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6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P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3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14" style:family="paragraph" style:parent-style-name="Normal"/>
    <style:style style:name="T14_1" style:family="text">
      <style:text-properties fo:font-size="10pt" style:font-size-asian="10pt" style:font-name-complex="Arial" style:font-size-complex="10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4.152cm"/>
    </style:style>
    <style:style style:name="Column5" style:family="table-column">
      <style:table-column-properties style:column-width="1.342cm"/>
    </style:style>
    <style:style style:name="Column6" style:family="table-column">
      <style:table-column-properties style:column-width="1.487cm"/>
    </style:style>
    <style:style style:name="Column7" style:family="table-column">
      <style:table-column-properties style:column-width="1.489cm"/>
    </style:style>
    <style:style style:name="Column8" style:family="table-column">
      <style:table-column-properties style:column-width="1.489cm"/>
    </style:style>
    <style:style style:name="Column9" style:family="table-column">
      <style:table-column-properties style:column-width="1.487cm"/>
    </style:style>
    <style:style style:name="Column10" style:family="table-column">
      <style:table-column-properties style:column-width="1.489cm"/>
    </style:style>
    <style:style style:name="Column11" style:family="table-column">
      <style:table-column-properties style:column-width="1.489cm"/>
    </style:style>
    <style:style style:name="Column12" style:family="table-column">
      <style:table-column-properties style:column-width="1.48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</style:style>
    <style:style style:name="T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</style:style>
    <style:style style:name="T44_1" style:family="text"/>
    <style:style style:name="T44_2" style:family="text" style:parent-style-name="Internet_20_link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7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48" style:family="paragraph" style:parent-style-name="Normal"/>
    <style:style style:name="T48_1" style:family="text">
      <style:text-properties fo:font-size="10pt" style:font-size-asian="10pt" style:font-name-complex="Arial" style:font-size-complex="10pt" fo:font-weight="bold" style:font-weight-asian="bold"/>
    </style:style>
    <style:style style:name="P49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50" style:family="paragraph" style:parent-style-name="Normal"/>
    <style:style style:name="T50_1" style:family="text">
      <style:text-properties fo:font-size="10pt" style:font-size-asian="10pt" style:font-name-complex="Arial" style:font-size-complex="10pt" fo:font-weight="bold" style:font-weight-asian="bold"/>
    </style:style>
    <style:style style:name="P51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52" style:family="paragraph" style:parent-style-name="Report_20_Body_20_Text">
      <style:paragraph-properties fo:margin-top="0cm"/>
    </style:style>
    <style:style style:name="T52_1" style:family="text" style:parent-style-name="normaltextrun"/>
    <style:style style:name="T52_2" style:family="text" style:parent-style-name="eop"/>
    <style:style style:name="T52_3" style:family="text">
      <style:text-properties style:font-name-asian="Arial"/>
    </style:style>
    <style:style style:name="T52_4" style:family="text">
      <style:text-properties style:font-name-asian="Arial"/>
    </style:style>
    <style:style style:name="T52_5" style:family="text">
      <style:text-properties style:font-name-asian="Arial"/>
    </style:style>
    <style:style style:name="T52_6" style:family="text">
      <style:text-properties style:font-name-asian="Arial"/>
    </style:style>
    <style:style style:name="T52_7" style:family="text">
      <style:text-properties style:font-name-asian="Arial"/>
    </style:style>
    <style:style style:name="T52_8" style:family="text">
      <style:text-properties style:font-name-asian="Arial"/>
    </style:style>
    <style:style style:name="P53" style:family="paragraph" style:parent-style-name="Report_20_Body_20_Text">
      <style:paragraph-properties fo:margin-top="0cm" fo:margin-left="0.751cm"/>
      <style:text-properties style:font-name-asian="Arial"/>
    </style:style>
    <style:style style:name="P54" style:family="paragraph" style:parent-style-name="Report_20_Body_20_Text">
      <style:paragraph-properties fo:margin-top="0cm"/>
    </style:style>
    <style:style style:name="T54_1" style:family="text">
      <style:text-properties style:font-name-asian="Arial"/>
    </style:style>
    <style:style style:name="T54_2" style:family="text">
      <style:text-properties style:font-name-asian="Arial" style:text-underline-style="solid" style:text-underline-color="font-color"/>
    </style:style>
    <style:style style:name="T54_3" style:family="text">
      <style:text-properties style:font-name-asian="Arial"/>
    </style:style>
    <style:style style:name="T54_4" style:family="text">
      <style:text-properties style:font-name-asian="Arial"/>
    </style:style>
    <style:style style:name="T54_5" style:family="text">
      <style:text-properties style:font-name-asian="Arial"/>
    </style:style>
    <style:style style:name="P55" style:family="paragraph" style:parent-style-name="Report_20_Body_20_Text">
      <style:paragraph-properties fo:margin-top="0cm"/>
      <style:text-properties style:font-name-asian="Arial"/>
    </style:style>
    <style:style style:name="P56" style:family="paragraph" style:parent-style-name="Report_20_Body_20_Text">
      <style:paragraph-properties fo:margin-top="0cm" fo:margin-bottom="0cm"/>
    </style:style>
    <style:style style:name="T56_1" style:family="text">
      <style:text-properties style:font-name-asian="Arial"/>
    </style:style>
    <style:style style:name="T56_2" style:family="text">
      <style:text-properties style:font-name-asian="Arial" style:text-underline-style="solid" style:text-underline-color="font-color"/>
    </style:style>
    <style:style style:name="T56_3" style:family="text">
      <style:text-properties style:font-name-asian="Arial"/>
    </style:style>
    <style:style style:name="P5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8" style:family="paragraph" style:parent-style-name="Report_20_Body_20_Text">
      <style:paragraph-properties fo:margin-top="0cm"/>
    </style:style>
    <style:style style:name="T58_1" style:family="text" style:parent-style-name="normaltextrun"/>
    <style:style style:name="P59" style:family="paragraph" style:parent-style-name="Report_20_Body_20_Text">
      <style:paragraph-properties fo:margin-top="0cm" fo:margin-left="0.751cm"/>
    </style:style>
    <style:style style:name="P60" style:family="paragraph" style:parent-style-name="Report_20_Numbered_20_List">
      <style:paragraph-properties fo:margin-top="0cm"/>
    </style:style>
    <style:style style:name="T60_1" style:family="text" style:parent-style-name="normaltextrun">
      <style:text-properties style:text-underline-style="solid" style:text-underline-color="font-color"/>
    </style:style>
    <style:style style:name="T60_2" style:family="text" style:parent-style-name="normaltextrun"/>
    <style:style style:name="T60_3" style:family="text" style:parent-style-name="eop"/>
    <style:style style:name="P61" style:family="paragraph" style:parent-style-name="Report_20_Numbered_20_List">
      <style:paragraph-properties fo:margin-top="0cm"/>
    </style:style>
    <style:style style:name="T61_1" style:family="text" style:parent-style-name="normaltextrun">
      <style:text-properties style:text-underline-style="solid" style:text-underline-color="font-color"/>
    </style:style>
    <style:style style:name="T61_2" style:family="text" style:parent-style-name="normaltextrun"/>
    <style:style style:name="T61_3" style:family="text" style:parent-style-name="eop"/>
    <style:style style:name="P62" style:family="paragraph" style:parent-style-name="Report_20_Numbered_20_List">
      <style:paragraph-properties fo:margin-top="0cm"/>
    </style:style>
    <style:style style:name="T62_1" style:family="text">
      <style:text-properties style:text-underline-style="solid" style:text-underline-color="font-color"/>
    </style:style>
    <style:style style:name="T62_2" style:family="text"/>
    <style:style style:name="T62_3" style:family="text"/>
    <style:style style:name="T62_4" style:family="text"/>
    <style:style style:name="P63" style:family="paragraph" style:parent-style-name="Report_20_Body_20_Text">
      <style:paragraph-properties fo:margin-top="0cm"/>
    </style:style>
    <style:style style:name="P64" style:family="paragraph" style:parent-style-name="Report_20_Body_20_Text">
      <style:paragraph-properties fo:margin-top="0cm"/>
    </style:style>
    <style:style style:name="T64_1" style:family="text" style:parent-style-name="normaltextrun"/>
    <style:style style:name="T64_2" style:family="text" style:parent-style-name="normaltextrun">
      <style:text-properties fo:color="#000000"/>
    </style:style>
    <style:style style:name="P65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66" style:family="paragraph" style:parent-style-name="Report_20_Body_20_Text">
      <style:paragraph-properties fo:margin-top="0cm" fo:margin-bottom="0cm"/>
    </style:style>
    <style:style style:name="T66_1" style:family="text" style:parent-style-name="normaltextrun"/>
    <style:style style:name="T66_2" style:family="text" style:parent-style-name="normaltextrun"/>
    <style:style style:name="T66_3" style:family="text"/>
    <style:style style:name="T66_4" style:family="text"/>
    <style:style style:name="P67" style:family="paragraph" style:parent-style-name="Normal">
      <style:text-properties fo:font-size="10pt" style:font-size-asian="10pt" style:font-name-complex="Arial" fo:font-weight="bold" style:font-weight-asian="bold" style:font-weight-complex="bold"/>
    </style:style>
    <style:style style:name="P68" style:family="paragraph" style:parent-style-name="Normal"/>
    <style:style style:name="T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9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70" style:family="paragraph" style:parent-style-name="Normal">
      <style:paragraph-properties fo:margin-bottom="0.282cm"/>
    </style:style>
    <style:style style:name="T70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2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70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0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71" style:family="paragraph" style:parent-style-name="Normal">
      <style:paragraph-properties fo:margin-bottom="0.282cm"/>
    </style:style>
    <style:style style:name="T71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1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1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1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72" style:family="paragraph" style:parent-style-name="Normal">
      <style:paragraph-properties fo:margin-bottom="0.282cm"/>
    </style:style>
    <style:style style:name="T72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2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2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73" style:family="paragraph" style:parent-style-name="Normal">
      <style:paragraph-properties fo:margin-bottom="0.282cm"/>
    </style:style>
    <style:style style:name="T73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74" style:family="paragraph" style:parent-style-name="Normal">
      <style:paragraph-properties fo:margin-bottom="0.282cm"/>
    </style:style>
    <style:style style:name="T74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4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74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75" style:family="paragraph" style:parent-style-name="Normal"/>
    <style:style style:name="T75_1" style:family="text">
      <style:text-properties fo:font-size="10pt" style:font-size-asian="10pt" style:font-name-complex="Arial" style:font-size-complex="10pt" fo:language="en" style:font-weight-complex="bold"/>
    </style:style>
    <style:style style:name="P76" style:family="paragraph" style:parent-style-name="Normal">
      <style:text-properties fo:font-size="10pt" style:font-size-asian="10pt" style:font-name-complex="Arial" style:font-size-complex="10pt" fo:language="en" style:font-weight-complex="bold"/>
    </style:style>
    <style:style style:name="P77" style:family="paragraph" style:parent-style-name="List_20_Paragraph"/>
    <style:style style:name="T77_1" style:family="text">
      <style:text-properties fo:font-size="10pt" style:font-size-asian="10pt" style:font-name-complex="Arial" fo:language-asian="fr" fo:country-asian="FR" style:text-underline-style="solid" style:text-underline-color="font-color"/>
    </style:style>
    <style:style style:name="T77_2" style:family="text">
      <style:text-properties fo:font-size="10pt" style:font-size-asian="10pt" style:font-name-complex="Arial" fo:language="en" style:font-weight-complex="bold"/>
    </style:style>
    <style:style style:name="T77_3" style:family="text">
      <style:text-properties fo:font-size="10pt" style:font-size-asian="10pt" style:font-name-complex="Arial" fo:language="en" style:font-weight-complex="bold"/>
    </style:style>
    <style:style style:name="T77_4" style:family="text">
      <style:text-properties fo:font-size="10pt" style:font-size-asian="10pt" style:font-name-complex="Arial" style:font-weight-complex="bold"/>
    </style:style>
    <style:style style:name="T77_5" style:family="text">
      <style:text-properties fo:font-size="10pt" style:font-size-asian="10pt" style:font-name-complex="Arial" style:font-weight-complex="bold"/>
    </style:style>
    <style:style style:name="T77_6" style:family="text">
      <style:text-properties fo:font-size="10pt" style:font-size-asian="10pt" style:font-name-complex="Arial" style:font-weight-complex="bold"/>
    </style:style>
    <style:style style:name="T77_7" style:family="text">
      <style:text-properties fo:font-size="10pt" style:font-size-asian="10pt" style:font-name-complex="Arial" style:font-weight-complex="bold"/>
    </style:style>
    <style:style style:name="T77_8" style:family="text">
      <style:text-properties fo:font-size="10pt" style:font-size-asian="10pt" style:font-name-complex="Arial" style:font-weight-complex="bold"/>
    </style:style>
    <style:style style:name="T77_9" style:family="text">
      <style:text-properties fo:font-size="10pt" style:font-size-asian="10pt" style:font-name-complex="Arial" style:font-weight-complex="bold"/>
    </style:style>
    <style:style style:name="T77_10" style:family="text">
      <style:text-properties fo:font-size="10pt" style:font-size-asian="10pt" style:font-name-complex="Arial" style:font-weight-complex="bold"/>
    </style:style>
    <style:style style:name="T77_11" style:family="text">
      <style:text-properties fo:font-size="10pt" style:font-size-asian="10pt" style:font-name-complex="Arial" style:font-weight-complex="bold"/>
    </style:style>
    <style:style style:name="T77_12" style:family="text">
      <style:text-properties fo:font-size="10pt" style:font-size-asian="10pt" style:font-name-complex="Arial" style:font-weight-complex="bold"/>
    </style:style>
    <style:style style:name="T77_13" style:family="text">
      <style:text-properties fo:font-size="10pt" style:font-size-asian="10pt" style:font-name-complex="Arial" style:font-weight-complex="bold"/>
    </style:style>
    <style:style style:name="T77_14" style:family="text"/>
    <style:style style:name="T77_15" style:family="text" style:parent-style-name="Internet_20_link">
      <style:text-properties fo:font-size="10pt" style:font-size-asian="10pt" style:font-name-complex="Arial"/>
    </style:style>
    <style:style style:name="T77_16" style:family="text">
      <style:text-properties fo:color="#000000" fo:font-size="10pt" style:font-size-asian="10pt" style:font-name-complex="Arial"/>
    </style:style>
    <style:style style:name="T77_17" style:family="text">
      <style:text-properties fo:font-size="10pt" style:font-size-asian="10pt" style:font-name-complex="Arial" style:font-weight-complex="bold"/>
    </style:style>
    <style:style style:name="T77_18" style:family="text">
      <style:text-properties fo:font-size="10pt" style:font-size-asian="10pt" style:font-name-complex="Arial"/>
    </style:style>
    <style:style style:name="T77_19" style:family="text">
      <style:text-properties fo:font-size="10pt" style:font-size-asian="10pt" style:font-name-complex="Arial" style:font-weight-complex="bold"/>
    </style:style>
    <style:style style:name="P78" style:family="paragraph" style:parent-style-name="List_20_Paragraph"/>
    <style:style style:name="T78_1" style:family="text">
      <style:text-properties fo:font-size="10pt" style:font-size-asian="10pt" style:font-name-complex="Arial" fo:language="en" style:font-weight-complex="bold" style:text-underline-style="solid" style:text-underline-color="font-color"/>
    </style:style>
    <style:style style:name="T78_2" style:family="text">
      <style:text-properties fo:font-size="10pt" style:font-size-asian="10pt" style:font-name-complex="Arial" fo:language="en" style:font-weight-complex="bold"/>
    </style:style>
    <style:style style:name="T78_3" style:family="text">
      <style:text-properties fo:font-size="10pt" style:font-size-asian="10pt" style:font-name-complex="Arial" fo:language="en" style:font-weight-complex="bold"/>
    </style:style>
    <style:style style:name="T78_4" style:family="text">
      <style:text-properties fo:font-size="10pt" style:font-size-asian="10pt" style:font-name-complex="Arial" fo:language="en" style:font-weight-complex="bold"/>
    </style:style>
    <style:style style:name="T78_5" style:family="text">
      <style:text-properties fo:font-size="10pt" style:font-size-asian="10pt" style:font-name-complex="Arial" fo:language="en" style:font-weight-complex="bold"/>
    </style:style>
    <style:style style:name="T78_6" style:family="text">
      <style:text-properties fo:font-size="10pt" style:font-size-asian="10pt" style:font-name-complex="Arial" fo:language="en" style:font-weight-complex="bold"/>
    </style:style>
    <style:style style:name="T78_7" style:family="text">
      <style:text-properties fo:font-size="10pt" style:font-size-asian="10pt" style:font-name-complex="Arial" fo:language="en" style:font-weight-complex="bold"/>
    </style:style>
    <style:style style:name="T78_8" style:family="text">
      <style:text-properties fo:font-size="10pt" style:font-size-asian="10pt" style:font-name-complex="Arial" fo:language="en" style:font-weight-complex="bold"/>
    </style:style>
    <style:style style:name="T78_9" style:family="text">
      <style:text-properties fo:font-size="10pt" style:font-size-asian="10pt" style:font-name-complex="Arial" fo:language="en" style:font-weight-complex="bold"/>
    </style:style>
    <style:style style:name="T78_10" style:family="text">
      <style:text-properties fo:font-size="10pt" style:font-size-asian="10pt" style:font-name-complex="Arial" fo:language="en" style:font-weight-complex="bold"/>
    </style:style>
    <style:style style:name="T78_11" style:family="text"/>
    <style:style style:name="T78_12" style:family="text" style:parent-style-name="Internet_20_link">
      <style:text-properties fo:font-size="10pt" style:font-size-asian="10pt" style:font-name-complex="Arial"/>
    </style:style>
    <style:style style:name="T78_13" style:family="text">
      <style:text-properties fo:font-size="10pt" style:font-size-asian="10pt" style:font-name-complex="Arial" fo:language="en" style:font-weight-complex="bold"/>
    </style:style>
    <style:style style:name="T78_14" style:family="text">
      <style:text-properties fo:font-size="10pt" style:font-size-asian="10pt" style:font-name-complex="Arial" fo:language="en" style:font-weight-complex="bold"/>
    </style:style>
    <style:style style:name="T78_15" style:family="text">
      <style:text-properties fo:font-size="10pt" style:font-size-asian="10pt" style:font-name-complex="Arial" fo:language="en" style:font-weight-complex="bold"/>
    </style:style>
    <style:style style:name="T78_16" style:family="text">
      <style:text-properties fo:font-size="10pt" style:font-size-asian="10pt" style:font-name-complex="Arial" fo:language="en" style:font-weight-complex="bold"/>
    </style:style>
    <style:style style:name="T78_17" style:family="text">
      <style:text-properties fo:font-size="10pt" style:font-size-asian="10pt" style:font-name-complex="Arial" fo:language="en" style:font-weight-complex="bold"/>
    </style:style>
    <style:style style:name="T78_18" style:family="text">
      <style:text-properties fo:font-size="10pt" style:font-size-asian="10pt" style:font-name-complex="Arial" fo:language="en" style:font-weight-complex="bold"/>
    </style:style>
    <style:style style:name="T78_19" style:family="text">
      <style:text-properties fo:font-size="10pt" style:font-size-asian="10pt" style:font-name-complex="Arial" fo:language="en" style:font-weight-complex="bold"/>
    </style:style>
    <style:style style:name="T78_20" style:family="text">
      <style:text-properties fo:font-size="10pt" style:font-size-asian="10pt" style:font-name-complex="Arial" fo:language="en" style:font-weight-complex="bold"/>
    </style:style>
    <style:style style:name="T78_21" style:family="text">
      <style:text-properties fo:font-size="10pt" style:font-size-asian="10pt" style:font-name-complex="Arial" fo:language="en" style:font-weight-complex="bold"/>
    </style:style>
    <style:style style:name="T78_22" style:family="text">
      <style:text-properties fo:font-size="10pt" style:font-size-asian="10pt" style:font-name-complex="Arial" fo:language="en" style:font-weight-complex="bold"/>
    </style:style>
    <style:style style:name="T78_23" style:family="text">
      <style:text-properties fo:font-size="10pt" style:font-size-asian="10pt" style:font-name-complex="Arial" fo:language="en" style:font-weight-complex="bold"/>
    </style:style>
    <style:style style:name="T78_24" style:family="text">
      <style:text-properties fo:font-size="10pt" style:font-size-asian="10pt" style:font-name-complex="Arial"/>
    </style:style>
    <style:style style:name="T78_25" style:family="text">
      <style:text-properties fo:font-size="10pt" style:font-size-asian="10pt" style:font-name-complex="Arial" fo:font-weight="bold" style:font-weight-asian="bold" style:font-weight-complex="bold"/>
    </style:style>
    <style:style style:name="T78_26" style:family="text">
      <style:text-properties fo:font-size="10pt" style:font-size-asian="10pt" style:font-name-complex="Arial"/>
    </style:style>
    <style:style style:name="T78_27" style:family="text">
      <style:text-properties fo:font-size="10pt" style:font-size-asian="10pt" style:font-name-complex="Arial"/>
    </style:style>
    <style:style style:name="T78_28" style:family="text">
      <style:text-properties fo:font-size="10pt" style:font-size-asian="10pt" style:font-name-complex="Arial" fo:language="en" style:font-weight-complex="bold"/>
    </style:style>
    <style:style style:name="T78_29" style:family="text"/>
    <style:style style:name="T78_30" style:family="text" style:parent-style-name="Internet_20_link">
      <style:text-properties fo:font-size="10pt" style:font-size-asian="10pt" style:font-name-complex="Arial"/>
    </style:style>
    <style:style style:name="T78_31" style:family="text">
      <style:text-properties fo:color="#000000" fo:font-size="10pt" style:font-size-asian="10pt" style:font-name-complex="Arial"/>
    </style:style>
    <style:style style:name="T78_32" style:family="text">
      <style:text-properties fo:font-size="10pt" style:font-size-asian="10pt" style:font-name-complex="Arial" fo:language="en" style:font-weight-complex="bold"/>
    </style:style>
    <style:style style:name="T78_33" style:family="text">
      <style:text-properties fo:font-size="10pt" style:font-size-asian="10pt" style:font-name-complex="Arial" fo:language="en" style:font-weight-complex="bold"/>
    </style:style>
    <style:style style:name="T78_34" style:family="text">
      <style:text-properties fo:font-size="10pt" style:font-size-asian="10pt" style:font-name-complex="Arial"/>
    </style:style>
    <style:style style:name="T78_35" style:family="text">
      <style:text-properties fo:font-size="10pt" style:font-size-asian="10pt" style:font-name-complex="Arial" fo:language="en" style:font-weight-complex="bold"/>
    </style:style>
    <style:style style:name="T78_36" style:family="text">
      <style:text-properties fo:font-size="10pt" style:font-size-asian="10pt" style:font-name-complex="Arial" fo:language="en" style:font-weight-complex="bold"/>
    </style:style>
    <style:style style:name="P79" style:family="paragraph" style:parent-style-name="List_20_Paragraph">
      <style:text-properties fo:font-size="10pt" style:font-size-asian="10pt" style:font-name-complex="Arial" fo:language="en" fo:country="US"/>
    </style:style>
    <style:style style:name="T79_1" style:family="text">
      <style:text-properties fo:font-size="10pt" style:font-size-asian="10pt" style:font-name-complex="Arial" fo:language="en" fo:country="US" style:text-underline-style="solid" style:text-underline-color="font-color"/>
    </style:style>
    <style:style style:name="T79_2" style:family="text">
      <style:text-properties fo:font-size="10pt" style:font-size-asian="10pt" style:font-name-complex="Arial" fo:language="en" fo:country="US" style:text-underline-style="solid" style:text-underline-color="font-color"/>
    </style:style>
    <style:style style:name="T79_3" style:family="text">
      <style:text-properties fo:font-size="10pt" style:font-size-asian="10pt" style:font-name-complex="Arial" fo:language="en" fo:country="US" style:text-underline-style="solid" style:text-underline-color="font-color"/>
    </style:style>
    <style:style style:name="T79_4" style:family="text">
      <style:text-properties fo:font-size="10pt" style:font-size-asian="10pt" style:font-name-complex="Arial" fo:language="en" fo:country="US"/>
    </style:style>
    <style:style style:name="T79_5" style:family="text">
      <style:text-properties fo:font-size="10pt" style:font-size-asian="10pt" style:font-name-complex="Arial" fo:language="en" fo:country="US"/>
    </style:style>
    <style:style style:name="T79_6" style:family="text">
      <style:text-properties fo:font-size="10pt" style:font-size-asian="10pt" style:font-name-complex="Arial" fo:language="en" fo:country="US"/>
    </style:style>
    <style:style style:name="T79_7" style:family="text">
      <style:text-properties fo:font-size="10pt" style:font-size-asian="10pt" style:font-name-complex="Arial" fo:language="en" fo:country="US"/>
    </style:style>
    <style:style style:name="T79_8" style:family="text">
      <style:text-properties fo:font-size="10pt" style:font-size-asian="10pt" style:font-name-complex="Arial" fo:language="en" fo:country="US"/>
    </style:style>
    <style:style style:name="T79_9" style:family="text">
      <style:text-properties fo:font-size="10pt" style:font-size-asian="10pt" style:font-name-complex="Arial" fo:language="en" fo:country="US"/>
    </style:style>
    <style:style style:name="T79_10" style:family="text">
      <style:text-properties fo:font-size="10pt" style:font-size-asian="10pt" style:font-name-complex="Arial" fo:language="en" fo:country="US"/>
    </style:style>
    <style:style style:name="T79_11" style:family="text">
      <style:text-properties fo:font-size="10pt" style:font-size-asian="10pt" style:font-name-complex="Arial" fo:language="en" fo:country="US"/>
    </style:style>
    <style:style style:name="T79_12" style:family="text">
      <style:text-properties fo:font-size="10pt" style:font-size-asian="10pt" style:font-name-complex="Arial" fo:language="en" fo:country="US"/>
    </style:style>
    <style:style style:name="T79_13" style:family="text">
      <style:text-properties fo:font-size="10pt" style:font-size-asian="10pt" style:font-name-complex="Arial" fo:language="en" fo:country="US"/>
    </style:style>
    <style:style style:name="T79_14" style:family="text">
      <style:text-properties fo:font-size="10pt" style:font-size-asian="10pt" style:font-name-complex="Arial" fo:language="en" fo:country="US"/>
    </style:style>
    <style:style style:name="T79_15" style:family="text">
      <style:text-properties fo:font-size="10pt" style:font-size-asian="10pt" style:font-name-complex="Arial" fo:language="en" fo:country="US"/>
    </style:style>
    <style:style style:name="T79_16" style:family="text">
      <style:text-properties fo:font-size="10pt" style:font-size-asian="10pt" style:font-name-complex="Arial" fo:language="en" fo:country="US"/>
    </style:style>
    <style:style style:name="T79_17" style:family="text">
      <style:text-properties fo:font-size="10pt" style:font-size-asian="10pt" style:font-name-complex="Arial" fo:language="en" fo:country="US"/>
    </style:style>
    <style:style style:name="T79_18" style:family="text">
      <style:text-properties fo:font-size="10pt" style:font-size-asian="10pt" style:font-name-complex="Arial" fo:language="en" fo:country="US"/>
    </style:style>
    <style:style style:name="T79_19" style:family="text">
      <style:text-properties fo:font-size="10pt" style:font-size-asian="10pt" style:font-name-complex="Arial" fo:language="en" fo:country="US"/>
    </style:style>
    <style:style style:name="T79_20" style:family="text">
      <style:text-properties fo:font-size="10pt" style:font-size-asian="10pt" style:font-name-complex="Arial" fo:language="en" fo:country="US"/>
    </style:style>
    <style:style style:name="T79_21" style:family="text">
      <style:text-properties fo:font-size="10pt" style:font-size-asian="10pt" style:font-name-complex="Arial" fo:language="en" fo:country="US"/>
    </style:style>
    <style:style style:name="T79_22" style:family="text">
      <style:text-properties fo:font-size="10pt" style:font-size-asian="10pt" style:font-name-complex="Arial" fo:language="en" fo:country="US"/>
    </style:style>
    <style:style style:name="T79_23" style:family="text">
      <style:text-properties fo:font-size="10pt" style:font-size-asian="10pt" style:font-name-complex="Arial" fo:language="en" fo:country="US"/>
    </style:style>
    <style:style style:name="T79_24" style:family="text">
      <style:text-properties fo:font-size="10pt" style:font-size-asian="10pt" style:font-name-complex="Arial" fo:language="en" fo:country="US"/>
    </style:style>
    <style:style style:name="T79_25" style:family="text">
      <style:text-properties fo:font-size="10pt" style:font-size-asian="10pt" style:font-name-complex="Arial" fo:language="en" fo:country="US"/>
    </style:style>
    <style:style style:name="T79_26" style:family="text">
      <style:text-properties fo:font-size="10pt" style:font-size-asian="10pt" style:font-name-complex="Arial" fo:language="en" fo:country="US"/>
    </style:style>
    <style:style style:name="T79_27" style:family="text">
      <style:text-properties fo:font-size="10pt" style:font-size-asian="10pt" style:font-name-complex="Arial" fo:language="en" fo:country="US"/>
    </style:style>
    <style:style style:name="T79_28" style:family="text">
      <style:text-properties fo:font-size="10pt" style:font-size-asian="10pt" style:font-name-complex="Arial" fo:language="en" fo:country="US"/>
    </style:style>
    <style:style style:name="T79_29" style:family="text">
      <style:text-properties fo:font-size="10pt" style:font-size-asian="10pt" style:font-name-complex="Arial" fo:language="en" fo:country="US"/>
    </style:style>
    <style:style style:name="T79_30" style:family="text">
      <style:text-properties fo:font-size="10pt" style:font-size-asian="10pt" style:font-name-complex="Arial" fo:language="en" fo:country="US"/>
    </style:style>
    <style:style style:name="T79_31" style:family="text">
      <style:text-properties fo:font-size="10pt" style:font-size-asian="10pt" style:font-name-complex="Arial" fo:language="en" fo:country="US"/>
    </style:style>
    <style:style style:name="T79_32" style:family="text">
      <style:text-properties fo:font-size="10pt" style:font-size-asian="10pt" style:font-name-complex="Arial" fo:language="en" fo:country="US"/>
    </style:style>
    <style:style style:name="T79_33" style:family="text">
      <style:text-properties fo:font-size="10pt" style:font-size-asian="10pt" style:font-name-complex="Arial" fo:language="en" fo:country="US"/>
    </style:style>
    <style:style style:name="T79_34" style:family="text">
      <style:text-properties fo:font-size="10pt" style:font-size-asian="10pt" style:font-name-complex="Arial" fo:language="en" fo:country="US"/>
    </style:style>
    <style:style style:name="T79_35" style:family="text">
      <style:text-properties fo:font-size="10pt" style:font-size-asian="10pt" style:font-name-complex="Arial" fo:language="en" fo:country="US"/>
    </style:style>
    <style:style style:name="P80" style:family="paragraph" style:parent-style-name="List_20_Paragraph"/>
    <style:style style:name="T80_1" style:family="text">
      <style:text-properties fo:font-size="10pt" style:font-size-asian="10pt" style:font-name-complex="Arial" fo:language="en" style:font-weight-complex="bold" style:text-underline-style="solid" style:text-underline-color="font-color"/>
    </style:style>
    <style:style style:name="T80_2" style:family="text">
      <style:text-properties fo:font-size="10pt" style:font-size-asian="10pt" style:font-name-complex="Arial" fo:language="en" style:font-weight-complex="bold"/>
    </style:style>
    <style:style style:name="T80_3" style:family="text">
      <style:text-properties fo:font-size="10pt" style:font-size-asian="10pt" style:font-name-complex="Arial" fo:language="en" style:font-weight-complex="bold"/>
    </style:style>
    <style:style style:name="T80_4" style:family="text">
      <style:text-properties fo:font-size="10pt" style:font-size-asian="10pt" style:font-name-complex="Arial" fo:language="en" style:font-weight-complex="bold"/>
    </style:style>
    <style:style style:name="T80_5" style:family="text">
      <style:text-properties fo:font-size="10pt" style:font-size-asian="10pt" style:font-name-complex="Arial" fo:language="en" style:font-weight-complex="bold"/>
    </style:style>
    <style:style style:name="T80_6" style:family="text">
      <style:text-properties fo:font-size="10pt" style:font-size-asian="10pt" style:font-name-complex="Arial"/>
    </style:style>
    <style:style style:name="T80_7" style:family="text">
      <style:text-properties fo:font-size="10pt" style:font-size-asian="10pt" style:font-name-complex="Arial"/>
    </style:style>
    <style:style style:name="T80_8" style:family="text">
      <style:text-properties fo:font-size="10pt" style:font-size-asian="10pt" style:font-name-complex="Arial"/>
    </style:style>
    <style:style style:name="T80_9" style:family="text">
      <style:text-properties fo:font-size="10pt" style:font-size-asian="10pt" style:font-name-complex="Arial"/>
    </style:style>
    <style:style style:name="T80_10" style:family="text">
      <style:text-properties fo:font-size="10pt" style:font-size-asian="10pt" style:font-name-complex="Arial"/>
    </style:style>
    <style:style style:name="T80_11" style:family="text">
      <style:text-properties fo:font-size="10pt" style:font-size-asian="10pt" style:font-name-complex="Arial"/>
    </style:style>
    <style:style style:name="T80_12" style:family="text">
      <style:text-properties fo:font-size="10pt" style:font-size-asian="10pt" style:font-name-complex="Arial"/>
    </style:style>
    <style:style style:name="T80_13" style:family="text">
      <style:text-properties fo:font-size="10pt" style:font-size-asian="10pt" style:font-name-complex="Arial"/>
    </style:style>
    <style:style style:name="T80_14" style:family="text">
      <style:text-properties fo:font-size="10pt" style:font-size-asian="10pt" style:font-name-complex="Arial"/>
    </style:style>
    <style:style style:name="T80_15" style:family="text">
      <style:text-properties fo:font-size="10pt" style:font-size-asian="10pt" style:font-name-complex="Arial"/>
    </style:style>
    <style:style style:name="T80_16" style:family="text">
      <style:text-properties fo:font-size="10pt" style:font-size-asian="10pt" style:font-name-complex="Arial"/>
    </style:style>
    <style:style style:name="T80_17" style:family="text">
      <style:text-properties fo:font-size="10pt" style:font-size-asian="10pt" style:font-name-complex="Arial"/>
    </style:style>
    <style:style style:name="T80_18" style:family="text">
      <style:text-properties fo:font-size="10pt" style:font-size-asian="10pt" style:font-name-complex="Arial"/>
    </style:style>
    <style:style style:name="T80_19" style:family="text">
      <style:text-properties fo:font-size="10pt" style:font-size-asian="10pt" style:font-name-complex="Arial"/>
    </style:style>
    <style:style style:name="T80_20" style:family="text"/>
    <style:style style:name="T80_21" style:family="text" style:parent-style-name="Internet_20_link">
      <style:text-properties fo:font-size="10pt" style:font-size-asian="10pt" style:font-name-complex="Arial"/>
    </style:style>
    <style:style style:name="T80_22" style:family="text">
      <style:text-properties fo:font-size="10pt" style:font-size-asian="10pt" style:font-name-complex="Arial"/>
    </style:style>
    <style:style style:name="T80_23" style:family="text">
      <style:text-properties fo:font-size="10pt" style:font-size-asian="10pt" style:font-name-complex="Arial"/>
    </style:style>
    <style:style style:name="T80_24" style:family="text">
      <style:text-properties fo:font-size="10pt" style:font-size-asian="10pt" style:font-name-complex="Arial"/>
    </style:style>
    <style:style style:name="T80_25" style:family="text">
      <style:text-properties fo:font-size="10pt" style:font-size-asian="10pt" style:font-name-complex="Arial"/>
    </style:style>
    <style:style style:name="T80_26" style:family="text">
      <style:text-properties fo:font-size="10pt" style:font-size-asian="10pt" style:font-name-complex="Arial"/>
    </style:style>
    <style:style style:name="T80_27" style:family="text">
      <style:text-properties fo:font-size="10pt" style:font-size-asian="10pt" style:font-name-complex="Arial"/>
    </style:style>
    <style:style style:name="T80_28" style:family="text">
      <style:text-properties fo:font-size="10pt" style:font-size-asian="10pt" style:font-name-complex="Arial"/>
    </style:style>
    <style:style style:name="T80_29" style:family="text">
      <style:text-properties fo:font-size="10pt" style:font-size-asian="10pt" style:font-name-complex="Arial"/>
    </style:style>
    <style:style style:name="T80_30" style:family="text">
      <style:text-properties fo:font-size="10pt" style:font-size-asian="10pt" style:font-name-complex="Arial"/>
    </style:style>
    <style:style style:name="P81" style:family="paragraph" style:parent-style-name="List_20_Paragraph"/>
    <style:style style:name="T81_1" style:family="text">
      <style:text-properties fo:font-size="10pt" style:font-size-asian="10pt" style:font-name-complex="Arial" fo:language="en" style:font-weight-complex="bold" style:text-underline-style="solid" style:text-underline-color="font-color"/>
    </style:style>
    <style:style style:name="T81_2" style:family="text">
      <style:text-properties fo:font-size="10pt" style:font-size-asian="10pt" style:font-name-complex="Arial" fo:language="en" style:font-weight-complex="bold"/>
    </style:style>
    <style:style style:name="T81_3" style:family="text">
      <style:text-properties fo:font-size="10pt" style:font-size-asian="10pt" style:font-name-complex="Arial" fo:language="en" style:font-weight-complex="bold"/>
    </style:style>
    <style:style style:name="T81_4" style:family="text">
      <style:text-properties fo:font-size="10pt" style:font-size-asian="10pt" style:font-name-complex="Arial" style:font-weight-complex="bold"/>
    </style:style>
    <style:style style:name="T81_5" style:family="text">
      <style:text-properties fo:font-size="10pt" style:font-size-asian="10pt" style:font-name-complex="Arial" style:font-weight-complex="bold"/>
    </style:style>
    <style:style style:name="T81_6" style:family="text">
      <style:text-properties fo:font-size="10pt" style:font-size-asian="10pt" style:font-name-complex="Arial" style:font-weight-complex="bold"/>
    </style:style>
    <style:style style:name="T81_7" style:family="text">
      <style:text-properties fo:color="#000000" fo:font-size="10pt" style:font-name-asian="Arial" style:font-size-asian="10pt" style:font-name-complex="Arial"/>
    </style:style>
    <style:style style:name="T81_8" style:family="text">
      <style:text-properties fo:color="#000000" fo:font-size="10pt" style:font-name-asian="游ゴシック Light" style:font-size-asian="10pt" style:font-name-complex="Arial"/>
    </style:style>
    <style:style style:name="T81_9" style:family="text">
      <style:text-properties fo:color="#000000" fo:font-size="10pt" style:font-name-asian="游ゴシック Light" style:font-size-asian="10pt" style:font-name-complex="Arial"/>
    </style:style>
    <style:style style:name="T81_10" style:family="text">
      <style:text-properties fo:color="#000000" fo:font-size="10pt" style:font-name-asian="游ゴシック Light" style:font-size-asian="10pt" style:font-name-complex="Arial"/>
    </style:style>
    <style:style style:name="T81_11" style:family="text">
      <style:text-properties fo:color="#000000" fo:font-size="10pt" style:font-name-asian="游ゴシック Light" style:font-size-asian="10pt" style:font-name-complex="Arial"/>
    </style:style>
    <style:style style:name="T81_12" style:family="text">
      <style:text-properties fo:font-size="10pt" style:font-size-asian="10pt" style:font-name-complex="Arial" style:font-weight-complex="bold"/>
    </style:style>
    <style:style style:name="T81_13" style:family="text">
      <style:text-properties fo:font-size="10pt" style:font-size-asian="10pt" style:font-name-complex="Arial" style:font-weight-complex="bold"/>
    </style:style>
    <style:style style:name="T81_14" style:family="text">
      <style:text-properties fo:font-size="10pt" style:font-size-asian="10pt" style:font-name-complex="Arial" style:font-weight-complex="bold"/>
    </style:style>
    <style:style style:name="T81_15" style:family="text">
      <style:text-properties fo:font-size="10pt" style:font-size-asian="10pt" style:font-name-complex="Arial" style:font-weight-complex="bold"/>
    </style:style>
    <style:style style:name="T81_16" style:family="text">
      <style:text-properties fo:font-size="10pt" style:font-size-asian="10pt" style:font-name-complex="Arial" style:font-weight-complex="bold"/>
    </style:style>
    <style:style style:name="T81_17" style:family="text">
      <style:text-properties fo:color="#000000" fo:font-size="10pt" style:font-name-asian="游ゴシック Light" style:font-size-asian="10pt" style:font-name-complex="Arial"/>
    </style:style>
    <style:style style:name="T81_18" style:family="text">
      <style:text-properties fo:color="#000000" fo:font-size="10pt" style:font-name-asian="游ゴシック Light" style:font-size-asian="10pt" style:font-name-complex="Arial"/>
    </style:style>
    <style:style style:name="T81_19" style:family="text"/>
    <style:style style:name="T81_20" style:family="text" style:parent-style-name="Internet_20_link">
      <style:text-properties fo:font-size="10pt" style:font-size-asian="10pt" style:font-name-complex="Arial"/>
    </style:style>
    <style:style style:name="T81_21" style:family="text">
      <style:text-properties fo:font-size="10pt" style:font-size-asian="10pt" style:font-name-complex="Arial"/>
    </style:style>
    <style:style style:name="T81_22" style:family="text">
      <style:text-properties fo:font-size="10pt" style:font-size-asian="10pt" style:font-name-complex="Arial"/>
    </style:style>
    <style:style style:name="T81_23" style:family="text">
      <style:text-properties fo:font-size="10pt" style:font-size-asian="10pt" style:font-name-complex="Arial"/>
    </style:style>
    <style:style style:name="T81_24" style:family="text">
      <style:text-properties fo:color="#000000" fo:font-size="10pt" style:font-size-asian="10pt" style:font-name-complex="Arial"/>
    </style:style>
    <style:style style:name="T81_25" style:family="text">
      <style:text-properties fo:color="#000000" fo:font-size="10pt" style:font-name-asian="Arial" style:font-size-asian="10pt" style:font-name-complex="Arial"/>
    </style:style>
    <style:style style:name="T81_26" style:family="text">
      <style:text-properties fo:color="#000000" fo:font-size="10pt" style:font-size-asian="10pt" style:font-name-complex="Arial"/>
    </style:style>
    <style:style style:name="T81_27" style:family="text"/>
    <style:style style:name="T81_28" style:family="text" style:parent-style-name="Internet_20_link">
      <style:text-properties fo:font-size="10pt" style:font-size-asian="10pt" style:font-name-complex="Arial"/>
    </style:style>
    <style:style style:name="T81_29" style:family="text" style:parent-style-name="Internet_20_link">
      <style:text-properties fo:font-size="10pt" style:font-size-asian="10pt" style:font-name-complex="Arial" style:text-underline-style="none"/>
    </style:style>
    <style:style style:name="T81_30" style:family="text" style:parent-style-name="Internet_20_link">
      <style:text-properties fo:font-size="10pt" style:font-name-asian="游ゴシック Light" style:font-size-asian="10pt" style:font-name-complex="Arial" style:text-underline-style="none"/>
    </style:style>
    <style:style style:name="T81_31" style:family="text">
      <style:text-properties fo:color="#000000" fo:font-size="10pt" style:font-name-asian="游ゴシック Light" style:font-size-asian="10pt" style:font-name-complex="Arial"/>
    </style:style>
    <style:style style:name="T81_32" style:family="text">
      <style:text-properties fo:color="#000000" fo:font-size="10pt" style:font-name-asian="游ゴシック Light" style:font-size-asian="10pt" style:font-name-complex="Arial"/>
    </style:style>
    <style:style style:name="T81_33" style:family="text">
      <style:text-properties fo:color="#000000" fo:font-size="10pt" style:font-name-asian="游ゴシック Light" style:font-size-asian="10pt" style:font-name-complex="Arial"/>
    </style:style>
    <style:style style:name="T81_34" style:family="text">
      <style:text-properties fo:color="#000000" fo:font-size="10pt" style:font-name-asian="游ゴシック Light" style:font-size-asian="10pt" style:font-name-complex="Arial"/>
    </style:style>
    <style:style style:name="T81_35" style:family="text">
      <style:text-properties fo:color="#000000" fo:font-size="10pt" style:font-name-asian="游ゴシック Light" style:font-size-asian="10pt" style:font-name-complex="Arial"/>
    </style:style>
    <style:style style:name="T81_36" style:family="text">
      <style:text-properties fo:font-size="10pt" style:font-size-asian="10pt" style:font-name-complex="Arial" style:font-weight-complex="bold"/>
    </style:style>
    <style:style style:name="T81_37" style:family="text">
      <style:text-properties fo:font-size="10pt" style:font-size-asian="10pt" style:font-name-complex="Arial" style:font-weight-complex="bold"/>
    </style:style>
    <style:style style:name="P82" style:family="paragraph" style:parent-style-name="List_20_Paragraph"/>
    <style:style style:name="T82_1" style:family="text">
      <style:text-properties fo:font-size="10pt" style:font-size-asian="10pt" style:font-name-complex="Arial" fo:language="en" style:font-weight-complex="bold" style:text-underline-style="solid" style:text-underline-color="font-color"/>
    </style:style>
    <style:style style:name="T82_2" style:family="text">
      <style:text-properties fo:font-size="10pt" style:font-size-asian="10pt" style:font-name-complex="Arial" fo:language="en" style:font-weight-complex="bold"/>
    </style:style>
    <style:style style:name="T82_3" style:family="text">
      <style:text-properties fo:font-size="10pt" style:font-size-asian="10pt" style:font-name-complex="Arial" fo:language="en" style:font-weight-complex="bold"/>
    </style:style>
    <style:style style:name="T82_4" style:family="text">
      <style:text-properties fo:font-size="10pt" style:font-size-asian="10pt" style:font-name-complex="Arial" fo:language="en" style:font-weight-complex="bold"/>
    </style:style>
    <style:style style:name="T82_5" style:family="text">
      <style:text-properties fo:font-size="10pt" style:font-size-asian="10pt" style:font-name-complex="Arial" fo:language="en" style:font-weight-complex="bold"/>
    </style:style>
    <style:style style:name="T82_6" style:family="text">
      <style:text-properties fo:font-size="10pt" style:font-size-asian="10pt" style:font-name-complex="Arial" fo:language="en" style:font-weight-complex="bold"/>
    </style:style>
    <style:style style:name="T82_7" style:family="text">
      <style:text-properties fo:font-size="10pt" style:font-size-asian="10pt" style:font-name-complex="Arial" fo:language="en" style:font-weight-complex="bold"/>
    </style:style>
    <style:style style:name="T82_8" style:family="text">
      <style:text-properties fo:font-size="10pt" style:font-size-asian="10pt" style:font-name-complex="Arial" fo:language="en" style:font-weight-complex="bold"/>
    </style:style>
    <style:style style:name="T82_9" style:family="text">
      <style:text-properties fo:font-size="10pt" style:font-size-asian="10pt" style:font-name-complex="Arial" fo:language="en" style:font-weight-complex="bold"/>
    </style:style>
    <style:style style:name="T82_10" style:family="text">
      <style:text-properties fo:color="#000000" fo:font-size="10pt" style:font-size-asian="10pt" style:font-name-complex="Arial"/>
    </style:style>
    <style:style style:name="T82_11" style:family="text"/>
    <style:style style:name="T82_12" style:family="text" style:parent-style-name="Internet_20_link">
      <style:text-properties fo:font-size="10pt" style:font-size-asian="10pt" style:font-name-complex="Arial"/>
    </style:style>
    <style:style style:name="T82_13" style:family="text">
      <style:text-properties fo:color="#000000" fo:font-size="10pt" style:font-size-asian="10pt" style:font-name-complex="Arial"/>
    </style:style>
    <style:style style:name="T82_14" style:family="text"/>
    <style:style style:name="T82_15" style:family="text" style:parent-style-name="Internet_20_link">
      <style:text-properties fo:font-size="10pt" style:font-size-asian="10pt" style:font-name-complex="Arial"/>
    </style:style>
    <style:style style:name="T82_16" style:family="text" style:parent-style-name="Internet_20_link">
      <style:text-properties fo:font-style="italic" style:font-style-asian="italic" fo:font-size="10pt" style:font-size-asian="10pt" style:font-name-complex="Arial"/>
    </style:style>
    <style:style style:name="T82_17" style:family="text">
      <style:text-properties fo:color="#000000" fo:font-size="10pt" style:font-size-asian="10pt" style:font-name-complex="Arial"/>
    </style:style>
    <style:style style:name="T82_18" style:family="text"/>
    <style:style style:name="T82_19" style:family="text" style:parent-style-name="Internet_20_link">
      <style:text-properties fo:font-size="10pt" style:font-size-asian="10pt" style:font-name-complex="Arial"/>
    </style:style>
    <style:style style:name="T82_20" style:family="text">
      <style:text-properties fo:font-size="10pt" style:font-size-asian="10pt" style:font-name-complex="Arial"/>
    </style:style>
    <style:style style:name="T82_21" style:family="text">
      <style:text-properties fo:color="#000000" fo:font-size="10pt" style:font-size-asian="10pt" style:font-name-complex="Arial"/>
    </style:style>
    <style:style style:name="T82_22" style:family="text">
      <style:text-properties fo:color="#000000" fo:font-size="10pt" style:font-size-asian="10pt" style:font-name-complex="Arial"/>
    </style:style>
    <style:style style:name="T82_23" style:family="text"/>
    <style:style style:name="T82_24" style:family="text" style:parent-style-name="Internet_20_link">
      <style:text-properties fo:font-size="10pt" style:font-size-asian="10pt" style:font-name-complex="Arial"/>
    </style:style>
    <style:style style:name="T82_25" style:family="text">
      <style:text-properties fo:font-size="10pt" style:font-size-asian="10pt" style:font-name-complex="Arial"/>
    </style:style>
    <style:style style:name="T82_26" style:family="text">
      <style:text-properties fo:color="#000000" fo:font-size="10pt" style:font-size-asian="10pt" style:font-name-complex="Arial"/>
    </style:style>
    <style:style style:name="T82_27" style:family="text">
      <style:text-properties fo:color="#000000" fo:font-size="10pt" style:font-size-asian="10pt" style:font-name-complex="Arial"/>
    </style:style>
    <style:style style:name="T82_28" style:family="text">
      <style:text-properties fo:color="#000000" fo:font-size="10pt" style:font-size-asian="10pt" style:font-name-complex="Arial"/>
    </style:style>
    <style:style style:name="P83" style:family="paragraph" style:parent-style-name="List_20_Paragraph"/>
    <style:style style:name="T83_1" style:family="text">
      <style:text-properties fo:font-size="10pt" style:font-size-asian="10pt" style:font-name-complex="Arial" fo:language="en" fo:country="US" style:text-underline-style="solid" style:text-underline-color="font-color"/>
    </style:style>
    <style:style style:name="T83_2" style:family="text">
      <style:text-properties fo:font-size="10pt" style:font-size-asian="10pt" style:font-name-complex="Arial" fo:language="en" fo:country="US"/>
    </style:style>
    <style:style style:name="T83_3" style:family="text">
      <style:text-properties fo:font-size="10pt" style:font-size-asian="10pt" style:font-name-complex="Arial" fo:language="en" fo:country="US"/>
    </style:style>
    <style:style style:name="T83_4" style:family="text">
      <style:text-properties fo:font-size="10pt" style:font-size-asian="10pt" style:font-name-complex="Arial" fo:language="en" fo:country="US"/>
    </style:style>
    <style:style style:name="T83_5" style:family="text">
      <style:text-properties fo:font-size="10pt" style:font-size-asian="10pt" style:font-name-complex="Arial" fo:language="en" fo:country="US"/>
    </style:style>
    <style:style style:name="T83_6" style:family="text">
      <style:text-properties fo:font-size="10pt" style:font-size-asian="10pt" style:font-name-complex="Arial" fo:language="en" fo:country="US"/>
    </style:style>
    <style:style style:name="T83_7" style:family="text">
      <style:text-properties fo:font-size="10pt" style:font-size-asian="10pt" style:font-name-complex="Arial" fo:language="en" fo:country="US"/>
    </style:style>
    <style:style style:name="T83_8" style:family="text">
      <style:text-properties fo:font-size="10pt" style:font-size-asian="10pt" style:font-name-complex="Arial" fo:language="en" fo:country="US"/>
    </style:style>
    <style:style style:name="T83_9" style:family="text">
      <style:text-properties fo:font-size="10pt" style:font-size-asian="10pt" style:font-name-complex="Arial" fo:language="en" fo:country="US"/>
    </style:style>
    <style:style style:name="T83_10" style:family="text">
      <style:text-properties fo:font-size="10pt" style:font-size-asian="10pt" style:font-name-complex="Arial" fo:language="en" fo:country="US"/>
    </style:style>
    <style:style style:name="T83_11" style:family="text">
      <style:text-properties fo:font-size="10pt" style:font-size-asian="10pt" style:font-name-complex="Arial" fo:language="en" fo:country="US"/>
    </style:style>
    <style:style style:name="T83_12" style:family="text">
      <style:text-properties fo:font-size="10pt" style:font-size-asian="10pt" style:font-name-complex="Arial" fo:language="en" fo:country="US"/>
    </style:style>
    <style:style style:name="T83_13" style:family="text">
      <style:text-properties fo:font-size="10pt" style:font-size-asian="10pt" style:font-name-complex="Arial" fo:language="en" style:font-weight-complex="bold"/>
    </style:style>
    <style:style style:name="T83_14" style:family="text">
      <style:text-properties fo:font-size="10pt" style:font-size-asian="10pt" style:font-name-complex="Arial" fo:language="en" style:font-weight-complex="bold"/>
    </style:style>
    <style:style style:name="T83_15" style:family="text">
      <style:text-properties fo:font-size="10pt" style:font-size-asian="10pt" style:font-name-complex="Arial" fo:language="en" style:font-weight-complex="bold"/>
    </style:style>
    <style:style style:name="T83_16" style:family="text">
      <style:text-properties fo:font-size="10pt" style:font-size-asian="10pt" style:font-name-complex="Arial" fo:language="en" style:font-weight-complex="bold"/>
    </style:style>
    <style:style style:name="T83_17" style:family="text">
      <style:text-properties fo:font-size="10pt" style:font-size-asian="10pt" style:font-name-complex="Arial" fo:language="en" style:font-weight-complex="bold"/>
    </style:style>
    <style:style style:name="T83_18" style:family="text" style:parent-style-name="cf01">
      <style:text-properties fo:color="#000000" style:font-name="Arial" fo:font-size="10pt" style:font-size-asian="10pt" style:font-name-complex="Arial" style:font-size-complex="10pt"/>
    </style:style>
    <style:style style:name="T83_19" style:family="text">
      <style:text-properties fo:color="#000000" fo:font-size="10pt" style:font-size-asian="10pt" style:font-name-complex="Arial"/>
    </style:style>
    <style:style style:name="T83_20" style:family="text">
      <style:text-properties fo:font-size="10pt" style:font-size-asian="10pt" style:font-name-complex="Arial" fo:language="en" style:font-weight-complex="bold"/>
    </style:style>
    <style:style style:name="T83_21" style:family="text">
      <style:text-properties fo:font-size="10pt" style:font-size-asian="10pt" style:font-name-complex="Arial" fo:language="en" style:font-weight-complex="bold"/>
    </style:style>
    <style:style style:name="T83_22" style:family="text">
      <style:text-properties fo:color="#000000" fo:font-size="10pt" style:font-size-asian="10pt" style:font-name-complex="Arial"/>
    </style:style>
    <style:style style:name="T83_23" style:family="text"/>
    <style:style style:name="T83_24" style:family="text" style:parent-style-name="Internet_20_link">
      <style:text-properties fo:font-size="10pt" style:font-size-asian="10pt" style:font-name-complex="Arial"/>
    </style:style>
    <style:style style:name="T83_25" style:family="text">
      <style:text-properties fo:color="#000000" fo:font-size="10pt" style:font-size-asian="10pt" style:font-name-complex="Arial"/>
    </style:style>
    <style:style style:name="T83_26" style:family="text"/>
    <style:style style:name="T83_27" style:family="text" style:parent-style-name="Internet_20_link">
      <style:text-properties fo:font-size="10pt" style:font-size-asian="10pt" style:font-name-complex="Arial"/>
    </style:style>
    <style:style style:name="T83_28" style:family="text">
      <style:text-properties fo:color="#000000" fo:font-size="10pt" style:font-size-asian="10pt" style:font-name-complex="Arial"/>
    </style:style>
    <style:style style:name="T83_29" style:family="text"/>
    <style:style style:name="T83_30" style:family="text" style:parent-style-name="Internet_20_link">
      <style:text-properties fo:color="#4472c4" fo:font-size="10pt" style:font-name-asian="游ゴシック Light" style:font-size-asian="10pt" style:font-name-complex="Arial"/>
    </style:style>
    <style:style style:name="T83_31" style:family="text">
      <style:text-properties fo:font-size="10pt" style:font-size-asian="10pt" style:font-name-complex="Arial"/>
    </style:style>
    <style:style style:name="T83_32" style:family="text">
      <style:text-properties fo:color="#000000" fo:font-size="10pt" style:font-size-asian="10pt" style:font-name-complex="Arial"/>
    </style:style>
    <style:style style:name="T83_33" style:family="text">
      <style:text-properties fo:color="#000000" fo:font-size="10pt" style:font-size-asian="10pt" style:font-name-complex="Arial"/>
    </style:style>
    <style:style style:name="T83_34" style:family="text">
      <style:text-properties fo:color="#000000" fo:font-size="10pt" style:font-size-asian="10pt" style:font-name-complex="Arial"/>
    </style:style>
    <style:style style:name="T83_35" style:family="text">
      <style:text-properties fo:color="#000000" fo:font-size="10pt" style:font-size-asian="10pt" style:font-name-complex="Arial"/>
    </style:style>
    <style:style style:name="T83_36" style:family="text">
      <style:text-properties fo:color="#000000" fo:font-size="10pt" style:font-size-asian="10pt" style:font-name-complex="Arial"/>
    </style:style>
    <style:style style:name="T83_37" style:family="text">
      <style:text-properties fo:color="#000000" fo:font-size="10pt" style:font-size-asian="10pt" style:font-name-complex="Arial"/>
    </style:style>
    <style:style style:name="T83_38" style:family="text">
      <style:text-properties fo:color="#000000" fo:font-size="10pt" style:font-size-asian="10pt" style:font-name-complex="Arial"/>
    </style:style>
    <style:style style:name="T83_39" style:family="text">
      <style:text-properties fo:color="#000000" fo:font-size="10pt" style:font-size-asian="10pt" style:font-name-complex="Arial"/>
    </style:style>
    <style:style style:name="T83_40" style:family="text">
      <style:text-properties fo:color="#000000" fo:font-size="10pt" style:font-size-asian="10pt" style:font-name-complex="Arial"/>
    </style:style>
    <style:style style:name="T83_41" style:family="text">
      <style:text-properties fo:color="#000000" fo:font-size="10pt" style:font-size-asian="10pt" style:font-name-complex="Arial"/>
    </style:style>
    <style:style style:name="T83_42" style:family="text">
      <style:text-properties fo:color="#000000" fo:font-size="10pt" style:font-size-asian="10pt" style:font-name-complex="Arial"/>
    </style:style>
    <style:style style:name="T83_43" style:family="text">
      <style:text-properties fo:color="#000000" fo:font-size="10pt" style:font-size-asian="10pt" style:font-name-complex="Arial"/>
    </style:style>
    <style:style style:name="T83_44" style:family="text">
      <style:text-properties fo:color="#000000" fo:font-size="10pt" style:font-size-asian="10pt" style:font-name-complex="Arial"/>
    </style:style>
    <style:style style:name="T83_45" style:family="text">
      <style:text-properties fo:color="#000000" fo:font-size="10pt" style:font-size-asian="10pt" style:font-name-complex="Arial"/>
    </style:style>
    <style:style style:name="T83_46" style:family="text">
      <style:text-properties fo:color="#000000" fo:font-size="10pt" style:font-size-asian="10pt" style:font-name-complex="Arial"/>
    </style:style>
    <style:style style:name="T83_47" style:family="text">
      <style:text-properties fo:color="#000000" fo:font-size="10pt" style:font-size-asian="10pt" style:font-name-complex="Arial"/>
    </style:style>
    <style:style style:name="P84" style:family="paragraph" style:parent-style-name="List_20_Paragraph"/>
    <style:style style:name="T84_1" style:family="text">
      <style:text-properties fo:font-size="10pt" style:font-size-asian="10pt" style:font-name-complex="Arial" fo:language="en" fo:country="US"/>
    </style:style>
    <style:style style:name="T84_2" style:family="text">
      <style:text-properties fo:font-size="10pt" style:font-size-asian="10pt" style:font-name-complex="Arial" fo:language="en" fo:country="US"/>
    </style:style>
    <style:style style:name="T84_3" style:family="text">
      <style:text-properties fo:font-size="10pt" style:font-size-asian="10pt" style:font-name-complex="Arial" fo:language="en" fo:country="US"/>
    </style:style>
    <style:style style:name="P8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7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8" style:family="paragraph" style:parent-style-name="Normal">
      <style:text-properties fo:font-size="10pt" style:font-size-asian="10pt" style:font-name-complex="Arial" style:font-size-complex="10pt"/>
    </style:style>
    <style:style style:name="P89" style:family="paragraph" style:parent-style-name="Normal"/>
    <style:style style:name="T8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9_2" style:family="text">
      <style:text-properties fo:font-size="10pt" style:font-size-asian="10pt" style:font-name-complex="Arial" style:font-size-complex="10pt"/>
    </style:style>
    <style:style style:name="T89_3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89_4" style:family="text">
      <style:text-properties fo:font-size="10pt" style:font-size-asian="10pt" style:font-name-complex="Arial" style:font-size-complex="10pt"/>
    </style:style>
    <style:style style:name="T89_5" style:family="text">
      <style:text-properties fo:font-size="10pt" style:font-size-asian="10pt" style:font-name-complex="Arial" style:font-size-complex="10pt"/>
    </style:style>
    <style:style style:name="T89_6" style:family="text">
      <style:text-properties fo:font-size="10pt" style:font-size-asian="10pt" style:font-name-complex="Arial" style:font-size-complex="10pt"/>
    </style:style>
    <style:style style:name="P90" style:family="paragraph" style:parent-style-name="Normal">
      <style:text-properties fo:font-size="10pt" style:font-size-asian="10pt" style:font-name-complex="Arial" style:font-size-complex="10pt"/>
    </style:style>
    <style:style style:name="P91" style:family="paragraph" style:parent-style-name="Normal"/>
    <style:style style:name="T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1_4" style:family="text">
      <style:text-properties fo:font-size="10pt" style:font-size-asian="10pt" style:font-name-complex="Arial" style:font-size-complex="10pt"/>
    </style:style>
    <style:style style:name="T91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91_6" style:family="text">
      <style:text-properties fo:font-size="10pt" style:font-size-asian="10pt" style:font-name-complex="Arial" style:font-size-complex="10pt"/>
    </style:style>
    <style:style style:name="T91_7" style:family="text">
      <style:text-properties fo:font-size="10pt" style:font-size-asian="10pt" style:font-name-complex="Arial" style:font-size-complex="10pt"/>
    </style:style>
    <style:style style:name="P92" style:family="paragraph" style:parent-style-name="Normal">
      <style:text-properties fo:font-size="10pt" style:font-size-asian="10pt" style:font-name-complex="Arial" style:font-size-complex="10pt"/>
    </style:style>
    <style:style style:name="P93" style:family="paragraph" style:parent-style-name="Normal"/>
    <style:style style:name="T9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3_4" style:family="text">
      <style:text-properties fo:font-size="10pt" style:font-size-asian="10pt" style:font-name-complex="Arial" style:font-size-complex="10pt"/>
    </style:style>
    <style:style style:name="T93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93_6" style:family="text">
      <style:text-properties fo:font-size="10pt" style:font-size-asian="10pt" style:font-name-complex="Arial" style:font-size-complex="10pt"/>
    </style:style>
    <style:style style:name="T93_7" style:family="text">
      <style:text-properties fo:font-size="10pt" style:font-size-asian="10pt" style:font-name-complex="Arial" style:font-size-complex="10pt"/>
    </style:style>
    <style:style style:name="T93_8" style:family="text">
      <style:text-properties fo:font-size="10pt" style:font-size-asian="10pt" style:font-name-complex="Arial" style:font-size-complex="10pt"/>
    </style:style>
    <style:style style:name="T93_9" style:family="text">
      <style:text-properties fo:font-size="10pt" style:font-size-asian="10pt" style:font-name-complex="Arial" style:font-size-complex="10pt"/>
    </style:style>
    <style:style style:name="P94" style:family="paragraph" style:parent-style-name="Normal">
      <style:text-properties fo:font-size="10pt" style:font-size-asian="10pt" style:font-name-complex="Arial" style:font-size-complex="10pt"/>
    </style:style>
    <style:style style:name="P95" style:family="paragraph" style:parent-style-name="Normal"/>
    <style:style style:name="T9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5_4" style:family="text">
      <style:text-properties fo:font-size="10pt" style:font-size-asian="10pt" style:font-name-complex="Arial" style:font-size-complex="10pt"/>
    </style:style>
    <style:style style:name="T95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95_6" style:family="text">
      <style:text-properties fo:font-size="10pt" style:font-size-asian="10pt" style:font-name-complex="Arial" style:font-size-complex="10pt"/>
    </style:style>
    <style:style style:name="T95_7" style:family="text">
      <style:text-properties fo:font-size="10pt" style:font-size-asian="10pt" style:font-name-complex="Arial" style:font-size-complex="10pt"/>
    </style:style>
    <style:style style:name="P96" style:family="paragraph" style:parent-style-name="Normal">
      <style:text-properties fo:font-size="10pt" style:font-size-asian="10pt" style:font-name-complex="Arial" style:font-size-complex="10pt"/>
    </style:style>
    <style:style style:name="P97" style:family="paragraph" style:parent-style-name="Normal"/>
    <style:style style:name="T9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7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7_4" style:family="text">
      <style:text-properties fo:font-size="10pt" style:font-size-asian="10pt" style:font-name-complex="Arial" style:font-size-complex="10pt"/>
    </style:style>
    <style:style style:name="T97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97_6" style:family="text">
      <style:text-properties fo:font-size="10pt" style:font-size-asian="10pt" style:font-name-complex="Arial" style:font-size-complex="10pt"/>
    </style:style>
    <style:style style:name="T97_7" style:family="text">
      <style:text-properties fo:font-size="10pt" style:font-size-asian="10pt" style:font-name-complex="Arial" style:font-size-complex="10pt"/>
    </style:style>
    <style:style style:name="T97_8" style:family="text">
      <style:text-properties fo:font-size="10pt" style:font-size-asian="10pt" style:font-name-complex="Arial" style:font-size-complex="10pt"/>
    </style:style>
    <style:style style:name="T97_9" style:family="text">
      <style:text-properties fo:font-size="10pt" style:font-size-asian="10pt" style:font-name-complex="Arial" style:font-size-complex="10pt"/>
    </style:style>
    <style:style style:name="P98" style:family="paragraph" style:parent-style-name="Normal">
      <style:paragraph-properties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9" style:family="paragraph" style:parent-style-name="Normal"/>
    <style:style style:name="T9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9_4" style:family="text">
      <style:text-properties fo:font-size="10pt" style:font-size-asian="10pt" style:font-name-complex="Arial" style:font-size-complex="10pt"/>
    </style:style>
    <style:style style:name="T99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9_6" style:family="text">
      <style:text-properties fo:font-size="10pt" style:font-size-asian="10pt" style:font-name-complex="Arial" style:font-size-complex="10pt"/>
    </style:style>
    <style:style style:name="T99_7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99_8" style:family="text">
      <style:text-properties fo:font-size="10pt" style:font-size-asian="10pt" style:font-name-complex="Arial" style:font-size-complex="10pt"/>
    </style:style>
    <style:style style:name="T99_9" style:family="text">
      <style:text-properties fo:font-size="10pt" style:font-size-asian="10pt" style:font-name-complex="Arial" style:font-size-complex="10pt"/>
    </style:style>
    <style:style style:name="T99_10" style:family="text">
      <style:text-properties fo:font-size="10pt" style:font-size-asian="10pt" style:font-name-complex="Arial" style:font-size-complex="10pt"/>
    </style:style>
    <style:style style:name="T99_11" style:family="text">
      <style:text-properties fo:font-size="10pt" style:font-size-asian="10pt" style:font-name-complex="Arial" style:font-size-complex="10pt"/>
    </style:style>
    <style:style style:name="T99_12" style:family="text">
      <style:text-properties fo:font-size="10pt" style:font-size-asian="10pt" style:font-name-complex="Arial" style:font-size-complex="10pt"/>
    </style:style>
    <style:style style:name="T99_13" style:family="text">
      <style:text-properties fo:font-size="10pt" style:font-size-asian="10pt" style:font-name-complex="Arial" style:font-size-complex="10pt"/>
    </style:style>
    <style:style style:name="T99_14" style:family="text">
      <style:text-properties fo:font-size="10pt" style:font-size-asian="10pt" style:font-name-complex="Arial" style:font-size-complex="10pt"/>
    </style:style>
    <style:style style:name="T99_15" style:family="text">
      <style:text-properties fo:font-size="10pt" style:font-size-asian="10pt" style:font-name-complex="Arial" style:font-size-complex="10pt"/>
    </style:style>
    <style:style style:name="T99_16" style:family="text">
      <style:text-properties fo:font-size="10pt" style:font-size-asian="10pt" style:font-name-complex="Arial" style:font-size-complex="10pt"/>
    </style:style>
    <style:style style:name="T99_17" style:family="text">
      <style:text-properties fo:font-size="10pt" style:font-size-asian="10pt" style:font-name-complex="Arial" style:font-size-complex="10pt"/>
    </style:style>
    <style:style style:name="T99_18" style:family="text">
      <style:text-properties fo:font-size="10pt" style:font-size-asian="10pt" style:font-name-complex="Arial" style:font-size-complex="10pt" fo:language-asian="fr" fo:country-asian="FR"/>
    </style:style>
    <style:style style:name="T99_19" style:family="text">
      <style:text-properties fo:font-size="10pt" style:font-size-asian="10pt" style:font-name-complex="Arial" style:font-size-complex="10pt" fo:language-asian="fr" fo:country-asian="FR"/>
    </style:style>
    <style:style style:name="T99_20" style:family="text">
      <style:text-properties fo:font-size="10pt" style:font-size-asian="10pt" style:font-name-complex="Arial" style:font-size-complex="10pt" fo:language-asian="fr" fo:country-asian="FR"/>
    </style:style>
    <style:style style:name="T99_21" style:family="text">
      <style:text-properties fo:font-size="10pt" style:font-size-asian="10pt" style:font-name-complex="Arial" style:font-size-complex="10pt" fo:language-asian="fr" fo:country-asian="FR"/>
    </style:style>
    <style:style style:name="T99_22" style:family="text">
      <style:text-properties fo:font-size="10pt" style:font-size-asian="10pt" style:font-name-complex="Arial" style:font-size-complex="10pt" fo:language-asian="fr" fo:country-asian="FR"/>
    </style:style>
    <style:style style:name="T99_23" style:family="text">
      <style:text-properties fo:font-size="10pt" style:font-size-asian="10pt" style:font-name-complex="Arial" style:font-size-complex="10pt" fo:language-asian="fr" fo:country-asian="FR"/>
    </style:style>
    <style:style style:name="T99_24" style:family="text">
      <style:text-properties fo:font-size="10pt" style:font-size-asian="10pt" style:font-name-complex="Arial" style:font-size-complex="10pt" fo:language-asian="fr" fo:country-asian="FR"/>
    </style:style>
    <style:style style:name="T99_25" style:family="text">
      <style:text-properties fo:font-size="10pt" style:font-size-asian="10pt" style:font-name-complex="Arial" style:font-size-complex="10pt" fo:language-asian="fr" fo:country-asian="FR"/>
    </style:style>
    <style:style style:name="P100" style:family="paragraph" style:parent-style-name="Normal">
      <style:text-properties fo:font-size="10pt" style:font-size-asian="10pt" style:font-name-complex="Arial" style:font-size-complex="10pt"/>
    </style:style>
    <style:style style:name="P101" style:family="paragraph" style:parent-style-name="Normal"/>
    <style:style style:name="T10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1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1_6" style:family="text">
      <style:text-properties fo:font-size="10pt" style:font-size-asian="10pt" style:font-name-complex="Arial" style:font-size-complex="10pt"/>
    </style:style>
    <style:style style:name="T101_7" style:family="text">
      <style:text-properties fo:font-size="10pt" style:font-size-asian="10pt" style:font-name-complex="Arial" style:font-size-complex="10pt"/>
    </style:style>
    <style:style style:name="T101_8" style:family="text">
      <style:text-properties fo:font-size="10pt" style:font-size-asian="10pt" style:font-name-complex="Arial" style:font-size-complex="10pt"/>
    </style:style>
    <style:style style:name="T101_9" style:family="text">
      <style:text-properties fo:font-size="10pt" style:font-size-asian="10pt" style:font-name-complex="Arial" style:font-size-complex="10pt"/>
    </style:style>
    <style:style style:name="T101_10" style:family="text">
      <style:text-properties fo:font-size="10pt" style:font-size-asian="10pt" style:font-name-complex="Arial" style:font-size-complex="10pt"/>
    </style:style>
    <style:style style:name="T101_11" style:family="text">
      <style:text-properties fo:font-size="10pt" style:font-size-asian="10pt" style:font-name-complex="Arial" style:font-size-complex="10pt"/>
    </style:style>
    <style:style style:name="T101_12" style:family="text">
      <style:text-properties fo:font-size="10pt" style:font-size-asian="10pt" style:font-name-complex="Arial" style:font-size-complex="10pt"/>
    </style:style>
    <style:style style:name="T101_13" style:family="text">
      <style:text-properties fo:font-size="10pt" style:font-size-asian="10pt" style:font-name-complex="Arial" style:font-size-complex="10pt"/>
    </style:style>
    <style:style style:name="T101_14" style:family="text">
      <style:text-properties fo:font-size="10pt" style:font-size-asian="10pt" style:font-name-complex="Arial" style:font-size-complex="10pt"/>
    </style:style>
    <style:style style:name="T101_15" style:family="text">
      <style:text-properties fo:font-size="10pt" style:font-size-asian="10pt" style:font-name-complex="Arial" style:font-size-complex="10pt"/>
    </style:style>
    <style:style style:name="P102" style:family="paragraph" style:parent-style-name="Normal">
      <style:text-properties fo:font-size="10pt" style:font-size-asian="10pt" style:font-name-complex="Arial" style:font-size-complex="10pt"/>
    </style:style>
    <style:style style:name="P103" style:family="paragraph" style:parent-style-name="Normal"/>
    <style:style style:name="T10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3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3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3_6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3_7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3_8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3_9" style:family="text">
      <style:text-properties fo:font-size="10pt" style:font-size-asian="10pt" style:font-name-complex="Arial" style:font-size-complex="10pt"/>
    </style:style>
    <style:style style:name="T103_10" style:family="text">
      <style:text-properties fo:font-size="10pt" style:font-size-asian="10pt" style:font-name-complex="Arial" style:font-size-complex="10pt"/>
    </style:style>
    <style:style style:name="T103_11" style:family="text">
      <style:text-properties fo:font-size="10pt" style:font-size-asian="10pt" style:font-name-complex="Arial" style:font-size-complex="10pt"/>
    </style:style>
    <style:style style:name="T103_12" style:family="text">
      <style:text-properties fo:font-size="10pt" style:font-size-asian="10pt" style:font-name-complex="Arial" style:font-size-complex="10pt"/>
    </style:style>
    <style:style style:name="T103_13" style:family="text">
      <style:text-properties fo:font-size="10pt" style:font-size-asian="10pt" style:font-name-complex="Arial" style:font-size-complex="10pt"/>
    </style:style>
    <style:style style:name="T103_14" style:family="text">
      <style:text-properties fo:font-size="10pt" style:font-size-asian="10pt" style:font-name-complex="Arial" style:font-size-complex="10pt"/>
    </style:style>
    <style:style style:name="T103_15" style:family="text">
      <style:text-properties fo:font-size="10pt" style:font-size-asian="10pt" style:font-name-complex="Arial" style:font-size-complex="10pt"/>
    </style:style>
    <style:style style:name="T103_16" style:family="text">
      <style:text-properties fo:font-size="10pt" style:font-size-asian="10pt" style:font-name-complex="Arial" style:font-size-complex="10pt"/>
    </style:style>
    <style:style style:name="T103_17" style:family="text">
      <style:text-properties fo:font-size="10pt" style:font-size-asian="10pt" style:font-name-complex="Arial" style:font-size-complex="10pt"/>
    </style:style>
    <style:style style:name="T103_18" style:family="text">
      <style:text-properties fo:font-size="10pt" style:font-size-asian="10pt" style:font-name-complex="Arial" style:font-size-complex="10pt"/>
    </style:style>
    <style:style style:name="T103_19" style:family="text">
      <style:text-properties fo:font-size="10pt" style:font-size-asian="10pt" style:font-name-complex="Arial" style:font-size-complex="10pt"/>
    </style:style>
    <style:style style:name="T103_20" style:family="text">
      <style:text-properties fo:font-size="10pt" style:font-size-asian="10pt" style:font-name-complex="Arial" style:font-size-complex="10pt"/>
    </style:style>
    <style:style style:name="T103_21" style:family="text">
      <style:text-properties fo:font-size="10pt" style:font-size-asian="10pt" style:font-name-complex="Arial" style:font-size-complex="10pt"/>
    </style:style>
    <style:style style:name="T103_22" style:family="text">
      <style:text-properties fo:font-size="10pt" style:font-size-asian="10pt" style:font-name-complex="Arial" style:font-size-complex="10pt"/>
    </style:style>
    <style:style style:name="T103_23" style:family="text">
      <style:text-properties fo:font-size="10pt" style:font-size-asian="10pt" style:font-name-complex="Arial" style:font-size-complex="10pt"/>
    </style:style>
    <style:style style:name="T103_24" style:family="text">
      <style:text-properties fo:font-size="10pt" style:font-size-asian="10pt" style:font-name-complex="Arial" style:font-size-complex="10pt"/>
    </style:style>
    <style:style style:name="T103_25" style:family="text">
      <style:text-properties fo:font-size="10pt" style:font-size-asian="10pt" style:font-name-complex="Arial" style:font-size-complex="10pt"/>
    </style:style>
    <style:style style:name="T103_26" style:family="text">
      <style:text-properties fo:font-size="10pt" style:font-size-asian="10pt" style:font-name-complex="Arial" style:font-size-complex="10pt"/>
    </style:style>
    <style:style style:name="T103_27" style:family="text">
      <style:text-properties fo:font-size="10pt" style:font-size-asian="10pt" style:font-name-complex="Arial" style:font-size-complex="10pt"/>
    </style:style>
    <style:style style:name="T103_28" style:family="text">
      <style:text-properties fo:font-size="10pt" style:font-size-asian="10pt" style:font-name-complex="Arial" style:font-size-complex="10pt"/>
    </style:style>
    <style:style style:name="T103_29" style:family="text">
      <style:text-properties fo:font-size="10pt" style:font-size-asian="10pt" style:font-name-complex="Arial" style:font-size-complex="10pt"/>
    </style:style>
    <style:style style:name="T103_30" style:family="text">
      <style:text-properties fo:font-size="10pt" style:font-size-asian="10pt" style:font-name-complex="Arial" style:font-size-complex="10pt"/>
    </style:style>
    <style:style style:name="T103_31" style:family="text">
      <style:text-properties fo:font-size="10pt" style:font-size-asian="10pt" style:font-name-complex="Arial" style:font-size-complex="10pt"/>
    </style:style>
    <style:style style:name="T103_32" style:family="text">
      <style:text-properties fo:font-size="10pt" style:font-size-asian="10pt" style:font-name-complex="Arial" style:font-size-complex="10pt"/>
    </style:style>
    <style:style style:name="T103_33" style:family="text">
      <style:text-properties fo:font-size="10pt" style:font-size-asian="10pt" style:font-name-complex="Arial" style:font-size-complex="10pt"/>
    </style:style>
    <style:style style:name="T103_34" style:family="text">
      <style:text-properties fo:font-size="10pt" style:font-size-asian="10pt" style:font-name-complex="Arial" style:font-size-complex="10pt"/>
    </style:style>
    <style:style style:name="T103_35" style:family="text">
      <style:text-properties fo:font-size="10pt" style:font-size-asian="10pt" style:font-name-complex="Arial" style:font-size-complex="10pt"/>
    </style:style>
    <style:style style:name="T103_36" style:family="text">
      <style:text-properties fo:font-size="10pt" style:font-size-asian="10pt" style:font-name-complex="Arial" style:font-size-complex="10pt"/>
    </style:style>
    <style:style style:name="T103_37" style:family="text">
      <style:text-properties fo:font-size="10pt" style:font-size-asian="10pt" style:font-name-complex="Arial" style:font-size-complex="10pt"/>
    </style:style>
    <style:style style:name="T103_38" style:family="text">
      <style:text-properties fo:font-size="10pt" style:font-size-asian="10pt" style:font-name-complex="Arial" style:font-size-complex="10pt"/>
    </style:style>
    <style:style style:name="T103_39" style:family="text">
      <style:text-properties fo:font-size="10pt" style:font-size-asian="10pt" style:font-name-complex="Arial" style:font-size-complex="10pt"/>
    </style:style>
    <style:style style:name="T103_40" style:family="text">
      <style:text-properties fo:font-size="10pt" style:font-size-asian="10pt" style:font-name-complex="Arial" style:font-size-complex="10pt"/>
    </style:style>
    <style:style style:name="T103_41" style:family="text">
      <style:text-properties fo:font-size="10pt" style:font-size-asian="10pt" style:font-name-complex="Arial" style:font-size-complex="10pt"/>
    </style:style>
    <style:style style:name="T103_42" style:family="text">
      <style:text-properties fo:font-size="10pt" style:font-size-asian="10pt" style:font-name-complex="Arial" style:font-size-complex="10pt"/>
    </style:style>
    <style:style style:name="T103_43" style:family="text">
      <style:text-properties fo:font-size="10pt" style:font-size-asian="10pt" style:font-name-complex="Arial" style:font-size-complex="10pt"/>
    </style:style>
    <style:style style:name="T103_44" style:family="text">
      <style:text-properties fo:font-size="10pt" style:font-size-asian="10pt" style:font-name-complex="Arial" style:font-size-complex="10pt"/>
    </style:style>
    <style:style style:name="T103_45" style:family="text">
      <style:text-properties fo:font-size="10pt" style:font-size-asian="10pt" style:font-name-complex="Arial" style:font-size-complex="10pt"/>
    </style:style>
    <style:style style:name="P104" style:family="paragraph" style:parent-style-name="Normal">
      <style:text-properties fo:font-size="10pt" style:font-size-asian="10pt" style:font-name-complex="Arial" style:font-size-complex="10pt"/>
    </style:style>
    <style:style style:name="P105" style:family="paragraph" style:parent-style-name="Normal">
      <style:paragraph-properties fo:background-color="#ffffff">
        <style:tab-stops>
          <style:tab-stop style:type="left" style:leader-style="none" style:position="1.27cm"/>
        </style:tab-stops>
      </style:paragraph-properties>
    </style:style>
    <style:style style:name="T10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5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5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5_6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5_7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5_8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5_9" style:family="text">
      <style:text-properties fo:font-size="10pt" style:font-size-asian="10pt" style:font-name-complex="Arial" style:font-size-complex="10pt"/>
    </style:style>
    <style:style style:name="T105_10" style:family="text">
      <style:text-properties fo:font-size="10pt" style:font-size-asian="10pt" style:font-name-complex="Arial" style:font-size-complex="10pt"/>
    </style:style>
    <style:style style:name="T105_11" style:family="text">
      <style:text-properties fo:font-size="10pt" style:font-size-asian="10pt" style:font-name-complex="Arial" style:font-size-complex="10pt"/>
    </style:style>
    <style:style style:name="T105_12" style:family="text">
      <style:text-properties fo:font-size="10pt" style:font-size-asian="10pt" style:font-name-complex="Arial" style:font-size-complex="10pt"/>
    </style:style>
    <style:style style:name="T105_13" style:family="text">
      <style:text-properties fo:font-size="10pt" style:font-size-asian="10pt" style:font-name-complex="Arial" style:font-size-complex="10pt"/>
    </style:style>
    <style:style style:name="T105_14" style:family="text">
      <style:text-properties fo:font-size="10pt" style:font-size-asian="10pt" style:font-name-complex="Arial" style:font-size-complex="10pt"/>
    </style:style>
    <style:style style:name="T105_15" style:family="text">
      <style:text-properties fo:font-size="10pt" style:font-size-asian="10pt" style:font-name-complex="Arial" style:font-size-complex="10pt"/>
    </style:style>
    <style:style style:name="T105_16" style:family="text">
      <style:text-properties fo:font-size="10pt" style:font-size-asian="10pt" style:font-name-complex="Arial" style:font-size-complex="10pt"/>
    </style:style>
    <style:style style:name="T105_17" style:family="text">
      <style:text-properties fo:font-size="10pt" style:font-size-asian="10pt" style:font-name-complex="Arial" style:font-size-complex="10pt"/>
    </style:style>
    <style:style style:name="T105_18" style:family="text">
      <style:text-properties fo:font-size="10pt" style:font-size-asian="10pt" style:font-name-complex="Arial" style:font-size-complex="10pt"/>
    </style:style>
    <style:style style:name="T105_19" style:family="text">
      <style:text-properties fo:font-size="10pt" style:font-size-asian="10pt" style:font-name-complex="Arial" style:font-size-complex="10pt"/>
    </style:style>
    <style:style style:name="T105_20" style:family="text">
      <style:text-properties fo:font-size="10pt" style:font-size-asian="10pt" style:font-name-complex="Arial" style:font-size-complex="10pt"/>
    </style:style>
    <style:style style:name="T105_21" style:family="text">
      <style:text-properties fo:font-size="10pt" style:font-size-asian="10pt" style:font-name-complex="Arial" style:font-size-complex="10pt"/>
    </style:style>
    <style:style style:name="T105_22" style:family="text">
      <style:text-properties fo:font-size="10pt" style:font-size-asian="10pt" style:font-name-complex="Arial" style:font-size-complex="10pt"/>
    </style:style>
    <style:style style:name="T105_23" style:family="text">
      <style:text-properties fo:font-size="10pt" style:font-size-asian="10pt" style:font-name-complex="Arial" style:font-size-complex="10pt"/>
    </style:style>
    <style:style style:name="T105_24" style:family="text">
      <style:text-properties fo:font-size="10pt" style:font-size-asian="10pt" style:font-name-complex="Arial" style:font-size-complex="10pt"/>
    </style:style>
    <style:style style:name="T105_25" style:family="text">
      <style:text-properties fo:font-size="10pt" style:font-size-asian="10pt" style:font-name-complex="Arial" style:font-size-complex="10pt"/>
    </style:style>
    <style:style style:name="T105_26" style:family="text">
      <style:text-properties fo:font-size="10pt" style:font-size-asian="10pt" style:font-name-complex="Arial" style:font-size-complex="10pt"/>
    </style:style>
    <style:style style:name="T105_27" style:family="text">
      <style:text-properties fo:font-size="10pt" style:font-size-asian="10pt" style:font-name-complex="Arial" style:font-size-complex="10pt"/>
    </style:style>
    <style:style style:name="T105_28" style:family="text">
      <style:text-properties fo:font-size="10pt" style:font-size-asian="10pt" style:font-name-complex="Arial" style:font-size-complex="10pt"/>
    </style:style>
    <style:style style:name="T105_29" style:family="text">
      <style:text-properties fo:font-size="10pt" style:font-size-asian="10pt" style:font-name-complex="Arial" style:font-size-complex="10pt"/>
    </style:style>
    <style:style style:name="T105_30" style:family="text">
      <style:text-properties fo:font-size="10pt" style:font-size-asian="10pt" style:font-name-complex="Arial" style:font-size-complex="10pt"/>
    </style:style>
    <style:style style:name="T105_31" style:family="text">
      <style:text-properties fo:font-size="10pt" style:font-size-asian="10pt" style:font-name-complex="Arial" style:font-size-complex="10pt"/>
    </style:style>
    <style:style style:name="T105_32" style:family="text">
      <style:text-properties fo:font-size="10pt" style:font-size-asian="10pt" style:font-name-complex="Arial" style:font-size-complex="10pt"/>
    </style:style>
    <style:style style:name="T105_33" style:family="text">
      <style:text-properties fo:font-size="10pt" style:font-size-asian="10pt" style:font-name-complex="Arial" style:font-size-complex="10pt"/>
    </style:style>
    <style:style style:name="T105_34" style:family="text">
      <style:text-properties fo:font-size="10pt" style:font-size-asian="10pt" style:font-name-complex="Arial" style:font-size-complex="10pt"/>
    </style:style>
    <style:style style:name="T105_35" style:family="text">
      <style:text-properties fo:font-size="10pt" style:font-size-asian="10pt" style:font-name-complex="Arial" style:font-size-complex="10pt"/>
    </style:style>
    <style:style style:name="T105_36" style:family="text">
      <style:text-properties fo:font-size="10pt" style:font-size-asian="10pt" style:font-name-complex="Arial" style:font-size-complex="10pt"/>
    </style:style>
    <style:style style:name="T105_37" style:family="text">
      <style:text-properties fo:font-size="10pt" style:font-size-asian="10pt" style:font-name-complex="Arial" style:font-size-complex="10pt"/>
    </style:style>
    <style:style style:name="T105_38" style:family="text">
      <style:text-properties fo:font-size="10pt" style:font-size-asian="10pt" style:font-name-complex="Arial" style:font-size-complex="10pt"/>
    </style:style>
    <style:style style:name="T105_39" style:family="text">
      <style:text-properties fo:font-size="10pt" style:font-size-asian="10pt" style:font-name-complex="Arial" style:font-size-complex="10pt"/>
    </style:style>
    <style:style style:name="T105_40" style:family="text">
      <style:text-properties fo:font-size="10pt" style:font-size-asian="10pt" style:font-name-complex="Arial" style:font-size-complex="10pt"/>
    </style:style>
    <style:style style:name="T105_41" style:family="text">
      <style:text-properties fo:font-size="10pt" style:font-size-asian="10pt" style:font-name-complex="Arial" style:font-size-complex="10pt"/>
    </style:style>
    <style:style style:name="T105_42" style:family="text">
      <style:text-properties fo:font-size="10pt" style:font-size-asian="10pt" style:font-name-complex="Arial" style:font-size-complex="10pt"/>
    </style:style>
    <style:style style:name="T105_43" style:family="text">
      <style:text-properties fo:font-size="10pt" style:font-size-asian="10pt" style:font-name-complex="Arial" style:font-size-complex="10pt"/>
    </style:style>
    <style:style style:name="T105_44" style:family="text">
      <style:text-properties fo:font-size="10pt" style:font-size-asian="10pt" style:font-name-complex="Arial" style:font-size-complex="10pt"/>
    </style:style>
    <style:style style:name="P106" style:family="paragraph" style:parent-style-name="Normal">
      <style:text-properties fo:font-size="10pt" style:font-size-asian="10pt" style:font-name-complex="Arial" style:font-size-complex="10pt"/>
    </style:style>
    <style:style style:name="P107" style:family="paragraph" style:parent-style-name="Normal"/>
    <style:style style:name="T10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7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7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7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7_6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7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8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9" style:family="text">
      <style:text-properties fo:font-size="10pt" style:font-size-asian="10pt" style:font-name-complex="Arial" style:font-size-complex="10pt"/>
    </style:style>
    <style:style style:name="T107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7_11" style:family="text">
      <style:text-properties fo:font-size="10pt" style:font-size-asian="10pt" style:font-name-complex="Arial" style:font-size-complex="10pt"/>
    </style:style>
    <style:style style:name="T107_12" style:family="text">
      <style:text-properties fo:font-size="10pt" style:font-size-asian="10pt" style:font-name-complex="Arial" style:font-size-complex="10pt"/>
    </style:style>
    <style:style style:name="T107_13" style:family="text">
      <style:text-properties fo:font-size="10pt" style:font-size-asian="10pt" style:font-name-complex="Arial" style:font-size-complex="10pt"/>
    </style:style>
    <style:style style:name="T107_14" style:family="text">
      <style:text-properties fo:font-size="10pt" style:font-size-asian="10pt" style:font-name-complex="Arial" style:font-size-complex="10pt"/>
    </style:style>
    <style:style style:name="T107_15" style:family="text">
      <style:text-properties fo:font-size="10pt" style:font-size-asian="10pt" style:font-name-complex="Arial" style:font-size-complex="10pt"/>
    </style:style>
    <style:style style:name="T107_16" style:family="text">
      <style:text-properties fo:font-size="10pt" style:font-size-asian="10pt" style:font-name-complex="Arial" style:font-size-complex="10pt"/>
    </style:style>
    <style:style style:name="T107_17" style:family="text">
      <style:text-properties fo:font-size="10pt" style:font-size-asian="10pt" style:font-name-complex="Arial" style:font-size-complex="10pt"/>
    </style:style>
    <style:style style:name="T107_18" style:family="text">
      <style:text-properties fo:font-size="10pt" style:font-size-asian="10pt" style:font-name-complex="Arial" style:font-size-complex="10pt"/>
    </style:style>
    <style:style style:name="T107_19" style:family="text">
      <style:text-properties fo:font-size="10pt" style:font-size-asian="10pt" style:font-name-complex="Arial" style:font-size-complex="10pt"/>
    </style:style>
    <style:style style:name="T107_20" style:family="text">
      <style:text-properties fo:font-size="10pt" style:font-size-asian="10pt" style:font-name-complex="Arial" style:font-size-complex="10pt"/>
    </style:style>
    <style:style style:name="P108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10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09_1" style:family="text">
      <style:text-properties fo:font-style="normal" style:font-style-asian="normal" fo:font-size="10pt" style:font-size-asian="10pt" style:font-name-complex="Arial" style:font-size-complex="10pt"/>
    </style:style>
    <style:style style:name="T109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110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111" style:family="paragraph" style:parent-style-name="Normal"/>
    <style:style style:name="T11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1_4" style:family="text"/>
    <style:style style:name="T111_5" style:family="text" style:parent-style-name="Internet_20_link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1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113" style:family="paragraph" style:parent-style-name="Normal"/>
    <style:style style:name="T113_1" style:family="text">
      <style:text-properties fo:font-size="10pt" style:font-name-asian="Arial" style:font-size-asian="10pt" style:font-name-complex="Arial" style:font-size-complex="10pt"/>
    </style:style>
    <style:style style:name="T113_2" style:family="text">
      <style:text-properties fo:font-size="10pt" style:font-name-asian="Arial" style:font-size-asian="10pt" style:font-name-complex="Arial" style:font-size-complex="10pt"/>
    </style:style>
    <style:style style:name="T113_3" style:family="text">
      <style:text-properties fo:font-size="10pt" style:font-name-asian="Arial" style:font-size-asian="10pt" style:font-name-complex="Arial" style:font-size-complex="10pt"/>
    </style:style>
    <style:style style:name="T113_4" style:family="text">
      <style:text-properties fo:font-size="10pt" style:font-name-asian="Arial" style:font-size-asian="10pt" style:font-name-complex="Arial" style:font-size-complex="10pt"/>
    </style:style>
    <style:style style:name="T113_5" style:family="text">
      <style:text-properties fo:font-size="10pt" style:font-name-asian="Arial" style:font-size-asian="10pt" style:font-name-complex="Arial" style:font-size-complex="10pt"/>
    </style:style>
    <style:style style:name="T113_6" style:family="text">
      <style:text-properties fo:font-size="10pt" style:font-name-asian="Arial" style:font-size-asian="10pt" style:font-name-complex="Arial" style:font-size-complex="10pt"/>
    </style:style>
    <style:style style:name="T113_7" style:family="text">
      <style:text-properties fo:font-size="10pt" style:font-name-asian="Arial" style:font-size-asian="10pt" style:font-name-complex="Arial" style:font-size-complex="10pt"/>
    </style:style>
    <style:style style:name="T113_8" style:family="text">
      <style:text-properties fo:font-size="10pt" style:font-name-asian="Arial" style:font-size-asian="10pt" style:font-name-complex="Arial" style:font-size-complex="10pt"/>
    </style:style>
    <style:style style:name="T113_9" style:family="text">
      <style:text-properties fo:font-size="10pt" style:font-name-asian="Arial" style:font-size-asian="10pt" style:font-name-complex="Arial" style:font-size-complex="10pt"/>
    </style:style>
    <style:style style:name="T113_10" style:family="text">
      <style:text-properties fo:font-size="10pt" style:font-size-asian="10pt" style:font-name-complex="Arial" style:font-size-complex="10pt"/>
    </style:style>
    <style:style style:name="P114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ge" style:vertical-pos="from-top" style:vertical-rel="paragraph" fo:clip="rect(0cm 2.781cm 0cm 1.403cm)" style:flow-with-text="false" style:wrap="parallel" style:run-through="background" draw:auto-grow-height="false" draw:auto-grow-width="false"/>
    </style:style>
    <style:style style:name="P11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P11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17_1" style:family="text">
      <style:text-properties fo:font-size="10pt" style:font-name-asian="Arial" style:font-size-asian="10pt" style:font-name-complex="Arial" style:font-size-complex="10pt"/>
    </style:style>
    <style:style style:name="T117_2" style:family="text">
      <style:text-properties fo:font-size="10pt" style:font-name-asian="Arial" style:font-size-asian="10pt" style:font-name-complex="Arial" style:font-size-complex="10pt"/>
    </style:style>
    <style:style style:name="T117_3" style:family="text">
      <style:text-properties fo:font-size="10pt" style:font-name-asian="Arial" style:font-size-asian="10pt" style:font-name-complex="Arial" style:font-size-complex="10pt"/>
    </style:style>
    <style:style style:name="P11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9" style:family="paragraph" style:parent-style-name="Normal"/>
    <style:style style:name="T11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1" style:family="paragraph" style:parent-style-name="Normal"/>
    <style:style style:name="T121_1" style:family="text">
      <style:text-properties fo:background-color="#ffffff" fo:font-size="10pt" style:font-name-asian="游ゴシック Light" style:font-size-asian="10pt" style:font-name-complex="Arial" style:font-size-complex="10pt"/>
    </style:style>
    <style:style style:name="P122" style:family="paragraph" style:parent-style-name="Normal">
      <style:text-properties fo:background-color="#ffffff" fo:font-size="10pt" style:font-name-asian="游ゴシック Light" style:font-size-asian="10pt" style:font-name-complex="Arial" style:font-size-complex="10pt"/>
    </style:style>
    <style:style style:name="P123" style:family="paragraph" style:parent-style-name="Normal"/>
    <style:style style:name="T123_1" style:family="text">
      <style:text-properties fo:background-color="#ffffff" fo:font-size="10pt" style:font-name-asian="游ゴシック Light" style:font-size-asian="10pt" style:font-name-complex="Arial" style:font-size-complex="10pt"/>
    </style:style>
    <style:style style:name="P124" style:family="paragraph" style:parent-style-name="Normal">
      <style:text-properties fo:background-color="#ffffff" fo:font-size="10pt" style:font-name-asian="游ゴシック Light" style:font-size-asian="10pt" style:font-name-complex="Arial" style:font-size-complex="10pt"/>
    </style:style>
    <style:style style:name="P125" style:family="paragraph" style:parent-style-name="Normal"/>
    <style:style style:name="T1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4" style:family="table">
      <style:table-properties table:align="left" style:width="16.498cm" fo:margin-left="0.016cm"/>
    </style:style>
    <style:style style:name="Column15" style:family="table-column">
      <style:table-column-properties style:column-width="11.583cm"/>
    </style:style>
    <style:style style:name="Column16" style:family="table-column">
      <style:table-column-properties style:column-width="2.078cm"/>
    </style:style>
    <style:style style:name="Column17" style:family="table-column">
      <style:table-column-properties style:column-width="2.836cm"/>
    </style:style>
    <style:style style:name="Row9" style:family="table-row">
      <style:table-row-properties style:min-row-height="0.979cm"/>
    </style:style>
    <style:style style:name="Cell38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27" style:family="paragraph" style:parent-style-name="Normal">
      <style:paragraph-properties fo:text-align="center" fo:line-height="108%" fo:margin-bottom="0.27cm" fo:margin-right="0.076cm"/>
    </style:style>
    <style:style style:name="T1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39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28" style:family="paragraph" style:parent-style-name="Normal">
      <style:paragraph-properties fo:line-height="108%" fo:margin-bottom="0.049cm" fo:margin-left="0.014cm"/>
    </style:style>
    <style:style style:name="T1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40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29" style:family="paragraph" style:parent-style-name="Normal">
      <style:paragraph-properties fo:line-height="108%" fo:margin-bottom="0cm" fo:margin-left="0.012cm"/>
    </style:style>
    <style:style style:name="T1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Row10" style:family="table-row">
      <style:table-row-properties style:min-row-height="0.96cm"/>
    </style:style>
    <style:style style:name="Cell41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30" style:family="paragraph" style:parent-style-name="Normal">
      <style:paragraph-properties fo:line-height="108%" fo:margin-bottom="0cm"/>
    </style:style>
    <style:style style:name="T1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1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Row11" style:family="table-row">
      <style:table-row-properties style:min-row-height="1.208cm"/>
    </style:style>
    <style:style style:name="Cell42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31" style:family="paragraph" style:parent-style-name="Normal">
      <style:paragraph-properties fo:line-height="108%" fo:margin-bottom="0cm"/>
    </style:style>
    <style:style style:name="T13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13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43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32" style:family="paragraph" style:parent-style-name="Normal">
      <style:paragraph-properties fo:line-height="108%" fo:margin-bottom="0cm" fo:margin-left="0.014cm"/>
    </style:style>
    <style:style style:name="T13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33" style:family="paragraph" style:parent-style-name="Normal">
      <style:paragraph-properties fo:line-height="108%" fo:margin-bottom="0cm" fo:margin-left="0.014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34" style:family="paragraph" style:parent-style-name="Normal">
      <style:paragraph-properties fo:line-height="108%" fo:margin-bottom="0cm" fo:margin-left="0.014cm"/>
    </style:style>
    <style:style style:name="T13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44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35" style:family="paragraph" style:parent-style-name="Normal">
      <style:paragraph-properties fo:line-height="108%" fo:margin-bottom="0cm" fo:margin-left="0.012cm"/>
    </style:style>
    <style:style style:name="T13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136" style:family="paragraph" style:parent-style-name="Normal">
      <style:paragraph-properties fo:line-height="108%" fo:margin-bottom="0cm" fo:margin-left="0.012cm"/>
    </style:style>
    <style:style style:name="T13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37" style:family="paragraph" style:parent-style-name="Normal">
      <style:text-properties fo:font-size="10pt" style:font-size-asian="10pt" style:font-name-complex="Arial" style:font-size-complex="10pt"/>
    </style:style>
    <style:style style:name="P138" style:family="paragraph" style:parent-style-name="Normal"/>
    <style:style style:name="T1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2" style:family="text">
      <style:text-properties fo:font-size="10pt" style:font-size-asian="10pt" style:font-name-complex="Arial" style:font-size-complex="10pt"/>
    </style:style>
    <style:style style:name="T138_3" style:family="text">
      <style:text-properties fo:font-size="10pt" style:font-size-asian="10pt" style:font-name-complex="Arial" style:font-size-complex="10pt"/>
    </style:style>
    <style:style style:name="T138_4" style:family="text">
      <style:text-properties fo:font-size="10pt" style:font-size-asian="10pt" style:font-name-complex="Arial" style:font-size-complex="10pt"/>
    </style:style>
    <style:style style:name="T138_5" style:family="text">
      <style:text-properties fo:font-size="10pt" style:font-size-asian="10pt" style:font-name-complex="Arial" style:font-size-complex="10pt"/>
    </style:style>
    <style:style style:name="T138_6" style:family="text">
      <style:text-properties fo:font-size="10pt" style:font-size-asian="10pt" style:font-name-complex="Arial" style:font-size-complex="10pt"/>
    </style:style>
    <style:style style:name="T138_7" style:family="text">
      <style:text-properties fo:font-size="10pt" style:font-size-asian="10pt" style:font-name-complex="Arial" style:font-size-complex="10pt"/>
    </style:style>
    <style:style style:name="T138_8" style:family="text">
      <style:text-properties fo:font-size="10pt" style:font-size-asian="10pt" style:font-name-complex="Arial" style:font-size-complex="10pt"/>
    </style:style>
    <style:style style:name="P139" style:family="paragraph" style:parent-style-name="Normal">
      <style:text-properties fo:font-size="10pt" style:font-size-asian="10pt" style:font-name-complex="Arial" style:font-size-complex="10pt"/>
    </style:style>
    <style:style style:name="P140" style:family="paragraph" style:parent-style-name="Normal"/>
    <style:style style:name="T14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0_2" style:family="text">
      <style:text-properties fo:font-size="10pt" style:font-size-asian="10pt" style:font-name-complex="Arial" style:font-size-complex="10pt"/>
    </style:style>
    <style:style style:name="P141" style:family="paragraph" style:parent-style-name="Normal"/>
    <style:style style:name="T141_1" style:family="text">
      <style:text-properties fo:font-size="10pt" style:font-size-asian="10pt" style:font-name-complex="Arial" style:font-size-complex="10pt"/>
    </style:style>
    <style:style style:name="T141_2" style:family="text">
      <style:text-properties fo:font-size="10pt" style:font-size-asian="10pt" style:font-name-complex="Arial" style:font-size-complex="10pt"/>
    </style:style>
    <style:style style:name="T141_3" style:family="text">
      <style:text-properties fo:font-size="10pt" style:font-size-asian="10pt" style:font-name-complex="Arial" style:font-size-complex="10pt"/>
    </style:style>
    <style:style style:name="T141_4" style:family="text">
      <style:text-properties fo:font-size="10pt" style:font-size-asian="10pt" style:font-name-complex="Arial" style:font-size-complex="10pt"/>
    </style:style>
    <style:style style:name="T141_5" style:family="text">
      <style:text-properties fo:font-size="10pt" style:font-size-asian="10pt" style:font-name-complex="Arial" style:font-size-complex="10pt"/>
    </style:style>
    <style:style style:name="T141_6" style:family="text">
      <style:text-properties fo:font-size="10pt" style:font-size-asian="10pt" style:font-name-complex="Arial" style:font-size-complex="10pt"/>
    </style:style>
    <style:style style:name="T141_7" style:family="text">
      <style:text-properties fo:font-size="10pt" style:font-size-asian="10pt" style:font-name-complex="Arial" style:font-size-complex="10pt"/>
    </style:style>
    <style:style style:name="T141_8" style:family="text">
      <style:text-properties fo:font-size="10pt" style:font-size-asian="10pt" style:font-name-complex="Arial" style:font-size-complex="10pt"/>
    </style:style>
    <style:style style:name="P142" style:family="paragraph" style:parent-style-name="Normal">
      <style:text-properties fo:font-size="10pt" style:font-size-asian="10pt" style:font-name-complex="Arial" style:font-size-complex="10pt"/>
    </style:style>
    <style:style style:name="P143" style:family="paragraph" style:parent-style-name="Normal"/>
    <style:style style:name="T143_1" style:family="text">
      <style:text-properties fo:font-size="10pt" style:font-size-asian="10pt" style:font-name-complex="Arial" style:font-size-complex="10pt"/>
    </style:style>
    <style:style style:name="T143_2" style:family="text">
      <style:text-properties fo:font-size="10pt" style:font-size-asian="10pt" style:font-name-complex="Arial" style:font-size-complex="10pt"/>
    </style:style>
    <style:style style:name="T143_3" style:family="text">
      <style:text-properties fo:font-size="10pt" style:font-size-asian="10pt" style:font-name-complex="Arial" style:font-size-complex="10pt"/>
    </style:style>
    <style:style style:name="T143_4" style:family="text">
      <style:text-properties fo:font-size="10pt" style:font-size-asian="10pt" style:font-name-complex="Arial" style:font-size-complex="10pt"/>
    </style:style>
    <style:style style:name="T143_5" style:family="text">
      <style:text-properties fo:font-size="10pt" style:font-size-asian="10pt" style:font-name-complex="Arial" style:font-size-complex="10pt"/>
    </style:style>
    <style:style style:name="P144" style:family="paragraph" style:parent-style-name="Normal">
      <style:text-properties fo:font-size="10pt" style:font-size-asian="10pt" style:font-name-complex="Arial" style:font-size-complex="10pt"/>
    </style:style>
    <style:style style:name="P145" style:family="paragraph" style:parent-style-name="Normal"/>
    <style:style style:name="T145_1" style:family="text">
      <style:text-properties fo:font-size="10pt" style:font-size-asian="10pt" style:font-name-complex="Arial" style:font-size-complex="10pt"/>
    </style:style>
    <style:style style:name="T145_2" style:family="text">
      <style:text-properties fo:font-size="10pt" style:font-size-asian="10pt" style:font-name-complex="Arial" style:font-size-complex="10pt"/>
    </style:style>
    <style:style style:name="T145_3" style:family="text">
      <style:text-properties fo:font-size="10pt" style:font-size-asian="10pt" style:font-name-complex="Arial" style:font-size-complex="10pt"/>
    </style:style>
    <style:style style:name="T145_4" style:family="text"/>
    <style:style style:name="T145_5" style:family="text" style:parent-style-name="Internet_20_link">
      <style:text-properties fo:font-size="10pt" style:font-size-asian="10pt" style:font-name-complex="Arial" style:font-size-complex="10pt"/>
    </style:style>
    <style:style style:name="T145_6" style:family="text">
      <style:text-properties fo:font-size="10pt" style:font-size-asian="10pt" style:font-name-complex="Arial" style:font-size-complex="10pt"/>
    </style:style>
    <style:style style:name="T145_7" style:family="text">
      <style:text-properties fo:font-size="10pt" style:font-size-asian="10pt" style:font-name-complex="Arial" style:font-size-complex="10pt"/>
    </style:style>
    <style:style style:name="T145_8" style:family="text">
      <style:text-properties fo:font-size="10pt" style:font-size-asian="10pt" style:font-name-complex="Arial" style:font-size-complex="10pt"/>
    </style:style>
    <style:style style:name="T145_9" style:family="text">
      <style:text-properties fo:font-size="10pt" style:font-size-asian="10pt" style:font-name-complex="Arial" style:font-size-complex="10pt"/>
    </style:style>
    <style:style style:name="P146" style:family="paragraph" style:parent-style-name="Normal">
      <style:text-properties fo:font-size="10pt" style:font-size-asian="10pt" style:font-name-complex="Arial" style:font-size-complex="10pt"/>
    </style:style>
    <style:style style:name="P147" style:family="paragraph" style:parent-style-name="Normal"/>
    <style:style style:name="T147_1" style:family="text">
      <style:text-properties fo:font-size="10pt" style:font-size-asian="10pt" style:font-name-complex="Arial" style:font-size-complex="10pt"/>
    </style:style>
    <style:style style:name="P148" style:family="paragraph" style:parent-style-name="Normal">
      <style:text-properties fo:font-size="10pt" style:font-size-asian="10pt" style:font-name-complex="Arial" style:font-size-complex="10pt"/>
    </style:style>
    <style:style style:name="P149" style:family="paragraph" style:parent-style-name="Normal"/>
    <style:style style:name="T149_1" style:family="text">
      <style:text-properties fo:font-size="10pt" style:font-size-asian="10pt" style:font-name-complex="Arial" style:font-size-complex="10pt" fo:font-weight="bold" style:font-weight-asian="bold"/>
    </style:style>
    <style:style style:name="T14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50" style:family="paragraph" style:parent-style-name="Normal"/>
    <style:style style:name="T150_1" style:family="text">
      <style:text-properties fo:font-size="10pt" style:font-size-asian="10pt" style:font-name-complex="Arial" style:font-size-complex="10pt"/>
    </style:style>
    <style:style style:name="T150_2" style:family="text">
      <style:text-properties fo:font-size="10pt" style:font-size-asian="10pt" style:font-name-complex="Arial" style:font-size-complex="10pt"/>
    </style:style>
    <style:style style:name="T150_3" style:family="text">
      <style:text-properties fo:font-size="10pt" style:font-size-asian="10pt" style:font-name-complex="Arial" style:font-size-complex="10pt"/>
    </style:style>
    <style:style style:name="P151" style:family="paragraph" style:parent-style-name="Normal">
      <style:text-properties fo:font-size="10pt" style:font-size-asian="10pt" style:font-name-complex="Arial" style:font-size-complex="10pt"/>
    </style:style>
    <style:style style:name="P152" style:family="paragraph" style:parent-style-name="Normal"/>
    <style:style style:name="T152_1" style:family="text">
      <style:text-properties fo:font-size="10pt" style:font-size-asian="10pt" style:font-name-complex="Arial" style:font-size-complex="10pt"/>
    </style:style>
    <style:style style:name="T152_2" style:family="text"/>
    <style:style style:name="T152_3" style:family="text" style:parent-style-name="Internet_20_link">
      <style:text-properties fo:font-size="10pt" style:font-size-asian="10pt" style:font-name-complex="Arial" style:font-size-complex="10pt"/>
    </style:style>
    <style:style style:name="T152_4" style:family="text">
      <style:text-properties fo:font-size="10pt" style:font-size-asian="10pt" style:font-name-complex="Arial" style:font-size-complex="10pt"/>
    </style:style>
    <style:style style:name="P153" style:family="paragraph" style:parent-style-name="Normal">
      <style:text-properties fo:font-size="10pt" style:font-size-asian="10pt" style:font-name-complex="Arial" style:font-size-complex="10pt"/>
    </style:style>
    <style:style style:name="P154" style:family="paragraph" style:parent-style-name="Normal"/>
    <style:style style:name="T154_1" style:family="text">
      <style:text-properties fo:font-size="10pt" style:font-size-asian="10pt" style:font-name-complex="Arial" style:font-size-complex="10pt"/>
    </style:style>
    <style:style style:name="T154_2" style:family="text">
      <style:text-properties fo:font-size="10pt" style:font-size-asian="10pt" style:font-name-complex="Arial" style:font-size-complex="10pt"/>
    </style:style>
    <style:style style:name="T154_3" style:family="text">
      <style:text-properties fo:font-size="10pt" style:font-size-asian="10pt" style:font-name-complex="Arial" style:font-size-complex="10pt"/>
    </style:style>
    <style:style style:name="P155" style:family="paragraph" style:parent-style-name="Normal">
      <style:text-properties fo:font-size="10pt" style:font-size-asian="10pt" style:font-name-complex="Arial" style:font-size-complex="10pt"/>
    </style:style>
    <style:style style:name="P156" style:family="paragraph" style:parent-style-name="Normal"/>
    <style:style style:name="T156_1" style:family="text">
      <style:text-properties fo:font-size="10pt" style:font-size-asian="10pt" style:font-name-complex="Arial" style:font-size-complex="10pt"/>
    </style:style>
    <style:style style:name="T156_2" style:family="text">
      <style:text-properties fo:font-size="10pt" style:font-size-asian="10pt" style:font-name-complex="Arial" style:font-size-complex="10pt"/>
    </style:style>
    <style:style style:name="T156_3" style:family="text">
      <style:text-properties fo:font-size="10pt" style:font-size-asian="10pt" style:font-name-complex="Arial" style:font-size-complex="10pt"/>
    </style:style>
    <style:style style:name="P157" style:family="paragraph" style:parent-style-name="Normal">
      <style:text-properties fo:font-size="10pt" style:font-size-asian="10pt" style:font-name-complex="Arial" style:font-size-complex="10pt"/>
    </style:style>
    <style:style style:name="P158" style:family="paragraph" style:parent-style-name="Normal"/>
    <style:style style:name="T158_1" style:family="text">
      <style:text-properties fo:font-size="10pt" style:font-size-asian="10pt" style:font-name-complex="Arial" style:font-size-complex="10pt" fo:font-weight="bold" style:font-weight-asian="bold"/>
    </style:style>
    <style:style style:name="P159" style:family="paragraph" style:parent-style-name="Normal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able5" style:family="table">
      <style:table-properties table:align="left" style:width="16.498cm" fo:margin-left="0.016cm"/>
    </style:style>
    <style:style style:name="Column18" style:family="table-column">
      <style:table-column-properties style:column-width="11.583cm"/>
    </style:style>
    <style:style style:name="Column19" style:family="table-column">
      <style:table-column-properties style:column-width="2.078cm"/>
    </style:style>
    <style:style style:name="Column20" style:family="table-column">
      <style:table-column-properties style:column-width="2.836cm"/>
    </style:style>
    <style:style style:name="Row12" style:family="table-row">
      <style:table-row-properties style:min-row-height="0.979cm"/>
    </style:style>
    <style:style style:name="Cell45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0" style:family="paragraph" style:parent-style-name="Normal">
      <style:paragraph-properties fo:text-align="center" fo:line-height="108%" fo:margin-bottom="0.27cm" fo:margin-right="0.076cm"/>
    </style:style>
    <style:style style:name="T1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46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1" style:family="paragraph" style:parent-style-name="Normal">
      <style:paragraph-properties fo:line-height="108%" fo:margin-bottom="0.049cm" fo:margin-left="0.014cm"/>
    </style:style>
    <style:style style:name="T1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47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2" style:family="paragraph" style:parent-style-name="Normal">
      <style:paragraph-properties fo:line-height="108%" fo:margin-bottom="0cm" fo:margin-left="0.012cm"/>
    </style:style>
    <style:style style:name="T1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Row13" style:family="table-row">
      <style:table-row-properties style:min-row-height="0.96cm"/>
    </style:style>
    <style:style style:name="Cell48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3" style:family="paragraph" style:parent-style-name="Normal">
      <style:paragraph-properties fo:line-height="108%" fo:margin-bottom="0cm"/>
    </style:style>
    <style:style style:name="T1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16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16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16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Row14" style:family="table-row">
      <style:table-row-properties style:min-row-height="1.208cm"/>
    </style:style>
    <style:style style:name="Cell49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4" style:family="paragraph" style:parent-style-name="Normal">
      <style:paragraph-properties fo:line-height="108%" fo:margin-bottom="0cm"/>
    </style:style>
    <style:style style:name="T1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1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16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16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50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5" style:family="paragraph" style:parent-style-name="Normal">
      <style:paragraph-properties fo:line-height="108%" fo:margin-bottom="0cm" fo:margin-left="0.014cm"/>
    </style:style>
    <style:style style:name="T1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66" style:family="paragraph" style:parent-style-name="Normal">
      <style:paragraph-properties fo:line-height="108%" fo:margin-bottom="0cm" fo:margin-left="0.014cm"/>
    </style:style>
    <style:style style:name="T1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51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7" style:family="paragraph" style:parent-style-name="Normal">
      <style:paragraph-properties fo:line-height="108%" fo:margin-bottom="0cm" fo:margin-left="0.012cm"/>
    </style:style>
    <style:style style:name="T1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168" style:family="paragraph" style:parent-style-name="Normal">
      <style:paragraph-properties fo:line-height="108%" fo:margin-bottom="0cm" fo:margin-left="0.012cm"/>
    </style:style>
    <style:style style:name="T1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Row15" style:family="table-row">
      <style:table-row-properties style:min-row-height="1.184cm"/>
    </style:style>
    <style:style style:name="Cell52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9" style:family="paragraph" style:parent-style-name="Normal">
      <style:paragraph-properties fo:line-height="108%" fo:margin-bottom="0cm" fo:margin-right="0.069cm"/>
    </style:style>
    <style:style style:name="T1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1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16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1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53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0" style:family="paragraph" style:parent-style-name="Normal">
      <style:paragraph-properties fo:line-height="108%" fo:margin-bottom="0cm" fo:margin-left="0.014cm"/>
    </style:style>
    <style:style style:name="T1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71" style:family="paragraph" style:parent-style-name="Normal">
      <style:paragraph-properties fo:line-height="108%" fo:margin-bottom="0cm" fo:margin-left="0.014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72" style:family="paragraph" style:parent-style-name="Normal">
      <style:paragraph-properties fo:line-height="108%" fo:margin-bottom="0cm" fo:margin-left="0.014cm"/>
    </style:style>
    <style:style style:name="T1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54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3" style:family="paragraph" style:parent-style-name="Normal">
      <style:paragraph-properties fo:line-height="108%" fo:margin-bottom="0cm" fo:margin-left="0.012cm"/>
    </style:style>
    <style:style style:name="T17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174" style:family="paragraph" style:parent-style-name="Normal">
      <style:paragraph-properties fo:line-height="108%" fo:margin-bottom="0cm" fo:margin-left="0.012cm"/>
    </style:style>
    <style:style style:name="T17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P175" style:family="paragraph" style:parent-style-name="Normal">
      <style:text-properties fo:font-size="10pt" style:font-size-asian="10pt" style:font-name-complex="Arial" style:font-size-complex="10pt"/>
    </style:style>
    <style:style style:name="P176" style:family="paragraph" style:parent-style-name="Normal"/>
    <style:style style:name="T176_1" style:family="text">
      <style:text-properties fo:font-size="10pt" style:font-size-asian="10pt" style:font-name-complex="Arial" style:font-size-complex="10pt"/>
    </style:style>
    <style:style style:name="P177" style:family="paragraph" style:parent-style-name="Normal">
      <style:text-properties fo:font-size="10pt" style:font-size-asian="10pt" style:font-name-complex="Arial" style:font-size-complex="10pt"/>
    </style:style>
    <style:style style:name="P178" style:family="paragraph" style:parent-style-name="Normal"/>
    <style:style style:name="T17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79" style:family="paragraph" style:parent-style-name="Normal"/>
    <style:style style:name="T179_1" style:family="text">
      <style:text-properties fo:font-size="10pt" style:font-size-asian="10pt" style:font-name-complex="Arial" style:font-size-complex="10pt"/>
    </style:style>
    <style:style style:name="T179_2" style:family="text"/>
    <style:style style:name="T179_3" style:family="text" style:parent-style-name="Internet_20_link">
      <style:text-properties fo:font-size="10pt" style:font-size-asian="10pt" style:font-name-complex="Arial" style:font-size-complex="10pt"/>
    </style:style>
    <style:style style:name="T179_4" style:family="text">
      <style:text-properties fo:font-size="10pt" style:font-size-asian="10pt" style:font-name-complex="Arial" style:font-size-complex="10pt"/>
    </style:style>
    <style:style style:name="T179_5" style:family="text"/>
    <style:style style:name="T179_6" style:family="text" style:parent-style-name="Internet_20_link">
      <style:text-properties fo:font-size="10pt" style:font-size-asian="10pt" style:font-name-complex="Arial" style:font-size-complex="10pt"/>
    </style:style>
    <style:style style:name="T179_7" style:family="text">
      <style:text-properties fo:font-size="10pt" style:font-size-asian="10pt" style:font-name-complex="Arial" style:font-size-complex="10pt"/>
    </style:style>
    <style:style style:name="T179_8" style:family="text">
      <style:text-properties fo:font-size="10pt" style:font-size-asian="10pt" style:font-name-complex="Arial" style:font-size-complex="10pt"/>
    </style:style>
    <style:style style:name="T179_9" style:family="text">
      <style:text-properties fo:font-size="10pt" style:font-size-asian="10pt" style:font-name-complex="Arial" style:font-size-complex="10pt"/>
    </style:style>
    <style:style style:name="T179_10" style:family="text">
      <style:text-properties fo:font-size="10pt" style:font-size-asian="10pt" style:font-name-complex="Arial" style:font-size-complex="10pt"/>
    </style:style>
    <style:style style:name="T179_11" style:family="text">
      <style:text-properties fo:font-size="10pt" style:font-size-asian="10pt" style:font-name-complex="Arial" style:font-size-complex="10pt"/>
    </style:style>
    <style:style style:name="P180" style:family="paragraph" style:parent-style-name="Normal">
      <style:text-properties fo:font-size="10pt" style:font-size-asian="10pt" style:font-name-complex="Arial" style:font-size-complex="10pt"/>
    </style:style>
    <style:style style:name="P181" style:family="paragraph" style:parent-style-name="Normal"/>
    <style:style style:name="T181_1" style:family="text">
      <style:text-properties fo:font-size="10pt" style:font-size-asian="10pt" style:font-name-complex="Arial" style:font-size-complex="10pt"/>
    </style:style>
    <style:style style:name="T181_2" style:family="text"/>
    <style:style style:name="T181_3" style:family="text" style:parent-style-name="Internet_20_link">
      <style:text-properties fo:font-size="10pt" style:font-size-asian="10pt" style:font-name-complex="Arial" style:font-size-complex="10pt"/>
    </style:style>
    <style:style style:name="T181_4" style:family="text">
      <style:text-properties fo:font-size="10pt" style:font-size-asian="10pt" style:font-name-complex="Arial" style:font-size-complex="10pt"/>
    </style:style>
    <style:style style:name="T181_5" style:family="text">
      <style:text-properties fo:font-size="10pt" style:font-size-asian="10pt" style:font-name-complex="Arial" style:font-size-complex="10pt"/>
    </style:style>
    <style:style style:name="T181_6" style:family="text">
      <style:text-properties fo:font-size="10pt" style:font-size-asian="10pt" style:font-name-complex="Arial" style:font-size-complex="10pt"/>
    </style:style>
    <style:style style:name="T181_7" style:family="text">
      <style:text-properties fo:font-size="10pt" style:font-size-asian="10pt" style:font-name-complex="Arial" style:font-size-complex="10pt"/>
    </style:style>
    <style:style style:name="T181_8" style:family="text">
      <style:text-properties fo:font-size="10pt" style:font-size-asian="10pt" style:font-name-complex="Arial" style:font-size-complex="10pt"/>
    </style:style>
    <style:style style:name="T181_9" style:family="text">
      <style:text-properties fo:font-size="10pt" style:font-size-asian="10pt" style:font-name-complex="Arial" style:font-size-complex="10pt"/>
    </style:style>
    <style:style style:name="T181_10" style:family="text">
      <style:text-properties fo:font-size="10pt" style:font-size-asian="10pt" style:font-name-complex="Arial" style:font-size-complex="10pt"/>
    </style:style>
    <style:style style:name="T181_11" style:family="text">
      <style:text-properties fo:font-size="10pt" style:font-size-asian="10pt" style:font-name-complex="Arial" style:font-size-complex="10pt"/>
    </style:style>
    <style:style style:name="T181_12" style:family="text">
      <style:text-properties fo:font-size="10pt" style:font-size-asian="10pt" style:font-name-complex="Arial" style:font-size-complex="10pt"/>
    </style:style>
    <style:style style:name="T181_13" style:family="text"/>
    <style:style style:name="T181_14" style:family="text" style:parent-style-name="Internet_20_link">
      <style:text-properties fo:font-size="10pt" style:font-size-asian="10pt" style:font-name-complex="Arial" style:font-size-complex="10pt"/>
    </style:style>
    <style:style style:name="T181_15" style:family="text">
      <style:text-properties fo:font-size="10pt" style:font-size-asian="10pt" style:font-name-complex="Arial" style:font-size-complex="10pt"/>
    </style:style>
    <style:style style:name="T181_16" style:family="text">
      <style:text-properties fo:font-size="10pt" style:font-size-asian="10pt" style:font-name-complex="Arial" style:font-size-complex="10pt"/>
    </style:style>
    <style:style style:name="T181_17" style:family="text">
      <style:text-properties fo:font-size="10pt" style:font-size-asian="10pt" style:font-name-complex="Arial" style:font-size-complex="10pt"/>
    </style:style>
    <style:style style:name="T181_18" style:family="text">
      <style:text-properties fo:font-size="10pt" style:font-size-asian="10pt" style:font-name-complex="Arial" style:font-size-complex="10pt"/>
    </style:style>
    <style:style style:name="T181_19" style:family="text">
      <style:text-properties fo:font-size="10pt" style:font-size-asian="10pt" style:font-name-complex="Arial" style:font-size-complex="10pt"/>
    </style:style>
    <style:style style:name="T181_20" style:family="text">
      <style:text-properties fo:font-size="10pt" style:font-size-asian="10pt" style:font-name-complex="Arial" style:font-size-complex="10pt"/>
    </style:style>
    <style:style style:name="T181_21" style:family="text">
      <style:text-properties fo:font-size="10pt" style:font-size-asian="10pt" style:font-name-complex="Arial" style:font-size-complex="10pt"/>
    </style:style>
    <style:style style:name="T181_22" style:family="text">
      <style:text-properties fo:font-size="10pt" style:font-size-asian="10pt" style:font-name-complex="Arial" style:font-size-complex="10pt"/>
    </style:style>
    <style:style style:name="T181_23" style:family="text">
      <style:text-properties fo:font-size="10pt" style:font-size-asian="10pt" style:font-name-complex="Arial" style:font-size-complex="10pt"/>
    </style:style>
    <style:style style:name="T181_24" style:family="text"/>
    <style:style style:name="T181_25" style:family="text" style:parent-style-name="Internet_20_link">
      <style:text-properties fo:font-size="10pt" style:font-size-asian="10pt" style:font-name-complex="Arial" style:font-size-complex="10pt"/>
    </style:style>
    <style:style style:name="T181_26" style:family="text">
      <style:text-properties fo:font-size="10pt" style:font-size-asian="10pt" style:font-name-complex="Arial" style:font-size-complex="10pt"/>
    </style:style>
    <style:style style:name="T181_27" style:family="text">
      <style:text-properties fo:font-size="10pt" style:font-size-asian="10pt" style:font-name-complex="Arial" style:font-size-complex="10pt"/>
    </style:style>
    <style:style style:name="T181_28" style:family="text">
      <style:text-properties fo:font-size="10pt" style:font-size-asian="10pt" style:font-name-complex="Arial" style:font-size-complex="10pt"/>
    </style:style>
    <style:style style:name="T181_29" style:family="text">
      <style:text-properties fo:font-size="10pt" style:font-size-asian="10pt" style:font-name-complex="Arial" style:font-size-complex="10pt"/>
    </style:style>
    <style:style style:name="T181_30" style:family="text">
      <style:text-properties fo:font-size="10pt" style:font-size-asian="10pt" style:font-name-complex="Arial" style:font-size-complex="10pt"/>
    </style:style>
    <style:style style:name="T181_31" style:family="text">
      <style:text-properties fo:font-size="10pt" style:font-size-asian="10pt" style:font-name-complex="Arial" style:font-size-complex="10pt"/>
    </style:style>
    <style:style style:name="T181_32" style:family="text">
      <style:text-properties fo:font-size="10pt" style:font-size-asian="10pt" style:font-name-complex="Arial" style:font-size-complex="10pt"/>
    </style:style>
    <style:style style:name="P182" style:family="paragraph" style:parent-style-name="Normal">
      <style:text-properties fo:font-size="10pt" style:font-size-asian="10pt" style:font-name-complex="Arial" style:font-size-complex="10pt"/>
    </style:style>
    <style:style style:name="P183" style:family="paragraph" style:parent-style-name="Normal"/>
    <style:style style:name="T183_1" style:family="text">
      <style:text-properties fo:font-size="10pt" style:font-size-asian="10pt" style:font-name-complex="Arial" style:font-size-complex="10pt"/>
    </style:style>
    <style:style style:name="T183_2" style:family="text">
      <style:text-properties fo:font-size="10pt" style:font-size-asian="10pt" style:font-name-complex="Arial" style:font-size-complex="10pt"/>
    </style:style>
    <style:style style:name="T183_3" style:family="text">
      <style:text-properties fo:font-size="10pt" style:font-size-asian="10pt" style:font-name-complex="Arial" style:font-size-complex="10pt"/>
    </style:style>
    <style:style style:name="P184" style:family="paragraph" style:parent-style-name="Normal">
      <style:text-properties fo:font-size="10pt" style:font-size-asian="10pt" style:font-name-complex="Arial" style:font-size-complex="10pt"/>
    </style:style>
    <style:style style:name="P185" style:family="paragraph" style:parent-style-name="Normal"/>
    <style:style style:name="T18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8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86" style:family="paragraph" style:parent-style-name="Normal"/>
    <style:style style:name="T186_1" style:family="text">
      <style:text-properties fo:color="#000000" fo:font-size="10pt" style:font-name-asian="Aptos" style:font-size-asian="10pt" style:font-name-complex="Arial" style:font-size-complex="10pt"/>
    </style:style>
    <style:style style:name="T186_2" style:family="text">
      <style:text-properties fo:font-size="10pt" style:font-size-asian="10pt" style:font-name-complex="Arial" style:font-size-complex="10pt"/>
    </style:style>
    <style:style style:name="T186_3" style:family="text"/>
    <style:style style:name="T186_4" style:family="text" style:parent-style-name="Internet_20_link">
      <style:text-properties fo:font-size="10pt" style:font-size-asian="10pt" style:font-name-complex="Arial" style:font-size-complex="10pt"/>
    </style:style>
    <style:style style:name="T186_5" style:family="text">
      <style:text-properties fo:font-size="10pt" style:font-size-asian="10pt" style:font-name-complex="Arial" style:font-size-complex="10pt"/>
    </style:style>
    <style:style style:name="T186_6" style:family="text">
      <style:text-properties fo:font-size="10pt" style:font-size-asian="10pt" style:font-name-complex="Arial" style:font-size-complex="10pt"/>
    </style:style>
    <style:style style:name="T186_7" style:family="text">
      <style:text-properties fo:font-size="10pt" style:font-size-asian="10pt" style:font-name-complex="Arial" style:font-size-complex="10pt"/>
    </style:style>
    <style:style style:name="T186_8" style:family="text">
      <style:text-properties fo:font-size="10pt" style:font-size-asian="10pt" style:font-name-complex="Arial" style:font-size-complex="10pt"/>
    </style:style>
    <style:style style:name="T186_9" style:family="text">
      <style:text-properties fo:font-size="10pt" style:font-size-asian="10pt" style:font-name-complex="Arial" style:font-size-complex="10pt"/>
    </style:style>
    <style:style style:name="T186_10" style:family="text">
      <style:text-properties fo:font-size="10pt" style:font-size-asian="10pt" style:font-name-complex="Arial" style:font-size-complex="10pt"/>
    </style:style>
    <style:style style:name="T186_11" style:family="text">
      <style:text-properties fo:font-size="10pt" style:font-size-asian="10pt" style:font-name-complex="Arial" style:font-size-complex="10pt"/>
    </style:style>
    <style:style style:name="T186_12" style:family="text">
      <style:text-properties fo:color="#000000" fo:font-size="10pt" style:font-name-asian="Aptos" style:font-size-asian="10pt" style:font-name-complex="Arial" style:font-size-complex="10pt"/>
    </style:style>
    <style:style style:name="T186_13" style:family="text">
      <style:text-properties fo:color="#000000" fo:font-size="10pt" style:font-name-asian="Aptos" style:font-size-asian="10pt" style:font-name-complex="Arial" style:font-size-complex="10pt"/>
    </style:style>
    <style:style style:name="T186_14" style:family="text">
      <style:text-properties fo:color="#000000" fo:font-size="10pt" style:font-name-asian="Aptos" style:font-size-asian="10pt" style:font-name-complex="Arial" style:font-size-complex="10pt"/>
    </style:style>
    <style:style style:name="P187" style:family="paragraph" style:parent-style-name="Normal">
      <style:text-properties style:text-line-through-style="solid" fo:font-size="10pt" style:font-size-asian="10pt" style:font-name-complex="Arial" style:font-size-complex="10pt"/>
    </style:style>
    <style:style style:name="P188" style:family="paragraph" style:parent-style-name="Normal"/>
    <style:style style:name="T188_1" style:family="text">
      <style:text-properties fo:color="#000000" fo:font-size="10pt" style:font-name-asian="Aptos" style:font-size-asian="10pt" style:font-name-complex="Arial" style:font-size-complex="10pt"/>
    </style:style>
    <style:style style:name="T188_2" style:family="text">
      <style:text-properties fo:color="#000000" fo:font-size="10pt" style:font-name-asian="Aptos" style:font-size-asian="10pt" style:font-name-complex="Arial" style:font-size-complex="10pt"/>
    </style:style>
    <style:style style:name="T188_3" style:family="text">
      <style:text-properties fo:color="#000000" fo:font-size="10pt" style:font-name-asian="Aptos" style:font-size-asian="10pt" style:font-name-complex="Arial" style:font-size-complex="10pt"/>
    </style:style>
    <style:style style:name="P189" style:family="paragraph" style:parent-style-name="Normal">
      <style:text-properties fo:color="#000000" fo:font-size="10pt" style:font-name-asian="Aptos" style:font-size-asian="10pt" style:font-name-complex="Arial" style:font-size-complex="10pt"/>
    </style:style>
    <style:style style:name="P190" style:family="paragraph" style:parent-style-name="Normal"/>
    <style:style style:name="T190_1" style:family="text">
      <style:text-properties fo:font-size="10pt" style:font-size-asian="10pt" style:font-name-complex="Arial" style:font-size-complex="10pt"/>
    </style:style>
    <style:style style:name="T190_2" style:family="text"/>
    <style:style style:name="T190_3" style:family="text" style:parent-style-name="Internet_20_link">
      <style:text-properties fo:font-size="10pt" style:font-size-asian="10pt" style:font-name-complex="Arial" style:font-size-complex="10pt"/>
    </style:style>
    <style:style style:name="T190_4" style:family="text">
      <style:text-properties fo:font-size="10pt" style:font-size-asian="10pt" style:font-name-complex="Arial" style:font-size-complex="10pt"/>
    </style:style>
    <style:style style:name="T190_5" style:family="text">
      <style:text-properties fo:color="#000000" fo:font-size="10pt" style:font-name-asian="Aptos" style:font-size-asian="10pt" style:font-name-complex="Arial" style:font-size-complex="10pt"/>
    </style:style>
    <style:style style:name="P191" style:family="paragraph" style:parent-style-name="Normal">
      <style:text-properties fo:background-color="#00ff00" fo:font-size="10pt" style:font-size-asian="10pt" style:font-name-complex="Arial" style:font-size-complex="10pt" fo:font-weight="bold" style:font-weight-asian="bold" style:font-weight-complex="bold"/>
    </style:style>
    <style:style style:name="P192" style:family="paragraph" style:parent-style-name="Normal"/>
    <style:style style:name="T19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93" style:family="paragraph" style:parent-style-name="Normal"/>
    <style:style style:name="T193_1" style:family="text">
      <style:text-properties fo:font-size="10pt" style:font-name-asian="Aptos" style:font-size-asian="10pt" style:font-name-complex="Arial" style:font-size-complex="10pt"/>
    </style:style>
    <style:style style:name="T193_2" style:family="text">
      <style:text-properties fo:font-size="10pt" style:font-name-asian="Aptos" style:font-size-asian="10pt" style:font-name-complex="Arial" style:font-size-complex="10pt"/>
    </style:style>
    <style:style style:name="T193_3" style:family="text">
      <style:text-properties fo:font-size="10pt" style:font-name-asian="Aptos" style:font-size-asian="10pt" style:font-name-complex="Arial" style:font-size-complex="10pt"/>
    </style:style>
    <style:style style:name="P194" style:family="paragraph" style:parent-style-name="Normal">
      <style:text-properties fo:font-size="10pt" style:font-name-asian="Aptos" style:font-size-asian="10pt" style:font-name-complex="Arial" style:font-size-complex="10pt"/>
    </style:style>
    <style:style style:name="P195" style:family="paragraph" style:parent-style-name="Normal"/>
    <style:style style:name="T195_1" style:family="text">
      <style:text-properties fo:font-size="10pt" style:font-name-asian="Aptos" style:font-size-asian="10pt" style:font-name-complex="Arial" style:font-size-complex="10pt"/>
    </style:style>
    <style:style style:name="T195_2" style:family="text">
      <style:text-properties fo:font-size="10pt" style:font-name-asian="Aptos" style:font-size-asian="10pt" style:font-name-complex="Arial" style:font-size-complex="10pt"/>
    </style:style>
    <style:style style:name="T195_3" style:family="text"/>
    <style:style style:name="T195_4" style:family="text" style:parent-style-name="Internet_20_link">
      <style:text-properties fo:font-size="10pt" style:font-name-asian="Aptos" style:font-size-asian="10pt" style:font-name-complex="Arial" style:font-size-complex="10pt"/>
    </style:style>
    <style:style style:name="T195_5" style:family="text">
      <style:text-properties fo:font-size="10pt" style:font-name-asian="Aptos" style:font-size-asian="10pt" style:font-name-complex="Arial" style:font-size-complex="10pt"/>
    </style:style>
    <style:style style:name="T195_6" style:family="text"/>
    <style:style style:name="T195_7" style:family="text" style:parent-style-name="Internet_20_link">
      <style:text-properties fo:font-size="10pt" style:font-name-asian="Aptos" style:font-size-asian="10pt" style:font-name-complex="Arial" style:font-size-complex="10pt"/>
    </style:style>
    <style:style style:name="T195_8" style:family="text">
      <style:text-properties fo:font-size="10pt" style:font-name-asian="Aptos" style:font-size-asian="10pt" style:font-name-complex="Arial" style:font-size-complex="10pt"/>
    </style:style>
    <style:style style:name="T195_9" style:family="text"/>
    <style:style style:name="T195_10" style:family="text" style:parent-style-name="Internet_20_link">
      <style:text-properties fo:color="#467886" fo:font-size="10pt" style:font-name-asian="Aptos" style:font-size-asian="10pt" style:font-name-complex="Arial" style:font-size-complex="10pt"/>
    </style:style>
    <style:style style:name="T195_11" style:family="text">
      <style:text-properties fo:font-size="10pt" style:font-name-asian="Aptos" style:font-size-asian="10pt" style:font-name-complex="Arial" style:font-size-complex="10pt"/>
    </style:style>
    <style:style style:name="P196" style:family="paragraph" style:parent-style-name="Normal"/>
    <style:style style:name="T196_1" style:family="text">
      <style:text-properties fo:font-size="10pt" style:font-name-asian="Aptos" style:font-size-asian="10pt" style:font-name-complex="Arial" style:font-size-complex="10pt"/>
    </style:style>
    <style:style style:name="P197" style:family="paragraph" style:parent-style-name="Normal">
      <style:text-properties fo:font-size="10pt" style:font-name-asian="Aptos" style:font-size-asian="10pt" style:font-name-complex="Arial" style:font-size-complex="10pt"/>
    </style:style>
    <style:style style:name="P198" style:family="paragraph" style:parent-style-name="Normal"/>
    <style:style style:name="T198_1" style:family="text">
      <style:text-properties fo:font-size="10pt" style:font-name-asian="Aptos" style:font-size-asian="10pt" style:font-name-complex="Arial" style:font-size-complex="10pt"/>
    </style:style>
    <style:style style:name="T198_2" style:family="text">
      <style:text-properties fo:font-size="10pt" style:font-name-asian="Aptos" style:font-size-asian="10pt" style:font-name-complex="Arial" style:font-size-complex="10pt"/>
    </style:style>
    <style:style style:name="T198_3" style:family="text"/>
    <style:style style:name="T198_4" style:family="text" style:parent-style-name="Internet_20_link">
      <style:text-properties fo:font-style="italic" style:font-style-asian="italic" style:font-style-complex="italic" fo:color="#467886" fo:font-size="10pt" style:font-name-asian="Aptos" style:font-size-asian="10pt" style:font-name-complex="Arial" style:font-size-complex="10pt"/>
    </style:style>
    <style:style style:name="T198_5" style:family="text">
      <style:text-properties fo:font-size="10pt" style:font-name-asian="Aptos" style:font-size-asian="10pt" style:font-name-complex="Arial" style:font-size-complex="10pt"/>
    </style:style>
    <style:style style:name="T198_6" style:family="text">
      <style:text-properties fo:font-size="10pt" style:font-name-asian="Aptos" style:font-size-asian="10pt" style:font-name-complex="Arial" style:font-size-complex="10pt"/>
    </style:style>
    <style:style style:name="T198_7" style:family="text">
      <style:text-properties fo:font-size="10pt" style:font-name-asian="Aptos" style:font-size-asian="10pt" style:font-name-complex="Arial" style:font-size-complex="10pt"/>
    </style:style>
    <style:style style:name="T198_8" style:family="text">
      <style:text-properties fo:font-size="10pt" style:font-name-asian="Aptos" style:font-size-asian="10pt" style:font-name-complex="Arial" style:font-size-complex="10pt"/>
    </style:style>
    <style:style style:name="T198_9" style:family="text"/>
    <style:style style:name="T198_10" style:family="text" style:parent-style-name="Internet_20_link">
      <style:text-properties fo:color="#467886" fo:font-size="10pt" style:font-name-asian="Aptos" style:font-size-asian="10pt" style:font-name-complex="Arial" style:font-size-complex="10pt"/>
    </style:style>
    <style:style style:name="T198_11" style:family="text">
      <style:text-properties fo:font-size="10pt" style:font-size-asian="10pt" style:font-name-complex="Arial" style:font-size-complex="10pt"/>
    </style:style>
    <style:style style:name="T198_12" style:family="text">
      <style:text-properties fo:font-size="10pt" style:font-name-asian="Aptos" style:font-size-asian="10pt" style:font-name-complex="Arial" style:font-size-complex="10pt"/>
    </style:style>
    <style:style style:name="T198_13" style:family="text">
      <style:text-properties fo:font-size="10pt" style:font-name-asian="Aptos" style:font-size-asian="10pt" style:font-name-complex="Arial" style:font-size-complex="10pt"/>
    </style:style>
    <style:style style:name="T198_14" style:family="text">
      <style:text-properties fo:font-size="10pt" style:font-name-asian="Aptos" style:font-size-asian="10pt" style:font-name-complex="Arial" style:font-size-complex="10pt"/>
    </style:style>
    <style:style style:name="T198_15" style:family="text"/>
    <style:style style:name="T198_16" style:family="text" style:parent-style-name="Internet_20_link">
      <style:text-properties fo:font-style="italic" style:font-style-asian="italic" style:font-style-complex="italic" fo:color="#467886" fo:font-size="10pt" style:font-name-asian="Aptos" style:font-size-asian="10pt" style:font-name-complex="Arial" style:font-size-complex="10pt"/>
    </style:style>
    <style:style style:name="T198_17" style:family="text">
      <style:text-properties fo:font-style="italic" style:font-style-asian="italic" style:font-style-complex="italic" fo:font-size="10pt" style:font-name-asian="Aptos" style:font-size-asian="10pt" style:font-name-complex="Arial" style:font-size-complex="10pt"/>
    </style:style>
    <style:style style:name="T198_18" style:family="text">
      <style:text-properties fo:font-size="10pt" style:font-name-asian="Aptos" style:font-size-asian="10pt" style:font-name-complex="Arial" style:font-size-complex="10pt"/>
    </style:style>
    <style:style style:name="T198_19" style:family="text"/>
    <style:style style:name="T198_20" style:family="text" style:parent-style-name="Internet_20_link">
      <style:text-properties fo:font-style="italic" style:font-style-asian="italic" style:font-style-complex="italic" fo:color="#467886" fo:font-size="10pt" style:font-name-asian="Aptos" style:font-size-asian="10pt" style:font-name-complex="Arial" style:font-size-complex="10pt"/>
    </style:style>
    <style:style style:name="T198_21" style:family="text">
      <style:text-properties fo:font-style="italic" style:font-style-asian="italic" style:font-style-complex="italic" fo:font-size="10pt" style:font-name-asian="Aptos" style:font-size-asian="10pt" style:font-name-complex="Arial" style:font-size-complex="10pt"/>
    </style:style>
    <style:style style:name="T198_22" style:family="text">
      <style:text-properties fo:font-size="10pt" style:font-name-asian="Aptos" style:font-size-asian="10pt" style:font-name-complex="Arial" style:font-size-complex="10pt"/>
    </style:style>
    <style:style style:name="T198_23" style:family="text">
      <style:text-properties fo:font-size="10pt" style:font-name-asian="Aptos" style:font-size-asian="10pt" style:font-name-complex="Arial" style:font-size-complex="10pt"/>
    </style:style>
    <style:style style:name="T198_24" style:family="text">
      <style:text-properties fo:font-size="10pt" style:font-name-asian="Aptos" style:font-size-asian="10pt" style:font-name-complex="Arial" style:font-size-complex="10pt"/>
    </style:style>
    <style:style style:name="T198_25" style:family="text">
      <style:text-properties fo:font-size="10pt" style:font-name-asian="Aptos" style:font-size-asian="10pt" style:font-name-complex="Arial" style:font-size-complex="10pt"/>
    </style:style>
    <style:style style:name="T198_26" style:family="text">
      <style:text-properties fo:font-size="10pt" style:font-name-asian="Aptos" style:font-size-asian="10pt" style:font-name-complex="Arial" style:font-size-complex="10pt"/>
    </style:style>
    <style:style style:name="T198_27" style:family="text"/>
    <style:style style:name="T198_28" style:family="text" style:parent-style-name="Internet_20_link">
      <style:text-properties fo:font-style="italic" style:font-style-asian="italic" style:font-style-complex="italic" fo:color="#467886" fo:font-size="10pt" style:font-name-asian="Aptos" style:font-size-asian="10pt" style:font-name-complex="Arial" style:font-size-complex="10pt"/>
    </style:style>
    <style:style style:name="T198_29" style:family="text">
      <style:text-properties fo:font-size="10pt" style:font-size-asian="10pt" style:font-name-complex="Arial" style:font-size-complex="10pt"/>
    </style:style>
    <style:style style:name="T198_30" style:family="text">
      <style:text-properties fo:font-size="10pt" style:font-name-asian="Aptos" style:font-size-asian="10pt" style:font-name-complex="Arial" style:font-size-complex="10pt"/>
    </style:style>
    <style:style style:name="T198_31" style:family="text">
      <style:text-properties fo:font-size="10pt" style:font-name-asian="Aptos" style:font-size-asian="10pt" style:font-name-complex="Arial" style:font-size-complex="10pt"/>
    </style:style>
    <style:style style:name="T198_32" style:family="text">
      <style:text-properties fo:font-size="10pt" style:font-name-asian="Aptos" style:font-size-asian="10pt" style:font-name-complex="Arial" style:font-size-complex="10pt"/>
    </style:style>
    <style:style style:name="T198_33" style:family="text">
      <style:text-properties fo:font-size="10pt" style:font-name-asian="Aptos" style:font-size-asian="10pt" style:font-name-complex="Arial" style:font-size-complex="10pt"/>
    </style:style>
    <style:style style:name="T198_34" style:family="text">
      <style:text-properties fo:font-size="10pt" style:font-name-asian="Aptos" style:font-size-asian="10pt" style:font-name-complex="Arial" style:font-size-complex="10pt"/>
    </style:style>
    <style:style style:name="T198_35" style:family="text">
      <style:text-properties fo:font-size="10pt" style:font-name-asian="Aptos" style:font-size-asian="10pt" style:font-name-complex="Arial" style:font-size-complex="10pt"/>
    </style:style>
    <style:style style:name="T198_36" style:family="text">
      <style:text-properties fo:font-size="10pt" style:font-name-asian="Aptos" style:font-size-asian="10pt" style:font-name-complex="Arial" style:font-size-complex="10pt"/>
    </style:style>
    <style:style style:name="P199" style:family="paragraph" style:parent-style-name="Normal">
      <style:text-properties fo:font-size="10pt" style:font-name-asian="Aptos" style:font-size-asian="10pt" style:font-name-complex="Arial" style:font-size-complex="10pt"/>
    </style:style>
    <style:style style:name="P200" style:family="paragraph" style:parent-style-name="Normal"/>
    <style:style style:name="T200_1" style:family="text">
      <style:text-properties fo:font-size="10pt" style:font-name-asian="Aptos" style:font-size-asian="10pt" style:font-name-complex="Arial" style:font-size-complex="10pt"/>
    </style:style>
    <style:style style:name="T200_2" style:family="text">
      <style:text-properties fo:font-size="10pt" style:font-name-asian="Aptos" style:font-size-asian="10pt" style:font-name-complex="Arial" style:font-size-complex="10pt"/>
    </style:style>
    <style:style style:name="T200_3" style:family="text">
      <style:text-properties fo:font-size="10pt" style:font-name-asian="Aptos" style:font-size-asian="10pt" style:font-name-complex="Arial" style:font-size-complex="10pt"/>
    </style:style>
    <style:style style:name="T200_4" style:family="text">
      <style:text-properties fo:font-size="10pt" style:font-name-asian="Aptos" style:font-size-asian="10pt" style:font-name-complex="Arial" style:font-size-complex="10pt"/>
    </style:style>
    <style:style style:name="T200_5" style:family="text">
      <style:text-properties fo:font-size="10pt" style:font-name-asian="Aptos" style:font-size-asian="10pt" style:font-name-complex="Arial" style:font-size-complex="10pt"/>
    </style:style>
    <style:style style:name="T200_6" style:family="text">
      <style:text-properties fo:font-size="10pt" style:font-name-asian="Aptos" style:font-size-asian="10pt" style:font-name-complex="Arial" style:font-size-complex="10pt"/>
    </style:style>
    <style:style style:name="T200_7" style:family="text">
      <style:text-properties fo:font-size="10pt" style:font-name-asian="Aptos" style:font-size-asian="10pt" style:font-name-complex="Arial" style:font-size-complex="10pt"/>
    </style:style>
    <style:style style:name="T200_8" style:family="text">
      <style:text-properties fo:font-size="10pt" style:font-name-asian="Aptos" style:font-size-asian="10pt" style:font-name-complex="Arial" style:font-size-complex="10pt"/>
    </style:style>
    <style:style style:name="T200_9" style:family="text">
      <style:text-properties fo:font-size="10pt" style:font-name-asian="Aptos" style:font-size-asian="10pt" style:font-name-complex="Arial" style:font-size-complex="10pt"/>
    </style:style>
    <style:style style:name="T200_10" style:family="text">
      <style:text-properties fo:font-size="10pt" style:font-name-asian="Aptos" style:font-size-asian="10pt" style:font-name-complex="Arial" style:font-size-complex="10pt"/>
    </style:style>
    <style:style style:name="T200_11" style:family="text"/>
    <style:style style:name="T200_12" style:family="text" style:parent-style-name="Internet_20_link">
      <style:text-properties fo:color="#467886" fo:font-size="10pt" style:font-name-asian="Aptos" style:font-size-asian="10pt" style:font-name-complex="Arial" style:font-size-complex="10pt"/>
    </style:style>
    <style:style style:name="T200_13" style:family="text">
      <style:text-properties fo:font-size="10pt" style:font-size-asian="10pt" style:font-name-complex="Arial" style:font-size-complex="10pt"/>
    </style:style>
    <style:style style:name="P201" style:family="paragraph" style:parent-style-name="Normal">
      <style:text-properties fo:font-size="10pt" style:font-size-asian="10pt" style:font-name-complex="Arial" style:font-size-complex="10pt"/>
    </style:style>
    <style:style style:name="P202" style:family="paragraph" style:parent-style-name="Normal"/>
    <style:style style:name="T202_1" style:family="text">
      <style:text-properties fo:font-size="10pt" style:font-name-asian="Aptos" style:font-size-asian="10pt" style:font-name-complex="Arial" style:font-size-complex="10pt"/>
    </style:style>
    <style:style style:name="T202_2" style:family="text">
      <style:text-properties fo:font-size="10pt" style:font-name-asian="Aptos" style:font-size-asian="10pt" style:font-name-complex="Arial" style:font-size-complex="10pt"/>
    </style:style>
    <style:style style:name="T202_3" style:family="text">
      <style:text-properties fo:font-size="10pt" style:font-name-asian="Aptos" style:font-size-asian="10pt" style:font-name-complex="Arial" style:font-size-complex="10pt"/>
    </style:style>
    <style:style style:name="T202_4" style:family="text">
      <style:text-properties fo:font-size="10pt" style:font-size-asian="10pt" style:font-name-complex="Arial" style:font-size-complex="10pt"/>
    </style:style>
    <style:style style:name="T20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02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02_7" style:family="text">
      <style:text-properties fo:font-size="10pt" style:font-size-asian="10pt" style:font-name-complex="Arial" style:font-size-complex="10pt"/>
    </style:style>
    <style:style style:name="T202_8" style:family="text">
      <style:text-properties fo:font-size="10pt" style:font-size-asian="10pt" style:font-name-complex="Arial" style:font-size-complex="10pt"/>
    </style:style>
    <style:style style:name="T202_9" style:family="text">
      <style:text-properties fo:font-size="10pt" style:font-size-asian="10pt" style:font-name-complex="Arial" style:font-size-complex="10pt"/>
    </style:style>
    <style:style style:name="P203" style:family="paragraph" style:parent-style-name="Normal">
      <style:text-properties fo:font-size="10pt" style:font-size-asian="10pt" style:font-name-complex="Arial" style:font-size-complex="10pt"/>
    </style:style>
    <style:style style:name="P204" style:family="paragraph" style:parent-style-name="Normal"/>
    <style:style style:name="T2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0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06" style:family="paragraph" style:parent-style-name="Normal">
      <style:paragraph-properties fo:line-height="108%" fo:margin-bottom="0.282cm"/>
    </style:style>
    <style:style style:name="T206_1" style:family="text">
      <style:text-properties fo:color="#000000" fo:font-size="10pt" style:font-name-asian="Arial" style:font-size-asian="10pt" style:font-name-complex="Arial" style:font-size-complex="10pt"/>
    </style:style>
    <style:style style:name="T206_2" style:family="text">
      <style:text-properties fo:color="#000000" fo:font-size="10pt" style:font-name-asian="Arial" style:font-size-asian="10pt" style:font-name-complex="Arial" style:font-size-complex="10pt"/>
    </style:style>
    <style:style style:name="T206_3" style:family="text">
      <style:text-properties fo:color="#000000" fo:font-size="10pt" style:font-name-asian="Arial" style:font-size-asian="10pt" style:font-name-complex="Arial" style:font-size-complex="10pt"/>
    </style:style>
    <style:style style:name="T206_4" style:family="text">
      <style:text-properties fo:color="#000000" fo:font-size="10pt" style:font-name-asian="Arial" style:font-size-asian="10pt" style:font-name-complex="Arial" style:font-size-complex="10pt"/>
    </style:style>
    <style:style style:name="P207" style:family="paragraph" style:parent-style-name="Normal"/>
    <style:style style:name="T20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07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07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07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07_5" style:family="text">
      <style:text-properties fo:font-size="10pt" style:font-size-asian="10pt" style:font-name-complex="Arial" style:font-size-complex="10pt"/>
    </style:style>
    <style:style style:name="T207_6" style:family="text">
      <style:text-properties fo:font-size="10pt" style:font-size-asian="10pt" style:font-name-complex="Arial" style:font-size-complex="10pt"/>
    </style:style>
    <style:style style:name="T207_7" style:family="text">
      <style:text-properties fo:font-size="10pt" style:font-size-asian="10pt" style:font-name-complex="Arial" style:font-size-complex="10pt"/>
    </style:style>
    <style:style style:name="T207_8" style:family="text">
      <style:text-properties fo:font-size="10pt" style:font-name-asian="Arial" style:font-size-asian="10pt" style:font-name-complex="Arial" style:font-size-complex="10pt"/>
    </style:style>
    <style:style style:name="T207_9" style:family="text">
      <style:text-properties fo:font-size="10pt" style:font-size-asian="10pt" style:font-name-complex="Arial" style:font-size-complex="10pt"/>
    </style:style>
    <style:style style:name="P208" style:family="paragraph" style:parent-style-name="Normal"/>
    <style:style style:name="T208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08_2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08_3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08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08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08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08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08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09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10" style:family="paragraph" style:parent-style-name="Normal"/>
    <style:style style:name="T21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10_3" style:family="text">
      <style:text-properties fo:font-size="10pt" style:font-size-asian="10pt" style:font-name-complex="Arial" style:font-size-complex="10pt"/>
    </style:style>
    <style:style style:name="T210_4" style:family="text">
      <style:text-properties fo:font-size="10pt" style:font-size-asian="10pt" style:font-name-complex="Arial" style:font-size-complex="10pt"/>
    </style:style>
    <style:style style:name="T210_5" style:family="text">
      <style:text-properties fo:font-size="10pt" style:font-size-asian="10pt" style:font-name-complex="Arial" style:font-size-complex="10pt"/>
    </style:style>
    <style:style style:name="T210_6" style:family="text">
      <style:text-properties fo:font-size="10pt" style:font-size-asian="10pt" style:font-name-complex="Arial" style:font-size-complex="10pt"/>
    </style:style>
    <style:style style:name="T210_7" style:family="text">
      <style:text-properties fo:font-size="10pt" style:font-size-asian="10pt" style:font-name-complex="Arial" style:font-size-complex="10pt"/>
    </style:style>
    <style:style style:name="P211" style:family="paragraph" style:parent-style-name="Normal"/>
    <style:style style:name="T211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11_2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11_3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11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1_5" style:family="text">
      <style:text-properties style:text-position="super 58%" fo:font-style="italic" style:font-style-asian="italic" style:font-style-complex="italic" fo:font-size="10pt" style:font-size-asian="10pt" style:font-name-complex="Arial" style:font-size-complex="10pt"/>
    </style:style>
    <style:style style:name="T211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1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1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12" style:family="paragraph" style:parent-style-name="List_20_Paragraph">
      <style:paragraph-properties fo:margin-bottom="0cm" fo:margin-left="0.116cm"/>
      <style:text-properties fo:font-size="10pt" style:font-size-asian="10pt" style:font-name-complex="Arial"/>
    </style:style>
    <style:style style:name="P213" style:family="paragraph" style:parent-style-name="Normal"/>
    <style:style style:name="T21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13_2" style:family="text">
      <style:text-properties fo:font-size="10pt" style:font-size-asian="10pt" style:font-name-complex="Arial" style:font-size-complex="10pt"/>
    </style:style>
    <style:style style:name="P214" style:family="paragraph" style:parent-style-name="Normal"/>
    <style:style style:name="T214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14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5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14_1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4_1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15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16" style:family="paragraph" style:parent-style-name="Normal"/>
    <style:style style:name="T21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16_3" style:family="text">
      <style:text-properties fo:font-size="10pt" style:font-size-asian="10pt" style:font-name-complex="Arial" style:font-size-complex="10pt"/>
    </style:style>
    <style:style style:name="P217" style:family="paragraph" style:parent-style-name="Normal"/>
    <style:style style:name="T217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217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1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17_1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18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19" style:family="paragraph" style:parent-style-name="Normal"/>
    <style:style style:name="T21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9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9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9_4" style:family="text">
      <style:text-properties fo:font-size="10pt" style:font-name-asian="Arial" style:font-size-asian="10pt" style:font-name-complex="Arial" style:font-size-complex="10pt"/>
    </style:style>
    <style:style style:name="T219_5" style:family="text">
      <style:text-properties fo:font-size="10pt" style:font-name-asian="Arial" style:font-size-asian="10pt" style:font-name-complex="Arial" style:font-size-complex="10pt"/>
    </style:style>
    <style:style style:name="T219_6" style:family="text">
      <style:text-properties fo:font-size="10pt" style:font-name-asian="Arial" style:font-size-asian="10pt" style:font-name-complex="Arial" style:font-size-complex="10pt"/>
    </style:style>
    <style:style style:name="T219_7" style:family="text">
      <style:text-properties fo:font-size="10pt" style:font-name-asian="Arial" style:font-size-asian="10pt" style:font-name-complex="Arial" style:font-size-complex="10pt"/>
    </style:style>
    <style:style style:name="T219_8" style:family="text">
      <style:text-properties fo:font-size="10pt" style:font-name-asian="Arial" style:font-size-asian="10pt" style:font-name-complex="Arial" style:font-size-complex="10pt"/>
    </style:style>
    <style:style style:name="T219_9" style:family="text">
      <style:text-properties fo:font-size="10pt" style:font-name-asian="Arial" style:font-size-asian="10pt" style:font-name-complex="Arial" style:font-size-complex="10pt"/>
    </style:style>
    <style:style style:name="T219_10" style:family="text">
      <style:text-properties fo:font-size="10pt" style:font-name-asian="Arial" style:font-size-asian="10pt" style:font-name-complex="Arial" style:font-size-complex="10pt"/>
    </style:style>
    <style:style style:name="T219_11" style:family="text">
      <style:text-properties fo:font-size="10pt" style:font-name-asian="Arial" style:font-size-asian="10pt" style:font-name-complex="Arial" style:font-size-complex="10pt"/>
    </style:style>
    <style:style style:name="T219_12" style:family="text">
      <style:text-properties fo:font-size="10pt" style:font-name-asian="Arial" style:font-size-asian="10pt" style:font-name-complex="Arial" style:font-size-complex="10pt"/>
    </style:style>
    <style:style style:name="T219_13" style:family="text">
      <style:text-properties fo:font-size="10pt" style:font-name-asian="Arial" style:font-size-asian="10pt" style:font-name-complex="Arial" style:font-size-complex="10pt"/>
    </style:style>
    <style:style style:name="T219_14" style:family="text">
      <style:text-properties fo:font-size="10pt" style:font-name-asian="Arial" style:font-size-asian="10pt" style:font-name-complex="Arial" style:font-size-complex="10pt"/>
    </style:style>
    <style:style style:name="P220" style:family="paragraph" style:parent-style-name="Normal"/>
    <style:style style:name="T220_1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220_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3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4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5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6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7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8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9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0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1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3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4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5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6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7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8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19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20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21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2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0_23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P22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22" style:family="paragraph" style:parent-style-name="Normal"/>
    <style:style style:name="T22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2_2" style:family="text">
      <style:text-properties fo:font-size="10pt" style:font-name-asian="Arial" style:font-size-asian="10pt" style:font-name-complex="Arial" style:font-size-complex="10pt"/>
    </style:style>
    <style:style style:name="T222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2_4" style:family="text">
      <style:text-properties fo:font-size="10pt" style:font-name-asian="Arial" style:font-size-asian="10pt" style:font-name-complex="Arial" style:font-size-complex="10pt"/>
    </style:style>
    <style:style style:name="T222_5" style:family="text">
      <style:text-properties fo:font-size="10pt" style:font-size-asian="10pt" style:font-name-complex="Arial" style:font-size-complex="10pt"/>
    </style:style>
    <style:style style:name="P223" style:family="paragraph" style:parent-style-name="Normal"/>
    <style:style style:name="T223_1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223_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223_3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3_4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3_5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223_6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P224" style:family="paragraph" style:parent-style-name="Normal">
      <style:text-properties fo:font-size="10pt" style:font-size-asian="10pt" style:font-name-complex="Arial" style:font-size-complex="10pt"/>
    </style:style>
    <style:style style:name="P225" style:family="paragraph" style:parent-style-name="Normal"/>
    <style:style style:name="T2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25_2" style:family="text">
      <style:text-properties fo:font-size="10pt" style:font-size-asian="10pt" style:font-name-complex="Arial" style:font-size-complex="10pt"/>
    </style:style>
    <style:style style:name="T22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25_4" style:family="text">
      <style:text-properties fo:font-size="10pt" style:font-size-asian="10pt" style:font-name-complex="Arial" style:font-size-complex="10pt"/>
    </style:style>
    <style:style style:name="P226" style:family="paragraph" style:parent-style-name="Normal"/>
    <style:style style:name="T226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6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26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22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28" style:family="paragraph" style:parent-style-name="Normal"/>
    <style:style style:name="T22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2" style:family="text">
      <style:text-properties fo:font-size="10pt" style:font-name-asian="Arial" style:font-size-asian="10pt" style:font-name-complex="Arial" style:font-size-complex="10pt"/>
    </style:style>
    <style:style style:name="P229" style:family="paragraph" style:parent-style-name="Normal"/>
    <style:style style:name="T229_1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229_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P230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31" style:family="paragraph" style:parent-style-name="Normal"/>
    <style:style style:name="T231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4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5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6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7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231_8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232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 fo:language-asian="en" fo:country-asian="GB" style:font-weight-complex="bold"/>
    </style:style>
    <style:style style:name="P233" style:family="paragraph" style:parent-style-name="Normal">
      <style:paragraph-properties fo:line-height="108%" fo:margin-bottom="0.282cm"/>
    </style:style>
    <style:style style:name="T233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5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233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1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3_1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234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 fo:language-asian="en" fo:country-asian="GB" style:font-weight-complex="bold"/>
    </style:style>
    <style:style style:name="P235" style:family="paragraph" style:parent-style-name="Normal"/>
    <style:style style:name="T235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1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1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1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1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1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235_1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236" style:family="paragraph" style:parent-style-name="Normal">
      <style:text-properties fo:font-size="10pt" style:font-name-asian="游明朝" style:font-size-asian="10pt" style:font-name-complex="Arial" style:font-size-complex="10pt"/>
    </style:style>
    <style:style style:name="P237" style:family="paragraph" style:parent-style-name="Normal"/>
    <style:style style:name="T237_1" style:family="text">
      <style:text-properties fo:font-size="10pt" style:font-name-asian="游明朝" style:font-size-asian="10pt" style:font-name-complex="Arial" style:font-size-complex="10pt"/>
    </style:style>
    <style:style style:name="T237_2" style:family="text">
      <style:text-properties fo:font-size="10pt" style:font-name-asian="游明朝" style:font-size-asian="10pt" style:font-name-complex="Arial" style:font-size-complex="10pt"/>
    </style:style>
    <style:style style:name="T237_3" style:family="text">
      <style:text-properties fo:font-size="10pt" style:font-name-asian="游明朝" style:font-size-asian="10pt" style:font-name-complex="Arial" style:font-size-complex="10pt"/>
    </style:style>
    <style:style style:name="T237_4" style:family="text">
      <style:text-properties fo:font-size="10pt" style:font-name-asian="游明朝" style:font-size-asian="10pt" style:font-name-complex="Arial" style:font-size-complex="10pt"/>
    </style:style>
    <style:style style:name="T237_5" style:family="text">
      <style:text-properties fo:font-size="10pt" style:font-name-asian="游明朝" style:font-size-asian="10pt" style:font-name-complex="Arial" style:font-size-complex="10pt"/>
    </style:style>
    <style:style style:name="T237_6" style:family="text">
      <style:text-properties fo:font-size="10pt" style:font-name-asian="游明朝" style:font-size-asian="10pt" style:font-name-complex="Arial" style:font-size-complex="10pt"/>
    </style:style>
    <style:style style:name="T237_7" style:family="text">
      <style:text-properties fo:font-size="10pt" style:font-name-asian="游明朝" style:font-size-asian="10pt" style:font-name-complex="Arial" style:font-size-complex="10pt"/>
    </style:style>
    <style:style style:name="T237_8" style:family="text">
      <style:text-properties fo:font-size="10pt" style:font-name-asian="游明朝" style:font-size-asian="10pt" style:font-name-complex="Arial" style:font-size-complex="10pt"/>
    </style:style>
    <style:style style:name="T237_9" style:family="text">
      <style:text-properties fo:font-size="10pt" style:font-name-asian="游明朝" style:font-size-asian="10pt" style:font-name-complex="Arial" style:font-size-complex="10pt"/>
    </style:style>
    <style:style style:name="T237_10" style:family="text">
      <style:text-properties fo:font-size="10pt" style:font-name-asian="游明朝" style:font-size-asian="10pt" style:font-name-complex="Arial" style:font-size-complex="10pt"/>
    </style:style>
    <style:style style:name="T237_11" style:family="text">
      <style:text-properties fo:font-size="10pt" style:font-name-asian="游明朝" style:font-size-asian="10pt" style:font-name-complex="Arial" style:font-size-complex="10pt"/>
    </style:style>
    <style:style style:name="T237_12" style:family="text">
      <style:text-properties fo:font-size="10pt" style:font-name-asian="游明朝" style:font-size-asian="10pt" style:font-name-complex="Arial" style:font-size-complex="10pt"/>
    </style:style>
    <style:style style:name="T237_13" style:family="text">
      <style:text-properties fo:font-size="10pt" style:font-name-asian="游明朝" style:font-size-asian="10pt" style:font-name-complex="Arial" style:font-size-complex="10pt"/>
    </style:style>
    <style:style style:name="P238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239" style:family="paragraph" style:parent-style-name="Normal"/>
    <style:style style:name="T239_1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239_2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239_3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239_4" style:family="text">
      <style:text-properties fo:font-size="10pt" style:font-size-asian="10pt" style:font-name-complex="Arial" style:font-size-complex="10pt"/>
    </style:style>
    <style:style style:name="P240" style:family="paragraph" style:parent-style-name="List_20_Paragraph">
      <style:text-properties fo:font-size="10pt" style:font-size-asian="10pt" style:font-name-complex="Arial"/>
    </style:style>
    <style:style style:name="T240_1" style:family="text">
      <style:text-properties fo:font-size="10pt" style:font-size-asian="10pt" style:font-name-complex="Arial"/>
    </style:style>
    <style:style style:name="T240_2" style:family="text">
      <style:text-properties fo:font-size="10pt" style:font-size-asian="10pt" style:font-name-complex="Arial"/>
    </style:style>
    <style:style style:name="T240_3" style:family="text">
      <style:text-properties fo:font-size="10pt" style:font-size-asian="10pt" style:font-name-complex="Arial"/>
    </style:style>
    <style:style style:name="T240_4" style:family="text">
      <style:text-properties fo:font-size="10pt" style:font-size-asian="10pt" style:font-name-complex="Arial"/>
    </style:style>
    <style:style style:name="T240_5" style:family="text">
      <style:text-properties fo:font-size="10pt" style:font-size-asian="10pt" style:font-name-complex="Arial"/>
    </style:style>
    <style:style style:name="T240_6" style:family="text">
      <style:text-properties fo:font-size="10pt" style:font-size-asian="10pt" style:font-name-complex="Arial"/>
    </style:style>
    <style:style style:name="T240_7" style:family="text">
      <style:text-properties fo:font-size="10pt" style:font-size-asian="10pt" style:font-name-complex="Arial"/>
    </style:style>
    <style:style style:name="P241" style:family="paragraph" style:parent-style-name="List_20_Paragraph">
      <style:text-properties fo:font-size="10pt" style:font-size-asian="10pt" style:font-name-complex="Arial"/>
    </style:style>
    <style:style style:name="T241_1" style:family="text">
      <style:text-properties fo:font-size="10pt" style:font-size-asian="10pt" style:font-name-complex="Arial"/>
    </style:style>
    <style:style style:name="T241_2" style:family="text">
      <style:text-properties fo:font-size="10pt" style:font-size-asian="10pt" style:font-name-complex="Arial"/>
    </style:style>
    <style:style style:name="T241_3" style:family="text">
      <style:text-properties fo:font-size="10pt" style:font-size-asian="10pt" style:font-name-complex="Arial"/>
    </style:style>
    <style:style style:name="T241_4" style:family="text">
      <style:text-properties fo:font-size="10pt" style:font-size-asian="10pt" style:font-name-complex="Arial"/>
    </style:style>
    <style:style style:name="P242" style:family="paragraph" style:parent-style-name="List_20_Paragraph">
      <style:text-properties fo:font-size="10pt" style:font-size-asian="10pt" style:font-name-complex="Arial"/>
    </style:style>
    <style:style style:name="T242_1" style:family="text">
      <style:text-properties fo:font-size="10pt" style:font-size-asian="10pt" style:font-name-complex="Arial"/>
    </style:style>
    <style:style style:name="T242_2" style:family="text">
      <style:text-properties fo:font-size="10pt" style:font-size-asian="10pt" style:font-name-complex="Arial"/>
    </style:style>
    <style:style style:name="T242_3" style:family="text">
      <style:text-properties fo:font-size="10pt" style:font-size-asian="10pt" style:font-name-complex="Arial"/>
    </style:style>
    <style:style style:name="T242_4" style:family="text">
      <style:text-properties fo:font-size="10pt" style:font-size-asian="10pt" style:font-name-complex="Arial"/>
    </style:style>
    <style:style style:name="T242_5" style:family="text">
      <style:text-properties fo:font-size="10pt" style:font-size-asian="10pt" style:font-name-complex="Arial"/>
    </style:style>
    <style:style style:name="T242_6" style:family="text">
      <style:text-properties fo:font-size="10pt" style:font-size-asian="10pt" style:font-name-complex="Arial"/>
    </style:style>
    <style:style style:name="T242_7" style:family="text">
      <style:text-properties fo:font-size="10pt" style:font-size-asian="10pt" style:font-name-complex="Arial"/>
    </style:style>
    <style:style style:name="T242_8" style:family="text">
      <style:text-properties fo:font-size="10pt" style:font-size-asian="10pt" style:font-name-complex="Arial"/>
    </style:style>
    <style:style style:name="T242_9" style:family="text">
      <style:text-properties fo:font-size="10pt" style:font-size-asian="10pt" style:font-name-complex="Arial"/>
    </style:style>
    <style:style style:name="P243" style:family="paragraph" style:parent-style-name="List_20_Paragraph">
      <style:text-properties fo:font-size="10pt" style:font-size-asian="10pt" style:font-name-complex="Arial"/>
    </style:style>
    <style:style style:name="T243_1" style:family="text">
      <style:text-properties fo:font-size="10pt" style:font-size-asian="10pt" style:font-name-complex="Arial"/>
    </style:style>
    <style:style style:name="T243_2" style:family="text">
      <style:text-properties fo:font-size="10pt" style:font-size-asian="10pt" style:font-name-complex="Arial"/>
    </style:style>
    <style:style style:name="T243_3" style:family="text">
      <style:text-properties fo:font-size="10pt" style:font-size-asian="10pt" style:font-name-complex="Arial"/>
    </style:style>
    <style:style style:name="T243_4" style:family="text">
      <style:text-properties fo:font-size="10pt" style:font-size-asian="10pt" style:font-name-complex="Arial"/>
    </style:style>
    <style:style style:name="P244" style:family="paragraph" style:parent-style-name="List_20_Paragraph">
      <style:paragraph-properties fo:line-height="108%" fo:margin-bottom="0.282cm"/>
    </style:style>
    <style:style style:name="T244_1" style:family="text">
      <style:text-properties fo:font-size="10pt" style:font-size-asian="10pt" style:font-name-complex="Arial"/>
    </style:style>
    <style:style style:name="T244_2" style:family="text">
      <style:text-properties fo:font-size="10pt" style:font-size-asian="10pt" style:font-name-complex="Arial"/>
    </style:style>
    <style:style style:name="T244_3" style:family="text">
      <style:text-properties fo:font-size="10pt" style:font-size-asian="10pt" style:font-name-complex="Arial"/>
    </style:style>
    <style:style style:name="T244_4" style:family="text">
      <style:text-properties fo:font-size="10pt" style:font-size-asian="10pt" style:font-name-complex="Arial"/>
    </style:style>
    <style:style style:name="T244_5" style:family="text">
      <style:text-properties fo:font-size="10pt" style:font-size-asian="10pt" style:font-name-complex="Arial"/>
    </style:style>
    <style:style style:name="T244_6" style:family="text">
      <style:text-properties fo:font-size="10pt" style:font-size-asian="10pt" style:font-name-complex="Arial"/>
    </style:style>
    <style:style style:name="T244_7" style:family="text">
      <style:text-properties fo:font-size="10pt" style:font-size-asian="10pt" style:font-name-complex="Arial"/>
    </style:style>
    <style:style style:name="T244_8" style:family="text">
      <style:text-properties fo:font-size="10pt" style:font-size-asian="10pt" style:font-name-complex="Arial"/>
    </style:style>
    <style:style style:name="T244_9" style:family="text">
      <style:text-properties fo:font-size="10pt" style:font-size-asian="10pt" style:font-name-complex="Arial"/>
    </style:style>
    <style:style style:name="T244_10" style:family="text">
      <style:text-properties fo:font-size="10pt" style:font-size-asian="10pt" style:font-name-complex="Arial"/>
    </style:style>
    <style:style style:name="P245" style:family="paragraph" style:parent-style-name="Heading_20_2">
      <style:paragraph-properties fo:break-before="page"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45_1" style:family="text">
      <style:text-properties fo:font-style="normal" style:font-style-asian="normal"/>
    </style:style>
    <style:style style:name="T245_2" style:family="text">
      <style:text-properties fo:font-style="normal" style:font-style-asian="normal"/>
    </style:style>
    <style:style style:name="T245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246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503cm" fo:margin-left="-0.259cm"/>
    </style:style>
    <style:style style:name="Column21" style:family="table-column">
      <style:table-column-properties style:column-width="3.013cm"/>
    </style:style>
    <style:style style:name="Column22" style:family="table-column">
      <style:table-column-properties style:column-width="1.087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5.791cm"/>
    </style:style>
    <style:style style:name="Column25" style:family="table-column">
      <style:table-column-properties style:column-width="4.96cm"/>
    </style:style>
    <style:style style:name="Row16" style:family="table-row">
      <style:table-row-properties style:min-row-height="0.863cm"/>
    </style:style>
    <style:style style:name="Cell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8_2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8_3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7" style:family="table-row">
      <style:table-row-properties style:min-row-height="0.612cm"/>
    </style:style>
    <style:style style:name="Cell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8" style:family="table-row">
      <style:table-row-properties style:min-row-height="0.609cm"/>
    </style:style>
    <style:style style:name="Cell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57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6" style:family="table-column">
      <style:table-column-properties style:column-width="7.992cm"/>
    </style:style>
    <style:style style:name="Column27" style:family="table-column">
      <style:table-column-properties style:column-width="4cm"/>
    </style:style>
    <style:style style:name="Column28" style:family="table-column">
      <style:table-column-properties style:column-width="4.501cm"/>
    </style:style>
    <style:style style:name="Row19" style:family="table-row">
      <style:table-row-properties style:min-row-height="0.482cm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20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4" style:family="text">
      <style:text-properties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  <style:text-properties fo:color="#ee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line-height="100%" fo:margin-bottom="0cm"/>
      <style:text-properties fo:color="#ee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line-height="100%" fo:margin-bottom="0cm"/>
      <style:text-properties fo:color="#ee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1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9" style:family="paragraph" style:parent-style-name="Normal"/>
    <style:style style:name="T27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8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81" style:family="paragraph" style:parent-style-name="Normal"/>
    <style:style style:name="T281_1" style:family="text">
      <style:text-properties fo:font-size="10pt" style:font-size-asian="10pt" style:font-name-complex="Arial" style:font-size-complex="10pt"/>
    </style:style>
    <style:style style:name="T281_2" style:family="text">
      <style:text-properties fo:font-size="10pt" style:font-size-asian="10pt" style:font-name-complex="Arial" style:font-size-complex="10pt"/>
    </style:style>
    <style:style style:name="T281_3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281_4" style:family="text">
      <style:text-properties fo:font-size="10pt" style:font-size-asian="10pt" style:font-name-complex="Arial" style:font-size-complex="10pt"/>
    </style:style>
    <style:style style:name="T281_5" style:family="text">
      <style:text-properties fo:font-size="10pt" style:font-size-asian="10pt" style:font-name-complex="Arial" style:font-size-complex="10pt"/>
    </style:style>
    <style:style style:name="T281_6" style:family="text">
      <style:text-properties fo:font-size="10pt" style:font-size-asian="10pt" style:font-name-complex="Arial" style:font-size-complex="10pt"/>
    </style:style>
    <style:style style:name="T281_7" style:family="text">
      <style:text-properties fo:font-size="10pt" style:font-size-asian="10pt" style:font-name-complex="Arial" style:font-size-complex="10pt"/>
    </style:style>
    <style:style style:name="T281_8" style:family="text">
      <style:text-properties fo:font-size="10pt" style:font-size-asian="10pt" style:font-name-complex="Arial" style:font-size-complex="10pt"/>
    </style:style>
    <style:style style:name="T281_9" style:family="text">
      <style:text-properties fo:font-size="10pt" style:font-size-asian="10pt" style:font-name-complex="Arial" style:font-size-complex="10pt"/>
    </style:style>
    <style:style style:name="T281_10" style:family="text">
      <style:text-properties fo:font-size="10pt" style:font-size-asian="10pt" style:font-name-complex="Arial" style:font-size-complex="10pt"/>
    </style:style>
    <style:style style:name="T281_11" style:family="text">
      <style:text-properties fo:font-size="10pt" style:font-size-asian="10pt" style:font-name-complex="Arial" style:font-size-complex="10pt"/>
    </style:style>
    <style:style style:name="T281_12" style:family="text">
      <style:text-properties fo:font-size="10pt" style:font-size-asian="10pt" style:font-name-complex="Arial" style:font-size-complex="10pt"/>
    </style:style>
    <style:style style:name="P282" style:family="paragraph" style:parent-style-name="Normal">
      <style:text-properties fo:font-size="10pt" style:font-size-asian="10pt" style:font-name-complex="Arial" style:font-size-complex="10pt"/>
    </style:style>
    <style:style style:name="P283" style:family="paragraph" style:parent-style-name="Normal"/>
    <style:style style:name="T283_1" style:family="text">
      <style:text-properties fo:font-size="10pt" style:font-size-asian="10pt" style:font-name-complex="Arial" style:font-size-complex="10pt"/>
    </style:style>
    <style:style style:name="T283_2" style:family="text">
      <style:text-properties fo:font-size="10pt" style:font-size-asian="10pt" style:font-name-complex="Arial" style:font-size-complex="10pt"/>
    </style:style>
    <style:style style:name="T283_3" style:family="text">
      <style:text-properties fo:font-size="10pt" style:font-size-asian="10pt" style:font-name-complex="Arial" style:font-size-complex="10pt"/>
    </style:style>
    <style:style style:name="T283_4" style:family="text">
      <style:text-properties fo:font-size="10pt" style:font-size-asian="10pt" style:font-name-complex="Arial" style:font-size-complex="10pt"/>
    </style:style>
    <style:style style:name="T283_5" style:family="text">
      <style:text-properties fo:font-size="10pt" style:font-size-asian="10pt" style:font-name-complex="Arial" style:font-size-complex="10pt"/>
    </style:style>
    <style:style style:name="T283_6" style:family="text">
      <style:text-properties fo:font-size="10pt" style:font-size-asian="10pt" style:font-name-complex="Arial" style:font-size-complex="10pt"/>
    </style:style>
    <style:style style:name="P284" style:family="paragraph" style:parent-style-name="Normal">
      <style:text-properties fo:font-size="10pt" style:font-size-asian="10pt" style:font-name-complex="Arial" style:font-size-complex="10pt"/>
    </style:style>
    <style:style style:name="P285" style:family="paragraph" style:parent-style-name="Normal"/>
    <style:style style:name="T285_1" style:family="text">
      <style:text-properties fo:font-size="10pt" style:font-size-asian="10pt" style:font-name-complex="Arial" style:font-size-complex="10pt"/>
    </style:style>
    <style:style style:name="T285_2" style:family="text">
      <style:text-properties fo:font-size="10pt" style:font-size-asian="10pt" style:font-name-complex="Arial" style:font-size-complex="10pt"/>
    </style:style>
    <style:style style:name="T285_3" style:family="text">
      <style:text-properties fo:font-size="10pt" style:font-size-asian="10pt" style:font-name-complex="Arial" style:font-size-complex="10pt"/>
    </style:style>
    <style:style style:name="T285_4" style:family="text">
      <style:text-properties fo:font-size="10pt" style:font-size-asian="10pt" style:font-name-complex="Arial" style:font-size-complex="10pt"/>
    </style:style>
    <style:style style:name="T285_5" style:family="text">
      <style:text-properties fo:font-size="10pt" style:font-size-asian="10pt" style:font-name-complex="Arial" style:font-size-complex="10pt"/>
    </style:style>
    <style:style style:name="T285_6" style:family="text">
      <style:text-properties fo:font-size="10pt" style:font-size-asian="10pt" style:font-name-complex="Arial" style:font-size-complex="10pt"/>
    </style:style>
    <style:style style:name="T285_7" style:family="text">
      <style:text-properties fo:font-size="10pt" style:font-size-asian="10pt" style:font-name-complex="Arial" style:font-size-complex="10pt"/>
    </style:style>
    <style:style style:name="P286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287" style:family="paragraph" style:parent-style-name="Normal"/>
    <style:style style:name="T287_1" style:family="text">
      <style:text-properties fo:font-size="10pt" style:font-size-asian="10pt" style:font-name-complex="Arial" style:font-size-complex="10pt"/>
    </style:style>
    <style:style style:name="T287_2" style:family="text">
      <style:text-properties fo:font-size="10pt" style:font-size-asian="10pt" style:font-name-complex="Arial" style:font-size-complex="10pt"/>
    </style:style>
    <style:style style:name="T287_3" style:family="text">
      <style:text-properties fo:font-size="10pt" style:font-size-asian="10pt" style:font-name-complex="Arial" style:font-size-complex="10pt"/>
    </style:style>
    <style:style style:name="T287_4" style:family="text">
      <style:text-properties fo:font-size="10pt" style:font-size-asian="10pt" style:font-name-complex="Arial" style:font-size-complex="10pt"/>
    </style:style>
    <style:style style:name="T287_5" style:family="text">
      <style:text-properties fo:font-size="10pt" style:font-size-asian="10pt" style:font-name-complex="Arial" style:font-size-complex="10pt"/>
    </style:style>
    <style:style style:name="T287_6" style:family="text">
      <style:text-properties fo:font-size="10pt" style:font-size-asian="10pt" style:font-name-complex="Arial" style:font-size-complex="10pt"/>
    </style:style>
    <style:style style:name="T287_7" style:family="text">
      <style:text-properties fo:font-size="10pt" style:font-size-asian="10pt" style:font-name-complex="Arial" style:font-size-complex="10pt"/>
    </style:style>
    <style:style style:name="P288" style:family="paragraph" style:parent-style-name="Normal">
      <style:text-properties fo:font-size="10pt" style:font-size-asian="10pt" style:font-name-complex="Arial" style:font-size-complex="10pt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font-size="10pt" style:font-size-asian="10pt" style:font-name-complex="Arial" style:font-size-complex="10pt"/>
    </style:style>
    <style:style style:name="P29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8" style:family="table">
      <style:table-properties table:align="left" style:width="16.503cm" fo:margin-left="-0.259cm"/>
    </style:style>
    <style:style style:name="Column29" style:family="table-column">
      <style:table-column-properties style:column-width="3.013cm"/>
    </style:style>
    <style:style style:name="Column30" style:family="table-column">
      <style:table-column-properties style:column-width="1.087cm"/>
    </style:style>
    <style:style style:name="Column31" style:family="table-column">
      <style:table-column-properties style:column-width="1.653cm"/>
    </style:style>
    <style:style style:name="Column32" style:family="table-column">
      <style:table-column-properties style:column-width="5.791cm"/>
    </style:style>
    <style:style style:name="Column33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3" style:family="table-row">
      <style:table-row-properties style:min-row-height="0.612cm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609cm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4" style:family="table-column">
      <style:table-column-properties style:column-width="7.992cm"/>
    </style:style>
    <style:style style:name="Column35" style:family="table-column">
      <style:table-column-properties style:column-width="3.752cm"/>
    </style:style>
    <style:style style:name="Column36" style:family="table-column">
      <style:table-column-properties style:column-width="4.75cm"/>
    </style:style>
    <style:style style:name="Row25" style:family="table-row">
      <style:table-row-properties style:min-row-height="0.482cm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/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2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2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 style:parent-style-name="Annotation_20_reference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44" style:family="paragraph" style:parent-style-name="Normal"/>
    <style:style style:name="T34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4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46" style:family="paragraph" style:parent-style-name="Normal"/>
    <style:style style:name="T346_1" style:family="text">
      <style:text-properties fo:font-size="10pt" style:font-size-asian="10pt" style:font-name-complex="Arial" style:font-size-complex="10pt"/>
    </style:style>
    <style:style style:name="T346_2" style:family="text">
      <style:text-properties fo:font-size="10pt" style:font-size-asian="10pt" style:font-name-complex="Arial" style:font-size-complex="10pt"/>
    </style:style>
    <style:style style:name="T346_3" style:family="text">
      <style:text-properties fo:font-size="10pt" style:font-size-asian="10pt" style:font-name-complex="Arial" style:font-size-complex="10pt"/>
    </style:style>
    <style:style style:name="P347" style:family="paragraph" style:parent-style-name="Normal"/>
    <style:style style:name="T347_1" style:family="text">
      <style:text-properties fo:font-size="10pt" style:font-size-asian="10pt" style:font-name-complex="Arial" style:font-size-complex="10pt"/>
    </style:style>
    <style:style style:name="T347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7_3" style:family="text">
      <style:text-properties fo:font-size="10pt" style:font-size-asian="10pt" style:font-name-complex="Arial" style:font-size-complex="10pt"/>
    </style:style>
    <style:style style:name="T347_4" style:family="text">
      <style:text-properties fo:font-size="10pt" style:font-size-asian="10pt" style:font-name-complex="Arial" style:font-size-complex="10pt"/>
    </style:style>
    <style:style style:name="T347_5" style:family="text">
      <style:text-properties fo:font-size="10pt" style:font-size-asian="10pt" style:font-name-complex="Arial" style:font-size-complex="10pt"/>
    </style:style>
    <style:style style:name="T347_6" style:family="text">
      <style:text-properties fo:font-size="10pt" style:font-size-asian="10pt" style:font-name-complex="Arial" style:font-size-complex="10pt"/>
    </style:style>
    <style:style style:name="P348" style:family="paragraph" style:parent-style-name="Normal">
      <style:text-properties fo:font-size="10pt" style:font-size-asian="10pt" style:font-name-complex="Arial" style:font-size-complex="10pt"/>
    </style:style>
    <style:style style:name="P349" style:family="paragraph" style:parent-style-name="Normal"/>
    <style:style style:name="T349_1" style:family="text">
      <style:text-properties fo:font-size="10pt" style:font-size-asian="10pt" style:font-name-complex="Arial" style:font-size-complex="10pt"/>
    </style:style>
    <style:style style:name="T34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3" style:family="text">
      <style:text-properties fo:font-size="10pt" style:font-size-asian="10pt" style:font-name-complex="Arial" style:font-size-complex="10pt"/>
    </style:style>
    <style:style style:name="P350" style:family="paragraph" style:parent-style-name="Normal">
      <style:text-properties fo:font-size="10pt" style:font-size-asian="10pt" style:font-name-complex="Arial" style:font-size-complex="10pt"/>
    </style:style>
    <style:style style:name="P351" style:family="paragraph" style:parent-style-name="Normal"/>
    <style:style style:name="T351_1" style:family="text">
      <style:text-properties fo:font-size="10pt" style:font-size-asian="10pt" style:font-name-complex="Arial" style:font-size-complex="10pt"/>
    </style:style>
    <style:style style:name="P352" style:family="paragraph" style:parent-style-name="Normal">
      <style:text-properties fo:font-size="10pt" style:font-size-asian="10pt" style:font-name-complex="Arial" style:font-size-complex="10pt"/>
    </style:style>
    <style:style style:name="P353" style:family="paragraph" style:parent-style-name="Normal"/>
    <style:style style:name="T353_1" style:family="text">
      <style:text-properties fo:font-size="10pt" style:font-size-asian="10pt" style:font-name-complex="Arial" style:font-size-complex="10pt"/>
    </style:style>
    <style:style style:name="T353_2" style:family="text">
      <style:text-properties fo:font-size="10pt" style:font-size-asian="10pt" style:font-name-complex="Arial" style:font-size-complex="10pt"/>
    </style:style>
    <style:style style:name="P354" style:family="paragraph" style:parent-style-name="Normal">
      <style:text-properties fo:font-size="10pt" style:font-size-asian="10pt" style:font-name-complex="Arial" style:font-size-complex="10pt"/>
    </style:style>
    <style:style style:name="P355" style:family="paragraph" style:parent-style-name="Normal"/>
    <style:style style:name="T355_1" style:family="text">
      <style:text-properties fo:font-size="10pt" style:font-size-asian="10pt" style:font-name-complex="Arial" style:font-size-complex="10pt"/>
    </style:style>
    <style:style style:name="P356" style:family="paragraph" style:parent-style-name="Normal">
      <style:text-properties fo:font-size="10pt" style:font-size-asian="10pt" style:font-name-complex="Arial" style:font-size-complex="10pt"/>
    </style:style>
    <style:style style:name="P357" style:family="paragraph" style:parent-style-name="Normal"/>
    <style:style style:name="T357_1" style:family="text">
      <style:text-properties fo:font-size="10pt" style:font-size-asian="10pt" style:font-name-complex="Arial" style:font-size-complex="10pt"/>
    </style:style>
    <style:style style:name="P358" style:family="paragraph" style:parent-style-name="Normal">
      <style:text-properties fo:font-size="10pt" style:font-size-asian="10pt" style:font-name-complex="Arial" style:font-size-complex="10pt"/>
    </style:style>
    <style:style style:name="P359" style:family="paragraph" style:parent-style-name="Normal"/>
    <style:style style:name="T359_1" style:family="text">
      <style:text-properties fo:font-size="10pt" style:font-size-asian="10pt" style:font-name-complex="Arial" style:font-size-complex="10pt"/>
    </style:style>
    <style:style style:name="P360" style:family="paragraph" style:parent-style-name="Normal">
      <style:text-properties fo:font-size="10pt" style:font-size-asian="10pt" style:font-name-complex="Arial" style:font-size-complex="10pt"/>
    </style:style>
    <style:style style:name="P361" style:family="paragraph" style:parent-style-name="Normal"/>
    <style:style style:name="T361_1" style:family="text">
      <style:text-properties fo:font-size="10pt" style:font-size-asian="10pt" style:font-name-complex="Arial" style:font-size-complex="10pt"/>
    </style:style>
    <style:style style:name="T36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61_3" style:family="text">
      <style:text-properties fo:font-size="10pt" style:font-size-asian="10pt" style:font-name-complex="Arial" style:font-size-complex="10pt"/>
    </style:style>
    <style:style style:name="T361_4" style:family="text">
      <style:text-properties fo:font-size="10pt" style:font-size-asian="10pt" style:font-name-complex="Arial" style:font-size-complex="10pt"/>
    </style:style>
    <style:style style:name="T361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1_6" style:family="text">
      <style:text-properties fo:font-size="10pt" style:font-size-asian="10pt" style:font-name-complex="Arial" style:font-size-complex="10pt"/>
    </style:style>
    <style:style style:name="T361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1_8" style:family="text">
      <style:text-properties fo:font-size="10pt" style:font-size-asian="10pt" style:font-name-complex="Arial" style:font-size-complex="10pt"/>
    </style:style>
    <style:style style:name="T361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1_10" style:family="text">
      <style:text-properties fo:font-size="10pt" style:font-size-asian="10pt" style:font-name-complex="Arial" style:font-size-complex="10pt"/>
    </style:style>
    <style:style style:name="T361_1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1_12" style:family="text">
      <style:text-properties fo:font-size="10pt" style:font-size-asian="10pt" style:font-name-complex="Arial" style:font-size-complex="10pt"/>
    </style:style>
    <style:style style:name="T361_1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1_14" style:family="text">
      <style:text-properties fo:font-size="10pt" style:font-size-asian="10pt" style:font-name-complex="Arial" style:font-size-complex="10pt"/>
    </style:style>
    <style:style style:name="P362" style:family="paragraph" style:parent-style-name="Normal">
      <style:text-properties fo:font-size="10pt" style:font-size-asian="10pt" style:font-name-complex="Arial" style:font-size-complex="10pt"/>
    </style:style>
    <style:style style:name="P363" style:family="paragraph" style:parent-style-name="Normal"/>
    <style:style style:name="T363_1" style:family="text">
      <style:text-properties fo:font-size="10pt" style:font-size-asian="10pt" style:font-name-complex="Arial" style:font-size-complex="10pt"/>
    </style:style>
    <style:style style:name="T363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3_3" style:family="text">
      <style:text-properties fo:font-size="10pt" style:font-size-asian="10pt" style:font-name-complex="Arial" style:font-size-complex="10pt"/>
    </style:style>
    <style:style style:name="P364" style:family="paragraph" style:parent-style-name="Normal">
      <style:text-properties fo:font-size="10pt" style:font-size-asian="10pt" style:font-name-complex="Arial" style:font-size-complex="10pt"/>
    </style:style>
    <style:style style:name="P365" style:family="paragraph" style:parent-style-name="Normal"/>
    <style:style style:name="T365_1" style:family="text">
      <style:text-properties fo:font-size="10pt" style:font-size-asian="10pt" style:font-name-complex="Arial" style:font-size-complex="10pt"/>
    </style:style>
    <style:style style:name="P366" style:family="paragraph" style:parent-style-name="Normal"/>
    <style:style style:name="T366_1" style:family="text">
      <style:text-properties fo:font-size="10pt" style:font-size-asian="10pt" style:font-name-complex="Arial" style:font-size-complex="10pt"/>
    </style:style>
    <style:style style:name="T366_2" style:family="text"/>
    <style:style style:name="T366_3" style:family="text" style:parent-style-name="Internet_20_link">
      <style:text-properties fo:font-size="10pt" style:font-size-asian="10pt" style:font-name-complex="Arial" style:font-size-complex="10pt"/>
    </style:style>
    <style:style style:name="T366_4" style:family="text">
      <style:text-properties fo:font-size="10pt" style:font-size-asian="10pt" style:font-name-complex="Arial" style:font-size-complex="10pt"/>
    </style:style>
    <style:style style:name="T366_5" style:family="text"/>
    <style:style style:name="T366_6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6_7" style:family="text">
      <style:text-properties fo:font-size="10pt" style:font-size-asian="10pt" style:font-name-complex="Arial" style:font-size-complex="10pt"/>
    </style:style>
    <style:style style:name="T366_8" style:family="text"/>
    <style:style style:name="T366_9" style:family="text" style:parent-style-name="Internet_20_link">
      <style:text-properties fo:font-size="10pt" style:font-size-asian="10pt" style:font-name-complex="Arial" style:font-size-complex="10pt"/>
    </style:style>
    <style:style style:name="T366_10" style:family="text">
      <style:text-properties fo:font-size="10pt" style:font-size-asian="10pt" style:font-name-complex="Arial" style:font-size-complex="10pt"/>
    </style:style>
    <style:style style:name="T366_1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6_12" style:family="text">
      <style:text-properties fo:font-size="10pt" style:font-size-asian="10pt" style:font-name-complex="Arial" style:font-size-complex="10pt"/>
    </style:style>
    <style:style style:name="T366_13" style:family="text"/>
    <style:style style:name="T366_14" style:family="text" style:parent-style-name="Internet_20_link">
      <style:text-properties fo:font-size="10pt" style:font-size-asian="10pt" style:font-name-complex="Arial" style:font-size-complex="10pt"/>
    </style:style>
    <style:style style:name="T366_15" style:family="text">
      <style:text-properties fo:font-size="10pt" style:font-size-asian="10pt" style:font-name-complex="Arial" style:font-size-complex="10pt"/>
    </style:style>
    <style:style style:name="T366_16" style:family="text"/>
    <style:style style:name="T366_17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6_18" style:family="text">
      <style:text-properties fo:font-size="10pt" style:font-size-asian="10pt" style:font-name-complex="Arial" style:font-size-complex="10pt"/>
    </style:style>
    <style:style style:name="P367" style:family="paragraph" style:parent-style-name="Normal">
      <style:text-properties fo:font-size="10pt" style:font-size-asian="10pt" style:font-name-complex="Arial" style:font-size-complex="10pt"/>
    </style:style>
    <style:style style:name="T367_1" style:family="text">
      <style:text-properties fo:font-size="10pt" style:font-size-asian="10pt" style:font-name-complex="Arial" style:font-size-complex="10pt"/>
    </style:style>
    <style:style style:name="P368" style:family="paragraph" style:parent-style-name="Normal">
      <style:text-properties fo:font-size="10pt" style:font-size-asian="10pt" style:font-name-complex="Arial" style:font-size-complex="10pt"/>
    </style:style>
    <style:style style:name="T368_1" style:family="text">
      <style:text-properties fo:font-size="10pt" style:font-size-asian="10pt" style:font-name-complex="Arial" style:font-size-complex="10pt"/>
    </style:style>
    <style:style style:name="T368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8_3" style:family="text">
      <style:text-properties fo:font-size="10pt" style:font-size-asian="10pt" style:font-name-complex="Arial" style:font-size-complex="10pt"/>
    </style:style>
    <style:style style:name="T368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8_5" style:family="text">
      <style:text-properties fo:font-size="10pt" style:font-size-asian="10pt" style:font-name-complex="Arial" style:font-size-complex="10pt"/>
    </style:style>
    <style:style style:name="P369" style:family="paragraph" style:parent-style-name="Normal"/>
    <style:style style:name="T369_1" style:family="text">
      <style:text-properties fo:font-size="10pt" style:font-size-asian="10pt" style:font-name-complex="Arial" style:font-size-complex="10pt"/>
    </style:style>
    <style:style style:name="T369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9_3" style:family="text">
      <style:text-properties fo:font-size="10pt" style:font-size-asian="10pt" style:font-name-complex="Arial" style:font-size-complex="10pt"/>
    </style:style>
    <style:style style:name="T369_4" style:family="text"/>
    <style:style style:name="T369_5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369_6" style:family="text">
      <style:text-properties fo:color="#000000" fo:font-size="10pt" style:font-name-asian="Arial" style:font-size-asian="10pt" style:font-name-complex="Arial" style:font-size-complex="10pt"/>
    </style:style>
    <style:style style:name="T369_7" style:family="text"/>
    <style:style style:name="T369_8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369_9" style:family="text">
      <style:text-properties fo:color="#000000" fo:font-size="10pt" style:font-name-asian="Arial" style:font-size-asian="10pt" style:font-name-complex="Arial" style:font-size-complex="10pt"/>
    </style:style>
    <style:style style:name="T369_10" style:family="text"/>
    <style:style style:name="T369_11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369_12" style:family="text">
      <style:text-properties fo:color="#000000" fo:font-size="10pt" style:font-name-asian="Arial" style:font-size-asian="10pt" style:font-name-complex="Arial" style:font-size-complex="10pt"/>
    </style:style>
    <style:style style:name="T369_13" style:family="text">
      <style:text-properties fo:font-size="10pt" style:font-size-asian="10pt" style:font-name-complex="Arial" style:font-size-complex="10pt"/>
    </style:style>
    <style:style style:name="P370" style:family="paragraph" style:parent-style-name="Normal"/>
    <style:style style:name="T370_1" style:family="text">
      <style:text-properties fo:color="#000000" fo:font-size="10pt" style:font-name-asian="Arial" style:font-size-asian="10pt" style:font-name-complex="Arial" style:font-size-complex="10pt"/>
    </style:style>
    <style:style style:name="T370_2" style:family="text">
      <style:text-properties fo:color="#000000" fo:font-size="10pt" style:font-name-asian="Arial" style:font-size-asian="10pt" style:font-name-complex="Arial" style:font-size-complex="10pt"/>
    </style:style>
    <style:style style:name="T370_3" style:family="text"/>
    <style:style style:name="T370_4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370_5" style:family="text">
      <style:text-properties fo:color="#000000" fo:font-size="10pt" style:font-name-asian="Arial" style:font-size-asian="10pt" style:font-name-complex="Arial" style:font-size-complex="10pt"/>
    </style:style>
    <style:style style:name="T370_6" style:family="text">
      <style:text-properties fo:font-style="italic" style:font-style-asian="italic" style:font-style-complex="italic" fo:color="#000000" fo:font-size="10pt" style:font-name-asian="Arial" style:font-size-asian="10pt" style:font-name-complex="Arial" style:font-size-complex="10pt"/>
    </style:style>
    <style:style style:name="T370_7" style:family="text">
      <style:text-properties fo:font-style="italic" style:font-style-asian="italic" style:font-style-complex="italic" fo:color="#000000" fo:font-size="10pt" style:font-name-asian="Arial" style:font-size-asian="10pt" style:font-name-complex="Arial" style:font-size-complex="10pt"/>
    </style:style>
    <style:style style:name="T370_8" style:family="text">
      <style:text-properties fo:color="#000000" fo:font-size="10pt" style:font-name-asian="Arial" style:font-size-asian="10pt" style:font-name-complex="Arial" style:font-size-complex="10pt"/>
    </style:style>
    <style:style style:name="P371" style:family="paragraph" style:parent-style-name="Normal"/>
    <style:style style:name="T371_1" style:family="text">
      <style:text-properties fo:font-size="10pt" style:font-size-asian="10pt" style:font-name-complex="Arial" style:font-size-complex="10pt"/>
    </style:style>
    <style:style style:name="T37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7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71_4" style:family="text">
      <style:text-properties fo:font-size="10pt" style:font-size-asian="10pt" style:font-name-complex="Arial" style:font-size-complex="10pt"/>
    </style:style>
    <style:style style:name="P372" style:family="paragraph" style:parent-style-name="Normal">
      <style:text-properties fo:font-size="10pt" style:font-size-asian="10pt" style:font-name-complex="Arial" style:font-size-complex="10pt"/>
    </style:style>
    <style:style style:name="P373" style:family="paragraph" style:parent-style-name="Normal"/>
    <style:style style:name="T373_1" style:family="text">
      <style:text-properties fo:font-size="10pt" style:font-size-asian="10pt" style:font-name-complex="Arial" style:font-size-complex="10pt"/>
    </style:style>
    <style:style style:name="T373_2" style:family="text">
      <style:text-properties fo:font-size="10pt" style:font-size-asian="10pt" style:font-name-complex="Arial" style:font-size-complex="10pt"/>
    </style:style>
    <style:style style:name="P374" style:family="paragraph" style:parent-style-name="List_20_Paragraph">
      <style:text-properties fo:font-size="10pt" style:font-size-asian="10pt" style:font-name-complex="Arial"/>
    </style:style>
    <style:style style:name="T374_1" style:family="text">
      <style:text-properties fo:font-size="10pt" style:font-size-asian="10pt" style:font-name-complex="Arial"/>
    </style:style>
    <style:style style:name="T374_2" style:family="text">
      <style:text-properties fo:font-size="10pt" style:font-size-asian="10pt" style:font-name-complex="Arial"/>
    </style:style>
    <style:style style:name="P375" style:family="paragraph" style:parent-style-name="List_20_Paragraph">
      <style:text-properties fo:font-size="10pt" style:font-size-asian="10pt" style:font-name-complex="Arial"/>
    </style:style>
    <style:style style:name="T375_1" style:family="text">
      <style:text-properties fo:font-size="10pt" style:font-size-asian="10pt" style:font-name-complex="Arial"/>
    </style:style>
    <style:style style:name="P376" style:family="paragraph" style:parent-style-name="List_20_Paragraph">
      <style:text-properties fo:font-size="10pt" style:font-size-asian="10pt" style:font-name-complex="Arial"/>
    </style:style>
    <style:style style:name="T376_1" style:family="text">
      <style:text-properties fo:font-size="10pt" style:font-size-asian="10pt" style:font-name-complex="Arial"/>
    </style:style>
    <style:style style:name="P377" style:family="paragraph" style:parent-style-name="List_20_Paragraph">
      <style:text-properties fo:font-size="10pt" style:font-size-asian="10pt" style:font-name-complex="Arial"/>
    </style:style>
    <style:style style:name="T377_1" style:family="text">
      <style:text-properties fo:font-size="10pt" style:font-size-asian="10pt" style:font-name-complex="Arial"/>
    </style:style>
    <style:style style:name="T377_2" style:family="text">
      <style:text-properties fo:font-size="10pt" style:font-size-asian="10pt" style:font-name-complex="Arial"/>
    </style:style>
    <style:style style:name="T377_3" style:family="text">
      <style:text-properties fo:font-size="10pt" style:font-size-asian="10pt" style:font-name-complex="Arial"/>
    </style:style>
    <style:style style:name="T377_4" style:family="text">
      <style:text-properties fo:font-size="10pt" style:font-size-asian="10pt" style:font-name-complex="Arial"/>
    </style:style>
    <style:style style:name="P378" style:family="paragraph" style:parent-style-name="List_20_Paragraph">
      <style:text-properties fo:font-size="10pt" style:font-size-asian="10pt" style:font-name-complex="Arial"/>
    </style:style>
    <style:style style:name="T378_1" style:family="text">
      <style:text-properties fo:font-size="10pt" style:font-size-asian="10pt" style:font-name-complex="Arial"/>
    </style:style>
    <style:style style:name="T378_2" style:family="text">
      <style:text-properties fo:font-size="10pt" style:font-size-asian="10pt" style:font-name-complex="Arial"/>
    </style:style>
    <style:style style:name="P379" style:family="paragraph" style:parent-style-name="Normal"/>
    <style:style style:name="T379_1" style:family="text">
      <style:text-properties fo:font-size="10pt" style:font-size-asian="10pt" style:font-name-complex="Arial" style:font-size-complex="10pt"/>
    </style:style>
    <style:style style:name="P380" style:family="paragraph" style:parent-style-name="Normal">
      <style:text-properties fo:font-size="10pt" style:font-size-asian="10pt" style:font-name-complex="Arial" style:font-size-complex="10pt"/>
    </style:style>
    <style:style style:name="P381" style:family="paragraph" style:parent-style-name="Normal"/>
    <style:style style:name="T381_1" style:family="text">
      <style:text-properties fo:font-size="10pt" style:font-size-asian="10pt" style:font-name-complex="Arial" style:font-size-complex="10pt"/>
    </style:style>
    <style:style style:name="P382" style:family="paragraph" style:parent-style-name="Normal">
      <style:text-properties fo:font-size="10pt" style:font-size-asian="10pt" style:font-name-complex="Arial" style:font-size-complex="10pt"/>
    </style:style>
    <style:style style:name="P383" style:family="paragraph" style:parent-style-name="Normal"/>
    <style:style style:name="T383_1" style:family="text">
      <style:text-properties fo:font-size="10pt" style:font-size-asian="10pt" style:font-name-complex="Arial" style:font-size-complex="10pt"/>
    </style:style>
    <style:style style:name="T383_2" style:family="text">
      <style:text-properties fo:font-size="10pt" style:font-size-asian="10pt" style:font-name-complex="Arial" style:font-size-complex="10pt"/>
    </style:style>
    <style:style style:name="T383_3" style:family="text">
      <style:text-properties fo:font-size="10pt" style:font-size-asian="10pt" style:font-name-complex="Arial" style:font-size-complex="10pt"/>
    </style:style>
    <style:style style:name="P384" style:family="paragraph" style:parent-style-name="Normal">
      <style:text-properties fo:font-size="10pt" style:font-size-asian="10pt" style:font-name-complex="Arial" style:font-size-complex="10pt"/>
    </style:style>
    <style:style style:name="P385" style:family="paragraph" style:parent-style-name="Normal"/>
    <style:style style:name="T385_1" style:family="text">
      <style:text-properties fo:font-size="10pt" style:font-size-asian="10pt" style:font-name-complex="Arial" style:font-size-complex="10pt"/>
    </style:style>
    <style:style style:name="T385_2" style:family="text">
      <style:text-properties fo:font-size="10pt" style:font-size-asian="10pt" style:font-name-complex="Arial" style:font-size-complex="10pt"/>
    </style:style>
    <style:style style:name="T385_3" style:family="text">
      <style:text-properties fo:font-size="10pt" style:font-size-asian="10pt" style:font-name-complex="Arial" style:font-size-complex="10pt"/>
    </style:style>
    <style:style style:name="T385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85_5" style:family="text">
      <style:text-properties fo:font-size="10pt" style:font-size-asian="10pt" style:font-name-complex="Arial" style:font-size-complex="10pt"/>
    </style:style>
    <style:style style:name="T385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85_7" style:family="text">
      <style:text-properties fo:font-size="10pt" style:font-size-asian="10pt" style:font-name-complex="Arial" style:font-size-complex="10pt"/>
    </style:style>
    <style:style style:name="T385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85_9" style:family="text">
      <style:text-properties fo:font-size="10pt" style:font-size-asian="10pt" style:font-name-complex="Arial" style:font-size-complex="10pt"/>
    </style:style>
    <style:style style:name="P386" style:family="paragraph" style:parent-style-name="Normal">
      <style:text-properties fo:font-size="10pt" style:font-size-asian="10pt" style:font-name-complex="Arial" style:font-size-complex="10pt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fo:font-size="10pt" style:font-size-asian="10pt" style:font-name-complex="Arial" style:font-size-complex="10pt" fo:font-weight="bold" style:font-weight-asian="bold"/>
    </style:style>
    <style:style style:name="T387_2" style:family="text">
      <style:text-properties fo:font-size="10pt" style:font-size-asian="10pt" style:font-name-complex="Arial" style:font-size-complex="10pt" fo:font-weight="bold" style:font-weight-asian="bold"/>
    </style:style>
    <style:style style:name="T387_3" style:family="text">
      <style:text-properties fo:font-size="10pt" style:font-size-asian="10pt" style:font-name-complex="Arial" style:font-size-complex="10pt" fo:font-weight="bold" style:font-weight-asian="bold"/>
    </style:style>
    <style:style style:name="T387_4" style:family="text">
      <style:text-properties fo:font-size="10pt" style:font-size-asian="10pt" style:font-name-complex="Arial" style:font-size-complex="10pt" fo:font-weight="bold" style:font-weight-asian="bold"/>
    </style:style>
    <style:style style:name="P388" style:family="paragraph" style:parent-style-name="Normal">
      <style:text-properties fo:font-size="10pt" style:font-size-asian="10pt" style:font-name-complex="Arial" style:font-size-complex="10pt"/>
    </style:style>
    <style:style style:name="P389" style:family="paragraph" style:parent-style-name="Normal"/>
    <style:style style:name="T389_1" style:family="text">
      <style:text-properties fo:font-size="10pt" style:font-size-asian="10pt" style:font-name-complex="Arial" style:font-size-complex="10pt"/>
    </style:style>
    <style:style style:name="T389_2" style:family="text">
      <style:text-properties fo:font-size="10pt" style:font-size-asian="10pt" style:font-name-complex="Arial" style:font-size-complex="10pt"/>
    </style:style>
    <style:style style:name="T389_3" style:family="text">
      <style:text-properties fo:font-size="10pt" style:font-size-asian="10pt" style:font-name-complex="Arial" style:font-size-complex="10pt"/>
    </style:style>
    <style:style style:name="T389_4" style:family="text">
      <style:text-properties fo:font-size="10pt" style:font-size-asian="10pt" style:font-name-complex="Arial" style:font-size-complex="10pt"/>
    </style:style>
    <style:style style:name="T389_5" style:family="text">
      <style:text-properties fo:font-size="10pt" style:font-size-asian="10pt" style:font-name-complex="Arial" style:font-size-complex="10pt"/>
    </style:style>
    <style:style style:name="T389_6" style:family="text">
      <style:text-properties fo:font-size="10pt" style:font-size-asian="10pt" style:font-name-complex="Arial" style:font-size-complex="10pt"/>
    </style:style>
    <style:style style:name="P390" style:family="paragraph" style:parent-style-name="List_20_Paragraph">
      <style:text-properties fo:font-size="10pt" style:font-size-asian="10pt" style:font-name-complex="Arial"/>
    </style:style>
    <style:style style:name="T390_1" style:family="text">
      <style:text-properties fo:font-size="10pt" style:font-size-asian="10pt" style:font-name-complex="Arial"/>
    </style:style>
    <style:style style:name="T390_2" style:family="text">
      <style:text-properties fo:font-size="10pt" style:font-size-asian="10pt" style:font-name-complex="Arial"/>
    </style:style>
    <style:style style:name="T390_3" style:family="text">
      <style:text-properties fo:font-size="10pt" style:font-size-asian="10pt" style:font-name-complex="Arial"/>
    </style:style>
    <style:style style:name="T390_4" style:family="text">
      <style:text-properties fo:font-size="10pt" style:font-size-asian="10pt" style:font-name-complex="Arial"/>
    </style:style>
    <style:style style:name="P391" style:family="paragraph" style:parent-style-name="List_20_Paragraph">
      <style:text-properties fo:font-size="10pt" style:font-size-asian="10pt" style:font-name-complex="Arial"/>
    </style:style>
    <style:style style:name="T391_1" style:family="text">
      <style:text-properties fo:font-size="10pt" style:font-size-asian="10pt" style:font-name-complex="Arial"/>
    </style:style>
    <style:style style:name="T391_2" style:family="text">
      <style:text-properties fo:font-size="10pt" style:font-size-asian="10pt" style:font-name-complex="Arial"/>
    </style:style>
    <style:style style:name="T391_3" style:family="text">
      <style:text-properties fo:font-size="10pt" style:font-size-asian="10pt" style:font-name-complex="Arial"/>
    </style:style>
    <style:style style:name="T391_4" style:family="text">
      <style:text-properties fo:font-size="10pt" style:font-size-asian="10pt" style:font-name-complex="Arial"/>
    </style:style>
    <style:style style:name="T391_5" style:family="text">
      <style:text-properties fo:font-size="10pt" style:font-size-asian="10pt" style:font-name-complex="Arial"/>
    </style:style>
    <style:style style:name="T391_6" style:family="text">
      <style:text-properties fo:font-size="10pt" style:font-size-asian="10pt" style:font-name-complex="Arial"/>
    </style:style>
    <style:style style:name="T391_7" style:family="text">
      <style:text-properties fo:font-size="10pt" style:font-size-asian="10pt" style:font-name-complex="Arial"/>
    </style:style>
    <style:style style:name="T391_8" style:family="text">
      <style:text-properties fo:font-size="10pt" style:font-size-asian="10pt" style:font-name-complex="Arial"/>
    </style:style>
    <style:style style:name="T391_9" style:family="text">
      <style:text-properties fo:font-size="10pt" style:font-size-asian="10pt" style:font-name-complex="Arial"/>
    </style:style>
    <style:style style:name="T391_10" style:family="text">
      <style:text-properties fo:font-size="10pt" style:font-size-asian="10pt" style:font-name-complex="Arial"/>
    </style:style>
    <style:style style:name="T391_11" style:family="text">
      <style:text-properties fo:font-size="10pt" style:font-size-asian="10pt" style:font-name-complex="Arial"/>
    </style:style>
    <style:style style:name="T391_12" style:family="text">
      <style:text-properties fo:font-size="10pt" style:font-size-asian="10pt" style:font-name-complex="Arial"/>
    </style:style>
    <style:style style:name="T391_13" style:family="text">
      <style:text-properties fo:font-size="10pt" style:font-size-asian="10pt" style:font-name-complex="Arial"/>
    </style:style>
    <style:style style:name="T391_14" style:family="text">
      <style:text-properties fo:font-size="10pt" style:font-size-asian="10pt" style:font-name-complex="Arial"/>
    </style:style>
    <style:style style:name="T391_15" style:family="text">
      <style:text-properties fo:font-size="10pt" style:font-size-asian="10pt" style:font-name-complex="Arial"/>
    </style:style>
    <style:style style:name="P392" style:family="paragraph" style:parent-style-name="List_20_Paragraph"/>
    <style:style style:name="T392_1" style:family="text">
      <style:text-properties fo:font-size="10pt" style:font-size-asian="10pt" style:font-name-complex="Arial"/>
    </style:style>
    <style:style style:name="T392_2" style:family="text">
      <style:text-properties fo:font-size="10pt" style:font-size-asian="10pt" style:font-name-complex="Arial"/>
    </style:style>
    <style:style style:name="T392_3" style:family="text">
      <style:text-properties fo:font-size="10pt" style:font-size-asian="10pt" style:font-name-complex="Arial"/>
    </style:style>
    <style:style style:name="T392_4" style:family="text">
      <style:text-properties fo:font-size="10pt" style:font-size-asian="10pt" style:font-name-complex="Arial"/>
    </style:style>
    <style:style style:name="P39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4" style:family="paragraph" style:parent-style-name="Normal">
      <style:text-properties fo:font-size="10pt" style:font-size-asian="10pt" style:font-name-complex="Arial" style:font-size-complex="10pt"/>
    </style:style>
    <style:style style:name="P395" style:family="paragraph" style:parent-style-name="Normal">
      <style:paragraph-properties fo:break-before="page" fo:line-height="108%" fo:margin-bottom="0.282cm"/>
    </style:style>
    <style:style style:name="P396" style:family="paragraph" style:parent-style-name="Normal">
      <style:text-properties fo:font-size="10pt" style:font-size-asian="10pt" style:font-size-complex="11pt"/>
    </style:style>
    <style:style style:name="Table10" style:family="table">
      <style:table-properties table:align="left" style:width="16.503cm" fo:margin-left="-0.259cm"/>
    </style:style>
    <style:style style:name="Column37" style:family="table-column">
      <style:table-column-properties style:column-width="3.013cm"/>
    </style:style>
    <style:style style:name="Column38" style:family="table-column">
      <style:table-column-properties style:column-width="1.087cm"/>
    </style:style>
    <style:style style:name="Column39" style:family="table-column">
      <style:table-column-properties style:column-width="1.653cm"/>
    </style:style>
    <style:style style:name="Column40" style:family="table-column">
      <style:table-column-properties style:column-width="5.791cm"/>
    </style:style>
    <style:style style:name="Column41" style:family="table-column">
      <style:table-column-properties style:column-width="4.96cm"/>
    </style:style>
    <style:style style:name="Row31" style:family="table-row">
      <style:table-row-properties style:min-row-height="0.863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2" style:family="table-row">
      <style:table-row-properties style:min-row-height="0.612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609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7" style:family="paragraph" style:parent-style-name="Normal">
      <style:text-properties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2" style:family="table-column">
      <style:table-column-properties style:column-width="6.493cm"/>
    </style:style>
    <style:style style:name="Column43" style:family="table-column">
      <style:table-column-properties style:column-width="3.75cm"/>
    </style:style>
    <style:style style:name="Column44" style:family="table-column">
      <style:table-column-properties style:column-width="6.251cm"/>
    </style:style>
    <style:style style:name="Row34" style:family="table-row">
      <style:table-row-properties style:min-row-height="0.482cm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/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2" style:family="paragraph" style:parent-style-name="Normal">
      <style:paragraph-properties fo:line-height="100%" fo:margin-bottom="0cm"/>
    </style:style>
    <style:style style:name="T422_1" style:family="text">
      <style:text-properties fo:color="#ee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/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28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7" style:family="paragraph" style:parent-style-name="Normal">
      <style:paragraph-properties fo:line-height="100%" fo:margin-bottom="0cm">
        <style:tab-stops>
          <style:tab-stop style:type="center" style:leader-style="none" style:position="3.309cm"/>
        </style:tab-stops>
      </style:paragraph-properties>
    </style:style>
    <style:style style:name="T4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8" style:family="paragraph" style:parent-style-name="List_20_Paragraph">
      <style:paragraph-properties fo:text-indent="-0.635cm" fo:line-height="108%" fo:margin-bottom="0.282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9" style:family="paragraph" style:parent-style-name="List_20_Paragraph">
      <style:paragraph-properties fo:text-indent="-0.635cm" fo:line-height="108%" fo:margin-bottom="0.282cm" fo:margin-left="1.90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0" style:family="paragraph" style:parent-style-name="List_20_Paragraph">
      <style:paragraph-properties fo:text-indent="-0.635cm" fo:line-height="108%" fo:margin-bottom="0.282cm" fo:margin-left="1.90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1" style:family="paragraph" style:parent-style-name="List_20_Paragraph">
      <style:paragraph-properties fo:text-indent="-0.635cm" fo:line-height="108%" fo:margin-bottom="0.282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2" style:family="paragraph" style:parent-style-name="List_20_Paragraph">
      <style:paragraph-properties fo:text-indent="-0.635cm" fo:line-height="108%" fo:margin-bottom="0.282cm" fo:margin-left="1.90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3" style:family="paragraph" style:parent-style-name="List_20_Paragraph">
      <style:paragraph-properties fo:text-indent="-0.635cm" fo:line-height="108%" fo:margin-bottom="0.282cm" fo:margin-left="1.90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4" style:family="paragraph" style:parent-style-name="List_20_Paragraph">
      <style:paragraph-properties fo:text-indent="-0.635cm" fo:line-height="108%" fo:margin-bottom="0.282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5" style:family="paragraph" style:parent-style-name="List_20_Paragraph">
      <style:paragraph-properties fo:text-indent="-0.635cm" fo:line-height="108%" fo:margin-bottom="0.282cm" fo:margin-left="1.90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6" style:family="paragraph" style:parent-style-name="List_20_Paragraph">
      <style:paragraph-properties fo:text-indent="-0.635cm" fo:line-height="108%" fo:margin-bottom="0.282cm" fo:margin-left="1.90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7" style:family="paragraph" style:parent-style-name="Normal">
      <style:paragraph-properties fo:line-height="108%" fo:margin-bottom="0cm"/>
    </style:style>
    <style:style style:name="T4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9" style:family="paragraph" style:parent-style-name="Normal"/>
    <style:style style:name="T44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50" style:family="paragraph" style:parent-style-name="Normal">
      <style:text-properties fo:font-size="10pt" style:font-size-asian="10pt" style:font-size-complex="11pt"/>
    </style:style>
    <style:style style:name="P451" style:family="paragraph" style:parent-style-name="Normal"/>
    <style:style style:name="T451_1" style:family="text">
      <style:text-properties fo:font-size="10pt" style:font-size-asian="10pt" style:font-size-complex="11pt"/>
    </style:style>
    <style:style style:name="P452" style:family="paragraph" style:parent-style-name="Normal">
      <style:text-properties fo:font-size="10pt" style:font-size-asian="10pt" style:font-size-complex="11pt"/>
    </style:style>
    <style:style style:name="P453" style:family="paragraph" style:parent-style-name="Normal"/>
    <style:style style:name="T453_1" style:family="text">
      <style:text-properties fo:font-size="10pt" style:font-size-asian="10pt" style:font-size-complex="11pt"/>
    </style:style>
    <style:style style:name="T453_2" style:family="text">
      <style:text-properties fo:font-size="10pt" style:font-size-asian="10pt" style:font-size-complex="11pt" fo:font-weight="bold" style:font-weight-asian="bold" style:font-weight-complex="bold"/>
    </style:style>
    <style:style style:name="T453_3" style:family="text">
      <style:text-properties fo:font-size="10pt" style:font-size-asian="10pt" style:font-size-complex="11pt"/>
    </style:style>
    <style:style style:name="T453_4" style:family="text">
      <style:text-properties fo:font-size="10pt" style:font-size-asian="10pt" style:font-size-complex="11pt"/>
    </style:style>
    <style:style style:name="T453_5" style:family="text">
      <style:text-properties fo:font-size="10pt" style:font-size-asian="10pt" style:font-size-complex="11pt"/>
    </style:style>
    <style:style style:name="T453_6" style:family="text">
      <style:text-properties fo:font-size="10pt" style:font-size-asian="10pt" style:font-size-complex="11pt"/>
    </style:style>
    <style:style style:name="T453_7" style:family="text">
      <style:text-properties fo:font-size="10pt" style:font-size-asian="10pt" style:font-size-complex="11pt"/>
    </style:style>
    <style:style style:name="T453_8" style:family="text">
      <style:text-properties fo:font-size="10pt" style:font-size-asian="10pt" style:font-size-complex="11pt"/>
    </style:style>
    <style:style style:name="T453_9" style:family="text">
      <style:text-properties fo:font-size="10pt" style:font-size-asian="10pt" style:font-size-complex="11pt"/>
    </style:style>
    <style:style style:name="T453_10" style:family="text">
      <style:text-properties fo:font-size="10pt" style:font-size-asian="10pt" style:font-size-complex="11pt"/>
    </style:style>
    <style:style style:name="T453_11" style:family="text">
      <style:text-properties fo:font-size="10pt" style:font-size-asian="10pt" style:font-size-complex="11pt"/>
    </style:style>
    <style:style style:name="T453_12" style:family="text">
      <style:text-properties fo:font-size="10pt" style:font-size-asian="10pt" style:font-size-complex="11pt"/>
    </style:style>
    <style:style style:name="P454" style:family="paragraph" style:parent-style-name="Normal">
      <style:text-properties fo:font-size="10pt" style:font-size-asian="10pt" style:font-size-complex="11pt"/>
    </style:style>
    <style:style style:name="P455" style:family="paragraph" style:parent-style-name="Normal"/>
    <style:style style:name="T455_1" style:family="text">
      <style:text-properties fo:font-size="10pt" style:font-size-asian="10pt" style:font-size-complex="11pt"/>
    </style:style>
    <style:style style:name="P456" style:family="paragraph" style:parent-style-name="Normal">
      <style:text-properties fo:font-size="10pt" style:font-size-asian="10pt" style:font-size-complex="11pt"/>
    </style:style>
    <style:style style:name="P457" style:family="paragraph" style:parent-style-name="Normal"/>
    <style:style style:name="T457_1" style:family="text">
      <style:text-properties fo:font-size="10pt" style:font-size-asian="10pt" style:font-size-complex="11pt"/>
    </style:style>
    <style:style style:name="T457_2" style:family="text">
      <style:text-properties fo:font-size="10pt" style:font-size-asian="10pt" style:font-size-complex="11pt" fo:font-weight="bold" style:font-weight-asian="bold" style:font-weight-complex="bold"/>
    </style:style>
    <style:style style:name="T457_3" style:family="text">
      <style:text-properties fo:font-size="10pt" style:font-size-asian="10pt" style:font-size-complex="11pt"/>
    </style:style>
    <style:style style:name="T457_4" style:family="text">
      <style:text-properties fo:font-size="10pt" style:font-size-asian="10pt" style:font-size-complex="11pt"/>
    </style:style>
    <style:style style:name="T457_5" style:family="text">
      <style:text-properties fo:font-size="10pt" style:font-size-asian="10pt" style:font-size-complex="11pt"/>
    </style:style>
    <style:style style:name="T457_6" style:family="text">
      <style:text-properties fo:font-size="10pt" style:font-size-asian="10pt" style:font-size-complex="11pt" fo:language="fr" fo:country="FR"/>
    </style:style>
    <style:style style:name="T457_7" style:family="text">
      <style:text-properties fo:font-size="10pt" style:font-size-asian="10pt" style:font-size-complex="11pt" fo:language="fr" fo:country="FR"/>
    </style:style>
    <style:style style:name="T457_8" style:family="text">
      <style:text-properties fo:font-size="10pt" style:font-size-asian="10pt" style:font-size-complex="11pt" fo:language="fr" fo:country="FR"/>
    </style:style>
    <style:style style:name="P458" style:family="paragraph" style:parent-style-name="Normal"/>
    <style:style style:name="T458_1" style:family="text">
      <style:text-properties fo:font-style="italic" style:font-style-asian="italic" style:font-style-complex="italic" fo:font-size="10pt" style:font-size-asian="10pt" style:font-size-complex="11pt"/>
    </style:style>
    <style:style style:name="T458_2" style:family="text"/>
    <style:style style:name="T458_3" style:family="text" style:parent-style-name="Internet_20_link">
      <style:text-properties fo:font-style="italic" style:font-style-asian="italic" fo:font-size="10pt" style:font-size-asian="10pt" style:font-size-complex="11pt"/>
    </style:style>
    <style:style style:name="T458_4" style:family="text">
      <style:text-properties fo:font-style="italic" style:font-style-asian="italic" style:font-style-complex="italic" fo:font-size="10pt" style:font-size-asian="10pt" style:font-size-complex="11pt"/>
    </style:style>
    <style:style style:name="T458_5" style:family="text">
      <style:text-properties fo:font-size="10pt" style:font-size-asian="10pt" style:font-size-complex="11pt"/>
    </style:style>
    <style:style style:name="T458_6" style:family="text">
      <style:text-properties fo:font-size="10pt" style:font-size-asian="10pt" style:font-size-complex="11pt"/>
    </style:style>
    <style:style style:name="T458_7" style:family="text">
      <style:text-properties fo:font-size="10pt" style:font-size-asian="10pt" style:font-size-complex="11pt"/>
    </style:style>
    <style:style style:name="T458_8" style:family="text">
      <style:text-properties fo:font-size="10pt" style:font-size-asian="10pt" style:font-size-complex="11pt"/>
    </style:style>
    <style:style style:name="T458_9" style:family="text">
      <style:text-properties fo:font-size="10pt" style:font-size-asian="10pt" style:font-size-complex="11pt"/>
    </style:style>
    <style:style style:name="P459" style:family="paragraph" style:parent-style-name="Normal"/>
    <style:style style:name="T459_1" style:family="text">
      <style:text-properties fo:font-size="10pt" style:font-size-asian="10pt" style:font-size-complex="11pt"/>
    </style:style>
    <style:style style:name="T459_2" style:family="text"/>
    <style:style style:name="T459_3" style:family="text" style:parent-style-name="Internet_20_link">
      <style:text-properties fo:font-style="italic" style:font-style-asian="italic" fo:font-size="10pt" style:font-size-asian="10pt" style:font-size-complex="11pt"/>
    </style:style>
    <style:style style:name="T459_4" style:family="text">
      <style:text-properties fo:font-size="10pt" style:font-size-asian="10pt" style:font-size-complex="11pt"/>
    </style:style>
    <style:style style:name="T459_5" style:family="text">
      <style:text-properties fo:font-size="10pt" style:font-size-asian="10pt" style:font-size-complex="11pt"/>
    </style:style>
    <style:style style:name="T459_6" style:family="text">
      <style:text-properties fo:font-size="10pt" style:font-size-asian="10pt" style:font-size-complex="11pt"/>
    </style:style>
    <style:style style:name="T459_7" style:family="text">
      <style:text-properties fo:font-size="10pt" style:font-size-asian="10pt" style:font-size-complex="11pt"/>
    </style:style>
    <style:style style:name="T459_8" style:family="text">
      <style:text-properties fo:font-size="10pt" style:font-size-asian="10pt" style:font-size-complex="11pt"/>
    </style:style>
    <style:style style:name="T459_9" style:family="text">
      <style:text-properties fo:font-size="10pt" style:font-size-asian="10pt" style:font-size-complex="11pt"/>
    </style:style>
    <style:style style:name="T459_10" style:family="text">
      <style:text-properties fo:font-size="10pt" style:font-size-asian="10pt" style:font-size-complex="11pt"/>
    </style:style>
    <style:style style:name="T459_11" style:family="text">
      <style:text-properties fo:font-size="10pt" style:font-size-asian="10pt" style:font-size-complex="11pt"/>
    </style:style>
    <style:style style:name="P460" style:family="paragraph" style:parent-style-name="Normal">
      <style:text-properties fo:font-size="10pt" style:font-size-asian="10pt" style:font-size-complex="11pt"/>
    </style:style>
    <style:style style:name="T460_1" style:family="text">
      <style:text-properties fo:font-size="10pt" style:font-size-asian="10pt" style:font-size-complex="11pt"/>
    </style:style>
    <style:style style:name="T460_2" style:family="text">
      <style:text-properties fo:font-size="10pt" style:font-size-asian="10pt" style:font-size-complex="11pt"/>
    </style:style>
    <style:style style:name="T460_3" style:family="text">
      <style:text-properties fo:font-size="10pt" style:font-size-asian="10pt" style:font-size-complex="11pt"/>
    </style:style>
    <style:style style:name="P461" style:family="paragraph" style:parent-style-name="Normal"/>
    <style:style style:name="T461_1" style:family="text">
      <style:text-properties fo:font-size="10pt" style:font-size-asian="10pt" style:font-size-complex="11pt"/>
    </style:style>
    <style:style style:name="T461_2" style:family="text">
      <style:text-properties fo:font-size="10pt" style:font-size-asian="10pt" style:font-size-complex="11pt" fo:font-weight="bold" style:font-weight-asian="bold" style:font-weight-complex="bold"/>
    </style:style>
    <style:style style:name="T461_3" style:family="text">
      <style:text-properties fo:font-size="10pt" style:font-size-asian="10pt" style:font-size-complex="11pt"/>
    </style:style>
    <style:style style:name="T461_4" style:family="text">
      <style:text-properties fo:font-size="10pt" style:font-size-asian="10pt" style:font-size-complex="11pt"/>
    </style:style>
    <style:style style:name="P462" style:family="paragraph" style:parent-style-name="Normal">
      <style:text-properties fo:font-size="10pt" style:font-size-asian="10pt" style:font-size-complex="11pt"/>
    </style:style>
    <style:style style:name="P463" style:family="paragraph" style:parent-style-name="Normal"/>
    <style:style style:name="T463_1" style:family="text">
      <style:text-properties fo:font-size="10pt" style:font-size-asian="10pt" style:font-size-complex="11pt"/>
    </style:style>
    <style:style style:name="T463_2" style:family="text">
      <style:text-properties fo:font-size="10pt" style:font-size-asian="10pt" style:font-size-complex="11pt" fo:font-weight="bold" style:font-weight-asian="bold" style:font-weight-complex="bold"/>
    </style:style>
    <style:style style:name="T463_3" style:family="text">
      <style:text-properties fo:font-size="10pt" style:font-size-asian="10pt" style:font-size-complex="11pt"/>
    </style:style>
    <style:style style:name="T463_4" style:family="text">
      <style:text-properties fo:font-size="10pt" style:font-size-asian="10pt" style:font-size-complex="11pt"/>
    </style:style>
    <style:style style:name="P464" style:family="paragraph" style:parent-style-name="Normal"/>
    <style:style style:name="T464_1" style:family="text">
      <style:text-properties fo:font-size="10pt" style:font-size-asian="10pt" style:font-size-complex="11pt"/>
    </style:style>
    <style:style style:name="T464_2" style:family="text">
      <style:text-properties fo:font-size="10pt" style:font-size-asian="10pt" style:font-size-complex="11pt"/>
    </style:style>
    <style:style style:name="T464_3" style:family="text">
      <style:text-properties fo:font-size="10pt" style:font-size-asian="10pt" style:font-size-complex="11pt"/>
    </style:style>
    <style:style style:name="T464_4" style:family="text">
      <style:text-properties fo:font-size="10pt" style:font-size-asian="10pt" style:font-size-complex="11pt"/>
    </style:style>
    <style:style style:name="T464_5" style:family="text">
      <style:text-properties fo:font-size="10pt" style:font-size-asian="10pt" style:font-size-complex="11pt"/>
    </style:style>
    <style:style style:name="T464_6" style:family="text">
      <style:text-properties fo:font-size="10pt" style:font-size-asian="10pt" style:font-size-complex="11pt"/>
    </style:style>
    <style:style style:name="T464_7" style:family="text"/>
    <style:style style:name="T464_8" style:family="text" style:parent-style-name="Internet_20_link">
      <style:text-properties fo:font-size="10pt" style:font-size-asian="10pt" style:font-size-complex="11pt"/>
    </style:style>
    <style:style style:name="T464_9" style:family="text">
      <style:text-properties fo:font-size="10pt" style:font-size-asian="10pt" style:font-size-complex="11pt"/>
    </style:style>
    <style:style style:name="T464_10" style:family="text">
      <style:text-properties fo:font-size="10pt" style:font-size-asian="10pt" style:font-size-complex="11pt"/>
    </style:style>
    <style:style style:name="T464_11" style:family="text">
      <style:text-properties fo:font-size="10pt" style:font-size-asian="10pt" style:font-size-complex="11pt"/>
    </style:style>
    <style:style style:name="T464_12" style:family="text"/>
    <style:style style:name="T464_13" style:family="text" style:parent-style-name="Internet_20_link">
      <style:text-properties fo:font-size="10pt" style:font-size-asian="10pt" style:font-size-complex="11pt"/>
    </style:style>
    <style:style style:name="T464_14" style:family="text">
      <style:text-properties fo:font-size="10pt" style:font-size-asian="10pt" style:font-size-complex="11pt"/>
    </style:style>
    <style:style style:name="T464_15" style:family="text">
      <style:text-properties fo:font-size="10pt" style:font-size-asian="10pt" style:font-size-complex="11pt"/>
    </style:style>
    <style:style style:name="T464_16" style:family="text">
      <style:text-properties fo:font-size="10pt" style:font-size-asian="10pt" style:font-size-complex="11pt"/>
    </style:style>
    <style:style style:name="T464_17" style:family="text">
      <style:text-properties fo:font-size="10pt" style:font-size-asian="10pt" style:font-size-complex="11pt"/>
    </style:style>
    <style:style style:name="T464_18" style:family="text">
      <style:text-properties fo:font-size="10pt" style:font-size-asian="10pt" style:font-size-complex="11pt"/>
    </style:style>
    <style:style style:name="T464_19" style:family="text">
      <style:text-properties fo:font-size="10pt" style:font-size-asian="10pt" style:font-size-complex="11pt"/>
    </style:style>
    <style:style style:name="P465" style:family="paragraph" style:parent-style-name="Normal"/>
    <style:style style:name="T465_1" style:family="text">
      <style:text-properties fo:font-size="10pt" style:font-size-asian="10pt" style:font-size-complex="11pt"/>
    </style:style>
    <style:style style:name="T465_2" style:family="text">
      <style:text-properties fo:font-size="10pt" style:font-size-asian="10pt" style:font-size-complex="11pt"/>
    </style:style>
    <style:style style:name="T465_3" style:family="text">
      <style:text-properties fo:font-size="10pt" style:font-size-asian="10pt" style:font-size-complex="11pt"/>
    </style:style>
    <style:style style:name="T465_4" style:family="text">
      <style:text-properties fo:font-size="10pt" style:font-size-asian="10pt" style:font-size-complex="11pt"/>
    </style:style>
    <style:style style:name="T465_5" style:family="text">
      <style:text-properties fo:font-size="10pt" style:font-size-asian="10pt" style:font-size-complex="11pt"/>
    </style:style>
    <style:style style:name="T465_6" style:family="text">
      <style:text-properties fo:font-size="10pt" style:font-size-asian="10pt" style:font-size-complex="11pt"/>
    </style:style>
    <style:style style:name="T465_7" style:family="text">
      <style:text-properties fo:font-size="10pt" style:font-size-asian="10pt" style:font-size-complex="11pt"/>
    </style:style>
    <style:style style:name="T465_8" style:family="text">
      <style:text-properties fo:font-size="10pt" style:font-size-asian="10pt" style:font-size-complex="11pt"/>
    </style:style>
    <style:style style:name="T465_9" style:family="text">
      <style:text-properties fo:font-size="10pt" style:font-size-asian="10pt" style:font-size-complex="11pt"/>
    </style:style>
    <style:style style:name="T465_10" style:family="text"/>
    <style:style style:name="T465_11" style:family="text" style:parent-style-name="Internet_20_link">
      <style:text-properties fo:font-size="10pt" style:font-size-asian="10pt" style:font-size-complex="11pt"/>
    </style:style>
    <style:style style:name="T465_12" style:family="text">
      <style:text-properties fo:font-size="10pt" style:font-size-asian="10pt" style:font-size-complex="11pt"/>
    </style:style>
    <style:style style:name="T465_13" style:family="text">
      <style:text-properties fo:font-size="10pt" style:font-size-asian="10pt" style:font-size-complex="11pt"/>
    </style:style>
    <style:style style:name="T465_14" style:family="text">
      <style:text-properties fo:font-size="10pt" style:font-size-asian="10pt" style:font-size-complex="11pt"/>
    </style:style>
    <style:style style:name="P466" style:family="paragraph" style:parent-style-name="Normal">
      <style:text-properties fo:font-size="10pt" style:font-size-asian="10pt" style:font-size-complex="11pt"/>
    </style:style>
    <style:style style:name="T466_1" style:family="text">
      <style:text-properties fo:font-size="10pt" style:font-size-asian="10pt" style:font-size-complex="11pt"/>
    </style:style>
    <style:style style:name="T466_2" style:family="text">
      <style:text-properties fo:font-size="10pt" style:font-size-asian="10pt" style:font-size-complex="11pt"/>
    </style:style>
    <style:style style:name="T466_3" style:family="text">
      <style:text-properties fo:font-size="10pt" style:font-size-asian="10pt" style:font-size-complex="11pt"/>
    </style:style>
    <style:style style:name="T466_4" style:family="text">
      <style:text-properties fo:font-size="10pt" style:font-size-asian="10pt" style:font-size-complex="11pt"/>
    </style:style>
    <style:style style:name="P467" style:family="paragraph" style:parent-style-name="Normal">
      <style:text-properties fo:font-size="10pt" style:font-size-asian="10pt" style:font-size-complex="11pt"/>
    </style:style>
    <style:style style:name="P468" style:family="paragraph" style:parent-style-name="Normal"/>
    <style:style style:name="T468_1" style:family="text">
      <style:text-properties fo:font-size="10pt" style:font-size-asian="10pt" style:font-size-complex="11pt"/>
    </style:style>
    <style:style style:name="T468_2" style:family="text">
      <style:text-properties fo:font-size="10pt" style:font-size-asian="10pt" style:font-size-complex="11pt" fo:font-weight="bold" style:font-weight-asian="bold" style:font-weight-complex="bold"/>
    </style:style>
    <style:style style:name="T468_3" style:family="text">
      <style:text-properties fo:font-size="10pt" style:font-size-asian="10pt" style:font-size-complex="11pt"/>
    </style:style>
    <style:style style:name="T468_4" style:family="text">
      <style:text-properties fo:font-size="10pt" style:font-size-asian="10pt" style:font-size-complex="11pt"/>
    </style:style>
    <style:style style:name="P469" style:family="paragraph" style:parent-style-name="Normal">
      <style:text-properties fo:font-size="10pt" style:font-size-asian="10pt" style:font-size-complex="11pt"/>
    </style:style>
    <style:style style:name="P470" style:family="paragraph" style:parent-style-name="Normal"/>
    <style:style style:name="T470_1" style:family="text">
      <style:text-properties fo:font-size="10pt" style:font-size-asian="10pt" style:font-size-complex="11pt"/>
    </style:style>
    <style:style style:name="T470_2" style:family="text">
      <style:text-properties fo:font-size="10pt" style:font-size-asian="10pt" style:font-size-complex="11pt"/>
    </style:style>
    <style:style style:name="T470_3" style:family="text">
      <style:text-properties fo:font-size="10pt" style:font-size-asian="10pt" style:font-size-complex="11pt"/>
    </style:style>
    <style:style style:name="T470_4" style:family="text">
      <style:text-properties fo:font-size="10pt" style:font-size-asian="10pt" style:font-size-complex="11pt"/>
    </style:style>
    <style:style style:name="T470_5" style:family="text">
      <style:text-properties fo:font-size="10pt" style:font-size-asian="10pt" style:font-size-complex="11pt"/>
    </style:style>
    <style:style style:name="P471" style:family="paragraph" style:parent-style-name="List_20_Paragraph">
      <style:paragraph-properties fo:text-indent="-0.63cm" fo:margin-bottom="0cm" fo:margin-left="1.259cm"/>
      <style:text-properties fo:font-size="10pt" style:font-size-asian="10pt" style:font-size-complex="11pt"/>
    </style:style>
    <style:style style:name="T471_1" style:family="text">
      <style:text-properties fo:font-size="10pt" style:font-size-asian="10pt" style:font-size-complex="11pt"/>
    </style:style>
    <style:style style:name="P472" style:family="paragraph" style:parent-style-name="Normal">
      <style:paragraph-properties fo:text-indent="-0.63cm" fo:margin-left="1.259cm"/>
      <style:text-properties fo:font-size="10pt" style:font-size-asian="10pt" style:font-size-complex="11pt"/>
    </style:style>
    <style:style style:name="T472_1" style:family="text">
      <style:text-properties fo:font-size="10pt" style:font-size-asian="10pt" style:font-size-complex="11pt"/>
    </style:style>
    <style:style style:name="T472_2" style:family="text">
      <style:text-properties fo:font-size="10pt" style:font-size-asian="10pt" style:font-size-complex="11pt"/>
    </style:style>
    <style:style style:name="T472_3" style:family="text">
      <style:text-properties fo:font-size="10pt" style:font-size-asian="10pt" style:font-size-complex="11pt"/>
    </style:style>
    <style:style style:name="P473" style:family="paragraph" style:parent-style-name="Normal">
      <style:paragraph-properties fo:text-indent="-0.63cm" fo:margin-left="1.259cm"/>
      <style:text-properties fo:font-size="10pt" style:font-size-asian="10pt" style:font-size-complex="11pt"/>
    </style:style>
    <style:style style:name="T473_1" style:family="text">
      <style:text-properties fo:font-size="10pt" style:font-size-asian="10pt" style:font-size-complex="11pt"/>
    </style:style>
    <style:style style:name="T473_2" style:family="text">
      <style:text-properties fo:font-size="10pt" style:font-size-asian="10pt" style:font-size-complex="11pt"/>
    </style:style>
    <style:style style:name="T473_3" style:family="text">
      <style:text-properties fo:font-size="10pt" style:font-size-asian="10pt" style:font-size-complex="11pt"/>
    </style:style>
    <style:style style:name="P474" style:family="paragraph" style:parent-style-name="Normal">
      <style:text-properties fo:font-size="10pt" style:font-size-asian="10pt" style:font-size-complex="11pt"/>
    </style:style>
    <style:style style:name="T474_1" style:family="text">
      <style:text-properties fo:font-size="10pt" style:font-size-asian="10pt" style:font-size-complex="11pt"/>
    </style:style>
    <style:style style:name="T474_2" style:family="text">
      <style:text-properties fo:font-size="10pt" style:font-size-asian="10pt" style:font-size-complex="11pt"/>
    </style:style>
    <style:style style:name="T474_3" style:family="text">
      <style:text-properties fo:font-size="10pt" style:font-size-asian="10pt" style:font-size-complex="11pt"/>
    </style:style>
    <style:style style:name="P475" style:family="paragraph" style:parent-style-name="Normal">
      <style:text-properties fo:font-size="10pt" style:font-size-asian="10pt" style:font-size-complex="11pt"/>
    </style:style>
    <style:style style:name="T475_1" style:family="text">
      <style:text-properties fo:font-size="10pt" style:font-size-asian="10pt" style:font-size-complex="11pt"/>
    </style:style>
    <style:style style:name="T475_2" style:family="text">
      <style:text-properties fo:font-size="10pt" style:font-size-asian="10pt" style:font-size-complex="11pt"/>
    </style:style>
    <style:style style:name="T475_3" style:family="text">
      <style:text-properties fo:font-size="10pt" style:font-size-asian="10pt" style:font-size-complex="11pt"/>
    </style:style>
    <style:style style:name="P476" style:family="paragraph" style:parent-style-name="Normal">
      <style:text-properties fo:font-size="10pt" style:font-size-asian="10pt" style:font-size-complex="11pt"/>
    </style:style>
    <style:style style:name="T476_1" style:family="text">
      <style:text-properties fo:font-size="10pt" style:font-size-asian="10pt" style:font-size-complex="11pt"/>
    </style:style>
    <style:style style:name="P477" style:family="paragraph" style:parent-style-name="List_20_Paragraph">
      <style:text-properties fo:font-size="10pt" style:font-size-asian="10pt" style:font-size-complex="11pt"/>
    </style:style>
    <style:style style:name="T477_1" style:family="text">
      <style:text-properties fo:font-size="10pt" style:font-size-asian="10pt" style:font-size-complex="11pt"/>
    </style:style>
    <style:style style:name="P478" style:family="paragraph" style:parent-style-name="List_20_Paragraph">
      <style:paragraph-properties fo:text-indent="-0.63cm" fo:margin-bottom="0cm" fo:margin-left="1.259cm"/>
      <style:text-properties fo:font-size="10pt" style:font-size-asian="10pt" style:font-size-complex="11pt"/>
    </style:style>
    <style:style style:name="T478_1" style:family="text">
      <style:text-properties fo:font-size="10pt" style:font-size-asian="10pt" style:font-size-complex="11pt"/>
    </style:style>
    <style:style style:name="T478_2" style:family="text">
      <style:text-properties fo:font-size="10pt" style:font-size-asian="10pt" style:font-size-complex="11pt"/>
    </style:style>
    <style:style style:name="T478_3" style:family="text">
      <style:text-properties fo:font-size="10pt" style:font-size-asian="10pt" style:font-size-complex="11pt"/>
    </style:style>
    <style:style style:name="T478_4" style:family="text">
      <style:text-properties fo:font-size="10pt" style:font-size-asian="10pt" style:font-size-complex="11pt"/>
    </style:style>
    <style:style style:name="P479" style:family="paragraph" style:parent-style-name="Normal">
      <style:paragraph-properties fo:text-indent="-0.63cm" fo:margin-left="1.259cm"/>
      <style:text-properties fo:font-size="10pt" style:font-size-asian="10pt" style:font-size-complex="11pt"/>
    </style:style>
    <style:style style:name="T479_1" style:family="text">
      <style:text-properties fo:font-size="10pt" style:font-size-asian="10pt" style:font-size-complex="11pt"/>
    </style:style>
    <style:style style:name="T479_2" style:family="text">
      <style:text-properties fo:font-size="10pt" style:font-size-asian="10pt" style:font-size-complex="11pt"/>
    </style:style>
    <style:style style:name="P480" style:family="paragraph" style:parent-style-name="Normal">
      <style:text-properties fo:font-size="10pt" style:font-size-asian="10pt" style:font-size-complex="11pt"/>
    </style:style>
    <style:style style:name="T480_1" style:family="text">
      <style:text-properties fo:font-size="10pt" style:font-size-asian="10pt" style:font-size-complex="11pt"/>
    </style:style>
    <style:style style:name="T480_2" style:family="text">
      <style:text-properties fo:font-size="10pt" style:font-size-asian="10pt" style:font-size-complex="11pt"/>
    </style:style>
    <style:style style:name="P481" style:family="paragraph" style:parent-style-name="Normal">
      <style:text-properties fo:font-size="10pt" style:font-size-asian="10pt" style:font-size-complex="11pt"/>
    </style:style>
    <style:style style:name="T481_1" style:family="text">
      <style:text-properties fo:font-size="10pt" style:font-size-asian="10pt" style:font-size-complex="11pt"/>
    </style:style>
    <style:style style:name="T481_2" style:family="text">
      <style:text-properties fo:font-size="10pt" style:font-size-asian="10pt" style:font-size-complex="11pt"/>
    </style:style>
    <style:style style:name="P482" style:family="paragraph" style:parent-style-name="Normal">
      <style:text-properties fo:font-size="10pt" style:font-size-asian="10pt" style:font-size-complex="11pt"/>
    </style:style>
    <style:style style:name="T482_1" style:family="text">
      <style:text-properties fo:font-size="10pt" style:font-size-asian="10pt" style:font-size-complex="11pt"/>
    </style:style>
    <style:style style:name="P483" style:family="paragraph" style:parent-style-name="Normal">
      <style:paragraph-properties fo:margin-left="1.27cm"/>
      <style:text-properties fo:font-size="10pt" style:font-size-asian="10pt" style:font-size-complex="11pt"/>
    </style:style>
    <style:style style:name="P484" style:family="paragraph" style:parent-style-name="List_20_Paragraph">
      <style:text-properties fo:font-size="10pt" style:font-size-asian="10pt" style:font-size-complex="11pt"/>
    </style:style>
    <style:style style:name="T484_1" style:family="text">
      <style:text-properties fo:font-size="10pt" style:font-size-asian="10pt" style:font-size-complex="11pt"/>
    </style:style>
    <style:style style:name="T484_2" style:family="text">
      <style:text-properties fo:font-size="10pt" style:font-size-asian="10pt" style:font-size-complex="11pt"/>
    </style:style>
    <style:style style:name="T484_3" style:family="text">
      <style:text-properties fo:font-size="10pt" style:font-size-asian="10pt" style:font-size-complex="11pt"/>
    </style:style>
    <style:style style:name="T484_4" style:family="text">
      <style:text-properties fo:font-size="10pt" style:font-size-asian="10pt" style:font-size-complex="11pt"/>
    </style:style>
    <style:style style:name="P485" style:family="paragraph" style:parent-style-name="Normal"/>
    <style:style style:name="T485_1" style:family="text">
      <style:text-properties fo:font-size="10pt" style:font-size-asian="10pt" style:font-size-complex="11pt"/>
    </style:style>
    <style:style style:name="T485_2" style:family="text">
      <style:text-properties fo:font-size="10pt" style:font-size-asian="10pt" style:font-size-complex="11pt"/>
    </style:style>
    <style:style style:name="P486" style:family="paragraph" style:parent-style-name="Normal">
      <style:text-properties fo:font-size="10pt" style:font-size-asian="10pt" style:font-size-complex="11pt"/>
    </style:style>
    <style:style style:name="P487" style:family="paragraph" style:parent-style-name="Normal"/>
    <style:style style:name="T487_1" style:family="text">
      <style:text-properties fo:font-size="10pt" style:font-size-asian="10pt" style:font-size-complex="11pt"/>
    </style:style>
    <style:style style:name="T487_2" style:family="text">
      <style:text-properties fo:font-size="10pt" style:font-size-asian="10pt" style:font-size-complex="11pt"/>
    </style:style>
    <style:style style:name="T487_3" style:family="text">
      <style:text-properties fo:font-size="10pt" style:font-size-asian="10pt" style:font-size-complex="11pt"/>
    </style:style>
    <style:style style:name="T487_4" style:family="text">
      <style:text-properties fo:font-size="10pt" style:font-size-asian="10pt" style:font-size-complex="11pt"/>
    </style:style>
    <style:style style:name="T487_5" style:family="text">
      <style:text-properties fo:font-size="10pt" style:font-size-asian="10pt" style:font-size-complex="11pt"/>
    </style:style>
    <style:style style:name="T487_6" style:family="text">
      <style:text-properties fo:font-size="10pt" style:font-size-asian="10pt" style:font-size-complex="11pt"/>
    </style:style>
    <style:style style:name="T487_7" style:family="text">
      <style:text-properties fo:font-size="10pt" style:font-size-asian="10pt" style:font-size-complex="11pt"/>
    </style:style>
    <style:style style:name="T487_8" style:family="text">
      <style:text-properties fo:font-size="10pt" style:font-size-asian="10pt" style:font-size-complex="11pt"/>
    </style:style>
    <style:style style:name="P488" style:family="paragraph" style:parent-style-name="Normal">
      <style:text-properties fo:font-size="10pt" style:font-size-asian="10pt" style:font-size-complex="11pt"/>
    </style:style>
    <style:style style:name="P489" style:family="paragraph" style:parent-style-name="Normal"/>
    <style:style style:name="T489_1" style:family="text">
      <style:text-properties fo:font-size="10pt" style:font-size-asian="10pt" style:font-size-complex="11pt"/>
    </style:style>
    <style:style style:name="T489_2" style:family="text">
      <style:text-properties fo:font-size="10pt" style:font-size-asian="10pt" style:font-size-complex="11pt"/>
    </style:style>
    <style:style style:name="T489_3" style:family="text">
      <style:text-properties fo:font-size="10pt" style:font-size-asian="10pt" style:font-size-complex="11pt"/>
    </style:style>
    <style:style style:name="T489_4" style:family="text">
      <style:text-properties fo:font-size="10pt" style:font-size-asian="10pt" style:font-size-complex="11pt"/>
    </style:style>
    <style:style style:name="T489_5" style:family="text">
      <style:text-properties fo:font-size="10pt" style:font-size-asian="10pt" style:font-size-complex="11pt"/>
    </style:style>
    <style:style style:name="P490" style:family="paragraph" style:parent-style-name="Normal">
      <style:text-properties fo:font-size="10pt" style:font-size-asian="10pt" style:font-size-complex="11pt"/>
    </style:style>
    <style:style style:name="P491" style:family="paragraph" style:parent-style-name="Normal"/>
    <style:style style:name="T491_1" style:family="text">
      <style:text-properties fo:font-size="10pt" style:font-size-asian="10pt" style:font-size-complex="11pt"/>
    </style:style>
    <style:style style:name="P492" style:family="paragraph" style:parent-style-name="Normal">
      <style:text-properties fo:font-size="10pt" style:font-size-asian="10pt" style:font-size-complex="11pt"/>
    </style:style>
    <style:style style:name="P493" style:family="paragraph" style:parent-style-name="Normal">
      <style:paragraph-properties fo:text-align="justify"/>
    </style:style>
    <style:style style:name="T493_1" style:family="text">
      <style:text-properties fo:font-size="10pt" style:font-size-asian="10pt" style:font-name-complex="Arial" style:font-size-complex="10pt" fo:font-weight="bold" style:font-weight-asian="bold"/>
    </style:style>
    <style:style style:name="P494" style:family="paragraph" style:parent-style-name="Normal">
      <style:text-properties fo:font-size="10pt" style:font-size-asian="10pt" style:font-size-complex="11pt"/>
    </style:style>
    <style:style style:name="P495" style:family="paragraph" style:parent-style-name="Normal"/>
    <style:style style:name="T495_1" style:family="text">
      <style:text-properties fo:font-size="10pt" style:font-size-asian="10pt" style:font-name-complex="Arial" style:font-size-complex="10pt"/>
    </style:style>
    <style:style style:name="T495_2" style:family="text">
      <style:text-properties fo:font-size="10pt" style:font-size-asian="10pt" style:font-name-complex="Arial" style:font-size-complex="10pt"/>
    </style:style>
    <style:style style:name="T495_3" style:family="text">
      <style:text-properties fo:font-size="10pt" style:font-size-asian="10pt" style:font-name-complex="Arial" style:font-size-complex="10pt"/>
    </style:style>
    <style:style style:name="T495_4" style:family="text">
      <style:text-properties fo:font-size="10pt" style:font-size-asian="10pt" style:font-name-complex="Arial" style:font-size-complex="10pt"/>
    </style:style>
    <style:style style:name="T495_5" style:family="text">
      <style:text-properties fo:font-size="10pt" style:font-size-asian="10pt" style:font-name-complex="Arial" style:font-size-complex="10pt"/>
    </style:style>
    <style:style style:name="T495_6" style:family="text">
      <style:text-properties fo:font-size="10pt" style:font-size-asian="10pt" style:font-name-complex="Arial" style:font-size-complex="10pt"/>
    </style:style>
    <style:style style:name="P496" style:family="paragraph" style:parent-style-name="Normal">
      <style:text-properties fo:font-size="10pt" style:font-size-asian="10pt" style:font-size-complex="11pt"/>
    </style:style>
    <style:style style:name="P497" style:family="paragraph" style:parent-style-name="Normal">
      <style:paragraph-properties fo:break-before="page" fo:line-height="108%" fo:margin-bottom="0.282cm"/>
    </style:style>
    <style:style style:name="Table12" style:family="table">
      <style:table-properties table:align="left" style:width="16.503cm" fo:margin-left="-0.259cm"/>
    </style:style>
    <style:style style:name="Column45" style:family="table-column">
      <style:table-column-properties style:column-width="3.013cm"/>
    </style:style>
    <style:style style:name="Column46" style:family="table-column">
      <style:table-column-properties style:column-width="1.087cm"/>
    </style:style>
    <style:style style:name="Column47" style:family="table-column">
      <style:table-column-properties style:column-width="1.653cm"/>
    </style:style>
    <style:style style:name="Column48" style:family="table-column">
      <style:table-column-properties style:column-width="5.791cm"/>
    </style:style>
    <style:style style:name="Column49" style:family="table-column">
      <style:table-column-properties style:column-width="4.96cm"/>
    </style:style>
    <style:style style:name="Row38" style:family="table-row">
      <style:table-row-properties style:min-row-height="0.863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3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9" style:family="table-row">
      <style:table-row-properties style:min-row-height="0.612cm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line-height="100%" fo:margin-bottom="0cm"/>
    </style:style>
    <style:style style:name="T5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min-row-height="0.609cm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508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50" style:family="table-column">
      <style:table-column-properties style:column-width="7.992cm"/>
    </style:style>
    <style:style style:name="Column51" style:family="table-column">
      <style:table-column-properties style:column-width="4cm"/>
    </style:style>
    <style:style style:name="Column52" style:family="table-column">
      <style:table-column-properties style:column-width="4.501cm"/>
    </style:style>
    <style:style style:name="Row41" style:family="table-row">
      <style:table-row-properties style:min-row-height="0.482cm"/>
    </style:style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1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43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1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44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0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1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522" style:family="paragraph" style:parent-style-name="Normal"/>
    <style:style style:name="T52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23" style:family="paragraph" style:parent-style-name="Normal">
      <style:text-properties fo:font-size="10pt" style:font-size-asian="10pt" style:font-size-complex="11pt"/>
    </style:style>
    <style:style style:name="P524" style:family="paragraph" style:parent-style-name="Normal"/>
    <style:style style:name="T524_1" style:family="text">
      <style:text-properties fo:font-size="10pt" style:font-size-asian="10pt" style:font-size-complex="11pt"/>
    </style:style>
    <style:style style:name="P525" style:family="paragraph" style:parent-style-name="Normal">
      <style:text-properties fo:font-size="10pt" style:font-size-asian="10pt" style:font-size-complex="11pt"/>
    </style:style>
    <style:style style:name="P526" style:family="paragraph" style:parent-style-name="Normal"/>
    <style:style style:name="T526_1" style:family="text">
      <style:text-properties fo:font-size="10pt" style:font-size-asian="10pt" style:font-size-complex="11pt"/>
    </style:style>
    <style:style style:name="T526_2" style:family="text">
      <style:text-properties fo:font-size="10pt" style:font-size-asian="10pt" style:font-size-complex="11pt"/>
    </style:style>
    <style:style style:name="T526_3" style:family="text">
      <style:text-properties fo:font-size="10pt" style:font-size-asian="10pt" style:font-size-complex="11pt" fo:font-weight="bold" style:font-weight-asian="bold" style:font-weight-complex="bold"/>
    </style:style>
    <style:style style:name="T526_4" style:family="text">
      <style:text-properties fo:font-size="10pt" style:font-size-asian="10pt" style:font-size-complex="11pt" fo:font-weight="bold" style:font-weight-asian="bold" style:font-weight-complex="bold"/>
    </style:style>
    <style:style style:name="T526_5" style:family="text">
      <style:text-properties fo:font-size="10pt" style:font-size-asian="10pt" style:font-size-complex="11pt"/>
    </style:style>
    <style:style style:name="T526_6" style:family="text">
      <style:text-properties fo:font-size="10pt" style:font-size-asian="10pt" style:font-size-complex="11pt"/>
    </style:style>
    <style:style style:name="T526_7" style:family="text">
      <style:text-properties fo:font-size="10pt" style:font-size-asian="10pt" style:font-size-complex="11pt"/>
    </style:style>
    <style:style style:name="T526_8" style:family="text">
      <style:text-properties fo:font-size="10pt" style:font-size-asian="10pt" style:font-size-complex="11pt"/>
    </style:style>
    <style:style style:name="P527" style:family="paragraph" style:parent-style-name="Normal">
      <style:text-properties fo:font-size="10pt" style:font-size-asian="10pt" style:font-size-complex="11pt"/>
    </style:style>
    <style:style style:name="P528" style:family="paragraph" style:parent-style-name="Normal"/>
    <style:style style:name="T528_1" style:family="text">
      <style:text-properties fo:font-size="10pt" style:font-size-asian="10pt" style:font-size-complex="11pt"/>
    </style:style>
    <style:style style:name="T528_2" style:family="text">
      <style:text-properties fo:font-size="10pt" style:font-size-asian="10pt" style:font-size-complex="11pt"/>
    </style:style>
    <style:style style:name="T528_3" style:family="text">
      <style:text-properties fo:font-size="10pt" style:font-size-asian="10pt" style:font-size-complex="11pt"/>
    </style:style>
    <style:style style:name="T528_4" style:family="text">
      <style:text-properties fo:font-size="10pt" style:font-size-asian="10pt" style:font-size-complex="11pt" fo:font-weight="bold" style:font-weight-asian="bold" style:font-weight-complex="bold"/>
    </style:style>
    <style:style style:name="T528_5" style:family="text">
      <style:text-properties fo:font-size="10pt" style:font-size-asian="10pt" style:font-size-complex="11pt" fo:font-weight="bold" style:font-weight-asian="bold" style:font-weight-complex="bold"/>
    </style:style>
    <style:style style:name="T528_6" style:family="text">
      <style:text-properties fo:font-size="10pt" style:font-size-asian="10pt" style:font-size-complex="11pt"/>
    </style:style>
    <style:style style:name="P529" style:family="paragraph" style:parent-style-name="Normal">
      <style:text-properties fo:font-size="10pt" style:font-size-asian="10pt" style:font-size-complex="11pt"/>
    </style:style>
    <style:style style:name="P530" style:family="paragraph" style:parent-style-name="Normal"/>
    <style:style style:name="T530_1" style:family="text">
      <style:text-properties fo:font-size="10pt" style:font-size-asian="10pt" style:font-size-complex="11pt"/>
    </style:style>
    <style:style style:name="P531" style:family="paragraph" style:parent-style-name="Normal">
      <style:text-properties fo:font-size="10pt" style:font-size-asian="10pt" style:font-size-complex="11pt"/>
    </style:style>
    <style:style style:name="P532" style:family="paragraph" style:parent-style-name="Normal"/>
    <style:style style:name="T532_1" style:family="text">
      <style:text-properties fo:font-size="10pt" style:font-size-asian="10pt" style:font-size-complex="11pt"/>
    </style:style>
    <style:style style:name="P533" style:family="paragraph" style:parent-style-name="Normal">
      <style:text-properties fo:font-size="10pt" style:font-size-asian="10pt" style:font-size-complex="11pt"/>
    </style:style>
    <style:style style:name="P534" style:family="paragraph" style:parent-style-name="Normal"/>
    <style:style style:name="T534_1" style:family="text">
      <style:text-properties fo:font-size="10pt" style:font-size-asian="10pt" style:font-size-complex="11pt"/>
    </style:style>
    <style:style style:name="T534_2" style:family="text">
      <style:text-properties fo:font-size="10pt" style:font-size-asian="10pt" style:font-size-complex="11pt" fo:font-weight="bold" style:font-weight-asian="bold" style:font-weight-complex="bold"/>
    </style:style>
    <style:style style:name="T534_3" style:family="text">
      <style:text-properties fo:font-size="10pt" style:font-size-asian="10pt" style:font-size-complex="11pt"/>
    </style:style>
    <style:style style:name="T534_4" style:family="text">
      <style:text-properties fo:font-size="10pt" style:font-size-asian="10pt" style:font-size-complex="11pt"/>
    </style:style>
    <style:style style:name="P535" style:family="paragraph" style:parent-style-name="Normal">
      <style:text-properties fo:font-size="10pt" style:font-size-asian="10pt" style:font-size-complex="11pt"/>
    </style:style>
    <style:style style:name="P536" style:family="paragraph" style:parent-style-name="Normal"/>
    <style:style style:name="T536_1" style:family="text">
      <style:text-properties fo:font-size="10pt" style:font-size-asian="10pt" style:font-size-complex="11pt"/>
    </style:style>
    <style:style style:name="P537" style:family="paragraph" style:parent-style-name="Normal">
      <style:text-properties fo:font-size="10pt" style:font-size-asian="10pt" style:font-size-complex="11pt"/>
    </style:style>
    <style:style style:name="T537_1" style:family="text">
      <style:text-properties fo:font-size="10pt" style:font-size-asian="10pt" style:font-size-complex="11pt" fo:font-weight="bold" style:font-weight-asian="bold" style:font-weight-complex="bold"/>
    </style:style>
    <style:style style:name="T537_2" style:family="text">
      <style:text-properties fo:font-size="10pt" style:font-size-asian="10pt" style:font-size-complex="11pt"/>
    </style:style>
    <style:style style:name="T537_3" style:family="text">
      <style:text-properties fo:font-size="10pt" style:font-size-asian="10pt" style:font-size-complex="11pt" fo:font-weight="bold" style:font-weight-asian="bold" style:font-weight-complex="bold"/>
    </style:style>
    <style:style style:name="T537_4" style:family="text">
      <style:text-properties fo:font-size="10pt" style:font-size-asian="10pt" style:font-size-complex="11pt"/>
    </style:style>
    <style:style style:name="P538" style:family="paragraph" style:parent-style-name="Normal">
      <style:text-properties fo:font-size="10pt" style:font-size-asian="10pt" style:font-size-complex="11pt"/>
    </style:style>
    <style:style style:name="T538_1" style:family="text">
      <style:text-properties fo:font-size="10pt" style:font-size-asian="10pt" style:font-size-complex="11pt"/>
    </style:style>
    <style:style style:name="T538_2" style:family="text">
      <style:text-properties fo:font-size="10pt" style:font-size-asian="10pt" style:font-size-complex="11pt" fo:font-weight="bold" style:font-weight-asian="bold" style:font-weight-complex="bold"/>
    </style:style>
    <style:style style:name="T538_3" style:family="text">
      <style:text-properties fo:font-size="10pt" style:font-size-asian="10pt" style:font-size-complex="11pt"/>
    </style:style>
    <style:style style:name="T538_4" style:family="text">
      <style:text-properties fo:font-size="10pt" style:font-size-asian="10pt" style:font-size-complex="11pt" fo:font-weight="bold" style:font-weight-asian="bold" style:font-weight-complex="bold"/>
    </style:style>
    <style:style style:name="T538_5" style:family="text">
      <style:text-properties fo:font-size="10pt" style:font-size-asian="10pt" style:font-size-complex="11pt"/>
    </style:style>
    <style:style style:name="P539" style:family="paragraph" style:parent-style-name="Normal">
      <style:text-properties fo:font-size="10pt" style:font-size-asian="10pt" style:font-size-complex="11pt"/>
    </style:style>
    <style:style style:name="T539_1" style:family="text">
      <style:text-properties fo:font-size="10pt" style:font-size-asian="10pt" style:font-size-complex="11pt"/>
    </style:style>
    <style:style style:name="T539_2" style:family="text">
      <style:text-properties fo:font-size="10pt" style:font-size-asian="10pt" style:font-size-complex="11pt"/>
    </style:style>
    <style:style style:name="T539_3" style:family="text">
      <style:text-properties fo:font-size="10pt" style:font-size-asian="10pt" style:font-size-complex="11pt"/>
    </style:style>
    <style:style style:name="P540" style:family="paragraph" style:parent-style-name="Normal">
      <style:text-properties fo:font-size="10pt" style:font-size-asian="10pt" style:font-size-complex="11pt"/>
    </style:style>
    <style:style style:name="T540_1" style:family="text">
      <style:text-properties fo:font-size="10pt" style:font-size-asian="10pt" style:font-size-complex="11pt"/>
    </style:style>
    <style:style style:name="T540_2" style:family="text">
      <style:text-properties fo:font-size="10pt" style:font-size-asian="10pt" style:font-size-complex="11pt"/>
    </style:style>
    <style:style style:name="T540_3" style:family="text">
      <style:text-properties fo:font-size="10pt" style:font-size-asian="10pt" style:font-size-complex="11pt"/>
    </style:style>
    <style:style style:name="P541" style:family="paragraph" style:parent-style-name="Normal">
      <style:text-properties fo:font-size="10pt" style:font-size-asian="10pt" style:font-size-complex="11pt"/>
    </style:style>
    <style:style style:name="T541_1" style:family="text">
      <style:text-properties fo:font-size="10pt" style:font-size-asian="10pt" style:font-size-complex="11pt"/>
    </style:style>
    <style:style style:name="T541_2" style:family="text">
      <style:text-properties fo:font-size="10pt" style:font-size-asian="10pt" style:font-size-complex="11pt"/>
    </style:style>
    <style:style style:name="T541_3" style:family="text">
      <style:text-properties fo:font-size="10pt" style:font-size-asian="10pt" style:font-size-complex="11pt"/>
    </style:style>
    <style:style style:name="P542" style:family="paragraph" style:parent-style-name="Normal">
      <style:text-properties fo:font-size="10pt" style:font-size-asian="10pt" style:font-size-complex="11pt"/>
    </style:style>
    <style:style style:name="T542_1" style:family="text">
      <style:text-properties fo:font-size="10pt" style:font-size-asian="10pt" style:font-size-complex="11pt"/>
    </style:style>
    <style:style style:name="T542_2" style:family="text">
      <style:text-properties fo:font-size="10pt" style:font-size-asian="10pt" style:font-size-complex="11pt"/>
    </style:style>
    <style:style style:name="T542_3" style:family="text">
      <style:text-properties fo:font-size="10pt" style:font-size-asian="10pt" style:font-size-complex="11pt"/>
    </style:style>
    <style:style style:name="P543" style:family="paragraph" style:parent-style-name="Normal">
      <style:text-properties fo:font-size="10pt" style:font-size-asian="10pt" style:font-size-complex="11pt"/>
    </style:style>
    <style:style style:name="P544" style:family="paragraph" style:parent-style-name="Normal"/>
    <style:style style:name="T544_1" style:family="text">
      <style:text-properties fo:font-size="10pt" style:font-size-asian="10pt" style:font-size-complex="11pt"/>
    </style:style>
    <style:style style:name="T544_2" style:family="text">
      <style:text-properties fo:font-size="10pt" style:font-size-asian="10pt" style:font-size-complex="11pt"/>
    </style:style>
    <style:style style:name="T544_3" style:family="text">
      <style:text-properties fo:font-size="10pt" style:font-size-asian="10pt" style:font-size-complex="11pt"/>
    </style:style>
    <style:style style:name="T544_4" style:family="text">
      <style:text-properties fo:font-size="10pt" style:font-size-asian="10pt" style:font-size-complex="11pt" fo:font-weight="bold" style:font-weight-asian="bold" style:font-weight-complex="bold"/>
    </style:style>
    <style:style style:name="T544_5" style:family="text">
      <style:text-properties fo:font-size="10pt" style:font-size-asian="10pt" style:font-size-complex="11pt"/>
    </style:style>
    <style:style style:name="T544_6" style:family="text">
      <style:text-properties fo:font-size="10pt" style:font-size-asian="10pt" style:font-size-complex="11pt"/>
    </style:style>
    <style:style style:name="P545" style:family="paragraph" style:parent-style-name="List_20_Paragraph">
      <style:text-properties fo:font-size="10pt" style:font-size-asian="10pt" style:font-size-complex="11pt"/>
    </style:style>
    <style:style style:name="T545_1" style:family="text">
      <style:text-properties fo:font-size="10pt" style:font-size-asian="10pt" style:font-size-complex="11pt"/>
    </style:style>
    <style:style style:name="P546" style:family="paragraph" style:parent-style-name="List_20_Paragraph">
      <style:text-properties fo:font-size="10pt" style:font-size-asian="10pt" style:font-size-complex="11pt"/>
    </style:style>
    <style:style style:name="T546_1" style:family="text">
      <style:text-properties fo:font-size="10pt" style:font-size-asian="10pt" style:font-size-complex="11pt"/>
    </style:style>
    <style:style style:name="P547" style:family="paragraph" style:parent-style-name="List_20_Paragraph">
      <style:text-properties fo:font-size="10pt" style:font-size-asian="10pt" style:font-size-complex="11pt"/>
    </style:style>
    <style:style style:name="T547_1" style:family="text">
      <style:text-properties fo:font-size="10pt" style:font-size-asian="10pt" style:font-size-complex="11pt"/>
    </style:style>
    <style:style style:name="P548" style:family="paragraph" style:parent-style-name="List_20_Paragraph">
      <style:text-properties fo:font-size="10pt" style:font-size-asian="10pt" style:font-size-complex="11pt"/>
    </style:style>
    <style:style style:name="T548_1" style:family="text">
      <style:text-properties fo:font-size="10pt" style:font-size-asian="10pt" style:font-size-complex="11pt"/>
    </style:style>
    <style:style style:name="P549" style:family="paragraph" style:parent-style-name="List_20_Paragraph">
      <style:text-properties fo:font-size="10pt" style:font-size-asian="10pt" style:font-size-complex="11pt"/>
    </style:style>
    <style:style style:name="T549_1" style:family="text">
      <style:text-properties fo:font-size="10pt" style:font-size-asian="10pt" style:font-size-complex="11pt"/>
    </style:style>
    <style:style style:name="P550" style:family="paragraph" style:parent-style-name="List_20_Paragraph"/>
    <style:style style:name="P551" style:family="paragraph" style:parent-style-name="Normal"/>
    <style:style style:name="T551_1" style:family="text">
      <style:text-properties fo:font-size="10pt" style:font-size-asian="10pt" style:font-size-complex="11pt" fo:font-weight="bold" style:font-weight-asian="bold"/>
    </style:style>
    <style:style style:name="T551_2" style:family="text">
      <style:text-properties fo:font-size="10pt" style:font-size-asian="10pt" style:font-size-complex="11pt" fo:font-weight="bold" style:font-weight-asian="bold"/>
    </style:style>
    <style:style style:name="T551_3" style:family="text">
      <style:text-properties fo:font-size="10pt" style:font-size-asian="10pt" style:font-size-complex="11pt" fo:font-weight="bold" style:font-weight-asian="bold"/>
    </style:style>
    <style:style style:name="P552" style:family="paragraph" style:parent-style-name="Normal">
      <style:text-properties fo:font-size="10pt" style:font-size-asian="10pt" style:font-size-complex="11pt"/>
    </style:style>
    <style:style style:name="P553" style:family="paragraph" style:parent-style-name="Normal"/>
    <style:style style:name="T553_1" style:family="text">
      <style:text-properties fo:font-size="10pt" style:font-size-asian="10pt" style:font-name-complex="Arial" style:font-size-complex="10pt"/>
    </style:style>
    <style:style style:name="P554" style:family="paragraph" style:parent-style-name="Normal">
      <style:text-properties fo:font-size="10pt" style:font-size-asian="10pt" style:font-size-complex="11pt"/>
    </style:style>
    <style:style style:name="P555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55_1" style:family="text">
      <style:text-properties fo:font-style="normal" style:font-style-asian="normal"/>
    </style:style>
    <style:style style:name="P55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57" style:family="paragraph" style:parent-style-name="Normal"/>
    <style:style style:name="T557_1" style:family="text">
      <style:text-properties fo:font-size="11pt" style:font-size-asian="11pt" style:font-name-complex="Arial" style:font-size-complex="11pt" fo:font-weight="bold" style:font-weight-asian="bold"/>
    </style:style>
    <style:style style:name="P55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59" style:family="paragraph" style:parent-style-name="Normal"/>
    <style:style style:name="T559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559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559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559_4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560" style:family="paragraph" style:parent-style-name="Normal"/>
    <style:style style:name="T560_1" style:family="text">
      <style:text-properties fo:font-size="10pt" style:font-size-asian="10pt" style:font-name-complex="Arial" style:font-size-complex="10pt"/>
    </style:style>
    <style:style style:name="T560_2" style:family="text">
      <style:text-properties fo:font-size="10pt" style:font-size-asian="10pt" style:font-name-complex="Arial" style:font-size-complex="10pt"/>
    </style:style>
    <style:style style:name="T560_3" style:family="text">
      <style:text-properties fo:font-size="10pt" style:font-size-asian="10pt" style:font-name-complex="Arial" style:font-size-complex="10pt"/>
    </style:style>
    <style:style style:name="T560_4" style:family="text">
      <style:text-properties fo:font-size="10pt" style:font-size-asian="10pt" style:font-name-complex="Arial" style:font-size-complex="10pt"/>
    </style:style>
    <style:style style:name="T560_5" style:family="text">
      <style:text-properties fo:font-size="10pt" style:font-size-asian="10pt" style:font-name-complex="Arial" style:font-size-complex="10pt"/>
    </style:style>
    <style:style style:name="P561" style:family="paragraph" style:parent-style-name="Normal">
      <style:paragraph-properties style:line-height-at-least="0.529cm" fo:margin-top="0.494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562" style:family="paragraph" style:parent-style-name="Normal">
      <style:paragraph-properties style:line-height-at-least="0.529cm" fo:margin-top="0.494cm"/>
    </style:style>
    <style:style style:name="T562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563" style:family="paragraph" style:parent-style-name="Normal">
      <style:paragraph-properties fo:margin-top="0.494cm"/>
    </style:style>
    <style:style style:name="T563_1" style:family="text">
      <style:text-properties fo:font-size="10pt" style:font-size-asian="10pt" style:font-name-complex="Arial" style:font-size-complex="10pt" fo:language-asian="en" fo:country-asian="GB"/>
    </style:style>
    <style:style style:name="P564" style:family="paragraph" style:parent-style-name="Normal">
      <style:paragraph-properties fo:margin-top="0.494cm"/>
    </style:style>
    <style:style style:name="T564_1" style:family="text">
      <style:text-properties fo:font-size="10pt" style:font-size-asian="10pt" style:font-name-complex="Arial" style:font-size-complex="10pt" fo:language-asian="en" fo:country-asian="GB"/>
    </style:style>
    <style:style style:name="T564_2" style:family="text">
      <style:text-properties fo:font-size="10pt" style:font-size-asian="10pt" style:font-name-complex="Arial" style:font-size-complex="10pt" fo:language-asian="en" fo:country-asian="GB"/>
    </style:style>
    <style:style style:name="T564_3" style:family="text">
      <style:text-properties fo:font-size="10pt" style:font-size-asian="10pt" style:font-name-complex="Arial" style:font-size-complex="10pt" fo:language-asian="en" fo:country-asian="GB"/>
    </style:style>
    <style:style style:name="T564_4" style:family="text"/>
    <style:style style:name="T564_5" style:family="text" style:parent-style-name="Internet_20_link">
      <style:text-properties fo:font-size="10pt" style:font-size-asian="10pt" style:font-name-complex="Arial" style:font-size-complex="10pt" fo:language-asian="en" fo:country-asian="GB"/>
    </style:style>
    <style:style style:name="T564_6" style:family="text">
      <style:text-properties fo:font-size="10pt" style:font-size-asian="10pt" style:font-size-complex="10pt"/>
    </style:style>
    <style:style style:name="T564_7" style:family="text">
      <style:text-properties fo:font-size="10pt" style:font-size-asian="10pt" style:font-name-complex="Arial" style:font-size-complex="10pt" fo:language-asian="en" fo:country-asian="GB"/>
    </style:style>
    <style:style style:name="P565" style:family="paragraph" style:parent-style-name="Normal">
      <style:paragraph-properties fo:margin-top="0.494cm"/>
    </style:style>
    <style:style style:name="T565_1" style:family="text">
      <style:text-properties fo:font-size="10pt" style:font-size-asian="10pt" style:font-name-complex="Arial" style:font-size-complex="10pt" fo:language-asian="en" fo:country-asian="GB"/>
    </style:style>
    <style:style style:name="T565_2" style:family="text"/>
    <style:style style:name="T565_3" style:family="text" style:parent-style-name="Internet_20_link">
      <style:text-properties fo:font-size="10pt" style:font-name-asian="Calibri" style:font-size-asian="10pt" style:font-name-complex="Arial" style:font-size-complex="10pt"/>
    </style:style>
    <style:style style:name="T565_4" style:family="text">
      <style:text-properties fo:font-size="10pt" style:font-size-asian="10pt" style:font-name-complex="Arial" style:font-size-complex="10pt" fo:language-asian="en" fo:country-asian="GB"/>
    </style:style>
    <style:style style:name="P566" style:family="paragraph" style:parent-style-name="Normal">
      <style:paragraph-properties fo:margin-top="0.494cm"/>
    </style:style>
    <style:style style:name="T566_1" style:family="text">
      <style:text-properties fo:font-size="10pt" style:font-size-asian="10pt" style:font-name-complex="Arial" style:font-size-complex="10pt" fo:language-asian="en" fo:country-asian="GB"/>
    </style:style>
    <style:style style:name="T566_2" style:family="text"/>
    <style:style style:name="T566_3" style:family="text" style:parent-style-name="Internet_20_link">
      <style:text-properties fo:font-size="10pt" style:font-size-asian="10pt" style:font-name-complex="Arial" style:font-size-complex="10pt"/>
    </style:style>
    <style:style style:name="T566_4" style:family="text">
      <style:text-properties fo:font-size="10pt" style:font-size-asian="10pt" style:font-name-complex="Arial" style:font-size-complex="10pt" fo:language-asian="en" fo:country-asian="GB"/>
    </style:style>
    <style:style style:name="T566_5" style:family="text">
      <style:text-properties fo:font-size="10pt" style:font-size-asian="10pt" style:font-name-complex="Arial" style:font-size-complex="10pt" fo:language-asian="en" fo:country-asian="GB"/>
    </style:style>
    <style:style style:name="T566_6" style:family="text">
      <style:text-properties fo:font-size="10pt" style:font-size-asian="10pt" style:font-name-complex="Arial" style:font-size-complex="10pt" fo:language-asian="en" fo:country-asian="GB"/>
    </style:style>
    <style:style style:name="P567" style:family="paragraph" style:parent-style-name="Normal">
      <style:paragraph-properties fo:margin-top="0.494cm"/>
    </style:style>
    <style:style style:name="T567_1" style:family="text">
      <style:text-properties fo:font-size="10pt" style:font-size-asian="10pt" style:font-name-complex="Arial" style:font-size-complex="10pt" fo:language-asian="en" fo:country-asian="GB"/>
    </style:style>
    <style:style style:name="T567_2" style:family="text"/>
    <style:style style:name="T567_3" style:family="text" style:parent-style-name="Internet_20_link">
      <style:text-properties fo:font-size="10pt" style:font-size-asian="10pt" style:font-name-complex="Arial" style:font-size-complex="10pt"/>
    </style:style>
    <style:style style:name="T567_4" style:family="text">
      <style:text-properties fo:font-size="10pt" style:font-size-asian="10pt" style:font-name-complex="Arial" style:font-size-complex="10pt" fo:language-asian="en" fo:country-asian="GB"/>
    </style:style>
    <style:style style:name="T567_5" style:family="text">
      <style:text-properties fo:font-size="10pt" style:font-size-asian="10pt" style:font-name-complex="Arial" style:font-size-complex="10pt" fo:language-asian="en" fo:country-asian="GB"/>
    </style:style>
    <style:style style:name="T567_6" style:family="text">
      <style:text-properties fo:font-size="10pt" style:font-size-asian="10pt" style:font-name-complex="Arial" style:font-size-complex="10pt" fo:language-asian="en" fo:country-asian="GB"/>
    </style:style>
    <style:style style:name="P568" style:family="paragraph" style:parent-style-name="Normal">
      <style:paragraph-properties fo:margin-top="0.494cm"/>
    </style:style>
    <style:style style:name="T568_1" style:family="text">
      <style:text-properties fo:font-size="10pt" style:font-size-asian="10pt" style:font-name-complex="Arial" style:font-size-complex="10pt" fo:language-asian="en" fo:country-asian="GB"/>
    </style:style>
    <style:style style:name="T568_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568_3" style:family="text">
      <style:text-properties fo:font-size="10pt" style:font-size-asian="10pt" style:font-name-complex="Arial" style:font-size-complex="10pt" fo:language-asian="en" fo:country-asian="GB"/>
    </style:style>
    <style:style style:name="T568_4" style:family="text"/>
    <style:style style:name="T568_5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568_6" style:family="text">
      <style:text-properties fo:color="#000000" fo:font-size="10pt" style:font-name-asian="Arial" style:font-size-asian="10pt" style:font-name-complex="Arial" style:font-size-complex="10pt"/>
    </style:style>
    <style:style style:name="T568_7" style:family="text"/>
    <style:style style:name="T568_8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568_9" style:family="text">
      <style:text-properties fo:color="#000000" fo:font-size="10pt" style:font-name-asian="Arial" style:font-size-asian="10pt" style:font-name-complex="Arial" style:font-size-complex="10pt"/>
    </style:style>
    <style:style style:name="T568_10" style:family="text"/>
    <style:style style:name="T568_11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568_12" style:family="text">
      <style:text-properties fo:font-size="10pt" style:font-size-asian="10pt" style:font-name-complex="Arial" style:font-size-complex="10pt"/>
    </style:style>
    <style:style style:name="P569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P570" style:family="paragraph" style:parent-style-name="Normal">
      <style:paragraph-properties fo:margin-top="0.494cm"/>
    </style:style>
    <style:style style:name="T570_1" style:family="text">
      <style:text-properties fo:font-size="10pt" style:font-size-asian="10pt" style:font-name-complex="Arial" style:font-size-complex="10pt" fo:language-asian="en" fo:country-asian="GB"/>
    </style:style>
    <style:style style:name="P571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P572" style:family="paragraph" style:parent-style-name="Normal">
      <style:paragraph-properties style:line-height-at-least="0.529cm" fo:margin-top="0.494cm"/>
    </style:style>
    <style:style style:name="T572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573" style:family="paragraph" style:parent-style-name="Normal">
      <style:paragraph-properties fo:margin-top="0.494cm"/>
    </style:style>
    <style:style style:name="T573_1" style:family="text">
      <style:text-properties fo:font-size="10pt" style:font-size-asian="10pt" style:font-name-complex="Arial" style:font-size-complex="10pt" fo:language-asian="en" fo:country-asian="GB"/>
    </style:style>
    <style:style style:name="T573_2" style:family="text">
      <style:text-properties fo:font-size="10pt" style:font-size-asian="10pt" style:font-name-complex="Arial" style:font-size-complex="10pt" fo:language-asian="en" fo:country-asian="GB"/>
    </style:style>
    <style:style style:name="T573_3" style:family="text">
      <style:text-properties fo:font-size="10pt" style:font-size-asian="10pt" style:font-name-complex="Arial" style:font-size-complex="10pt" fo:language-asian="en" fo:country-asian="GB"/>
    </style:style>
    <style:style style:name="P574" style:family="paragraph" style:parent-style-name="List_20_Paragraph">
      <style:paragraph-properties fo:margin-top="0.494cm"/>
      <style:text-properties fo:font-size="10pt" style:font-size-asian="10pt" style:font-name-complex="Arial"/>
    </style:style>
    <style:style style:name="T574_1" style:family="text">
      <style:text-properties fo:font-size="10pt" style:font-size-asian="10pt" style:font-name-complex="Arial"/>
    </style:style>
    <style:style style:name="T574_2" style:family="text">
      <style:text-properties fo:font-size="10pt" style:font-size-asian="10pt" style:font-name-complex="Arial"/>
    </style:style>
    <style:style style:name="P575" style:family="paragraph" style:parent-style-name="List_20_Paragraph">
      <style:paragraph-properties fo:margin-top="0.494cm"/>
      <style:text-properties fo:font-size="10pt" style:font-size-asian="10pt" style:font-name-complex="Arial"/>
    </style:style>
    <style:style style:name="T575_1" style:family="text">
      <style:text-properties fo:font-size="10pt" style:font-size-asian="10pt" style:font-name-complex="Arial"/>
    </style:style>
    <style:style style:name="T575_2" style:family="text">
      <style:text-properties fo:font-size="10pt" style:font-size-asian="10pt" style:font-name-complex="Arial"/>
    </style:style>
    <style:style style:name="P576" style:family="paragraph" style:parent-style-name="Normal">
      <style:paragraph-properties fo:margin-top="0.494cm"/>
    </style:style>
    <style:style style:name="T576_1" style:family="text">
      <style:text-properties fo:font-size="10pt" style:font-size-asian="10pt" style:font-name-complex="Arial" style:font-size-complex="10pt" fo:language-asian="en" fo:country-asian="GB"/>
    </style:style>
    <style:style style:name="T576_2" style:family="text">
      <style:text-properties fo:font-size="10pt" style:font-size-asian="10pt" style:font-name-complex="Arial" style:font-size-complex="10pt" fo:language-asian="en" fo:country-asian="GB"/>
    </style:style>
    <style:style style:name="T576_3" style:family="text">
      <style:text-properties fo:font-size="10pt" style:font-size-asian="10pt" style:font-name-complex="Arial" style:font-size-complex="10pt" fo:language-asian="en" fo:country-asian="GB"/>
    </style:style>
    <style:style style:name="T576_4" style:family="text">
      <style:text-properties fo:font-size="10pt" style:font-size-asian="10pt" style:font-name-complex="Arial" style:font-size-complex="10pt" fo:language-asian="en" fo:country-asian="GB"/>
    </style:style>
    <style:style style:name="P577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77_1" style:family="text">
      <style:text-properties fo:font-size="10pt" style:font-size-asian="10pt" style:font-name-complex="Arial" style:font-size-complex="10pt" fo:language-asian="en" fo:country-asian="GB"/>
    </style:style>
    <style:style style:name="T577_2" style:family="text">
      <style:text-properties fo:font-size="10pt" style:font-size-asian="10pt" style:font-name-complex="Arial" style:font-size-complex="10pt" fo:language-asian="en" fo:country-asian="GB"/>
    </style:style>
    <style:style style:name="P578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78_1" style:family="text">
      <style:text-properties fo:font-size="10pt" style:font-size-asian="10pt" style:font-name-complex="Arial" style:font-size-complex="10pt" fo:language-asian="en" fo:country-asian="GB"/>
    </style:style>
    <style:style style:name="P579" style:family="paragraph" style:parent-style-name="Normal">
      <style:paragraph-properties style:line-height-at-least="0.529cm" fo:margin-top="0.494cm"/>
    </style:style>
    <style:style style:name="T579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580" style:family="paragraph" style:parent-style-name="Normal">
      <style:paragraph-properties fo:margin-top="0.494cm"/>
    </style:style>
    <style:style style:name="T580_1" style:family="text">
      <style:text-properties fo:font-size="10pt" style:font-size-asian="10pt" style:font-name-complex="Arial" style:font-size-complex="10pt" fo:language-asian="en" fo:country-asian="GB"/>
    </style:style>
    <style:style style:name="P581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81_1" style:family="text">
      <style:text-properties fo:font-size="10pt" style:font-size-asian="10pt" style:font-name-complex="Arial" style:font-size-complex="10pt" fo:language-asian="en" fo:country-asian="GB"/>
    </style:style>
    <style:style style:name="T581_2" style:family="text">
      <style:text-properties fo:font-size="10pt" style:font-size-asian="10pt" style:font-name-complex="Arial" style:font-size-complex="10pt" fo:language-asian="en" fo:country-asian="GB"/>
    </style:style>
    <style:style style:name="T581_3" style:family="text">
      <style:text-properties fo:font-size="10pt" style:font-size-asian="10pt" style:font-name-complex="Arial" style:font-size-complex="10pt" fo:language-asian="en" fo:country-asian="GB"/>
    </style:style>
    <style:style style:name="T581_4" style:family="text">
      <style:text-properties fo:font-size="10pt" style:font-size-asian="10pt" style:font-name-complex="Arial" style:font-size-complex="10pt" fo:language-asian="en" fo:country-asian="GB"/>
    </style:style>
    <style:style style:name="P582" style:family="paragraph" style:parent-style-name="Normal">
      <style:paragraph-properties fo:margin-top="0.494cm"/>
    </style:style>
    <style:style style:name="T582_1" style:family="text">
      <style:text-properties fo:font-size="10pt" style:font-size-asian="10pt" style:font-name-complex="Arial" style:font-size-complex="10pt"/>
    </style:style>
    <style:style style:name="T582_2" style:family="text"/>
    <style:style style:name="T582_3" style:family="text" style:parent-style-name="Internet_20_link">
      <style:text-properties fo:font-size="10pt" style:font-size-asian="10pt" style:font-name-complex="Arial" style:font-size-complex="10pt"/>
    </style:style>
    <style:style style:name="T582_4" style:family="text" style:parent-style-name="Internet_20_link">
      <style:text-properties fo:font-size="10pt" style:font-size-asian="10pt" style:font-name-complex="Arial" style:font-size-complex="10pt"/>
    </style:style>
    <style:style style:name="T582_5" style:family="text">
      <style:text-properties fo:font-size="10pt" style:font-size-asian="10pt" style:font-name-complex="Arial" style:font-size-complex="10pt"/>
    </style:style>
    <style:style style:name="T582_6" style:family="text">
      <style:text-properties fo:font-size="10pt" style:font-size-asian="10pt" style:font-name-complex="Arial" style:font-size-complex="10pt"/>
    </style:style>
    <style:style style:name="T582_7" style:family="text">
      <style:text-properties fo:font-size="10pt" style:font-size-asian="10pt" style:font-name-complex="Arial" style:font-size-complex="10pt"/>
    </style:style>
    <style:style style:name="T582_8" style:family="text">
      <style:text-properties fo:font-size="10pt" style:font-size-asian="10pt" style:font-name-complex="Arial" style:font-size-complex="10pt"/>
    </style:style>
    <style:style style:name="T582_9" style:family="text">
      <style:text-properties fo:font-size="10pt" style:font-size-asian="10pt" style:font-name-complex="Arial" style:font-size-complex="10pt"/>
    </style:style>
    <style:style style:name="T582_10" style:family="text"/>
    <style:style style:name="T582_11" style:family="text" style:parent-style-name="Internet_20_link">
      <style:text-properties fo:font-size="10pt" style:font-size-asian="10pt" style:font-name-complex="Arial" style:font-size-complex="10pt"/>
    </style:style>
    <style:style style:name="T582_12" style:family="text" style:parent-style-name="Internet_20_link">
      <style:text-properties fo:font-size="10pt" style:font-size-asian="10pt" style:font-name-complex="Arial" style:font-size-complex="10pt"/>
    </style:style>
    <style:style style:name="T582_13" style:family="text" style:parent-style-name="Internet_20_link">
      <style:text-properties fo:font-size="10pt" style:font-size-asian="10pt" style:font-name-complex="Arial" style:font-size-complex="10pt"/>
    </style:style>
    <style:style style:name="T582_14" style:family="text">
      <style:text-properties fo:font-size="10pt" style:font-size-asian="10pt" style:font-name-complex="Arial" style:font-size-complex="10pt"/>
    </style:style>
    <style:style style:name="P583" style:family="paragraph" style:parent-style-name="Normal">
      <style:paragraph-properties fo:margin-top="0.494cm" fo:margin-bottom="0.494cm"/>
      <style:text-properties fo:font-size="10pt" style:font-size-asian="10pt" style:font-name-complex="Arial" style:font-size-complex="10pt" fo:language-asian="en" fo:country-asian="GB"/>
    </style:style>
    <style:style style:name="T583_1" style:family="text">
      <style:text-properties fo:font-size="10pt" style:font-size-asian="10pt" style:font-name-complex="Arial" style:font-size-complex="10pt" fo:language-asian="en" fo:country-asian="GB"/>
    </style:style>
    <style:style style:name="T583_2" style:family="text">
      <style:text-properties fo:font-size="10pt" style:font-size-asian="10pt" style:font-name-complex="Arial" style:font-size-complex="10pt" fo:language-asian="en" fo:country-asian="GB"/>
    </style:style>
    <style:style style:name="P584" style:family="paragraph" style:parent-style-name="Normal"/>
    <style:style style:name="T584_1" style:family="text">
      <style:text-properties fo:font-size="10pt" style:font-size-asian="10pt" style:font-name-complex="Arial" style:font-size-complex="10pt"/>
    </style:style>
    <style:style style:name="T584_2" style:family="text">
      <style:text-properties fo:font-size="10pt" style:font-size-asian="10pt" style:font-name-complex="Arial" style:font-size-complex="10pt"/>
    </style:style>
    <style:style style:name="T584_3" style:family="text">
      <style:text-properties fo:font-size="10pt" style:font-size-asian="10pt" style:font-name-complex="Arial" style:font-size-complex="10pt"/>
    </style:style>
    <style:style style:name="T584_4" style:family="text">
      <style:text-properties fo:font-size="10pt" style:font-size-asian="10pt" style:font-name-complex="Arial" style:font-size-complex="10pt"/>
    </style:style>
    <style:style style:name="T584_5" style:family="text">
      <style:text-properties fo:font-size="10pt" style:font-size-asian="10pt" style:font-name-complex="Arial" style:font-size-complex="10pt"/>
    </style:style>
    <style:style style:name="T584_6" style:family="text"/>
    <style:style style:name="T584_7" style:family="text" style:parent-style-name="Internet_20_link">
      <style:text-properties fo:font-size="10pt" style:font-size-asian="10pt" style:font-name-complex="Arial" style:font-size-complex="10pt"/>
    </style:style>
    <style:style style:name="T584_8" style:family="text">
      <style:text-properties fo:font-size="10pt" style:font-size-asian="10pt" style:font-name-complex="Arial" style:font-size-complex="10pt"/>
    </style:style>
    <style:style style:name="T584_9" style:family="text"/>
    <style:style style:name="T584_10" style:family="text" style:parent-style-name="Internet_20_link">
      <style:text-properties fo:font-size="10pt" style:font-size-asian="10pt" style:font-name-complex="Arial" style:font-size-complex="10pt"/>
    </style:style>
    <style:style style:name="T584_11" style:family="text">
      <style:text-properties fo:font-size="10pt" style:font-size-asian="10pt" style:font-name-complex="Arial" style:font-size-complex="10pt"/>
    </style:style>
    <style:style style:name="T584_12" style:family="text"/>
    <style:style style:name="T584_13" style:family="text" style:parent-style-name="Internet_20_link">
      <style:text-properties fo:font-size="10pt" style:font-size-asian="10pt" style:font-name-complex="Arial" style:font-size-complex="10pt"/>
    </style:style>
    <style:style style:name="T584_14" style:family="text">
      <style:text-properties fo:font-size="10pt" style:font-size-asian="10pt" style:font-name-complex="Arial" style:font-size-complex="10pt"/>
    </style:style>
    <style:style style:name="T584_15" style:family="text"/>
    <style:style style:name="T584_16" style:family="text" style:parent-style-name="Internet_20_link">
      <style:text-properties fo:font-size="10pt" style:font-size-asian="10pt" style:font-name-complex="Arial" style:font-size-complex="10pt"/>
    </style:style>
    <style:style style:name="T584_17" style:family="text">
      <style:text-properties fo:font-size="10pt" style:font-size-asian="10pt" style:font-name-complex="Arial" style:font-size-complex="10pt"/>
    </style:style>
    <style:style style:name="P585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85_1" style:family="text">
      <style:text-properties fo:font-size="10pt" style:font-size-asian="10pt" style:font-name-complex="Arial" style:font-size-complex="10pt" fo:language-asian="en" fo:country-asian="GB"/>
    </style:style>
    <style:style style:name="T585_2" style:family="text">
      <style:text-properties fo:font-size="10pt" style:font-size-asian="10pt" style:font-name-complex="Arial" style:font-size-complex="10pt" fo:language-asian="en" fo:country-asian="GB"/>
    </style:style>
    <style:style style:name="T585_3" style:family="text">
      <style:text-properties fo:font-size="10pt" style:font-size-asian="10pt" style:font-name-complex="Arial" style:font-size-complex="10pt" fo:language-asian="en" fo:country-asian="GB"/>
    </style:style>
    <style:style style:name="P586" style:family="paragraph" style:parent-style-name="Normal">
      <style:paragraph-properties style:line-height-at-least="0.529cm" fo:margin-top="0.494cm"/>
    </style:style>
    <style:style style:name="T586_1" style:family="text">
      <style:text-properties fo:font-size="10pt" style:font-size-asian="10pt" style:font-name-complex="Arial" style:font-size-complex="10pt" fo:language-asian="en" fo:country-asian="GB"/>
    </style:style>
    <style:style style:name="T586_2" style:family="text">
      <style:text-properties fo:font-size="10pt" style:font-size-asian="10pt" style:font-name-complex="Arial" style:font-size-complex="10pt" fo:language-asian="en" fo:country-asian="GB"/>
    </style:style>
    <style:style style:name="T586_3" style:family="text">
      <style:text-properties fo:font-size="10pt" style:font-size-asian="10pt" style:font-name-complex="Arial" style:font-size-complex="10pt" fo:language-asian="en" fo:country-asian="GB"/>
    </style:style>
    <style:style style:name="T586_4" style:family="text">
      <style:text-properties fo:font-size="10pt" style:font-size-asian="10pt" style:font-name-complex="Arial" style:font-size-complex="10pt" fo:language-asian="en" fo:country-asian="GB"/>
    </style:style>
    <style:style style:name="P587" style:family="paragraph" style:parent-style-name="Normal">
      <style:paragraph-properties style:line-height-at-least="0.529cm" fo:margin-top="0.494cm"/>
      <style:text-properties fo:font-size="10pt" style:font-size-asian="10pt" style:font-name-complex="Arial" style:font-size-complex="10pt" fo:language-asian="en" fo:country-asian="GB"/>
    </style:style>
    <style:style style:name="P588" style:family="paragraph" style:parent-style-name="Normal">
      <style:paragraph-properties style:line-height-at-least="0.529cm" fo:margin-top="0.494cm"/>
    </style:style>
    <style:style style:name="T588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589" style:family="paragraph" style:parent-style-name="Normal">
      <style:paragraph-properties fo:margin-top="0.494cm"/>
    </style:style>
    <style:style style:name="T589_1" style:family="text">
      <style:text-properties fo:font-size="10pt" style:font-size-asian="10pt" style:font-name-complex="Arial" style:font-size-complex="10pt" fo:language-asian="en" fo:country-asian="GB"/>
    </style:style>
    <style:style style:name="P590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0_1" style:family="text">
      <style:text-properties fo:font-size="10pt" style:font-size-asian="10pt" style:font-name-complex="Arial" style:font-size-complex="10pt" fo:language-asian="en" fo:country-asian="GB"/>
    </style:style>
    <style:style style:name="P591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1_1" style:family="text">
      <style:text-properties fo:font-size="10pt" style:font-size-asian="10pt" style:font-name-complex="Arial" style:font-size-complex="10pt" fo:language-asian="en" fo:country-asian="GB"/>
    </style:style>
    <style:style style:name="P592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2_1" style:family="text">
      <style:text-properties fo:font-size="10pt" style:font-size-asian="10pt" style:font-name-complex="Arial" style:font-size-complex="10pt" fo:language-asian="en" fo:country-asian="GB"/>
    </style:style>
    <style:style style:name="P593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3_1" style:family="text">
      <style:text-properties fo:font-size="10pt" style:font-size-asian="10pt" style:font-name-complex="Arial" style:font-size-complex="10pt" fo:language-asian="en" fo:country-asian="GB"/>
    </style:style>
    <style:style style:name="P594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4_1" style:family="text">
      <style:text-properties fo:font-size="10pt" style:font-size-asian="10pt" style:font-name-complex="Arial" style:font-size-complex="10pt" fo:language-asian="en" fo:country-asian="GB"/>
    </style:style>
    <style:style style:name="P595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5_1" style:family="text">
      <style:text-properties fo:font-size="10pt" style:font-size-asian="10pt" style:font-name-complex="Arial" style:font-size-complex="10pt" fo:language-asian="en" fo:country-asian="GB"/>
    </style:style>
    <style:style style:name="P596" style:family="paragraph" style:parent-style-name="Normal">
      <style:paragraph-properties fo:margin-top="0.494cm"/>
      <style:text-properties fo:font-size="10pt" style:font-size-asian="10pt" style:font-name-complex="Arial" style:font-size-complex="10pt" fo:language-asian="en" fo:country-asian="GB"/>
    </style:style>
    <style:style style:name="T596_1" style:family="text">
      <style:text-properties fo:font-size="10pt" style:font-size-asian="10pt" style:font-name-complex="Arial" style:font-size-complex="10pt" fo:language-asian="en" fo:country-asian="GB"/>
    </style:style>
    <style:style style:name="P597" style:family="paragraph" style:parent-style-name="Normal">
      <style:paragraph-properties style:line-height-at-least="0.529cm" fo:margin-top="0.494cm" fo:margin-bottom="0.494cm"/>
    </style:style>
    <style:style style:name="T597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598" style:family="paragraph" style:parent-style-name="Normal"/>
    <style:style style:name="T598_1" style:family="text">
      <style:text-properties fo:font-size="10pt" style:font-size-asian="10pt" style:font-name-complex="Arial" style:font-size-complex="10pt" fo:language-asian="en" fo:country-asian="GB" style:letter-kerning="true"/>
    </style:style>
    <style:style style:name="P599" style:family="paragraph" style:parent-style-name="Normal">
      <style:text-properties fo:font-size="10pt" style:font-size-asian="10pt" style:font-name-complex="Arial" style:font-size-complex="10pt" fo:language-asian="en" fo:country-asian="GB" style:letter-kerning="true"/>
    </style:style>
    <style:style style:name="T599_1" style:family="text">
      <style:text-properties fo:font-size="10pt" style:font-size-asian="10pt" style:font-name-complex="Arial" style:font-size-complex="10pt" fo:language-asian="en" fo:country-asian="GB" style:letter-kerning="true"/>
    </style:style>
    <style:style style:name="P600" style:family="paragraph" style:parent-style-name="Normal">
      <style:text-properties fo:font-size="10pt" style:font-size-asian="10pt" style:font-name-complex="Arial" style:font-size-complex="10pt" fo:language-asian="en" fo:country-asian="GB" style:letter-kerning="true"/>
    </style:style>
    <style:style style:name="T600_1" style:family="text">
      <style:text-properties fo:font-size="10pt" style:font-size-asian="10pt" style:font-name-complex="Arial" style:font-size-complex="10pt" fo:language-asian="en" fo:country-asian="GB" style:letter-kerning="true"/>
    </style:style>
    <style:style style:name="P601" style:family="paragraph" style:parent-style-name="Normal">
      <style:text-properties fo:font-size="10pt" style:font-size-asian="10pt" style:font-name-complex="Arial" style:font-size-complex="10pt" fo:language-asian="en" fo:country-asian="GB" style:letter-kerning="true"/>
    </style:style>
    <style:style style:name="P602" style:family="paragraph" style:parent-style-name="Normal"/>
    <style:style style:name="T602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602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602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603" style:family="paragraph" style:parent-style-name="Normal"/>
    <style:style style:name="T603_1" style:family="text">
      <style:text-properties fo:font-size="10pt" style:font-size-asian="10pt" style:font-size-complex="10pt" fo:language-asian="en" fo:country-asian="GB" style:letter-kerning="true"/>
    </style:style>
    <style:style style:name="P604" style:family="paragraph" style:parent-style-name="Normal">
      <style:text-properties fo:font-size="10pt" style:font-size-asian="10pt" style:font-size-complex="10pt" fo:language-asian="en" fo:country-asian="GB" style:letter-kerning="true"/>
    </style:style>
    <style:style style:name="P605" style:family="paragraph" style:parent-style-name="Normal"/>
    <style:style style:name="T605_1" style:family="text">
      <style:text-properties fo:font-size="10pt" style:font-size-asian="10pt" style:font-size-complex="10pt" fo:language-asian="en" fo:country-asian="GB" style:letter-kerning="true"/>
    </style:style>
    <style:style style:name="T605_2" style:family="text">
      <style:text-properties fo:font-size="10pt" style:font-size-asian="10pt" style:font-size-complex="10pt" fo:language-asian="en" fo:country-asian="GB" style:letter-kerning="true"/>
    </style:style>
    <style:style style:name="T605_3" style:family="text">
      <style:text-properties fo:font-size="10pt" style:font-size-asian="10pt" style:font-size-complex="10pt" fo:language-asian="en" fo:country-asian="GB" style:letter-kerning="true"/>
    </style:style>
    <style:style style:name="P606" style:family="paragraph" style:parent-style-name="Normal">
      <style:paragraph-properties fo:break-before="page" fo:line-height="108%" fo:margin-bottom="0.282cm"/>
    </style:style>
    <style:style style:name="P607" style:family="paragraph" style:parent-style-name="Normal">
      <style:text-properties fo:font-size="10pt" style:font-size-asian="10pt" style:font-size-complex="11pt"/>
    </style:style>
    <style:style style:name="P60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08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608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609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610" style:family="paragraph" style:parent-style-name="Normal"/>
    <style:style style:name="T610_1" style:family="text">
      <style:text-properties fo:font-size="10pt" style:font-size-asian="10pt" style:font-size-complex="10pt" fo:font-weight="bold" style:font-weight-asian="bold" style:font-weight-complex="bold"/>
    </style:style>
    <style:style style:name="T610_2" style:family="text">
      <style:text-properties fo:font-size="10pt" style:font-size-asian="10pt" style:font-name-complex="Arial" style:font-size-complex="10pt"/>
    </style:style>
    <style:style style:name="P611" style:family="paragraph" style:parent-style-name="Normal">
      <style:text-properties fo:font-size="10pt" style:font-size-asian="10pt" style:font-name-complex="Arial" style:font-size-complex="10pt"/>
    </style:style>
    <style:style style:name="P612" style:family="paragraph" style:parent-style-name="Normal"/>
    <style:style style:name="T612_1" style:family="text">
      <style:text-properties fo:font-size="10pt" style:font-size-asian="10pt" style:font-name-complex="Arial" style:font-size-complex="10pt"/>
    </style:style>
    <style:style style:name="T61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2_3" style:family="text">
      <style:text-properties fo:font-size="10pt" style:font-size-asian="10pt" style:font-name-complex="Arial" style:font-size-complex="10pt"/>
    </style:style>
    <style:style style:name="T612_4" style:family="text">
      <style:text-properties fo:font-size="10pt" style:font-size-asian="10pt" style:font-name-complex="Arial" style:font-size-complex="10pt"/>
    </style:style>
    <style:style style:name="T612_5" style:family="text">
      <style:text-properties fo:font-size="10pt" style:font-size-asian="10pt" style:font-name-complex="Arial" style:font-size-complex="10pt"/>
    </style:style>
    <style:style style:name="P613" style:family="paragraph" style:parent-style-name="Normal">
      <style:text-properties fo:font-size="10pt" style:font-size-asian="10pt" style:font-name-complex="Arial" style:font-size-complex="10pt"/>
    </style:style>
    <style:style style:name="P614" style:family="paragraph" style:parent-style-name="Normal">
      <style:paragraph-properties style:line-height-at-least="0.529cm"/>
    </style:style>
    <style:style style:name="T614_1" style:family="text">
      <style:text-properties fo:font-size="10pt" style:font-size-asian="10pt" style:font-size-complex="10pt"/>
    </style:style>
    <style:style style:name="P615" style:family="paragraph" style:parent-style-name="Normal">
      <style:paragraph-properties style:line-height-at-least="0.529cm"/>
      <style:text-properties fo:font-size="10pt" style:font-size-asian="10pt" style:font-size-complex="10pt" fo:language-asian="en" fo:country-asian="GB" style:letter-kerning="true"/>
    </style:style>
    <style:style style:name="Table14" style:family="table">
      <style:table-properties table:align="left" style:width="16.753cm" fo:margin-left="-0.009cm"/>
    </style:style>
    <style:style style:name="Column53" style:family="table-column">
      <style:table-column-properties style:column-width="2cm" style:use-optimal-column-width="false"/>
    </style:style>
    <style:style style:name="Column54" style:family="table-column">
      <style:table-column-properties style:column-width="3cm" style:use-optimal-column-width="false"/>
    </style:style>
    <style:style style:name="Column55" style:family="table-column">
      <style:table-column-properties style:column-width="2.251cm" style:use-optimal-column-width="false"/>
    </style:style>
    <style:style style:name="Column56" style:family="table-column">
      <style:table-column-properties style:column-width="3cm" style:use-optimal-column-width="false"/>
    </style:style>
    <style:style style:name="Column57" style:family="table-column">
      <style:table-column-properties style:column-width="1.75cm" style:use-optimal-column-width="false"/>
    </style:style>
    <style:style style:name="Column58" style:family="table-column">
      <style:table-column-properties style:column-width="2.752cm" style:use-optimal-column-width="false"/>
    </style:style>
    <style:style style:name="Column59" style:family="table-column">
      <style:table-column-properties style:column-width="2cm" style:use-optimal-column-width="false"/>
    </style:style>
    <style:style style:name="Row45" style:family="table-row">
      <style:table-row-properties style:min-row-height="1.847cm" style:use-optimal-row-height="false"/>
    </style:style>
    <style:style style:name="Cell14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4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4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4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46" style:family="table-row">
      <style:table-row-properties style:min-row-height="0.621cm" style:use-optimal-row-height="fals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cm" fo:margin-right="-0.185cm"/>
    </style:style>
    <style:style style:name="T6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30" style:family="paragraph" style:parent-style-name="Normal">
      <style:paragraph-properties style:line-height-at-least="0.529cm" fo:margin-top="0.494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31" style:family="paragraph" style:parent-style-name="Normal">
      <style:paragraph-properties style:line-height-at-least="0.529cm" fo:margin-top="0.494cm" fo:margin-bottom="0.494cm"/>
    </style:style>
    <style:style style:name="T631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32" style:family="paragraph" style:parent-style-name="Normal"/>
    <style:style style:name="T632_1" style:family="text">
      <style:text-properties fo:font-size="10pt" style:font-size-asian="10pt" style:font-size-complex="10pt"/>
    </style:style>
    <style:style style:name="T632_2" style:family="text">
      <style:text-properties fo:font-size="10pt" style:font-size-asian="10pt" style:font-size-complex="10pt"/>
    </style:style>
    <style:style style:name="T632_3" style:family="text">
      <style:text-properties fo:font-size="10pt" style:font-size-asian="10pt" style:font-size-complex="10pt"/>
    </style:style>
    <style:style style:name="T632_4" style:family="text">
      <style:text-properties fo:font-size="10pt" style:font-size-asian="10pt" style:font-size-complex="10pt"/>
    </style:style>
    <style:style style:name="P633" style:family="paragraph" style:parent-style-name="Normal">
      <style:text-properties fo:font-size="10pt" style:font-size-asian="10pt" style:font-size-complex="10pt"/>
    </style:style>
    <style:style style:name="P634" style:family="paragraph" style:parent-style-name="Normal"/>
    <style:style style:name="T634_1" style:family="text">
      <style:text-properties fo:font-size="10pt" style:font-size-asian="10pt" style:font-size-complex="10pt"/>
    </style:style>
    <style:style style:name="P635" style:family="paragraph" style:parent-style-name="Normal">
      <style:text-properties fo:font-size="10pt" style:font-size-asian="10pt" style:font-size-complex="10pt" fo:language-asian="en" fo:country-asian="GB" style:letter-kerning="true"/>
    </style:style>
    <style:style style:name="P636" style:family="paragraph" style:parent-style-name="Normal"/>
    <style:style style:name="T636_1" style:family="text">
      <style:text-properties fo:font-size="10pt" style:font-size-asian="10pt" style:font-size-complex="10pt"/>
    </style:style>
    <style:style style:name="T636_2" style:family="text">
      <style:text-properties fo:font-size="10pt" style:font-size-asian="10pt" style:font-size-complex="10pt"/>
    </style:style>
    <style:style style:name="T636_3" style:family="text">
      <style:text-properties fo:font-size="10pt" style:font-size-asian="10pt" style:font-size-complex="10pt"/>
    </style:style>
    <style:style style:name="T636_4" style:family="text">
      <style:text-properties fo:font-size="10pt" style:font-size-asian="10pt" style:font-size-complex="10pt"/>
    </style:style>
    <style:style style:name="T636_5" style:family="text">
      <style:text-properties fo:font-size="10pt" style:font-size-asian="10pt" style:font-size-complex="10pt"/>
    </style:style>
    <style:style style:name="T636_6" style:family="text">
      <style:text-properties fo:font-size="10pt" style:font-size-asian="10pt" style:font-size-complex="10pt"/>
    </style:style>
    <style:style style:name="P637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638" style:family="paragraph" style:parent-style-name="Normal"/>
    <style:style style:name="T638_1" style:family="text">
      <style:text-properties fo:font-size="10pt" style:font-size-asian="10pt" style:font-name-complex="Arial" style:font-size-complex="10pt" fo:language-asian="en" fo:country-asian="GB"/>
    </style:style>
    <style:style style:name="P639" style:family="paragraph" style:parent-style-name="Normal">
      <style:paragraph-properties style:line-height-at-least="0.529cm"/>
      <style:text-properties fo:font-size="10pt" style:font-size-asian="10pt" style:font-name-complex="Arial" style:font-size-complex="10pt" fo:language-asian="en" fo:country-asian="GB"/>
    </style:style>
    <style:style style:name="P640" style:family="paragraph" style:parent-style-name="Normal">
      <style:paragraph-properties style:line-height-at-least="0.529cm" fo:margin-top="0.494cm" fo:margin-bottom="0.494cm"/>
    </style:style>
    <style:style style:name="T640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41" style:family="paragraph" style:parent-style-name="Normal"/>
    <style:style style:name="T641_1" style:family="text">
      <style:text-properties fo:font-size="10pt" style:font-size-asian="10pt" style:font-size-complex="10pt"/>
    </style:style>
    <style:style style:name="T641_2" style:family="text">
      <style:text-properties fo:font-size="10pt" style:font-size-asian="10pt" style:font-size-complex="10pt"/>
    </style:style>
    <style:style style:name="T641_3" style:family="text">
      <style:text-properties fo:font-size="10pt" style:font-size-asian="10pt" style:font-size-complex="10pt"/>
    </style:style>
    <style:style style:name="P642" style:family="paragraph" style:parent-style-name="Normal">
      <style:text-properties fo:font-size="10pt" style:font-size-asian="10pt" style:font-size-complex="10pt"/>
    </style:style>
    <style:style style:name="P643" style:family="paragraph" style:parent-style-name="Normal"/>
    <style:style style:name="T643_1" style:family="text">
      <style:text-properties fo:font-size="10pt" style:font-size-asian="10pt" style:font-size-complex="10pt"/>
    </style:style>
    <style:style style:name="T643_2" style:family="text">
      <style:text-properties fo:font-size="10pt" style:font-size-asian="10pt" style:font-size-complex="10pt"/>
    </style:style>
    <style:style style:name="T643_3" style:family="text">
      <style:text-properties fo:font-size="10pt" style:font-size-asian="10pt" style:font-size-complex="10pt"/>
    </style:style>
    <style:style style:name="P644" style:family="paragraph" style:parent-style-name="Normal">
      <style:paragraph-properties style:line-height-at-least="0.529cm"/>
      <style:text-properties fo:font-size="10pt" style:font-size-asian="10pt" style:font-size-complex="10pt"/>
    </style:style>
    <style:style style:name="P645" style:family="paragraph" style:parent-style-name="Normal">
      <style:paragraph-properties style:line-height-at-least="0.529cm" fo:margin-top="0.494cm" fo:margin-bottom="0.494cm"/>
    </style:style>
    <style:style style:name="T645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46" style:family="paragraph" style:parent-style-name="Normal"/>
    <style:style style:name="T646_1" style:family="text">
      <style:text-properties fo:font-size="10pt" style:font-size-asian="10pt" style:font-size-complex="10pt"/>
    </style:style>
    <style:style style:name="T646_2" style:family="text">
      <style:text-properties fo:font-size="10pt" style:font-size-asian="10pt" style:font-size-complex="10pt"/>
    </style:style>
    <style:style style:name="P647" style:family="paragraph" style:parent-style-name="Normal">
      <style:paragraph-properties style:line-height-at-least="0.529cm" fo:margin-top="0.494cm" fo:margin-bottom="0.494cm"/>
    </style:style>
    <style:style style:name="T647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48" style:family="paragraph" style:parent-style-name="Normal"/>
    <style:style style:name="T648_1" style:family="text">
      <style:text-properties fo:font-size="10pt" style:font-size-asian="10pt" style:font-size-complex="10pt"/>
    </style:style>
    <style:style style:name="P649" style:family="paragraph" style:parent-style-name="Normal">
      <style:text-properties fo:font-size="10pt" style:font-size-asian="10pt" style:font-size-complex="10pt" fo:language-asian="en" fo:country-asian="GB" style:letter-kerning="true"/>
    </style:style>
    <style:style style:name="P650" style:family="paragraph" style:parent-style-name="Normal"/>
    <style:style style:name="T650_1" style:family="text">
      <style:text-properties fo:font-size="10pt" style:font-size-asian="10pt" style:font-size-complex="10pt"/>
    </style:style>
    <style:style style:name="T650_2" style:family="text">
      <style:text-properties fo:font-size="10pt" style:font-size-asian="10pt" style:font-size-complex="10pt"/>
    </style:style>
    <style:style style:name="T650_3" style:family="text">
      <style:text-properties fo:font-size="10pt" style:font-size-asian="10pt" style:font-size-complex="10pt"/>
    </style:style>
    <style:style style:name="T650_4" style:family="text">
      <style:text-properties fo:font-size="10pt" style:font-size-asian="10pt" style:font-size-complex="10pt"/>
    </style:style>
    <style:style style:name="T650_5" style:family="text">
      <style:text-properties fo:font-size="10pt" style:font-size-asian="10pt" style:font-size-complex="10pt"/>
    </style:style>
    <style:style style:name="P651" style:family="paragraph" style:parent-style-name="Normal">
      <style:paragraph-properties style:line-height-at-least="0.529cm"/>
      <style:text-properties fo:font-size="10pt" style:font-size-asian="10pt" style:font-size-complex="10pt" fo:language-asian="en" fo:country-asian="GB" style:letter-kerning="true"/>
    </style:style>
    <style:style style:name="P652" style:family="paragraph" style:parent-style-name="Normal">
      <style:paragraph-properties style:line-height-at-least="0.529cm" fo:margin-top="0.494cm" fo:margin-bottom="0.494cm"/>
    </style:style>
    <style:style style:name="T652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53" style:family="paragraph" style:parent-style-name="Normal"/>
    <style:style style:name="T653_1" style:family="text">
      <style:text-properties fo:font-size="10pt" style:font-size-asian="10pt" style:font-size-complex="10pt"/>
    </style:style>
    <style:style style:name="T653_2" style:family="text">
      <style:text-properties fo:font-size="10pt" style:font-size-asian="10pt" style:font-size-complex="10pt"/>
    </style:style>
    <style:style style:name="T653_3" style:family="text">
      <style:text-properties fo:font-size="10pt" style:font-size-asian="10pt" style:font-size-complex="10pt"/>
    </style:style>
    <style:style style:name="T653_4" style:family="text">
      <style:text-properties fo:font-size="10pt" style:font-size-asian="10pt" style:font-size-complex="10pt"/>
    </style:style>
    <style:style style:name="T653_5" style:family="text">
      <style:text-properties fo:font-size="10pt" style:font-size-asian="10pt" style:font-size-complex="10pt"/>
    </style:style>
    <style:style style:name="T653_6" style:family="text">
      <style:text-properties fo:font-size="10pt" style:font-size-asian="10pt" style:font-size-complex="10pt"/>
    </style:style>
    <style:style style:name="T653_7" style:family="text">
      <style:text-properties fo:font-size="10pt" style:font-size-asian="10pt" style:font-size-complex="10pt"/>
    </style:style>
    <style:style style:name="P654" style:family="paragraph" style:parent-style-name="Normal">
      <style:text-properties fo:font-size="10pt" style:font-size-asian="10pt" style:font-size-complex="10pt"/>
    </style:style>
    <style:style style:name="P655" style:family="paragraph" style:parent-style-name="Normal"/>
    <style:style style:name="T655_1" style:family="text">
      <style:text-properties fo:font-size="10pt" style:font-size-asian="10pt" style:font-size-complex="10pt"/>
    </style:style>
    <style:style style:name="T655_2" style:family="text">
      <style:text-properties fo:font-size="10pt" style:font-size-asian="10pt" style:font-size-complex="10pt"/>
    </style:style>
    <style:style style:name="T655_3" style:family="text">
      <style:text-properties fo:font-size="10pt" style:font-size-asian="10pt" style:font-size-complex="10pt"/>
    </style:style>
    <style:style style:name="T655_4" style:family="text">
      <style:text-properties fo:font-size="10pt" style:font-size-asian="10pt" style:font-size-complex="10pt"/>
    </style:style>
    <style:style style:name="T655_5" style:family="text">
      <style:text-properties fo:font-size="10pt" style:font-size-asian="10pt" style:font-size-complex="10pt"/>
    </style:style>
    <style:style style:name="P656" style:family="paragraph" style:parent-style-name="Normal">
      <style:text-properties fo:font-size="10pt" style:font-size-asian="10pt" style:font-size-complex="10pt"/>
    </style:style>
    <style:style style:name="P657" style:family="paragraph" style:parent-style-name="Normal">
      <style:paragraph-properties style:line-height-at-least="0.529cm" fo:margin-top="0.494cm" fo:margin-bottom="0.494cm"/>
    </style:style>
    <style:style style:name="T657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658" style:family="paragraph" style:parent-style-name="Normal"/>
    <style:style style:name="T658_1" style:family="text">
      <style:text-properties fo:font-size="10pt" style:font-size-asian="10pt" style:font-size-complex="10pt"/>
    </style:style>
    <style:style style:name="T658_2" style:family="text">
      <style:text-properties fo:font-size="10pt" style:font-size-asian="10pt" style:font-size-complex="10pt"/>
    </style:style>
    <style:style style:name="P659" style:family="paragraph" style:parent-style-name="Normal">
      <style:text-properties fo:font-size="10pt" style:font-size-asian="10pt" style:font-size-complex="10pt"/>
    </style:style>
    <style:style style:name="P660" style:family="paragraph" style:parent-style-name="Normal"/>
    <style:style style:name="T660_1" style:family="text">
      <style:text-properties fo:font-size="10pt" style:font-size-asian="10pt" style:font-size-complex="10pt"/>
    </style:style>
    <style:style style:name="P661" style:family="paragraph" style:parent-style-name="Normal">
      <style:text-properties fo:font-size="10pt" style:font-size-asian="10pt" style:font-size-complex="10pt" fo:language-asian="en" fo:country-asian="GB" style:letter-kerning="true"/>
    </style:style>
    <style:style style:name="P662" style:family="paragraph" style:parent-style-name="Normal"/>
    <style:style style:name="T662_1" style:family="text">
      <style:text-properties fo:font-size="10pt" style:font-size-asian="10pt" style:font-size-complex="10pt" fo:language-asian="en" fo:country-asian="GB" style:letter-kerning="true"/>
    </style:style>
    <style:style style:name="P663" style:family="paragraph" style:parent-style-name="Normal">
      <style:text-properties fo:font-size="10pt" style:font-size-asian="10pt" style:font-size-complex="10pt" fo:language-asian="en" fo:country-asian="GB" style:letter-kerning="true"/>
    </style:style>
    <style:style style:name="P664" style:family="paragraph" style:parent-style-name="Normal">
      <style:text-properties fo:font-size="10pt" style:font-size-asian="10pt" style:font-size-complex="10pt" style:font-weight-complex="bold"/>
    </style:style>
    <style:style style:name="P66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65_1" style:family="text">
      <style:text-properties fo:font-size="14pt" style:font-size-asian="14pt" style:font-size-complex="11pt" fo:font-weight="bold" style:font-weight-asian="bold"/>
    </style:style>
    <style:style style:name="T665_2" style:family="text">
      <style:text-properties fo:font-size="14pt" style:font-size-asian="14pt" style:font-size-complex="11pt" fo:font-weight="bold" style:font-weight-asian="bold"/>
    </style:style>
    <style:style style:name="T665_3" style:family="text">
      <style:text-properties fo:font-size="14pt" style:font-size-asian="14pt" style:font-size-complex="11pt" fo:font-weight="bold" style:font-weight-asian="bold"/>
    </style:style>
    <style:style style:name="T665_4" style:family="text">
      <style:text-properties fo:font-size="14pt" style:font-size-asian="14pt" style:font-size-complex="11pt" fo:font-weight="bold" style:font-weight-asian="bold"/>
    </style:style>
    <style:style style:name="P66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67" style:family="paragraph" style:parent-style-name="Normal"/>
    <style:style style:name="T667_1" style:family="text">
      <style:text-properties fo:font-size="10pt" style:font-size-asian="10pt" style:font-size-complex="10pt"/>
    </style:style>
    <style:style style:name="T667_2" style:family="text">
      <style:text-properties fo:font-size="10pt" style:font-size-asian="10pt" style:font-size-complex="10pt" style:font-weight-complex="bold"/>
    </style:style>
    <style:style style:name="P668" style:family="paragraph" style:parent-style-name="Normal">
      <style:text-properties fo:font-size="10pt" style:font-size-asian="10pt" style:font-size-complex="10pt" style:font-weight-complex="bold"/>
    </style:style>
    <style:style style:name="P669" style:family="paragraph" style:parent-style-name="Normal"/>
    <style:style style:name="T669_1" style:family="text">
      <style:text-properties fo:font-size="10pt" style:font-size-asian="10pt" style:font-size-complex="10pt"/>
    </style:style>
    <style:style style:name="T669_2" style:family="text">
      <style:text-properties fo:font-size="10pt" style:font-size-asian="10pt" style:font-size-complex="10pt" style:font-weight-complex="bold"/>
    </style:style>
    <style:style style:name="P670" style:family="paragraph" style:parent-style-name="Normal">
      <style:text-properties fo:font-size="10pt" style:font-size-asian="10pt" style:font-size-complex="10pt" fo:language-asian="en" fo:country-asian="GB" style:letter-kerning="true"/>
    </style:style>
    <style:style style:name="P671" style:family="paragraph" style:parent-style-name="Normal"/>
    <style:style style:name="T671_1" style:family="text">
      <style:text-properties fo:font-size="10pt" style:font-size-asian="10pt" style:font-size-complex="10pt"/>
    </style:style>
    <style:style style:name="P672" style:family="paragraph" style:parent-style-name="Normal">
      <style:paragraph-properties fo:break-before="page" fo:line-height="108%"/>
    </style:style>
    <style:style style:name="P673" style:family="paragraph" style:parent-style-name="Subheading">
      <style:paragraph-properties fo:text-align="justify" fo:margin-top="0.423cm"/>
    </style:style>
    <style:style style:name="T673_1" style:family="text">
      <style:text-properties style:font-name-asian="Arial" style:text-underline-style="none"/>
    </style:style>
    <style:style style:name="Table15" style:family="table">
      <style:table-properties table:align="left" style:width="15.744cm" fo:margin-left="0cm"/>
    </style:style>
    <style:style style:name="Column60" style:family="table-column">
      <style:table-column-properties style:column-width="2.623cm" style:use-optimal-column-width="false"/>
    </style:style>
    <style:style style:name="Column61" style:family="table-column">
      <style:table-column-properties style:column-width="2.625cm" style:use-optimal-column-width="false"/>
    </style:style>
    <style:style style:name="Column62" style:family="table-column">
      <style:table-column-properties style:column-width="2.625cm" style:use-optimal-column-width="false"/>
    </style:style>
    <style:style style:name="Column63" style:family="table-column">
      <style:table-column-properties style:column-width="2.623cm" style:use-optimal-column-width="false"/>
    </style:style>
    <style:style style:name="Column64" style:family="table-column">
      <style:table-column-properties style:column-width="2.625cm" style:use-optimal-column-width="false"/>
    </style:style>
    <style:style style:name="Column65" style:family="table-column">
      <style:table-column-properties style:column-width="2.625cm" style:use-optimal-column-width="false"/>
    </style:style>
    <style:style style:name="Row47" style:family="table-row">
      <style:table-row-properties style:use-optimal-row-height="fals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line-height="100%" fo:margin-bottom="0cm"/>
    </style:style>
    <style:style style:name="T674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use-optimal-row-height="fals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line-height="100%" fo:margin-bottom="0cm"/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line-height="100%" fo:margin-bottom="0cm"/>
    </style:style>
    <style:style style:name="T676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cm"/>
    </style:style>
    <style:style style:name="T677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line-height="100%" fo:margin-bottom="0cm"/>
    </style:style>
    <style:style style:name="T678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>
      <style:paragraph-properties fo:line-height="100%" fo:margin-bottom="0cm"/>
    </style:style>
    <style:style style:name="T680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9" style:family="table-row">
      <style:table-row-properties style:use-optimal-row-height="fals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line-height="100%" fo:margin-bottom="0cm"/>
    </style:style>
    <style:style style:name="T686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0" style:family="table-row">
      <style:table-row-properties style:use-optimal-row-height="fals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line-height="100%" fo:margin-bottom="0cm"/>
    </style:style>
    <style:style style:name="T687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3" style:family="paragraph" style:parent-style-name="Normal">
      <style:paragraph-properties fo:line-height="100%" fo:margin-bottom="0cm"/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95" style:family="paragraph" style:parent-style-name="Normal">
      <style:paragraph-properties style:line-height-at-least="0.529cm"/>
      <style:text-properties fo:font-size="10pt" style:font-size-asian="10pt" style:font-size-complex="10pt"/>
    </style:style>
    <style:style style:name="P696" style:family="paragraph" style:parent-style-name="Normal"/>
    <style:style style:name="T696_1" style:family="text">
      <style:text-properties fo:font-size="10pt" style:font-size-asian="10pt" style:font-size-complex="10pt"/>
    </style:style>
    <style:style style:name="P697" style:family="paragraph" style:parent-style-name="Normal">
      <style:text-properties fo:font-size="10pt" style:font-size-asian="10pt" style:font-size-complex="10pt"/>
    </style:style>
    <style:style style:name="P698" style:family="paragraph" style:parent-style-name="Normal"/>
    <style:style style:name="T698_1" style:family="text">
      <style:text-properties fo:font-size="10pt" style:font-size-asian="10pt" style:font-size-complex="10pt"/>
    </style:style>
    <style:style style:name="P699" style:family="paragraph" style:parent-style-name="Normal">
      <style:text-properties fo:font-size="10pt" style:font-size-asian="10pt" style:font-size-complex="10pt"/>
    </style:style>
    <style:style style:name="P700" style:family="paragraph" style:parent-style-name="Normal"/>
    <style:style style:name="T700_1" style:family="text">
      <style:text-properties fo:font-size="10pt" style:font-size-asian="10pt" style:font-size-complex="10pt"/>
    </style:style>
    <style:style style:name="P701" style:family="paragraph" style:parent-style-name="Normal">
      <style:text-properties fo:font-size="10pt" style:font-size-asian="10pt" style:font-size-complex="10pt"/>
    </style:style>
    <style:style style:name="P702" style:family="paragraph" style:parent-style-name="Normal"/>
    <style:style style:name="T702_1" style:family="text">
      <style:text-properties fo:font-size="10pt" style:font-size-asian="10pt" style:font-size-complex="10pt"/>
    </style:style>
    <style:style style:name="P703" style:family="paragraph" style:parent-style-name="Normal">
      <style:text-properties fo:font-size="10pt" style:font-size-asian="10pt"/>
    </style:style>
    <style:style style:name="P704" style:family="paragraph" style:parent-style-name="List_20_Paragraph">
      <style:paragraph-properties fo:margin-bottom="0cm"/>
      <style:text-properties fo:font-size="10pt" style:font-size-asian="10pt"/>
    </style:style>
    <style:style style:name="P70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05_1" style:family="text">
      <style:text-properties fo:font-size="14pt" style:font-size-asian="14pt" style:font-size-complex="11pt" fo:font-weight="bold" style:font-weight-asian="bold"/>
    </style:style>
    <style:style style:name="T705_2" style:family="text">
      <style:text-properties fo:font-size="14pt" style:font-size-asian="14pt" style:font-size-complex="11pt" fo:font-weight="bold" style:font-weight-asian="bold"/>
    </style:style>
    <style:style style:name="T705_3" style:family="text">
      <style:text-properties fo:font-size="14pt" style:font-size-asian="14pt" style:font-size-complex="11pt" fo:font-weight="bold" style:font-weight-asian="bold"/>
    </style:style>
    <style:style style:name="P706" style:family="paragraph" style:parent-style-name="Normal">
      <style:text-properties fo:font-size="10pt" style:font-size-asian="10pt" style:font-size-complex="11pt" style:font-weight-complex="bold"/>
    </style:style>
    <style:style style:name="P707" style:family="paragraph" style:parent-style-name="Normal">
      <style:paragraph-properties fo:text-align="justify"/>
    </style:style>
    <style:style style:name="T707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708" style:family="paragraph" style:parent-style-name="Annotation_20_text"/>
    <style:style style:name="T708_1" style:family="text"/>
    <style:style style:name="T708_2" style:family="text"/>
    <style:style style:name="T708_3" style:family="text"/>
    <style:style style:name="P709" style:family="paragraph" style:parent-style-name="Annotation_20_text"/>
    <style:style style:name="T709_1" style:family="text">
      <style:text-properties fo:language="fr" fo:country="FR"/>
    </style:style>
    <style:style style:name="T709_2" style:family="text">
      <style:text-properties fo:language="fr" fo:country="FR"/>
    </style:style>
    <style:style style:name="T709_3" style:family="text">
      <style:text-properties fo:language="fr" fo:country="FR"/>
    </style:style>
    <style:style style:name="T709_4" style:family="text">
      <style:text-properties fo:language="fr" fo:country="FR"/>
    </style:style>
    <style:style style:name="T709_5" style:family="text">
      <style:text-properties fo:language="fr" fo:country="FR"/>
    </style:style>
    <style:style style:name="P710" style:family="paragraph" style:parent-style-name="Annotation_20_text"/>
    <style:style style:name="T710_1" style:family="text"/>
    <style:style style:name="T710_2" style:family="text"/>
    <style:style style:name="T710_3" style:family="text"/>
    <style:style style:name="P711" style:family="paragraph" style:parent-style-name="Annotation_20_text"/>
    <style:style style:name="T711_1" style:family="text"/>
    <style:style style:name="P712" style:family="paragraph" style:parent-style-name="Annotation_20_text"/>
    <style:style style:name="T712_1" style:family="text"/>
    <style:style style:name="P713" style:family="paragraph" style:parent-style-name="Annotation_20_text"/>
    <style:style style:name="T713_1" style:family="text"/>
    <style:style style:name="P714" style:family="paragraph" style:parent-style-name="Annotation_20_text">
      <style:paragraph-properties fo:text-align="justify"/>
      <style:text-properties fo:color="#000000" style:font-name-complex="Arial"/>
    </style:style>
    <style:style style:name="P715" style:family="paragraph" style:parent-style-name="Annotation_20_text">
      <style:paragraph-properties fo:text-align="justify"/>
    </style:style>
    <style:style style:name="T715_1" style:family="text">
      <style:text-properties fo:color="#000000" style:font-name-complex="Arial" fo:font-weight="bold" style:font-weight-asian="bold" style:font-weight-complex="bold"/>
    </style:style>
    <style:style style:name="P716" style:family="paragraph" style:parent-style-name="Normal"/>
    <style:style style:name="T716_1" style:family="text">
      <style:text-properties fo:font-size="10pt" style:font-size-asian="10pt" style:font-size-complex="10pt"/>
    </style:style>
    <style:style style:name="P717" style:family="paragraph" style:parent-style-name="Normal">
      <style:text-properties fo:font-size="10pt" style:font-size-asian="10pt" style:font-size-complex="10pt"/>
    </style:style>
    <style:style style:name="P718" style:family="paragraph" style:parent-style-name="Normal"/>
    <style:style style:name="T718_1" style:family="text">
      <style:text-properties fo:font-size="10pt" style:font-size-asian="10pt" style:font-size-complex="10pt"/>
    </style:style>
    <style:style style:name="T718_2" style:family="text">
      <style:text-properties fo:font-style="italic" style:font-style-asian="italic" style:font-style-complex="italic" fo:font-size="10pt" style:font-size-asian="10pt" style:font-size-complex="10pt"/>
    </style:style>
    <style:style style:name="T718_3" style:family="text">
      <style:text-properties fo:font-size="10pt" style:font-size-asian="10pt" style:font-size-complex="10pt"/>
    </style:style>
    <style:style style:name="P719" style:family="paragraph" style:parent-style-name="Normal">
      <style:text-properties fo:font-size="10pt" style:font-size-asian="10pt" style:font-size-complex="10pt"/>
    </style:style>
    <style:style style:name="P720" style:family="paragraph" style:parent-style-name="Normal"/>
    <style:style style:name="T720_1" style:family="text">
      <style:text-properties fo:font-size="10pt" style:font-size-asian="10pt" style:font-size-complex="10pt"/>
    </style:style>
    <style:style style:name="P721" style:family="paragraph" style:parent-style-name="Normal">
      <style:paragraph-properties style:line-height-at-least="0.529cm"/>
      <style:text-properties fo:font-size="10pt" style:font-size-asian="10pt" style:font-size-complex="10pt" fo:language-asian="en" fo:country-asian="GB" style:letter-kerning="true"/>
    </style:style>
    <style:style style:name="P722" style:family="paragraph" style:parent-style-name="Annotation_20_text">
      <style:paragraph-properties fo:text-align="justify"/>
    </style:style>
    <style:style style:name="T722_1" style:family="text">
      <style:text-properties fo:color="#000000" style:font-name-complex="Arial" fo:font-weight="bold" style:font-weight-asian="bold" style:font-weight-complex="bold"/>
    </style:style>
    <style:style style:name="P723" style:family="paragraph" style:parent-style-name="Normal"/>
    <style:style style:name="T723_1" style:family="text">
      <style:text-properties fo:font-size="10pt" style:font-size-asian="10pt" style:font-size-complex="10pt"/>
    </style:style>
    <style:style style:name="P724" style:family="paragraph" style:parent-style-name="Normal">
      <style:text-properties fo:font-size="10pt" style:font-size-asian="10pt" style:font-size-complex="10pt"/>
    </style:style>
    <style:style style:name="P725" style:family="paragraph" style:parent-style-name="Normal"/>
    <style:style style:name="T725_1" style:family="text">
      <style:text-properties fo:font-size="10pt" style:font-size-asian="10pt" style:font-size-complex="10pt"/>
    </style:style>
    <style:style style:name="T725_2" style:family="text">
      <style:text-properties fo:font-size="10pt" style:font-size-asian="10pt" style:font-size-complex="10pt" fo:language="fr" fo:country="FR"/>
    </style:style>
    <style:style style:name="T725_3" style:family="text">
      <style:text-properties fo:font-size="10pt" style:font-size-asian="10pt" style:font-size-complex="10pt" fo:language="fr" fo:country="FR"/>
    </style:style>
    <style:style style:name="T725_4" style:family="text">
      <style:text-properties fo:font-size="10pt" style:font-size-asian="10pt" style:font-size-complex="10pt" fo:language="fr" fo:country="FR"/>
    </style:style>
    <style:style style:name="T725_5" style:family="text">
      <style:text-properties fo:font-size="10pt" style:font-size-asian="10pt" style:font-size-complex="10pt" fo:language="fr" fo:country="FR"/>
    </style:style>
    <style:style style:name="T725_6" style:family="text">
      <style:text-properties fo:font-size="10pt" style:font-size-asian="10pt" style:font-size-complex="10pt" fo:language="fr" fo:country="FR"/>
    </style:style>
    <style:style style:name="T725_7" style:family="text">
      <style:text-properties fo:font-size="10pt" style:font-size-asian="10pt" style:font-size-complex="10pt" fo:language="fr" fo:country="FR"/>
    </style:style>
    <style:style style:name="T725_8" style:family="text">
      <style:text-properties fo:font-size="10pt" style:font-size-asian="10pt" style:font-size-complex="10pt" fo:language="fr" fo:country="FR"/>
    </style:style>
    <style:style style:name="T725_9" style:family="text">
      <style:text-properties fo:font-size="10pt" style:font-size-asian="10pt" style:font-size-complex="10pt" fo:language="fr" fo:country="FR"/>
    </style:style>
    <style:style style:name="T725_10" style:family="text">
      <style:text-properties fo:font-size="10pt" style:font-size-asian="10pt" style:font-size-complex="10pt" fo:language="fr" fo:country="FR"/>
    </style:style>
    <style:style style:name="T725_11" style:family="text">
      <style:text-properties fo:font-size="10pt" style:font-size-asian="10pt" style:font-size-complex="10pt" fo:language="fr" fo:country="FR"/>
    </style:style>
    <style:style style:name="T725_12" style:family="text">
      <style:text-properties fo:font-size="10pt" style:font-size-asian="10pt" style:font-size-complex="10pt" fo:language="fr" fo:country="FR"/>
    </style:style>
    <style:style style:name="T725_13" style:family="text">
      <style:text-properties fo:font-size="10pt" style:font-size-asian="10pt" style:font-size-complex="10pt" fo:language="fr" fo:country="FR"/>
    </style:style>
    <style:style style:name="T725_14" style:family="text">
      <style:text-properties fo:font-size="10pt" style:font-size-asian="10pt" style:font-size-complex="10pt" fo:language="fr" fo:country="FR"/>
    </style:style>
    <style:style style:name="P726" style:family="paragraph" style:parent-style-name="Normal">
      <style:text-properties fo:font-size="10pt" style:font-size-asian="10pt" style:font-size-complex="10pt"/>
    </style:style>
    <style:style style:name="T726_1" style:family="text">
      <style:text-properties fo:font-size="10pt" style:font-size-asian="10pt" style:font-size-complex="10pt"/>
    </style:style>
    <style:style style:name="P727" style:family="paragraph" style:parent-style-name="Normal">
      <style:text-properties fo:font-size="10pt" style:font-size-asian="10pt" style:font-size-complex="10pt"/>
    </style:style>
    <style:style style:name="T727_1" style:family="text">
      <style:text-properties fo:font-size="10pt" style:font-size-asian="10pt" style:font-size-complex="10pt"/>
    </style:style>
    <style:style style:name="P728" style:family="paragraph" style:parent-style-name="Normal">
      <style:text-properties fo:font-size="10pt" style:font-size-asian="10pt" style:font-size-complex="10pt"/>
    </style:style>
    <style:style style:name="T728_1" style:family="text">
      <style:text-properties fo:font-size="10pt" style:font-size-asian="10pt" style:font-size-complex="10pt"/>
    </style:style>
    <style:style style:name="P729" style:family="paragraph" style:parent-style-name="Normal">
      <style:text-properties fo:font-size="10pt" style:font-size-asian="10pt" style:font-size-complex="10pt"/>
    </style:style>
    <style:style style:name="P730" style:family="paragraph" style:parent-style-name="Normal"/>
    <style:style style:name="T730_1" style:family="text">
      <style:text-properties fo:font-size="10pt" style:font-size-asian="10pt" style:font-size-complex="10pt"/>
    </style:style>
    <style:style style:name="P731" style:family="paragraph" style:parent-style-name="Normal">
      <style:text-properties fo:font-size="10pt" style:font-size-asian="10pt" style:font-name-complex="Arial" style:font-size-complex="10pt"/>
    </style:style>
    <style:style style:name="P732" style:family="paragraph" style:parent-style-name="Normal"/>
    <style:style style:name="T732_1" style:family="text">
      <style:text-properties fo:font-style="italic" style:font-style-asian="italic" style:font-style-complex="italic" fo:font-size="10pt" style:font-size-asian="10pt" style:font-size-complex="10pt"/>
    </style:style>
    <style:style style:name="T732_2" style:family="text">
      <style:text-properties fo:font-style="italic" style:font-style-asian="italic" style:font-style-complex="italic" fo:font-size="10pt" style:font-size-asian="10pt" style:font-size-complex="10pt"/>
    </style:style>
    <style:style style:name="T732_3" style:family="text">
      <style:text-properties fo:font-style="italic" style:font-style-asian="italic" style:font-style-complex="italic" fo:font-size="10pt" style:font-size-asian="10pt" style:font-size-complex="10pt"/>
    </style:style>
    <style:style style:name="T732_4" style:family="text">
      <style:text-properties fo:font-style="italic" style:font-style-asian="italic" style:font-style-complex="italic" fo:font-size="10pt" style:font-size-asian="10pt" style:font-size-complex="10pt"/>
    </style:style>
    <style:style style:name="T732_5" style:family="text">
      <style:text-properties fo:font-style="italic" style:font-style-asian="italic" style:font-style-complex="italic" fo:font-size="10pt" style:font-size-asian="10pt" style:font-size-complex="10pt"/>
    </style:style>
    <style:style style:name="T732_6" style:family="text">
      <style:text-properties fo:font-style="italic" style:font-style-asian="italic" style:font-style-complex="italic" fo:font-size="10pt" style:font-size-asian="10pt" style:font-size-complex="10pt"/>
    </style:style>
    <style:style style:name="T732_7" style:family="text">
      <style:text-properties fo:font-style="italic" style:font-style-asian="italic" style:font-style-complex="italic" fo:font-size="10pt" style:font-size-asian="10pt" style:font-size-complex="10pt"/>
    </style:style>
    <style:style style:name="T732_8" style:family="text">
      <style:text-properties fo:font-style="italic" style:font-style-asian="italic" style:font-style-complex="italic" fo:font-size="10pt" style:font-size-asian="10pt" style:font-size-complex="10pt"/>
    </style:style>
    <style:style style:name="T732_9" style:family="text">
      <style:text-properties fo:font-style="italic" style:font-style-asian="italic" style:font-style-complex="italic" fo:font-size="10pt" style:font-size-asian="10pt" style:font-size-complex="10pt"/>
    </style:style>
    <style:style style:name="T732_10" style:family="text">
      <style:text-properties fo:font-style="italic" style:font-style-asian="italic" style:font-style-complex="italic" fo:font-size="10pt" style:font-size-asian="10pt" style:font-size-complex="10pt"/>
    </style:style>
    <style:style style:name="T732_11" style:family="text">
      <style:text-properties fo:font-style="italic" style:font-style-asian="italic" style:font-style-complex="italic" fo:font-size="10pt" style:font-size-asian="10pt" style:font-size-complex="10pt"/>
    </style:style>
    <style:style style:name="T732_12" style:family="text">
      <style:text-properties fo:font-style="italic" style:font-style-asian="italic" style:font-style-complex="italic" fo:font-size="10pt" style:font-size-asian="10pt" style:font-size-complex="10pt"/>
    </style:style>
    <style:style style:name="T732_13" style:family="text">
      <style:text-properties fo:font-style="italic" style:font-style-asian="italic" style:font-style-complex="italic" fo:font-size="10pt" style:font-size-asian="10pt" style:font-size-complex="10pt" style:font-weight-complex="bold"/>
    </style:style>
    <style:style style:name="P733" style:family="paragraph" style:parent-style-name="Normal">
      <style:text-properties fo:font-size="11pt" style:font-size-asian="11pt" style:font-name-complex="Arial" style:font-size-complex="11pt"/>
    </style:style>
    <style:style style:name="P734" style:family="paragraph" style:parent-style-name="Normal">
      <style:text-properties fo:font-size="11pt" style:font-size-asian="11pt" style:font-name-complex="Arial" style:font-size-complex="11pt"/>
    </style:style>
    <style:style style:name="Table16" style:family="table">
      <style:table-properties table:align="left" style:width="16.252cm" fo:margin-left="-0.009cm"/>
    </style:style>
    <style:style style:name="Column66" style:family="table-column">
      <style:table-column-properties style:column-width="4.251cm"/>
    </style:style>
    <style:style style:name="Column67" style:family="table-column">
      <style:table-column-properties style:column-width="4cm"/>
    </style:style>
    <style:style style:name="Column68" style:family="table-column">
      <style:table-column-properties style:column-width="3.501cm"/>
    </style:style>
    <style:style style:name="Column69" style:family="table-column">
      <style:table-column-properties style:column-width="4.5cm"/>
    </style:style>
    <style:style style:name="Row51" style:family="table-row"/>
    <style:style style:name="Cell1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line-height="100%" fo:margin-bottom="0cm"/>
    </style:style>
    <style:style style:name="T73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paragraph-properties fo:line-height="100%" fo:margin-bottom="0cm"/>
    </style:style>
    <style:style style:name="T73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7" style:family="paragraph" style:parent-style-name="Normal">
      <style:paragraph-properties fo:line-height="100%" fo:margin-bottom="0cm"/>
    </style:style>
    <style:style style:name="T73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73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line-height="100%" fo:margin-bottom="0cm"/>
    </style:style>
    <style:style style:name="T73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739" style:family="paragraph" style:parent-style-name="Normal"/>
    <style:style style:name="P740" style:family="paragraph" style:parent-style-name="Normal"/>
    <style:style style:name="P741" style:family="paragraph" style:parent-style-name="Normal"/>
    <style:style style:name="P742" style:family="paragraph" style:parent-style-name="Normal"/>
    <style:style style:name="P743" style:family="paragraph" style:parent-style-name="Normal"/>
    <style:style style:name="P744" style:family="paragraph" style:parent-style-name="Normal"/>
    <style:style style:name="P745" style:family="paragraph" style:parent-style-name="Normal"/>
    <style:style style:name="P746" style:family="paragraph" style:parent-style-name="Normal"/>
    <style:style style:name="P747" style:family="paragraph" style:parent-style-name="Normal"/>
    <style:style style:name="P748" style:family="paragraph" style:parent-style-name="Normal"/>
    <style:style style:name="P749" style:family="paragraph" style:parent-style-name="Normal"/>
    <style:style style:name="P750" style:family="paragraph" style:parent-style-name="Normal"/>
    <style:style style:name="P751" style:family="paragraph" style:parent-style-name="Normal"/>
    <style:style style:name="P752" style:family="paragraph" style:parent-style-name="Normal"/>
    <style:style style:name="P753" style:family="paragraph" style:parent-style-name="Normal"/>
    <style:style style:name="P754" style:family="paragraph" style:parent-style-name="Normal"/>
    <style:style style:name="P755" style:family="paragraph" style:parent-style-name="Normal"/>
    <style:style style:name="P756" style:family="paragraph" style:parent-style-name="Normal"/>
    <style:style style:name="P757" style:family="paragraph" style:parent-style-name="Normal"/>
    <style:style style:name="P758" style:family="paragraph" style:parent-style-name="Normal"/>
    <style:style style:name="P759" style:family="paragraph" style:parent-style-name="Normal">
      <style:paragraph-properties fo:break-before="page" fo:line-height="108%" fo:margin-bottom="0.282cm"/>
    </style:style>
    <style:style style:name="P760" style:family="paragraph" style:parent-style-name="Normal"/>
    <style:style style:name="P761" style:family="paragraph" style:parent-style-name="Normal"/>
    <style:style style:name="T761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762" style:family="paragraph" style:parent-style-name="Normal">
      <style:text-properties fo:font-size="11pt" style:font-size-asian="11pt" style:font-name-complex="Arial" style:font-size-complex="11pt"/>
    </style:style>
    <style:style style:name="P763" style:family="paragraph" style:parent-style-name="Normal">
      <style:paragraph-properties fo:keep-with-next="always"/>
    </style:style>
    <style:style style:name="T763_1" style:family="text">
      <style:text-properties fo:font-size="10pt" style:font-name-asian="游明朝" style:font-size-asian="10pt" style:font-name-complex="Arial" style:font-size-complex="10pt" fo:font-weight="bold" style:font-weight-asian="bold" style:font-weight-complex="bold"/>
    </style:style>
    <style:style style:name="T763_2" style:family="text">
      <style:text-properties fo:font-size="10pt" style:font-name-asian="游明朝" style:font-size-asian="10pt" style:font-name-complex="Arial" style:font-size-complex="10pt"/>
    </style:style>
    <style:style style:name="P764" style:family="paragraph" style:parent-style-name="Normal">
      <style:paragraph-properties fo:keep-with-next="always"/>
      <style:text-properties fo:font-size="10pt" style:font-name-asian="游明朝" style:font-size-asian="10pt" style:font-name-complex="Arial" style:font-size-complex="10pt" fo:language-asian="en" fo:country-asian="GB" style:text-underline-style="solid" style:text-underline-color="font-color"/>
    </style:style>
    <style:style style:name="P765" style:family="paragraph" style:parent-style-name="Normal">
      <style:paragraph-properties fo:keep-with-next="always"/>
    </style:style>
    <style:style style:name="T765_1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765_2" style:family="text">
      <style:text-properties fo:font-size="10pt" style:font-name-asian="游明朝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765_3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P766" style:family="paragraph" style:parent-style-name="Normal"/>
    <style:style style:name="T766_1" style:family="text">
      <style:text-properties fo:font-size="10pt" style:font-size-asian="10pt" style:font-name-complex="Arial" style:font-size-complex="10pt"/>
    </style:style>
    <style:style style:name="P767" style:family="paragraph" style:parent-style-name="Normal">
      <style:text-properties fo:font-size="10pt" style:font-size-asian="10pt" style:font-name-complex="Arial" style:font-size-complex="10pt"/>
    </style:style>
    <style:style style:name="P768" style:family="paragraph" style:parent-style-name="Normal">
      <style:paragraph-properties fo:margin-bottom="0.423cm"/>
      <style:text-properties fo:font-size="10pt" style:font-size-asian="10pt" style:font-name-complex="Arial" style:font-size-complex="10pt" fo:language-asian="en" fo:country-asian="GB"/>
    </style:style>
    <style:style style:name="T768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768_2" style:family="text">
      <style:text-properties fo:font-size="10pt" style:font-size-asian="10pt" style:font-name-complex="Arial" style:font-size-complex="10pt" fo:language-asian="en" fo:country-asian="GB"/>
    </style:style>
    <style:style style:name="T768_3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768_4" style:family="text">
      <style:text-properties fo:font-style="italic" style:font-style-asian="italic" fo:font-size="10pt" style:font-size-asian="10pt" style:font-name-complex="Arial" style:font-size-complex="10pt" fo:language-asian="en" fo:country-asian="GB"/>
    </style:style>
    <style:style style:name="T768_5" style:family="text">
      <style:text-properties fo:font-size="10pt" style:font-size-asian="10pt" style:font-name-complex="Arial" style:font-size-complex="10pt" fo:language-asian="en" fo:country-asian="GB"/>
    </style:style>
    <style:style style:name="P769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T769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769_2" style:family="text">
      <style:text-properties fo:font-size="10pt" style:font-size-asian="10pt" style:font-name-complex="Arial" style:font-size-complex="10pt" fo:language-asian="en" fo:country-asian="GB"/>
    </style:style>
    <style:style style:name="T769_3" style:family="text">
      <style:text-properties fo:font-size="10pt" style:font-size-asian="10pt" style:font-name-complex="Arial" style:font-size-complex="10pt" fo:language-asian="en" fo:country-asian="GB"/>
    </style:style>
    <style:style style:name="P770" style:family="paragraph" style:parent-style-name="Normal"/>
    <style:style style:name="T770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770_2" style:family="text">
      <style:text-properties fo:font-size="10pt" style:font-size-asian="10pt" style:font-name-complex="Arial" style:font-size-complex="10pt" fo:language-asian="en" fo:country-asian="GB"/>
    </style:style>
    <style:style style:name="T770_3" style:family="text"/>
    <style:style style:name="T770_4" style:family="text">
      <style:text-properties fo:color="#0563c1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770_5" style:family="text">
      <style:text-properties fo:font-size="10pt" style:font-size-asian="10pt" style:font-name-complex="Arial" style:font-size-complex="10pt" fo:language-asian="en" fo:country-asian="GB"/>
    </style:style>
    <style:style style:name="P771" style:family="paragraph" style:parent-style-name="Normal">
      <style:paragraph-properties fo:margin-left="1.27cm"/>
      <style:text-properties fo:font-size="10pt" style:font-size-asian="10pt" style:font-name-complex="Arial" style:font-size-complex="10pt" fo:language-asian="en" fo:country-asian="GB"/>
    </style:style>
    <style:style style:name="P772" style:family="paragraph" style:parent-style-name="Normal"/>
    <style:style style:name="T772_1" style:family="text">
      <style:text-properties fo:font-size="10pt" style:font-size-asian="10pt" style:font-name-complex="Arial" style:font-size-complex="10pt"/>
    </style:style>
    <style:style style:name="P773" style:family="paragraph" style:parent-style-name="Normal">
      <style:paragraph-properties fo:keep-with-next="always"/>
      <style:text-properties fo:font-size="10pt" style:font-name-asian="游明朝" style:font-size-asian="10pt" style:font-name-complex="Arial" style:font-size-complex="10pt" fo:language-asian="en" fo:country-asian="GB"/>
    </style:style>
    <style:style style:name="P774" style:family="paragraph" style:parent-style-name="Normal">
      <style:paragraph-properties fo:keep-with-next="always"/>
    </style:style>
    <style:style style:name="T774_1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P775" style:family="paragraph" style:parent-style-name="Normal"/>
    <style:style style:name="T775_1" style:family="text">
      <style:text-properties fo:font-size="10pt" style:font-size-asian="10pt" style:font-name-complex="Arial" style:font-size-complex="10pt"/>
    </style:style>
    <style:style style:name="T775_2" style:family="text"/>
    <style:style style:name="T775_3" style:family="text">
      <style:text-properties fo:font-style="italic" style:font-style-asian="italic" style:font-style-complex="italic" fo:color="#0563c1" fo:font-size="10pt" style:font-size-asian="10pt" style:font-name-complex="Arial" style:font-size-complex="10pt" style:text-underline-style="solid" style:text-underline-color="font-color"/>
    </style:style>
    <style:style style:name="T775_4" style:family="text">
      <style:text-properties fo:font-style="italic" style:font-style-asian="italic" fo:color="#0563c1" fo:font-size="10pt" style:font-size-asian="10pt" style:font-name-complex="Arial" style:font-size-complex="10pt" style:text-underline-style="solid" style:text-underline-color="font-color"/>
    </style:style>
    <style:style style:name="T775_5" style:family="text">
      <style:text-properties fo:font-style="italic" style:font-style-asian="italic" style:font-style-complex="italic" fo:color="#0563c1" fo:font-size="10pt" style:font-size-asian="10pt" style:font-name-complex="Arial" style:font-size-complex="10pt" style:text-underline-style="solid" style:text-underline-color="font-color"/>
    </style:style>
    <style:style style:name="T775_6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775_7" style:family="text">
      <style:text-properties fo:font-size="10pt" style:font-size-asian="10pt" style:font-name-complex="Arial" style:font-size-complex="10pt"/>
    </style:style>
    <style:style style:name="T775_8" style:family="text">
      <style:text-properties fo:font-size="10pt" style:font-size-asian="10pt" style:font-name-complex="Arial" style:font-size-complex="10pt"/>
    </style:style>
    <style:style style:name="P776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77" style:family="paragraph" style:parent-style-name="Normal"/>
    <style:style style:name="T777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78" style:family="paragraph" style:parent-style-name="Normal"/>
    <style:style style:name="T778_1" style:family="text">
      <style:text-properties fo:font-size="10pt" style:font-size-asian="10pt" style:font-name-complex="Arial" style:font-size-complex="10pt"/>
    </style:style>
    <style:style style:name="P779" style:family="paragraph" style:parent-style-name="Normal">
      <style:text-properties fo:font-size="10pt" style:font-size-asian="10pt" style:font-name-complex="Arial" style:font-size-complex="10pt"/>
    </style:style>
    <style:style style:name="P780" style:family="paragraph" style:parent-style-name="Normal"/>
    <style:style style:name="T780_1" style:family="text">
      <style:text-properties fo:font-size="10pt" style:font-size-asian="10pt" style:font-name-complex="Arial" style:font-size-complex="10pt" fo:language-asian="en" fo:country-asian="GB"/>
    </style:style>
    <style:style style:name="T780_2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780_3" style:family="text"/>
    <style:style style:name="T780_4" style:family="text">
      <style:text-properties fo:font-style="italic" style:font-style-asian="italic" style:font-style-complex="italic" fo:color="#0563c1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780_5" style:family="text">
      <style:text-properties fo:font-style="italic" style:font-style-asian="italic" style:font-style-complex="italic" fo:font-size="10pt" style:font-size-asian="10pt" style:font-name-complex="Arial" style:font-size-complex="10pt" fo:language-asian="en" fo:country-asian="GB"/>
    </style:style>
    <style:style style:name="T780_6" style:family="text">
      <style:text-properties fo:font-size="10pt" style:font-size-asian="10pt" style:font-name-complex="Arial" style:font-size-complex="10pt" fo:language-asian="en" fo:country-asian="GB"/>
    </style:style>
    <style:style style:name="P781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T781_1" style:family="text">
      <style:text-properties fo:font-size="10pt" style:font-size-asian="10pt" style:font-name-complex="Arial" style:font-size-complex="10pt" fo:language-asian="en" fo:country-asian="GB"/>
    </style:style>
    <style:style style:name="P782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T782_1" style:family="text">
      <style:text-properties fo:font-size="10pt" style:font-size-asian="10pt" style:font-name-complex="Arial" style:font-size-complex="10pt" fo:language-asian="en" fo:country-asian="GB"/>
    </style:style>
    <style:style style:name="P783" style:family="paragraph" style:parent-style-name="Normal">
      <style:text-properties fo:font-size="10pt" style:font-size-asian="10pt" style:font-name-complex="Arial" style:font-size-complex="10pt"/>
    </style:style>
    <style:style style:name="P784" style:family="paragraph" style:parent-style-name="Normal"/>
    <style:style style:name="T784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84_2" style:family="text">
      <style:text-properties fo:font-size="10pt" style:font-size-asian="10pt" style:font-name-complex="Arial" style:font-size-complex="10pt"/>
    </style:style>
    <style:style style:name="T784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84_4" style:family="text">
      <style:text-properties fo:font-style="italic" style:font-style-asian="italic" fo:font-size="10pt" style:font-size-asian="10pt" style:font-name-complex="Arial" style:font-size-complex="10pt"/>
    </style:style>
    <style:style style:name="T784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84_6" style:family="text">
      <style:text-properties fo:font-size="10pt" style:font-size-asian="10pt" style:font-name-complex="Arial" style:font-size-complex="10pt"/>
    </style:style>
    <style:style style:name="T784_7" style:family="text">
      <style:text-properties fo:font-size="10pt" style:font-size-asian="10pt" style:font-name-complex="Arial" style:font-size-complex="10pt"/>
    </style:style>
    <style:style style:name="T784_8" style:family="text">
      <style:text-properties fo:font-size="10pt" style:font-size-asian="10pt" style:font-name-complex="Arial" style:font-size-complex="10pt"/>
    </style:style>
    <style:style style:name="P785" style:family="paragraph" style:parent-style-name="Normal">
      <style:text-properties fo:font-size="10pt" style:font-size-asian="10pt" style:font-name-complex="Arial" style:font-size-complex="10pt"/>
    </style:style>
    <style:style style:name="P786" style:family="paragraph" style:parent-style-name="Normal"/>
    <style:style style:name="T786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86_2" style:family="text">
      <style:text-properties fo:font-size="10pt" style:font-size-asian="10pt" style:font-name-complex="Arial" style:font-size-complex="10pt"/>
    </style:style>
    <style:style style:name="T786_3" style:family="text"/>
    <style:style style:name="T786_4" style:family="text">
      <style:text-properties fo:font-style="italic" style:font-style-asian="italic" fo:color="#0563c1" fo:font-size="10pt" style:font-size-asian="10pt" style:font-name-complex="Arial" style:font-size-complex="10pt" style:text-underline-style="solid" style:text-underline-color="font-color"/>
    </style:style>
    <style:style style:name="T786_5" style:family="text">
      <style:text-properties fo:font-size="10pt" style:font-size-asian="10pt" style:font-name-complex="Arial" style:font-size-complex="10pt"/>
    </style:style>
    <style:style style:name="T786_6" style:family="text"/>
    <style:style style:name="T786_7" style:family="text">
      <style:text-properties fo:font-style="italic" style:font-style-asian="italic" fo:color="#0563c1" fo:font-size="10pt" style:font-size-asian="10pt" style:font-name-complex="Arial" style:font-size-complex="10pt" style:text-underline-style="solid" style:text-underline-color="font-color"/>
    </style:style>
    <style:style style:name="T786_8" style:family="text">
      <style:text-properties fo:font-size="10pt" style:font-size-asian="10pt" style:font-name-complex="Arial" style:font-size-complex="10pt"/>
    </style:style>
    <style:style style:name="T786_9" style:family="text"/>
    <style:style style:name="T786_10" style:family="text">
      <style:text-properties fo:font-style="italic" style:font-style-asian="italic" fo:color="#0563c1" fo:font-size="10pt" style:font-size-asian="10pt" style:font-name-complex="Arial" style:font-size-complex="10pt" style:text-underline-style="solid" style:text-underline-color="font-color"/>
    </style:style>
    <style:style style:name="T786_11" style:family="text">
      <style:text-properties fo:font-style="italic" style:font-style-asian="italic" style:font-style-complex="italic" fo:color="#0563c1" fo:font-size="10pt" style:font-size-asian="10pt" style:font-name-complex="Arial" style:font-size-complex="10pt" style:text-underline-style="solid" style:text-underline-color="font-color"/>
    </style:style>
    <style:style style:name="T786_12" style:family="text">
      <style:text-properties fo:font-size="10pt" style:font-size-asian="10pt" style:font-name-complex="Arial" style:font-size-complex="10pt"/>
    </style:style>
    <style:style style:name="P787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88" style:family="paragraph" style:parent-style-name="Normal"/>
    <style:style style:name="T788_1" style:family="text">
      <style:text-properties fo:font-size="10pt" style:font-size-asian="10pt" style:font-name-complex="Arial" style:font-size-complex="10pt"/>
    </style:style>
    <style:style style:name="P789" style:family="paragraph" style:parent-style-name="Normal">
      <style:text-properties fo:font-size="10pt" style:font-size-asian="10pt" style:font-name-complex="Arial" style:font-size-complex="10pt"/>
    </style:style>
    <style:style style:name="P790" style:family="paragraph" style:parent-style-name="Normal"/>
    <style:style style:name="T790_1" style:family="text">
      <style:text-properties fo:font-size="10pt" style:font-name-asian="Calibri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791" style:family="paragraph" style:parent-style-name="Normal"/>
    <style:style style:name="T791_1" style:family="text">
      <style:text-properties fo:font-size="10pt" style:font-name-asian="Calibri" style:font-size-asian="10pt" style:font-name-complex="Arial" style:font-size-complex="10pt"/>
    </style:style>
    <style:style style:name="T791_2" style:family="text">
      <style:text-properties fo:font-size="10pt" style:font-name-asian="Calibri" style:font-size-asian="10pt" style:font-name-complex="Arial" style:font-size-complex="10pt"/>
    </style:style>
    <style:style style:name="T791_3" style:family="text">
      <style:text-properties fo:font-size="10pt" style:font-name-asian="Calibri" style:font-size-asian="10pt" style:font-name-complex="Arial" style:font-size-complex="10pt"/>
    </style:style>
    <style:style style:name="T791_4" style:family="text">
      <style:text-properties fo:font-style="italic" style:font-style-asian="italic" fo:font-size="10pt" style:font-name-asian="Calibri" style:font-size-asian="10pt" style:font-name-complex="Arial" style:font-size-complex="10pt"/>
    </style:style>
    <style:style style:name="T791_5" style:family="text"/>
    <style:style style:name="T791_6" style:family="text">
      <style:text-properties fo:font-style="italic" style:font-style-asian="italic" fo:color="#0563c1" fo:font-size="10pt" style:font-name-asian="Calibri" style:font-size-asian="10pt" style:font-name-complex="Arial" style:font-size-complex="10pt" style:text-underline-style="solid" style:text-underline-color="font-color"/>
    </style:style>
    <style:style style:name="T791_7" style:family="text">
      <style:text-properties fo:font-style="italic" style:font-style-asian="italic" fo:font-size="10pt" style:font-name-asian="Calibri" style:font-size-asian="10pt" style:font-name-complex="Arial" style:font-size-complex="10pt"/>
    </style:style>
    <style:style style:name="T791_8" style:family="text">
      <style:text-properties fo:font-size="10pt" style:font-name-asian="Calibri" style:font-size-asian="10pt" style:font-name-complex="Arial" style:font-size-complex="10pt"/>
    </style:style>
    <style:style style:name="T791_9" style:family="text">
      <style:text-properties fo:font-size="10pt" style:font-name-asian="Calibri" style:font-size-asian="10pt" style:font-name-complex="Arial" style:font-size-complex="10pt"/>
    </style:style>
    <style:style style:name="P792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793" style:family="paragraph" style:parent-style-name="Normal"/>
    <style:style style:name="T793_1" style:family="text">
      <style:text-properties fo:font-size="10pt" style:font-name-asian="Calibri" style:font-size-asian="10pt" style:font-name-complex="Arial" style:font-size-complex="10pt"/>
    </style:style>
    <style:style style:name="T793_2" style:family="text"/>
    <style:style style:name="T793_3" style:family="text">
      <style:text-properties fo:color="#0563c1" fo:font-size="10pt" style:font-name-asian="游ゴシック Light" style:font-size-asian="10pt" style:font-name-complex="Arial" style:font-size-complex="10pt" style:text-underline-style="solid" style:text-underline-color="font-color"/>
    </style:style>
    <style:style style:name="T793_4" style:family="text">
      <style:text-properties fo:font-size="10pt" style:font-name-asian="游ゴシック Light" style:font-size-asian="10pt" style:font-name-complex="Arial" style:font-size-complex="10pt" fo:font-weight="bold" style:font-weight-asian="bold" style:font-weight-complex="bold"/>
    </style:style>
    <style:style style:name="T793_5" style:family="text">
      <style:text-properties fo:font-size="10pt" style:font-name-asian="游ゴシック Light" style:font-size-asian="10pt" style:font-name-complex="Arial" style:font-size-complex="10pt" style:font-weight-complex="bold"/>
    </style:style>
    <style:style style:name="T793_6" style:family="text">
      <style:text-properties fo:font-size="10pt" style:font-name-asian="游ゴシック Light" style:font-size-asian="10pt" style:font-name-complex="Arial" style:font-size-complex="10pt" style:font-weight-complex="bold"/>
    </style:style>
    <style:style style:name="T793_7" style:family="text">
      <style:text-properties fo:font-size="10pt" style:font-name-asian="游ゴシック Light" style:font-size-asian="10pt" style:font-name-complex="Arial" style:font-size-complex="10pt" style:font-weight-complex="bold"/>
    </style:style>
    <style:style style:name="T793_8" style:family="text">
      <style:text-properties fo:font-size="10pt" style:font-name-asian="Calibri" style:font-size-asian="10pt" style:font-name-complex="Arial" style:font-size-complex="10pt"/>
    </style:style>
    <style:style style:name="T793_9" style:family="text">
      <style:text-properties fo:font-size="10pt" style:font-name-asian="Calibri" style:font-size-asian="10pt" style:font-name-complex="Arial" style:font-size-complex="10pt"/>
    </style:style>
    <style:style style:name="T793_10" style:family="text">
      <style:text-properties fo:font-size="10pt" style:font-name-asian="Calibri" style:font-size-asian="10pt" style:font-name-complex="Arial" style:font-size-complex="10pt"/>
    </style:style>
    <style:style style:name="P794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795" style:family="paragraph" style:parent-style-name="Normal"/>
    <style:style style:name="T795_1" style:family="text">
      <style:text-properties fo:font-size="10pt" style:font-name-asian="Calibri" style:font-size-asian="10pt" style:font-name-complex="Arial" style:font-size-complex="10pt"/>
    </style:style>
    <style:style style:name="T795_2" style:family="text"/>
    <style:style style:name="T795_3" style:family="text">
      <style:text-properties fo:font-style="italic" style:font-style-asian="italic" fo:color="#0563c1" fo:font-size="10pt" style:font-name-asian="Calibri" style:font-size-asian="10pt" style:font-name-complex="Arial" style:font-size-complex="10pt" style:text-underline-style="solid" style:text-underline-color="font-color"/>
    </style:style>
    <style:style style:name="T795_4" style:family="text">
      <style:text-properties fo:color="#0563c1" fo:font-size="10pt" style:font-name-asian="Calibri" style:font-size-asian="10pt" style:font-name-complex="Arial" style:font-size-complex="10pt" style:text-underline-style="solid" style:text-underline-color="font-color"/>
    </style:style>
    <style:style style:name="T795_5" style:family="text">
      <style:text-properties fo:font-size="10pt" style:font-name-asian="Calibri" style:font-size-asian="10pt" style:font-name-complex="Arial" style:font-size-complex="10pt"/>
    </style:style>
    <style:style style:name="T795_6" style:family="text">
      <style:text-properties fo:font-style="italic" style:font-style-asian="italic" style:font-style-complex="italic" fo:font-size="10pt" style:font-name-asian="游ゴシック Light" style:font-size-asian="10pt" style:font-name-complex="Arial" style:font-size-complex="10pt"/>
    </style:style>
    <style:style style:name="T795_7" style:family="text">
      <style:text-properties fo:font-size="10pt" style:font-name-asian="Calibri" style:font-size-asian="10pt" style:font-name-complex="Arial" style:font-size-complex="10pt"/>
    </style:style>
    <style:style style:name="T795_8" style:family="text"/>
    <style:style style:name="T795_9" style:family="text">
      <style:text-properties fo:color="#0563c1" fo:font-size="10pt" style:font-name-asian="Calibri" style:font-size-asian="10pt" style:font-name-complex="Arial" style:font-size-complex="10pt" style:text-underline-style="solid" style:text-underline-color="font-color"/>
    </style:style>
    <style:style style:name="T795_10" style:family="text">
      <style:text-properties fo:font-size="10pt" style:font-name-asian="Calibri" style:font-size-asian="10pt" style:font-name-complex="Arial" style:font-size-complex="10pt"/>
    </style:style>
    <style:style style:name="T795_11" style:family="text"/>
    <style:style style:name="T795_12" style:family="text">
      <style:text-properties fo:color="#0563c1" fo:font-size="10pt" style:font-name-asian="Calibri" style:font-size-asian="10pt" style:font-name-complex="Arial" style:font-size-complex="10pt" style:text-underline-style="solid" style:text-underline-color="font-color"/>
    </style:style>
    <style:style style:name="T795_13" style:family="text">
      <style:text-properties fo:font-size="10pt" style:font-name-asian="Calibri" style:font-size-asian="10pt" style:font-name-complex="Arial" style:font-size-complex="10pt"/>
    </style:style>
    <style:style style:name="P796" style:family="paragraph" style:parent-style-name="Normal">
      <style:text-properties style:text-line-through-style="solid" fo:font-size="10pt" style:font-name-asian="Calibri" style:font-size-asian="10pt" style:font-name-complex="Arial" style:font-size-complex="10pt"/>
    </style:style>
    <style:style style:name="P797" style:family="paragraph" style:parent-style-name="Normal"/>
    <style:style style:name="T797_1" style:family="text">
      <style:text-properties fo:font-size="10pt" style:font-size-asian="10pt" style:font-name-complex="Arial" style:font-size-complex="10pt"/>
    </style:style>
    <style:style style:name="T797_2" style:family="text">
      <style:text-properties fo:font-size="10pt" style:font-size-asian="10pt" style:font-name-complex="Arial" style:font-size-complex="10pt"/>
    </style:style>
    <style:style style:name="T797_3" style:family="text">
      <style:text-properties fo:font-size="10pt" style:font-size-asian="10pt" style:font-name-complex="Arial" style:font-size-complex="10pt"/>
    </style:style>
    <style:style style:name="P798" style:family="paragraph" style:parent-style-name="Normal">
      <style:paragraph-properties fo:keep-with-next="always"/>
      <style:text-properties fo:font-size="10pt" style:font-name-asian="游明朝" style:font-size-asian="10pt" style:font-name-complex="Arial" style:font-size-complex="10pt" fo:language-asian="en" fo:country-asian="GB"/>
    </style:style>
    <style:style style:name="P799" style:family="paragraph" style:parent-style-name="Normal">
      <style:paragraph-properties fo:keep-with-next="always"/>
    </style:style>
    <style:style style:name="T799_1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99_2" style:family="text">
      <style:text-properties fo:font-size="10pt" style:font-name-asian="游明朝" style:font-size-asian="10pt" style:font-name-complex="Arial" style:font-size-complex="10pt" fo:font-weight="bold" style:font-weight-asian="bold" style:font-weight-complex="bold"/>
    </style:style>
    <style:style style:name="T799_3" style:family="text">
      <style:text-properties fo:font-size="10pt" style:font-name-asian="游明朝" style:font-size-asian="10pt" style:font-name-complex="Arial" style:font-size-complex="10pt"/>
    </style:style>
    <style:style style:name="P800" style:family="paragraph" style:parent-style-name="Normal">
      <style:paragraph-properties fo:keep-with-next="always"/>
      <style:text-properties fo:font-size="10pt" style:font-name-asian="游明朝" style:font-size-asian="10pt" style:font-name-complex="Arial" style:font-size-complex="10pt" fo:language-asian="en" fo:country-asian="GB"/>
    </style:style>
    <style:style style:name="P801" style:family="paragraph" style:parent-style-name="Normal">
      <style:paragraph-properties fo:keep-with-next="always"/>
    </style:style>
    <style:style style:name="T801_1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P802" style:family="paragraph" style:parent-style-name="Normal"/>
    <style:style style:name="T802_1" style:family="text">
      <style:text-properties fo:font-size="10pt" style:font-size-asian="10pt" style:font-name-complex="Arial" style:font-size-complex="10pt"/>
    </style:style>
    <style:style style:name="P803" style:family="paragraph" style:parent-style-name="Normal">
      <style:text-properties fo:font-size="10pt" style:font-size-asian="10pt" style:font-name-complex="Arial" style:font-size-complex="10pt"/>
    </style:style>
    <style:style style:name="P804" style:family="paragraph" style:parent-style-name="Normal"/>
    <style:style style:name="T804_1" style:family="text">
      <style:text-properties fo:font-size="10pt" style:font-size-asian="10pt" style:font-name-complex="Arial" style:font-size-complex="10pt"/>
    </style:style>
    <style:style style:name="T804_2" style:family="text"/>
    <style:style style:name="T804_3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04_4" style:family="text">
      <style:text-properties fo:font-style="italic" style:font-style-asian="italic" style:font-style-complex="italic" fo:color="#0563c1" fo:font-size="10pt" style:font-size-asian="10pt" style:font-name-complex="Arial" style:font-size-complex="10pt" style:text-underline-style="solid" style:text-underline-color="font-color"/>
    </style:style>
    <style:style style:name="T804_5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04_6" style:family="text">
      <style:text-properties fo:font-size="10pt" style:font-size-asian="10pt" style:font-name-complex="Arial" style:font-size-complex="10pt"/>
    </style:style>
    <style:style style:name="T804_7" style:family="text"/>
    <style:style style:name="T804_8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04_9" style:family="text">
      <style:text-properties fo:font-size="10pt" style:font-size-asian="10pt" style:font-name-complex="Arial" style:font-size-complex="10pt"/>
    </style:style>
    <style:style style:name="T804_10" style:family="text"/>
    <style:style style:name="T804_11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04_12" style:family="text">
      <style:text-properties fo:font-size="10pt" style:font-size-asian="10pt" style:font-name-complex="Arial" style:font-size-complex="10pt"/>
    </style:style>
    <style:style style:name="T804_13" style:family="text"/>
    <style:style style:name="T804_14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04_15" style:family="text">
      <style:text-properties fo:font-size="10pt" style:font-size-asian="10pt" style:font-name-complex="Arial" style:font-size-complex="10pt"/>
    </style:style>
    <style:style style:name="P805" style:family="paragraph" style:parent-style-name="Normal">
      <style:text-properties fo:font-size="10pt" style:font-size-asian="10pt" style:font-name-complex="Arial" style:font-size-complex="10pt"/>
    </style:style>
    <style:style style:name="P806" style:family="paragraph" style:parent-style-name="Normal"/>
    <style:style style:name="T806_1" style:family="text">
      <style:text-properties fo:font-size="10pt" style:font-size-asian="10pt" style:font-name-complex="Arial" style:font-size-complex="10pt"/>
    </style:style>
    <style:style style:name="T806_2" style:family="text">
      <style:text-properties fo:font-size="10pt" style:font-size-asian="10pt" style:font-name-complex="Arial" style:font-size-complex="10pt"/>
    </style:style>
    <style:style style:name="P807" style:family="paragraph" style:parent-style-name="Normal">
      <style:text-properties fo:font-size="10pt" style:font-size-asian="10pt" style:font-name-complex="Arial" style:font-size-complex="10pt"/>
    </style:style>
    <style:style style:name="P808" style:family="paragraph" style:parent-style-name="Normal"/>
    <style:style style:name="T808_1" style:family="text">
      <style:text-properties fo:font-size="10pt" style:font-size-asian="10pt" style:font-name-complex="Arial" style:font-size-complex="10pt"/>
    </style:style>
    <style:style style:name="T808_2" style:family="text">
      <style:text-properties style:text-position="super 58%" fo:font-size="10pt" style:font-size-asian="10pt" style:font-name-complex="Arial" style:font-size-complex="10pt"/>
    </style:style>
    <style:style style:name="T808_3" style:family="text">
      <style:text-properties fo:font-size="10pt" style:font-size-asian="10pt" style:font-name-complex="Arial" style:font-size-complex="10pt"/>
    </style:style>
    <style:style style:name="T808_4" style:family="text">
      <style:text-properties fo:font-size="10pt" style:font-size-asian="10pt" style:font-name-complex="Arial" style:font-size-complex="10pt"/>
    </style:style>
    <style:style style:name="T808_5" style:family="text">
      <style:text-properties fo:font-size="10pt" style:font-size-asian="10pt" style:font-name-complex="Arial" style:font-size-complex="10pt"/>
    </style:style>
    <style:style style:name="T808_6" style:family="text">
      <style:text-properties fo:font-size="10pt" style:font-size-asian="10pt" style:font-name-complex="Arial" style:font-size-complex="10pt"/>
    </style:style>
    <style:style style:name="T808_7" style:family="text">
      <style:text-properties fo:font-size="10pt" style:font-size-asian="10pt" style:font-name-complex="Arial" style:font-size-complex="10pt"/>
    </style:style>
    <style:style style:name="T808_8" style:family="text">
      <style:text-properties fo:font-size="10pt" style:font-size-asian="10pt" style:font-name-complex="Arial" style:font-size-complex="10pt"/>
    </style:style>
    <style:style style:name="T808_9" style:family="text">
      <style:text-properties fo:font-size="10pt" style:font-size-asian="10pt" style:font-name-complex="Arial" style:font-size-complex="10pt"/>
    </style:style>
    <style:style style:name="T808_10" style:family="text">
      <style:text-properties fo:font-size="10pt" style:font-size-asian="10pt" style:font-name-complex="Arial" style:font-size-complex="10pt"/>
    </style:style>
    <style:style style:name="T808_11" style:family="text">
      <style:text-properties fo:font-size="10pt" style:font-size-asian="10pt" style:font-name-complex="Arial" style:font-size-complex="10pt"/>
    </style:style>
    <style:style style:name="T808_12" style:family="text"/>
    <style:style style:name="T808_13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08_14" style:family="text">
      <style:text-properties fo:font-size="10pt" style:font-size-asian="10pt" style:font-name-complex="Arial" style:font-size-complex="10pt"/>
    </style:style>
    <style:style style:name="P809" style:family="paragraph" style:parent-style-name="Normal">
      <style:text-properties fo:font-size="10pt" style:font-size-asian="10pt" style:font-name-complex="Arial" style:font-size-complex="10pt"/>
    </style:style>
    <style:style style:name="P810" style:family="paragraph" style:parent-style-name="Normal"/>
    <style:style style:name="T810_1" style:family="text">
      <style:text-properties fo:font-size="10pt" style:font-size-asian="10pt" style:font-name-complex="Arial" style:font-size-complex="10pt"/>
    </style:style>
    <style:style style:name="P811" style:family="paragraph" style:parent-style-name="Normal">
      <style:paragraph-properties fo:keep-with-next="always"/>
      <style:text-properties fo:font-size="10pt" style:font-name-asian="游明朝" style:font-size-asian="10pt" style:font-name-complex="Arial" style:font-size-complex="10pt" fo:language-asian="en" fo:country-asian="GB"/>
    </style:style>
    <style:style style:name="P812" style:family="paragraph" style:parent-style-name="Normal">
      <style:paragraph-properties fo:keep-with-next="always"/>
    </style:style>
    <style:style style:name="T812_1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P813" style:family="paragraph" style:parent-style-name="Normal"/>
    <style:style style:name="T813_1" style:family="text">
      <style:text-properties fo:font-size="10pt" style:font-name-asian="Calibri" style:font-size-asian="10pt" style:font-name-complex="Arial" style:font-size-complex="10pt"/>
    </style:style>
    <style:style style:name="T813_2" style:family="text">
      <style:text-properties fo:font-size="10pt" style:font-name-asian="Calibri" style:font-size-asian="10pt" style:font-name-complex="Arial" style:font-size-complex="10pt"/>
    </style:style>
    <style:style style:name="T813_3" style:family="text">
      <style:text-properties fo:font-size="10pt" style:font-name-asian="Calibri" style:font-size-asian="10pt" style:font-name-complex="Arial" style:font-size-complex="10pt"/>
    </style:style>
    <style:style style:name="T813_4" style:family="text">
      <style:text-properties fo:font-size="10pt" style:font-name-asian="Calibri" style:font-size-asian="10pt" style:font-name-complex="Arial" style:font-size-complex="10pt"/>
    </style:style>
    <style:style style:name="T813_5" style:family="text">
      <style:text-properties fo:font-size="10pt" style:font-name-asian="Calibri" style:font-size-asian="10pt" style:font-name-complex="Arial" style:font-size-complex="10pt"/>
    </style:style>
    <style:style style:name="T813_6" style:family="text">
      <style:text-properties fo:font-size="10pt" style:font-name-asian="Calibri" style:font-size-asian="10pt" style:font-name-complex="Arial" style:font-size-complex="10pt"/>
    </style:style>
    <style:style style:name="T813_7" style:family="text">
      <style:text-properties fo:font-size="10pt" style:font-name-asian="Calibri" style:font-size-asian="10pt" style:font-name-complex="Arial" style:font-size-complex="10pt"/>
    </style:style>
    <style:style style:name="P814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15" style:family="paragraph" style:parent-style-name="Normal"/>
    <style:style style:name="T815_1" style:family="text">
      <style:text-properties fo:font-size="10pt" style:font-name-asian="Calibri" style:font-size-asian="10pt" style:font-name-complex="Arial" style:font-size-complex="10pt"/>
    </style:style>
    <style:style style:name="T815_2" style:family="text">
      <style:text-properties fo:font-size="10pt" style:font-name-asian="Calibri" style:font-size-asian="10pt" style:font-name-complex="Arial" style:font-size-complex="10pt"/>
    </style:style>
    <style:style style:name="T815_3" style:family="text">
      <style:text-properties fo:font-size="10pt" style:font-name-asian="Calibri" style:font-size-asian="10pt" style:font-name-complex="Arial" style:font-size-complex="10pt"/>
    </style:style>
    <style:style style:name="T815_4" style:family="text">
      <style:text-properties fo:font-size="10pt" style:font-name-asian="Calibri" style:font-size-asian="10pt" style:font-name-complex="Arial" style:font-size-complex="10pt"/>
    </style:style>
    <style:style style:name="T815_5" style:family="text">
      <style:text-properties fo:font-size="10pt" style:font-name-asian="Calibri" style:font-size-asian="10pt" style:font-name-complex="Arial" style:font-size-complex="10pt"/>
    </style:style>
    <style:style style:name="T815_6" style:family="text">
      <style:text-properties fo:font-size="10pt" style:font-name-asian="Calibri" style:font-size-asian="10pt" style:font-name-complex="Arial" style:font-size-complex="10pt"/>
    </style:style>
    <style:style style:name="T815_7" style:family="text">
      <style:text-properties fo:font-size="10pt" style:font-name-asian="Calibri" style:font-size-asian="10pt" style:font-name-complex="Arial" style:font-size-complex="10pt"/>
    </style:style>
    <style:style style:name="P816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17" style:family="paragraph" style:parent-style-name="Normal"/>
    <style:style style:name="T817_1" style:family="text">
      <style:text-properties fo:font-size="10pt" style:font-name-asian="Calibri" style:font-size-asian="10pt" style:font-name-complex="Arial" style:font-size-complex="10pt"/>
    </style:style>
    <style:style style:name="T817_2" style:family="text">
      <style:text-properties fo:font-size="10pt" style:font-name-asian="Calibri" style:font-size-asian="10pt" style:font-name-complex="Arial" style:font-size-complex="10pt"/>
    </style:style>
    <style:style style:name="T817_3" style:family="text">
      <style:text-properties fo:font-size="10pt" style:font-name-asian="Calibri" style:font-size-asian="10pt" style:font-name-complex="Arial" style:font-size-complex="10pt"/>
    </style:style>
    <style:style style:name="T817_4" style:family="text">
      <style:text-properties fo:font-size="10pt" style:font-name-asian="Calibri" style:font-size-asian="10pt" style:font-name-complex="Arial" style:font-size-complex="10pt"/>
    </style:style>
    <style:style style:name="T817_5" style:family="text">
      <style:text-properties fo:font-size="10pt" style:font-name-asian="Calibri" style:font-size-asian="10pt" style:font-name-complex="Arial" style:font-size-complex="10pt"/>
    </style:style>
    <style:style style:name="T817_6" style:family="text">
      <style:text-properties fo:font-size="10pt" style:font-name-asian="Calibri" style:font-size-asian="10pt" style:font-name-complex="Arial" style:font-size-complex="10pt"/>
    </style:style>
    <style:style style:name="T817_7" style:family="text">
      <style:text-properties fo:font-size="10pt" style:font-name-asian="Calibri" style:font-size-asian="10pt" style:font-name-complex="Arial" style:font-size-complex="10pt"/>
    </style:style>
    <style:style style:name="T817_8" style:family="text">
      <style:text-properties fo:font-size="10pt" style:font-name-asian="Calibri" style:font-size-asian="10pt" style:font-name-complex="Arial" style:font-size-complex="10pt"/>
    </style:style>
    <style:style style:name="T817_9" style:family="text">
      <style:text-properties fo:font-size="10pt" style:font-name-asian="Calibri" style:font-size-asian="10pt" style:font-name-complex="Arial" style:font-size-complex="10pt"/>
    </style:style>
    <style:style style:name="T817_10" style:family="text">
      <style:text-properties fo:font-size="10pt" style:font-name-asian="Calibri" style:font-size-asian="10pt" style:font-name-complex="Arial" style:font-size-complex="10pt"/>
    </style:style>
    <style:style style:name="P818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19" style:family="paragraph" style:parent-style-name="Normal"/>
    <style:style style:name="T819_1" style:family="text">
      <style:text-properties fo:font-size="10pt" style:font-name-asian="Calibri" style:font-size-asian="10pt" style:font-name-complex="Arial" style:font-size-complex="10pt"/>
    </style:style>
    <style:style style:name="T819_2" style:family="text">
      <style:text-properties fo:font-size="10pt" style:font-name-asian="Calibri" style:font-size-asian="10pt" style:font-name-complex="Arial" style:font-size-complex="10pt"/>
    </style:style>
    <style:style style:name="T819_3" style:family="text">
      <style:text-properties fo:font-size="10pt" style:font-name-asian="Calibri" style:font-size-asian="10pt" style:font-name-complex="Arial" style:font-size-complex="10pt"/>
    </style:style>
    <style:style style:name="T819_4" style:family="text">
      <style:text-properties fo:font-size="10pt" style:font-name-asian="Calibri" style:font-size-asian="10pt" style:font-name-complex="Arial" style:font-size-complex="10pt"/>
    </style:style>
    <style:style style:name="T819_5" style:family="text">
      <style:text-properties fo:font-size="10pt" style:font-name-asian="Calibri" style:font-size-asian="10pt" style:font-name-complex="Arial" style:font-size-complex="10pt"/>
    </style:style>
    <style:style style:name="T819_6" style:family="text">
      <style:text-properties fo:font-size="10pt" style:font-name-asian="Calibri" style:font-size-asian="10pt" style:font-name-complex="Arial" style:font-size-complex="10pt"/>
    </style:style>
    <style:style style:name="T819_7" style:family="text">
      <style:text-properties fo:font-size="10pt" style:font-name-asian="Calibri" style:font-size-asian="10pt" style:font-name-complex="Arial" style:font-size-complex="10pt"/>
    </style:style>
    <style:style style:name="T819_8" style:family="text">
      <style:text-properties fo:font-size="10pt" style:font-name-asian="Calibri" style:font-size-asian="10pt" style:font-name-complex="Arial" style:font-size-complex="10pt"/>
    </style:style>
    <style:style style:name="T819_9" style:family="text">
      <style:text-properties fo:font-size="10pt" style:font-name-asian="Calibri" style:font-size-asian="10pt" style:font-name-complex="Arial" style:font-size-complex="10pt"/>
    </style:style>
    <style:style style:name="T819_10" style:family="text">
      <style:text-properties fo:font-size="10pt" style:font-name-asian="Calibri" style:font-size-asian="10pt" style:font-name-complex="Arial" style:font-size-complex="10pt"/>
    </style:style>
    <style:style style:name="T819_11" style:family="text">
      <style:text-properties fo:font-size="10pt" style:font-name-asian="Calibri" style:font-size-asian="10pt" style:font-name-complex="Arial" style:font-size-complex="10pt"/>
    </style:style>
    <style:style style:name="P820" style:family="paragraph" style:parent-style-name="Normal">
      <style:paragraph-properties fo:keep-with-next="always"/>
    </style:style>
    <style:style style:name="T820_1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P821" style:family="paragraph" style:parent-style-name="Normal">
      <style:paragraph-properties fo:keep-with-next="always"/>
    </style:style>
    <style:style style:name="T821_1" style:family="text">
      <style:text-properties fo:font-size="10pt" style:font-name-asian="游明朝" style:font-size-asian="10pt" style:font-name-complex="Arial" style:font-size-complex="10pt" fo:font-weight="bold" style:font-weight-asian="bold" style:font-weight-complex="bold"/>
    </style:style>
    <style:style style:name="T821_2" style:family="text">
      <style:text-properties fo:font-size="10pt" style:font-name-asian="游明朝" style:font-size-asian="10pt" style:font-name-complex="Arial" style:font-size-complex="10pt"/>
    </style:style>
    <style:style style:name="P822" style:family="paragraph" style:parent-style-name="Normal">
      <style:paragraph-properties fo:keep-with-next="always"/>
      <style:text-properties fo:font-size="10pt" style:font-name-asian="游明朝" style:font-size-asian="10pt" style:font-name-complex="Arial" style:font-size-complex="10pt"/>
    </style:style>
    <style:style style:name="P823" style:family="paragraph" style:parent-style-name="Normal"/>
    <style:style style:name="T823_1" style:family="text">
      <style:text-properties fo:font-size="10pt" style:font-name-asian="Calibri" style:font-size-asian="10pt" style:font-name-complex="Arial" style:font-size-complex="10pt"/>
    </style:style>
    <style:style style:name="P824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25" style:family="paragraph" style:parent-style-name="Normal"/>
    <style:style style:name="T825_1" style:family="text">
      <style:text-properties fo:font-size="10pt" style:font-name-asian="Calibri" style:font-size-asian="10pt" style:font-name-complex="Arial" style:font-size-complex="10pt"/>
    </style:style>
    <style:style style:name="T825_2" style:family="text">
      <style:text-properties fo:font-size="10pt" style:font-name-asian="Calibri" style:font-size-asian="10pt" style:font-name-complex="Arial" style:font-size-complex="10pt"/>
    </style:style>
    <style:style style:name="T825_3" style:family="text">
      <style:text-properties fo:font-size="10pt" style:font-name-asian="Calibri" style:font-size-asian="10pt" style:font-name-complex="Arial" style:font-size-complex="10pt"/>
    </style:style>
    <style:style style:name="P826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27" style:family="paragraph" style:parent-style-name="Normal"/>
    <style:style style:name="T827_1" style:family="text">
      <style:text-properties fo:font-size="10pt" style:font-name-asian="Calibri" style:font-size-asian="10pt" style:font-name-complex="Arial" style:font-size-complex="10pt"/>
    </style:style>
    <style:style style:name="P828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29" style:family="paragraph" style:parent-style-name="Normal"/>
    <style:style style:name="T829_1" style:family="text">
      <style:text-properties fo:font-size="10pt" style:font-name-asian="Calibri" style:font-size-asian="10pt" style:font-name-complex="Arial" style:font-size-complex="10pt"/>
    </style:style>
    <style:style style:name="T829_2" style:family="text"/>
    <style:style style:name="T829_3" style:family="text">
      <style:text-properties fo:color="#0563c1" fo:font-size="10pt" style:font-name-asian="Calibri" style:font-size-asian="10pt" style:font-name-complex="Arial" style:font-size-complex="10pt" style:text-underline-style="solid" style:text-underline-color="font-color"/>
    </style:style>
    <style:style style:name="T829_4" style:family="text">
      <style:text-properties fo:font-size="10pt" style:font-name-asian="Calibri" style:font-size-asian="10pt" style:font-name-complex="Arial" style:font-size-complex="10pt"/>
    </style:style>
    <style:style style:name="T829_5" style:family="text">
      <style:text-properties fo:font-size="10pt" style:font-name-asian="Calibri" style:font-size-asian="10pt" style:font-name-complex="Arial" style:font-size-complex="10pt"/>
    </style:style>
    <style:style style:name="T829_6" style:family="text">
      <style:text-properties fo:font-size="10pt" style:font-name-asian="Calibri" style:font-size-asian="10pt" style:font-name-complex="Arial" style:font-size-complex="10pt"/>
    </style:style>
    <style:style style:name="P830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31" style:family="paragraph" style:parent-style-name="Normal"/>
    <style:style style:name="T831_1" style:family="text">
      <style:text-properties fo:font-size="10pt" style:font-name-asian="Calibri" style:font-size-asian="10pt" style:font-name-complex="Arial" style:font-size-complex="10pt"/>
    </style:style>
    <style:style style:name="T831_2" style:family="text">
      <style:text-properties fo:font-style="italic" style:font-style-asian="italic" style:font-style-complex="italic" fo:font-size="10pt" style:font-name-asian="游ゴシック Light" style:font-size-asian="10pt" style:font-name-complex="Arial" style:font-size-complex="10pt"/>
    </style:style>
    <style:style style:name="T831_3" style:family="text">
      <style:text-properties fo:font-size="10pt" style:font-name-asian="Calibri" style:font-size-asian="10pt" style:font-name-complex="Arial" style:font-size-complex="10pt"/>
    </style:style>
    <style:style style:name="P832" style:family="paragraph" style:parent-style-name="Normal">
      <style:text-properties fo:font-size="10pt" style:font-name-asian="Calibri" style:font-size-asian="10pt" style:font-name-complex="Arial" style:font-size-complex="10pt"/>
    </style:style>
    <style:style style:name="P833" style:family="paragraph" style:parent-style-name="Normal"/>
    <style:style style:name="T833_1" style:family="text">
      <style:text-properties fo:font-size="10pt" style:font-name-asian="Calibri" style:font-size-asian="10pt" style:font-name-complex="Arial" style:font-size-complex="10pt"/>
    </style:style>
    <style:style style:name="P834" style:family="paragraph" style:parent-style-name="Normal">
      <style:paragraph-properties fo:keep-with-next="always"/>
    </style:style>
    <style:style style:name="T834_1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 style:font-weight-complex="bold"/>
    </style:style>
    <style:style style:name="T834_2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P835" style:family="paragraph" style:parent-style-name="Normal">
      <style:paragraph-properties fo:keep-with-next="always"/>
    </style:style>
    <style:style style:name="T835_1" style:family="text">
      <style:text-properties fo:color="#000000" fo:font-size="10pt" style:font-name-asian="游明朝" style:font-size-asian="10pt" style:font-name-complex="Arial" style:font-size-complex="10pt" fo:language="en" fo:country="US" fo:font-weight="bold" style:font-weight-asian="bold" style:font-weight-complex="bold"/>
    </style:style>
    <style:style style:name="P836" style:family="paragraph" style:parent-style-name="Normal">
      <style:paragraph-properties fo:margin-left="2.54cm" fo:keep-with-next="always"/>
      <style:text-properties fo:color="#000000" fo:font-size="10pt" style:font-name-asian="游明朝" style:font-size-asian="10pt" style:font-name-complex="Arial" style:font-size-complex="10pt" fo:language-asian="en" fo:country-asian="GB" fo:font-weight="bold" style:font-weight-asian="bold" style:font-weight-complex="bold"/>
    </style:style>
    <style:style style:name="P837" style:family="paragraph" style:parent-style-name="Normal"/>
    <style:style style:name="T837_1" style:family="text">
      <style:text-properties fo:color="#000000" fo:font-size="10pt" style:font-size-asian="10pt" style:font-name-complex="Arial" style:font-size-complex="10pt"/>
    </style:style>
    <style:style style:name="T837_2" style:family="text">
      <style:text-properties fo:color="#000000" fo:font-size="10pt" style:font-size-asian="10pt" style:font-name-complex="Arial" style:font-size-complex="10pt"/>
    </style:style>
    <style:style style:name="T837_3" style:family="text">
      <style:text-properties fo:color="#000000" fo:font-size="10pt" style:font-size-asian="10pt" style:font-name-complex="Arial" style:font-size-complex="10pt"/>
    </style:style>
    <style:style style:name="T837_4" style:family="text">
      <style:text-properties fo:color="#000000" fo:font-size="10pt" style:font-size-asian="10pt" style:font-name-complex="Arial" style:font-size-complex="10pt"/>
    </style:style>
    <style:style style:name="T837_5" style:family="text">
      <style:text-properties fo:color="#000000" fo:font-size="10pt" style:font-size-asian="10pt" style:font-name-complex="Arial" style:font-size-complex="10pt"/>
    </style:style>
    <style:style style:name="T837_6" style:family="text">
      <style:text-properties fo:color="#000000" fo:font-size="10pt" style:font-size-asian="10pt" style:font-name-complex="Arial" style:font-size-complex="10pt"/>
    </style:style>
    <style:style style:name="T837_7" style:family="text"/>
    <style:style style:name="T837_8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37_9" style:family="text">
      <style:text-properties fo:color="#000000" fo:font-size="10pt" style:font-size-asian="10pt" style:font-name-complex="Arial" style:font-size-complex="10pt"/>
    </style:style>
    <style:style style:name="T837_10" style:family="text"/>
    <style:style style:name="T837_11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37_12" style:family="text">
      <style:text-properties fo:font-size="10pt" style:font-size-asian="10pt" style:font-name-complex="Arial" style:font-size-complex="10pt"/>
    </style:style>
    <style:style style:name="T837_13" style:family="text">
      <style:text-properties fo:color="#000000" fo:font-size="10pt" style:font-size-asian="10pt" style:font-name-complex="Arial" style:font-size-complex="10pt"/>
    </style:style>
    <style:style style:name="T837_14" style:family="text"/>
    <style:style style:name="T837_15" style:family="text">
      <style:text-properties fo:color="#0563c1" fo:font-size="10pt" style:font-size-asian="10pt" style:font-name-complex="Arial" style:font-size-complex="10pt" style:text-underline-style="solid" style:text-underline-color="font-color"/>
    </style:style>
    <style:style style:name="T837_16" style:family="text">
      <style:text-properties fo:color="#000000" fo:font-size="10pt" style:font-size-asian="10pt" style:font-name-complex="Arial" style:font-size-complex="10pt"/>
    </style:style>
    <style:style style:name="T837_17" style:family="text">
      <style:text-properties fo:color="#000000" fo:font-size="10pt" style:font-size-asian="10pt" style:font-name-complex="Arial" style:font-size-complex="10pt"/>
    </style:style>
    <style:style style:name="T837_18" style:family="text">
      <style:text-properties fo:color="#000000" fo:font-size="10pt" style:font-size-asian="10pt" style:font-name-complex="Arial" style:font-size-complex="10pt"/>
    </style:style>
    <style:style style:name="P838" style:family="paragraph" style:parent-style-name="Normal">
      <style:text-properties fo:color="#000000" fo:font-size="10pt" style:font-size-asian="10pt" style:font-name-complex="Arial" style:font-size-complex="10pt"/>
    </style:style>
    <style:style style:name="P839" style:family="paragraph" style:parent-style-name="Normal"/>
    <style:style style:name="T839_1" style:family="text">
      <style:text-properties fo:color="#000000" fo:font-size="10pt" style:font-size-asian="10pt" style:font-name-complex="Arial" style:font-size-complex="10pt"/>
    </style:style>
    <style:style style:name="T839_2" style:family="text">
      <style:text-properties fo:color="#000000" fo:font-size="10pt" style:font-name-asian="Arial" style:font-size-asian="10pt" style:font-name-complex="Arial" style:font-size-complex="10pt"/>
    </style:style>
    <style:style style:name="T839_3" style:family="text">
      <style:text-properties fo:color="#000000" fo:font-size="10pt" style:font-size-asian="10pt" style:font-name-complex="Arial" style:font-size-complex="10pt"/>
    </style:style>
    <style:style style:name="T839_4" style:family="text">
      <style:text-properties fo:color="#000000" fo:font-size="10pt" style:font-size-asian="10pt" style:font-name-complex="Arial" style:font-size-complex="10pt"/>
    </style:style>
    <style:style style:name="T839_5" style:family="text">
      <style:text-properties fo:color="#000000" fo:font-size="10pt" style:font-size-asian="10pt" style:font-name-complex="Arial" style:font-size-complex="10pt"/>
    </style:style>
    <style:style style:name="T839_6" style:family="text">
      <style:text-properties fo:color="#000000" fo:font-size="10pt" style:font-size-asian="10pt" style:font-name-complex="Arial" style:font-size-complex="10pt"/>
    </style:style>
    <style:style style:name="P840" style:family="paragraph" style:parent-style-name="Normal">
      <style:text-properties fo:color="#000000" fo:font-size="10pt" style:font-size-asian="10pt" style:font-name-complex="Arial" style:font-size-complex="10pt"/>
    </style:style>
    <style:style style:name="P841" style:family="paragraph" style:parent-style-name="Normal">
      <style:text-properties fo:color="#000000" fo:font-size="10pt" style:font-size-asian="10pt" style:font-name-complex="Arial" style:font-size-complex="10pt" fo:language-asian="en" fo:country-asian="GB"/>
    </style:style>
    <style:style style:name="T841_1" style:family="text">
      <style:text-properties fo:color="#000000" fo:font-size="10pt" style:font-size-asian="10pt" style:font-name-complex="Arial" style:font-size-complex="10pt" fo:language-asian="en" fo:country-asian="GB" fo:font-weight="bold" style:font-weight-asian="bold"/>
    </style:style>
    <style:style style:name="T841_2" style:family="text">
      <style:text-properties fo:color="#000000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841_3" style:family="text">
      <style:text-properties fo:color="#000000" fo:font-size="10pt" style:font-size-asian="10pt" style:font-name-complex="Arial" style:font-size-complex="10pt" fo:language-asian="en" fo:country-asian="GB" fo:font-weight="bold" style:font-weight-asian="bold"/>
    </style:style>
    <style:style style:name="T841_4" style:family="text">
      <style:text-properties fo:color="#000000" fo:font-size="10pt" style:font-size-asian="10pt" style:font-name-complex="Arial" style:font-size-complex="10pt" fo:language-asian="en" fo:country-asian="GB"/>
    </style:style>
    <style:style style:name="P842" style:family="paragraph" style:parent-style-name="Normal">
      <style:text-properties fo:color="#000000" fo:font-size="10pt" style:font-size-asian="10pt" style:font-name-complex="Arial" style:font-size-complex="10pt"/>
    </style:style>
    <style:style style:name="T842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842_2" style:family="text">
      <style:text-properties fo:color="#000000" fo:font-size="10pt" style:font-size-asian="10pt" style:font-name-complex="Arial" style:font-size-complex="10pt"/>
    </style:style>
    <style:style style:name="P843" style:family="paragraph" style:parent-style-name="Normal">
      <style:text-properties fo:color="#000000" fo:font-size="10pt" style:font-size-asian="10pt" style:font-name-complex="Arial" style:font-size-complex="10pt"/>
    </style:style>
    <style:style style:name="T843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843_2" style:family="text">
      <style:text-properties fo:color="#000000" fo:font-size="10pt" style:font-size-asian="10pt" style:font-name-complex="Arial" style:font-size-complex="10pt"/>
    </style:style>
    <style:style style:name="P844" style:family="paragraph" style:parent-style-name="Normal">
      <style:text-properties fo:color="#000000" fo:font-size="10pt" style:font-size-asian="10pt" style:font-name-complex="Arial" style:font-size-complex="10pt"/>
    </style:style>
    <style:style style:name="T844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844_2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844_3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844_4" style:family="text">
      <style:text-properties fo:color="#000000" fo:font-size="10pt" style:font-size-asian="10pt" style:font-name-complex="Arial" style:font-size-complex="10pt"/>
    </style:style>
    <style:style style:name="P84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4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4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4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4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6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6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62" style:family="paragraph" style:parent-style-name="Normal">
      <style:paragraph-properties fo:break-before="page" fo:line-height="108%" fo:margin-bottom="0.282cm"/>
    </style:style>
    <style:style style:name="P863" style:family="paragraph" style:parent-style-name="Normal"/>
    <style:style style:name="T863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864" style:family="paragraph" style:parent-style-name="Normal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865" style:family="paragraph" style:parent-style-name="Normal"/>
    <style:style style:name="T865_1" style:family="text">
      <style:text-properties style:font-name-complex="Arial" fo:font-weight="bold" style:font-weight-asian="bold" style:font-weight-complex="bold"/>
    </style:style>
    <style:style style:name="T865_2" style:family="text">
      <style:text-properties style:font-name-complex="Arial" fo:font-weight="bold" style:font-weight-asian="bold" style:font-weight-complex="bold"/>
    </style:style>
    <style:style style:name="P866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7" style:family="table">
      <style:table-properties table:align="left" style:width="15.903cm" fo:margin-left="0cm"/>
    </style:style>
    <style:style style:name="Column70" style:family="table-column">
      <style:table-column-properties style:column-width="3.242cm"/>
    </style:style>
    <style:style style:name="Column71" style:family="table-column">
      <style:table-column-properties style:column-width="12.661cm"/>
    </style:style>
    <style:style style:name="Row52" style:family="table-row"/>
    <style:style style:name="Cell18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67" style:family="paragraph" style:parent-style-name="Normal">
      <style:paragraph-properties fo:line-height="100%" fo:margin-bottom="0cm"/>
    </style:style>
    <style:style style:name="T8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68" style:family="paragraph" style:parent-style-name="Normal">
      <style:paragraph-properties fo:line-height="100%" fo:margin-bottom="0cm"/>
    </style:style>
    <style:style style:name="T8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3" style:family="table-row">
      <style:table-row-properties style:min-row-height="2.046cm"/>
    </style:style>
    <style:style style:name="Cell18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69" style:family="paragraph" style:parent-style-name="Normal">
      <style:paragraph-properties fo:line-height="100%" fo:margin-bottom="0cm"/>
    </style:style>
    <style:style style:name="T8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0" style:family="paragraph" style:parent-style-name="Normal">
      <style:paragraph-properties fo:line-height="100%" fo:margin-bottom="0cm"/>
    </style:style>
    <style:style style:name="T8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4" style:family="table-row">
      <style:table-row-properties style:min-row-height="2.558cm"/>
    </style:style>
    <style:style style:name="Cell1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1" style:family="paragraph" style:parent-style-name="Normal">
      <style:paragraph-properties fo:line-height="100%" fo:margin-bottom="0cm"/>
    </style:style>
    <style:style style:name="T8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2" style:family="paragraph" style:parent-style-name="Normal">
      <style:paragraph-properties fo:line-height="100%" fo:margin-bottom="0cm"/>
    </style:style>
    <style:style style:name="T8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5" style:family="table-row">
      <style:table-row-properties style:min-row-height="4.092cm"/>
    </style:style>
    <style:style style:name="Cell18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3" style:family="paragraph" style:parent-style-name="Normal">
      <style:paragraph-properties fo:line-height="100%" fo:margin-bottom="0cm"/>
    </style:style>
    <style:style style:name="T8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4" style:family="paragraph" style:parent-style-name="Normal">
      <style:paragraph-properties fo:line-height="100%" fo:margin-bottom="0cm"/>
    </style:style>
    <style:style style:name="T8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4_2" style:family="text"/>
    <style:style style:name="T874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7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6" style:family="table-row">
      <style:table-row-properties style:min-row-height="2.046cm"/>
    </style:style>
    <style:style style:name="Cell1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5" style:family="paragraph" style:parent-style-name="Normal">
      <style:paragraph-properties fo:line-height="100%" fo:margin-bottom="0cm"/>
    </style:style>
    <style:style style:name="T8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6" style:family="paragraph" style:parent-style-name="Normal">
      <style:paragraph-properties fo:line-height="100%" fo:margin-bottom="0cm"/>
    </style:style>
    <style:style style:name="T8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3.581cm"/>
    </style:style>
    <style:style style:name="Cell19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7" style:family="paragraph" style:parent-style-name="Normal">
      <style:paragraph-properties fo:line-height="100%" fo:margin-bottom="0cm"/>
    </style:style>
    <style:style style:name="T8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8" style:family="paragraph" style:parent-style-name="Normal">
      <style:paragraph-properties fo:line-height="100%" fo:margin-bottom="0cm"/>
    </style:style>
    <style:style style:name="T8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8" style:family="table-row">
      <style:table-row-properties style:min-row-height="2.046cm"/>
    </style:style>
    <style:style style:name="Cell19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79" style:family="paragraph" style:parent-style-name="Normal">
      <style:paragraph-properties fo:line-height="100%" fo:margin-bottom="0cm"/>
    </style:style>
    <style:style style:name="T8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0" style:family="paragraph" style:parent-style-name="Normal">
      <style:paragraph-properties fo:line-height="100%" fo:margin-bottom="0cm"/>
    </style:style>
    <style:style style:name="T8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>
      <style:table-row-properties style:min-row-height="3.069cm"/>
    </style:style>
    <style:style style:name="Cell19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1" style:family="paragraph" style:parent-style-name="Normal">
      <style:paragraph-properties fo:line-height="100%" fo:margin-bottom="0cm"/>
    </style:style>
    <style:style style:name="T8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2" style:family="paragraph" style:parent-style-name="Normal">
      <style:paragraph-properties fo:line-height="100%" fo:margin-bottom="0cm"/>
    </style:style>
    <style:style style:name="T8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0" style:family="table-row">
      <style:table-row-properties style:min-row-height="2.046cm"/>
    </style:style>
    <style:style style:name="Cell1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3" style:family="paragraph" style:parent-style-name="Normal">
      <style:paragraph-properties fo:line-height="100%" fo:margin-bottom="0cm"/>
    </style:style>
    <style:style style:name="T8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4" style:family="paragraph" style:parent-style-name="Normal">
      <style:paragraph-properties fo:line-height="100%" fo:margin-bottom="0cm"/>
    </style:style>
    <style:style style:name="T8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1" style:family="table-row">
      <style:table-row-properties style:min-row-height="2.046cm"/>
    </style:style>
    <style:style style:name="Cell20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5" style:family="paragraph" style:parent-style-name="Normal">
      <style:paragraph-properties fo:line-height="100%" fo:margin-bottom="0cm"/>
    </style:style>
    <style:style style:name="T8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6" style:family="paragraph" style:parent-style-name="Normal">
      <style:paragraph-properties fo:line-height="100%" fo:margin-bottom="0cm"/>
    </style:style>
    <style:style style:name="T8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2" style:family="table-row">
      <style:table-row-properties style:min-row-height="2.046cm"/>
    </style:style>
    <style:style style:name="Cell20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7" style:family="paragraph" style:parent-style-name="Normal">
      <style:paragraph-properties fo:line-height="100%" fo:margin-bottom="0cm"/>
    </style:style>
    <style:style style:name="T8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8" style:family="paragraph" style:parent-style-name="Normal">
      <style:paragraph-properties fo:line-height="100%" fo:margin-bottom="0cm"/>
    </style:style>
    <style:style style:name="T8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8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3" style:family="table-row">
      <style:table-row-properties style:min-row-height="1.535cm"/>
    </style:style>
    <style:style style:name="Cell20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89" style:family="paragraph" style:parent-style-name="Normal">
      <style:paragraph-properties fo:line-height="100%" fo:margin-bottom="0cm"/>
    </style:style>
    <style:style style:name="T8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0" style:family="paragraph" style:parent-style-name="Normal">
      <style:paragraph-properties fo:line-height="100%" fo:margin-bottom="0cm"/>
    </style:style>
    <style:style style:name="T8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4" style:family="table-row">
      <style:table-row-properties style:min-row-height="2.558cm"/>
    </style:style>
    <style:style style:name="Cell2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1" style:family="paragraph" style:parent-style-name="Normal">
      <style:paragraph-properties fo:line-height="100%" fo:margin-bottom="0cm"/>
    </style:style>
    <style:style style:name="T8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2" style:family="paragraph" style:parent-style-name="Normal">
      <style:paragraph-properties fo:line-height="100%" fo:margin-bottom="0cm"/>
    </style:style>
    <style:style style:name="T8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5" style:family="table-row">
      <style:table-row-properties style:min-row-height="2.558cm"/>
    </style:style>
    <style:style style:name="Cell20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3" style:family="paragraph" style:parent-style-name="Normal">
      <style:paragraph-properties fo:line-height="100%" fo:margin-bottom="0cm"/>
    </style:style>
    <style:style style:name="T8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4" style:family="paragraph" style:parent-style-name="Normal">
      <style:paragraph-properties fo:line-height="100%" fo:margin-bottom="0cm"/>
    </style:style>
    <style:style style:name="T8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>
      <style:table-row-properties style:min-row-height="1.535cm"/>
    </style:style>
    <style:style style:name="Cell21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5" style:family="paragraph" style:parent-style-name="Normal">
      <style:paragraph-properties fo:line-height="100%" fo:margin-bottom="0cm"/>
    </style:style>
    <style:style style:name="T8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6" style:family="paragraph" style:parent-style-name="Normal">
      <style:paragraph-properties fo:line-height="100%" fo:margin-bottom="0cm"/>
    </style:style>
    <style:style style:name="T8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7" style:family="table-row">
      <style:table-row-properties style:min-row-height="2.558cm"/>
    </style:style>
    <style:style style:name="Cell21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7" style:family="paragraph" style:parent-style-name="Normal">
      <style:paragraph-properties fo:line-height="100%" fo:margin-bottom="0cm"/>
    </style:style>
    <style:style style:name="T8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8" style:family="paragraph" style:parent-style-name="Normal">
      <style:paragraph-properties fo:line-height="100%" fo:margin-bottom="0cm"/>
    </style:style>
    <style:style style:name="T8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8" style:family="table-row">
      <style:table-row-properties style:min-row-height="1.535cm"/>
    </style:style>
    <style:style style:name="Cell21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899" style:family="paragraph" style:parent-style-name="Normal">
      <style:paragraph-properties fo:line-height="100%" fo:margin-bottom="0cm"/>
    </style:style>
    <style:style style:name="T8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00" style:family="paragraph" style:parent-style-name="Normal">
      <style:paragraph-properties fo:line-height="100%" fo:margin-bottom="0cm"/>
    </style:style>
    <style:style style:name="T9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9" style:family="table-row">
      <style:table-row-properties style:min-row-height="2.558cm"/>
    </style:style>
    <style:style style:name="Cell21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01" style:family="paragraph" style:parent-style-name="Normal">
      <style:paragraph-properties fo:line-height="100%" fo:margin-bottom="0cm"/>
    </style:style>
    <style:style style:name="T9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02" style:family="paragraph" style:parent-style-name="Normal">
      <style:paragraph-properties fo:line-height="100%" fo:margin-bottom="0cm"/>
    </style:style>
    <style:style style:name="T9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0" style:family="table-row">
      <style:table-row-properties style:min-row-height="1.535cm"/>
    </style:style>
    <style:style style:name="Cell21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03" style:family="paragraph" style:parent-style-name="Normal">
      <style:paragraph-properties fo:line-height="100%" fo:margin-bottom="0cm"/>
    </style:style>
    <style:style style:name="T9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04" style:family="paragraph" style:parent-style-name="Normal">
      <style:paragraph-properties fo:line-height="100%" fo:margin-bottom="0cm"/>
    </style:style>
    <style:style style:name="T9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0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90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06" style:family="paragraph" style:parent-style-name="Normal">
      <style:paragraph-properties fo:break-before="page" fo:line-height="108%" fo:margin-bottom="0.282cm"/>
    </style:style>
    <style:style style:name="P907" style:family="paragraph" style:parent-style-name="Normal"/>
    <style:style style:name="T907_1" style:family="text">
      <style:text-properties style:font-name-complex="Arial" fo:font-weight="bold" style:font-weight-asian="bold" style:font-weight-complex="bold"/>
    </style:style>
    <style:style style:name="P908" style:family="paragraph" style:parent-style-name="Normal">
      <style:text-properties fo:font-size="10pt" style:font-size-asian="10pt" style:font-name-complex="Arial" style:font-size-complex="10pt"/>
    </style:style>
    <style:style style:name="Table18" style:family="table">
      <style:table-properties table:align="left" style:width="16.753cm" fo:margin-left="-0.259cm"/>
    </style:style>
    <style:style style:name="Column72" style:family="table-column">
      <style:table-column-properties style:column-width="1.002cm" style:use-optimal-column-width="false"/>
    </style:style>
    <style:style style:name="Column73" style:family="table-column">
      <style:table-column-properties style:column-width="2.499cm" style:use-optimal-column-width="false"/>
    </style:style>
    <style:style style:name="Column74" style:family="table-column">
      <style:table-column-properties style:column-width="9.502cm" style:use-optimal-column-width="false"/>
    </style:style>
    <style:style style:name="Column75" style:family="table-column">
      <style:table-column-properties style:column-width="1.499cm" style:use-optimal-column-width="false"/>
    </style:style>
    <style:style style:name="Column76" style:family="table-column">
      <style:table-column-properties style:column-width="2.251cm" style:use-optimal-column-width="false"/>
    </style:style>
    <style:style style:name="Row71" style:family="table-row">
      <style:table-row-properties style:min-row-height="0.72cm" style:use-optimal-row-height="false"/>
    </style:style>
    <style:style style:name="Cell22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09" style:family="paragraph" style:parent-style-name="Normal">
      <style:paragraph-properties fo:text-align="center" fo:line-height="100%" fo:margin-bottom="0cm"/>
    </style:style>
    <style:style style:name="T9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0" style:family="paragraph" style:parent-style-name="Normal">
      <style:paragraph-properties fo:text-align="center" fo:line-height="100%" fo:margin-bottom="0cm"/>
    </style:style>
    <style:style style:name="T9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1" style:family="paragraph" style:parent-style-name="Normal">
      <style:paragraph-properties fo:text-align="center" fo:line-height="100%" fo:margin-bottom="0cm"/>
    </style:style>
    <style:style style:name="T9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2" style:family="paragraph" style:parent-style-name="Normal">
      <style:paragraph-properties fo:text-align="center" fo:line-height="100%" fo:margin-bottom="0cm"/>
    </style:style>
    <style:style style:name="T9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3" style:family="paragraph" style:parent-style-name="Normal">
      <style:paragraph-properties fo:text-align="center" fo:line-height="100%" fo:margin-bottom="0cm"/>
    </style:style>
    <style:style style:name="T9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2" style:family="table-row">
      <style:table-row-properties style:min-row-height="0.72cm" style:use-optimal-row-height="false"/>
    </style:style>
    <style:style style:name="Cell22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4" style:family="paragraph" style:parent-style-name="Normal">
      <style:paragraph-properties fo:text-align="center" fo:line-height="100%" fo:margin-bottom="0cm"/>
    </style:style>
    <style:style style:name="T9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3" style:family="table-row">
      <style:table-row-properties style:min-row-height="0.406cm" style:use-optimal-row-height="false"/>
    </style:style>
    <style:style style:name="Cell22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5" style:family="paragraph" style:parent-style-name="Normal">
      <style:paragraph-properties fo:line-height="100%" fo:margin-bottom="0cm"/>
    </style:style>
    <style:style style:name="T9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6" style:family="paragraph" style:parent-style-name="Normal">
      <style:paragraph-properties fo:line-height="100%" fo:margin-bottom="0cm"/>
    </style:style>
    <style:style style:name="T9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7" style:family="paragraph" style:parent-style-name="Normal">
      <style:paragraph-properties fo:line-height="100%" fo:margin-bottom="0cm"/>
    </style:style>
    <style:style style:name="T917_1" style:family="text"/>
    <style:style style:name="T91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7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3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8" style:family="paragraph" style:parent-style-name="Normal">
      <style:paragraph-properties fo:line-height="100%" fo:margin-bottom="0cm"/>
    </style:style>
    <style:style style:name="T9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19" style:family="paragraph" style:parent-style-name="Normal">
      <style:paragraph-properties fo:text-align="center" fo:line-height="100%" fo:margin-bottom="0cm"/>
    </style:style>
    <style:style style:name="T9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4" style:family="table-row">
      <style:table-row-properties style:min-row-height="0.406cm" style:use-optimal-row-height="false"/>
    </style:style>
    <style:style style:name="Cell23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0" style:family="paragraph" style:parent-style-name="Normal">
      <style:paragraph-properties fo:line-height="100%" fo:margin-bottom="0cm"/>
    </style:style>
    <style:style style:name="T9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1" style:family="paragraph" style:parent-style-name="Normal">
      <style:paragraph-properties fo:line-height="100%" fo:margin-bottom="0cm"/>
    </style:style>
    <style:style style:name="T9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2" style:family="paragraph" style:parent-style-name="Normal">
      <style:paragraph-properties fo:line-height="100%" fo:margin-bottom="0cm"/>
    </style:style>
    <style:style style:name="T922_1" style:family="text"/>
    <style:style style:name="T92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3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3" style:family="paragraph" style:parent-style-name="Normal">
      <style:paragraph-properties fo:line-height="100%" fo:margin-bottom="0cm"/>
    </style:style>
    <style:style style:name="T9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4" style:family="paragraph" style:parent-style-name="Normal">
      <style:paragraph-properties fo:text-align="center" fo:line-height="100%" fo:margin-bottom="0cm"/>
    </style:style>
    <style:style style:name="T9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5" style:family="table-row">
      <style:table-row-properties style:min-row-height="0.406cm" style:use-optimal-row-height="false"/>
    </style:style>
    <style:style style:name="Cell23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5" style:family="paragraph" style:parent-style-name="Normal">
      <style:paragraph-properties fo:line-height="100%" fo:margin-bottom="0cm"/>
    </style:style>
    <style:style style:name="T9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6" style:family="paragraph" style:parent-style-name="Normal">
      <style:paragraph-properties fo:line-height="100%" fo:margin-bottom="0cm"/>
    </style:style>
    <style:style style:name="T9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7" style:family="paragraph" style:parent-style-name="Normal">
      <style:paragraph-properties fo:line-height="100%" fo:margin-bottom="0cm"/>
    </style:style>
    <style:style style:name="T927_1" style:family="text"/>
    <style:style style:name="T92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4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8" style:family="paragraph" style:parent-style-name="Normal">
      <style:paragraph-properties fo:line-height="100%" fo:margin-bottom="0cm"/>
    </style:style>
    <style:style style:name="T9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29" style:family="paragraph" style:parent-style-name="Normal">
      <style:paragraph-properties fo:text-align="center" fo:line-height="100%" fo:margin-bottom="0cm"/>
    </style:style>
    <style:style style:name="T9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6" style:family="table-row">
      <style:table-row-properties style:min-row-height="0.406cm" style:use-optimal-row-height="false"/>
    </style:style>
    <style:style style:name="Cell24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0" style:family="paragraph" style:parent-style-name="Normal">
      <style:paragraph-properties fo:line-height="100%" fo:margin-bottom="0cm"/>
    </style:style>
    <style:style style:name="T9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1" style:family="paragraph" style:parent-style-name="Normal">
      <style:paragraph-properties fo:line-height="100%" fo:margin-bottom="0cm"/>
    </style:style>
    <style:style style:name="T9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2" style:family="paragraph" style:parent-style-name="Normal">
      <style:paragraph-properties fo:line-height="100%" fo:margin-bottom="0cm"/>
    </style:style>
    <style:style style:name="T932_1" style:family="text"/>
    <style:style style:name="T93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3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4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3" style:family="paragraph" style:parent-style-name="Normal">
      <style:paragraph-properties fo:line-height="100%" fo:margin-bottom="0cm"/>
    </style:style>
    <style:style style:name="T9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4" style:family="paragraph" style:parent-style-name="Normal">
      <style:paragraph-properties fo:text-align="center" fo:line-height="100%" fo:margin-bottom="0cm"/>
    </style:style>
    <style:style style:name="T9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7" style:family="table-row">
      <style:table-row-properties style:min-row-height="0.406cm" style:use-optimal-row-height="false"/>
    </style:style>
    <style:style style:name="Cell2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5" style:family="paragraph" style:parent-style-name="Normal">
      <style:paragraph-properties fo:line-height="100%" fo:margin-bottom="0cm"/>
    </style:style>
    <style:style style:name="T9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6" style:family="paragraph" style:parent-style-name="Normal">
      <style:paragraph-properties fo:line-height="100%" fo:margin-bottom="0cm"/>
    </style:style>
    <style:style style:name="T9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7" style:family="paragraph" style:parent-style-name="Normal">
      <style:paragraph-properties fo:line-height="100%" fo:margin-bottom="0cm"/>
    </style:style>
    <style:style style:name="T937_1" style:family="text"/>
    <style:style style:name="T93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5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8" style:family="paragraph" style:parent-style-name="Normal">
      <style:paragraph-properties fo:line-height="100%" fo:margin-bottom="0cm"/>
    </style:style>
    <style:style style:name="T9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39" style:family="paragraph" style:parent-style-name="Normal">
      <style:paragraph-properties fo:text-align="center" fo:line-height="100%" fo:margin-bottom="0cm"/>
    </style:style>
    <style:style style:name="T9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8" style:family="table-row">
      <style:table-row-properties style:min-row-height="0.406cm" style:use-optimal-row-height="false"/>
    </style:style>
    <style:style style:name="Cell25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0" style:family="paragraph" style:parent-style-name="Normal">
      <style:paragraph-properties fo:line-height="100%" fo:margin-bottom="0cm"/>
    </style:style>
    <style:style style:name="T9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1" style:family="paragraph" style:parent-style-name="Normal">
      <style:paragraph-properties fo:line-height="100%" fo:margin-bottom="0cm"/>
    </style:style>
    <style:style style:name="T9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2" style:family="paragraph" style:parent-style-name="Normal">
      <style:paragraph-properties fo:line-height="100%" fo:margin-bottom="0cm"/>
    </style:style>
    <style:style style:name="T942_1" style:family="text"/>
    <style:style style:name="T94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2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2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5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3" style:family="paragraph" style:parent-style-name="Normal">
      <style:paragraph-properties fo:line-height="100%" fo:margin-bottom="0cm"/>
    </style:style>
    <style:style style:name="T9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4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4" style:family="paragraph" style:parent-style-name="Normal">
      <style:paragraph-properties fo:text-align="center" fo:line-height="100%" fo:margin-bottom="0cm"/>
    </style:style>
    <style:style style:name="T9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9" style:family="table-row">
      <style:table-row-properties style:min-row-height="0.406cm" style:use-optimal-row-height="false"/>
    </style:style>
    <style:style style:name="Cell2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5" style:family="paragraph" style:parent-style-name="Normal">
      <style:paragraph-properties fo:line-height="100%" fo:margin-bottom="0cm"/>
    </style:style>
    <style:style style:name="T9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6" style:family="paragraph" style:parent-style-name="Normal">
      <style:paragraph-properties fo:line-height="100%" fo:margin-bottom="0cm"/>
    </style:style>
    <style:style style:name="T9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7" style:family="paragraph" style:parent-style-name="Normal">
      <style:paragraph-properties fo:line-height="100%" fo:margin-bottom="0cm"/>
    </style:style>
    <style:style style:name="T947_1" style:family="text"/>
    <style:style style:name="T94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6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8" style:family="paragraph" style:parent-style-name="Normal">
      <style:paragraph-properties fo:line-height="100%" fo:margin-bottom="0cm"/>
    </style:style>
    <style:style style:name="T9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49" style:family="paragraph" style:parent-style-name="Normal">
      <style:paragraph-properties fo:text-align="center" fo:line-height="100%" fo:margin-bottom="0cm"/>
    </style:style>
    <style:style style:name="T9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0" style:family="table-row">
      <style:table-row-properties style:min-row-height="0.406cm" style:use-optimal-row-height="false"/>
    </style:style>
    <style:style style:name="Cell26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0" style:family="paragraph" style:parent-style-name="Normal">
      <style:paragraph-properties fo:line-height="100%" fo:margin-bottom="0cm"/>
    </style:style>
    <style:style style:name="T9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1" style:family="paragraph" style:parent-style-name="Normal">
      <style:paragraph-properties fo:line-height="100%" fo:margin-bottom="0cm"/>
    </style:style>
    <style:style style:name="T9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2" style:family="paragraph" style:parent-style-name="Normal">
      <style:paragraph-properties fo:line-height="100%" fo:margin-bottom="0cm"/>
    </style:style>
    <style:style style:name="T952_1" style:family="text"/>
    <style:style style:name="T95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6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3" style:family="paragraph" style:parent-style-name="Normal">
      <style:paragraph-properties fo:line-height="100%" fo:margin-bottom="0cm"/>
    </style:style>
    <style:style style:name="T9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6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4" style:family="paragraph" style:parent-style-name="Normal">
      <style:paragraph-properties fo:text-align="center" fo:line-height="100%" fo:margin-bottom="0cm"/>
    </style:style>
    <style:style style:name="T9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1" style:family="table-row">
      <style:table-row-properties style:min-row-height="0.406cm" style:use-optimal-row-height="false"/>
    </style:style>
    <style:style style:name="Cell2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5" style:family="paragraph" style:parent-style-name="Normal">
      <style:paragraph-properties fo:line-height="100%" fo:margin-bottom="0cm"/>
    </style:style>
    <style:style style:name="T9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6" style:family="paragraph" style:parent-style-name="Normal">
      <style:paragraph-properties fo:line-height="100%" fo:margin-bottom="0cm"/>
    </style:style>
    <style:style style:name="T9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7" style:family="paragraph" style:parent-style-name="Normal">
      <style:paragraph-properties fo:line-height="100%" fo:margin-bottom="0cm"/>
    </style:style>
    <style:style style:name="T957_1" style:family="text"/>
    <style:style style:name="T95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7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8" style:family="paragraph" style:parent-style-name="Normal">
      <style:paragraph-properties fo:line-height="100%" fo:margin-bottom="0cm"/>
    </style:style>
    <style:style style:name="T9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59" style:family="paragraph" style:parent-style-name="Normal">
      <style:paragraph-properties fo:text-align="center" fo:line-height="100%" fo:margin-bottom="0cm"/>
    </style:style>
    <style:style style:name="T9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2" style:family="table-row">
      <style:table-row-properties style:min-row-height="0.406cm" style:use-optimal-row-height="false"/>
    </style:style>
    <style:style style:name="Cell27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0" style:family="paragraph" style:parent-style-name="Normal">
      <style:paragraph-properties fo:line-height="100%" fo:margin-bottom="0cm"/>
    </style:style>
    <style:style style:name="T9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7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1" style:family="paragraph" style:parent-style-name="Normal">
      <style:paragraph-properties fo:line-height="100%" fo:margin-bottom="0cm"/>
    </style:style>
    <style:style style:name="T9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7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2" style:family="paragraph" style:parent-style-name="Normal">
      <style:paragraph-properties fo:line-height="100%" fo:margin-bottom="0cm"/>
    </style:style>
    <style:style style:name="T962_1" style:family="text"/>
    <style:style style:name="T96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2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2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7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3" style:family="paragraph" style:parent-style-name="Normal">
      <style:paragraph-properties fo:line-height="100%" fo:margin-bottom="0cm"/>
    </style:style>
    <style:style style:name="T9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4" style:family="paragraph" style:parent-style-name="Normal">
      <style:paragraph-properties fo:text-align="center" fo:line-height="100%" fo:margin-bottom="0cm"/>
    </style:style>
    <style:style style:name="T9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3" style:family="table-row">
      <style:table-row-properties style:min-row-height="0.406cm" style:use-optimal-row-height="false"/>
    </style:style>
    <style:style style:name="Cell27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5" style:family="paragraph" style:parent-style-name="Normal">
      <style:paragraph-properties fo:line-height="100%" fo:margin-bottom="0cm"/>
    </style:style>
    <style:style style:name="T9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7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6" style:family="paragraph" style:parent-style-name="Normal">
      <style:paragraph-properties fo:line-height="100%" fo:margin-bottom="0cm"/>
    </style:style>
    <style:style style:name="T9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7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7" style:family="paragraph" style:parent-style-name="Normal">
      <style:paragraph-properties fo:line-height="100%" fo:margin-bottom="0cm"/>
    </style:style>
    <style:style style:name="T967_1" style:family="text"/>
    <style:style style:name="T96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7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7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8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8" style:family="paragraph" style:parent-style-name="Normal">
      <style:paragraph-properties fo:line-height="100%" fo:margin-bottom="0cm"/>
    </style:style>
    <style:style style:name="T9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69" style:family="paragraph" style:parent-style-name="Normal">
      <style:paragraph-properties fo:text-align="center" fo:line-height="100%" fo:margin-bottom="0cm"/>
    </style:style>
    <style:style style:name="T9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4" style:family="table-row">
      <style:table-row-properties style:min-row-height="0.406cm" style:use-optimal-row-height="false"/>
    </style:style>
    <style:style style:name="Cell28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0" style:family="paragraph" style:parent-style-name="Normal">
      <style:paragraph-properties fo:line-height="100%" fo:margin-bottom="0cm"/>
    </style:style>
    <style:style style:name="T9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8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1" style:family="paragraph" style:parent-style-name="Normal">
      <style:paragraph-properties fo:line-height="100%" fo:margin-bottom="0cm"/>
    </style:style>
    <style:style style:name="T9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8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2" style:family="paragraph" style:parent-style-name="Normal">
      <style:paragraph-properties fo:line-height="100%" fo:margin-bottom="0cm"/>
    </style:style>
    <style:style style:name="T972_1" style:family="text"/>
    <style:style style:name="T97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2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2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8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3" style:family="paragraph" style:parent-style-name="Normal">
      <style:paragraph-properties fo:line-height="100%" fo:margin-bottom="0cm"/>
    </style:style>
    <style:style style:name="T9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4" style:family="paragraph" style:parent-style-name="Normal">
      <style:paragraph-properties fo:text-align="center" fo:line-height="100%" fo:margin-bottom="0cm"/>
    </style:style>
    <style:style style:name="T9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5" style:family="table-row">
      <style:table-row-properties style:min-row-height="0.406cm" style:use-optimal-row-height="false"/>
    </style:style>
    <style:style style:name="Cell2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5" style:family="paragraph" style:parent-style-name="Normal">
      <style:paragraph-properties fo:line-height="100%" fo:margin-bottom="0cm"/>
    </style:style>
    <style:style style:name="T9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6" style:family="paragraph" style:parent-style-name="Normal">
      <style:paragraph-properties fo:line-height="100%" fo:margin-bottom="0cm"/>
    </style:style>
    <style:style style:name="T9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8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7" style:family="paragraph" style:parent-style-name="Normal">
      <style:paragraph-properties fo:line-height="100%" fo:margin-bottom="0cm"/>
    </style:style>
    <style:style style:name="T977_1" style:family="text"/>
    <style:style style:name="T97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9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8" style:family="paragraph" style:parent-style-name="Normal">
      <style:paragraph-properties fo:line-height="100%" fo:margin-bottom="0cm"/>
    </style:style>
    <style:style style:name="T9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79" style:family="paragraph" style:parent-style-name="Normal">
      <style:paragraph-properties fo:text-align="center" fo:line-height="100%" fo:margin-bottom="0cm"/>
    </style:style>
    <style:style style:name="T9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6" style:family="table-row">
      <style:table-row-properties style:min-row-height="0.406cm" style:use-optimal-row-height="false"/>
    </style:style>
    <style:style style:name="Cell29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0" style:family="paragraph" style:parent-style-name="Normal">
      <style:paragraph-properties fo:line-height="100%" fo:margin-bottom="0cm"/>
    </style:style>
    <style:style style:name="T9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1" style:family="paragraph" style:parent-style-name="Normal">
      <style:paragraph-properties fo:line-height="100%" fo:margin-bottom="0cm"/>
    </style:style>
    <style:style style:name="T9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2" style:family="paragraph" style:parent-style-name="Normal">
      <style:paragraph-properties fo:line-height="100%" fo:margin-bottom="0cm"/>
    </style:style>
    <style:style style:name="T982_1" style:family="text"/>
    <style:style style:name="T98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9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3" style:family="paragraph" style:parent-style-name="Normal">
      <style:paragraph-properties fo:line-height="100%" fo:margin-bottom="0cm"/>
    </style:style>
    <style:style style:name="T9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9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4" style:family="paragraph" style:parent-style-name="Normal">
      <style:paragraph-properties fo:text-align="center" fo:line-height="100%" fo:margin-bottom="0cm"/>
    </style:style>
    <style:style style:name="T9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7" style:family="table-row">
      <style:table-row-properties style:min-row-height="0.406cm" style:use-optimal-row-height="false"/>
    </style:style>
    <style:style style:name="Cell2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5" style:family="paragraph" style:parent-style-name="Normal">
      <style:paragraph-properties fo:line-height="100%" fo:margin-bottom="0cm"/>
    </style:style>
    <style:style style:name="T9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6" style:family="paragraph" style:parent-style-name="Normal">
      <style:paragraph-properties fo:line-height="100%" fo:margin-bottom="0cm"/>
    </style:style>
    <style:style style:name="T9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7" style:family="paragraph" style:parent-style-name="Normal">
      <style:paragraph-properties fo:line-height="100%" fo:margin-bottom="0cm"/>
    </style:style>
    <style:style style:name="T987_1" style:family="text"/>
    <style:style style:name="T98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0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8" style:family="paragraph" style:parent-style-name="Normal">
      <style:paragraph-properties fo:line-height="100%" fo:margin-bottom="0cm"/>
    </style:style>
    <style:style style:name="T9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0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89" style:family="paragraph" style:parent-style-name="Normal">
      <style:paragraph-properties fo:text-align="center" fo:line-height="100%" fo:margin-bottom="0cm"/>
    </style:style>
    <style:style style:name="T9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8" style:family="table-row">
      <style:table-row-properties style:min-row-height="0.406cm" style:use-optimal-row-height="false"/>
    </style:style>
    <style:style style:name="Cell3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0" style:family="paragraph" style:parent-style-name="Normal">
      <style:paragraph-properties fo:line-height="100%" fo:margin-bottom="0cm"/>
    </style:style>
    <style:style style:name="T9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0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1" style:family="paragraph" style:parent-style-name="Normal">
      <style:paragraph-properties fo:line-height="100%" fo:margin-bottom="0cm"/>
    </style:style>
    <style:style style:name="T9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0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2" style:family="paragraph" style:parent-style-name="Normal">
      <style:paragraph-properties fo:line-height="100%" fo:margin-bottom="0cm"/>
    </style:style>
    <style:style style:name="T992_1" style:family="text"/>
    <style:style style:name="T99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0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3" style:family="paragraph" style:parent-style-name="Normal">
      <style:paragraph-properties fo:line-height="100%" fo:margin-bottom="0cm"/>
    </style:style>
    <style:style style:name="T9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0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4" style:family="paragraph" style:parent-style-name="Normal">
      <style:paragraph-properties fo:text-align="center" fo:line-height="100%" fo:margin-bottom="0cm"/>
    </style:style>
    <style:style style:name="T9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9" style:family="table-row">
      <style:table-row-properties style:min-row-height="0.406cm" style:use-optimal-row-height="false"/>
    </style:style>
    <style:style style:name="Cell3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5" style:family="paragraph" style:parent-style-name="Normal">
      <style:paragraph-properties fo:line-height="100%" fo:margin-bottom="0cm"/>
    </style:style>
    <style:style style:name="T9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6" style:family="paragraph" style:parent-style-name="Normal">
      <style:paragraph-properties fo:line-height="100%" fo:margin-bottom="0cm"/>
    </style:style>
    <style:style style:name="T9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0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7" style:family="paragraph" style:parent-style-name="Normal">
      <style:paragraph-properties fo:line-height="100%" fo:margin-bottom="0cm"/>
    </style:style>
    <style:style style:name="T997_1" style:family="text"/>
    <style:style style:name="T997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1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8" style:family="paragraph" style:parent-style-name="Normal">
      <style:paragraph-properties fo:line-height="100%" fo:margin-bottom="0cm"/>
    </style:style>
    <style:style style:name="T9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1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999" style:family="paragraph" style:parent-style-name="Normal">
      <style:paragraph-properties fo:text-align="center" fo:line-height="100%" fo:margin-bottom="0cm"/>
    </style:style>
    <style:style style:name="T9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0" style:family="table-row">
      <style:table-row-properties style:min-row-height="0.406cm" style:use-optimal-row-height="false"/>
    </style:style>
    <style:style style:name="Cell31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0" style:family="paragraph" style:parent-style-name="Normal">
      <style:paragraph-properties fo:line-height="100%" fo:margin-bottom="0cm"/>
    </style:style>
    <style:style style:name="T10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1" style:family="paragraph" style:parent-style-name="Normal">
      <style:paragraph-properties fo:line-height="100%" fo:margin-bottom="0cm"/>
    </style:style>
    <style:style style:name="T10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2" style:family="paragraph" style:parent-style-name="Normal">
      <style:paragraph-properties fo:line-height="100%" fo:margin-bottom="0cm"/>
    </style:style>
    <style:style style:name="T1002_1" style:family="text"/>
    <style:style style:name="T100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02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1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3" style:family="paragraph" style:parent-style-name="Normal">
      <style:paragraph-properties fo:line-height="100%" fo:margin-bottom="0cm"/>
    </style:style>
    <style:style style:name="T10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1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4" style:family="paragraph" style:parent-style-name="Normal">
      <style:paragraph-properties fo:text-align="center" fo:line-height="100%" fo:margin-bottom="0cm"/>
    </style:style>
    <style:style style:name="T10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1" style:family="table-row">
      <style:table-row-properties style:min-row-height="0.406cm" style:use-optimal-row-height="false"/>
    </style:style>
    <style:style style:name="Cell31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5" style:family="paragraph" style:parent-style-name="Normal">
      <style:paragraph-properties fo:line-height="100%" fo:margin-bottom="0cm"/>
    </style:style>
    <style:style style:name="T10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0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7" style:family="paragraph" style:parent-style-name="Normal">
      <style:paragraph-properties fo:line-height="100%" fo:margin-bottom="0cm"/>
    </style:style>
    <style:style style:name="T10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8" style:family="paragraph" style:parent-style-name="Normal">
      <style:paragraph-properties fo:line-height="100%" fo:margin-bottom="0cm"/>
    </style:style>
    <style:style style:name="T1008_1" style:family="text"/>
    <style:style style:name="T1008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2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09" style:family="paragraph" style:parent-style-name="Normal">
      <style:paragraph-properties fo:line-height="100%" fo:margin-bottom="0cm"/>
    </style:style>
    <style:style style:name="T10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2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0" style:family="paragraph" style:parent-style-name="Normal">
      <style:paragraph-properties fo:text-align="center" fo:line-height="100%" fo:margin-bottom="0cm"/>
    </style:style>
    <style:style style:name="T10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1" style:family="paragraph" style:parent-style-name="Normal">
      <style:text-properties fo:font-size="10pt" style:font-size-asian="10pt" style:font-name-complex="Arial" style:font-size-complex="10pt"/>
    </style:style>
    <style:style style:name="Table19" style:family="table">
      <style:table-properties table:align="left" style:width="16.494cm" fo:margin-left="0cm"/>
    </style:style>
    <style:style style:name="Column77" style:family="table-column">
      <style:table-column-properties style:column-width="0.991cm" style:use-optimal-column-width="false"/>
    </style:style>
    <style:style style:name="Column78" style:family="table-column">
      <style:table-column-properties style:column-width="2cm" style:use-optimal-column-width="false"/>
    </style:style>
    <style:style style:name="Column79" style:family="table-column">
      <style:table-column-properties style:column-width="9.753cm" style:use-optimal-column-width="false"/>
    </style:style>
    <style:style style:name="Column80" style:family="table-column">
      <style:table-column-properties style:column-width="1.499cm" style:use-optimal-column-width="false"/>
    </style:style>
    <style:style style:name="Column81" style:family="table-column">
      <style:table-column-properties style:column-width="2.251cm" style:use-optimal-column-width="false"/>
    </style:style>
    <style:style style:name="Row92" style:family="table-row">
      <style:table-row-properties style:min-row-height="0.529cm" style:use-optimal-row-height="false"/>
    </style:style>
    <style:style style:name="Cell32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2" style:family="paragraph" style:parent-style-name="Normal">
      <style:paragraph-properties fo:text-align="center" fo:line-height="100%" fo:margin-bottom="0cm"/>
    </style:style>
    <style:style style:name="T10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3" style:family="table-row">
      <style:table-row-properties style:min-row-height="0.529cm" style:use-optimal-row-height="false"/>
    </style:style>
    <style:style style:name="Cell32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3" style:family="paragraph" style:parent-style-name="Normal">
      <style:paragraph-properties fo:line-height="100%" fo:margin-bottom="0cm"/>
    </style:style>
    <style:style style:name="T10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2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4" style:family="paragraph" style:parent-style-name="Normal">
      <style:paragraph-properties fo:line-height="100%" fo:margin-bottom="0cm"/>
    </style:style>
    <style:style style:name="T10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2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5" style:family="paragraph" style:parent-style-name="Normal">
      <style:paragraph-properties fo:line-height="100%" fo:margin-bottom="0cm"/>
    </style:style>
    <style:style style:name="T1015_1" style:family="text"/>
    <style:style style:name="T101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2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6" style:family="paragraph" style:parent-style-name="Normal">
      <style:paragraph-properties fo:text-align="center" fo:line-height="100%" fo:margin-bottom="0cm"/>
    </style:style>
    <style:style style:name="T10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2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7" style:family="paragraph" style:parent-style-name="Normal">
      <style:paragraph-properties fo:text-align="center" fo:line-height="100%" fo:margin-bottom="0cm"/>
    </style:style>
    <style:style style:name="T10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4" style:family="table-row">
      <style:table-row-properties style:min-row-height="0.529cm" style:use-optimal-row-height="false"/>
    </style:style>
    <style:style style:name="Cell32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8" style:family="paragraph" style:parent-style-name="Normal">
      <style:paragraph-properties fo:line-height="100%" fo:margin-bottom="0cm"/>
    </style:style>
    <style:style style:name="T10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2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19" style:family="paragraph" style:parent-style-name="Normal">
      <style:paragraph-properties fo:line-height="100%" fo:margin-bottom="0cm"/>
    </style:style>
    <style:style style:name="T10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0" style:family="paragraph" style:parent-style-name="Normal">
      <style:paragraph-properties fo:line-height="100%" fo:margin-bottom="0cm"/>
    </style:style>
    <style:style style:name="T1020_1" style:family="text"/>
    <style:style style:name="T102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2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20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3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1" style:family="paragraph" style:parent-style-name="Normal">
      <style:paragraph-properties fo:text-align="center" fo:line-height="100%" fo:margin-bottom="0cm"/>
    </style:style>
    <style:style style:name="T10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3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2" style:family="paragraph" style:parent-style-name="Normal">
      <style:paragraph-properties fo:text-align="center" fo:line-height="100%" fo:margin-bottom="0cm"/>
    </style:style>
    <style:style style:name="T10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5" style:family="table-row">
      <style:table-row-properties style:min-row-height="0.529cm" style:use-optimal-row-height="false"/>
    </style:style>
    <style:style style:name="Cell333" style:family="table-cell">
      <style:table-cell-properties fo:background-color="#deebf6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3" style:family="paragraph" style:parent-style-name="Normal">
      <style:paragraph-properties fo:text-align="center" fo:line-height="100%" fo:margin-bottom="0cm"/>
    </style:style>
    <style:style style:name="T10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6" style:family="table-row">
      <style:table-row-properties style:min-row-height="0.529cm" style:use-optimal-row-height="false"/>
    </style:style>
    <style:style style:name="Cell33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4" style:family="paragraph" style:parent-style-name="Normal">
      <style:paragraph-properties fo:line-height="100%" fo:margin-bottom="0cm"/>
    </style:style>
    <style:style style:name="T10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5" style:family="paragraph" style:parent-style-name="Normal">
      <style:paragraph-properties fo:line-height="100%" fo:margin-bottom="0cm"/>
    </style:style>
    <style:style style:name="T10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6" style:family="paragraph" style:parent-style-name="Normal">
      <style:paragraph-properties fo:line-height="100%" fo:margin-bottom="0cm"/>
    </style:style>
    <style:style style:name="T1026_1" style:family="text"/>
    <style:style style:name="T1026_2" style:family="text" style:parent-style-name="Internet_20_link">
      <style:text-properties fo:color="#0563c1" style:font-name="Arial" fo:font-size="12pt" style:font-name-asian="Times New Roman" style:font-size-asian="12pt" style:font-name-complex="Times New Roman" style:font-size-complex="12pt" fo:language="fr" fo:language-asian="en" fo:language-complex="ar" fo:country="FR" fo:country-asian="US" fo:country-complex="SA" style:text-underline-style="solid" style:text-underline-color="font-color"/>
    </style:style>
    <style:style style:name="Cell33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7" style:family="paragraph" style:parent-style-name="Normal">
      <style:paragraph-properties fo:text-align="center" fo:line-height="100%" fo:margin-bottom="0cm"/>
    </style:style>
    <style:style style:name="T10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3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28" style:family="paragraph" style:parent-style-name="Normal">
      <style:paragraph-properties fo:text-align="center" fo:line-height="100%" fo:margin-bottom="0cm"/>
    </style:style>
    <style:style style:name="T10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29" style:family="paragraph" style:parent-style-name="Normal">
      <style:text-properties fo:font-size="10pt" style:font-size-asian="10pt" style:font-name-complex="Arial" style:font-size-complex="10pt"/>
    </style:style>
    <style:style style:name="P1030" style:family="paragraph" style:parent-style-name="Normal">
      <style:text-properties fo:font-size="10pt" style:font-size-asian="10pt" style:font-name-complex="Arial" style:font-size-complex="10pt"/>
    </style:style>
    <style:style style:name="Table20" style:family="table">
      <style:table-properties table:align="left" style:width="16.494cm" fo:margin-left="0cm"/>
    </style:style>
    <style:style style:name="Column82" style:family="table-column">
      <style:table-column-properties style:column-width="0.991cm" style:use-optimal-column-width="false"/>
    </style:style>
    <style:style style:name="Column83" style:family="table-column">
      <style:table-column-properties style:column-width="2cm" style:use-optimal-column-width="false"/>
    </style:style>
    <style:style style:name="Column84" style:family="table-column">
      <style:table-column-properties style:column-width="9.753cm" style:use-optimal-column-width="false"/>
    </style:style>
    <style:style style:name="Column85" style:family="table-column">
      <style:table-column-properties style:column-width="1.499cm" style:use-optimal-column-width="false"/>
    </style:style>
    <style:style style:name="Column86" style:family="table-column">
      <style:table-column-properties style:column-width="2.251cm" style:use-optimal-column-width="false"/>
    </style:style>
    <style:style style:name="Row97" style:family="table-row">
      <style:table-row-properties style:min-row-height="0.72cm" style:use-optimal-row-height="false"/>
    </style:style>
    <style:style style:name="Cell33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1" style:family="paragraph" style:parent-style-name="Normal">
      <style:paragraph-properties fo:text-align="center" fo:line-height="100%" fo:margin-bottom="0cm"/>
    </style:style>
    <style:style style:name="T10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8" style:family="table-row">
      <style:table-row-properties style:min-row-height="0.406cm" style:use-optimal-row-height="false"/>
    </style:style>
    <style:style style:name="Cell34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2" style:family="paragraph" style:parent-style-name="Normal">
      <style:paragraph-properties fo:line-height="100%" fo:margin-bottom="0cm"/>
    </style:style>
    <style:style style:name="T10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4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3" style:family="paragraph" style:parent-style-name="Normal">
      <style:paragraph-properties fo:line-height="100%" fo:margin-bottom="0cm"/>
    </style:style>
    <style:style style:name="T10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4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4" style:family="paragraph" style:parent-style-name="Normal">
      <style:paragraph-properties fo:line-height="100%" fo:margin-bottom="0cm"/>
    </style:style>
    <style:style style:name="T1034_1" style:family="text"/>
    <style:style style:name="T1034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4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4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5" style:family="paragraph" style:parent-style-name="Normal">
      <style:paragraph-properties fo:text-align="center" fo:line-height="100%" fo:margin-bottom="0cm"/>
    </style:style>
    <style:style style:name="T10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4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6" style:family="paragraph" style:parent-style-name="Normal">
      <style:paragraph-properties fo:text-align="center" fo:line-height="100%" fo:margin-bottom="0cm"/>
    </style:style>
    <style:style style:name="T10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37" style:family="paragraph" style:parent-style-name="Normal">
      <style:paragraph-properties fo:text-align="center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9" style:family="table-row">
      <style:table-row-properties style:min-row-height="0.406cm" style:use-optimal-row-height="false"/>
    </style:style>
    <style:style style:name="Cell34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8" style:family="paragraph" style:parent-style-name="Normal">
      <style:paragraph-properties fo:line-height="100%" fo:margin-bottom="0cm"/>
    </style:style>
    <style:style style:name="T10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4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39" style:family="paragraph" style:parent-style-name="Normal">
      <style:paragraph-properties fo:line-height="100%" fo:margin-bottom="0cm"/>
    </style:style>
    <style:style style:name="T10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0" style:family="paragraph" style:parent-style-name="Normal">
      <style:paragraph-properties fo:line-height="100%" fo:margin-bottom="0cm"/>
    </style:style>
    <style:style style:name="T1040_1" style:family="text"/>
    <style:style style:name="T104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4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1" style:family="paragraph" style:parent-style-name="Normal">
      <style:paragraph-properties fo:text-align="center" fo:line-height="100%" fo:margin-bottom="0cm"/>
    </style:style>
    <style:style style:name="T10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4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2" style:family="paragraph" style:parent-style-name="Normal">
      <style:paragraph-properties fo:text-align="center" fo:line-height="100%" fo:margin-bottom="0cm"/>
    </style:style>
    <style:style style:name="T10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43" style:family="paragraph" style:parent-style-name="Normal">
      <style:paragraph-properties fo:text-align="center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0" style:family="table-row">
      <style:table-row-properties style:min-row-height="0.406cm" style:use-optimal-row-height="false"/>
    </style:style>
    <style:style style:name="Cell35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4" style:family="paragraph" style:parent-style-name="Normal">
      <style:paragraph-properties fo:line-height="100%" fo:margin-bottom="0cm"/>
    </style:style>
    <style:style style:name="T10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5" style:family="paragraph" style:parent-style-name="Normal">
      <style:paragraph-properties fo:line-height="100%" fo:margin-bottom="0cm"/>
    </style:style>
    <style:style style:name="T10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6" style:family="paragraph" style:parent-style-name="Normal">
      <style:paragraph-properties fo:line-height="100%" fo:margin-bottom="0cm"/>
    </style:style>
    <style:style style:name="T1046_1" style:family="text"/>
    <style:style style:name="T1046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5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7" style:family="paragraph" style:parent-style-name="Normal">
      <style:paragraph-properties fo:text-align="center" fo:line-height="100%" fo:margin-bottom="0cm"/>
    </style:style>
    <style:style style:name="T10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5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8" style:family="paragraph" style:parent-style-name="Normal">
      <style:paragraph-properties fo:text-align="center" fo:line-height="100%" fo:margin-bottom="0cm"/>
    </style:style>
    <style:style style:name="T10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1" style:family="table-row">
      <style:table-row-properties style:min-row-height="0.406cm" style:use-optimal-row-height="false"/>
    </style:style>
    <style:style style:name="Cell35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49" style:family="paragraph" style:parent-style-name="Normal">
      <style:paragraph-properties fo:line-height="100%" fo:margin-bottom="0cm"/>
    </style:style>
    <style:style style:name="T10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0" style:family="paragraph" style:parent-style-name="Normal">
      <style:paragraph-properties fo:line-height="100%" fo:margin-bottom="0cm"/>
    </style:style>
    <style:style style:name="T10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1" style:family="paragraph" style:parent-style-name="Normal">
      <style:paragraph-properties fo:line-height="100%" fo:margin-bottom="0cm"/>
    </style:style>
    <style:style style:name="T1051_1" style:family="text"/>
    <style:style style:name="T1051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2" style:family="paragraph" style:parent-style-name="Normal">
      <style:paragraph-properties fo:text-align="center" fo:line-height="100%" fo:margin-bottom="0cm"/>
    </style:style>
    <style:style style:name="T10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5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3" style:family="paragraph" style:parent-style-name="Normal">
      <style:paragraph-properties fo:text-align="center" fo:line-height="100%" fo:margin-bottom="0cm"/>
    </style:style>
    <style:style style:name="T10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2" style:family="table-row">
      <style:table-row-properties style:min-row-height="0.406cm" style:use-optimal-row-height="false"/>
    </style:style>
    <style:style style:name="Cell36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4" style:family="paragraph" style:parent-style-name="Normal">
      <style:paragraph-properties fo:line-height="100%" fo:margin-bottom="0cm"/>
    </style:style>
    <style:style style:name="T10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5" style:family="paragraph" style:parent-style-name="Normal">
      <style:paragraph-properties fo:line-height="100%" fo:margin-bottom="0cm"/>
    </style:style>
    <style:style style:name="T10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6" style:family="paragraph" style:parent-style-name="Normal">
      <style:paragraph-properties fo:line-height="100%" fo:margin-bottom="0cm"/>
    </style:style>
    <style:style style:name="T1056_1" style:family="text"/>
    <style:style style:name="T1056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6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7" style:family="paragraph" style:parent-style-name="Normal">
      <style:paragraph-properties fo:text-align="center" fo:line-height="100%" fo:margin-bottom="0cm"/>
    </style:style>
    <style:style style:name="T10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6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8" style:family="paragraph" style:parent-style-name="Normal">
      <style:paragraph-properties fo:text-align="center" fo:line-height="100%" fo:margin-bottom="0cm"/>
    </style:style>
    <style:style style:name="T10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3" style:family="table-row">
      <style:table-row-properties style:min-row-height="0.406cm" style:use-optimal-row-height="false"/>
    </style:style>
    <style:style style:name="Cell36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59" style:family="paragraph" style:parent-style-name="Normal">
      <style:paragraph-properties fo:line-height="100%" fo:margin-bottom="0cm"/>
    </style:style>
    <style:style style:name="T10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0" style:family="paragraph" style:parent-style-name="Normal">
      <style:paragraph-properties fo:line-height="100%" fo:margin-bottom="0cm"/>
    </style:style>
    <style:style style:name="T10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1" style:family="paragraph" style:parent-style-name="Normal">
      <style:paragraph-properties fo:line-height="100%" fo:margin-bottom="0cm"/>
    </style:style>
    <style:style style:name="T1061_1" style:family="text"/>
    <style:style style:name="T1061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6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2" style:family="paragraph" style:parent-style-name="Normal">
      <style:paragraph-properties fo:text-align="center" fo:line-height="100%" fo:margin-bottom="0cm"/>
    </style:style>
    <style:style style:name="T10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6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3" style:family="paragraph" style:parent-style-name="Normal">
      <style:paragraph-properties fo:text-align="center" fo:line-height="100%" fo:margin-bottom="0cm"/>
    </style:style>
    <style:style style:name="T10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4" style:family="table-row">
      <style:table-row-properties style:min-row-height="0.406cm" style:use-optimal-row-height="false"/>
    </style:style>
    <style:style style:name="Cell37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4" style:family="paragraph" style:parent-style-name="Normal">
      <style:paragraph-properties fo:line-height="100%" fo:margin-bottom="0cm"/>
    </style:style>
    <style:style style:name="T10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5" style:family="paragraph" style:parent-style-name="Normal">
      <style:paragraph-properties fo:line-height="100%" fo:margin-bottom="0cm"/>
    </style:style>
    <style:style style:name="T10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6" style:family="paragraph" style:parent-style-name="Normal">
      <style:paragraph-properties fo:line-height="100%" fo:margin-bottom="0cm"/>
    </style:style>
    <style:style style:name="T1066_1" style:family="text"/>
    <style:style style:name="T1066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7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7" style:family="paragraph" style:parent-style-name="Normal">
      <style:paragraph-properties fo:text-align="center" fo:line-height="100%" fo:margin-bottom="0cm"/>
    </style:style>
    <style:style style:name="T10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7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8" style:family="paragraph" style:parent-style-name="Normal">
      <style:paragraph-properties fo:text-align="center" fo:line-height="100%" fo:margin-bottom="0cm"/>
    </style:style>
    <style:style style:name="T10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5" style:family="table-row">
      <style:table-row-properties style:min-row-height="0.406cm" style:use-optimal-row-height="false"/>
    </style:style>
    <style:style style:name="Cell37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69" style:family="paragraph" style:parent-style-name="Normal">
      <style:paragraph-properties fo:line-height="100%" fo:margin-bottom="0cm"/>
    </style:style>
    <style:style style:name="T10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0" style:family="paragraph" style:parent-style-name="Normal">
      <style:paragraph-properties fo:line-height="100%" fo:margin-bottom="0cm"/>
    </style:style>
    <style:style style:name="T10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1" style:family="paragraph" style:parent-style-name="Normal">
      <style:paragraph-properties fo:line-height="100%" fo:margin-bottom="0cm"/>
    </style:style>
    <style:style style:name="T1071_1" style:family="text"/>
    <style:style style:name="T1071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7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2" style:family="paragraph" style:parent-style-name="Normal">
      <style:paragraph-properties fo:text-align="center" fo:line-height="100%" fo:margin-bottom="0cm"/>
    </style:style>
    <style:style style:name="T10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7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3" style:family="paragraph" style:parent-style-name="Normal">
      <style:paragraph-properties fo:text-align="center" fo:line-height="100%" fo:margin-bottom="0cm"/>
    </style:style>
    <style:style style:name="T10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6" style:family="table-row">
      <style:table-row-properties style:min-row-height="0.406cm" style:use-optimal-row-height="false"/>
    </style:style>
    <style:style style:name="Cell380" style:family="table-cell">
      <style:table-cell-properties fo:background-color="#deebf6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4" style:family="paragraph" style:parent-style-name="Normal">
      <style:paragraph-properties fo:text-align="center" fo:line-height="100%" fo:margin-bottom="0cm"/>
    </style:style>
    <style:style style:name="T10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7" style:family="table-row">
      <style:table-row-properties style:min-row-height="0.406cm" style:use-optimal-row-height="false"/>
    </style:style>
    <style:style style:name="Cell38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5" style:family="paragraph" style:parent-style-name="Normal">
      <style:paragraph-properties fo:line-height="100%" fo:margin-bottom="0cm"/>
    </style:style>
    <style:style style:name="T10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6" style:family="paragraph" style:parent-style-name="Normal">
      <style:paragraph-properties fo:line-height="100%" fo:margin-bottom="0cm"/>
    </style:style>
    <style:style style:name="T10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7" style:family="paragraph" style:parent-style-name="Normal">
      <style:paragraph-properties fo:line-height="100%" fo:margin-bottom="0cm"/>
    </style:style>
    <style:style style:name="T1077_1" style:family="text" style:parent-style-name="Internet_20_link">
      <style:text-properties fo:color="#0563c1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1077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T107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38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8" style:family="paragraph" style:parent-style-name="Normal">
      <style:paragraph-properties fo:text-align="center" fo:line-height="100%" fo:margin-bottom="0cm"/>
    </style:style>
    <style:style style:name="T10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8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79" style:family="paragraph" style:parent-style-name="Normal">
      <style:paragraph-properties fo:text-align="center" fo:line-height="100%" fo:margin-bottom="0cm"/>
    </style:style>
    <style:style style:name="T10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8" style:family="table-row">
      <style:table-row-properties style:min-row-height="0.406cm" style:use-optimal-row-height="false"/>
    </style:style>
    <style:style style:name="Cell38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0" style:family="paragraph" style:parent-style-name="Normal">
      <style:paragraph-properties fo:line-height="100%" fo:margin-bottom="0cm"/>
    </style:style>
    <style:style style:name="T10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1" style:family="paragraph" style:parent-style-name="Normal">
      <style:paragraph-properties fo:line-height="100%" fo:margin-bottom="0cm"/>
    </style:style>
    <style:style style:name="T10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2" style:family="paragraph" style:parent-style-name="Normal">
      <style:paragraph-properties fo:line-height="100%" fo:margin-bottom="0cm"/>
    </style:style>
    <style:style style:name="T1082_1" style:family="text"/>
    <style:style style:name="T1082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82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82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82_5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82_6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82_7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38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3" style:family="paragraph" style:parent-style-name="Normal">
      <style:paragraph-properties fo:text-align="center" fo:line-height="100%" fo:margin-bottom="0cm"/>
    </style:style>
    <style:style style:name="T10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9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4" style:family="paragraph" style:parent-style-name="Normal">
      <style:paragraph-properties fo:text-align="center" fo:line-height="100%" fo:margin-bottom="0cm"/>
    </style:style>
    <style:style style:name="T10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09" style:family="table-row">
      <style:table-row-properties style:min-row-height="0.406cm" style:use-optimal-row-height="false"/>
    </style:style>
    <style:style style:name="Cell3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5" style:family="paragraph" style:parent-style-name="Normal">
      <style:paragraph-properties fo:line-height="100%" fo:margin-bottom="0cm"/>
    </style:style>
    <style:style style:name="T10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6" style:family="paragraph" style:parent-style-name="Normal">
      <style:paragraph-properties fo:line-height="100%" fo:margin-bottom="0cm"/>
    </style:style>
    <style:style style:name="T10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7" style:family="paragraph" style:parent-style-name="Normal">
      <style:paragraph-properties fo:line-height="100%" fo:margin-bottom="0cm"/>
    </style:style>
    <style:style style:name="T1087_1" style:family="text"/>
    <style:style style:name="T1087_2" style:family="text">
      <style:text-properties fo:color="#0563c1" style:font-name="Arial" fo:font-size="10pt" style:font-name-asian="Times New Roman" style:font-size-asian="10pt" style:font-name-complex="Arial" style:font-size-complex="10pt" fo:language="pt" fo:language-asian="en" fo:language-complex="ar" fo:country="PT" fo:country-asian="US" fo:country-complex="SA" style:text-underline-style="solid" style:text-underline-color="font-color"/>
    </style:style>
    <style:style style:name="Cell39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8" style:family="paragraph" style:parent-style-name="Normal">
      <style:paragraph-properties fo:text-align="center" fo:line-height="100%" fo:margin-bottom="0cm"/>
    </style:style>
    <style:style style:name="T10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39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89" style:family="paragraph" style:parent-style-name="Normal">
      <style:paragraph-properties fo:text-align="center" fo:line-height="100%" fo:margin-bottom="0cm"/>
    </style:style>
    <style:style style:name="T10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0" style:family="table-row">
      <style:table-row-properties style:min-row-height="0.406cm" style:use-optimal-row-height="false"/>
    </style:style>
    <style:style style:name="Cell39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0" style:family="paragraph" style:parent-style-name="Normal">
      <style:paragraph-properties fo:line-height="100%" fo:margin-bottom="0cm"/>
    </style:style>
    <style:style style:name="T10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1" style:family="paragraph" style:parent-style-name="Normal">
      <style:paragraph-properties fo:line-height="100%" fo:margin-bottom="0cm"/>
    </style:style>
    <style:style style:name="T10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2" style:family="paragraph" style:parent-style-name="Normal">
      <style:paragraph-properties fo:line-height="100%" fo:margin-bottom="0cm"/>
    </style:style>
    <style:style style:name="T1092_1" style:family="text"/>
    <style:style style:name="T1092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92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092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3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3" style:family="paragraph" style:parent-style-name="Normal">
      <style:paragraph-properties fo:text-align="center" fo:line-height="100%" fo:margin-bottom="0cm"/>
    </style:style>
    <style:style style:name="T10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0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4" style:family="paragraph" style:parent-style-name="Normal">
      <style:paragraph-properties fo:text-align="center" fo:line-height="100%" fo:margin-bottom="0cm"/>
    </style:style>
    <style:style style:name="T10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95" style:family="paragraph" style:parent-style-name="Normal">
      <style:text-properties fo:font-size="10pt" style:font-size-asian="10pt" style:font-name-complex="Arial" style:font-size-complex="10pt"/>
    </style:style>
    <style:style style:name="P1096" style:family="paragraph" style:parent-style-name="Normal">
      <style:text-properties fo:font-size="10pt" style:font-size-asian="10pt" style:font-name-complex="Arial" style:font-size-complex="10pt"/>
    </style:style>
    <style:style style:name="Table21" style:family="table">
      <style:table-properties table:align="left" style:width="16.494cm" fo:margin-left="0cm"/>
    </style:style>
    <style:style style:name="Column87" style:family="table-column">
      <style:table-column-properties style:column-width="0.991cm" style:use-optimal-column-width="false"/>
    </style:style>
    <style:style style:name="Column88" style:family="table-column">
      <style:table-column-properties style:column-width="1.752cm" style:use-optimal-column-width="false"/>
    </style:style>
    <style:style style:name="Column89" style:family="table-column">
      <style:table-column-properties style:column-width="9.751cm" style:use-optimal-column-width="false"/>
    </style:style>
    <style:style style:name="Column90" style:family="table-column">
      <style:table-column-properties style:column-width="1.75cm" style:use-optimal-column-width="false"/>
    </style:style>
    <style:style style:name="Column91" style:family="table-column">
      <style:table-column-properties style:column-width="2.251cm" style:use-optimal-column-width="false"/>
    </style:style>
    <style:style style:name="Row111" style:family="table-row">
      <style:table-row-properties style:min-row-height="0.72cm" style:use-optimal-row-height="false"/>
    </style:style>
    <style:style style:name="Cell40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7" style:family="paragraph" style:parent-style-name="Normal">
      <style:paragraph-properties fo:text-align="center" fo:line-height="100%" fo:margin-bottom="0cm"/>
    </style:style>
    <style:style style:name="T10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12" style:family="table-row">
      <style:table-row-properties style:min-row-height="0.406cm" style:use-optimal-row-height="false"/>
    </style:style>
    <style:style style:name="Cell4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8" style:family="paragraph" style:parent-style-name="Normal">
      <style:paragraph-properties fo:line-height="100%" fo:margin-bottom="0cm"/>
    </style:style>
    <style:style style:name="T10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099" style:family="paragraph" style:parent-style-name="Normal">
      <style:paragraph-properties fo:line-height="100%" fo:margin-bottom="0cm"/>
    </style:style>
    <style:style style:name="T10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0" style:family="paragraph" style:parent-style-name="Normal">
      <style:paragraph-properties fo:line-height="100%" fo:margin-bottom="0cm"/>
    </style:style>
    <style:style style:name="T1100_1" style:family="text"/>
    <style:style style:name="T110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0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0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1" style:family="paragraph" style:parent-style-name="Normal">
      <style:paragraph-properties fo:text-align="center" fo:line-height="100%" fo:margin-bottom="0cm"/>
    </style:style>
    <style:style style:name="T11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0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2" style:family="paragraph" style:parent-style-name="Normal">
      <style:paragraph-properties fo:text-align="center" fo:line-height="100%" fo:margin-bottom="0cm"/>
    </style:style>
    <style:style style:name="T11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3" style:family="table-row">
      <style:table-row-properties style:min-row-height="0.406cm" style:use-optimal-row-height="false"/>
    </style:style>
    <style:style style:name="Cell4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3" style:family="paragraph" style:parent-style-name="Normal">
      <style:paragraph-properties fo:line-height="100%" fo:margin-bottom="0cm"/>
    </style:style>
    <style:style style:name="T11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4" style:family="paragraph" style:parent-style-name="Normal">
      <style:paragraph-properties fo:line-height="100%" fo:margin-bottom="0cm"/>
    </style:style>
    <style:style style:name="T1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5" style:family="paragraph" style:parent-style-name="Normal">
      <style:paragraph-properties fo:line-height="100%" fo:margin-bottom="0cm"/>
    </style:style>
    <style:style style:name="T1105_1" style:family="text"/>
    <style:style style:name="T110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1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6" style:family="paragraph" style:parent-style-name="Normal">
      <style:paragraph-properties fo:text-align="center" fo:line-height="100%" fo:margin-bottom="0cm"/>
    </style:style>
    <style:style style:name="T1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1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7" style:family="paragraph" style:parent-style-name="Normal">
      <style:paragraph-properties fo:text-align="center" fo:line-height="100%" fo:margin-bottom="0cm"/>
    </style:style>
    <style:style style:name="T1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4" style:family="table-row">
      <style:table-row-properties style:min-row-height="0.406cm" style:use-optimal-row-height="false"/>
    </style:style>
    <style:style style:name="Cell41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8" style:family="paragraph" style:parent-style-name="Normal">
      <style:paragraph-properties fo:line-height="100%" fo:margin-bottom="0cm"/>
    </style:style>
    <style:style style:name="T11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09" style:family="paragraph" style:parent-style-name="Normal">
      <style:paragraph-properties fo:line-height="100%" fo:margin-bottom="0cm"/>
    </style:style>
    <style:style style:name="T1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0" style:family="paragraph" style:parent-style-name="Normal">
      <style:paragraph-properties fo:line-height="100%" fo:margin-bottom="0cm"/>
    </style:style>
    <style:style style:name="T1110_1" style:family="text"/>
    <style:style style:name="T111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1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1" style:family="paragraph" style:parent-style-name="Normal">
      <style:paragraph-properties fo:text-align="center" fo:line-height="100%" fo:margin-bottom="0cm"/>
    </style:style>
    <style:style style:name="T11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1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2" style:family="paragraph" style:parent-style-name="Normal">
      <style:paragraph-properties fo:text-align="center" fo:line-height="100%" fo:margin-bottom="0cm"/>
    </style:style>
    <style:style style:name="T11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5" style:family="table-row">
      <style:table-row-properties style:min-row-height="0.406cm" style:use-optimal-row-height="false"/>
    </style:style>
    <style:style style:name="Cell41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3" style:family="paragraph" style:parent-style-name="Normal">
      <style:paragraph-properties fo:line-height="100%" fo:margin-bottom="0cm"/>
    </style:style>
    <style:style style:name="T11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4" style:family="paragraph" style:parent-style-name="Normal">
      <style:paragraph-properties fo:line-height="100%" fo:margin-bottom="0cm"/>
    </style:style>
    <style:style style:name="T11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5" style:family="paragraph" style:parent-style-name="Normal">
      <style:paragraph-properties fo:line-height="100%" fo:margin-bottom="0cm"/>
    </style:style>
    <style:style style:name="T1115_1" style:family="text"/>
    <style:style style:name="T111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1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2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6" style:family="paragraph" style:parent-style-name="Normal">
      <style:paragraph-properties fo:text-align="center" fo:line-height="100%" fo:margin-bottom="0cm"/>
    </style:style>
    <style:style style:name="T11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2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7" style:family="paragraph" style:parent-style-name="Normal">
      <style:paragraph-properties fo:text-align="center" fo:line-height="100%" fo:margin-bottom="0cm"/>
    </style:style>
    <style:style style:name="T11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6" style:family="table-row">
      <style:table-row-properties style:min-row-height="0.406cm" style:use-optimal-row-height="false"/>
    </style:style>
    <style:style style:name="Cell42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8" style:family="paragraph" style:parent-style-name="Normal">
      <style:paragraph-properties fo:line-height="100%" fo:margin-bottom="0cm"/>
    </style:style>
    <style:style style:name="T11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2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19" style:family="paragraph" style:parent-style-name="Normal">
      <style:paragraph-properties fo:line-height="100%" fo:margin-bottom="0cm"/>
    </style:style>
    <style:style style:name="T11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2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0" style:family="paragraph" style:parent-style-name="Normal">
      <style:paragraph-properties fo:line-height="100%" fo:margin-bottom="0cm"/>
    </style:style>
    <style:style style:name="T1120_1" style:family="text"/>
    <style:style style:name="T112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2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20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2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1" style:family="paragraph" style:parent-style-name="Normal">
      <style:paragraph-properties fo:text-align="center" fo:line-height="100%" fo:margin-bottom="0cm"/>
    </style:style>
    <style:style style:name="T11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2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2" style:family="paragraph" style:parent-style-name="Normal">
      <style:paragraph-properties fo:text-align="center" fo:line-height="100%" fo:margin-bottom="0cm"/>
    </style:style>
    <style:style style:name="T11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7" style:family="table-row">
      <style:table-row-properties style:min-row-height="0.406cm" style:use-optimal-row-height="false"/>
    </style:style>
    <style:style style:name="Cell42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3" style:family="paragraph" style:parent-style-name="Normal">
      <style:paragraph-properties fo:line-height="100%" fo:margin-bottom="0cm"/>
    </style:style>
    <style:style style:name="T11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2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4" style:family="paragraph" style:parent-style-name="Normal">
      <style:paragraph-properties fo:line-height="100%" fo:margin-bottom="0cm"/>
    </style:style>
    <style:style style:name="T11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2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5" style:family="paragraph" style:parent-style-name="Normal">
      <style:paragraph-properties fo:line-height="100%" fo:margin-bottom="0cm"/>
    </style:style>
    <style:style style:name="T1125_1" style:family="text"/>
    <style:style style:name="T112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2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3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6" style:family="paragraph" style:parent-style-name="Normal">
      <style:paragraph-properties fo:text-align="center" fo:line-height="100%" fo:margin-bottom="0cm"/>
    </style:style>
    <style:style style:name="T11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3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7" style:family="paragraph" style:parent-style-name="Normal">
      <style:paragraph-properties fo:text-align="center" fo:line-height="100%" fo:margin-bottom="0cm"/>
    </style:style>
    <style:style style:name="T11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8" style:family="table-row">
      <style:table-row-properties style:min-row-height="0.406cm" style:use-optimal-row-height="false"/>
    </style:style>
    <style:style style:name="Cell43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8" style:family="paragraph" style:parent-style-name="Normal">
      <style:paragraph-properties fo:line-height="100%" fo:margin-bottom="0cm"/>
    </style:style>
    <style:style style:name="T11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29" style:family="paragraph" style:parent-style-name="Normal">
      <style:paragraph-properties fo:line-height="100%" fo:margin-bottom="0cm"/>
    </style:style>
    <style:style style:name="T11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0" style:family="paragraph" style:parent-style-name="Normal">
      <style:paragraph-properties fo:line-height="100%" fo:margin-bottom="0cm"/>
    </style:style>
    <style:style style:name="T1130_1" style:family="text"/>
    <style:style style:name="T113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3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1" style:family="paragraph" style:parent-style-name="Normal">
      <style:paragraph-properties fo:text-align="center" fo:line-height="100%" fo:margin-bottom="0cm"/>
    </style:style>
    <style:style style:name="T11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3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2" style:family="paragraph" style:parent-style-name="Normal">
      <style:paragraph-properties fo:text-align="center" fo:line-height="100%" fo:margin-bottom="0cm"/>
    </style:style>
    <style:style style:name="T11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9" style:family="table-row">
      <style:table-row-properties style:min-row-height="0.406cm" style:use-optimal-row-height="false"/>
    </style:style>
    <style:style style:name="Cell43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3" style:family="paragraph" style:parent-style-name="Normal">
      <style:paragraph-properties fo:line-height="100%" fo:margin-bottom="0cm"/>
    </style:style>
    <style:style style:name="T11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4" style:family="paragraph" style:parent-style-name="Normal">
      <style:paragraph-properties fo:line-height="100%" fo:margin-bottom="0cm"/>
    </style:style>
    <style:style style:name="T11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5" style:family="paragraph" style:parent-style-name="Normal">
      <style:paragraph-properties fo:line-height="100%" fo:margin-bottom="0cm"/>
    </style:style>
    <style:style style:name="T1135_1" style:family="text"/>
    <style:style style:name="T113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3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35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35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4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6" style:family="paragraph" style:parent-style-name="Normal">
      <style:paragraph-properties fo:text-align="center" fo:line-height="100%" fo:margin-bottom="0cm"/>
    </style:style>
    <style:style style:name="T11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4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7" style:family="paragraph" style:parent-style-name="Normal">
      <style:paragraph-properties fo:text-align="center" fo:line-height="100%" fo:margin-bottom="0cm"/>
    </style:style>
    <style:style style:name="T11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0" style:family="table-row">
      <style:table-row-properties style:min-row-height="0.406cm" style:use-optimal-row-height="false"/>
    </style:style>
    <style:style style:name="Cell44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8" style:family="paragraph" style:parent-style-name="Normal">
      <style:paragraph-properties fo:line-height="100%" fo:margin-bottom="0cm"/>
    </style:style>
    <style:style style:name="T11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4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39" style:family="paragraph" style:parent-style-name="Normal">
      <style:paragraph-properties fo:line-height="100%" fo:margin-bottom="0cm"/>
    </style:style>
    <style:style style:name="T11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4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0" style:family="paragraph" style:parent-style-name="Normal">
      <style:paragraph-properties fo:line-height="100%" fo:margin-bottom="0cm"/>
    </style:style>
    <style:style style:name="T1140_1" style:family="text"/>
    <style:style style:name="T114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4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1" style:family="paragraph" style:parent-style-name="Normal">
      <style:paragraph-properties fo:text-align="center" fo:line-height="100%" fo:margin-bottom="0cm"/>
    </style:style>
    <style:style style:name="T11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4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2" style:family="paragraph" style:parent-style-name="Normal">
      <style:paragraph-properties fo:text-align="center" fo:line-height="100%" fo:margin-bottom="0cm"/>
    </style:style>
    <style:style style:name="T11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1" style:family="table-row">
      <style:table-row-properties style:min-row-height="0.406cm" style:use-optimal-row-height="false"/>
    </style:style>
    <style:style style:name="Cell4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3" style:family="paragraph" style:parent-style-name="Normal">
      <style:paragraph-properties fo:line-height="100%" fo:margin-bottom="0cm"/>
    </style:style>
    <style:style style:name="T11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4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4" style:family="paragraph" style:parent-style-name="Normal">
      <style:paragraph-properties fo:line-height="100%" fo:margin-bottom="0cm"/>
    </style:style>
    <style:style style:name="T11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4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5" style:family="paragraph" style:parent-style-name="Normal">
      <style:paragraph-properties fo:line-height="100%" fo:margin-bottom="0cm"/>
    </style:style>
    <style:style style:name="T1145_1" style:family="text"/>
    <style:style style:name="T114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5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6" style:family="paragraph" style:parent-style-name="Normal">
      <style:paragraph-properties fo:text-align="center" fo:line-height="100%" fo:margin-bottom="0cm"/>
    </style:style>
    <style:style style:name="T11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7" style:family="paragraph" style:parent-style-name="Normal">
      <style:paragraph-properties fo:text-align="center" fo:line-height="100%" fo:margin-bottom="0cm"/>
    </style:style>
    <style:style style:name="T11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2" style:family="table-row">
      <style:table-row-properties style:min-row-height="0.406cm" style:use-optimal-row-height="false"/>
    </style:style>
    <style:style style:name="Cell45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8" style:family="paragraph" style:parent-style-name="Normal">
      <style:paragraph-properties fo:line-height="100%" fo:margin-bottom="0cm"/>
    </style:style>
    <style:style style:name="T11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49" style:family="paragraph" style:parent-style-name="Normal">
      <style:paragraph-properties fo:line-height="100%" fo:margin-bottom="0cm"/>
    </style:style>
    <style:style style:name="T11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0" style:family="paragraph" style:parent-style-name="Normal">
      <style:paragraph-properties fo:line-height="100%" fo:margin-bottom="0cm"/>
    </style:style>
    <style:style style:name="T1150_1" style:family="text"/>
    <style:style style:name="T115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5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1" style:family="paragraph" style:parent-style-name="Normal">
      <style:paragraph-properties fo:text-align="center" fo:line-height="100%" fo:margin-bottom="0cm"/>
    </style:style>
    <style:style style:name="T11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2" style:family="paragraph" style:parent-style-name="Normal">
      <style:paragraph-properties fo:text-align="center" fo:line-height="100%" fo:margin-bottom="0cm"/>
    </style:style>
    <style:style style:name="T11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3" style:family="table-row">
      <style:table-row-properties style:min-row-height="0.406cm" style:use-optimal-row-height="false"/>
    </style:style>
    <style:style style:name="Cell4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3" style:family="paragraph" style:parent-style-name="Normal">
      <style:paragraph-properties fo:line-height="100%" fo:margin-bottom="0cm"/>
    </style:style>
    <style:style style:name="T11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4" style:family="paragraph" style:parent-style-name="Normal">
      <style:paragraph-properties fo:line-height="100%" fo:margin-bottom="0cm"/>
    </style:style>
    <style:style style:name="T11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5" style:family="paragraph" style:parent-style-name="Normal">
      <style:paragraph-properties fo:line-height="100%" fo:margin-bottom="0cm"/>
    </style:style>
    <style:style style:name="T1155_1" style:family="text"/>
    <style:style style:name="T115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6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6" style:family="paragraph" style:parent-style-name="Normal">
      <style:paragraph-properties fo:text-align="center" fo:line-height="100%" fo:margin-bottom="0cm"/>
    </style:style>
    <style:style style:name="T11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6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7" style:family="paragraph" style:parent-style-name="Normal">
      <style:paragraph-properties fo:text-align="center" fo:line-height="100%" fo:margin-bottom="0cm"/>
    </style:style>
    <style:style style:name="T11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4" style:family="table-row">
      <style:table-row-properties style:min-row-height="0.406cm" style:use-optimal-row-height="false"/>
    </style:style>
    <style:style style:name="Cell46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8" style:family="paragraph" style:parent-style-name="Normal">
      <style:paragraph-properties fo:line-height="100%" fo:margin-bottom="0cm"/>
    </style:style>
    <style:style style:name="T11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6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59" style:family="paragraph" style:parent-style-name="Normal">
      <style:paragraph-properties fo:line-height="100%" fo:margin-bottom="0cm"/>
    </style:style>
    <style:style style:name="T11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6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0" style:family="paragraph" style:parent-style-name="Normal">
      <style:paragraph-properties fo:line-height="100%" fo:margin-bottom="0cm"/>
    </style:style>
    <style:style style:name="T1160_1" style:family="text"/>
    <style:style style:name="T116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0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0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6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1" style:family="paragraph" style:parent-style-name="Normal">
      <style:paragraph-properties fo:text-align="center" fo:line-height="100%" fo:margin-bottom="0cm"/>
    </style:style>
    <style:style style:name="T11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6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2" style:family="paragraph" style:parent-style-name="Normal">
      <style:paragraph-properties fo:text-align="center" fo:line-height="100%" fo:margin-bottom="0cm"/>
    </style:style>
    <style:style style:name="T11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5" style:family="table-row">
      <style:table-row-properties style:min-row-height="0.406cm" style:use-optimal-row-height="false"/>
    </style:style>
    <style:style style:name="Cell4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3" style:family="paragraph" style:parent-style-name="Normal">
      <style:paragraph-properties fo:line-height="100%" fo:margin-bottom="0cm"/>
    </style:style>
    <style:style style:name="T11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6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4" style:family="paragraph" style:parent-style-name="Normal">
      <style:paragraph-properties fo:line-height="100%" fo:margin-bottom="0cm"/>
    </style:style>
    <style:style style:name="T11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6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5" style:family="paragraph" style:parent-style-name="Normal">
      <style:paragraph-properties fo:line-height="100%" fo:margin-bottom="0cm"/>
    </style:style>
    <style:style style:name="T1165_1" style:family="text"/>
    <style:style style:name="T116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5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7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6" style:family="paragraph" style:parent-style-name="Normal">
      <style:paragraph-properties fo:text-align="center" fo:line-height="100%" fo:margin-bottom="0cm"/>
    </style:style>
    <style:style style:name="T11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7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7" style:family="paragraph" style:parent-style-name="Normal">
      <style:paragraph-properties fo:text-align="center" fo:line-height="100%" fo:margin-bottom="0cm"/>
    </style:style>
    <style:style style:name="T11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6" style:family="table-row">
      <style:table-row-properties style:min-row-height="0.406cm" style:use-optimal-row-height="false"/>
    </style:style>
    <style:style style:name="Cell47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8" style:family="paragraph" style:parent-style-name="Normal">
      <style:paragraph-properties fo:line-height="100%" fo:margin-bottom="0cm"/>
    </style:style>
    <style:style style:name="T11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69" style:family="paragraph" style:parent-style-name="Normal">
      <style:paragraph-properties fo:line-height="100%" fo:margin-bottom="0cm"/>
    </style:style>
    <style:style style:name="T11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0" style:family="paragraph" style:parent-style-name="Normal">
      <style:paragraph-properties fo:line-height="100%" fo:margin-bottom="0cm"/>
    </style:style>
    <style:style style:name="T1170_1" style:family="text"/>
    <style:style style:name="T117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7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1" style:family="paragraph" style:parent-style-name="Normal">
      <style:paragraph-properties fo:text-align="center" fo:line-height="100%" fo:margin-bottom="0cm"/>
    </style:style>
    <style:style style:name="T11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7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2" style:family="paragraph" style:parent-style-name="Normal">
      <style:paragraph-properties fo:text-align="center" fo:line-height="100%" fo:margin-bottom="0cm"/>
    </style:style>
    <style:style style:name="T11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7" style:family="table-row">
      <style:table-row-properties style:min-row-height="0.406cm" style:use-optimal-row-height="false"/>
    </style:style>
    <style:style style:name="Cell47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3" style:family="paragraph" style:parent-style-name="Normal">
      <style:paragraph-properties fo:line-height="100%" fo:margin-bottom="0cm"/>
    </style:style>
    <style:style style:name="T11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4" style:family="paragraph" style:parent-style-name="Normal">
      <style:paragraph-properties fo:line-height="100%" fo:margin-bottom="0cm"/>
    </style:style>
    <style:style style:name="T11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5" style:family="paragraph" style:parent-style-name="Normal">
      <style:paragraph-properties fo:line-height="100%" fo:margin-bottom="0cm"/>
    </style:style>
    <style:style style:name="T1175_1" style:family="text"/>
    <style:style style:name="T117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5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5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8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6" style:family="paragraph" style:parent-style-name="Normal">
      <style:paragraph-properties fo:text-align="center" fo:line-height="100%" fo:margin-bottom="0cm"/>
    </style:style>
    <style:style style:name="T11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8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7" style:family="paragraph" style:parent-style-name="Normal">
      <style:paragraph-properties fo:text-align="center" fo:line-height="100%" fo:margin-bottom="0cm"/>
    </style:style>
    <style:style style:name="T11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8" style:family="table-row">
      <style:table-row-properties style:min-row-height="0.406cm" style:use-optimal-row-height="false"/>
    </style:style>
    <style:style style:name="Cell48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8" style:family="paragraph" style:parent-style-name="Normal">
      <style:paragraph-properties fo:line-height="100%" fo:margin-bottom="0cm"/>
    </style:style>
    <style:style style:name="T11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79" style:family="paragraph" style:parent-style-name="Normal">
      <style:paragraph-properties fo:line-height="100%" fo:margin-bottom="0cm"/>
    </style:style>
    <style:style style:name="T11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0" style:family="paragraph" style:parent-style-name="Normal">
      <style:paragraph-properties fo:line-height="100%" fo:margin-bottom="0cm"/>
    </style:style>
    <style:style style:name="T1180_1" style:family="text"/>
    <style:style style:name="T118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0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0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8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1" style:family="paragraph" style:parent-style-name="Normal">
      <style:paragraph-properties fo:text-align="center" fo:line-height="100%" fo:margin-bottom="0cm"/>
    </style:style>
    <style:style style:name="T11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8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2" style:family="paragraph" style:parent-style-name="Normal">
      <style:paragraph-properties fo:text-align="center" fo:line-height="100%" fo:margin-bottom="0cm"/>
    </style:style>
    <style:style style:name="T11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9" style:family="table-row">
      <style:table-row-properties style:min-row-height="0.406cm" style:use-optimal-row-height="false"/>
    </style:style>
    <style:style style:name="Cell4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3" style:family="paragraph" style:parent-style-name="Normal">
      <style:paragraph-properties fo:line-height="100%" fo:margin-bottom="0cm"/>
    </style:style>
    <style:style style:name="T11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4" style:family="paragraph" style:parent-style-name="Normal">
      <style:paragraph-properties fo:line-height="100%" fo:margin-bottom="0cm"/>
    </style:style>
    <style:style style:name="T11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5" style:family="paragraph" style:parent-style-name="Normal">
      <style:paragraph-properties fo:line-height="100%" fo:margin-bottom="0cm"/>
    </style:style>
    <style:style style:name="T1185_1" style:family="text"/>
    <style:style style:name="T118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9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6" style:family="paragraph" style:parent-style-name="Normal">
      <style:paragraph-properties fo:text-align="center" fo:line-height="100%" fo:margin-bottom="0cm"/>
    </style:style>
    <style:style style:name="T11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7" style:family="paragraph" style:parent-style-name="Normal">
      <style:paragraph-properties fo:text-align="center" fo:line-height="100%" fo:margin-bottom="0cm"/>
    </style:style>
    <style:style style:name="T11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0" style:family="table-row">
      <style:table-row-properties style:min-row-height="0.406cm" style:use-optimal-row-height="false"/>
    </style:style>
    <style:style style:name="Cell49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8" style:family="paragraph" style:parent-style-name="Normal">
      <style:paragraph-properties fo:line-height="100%" fo:margin-bottom="0cm"/>
    </style:style>
    <style:style style:name="T11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89" style:family="paragraph" style:parent-style-name="Normal">
      <style:paragraph-properties fo:line-height="100%" fo:margin-bottom="0cm"/>
    </style:style>
    <style:style style:name="T11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0" style:family="paragraph" style:parent-style-name="Normal">
      <style:paragraph-properties fo:line-height="100%" fo:margin-bottom="0cm"/>
    </style:style>
    <style:style style:name="T1190_1" style:family="text"/>
    <style:style style:name="T119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49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1" style:family="paragraph" style:parent-style-name="Normal">
      <style:paragraph-properties fo:text-align="center" fo:line-height="100%" fo:margin-bottom="0cm"/>
    </style:style>
    <style:style style:name="T11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9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2" style:family="paragraph" style:parent-style-name="Normal">
      <style:paragraph-properties fo:text-align="center" fo:line-height="100%" fo:margin-bottom="0cm"/>
    </style:style>
    <style:style style:name="T11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1" style:family="table-row">
      <style:table-row-properties style:min-row-height="2.14cm" style:use-optimal-row-height="false"/>
    </style:style>
    <style:style style:name="Cell4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3" style:family="paragraph" style:parent-style-name="Normal">
      <style:paragraph-properties fo:line-height="100%" fo:margin-bottom="0cm"/>
    </style:style>
    <style:style style:name="T11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4" style:family="paragraph" style:parent-style-name="Normal">
      <style:paragraph-properties fo:line-height="100%" fo:margin-bottom="0cm"/>
    </style:style>
    <style:style style:name="T11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5" style:family="paragraph" style:parent-style-name="Normal">
      <style:paragraph-properties fo:line-height="100%" fo:margin-bottom="0cm"/>
    </style:style>
    <style:style style:name="T1195_1" style:family="text"/>
    <style:style style:name="T119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5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0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6" style:family="paragraph" style:parent-style-name="Normal">
      <style:paragraph-properties fo:text-align="center" fo:line-height="100%" fo:margin-bottom="0cm"/>
    </style:style>
    <style:style style:name="T11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0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7" style:family="paragraph" style:parent-style-name="Normal">
      <style:paragraph-properties fo:text-align="center" fo:line-height="100%" fo:margin-bottom="0cm"/>
    </style:style>
    <style:style style:name="T11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2" style:family="table-row">
      <style:table-row-properties style:min-row-height="0.406cm" style:use-optimal-row-height="false"/>
    </style:style>
    <style:style style:name="Cell5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8" style:family="paragraph" style:parent-style-name="Normal">
      <style:paragraph-properties fo:line-height="100%" fo:margin-bottom="0cm"/>
    </style:style>
    <style:style style:name="T11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199" style:family="paragraph" style:parent-style-name="Normal">
      <style:paragraph-properties fo:line-height="100%" fo:margin-bottom="0cm"/>
    </style:style>
    <style:style style:name="T11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0" style:family="paragraph" style:parent-style-name="Normal">
      <style:paragraph-properties fo:line-height="100%" fo:margin-bottom="0cm"/>
    </style:style>
    <style:style style:name="T1200_1" style:family="text"/>
    <style:style style:name="T120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0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0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1" style:family="paragraph" style:parent-style-name="Normal">
      <style:paragraph-properties fo:text-align="center" fo:line-height="100%" fo:margin-bottom="0cm"/>
    </style:style>
    <style:style style:name="T12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0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2" style:family="paragraph" style:parent-style-name="Normal">
      <style:paragraph-properties fo:text-align="center" fo:line-height="100%" fo:margin-bottom="0cm"/>
    </style:style>
    <style:style style:name="T12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3" style:family="table-row">
      <style:table-row-properties style:min-row-height="0.406cm" style:use-optimal-row-height="false"/>
    </style:style>
    <style:style style:name="Cell5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3" style:family="paragraph" style:parent-style-name="Normal">
      <style:paragraph-properties fo:line-height="100%" fo:margin-bottom="0cm"/>
    </style:style>
    <style:style style:name="T12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4" style:family="paragraph" style:parent-style-name="Normal">
      <style:paragraph-properties fo:line-height="100%" fo:margin-bottom="0cm"/>
    </style:style>
    <style:style style:name="T12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5" style:family="paragraph" style:parent-style-name="Normal">
      <style:paragraph-properties fo:line-height="100%" fo:margin-bottom="0cm"/>
    </style:style>
    <style:style style:name="T1205_1" style:family="text"/>
    <style:style style:name="T1205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5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1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6" style:family="paragraph" style:parent-style-name="Normal">
      <style:paragraph-properties fo:text-align="center" fo:line-height="100%" fo:margin-bottom="0cm"/>
    </style:style>
    <style:style style:name="T12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1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7" style:family="paragraph" style:parent-style-name="Normal">
      <style:paragraph-properties fo:text-align="center" fo:line-height="100%" fo:margin-bottom="0cm"/>
    </style:style>
    <style:style style:name="T12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4" style:family="table-row">
      <style:table-row-properties style:min-row-height="0.406cm" style:use-optimal-row-height="false"/>
    </style:style>
    <style:style style:name="Cell51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8" style:family="paragraph" style:parent-style-name="Normal">
      <style:paragraph-properties fo:line-height="100%" fo:margin-bottom="0cm"/>
    </style:style>
    <style:style style:name="T1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09" style:family="paragraph" style:parent-style-name="Normal">
      <style:paragraph-properties fo:line-height="100%" fo:margin-bottom="0cm"/>
    </style:style>
    <style:style style:name="T12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0" style:family="paragraph" style:parent-style-name="Normal">
      <style:paragraph-properties fo:line-height="100%" fo:margin-bottom="0cm"/>
    </style:style>
    <style:style style:name="T1210_1" style:family="text"/>
    <style:style style:name="T1210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10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1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1" style:family="paragraph" style:parent-style-name="Normal">
      <style:paragraph-properties fo:text-align="center" fo:line-height="100%" fo:margin-bottom="0cm"/>
    </style:style>
    <style:style style:name="T12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1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2" style:family="paragraph" style:parent-style-name="Normal">
      <style:paragraph-properties fo:text-align="center" fo:line-height="100%" fo:margin-bottom="0cm"/>
    </style:style>
    <style:style style:name="T12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5" style:family="table-row">
      <style:table-row-properties style:min-row-height="0.406cm" style:use-optimal-row-height="false"/>
    </style:style>
    <style:style style:name="Cell517" style:family="table-cell">
      <style:table-cell-properties fo:background-color="#deebf6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3" style:family="paragraph" style:parent-style-name="Normal">
      <style:paragraph-properties fo:text-align="center" fo:line-height="100%" fo:margin-bottom="0cm"/>
    </style:style>
    <style:style style:name="T12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6" style:family="table-row">
      <style:table-row-properties style:min-row-height="0.529cm" style:use-optimal-row-height="false"/>
    </style:style>
    <style:style style:name="Cell51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4" style:family="paragraph" style:parent-style-name="Normal">
      <style:paragraph-properties fo:line-height="100%" fo:margin-bottom="0cm"/>
    </style:style>
    <style:style style:name="T12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5" style:family="paragraph" style:parent-style-name="Normal">
      <style:paragraph-properties fo:line-height="100%" fo:margin-bottom="0cm"/>
    </style:style>
    <style:style style:name="T12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6" style:family="paragraph" style:parent-style-name="Normal">
      <style:paragraph-properties fo:line-height="100%" fo:margin-bottom="0cm"/>
    </style:style>
    <style:style style:name="T1216_1" style:family="text"/>
    <style:style style:name="T1216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16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16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52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7" style:family="paragraph" style:parent-style-name="Normal">
      <style:paragraph-properties fo:text-align="center" fo:line-height="100%" fo:margin-bottom="0cm"/>
    </style:style>
    <style:style style:name="T12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2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8" style:family="paragraph" style:parent-style-name="Normal">
      <style:paragraph-properties fo:text-align="center" fo:line-height="100%" fo:margin-bottom="0cm"/>
    </style:style>
    <style:style style:name="T12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7" style:family="table-row">
      <style:table-row-properties style:min-row-height="0.529cm" style:use-optimal-row-height="false"/>
    </style:style>
    <style:style style:name="Cell52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19" style:family="paragraph" style:parent-style-name="Normal">
      <style:paragraph-properties fo:line-height="100%" fo:margin-bottom="0cm"/>
    </style:style>
    <style:style style:name="T12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0" style:family="paragraph" style:parent-style-name="Normal">
      <style:paragraph-properties fo:line-height="100%" fo:margin-bottom="0cm"/>
    </style:style>
    <style:style style:name="T1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1" style:family="paragraph" style:parent-style-name="Normal">
      <style:paragraph-properties fo:line-height="100%" fo:margin-bottom="0cm"/>
    </style:style>
    <style:style style:name="T1221_1" style:family="text"/>
    <style:style style:name="T1221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21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21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52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2" style:family="paragraph" style:parent-style-name="Normal">
      <style:paragraph-properties fo:text-align="center" fo:line-height="100%" fo:margin-bottom="0cm"/>
    </style:style>
    <style:style style:name="T12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2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3" style:family="paragraph" style:parent-style-name="Normal">
      <style:paragraph-properties fo:text-align="center" fo:line-height="100%" fo:margin-bottom="0cm"/>
    </style:style>
    <style:style style:name="T12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8" style:family="table-row">
      <style:table-row-properties style:min-row-height="0.529cm" style:use-optimal-row-height="false"/>
    </style:style>
    <style:style style:name="Cell52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4" style:family="paragraph" style:parent-style-name="Normal">
      <style:paragraph-properties fo:line-height="100%" fo:margin-bottom="0cm"/>
    </style:style>
    <style:style style:name="T12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5" style:family="paragraph" style:parent-style-name="Normal">
      <style:paragraph-properties fo:line-height="100%" fo:margin-bottom="0cm"/>
    </style:style>
    <style:style style:name="T12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6" style:family="paragraph" style:parent-style-name="Normal">
      <style:paragraph-properties fo:line-height="100%" fo:margin-bottom="0cm"/>
    </style:style>
    <style:style style:name="T1226_1" style:family="text"/>
    <style:style style:name="T1226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26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26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53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7" style:family="paragraph" style:parent-style-name="Normal">
      <style:paragraph-properties fo:text-align="center" fo:line-height="100%" fo:margin-bottom="0cm"/>
    </style:style>
    <style:style style:name="T12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3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8" style:family="paragraph" style:parent-style-name="Normal">
      <style:paragraph-properties fo:text-align="center" fo:line-height="100%" fo:margin-bottom="0cm"/>
    </style:style>
    <style:style style:name="T12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9" style:family="table-row">
      <style:table-row-properties style:min-row-height="0.529cm" style:use-optimal-row-height="false"/>
    </style:style>
    <style:style style:name="Cell53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29" style:family="paragraph" style:parent-style-name="Normal">
      <style:paragraph-properties fo:line-height="100%" fo:margin-bottom="0cm"/>
    </style:style>
    <style:style style:name="T12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0" style:family="paragraph" style:parent-style-name="Normal">
      <style:paragraph-properties fo:line-height="100%" fo:margin-bottom="0cm"/>
    </style:style>
    <style:style style:name="T12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1" style:family="paragraph" style:parent-style-name="Normal">
      <style:paragraph-properties fo:line-height="100%" fo:margin-bottom="0cm"/>
    </style:style>
    <style:style style:name="T1231_1" style:family="text"/>
    <style:style style:name="T1231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31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31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53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2" style:family="paragraph" style:parent-style-name="Normal">
      <style:paragraph-properties fo:text-align="center" fo:line-height="100%" fo:margin-bottom="0cm"/>
    </style:style>
    <style:style style:name="T12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3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3" style:family="paragraph" style:parent-style-name="Normal">
      <style:paragraph-properties fo:text-align="center" fo:line-height="100%" fo:margin-bottom="0cm"/>
    </style:style>
    <style:style style:name="T1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0" style:family="table-row">
      <style:table-row-properties style:min-row-height="0.529cm" style:use-optimal-row-height="false"/>
    </style:style>
    <style:style style:name="Cell53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4" style:family="paragraph" style:parent-style-name="Normal">
      <style:paragraph-properties fo:line-height="100%" fo:margin-bottom="0cm"/>
    </style:style>
    <style:style style:name="T1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5" style:family="paragraph" style:parent-style-name="Normal">
      <style:paragraph-properties fo:line-height="100%" fo:margin-bottom="0cm"/>
    </style:style>
    <style:style style:name="T12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6" style:family="paragraph" style:parent-style-name="Normal">
      <style:paragraph-properties fo:line-height="100%" fo:margin-bottom="0cm"/>
    </style:style>
    <style:style style:name="T1236_1" style:family="text"/>
    <style:style style:name="T1236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4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7" style:family="paragraph" style:parent-style-name="Normal">
      <style:paragraph-properties fo:text-align="center" fo:line-height="100%" fo:margin-bottom="0cm"/>
    </style:style>
    <style:style style:name="T1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4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8" style:family="paragraph" style:parent-style-name="Normal">
      <style:paragraph-properties fo:text-align="center" fo:line-height="100%" fo:margin-bottom="0cm"/>
    </style:style>
    <style:style style:name="T12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1" style:family="table-row">
      <style:table-row-properties style:min-row-height="0.529cm" style:use-optimal-row-height="false"/>
    </style:style>
    <style:style style:name="Cell54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39" style:family="paragraph" style:parent-style-name="Normal">
      <style:paragraph-properties fo:line-height="100%" fo:margin-bottom="0cm"/>
    </style:style>
    <style:style style:name="T12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0" style:family="paragraph" style:parent-style-name="Normal">
      <style:paragraph-properties fo:line-height="100%" fo:margin-bottom="0cm"/>
    </style:style>
    <style:style style:name="T1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1" style:family="paragraph" style:parent-style-name="Normal">
      <style:paragraph-properties fo:line-height="100%" fo:margin-bottom="0cm"/>
    </style:style>
    <style:style style:name="T1241_1" style:family="text"/>
    <style:style style:name="T1241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1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1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1_5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1_6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1_7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54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2" style:family="paragraph" style:parent-style-name="Normal">
      <style:paragraph-properties fo:text-align="center" fo:line-height="100%" fo:margin-bottom="0cm"/>
    </style:style>
    <style:style style:name="T12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3" style:family="paragraph" style:parent-style-name="Normal">
      <style:paragraph-properties fo:text-align="center" fo:line-height="100%" fo:margin-bottom="0cm"/>
    </style:style>
    <style:style style:name="T12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2" style:family="table-row">
      <style:table-row-properties style:min-row-height="0.529cm" style:use-optimal-row-height="false"/>
    </style:style>
    <style:style style:name="Cell54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4" style:family="paragraph" style:parent-style-name="Normal">
      <style:paragraph-properties fo:line-height="100%" fo:margin-bottom="0cm"/>
    </style:style>
    <style:style style:name="T12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5" style:family="paragraph" style:parent-style-name="Normal">
      <style:paragraph-properties fo:line-height="100%" fo:margin-bottom="0cm"/>
    </style:style>
    <style:style style:name="T1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6" style:family="paragraph" style:parent-style-name="Normal">
      <style:paragraph-properties fo:line-height="100%" fo:margin-bottom="0cm"/>
    </style:style>
    <style:style style:name="T1246_1" style:family="text"/>
    <style:style style:name="T1246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6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6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6_5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6_6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6_7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46_8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6_9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6_10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5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7" style:family="paragraph" style:parent-style-name="Normal">
      <style:paragraph-properties fo:text-align="center" fo:line-height="100%" fo:margin-bottom="0cm"/>
    </style:style>
    <style:style style:name="T1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5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8" style:family="paragraph" style:parent-style-name="Normal">
      <style:paragraph-properties fo:text-align="center" fo:line-height="100%" fo:margin-bottom="0cm"/>
    </style:style>
    <style:style style:name="T12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3" style:family="table-row">
      <style:table-row-properties style:min-row-height="0.529cm" style:use-optimal-row-height="false"/>
    </style:style>
    <style:style style:name="Cell55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49" style:family="paragraph" style:parent-style-name="Normal">
      <style:paragraph-properties fo:line-height="100%" fo:margin-bottom="0cm"/>
    </style:style>
    <style:style style:name="T12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0" style:family="paragraph" style:parent-style-name="Normal">
      <style:paragraph-properties fo:line-height="100%" fo:margin-bottom="0cm"/>
    </style:style>
    <style:style style:name="T12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1" style:family="paragraph" style:parent-style-name="Normal">
      <style:paragraph-properties fo:line-height="100%" fo:margin-bottom="0cm"/>
    </style:style>
    <style:style style:name="T1251_1" style:family="text"/>
    <style:style style:name="T1251_2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51_3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51_4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51_5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251_6" style:family="text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Cell55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2" style:family="paragraph" style:parent-style-name="Normal">
      <style:paragraph-properties fo:text-align="center" fo:line-height="100%" fo:margin-bottom="0cm"/>
    </style:style>
    <style:style style:name="T12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3" style:family="paragraph" style:parent-style-name="Normal">
      <style:paragraph-properties fo:text-align="center" fo:line-height="100%" fo:margin-bottom="0cm"/>
    </style:style>
    <style:style style:name="T12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254" style:family="paragraph" style:parent-style-name="Normal">
      <style:text-properties fo:font-size="10pt" style:font-size-asian="10pt" style:font-name-complex="Arial" style:font-size-complex="10pt"/>
    </style:style>
    <style:style style:name="Table22" style:family="table">
      <style:table-properties table:align="left" style:width="16.494cm" fo:margin-left="0cm"/>
    </style:style>
    <style:style style:name="Column92" style:family="table-column">
      <style:table-column-properties style:column-width="1.159cm" style:use-optimal-column-width="false"/>
    </style:style>
    <style:style style:name="Column93" style:family="table-column">
      <style:table-column-properties style:column-width="1.833cm" style:use-optimal-column-width="false"/>
    </style:style>
    <style:style style:name="Column94" style:family="table-column">
      <style:table-column-properties style:column-width="9.502cm" style:use-optimal-column-width="false"/>
    </style:style>
    <style:style style:name="Column95" style:family="table-column">
      <style:table-column-properties style:column-width="1.75cm" style:use-optimal-column-width="false"/>
    </style:style>
    <style:style style:name="Column96" style:family="table-column">
      <style:table-column-properties style:column-width="2.251cm" style:use-optimal-column-width="false"/>
    </style:style>
    <style:style style:name="Row144" style:family="table-row">
      <style:table-row-properties style:min-row-height="0.72cm" style:use-optimal-row-height="false"/>
    </style:style>
    <style:style style:name="Cell5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5" style:family="paragraph" style:parent-style-name="Normal">
      <style:paragraph-properties fo:text-align="center" fo:line-height="100%" fo:margin-bottom="0cm"/>
    </style:style>
    <style:style style:name="T12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5" style:family="table-row">
      <style:table-row-properties style:min-row-height="0.406cm" style:use-optimal-row-height="false"/>
    </style:style>
    <style:style style:name="Cell55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6" style:family="paragraph" style:parent-style-name="Normal">
      <style:paragraph-properties fo:line-height="100%" fo:margin-bottom="0cm"/>
    </style:style>
    <style:style style:name="T12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7" style:family="paragraph" style:parent-style-name="Normal">
      <style:paragraph-properties fo:line-height="100%" fo:margin-bottom="0cm"/>
    </style:style>
    <style:style style:name="T12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8" style:family="paragraph" style:parent-style-name="Normal">
      <style:paragraph-properties fo:line-height="100%" fo:margin-bottom="0cm"/>
    </style:style>
    <style:style style:name="T1258_1" style:family="text"/>
    <style:style style:name="T1258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6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59" style:family="paragraph" style:parent-style-name="Normal">
      <style:paragraph-properties fo:text-align="center" fo:line-height="100%" fo:margin-bottom="0cm"/>
    </style:style>
    <style:style style:name="T12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6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0" style:family="paragraph" style:parent-style-name="Normal">
      <style:paragraph-properties fo:text-align="center" fo:line-height="100%" fo:margin-bottom="0cm"/>
    </style:style>
    <style:style style:name="T12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6" style:family="table-row">
      <style:table-row-properties style:min-row-height="0.406cm" style:use-optimal-row-height="false"/>
    </style:style>
    <style:style style:name="Cell56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1" style:family="paragraph" style:parent-style-name="Normal">
      <style:paragraph-properties fo:line-height="100%" fo:margin-bottom="0cm"/>
    </style:style>
    <style:style style:name="T12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2" style:family="paragraph" style:parent-style-name="Normal">
      <style:paragraph-properties fo:line-height="100%" fo:margin-bottom="0cm"/>
    </style:style>
    <style:style style:name="T12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3" style:family="paragraph" style:parent-style-name="Normal">
      <style:paragraph-properties fo:line-height="100%" fo:margin-bottom="0cm"/>
    </style:style>
    <style:style style:name="T1263_1" style:family="text"/>
    <style:style style:name="T1263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4" style:family="paragraph" style:parent-style-name="Normal">
      <style:paragraph-properties fo:text-align="center" fo:line-height="100%" fo:margin-bottom="0cm"/>
    </style:style>
    <style:style style:name="T12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6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5" style:family="paragraph" style:parent-style-name="Normal">
      <style:paragraph-properties fo:text-align="center" fo:line-height="100%" fo:margin-bottom="0cm"/>
    </style:style>
    <style:style style:name="T12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7" style:family="table-row">
      <style:table-row-properties style:min-row-height="0.406cm" style:use-optimal-row-height="false"/>
    </style:style>
    <style:style style:name="Cell56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6" style:family="paragraph" style:parent-style-name="Normal">
      <style:paragraph-properties fo:line-height="100%" fo:margin-bottom="0cm"/>
    </style:style>
    <style:style style:name="T12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7" style:family="paragraph" style:parent-style-name="Normal">
      <style:paragraph-properties fo:line-height="100%" fo:margin-bottom="0cm"/>
    </style:style>
    <style:style style:name="T12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8" style:family="paragraph" style:parent-style-name="Normal">
      <style:paragraph-properties fo:line-height="100%" fo:margin-bottom="0cm"/>
    </style:style>
    <style:style style:name="T1268_1" style:family="text"/>
    <style:style style:name="T1268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7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69" style:family="paragraph" style:parent-style-name="Normal">
      <style:paragraph-properties fo:text-align="center" fo:line-height="100%" fo:margin-bottom="0cm"/>
    </style:style>
    <style:style style:name="T12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7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0" style:family="paragraph" style:parent-style-name="Normal">
      <style:paragraph-properties fo:text-align="center" fo:line-height="100%" fo:margin-bottom="0cm"/>
    </style:style>
    <style:style style:name="T12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8" style:family="table-row">
      <style:table-row-properties style:min-row-height="0.406cm" style:use-optimal-row-height="false"/>
    </style:style>
    <style:style style:name="Cell57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1" style:family="paragraph" style:parent-style-name="Normal">
      <style:paragraph-properties fo:line-height="100%" fo:margin-bottom="0cm"/>
    </style:style>
    <style:style style:name="T12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2" style:family="paragraph" style:parent-style-name="Normal">
      <style:paragraph-properties fo:line-height="100%" fo:margin-bottom="0cm"/>
    </style:style>
    <style:style style:name="T12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3" style:family="paragraph" style:parent-style-name="Normal">
      <style:paragraph-properties fo:line-height="100%" fo:margin-bottom="0cm"/>
    </style:style>
    <style:style style:name="T1273_1" style:family="text"/>
    <style:style style:name="T1273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7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4" style:family="paragraph" style:parent-style-name="Normal">
      <style:paragraph-properties fo:text-align="center" fo:line-height="100%" fo:margin-bottom="0cm"/>
    </style:style>
    <style:style style:name="T12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7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5" style:family="paragraph" style:parent-style-name="Normal">
      <style:paragraph-properties fo:text-align="center" fo:line-height="100%" fo:margin-bottom="0cm"/>
    </style:style>
    <style:style style:name="T12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49" style:family="table-row">
      <style:table-row-properties style:min-row-height="0.406cm" style:use-optimal-row-height="false"/>
    </style:style>
    <style:style style:name="Cell57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6" style:family="paragraph" style:parent-style-name="Normal">
      <style:paragraph-properties fo:line-height="100%" fo:margin-bottom="0cm"/>
    </style:style>
    <style:style style:name="T12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7" style:family="paragraph" style:parent-style-name="Normal">
      <style:paragraph-properties fo:line-height="100%" fo:margin-bottom="0cm"/>
    </style:style>
    <style:style style:name="T12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8" style:family="paragraph" style:parent-style-name="Normal">
      <style:paragraph-properties fo:line-height="100%" fo:margin-bottom="0cm"/>
    </style:style>
    <style:style style:name="T1278_1" style:family="text"/>
    <style:style style:name="T1278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8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79" style:family="paragraph" style:parent-style-name="Normal">
      <style:paragraph-properties fo:text-align="center" fo:line-height="100%" fo:margin-bottom="0cm"/>
    </style:style>
    <style:style style:name="T12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8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0" style:family="paragraph" style:parent-style-name="Normal">
      <style:paragraph-properties fo:text-align="center" fo:line-height="100%" fo:margin-bottom="0cm"/>
    </style:style>
    <style:style style:name="T12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0" style:family="table-row">
      <style:table-row-properties style:min-row-height="0.406cm" style:use-optimal-row-height="false"/>
    </style:style>
    <style:style style:name="Cell58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1" style:family="paragraph" style:parent-style-name="Normal">
      <style:paragraph-properties fo:line-height="100%" fo:margin-bottom="0cm"/>
    </style:style>
    <style:style style:name="T12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2" style:family="paragraph" style:parent-style-name="Normal">
      <style:paragraph-properties fo:line-height="100%" fo:margin-bottom="0cm"/>
    </style:style>
    <style:style style:name="T12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3" style:family="paragraph" style:parent-style-name="Normal">
      <style:paragraph-properties fo:line-height="100%" fo:margin-bottom="0cm"/>
    </style:style>
    <style:style style:name="T1283_1" style:family="text"/>
    <style:style style:name="T1283_2" style:family="text">
      <style:text-properties fo:color="#0563c1" style:font-name="Arial" fo:font-size="10pt" style:font-name-asian="Times New Roman" style:font-size-asian="10pt" style:font-name-complex="Arial" style:font-size-complex="10pt" fo:language="pt" fo:language-asian="en" fo:language-complex="ar" fo:country="PT" fo:country-asian="US" fo:country-complex="SA" style:text-underline-style="solid" style:text-underline-color="font-color"/>
    </style:style>
    <style:style style:name="T1283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4" style:family="paragraph" style:parent-style-name="Normal">
      <style:paragraph-properties fo:text-align="center" fo:line-height="100%" fo:margin-bottom="0cm"/>
    </style:style>
    <style:style style:name="T12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5" style:family="paragraph" style:parent-style-name="Normal">
      <style:paragraph-properties fo:text-align="center" fo:line-height="100%" fo:margin-bottom="0cm"/>
    </style:style>
    <style:style style:name="T12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1" style:family="table-row">
      <style:table-row-properties style:min-row-height="0.406cm" style:use-optimal-row-height="false"/>
    </style:style>
    <style:style style:name="Cell58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6" style:family="paragraph" style:parent-style-name="Normal">
      <style:paragraph-properties fo:line-height="100%" fo:margin-bottom="0cm"/>
    </style:style>
    <style:style style:name="T12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7" style:family="paragraph" style:parent-style-name="Normal">
      <style:paragraph-properties fo:line-height="100%" fo:margin-bottom="0cm"/>
    </style:style>
    <style:style style:name="T12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8" style:family="paragraph" style:parent-style-name="Normal">
      <style:paragraph-properties fo:line-height="100%" fo:margin-bottom="0cm"/>
    </style:style>
    <style:style style:name="T1288_1" style:family="text"/>
    <style:style style:name="T1288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9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89" style:family="paragraph" style:parent-style-name="Normal">
      <style:paragraph-properties fo:text-align="center" fo:line-height="100%" fo:margin-bottom="0cm"/>
    </style:style>
    <style:style style:name="T12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9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0" style:family="paragraph" style:parent-style-name="Normal">
      <style:paragraph-properties fo:text-align="center" fo:line-height="100%" fo:margin-bottom="0cm"/>
    </style:style>
    <style:style style:name="T12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2" style:family="table-row">
      <style:table-row-properties style:min-row-height="0.406cm" style:use-optimal-row-height="false"/>
    </style:style>
    <style:style style:name="Cell59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1" style:family="paragraph" style:parent-style-name="Normal">
      <style:paragraph-properties fo:line-height="100%" fo:margin-bottom="0cm"/>
    </style:style>
    <style:style style:name="T12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2" style:family="paragraph" style:parent-style-name="Normal">
      <style:paragraph-properties fo:line-height="100%" fo:margin-bottom="0cm"/>
    </style:style>
    <style:style style:name="T12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3" style:family="paragraph" style:parent-style-name="Normal">
      <style:paragraph-properties fo:line-height="100%" fo:margin-bottom="0cm"/>
    </style:style>
    <style:style style:name="T1293_1" style:family="text"/>
    <style:style style:name="T1293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4" style:family="paragraph" style:parent-style-name="Normal">
      <style:paragraph-properties fo:text-align="center" fo:line-height="100%" fo:margin-bottom="0cm"/>
    </style:style>
    <style:style style:name="T12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5" style:family="paragraph" style:parent-style-name="Normal">
      <style:paragraph-properties fo:text-align="center" fo:line-height="100%" fo:margin-bottom="0cm"/>
    </style:style>
    <style:style style:name="T12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3" style:family="table-row">
      <style:table-row-properties style:min-row-height="0.406cm" style:use-optimal-row-height="false"/>
    </style:style>
    <style:style style:name="Cell59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6" style:family="paragraph" style:parent-style-name="Normal">
      <style:paragraph-properties fo:line-height="100%" fo:margin-bottom="0cm"/>
    </style:style>
    <style:style style:name="T12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7" style:family="paragraph" style:parent-style-name="Normal">
      <style:paragraph-properties fo:line-height="100%" fo:margin-bottom="0cm"/>
    </style:style>
    <style:style style:name="T12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8" style:family="paragraph" style:parent-style-name="Normal">
      <style:paragraph-properties fo:line-height="100%" fo:margin-bottom="0cm"/>
    </style:style>
    <style:style style:name="T1298_1" style:family="text"/>
    <style:style style:name="T1298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6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299" style:family="paragraph" style:parent-style-name="Normal">
      <style:paragraph-properties fo:text-align="center" fo:line-height="100%" fo:margin-bottom="0cm"/>
    </style:style>
    <style:style style:name="T12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0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0" style:family="paragraph" style:parent-style-name="Normal">
      <style:paragraph-properties fo:text-align="center" fo:line-height="100%" fo:margin-bottom="0cm"/>
    </style:style>
    <style:style style:name="T13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4" style:family="table-row">
      <style:table-row-properties style:min-row-height="0.529cm" style:use-optimal-row-height="false"/>
    </style:style>
    <style:style style:name="Cell60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1" style:family="paragraph" style:parent-style-name="Normal">
      <style:paragraph-properties fo:line-height="100%" fo:margin-bottom="0cm"/>
    </style:style>
    <style:style style:name="T13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2" style:family="paragraph" style:parent-style-name="Normal">
      <style:paragraph-properties fo:line-height="100%" fo:margin-bottom="0cm"/>
    </style:style>
    <style:style style:name="T13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3" style:family="paragraph" style:parent-style-name="Normal">
      <style:paragraph-properties fo:line-height="100%" fo:margin-bottom="0cm"/>
    </style:style>
    <style:style style:name="T1303_1" style:family="text"/>
    <style:style style:name="T1303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6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4" style:family="paragraph" style:parent-style-name="Normal">
      <style:paragraph-properties fo:text-align="center" fo:line-height="100%" fo:margin-bottom="0cm"/>
    </style:style>
    <style:style style:name="T13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5" style:family="paragraph" style:parent-style-name="Normal">
      <style:paragraph-properties fo:text-align="center" fo:line-height="100%" fo:margin-bottom="0cm"/>
    </style:style>
    <style:style style:name="T13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5" style:family="table-row">
      <style:table-row-properties style:min-row-height="0.529cm" style:use-optimal-row-height="false"/>
    </style:style>
    <style:style style:name="Cell60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6" style:family="paragraph" style:parent-style-name="Normal">
      <style:paragraph-properties fo:line-height="100%" fo:margin-bottom="0cm"/>
    </style:style>
    <style:style style:name="T13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7" style:family="paragraph" style:parent-style-name="Normal">
      <style:paragraph-properties fo:line-height="100%" fo:margin-bottom="0cm"/>
    </style:style>
    <style:style style:name="T13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8" style:family="paragraph" style:parent-style-name="Normal">
      <style:paragraph-properties fo:line-height="100%" fo:margin-bottom="0cm"/>
    </style:style>
    <style:style style:name="T1308_1" style:family="text"/>
    <style:style style:name="T1308_2" style:family="text">
      <style:text-properties fo:color="#0563c1" style:font-name="Arial" fo:font-size="10pt" style:font-name-asian="Times New Roman" style:font-size-asian="10pt" style:font-name-complex="Arial" style:font-size-complex="10pt" fo:language="pt" fo:language-asian="en" fo:language-complex="ar" fo:country="PT" fo:country-asian="US" fo:country-complex="SA" style:text-underline-style="solid" style:text-underline-color="font-color"/>
    </style:style>
    <style:style style:name="T1308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61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09" style:family="paragraph" style:parent-style-name="Normal">
      <style:paragraph-properties fo:text-align="center" fo:line-height="100%" fo:margin-bottom="0cm"/>
    </style:style>
    <style:style style:name="T13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1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0" style:family="paragraph" style:parent-style-name="Normal">
      <style:paragraph-properties fo:text-align="center" fo:line-height="100%" fo:margin-bottom="0cm"/>
    </style:style>
    <style:style style:name="T13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6" style:family="table-row">
      <style:table-row-properties style:min-row-height="0.529cm" style:use-optimal-row-height="false"/>
    </style:style>
    <style:style style:name="Cell61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1" style:family="paragraph" style:parent-style-name="Normal">
      <style:paragraph-properties fo:line-height="100%" fo:margin-bottom="0cm"/>
    </style:style>
    <style:style style:name="T13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2" style:family="paragraph" style:parent-style-name="Normal">
      <style:paragraph-properties fo:line-height="100%" fo:margin-bottom="0cm"/>
    </style:style>
    <style:style style:name="T13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3" style:family="paragraph" style:parent-style-name="Normal">
      <style:paragraph-properties fo:line-height="100%" fo:margin-bottom="0cm"/>
    </style:style>
    <style:style style:name="T1313_1" style:family="text"/>
    <style:style style:name="T1313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61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4" style:family="paragraph" style:parent-style-name="Normal">
      <style:paragraph-properties fo:text-align="center" fo:line-height="100%" fo:margin-bottom="0cm"/>
    </style:style>
    <style:style style:name="T13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1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5" style:family="paragraph" style:parent-style-name="Normal">
      <style:paragraph-properties fo:text-align="center" fo:line-height="100%" fo:margin-bottom="0cm"/>
    </style:style>
    <style:style style:name="T13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57" style:family="table-row">
      <style:table-row-properties style:min-row-height="0.529cm" style:use-optimal-row-height="false"/>
    </style:style>
    <style:style style:name="Cell61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6" style:family="paragraph" style:parent-style-name="Normal">
      <style:paragraph-properties fo:line-height="100%" fo:margin-bottom="0cm"/>
    </style:style>
    <style:style style:name="T13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2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7" style:family="paragraph" style:parent-style-name="Normal">
      <style:paragraph-properties fo:line-height="100%" fo:margin-bottom="0cm"/>
    </style:style>
    <style:style style:name="T13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2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8" style:family="paragraph" style:parent-style-name="Normal">
      <style:paragraph-properties fo:line-height="100%" fo:margin-bottom="0cm"/>
    </style:style>
    <style:style style:name="T13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3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318_3" style:family="text"/>
    <style:style style:name="T1318_4" style:family="text">
      <style:text-properties fo:font-style="italic" style:font-style-asian="italic" style:font-style-complex="italic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1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31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31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2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19" style:family="paragraph" style:parent-style-name="Normal">
      <style:paragraph-properties fo:text-align="center" fo:line-height="100%" fo:margin-bottom="0cm"/>
    </style:style>
    <style:style style:name="T13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2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20" style:family="paragraph" style:parent-style-name="Normal">
      <style:paragraph-properties fo:text-align="center" fo:line-height="100%" fo:margin-bottom="0cm"/>
    </style:style>
    <style:style style:name="T13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321" style:family="paragraph" style:parent-style-name="Normal">
      <style:text-properties fo:font-size="10pt" style:font-size-asian="10pt" style:font-name-complex="Arial" style:font-size-complex="10pt"/>
    </style:style>
    <style:style style:name="P1322" style:family="paragraph" style:parent-style-name="Normal">
      <style:text-properties fo:font-size="10pt" style:font-size-asian="10pt" style:font-name-complex="Arial" style:font-size-complex="10pt"/>
    </style:style>
    <style:style style:name="P1323" style:family="paragraph" style:parent-style-name="Normal">
      <style:text-properties fo:font-size="10pt" style:font-size-asian="10pt" style:font-name-complex="Arial" style:font-size-complex="10pt"/>
    </style:style>
    <style:style style:name="P1324" style:family="paragraph" style:parent-style-name="Normal">
      <style:paragraph-properties fo:break-before="page" fo:line-height="108%" fo:margin-bottom="0.282cm"/>
    </style:style>
    <style:style style:name="P1325" style:family="paragraph" style:parent-style-name="Normal"/>
    <style:style style:name="T1325_1" style:family="text">
      <style:text-properties style:font-name-complex="Arial" fo:font-weight="bold" style:font-weight-asian="bold" style:font-weight-complex="bold"/>
    </style:style>
    <style:style style:name="P1326" style:family="paragraph" style:parent-style-name="Normal">
      <style:text-properties fo:font-size="10pt" style:font-size-asian="10pt" style:font-name-complex="Arial" style:font-size-complex="10pt"/>
    </style:style>
    <style:style style:name="Table23" style:family="table">
      <style:table-properties table:align="left" style:width="18.503cm" fo:margin-left="-1.009cm"/>
    </style:style>
    <style:style style:name="Column97" style:family="table-column">
      <style:table-column-properties style:column-width="1.251cm"/>
    </style:style>
    <style:style style:name="Column98" style:family="table-column">
      <style:table-column-properties style:column-width="2.251cm"/>
    </style:style>
    <style:style style:name="Column99" style:family="table-column">
      <style:table-column-properties style:column-width="12.608cm"/>
    </style:style>
    <style:style style:name="Column100" style:family="table-column">
      <style:table-column-properties style:column-width="2.394cm"/>
    </style:style>
    <style:style style:name="Row158" style:family="table-row"/>
    <style:style style:name="Cell62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2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28" style:family="paragraph" style:parent-style-name="Normal">
      <style:paragraph-properties fo:line-height="100%" fo:margin-bottom="0cm"/>
    </style:style>
    <style:style style:name="T13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2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29" style:family="paragraph" style:parent-style-name="Normal">
      <style:paragraph-properties fo:line-height="100%" fo:margin-bottom="0cm"/>
    </style:style>
    <style:style style:name="T13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2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0" style:family="paragraph" style:parent-style-name="Normal">
      <style:paragraph-properties fo:line-height="100%" fo:margin-bottom="0cm"/>
    </style:style>
    <style:style style:name="T13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59" style:family="table-row"/>
    <style:style style:name="Cell62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1" style:family="paragraph" style:parent-style-name="Normal">
      <style:paragraph-properties fo:line-height="100%" fo:margin-bottom="0cm"/>
    </style:style>
    <style:style style:name="T13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2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2" style:family="paragraph" style:parent-style-name="Normal">
      <style:paragraph-properties fo:line-height="100%" fo:margin-bottom="0cm"/>
    </style:style>
    <style:style style:name="T13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3" style:family="paragraph" style:parent-style-name="Normal">
      <style:paragraph-properties fo:line-height="100%" fo:margin-bottom="0cm"/>
    </style:style>
    <style:style style:name="T13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4" style:family="paragraph" style:parent-style-name="Normal">
      <style:paragraph-properties fo:line-height="100%" fo:margin-bottom="0cm"/>
    </style:style>
    <style:style style:name="T13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0" style:family="table-row"/>
    <style:style style:name="Cell63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5" style:family="paragraph" style:parent-style-name="Normal">
      <style:paragraph-properties fo:line-height="100%" fo:margin-bottom="0cm"/>
    </style:style>
    <style:style style:name="T13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3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6" style:family="paragraph" style:parent-style-name="Normal">
      <style:paragraph-properties fo:line-height="100%" fo:margin-bottom="0cm"/>
    </style:style>
    <style:style style:name="T13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3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7" style:family="paragraph" style:parent-style-name="Normal">
      <style:paragraph-properties fo:line-height="100%" fo:margin-bottom="0cm"/>
    </style:style>
    <style:style style:name="T13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3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8" style:family="paragraph" style:parent-style-name="Normal">
      <style:paragraph-properties fo:line-height="100%" fo:margin-bottom="0cm"/>
    </style:style>
    <style:style style:name="T13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61" style:family="table-row"/>
    <style:style style:name="Cell63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39" style:family="paragraph" style:parent-style-name="Normal">
      <style:paragraph-properties fo:line-height="100%" fo:margin-bottom="0cm"/>
    </style:style>
    <style:style style:name="T13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3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0" style:family="paragraph" style:parent-style-name="Normal">
      <style:paragraph-properties fo:line-height="100%" fo:margin-bottom="0cm"/>
    </style:style>
    <style:style style:name="T13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3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1" style:family="paragraph" style:parent-style-name="Normal">
      <style:paragraph-properties fo:line-height="100%" fo:margin-bottom="0cm"/>
    </style:style>
    <style:style style:name="T13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4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4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2" style:family="paragraph" style:parent-style-name="Normal">
      <style:paragraph-properties fo:line-height="100%" fo:margin-bottom="0cm"/>
    </style:style>
    <style:style style:name="T13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62" style:family="table-row"/>
    <style:style style:name="Cell64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3" style:family="paragraph" style:parent-style-name="Normal">
      <style:paragraph-properties fo:line-height="100%" fo:margin-bottom="0cm"/>
    </style:style>
    <style:style style:name="T13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4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4" style:family="paragraph" style:parent-style-name="Normal">
      <style:paragraph-properties fo:line-height="100%" fo:margin-bottom="0cm"/>
    </style:style>
    <style:style style:name="T13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4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5" style:family="paragraph" style:parent-style-name="Normal">
      <style:paragraph-properties fo:line-height="100%" fo:margin-bottom="0cm"/>
    </style:style>
    <style:style style:name="T13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4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6" style:family="paragraph" style:parent-style-name="Normal">
      <style:paragraph-properties fo:line-height="100%" fo:margin-bottom="0cm"/>
    </style:style>
    <style:style style:name="T13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3" style:family="table-row">
      <style:table-row-properties style:min-row-height="0.529cm"/>
    </style:style>
    <style:style style:name="Cell64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7" style:family="paragraph" style:parent-style-name="Normal">
      <style:paragraph-properties fo:line-height="100%" fo:margin-bottom="0cm"/>
    </style:style>
    <style:style style:name="T13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4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8" style:family="paragraph" style:parent-style-name="Normal">
      <style:paragraph-properties fo:line-height="100%" fo:margin-bottom="0cm"/>
    </style:style>
    <style:style style:name="T13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4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49" style:family="paragraph" style:parent-style-name="Normal">
      <style:paragraph-properties fo:line-height="100%" fo:margin-bottom="0cm"/>
    </style:style>
    <style:style style:name="T13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4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0" style:family="paragraph" style:parent-style-name="Normal">
      <style:paragraph-properties fo:line-height="100%" fo:margin-bottom="0cm"/>
    </style:style>
    <style:style style:name="T13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64" style:family="table-row"/>
    <style:style style:name="Cell64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1" style:family="paragraph" style:parent-style-name="Normal">
      <style:paragraph-properties fo:line-height="100%" fo:margin-bottom="0cm"/>
    </style:style>
    <style:style style:name="T13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4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2" style:family="paragraph" style:parent-style-name="Normal">
      <style:paragraph-properties fo:line-height="100%" fo:margin-bottom="0cm"/>
    </style:style>
    <style:style style:name="T13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3" style:family="paragraph" style:parent-style-name="Normal">
      <style:paragraph-properties fo:line-height="100%" fo:margin-bottom="0cm"/>
    </style:style>
    <style:style style:name="T13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4" style:family="paragraph" style:parent-style-name="Normal">
      <style:paragraph-properties fo:line-height="100%" fo:margin-bottom="0cm"/>
    </style:style>
    <style:style style:name="T13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5" style:family="table-row"/>
    <style:style style:name="Cell65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5" style:family="paragraph" style:parent-style-name="Normal">
      <style:paragraph-properties fo:line-height="100%" fo:margin-bottom="0cm"/>
    </style:style>
    <style:style style:name="T13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5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6" style:family="paragraph" style:parent-style-name="Normal">
      <style:paragraph-properties fo:line-height="100%" fo:margin-bottom="0cm"/>
    </style:style>
    <style:style style:name="T13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5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7" style:family="paragraph" style:parent-style-name="Normal">
      <style:paragraph-properties fo:line-height="100%" fo:margin-bottom="0cm"/>
    </style:style>
    <style:style style:name="T13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8" style:family="paragraph" style:parent-style-name="Normal">
      <style:paragraph-properties fo:line-height="100%" fo:margin-bottom="0cm"/>
    </style:style>
    <style:style style:name="T13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66" style:family="table-row"/>
    <style:style style:name="Cell65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59" style:family="paragraph" style:parent-style-name="Normal">
      <style:paragraph-properties fo:line-height="100%" fo:margin-bottom="0cm"/>
    </style:style>
    <style:style style:name="T13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0" style:family="paragraph" style:parent-style-name="Normal">
      <style:paragraph-properties fo:line-height="100%" fo:margin-bottom="0cm"/>
    </style:style>
    <style:style style:name="T13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1" style:family="paragraph" style:parent-style-name="Normal">
      <style:paragraph-properties fo:line-height="100%" fo:margin-bottom="0cm"/>
    </style:style>
    <style:style style:name="T13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2" style:family="text"/>
    <style:style style:name="T136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61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61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6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1_12" style:family="text"/>
    <style:style style:name="T1361_1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61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2" style:family="paragraph" style:parent-style-name="Normal">
      <style:paragraph-properties fo:line-height="100%" fo:margin-bottom="0cm"/>
    </style:style>
    <style:style style:name="T13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67" style:family="table-row"/>
    <style:style style:name="Cell66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3" style:family="paragraph" style:parent-style-name="Normal">
      <style:paragraph-properties fo:line-height="100%" fo:margin-bottom="0cm"/>
    </style:style>
    <style:style style:name="T13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6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4" style:family="paragraph" style:parent-style-name="Normal">
      <style:paragraph-properties fo:line-height="100%" fo:margin-bottom="0cm"/>
    </style:style>
    <style:style style:name="T13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6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5" style:family="paragraph" style:parent-style-name="Normal">
      <style:paragraph-properties fo:line-height="100%" fo:margin-bottom="0cm"/>
    </style:style>
    <style:style style:name="T13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6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6" style:family="paragraph" style:parent-style-name="Normal">
      <style:paragraph-properties fo:line-height="100%" fo:margin-bottom="0cm"/>
    </style:style>
    <style:style style:name="T13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8" style:family="table-row"/>
    <style:style style:name="Cell66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7" style:family="paragraph" style:parent-style-name="Normal">
      <style:paragraph-properties fo:line-height="100%" fo:margin-bottom="0cm"/>
    </style:style>
    <style:style style:name="T13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6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8" style:family="paragraph" style:parent-style-name="Normal">
      <style:paragraph-properties fo:line-height="100%" fo:margin-bottom="0cm"/>
    </style:style>
    <style:style style:name="T13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6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69" style:family="paragraph" style:parent-style-name="Normal">
      <style:paragraph-properties fo:line-height="100%" fo:margin-bottom="0cm"/>
    </style:style>
    <style:style style:name="T13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6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0" style:family="paragraph" style:parent-style-name="Normal">
      <style:paragraph-properties fo:line-height="100%" fo:margin-bottom="0cm"/>
    </style:style>
    <style:style style:name="T13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9" style:family="table-row"/>
    <style:style style:name="Cell66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1" style:family="paragraph" style:parent-style-name="Normal">
      <style:paragraph-properties fo:line-height="100%" fo:margin-bottom="0cm"/>
    </style:style>
    <style:style style:name="T13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6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2" style:family="paragraph" style:parent-style-name="Normal">
      <style:paragraph-properties fo:line-height="100%" fo:margin-bottom="0cm"/>
    </style:style>
    <style:style style:name="T13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7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3" style:family="paragraph" style:parent-style-name="Normal">
      <style:paragraph-properties fo:line-height="100%" fo:margin-bottom="0cm"/>
    </style:style>
    <style:style style:name="T13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4" style:family="paragraph" style:parent-style-name="Normal">
      <style:paragraph-properties fo:line-height="100%" fo:margin-bottom="0cm"/>
    </style:style>
    <style:style style:name="T13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70" style:family="table-row"/>
    <style:style style:name="Cell67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5" style:family="paragraph" style:parent-style-name="Normal">
      <style:paragraph-properties fo:line-height="100%" fo:margin-bottom="0cm"/>
    </style:style>
    <style:style style:name="T13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7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6" style:family="paragraph" style:parent-style-name="Normal">
      <style:paragraph-properties fo:line-height="100%" fo:margin-bottom="0cm"/>
    </style:style>
    <style:style style:name="T13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7" style:family="paragraph" style:parent-style-name="Normal">
      <style:paragraph-properties fo:line-height="100%" fo:margin-bottom="0cm"/>
    </style:style>
    <style:style style:name="T13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8" style:family="paragraph" style:parent-style-name="Normal">
      <style:paragraph-properties fo:line-height="100%" fo:margin-bottom="0cm"/>
    </style:style>
    <style:style style:name="T13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1" style:family="table-row"/>
    <style:style style:name="Cell67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79" style:family="paragraph" style:parent-style-name="Normal">
      <style:paragraph-properties fo:line-height="100%" fo:margin-bottom="0cm"/>
    </style:style>
    <style:style style:name="T13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7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0" style:family="paragraph" style:parent-style-name="Normal">
      <style:paragraph-properties fo:line-height="100%" fo:margin-bottom="0cm"/>
    </style:style>
    <style:style style:name="T13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1" style:family="paragraph" style:parent-style-name="Normal">
      <style:paragraph-properties fo:line-height="100%" fo:margin-bottom="0cm"/>
    </style:style>
    <style:style style:name="T13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1_2" style:family="text"/>
    <style:style style:name="T138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81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81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8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1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1_11" style:family="text">
      <style:text-properties fo:color="#c82613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381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2" style:family="paragraph" style:parent-style-name="Normal">
      <style:paragraph-properties fo:line-height="100%" fo:margin-bottom="0cm"/>
    </style:style>
    <style:style style:name="T13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2" style:family="table-row"/>
    <style:style style:name="Cell68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3" style:family="paragraph" style:parent-style-name="Normal">
      <style:paragraph-properties fo:line-height="100%" fo:margin-bottom="0cm"/>
    </style:style>
    <style:style style:name="T13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8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4" style:family="paragraph" style:parent-style-name="Normal">
      <style:paragraph-properties fo:line-height="100%" fo:margin-bottom="0cm"/>
    </style:style>
    <style:style style:name="T13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5" style:family="paragraph" style:parent-style-name="Normal">
      <style:paragraph-properties fo:line-height="100%" fo:margin-bottom="0cm"/>
    </style:style>
    <style:style style:name="T13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6" style:family="paragraph" style:parent-style-name="Normal">
      <style:paragraph-properties fo:line-height="100%" fo:margin-bottom="0cm"/>
    </style:style>
    <style:style style:name="T1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3" style:family="table-row"/>
    <style:style style:name="Cell68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7" style:family="paragraph" style:parent-style-name="Normal">
      <style:paragraph-properties fo:line-height="100%" fo:margin-bottom="0cm"/>
    </style:style>
    <style:style style:name="T13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8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8" style:family="paragraph" style:parent-style-name="Normal">
      <style:paragraph-properties fo:line-height="100%" fo:margin-bottom="0cm"/>
    </style:style>
    <style:style style:name="T13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89" style:family="paragraph" style:parent-style-name="Normal">
      <style:paragraph-properties fo:line-height="100%" fo:margin-bottom="0cm"/>
    </style:style>
    <style:style style:name="T1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9_4" style:family="text"/>
    <style:style style:name="T1389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8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0" style:family="paragraph" style:parent-style-name="Normal">
      <style:paragraph-properties fo:line-height="100%" fo:margin-bottom="0cm"/>
    </style:style>
    <style:style style:name="T1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4" style:family="table-row"/>
    <style:style style:name="Cell6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1" style:family="paragraph" style:parent-style-name="Normal">
      <style:paragraph-properties fo:line-height="100%" fo:margin-bottom="0cm"/>
    </style:style>
    <style:style style:name="T1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8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2" style:family="paragraph" style:parent-style-name="Normal">
      <style:paragraph-properties fo:line-height="100%" fo:margin-bottom="0cm"/>
    </style:style>
    <style:style style:name="T1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9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3" style:family="paragraph" style:parent-style-name="Normal">
      <style:paragraph-properties fo:line-height="100%" fo:margin-bottom="0cm"/>
    </style:style>
    <style:style style:name="T13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4" style:family="paragraph" style:parent-style-name="Normal">
      <style:paragraph-properties fo:line-height="100%" fo:margin-bottom="0cm"/>
    </style:style>
    <style:style style:name="T13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75" style:family="table-row"/>
    <style:style style:name="Cell69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5" style:family="paragraph" style:parent-style-name="Normal">
      <style:paragraph-properties fo:line-height="100%" fo:margin-bottom="0cm"/>
    </style:style>
    <style:style style:name="T1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9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6" style:family="paragraph" style:parent-style-name="Normal">
      <style:paragraph-properties fo:line-height="100%" fo:margin-bottom="0cm"/>
    </style:style>
    <style:style style:name="T13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9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7" style:family="paragraph" style:parent-style-name="Normal">
      <style:paragraph-properties fo:line-height="100%" fo:margin-bottom="0cm"/>
    </style:style>
    <style:style style:name="T13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97_2" style:family="text"/>
    <style:style style:name="T139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9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9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8" style:family="paragraph" style:parent-style-name="Normal">
      <style:paragraph-properties fo:line-height="100%" fo:margin-bottom="0cm"/>
    </style:style>
    <style:style style:name="T13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6" style:family="table-row"/>
    <style:style style:name="Cell69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399" style:family="paragraph" style:parent-style-name="Normal">
      <style:paragraph-properties fo:line-height="100%" fo:margin-bottom="0cm"/>
    </style:style>
    <style:style style:name="T13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0" style:family="paragraph" style:parent-style-name="Normal">
      <style:paragraph-properties fo:line-height="100%" fo:margin-bottom="0cm"/>
    </style:style>
    <style:style style:name="T1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1" style:family="paragraph" style:parent-style-name="Normal">
      <style:paragraph-properties fo:line-height="100%" fo:margin-bottom="0cm"/>
    </style:style>
    <style:style style:name="T14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0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2" style:family="paragraph" style:parent-style-name="Normal">
      <style:paragraph-properties fo:line-height="100%" fo:margin-bottom="0cm"/>
    </style:style>
    <style:style style:name="T14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7" style:family="table-row"/>
    <style:style style:name="Cell70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3" style:family="paragraph" style:parent-style-name="Normal">
      <style:paragraph-properties fo:line-height="100%" fo:margin-bottom="0cm"/>
    </style:style>
    <style:style style:name="T14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0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4" style:family="paragraph" style:parent-style-name="Normal">
      <style:paragraph-properties fo:line-height="100%" fo:margin-bottom="0cm"/>
    </style:style>
    <style:style style:name="T14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5" style:family="paragraph" style:parent-style-name="Normal">
      <style:paragraph-properties fo:line-height="100%" fo:margin-bottom="0cm"/>
    </style:style>
    <style:style style:name="T14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05_2" style:family="text"/>
    <style:style style:name="T140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0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0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6" style:family="paragraph" style:parent-style-name="Normal">
      <style:paragraph-properties fo:line-height="100%" fo:margin-bottom="0cm"/>
    </style:style>
    <style:style style:name="T14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8" style:family="table-row"/>
    <style:style style:name="Cell70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7" style:family="paragraph" style:parent-style-name="Normal">
      <style:paragraph-properties fo:line-height="100%" fo:margin-bottom="0cm"/>
    </style:style>
    <style:style style:name="T14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0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8" style:family="paragraph" style:parent-style-name="Normal">
      <style:paragraph-properties fo:line-height="100%" fo:margin-bottom="0cm"/>
    </style:style>
    <style:style style:name="T14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0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09" style:family="paragraph" style:parent-style-name="Normal">
      <style:paragraph-properties fo:line-height="100%" fo:margin-bottom="0cm"/>
    </style:style>
    <style:style style:name="T14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0" style:family="paragraph" style:parent-style-name="Normal">
      <style:paragraph-properties fo:line-height="100%" fo:margin-bottom="0cm"/>
    </style:style>
    <style:style style:name="T14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9" style:family="table-row"/>
    <style:style style:name="Cell70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1" style:family="paragraph" style:parent-style-name="Normal">
      <style:paragraph-properties fo:line-height="100%" fo:margin-bottom="0cm"/>
    </style:style>
    <style:style style:name="T14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0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2" style:family="paragraph" style:parent-style-name="Normal">
      <style:paragraph-properties fo:line-height="100%" fo:margin-bottom="0cm"/>
    </style:style>
    <style:style style:name="T14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1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3" style:family="paragraph" style:parent-style-name="Normal">
      <style:paragraph-properties fo:line-height="100%" fo:margin-bottom="0cm"/>
    </style:style>
    <style:style style:name="T14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1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13_4" style:family="text"/>
    <style:style style:name="T1413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1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4" style:family="paragraph" style:parent-style-name="Normal">
      <style:paragraph-properties fo:line-height="100%" fo:margin-bottom="0cm"/>
    </style:style>
    <style:style style:name="T14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80" style:family="table-row"/>
    <style:style style:name="Cell71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5" style:family="paragraph" style:parent-style-name="Normal">
      <style:paragraph-properties fo:line-height="100%" fo:margin-bottom="0cm"/>
    </style:style>
    <style:style style:name="T14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1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6" style:family="paragraph" style:parent-style-name="Normal">
      <style:paragraph-properties fo:line-height="100%" fo:margin-bottom="0cm"/>
    </style:style>
    <style:style style:name="T1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1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7" style:family="paragraph" style:parent-style-name="Normal">
      <style:paragraph-properties fo:line-height="100%" fo:margin-bottom="0cm"/>
    </style:style>
    <style:style style:name="T14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8" style:family="paragraph" style:parent-style-name="Normal">
      <style:paragraph-properties fo:line-height="100%" fo:margin-bottom="0cm"/>
    </style:style>
    <style:style style:name="T14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81" style:family="table-row"/>
    <style:style style:name="Cell71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19" style:family="paragraph" style:parent-style-name="Normal">
      <style:paragraph-properties fo:line-height="100%" fo:margin-bottom="0cm"/>
    </style:style>
    <style:style style:name="T14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1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0" style:family="paragraph" style:parent-style-name="Normal">
      <style:paragraph-properties fo:line-height="100%" fo:margin-bottom="0cm"/>
    </style:style>
    <style:style style:name="T14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1" style:family="paragraph" style:parent-style-name="Normal">
      <style:paragraph-properties fo:line-height="100%" fo:margin-bottom="0cm"/>
    </style:style>
    <style:style style:name="T14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2" style:family="paragraph" style:parent-style-name="Normal">
      <style:paragraph-properties fo:line-height="100%" fo:margin-bottom="0cm"/>
    </style:style>
    <style:style style:name="T14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2" style:family="table-row"/>
    <style:style style:name="Cell72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3" style:family="paragraph" style:parent-style-name="Normal">
      <style:paragraph-properties fo:line-height="100%" fo:margin-bottom="0cm"/>
    </style:style>
    <style:style style:name="T14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2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4" style:family="paragraph" style:parent-style-name="Normal">
      <style:paragraph-properties fo:line-height="100%" fo:margin-bottom="0cm"/>
    </style:style>
    <style:style style:name="T14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2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5" style:family="paragraph" style:parent-style-name="Normal">
      <style:paragraph-properties fo:line-height="100%" fo:margin-bottom="0cm"/>
    </style:style>
    <style:style style:name="T14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2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6" style:family="paragraph" style:parent-style-name="Normal">
      <style:paragraph-properties fo:line-height="100%" fo:margin-bottom="0cm"/>
    </style:style>
    <style:style style:name="T14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83" style:family="table-row"/>
    <style:style style:name="Cell72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7" style:family="paragraph" style:parent-style-name="Normal">
      <style:paragraph-properties fo:line-height="100%" fo:margin-bottom="0cm"/>
    </style:style>
    <style:style style:name="T14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2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8" style:family="paragraph" style:parent-style-name="Normal">
      <style:paragraph-properties fo:line-height="100%" fo:margin-bottom="0cm"/>
    </style:style>
    <style:style style:name="T14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2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29" style:family="paragraph" style:parent-style-name="Normal">
      <style:paragraph-properties fo:line-height="100%" fo:margin-bottom="0cm"/>
    </style:style>
    <style:style style:name="T14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29_2" style:family="text"/>
    <style:style style:name="T1429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2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2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0" style:family="paragraph" style:parent-style-name="Normal">
      <style:paragraph-properties fo:line-height="100%" fo:margin-bottom="0cm"/>
    </style:style>
    <style:style style:name="T14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84" style:family="table-row"/>
    <style:style style:name="Cell72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1" style:family="paragraph" style:parent-style-name="Normal">
      <style:paragraph-properties fo:line-height="100%" fo:margin-bottom="0cm"/>
    </style:style>
    <style:style style:name="T14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2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2" style:family="paragraph" style:parent-style-name="Normal">
      <style:paragraph-properties fo:line-height="100%" fo:margin-bottom="0cm"/>
    </style:style>
    <style:style style:name="T14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3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3" style:family="paragraph" style:parent-style-name="Normal">
      <style:paragraph-properties fo:line-height="100%" fo:margin-bottom="0cm"/>
    </style:style>
    <style:style style:name="T14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3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4" style:family="paragraph" style:parent-style-name="Normal">
      <style:paragraph-properties fo:line-height="100%" fo:margin-bottom="0cm"/>
    </style:style>
    <style:style style:name="T14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85" style:family="table-row"/>
    <style:style style:name="Cell73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5" style:family="paragraph" style:parent-style-name="Normal">
      <style:paragraph-properties fo:line-height="100%" fo:margin-bottom="0cm"/>
    </style:style>
    <style:style style:name="T14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3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6" style:family="paragraph" style:parent-style-name="Normal">
      <style:paragraph-properties fo:line-height="100%" fo:margin-bottom="0cm"/>
    </style:style>
    <style:style style:name="T14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3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7" style:family="paragraph" style:parent-style-name="Normal">
      <style:paragraph-properties fo:line-height="100%" fo:margin-bottom="0cm"/>
    </style:style>
    <style:style style:name="T14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3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3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8" style:family="paragraph" style:parent-style-name="Normal">
      <style:paragraph-properties fo:line-height="100%" fo:margin-bottom="0cm"/>
    </style:style>
    <style:style style:name="T14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86" style:family="table-row"/>
    <style:style style:name="Cell73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39" style:family="paragraph" style:parent-style-name="Normal">
      <style:paragraph-properties fo:line-height="100%" fo:margin-bottom="0cm"/>
    </style:style>
    <style:style style:name="T14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3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0" style:family="paragraph" style:parent-style-name="Normal">
      <style:paragraph-properties fo:line-height="100%" fo:margin-bottom="0cm"/>
    </style:style>
    <style:style style:name="T14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3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1" style:family="paragraph" style:parent-style-name="Normal">
      <style:paragraph-properties fo:line-height="100%" fo:margin-bottom="0cm"/>
    </style:style>
    <style:style style:name="T14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3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2" style:family="paragraph" style:parent-style-name="Normal">
      <style:paragraph-properties fo:line-height="100%" fo:margin-bottom="0cm"/>
    </style:style>
    <style:style style:name="T14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7" style:family="table-row"/>
    <style:style style:name="Cell74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3" style:family="paragraph" style:parent-style-name="Normal">
      <style:paragraph-properties fo:line-height="100%" fo:margin-bottom="0cm"/>
    </style:style>
    <style:style style:name="T14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4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4" style:family="paragraph" style:parent-style-name="Normal">
      <style:paragraph-properties fo:line-height="100%" fo:margin-bottom="0cm"/>
    </style:style>
    <style:style style:name="T14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4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5" style:family="paragraph" style:parent-style-name="Normal">
      <style:paragraph-properties fo:line-height="100%" fo:margin-bottom="0cm"/>
    </style:style>
    <style:style style:name="T1445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1445_2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1445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1445_4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1445_5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144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4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6" style:family="paragraph" style:parent-style-name="Normal">
      <style:paragraph-properties fo:line-height="100%" fo:margin-bottom="0cm"/>
    </style:style>
    <style:style style:name="T14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8" style:family="table-row"/>
    <style:style style:name="Cell74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7" style:family="paragraph" style:parent-style-name="Normal">
      <style:paragraph-properties fo:line-height="100%" fo:margin-bottom="0cm"/>
    </style:style>
    <style:style style:name="T14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4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8" style:family="paragraph" style:parent-style-name="Normal">
      <style:paragraph-properties fo:line-height="100%" fo:margin-bottom="0cm"/>
    </style:style>
    <style:style style:name="T14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4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49" style:family="paragraph" style:parent-style-name="Normal">
      <style:paragraph-properties fo:line-height="100%" fo:margin-bottom="0cm"/>
    </style:style>
    <style:style style:name="T14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4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0" style:family="paragraph" style:parent-style-name="Normal">
      <style:paragraph-properties fo:line-height="100%" fo:margin-bottom="0cm"/>
    </style:style>
    <style:style style:name="T14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9" style:family="table-row"/>
    <style:style style:name="Cell74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1" style:family="paragraph" style:parent-style-name="Normal">
      <style:paragraph-properties fo:line-height="100%" fo:margin-bottom="0cm"/>
    </style:style>
    <style:style style:name="T14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4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2" style:family="paragraph" style:parent-style-name="Normal">
      <style:paragraph-properties fo:line-height="100%" fo:margin-bottom="0cm"/>
    </style:style>
    <style:style style:name="T14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5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3" style:family="paragraph" style:parent-style-name="Normal">
      <style:paragraph-properties fo:line-height="100%" fo:margin-bottom="0cm"/>
    </style:style>
    <style:style style:name="T14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5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4" style:family="paragraph" style:parent-style-name="Normal">
      <style:paragraph-properties fo:line-height="100%" fo:margin-bottom="0cm"/>
    </style:style>
    <style:style style:name="T14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0" style:family="table-row"/>
    <style:style style:name="Cell75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5" style:family="paragraph" style:parent-style-name="Normal">
      <style:paragraph-properties fo:line-height="100%" fo:margin-bottom="0cm"/>
    </style:style>
    <style:style style:name="T14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5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6" style:family="paragraph" style:parent-style-name="Normal">
      <style:paragraph-properties fo:line-height="100%" fo:margin-bottom="0cm"/>
    </style:style>
    <style:style style:name="T14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5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7" style:family="paragraph" style:parent-style-name="Normal">
      <style:paragraph-properties fo:line-height="100%" fo:margin-bottom="0cm"/>
    </style:style>
    <style:style style:name="T14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5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8" style:family="paragraph" style:parent-style-name="Normal">
      <style:paragraph-properties fo:line-height="100%" fo:margin-bottom="0cm"/>
    </style:style>
    <style:style style:name="T14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91" style:family="table-row"/>
    <style:style style:name="Cell75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59" style:family="paragraph" style:parent-style-name="Normal">
      <style:paragraph-properties fo:line-height="100%" fo:margin-bottom="0cm"/>
    </style:style>
    <style:style style:name="T14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5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0" style:family="paragraph" style:parent-style-name="Normal">
      <style:paragraph-properties fo:line-height="100%" fo:margin-bottom="0cm"/>
    </style:style>
    <style:style style:name="T14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5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1" style:family="paragraph" style:parent-style-name="Normal">
      <style:paragraph-properties fo:line-height="100%" fo:margin-bottom="0cm"/>
    </style:style>
    <style:style style:name="T14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61_2" style:family="text"/>
    <style:style style:name="T146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61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6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5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2" style:family="paragraph" style:parent-style-name="Normal">
      <style:paragraph-properties fo:line-height="100%" fo:margin-bottom="0cm"/>
    </style:style>
    <style:style style:name="T14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2" style:family="table-row"/>
    <style:style style:name="Cell76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3" style:family="paragraph" style:parent-style-name="Normal">
      <style:paragraph-properties fo:line-height="100%" fo:margin-bottom="0cm"/>
    </style:style>
    <style:style style:name="T14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6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4" style:family="paragraph" style:parent-style-name="Normal">
      <style:paragraph-properties fo:line-height="100%" fo:margin-bottom="0cm"/>
    </style:style>
    <style:style style:name="T14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6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5" style:family="paragraph" style:parent-style-name="Normal">
      <style:paragraph-properties fo:line-height="100%" fo:margin-bottom="0cm"/>
    </style:style>
    <style:style style:name="T14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65_2" style:family="text"/>
    <style:style style:name="T146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6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6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6" style:family="paragraph" style:parent-style-name="Normal">
      <style:paragraph-properties fo:line-height="100%" fo:margin-bottom="0cm"/>
    </style:style>
    <style:style style:name="T14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93" style:family="table-row"/>
    <style:style style:name="Cell76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7" style:family="paragraph" style:parent-style-name="Normal">
      <style:paragraph-properties fo:line-height="100%" fo:margin-bottom="0cm"/>
    </style:style>
    <style:style style:name="T14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6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8" style:family="paragraph" style:parent-style-name="Normal">
      <style:paragraph-properties fo:line-height="100%" fo:margin-bottom="0cm"/>
    </style:style>
    <style:style style:name="T14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6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69" style:family="paragraph" style:parent-style-name="Normal">
      <style:paragraph-properties fo:line-height="100%" fo:margin-bottom="0cm"/>
    </style:style>
    <style:style style:name="T14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69_2" style:family="text"/>
    <style:style style:name="T1469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6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6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6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6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0" style:family="paragraph" style:parent-style-name="Normal">
      <style:paragraph-properties fo:line-height="100%" fo:margin-bottom="0cm"/>
    </style:style>
    <style:style style:name="T14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4" style:family="table-row"/>
    <style:style style:name="Cell76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1" style:family="paragraph" style:parent-style-name="Normal">
      <style:paragraph-properties fo:line-height="100%" fo:margin-bottom="0cm"/>
    </style:style>
    <style:style style:name="T14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6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2" style:family="paragraph" style:parent-style-name="Normal">
      <style:paragraph-properties fo:line-height="100%" fo:margin-bottom="0cm"/>
    </style:style>
    <style:style style:name="T14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3" style:family="paragraph" style:parent-style-name="Normal">
      <style:paragraph-properties fo:line-height="100%" fo:margin-bottom="0cm"/>
    </style:style>
    <style:style style:name="T14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4" style:family="paragraph" style:parent-style-name="Normal">
      <style:paragraph-properties fo:line-height="100%" fo:margin-bottom="0cm"/>
    </style:style>
    <style:style style:name="T14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5" style:family="table-row"/>
    <style:style style:name="Cell77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5" style:family="paragraph" style:parent-style-name="Normal">
      <style:paragraph-properties fo:line-height="100%" fo:margin-bottom="0cm"/>
    </style:style>
    <style:style style:name="T14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7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6" style:family="paragraph" style:parent-style-name="Normal">
      <style:paragraph-properties fo:line-height="100%" fo:margin-bottom="0cm"/>
    </style:style>
    <style:style style:name="T14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7" style:family="paragraph" style:parent-style-name="Normal">
      <style:paragraph-properties fo:line-height="100%" fo:margin-bottom="0cm"/>
    </style:style>
    <style:style style:name="T14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8" style:family="paragraph" style:parent-style-name="Normal">
      <style:paragraph-properties fo:line-height="100%" fo:margin-bottom="0cm"/>
    </style:style>
    <style:style style:name="T14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6" style:family="table-row"/>
    <style:style style:name="Cell77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79" style:family="paragraph" style:parent-style-name="Normal">
      <style:paragraph-properties fo:line-height="100%" fo:margin-bottom="0cm"/>
    </style:style>
    <style:style style:name="T14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7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0" style:family="paragraph" style:parent-style-name="Normal">
      <style:paragraph-properties fo:line-height="100%" fo:margin-bottom="0cm"/>
    </style:style>
    <style:style style:name="T14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1" style:family="paragraph" style:parent-style-name="Normal">
      <style:paragraph-properties fo:line-height="100%" fo:margin-bottom="0cm"/>
    </style:style>
    <style:style style:name="T14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2" style:family="paragraph" style:parent-style-name="Normal">
      <style:paragraph-properties fo:line-height="100%" fo:margin-bottom="0cm"/>
    </style:style>
    <style:style style:name="T14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7" style:family="table-row"/>
    <style:style style:name="Cell78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3" style:family="paragraph" style:parent-style-name="Normal">
      <style:paragraph-properties fo:line-height="100%" fo:margin-bottom="0cm"/>
    </style:style>
    <style:style style:name="T14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8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4" style:family="paragraph" style:parent-style-name="Normal">
      <style:paragraph-properties fo:line-height="100%" fo:margin-bottom="0cm"/>
    </style:style>
    <style:style style:name="T14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8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5" style:family="paragraph" style:parent-style-name="Normal">
      <style:paragraph-properties fo:line-height="100%" fo:margin-bottom="0cm"/>
    </style:style>
    <style:style style:name="T14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8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6" style:family="paragraph" style:parent-style-name="Normal">
      <style:paragraph-properties fo:line-height="100%" fo:margin-bottom="0cm"/>
    </style:style>
    <style:style style:name="T14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98" style:family="table-row"/>
    <style:style style:name="Cell78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7" style:family="paragraph" style:parent-style-name="Normal">
      <style:paragraph-properties fo:line-height="100%" fo:margin-bottom="0cm"/>
    </style:style>
    <style:style style:name="T14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8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8" style:family="paragraph" style:parent-style-name="Normal">
      <style:paragraph-properties fo:line-height="100%" fo:margin-bottom="0cm"/>
    </style:style>
    <style:style style:name="T14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8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89" style:family="paragraph" style:parent-style-name="Normal">
      <style:paragraph-properties fo:line-height="100%" fo:margin-bottom="0cm"/>
    </style:style>
    <style:style style:name="T14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0" style:family="paragraph" style:parent-style-name="Normal">
      <style:paragraph-properties fo:line-height="100%" fo:margin-bottom="0cm"/>
    </style:style>
    <style:style style:name="T14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9" style:family="table-row"/>
    <style:style style:name="Cell78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1" style:family="paragraph" style:parent-style-name="Normal">
      <style:paragraph-properties fo:line-height="100%" fo:margin-bottom="0cm"/>
    </style:style>
    <style:style style:name="T14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8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2" style:family="paragraph" style:parent-style-name="Normal">
      <style:paragraph-properties fo:line-height="100%" fo:margin-bottom="0cm"/>
    </style:style>
    <style:style style:name="T14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9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3" style:family="paragraph" style:parent-style-name="Normal">
      <style:paragraph-properties fo:line-height="100%" fo:margin-bottom="0cm"/>
    </style:style>
    <style:style style:name="T14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93_2" style:family="text"/>
    <style:style style:name="T1493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49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9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4" style:family="paragraph" style:parent-style-name="Normal">
      <style:paragraph-properties fo:line-height="100%" fo:margin-bottom="0cm"/>
    </style:style>
    <style:style style:name="T14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0" style:family="table-row"/>
    <style:style style:name="Cell79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5" style:family="paragraph" style:parent-style-name="Normal">
      <style:paragraph-properties fo:line-height="100%" fo:margin-bottom="0cm"/>
    </style:style>
    <style:style style:name="T14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9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6" style:family="paragraph" style:parent-style-name="Normal">
      <style:paragraph-properties fo:line-height="100%" fo:margin-bottom="0cm"/>
    </style:style>
    <style:style style:name="T14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9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7" style:family="paragraph" style:parent-style-name="Normal">
      <style:paragraph-properties fo:line-height="100%" fo:margin-bottom="0cm"/>
    </style:style>
    <style:style style:name="T14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9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8" style:family="paragraph" style:parent-style-name="Normal">
      <style:paragraph-properties fo:line-height="100%" fo:margin-bottom="0cm"/>
    </style:style>
    <style:style style:name="T14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1" style:family="table-row"/>
    <style:style style:name="Cell79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499" style:family="paragraph" style:parent-style-name="Normal">
      <style:paragraph-properties fo:line-height="100%" fo:margin-bottom="0cm"/>
    </style:style>
    <style:style style:name="T14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9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0" style:family="paragraph" style:parent-style-name="Normal">
      <style:paragraph-properties fo:line-height="100%" fo:margin-bottom="0cm"/>
    </style:style>
    <style:style style:name="T15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9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1" style:family="paragraph" style:parent-style-name="Normal">
      <style:paragraph-properties fo:line-height="100%" fo:margin-bottom="0cm"/>
    </style:style>
    <style:style style:name="T15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0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9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2" style:family="paragraph" style:parent-style-name="Normal">
      <style:paragraph-properties fo:line-height="100%" fo:margin-bottom="0cm"/>
    </style:style>
    <style:style style:name="T15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02" style:family="table-row"/>
    <style:style style:name="Cell80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3" style:family="paragraph" style:parent-style-name="Normal">
      <style:paragraph-properties fo:line-height="100%" fo:margin-bottom="0cm"/>
    </style:style>
    <style:style style:name="T15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0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4" style:family="paragraph" style:parent-style-name="Normal">
      <style:paragraph-properties fo:line-height="100%" fo:margin-bottom="0cm"/>
    </style:style>
    <style:style style:name="T15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0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5" style:family="paragraph" style:parent-style-name="Normal">
      <style:paragraph-properties fo:line-height="100%" fo:margin-bottom="0cm"/>
    </style:style>
    <style:style style:name="T15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0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6" style:family="paragraph" style:parent-style-name="Normal">
      <style:paragraph-properties fo:line-height="100%" fo:margin-bottom="0cm"/>
    </style:style>
    <style:style style:name="T15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3" style:family="table-row"/>
    <style:style style:name="Cell80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7" style:family="paragraph" style:parent-style-name="Normal">
      <style:paragraph-properties fo:line-height="100%" fo:margin-bottom="0cm"/>
    </style:style>
    <style:style style:name="T15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0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8" style:family="paragraph" style:parent-style-name="Normal">
      <style:paragraph-properties fo:line-height="100%" fo:margin-bottom="0cm"/>
    </style:style>
    <style:style style:name="T15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0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09" style:family="paragraph" style:parent-style-name="Normal">
      <style:paragraph-properties fo:line-height="100%" fo:margin-bottom="0cm"/>
    </style:style>
    <style:style style:name="T15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0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0" style:family="paragraph" style:parent-style-name="Normal">
      <style:paragraph-properties fo:line-height="100%" fo:margin-bottom="0cm"/>
    </style:style>
    <style:style style:name="T15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4" style:family="table-row"/>
    <style:style style:name="Cell8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1" style:family="paragraph" style:parent-style-name="Normal">
      <style:paragraph-properties fo:line-height="100%" fo:margin-bottom="0cm"/>
    </style:style>
    <style:style style:name="T15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0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2" style:family="paragraph" style:parent-style-name="Normal">
      <style:paragraph-properties fo:line-height="100%" fo:margin-bottom="0cm"/>
    </style:style>
    <style:style style:name="T15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1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3" style:family="paragraph" style:parent-style-name="Normal">
      <style:paragraph-properties fo:line-height="100%" fo:margin-bottom="0cm"/>
    </style:style>
    <style:style style:name="T15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4" style:family="text"/>
    <style:style style:name="T1513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1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3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1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4" style:family="paragraph" style:parent-style-name="Normal">
      <style:paragraph-properties fo:line-height="100%" fo:margin-bottom="0cm"/>
    </style:style>
    <style:style style:name="T15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5" style:family="table-row"/>
    <style:style style:name="Cell81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5" style:family="paragraph" style:parent-style-name="Normal">
      <style:paragraph-properties fo:line-height="100%" fo:margin-bottom="0cm"/>
    </style:style>
    <style:style style:name="T15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1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6" style:family="paragraph" style:parent-style-name="Normal">
      <style:paragraph-properties fo:line-height="100%" fo:margin-bottom="0cm"/>
    </style:style>
    <style:style style:name="T15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1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7" style:family="paragraph" style:parent-style-name="Normal">
      <style:paragraph-properties fo:line-height="100%" fo:margin-bottom="0cm"/>
    </style:style>
    <style:style style:name="T15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1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8" style:family="paragraph" style:parent-style-name="Normal">
      <style:paragraph-properties fo:line-height="100%" fo:margin-bottom="0cm"/>
    </style:style>
    <style:style style:name="T15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06" style:family="table-row"/>
    <style:style style:name="Cell81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19" style:family="paragraph" style:parent-style-name="Normal">
      <style:paragraph-properties fo:line-height="100%" fo:margin-bottom="0cm"/>
    </style:style>
    <style:style style:name="T15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1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0" style:family="paragraph" style:parent-style-name="Normal">
      <style:paragraph-properties fo:line-height="100%" fo:margin-bottom="0cm"/>
    </style:style>
    <style:style style:name="T15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1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1" style:family="paragraph" style:parent-style-name="Normal">
      <style:paragraph-properties fo:line-height="100%" fo:margin-bottom="0cm"/>
    </style:style>
    <style:style style:name="T15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1_2" style:family="text"/>
    <style:style style:name="T152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21_4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521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2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1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1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2" style:family="paragraph" style:parent-style-name="Normal">
      <style:paragraph-properties fo:line-height="100%" fo:margin-bottom="0cm"/>
    </style:style>
    <style:style style:name="T15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07" style:family="table-row"/>
    <style:style style:name="Cell82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3" style:family="paragraph" style:parent-style-name="Normal">
      <style:paragraph-properties fo:line-height="100%" fo:margin-bottom="0cm"/>
    </style:style>
    <style:style style:name="T15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4" style:family="paragraph" style:parent-style-name="Normal">
      <style:paragraph-properties fo:line-height="100%" fo:margin-bottom="0cm"/>
    </style:style>
    <style:style style:name="T15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2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5" style:family="paragraph" style:parent-style-name="Normal">
      <style:paragraph-properties fo:line-height="100%" fo:margin-bottom="0cm"/>
    </style:style>
    <style:style style:name="T15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2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6" style:family="paragraph" style:parent-style-name="Normal">
      <style:paragraph-properties fo:line-height="100%" fo:margin-bottom="0cm"/>
    </style:style>
    <style:style style:name="T15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8" style:family="table-row"/>
    <style:style style:name="Cell82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7" style:family="paragraph" style:parent-style-name="Normal">
      <style:paragraph-properties fo:line-height="100%" fo:margin-bottom="0cm"/>
    </style:style>
    <style:style style:name="T15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8" style:family="paragraph" style:parent-style-name="Normal">
      <style:paragraph-properties fo:line-height="100%" fo:margin-bottom="0cm"/>
    </style:style>
    <style:style style:name="T15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2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29" style:family="paragraph" style:parent-style-name="Normal">
      <style:paragraph-properties fo:line-height="100%" fo:margin-bottom="0cm"/>
    </style:style>
    <style:style style:name="T15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2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0" style:family="paragraph" style:parent-style-name="Normal">
      <style:paragraph-properties fo:line-height="100%" fo:margin-bottom="0cm"/>
    </style:style>
    <style:style style:name="T15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09" style:family="table-row"/>
    <style:style style:name="Cell82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1" style:family="paragraph" style:parent-style-name="Normal">
      <style:paragraph-properties fo:line-height="100%" fo:margin-bottom="0cm"/>
    </style:style>
    <style:style style:name="T15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2" style:family="paragraph" style:parent-style-name="Normal">
      <style:paragraph-properties fo:line-height="100%" fo:margin-bottom="0cm"/>
    </style:style>
    <style:style style:name="T15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3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3" style:family="paragraph" style:parent-style-name="Normal">
      <style:paragraph-properties fo:line-height="100%" fo:margin-bottom="0cm"/>
    </style:style>
    <style:style style:name="T1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3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3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4" style:family="paragraph" style:parent-style-name="Normal">
      <style:paragraph-properties fo:line-height="100%" fo:margin-bottom="0cm"/>
    </style:style>
    <style:style style:name="T1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10" style:family="table-row"/>
    <style:style style:name="Cell83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5" style:family="paragraph" style:parent-style-name="Normal">
      <style:paragraph-properties fo:line-height="100%" fo:margin-bottom="0cm"/>
    </style:style>
    <style:style style:name="T1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3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6" style:family="paragraph" style:parent-style-name="Normal">
      <style:paragraph-properties fo:line-height="100%" fo:margin-bottom="0cm"/>
    </style:style>
    <style:style style:name="T1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3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7" style:family="paragraph" style:parent-style-name="Normal">
      <style:paragraph-properties fo:line-height="100%" fo:margin-bottom="0cm"/>
    </style:style>
    <style:style style:name="T1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3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8" style:family="paragraph" style:parent-style-name="Normal">
      <style:paragraph-properties fo:line-height="100%" fo:margin-bottom="0cm"/>
    </style:style>
    <style:style style:name="T1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1" style:family="table-row"/>
    <style:style style:name="Cell83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39" style:family="paragraph" style:parent-style-name="Normal">
      <style:paragraph-properties fo:line-height="100%" fo:margin-bottom="0cm"/>
    </style:style>
    <style:style style:name="T1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3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0" style:family="paragraph" style:parent-style-name="Normal">
      <style:paragraph-properties fo:line-height="100%" fo:margin-bottom="0cm"/>
    </style:style>
    <style:style style:name="T15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3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1" style:family="paragraph" style:parent-style-name="Normal">
      <style:paragraph-properties fo:line-height="100%" fo:margin-bottom="0cm"/>
    </style:style>
    <style:style style:name="T15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1_2" style:family="text"/>
    <style:style style:name="T154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4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3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2" style:family="paragraph" style:parent-style-name="Normal">
      <style:paragraph-properties fo:line-height="100%" fo:margin-bottom="0cm"/>
    </style:style>
    <style:style style:name="T15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2" style:family="table-row"/>
    <style:style style:name="Cell84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3" style:family="paragraph" style:parent-style-name="Normal">
      <style:paragraph-properties fo:line-height="100%" fo:margin-bottom="0cm"/>
    </style:style>
    <style:style style:name="T15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4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4" style:family="paragraph" style:parent-style-name="Normal">
      <style:paragraph-properties fo:line-height="100%" fo:margin-bottom="0cm"/>
    </style:style>
    <style:style style:name="T15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4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5" style:family="paragraph" style:parent-style-name="Normal">
      <style:paragraph-properties fo:line-height="100%" fo:margin-bottom="0cm"/>
    </style:style>
    <style:style style:name="T15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5_2" style:family="text"/>
    <style:style style:name="T154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4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4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6" style:family="paragraph" style:parent-style-name="Normal">
      <style:paragraph-properties fo:line-height="100%" fo:margin-bottom="0cm"/>
    </style:style>
    <style:style style:name="T15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13" style:family="table-row"/>
    <style:style style:name="Cell84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7" style:family="paragraph" style:parent-style-name="Normal">
      <style:paragraph-properties fo:line-height="100%" fo:margin-bottom="0cm"/>
    </style:style>
    <style:style style:name="T15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4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8" style:family="paragraph" style:parent-style-name="Normal">
      <style:paragraph-properties fo:line-height="100%" fo:margin-bottom="0cm"/>
    </style:style>
    <style:style style:name="T1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4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49" style:family="paragraph" style:parent-style-name="Normal">
      <style:paragraph-properties fo:line-height="100%" fo:margin-bottom="0cm"/>
    </style:style>
    <style:style style:name="T15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4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4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0" style:family="paragraph" style:parent-style-name="Normal">
      <style:paragraph-properties fo:line-height="100%" fo:margin-bottom="0cm"/>
    </style:style>
    <style:style style:name="T15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14" style:family="table-row"/>
    <style:style style:name="Cell84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1" style:family="paragraph" style:parent-style-name="Normal">
      <style:paragraph-properties fo:line-height="100%" fo:margin-bottom="0cm"/>
    </style:style>
    <style:style style:name="T1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4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2" style:family="paragraph" style:parent-style-name="Normal">
      <style:paragraph-properties fo:line-height="100%" fo:margin-bottom="0cm"/>
    </style:style>
    <style:style style:name="T1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5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3" style:family="paragraph" style:parent-style-name="Normal">
      <style:paragraph-properties fo:line-height="100%" fo:margin-bottom="0cm"/>
    </style:style>
    <style:style style:name="T15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53_2" style:family="text"/>
    <style:style style:name="T1553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5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5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4" style:family="paragraph" style:parent-style-name="Normal">
      <style:paragraph-properties fo:line-height="100%" fo:margin-bottom="0cm"/>
    </style:style>
    <style:style style:name="T1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5" style:family="table-row"/>
    <style:style style:name="Cell85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5" style:family="paragraph" style:parent-style-name="Normal">
      <style:paragraph-properties fo:line-height="100%" fo:margin-bottom="0cm"/>
    </style:style>
    <style:style style:name="T15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5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6" style:family="paragraph" style:parent-style-name="Normal">
      <style:paragraph-properties fo:line-height="100%" fo:margin-bottom="0cm"/>
    </style:style>
    <style:style style:name="T15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5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7" style:family="paragraph" style:parent-style-name="Normal">
      <style:paragraph-properties fo:line-height="100%" fo:margin-bottom="0cm"/>
    </style:style>
    <style:style style:name="T15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5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57_4" style:family="text"/>
    <style:style style:name="T1557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5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5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8" style:family="paragraph" style:parent-style-name="Normal">
      <style:paragraph-properties fo:line-height="100%" fo:margin-bottom="0cm"/>
    </style:style>
    <style:style style:name="T15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16" style:family="table-row"/>
    <style:style style:name="Cell85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59" style:family="paragraph" style:parent-style-name="Normal">
      <style:paragraph-properties fo:line-height="100%" fo:margin-bottom="0cm"/>
    </style:style>
    <style:style style:name="T15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0" style:family="paragraph" style:parent-style-name="Normal">
      <style:paragraph-properties fo:line-height="100%" fo:margin-bottom="0cm"/>
    </style:style>
    <style:style style:name="T15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1" style:family="paragraph" style:parent-style-name="Normal">
      <style:paragraph-properties fo:line-height="100%" fo:margin-bottom="0cm"/>
    </style:style>
    <style:style style:name="T15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5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2" style:family="paragraph" style:parent-style-name="Normal">
      <style:paragraph-properties fo:line-height="100%" fo:margin-bottom="0cm"/>
    </style:style>
    <style:style style:name="T15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7" style:family="table-row"/>
    <style:style style:name="Cell86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3" style:family="paragraph" style:parent-style-name="Normal">
      <style:paragraph-properties fo:line-height="100%" fo:margin-bottom="0cm"/>
    </style:style>
    <style:style style:name="T15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6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4" style:family="paragraph" style:parent-style-name="Normal">
      <style:paragraph-properties fo:line-height="100%" fo:margin-bottom="0cm"/>
    </style:style>
    <style:style style:name="T15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6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5" style:family="paragraph" style:parent-style-name="Normal">
      <style:paragraph-properties fo:line-height="100%" fo:margin-bottom="0cm"/>
    </style:style>
    <style:style style:name="T15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5_4" style:family="text"/>
    <style:style style:name="T1565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6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6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6" style:family="paragraph" style:parent-style-name="Normal">
      <style:paragraph-properties fo:line-height="100%" fo:margin-bottom="0cm"/>
    </style:style>
    <style:style style:name="T15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8" style:family="table-row"/>
    <style:style style:name="Cell86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7" style:family="paragraph" style:parent-style-name="Normal">
      <style:paragraph-properties fo:line-height="100%" fo:margin-bottom="0cm"/>
    </style:style>
    <style:style style:name="T15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6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8" style:family="paragraph" style:parent-style-name="Normal">
      <style:paragraph-properties fo:line-height="100%" fo:margin-bottom="0cm"/>
    </style:style>
    <style:style style:name="T15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6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69" style:family="paragraph" style:parent-style-name="Normal">
      <style:paragraph-properties fo:line-height="100%" fo:margin-bottom="0cm"/>
    </style:style>
    <style:style style:name="T15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6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0" style:family="paragraph" style:parent-style-name="Normal">
      <style:paragraph-properties fo:line-height="100%" fo:margin-bottom="0cm"/>
    </style:style>
    <style:style style:name="T15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9" style:family="table-row"/>
    <style:style style:name="Cell86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1" style:family="paragraph" style:parent-style-name="Normal">
      <style:paragraph-properties fo:line-height="100%" fo:margin-bottom="0cm"/>
    </style:style>
    <style:style style:name="T15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6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2" style:family="paragraph" style:parent-style-name="Normal">
      <style:paragraph-properties fo:line-height="100%" fo:margin-bottom="0cm"/>
    </style:style>
    <style:style style:name="T15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7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3" style:family="paragraph" style:parent-style-name="Normal">
      <style:paragraph-properties fo:line-height="100%" fo:margin-bottom="0cm"/>
    </style:style>
    <style:style style:name="T15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7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7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4" style:family="paragraph" style:parent-style-name="Normal">
      <style:paragraph-properties fo:line-height="100%" fo:margin-bottom="0cm"/>
    </style:style>
    <style:style style:name="T15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20" style:family="table-row"/>
    <style:style style:name="Cell87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5" style:family="paragraph" style:parent-style-name="Normal">
      <style:paragraph-properties fo:line-height="100%" fo:margin-bottom="0cm"/>
    </style:style>
    <style:style style:name="T15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7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6" style:family="paragraph" style:parent-style-name="Normal">
      <style:paragraph-properties fo:line-height="100%" fo:margin-bottom="0cm"/>
    </style:style>
    <style:style style:name="T15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7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7" style:family="paragraph" style:parent-style-name="Normal">
      <style:paragraph-properties fo:line-height="100%" fo:margin-bottom="0cm"/>
    </style:style>
    <style:style style:name="T15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7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8" style:family="paragraph" style:parent-style-name="Normal">
      <style:paragraph-properties fo:line-height="100%" fo:margin-bottom="0cm"/>
    </style:style>
    <style:style style:name="T15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1" style:family="table-row"/>
    <style:style style:name="Cell87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79" style:family="paragraph" style:parent-style-name="Normal">
      <style:paragraph-properties fo:line-height="100%" fo:margin-bottom="0cm"/>
    </style:style>
    <style:style style:name="T15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7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0" style:family="paragraph" style:parent-style-name="Normal">
      <style:paragraph-properties fo:line-height="100%" fo:margin-bottom="0cm"/>
    </style:style>
    <style:style style:name="T15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7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1" style:family="paragraph" style:parent-style-name="Normal">
      <style:paragraph-properties fo:line-height="100%" fo:margin-bottom="0cm"/>
    </style:style>
    <style:style style:name="T15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8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7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2" style:family="paragraph" style:parent-style-name="Normal">
      <style:paragraph-properties fo:line-height="100%" fo:margin-bottom="0cm"/>
    </style:style>
    <style:style style:name="T15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2" style:family="table-row"/>
    <style:style style:name="Cell88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3" style:family="paragraph" style:parent-style-name="Normal">
      <style:paragraph-properties fo:line-height="100%" fo:margin-bottom="0cm"/>
    </style:style>
    <style:style style:name="T15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8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4" style:family="paragraph" style:parent-style-name="Normal">
      <style:paragraph-properties fo:line-height="100%" fo:margin-bottom="0cm"/>
    </style:style>
    <style:style style:name="T15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8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5" style:family="paragraph" style:parent-style-name="Normal">
      <style:paragraph-properties fo:line-height="100%" fo:margin-bottom="0cm"/>
    </style:style>
    <style:style style:name="T15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8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8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8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6" style:family="paragraph" style:parent-style-name="Normal">
      <style:paragraph-properties fo:line-height="100%" fo:margin-bottom="0cm"/>
    </style:style>
    <style:style style:name="T15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23" style:family="table-row"/>
    <style:style style:name="Cell88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7" style:family="paragraph" style:parent-style-name="Normal">
      <style:paragraph-properties fo:line-height="100%" fo:margin-bottom="0cm"/>
    </style:style>
    <style:style style:name="T15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8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8" style:family="paragraph" style:parent-style-name="Normal">
      <style:paragraph-properties fo:line-height="100%" fo:margin-bottom="0cm"/>
    </style:style>
    <style:style style:name="T15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8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89" style:family="paragraph" style:parent-style-name="Normal">
      <style:paragraph-properties fo:line-height="100%" fo:margin-bottom="0cm"/>
    </style:style>
    <style:style style:name="T15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8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0" style:family="paragraph" style:parent-style-name="Normal">
      <style:paragraph-properties fo:line-height="100%" fo:margin-bottom="0cm"/>
    </style:style>
    <style:style style:name="T15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4" style:family="table-row"/>
    <style:style style:name="Cell8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1" style:family="paragraph" style:parent-style-name="Normal">
      <style:paragraph-properties fo:line-height="100%" fo:margin-bottom="0cm"/>
    </style:style>
    <style:style style:name="T15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8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2" style:family="paragraph" style:parent-style-name="Normal">
      <style:paragraph-properties fo:line-height="100%" fo:margin-bottom="0cm"/>
    </style:style>
    <style:style style:name="T15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9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3" style:family="paragraph" style:parent-style-name="Normal">
      <style:paragraph-properties fo:line-height="100%" fo:margin-bottom="0cm"/>
    </style:style>
    <style:style style:name="T15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3_4" style:family="text"/>
    <style:style style:name="T1593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9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4" style:family="paragraph" style:parent-style-name="Normal">
      <style:paragraph-properties fo:line-height="100%" fo:margin-bottom="0cm"/>
    </style:style>
    <style:style style:name="T15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25" style:family="table-row"/>
    <style:style style:name="Cell89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5" style:family="paragraph" style:parent-style-name="Normal">
      <style:paragraph-properties fo:line-height="100%" fo:margin-bottom="0cm"/>
    </style:style>
    <style:style style:name="T15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9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6" style:family="paragraph" style:parent-style-name="Normal">
      <style:paragraph-properties fo:line-height="100%" fo:margin-bottom="0cm"/>
    </style:style>
    <style:style style:name="T15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9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7" style:family="paragraph" style:parent-style-name="Normal">
      <style:paragraph-properties fo:line-height="100%" fo:margin-bottom="0cm"/>
    </style:style>
    <style:style style:name="T15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97_4" style:family="text"/>
    <style:style style:name="T1597_5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9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9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8" style:family="paragraph" style:parent-style-name="Normal">
      <style:paragraph-properties fo:line-height="100%" fo:margin-bottom="0cm"/>
    </style:style>
    <style:style style:name="T15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6" style:family="table-row"/>
    <style:style style:name="Cell89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599" style:family="paragraph" style:parent-style-name="Normal">
      <style:paragraph-properties fo:line-height="100%" fo:margin-bottom="0cm"/>
    </style:style>
    <style:style style:name="T15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0" style:family="paragraph" style:parent-style-name="Normal">
      <style:paragraph-properties fo:line-height="100%" fo:margin-bottom="0cm"/>
    </style:style>
    <style:style style:name="T16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1" style:family="paragraph" style:parent-style-name="Normal">
      <style:paragraph-properties fo:line-height="100%" fo:margin-bottom="0cm"/>
    </style:style>
    <style:style style:name="T16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1_2" style:family="text"/>
    <style:style style:name="T160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0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2" style:family="paragraph" style:parent-style-name="Normal">
      <style:paragraph-properties fo:line-height="100%" fo:margin-bottom="0cm"/>
    </style:style>
    <style:style style:name="T16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7" style:family="table-row"/>
    <style:style style:name="Cell90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3" style:family="paragraph" style:parent-style-name="Normal">
      <style:paragraph-properties fo:line-height="100%" fo:margin-bottom="0cm"/>
    </style:style>
    <style:style style:name="T16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0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4" style:family="paragraph" style:parent-style-name="Normal">
      <style:paragraph-properties fo:line-height="100%" fo:margin-bottom="0cm"/>
    </style:style>
    <style:style style:name="T16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0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5" style:family="paragraph" style:parent-style-name="Normal">
      <style:paragraph-properties fo:line-height="100%" fo:margin-bottom="0cm"/>
    </style:style>
    <style:style style:name="T16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0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6" style:family="paragraph" style:parent-style-name="Normal">
      <style:paragraph-properties fo:line-height="100%" fo:margin-bottom="0cm"/>
    </style:style>
    <style:style style:name="T16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8" style:family="table-row"/>
    <style:style style:name="Cell90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7" style:family="paragraph" style:parent-style-name="Normal">
      <style:paragraph-properties fo:line-height="100%" fo:margin-bottom="0cm"/>
    </style:style>
    <style:style style:name="T16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0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8" style:family="paragraph" style:parent-style-name="Normal">
      <style:paragraph-properties fo:line-height="100%" fo:margin-bottom="0cm"/>
    </style:style>
    <style:style style:name="T16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0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09" style:family="paragraph" style:parent-style-name="Normal">
      <style:paragraph-properties fo:line-height="100%" fo:margin-bottom="0cm"/>
    </style:style>
    <style:style style:name="T16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9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0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0" style:family="paragraph" style:parent-style-name="Normal">
      <style:paragraph-properties fo:line-height="100%" fo:margin-bottom="0cm"/>
    </style:style>
    <style:style style:name="T16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29" style:family="table-row"/>
    <style:style style:name="Cell90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1" style:family="paragraph" style:parent-style-name="Normal">
      <style:paragraph-properties fo:line-height="100%" fo:margin-bottom="0cm"/>
    </style:style>
    <style:style style:name="T16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0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2" style:family="paragraph" style:parent-style-name="Normal">
      <style:paragraph-properties fo:line-height="100%" fo:margin-bottom="0cm"/>
    </style:style>
    <style:style style:name="T16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1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3" style:family="paragraph" style:parent-style-name="Normal">
      <style:paragraph-properties fo:line-height="100%" fo:margin-bottom="0cm"/>
    </style:style>
    <style:style style:name="T16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1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4" style:family="paragraph" style:parent-style-name="Normal">
      <style:paragraph-properties fo:line-height="100%" fo:margin-bottom="0cm"/>
    </style:style>
    <style:style style:name="T16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30" style:family="table-row">
      <style:table-row-properties style:min-row-height="0.529cm"/>
    </style:style>
    <style:style style:name="Cell91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5" style:family="paragraph" style:parent-style-name="Normal">
      <style:paragraph-properties fo:line-height="100%" fo:margin-bottom="0cm"/>
    </style:style>
    <style:style style:name="T16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1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6" style:family="paragraph" style:parent-style-name="Normal">
      <style:paragraph-properties fo:line-height="100%" fo:margin-bottom="0cm"/>
    </style:style>
    <style:style style:name="T16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1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7" style:family="paragraph" style:parent-style-name="Normal">
      <style:paragraph-properties fo:line-height="100%" fo:margin-bottom="0cm"/>
    </style:style>
    <style:style style:name="T16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7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17_5" style:family="text"/>
    <style:style style:name="T1617_6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1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7_8" style:family="text"/>
    <style:style style:name="T1617_9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17_10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1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1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8" style:family="paragraph" style:parent-style-name="Normal">
      <style:paragraph-properties fo:line-height="100%" fo:margin-bottom="0cm"/>
    </style:style>
    <style:style style:name="T16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1" style:family="table-row"/>
    <style:style style:name="Cell91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19" style:family="paragraph" style:parent-style-name="Normal">
      <style:paragraph-properties fo:line-height="100%" fo:margin-bottom="0cm"/>
    </style:style>
    <style:style style:name="T16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1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0" style:family="paragraph" style:parent-style-name="Normal">
      <style:paragraph-properties fo:line-height="100%" fo:margin-bottom="0cm"/>
    </style:style>
    <style:style style:name="T16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1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1" style:family="paragraph" style:parent-style-name="Normal">
      <style:paragraph-properties fo:line-height="100%" fo:margin-bottom="0cm"/>
    </style:style>
    <style:style style:name="T16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21_2" style:family="text"/>
    <style:style style:name="T1621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2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1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2" style:family="paragraph" style:parent-style-name="Normal">
      <style:paragraph-properties fo:line-height="100%" fo:margin-bottom="0cm"/>
    </style:style>
    <style:style style:name="T16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32" style:family="table-row"/>
    <style:style style:name="Cell92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3" style:family="paragraph" style:parent-style-name="Normal">
      <style:paragraph-properties fo:line-height="100%" fo:margin-bottom="0cm"/>
    </style:style>
    <style:style style:name="T16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4" style:family="paragraph" style:parent-style-name="Normal">
      <style:paragraph-properties fo:line-height="100%" fo:margin-bottom="0cm"/>
    </style:style>
    <style:style style:name="T16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2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5" style:family="paragraph" style:parent-style-name="Normal">
      <style:paragraph-properties fo:line-height="100%" fo:margin-bottom="0cm"/>
    </style:style>
    <style:style style:name="T16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2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6" style:family="paragraph" style:parent-style-name="Normal">
      <style:paragraph-properties fo:line-height="100%" fo:margin-bottom="0cm"/>
    </style:style>
    <style:style style:name="T16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3" style:family="table-row"/>
    <style:style style:name="Cell92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7" style:family="paragraph" style:parent-style-name="Normal">
      <style:paragraph-properties fo:line-height="100%" fo:margin-bottom="0cm"/>
    </style:style>
    <style:style style:name="T16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8" style:family="paragraph" style:parent-style-name="Normal">
      <style:paragraph-properties fo:line-height="100%" fo:margin-bottom="0cm"/>
    </style:style>
    <style:style style:name="T16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2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29" style:family="paragraph" style:parent-style-name="Normal">
      <style:paragraph-properties fo:line-height="100%" fo:margin-bottom="0cm"/>
    </style:style>
    <style:style style:name="T16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2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2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0" style:family="paragraph" style:parent-style-name="Normal">
      <style:paragraph-properties fo:line-height="100%" fo:margin-bottom="0cm"/>
    </style:style>
    <style:style style:name="T16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34" style:family="table-row"/>
    <style:style style:name="Cell92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1" style:family="paragraph" style:parent-style-name="Normal">
      <style:paragraph-properties fo:line-height="100%" fo:margin-bottom="0cm"/>
    </style:style>
    <style:style style:name="T16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2" style:family="paragraph" style:parent-style-name="Normal">
      <style:paragraph-properties fo:line-height="100%" fo:margin-bottom="0cm"/>
    </style:style>
    <style:style style:name="T16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3" style:family="paragraph" style:parent-style-name="Normal">
      <style:paragraph-properties fo:line-height="100%" fo:margin-bottom="0cm"/>
    </style:style>
    <style:style style:name="T16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33_2" style:family="text"/>
    <style:style style:name="T1633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4" style:family="paragraph" style:parent-style-name="Normal">
      <style:paragraph-properties fo:line-height="100%" fo:margin-bottom="0cm"/>
    </style:style>
    <style:style style:name="T16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5" style:family="table-row"/>
    <style:style style:name="Cell93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5" style:family="paragraph" style:parent-style-name="Normal">
      <style:paragraph-properties fo:line-height="100%" fo:margin-bottom="0cm"/>
    </style:style>
    <style:style style:name="T16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3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6" style:family="paragraph" style:parent-style-name="Normal">
      <style:paragraph-properties fo:line-height="100%" fo:margin-bottom="0cm"/>
    </style:style>
    <style:style style:name="T16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3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7" style:family="paragraph" style:parent-style-name="Normal">
      <style:paragraph-properties fo:line-height="100%" fo:margin-bottom="0cm"/>
    </style:style>
    <style:style style:name="T16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37_2" style:family="text"/>
    <style:style style:name="T163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8" style:family="paragraph" style:parent-style-name="Normal">
      <style:paragraph-properties fo:line-height="100%" fo:margin-bottom="0cm"/>
    </style:style>
    <style:style style:name="T16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36" style:family="table-row"/>
    <style:style style:name="Cell93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39" style:family="paragraph" style:parent-style-name="Normal">
      <style:paragraph-properties fo:line-height="100%" fo:margin-bottom="0cm"/>
    </style:style>
    <style:style style:name="T16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3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0" style:family="paragraph" style:parent-style-name="Normal">
      <style:paragraph-properties fo:line-height="100%" fo:margin-bottom="0cm"/>
    </style:style>
    <style:style style:name="T16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3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1" style:family="paragraph" style:parent-style-name="Normal">
      <style:paragraph-properties fo:line-height="100%" fo:margin-bottom="0cm"/>
    </style:style>
    <style:style style:name="T16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2" style:family="paragraph" style:parent-style-name="Normal">
      <style:paragraph-properties fo:line-height="100%" fo:margin-bottom="0cm"/>
    </style:style>
    <style:style style:name="T16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37" style:family="table-row"/>
    <style:style style:name="Cell94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3" style:family="paragraph" style:parent-style-name="Normal">
      <style:paragraph-properties fo:line-height="100%" fo:margin-bottom="0cm"/>
    </style:style>
    <style:style style:name="T16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4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4" style:family="paragraph" style:parent-style-name="Normal">
      <style:paragraph-properties fo:line-height="100%" fo:margin-bottom="0cm"/>
    </style:style>
    <style:style style:name="T16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5" style:family="paragraph" style:parent-style-name="Normal">
      <style:paragraph-properties fo:line-height="100%" fo:margin-bottom="0cm"/>
    </style:style>
    <style:style style:name="T16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45_2" style:family="text"/>
    <style:style style:name="T1645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4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6" style:family="paragraph" style:parent-style-name="Normal">
      <style:paragraph-properties fo:line-height="100%" fo:margin-bottom="0cm"/>
    </style:style>
    <style:style style:name="T16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8" style:family="table-row">
      <style:table-row-properties style:min-row-height="2.155cm"/>
    </style:style>
    <style:style style:name="Cell94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7" style:family="paragraph" style:parent-style-name="Normal">
      <style:paragraph-properties fo:line-height="100%" fo:margin-bottom="0cm"/>
    </style:style>
    <style:style style:name="T16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4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8" style:family="paragraph" style:parent-style-name="Normal">
      <style:paragraph-properties fo:line-height="100%" fo:margin-bottom="0cm"/>
    </style:style>
    <style:style style:name="T16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49" style:family="paragraph" style:parent-style-name="Normal">
      <style:paragraph-properties fo:line-height="100%" fo:margin-bottom="0cm"/>
    </style:style>
    <style:style style:name="T16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4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0" style:family="paragraph" style:parent-style-name="Normal">
      <style:paragraph-properties fo:line-height="100%" fo:margin-bottom="0cm"/>
    </style:style>
    <style:style style:name="T16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9" style:family="table-row"/>
    <style:style style:name="Cell94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1" style:family="paragraph" style:parent-style-name="Normal">
      <style:paragraph-properties fo:line-height="100%" fo:margin-bottom="0cm"/>
    </style:style>
    <style:style style:name="T16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4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2" style:family="paragraph" style:parent-style-name="Normal">
      <style:paragraph-properties fo:line-height="100%" fo:margin-bottom="0cm"/>
    </style:style>
    <style:style style:name="T16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0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3" style:family="paragraph" style:parent-style-name="Normal">
      <style:paragraph-properties fo:line-height="100%" fo:margin-bottom="0cm"/>
    </style:style>
    <style:style style:name="T16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5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5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5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4" style:family="paragraph" style:parent-style-name="Normal">
      <style:paragraph-properties fo:line-height="100%" fo:margin-bottom="0cm"/>
    </style:style>
    <style:style style:name="T16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40" style:family="table-row"/>
    <style:style style:name="Cell95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5" style:family="paragraph" style:parent-style-name="Normal">
      <style:paragraph-properties fo:line-height="100%" fo:margin-bottom="0cm"/>
    </style:style>
    <style:style style:name="T16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5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6" style:family="paragraph" style:parent-style-name="Normal">
      <style:paragraph-properties fo:line-height="100%" fo:margin-bottom="0cm"/>
    </style:style>
    <style:style style:name="T16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7" style:family="paragraph" style:parent-style-name="Normal">
      <style:paragraph-properties fo:line-height="100%" fo:margin-bottom="0cm"/>
    </style:style>
    <style:style style:name="T16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57_2" style:family="text"/>
    <style:style style:name="T1657_3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65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8" style:family="paragraph" style:parent-style-name="Normal">
      <style:paragraph-properties fo:line-height="100%" fo:margin-bottom="0cm"/>
    </style:style>
    <style:style style:name="T16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41" style:family="table-row"/>
    <style:style style:name="Cell956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59" style:family="paragraph" style:parent-style-name="Normal">
      <style:paragraph-properties fo:line-height="100%" fo:margin-bottom="0cm"/>
    </style:style>
    <style:style style:name="T16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5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60" style:family="paragraph" style:parent-style-name="Normal">
      <style:paragraph-properties fo:line-height="100%" fo:margin-bottom="0cm"/>
    </style:style>
    <style:style style:name="T16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61" style:family="paragraph" style:parent-style-name="Normal">
      <style:paragraph-properties fo:line-height="100%" fo:margin-bottom="0cm"/>
    </style:style>
    <style:style style:name="T16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wrap"/>
    </style:style>
    <style:style style:name="P1662" style:family="paragraph" style:parent-style-name="Normal">
      <style:paragraph-properties fo:line-height="100%" fo:margin-bottom="0cm"/>
    </style:style>
    <style:style style:name="T16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663" style:family="paragraph" style:parent-style-name="Normal">
      <style:text-properties fo:font-size="10pt" style:font-size-asian="10pt" style:font-name-complex="Arial" style:font-size-complex="10pt"/>
    </style:style>
    <style:style style:name="P1664" style:family="paragraph" style:parent-style-name="Normal">
      <style:paragraph-properties fo:break-before="page" fo:line-height="108%" fo:margin-bottom="0.282cm"/>
    </style:style>
    <style:style style:name="P1665" style:family="paragraph" style:parent-style-name="Normal">
      <style:paragraph-properties fo:margin-left="-1cm"/>
    </style:style>
    <style:style style:name="T1665_1" style:family="text">
      <style:text-properties style:font-style-complex="italic" style:font-name-complex="Arial" fo:font-weight="bold" style:font-weight-asian="bold" style:font-weight-complex="bold"/>
    </style:style>
    <style:style style:name="T1665_2" style:family="text">
      <style:text-properties style:font-name-complex="Arial" fo:font-weight="bold" style:font-weight-asian="bold" style:font-weight-complex="bold"/>
    </style:style>
    <style:style style:name="T1665_3" style:family="text">
      <style:text-properties style:font-name-complex="Arial" fo:font-weight="bold" style:font-weight-asian="bold" style:font-weight-complex="bold"/>
    </style:style>
    <style:style style:name="T1665_4" style:family="text">
      <style:text-properties style:font-name-complex="Arial" fo:font-weight="bold" style:font-weight-asian="bold" style:font-weight-complex="bold"/>
    </style:style>
    <style:style style:name="P1666" style:family="paragraph" style:parent-style-name="Normal">
      <style:paragraph-properties fo:margin-left="-1cm"/>
      <style:text-properties fo:font-size="10pt" style:font-size-asian="10pt" style:font-name-complex="Arial" style:font-size-complex="10pt" fo:language="en" fo:country="US"/>
    </style:style>
    <style:style style:name="P1667" style:family="paragraph" style:parent-style-name="Normal">
      <style:paragraph-properties fo:margin-left="-1cm"/>
    </style:style>
    <style:style style:name="T166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67_2" style:family="text">
      <style:text-properties fo:font-size="10pt" style:font-size-asian="10pt" style:font-name-complex="Arial" style:font-size-complex="10pt"/>
    </style:style>
    <style:style style:name="T1667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1668" style:family="paragraph" style:parent-style-name="Normal">
      <style:text-properties fo:font-size="10pt" style:font-size-asian="10pt" style:font-name-complex="Arial" style:font-size-complex="10pt"/>
    </style:style>
    <style:style style:name="Table24" style:family="table">
      <style:table-properties table:align="left" style:width="18.514cm" fo:margin-left="-1.27cm"/>
    </style:style>
    <style:style style:name="Column101" style:family="table-column">
      <style:table-column-properties style:column-width="1.011cm" style:use-optimal-column-width="false"/>
    </style:style>
    <style:style style:name="Column102" style:family="table-column">
      <style:table-column-properties style:column-width="1.251cm" style:use-optimal-column-width="false"/>
    </style:style>
    <style:style style:name="Column103" style:family="table-column">
      <style:table-column-properties style:column-width="2.501cm" style:use-optimal-column-width="false"/>
    </style:style>
    <style:style style:name="Column104" style:family="table-column">
      <style:table-column-properties style:column-width="3.492cm" style:use-optimal-column-width="false"/>
    </style:style>
    <style:style style:name="Column105" style:family="table-column">
      <style:table-column-properties style:column-width="10.259cm" style:use-optimal-column-width="false"/>
    </style:style>
    <style:style style:name="Row242" style:family="table-row">
      <style:table-row-properties style:min-row-height="0.529cm" style:use-optimal-row-height="false"/>
    </style:style>
    <style:style style:name="Cell9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69" style:family="paragraph" style:parent-style-name="Normal">
      <style:paragraph-properties fo:line-height="100%" fo:margin-bottom="0cm"/>
    </style:style>
    <style:style style:name="T16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61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1670" style:family="paragraph" style:parent-style-name="Normal">
      <style:paragraph-properties fo:line-height="100%" fo:margin-bottom="0cm"/>
    </style:style>
    <style:style style:name="T16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6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671" style:family="paragraph" style:parent-style-name="Normal">
      <style:paragraph-properties fo:line-height="100%" fo:margin-bottom="0cm"/>
    </style:style>
    <style:style style:name="T16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63" style:family="table-cell">
      <style:table-cell-properties style:vertical-align="bottom" fo:border-top="#000000 0.026cm solid" fo:border-bottom="#000000 0.026cm solid" fo:border-left="#000000 0.026cm solid" fo:border-right="#000000 0.026cm solid" fo:wrap-option="wrap"/>
    </style:style>
    <style:style style:name="P1672" style:family="paragraph" style:parent-style-name="Normal">
      <style:paragraph-properties fo:line-height="100%" fo:margin-bottom="0cm"/>
    </style:style>
    <style:style style:name="T16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6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673" style:family="paragraph" style:parent-style-name="Normal">
      <style:paragraph-properties fo:line-height="100%" fo:margin-bottom="0cm"/>
    </style:style>
    <style:style style:name="T16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43" style:family="table-row">
      <style:table-row-properties style:min-row-height="0.529cm" style:use-optimal-row-height="false"/>
    </style:style>
    <style:style style:name="Cell96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674" style:family="paragraph" style:parent-style-name="Normal">
      <style:paragraph-properties fo:text-indent="-0.635cm" fo:line-height="100%" fo:margin-bottom="0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6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75" style:family="paragraph" style:parent-style-name="Normal">
      <style:paragraph-properties fo:line-height="100%" fo:margin-bottom="0cm"/>
    </style:style>
    <style:style style:name="T16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6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76" style:family="paragraph" style:parent-style-name="Normal">
      <style:paragraph-properties fo:line-height="100%" fo:margin-bottom="0cm"/>
    </style:style>
    <style:style style:name="T16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6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77" style:family="paragraph" style:parent-style-name="Normal">
      <style:paragraph-properties fo:line-height="100%" fo:margin-bottom="0cm"/>
    </style:style>
    <style:style style:name="T1677_1" style:family="text"/>
    <style:style style:name="T1677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7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7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6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78" style:family="paragraph" style:parent-style-name="Normal">
      <style:paragraph-properties fo:line-height="100%" fo:margin-bottom="0cm"/>
    </style:style>
    <style:style style:name="T16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78_2" style:family="text"/>
    <style:style style:name="T1678_3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7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44" style:family="table-row">
      <style:table-row-properties style:min-row-height="0.529cm" style:use-optimal-row-height="false"/>
    </style:style>
    <style:style style:name="Cell9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79" style:family="paragraph" style:parent-style-name="Normal">
      <style:paragraph-properties fo:line-height="100%" fo:margin-bottom="0cm"/>
    </style:style>
    <style:style style:name="T16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80" style:family="paragraph" style:parent-style-name="Normal">
      <style:paragraph-properties fo:line-height="100%" fo:margin-bottom="0cm"/>
    </style:style>
    <style:style style:name="T16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81" style:family="paragraph" style:parent-style-name="Normal">
      <style:paragraph-properties fo:line-height="100%" fo:margin-bottom="0cm"/>
    </style:style>
    <style:style style:name="T16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82" style:family="paragraph" style:parent-style-name="Normal">
      <style:paragraph-properties fo:line-height="100%" fo:margin-bottom="0cm"/>
    </style:style>
    <style:style style:name="T1682_1" style:family="text"/>
    <style:style style:name="T168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8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83" style:family="paragraph" style:parent-style-name="Normal">
      <style:paragraph-properties fo:line-height="100%" fo:margin-bottom="0cm"/>
    </style:style>
    <style:style style:name="T16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3_5" style:family="text"/>
    <style:style style:name="T1683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8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3_8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3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84" style:family="paragraph" style:parent-style-name="Normal">
      <style:paragraph-properties fo:line-height="100%" fo:margin-bottom="0cm"/>
    </style:style>
    <style:style style:name="T16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4_2" style:family="text"/>
    <style:style style:name="T1684_3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8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85" style:family="paragraph" style:parent-style-name="Normal">
      <style:paragraph-properties fo:line-height="100%" fo:margin-bottom="0cm"/>
    </style:style>
    <style:style style:name="T16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5_4" style:family="text"/>
    <style:style style:name="T1685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8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8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87" style:family="paragraph" style:parent-style-name="Normal">
      <style:paragraph-properties fo:line-height="100%" fo:margin-bottom="0cm"/>
    </style:style>
    <style:style style:name="T16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7_2" style:family="text"/>
    <style:style style:name="T168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8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45" style:family="table-row">
      <style:table-row-properties style:min-row-height="0.529cm" style:use-optimal-row-height="false"/>
    </style:style>
    <style:style style:name="Cell97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688" style:family="paragraph" style:parent-style-name="Normal">
      <style:paragraph-properties fo:line-height="100%" fo:margin-bottom="0cm"/>
    </style:style>
    <style:style style:name="T16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8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89" style:family="paragraph" style:parent-style-name="Normal">
      <style:paragraph-properties fo:line-height="100%" fo:margin-bottom="0cm"/>
    </style:style>
    <style:style style:name="T16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90" style:family="paragraph" style:parent-style-name="Normal">
      <style:paragraph-properties fo:line-height="100%" fo:margin-bottom="0cm"/>
    </style:style>
    <style:style style:name="T16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7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91" style:family="paragraph" style:parent-style-name="Normal">
      <style:paragraph-properties fo:line-height="100%" fo:margin-bottom="0cm"/>
    </style:style>
    <style:style style:name="T1691_1" style:family="text"/>
    <style:style style:name="T1691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1_8" style:family="text"/>
    <style:style style:name="T1691_9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97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692" style:family="paragraph" style:parent-style-name="Normal">
      <style:paragraph-properties fo:line-height="100%" fo:margin-bottom="0cm"/>
    </style:style>
    <style:style style:name="T16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2_2" style:family="text"/>
    <style:style style:name="T169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9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9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94" style:family="paragraph" style:parent-style-name="Normal">
      <style:paragraph-properties fo:line-height="100%" fo:margin-bottom="0cm"/>
    </style:style>
    <style:style style:name="T16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4_2" style:family="text"/>
    <style:style style:name="T169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9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69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46" style:family="table-row">
      <style:table-row-properties style:min-row-height="0.529cm" style:use-optimal-row-height="false"/>
    </style:style>
    <style:style style:name="Cell9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96" style:family="paragraph" style:parent-style-name="Normal">
      <style:paragraph-properties fo:line-height="100%" fo:margin-bottom="0cm" fo:margin-left="0.635cm"/>
    </style:style>
    <style:style style:name="T16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6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97" style:family="paragraph" style:parent-style-name="Normal">
      <style:paragraph-properties fo:line-height="100%" fo:margin-bottom="0cm"/>
    </style:style>
    <style:style style:name="T16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98" style:family="paragraph" style:parent-style-name="Normal">
      <style:paragraph-properties fo:line-height="100%" fo:margin-bottom="0cm"/>
    </style:style>
    <style:style style:name="T16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99" style:family="paragraph" style:parent-style-name="Normal">
      <style:paragraph-properties fo:line-height="100%" fo:margin-bottom="0cm"/>
    </style:style>
    <style:style style:name="T1699_1" style:family="text"/>
    <style:style style:name="T1699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69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00" style:family="paragraph" style:parent-style-name="Normal">
      <style:paragraph-properties fo:line-height="100%" fo:margin-bottom="0cm"/>
    </style:style>
    <style:style style:name="T17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0_3" style:family="text"/>
    <style:style style:name="T1700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0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01" style:family="paragraph" style:parent-style-name="Normal">
      <style:paragraph-properties fo:line-height="100%" fo:margin-bottom="0cm"/>
    </style:style>
    <style:style style:name="T17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1_2" style:family="text"/>
    <style:style style:name="T170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0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02" style:family="paragraph" style:parent-style-name="Normal">
      <style:paragraph-properties fo:line-height="100%" fo:margin-bottom="0cm"/>
    </style:style>
    <style:style style:name="T17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2_2" style:family="text"/>
    <style:style style:name="T170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0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2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03" style:family="paragraph" style:parent-style-name="Normal">
      <style:paragraph-properties fo:line-height="100%" fo:margin-bottom="0cm"/>
    </style:style>
    <style:style style:name="T17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47" style:family="table-row">
      <style:table-row-properties style:min-row-height="0.529cm" style:use-optimal-row-height="false"/>
    </style:style>
    <style:style style:name="Cell98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04" style:family="paragraph" style:parent-style-name="Normal">
      <style:paragraph-properties fo:line-height="100%" fo:margin-bottom="0cm"/>
    </style:style>
    <style:style style:name="T17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05" style:family="paragraph" style:parent-style-name="Normal">
      <style:paragraph-properties fo:line-height="100%" fo:margin-bottom="0cm"/>
    </style:style>
    <style:style style:name="T17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06" style:family="paragraph" style:parent-style-name="Normal">
      <style:paragraph-properties fo:line-height="100%" fo:margin-bottom="0cm"/>
    </style:style>
    <style:style style:name="T17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07" style:family="paragraph" style:parent-style-name="Normal">
      <style:paragraph-properties fo:line-height="100%" fo:margin-bottom="0cm"/>
    </style:style>
    <style:style style:name="T1707_1" style:family="text"/>
    <style:style style:name="T1707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1707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/>
    </style:style>
    <style:style style:name="Cell98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08" style:family="paragraph" style:parent-style-name="Normal">
      <style:paragraph-properties fo:line-height="100%" fo:margin-bottom="0cm"/>
    </style:style>
    <style:style style:name="T17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8_3" style:family="text"/>
    <style:style style:name="T1708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0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8_6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09" style:family="paragraph" style:parent-style-name="Normal">
      <style:paragraph-properties fo:line-height="100%" fo:margin-bottom="0cm"/>
    </style:style>
    <style:style style:name="T17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9_3" style:family="text"/>
    <style:style style:name="T1709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0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0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48" style:family="table-row">
      <style:table-row-properties style:min-row-height="0.529cm" style:use-optimal-row-height="false"/>
    </style:style>
    <style:style style:name="Cell9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10" style:family="paragraph" style:parent-style-name="Normal">
      <style:paragraph-properties fo:line-height="100%" fo:margin-bottom="0cm"/>
    </style:style>
    <style:style style:name="T17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11" style:family="paragraph" style:parent-style-name="Normal">
      <style:paragraph-properties fo:line-height="100%" fo:margin-bottom="0cm"/>
    </style:style>
    <style:style style:name="T17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12" style:family="paragraph" style:parent-style-name="Normal">
      <style:paragraph-properties fo:line-height="100%" fo:margin-bottom="0cm"/>
    </style:style>
    <style:style style:name="T17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13" style:family="paragraph" style:parent-style-name="Normal">
      <style:paragraph-properties fo:line-height="100%" fo:margin-bottom="0cm"/>
    </style:style>
    <style:style style:name="T1713_1" style:family="text"/>
    <style:style style:name="T171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9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14" style:family="paragraph" style:parent-style-name="Normal">
      <style:paragraph-properties fo:line-height="100%" fo:margin-bottom="0cm"/>
    </style:style>
    <style:style style:name="T17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4_2" style:family="text"/>
    <style:style style:name="T171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4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49" style:family="table-row">
      <style:table-row-properties style:min-row-height="0.529cm" style:use-optimal-row-height="false"/>
    </style:style>
    <style:style style:name="Cell99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15" style:family="paragraph" style:parent-style-name="Normal">
      <style:paragraph-properties fo:line-height="100%" fo:margin-bottom="0cm"/>
    </style:style>
    <style:style style:name="T17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16" style:family="paragraph" style:parent-style-name="Normal">
      <style:paragraph-properties fo:line-height="100%" fo:margin-bottom="0cm"/>
    </style:style>
    <style:style style:name="T17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17" style:family="paragraph" style:parent-style-name="Normal">
      <style:paragraph-properties fo:line-height="100%" fo:margin-bottom="0cm"/>
    </style:style>
    <style:style style:name="T17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18" style:family="paragraph" style:parent-style-name="Normal">
      <style:paragraph-properties fo:line-height="100%" fo:margin-bottom="0cm"/>
    </style:style>
    <style:style style:name="T1718_1" style:family="text"/>
    <style:style style:name="T171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8_6" style:family="text"/>
    <style:style style:name="T1718_7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1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9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19" style:family="paragraph" style:parent-style-name="Normal">
      <style:paragraph-properties fo:line-height="100%" fo:margin-bottom="0cm"/>
    </style:style>
    <style:style style:name="T17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19_2" style:family="text"/>
    <style:style style:name="T171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1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20" style:family="paragraph" style:parent-style-name="Normal">
      <style:paragraph-properties fo:line-height="100%" fo:margin-bottom="0cm"/>
    </style:style>
    <style:style style:name="T17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0_2" style:family="text"/>
    <style:style style:name="T172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21" style:family="paragraph" style:parent-style-name="Normal">
      <style:paragraph-properties fo:line-height="100%" fo:margin-bottom="0cm"/>
    </style:style>
    <style:style style:name="T17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1_4" style:family="text"/>
    <style:style style:name="T1721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2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22" style:family="paragraph" style:parent-style-name="Normal">
      <style:paragraph-properties fo:line-height="100%" fo:margin-bottom="0cm"/>
    </style:style>
    <style:style style:name="T17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2_2" style:family="text"/>
    <style:style style:name="T172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2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0" style:family="table-row">
      <style:table-row-properties style:min-row-height="0.529cm" style:use-optimal-row-height="false"/>
    </style:style>
    <style:style style:name="Cell10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23" style:family="paragraph" style:parent-style-name="Normal">
      <style:paragraph-properties fo:line-height="100%" fo:margin-bottom="0cm"/>
    </style:style>
    <style:style style:name="T17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24" style:family="paragraph" style:parent-style-name="Normal">
      <style:paragraph-properties fo:line-height="100%" fo:margin-bottom="0cm"/>
    </style:style>
    <style:style style:name="T17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25" style:family="paragraph" style:parent-style-name="Normal">
      <style:paragraph-properties fo:line-height="100%" fo:margin-bottom="0cm"/>
    </style:style>
    <style:style style:name="T17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26" style:family="paragraph" style:parent-style-name="Normal">
      <style:paragraph-properties fo:line-height="100%" fo:margin-bottom="0cm"/>
    </style:style>
    <style:style style:name="T1726_1" style:family="text"/>
    <style:style style:name="T1726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27" style:family="paragraph" style:parent-style-name="Normal">
      <style:paragraph-properties fo:line-height="100%" fo:margin-bottom="0cm"/>
    </style:style>
    <style:style style:name="T17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7_2" style:family="text"/>
    <style:style style:name="T172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2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7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7_6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7_7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28" style:family="paragraph" style:parent-style-name="Normal">
      <style:paragraph-properties fo:line-height="100%" fo:margin-bottom="0cm"/>
    </style:style>
    <style:style style:name="T17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28_2" style:family="text"/>
    <style:style style:name="T172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2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1" style:family="table-row">
      <style:table-row-properties style:min-row-height="0.529cm" style:use-optimal-row-height="false"/>
    </style:style>
    <style:style style:name="Cell100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29" style:family="paragraph" style:parent-style-name="Normal">
      <style:paragraph-properties fo:line-height="100%" fo:margin-bottom="0cm"/>
    </style:style>
    <style:style style:name="T17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30" style:family="paragraph" style:parent-style-name="Normal">
      <style:paragraph-properties fo:line-height="100%" fo:margin-bottom="0cm"/>
    </style:style>
    <style:style style:name="T17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31" style:family="paragraph" style:parent-style-name="Normal">
      <style:paragraph-properties fo:line-height="100%" fo:margin-bottom="0cm"/>
    </style:style>
    <style:style style:name="T17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32" style:family="paragraph" style:parent-style-name="Normal">
      <style:paragraph-properties fo:line-height="100%" fo:margin-bottom="0cm"/>
    </style:style>
    <style:style style:name="T1732_1" style:family="text"/>
    <style:style style:name="T173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0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33" style:family="paragraph" style:parent-style-name="Normal">
      <style:paragraph-properties fo:line-height="100%" fo:margin-bottom="0cm"/>
    </style:style>
    <style:style style:name="T17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3_2" style:family="text"/>
    <style:style style:name="T173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3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34" style:family="paragraph" style:parent-style-name="Normal">
      <style:paragraph-properties fo:line-height="100%" fo:margin-bottom="0cm"/>
    </style:style>
    <style:style style:name="T17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4_2" style:family="text"/>
    <style:style style:name="T173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35" style:family="paragraph" style:parent-style-name="Normal">
      <style:paragraph-properties fo:line-height="100%" fo:margin-bottom="0cm"/>
    </style:style>
    <style:style style:name="T17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5_2" style:family="text"/>
    <style:style style:name="T173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36" style:family="paragraph" style:parent-style-name="Normal">
      <style:paragraph-properties fo:line-height="100%" fo:margin-bottom="0cm"/>
    </style:style>
    <style:style style:name="T17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6_5" style:family="text"/>
    <style:style style:name="T1736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37" style:family="paragraph" style:parent-style-name="Normal">
      <style:paragraph-properties fo:line-height="100%" fo:margin-bottom="0cm"/>
    </style:style>
    <style:style style:name="T17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7_2" style:family="text"/>
    <style:style style:name="T173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38" style:family="paragraph" style:parent-style-name="Normal">
      <style:paragraph-properties fo:line-height="100%" fo:margin-bottom="0cm"/>
    </style:style>
    <style:style style:name="T17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8_2" style:family="text"/>
    <style:style style:name="T173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39" style:family="paragraph" style:parent-style-name="Normal">
      <style:paragraph-properties fo:line-height="100%" fo:margin-bottom="0cm"/>
    </style:style>
    <style:style style:name="T17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39_3" style:family="text"/>
    <style:style style:name="T1739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3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40" style:family="paragraph" style:parent-style-name="Normal">
      <style:paragraph-properties fo:line-height="100%" fo:margin-bottom="0cm"/>
    </style:style>
    <style:style style:name="T17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0_2" style:family="text"/>
    <style:style style:name="T174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41" style:family="paragraph" style:parent-style-name="Normal">
      <style:paragraph-properties fo:line-height="100%" fo:margin-bottom="0cm"/>
    </style:style>
    <style:style style:name="T17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1_4" style:family="text"/>
    <style:style style:name="T1741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2" style:family="table-row">
      <style:table-row-properties style:min-row-height="0.529cm" style:use-optimal-row-height="false"/>
    </style:style>
    <style:style style:name="Cell10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42" style:family="paragraph" style:parent-style-name="Normal">
      <style:paragraph-properties fo:line-height="100%" fo:margin-bottom="0cm"/>
    </style:style>
    <style:style style:name="T17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43" style:family="paragraph" style:parent-style-name="Normal">
      <style:paragraph-properties fo:line-height="100%" fo:margin-bottom="0cm"/>
    </style:style>
    <style:style style:name="T17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44" style:family="paragraph" style:parent-style-name="Normal">
      <style:paragraph-properties fo:line-height="100%" fo:margin-bottom="0cm"/>
    </style:style>
    <style:style style:name="T17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45" style:family="paragraph" style:parent-style-name="Normal">
      <style:paragraph-properties fo:line-height="100%" fo:margin-bottom="0cm"/>
    </style:style>
    <style:style style:name="T1745_1" style:family="text"/>
    <style:style style:name="T1745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746" style:family="paragraph" style:parent-style-name="Normal">
      <style:paragraph-properties fo:line-height="100%" fo:margin-bottom="0cm"/>
    </style:style>
    <style:style style:name="T17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6_2" style:family="text"/>
    <style:style style:name="T174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47" style:family="paragraph" style:parent-style-name="Normal">
      <style:paragraph-properties fo:line-height="100%" fo:margin-bottom="0cm"/>
    </style:style>
    <style:style style:name="T17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7_3" style:family="text"/>
    <style:style style:name="T1747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48" style:family="paragraph" style:parent-style-name="Normal">
      <style:paragraph-properties fo:line-height="100%" fo:margin-bottom="0cm"/>
    </style:style>
    <style:style style:name="T17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8_4" style:family="text"/>
    <style:style style:name="T174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8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49" style:family="paragraph" style:parent-style-name="Normal">
      <style:paragraph-properties fo:line-height="100%" fo:margin-bottom="0cm"/>
    </style:style>
    <style:style style:name="T17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9_2" style:family="text"/>
    <style:style style:name="T174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9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49_9" style:family="text"/>
    <style:style style:name="T1749_10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4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3" style:family="table-row">
      <style:table-row-properties style:min-row-height="2.196cm" style:use-optimal-row-height="false"/>
    </style:style>
    <style:style style:name="Cell101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50" style:family="paragraph" style:parent-style-name="Normal">
      <style:paragraph-properties fo:line-height="100%" fo:margin-bottom="0cm"/>
    </style:style>
    <style:style style:name="T17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51" style:family="paragraph" style:parent-style-name="Normal">
      <style:paragraph-properties fo:line-height="100%" fo:margin-bottom="0cm"/>
    </style:style>
    <style:style style:name="T17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52" style:family="paragraph" style:parent-style-name="Normal">
      <style:paragraph-properties fo:line-height="100%" fo:margin-bottom="0cm"/>
    </style:style>
    <style:style style:name="T17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53" style:family="paragraph" style:parent-style-name="Normal">
      <style:paragraph-properties fo:line-height="100%" fo:margin-bottom="0cm"/>
    </style:style>
    <style:style style:name="T1753_1" style:family="text"/>
    <style:style style:name="T175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54" style:family="paragraph" style:parent-style-name="Normal">
      <style:paragraph-properties fo:line-height="100%" fo:margin-bottom="0cm"/>
    </style:style>
    <style:style style:name="T17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4_2" style:family="text"/>
    <style:style style:name="T175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55" style:family="paragraph" style:parent-style-name="Normal">
      <style:paragraph-properties fo:line-height="100%" fo:margin-bottom="0cm"/>
    </style:style>
    <style:style style:name="T17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5_2" style:family="text"/>
    <style:style style:name="T175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56" style:family="paragraph" style:parent-style-name="Normal">
      <style:paragraph-properties fo:line-height="100%" fo:margin-bottom="0cm"/>
    </style:style>
    <style:style style:name="T17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6_2" style:family="text"/>
    <style:style style:name="T175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57" style:family="paragraph" style:parent-style-name="Normal">
      <style:paragraph-properties fo:line-height="100%" fo:margin-bottom="0cm"/>
    </style:style>
    <style:style style:name="T17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7_3" style:family="text"/>
    <style:style style:name="T1757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58" style:family="paragraph" style:parent-style-name="Normal">
      <style:paragraph-properties fo:line-height="100%" fo:margin-bottom="0cm"/>
    </style:style>
    <style:style style:name="T17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8_3" style:family="text"/>
    <style:style style:name="T1758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59" style:family="paragraph" style:parent-style-name="Normal">
      <style:paragraph-properties fo:line-height="100%" fo:margin-bottom="0cm"/>
    </style:style>
    <style:style style:name="T17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59_2" style:family="text"/>
    <style:style style:name="T175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5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4" style:family="table-row">
      <style:table-row-properties style:min-row-height="2.196cm" style:use-optimal-row-height="false"/>
    </style:style>
    <style:style style:name="Cell10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60" style:family="paragraph" style:parent-style-name="Normal">
      <style:paragraph-properties fo:line-height="100%" fo:margin-bottom="0cm"/>
    </style:style>
    <style:style style:name="T17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61" style:family="paragraph" style:parent-style-name="Normal">
      <style:paragraph-properties fo:line-height="100%" fo:margin-bottom="0cm"/>
    </style:style>
    <style:style style:name="T17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62" style:family="paragraph" style:parent-style-name="Normal">
      <style:paragraph-properties fo:line-height="100%" fo:margin-bottom="0cm"/>
    </style:style>
    <style:style style:name="T17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6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64" style:family="paragraph" style:parent-style-name="Normal">
      <style:paragraph-properties fo:line-height="100%" fo:margin-bottom="0cm"/>
    </style:style>
    <style:style style:name="T1764_1" style:family="text"/>
    <style:style style:name="T1764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6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65" style:family="paragraph" style:parent-style-name="Normal">
      <style:paragraph-properties fo:line-height="100%" fo:margin-bottom="0cm"/>
    </style:style>
    <style:style style:name="T17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65_2" style:family="text"/>
    <style:style style:name="T176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6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66" style:family="paragraph" style:parent-style-name="Normal">
      <style:paragraph-properties fo:line-height="100%" fo:margin-bottom="0cm"/>
    </style:style>
    <style:style style:name="T17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66_2" style:family="text"/>
    <style:style style:name="T176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6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67" style:family="paragraph" style:parent-style-name="Normal">
      <style:paragraph-properties fo:line-height="100%" fo:margin-bottom="0cm"/>
    </style:style>
    <style:style style:name="T17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67_2" style:family="text"/>
    <style:style style:name="T176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6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6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6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5" style:family="table-row">
      <style:table-row-properties style:min-row-height="2.196cm" style:use-optimal-row-height="false"/>
    </style:style>
    <style:style style:name="Cell102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68" style:family="paragraph" style:parent-style-name="Normal">
      <style:paragraph-properties fo:line-height="100%" fo:margin-bottom="0cm"/>
    </style:style>
    <style:style style:name="T17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69" style:family="paragraph" style:parent-style-name="Normal">
      <style:paragraph-properties fo:line-height="100%" fo:margin-bottom="0cm"/>
    </style:style>
    <style:style style:name="T17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70" style:family="paragraph" style:parent-style-name="Normal">
      <style:paragraph-properties fo:line-height="100%" fo:margin-bottom="0cm"/>
    </style:style>
    <style:style style:name="T17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7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2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72" style:family="paragraph" style:parent-style-name="Normal">
      <style:paragraph-properties fo:line-height="100%" fo:margin-bottom="0cm"/>
    </style:style>
    <style:style style:name="T1772_1" style:family="text"/>
    <style:style style:name="T177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72_3" style:family="text" style:parent-style-name="Internet_20_link">
      <style:text-properties style:text-position="super 58%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72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2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73" style:family="paragraph" style:parent-style-name="Normal">
      <style:paragraph-properties fo:line-height="100%" fo:margin-bottom="0cm"/>
    </style:style>
    <style:style style:name="T17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3_2" style:family="text"/>
    <style:style style:name="T177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7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74" style:family="paragraph" style:parent-style-name="Normal">
      <style:paragraph-properties fo:line-height="100%" fo:margin-bottom="0cm"/>
    </style:style>
    <style:style style:name="T17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4_3" style:family="text"/>
    <style:style style:name="T1774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7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6" style:family="table-row">
      <style:table-row-properties style:min-row-height="2.196cm" style:use-optimal-row-height="false"/>
    </style:style>
    <style:style style:name="Cell10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75" style:family="paragraph" style:parent-style-name="Normal">
      <style:paragraph-properties fo:line-height="100%" fo:margin-bottom="0cm"/>
    </style:style>
    <style:style style:name="T17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76" style:family="paragraph" style:parent-style-name="Normal">
      <style:paragraph-properties fo:line-height="100%" fo:margin-bottom="0cm"/>
    </style:style>
    <style:style style:name="T17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77" style:family="paragraph" style:parent-style-name="Normal">
      <style:paragraph-properties fo:line-height="100%" fo:margin-bottom="0cm"/>
    </style:style>
    <style:style style:name="T17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78" style:family="paragraph" style:parent-style-name="Normal">
      <style:paragraph-properties fo:line-height="100%" fo:margin-bottom="0cm"/>
    </style:style>
    <style:style style:name="T1778_1" style:family="text"/>
    <style:style style:name="T177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3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79" style:family="paragraph" style:parent-style-name="Normal">
      <style:paragraph-properties fo:line-height="100%" fo:margin-bottom="0cm"/>
    </style:style>
    <style:style style:name="T17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79_2" style:family="text"/>
    <style:style style:name="T177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7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80" style:family="paragraph" style:parent-style-name="Normal">
      <style:paragraph-properties fo:line-height="100%" fo:margin-bottom="0cm"/>
    </style:style>
    <style:style style:name="T17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0_4" style:family="text"/>
    <style:style style:name="T1780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8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7" style:family="table-row">
      <style:table-row-properties style:min-row-height="0.982cm" style:use-optimal-row-height="false"/>
    </style:style>
    <style:style style:name="Cell103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81" style:family="paragraph" style:parent-style-name="Normal">
      <style:paragraph-properties fo:line-height="100%" fo:margin-bottom="0cm"/>
    </style:style>
    <style:style style:name="T17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82" style:family="paragraph" style:parent-style-name="Normal">
      <style:paragraph-properties fo:line-height="100%" fo:margin-bottom="0cm"/>
    </style:style>
    <style:style style:name="T17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83" style:family="paragraph" style:parent-style-name="Normal">
      <style:paragraph-properties fo:line-height="100%" fo:margin-bottom="0cm"/>
    </style:style>
    <style:style style:name="T17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84" style:family="paragraph" style:parent-style-name="Normal">
      <style:paragraph-properties fo:line-height="100%" fo:margin-bottom="0cm"/>
    </style:style>
    <style:style style:name="T1784_1" style:family="text"/>
    <style:style style:name="T1784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78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3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86" style:family="paragraph" style:parent-style-name="Normal">
      <style:paragraph-properties fo:line-height="100%" fo:margin-bottom="0cm"/>
    </style:style>
    <style:style style:name="T17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6_2" style:family="text"/>
    <style:style style:name="T178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8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87" style:family="paragraph" style:parent-style-name="Normal">
      <style:paragraph-properties fo:line-height="100%" fo:margin-bottom="0cm"/>
    </style:style>
    <style:style style:name="T17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7_5" style:family="text"/>
    <style:style style:name="T1787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788" style:family="paragraph" style:parent-style-name="Normal">
      <style:paragraph-properties fo:line-height="100%" fo:margin-bottom="0cm"/>
    </style:style>
    <style:style style:name="T17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8_2" style:family="text"/>
    <style:style style:name="T178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8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8_7" style:family="text"/>
    <style:style style:name="T1788_8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88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789" style:family="paragraph" style:parent-style-name="Normal">
      <style:paragraph-properties fo:line-height="100%" fo:margin-bottom="0cm"/>
    </style:style>
    <style:style style:name="T17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9_2" style:family="text"/>
    <style:style style:name="T178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8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8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8" style:family="table-row">
      <style:table-row-properties style:min-row-height="2.196cm" style:use-optimal-row-height="false"/>
    </style:style>
    <style:style style:name="Cell10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90" style:family="paragraph" style:parent-style-name="Normal">
      <style:paragraph-properties fo:line-height="100%" fo:margin-bottom="0cm"/>
    </style:style>
    <style:style style:name="T17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91" style:family="paragraph" style:parent-style-name="Normal">
      <style:paragraph-properties fo:line-height="100%" fo:margin-bottom="0cm"/>
    </style:style>
    <style:style style:name="T17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4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92" style:family="paragraph" style:parent-style-name="Normal">
      <style:paragraph-properties fo:line-height="100%" fo:margin-bottom="0cm"/>
    </style:style>
    <style:style style:name="T17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93" style:family="paragraph" style:parent-style-name="Normal">
      <style:paragraph-properties fo:line-height="100%" fo:margin-bottom="0cm"/>
    </style:style>
    <style:style style:name="T1793_1" style:family="text"/>
    <style:style style:name="T179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94" style:family="paragraph" style:parent-style-name="Normal">
      <style:paragraph-properties fo:line-height="100%" fo:margin-bottom="0cm"/>
    </style:style>
    <style:style style:name="T17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94_2" style:family="text"/>
    <style:style style:name="T179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9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9" style:family="table-row">
      <style:table-row-properties style:min-row-height="2.196cm" style:use-optimal-row-height="false"/>
    </style:style>
    <style:style style:name="Cell104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795" style:family="paragraph" style:parent-style-name="Normal">
      <style:paragraph-properties fo:line-height="100%" fo:margin-bottom="0cm"/>
    </style:style>
    <style:style style:name="T17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4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96" style:family="paragraph" style:parent-style-name="Normal">
      <style:paragraph-properties fo:line-height="100%" fo:margin-bottom="0cm"/>
    </style:style>
    <style:style style:name="T17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4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97" style:family="paragraph" style:parent-style-name="Normal">
      <style:paragraph-properties fo:line-height="100%" fo:margin-bottom="0cm"/>
    </style:style>
    <style:style style:name="T17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4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98" style:family="paragraph" style:parent-style-name="Normal">
      <style:paragraph-properties fo:line-height="100%" fo:margin-bottom="0cm"/>
    </style:style>
    <style:style style:name="T1798_1" style:family="text"/>
    <style:style style:name="T179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4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799" style:family="paragraph" style:parent-style-name="Normal">
      <style:paragraph-properties fo:line-height="100%" fo:margin-bottom="0cm"/>
    </style:style>
    <style:style style:name="T17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99_2" style:family="text"/>
    <style:style style:name="T179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9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799_5" style:family="text"/>
    <style:style style:name="T1799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79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00" style:family="paragraph" style:parent-style-name="Normal">
      <style:paragraph-properties fo:line-height="100%" fo:margin-bottom="0cm"/>
    </style:style>
    <style:style style:name="T18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0_2" style:family="text"/>
    <style:style style:name="T180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01" style:family="paragraph" style:parent-style-name="Normal">
      <style:paragraph-properties fo:line-height="100%" fo:margin-bottom="0cm"/>
    </style:style>
    <style:style style:name="T18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1_3" style:family="text"/>
    <style:style style:name="T1801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02" style:family="paragraph" style:parent-style-name="Normal">
      <style:paragraph-properties fo:line-height="100%" fo:margin-bottom="0cm"/>
    </style:style>
    <style:style style:name="T18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2_2" style:family="text"/>
    <style:style style:name="T180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2_5" style:family="text"/>
    <style:style style:name="T1802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03" style:family="paragraph" style:parent-style-name="Normal">
      <style:paragraph-properties fo:line-height="100%" fo:margin-bottom="0cm"/>
    </style:style>
    <style:style style:name="T18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3_5" style:family="text"/>
    <style:style style:name="T1803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04" style:family="paragraph" style:parent-style-name="Normal">
      <style:paragraph-properties fo:line-height="100%" fo:margin-bottom="0cm"/>
    </style:style>
    <style:style style:name="T18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4_4" style:family="text"/>
    <style:style style:name="T1804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0" style:family="table-row">
      <style:table-row-properties style:min-row-height="2.196cm" style:use-optimal-row-height="false"/>
    </style:style>
    <style:style style:name="Cell10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05" style:family="paragraph" style:parent-style-name="Normal">
      <style:paragraph-properties fo:line-height="100%" fo:margin-bottom="0cm"/>
    </style:style>
    <style:style style:name="T18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06" style:family="paragraph" style:parent-style-name="Normal">
      <style:paragraph-properties fo:line-height="100%" fo:margin-bottom="0cm"/>
    </style:style>
    <style:style style:name="T18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07" style:family="paragraph" style:parent-style-name="Normal">
      <style:paragraph-properties fo:line-height="100%" fo:margin-bottom="0cm"/>
    </style:style>
    <style:style style:name="T18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08" style:family="paragraph" style:parent-style-name="Normal">
      <style:paragraph-properties fo:line-height="100%" fo:margin-bottom="0cm"/>
    </style:style>
    <style:style style:name="T1808_1" style:family="text"/>
    <style:style style:name="T180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5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09" style:family="paragraph" style:parent-style-name="Normal">
      <style:paragraph-properties fo:line-height="100%" fo:margin-bottom="0cm"/>
    </style:style>
    <style:style style:name="T18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09_4" style:family="text"/>
    <style:style style:name="T1809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0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1" style:family="table-row">
      <style:table-row-properties style:min-row-height="2.196cm" style:use-optimal-row-height="false"/>
    </style:style>
    <style:style style:name="Cell105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810" style:family="paragraph" style:parent-style-name="Normal">
      <style:paragraph-properties fo:line-height="100%" fo:margin-bottom="0cm"/>
    </style:style>
    <style:style style:name="T18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11" style:family="paragraph" style:parent-style-name="Normal">
      <style:paragraph-properties fo:line-height="100%" fo:margin-bottom="0cm"/>
    </style:style>
    <style:style style:name="T18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12" style:family="paragraph" style:parent-style-name="Normal">
      <style:paragraph-properties fo:line-height="100%" fo:margin-bottom="0cm"/>
    </style:style>
    <style:style style:name="T18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13" style:family="paragraph" style:parent-style-name="Normal">
      <style:paragraph-properties fo:line-height="100%" fo:margin-bottom="0cm"/>
    </style:style>
    <style:style style:name="T1813_1" style:family="text"/>
    <style:style style:name="T181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1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5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14" style:family="paragraph" style:parent-style-name="Normal">
      <style:paragraph-properties fo:line-height="100%" fo:margin-bottom="0cm"/>
    </style:style>
    <style:style style:name="T18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14_3" style:family="text"/>
    <style:style style:name="T1814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2" style:family="table-row">
      <style:table-row-properties style:min-row-height="2.196cm" style:use-optimal-row-height="false"/>
    </style:style>
    <style:style style:name="Cell10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15" style:family="paragraph" style:parent-style-name="Normal">
      <style:paragraph-properties fo:line-height="100%" fo:margin-bottom="0cm"/>
    </style:style>
    <style:style style:name="T18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6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16" style:family="paragraph" style:parent-style-name="Normal">
      <style:paragraph-properties fo:line-height="100%" fo:margin-bottom="0cm"/>
    </style:style>
    <style:style style:name="T18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6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17" style:family="paragraph" style:parent-style-name="Normal">
      <style:paragraph-properties fo:line-height="100%" fo:margin-bottom="0cm"/>
    </style:style>
    <style:style style:name="T18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6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18" style:family="paragraph" style:parent-style-name="Normal">
      <style:paragraph-properties fo:line-height="100%" fo:margin-bottom="0cm"/>
    </style:style>
    <style:style style:name="T1818_1" style:family="text"/>
    <style:style style:name="T181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19" style:family="paragraph" style:parent-style-name="Normal">
      <style:paragraph-properties fo:line-height="100%" fo:margin-bottom="0cm"/>
    </style:style>
    <style:style style:name="T18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19_4" style:family="text"/>
    <style:style style:name="T1819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1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3" style:family="table-row">
      <style:table-row-properties style:min-row-height="2.196cm" style:use-optimal-row-height="false"/>
    </style:style>
    <style:style style:name="Cell106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820" style:family="paragraph" style:parent-style-name="Normal">
      <style:paragraph-properties fo:line-height="100%" fo:margin-bottom="0cm"/>
    </style:style>
    <style:style style:name="T18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6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21" style:family="paragraph" style:parent-style-name="Normal">
      <style:paragraph-properties fo:line-height="100%" fo:margin-bottom="0cm"/>
    </style:style>
    <style:style style:name="T18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6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22" style:family="paragraph" style:parent-style-name="Normal">
      <style:paragraph-properties fo:line-height="100%" fo:margin-bottom="0cm"/>
    </style:style>
    <style:style style:name="T18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6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23" style:family="paragraph" style:parent-style-name="Normal">
      <style:paragraph-properties fo:line-height="100%" fo:margin-bottom="0cm"/>
    </style:style>
    <style:style style:name="T1823_1" style:family="text"/>
    <style:style style:name="T182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3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6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24" style:family="paragraph" style:parent-style-name="Normal">
      <style:paragraph-properties fo:line-height="100%" fo:margin-bottom="0cm"/>
    </style:style>
    <style:style style:name="T18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24_2" style:family="text"/>
    <style:style style:name="T182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25" style:family="paragraph" style:parent-style-name="Normal">
      <style:paragraph-properties fo:line-height="100%" fo:margin-bottom="0cm"/>
    </style:style>
    <style:style style:name="T18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25_2" style:family="text"/>
    <style:style style:name="T182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26" style:family="paragraph" style:parent-style-name="Normal">
      <style:paragraph-properties fo:line-height="100%" fo:margin-bottom="0cm"/>
    </style:style>
    <style:style style:name="T18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26_2" style:family="text"/>
    <style:style style:name="T182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27" style:family="paragraph" style:parent-style-name="Normal">
      <style:paragraph-properties fo:line-height="100%" fo:margin-bottom="0cm"/>
    </style:style>
    <style:style style:name="T18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27_2" style:family="text"/>
    <style:style style:name="T182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7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2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2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2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4" style:family="table-row">
      <style:table-row-properties style:min-row-height="2.196cm" style:use-optimal-row-height="false"/>
    </style:style>
    <style:style style:name="Cell10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28" style:family="paragraph" style:parent-style-name="Normal">
      <style:paragraph-properties fo:line-height="100%" fo:margin-bottom="0cm"/>
    </style:style>
    <style:style style:name="T18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29" style:family="paragraph" style:parent-style-name="Normal">
      <style:paragraph-properties fo:line-height="100%" fo:margin-bottom="0cm"/>
    </style:style>
    <style:style style:name="T18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30" style:family="paragraph" style:parent-style-name="Normal">
      <style:paragraph-properties fo:line-height="100%" fo:margin-bottom="0cm"/>
    </style:style>
    <style:style style:name="T18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31" style:family="paragraph" style:parent-style-name="Normal">
      <style:paragraph-properties fo:line-height="100%" fo:margin-bottom="0cm"/>
    </style:style>
    <style:style style:name="T18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32" style:family="paragraph" style:parent-style-name="Normal">
      <style:paragraph-properties fo:line-height="100%" fo:margin-bottom="0cm"/>
    </style:style>
    <style:style style:name="T1832_1" style:family="text"/>
    <style:style style:name="T183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33" style:family="paragraph" style:parent-style-name="Normal">
      <style:paragraph-properties fo:line-height="100%" fo:margin-bottom="0cm"/>
    </style:style>
    <style:style style:name="T18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3_2" style:family="text"/>
    <style:style style:name="T183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34" style:family="paragraph" style:parent-style-name="Normal">
      <style:paragraph-properties fo:line-height="100%" fo:margin-bottom="0cm"/>
    </style:style>
    <style:style style:name="T18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4_2" style:family="text"/>
    <style:style style:name="T183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3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35" style:family="paragraph" style:parent-style-name="Normal">
      <style:paragraph-properties fo:line-height="100%" fo:margin-bottom="0cm"/>
    </style:style>
    <style:style style:name="T18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5_2" style:family="text"/>
    <style:style style:name="T183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36" style:family="paragraph" style:parent-style-name="Normal">
      <style:paragraph-properties fo:line-height="100%" fo:margin-bottom="0cm"/>
    </style:style>
    <style:style style:name="T18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36_3" style:family="text"/>
    <style:style style:name="T1836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3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5" style:family="table-row">
      <style:table-row-properties style:min-row-height="2.196cm" style:use-optimal-row-height="false"/>
    </style:style>
    <style:style style:name="Cell107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837" style:family="paragraph" style:parent-style-name="Normal">
      <style:paragraph-properties fo:line-height="100%" fo:margin-bottom="0cm"/>
    </style:style>
    <style:style style:name="T18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7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38" style:family="paragraph" style:parent-style-name="Normal">
      <style:paragraph-properties fo:line-height="100%" fo:margin-bottom="0cm"/>
    </style:style>
    <style:style style:name="T18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7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39" style:family="paragraph" style:parent-style-name="Normal">
      <style:paragraph-properties fo:line-height="100%" fo:margin-bottom="0cm"/>
    </style:style>
    <style:style style:name="T18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7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41" style:family="paragraph" style:parent-style-name="Normal">
      <style:paragraph-properties fo:line-height="100%" fo:margin-bottom="0cm"/>
    </style:style>
    <style:style style:name="T1841_1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842" style:family="paragraph" style:parent-style-name="Normal">
      <style:paragraph-properties fo:line-height="100%" fo:margin-bottom="0cm"/>
    </style:style>
    <style:style style:name="T1842_1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7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43" style:family="paragraph" style:parent-style-name="Normal">
      <style:paragraph-properties fo:line-height="100%" fo:margin-bottom="0cm"/>
    </style:style>
    <style:style style:name="T18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44" style:family="paragraph" style:parent-style-name="Normal">
      <style:paragraph-properties fo:line-height="100%" fo:margin-bottom="0cm"/>
    </style:style>
    <style:style style:name="T18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4_2" style:family="text"/>
    <style:style style:name="T184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4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45" style:family="paragraph" style:parent-style-name="Normal">
      <style:paragraph-properties fo:line-height="100%" fo:margin-bottom="0cm"/>
    </style:style>
    <style:style style:name="T18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5_2" style:family="text"/>
    <style:style style:name="T184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4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46" style:family="paragraph" style:parent-style-name="Normal">
      <style:paragraph-properties fo:line-height="100%" fo:margin-bottom="0cm"/>
    </style:style>
    <style:style style:name="T18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6_3" style:family="text"/>
    <style:style style:name="T1846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4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47" style:family="paragraph" style:parent-style-name="Normal">
      <style:paragraph-properties fo:line-height="100%" fo:margin-bottom="0cm"/>
    </style:style>
    <style:style style:name="T1847_1" style:family="text">
      <style:text-properties style:font-name="Arial" fo:font-size="10pt" style:font-name-asian="Times New Roman" style:font-size-asian="10pt" style:font-name-complex="Arial" style:font-size-complex="10pt" fo:language="pt" fo:language-asian="en" fo:language-complex="ar" fo:country="PT" fo:country-asian="US" fo:country-complex="SA"/>
    </style:style>
    <style:style style:name="T18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7_3" style:family="text"/>
    <style:style style:name="T1847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4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48" style:family="paragraph" style:parent-style-name="Normal">
      <style:paragraph-properties fo:line-height="100%" fo:margin-bottom="0cm"/>
    </style:style>
    <style:style style:name="T18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48_2" style:family="text"/>
    <style:style style:name="T184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4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6" style:family="table-row">
      <style:table-row-properties style:min-row-height="2.196cm" style:use-optimal-row-height="false"/>
    </style:style>
    <style:style style:name="Cell10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49" style:family="paragraph" style:parent-style-name="Normal">
      <style:paragraph-properties fo:line-height="100%" fo:margin-bottom="0cm"/>
    </style:style>
    <style:style style:name="T18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50" style:family="paragraph" style:parent-style-name="Normal">
      <style:paragraph-properties fo:line-height="100%" fo:margin-bottom="0cm"/>
    </style:style>
    <style:style style:name="T18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51" style:family="paragraph" style:parent-style-name="Normal">
      <style:paragraph-properties fo:line-height="100%" fo:margin-bottom="0cm"/>
    </style:style>
    <style:style style:name="T18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52" style:family="paragraph" style:parent-style-name="Normal">
      <style:paragraph-properties fo:line-height="100%" fo:margin-bottom="0cm"/>
    </style:style>
    <style:style style:name="T1852_1" style:family="text"/>
    <style:style style:name="T185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53" style:family="paragraph" style:parent-style-name="Normal">
      <style:paragraph-properties fo:line-height="100%" fo:margin-bottom="0cm"/>
    </style:style>
    <style:style style:name="T18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3_2" style:family="text"/>
    <style:style style:name="T185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54" style:family="paragraph" style:parent-style-name="Normal">
      <style:paragraph-properties fo:line-height="100%" fo:margin-bottom="0cm"/>
    </style:style>
    <style:style style:name="T18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4_4" style:family="text"/>
    <style:style style:name="T1854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55" style:family="paragraph" style:parent-style-name="Normal">
      <style:paragraph-properties fo:line-height="100%" fo:margin-bottom="0cm"/>
    </style:style>
    <style:style style:name="T18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5_4" style:family="text"/>
    <style:style style:name="T1855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56" style:family="paragraph" style:parent-style-name="Normal">
      <style:paragraph-properties fo:line-height="100%" fo:margin-bottom="0cm"/>
    </style:style>
    <style:style style:name="T18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6_2" style:family="text"/>
    <style:style style:name="T185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57" style:family="paragraph" style:parent-style-name="Normal">
      <style:paragraph-properties fo:line-height="100%" fo:margin-bottom="0cm"/>
    </style:style>
    <style:style style:name="T18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7_3" style:family="text"/>
    <style:style style:name="T1857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58" style:family="paragraph" style:parent-style-name="Normal">
      <style:paragraph-properties fo:line-height="100%" fo:margin-bottom="0cm"/>
    </style:style>
    <style:style style:name="T18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8_4" style:family="text"/>
    <style:style style:name="T185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8_7" style:family="text"/>
    <style:style style:name="T1858_8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8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59" style:family="paragraph" style:parent-style-name="Normal">
      <style:paragraph-properties fo:line-height="100%" fo:margin-bottom="0cm"/>
    </style:style>
    <style:style style:name="T18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59_2" style:family="text"/>
    <style:style style:name="T185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5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0" style:family="paragraph" style:parent-style-name="Normal">
      <style:paragraph-properties fo:line-height="100%" fo:margin-bottom="0cm"/>
    </style:style>
    <style:style style:name="T18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0_2" style:family="text"/>
    <style:style style:name="T186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1" style:family="paragraph" style:parent-style-name="Normal">
      <style:paragraph-properties fo:line-height="100%" fo:margin-bottom="0cm"/>
    </style:style>
    <style:style style:name="T18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1_2" style:family="text"/>
    <style:style style:name="T186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2" style:family="paragraph" style:parent-style-name="Normal">
      <style:paragraph-properties fo:line-height="100%" fo:margin-bottom="0cm"/>
    </style:style>
    <style:style style:name="T18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2_2" style:family="text"/>
    <style:style style:name="T186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3" style:family="paragraph" style:parent-style-name="Normal">
      <style:paragraph-properties fo:line-height="100%" fo:margin-bottom="0cm"/>
    </style:style>
    <style:style style:name="T18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3_2" style:family="text"/>
    <style:style style:name="T186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4" style:family="paragraph" style:parent-style-name="Normal">
      <style:paragraph-properties fo:line-height="100%" fo:margin-bottom="0cm"/>
    </style:style>
    <style:style style:name="T18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4_2" style:family="text"/>
    <style:style style:name="T186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5" style:family="paragraph" style:parent-style-name="Normal">
      <style:paragraph-properties fo:line-height="100%" fo:margin-bottom="0cm"/>
    </style:style>
    <style:style style:name="T18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5_2" style:family="text"/>
    <style:style style:name="T186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6" style:family="paragraph" style:parent-style-name="Normal">
      <style:paragraph-properties fo:line-height="100%" fo:margin-bottom="0cm"/>
    </style:style>
    <style:style style:name="T18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6_2" style:family="text"/>
    <style:style style:name="T186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7" style:family="paragraph" style:parent-style-name="Normal">
      <style:paragraph-properties fo:line-height="100%" fo:margin-bottom="0cm"/>
    </style:style>
    <style:style style:name="T18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7_2" style:family="text"/>
    <style:style style:name="T186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8" style:family="paragraph" style:parent-style-name="Normal">
      <style:paragraph-properties fo:line-height="100%" fo:margin-bottom="0cm"/>
    </style:style>
    <style:style style:name="T18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8_4" style:family="text"/>
    <style:style style:name="T186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69" style:family="paragraph" style:parent-style-name="Normal">
      <style:paragraph-properties fo:line-height="100%" fo:margin-bottom="0cm"/>
    </style:style>
    <style:style style:name="T18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69_2" style:family="text"/>
    <style:style style:name="T186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70" style:family="paragraph" style:parent-style-name="Normal">
      <style:paragraph-properties fo:line-height="100%" fo:margin-bottom="0cm"/>
    </style:style>
    <style:style style:name="T18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0_4" style:family="text"/>
    <style:style style:name="T1870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7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71" style:family="paragraph" style:parent-style-name="Normal">
      <style:paragraph-properties fo:line-height="100%" fo:margin-bottom="0cm"/>
    </style:style>
    <style:style style:name="T18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1_4" style:family="text"/>
    <style:style style:name="T1871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7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72" style:family="paragraph" style:parent-style-name="Normal">
      <style:paragraph-properties fo:line-height="100%" fo:margin-bottom="0cm"/>
    </style:style>
    <style:style style:name="T18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2_4" style:family="text"/>
    <style:style style:name="T1872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7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7" style:family="table-row">
      <style:table-row-properties style:min-row-height="3.734cm" style:use-optimal-row-height="false"/>
    </style:style>
    <style:style style:name="Cell108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873" style:family="paragraph" style:parent-style-name="Normal">
      <style:paragraph-properties fo:line-height="100%" fo:margin-bottom="0cm"/>
    </style:style>
    <style:style style:name="T18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74" style:family="paragraph" style:parent-style-name="Normal">
      <style:paragraph-properties fo:line-height="100%" fo:margin-bottom="0cm"/>
    </style:style>
    <style:style style:name="T18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75" style:family="paragraph" style:parent-style-name="Normal">
      <style:paragraph-properties fo:line-height="100%" fo:margin-bottom="0cm"/>
    </style:style>
    <style:style style:name="T18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7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77" style:family="paragraph" style:parent-style-name="Normal">
      <style:paragraph-properties fo:line-height="100%" fo:margin-bottom="0cm"/>
    </style:style>
    <style:style style:name="T1877_1" style:family="text"/>
    <style:style style:name="T1877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8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78" style:family="paragraph" style:parent-style-name="Normal">
      <style:paragraph-properties fo:line-height="100%" fo:margin-bottom="0cm"/>
    </style:style>
    <style:style style:name="T18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8_4" style:family="text"/>
    <style:style style:name="T187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7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79" style:family="paragraph" style:parent-style-name="Normal">
      <style:paragraph-properties fo:line-height="100%" fo:margin-bottom="0cm"/>
    </style:style>
    <style:style style:name="T18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79_2" style:family="text"/>
    <style:style style:name="T187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7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0" style:family="paragraph" style:parent-style-name="Normal">
      <style:paragraph-properties fo:line-height="100%" fo:margin-bottom="0cm"/>
    </style:style>
    <style:style style:name="T18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0_2" style:family="text"/>
    <style:style style:name="T188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1" style:family="paragraph" style:parent-style-name="Normal">
      <style:paragraph-properties fo:line-height="100%" fo:margin-bottom="0cm"/>
    </style:style>
    <style:style style:name="T18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1_2" style:family="text"/>
    <style:style style:name="T188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1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2" style:family="paragraph" style:parent-style-name="Normal">
      <style:paragraph-properties fo:line-height="100%" fo:margin-bottom="0cm"/>
    </style:style>
    <style:style style:name="T18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2_2" style:family="text"/>
    <style:style style:name="T188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3" style:family="paragraph" style:parent-style-name="Normal">
      <style:paragraph-properties fo:line-height="100%" fo:margin-bottom="0cm"/>
    </style:style>
    <style:style style:name="T18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3_2" style:family="text"/>
    <style:style style:name="T188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4" style:family="paragraph" style:parent-style-name="Normal">
      <style:paragraph-properties fo:line-height="100%" fo:margin-bottom="0cm"/>
    </style:style>
    <style:style style:name="T18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4_2" style:family="text"/>
    <style:style style:name="T188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5" style:family="paragraph" style:parent-style-name="Normal">
      <style:paragraph-properties fo:line-height="100%" fo:margin-bottom="0cm"/>
    </style:style>
    <style:style style:name="T18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5_4" style:family="text"/>
    <style:style style:name="T1885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6" style:family="paragraph" style:parent-style-name="Normal">
      <style:paragraph-properties fo:line-height="100%" fo:margin-bottom="0cm"/>
    </style:style>
    <style:style style:name="T18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6_2" style:family="text"/>
    <style:style style:name="T188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7" style:family="paragraph" style:parent-style-name="Normal">
      <style:paragraph-properties fo:line-height="100%" fo:margin-bottom="0cm"/>
    </style:style>
    <style:style style:name="T18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7_2" style:family="text"/>
    <style:style style:name="T188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8" style:family="paragraph" style:parent-style-name="Normal">
      <style:paragraph-properties fo:line-height="100%" fo:margin-bottom="0cm"/>
    </style:style>
    <style:style style:name="T18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8_2" style:family="text"/>
    <style:style style:name="T188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89" style:family="paragraph" style:parent-style-name="Normal">
      <style:paragraph-properties fo:line-height="100%" fo:margin-bottom="0cm"/>
    </style:style>
    <style:style style:name="T18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89_2" style:family="text"/>
    <style:style style:name="T188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8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890" style:family="paragraph" style:parent-style-name="Normal">
      <style:paragraph-properties fo:line-height="100%" fo:margin-bottom="0cm"/>
    </style:style>
    <style:style style:name="T1890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/>
    </style:style>
    <style:style style:name="T1890_2" style:family="text"/>
    <style:style style:name="T189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9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8" style:family="table-row">
      <style:table-row-properties style:min-row-height="0.529cm" style:use-optimal-row-height="false"/>
    </style:style>
    <style:style style:name="Cell10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91" style:family="paragraph" style:parent-style-name="Normal">
      <style:paragraph-properties fo:line-height="100%" fo:margin-bottom="0cm"/>
    </style:style>
    <style:style style:name="T18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92" style:family="paragraph" style:parent-style-name="Normal">
      <style:paragraph-properties fo:line-height="100%" fo:margin-bottom="0cm"/>
    </style:style>
    <style:style style:name="T18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93" style:family="paragraph" style:parent-style-name="Normal">
      <style:paragraph-properties fo:line-height="100%" fo:margin-bottom="0cm"/>
    </style:style>
    <style:style style:name="T18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94" style:family="paragraph" style:parent-style-name="Normal">
      <style:paragraph-properties fo:line-height="100%" fo:margin-bottom="0cm"/>
    </style:style>
    <style:style style:name="T18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9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9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94_4" style:family="text"/>
    <style:style style:name="T1894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9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94_7" style:family="text"/>
    <style:style style:name="T1894_8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94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95" style:family="paragraph" style:parent-style-name="Normal">
      <style:paragraph-properties fo:line-height="100%" fo:margin-bottom="0cm"/>
    </style:style>
    <style:style style:name="T18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895_2" style:family="text"/>
    <style:style style:name="T189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89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9" style:family="table-row">
      <style:table-row-properties style:min-row-height="0.529cm" style:use-optimal-row-height="false"/>
    </style:style>
    <style:style style:name="Cell109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896" style:family="paragraph" style:parent-style-name="Normal">
      <style:paragraph-properties fo:line-height="100%" fo:margin-bottom="0cm"/>
    </style:style>
    <style:style style:name="T18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97" style:family="paragraph" style:parent-style-name="Normal">
      <style:paragraph-properties fo:line-height="100%" fo:margin-bottom="0cm"/>
    </style:style>
    <style:style style:name="T18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98" style:family="paragraph" style:parent-style-name="Normal">
      <style:paragraph-properties fo:line-height="100%" fo:margin-bottom="0cm"/>
    </style:style>
    <style:style style:name="T18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9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899" style:family="paragraph" style:parent-style-name="Normal">
      <style:paragraph-properties fo:line-height="100%" fo:margin-bottom="0cm"/>
    </style:style>
    <style:style style:name="T1899_1" style:family="text"/>
    <style:style style:name="T1899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09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00" style:family="paragraph" style:parent-style-name="Normal">
      <style:paragraph-properties fo:line-height="100%" fo:margin-bottom="0cm"/>
    </style:style>
    <style:style style:name="T19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0_4" style:family="text"/>
    <style:style style:name="T1900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01" style:family="paragraph" style:parent-style-name="Normal">
      <style:paragraph-properties fo:line-height="100%" fo:margin-bottom="0cm"/>
    </style:style>
    <style:style style:name="T19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1_2" style:family="text"/>
    <style:style style:name="T190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02" style:family="paragraph" style:parent-style-name="Normal">
      <style:paragraph-properties fo:line-height="100%" fo:margin-bottom="0cm"/>
    </style:style>
    <style:style style:name="T19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2_2" style:family="text"/>
    <style:style style:name="T190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03" style:family="paragraph" style:parent-style-name="Normal">
      <style:paragraph-properties fo:line-height="100%" fo:margin-bottom="0cm"/>
    </style:style>
    <style:style style:name="T19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3_2" style:family="text"/>
    <style:style style:name="T190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04" style:family="paragraph" style:parent-style-name="Normal">
      <style:paragraph-properties fo:line-height="100%" fo:margin-bottom="0cm"/>
    </style:style>
    <style:style style:name="T19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4_2" style:family="text"/>
    <style:style style:name="T190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4_4" style:family="text" style:parent-style-name="Internet_20_link">
      <style:text-properties fo:color="#0563c1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4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70" style:family="table-row">
      <style:table-row-properties style:min-row-height="0.529cm" style:use-optimal-row-height="false"/>
    </style:style>
    <style:style style:name="Cell11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05" style:family="paragraph" style:parent-style-name="Normal">
      <style:paragraph-properties fo:line-height="100%" fo:margin-bottom="0cm"/>
    </style:style>
    <style:style style:name="T19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06" style:family="paragraph" style:parent-style-name="Normal">
      <style:paragraph-properties fo:line-height="100%" fo:margin-bottom="0cm"/>
    </style:style>
    <style:style style:name="T19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07" style:family="paragraph" style:parent-style-name="Normal">
      <style:paragraph-properties fo:line-height="100%" fo:margin-bottom="0cm"/>
    </style:style>
    <style:style style:name="T19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08" style:family="paragraph" style:parent-style-name="Normal">
      <style:paragraph-properties fo:line-height="100%" fo:margin-bottom="0cm"/>
    </style:style>
    <style:style style:name="T1908_1" style:family="text"/>
    <style:style style:name="T190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1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09" style:family="paragraph" style:parent-style-name="Normal">
      <style:paragraph-properties fo:line-height="100%" fo:margin-bottom="0cm"/>
    </style:style>
    <style:style style:name="T19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09_5" style:family="text"/>
    <style:style style:name="T1909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0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10" style:family="paragraph" style:parent-style-name="Normal">
      <style:paragraph-properties fo:line-height="100%" fo:margin-bottom="0cm"/>
    </style:style>
    <style:style style:name="T19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0_4" style:family="text"/>
    <style:style style:name="T1910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1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11" style:family="paragraph" style:parent-style-name="Normal">
      <style:paragraph-properties fo:line-height="100%" fo:margin-bottom="0cm"/>
    </style:style>
    <style:style style:name="T19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1_2" style:family="text"/>
    <style:style style:name="T191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1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1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71" style:family="table-row">
      <style:table-row-properties style:min-row-height="0.529cm" style:use-optimal-row-height="false"/>
    </style:style>
    <style:style style:name="Cell110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912" style:family="paragraph" style:parent-style-name="Normal">
      <style:paragraph-properties fo:line-height="100%" fo:margin-bottom="0cm"/>
    </style:style>
    <style:style style:name="T19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13" style:family="paragraph" style:parent-style-name="Normal">
      <style:paragraph-properties fo:line-height="100%" fo:margin-bottom="0cm"/>
    </style:style>
    <style:style style:name="T19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14" style:family="paragraph" style:parent-style-name="Normal">
      <style:paragraph-properties fo:line-height="100%" fo:margin-bottom="0cm"/>
    </style:style>
    <style:style style:name="T19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15" style:family="paragraph" style:parent-style-name="Normal">
      <style:paragraph-properties fo:line-height="100%" fo:margin-bottom="0cm"/>
    </style:style>
    <style:style style:name="T1915_1" style:family="text"/>
    <style:style style:name="T1915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0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16" style:family="paragraph" style:parent-style-name="Normal">
      <style:paragraph-properties fo:line-height="100%" fo:margin-bottom="0cm"/>
    </style:style>
    <style:style style:name="T19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6_3" style:family="text"/>
    <style:style style:name="T1916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17" style:family="paragraph" style:parent-style-name="Normal">
      <style:paragraph-properties fo:line-height="100%" fo:margin-bottom="0cm"/>
    </style:style>
    <style:style style:name="T19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17_2" style:family="text"/>
    <style:style style:name="T191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72" style:family="table-row">
      <style:table-row-properties style:min-row-height="0.529cm" style:use-optimal-row-height="false"/>
    </style:style>
    <style:style style:name="Cell11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18" style:family="paragraph" style:parent-style-name="Normal">
      <style:paragraph-properties fo:line-height="100%" fo:margin-bottom="0cm"/>
    </style:style>
    <style:style style:name="T19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19" style:family="paragraph" style:parent-style-name="Normal">
      <style:paragraph-properties fo:line-height="100%" fo:margin-bottom="0cm"/>
    </style:style>
    <style:style style:name="T19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20" style:family="paragraph" style:parent-style-name="Normal">
      <style:paragraph-properties fo:line-height="100%" fo:margin-bottom="0cm"/>
    </style:style>
    <style:style style:name="T19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21" style:family="paragraph" style:parent-style-name="Normal">
      <style:paragraph-properties fo:line-height="100%" fo:margin-bottom="0cm"/>
    </style:style>
    <style:style style:name="T1921_1" style:family="text"/>
    <style:style style:name="T1921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1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22" style:family="paragraph" style:parent-style-name="Normal">
      <style:paragraph-properties fo:line-height="100%" fo:margin-bottom="0cm"/>
    </style:style>
    <style:style style:name="T19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22_2" style:family="text"/>
    <style:style style:name="T192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2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73" style:family="table-row">
      <style:table-row-properties style:min-row-height="0.529cm" style:use-optimal-row-height="false"/>
    </style:style>
    <style:style style:name="Cell1115" style:family="table-cell">
      <style:table-cell-properties fo:background-color="#e7e6e6" style:vertical-align="top" fo:border-top="#000000 0.018cm solid" fo:border-bottom="#000000 0.018cm solid" fo:border-left="#000000 0.018cm solid" fo:border-right="#000000 0.018cm solid" fo:wrap-option="wrap"/>
    </style:style>
    <style:style style:name="P1923" style:family="paragraph" style:parent-style-name="Normal">
      <style:paragraph-properties fo:line-height="100%" fo:margin-bottom="0cm"/>
    </style:style>
    <style:style style:name="T19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6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24" style:family="paragraph" style:parent-style-name="Normal">
      <style:paragraph-properties fo:line-height="100%" fo:margin-bottom="0cm"/>
    </style:style>
    <style:style style:name="T19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7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25" style:family="paragraph" style:parent-style-name="Normal">
      <style:paragraph-properties fo:line-height="100%" fo:margin-bottom="0cm"/>
    </style:style>
    <style:style style:name="T19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8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26" style:family="paragraph" style:parent-style-name="Normal">
      <style:paragraph-properties fo:line-height="100%" fo:margin-bottom="0cm"/>
    </style:style>
    <style:style style:name="T1926_1" style:family="text"/>
    <style:style style:name="T1926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9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27" style:family="paragraph" style:parent-style-name="Normal">
      <style:paragraph-properties fo:line-height="100%" fo:margin-bottom="0cm"/>
    </style:style>
    <style:style style:name="T19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27_2" style:family="text"/>
    <style:style style:name="T192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2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27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2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74" style:family="table-row">
      <style:table-row-properties style:min-row-height="0.529cm" style:use-optimal-row-height="false"/>
    </style:style>
    <style:style style:name="Cell11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28" style:family="paragraph" style:parent-style-name="Normal">
      <style:paragraph-properties fo:line-height="100%" fo:margin-bottom="0cm"/>
    </style:style>
    <style:style style:name="T19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29" style:family="paragraph" style:parent-style-name="Normal">
      <style:paragraph-properties fo:line-height="100%" fo:margin-bottom="0cm"/>
    </style:style>
    <style:style style:name="T19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30" style:family="paragraph" style:parent-style-name="Normal">
      <style:paragraph-properties fo:line-height="100%" fo:margin-bottom="0cm"/>
    </style:style>
    <style:style style:name="T19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31" style:family="paragraph" style:parent-style-name="Normal">
      <style:paragraph-properties fo:line-height="100%" fo:margin-bottom="0cm"/>
    </style:style>
    <style:style style:name="T1931_1" style:family="text"/>
    <style:style style:name="T1931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1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32" style:family="paragraph" style:parent-style-name="Normal">
      <style:paragraph-properties fo:line-height="100%" fo:margin-bottom="0cm"/>
    </style:style>
    <style:style style:name="T19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2_2" style:family="text"/>
    <style:style style:name="T193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3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2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33" style:family="paragraph" style:parent-style-name="Normal">
      <style:paragraph-properties fo:line-height="100%" fo:margin-bottom="0cm"/>
    </style:style>
    <style:style style:name="T19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3_3" style:family="text"/>
    <style:style style:name="T1933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3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34" style:family="paragraph" style:parent-style-name="Normal">
      <style:paragraph-properties fo:line-height="100%" fo:margin-bottom="0cm"/>
    </style:style>
    <style:style style:name="T19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4_2" style:family="text"/>
    <style:style style:name="T193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3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35" style:family="paragraph" style:parent-style-name="Normal">
      <style:text-properties fo:font-size="10pt" style:font-size-asian="10pt" style:font-name-complex="Arial" style:font-size-complex="10pt"/>
    </style:style>
    <style:style style:name="P1936" style:family="paragraph" style:parent-style-name="Normal">
      <style:paragraph-properties fo:break-before="page" fo:line-height="108%" fo:margin-bottom="0.282cm"/>
    </style:style>
    <style:style style:name="P1937" style:family="paragraph" style:parent-style-name="Normal">
      <style:paragraph-properties fo:margin-left="-1cm"/>
    </style:style>
    <style:style style:name="T1937_1" style:family="text">
      <style:text-properties style:font-style-complex="italic" style:font-name-complex="Arial" fo:font-weight="bold" style:font-weight-asian="bold" style:font-weight-complex="bold"/>
    </style:style>
    <style:style style:name="T1937_2" style:family="text">
      <style:text-properties style:font-style-complex="italic" style:font-name-complex="Arial" fo:font-weight="bold" style:font-weight-asian="bold" style:font-weight-complex="bold"/>
    </style:style>
    <style:style style:name="T1937_3" style:family="text">
      <style:text-properties style:font-style-complex="italic" style:font-name-complex="Arial" fo:font-weight="bold" style:font-weight-asian="bold" style:font-weight-complex="bold"/>
    </style:style>
    <style:style style:name="P1938" style:family="paragraph" style:parent-style-name="Normal">
      <style:text-properties style:font-style-complex="italic" style:font-name-complex="Arial" fo:font-weight="bold" style:font-weight-asian="bold" style:font-weight-complex="bold"/>
    </style:style>
    <style:style style:name="Table25" style:family="table">
      <style:table-properties table:align="left" style:width="18.004cm" fo:margin-left="-1.259cm"/>
    </style:style>
    <style:style style:name="Column106" style:family="table-column">
      <style:table-column-properties style:column-width="1.501cm" style:use-optimal-column-width="false"/>
    </style:style>
    <style:style style:name="Column107" style:family="table-column">
      <style:table-column-properties style:column-width="2.501cm" style:use-optimal-column-width="false"/>
    </style:style>
    <style:style style:name="Column108" style:family="table-column">
      <style:table-column-properties style:column-width="3.249cm" style:use-optimal-column-width="false"/>
    </style:style>
    <style:style style:name="Column109" style:family="table-column">
      <style:table-column-properties style:column-width="5.576cm" style:use-optimal-column-width="false"/>
    </style:style>
    <style:style style:name="Column110" style:family="table-column">
      <style:table-column-properties style:column-width="5.177cm" style:use-optimal-column-width="false"/>
    </style:style>
    <style:style style:name="Row275" style:family="table-row">
      <style:table-row-properties style:min-row-height="0.529cm" style:use-optimal-row-height="false"/>
    </style:style>
    <style:style style:name="Cell11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39" style:family="paragraph" style:parent-style-name="Normal">
      <style:paragraph-properties fo:line-height="100%" fo:margin-bottom="0cm"/>
    </style:style>
    <style:style style:name="T19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40" style:family="paragraph" style:parent-style-name="Normal">
      <style:paragraph-properties fo:line-height="100%" fo:margin-bottom="0cm"/>
    </style:style>
    <style:style style:name="T19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41" style:family="paragraph" style:parent-style-name="Normal">
      <style:paragraph-properties fo:line-height="100%" fo:margin-bottom="0cm"/>
    </style:style>
    <style:style style:name="T19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42" style:family="paragraph" style:parent-style-name="Normal">
      <style:paragraph-properties fo:line-height="100%" fo:margin-bottom="0cm"/>
    </style:style>
    <style:style style:name="T19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43" style:family="paragraph" style:parent-style-name="Normal">
      <style:paragraph-properties fo:line-height="100%" fo:margin-bottom="0cm"/>
    </style:style>
    <style:style style:name="T19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76" style:family="table-row">
      <style:table-row-properties style:min-row-height="0.529cm" style:use-optimal-row-height="false"/>
    </style:style>
    <style:style style:name="Cell113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44" style:family="paragraph" style:parent-style-name="Normal">
      <style:paragraph-properties fo:line-height="100%" fo:margin-bottom="0cm"/>
    </style:style>
    <style:style style:name="T19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45" style:family="paragraph" style:parent-style-name="Normal">
      <style:paragraph-properties fo:line-height="100%" fo:margin-bottom="0cm"/>
    </style:style>
    <style:style style:name="T19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4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46" style:family="paragraph" style:parent-style-name="Normal">
      <style:paragraph-properties fo:line-height="100%" fo:margin-bottom="0cm"/>
    </style:style>
    <style:style style:name="T19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47" style:family="paragraph" style:parent-style-name="Normal">
      <style:paragraph-properties fo:line-height="100%" fo:margin-bottom="0cm"/>
    </style:style>
    <style:style style:name="T19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48" style:family="paragraph" style:parent-style-name="Normal">
      <style:paragraph-properties fo:line-height="100%" fo:margin-bottom="0cm"/>
    </style:style>
    <style:style style:name="T1948_1" style:family="text"/>
    <style:style style:name="T194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77" style:family="table-row">
      <style:table-row-properties style:min-row-height="0.529cm" style:use-optimal-row-height="false"/>
    </style:style>
    <style:style style:name="Cell11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49" style:family="paragraph" style:parent-style-name="Normal">
      <style:paragraph-properties fo:line-height="100%" fo:margin-bottom="0cm"/>
    </style:style>
    <style:style style:name="T19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0" style:family="paragraph" style:parent-style-name="Normal">
      <style:paragraph-properties fo:line-height="100%" fo:margin-bottom="0cm"/>
    </style:style>
    <style:style style:name="T19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1" style:family="paragraph" style:parent-style-name="Normal">
      <style:paragraph-properties fo:line-height="100%" fo:margin-bottom="0cm"/>
    </style:style>
    <style:style style:name="T19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2" style:family="paragraph" style:parent-style-name="Normal">
      <style:paragraph-properties fo:line-height="100%" fo:margin-bottom="0cm"/>
    </style:style>
    <style:style style:name="T19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2_2" style:family="text"/>
    <style:style style:name="T195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3" style:family="paragraph" style:parent-style-name="Normal">
      <style:paragraph-properties fo:line-height="100%" fo:margin-bottom="0cm"/>
    </style:style>
    <style:style style:name="T1953_1" style:family="text"/>
    <style:style style:name="T195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78" style:family="table-row">
      <style:table-row-properties style:min-row-height="0.529cm" style:use-optimal-row-height="false"/>
    </style:style>
    <style:style style:name="Cell114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54" style:family="paragraph" style:parent-style-name="Normal">
      <style:paragraph-properties fo:line-height="100%" fo:margin-bottom="0cm"/>
    </style:style>
    <style:style style:name="T19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55" style:family="paragraph" style:parent-style-name="Normal">
      <style:paragraph-properties fo:line-height="100%" fo:margin-bottom="0cm"/>
    </style:style>
    <style:style style:name="T19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56" style:family="paragraph" style:parent-style-name="Normal">
      <style:paragraph-properties fo:line-height="100%" fo:margin-bottom="0cm"/>
    </style:style>
    <style:style style:name="T19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57" style:family="paragraph" style:parent-style-name="Normal">
      <style:paragraph-properties fo:line-height="100%" fo:margin-bottom="0cm"/>
    </style:style>
    <style:style style:name="T19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5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58" style:family="paragraph" style:parent-style-name="Normal">
      <style:paragraph-properties fo:line-height="100%" fo:margin-bottom="0cm"/>
    </style:style>
    <style:style style:name="T1958_1" style:family="text"/>
    <style:style style:name="T195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79" style:family="table-row">
      <style:table-row-properties style:min-row-height="0.529cm" style:use-optimal-row-height="false"/>
    </style:style>
    <style:style style:name="Cell11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9" style:family="paragraph" style:parent-style-name="Normal">
      <style:paragraph-properties fo:line-height="100%" fo:margin-bottom="0cm"/>
    </style:style>
    <style:style style:name="T19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0" style:family="paragraph" style:parent-style-name="Normal">
      <style:paragraph-properties fo:line-height="100%" fo:margin-bottom="0cm"/>
    </style:style>
    <style:style style:name="T19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1" style:family="paragraph" style:parent-style-name="Normal">
      <style:paragraph-properties fo:line-height="100%" fo:margin-bottom="0cm"/>
    </style:style>
    <style:style style:name="T19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2" style:family="paragraph" style:parent-style-name="Normal">
      <style:paragraph-properties fo:line-height="100%" fo:margin-bottom="0cm"/>
    </style:style>
    <style:style style:name="T19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2_2" style:family="text"/>
    <style:style style:name="T196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1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3" style:family="paragraph" style:parent-style-name="Normal">
      <style:paragraph-properties fo:line-height="100%" fo:margin-bottom="0cm"/>
    </style:style>
    <style:style style:name="T1963_1" style:family="text"/>
    <style:style style:name="T196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0" style:family="table-row">
      <style:table-row-properties style:min-row-height="0.529cm" style:use-optimal-row-height="false"/>
    </style:style>
    <style:style style:name="Cell115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64" style:family="paragraph" style:parent-style-name="Normal">
      <style:paragraph-properties fo:line-height="100%" fo:margin-bottom="0cm"/>
    </style:style>
    <style:style style:name="T19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65" style:family="paragraph" style:parent-style-name="Normal">
      <style:paragraph-properties fo:line-height="100%" fo:margin-bottom="0cm"/>
    </style:style>
    <style:style style:name="T19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66" style:family="paragraph" style:parent-style-name="Normal">
      <style:paragraph-properties fo:line-height="100%" fo:margin-bottom="0cm"/>
    </style:style>
    <style:style style:name="T19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67" style:family="paragraph" style:parent-style-name="Normal">
      <style:paragraph-properties fo:line-height="100%" fo:margin-bottom="0cm"/>
    </style:style>
    <style:style style:name="T19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68" style:family="paragraph" style:parent-style-name="Normal">
      <style:paragraph-properties fo:line-height="100%" fo:margin-bottom="0cm"/>
    </style:style>
    <style:style style:name="T1968_1" style:family="text"/>
    <style:style style:name="T196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1" style:family="table-row">
      <style:table-row-properties style:min-row-height="0.529cm" style:use-optimal-row-height="false"/>
    </style:style>
    <style:style style:name="Cell11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9" style:family="paragraph" style:parent-style-name="Normal">
      <style:paragraph-properties fo:line-height="100%" fo:margin-bottom="0cm"/>
    </style:style>
    <style:style style:name="T19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0" style:family="paragraph" style:parent-style-name="Normal">
      <style:paragraph-properties fo:line-height="100%" fo:margin-bottom="0cm"/>
    </style:style>
    <style:style style:name="T19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7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7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1" style:family="paragraph" style:parent-style-name="Normal">
      <style:paragraph-properties fo:line-height="100%" fo:margin-bottom="0cm"/>
    </style:style>
    <style:style style:name="T19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2" style:family="paragraph" style:parent-style-name="Normal">
      <style:paragraph-properties fo:line-height="100%" fo:margin-bottom="0cm"/>
    </style:style>
    <style:style style:name="T19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7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3" style:family="paragraph" style:parent-style-name="Normal">
      <style:paragraph-properties fo:line-height="100%" fo:margin-bottom="0cm"/>
    </style:style>
    <style:style style:name="T1973_1" style:family="text"/>
    <style:style style:name="T197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2" style:family="table-row">
      <style:table-row-properties style:min-row-height="0.529cm" style:use-optimal-row-height="false"/>
    </style:style>
    <style:style style:name="Cell116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74" style:family="paragraph" style:parent-style-name="Normal">
      <style:paragraph-properties fo:line-height="100%" fo:margin-bottom="0cm"/>
    </style:style>
    <style:style style:name="T19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75" style:family="paragraph" style:parent-style-name="Normal">
      <style:paragraph-properties fo:line-height="100%" fo:margin-bottom="0cm"/>
    </style:style>
    <style:style style:name="T19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7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7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76" style:family="paragraph" style:parent-style-name="Normal">
      <style:paragraph-properties fo:line-height="100%" fo:margin-bottom="0cm"/>
    </style:style>
    <style:style style:name="T19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77" style:family="paragraph" style:parent-style-name="Normal">
      <style:paragraph-properties fo:line-height="100%" fo:margin-bottom="0cm"/>
    </style:style>
    <style:style style:name="T19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78" style:family="paragraph" style:parent-style-name="Normal">
      <style:paragraph-properties fo:line-height="100%" fo:margin-bottom="0cm"/>
    </style:style>
    <style:style style:name="T1978_1" style:family="text"/>
    <style:style style:name="T197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9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83" style:family="table-row">
      <style:table-row-properties style:min-row-height="0.529cm" style:use-optimal-row-height="false"/>
    </style:style>
    <style:style style:name="Cell11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9" style:family="paragraph" style:parent-style-name="Normal">
      <style:paragraph-properties fo:line-height="100%" fo:margin-bottom="0cm"/>
    </style:style>
    <style:style style:name="T19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0" style:family="paragraph" style:parent-style-name="Normal">
      <style:paragraph-properties fo:line-height="100%" fo:margin-bottom="0cm"/>
    </style:style>
    <style:style style:name="T19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1" style:family="paragraph" style:parent-style-name="Normal">
      <style:paragraph-properties fo:line-height="100%" fo:margin-bottom="0cm"/>
    </style:style>
    <style:style style:name="T19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2" style:family="paragraph" style:parent-style-name="Normal">
      <style:paragraph-properties fo:line-height="100%" fo:margin-bottom="0cm"/>
    </style:style>
    <style:style style:name="T19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8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3" style:family="paragraph" style:parent-style-name="Normal">
      <style:paragraph-properties fo:line-height="100%" fo:margin-bottom="0cm"/>
    </style:style>
    <style:style style:name="T1983_1" style:family="text"/>
    <style:style style:name="T198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4" style:family="table-row">
      <style:table-row-properties style:min-row-height="0.529cm" style:use-optimal-row-height="false"/>
    </style:style>
    <style:style style:name="Cell117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84" style:family="paragraph" style:parent-style-name="Normal">
      <style:paragraph-properties fo:line-height="100%" fo:margin-bottom="0cm"/>
    </style:style>
    <style:style style:name="T19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85" style:family="paragraph" style:parent-style-name="Normal">
      <style:paragraph-properties fo:line-height="100%" fo:margin-bottom="0cm"/>
    </style:style>
    <style:style style:name="T19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8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86" style:family="paragraph" style:parent-style-name="Normal">
      <style:paragraph-properties fo:line-height="100%" fo:margin-bottom="0cm"/>
    </style:style>
    <style:style style:name="T19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87" style:family="paragraph" style:parent-style-name="Normal">
      <style:paragraph-properties fo:line-height="100%" fo:margin-bottom="0cm"/>
    </style:style>
    <style:style style:name="T19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88" style:family="paragraph" style:parent-style-name="Normal">
      <style:paragraph-properties fo:line-height="100%" fo:margin-bottom="0cm"/>
    </style:style>
    <style:style style:name="T1988_1" style:family="text"/>
    <style:style style:name="T198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5" style:family="table-row">
      <style:table-row-properties style:min-row-height="0.529cm" style:use-optimal-row-height="false"/>
    </style:style>
    <style:style style:name="Cell11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9" style:family="paragraph" style:parent-style-name="Normal">
      <style:paragraph-properties fo:line-height="100%" fo:margin-bottom="0cm"/>
    </style:style>
    <style:style style:name="T19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90" style:family="paragraph" style:parent-style-name="Normal">
      <style:paragraph-properties fo:line-height="100%" fo:margin-bottom="0cm"/>
    </style:style>
    <style:style style:name="T19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9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9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91" style:family="paragraph" style:parent-style-name="Normal">
      <style:paragraph-properties fo:line-height="100%" fo:margin-bottom="0cm"/>
    </style:style>
    <style:style style:name="T19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92" style:family="paragraph" style:parent-style-name="Normal">
      <style:paragraph-properties fo:line-height="100%" fo:margin-bottom="0cm"/>
    </style:style>
    <style:style style:name="T19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93" style:family="paragraph" style:parent-style-name="Normal">
      <style:paragraph-properties fo:line-height="100%" fo:margin-bottom="0cm"/>
    </style:style>
    <style:style style:name="T1993_1" style:family="text"/>
    <style:style style:name="T199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6" style:family="table-row">
      <style:table-row-properties style:min-row-height="0.529cm" style:use-optimal-row-height="false"/>
    </style:style>
    <style:style style:name="Cell118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94" style:family="paragraph" style:parent-style-name="Normal">
      <style:paragraph-properties fo:line-height="100%" fo:margin-bottom="0cm"/>
    </style:style>
    <style:style style:name="T19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95" style:family="paragraph" style:parent-style-name="Normal">
      <style:paragraph-properties fo:line-height="100%" fo:margin-bottom="0cm"/>
    </style:style>
    <style:style style:name="T19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9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96" style:family="paragraph" style:parent-style-name="Normal">
      <style:paragraph-properties fo:line-height="100%" fo:margin-bottom="0cm"/>
    </style:style>
    <style:style style:name="T19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97" style:family="paragraph" style:parent-style-name="Normal">
      <style:paragraph-properties fo:line-height="100%" fo:margin-bottom="0cm"/>
    </style:style>
    <style:style style:name="T19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1998" style:family="paragraph" style:parent-style-name="Normal">
      <style:paragraph-properties fo:line-height="100%" fo:margin-bottom="0cm"/>
    </style:style>
    <style:style style:name="T1998_1" style:family="text"/>
    <style:style style:name="T199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7" style:family="table-row">
      <style:table-row-properties style:min-row-height="0.529cm" style:use-optimal-row-height="false"/>
    </style:style>
    <style:style style:name="Cell11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99" style:family="paragraph" style:parent-style-name="Normal">
      <style:paragraph-properties fo:line-height="100%" fo:margin-bottom="0cm"/>
    </style:style>
    <style:style style:name="T19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0" style:family="paragraph" style:parent-style-name="Normal">
      <style:paragraph-properties fo:line-height="100%" fo:margin-bottom="0cm"/>
    </style:style>
    <style:style style:name="T20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0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1" style:family="paragraph" style:parent-style-name="Normal">
      <style:paragraph-properties fo:line-height="100%" fo:margin-bottom="0cm"/>
    </style:style>
    <style:style style:name="T20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2" style:family="paragraph" style:parent-style-name="Normal">
      <style:paragraph-properties fo:line-height="100%" fo:margin-bottom="0cm"/>
    </style:style>
    <style:style style:name="T20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3" style:family="paragraph" style:parent-style-name="Normal">
      <style:paragraph-properties fo:line-height="100%" fo:margin-bottom="0cm"/>
    </style:style>
    <style:style style:name="T2003_1" style:family="text"/>
    <style:style style:name="T200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8" style:family="table-row">
      <style:table-row-properties style:min-row-height="0.529cm" style:use-optimal-row-height="false"/>
    </style:style>
    <style:style style:name="Cell119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04" style:family="paragraph" style:parent-style-name="Normal">
      <style:paragraph-properties fo:line-height="100%" fo:margin-bottom="0cm"/>
    </style:style>
    <style:style style:name="T20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05" style:family="paragraph" style:parent-style-name="Normal">
      <style:paragraph-properties fo:line-height="100%" fo:margin-bottom="0cm"/>
    </style:style>
    <style:style style:name="T20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0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06" style:family="paragraph" style:parent-style-name="Normal">
      <style:paragraph-properties fo:line-height="100%" fo:margin-bottom="0cm"/>
    </style:style>
    <style:style style:name="T20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07" style:family="paragraph" style:parent-style-name="Normal">
      <style:paragraph-properties fo:line-height="100%" fo:margin-bottom="0cm"/>
    </style:style>
    <style:style style:name="T20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08" style:family="paragraph" style:parent-style-name="Normal">
      <style:paragraph-properties fo:line-height="100%" fo:margin-bottom="0cm"/>
    </style:style>
    <style:style style:name="T2008_1" style:family="text"/>
    <style:style style:name="T200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89" style:family="table-row">
      <style:table-row-properties style:min-row-height="0.529cm" style:use-optimal-row-height="false"/>
    </style:style>
    <style:style style:name="Cell119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9" style:family="paragraph" style:parent-style-name="Normal">
      <style:paragraph-properties fo:line-height="100%" fo:margin-bottom="0cm"/>
    </style:style>
    <style:style style:name="T20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0" style:family="paragraph" style:parent-style-name="Normal">
      <style:paragraph-properties fo:line-height="100%" fo:margin-bottom="0cm"/>
    </style:style>
    <style:style style:name="T20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1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1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1" style:family="paragraph" style:parent-style-name="Normal">
      <style:paragraph-properties fo:line-height="100%" fo:margin-bottom="0cm"/>
    </style:style>
    <style:style style:name="T20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2" style:family="paragraph" style:parent-style-name="Normal">
      <style:paragraph-properties fo:line-height="100%" fo:margin-bottom="0cm"/>
    </style:style>
    <style:style style:name="T20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9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3" style:family="paragraph" style:parent-style-name="Normal">
      <style:paragraph-properties fo:line-height="100%" fo:margin-bottom="0cm"/>
    </style:style>
    <style:style style:name="T2013_1" style:family="text"/>
    <style:style style:name="T201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0" style:family="table-row">
      <style:table-row-properties style:min-row-height="0.529cm" style:use-optimal-row-height="false"/>
    </style:style>
    <style:style style:name="Cell120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14" style:family="paragraph" style:parent-style-name="Normal">
      <style:paragraph-properties fo:line-height="100%" fo:margin-bottom="0cm"/>
    </style:style>
    <style:style style:name="T20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15" style:family="paragraph" style:parent-style-name="Normal">
      <style:paragraph-properties fo:line-height="100%" fo:margin-bottom="0cm"/>
    </style:style>
    <style:style style:name="T20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1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16" style:family="paragraph" style:parent-style-name="Normal">
      <style:paragraph-properties fo:line-height="100%" fo:margin-bottom="0cm"/>
    </style:style>
    <style:style style:name="T20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17" style:family="paragraph" style:parent-style-name="Normal">
      <style:paragraph-properties fo:line-height="100%" fo:margin-bottom="0cm"/>
    </style:style>
    <style:style style:name="T20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18" style:family="paragraph" style:parent-style-name="Normal">
      <style:paragraph-properties fo:line-height="100%" fo:margin-bottom="0cm"/>
    </style:style>
    <style:style style:name="T2018_1" style:family="text"/>
    <style:style style:name="T201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0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18_4" style:family="text"/>
    <style:style style:name="T201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01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91" style:family="table-row">
      <style:table-row-properties style:min-row-height="0.529cm" style:use-optimal-row-height="false"/>
    </style:style>
    <style:style style:name="Cell120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9" style:family="paragraph" style:parent-style-name="Normal">
      <style:paragraph-properties fo:line-height="100%" fo:margin-bottom="0cm"/>
    </style:style>
    <style:style style:name="T20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20" style:family="paragraph" style:parent-style-name="Normal">
      <style:paragraph-properties fo:line-height="100%" fo:margin-bottom="0cm"/>
    </style:style>
    <style:style style:name="T20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2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21" style:family="paragraph" style:parent-style-name="Normal">
      <style:paragraph-properties fo:line-height="100%" fo:margin-bottom="0cm"/>
    </style:style>
    <style:style style:name="T20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22" style:family="paragraph" style:parent-style-name="Normal">
      <style:paragraph-properties fo:line-height="100%" fo:margin-bottom="0cm"/>
    </style:style>
    <style:style style:name="T20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23" style:family="paragraph" style:parent-style-name="Normal">
      <style:paragraph-properties fo:line-height="100%" fo:margin-bottom="0cm"/>
    </style:style>
    <style:style style:name="T2023_1" style:family="text"/>
    <style:style style:name="T202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2" style:family="table-row">
      <style:table-row-properties style:min-row-height="0.529cm" style:use-optimal-row-height="false"/>
    </style:style>
    <style:style style:name="Cell121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24" style:family="paragraph" style:parent-style-name="Normal">
      <style:paragraph-properties fo:line-height="100%" fo:margin-bottom="0cm"/>
    </style:style>
    <style:style style:name="T20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25" style:family="paragraph" style:parent-style-name="Normal">
      <style:paragraph-properties fo:line-height="100%" fo:margin-bottom="0cm"/>
    </style:style>
    <style:style style:name="T20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2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2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26" style:family="paragraph" style:parent-style-name="Normal">
      <style:paragraph-properties fo:line-height="100%" fo:margin-bottom="0cm"/>
    </style:style>
    <style:style style:name="T20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27" style:family="paragraph" style:parent-style-name="Normal">
      <style:paragraph-properties fo:line-height="100%" fo:margin-bottom="0cm"/>
    </style:style>
    <style:style style:name="T20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28" style:family="paragraph" style:parent-style-name="Normal">
      <style:paragraph-properties fo:line-height="100%" fo:margin-bottom="0cm"/>
    </style:style>
    <style:style style:name="T2028_1" style:family="text"/>
    <style:style style:name="T202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3" style:family="table-row">
      <style:table-row-properties style:min-row-height="0.529cm" style:use-optimal-row-height="false"/>
    </style:style>
    <style:style style:name="Cell12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29" style:family="paragraph" style:parent-style-name="Normal">
      <style:paragraph-properties fo:line-height="100%" fo:margin-bottom="0cm"/>
    </style:style>
    <style:style style:name="T20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0" style:family="paragraph" style:parent-style-name="Normal">
      <style:paragraph-properties fo:line-height="100%" fo:margin-bottom="0cm"/>
    </style:style>
    <style:style style:name="T20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3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1" style:family="paragraph" style:parent-style-name="Normal">
      <style:paragraph-properties fo:line-height="100%" fo:margin-bottom="0cm"/>
    </style:style>
    <style:style style:name="T20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2" style:family="paragraph" style:parent-style-name="Normal">
      <style:paragraph-properties fo:line-height="100%" fo:margin-bottom="0cm"/>
    </style:style>
    <style:style style:name="T20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3" style:family="paragraph" style:parent-style-name="Normal">
      <style:paragraph-properties fo:line-height="100%" fo:margin-bottom="0cm"/>
    </style:style>
    <style:style style:name="T2033_1" style:family="text"/>
    <style:style style:name="T203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4" style:family="table-row">
      <style:table-row-properties style:min-row-height="0.529cm" style:use-optimal-row-height="false"/>
    </style:style>
    <style:style style:name="Cell122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34" style:family="paragraph" style:parent-style-name="Normal">
      <style:paragraph-properties fo:line-height="100%" fo:margin-bottom="0cm"/>
    </style:style>
    <style:style style:name="T20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35" style:family="paragraph" style:parent-style-name="Normal">
      <style:paragraph-properties fo:line-height="100%" fo:margin-bottom="0cm"/>
    </style:style>
    <style:style style:name="T20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3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3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36" style:family="paragraph" style:parent-style-name="Normal">
      <style:paragraph-properties fo:line-height="100%" fo:margin-bottom="0cm"/>
    </style:style>
    <style:style style:name="T20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37" style:family="paragraph" style:parent-style-name="Normal">
      <style:paragraph-properties fo:line-height="100%" fo:margin-bottom="0cm"/>
    </style:style>
    <style:style style:name="T20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38" style:family="paragraph" style:parent-style-name="Normal">
      <style:paragraph-properties fo:line-height="100%" fo:margin-bottom="0cm"/>
    </style:style>
    <style:style style:name="T2038_1" style:family="text"/>
    <style:style style:name="T203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5" style:family="table-row">
      <style:table-row-properties style:min-row-height="0.529cm" style:use-optimal-row-height="false"/>
    </style:style>
    <style:style style:name="Cell12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9" style:family="paragraph" style:parent-style-name="Normal">
      <style:paragraph-properties fo:line-height="100%" fo:margin-bottom="0cm"/>
    </style:style>
    <style:style style:name="T20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0" style:family="paragraph" style:parent-style-name="Normal">
      <style:paragraph-properties fo:line-height="100%" fo:margin-bottom="0cm"/>
    </style:style>
    <style:style style:name="T20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4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4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1" style:family="paragraph" style:parent-style-name="Normal">
      <style:paragraph-properties fo:line-height="100%" fo:margin-bottom="0cm"/>
    </style:style>
    <style:style style:name="T20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2" style:family="paragraph" style:parent-style-name="Normal">
      <style:paragraph-properties fo:line-height="100%" fo:margin-bottom="0cm"/>
    </style:style>
    <style:style style:name="T20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3" style:family="paragraph" style:parent-style-name="Normal">
      <style:paragraph-properties fo:line-height="100%" fo:margin-bottom="0cm"/>
    </style:style>
    <style:style style:name="T2043_1" style:family="text"/>
    <style:style style:name="T204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6" style:family="table-row">
      <style:table-row-properties style:min-row-height="0.529cm" style:use-optimal-row-height="false"/>
    </style:style>
    <style:style style:name="Cell123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44" style:family="paragraph" style:parent-style-name="Normal">
      <style:paragraph-properties fo:line-height="100%" fo:margin-bottom="0cm"/>
    </style:style>
    <style:style style:name="T20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45" style:family="paragraph" style:parent-style-name="Normal">
      <style:paragraph-properties fo:line-height="100%" fo:margin-bottom="0cm"/>
    </style:style>
    <style:style style:name="T20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4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46" style:family="paragraph" style:parent-style-name="Normal">
      <style:paragraph-properties fo:line-height="100%" fo:margin-bottom="0cm"/>
    </style:style>
    <style:style style:name="T20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47" style:family="paragraph" style:parent-style-name="Normal">
      <style:paragraph-properties fo:line-height="100%" fo:margin-bottom="0cm"/>
    </style:style>
    <style:style style:name="T20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48" style:family="paragraph" style:parent-style-name="Normal">
      <style:paragraph-properties fo:line-height="100%" fo:margin-bottom="0cm"/>
    </style:style>
    <style:style style:name="T2048_1" style:family="text"/>
    <style:style style:name="T204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7" style:family="table-row">
      <style:table-row-properties style:min-row-height="0.529cm" style:use-optimal-row-height="false"/>
    </style:style>
    <style:style style:name="Cell12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9" style:family="paragraph" style:parent-style-name="Normal">
      <style:paragraph-properties fo:line-height="100%" fo:margin-bottom="0cm"/>
    </style:style>
    <style:style style:name="T20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50" style:family="paragraph" style:parent-style-name="Normal">
      <style:paragraph-properties fo:line-height="100%" fo:margin-bottom="0cm"/>
    </style:style>
    <style:style style:name="T20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51" style:family="paragraph" style:parent-style-name="Normal">
      <style:paragraph-properties fo:line-height="100%" fo:margin-bottom="0cm"/>
    </style:style>
    <style:style style:name="T20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52" style:family="paragraph" style:parent-style-name="Normal">
      <style:paragraph-properties fo:line-height="100%" fo:margin-bottom="0cm"/>
    </style:style>
    <style:style style:name="T20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53" style:family="paragraph" style:parent-style-name="Normal">
      <style:paragraph-properties fo:line-height="100%" fo:margin-bottom="0cm"/>
    </style:style>
    <style:style style:name="T2053_1" style:family="text"/>
    <style:style style:name="T205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8" style:family="table-row">
      <style:table-row-properties style:min-row-height="0.529cm" style:use-optimal-row-height="false"/>
    </style:style>
    <style:style style:name="Cell124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54" style:family="paragraph" style:parent-style-name="Normal">
      <style:paragraph-properties fo:line-height="100%" fo:margin-bottom="0cm"/>
    </style:style>
    <style:style style:name="T20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55" style:family="paragraph" style:parent-style-name="Normal">
      <style:paragraph-properties fo:line-height="100%" fo:margin-bottom="0cm"/>
    </style:style>
    <style:style style:name="T20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56" style:family="paragraph" style:parent-style-name="Normal">
      <style:paragraph-properties fo:line-height="100%" fo:margin-bottom="0cm"/>
    </style:style>
    <style:style style:name="T20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57" style:family="paragraph" style:parent-style-name="Normal">
      <style:paragraph-properties fo:line-height="100%" fo:margin-bottom="0cm"/>
    </style:style>
    <style:style style:name="T20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5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58" style:family="paragraph" style:parent-style-name="Normal">
      <style:paragraph-properties fo:line-height="100%" fo:margin-bottom="0cm"/>
    </style:style>
    <style:style style:name="T2058_1" style:family="text"/>
    <style:style style:name="T205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299" style:family="table-row">
      <style:table-row-properties style:min-row-height="0.529cm" style:use-optimal-row-height="false"/>
    </style:style>
    <style:style style:name="Cell12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59" style:family="paragraph" style:parent-style-name="Normal">
      <style:paragraph-properties fo:line-height="100%" fo:margin-bottom="0cm"/>
    </style:style>
    <style:style style:name="T20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0" style:family="paragraph" style:parent-style-name="Normal">
      <style:paragraph-properties fo:line-height="100%" fo:margin-bottom="0cm"/>
    </style:style>
    <style:style style:name="T20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6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6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1" style:family="paragraph" style:parent-style-name="Normal">
      <style:paragraph-properties fo:line-height="100%" fo:margin-bottom="0cm"/>
    </style:style>
    <style:style style:name="T20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2" style:family="paragraph" style:parent-style-name="Normal">
      <style:paragraph-properties fo:line-height="100%" fo:margin-bottom="0cm"/>
    </style:style>
    <style:style style:name="T20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3" style:family="paragraph" style:parent-style-name="Normal">
      <style:paragraph-properties fo:line-height="100%" fo:margin-bottom="0cm"/>
    </style:style>
    <style:style style:name="T2063_1" style:family="text"/>
    <style:style style:name="T206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0" style:family="table-row">
      <style:table-row-properties style:min-row-height="0.529cm" style:use-optimal-row-height="false"/>
    </style:style>
    <style:style style:name="Cell125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64" style:family="paragraph" style:parent-style-name="Normal">
      <style:paragraph-properties fo:line-height="100%" fo:margin-bottom="0cm"/>
    </style:style>
    <style:style style:name="T20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65" style:family="paragraph" style:parent-style-name="Normal">
      <style:paragraph-properties fo:line-height="100%" fo:margin-bottom="0cm"/>
    </style:style>
    <style:style style:name="T20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6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66" style:family="paragraph" style:parent-style-name="Normal">
      <style:paragraph-properties fo:line-height="100%" fo:margin-bottom="0cm"/>
    </style:style>
    <style:style style:name="T20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67" style:family="paragraph" style:parent-style-name="Normal">
      <style:paragraph-properties fo:line-height="100%" fo:margin-bottom="0cm"/>
    </style:style>
    <style:style style:name="T20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68" style:family="paragraph" style:parent-style-name="Normal">
      <style:paragraph-properties fo:line-height="100%" fo:margin-bottom="0cm"/>
    </style:style>
    <style:style style:name="T2068_1" style:family="text"/>
    <style:style style:name="T206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1" style:family="table-row">
      <style:table-row-properties style:min-row-height="0.529cm" style:use-optimal-row-height="false"/>
    </style:style>
    <style:style style:name="Cell12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9" style:family="paragraph" style:parent-style-name="Normal">
      <style:paragraph-properties fo:line-height="100%" fo:margin-bottom="0cm"/>
    </style:style>
    <style:style style:name="T20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0" style:family="paragraph" style:parent-style-name="Normal">
      <style:paragraph-properties fo:line-height="100%" fo:margin-bottom="0cm"/>
    </style:style>
    <style:style style:name="T20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7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7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1" style:family="paragraph" style:parent-style-name="Normal">
      <style:paragraph-properties fo:line-height="100%" fo:margin-bottom="0cm"/>
    </style:style>
    <style:style style:name="T20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2" style:family="paragraph" style:parent-style-name="Normal">
      <style:paragraph-properties fo:line-height="100%" fo:margin-bottom="0cm"/>
    </style:style>
    <style:style style:name="T20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3" style:family="paragraph" style:parent-style-name="Normal">
      <style:paragraph-properties fo:line-height="100%" fo:margin-bottom="0cm"/>
    </style:style>
    <style:style style:name="T2073_1" style:family="text"/>
    <style:style style:name="T207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07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073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2" style:family="table-row">
      <style:table-row-properties style:min-row-height="0.529cm" style:use-optimal-row-height="false"/>
    </style:style>
    <style:style style:name="Cell126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74" style:family="paragraph" style:parent-style-name="Normal">
      <style:paragraph-properties fo:line-height="100%" fo:margin-bottom="0cm"/>
    </style:style>
    <style:style style:name="T20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75" style:family="paragraph" style:parent-style-name="Normal">
      <style:paragraph-properties fo:line-height="100%" fo:margin-bottom="0cm"/>
    </style:style>
    <style:style style:name="T20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7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7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76" style:family="paragraph" style:parent-style-name="Normal">
      <style:paragraph-properties fo:line-height="100%" fo:margin-bottom="0cm"/>
    </style:style>
    <style:style style:name="T20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77" style:family="paragraph" style:parent-style-name="Normal">
      <style:paragraph-properties fo:line-height="100%" fo:margin-bottom="0cm"/>
    </style:style>
    <style:style style:name="T20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78" style:family="paragraph" style:parent-style-name="Normal">
      <style:paragraph-properties fo:line-height="100%" fo:margin-bottom="0cm"/>
    </style:style>
    <style:style style:name="T2078_1" style:family="text"/>
    <style:style style:name="T207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3" style:family="table-row">
      <style:table-row-properties style:min-row-height="0.529cm" style:use-optimal-row-height="false"/>
    </style:style>
    <style:style style:name="Cell12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9" style:family="paragraph" style:parent-style-name="Normal">
      <style:paragraph-properties fo:line-height="100%" fo:margin-bottom="0cm"/>
    </style:style>
    <style:style style:name="T20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0" style:family="paragraph" style:parent-style-name="Normal">
      <style:paragraph-properties fo:line-height="100%" fo:margin-bottom="0cm"/>
    </style:style>
    <style:style style:name="T20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8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8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1" style:family="paragraph" style:parent-style-name="Normal">
      <style:paragraph-properties fo:line-height="100%" fo:margin-bottom="0cm"/>
    </style:style>
    <style:style style:name="T20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2" style:family="paragraph" style:parent-style-name="Normal">
      <style:paragraph-properties fo:line-height="100%" fo:margin-bottom="0cm"/>
    </style:style>
    <style:style style:name="T20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3" style:family="paragraph" style:parent-style-name="Normal">
      <style:paragraph-properties fo:line-height="100%" fo:margin-bottom="0cm"/>
    </style:style>
    <style:style style:name="T2083_1" style:family="text"/>
    <style:style style:name="T208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4" style:family="table-row">
      <style:table-row-properties style:min-row-height="0.529cm" style:use-optimal-row-height="false"/>
    </style:style>
    <style:style style:name="Cell127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84" style:family="paragraph" style:parent-style-name="Normal">
      <style:paragraph-properties fo:line-height="100%" fo:margin-bottom="0cm"/>
    </style:style>
    <style:style style:name="T20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85" style:family="paragraph" style:parent-style-name="Normal">
      <style:paragraph-properties fo:line-height="100%" fo:margin-bottom="0cm"/>
    </style:style>
    <style:style style:name="T20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8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86" style:family="paragraph" style:parent-style-name="Normal">
      <style:paragraph-properties fo:line-height="100%" fo:margin-bottom="0cm"/>
    </style:style>
    <style:style style:name="T20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87" style:family="paragraph" style:parent-style-name="Normal">
      <style:paragraph-properties fo:line-height="100%" fo:margin-bottom="0cm"/>
    </style:style>
    <style:style style:name="T20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88" style:family="paragraph" style:parent-style-name="Normal">
      <style:paragraph-properties fo:line-height="100%" fo:margin-bottom="0cm"/>
    </style:style>
    <style:style style:name="T2088_1" style:family="text"/>
    <style:style style:name="T208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5" style:family="table-row">
      <style:table-row-properties style:min-row-height="0.529cm" style:use-optimal-row-height="false"/>
    </style:style>
    <style:style style:name="Cell12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9" style:family="paragraph" style:parent-style-name="Normal">
      <style:paragraph-properties fo:line-height="100%" fo:margin-bottom="0cm"/>
    </style:style>
    <style:style style:name="T20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0" style:family="paragraph" style:parent-style-name="Normal">
      <style:paragraph-properties fo:line-height="100%" fo:margin-bottom="0cm"/>
    </style:style>
    <style:style style:name="T20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9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9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1" style:family="paragraph" style:parent-style-name="Normal">
      <style:paragraph-properties fo:line-height="100%" fo:margin-bottom="0cm"/>
    </style:style>
    <style:style style:name="T20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2" style:family="paragraph" style:parent-style-name="Normal">
      <style:paragraph-properties fo:line-height="100%" fo:margin-bottom="0cm"/>
    </style:style>
    <style:style style:name="T20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3" style:family="paragraph" style:parent-style-name="Normal">
      <style:paragraph-properties fo:line-height="100%" fo:margin-bottom="0cm"/>
    </style:style>
    <style:style style:name="T2093_1" style:family="text"/>
    <style:style style:name="T209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6" style:family="table-row">
      <style:table-row-properties style:min-row-height="0.529cm" style:use-optimal-row-height="false"/>
    </style:style>
    <style:style style:name="Cell128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94" style:family="paragraph" style:parent-style-name="Normal">
      <style:paragraph-properties fo:line-height="100%" fo:margin-bottom="0cm"/>
    </style:style>
    <style:style style:name="T20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95" style:family="paragraph" style:parent-style-name="Normal">
      <style:paragraph-properties fo:line-height="100%" fo:margin-bottom="0cm"/>
    </style:style>
    <style:style style:name="T20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9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96" style:family="paragraph" style:parent-style-name="Normal">
      <style:paragraph-properties fo:line-height="100%" fo:margin-bottom="0cm"/>
    </style:style>
    <style:style style:name="T20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97" style:family="paragraph" style:parent-style-name="Normal">
      <style:paragraph-properties fo:line-height="100%" fo:margin-bottom="0cm"/>
    </style:style>
    <style:style style:name="T20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098" style:family="paragraph" style:parent-style-name="Normal">
      <style:paragraph-properties fo:line-height="100%" fo:margin-bottom="0cm"/>
    </style:style>
    <style:style style:name="T2098_1" style:family="text"/>
    <style:style style:name="T209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7" style:family="table-row">
      <style:table-row-properties style:min-row-height="0.529cm" style:use-optimal-row-height="false"/>
    </style:style>
    <style:style style:name="Cell12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9" style:family="paragraph" style:parent-style-name="Normal">
      <style:paragraph-properties fo:line-height="100%" fo:margin-bottom="0cm"/>
    </style:style>
    <style:style style:name="T20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00" style:family="paragraph" style:parent-style-name="Normal">
      <style:paragraph-properties fo:line-height="100%" fo:margin-bottom="0cm"/>
    </style:style>
    <style:style style:name="T21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0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01" style:family="paragraph" style:parent-style-name="Normal">
      <style:paragraph-properties fo:line-height="100%" fo:margin-bottom="0cm"/>
    </style:style>
    <style:style style:name="T21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02" style:family="paragraph" style:parent-style-name="Normal">
      <style:paragraph-properties fo:line-height="100%" fo:margin-bottom="0cm"/>
    </style:style>
    <style:style style:name="T21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03" style:family="paragraph" style:parent-style-name="Normal">
      <style:paragraph-properties fo:line-height="100%" fo:margin-bottom="0cm"/>
    </style:style>
    <style:style style:name="T2103_1" style:family="text"/>
    <style:style style:name="T210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8" style:family="table-row">
      <style:table-row-properties style:min-row-height="0.529cm" style:use-optimal-row-height="false"/>
    </style:style>
    <style:style style:name="Cell129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04" style:family="paragraph" style:parent-style-name="Normal">
      <style:paragraph-properties fo:line-height="100%" fo:margin-bottom="0cm"/>
    </style:style>
    <style:style style:name="T2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05" style:family="paragraph" style:parent-style-name="Normal">
      <style:paragraph-properties fo:line-height="100%" fo:margin-bottom="0cm"/>
    </style:style>
    <style:style style:name="T2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0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06" style:family="paragraph" style:parent-style-name="Normal">
      <style:paragraph-properties fo:line-height="100%" fo:margin-bottom="0cm"/>
    </style:style>
    <style:style style:name="T2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07" style:family="paragraph" style:parent-style-name="Normal">
      <style:paragraph-properties fo:line-height="100%" fo:margin-bottom="0cm"/>
    </style:style>
    <style:style style:name="T2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08" style:family="paragraph" style:parent-style-name="Normal">
      <style:paragraph-properties fo:line-height="100%" fo:margin-bottom="0cm"/>
    </style:style>
    <style:style style:name="T2108_1" style:family="text"/>
    <style:style style:name="T210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09" style:family="table-row">
      <style:table-row-properties style:min-row-height="0.529cm" style:use-optimal-row-height="false"/>
    </style:style>
    <style:style style:name="Cell129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09" style:family="paragraph" style:parent-style-name="Normal">
      <style:paragraph-properties fo:line-height="100%" fo:margin-bottom="0cm"/>
    </style:style>
    <style:style style:name="T2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10" style:family="paragraph" style:parent-style-name="Normal">
      <style:paragraph-properties fo:line-height="100%" fo:margin-bottom="0cm"/>
    </style:style>
    <style:style style:name="T21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1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1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11" style:family="paragraph" style:parent-style-name="Normal">
      <style:paragraph-properties fo:line-height="100%" fo:margin-bottom="0cm"/>
    </style:style>
    <style:style style:name="T21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12" style:family="paragraph" style:parent-style-name="Normal">
      <style:paragraph-properties fo:line-height="100%" fo:margin-bottom="0cm"/>
    </style:style>
    <style:style style:name="T2112_1" style:family="text"/>
    <style:style style:name="T211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11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29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13" style:family="paragraph" style:parent-style-name="Normal">
      <style:paragraph-properties fo:line-height="100%" fo:margin-bottom="0cm"/>
    </style:style>
    <style:style style:name="T2113_1" style:family="text"/>
    <style:style style:name="T211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0" style:family="table-row">
      <style:table-row-properties style:min-row-height="0.529cm" style:use-optimal-row-height="false"/>
    </style:style>
    <style:style style:name="Cell130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14" style:family="paragraph" style:parent-style-name="Normal">
      <style:paragraph-properties fo:line-height="100%" fo:margin-bottom="0cm"/>
    </style:style>
    <style:style style:name="T21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15" style:family="paragraph" style:parent-style-name="Normal">
      <style:paragraph-properties fo:line-height="100%" fo:margin-bottom="0cm"/>
    </style:style>
    <style:style style:name="T21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1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16" style:family="paragraph" style:parent-style-name="Normal">
      <style:paragraph-properties fo:line-height="100%" fo:margin-bottom="0cm"/>
    </style:style>
    <style:style style:name="T21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17" style:family="paragraph" style:parent-style-name="Normal">
      <style:paragraph-properties fo:line-height="100%" fo:margin-bottom="0cm"/>
    </style:style>
    <style:style style:name="T21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18" style:family="paragraph" style:parent-style-name="Normal">
      <style:paragraph-properties fo:line-height="100%" fo:margin-bottom="0cm"/>
    </style:style>
    <style:style style:name="T2118_1" style:family="text"/>
    <style:style style:name="T211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1" style:family="table-row">
      <style:table-row-properties style:min-row-height="0.529cm" style:use-optimal-row-height="false"/>
    </style:style>
    <style:style style:name="Cell130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19" style:family="paragraph" style:parent-style-name="Normal">
      <style:paragraph-properties fo:line-height="100%" fo:margin-bottom="0cm"/>
    </style:style>
    <style:style style:name="T21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20" style:family="paragraph" style:parent-style-name="Normal">
      <style:paragraph-properties fo:line-height="100%" fo:margin-bottom="0cm"/>
    </style:style>
    <style:style style:name="T21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21" style:family="paragraph" style:parent-style-name="Normal">
      <style:paragraph-properties fo:line-height="100%" fo:margin-bottom="0cm"/>
    </style:style>
    <style:style style:name="T21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22" style:family="paragraph" style:parent-style-name="Normal">
      <style:paragraph-properties fo:line-height="100%" fo:margin-bottom="0cm"/>
    </style:style>
    <style:style style:name="T21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23" style:family="paragraph" style:parent-style-name="Normal">
      <style:paragraph-properties fo:line-height="100%" fo:margin-bottom="0cm"/>
    </style:style>
    <style:style style:name="T2123_1" style:family="text"/>
    <style:style style:name="T212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2" style:family="table-row">
      <style:table-row-properties style:min-row-height="0.529cm" style:use-optimal-row-height="false"/>
    </style:style>
    <style:style style:name="Cell131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24" style:family="paragraph" style:parent-style-name="Normal">
      <style:paragraph-properties fo:line-height="100%" fo:margin-bottom="0cm"/>
    </style:style>
    <style:style style:name="T21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25" style:family="paragraph" style:parent-style-name="Normal">
      <style:paragraph-properties fo:line-height="100%" fo:margin-bottom="0cm"/>
    </style:style>
    <style:style style:name="T21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26" style:family="paragraph" style:parent-style-name="Normal">
      <style:paragraph-properties fo:line-height="100%" fo:margin-bottom="0cm"/>
    </style:style>
    <style:style style:name="T21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27" style:family="paragraph" style:parent-style-name="Normal">
      <style:paragraph-properties fo:line-height="100%" fo:margin-bottom="0cm"/>
    </style:style>
    <style:style style:name="T21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28" style:family="paragraph" style:parent-style-name="Normal">
      <style:paragraph-properties fo:line-height="100%" fo:margin-bottom="0cm"/>
    </style:style>
    <style:style style:name="T2128_1" style:family="text"/>
    <style:style style:name="T212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pt" fo:language-asian="en" fo:language-complex="ar" fo:country="PT" fo:country-asian="US" fo:country-complex="SA" style:text-underline-style="solid" style:text-underline-color="font-color"/>
    </style:style>
    <style:style style:name="Row313" style:family="table-row">
      <style:table-row-properties style:min-row-height="0.529cm" style:use-optimal-row-height="false"/>
    </style:style>
    <style:style style:name="Cell13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29" style:family="paragraph" style:parent-style-name="Normal">
      <style:paragraph-properties fo:line-height="100%" fo:margin-bottom="0cm"/>
    </style:style>
    <style:style style:name="T21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30" style:family="paragraph" style:parent-style-name="Normal">
      <style:paragraph-properties fo:line-height="100%" fo:margin-bottom="0cm"/>
    </style:style>
    <style:style style:name="T21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3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31" style:family="paragraph" style:parent-style-name="Normal">
      <style:paragraph-properties fo:line-height="100%" fo:margin-bottom="0cm"/>
    </style:style>
    <style:style style:name="T21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32" style:family="paragraph" style:parent-style-name="Normal">
      <style:paragraph-properties fo:line-height="100%" fo:margin-bottom="0cm"/>
    </style:style>
    <style:style style:name="T21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33" style:family="paragraph" style:parent-style-name="Normal">
      <style:paragraph-properties fo:line-height="100%" fo:margin-bottom="0cm"/>
    </style:style>
    <style:style style:name="T2133_1" style:family="text"/>
    <style:style style:name="T213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 style:text-underline-style="solid" style:text-underline-color="font-color"/>
    </style:style>
    <style:style style:name="T2133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US" fo:country-complex="SA"/>
    </style:style>
    <style:style style:name="Row314" style:family="table-row">
      <style:table-row-properties style:min-row-height="0.529cm" style:use-optimal-row-height="false"/>
    </style:style>
    <style:style style:name="Cell132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34" style:family="paragraph" style:parent-style-name="Normal">
      <style:paragraph-properties fo:line-height="100%" fo:margin-bottom="0cm"/>
    </style:style>
    <style:style style:name="T21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35" style:family="paragraph" style:parent-style-name="Normal">
      <style:paragraph-properties fo:line-height="100%" fo:margin-bottom="0cm"/>
    </style:style>
    <style:style style:name="T21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3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3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36" style:family="paragraph" style:parent-style-name="Normal">
      <style:paragraph-properties fo:line-height="100%" fo:margin-bottom="0cm"/>
    </style:style>
    <style:style style:name="T21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37" style:family="paragraph" style:parent-style-name="Normal">
      <style:paragraph-properties fo:line-height="100%" fo:margin-bottom="0cm"/>
    </style:style>
    <style:style style:name="T21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38" style:family="paragraph" style:parent-style-name="Normal">
      <style:paragraph-properties fo:line-height="100%" fo:margin-bottom="0cm"/>
    </style:style>
    <style:style style:name="T2138_1" style:family="text"/>
    <style:style style:name="T213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5" style:family="table-row">
      <style:table-row-properties style:min-row-height="0.529cm" style:use-optimal-row-height="false"/>
    </style:style>
    <style:style style:name="Cell13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39" style:family="paragraph" style:parent-style-name="Normal">
      <style:paragraph-properties fo:line-height="100%" fo:margin-bottom="0cm"/>
    </style:style>
    <style:style style:name="T21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0" style:family="paragraph" style:parent-style-name="Normal">
      <style:paragraph-properties fo:line-height="100%" fo:margin-bottom="0cm"/>
    </style:style>
    <style:style style:name="T21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1" style:family="paragraph" style:parent-style-name="Normal">
      <style:paragraph-properties fo:line-height="100%" fo:margin-bottom="0cm"/>
    </style:style>
    <style:style style:name="T21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2" style:family="paragraph" style:parent-style-name="Normal">
      <style:paragraph-properties fo:line-height="100%" fo:margin-bottom="0cm"/>
    </style:style>
    <style:style style:name="T21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3" style:family="paragraph" style:parent-style-name="Normal">
      <style:paragraph-properties fo:line-height="100%" fo:margin-bottom="0cm"/>
    </style:style>
    <style:style style:name="T2143_1" style:family="text"/>
    <style:style style:name="T214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6" style:family="table-row">
      <style:table-row-properties style:min-row-height="0.529cm" style:use-optimal-row-height="false"/>
    </style:style>
    <style:style style:name="Cell133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44" style:family="paragraph" style:parent-style-name="Normal">
      <style:paragraph-properties fo:line-height="100%" fo:margin-bottom="0cm"/>
    </style:style>
    <style:style style:name="T21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45" style:family="paragraph" style:parent-style-name="Normal">
      <style:paragraph-properties fo:line-height="100%" fo:margin-bottom="0cm"/>
    </style:style>
    <style:style style:name="T21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46" style:family="paragraph" style:parent-style-name="Normal">
      <style:paragraph-properties fo:line-height="100%" fo:margin-bottom="0cm"/>
    </style:style>
    <style:style style:name="T21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47" style:family="paragraph" style:parent-style-name="Normal">
      <style:paragraph-properties fo:line-height="100%" fo:margin-bottom="0cm"/>
    </style:style>
    <style:style style:name="T21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48" style:family="paragraph" style:parent-style-name="Normal">
      <style:paragraph-properties fo:line-height="100%" fo:margin-bottom="0cm"/>
    </style:style>
    <style:style style:name="T2148_1" style:family="text"/>
    <style:style style:name="T214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7" style:family="table-row">
      <style:table-row-properties style:min-row-height="0.529cm" style:use-optimal-row-height="false"/>
    </style:style>
    <style:style style:name="Cell13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9" style:family="paragraph" style:parent-style-name="Normal">
      <style:paragraph-properties fo:line-height="100%" fo:margin-bottom="0cm"/>
    </style:style>
    <style:style style:name="T21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0" style:family="paragraph" style:parent-style-name="Normal">
      <style:paragraph-properties fo:line-height="100%" fo:margin-bottom="0cm"/>
    </style:style>
    <style:style style:name="T21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5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5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1" style:family="paragraph" style:parent-style-name="Normal">
      <style:paragraph-properties fo:line-height="100%" fo:margin-bottom="0cm"/>
    </style:style>
    <style:style style:name="T21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2" style:family="paragraph" style:parent-style-name="Normal">
      <style:paragraph-properties fo:line-height="100%" fo:margin-bottom="0cm"/>
    </style:style>
    <style:style style:name="T21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3" style:family="paragraph" style:parent-style-name="Normal">
      <style:paragraph-properties fo:line-height="100%" fo:margin-bottom="0cm"/>
    </style:style>
    <style:style style:name="T2153_1" style:family="text"/>
    <style:style style:name="T215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8" style:family="table-row">
      <style:table-row-properties style:min-row-height="0.529cm" style:use-optimal-row-height="false"/>
    </style:style>
    <style:style style:name="Cell134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54" style:family="paragraph" style:parent-style-name="Normal">
      <style:paragraph-properties fo:line-height="100%" fo:margin-bottom="0cm"/>
    </style:style>
    <style:style style:name="T21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55" style:family="paragraph" style:parent-style-name="Normal">
      <style:paragraph-properties fo:line-height="100%" fo:margin-bottom="0cm"/>
    </style:style>
    <style:style style:name="T21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5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56" style:family="paragraph" style:parent-style-name="Normal">
      <style:paragraph-properties fo:line-height="100%" fo:margin-bottom="0cm"/>
    </style:style>
    <style:style style:name="T21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57" style:family="paragraph" style:parent-style-name="Normal">
      <style:paragraph-properties fo:line-height="100%" fo:margin-bottom="0cm"/>
    </style:style>
    <style:style style:name="T21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58" style:family="paragraph" style:parent-style-name="Normal">
      <style:paragraph-properties fo:line-height="100%" fo:margin-bottom="0cm"/>
    </style:style>
    <style:style style:name="T2158_1" style:family="text"/>
    <style:style style:name="T215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19" style:family="table-row">
      <style:table-row-properties style:min-row-height="0.529cm" style:use-optimal-row-height="false"/>
    </style:style>
    <style:style style:name="Cell13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9" style:family="paragraph" style:parent-style-name="Normal">
      <style:paragraph-properties fo:line-height="100%" fo:margin-bottom="0cm"/>
    </style:style>
    <style:style style:name="T21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0" style:family="paragraph" style:parent-style-name="Normal">
      <style:paragraph-properties fo:line-height="100%" fo:margin-bottom="0cm"/>
    </style:style>
    <style:style style:name="T21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1" style:family="paragraph" style:parent-style-name="Normal">
      <style:paragraph-properties fo:line-height="100%" fo:margin-bottom="0cm"/>
    </style:style>
    <style:style style:name="T21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2" style:family="paragraph" style:parent-style-name="Normal">
      <style:paragraph-properties fo:line-height="100%" fo:margin-bottom="0cm"/>
    </style:style>
    <style:style style:name="T21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3" style:family="paragraph" style:parent-style-name="Normal">
      <style:paragraph-properties fo:line-height="100%" fo:margin-bottom="0cm"/>
    </style:style>
    <style:style style:name="T2163_1" style:family="text"/>
    <style:style style:name="T216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20" style:family="table-row">
      <style:table-row-properties style:min-row-height="0.529cm" style:use-optimal-row-height="false"/>
    </style:style>
    <style:style style:name="Cell135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64" style:family="paragraph" style:parent-style-name="Normal">
      <style:paragraph-properties fo:line-height="100%" fo:margin-bottom="0cm"/>
    </style:style>
    <style:style style:name="T21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65" style:family="paragraph" style:parent-style-name="Normal">
      <style:paragraph-properties fo:line-height="100%" fo:margin-bottom="0cm"/>
    </style:style>
    <style:style style:name="T21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66" style:family="paragraph" style:parent-style-name="Normal">
      <style:paragraph-properties fo:line-height="100%" fo:margin-bottom="0cm"/>
    </style:style>
    <style:style style:name="T21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67" style:family="paragraph" style:parent-style-name="Normal">
      <style:paragraph-properties fo:line-height="100%" fo:margin-bottom="0cm"/>
    </style:style>
    <style:style style:name="T21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68" style:family="paragraph" style:parent-style-name="Normal">
      <style:paragraph-properties fo:line-height="100%" fo:margin-bottom="0cm"/>
    </style:style>
    <style:style style:name="T2168_1" style:family="text"/>
    <style:style style:name="T216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1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321" style:family="table-row">
      <style:table-row-properties style:min-row-height="0.529cm" style:use-optimal-row-height="false"/>
    </style:style>
    <style:style style:name="Cell13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9" style:family="paragraph" style:parent-style-name="Normal">
      <style:paragraph-properties fo:line-height="100%" fo:margin-bottom="0cm"/>
    </style:style>
    <style:style style:name="T21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70" style:family="paragraph" style:parent-style-name="Normal">
      <style:paragraph-properties fo:line-height="100%" fo:margin-bottom="0cm"/>
    </style:style>
    <style:style style:name="T21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70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7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71" style:family="paragraph" style:parent-style-name="Normal">
      <style:paragraph-properties fo:line-height="100%" fo:margin-bottom="0cm"/>
    </style:style>
    <style:style style:name="T21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72" style:family="paragraph" style:parent-style-name="Normal">
      <style:paragraph-properties fo:line-height="100%" fo:margin-bottom="0cm"/>
    </style:style>
    <style:style style:name="T21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73" style:family="paragraph" style:parent-style-name="Normal">
      <style:paragraph-properties fo:line-height="100%" fo:margin-bottom="0cm"/>
    </style:style>
    <style:style style:name="T2173_1" style:family="text"/>
    <style:style style:name="T217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322" style:family="table-row">
      <style:table-row-properties style:min-row-height="0.529cm" style:use-optimal-row-height="false"/>
    </style:style>
    <style:style style:name="Cell1360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74" style:family="paragraph" style:parent-style-name="Normal">
      <style:paragraph-properties fo:line-height="100%" fo:margin-bottom="0cm"/>
    </style:style>
    <style:style style:name="T21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61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75" style:family="paragraph" style:parent-style-name="Normal">
      <style:paragraph-properties fo:line-height="100%" fo:margin-bottom="0cm"/>
    </style:style>
    <style:style style:name="T21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7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7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62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76" style:family="paragraph" style:parent-style-name="Normal">
      <style:paragraph-properties fo:line-height="100%" fo:margin-bottom="0cm"/>
    </style:style>
    <style:style style:name="T21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63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77" style:family="paragraph" style:parent-style-name="Normal">
      <style:paragraph-properties fo:line-height="100%" fo:margin-bottom="0cm"/>
    </style:style>
    <style:style style:name="T21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364" style:family="table-cell">
      <style:table-cell-properties fo:background-color="#e7e6e6" style:vertical-align="middle" fo:border-top="#000000 0.018cm solid" fo:border-bottom="#000000 0.018cm solid" fo:border-left="#000000 0.018cm solid" fo:border-right="#000000 0.018cm solid" fo:wrap-option="wrap"/>
    </style:style>
    <style:style style:name="P2178" style:family="paragraph" style:parent-style-name="Normal">
      <style:paragraph-properties fo:line-height="100%" fo:margin-bottom="0cm"/>
    </style:style>
    <style:style style:name="T2178_1" style:family="text"/>
    <style:style style:name="T217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2179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180" style:family="paragraph" style:parent-style-name="Normal">
      <style:paragraph-properties fo:line-height="108%" fo:margin-bottom="0.282cm"/>
      <style:text-properties style:font-style-complex="italic" fo:font-size="10pt" style:font-size-asian="10pt" style:font-name-complex="Arial" style:font-size-complex="10pt" fo:font-weight="bold" style:font-weight-asian="bold" style:font-weight-complex="bold"/>
    </style:style>
  </office:automatic-styles>
  <office:body>
    <office:text>
      <text:tracked-changes text:track-changes="true"/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ICTD<text:s/>–<text:s/>Tax<text:s/>and<text:s/>Development:<text:s/>Equity,<text:s/>Efficiency<text:s/>and<text:s/>Accountable<text:s/>Governance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13,300,000.00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May</text:span><text:span text:style-name="T5_3">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[AMP<text:s/>ID#]</text:span><text:span text:style-name="T6_3"><text:s/></text:span></text:p>
            <text:p text:style-name="P7"><text:span text:style-name="T7_1">300211-101</text:span></text:p>
            <text:p text:style-name="P8"/>
          </table:table-cell>
          <table:table-cell table:style-name="Cell5">
            <text:p text:style-name="P9"><text:span text:style-name="T9_1">AMP<text:s/>start<text:s/>date:</text:span><text:span text:style-name="T9_2"><text:s/></text:span></text:p>
            <text:p text:style-name="P10"><text:span text:style-name="T10_1">01/10/2018</text:span></text:p>
          </table:table-cell>
          <table:table-cell table:style-name="Cell6">
            <text:p text:style-name="P11"><text:span text:style-name="T11_1">AMP<text:s/>end<text:s/>date:</text:span><text:span text:style-name="T11_2"><text:s/></text:span></text:p>
            <text:p text:style-name="P12"><text:span text:style-name="T12_1">31/03/2027</text:span></text:p>
          </table:table-cell>
        </table:table-row>
      </table:table>
      <text:p text:style-name="P13"/>
      <text:p text:style-name="P14"><text:span text:style-name="T14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5"><text:span text:style-name="T15_1">Year</text:span></text:p>
          </table:table-cell>
          <table:table-cell table:style-name="Cell8">
            <text:p text:style-name="P16"><text:span text:style-name="T16_1">2019</text:span></text:p>
          </table:table-cell>
          <table:table-cell table:style-name="Cell9">
            <text:p text:style-name="P17"><text:span text:style-name="T17_1">2020</text:span></text:p>
          </table:table-cell>
          <table:table-cell table:style-name="Cell10">
            <text:p text:style-name="P18"><text:span text:style-name="T18_1">2021</text:span></text:p>
          </table:table-cell>
          <table:table-cell table:style-name="Cell11">
            <text:p text:style-name="P19"><text:span text:style-name="T19_1">2022</text:span></text:p>
          </table:table-cell>
          <table:table-cell table:style-name="Cell12">
            <text:p text:style-name="P20"><text:span text:style-name="T20_1">2023</text:span></text:p>
          </table:table-cell>
          <table:table-cell table:style-name="Cell13">
            <text:p text:style-name="P21"><text:span text:style-name="T21_1">2024</text:span></text:p>
          </table:table-cell>
          <table:table-cell table:style-name="Cell14">
            <text:p text:style-name="P22"><text:span text:style-name="T22_1">2025</text:span></text:p>
          </table:table-cell>
          <table:table-cell table:style-name="Cell15">
            <text:p text:style-name="P23"><text:span text:style-name="T23_1">2026</text:span></text:p>
          </table:table-cell>
        </table:table-row>
        <table:table-row table:style-name="Row5">
          <table:table-cell table:style-name="Cell16">
            <text:p text:style-name="P24"><text:span text:style-name="T24_1">Overall<text:s/>Output<text:s/>Score</text:span></text:p>
          </table:table-cell>
          <table:table-cell table:style-name="Cell17">
            <text:p text:style-name="P25"><text:span text:style-name="T25_1">A</text:span></text:p>
          </table:table-cell>
          <table:table-cell table:style-name="Cell18">
            <text:p text:style-name="P26"><text:span text:style-name="T26_1">A</text:span></text:p>
          </table:table-cell>
          <table:table-cell table:style-name="Cell19">
            <text:p text:style-name="P27"><text:span text:style-name="T27_1">A+</text:span></text:p>
          </table:table-cell>
          <table:table-cell table:style-name="Cell20">
            <text:p text:style-name="P28"><text:span text:style-name="T28_1">A</text:span></text:p>
          </table:table-cell>
          <table:table-cell table:style-name="Cell21">
            <text:p text:style-name="P29"><text:span text:style-name="T29_1">A+</text:span></text:p>
          </table:table-cell>
          <table:table-cell table:style-name="Cell22">
            <text:p text:style-name="P30"><text:span text:style-name="T30_1">A+</text:span></text:p>
          </table:table-cell>
          <table:table-cell table:style-name="Cell23">
            <text:p text:style-name="P31"><text:span text:style-name="T31_1">A+</text:span></text:p>
          </table:table-cell>
          <table:table-cell table:style-name="Cell24">
            <text:p text:style-name="P32"><text:span text:style-name="T32_1">A+</text:span></text:p>
          </table:table-cell>
        </table:table-row>
        <table:table-row table:style-name="Row6">
          <table:table-cell table:style-name="Cell25">
            <text:p text:style-name="P33"><text:span text:style-name="T33_1">Overall<text:s/>programme<text:s/>risk<text:s/>rating</text:span></text:p>
          </table:table-cell>
          <table:table-cell table:style-name="Cell26">
            <text:p text:style-name="P34"><text:span text:style-name="T34_1">Minor</text:span></text:p>
          </table:table-cell>
          <table:table-cell table:style-name="Cell27">
            <text:p text:style-name="P35"><text:span text:style-name="T35_1">Minor</text:span></text:p>
          </table:table-cell>
          <table:table-cell table:style-name="Cell28">
            <text:p text:style-name="P36"><text:span text:style-name="T36_1">Minor</text:span></text:p>
          </table:table-cell>
          <table:table-cell table:style-name="Cell29">
            <text:p text:style-name="P37"><text:span text:style-name="T37_1">Minor</text:span></text:p>
          </table:table-cell>
          <table:table-cell table:style-name="Cell30">
            <text:p text:style-name="P38"><text:span text:style-name="T38_1">Minor</text:span></text:p>
          </table:table-cell>
          <table:table-cell table:style-name="Cell31">
            <text:p text:style-name="P39"><text:span text:style-name="T39_1">Minor</text:span></text:p>
          </table:table-cell>
          <table:table-cell table:style-name="Cell32">
            <text:p text:style-name="P40"><text:span text:style-name="T40_1">Minor</text:span></text:p>
          </table:table-cell>
          <table:table-cell table:style-name="Cell33">
            <text:p text:style-name="P41"><text:span text:style-name="T41_1">Minor</text:span></text:p>
          </table:table-cell>
        </table:table-row>
      </table:table>
      <text:p text:style-name="P42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3"><text:span text:style-name="T43_1">DevTracker</text:span><text:span text:style-name="T43_2"><text:s/>Link<text:s/>to<text:s/>Business<text:s/>Case:<text:s/></text:span></text:p>
          </table:table-cell>
          <table:table-cell table:style-name="Cell35" table:number-rows-spanned="2">
            <text:p text:style-name="P44"><text:span text:style-name="T44_1"><text:a xlink:type="simple" xlink:href="https://devtracker.fcdo.gov.uk/projects/GB-GOV-1-300211/documents"><text:span text:style-name="T44_2">All<text:s/>published<text:s/>documents</text:span></text:a></text:span></text:p>
          </table:table-cell>
        </table:table-row>
        <table:table-row table:style-name="Row8">
          <table:table-cell table:style-name="Cell36">
            <text:p text:style-name="P45"><text:span text:style-name="T45_1">DevTracker</text:span><text:span text:style-name="T45_2"><text:s/>Link<text:s/>to<text:s/>results<text:s/>framework:<text:s/></text:span></text:p>
          </table:table-cell>
          <table:covered-table-cell table:style-name="Cell37">
            <text:p text:style-name="P46"/>
          </table:covered-table-cell>
        </table:table-row>
      </table:table>
      <text:p text:style-name="P47"/>
      <text:p text:style-name="P48"><text:span text:style-name="T48_1">A.<text:s/>SUMMARY<text:s/>AND<text:s/>OVERVIEW<text:s/></text:span></text:p>
      <text:p text:style-name="P49"/>
      <text:p text:style-name="P50"><text:span text:style-name="T50_1">Description<text:s/>of<text:s/>programme<text:s/></text:span></text:p>
      <text:p text:style-name="P51"/>
      <text:p text:style-name="P52"><text:span text:style-name="T52_1">The International<text:s/>Centre<text:s/>for<text:s/>Tax<text:s/>and<text:s/>Development<text:s/>(ICTD)<text:s/>funds<text:s/>research<text:s/>to<text:s/>help<text:s/>make<text:s/>tax<text:s/>systems<text:s/>more<text:s/>equitable,<text:s/>efficient,<text:s/>and<text:s/>conducive<text:s/>to<text:s/>promoting<text:s/>economic<text:s/>development<text:s/>and<text:s/>strengthening<text:s/>governance<text:s/>and<text:s/>accountability.</text:span><text:span text:style-name="T52_2"> </text:span><text:span text:style-name="T52_3">It<text:s/>is<text:s/>an<text:s/></text:span><text:span text:style-name="T52_4">independent<text:s/></text:span><text:span text:style-name="T52_5">research<text:s/>centre</text:span><text:span text:style-name="T52_6"><text:s/>focused<text:s/>on improving<text:s/>tax<text:s/>policy<text:s/>and<text:s/>administration<text:s/>in<text:s/>lower-income<text:s/>countries</text:span><text:span text:style-name="T52_7"><text:s/>r</text:span><text:span text:style-name="T52_8">un<text:s/>from<text:s/>the<text:s/>Institute<text:s/>of<text:s/>Development<text:s/>Studies<text:s/>at<text:s/>the<text:s/>University<text:s/>of<text:s/>Sussex<text:s/>in<text:s/>Brighton<text:s/>and<text:s/>the<text:s/>University<text:s/>of<text:s/>Toronto.<text:s/>The<text:s/>ICTD<text:s/>was<text:s/>established<text:s/>in<text:s/>2010<text:s/>to<text:s/>provide<text:s/>evidence<text:s/>on<text:s/>how<text:s/>best<text:s/>to<text:s/>strengthen<text:s/>taxation<text:s/>reform<text:s/>in<text:s/>developing<text:s/>countries.<text:s/>This<text:s/>FCDO<text:s/>support<text:s/>is<text:s/>via<text:s/>an<text:s/>Accountable<text:s/>Grant<text:s/>for<text:s/>the<text:s/>ICTD<text:s/>to<text:s/>deepen<text:s/>its<text:s/>research<text:s/>in<text:s/>Africa<text:s/>and<text:s/>develop<text:s/>key<text:s/>relationships<text:s/>in<text:s/>South<text:s/>Asia<text:s/>to<text:s/>initiate<text:s/>research<text:s/>there.</text:span></text:p>
      <text:p text:style-name="P53"/>
      <text:p text:style-name="P54"><text:span text:style-name="T54_1">The<text:s/>expected<text:s/></text:span><text:span text:style-name="T54_2">Impact</text:span><text:span text:style-name="T54_3"><text:s/>of<text:s/>the<text:s/>FCDO-funded<text:s/>programme<text:s/></text:span><text:span text:style-name="T54_4">is:</text:span><text:span text:style-name="T54_5"><text:s/>improved<text:s/>developing<text:s/>country<text:s/>tax<text:s/>systems<text:s/>that<text:s/>support<text:s/>pro-poor<text:s/>economic<text:s/>growth,<text:s/>advance<text:s/>equity<text:s/>for<text:s/>poor<text:s/>people,<text:s/>increase<text:s/>revenue,<text:s/>and<text:s/>improve<text:s/>accountability.</text:span></text:p>
      <text:p text:style-name="P55"/>
      <text:p text:style-name="P56"><text:span text:style-name="T56_1">The<text:s/>expected<text:s/></text:span><text:span text:style-name="T56_2">Outcome</text:span><text:span text:style-name="T56_3"><text:s/>is<text:s/>that:<text:s/>high<text:s/>quality<text:s/>evidence<text:s/>is<text:s/>accessed<text:s/>by<text:s/>governments<text:s/>of<text:s/>developing<text:s/>countries<text:s/>and<text:s/>other<text:s/>stakeholders<text:s/>including<text:s/>FCDO<text:s/>and<text:s/>other<text:s/>donors,<text:s/>multilaterals,<text:s/>and<text:s/>civil<text:s/>society<text:s/>organisations,<text:s/>who<text:s/>then<text:s/>modify<text:s/>their<text:s/>practices,<text:s/>policies,<text:s/>or<text:s/>programmes.</text:span></text:p>
      <text:p text:style-name="P57"/>
      <text:p text:style-name="P58"><text:span text:style-name="T58_1">The<text:s/>ICTD<text:s/>research<text:s/>is<text:s/>structured<text:s/>around<text:s/>three<text:s/>themes:<text:s/></text:span></text:p>
      <text:p text:style-name="P59"/>
      <text:list text:style-name="LS5" xml:id="list0">
        <text:list-item>
          <text:p text:style-name="P60"><text:span text:style-name="T60_1">National<text:s/>tax<text:s/>policy<text:s/>and<text:s/>administration</text:span><text:span text:style-name="T60_2">: comprising<text:s/>tax<text:s/>administration<text:s/>and<text:s/>compliance<text:s/>(including<text:s/>the<text:s/>role<text:s/>of<text:s/>digital<text:s/>technologies);<text:s/>tax<text:s/>and<text:s/>governance;<text:s/>tax,<text:s/>welfare<text:s/>and<text:s/>inequality;<text:s/>gender<text:s/>and<text:s/>tax;<text:s/>and<text:s/>international<text:s/>taxation.</text:span><text:span text:style-name="T60_3"> </text:span></text:p>
        </text:list-item>
        <text:list-item>
          <text:p text:style-name="P61"><text:span text:style-name="T61_1">Sub-national<text:s/>and<text:s/>informal<text:s/>taxation</text:span><text:span text:style-name="T61_2">: research<text:s/>on<text:s/>the<text:s/>realities<text:s/>of<text:s/>sub-national<text:s/>and<text:s/>informal<text:s/>taxation; and analysing<text:s/>links<text:s/>between<text:s/>central<text:s/>and<text:s/>local<text:s/>government.</text:span><text:span text:style-name="T61_3"> </text:span></text:p>
        </text:list-item>
        <text:list-item>
          <text:p text:style-name="P62"><text:span text:style-name="T62_1">Strengthening<text:s/>civil<text:s/>society<text:s/>capacity<text:s/>on<text:s/>tax:</text:span><text:span text:style-name="T62_2"><text:s/>(</text:span><text:span text:style-name="T62_3">i</text:span><text:span text:style-name="T62_4">)<text:s/>better<text:s/>understanding<text:s/>the<text:s/>role<text:s/>that<text:s/>civil<text:s/>society<text:s/>can<text:s/>play<text:s/>in<text:s/>supporting<text:s/>accountable<text:s/>and<text:s/>effective<text:s/>taxation,<text:s/>(ii)<text:s/>producing<text:s/>research<text:s/>in<text:s/>conjunction<text:s/>with<text:s/>civil<text:s/>society<text:s/>partners,<text:s/>and<text:s/>(iii)<text:s/>disseminating<text:s/>research<text:s/>within<text:s/>civil<text:s/>society<text:s/>and<text:s/>advocacy<text:s/>networks<text:s/>to<text:s/>increase<text:s/>the<text:s/>impact<text:s/>of<text:s/>our<text:s/>research.<text:s/></text:span></text:p>
        </text:list-item>
      </text:list>
      <text:p text:style-name="P63"/>
      <text:p text:style-name="P64"><text:span text:style-name="T64_1">The ICTD<text:s/>also<text:s/>works<text:s/>to<text:s/>strengthen<text:s/>the<text:s/>capacity<text:s/>of<text:s/>policymakers,<text:s/>developing<text:s/>country<text:s/>researchers,<text:s/>and<text:s/>civil<text:s/>society<text:s/>to<text:s/>co-produce<text:s/>tax<text:s/>research,<text:s/>understand<text:s/>tax<text:s/>issues<text:s/>and<text:s/>evidence,<text:s/>and<text:s/>improve<text:s/>policies,<text:s/>and<text:s/>to<text:s/>engage<text:s/>with<text:s/>those<text:s/>partners<text:s/>to<text:s/>translate<text:s/>research<text:s/>into<text:s/>concrete<text:s/>impact.<text:s/></text:span><text:span text:style-name="T64_2">To<text:s/>achieve<text:s/>these<text:s/>goals,<text:s/>ICTD<text:s/>has<text:s/>built<text:s/>long-term<text:s/>partnerships,<text:s/>particularly<text:s/>with<text:s/>revenue<text:s/>authorities<text:s/>on<text:s/>the<text:s/>African<text:s/>continent,<text:s/>that<text:s/>offer<text:s/>unique<text:s/>opportunities<text:s/>to<text:s/>produce<text:s/>collaborative<text:s/>research<text:s/>and<text:s/>facilitate<text:s/>evidence-based<text:s/>learning<text:s/>to<text:s/>improve<text:s/>policy.</text:span></text:p>
      <text:p text:style-name="P65"/>
      <text:p text:style-name="P66"><text:span text:style-name="T66_1">The<text:s/></text:span><text:span text:style-name="T66_2">ICTD<text:s/>is<text:s/>jointly<text:s/>funded<text:s/>with<text:s/></text:span><text:span text:style-name="T66_3">Norwegian<text:s/>Agency<text:s/>for<text:s/>Development<text:s/>Cooperation<text:s/>(Norad)<text:s/>and<text:s/>the<text:s/>Gates<text:s/>Foundation</text:span><text:span text:style-name="T66_4">.<text:s/></text:span></text:p>
      <text:p text:style-name="P67"/>
      <text:p text:style-name="P68"><text:span text:style-name="T68_1">Summary<text:s/>supporting<text:s/>narrative<text:s/>for<text:s/>the<text:s/>overall<text:s/>score<text:s/>in<text:s/>this<text:s/>review</text:span></text:p>
      <text:p text:style-name="P69"/>
      <text:p text:style-name="P70"><text:span text:style-name="T70_1">The<text:s/>International<text:s/>Centre<text:s/>for<text:s/>Tax<text:s/>and<text:s/>Development<text:s/>(ICTD)<text:s/>continues<text:s/>to<text:s/>deliver<text:s/>strong<text:s/>performance<text:s/>across<text:s/>its<text:s/>research,<text:s/>engagement<text:s/>and<text:s/>capacity-building<text:s/>activities,<text:s/>achieving<text:s/>an<text:s/>overall<text:s/>score<text:s/>of<text:s/></text:span><text:span text:style-name="T70_2">A+<text:s/>(moderately<text:s/>exceeded)</text:span><text:span text:style-name="T70_3"><text:s/></text:span><text:span text:style-name="T70_4">for<text:s/>the<text:s/></text:span><text:span text:style-name="T70_5">outputs<text:s/>during<text:s/>the<text:s/></text:span><text:span text:style-name="T70_6">reporting<text:s/>period.</text:span><text:span text:style-name="T70_7"><text:s/></text:span><text:span text:style-name="T70_8">The<text:s/>review<text:s/></text:span><text:span text:style-name="T70_9">reflects<text:s/>both<text:s/>sustained<text:s/>delivery<text:s/>against<text:s/>core<text:s/>objectives<text:s/>and<text:s/>a<text:s/>continued<text:s/>strengthening<text:s/>of<text:s/>the<text:s/>programme’s<text:s/>strategic<text:s/>focus,<text:s/>particularly<text:s/>in<text:s/>linking<text:s/>research<text:s/>more<text:s/>directly<text:s/>to<text:s/>policy<text:s/>processes<text:s/>and<text:s/>increasing<text:s/>the<text:s/>accessibility<text:s/>and<text:s/>use<text:s/>of<text:s/>evidence.</text:span></text:p>
      <text:p text:style-name="P71"><text:span text:style-name="T71_1">In<text:s/>the<text:s/>year<text:s/>under<text:s/>review,<text:s/></text:span><text:span text:style-name="T71_2">ICTD<text:s/>exceeded<text:s/></text:span><text:span text:style-name="T71_3">the<text:s/>Output<text:s/>1</text:span><text:span text:style-name="T71_4"><text:s/>publication<text:s/>targets,<text:s/>with<text:s/>significant<text:s/>over-delivery<text:s/>of<text:s/>policy-facing<text:s/>outputs<text:s/>alongside<text:s/>continued<text:s/>strong<text:s/>academic<text:s/>performance.<text:s/>This<text:s/>has<text:s/>strengthened<text:s/>the<text:s/>programme’s<text:s/>ability<text:s/>to<text:s/>generate<text:s/>high-quality,<text:s/>policy-relevant<text:s/>evidence<text:s/>and<text:s/>make<text:s/>it<text:s/>accessible<text:s/>to<text:s/>a<text:s/>wider<text:s/>range<text:s/>of<text:s/>stakeholders.</text:span></text:p>
      <text:p text:style-name="P72"><text:span text:style-name="T72_1">Building<text:s/>on<text:s/>this,<text:s/>Output<text:s/>2<text:s/>demonstrates<text:s/>increasingly<text:s/>targeted<text:s/>and<text:s/>effective<text:s/>policy<text:s/>engagement.<text:s/>ICTD<text:s/>has<text:s/>aligned<text:s/>its<text:s/>research<text:s/>and<text:s/>communications<text:s/>more<text:s/>closely<text:s/>to<text:s/>key<text:s/>policy<text:s/>processes<text:s/>and<text:s/>international<text:s/>fora,<text:s/>including<text:s/>the<text:s/>United<text:s/>Nations<text:s/>Financing<text:s/>for<text:s/>Development<text:s/>agenda<text:s/>and<text:s/>discussions<text:s/>on<text:s/>international<text:s/>tax<text:s/>cooperation.<text:s/>This<text:s/>approach<text:s/>has<text:s/>supported<text:s/>the<text:s/>use<text:s/>of<text:s/>ICTD<text:s/>evidence<text:s/>in<text:s/>policy<text:s/>debates<text:s/>and<text:s/>contributed<text:s/>to<text:s/>sustained<text:s/>demand<text:s/>for<text:s/>engagement,<text:s/>including<text:s/>follow-on<text:s/>requests<text:s/>for<text:s/>advice,<text:s/></text:span><text:span text:style-name="T72_2">c</text:span><text:span text:style-name="T72_3">ommissioned<text:s/>work<text:s/>and<text:s/>structured<text:s/>collaboration<text:s/>with<text:s/>FCDO<text:s/>and<text:s/>external<text:s/>partners.</text:span></text:p>
      <text:p text:style-name="P73"><text:span text:style-name="T73_1">Under<text:s/>Output<text:s/>3,<text:s/>the<text:s/>programme<text:s/>has<text:s/>continued<text:s/>to<text:s/>deliver<text:s/>high-quality<text:s/>capacity-building<text:s/>activities,<text:s/>with<text:s/>a<text:s/>strong<text:s/>emphasis<text:s/>on<text:s/>long-term,<text:s/>partnership-based<text:s/>approaches.<text:s/>By<text:s/>embedding<text:s/>training,<text:s/>mentoring<text:s/>and<text:s/>collaborative<text:s/>research<text:s/>within<text:s/>institutional<text:s/>processes,<text:s/>ICTD<text:s/>is<text:s/>supporting<text:s/>not<text:s/>only<text:s/>individual<text:s/>capability<text:s/>but<text:s/>also<text:s/>strengthening<text:s/>the<text:s/>use<text:s/>of<text:s/>evidence<text:s/>within<text:s/>partner<text:s/>organisations.</text:span></text:p>
      <text:p text:style-name="P74"><text:span text:style-name="T74_1">Output<text:s/>4<text:s/>reflects<text:s/>steady<text:s/>progress<text:s/>in<text:s/>expanding<text:s/>ICTD’s<text:s/>work<text:s/>in<text:s/>South<text:s/>Asia.<text:s/></text:span><text:span text:style-name="T74_2">T</text:span><text:span text:style-name="T74_3">he<text:s/>programme<text:s/>has<text:s/>established<text:s/>a<text:s/>credible<text:s/>platform<text:s/>for<text:s/>further<text:s/>engagement,<text:s/>with<text:s/>early<text:s/>evidence<text:s/>of<text:s/>relevance<text:s/>to<text:s/>policy<text:s/>discussions<text:s/>and<text:s/>growing<text:s/>relationships<text:s/>with<text:s/>key<text:s/>stakeholders.</text:span></text:p>
      <text:p text:style-name="P75"><text:span text:style-name="T75_1">Highlights<text:s/>include:</text:span></text:p>
      <text:p text:style-name="P76"/>
      <text:list text:style-name="LS24" xml:id="list3">
        <text:list-item>
          <text:p text:style-name="P77"><text:span text:style-name="T77_1">Responding<text:s/>to<text:s/>and<text:s/>leveraging<text:s/>a<text:s/>changing<text:s/>funding<text:s/>environment<text:s/>to<text:s/>strengthen<text:s/>the<text:s/>policy<text:s/>salience<text:s/>of<text:s/>domestic<text:s/>revenue<text:s/>mobilisation</text:span><text:span text:style-name="T77_2">:</text:span><text:span text:style-name="T77_3"><text:s/></text:span><text:span text:style-name="T77_4">ICTD<text:s/>has<text:s/>responded<text:s/>proactively<text:s/>to<text:s/>reductions<text:s/>in<text:s/>aid<text:s/>by<text:s/>scaling<text:s/>up<text:s/>advocacy<text:s/>on<text:s/>domestic<text:s/>revenue<text:s/>mobilisation,<text:s/>reinforcing<text:s/>its<text:s/>continued<text:s/>relevance.<text:s/>ICTD<text:s/>has<text:s/>used<text:s/>the<text:s/>increasingly<text:s/>constrained<text:s/>ODA<text:s/>environment,<text:s/>and<text:s/>the<text:s/>growing<text:s/>fiscal<text:s/>pressures<text:s/>faced<text:s/>by<text:s/>partner<text:s/>governments,<text:s/>to<text:s/>sharpen<text:s/>the<text:s/>case<text:s/>for<text:s/>taxation<text:s/>as<text:s/>central<text:s/>to<text:s/>development.<text:s/>Through<text:s/>its<text:s/>research<text:s/>and<text:s/>engagement,<text:s/>the<text:s/>programme<text:s/>has<text:s/>helped<text:s/>position<text:s/>domestic<text:s/>revenue<text:s/>mobilisation<text:s/>as<text:s/>a<text:s/>critical<text:s/>component<text:s/>of<text:s/>sustainable<text:s/>development<text:s/>financing,<text:s/>using<text:s/>this<text:s/>context<text:s/>to<text:s/>elevate<text:s/>the<text:s/>importance<text:s/>of<text:s/>tax<text:s/>within<text:s/>global<text:s/>and<text:s/>national<text:s/>policy<text:s/>debates.</text:span><text:span text:style-name="T77_5"><text:s/></text:span><text:span text:style-name="T77_6">This<text:s/>increased<text:s/>relevance<text:s/>also<text:s/>reflects<text:s/>the<text:s/>value<text:s/>of<text:s/>sustained,<text:s/>long-term<text:s/>investment<text:s/>in<text:s/>research,<text:s/>with<text:s/>ICTD<text:s/>now<text:s/>able<text:s/>to<text:s/>draw<text:s/>on<text:s/>over<text:s/>a<text:s/>decade<text:s/>of<text:s/>evidence<text:s/>to<text:s/>provide<text:s/>clearer<text:s/>guidance<text:s/>on<text:s/>what<text:s/>works<text:s/>–<text:s/>and<text:s/>what<text:s/>does<text:s/>not<text:s/>–<text:s/>in<text:s/>tax<text:s/>policy<text:s/>and<text:s/>administration.</text:span><text:span text:style-name="T77_7"><text:s/></text:span><text:span text:style-name="T77_8">In<text:s/>parallel,<text:s/>the<text:s/>programme<text:s/>has<text:s/>strengthened<text:s/>its<text:s/>funding<text:s/>diversification<text:s/>approach<text:s/>and<text:s/>secured<text:s/>new<text:s/>investment</text:span><text:span text:style-name="T77_9">.<text:s/>T</text:span><text:span text:style-name="T77_10">he<text:s/>Gates<text:s/>Foundation</text:span><text:span text:style-name="T77_11"><text:s/></text:span><text:span text:style-name="T77_12">agreed<text:s/>a<text:s/>new<text:s/>grant<text:s/>in<text:s/>late<text:s/>2025</text:span><text:span text:style-name="T77_13">,<text:s/>alongside<text:s/>its<text:s/>ongoing<text:s/>support<text:s/>to<text:s/>the<text:s/></text:span><text:span text:style-name="T77_14"><text:a xlink:type="simple" xlink:href="https://www.ictd.ac/theme/dpi/"><text:span text:style-name="T77_15">Digital<text:s/>Public<text:s/>Infrastructure<text:s/>(DPI)<text:s/>and<text:s/>Tax<text:s/>programme</text:span></text:a></text:span><text:span text:style-name="T77_16">.<text:s/>This<text:s/>grant<text:s/>is</text:span><text:span text:style-name="T77_17"><text:s/></text:span><text:span text:style-name="T77_18">to<text:s/>continue<text:s/>working<text:s/>on<text:s/>core<text:s/>topics<text:s/>related<text:s/>to<text:s/>tax<text:s/>administration<text:s/>and<text:s/>informality,<text:s/>as<text:s/>well<text:s/>as<text:s/>new<text:s/>topics<text:s/>related<text:s/>to<text:s/>debt<text:s/>and<text:s/>protests</text:span><text:span text:style-name="T77_19">,<text:s/>which<text:s/>align<text:s/>closely<text:s/>with<text:s/>FCDO<text:s/>priorities.</text:span></text:p>
        </text:list-item>
      </text:list>
      <text:list text:style-name="LS23" xml:id="list4">
        <text:list-item>
          <text:p text:style-name="P78"><text:span text:style-name="T78_1">Taking<text:s/>a<text:s/>more<text:s/>strategic<text:s/>approach<text:s/>to<text:s/>policy<text:s/>uptake</text:span><text:span text:style-name="T78_2">:<text:s/>ICTD<text:s/>has<text:s/>identif</text:span><text:span text:style-name="T78_3">ied</text:span><text:span text:style-name="T78_4"><text:s/>key<text:s/>policy<text:s/>engagement<text:s/>opportunities<text:s/>and<text:s/></text:span><text:span text:style-name="T78_5">aligned</text:span><text:span text:style-name="T78_6"><text:s/>research<text:s/>outputs,<text:s/>communications<text:s/>and<text:s/>engagement<text:s/>to<text:s/></text:span><text:span text:style-name="T78_7">maximise</text:span><text:span text:style-name="T78_8"><text:s/>uptake.<text:s/>The<text:s/>Fourth<text:s/>International<text:s/>Conference<text:s/>on<text:s/>Financing<text:s/>for<text:s/>Development<text:s/>(FfD4)<text:s/>provides<text:s/>a<text:s/></text:span><text:span text:style-name="T78_9">strong</text:span><text:span text:style-name="T78_10"><text:s/>example<text:s/>of<text:s/>this<text:s/>approach<text:s/>in<text:s/>practice.<text:s/>ICTD<text:s/>engaged<text:s/>closely<text:s/>in<text:s/>preparatory<text:s/>processes,<text:s/>including<text:s/>with<text:s/>country<text:s/>delegations<text:s/>and<text:s/>multilateral<text:s/>stakeholders,<text:s/>and<text:s/>used<text:s/>targeted<text:s/>outputs<text:s/>to<text:s/>support<text:s/>these<text:s/>engagements.<text:s/>This<text:s/>included<text:s/>a<text:s/>widely<text:s/>circulated<text:s/></text:span><text:span text:style-name="T78_11"><text:a xlink:type="simple" xlink:href="https://www.ictd.ac/publication/tax-development-taxing-smarter-equity-growth-resilience"><text:span text:style-name="T78_12">policy<text:s/>brief</text:span></text:a></text:span><text:span text:style-name="T78_13">,<text:s/>which<text:s/>provided<text:s/></text:span><text:span text:style-name="T78_14">a<text:s/>clear</text:span><text:span text:style-name="T78_15"><text:s/>analytical<text:s/>framing<text:s/>for<text:s/>domestic<text:s/>revenue<text:s/></text:span><text:span text:style-name="T78_16">mobilisation</text:span><text:span text:style-name="T78_17"><text:s/>in<text:s/></text:span><text:span text:style-name="T78_18">a<text:s/>context</text:span><text:span text:style-name="T78_19"><text:s/>of<text:s/>declining<text:s/>aid<text:s/>and<text:s/>rising<text:s/>debt<text:s/>pressures</text:span><text:span text:style-name="T78_20"><text:s/>and<text:s/>coined<text:s/>the<text:s/>term<text:s/></text:span><text:span text:style-name="T78_21">‘tax<text:s/>era<text:s/>of<text:s/>development’</text:span><text:span text:style-name="T78_22">.</text:span><text:span text:style-name="T78_23"><text:s/></text:span><text:span text:style-name="T78_24">This<text:s/>had<text:s/>1,406<text:s/>views<text:s/>and<text:s/>638<text:s/>downloads<text:s/>in<text:s/>seven<text:s/>months</text:span><text:span text:style-name="T78_25"><text:s/></text:span><text:span text:style-name="T78_26">and<text:s/>generated<text:s/>over<text:s/>120k<text:s/>impressions<text:s/>from<text:s/>social<text:s/>platforms</text:span><text:span text:style-name="T78_27">.<text:s/></text:span><text:span text:style-name="T78_28">Through<text:s/>this<text:s/>combination<text:s/>of<text:s/>early<text:s/>engagement,<text:s/>timed<text:s/>publications<text:s/>and<text:s/>targeted<text:s/>advocacy,<text:s/>ICTD<text:s/>contributed<text:s/>to<text:s/>shaping<text:s/>discussions<text:s/>at<text:s/>the<text:s/>conference,<text:s/>including<text:s/>the<text:s/>inclusion<text:s/>of<text:s/>language<text:s/>in<text:s/>the<text:s/></text:span><text:span text:style-name="T78_29"><text:a xlink:type="simple" xlink:href="https://financing.desa.un.org/document/ffd4-outcome-booklet-spread"><text:span text:style-name="T78_30">outcome<text:s/>document</text:span></text:a></text:span><text:span text:style-name="T78_31"><text:s/></text:span><text:span text:style-name="T78_32">on<text:s/>the<text:s/>equitable<text:s/>and<text:s/>efficient<text:s/>taxation<text:s/>of<text:s/>informal<text:s/>economies</text:span><text:span text:style-name="T78_33"><text:s/></text:span><text:span text:style-name="T78_34">(see<text:s/>Impact<text:s/>Story<text:s/>1)</text:span><text:span text:style-name="T78_35">.</text:span><text:span text:style-name="T78_36"><text:s/></text:span></text:p>
        </text:list-item>
        <text:list-item>
          <text:p text:style-name="P79"><text:span text:style-name="T79_1">Delivering<text:s/></text:span><text:span text:style-name="T79_2">strategic<text:s/></text:span><text:span text:style-name="T79_3">policy<text:s/>impact<text:s/>in<text:s/>South<text:s/>Asia</text:span><text:span text:style-name="T79_4">:<text:s/></text:span><text:span text:style-name="T79_5">ICTD<text:s/></text:span><text:span text:style-name="T79_6">evidence<text:s/></text:span><text:span text:style-name="T79_7">informed<text:s/></text:span><text:span text:style-name="T79_8">a<text:s/>shift<text:s/>from<text:s/>outdated<text:s/>rental<text:s/>value<text:s/>assessments<text:s/>to<text:s/>a<text:s/>fairer<text:s/>capital<text:s/>value<text:s/>property<text:s/>tax<text:s/>in<text:s/>Pakistan.<text:s/></text:span><text:span text:style-name="T79_9">Surveying<text:s/></text:span><text:span text:style-name="T79_10">12,000<text:s/>and<text:s/>modelling<text:s/>800,000<text:s/></text:span><text:span text:style-name="T79_11">properties<text:s/></text:span><text:span text:style-name="T79_12">in<text:s/>Lahore<text:s/></text:span><text:span text:style-name="T79_13">exposed<text:s/>major<text:s/>revenue<text:s/>leakage<text:s/>and<text:s/>demonstrated<text:s/>scalable<text:s/>valuation<text:s/>methods</text:span><text:span text:style-name="T79_14">.<text:s/></text:span><text:span text:style-name="T79_15">Research<text:s/></text:span><text:span text:style-name="T79_16">about</text:span><text:span text:style-name="T79_17"><text:s/></text:span><text:span text:style-name="T79_18">citizen<text:s/>and<text:s/>political<text:s/>preferences<text:s/></text:span><text:span text:style-name="T79_19">highlighted<text:s/>broad<text:s/>support<text:s/>for<text:s/>progressive<text:s/>change<text:s/>to<text:s/>improve<text:s/>the<text:s/>tax<text:s/>system’s<text:s/>overall<text:s/>fairness.<text:s/>The<text:s/>reform<text:s/></text:span><text:span text:style-name="T79_20">has<text:s/>the<text:s/>potential<text:s/>to</text:span><text:span text:style-name="T79_21"><text:s/>raise<text:s/>£7.7<text:s/>million</text:span><text:span text:style-name="T79_22"><text:s/>(</text:span><text:span text:style-name="T79_23">nearly<text:s/>50</text:span><text:span text:style-name="T79_24">%</text:span><text:span text:style-name="T79_25"><text:s/>more<text:s/>than<text:s/>the<text:s/>baseline</text:span><text:span text:style-name="T79_26">)</text:span><text:span text:style-name="T79_27">,<text:s/>yielding<text:s/>£37<text:s/>in<text:s/>revenue<text:s/>per<text:s/>£1<text:s/>invested<text:s/>(see<text:s/>Impact<text:s/>story<text:s/>2).</text:span><text:span text:style-name="T79_28"><text:s/></text:span><text:span text:style-name="T79_29">In<text:s/>India,<text:s/>ICTD<text:s/>was<text:s/>commissioned</text:span><text:span text:style-name="T79_30"><text:s/>through<text:s/>the<text:s/>British<text:s/>High<text:s/>Commission<text:s/></text:span><text:span text:style-name="T79_31">to</text:span><text:span text:style-name="T79_32"><text:s/>conduct<text:s/>a<text:s/>study<text:s/>for<text:s/>the<text:s/>Centre<text:s/>on<text:s/>Tax<text:s/>and<text:s/>Finance<text:s/>(CTF)<text:s/>in<text:s/>close<text:s/>collaboration<text:s/>with<text:s/>the<text:s/>Central<text:s/>Board<text:s/>of<text:s/>Direct<text:s/>Taxes<text:s/>(CBDT)</text:span><text:span text:style-name="T79_33">,<text:s/>reflecting<text:s/>growing<text:s/>demand<text:s/>for<text:s/>its<text:s/>expertise</text:span><text:span text:style-name="T79_34">.</text:span><text:span text:style-name="T79_35"><text:s/></text:span></text:p>
        </text:list-item>
        <text:list-item>
          <text:p text:style-name="P80"><text:span text:style-name="T80_1">Strengthening<text:s/>partnerships<text:s/>and<text:s/>institutional<text:s/>uptake</text:span><text:span text:style-name="T80_2">:<text:s/></text:span><text:span text:style-name="T80_3">ICTD<text:s/>has<text:s/>continued<text:s/>to<text:s/></text:span><text:span text:style-name="T80_4">expand<text:s/>and<text:s/></text:span><text:span text:style-name="T80_5">deepen<text:s/>long-term<text:s/>partnerships<text:s/>with<text:s/>revenue<text:s/>authorities,<text:s/>supporting<text:s/>the<text:s/>use<text:s/>of<text:s/>evidence<text:s/>within<text:s/>policy<text:s/>and<text:s/>administrative<text:s/>processes.<text:s/></text:span><text:span text:style-name="T80_6">This<text:s/></text:span><text:span text:style-name="T80_7">has<text:s/></text:span><text:span text:style-name="T80_8">included<text:s/>engagement<text:s/>with<text:s/>high-level<text:s/>officials</text:span><text:span text:style-name="T80_9"><text:s/></text:span><text:span text:style-name="T80_10">at<text:s/>the<text:s/>Eswatini,<text:s/>Rwanda,<text:s/>and<text:s/>the<text:s/>Uganda<text:s/>revenue<text:s/>authorities</text:span><text:span text:style-name="T80_11">.<text:s/></text:span><text:span text:style-name="T80_12">ICTD</text:span><text:span text:style-name="T80_13">’s<text:s/></text:span><text:span text:style-name="T80_14">12-year<text:s/>partnership<text:s/></text:span><text:span text:style-name="T80_15">with</text:span><text:span text:style-name="T80_16"><text:s/>the<text:s/>URA<text:s/>which<text:s/>has<text:s/>helped<text:s/>embed<text:s/>research<text:s/>within<text:s/>Uganda’s<text:s/>tax<text:s/>reform<text:s/>agenda</text:span><text:span text:style-name="T80_17">,<text:s/>culminated<text:s/></text:span><text:span text:style-name="T80_18">in<text:s/>the<text:s/>URA’s</text:span><text:span text:style-name="T80_19"><text:s/>first<text:s/></text:span><text:span text:style-name="T80_20"><text:a xlink:type="simple" xlink:href="https://www.ictd.ac/news/championing-evidence-based-policymaking-uras-hosts-first-research-day/"><text:span text:style-name="T80_21">Research<text:s/>Day</text:span></text:a></text:span><text:span text:style-name="T80_22">,<text:s/></text:span><text:span text:style-name="T80_23">with</text:span><text:span text:style-name="T80_24"><text:s/>high-level<text:s/></text:span><text:span text:style-name="T80_25">attendance</text:span><text:span text:style-name="T80_26"><text:s/>from<text:s/>the<text:s/>Ministry<text:s/>of<text:s/>Finance</text:span><text:span text:style-name="T80_27">,<text:s/></text:span><text:span text:style-name="T80_28">mark</text:span><text:span text:style-name="T80_29">ing</text:span><text:span text:style-name="T80_30"><text:s/>an<text:s/>important<text:s/>step<text:s/>in<text:s/>the<text:s/>URA’s<text:s/>commitment<text:s/>to<text:s/>transformation<text:s/>into<text:s/>a<text:s/>fully<text:s/>data-driven<text:s/>organisation.<text:s/></text:span></text:p>
        </text:list-item>
        <text:list-item>
          <text:p text:style-name="P81"><text:span text:style-name="T81_1">Convening<text:s/>policy-relevant<text:s/>dialogue<text:s/>and<text:s/>communities<text:s/>of<text:s/>practice</text:span><text:span text:style-name="T81_2">:<text:s/></text:span><text:span text:style-name="T81_3">ICTD<text:s/></text:span><text:span text:style-name="T81_4">partner</text:span><text:span text:style-name="T81_5">ed<text:s/></text:span><text:span text:style-name="T81_6">with<text:s/></text:span><text:span text:style-name="T81_7">the<text:s/>African<text:s/>Tax<text:s/>Administration<text:s/>Forum<text:s/>(ATAF)<text:s/>and<text:s/>the<text:s/></text:span><text:span text:style-name="T81_8">Women<text:s/>in<text:s/>Informal<text:s/>Employment:<text:s/>Globalising<text:s/>and<text:s/>Organising (WIEGO),<text:s/>to<text:s/>lead<text:s/>conversations<text:s/>with<text:s/>revenue<text:s/>authorities<text:s/>from<text:s/>across<text:s/></text:span><text:span text:style-name="T81_9">Africa</text:span><text:span text:style-name="T81_10"><text:s/>in<text:s/>focused,<text:s/>confidential<text:s/>spaces<text:s/>for<text:s/>policy-oriented<text:s/>discussions</text:span><text:span text:style-name="T81_11"><text:s/></text:span><text:span text:style-name="T81_12">on<text:s/>tax</text:span><text:span text:style-name="T81_13">ing<text:s/></text:span><text:span text:style-name="T81_14">high-net-worth<text:s/>individuals<text:s/></text:span><text:span text:style-name="T81_15">(HNWI)<text:s/></text:span><text:span text:style-name="T81_16">and<text:s/></text:span><text:span text:style-name="T81_17">how<text:s/>to<text:s/>tax<text:s/>informal<text:s/>economies<text:s/>in<text:s/>a<text:s/>way<text:s/>that<text:s/>is<text:s/>both<text:s/>equitable<text:s/>and<text:s/>efficient.</text:span><text:span text:style-name="T81_18"><text:s/></text:span><text:span text:style-name="T81_19"><text:a xlink:type="simple" xlink:href="https://www.ictd.ac/blog/reasons-to-be-optimistic-about-tax-and-the-informal-sector/"><text:span text:style-name="T81_20">The<text:s/>workshop<text:s/>on<text:s/>tax<text:s/>and<text:s/>the<text:s/>informal<text:s/>sector</text:span></text:a></text:span><text:span text:style-name="T81_21"><text:s/></text:span><text:span text:style-name="T81_22">brought<text:s/>together<text:s/>key<text:s/>stakeholders<text:s/>from<text:s/>over<text:s/>25<text:s/>countries</text:span><text:span text:style-name="T81_23">,</text:span><text:span text:style-name="T81_24"><text:s/>including<text:s/>representatives<text:s/>of<text:s/>16<text:s/>Revenue<text:s/>Authorities,<text:s/></text:span><text:span text:style-name="T81_25">and</text:span><text:span text:style-name="T81_26"><text:s/>launched<text:s/></text:span><text:span text:style-name="T81_27"><text:a xlink:type="simple" xlink:href="https://www.ictd.ac/programme/informality-and-tax-community-of-practice/"><text:span text:style-name="T81_28">the<text:s/>Informality<text:s/>and<text:s/>Tax<text:s/>Community<text:s/>of<text:s/>Practice</text:span></text:a></text:span><text:span text:style-name="T81_29">a<text:s/></text:span><text:span text:style-name="T81_30">Community<text:s/>of<text:s/>Practice<text:s/>(CoP)<text:s/>on<text:s/>Informality<text:s/>and<text:s/>Tax</text:span><text:span text:style-name="T81_31">,<text:s/>which<text:s/></text:span><text:span text:style-name="T81_32">currently</text:span><text:span text:style-name="T81_33"><text:s/>has<text:s/>over<text:s/>300<text:s/>members.<text:s/>This<text:s/>engagement<text:s/>is<text:s/>expected<text:s/>to<text:s/>boost<text:s/>interest<text:s/>from<text:s/>participating<text:s/>countries<text:s/>to<text:s/>translate<text:s/>research<text:s/>insights<text:s/>into<text:s/>policy</text:span><text:span text:style-name="T81_34">.</text:span><text:span text:style-name="T81_35"><text:s/></text:span><text:span text:style-name="T81_36">ICTD<text:s/>has</text:span><text:span text:style-name="T81_37"><text:s/>also<text:s/>contributed<text:s/>to<text:s/>strengthened<text:s/>collaboration<text:s/>across<text:s/>the<text:s/>tax<text:s/>and<text:s/>development<text:s/>community,<text:s/>including<text:s/>as<text:s/>a<text:s/>founding<text:s/>partner<text:s/>in<text:s/>the<text:s/>Coalition<text:s/>on<text:s/>Tax<text:s/>Expenditure<text:s/>Reform<text:s/>(COATE),<text:s/>a<text:s/>global,<text:s/>multi-stakeholder<text:s/>initiative<text:s/>launched<text:s/>under<text:s/>the<text:s/>Sevilla<text:s/>Platform<text:s/>for<text:s/>Action<text:s/>to<text:s/>improve<text:s/>the<text:s/>design,<text:s/>transparency<text:s/>and<text:s/>reform<text:s/>of<text:s/>tax<text:s/>expenditures<text:s/>through<text:s/>evidence-based<text:s/>approaches.</text:span></text:p>
        </text:list-item>
        <text:list-item>
          <text:p text:style-name="P82"><text:span text:style-name="T82_1">Strengthening<text:s/>synthesis<text:s/>and<text:s/>policy-facing<text:s/>communication</text:span><text:span text:style-name="T82_2">:<text:s/></text:span><text:span text:style-name="T82_3">Responding<text:s/>to<text:s/></text:span><text:span text:style-name="T82_4">the<text:s/>recommendation<text:s/>in<text:s/>last<text:s/>year’s<text:s/>Annual<text:s/>Rev</text:span><text:span text:style-name="T82_5">i</text:span><text:span text:style-name="T82_6">ew,<text:s/></text:span><text:span text:style-name="T82_7">ICTD<text:s/>produced<text:s/>a<text:s/>set<text:s/>of<text:s/>synthesis<text:s/>papers<text:s/>across<text:s/>core<text:s/>themes,<text:s/>supporting<text:s/>engagement<text:s/>with<text:s/>policymakers<text:s/>and<text:s/>strengthening<text:s/>the<text:s/>accessibility<text:s/>of<text:s/>research.<text:s/>These<text:s/>outputs<text:s/>have<text:s/>been<text:s/>used<text:s/>to<text:s/>inform<text:s/>policy<text:s/>discussions<text:s/>and<text:s/>media<text:s/>engagement,<text:s/>contributing<text:s/>to<text:s/>wider<text:s/>dissemination<text:s/>and<text:s/>uptake<text:s/>of<text:s/>evidence.</text:span><text:span text:style-name="T82_8"><text:s/></text:span><text:span text:style-name="T82_9">For<text:s/>example,<text:s/></text:span><text:span text:style-name="T82_10">ICTD’s<text:s/></text:span><text:span text:style-name="T82_11"><text:a xlink:type="simple" xlink:href="https://www.ictd.ac/publication/taxing-wealthy-lower-income-countries-why-how/"><text:span text:style-name="T82_12">HNWI<text:s/>synthesis</text:span></text:a></text:span><text:span text:style-name="T82_13"><text:s/>was<text:s/>used<text:s/>for<text:s/></text:span><text:span text:style-name="T82_14"><text:a xlink:type="simple" xlink:href="https://theconversation.com/wealthy-africans-often-dont-pay-tax-the-answer-lies-in-smarter-collection-expert-252437?utm_medium=Social&amp;utm_source=LinkedIn#Echobox=1742739388"><text:span text:style-name="T82_15">a<text:s/>widely<text:s/>circulated<text:s/>piece<text:s/>in<text:s/></text:span><text:span text:style-name="T82_16">The<text:s/>Conversation<text:s/>Africa</text:span></text:a></text:span><text:span text:style-name="T82_17"><text:s/>and<text:s/>for<text:s/></text:span><text:span text:style-name="T82_18"><text:a xlink:type="simple" xlink:href="https://www.ictd.ac/news/african-tax-leaders-uganda-effective-taxation-wealthy/"><text:span text:style-name="T82_19">a<text:s/>closed-door<text:s/>convening<text:s/>of<text:s/>revenue<text:s/>authority<text:s/>officials<text:s/>in<text:s/>Kampala</text:span></text:a></text:span><text:span text:style-name="T82_20"><text:s/>(referenced<text:s/>above).</text:span><text:span text:style-name="T82_21"><text:s/></text:span><text:span text:style-name="T82_22">A<text:s/></text:span><text:span text:style-name="T82_23"><text:a xlink:type="simple" xlink:href="https://www.ictd.ac/publication/why-the-informal-sector-is-not-a-tax-goldmine/"><text:span text:style-name="T82_24">policy<text:s/>brief</text:span></text:a></text:span><text:span text:style-name="T82_25"><text:s/></text:span><text:span text:style-name="T82_26">on<text:s/>taxing<text:s/>informality<text:s/>has<text:s/>prompted<text:s/>engagement<text:s/>with<text:s/>the<text:s/>World<text:s/>Bank,<text:s/>including<text:s/>ongoing<text:s/>dialogue<text:s/>on<text:s/>how<text:s/></text:span><text:span text:style-name="T82_27">the<text:s/>Bank’s<text:s/></text:span><text:span text:style-name="T82_28">approach<text:s/>in<text:s/>this<text:s/>area<text:s/>could<text:s/>be<text:s/>strengthened.</text:span></text:p>
        </text:list-item>
        <text:list-item>
          <text:p text:style-name="P83"><text:span text:style-name="T83_1">Building<text:s/>the<text:s/>next<text:s/>generation<text:s/>of<text:s/>tax<text:s/>experts</text:span><text:span text:style-name="T83_2">:<text:s/></text:span><text:span text:style-name="T83_3">ICTD’s<text:s/>Research<text:s/>on<text:s/>Tax<text:s/>and<text:s/>Development<text:s/>course<text:s/>and<text:s/>PhD<text:s/></text:span><text:span text:style-name="T83_4">programme</text:span><text:span text:style-name="T83_5"><text:s/></text:span><text:span text:style-name="T83_6">have<text:s/></text:span><text:span text:style-name="T83_7">continue</text:span><text:span text:style-name="T83_8">d</text:span><text:span text:style-name="T83_9"><text:s/>to<text:s/>build<text:s/>high-level<text:s/>capacity<text:s/>across<text:s/>the<text:s/>tax<text:s/>and<text:s/>development<text:s/>community</text:span><text:span text:style-name="T83_10">,<text:s/>strengthening<text:s/>research<text:s/>expertise<text:s/>and<text:s/>leadership<text:s/>in<text:s/>the<text:s/>Global<text:s/>South</text:span><text:span text:style-name="T83_11">.</text:span><text:span text:style-name="T83_12"><text:s/></text:span><text:span text:style-name="T83_13">Course<text:s/>a</text:span><text:span text:style-name="T83_14">lumni<text:s/>are<text:s/>increasingly<text:s/>occupying<text:s/>influential<text:s/>positions,<text:s/>contributing<text:s/>to<text:s/>policy<text:s/>reform<text:s/>processes<text:s/>and<text:s/>international<text:s/>tax<text:s/>discussions,<text:s/>reinforcing<text:s/>the<text:s/></text:span><text:span text:style-name="T83_15">programme’s</text:span><text:span text:style-name="T83_16"><text:s/>longer-term<text:s/>impact.</text:span><text:span text:style-name="T83_17"><text:s/>For<text:s/>example,<text:s/></text:span><text:span text:style-name="T83_18">d</text:span><text:span text:style-name="T83_19">rawing<text:s/>on<text:s/>his<text:s/>experience<text:s/>in<text:s/>the<text:s/>course<text:s/>and<text:s/>a<text:s/>recognition<text:s/>of<text:s/>the<text:s/>importance<text:s/>of<text:s/>research<text:s/>and<text:s/>evidence,</text:span><text:span text:style-name="T83_20"><text:s/></text:span><text:span text:style-name="T83_21">Somalia’s<text:s/>new<text:s/>Director<text:s/>of<text:s/>Customs<text:s/>has<text:s/>established<text:s/>a</text:span><text:span text:style-name="T83_22"><text:s/></text:span><text:span text:style-name="T83_23"><text:a xlink:type="simple" xlink:href="https://www.ictd.ac/blog/tax-officer-customs-director-ictd-alum-driving-reform/"><text:span text:style-name="T83_24">new<text:s/>research<text:s/>and<text:s/>analysis<text:s/>unit</text:span></text:a></text:span><text:span text:style-name="T83_25"><text:s/>in<text:s/>the<text:s/>Customs<text:s/>Department.<text:s/>In<text:s/>Nigeria,<text:s/>an<text:s/></text:span><text:span text:style-name="T83_26"><text:a xlink:type="simple" xlink:href="https://www.ictd.ac/news/nigerias-historic-tax-reform-lead-by-ictd-tax-course-alumnus/"><text:span text:style-name="T83_27">alumnus<text:s/>of<text:s/>the<text:s/>course<text:s/>played<text:s/>a<text:s/>formative<text:s/>role</text:span></text:a></text:span><text:span text:style-name="T83_28"><text:s/>in<text:s/>the<text:s/>overhaul<text:s/>of<text:s/>its<text:s/>tax<text:s/>and<text:s/>revenue<text:s/>systems<text:s/>through<text:s/></text:span><text:span text:style-name="T83_29"><text:a xlink:type="simple" xlink:href="https://www.bbc.co.uk/news/articles/czdvnmz0j9go"><text:span text:style-name="T83_30">four<text:s/>sweeping<text:s/>new<text:s/>tax<text:s/>laws</text:span></text:a></text:span><text:span text:style-name="T83_31">.<text:s/></text:span><text:span text:style-name="T83_32">Course<text:s/>alumni<text:s/>were<text:s/>also<text:s/>nominated<text:s/>to<text:s/>the<text:s/>UN<text:s/>Committee<text:s/>of<text:s/>Experts<text:s/>on<text:s/>international<text:s/>taxation<text:s/>and<text:s/>the<text:s/>bureau<text:s/>of<text:s/>the<text:s/>inter</text:span><text:span text:style-name="T83_33">-</text:span><text:span text:style-name="T83_34">governmental<text:s/>committee<text:s/>negotiating<text:s/>the<text:s/>new<text:s/>UN<text:s/>Framework<text:s/>Convention.</text:span><text:span text:style-name="T83_35"><text:s/></text:span><text:span text:style-name="T83_36">Over<text:s/>the<text:s/>reporting<text:s/>period,<text:s/></text:span><text:span text:style-name="T83_37">12<text:s/>of<text:s/></text:span><text:span text:style-name="T83_38">ICTD’s</text:span><text:span text:style-name="T83_39"><text:s/>PhD<text:s/>cohort<text:s/></text:span><text:span text:style-name="T83_40">have</text:span><text:span text:style-name="T83_41"><text:s/>mov</text:span><text:span text:style-name="T83_42">ed</text:span><text:span text:style-name="T83_43"><text:s/>to<text:s/>fieldwork<text:s/>and<text:s/>closer<text:s/>to<text:s/>completion,<text:s/>and<text:s/>the<text:s/>first<text:s/>ICTD-funded<text:s/>student<text:s/></text:span><text:span text:style-name="T83_44">has<text:s/></text:span><text:span text:style-name="T83_45">submitt</text:span><text:span text:style-name="T83_46">ed</text:span><text:span text:style-name="T83_47"><text:s/>their<text:s/>thesis.</text:span></text:p>
        </text:list-item>
      </text:list>
      <text:p text:style-name="P84"><text:span text:style-name="T84_1">ICTD<text:s/>continues<text:s/>to<text:s/>make<text:s/>progress<text:s/>in<text:s/>strengthening<text:s/>gender<text:s/>balance<text:s/>across<text:s/>its<text:s/>capacity-building<text:s/>activities,<text:s/>with<text:s/>strong<text:s/>female<text:s/>participation<text:s/>in<text:s/>formal<text:s/>training<text:s/></text:span><text:span text:style-name="T84_2">programmes</text:span><text:span text:style-name="T84_3">.<text:s/>Together,<text:s/>these<text:s/>efforts<text:s/>contribute<text:s/>to<text:s/>a<text:s/>more<text:s/>diverse<text:s/>and<text:s/>locally<text:s/>grounded<text:s/>cadre<text:s/>of<text:s/>tax<text:s/>experts<text:s/>able<text:s/>to<text:s/>shape<text:s/>evidence-based<text:s/>policy<text:s/>over<text:s/>the<text:s/>long<text:s/>term.</text:span></text:p>
      <text:p text:style-name="P85"><text:span text:style-name="T85_1">Major<text:s/>lessons<text:s/>and<text:s/>recommendations<text:s/>for<text:s/>the<text:s/>year<text:s/>ahead</text:span><text:span text:style-name="T85_2"><text:s/></text:span></text:p>
      <text:p text:style-name="P86"/>
      <text:p text:style-name="P87"><text:span text:style-name="T87_1">Lessons:</text:span></text:p>
      <text:p text:style-name="P88"/>
      <text:p text:style-name="P89"><text:span text:style-name="T89_1">[L1]</text:span><text:span text:style-name="T89_2"><text:s/></text:span><text:span text:style-name="T89_3">Strategic<text:s/>alignment<text:s/>of<text:s/>research<text:s/>with<text:s/>policy<text:s/>processes<text:s/>strengthens<text:s/>uptake</text:span><text:span text:style-name="T89_4">:<text:s/></text:span><text:span text:style-name="T89_5">Targeted<text:s/>and<text:s/>proactive<text:s/>media<text:s/>engagement<text:s/>around<text:s/>policy<text:s/>moments<text:s/>can<text:s/>significantly<text:s/>extend<text:s/>the<text:s/>reach<text:s/>of<text:s/>research<text:s/>and<text:s/>deliver<text:s/>strong<text:s/>value<text:s/>for<text:s/>money,<text:s/>particularly<text:s/>when<text:s/>working<text:s/>through<text:s/>trusted<text:s/>platforms<text:s/>and<text:s/>syndicated<text:s/>outlets.<text:s/>However,<text:s/>changing<text:s/>digital<text:s/>and<text:s/>search<text:s/>behaviour<text:s/>means<text:s/>impact<text:s/>increasingly<text:s/></text:span><text:span text:style-name="T89_6">depends<text:s/>on<text:s/>remaining<text:s/>flexible,<text:s/>capitalising<text:s/>on<text:s/>emerging<text:s/>opportunities,<text:s/>and<text:s/>building<text:s/>a<text:s/>broader<text:s/>set<text:s/>of<text:s/>effective<text:s/>media<text:s/>relationships.</text:span></text:p>
      <text:p text:style-name="P90"/>
      <text:p text:style-name="P91"><text:span text:style-name="T91_1">[L</text:span><text:span text:style-name="T91_2">2</text:span><text:span text:style-name="T91_3">]</text:span><text:span text:style-name="T91_4"><text:s/></text:span><text:span text:style-name="T91_5">Long-term<text:s/>partnerships<text:s/>are<text:s/>critical<text:s/>for<text:s/>institutional<text:s/>uptake<text:s/>of<text:s/>evidence</text:span><text:span text:style-name="T91_6">:<text:s/></text:span><text:span text:style-name="T91_7">Sustained<text:s/>collaboration<text:s/>with<text:s/>revenue<text:s/>authorities<text:s/>and<text:s/>other<text:s/>partners<text:s/>continues<text:s/>to<text:s/>underpin<text:s/>ICTD’s<text:s/>ability<text:s/>to<text:s/>translate<text:s/>research<text:s/>into<text:s/>practice.<text:s/>Evidence<text:s/>from<text:s/>this<text:s/>year<text:s/>reinforces<text:s/>that<text:s/>trust-based,<text:s/>long-term<text:s/>relationships<text:s/>enable<text:s/>co-production<text:s/>of<text:s/>research<text:s/>and<text:s/>increase<text:s/>the<text:s/>likelihood<text:s/>of<text:s/>uptake<text:s/>within<text:s/>policy<text:s/>and<text:s/>administrative<text:s/>processes.</text:span></text:p>
      <text:p text:style-name="P92"/>
      <text:p text:style-name="P93"><text:span text:style-name="T93_1">[L</text:span><text:span text:style-name="T93_2">3</text:span><text:span text:style-name="T93_3">]</text:span><text:span text:style-name="T93_4"><text:s/></text:span><text:span text:style-name="T93_5">Investment<text:s/>in<text:s/>synthesis<text:s/>enhances<text:s/>accessibility<text:s/>and<text:s/>policy<text:s/>relevance</text:span><text:span text:style-name="T93_6">:<text:s/></text:span><text:span text:style-name="T93_7">Targeted<text:s/>synthesis<text:s/>products<text:s/>have<text:s/>strengthened<text:s/>engagement<text:s/>with<text:s/>policymakers<text:s/>and<text:s/>international<text:s/>actors</text:span><text:span text:style-name="T93_8"><text:s/>and<text:s/>should<text:s/></text:span><text:span text:style-name="T93_9">continue<text:s/>to<text:s/>be<text:s/>generated.</text:span></text:p>
      <text:p text:style-name="P94"/>
      <text:p text:style-name="P95"><text:span text:style-name="T95_1">[L</text:span><text:span text:style-name="T95_2">4</text:span><text:span text:style-name="T95_3">]</text:span><text:span text:style-name="T95_4"><text:s/></text:span><text:span text:style-name="T95_5">Capacity<text:s/>building<text:s/>is<text:s/>most<text:s/>effective<text:s/>when<text:s/>embedded<text:s/>within<text:s/>partnerships<text:s/>and<text:s/>applied<text:s/>work</text:span><text:span text:style-name="T95_6">:<text:s/>C</text:span><text:span text:style-name="T95_7">ombining<text:s/>formal<text:s/>training<text:s/>with<text:s/>mentorship,<text:s/>collaborative<text:s/>research<text:s/>and<text:s/>institutional<text:s/>engagement<text:s/>is<text:s/>more<text:s/>effective<text:s/>than<text:s/>stand-alone<text:s/>capacity-building<text:s/>activities,<text:s/>supporting<text:s/>both<text:s/>individual<text:s/>capability<text:s/>and<text:s/>organisational<text:s/>change.</text:span></text:p>
      <text:p text:style-name="P96"/>
      <text:p text:style-name="P97"><text:span text:style-name="T97_1">[L</text:span><text:span text:style-name="T97_2">5</text:span><text:span text:style-name="T97_3">]</text:span><text:span text:style-name="T97_4"><text:s/></text:span><text:span text:style-name="T97_5">Long-term<text:s/>investment<text:s/>in<text:s/>research<text:s/>strengthens<text:s/>credibility<text:s/>and<text:s/>relevance</text:span><text:span text:style-name="T97_6">:<text:s/></text:span><text:span text:style-name="T97_7">ICTD’s<text:s/>growing<text:s/>influence<text:s/>reflects<text:s/>the<text:s/>cumulative<text:s/>value<text:s/>of<text:s/>sustained<text:s/>investment<text:s/>over<text:s/>more<text:s/>than<text:s/>a<text:s/>decade,<text:s/>with<text:s/>the<text:s/>programme<text:s/>now<text:s/>able<text:s/>to<text:s/>draw<text:s/>on<text:s/>a<text:s/>robust<text:s/>and<text:s/>policy-relevant<text:s/>evidence<text:s/>base<text:s/>to<text:s/>provide<text:s/>clearer<text:s/>guidance<text:s/>on<text:s/>what<text:s/>works<text:s/>–<text:s/>and<text:s/>what<text:s/>does<text:s/>not.</text:span><text:span text:style-name="T97_8"><text:s/></text:span><text:span text:style-name="T97_9">At<text:s/>the<text:s/>same<text:s/>time,<text:s/>reductions<text:s/>in<text:s/>aid<text:s/>and<text:s/>increasing<text:s/>fiscal<text:s/>pressures<text:s/>have<text:s/>elevated<text:s/>the<text:s/>importance<text:s/>of<text:s/>domestic<text:s/>revenue<text:s/>mobilisation,<text:s/>and<text:s/>with<text:s/>it<text:s/>the<text:s/>relevance<text:s/>of<text:s/>ICTD’s<text:s/>evidence<text:s/>and<text:s/>expertise.<text:s/>This<text:s/>changing<text:s/>context<text:s/>has<text:s/>also<text:s/>placed<text:s/>greater<text:s/>pressure<text:s/>on<text:s/>the<text:s/>availability<text:s/>of<text:s/>core<text:s/>funding<text:s/>for<text:s/>research.<text:s/>ICTD<text:s/>has<text:s/>demonstrated<text:s/>its<text:s/>ability<text:s/>to<text:s/>respond<text:s/>to<text:s/>these<text:s/>shifts,<text:s/>while<text:s/>highlighting<text:s/>the<text:s/>importance<text:s/>of<text:s/>continued<text:s/>adaptation<text:s/>of<text:s/>research<text:s/>and<text:s/>engagement<text:s/>to<text:s/>evolving<text:s/>global<text:s/>priorities.<text:s/>Ensuring<text:s/>the<text:s/>sustainability<text:s/>of<text:s/>ICTD’s<text:s/>model<text:s/>will<text:s/>therefore<text:s/>be<text:s/>an<text:s/>important<text:s/>consideration<text:s/>going<text:s/>forward.</text:span></text:p>
      <text:p text:style-name="P98"/>
      <text:p text:style-name="P99"><text:span text:style-name="T99_1">Recommendation</text:span><text:span text:style-name="T99_2">s</text:span><text:span text:style-name="T99_3">:</text:span><text:span text:style-name="T99_4"><text:line-break/></text:span><text:span text:style-name="T99_5">[R1]</text:span><text:span text:style-name="T99_6"><text:s/></text:span><text:span text:style-name="T99_7">ICTD<text:s/>should<text:s/>formalise<text:s/>its<text:s/>approach<text:s/>to<text:s/>strategic<text:s/>communications<text:s/>by<text:s/>developing<text:s/>a<text:s/>rolling<text:s/>engagement<text:s/>plan</text:span><text:span text:style-name="T99_8">,<text:s/>that<text:s/>identifies<text:s/></text:span><text:span text:style-name="T99_9">strategic</text:span><text:span text:style-name="T99_10"><text:s/>policy<text:s/>moments<text:s/>(including<text:s/>major<text:s/>international<text:s/>fora<text:s/>and<text:s/>relevant<text:s/>country<text:s/>or<text:s/>regional<text:s/>opportunities)</text:span><text:span text:style-name="T99_11"><text:s/></text:span><text:span text:style-name="T99_12">and<text:s/>align<text:s/>outputs,<text:s/>convening<text:s/>and<text:s/>engagement<text:s/>to<text:s/>maximise<text:s/>influence.</text:span><text:span text:style-name="T99_13"><text:s/></text:span><text:span text:style-name="T99_14">This<text:s/>should<text:s/>include<text:s/></text:span><text:span text:style-name="T99_15">target<text:s/>media<text:s/>platforms,<text:s/>including<text:s/>additional<text:s/>high-reach<text:s/>and<text:s/>syndicated<text:s/>outlets</text:span><text:span text:style-name="T99_16">,<text:s/>with<text:s/>a<text:s/></text:span><text:span text:style-name="T99_17">light-touch<text:s/>process<text:s/>to<text:s/>capture<text:s/>and<text:s/>review<text:s/>learning<text:s/>on<text:s/>which<text:s/>media<text:s/>channels<text:s/>and<text:s/>approaches<text:s/>generate<text:s/>the<text:s/>strongest<text:s/>reach<text:s/>and<text:s/>engagement</text:span><text:span text:style-name="T99_18">.<text:s/></text:span><text:span text:style-name="T99_19">E</text:span><text:span text:style-name="T99_20">ngagement<text:s/>plan<text:s/>for<text:s/>the<text:s/>remainder<text:s/>of<text:s/>the<text:s/>programme<text:s/></text:span><text:span text:style-name="T99_21">(ICTD,<text:s/></text:span><text:span text:style-name="T99_22">September</text:span><text:span text:style-name="T99_23"><text:s/>2026)</text:span><text:span text:style-name="T99_24">,<text:s/>which<text:s/>should<text:s/>then<text:s/>be<text:s/>kept<text:s/>updated<text:s/>at<text:s/>regular<text:s/>intervals</text:span><text:span text:style-name="T99_25">.</text:span></text:p>
      <text:p text:style-name="P100"/>
      <text:p text:style-name="P101"><text:span text:style-name="T101_1">[</text:span><text:span text:style-name="T101_2">R2</text:span><text:span text:style-name="T101_3">]</text:span><text:span text:style-name="T101_4"><text:s/></text:span><text:span text:style-name="T101_5">Consolidate<text:s/>and<text:s/>deepen<text:s/>its<text:s/>most<text:s/>strategic<text:s/>partnerships</text:span><text:span text:style-name="T101_6"><text:s/>to<text:s/>strengthen<text:s/>institutional<text:s/>uptake<text:s/>and<text:s/>longer-term<text:s/>positioning.</text:span><text:span text:style-name="T101_7"><text:s/></text:span><text:span text:style-name="T101_8">Priority<text:s/>partnerships<text:s/>agreed<text:s/>to<text:s/>inform<text:s/>consolidation<text:s/>activities</text:span><text:span text:style-name="T101_9">.</text:span><text:span text:style-name="T101_10"><text:s/>(ICTD</text:span><text:span text:style-name="T101_11"><text:s/>to<text:s/>submit<text:s/>an<text:s/></text:span><text:span text:style-name="T101_12">update<text:s/>(1<text:s/>pager)<text:s/>on<text:s/>consolidation<text:s/>activities<text:s/>in<text:s/>3-4<text:s/>priority<text:s/>countries</text:span><text:span text:style-name="T101_13">,<text:s/></text:span><text:span text:style-name="T101_14">September</text:span><text:span text:style-name="T101_15"><text:s/>2026).</text:span></text:p>
      <text:p text:style-name="P102"/>
      <text:p text:style-name="P103"><text:span text:style-name="T103_1">[</text:span><text:span text:style-name="T103_2">R3</text:span><text:span text:style-name="T103_3">]</text:span><text:span text:style-name="T103_4"><text:s/></text:span><text:span text:style-name="T103_5">Identify<text:s/>a<text:s/></text:span><text:span text:style-name="T103_6">prioritise</text:span><text:span text:style-name="T103_7">d<text:s/></text:span><text:span text:style-name="T103_8">set<text:s/>of<text:s/>synthesis<text:s/>outputs<text:s/>to<text:s/>maximise<text:s/>policy<text:s/>uptake</text:span><text:span text:style-name="T103_9">.</text:span><text:span text:style-name="T103_10"><text:s/></text:span><text:span text:style-name="T103_11">ICTD<text:s/>should<text:s/>focus<text:s/>on<text:s/>translating<text:s/>its<text:s/>accumulated</text:span><text:span text:style-name="T103_12"><text:s/>(see<text:s/>Lesson<text:s/>5)</text:span><text:span text:style-name="T103_13"><text:s/>evidence</text:span><text:span text:style-name="T103_14"><text:s/></text:span><text:span text:style-name="T103_15">base<text:s/>into<text:s/>clear,<text:s/>policy-oriented<text:s/>outputs<text:s/>that<text:s/>support<text:s/>current<text:s/>debates<text:s/>and<text:s/>future<text:s/>use.</text:span><text:span text:style-name="T103_16"><text:s/></text:span><text:span text:style-name="T103_17">ICTD<text:s/>is<text:s/></text:span><text:span text:style-name="T103_18">proposing</text:span><text:span text:style-name="T103_19"><text:s/></text:span><text:span text:style-name="T103_20">a<text:s/></text:span><text:span text:style-name="T103_21">synthesis<text:s/></text:span><text:span text:style-name="T103_22">brief<text:s/>on<text:s/>environmental<text:s/>tax</text:span><text:span text:style-name="T103_23">,<text:s/></text:span><text:span text:style-name="T103_24">building<text:s/>on<text:s/>work<text:s/>in<text:s/>Guinea,<text:s/>Uganda,<text:s/>and<text:s/>Kenya,<text:s/></text:span><text:span text:style-name="T103_25">and</text:span><text:span text:style-name="T103_26"><text:s/>a<text:s/>chapter<text:s/>for<text:s/>the<text:s/>Handbook<text:s/>of<text:s/>Research<text:s/>on<text:s/>Environmental<text:s/>Taxation.<text:s/>At<text:s/>least<text:s/></text:span><text:span text:style-name="T103_27">three</text:span><text:span text:style-name="T103_28"><text:s/>additional<text:s/>synthesis<text:s/>briefs<text:s/></text:span><text:span text:style-name="T103_29">should</text:span><text:span text:style-name="T103_30"><text:s/>be<text:s/>delivered<text:s/>to<text:s/>respond<text:s/>to<text:s/>pressing<text:s/>and<text:s/>emerging<text:s/>policy<text:s/>concerns</text:span><text:span text:style-name="T103_31">.<text:s/></text:span><text:span text:style-name="T103_32">Consideration<text:s/>is<text:s/>being<text:s/>given<text:s/>to<text:s/>1)<text:s/></text:span><text:span text:style-name="T103_33">taxpayer<text:s/>knowledge,<text:s/>complexity,<text:s/>and<text:s/>compliance<text:s/>costs,<text:s/>and<text:s/></text:span><text:span text:style-name="T103_34">2)<text:s/></text:span><text:span text:style-name="T103_35">the<text:s/>(misguided)<text:s/>trade-off<text:s/>between<text:s/>tax<text:s/>and<text:s/>growth.</text:span><text:span text:style-name="T103_36"><text:s/>Informed<text:s/>by<text:s/>the<text:s/>engagement<text:s/>plan</text:span><text:span text:style-name="T103_37"><text:s/>(R1)</text:span><text:span text:style-name="T103_38">,<text:s/></text:span><text:span text:style-name="T103_39">these<text:s/>synthesis<text:s/>outputs<text:s/>should<text:s/>be<text:s/>defined<text:s/>and<text:s/>agreed<text:s/>with<text:s/>FCDO</text:span><text:span text:style-name="T103_40">.</text:span><text:span text:style-name="T103_41"><text:s/>(ICTD</text:span><text:span text:style-name="T103_42"><text:s/>to<text:s/>deliver<text:s/></text:span><text:span text:style-name="T103_43">a<text:s/>plan<text:s/>for<text:s/></text:span><text:span text:style-name="T103_44">synthesis<text:s/>outputs</text:span><text:span text:style-name="T103_45">,<text:s/>October<text:s/>2026).</text:span></text:p>
      <text:p text:style-name="P104"/>
      <text:p text:style-name="P105"><text:span text:style-name="T105_1">[</text:span><text:span text:style-name="T105_2">R4</text:span><text:span text:style-name="T105_3">]</text:span><text:span text:style-name="T105_4"><text:s/></text:span><text:span text:style-name="T105_5">Plan<text:s/>holistic<text:s/>capacity<text:s/>building</text:span><text:span text:style-name="T105_6">,<text:s/>building<text:s/>on<text:s/></text:span><text:span text:style-name="T105_7">core<text:s/>capacity-building<text:s/>activities</text:span><text:span text:style-name="T105_8"><text:s/>and<text:s/>capture<text:s/>lessons</text:span><text:span text:style-name="T105_9">.</text:span><text:span text:style-name="T105_10"><text:s/></text:span><text:span text:style-name="T105_11">Learning<text:s/>from<text:s/></text:span><text:span text:style-name="T105_12">ICTD</text:span><text:span text:style-name="T105_13">’s<text:s/></text:span><text:span text:style-name="T105_14">partnership<text:s/>approach,<text:s/>which<text:s/></text:span><text:span text:style-name="T105_15">builds<text:s/>capacity<text:s/>through<text:s/></text:span><text:span text:style-name="T105_16">a<text:s/>combination<text:s/>of</text:span><text:span text:style-name="T105_17"><text:s/>formal<text:s/></text:span><text:span text:style-name="T105_18">training</text:span><text:span text:style-name="T105_19">,<text:s/>m</text:span><text:span text:style-name="T105_20">entorship,<text:s/>collaborative<text:s/>research<text:s/>and<text:s/>institutional<text:s/>engagement</text:span><text:span text:style-name="T105_21"><text:s/>and<text:s/>is<text:s/>complemented<text:s/>by<text:s/>peer-to-peer<text:s/>and<text:s/>regional<text:s/>discussion</text:span><text:span text:style-name="T105_22">,</text:span><text:span text:style-name="T105_23"><text:s/>should<text:s/>be<text:s/>captured.<text:s/>Similarly,<text:s/></text:span><text:span text:style-name="T105_24">ICTD<text:s/>should<text:s/>continue<text:s/>to<text:s/>track<text:s/></text:span><text:span text:style-name="T105_25">the<text:s/></text:span><text:span text:style-name="T105_26">outcomes<text:s/>of<text:s/>the<text:s/></text:span><text:span text:style-name="T105_27">next</text:span><text:span text:style-name="T105_28"><text:s/>cycle<text:s/>of<text:s/>the<text:s/>Research<text:s/>in<text:s/>Tax<text:s/>and<text:s/>Development<text:s/>course</text:span><text:span text:style-name="T105_29"><text:s/>and<text:s/>the<text:s/></text:span><text:span text:style-name="T105_30">outputs<text:s/>from</text:span><text:span text:style-name="T105_31"><text:s/>the<text:s/>current</text:span><text:span text:style-name="T105_32"><text:s/>PhD</text:span><text:span text:style-name="T105_33"><text:s/>cohort</text:span><text:span text:style-name="T105_34">.<text:s/></text:span><text:span text:style-name="T105_35">ICTD<text:s/>will<text:s/>deliver<text:s/>an<text:s/></text:span><text:span text:style-name="T105_36">update<text:s/>on<text:s/>plans<text:s/>to<text:s/>review<text:s/>the<text:s/>teaching<text:s/>offer<text:s/>of<text:s/>the<text:s/>ICTD<text:s/>in<text:s/>line<text:s/>with<text:s/>lessons<text:s/>learned</text:span><text:span text:style-name="T105_37">.<text:s/></text:span><text:span text:style-name="T105_38">These<text:s/>efforts<text:s/>will<text:s/>be<text:s/>important<text:s/></text:span><text:span text:style-name="T105_39">to<text:s/>underpin<text:s/>fundraising<text:s/>efforts,<text:s/>including<text:s/>for<text:s/>a<text:s/></text:span><text:span text:style-name="T105_40">new<text:s/>cohort<text:s/>of<text:s/>PhD<text:s/>students.</text:span><text:span text:style-name="T105_41"><text:s/>(ICTD</text:span><text:span text:style-name="T105_42">,<text:s/></text:span><text:span text:style-name="T105_43">October<text:s/>2026</text:span><text:span text:style-name="T105_44">)</text:span></text:p>
      <text:p text:style-name="P106"/>
      <text:p text:style-name="P107"><text:span text:style-name="T107_1">[</text:span><text:span text:style-name="T107_2">R</text:span><text:span text:style-name="T107_3">5</text:span><text:span text:style-name="T107_4">]</text:span><text:span text:style-name="T107_5"><text:s/></text:span><text:span text:style-name="T107_6">Strengthen<text:s/></text:span><text:span text:style-name="T107_7">ICTD’s<text:s/></text:span><text:span text:style-name="T107_8">financial<text:s/>sustainability</text:span><text:span text:style-name="T107_9">.</text:span><text:span text:style-name="T107_10"><text:s/></text:span><text:span text:style-name="T107_11">ICTD<text:s/>should<text:s/>build<text:s/>on<text:s/>the<text:s/>Fundraising<text:s/>Strategy<text:s/>finalised<text:s/>in<text:s/>November<text:s/>2025,<text:s/>which<text:s/>set<text:s/>out<text:s/>the<text:s/>programme’s<text:s/>value,<text:s/>its<text:s/>continued<text:s/>relevance<text:s/>in<text:s/>a<text:s/>reduced<text:s/>ODA<text:s/>context,<text:s/>and<text:s/>initial<text:s/>steps<text:s/>to<text:s/>diversify<text:s/>funding.<text:s/></text:span><text:span text:style-name="T107_12">I</text:span><text:span text:style-name="T107_13">CTD<text:s/>should<text:s/>further<text:s/>develop<text:s/>this<text:s/>work<text:s/>into<text:s/></text:span><text:span text:style-name="T107_14">a<text:s/>broader<text:s/>sustainability<text:s/>plan<text:s/>that<text:s/>considers<text:s/>a<text:s/>range<text:s/>of<text:s/>potential<text:s/>resource<text:s/>scenarios<text:s/>and<text:s/>corresponding<text:s/>operating<text:s/>models,<text:s/>alongside<text:s/>ongoing<text:s/>fundraising<text:s/>efforts.<text:s/>This<text:s/>should<text:s/>include<text:s/>assessing<text:s/>core<text:s/>resource<text:s/>requirements,<text:s/>identifying<text:s/>priorities<text:s/>for<text:s/>continued<text:s/>delivery,<text:s/>and<text:s/>setting<text:s/>out<text:s/>options<text:s/>to<text:s/>ensure<text:s/>that<text:s/>ICTD’s<text:s/>research<text:s/>and<text:s/>partnership<text:s/>model<text:s/>can<text:s/>be<text:s/>sustained<text:s/>over<text:s/>the<text:s/>medium<text:s/>term.</text:span><text:span text:style-name="T107_15"><text:s/></text:span><text:span text:style-name="T107_16">A<text:s/>Sustainability<text:s/>Plan<text:s/>should<text:s/>be<text:s/>prepared<text:s/>and<text:s/>shared<text:s/>with<text:s/>FCDO<text:s/>to<text:s/>support<text:s/>engagement<text:s/>and<text:s/>future<text:s/>planning.</text:span><text:span text:style-name="T107_17"><text:s/></text:span><text:span text:style-name="T107_18">(ICTD,<text:s/>by<text:s/></text:span><text:span text:style-name="T107_19">November<text:s/></text:span><text:span text:style-name="T107_20">2026)</text:span></text:p>
      <text:p text:style-name="P108"/>
      <text:h text:style-name="P109" text:outline-level="2"><text:span text:style-name="T109_1">B:<text:s/>THEORY<text:s/>OF<text:s/>CHANGE<text:s/>AND<text:s/>PROGRESS<text:s/>TOWARDS<text:s/>OUTCOMES<text:s/></text:span><text:span text:style-name="T109_2">[</text:span></text:h>
      <text:p text:style-name="P110"/>
      <text:p text:style-name="P111"><text:span text:style-name="T111_1">Summar</text:span><text:span text:style-name="T111_2">y<text:s/>of</text:span><text:span text:style-name="T111_3"><text:s/>the<text:s/>programme’s<text:s/></text:span><text:span text:style-name="T111_4"><text:a xlink:type="simple" xlink:href="https://fcogovuk.sharepoint.com/teams/prof/_layouts/15/Doc.aspx?OR=teams&amp;action=edit&amp;sourcedoc=%7bE730D961-222B-456A-A1B3-DE32308F404E%7d"><text:span text:style-name="T111_5">theory<text:s/>of<text:s/>change</text:span></text:a></text:span><text:span text:style-name="T111_6">,<text:s/>including<text:s/>any<text:s/>changes<text:s/>to<text:s/>outcome<text:s/>and<text:s/>impact<text:s/>indicators<text:s/>from<text:s/>the<text:s/>original<text:s/>business<text:s/>case.<text:s/></text:span></text:p>
      <text:p text:style-name="P112"/>
      <text:p text:style-name="P113"><text:span text:style-name="T113_1">The<text:s/>programme’s<text:s/>overall<text:s/>Theory<text:s/>of<text:s/>Change<text:s/>(</text:span><text:span text:style-name="T113_2">ToC</text:span><text:span text:style-name="T113_3">)<text:s/>and<text:s/>South<text:s/>Asia<text:s/></text:span><text:span text:style-name="T113_4">ToC</text:span><text:span text:style-name="T113_5"><text:s/>are<text:s/>shown<text:s/>below.<text:s/>These<text:s/>are<text:s/></text:span><text:span text:style-name="T113_6">assessed<text:s/>as<text:s/></text:span><text:span text:style-name="T113_7">still<text:s/>valid;<text:s/>the<text:s/>assumptions<text:s/>underlying<text:s/>these<text:s/></text:span><text:span text:style-name="T113_8">ToCs</text:span><text:span text:style-name="T113_9"><text:s/>remain<text:s/>relevant<text:s/>and<text:s/>the<text:s/>evidence<text:s/>produced,<text:s/>when<text:s/>disseminated<text:s/>to<text:s/>engaged<text:s/>policy<text:s/>makers<text:s/>and<text:s/>other<text:s/>stakeholders,<text:s/>is<text:s/>leading<text:s/>to<text:s/>clear<text:s/>impacts<text:s/>on<text:s/>the<text:s/>policy<text:s/>decisions<text:s/>of<text:s/>governments.</text:span><text:span text:style-name="T113_10"><text:s/></text:span></text:p>
      <text:p text:style-name="P114"><draw:frame svg:x="2.54cm" svg:y="0.457cm" svg:width="17.186cm" svg:height="11.028cm" draw:style-name="FR1" text:anchor-type="char" draw:z-index="0"><draw:image xlink:href="Pictures/image1.png" xlink:type="simple" xlink:show="embed" xlink:actuate="onLoad"/><svg:desc>A diagram with text and arrows

Description automatically generated</svg:desc></draw:frame></text:p>
      <text:p text:style-name="P115"/>
      <text:p text:style-name="P116"><draw:frame svg:x="0cm" svg:y="0.457cm" svg:width="16.526cm" svg:height="8.578cm" draw:style-name="FR2" text:anchor-type="char" draw:z-index="1"><draw:image xlink:href="Pictures/image2.png" xlink:type="simple" xlink:show="embed" xlink:actuate="onLoad"/></draw:frame></text:p>
      <text:p text:style-name="P117"><text:span text:style-name="T117_1">The<text:s/>South<text:s/>Asia<text:s/></text:span><text:span text:style-name="T117_2">ToC</text:span><text:span text:style-name="T117_3"><text:s/>was<text:s/>unchanged<text:s/>during<text:s/>the<text:s/>reporting<text:s/>period<text:s/>and<text:s/>continues<text:s/>to<text:s/>be<text:s/>focused<text:s/>on<text:s/>developing<text:s/>key<text:s/>relationships<text:s/>in<text:s/>the<text:s/>region,<text:s/>alongside<text:s/>projects<text:s/>of<text:s/>specific<text:s/>strategic<text:s/>opportunity.</text:span></text:p>
      <text:p text:style-name="P118"/>
      <text:p text:style-name="P119"><text:span text:style-name="T119_1">W</text:span><text:span text:style-name="T119_2">here<text:s/>the<text:s/>programme<text:s/>is<text:s/>on/off<text:s/>track<text:s/>to<text:s/>contribute<text:s/>to<text:s/>the<text:s/>expected<text:s/>outcomes<text:s/>and<text:s/>impact.<text:s/></text:span></text:p>
      <text:p text:style-name="P120"/>
      <text:p text:style-name="P121"><text:span text:style-name="T121_1">Details<text:s/>of<text:s/>progress<text:s/>at<text:s/>Impact<text:s/>and<text:s/>Outcome<text:s/>level<text:s/>are<text:s/>set<text:s/>out<text:s/>in<text:s/>Table<text:s/>2<text:s/>and<text:s/>the<text:s/>narrative<text:s/>below.</text:span></text:p>
      <text:p text:style-name="P122"/>
      <text:p text:style-name="P123"><text:span text:style-name="T123_1">ICTD<text:s/>is<text:s/>on<text:s/>track<text:s/>to<text:s/>contribute<text:s/>to<text:s/>the<text:s/>expected<text:s/>outcomes<text:s/>and<text:s/>impact<text:s/>of<text:s/>the<text:s/>grant.<text:s/>Evidence<text:s/>from<text:s/>the<text:s/>reporting<text:s/>period<text:s/>shows<text:s/>that<text:s/>ICTD<text:s/>research<text:s/>is<text:s/>being<text:s/>used<text:s/>by<text:s/>governments,<text:s/>international<text:s/>organisations<text:s/>and<text:s/>other<text:s/>stakeholders,<text:s/>with<text:s/>examples<text:s/>of<text:s/>uptake<text:s/>in<text:s/>both<text:s/>policy<text:s/>debates<text:s/>and<text:s/>administrative<text:s/>practice.<text:s/>This<text:s/>reflects<text:s/>the<text:s/>programme’s<text:s/>continued<text:s/>strength<text:s/>in<text:s/>combining<text:s/>high-quality<text:s/>research<text:s/>with<text:s/>long-term<text:s/>partnerships<text:s/>and<text:s/>targeted<text:s/>engagement.</text:span></text:p>
      <text:p text:style-name="P124"/>
      <text:p text:style-name="P125"><text:span text:style-name="T125_1">Impact</text:span></text:p>
      <text:p text:style-name="P126"/>
      <table:table table:style-name="Table4">
        <table:table-column table:style-name="Column15"/>
        <table:table-column table:style-name="Column16"/>
        <table:table-column table:style-name="Column17"/>
        <table:table-row table:style-name="Row9">
          <table:table-cell table:style-name="Cell38">
            <text:p text:style-name="P127"><text:span text:style-name="T127_1">Indicator<text:s/></text:span></text:p>
          </table:table-cell>
          <table:table-cell table:style-name="Cell39">
            <text:p text:style-name="P128"><text:span text:style-name="T128_1">Milestone<text:s/></text:span></text:p>
          </table:table-cell>
          <table:table-cell table:style-name="Cell40">
            <text:p text:style-name="P129"><text:span text:style-name="T129_1">Progress<text:s/></text:span></text:p>
          </table:table-cell>
        </table:table-row>
        <table:table-row table:style-name="Row10">
          <table:table-cell table:style-name="Cell41" table:number-columns-spanned="3">
            <text:p text:style-name="P130"><text:span text:style-name="T130_1">Impact:<text:s/></text:span><text:span text:style-name="T130_2">Improved<text:s/>developing<text:s/>country<text:s/>tax<text:s/>systems<text:s/>that<text:s/>support<text:s/>pro-poor<text:s/>economic<text:s/>growth,<text:s/>advance<text:s/>equity<text:s/>for<text:s/>poor<text:s/>people,<text:s/>increase<text:s/>revenue,<text:s/>and<text:s/>improve<text:s/>accountability</text:span></text:p>
          </table:table-cell>
          <table:covered-table-cell/>
          <table:covered-table-cell/>
        </table:table-row>
        <table:table-row table:style-name="Row11">
          <table:table-cell table:style-name="Cell42">
            <text:p text:style-name="P131"><text:span text:style-name="T131_1">Indicator<text:s/>1:<text:s/></text:span><text:span text:style-name="T131_2">Number<text:s/>of<text:s/>Impact<text:s/>Stories<text:s/>describing<text:s/>how<text:s/>ICTD<text:s/>research,<text:s/>capacity<text:s/>building,<text:s/>and<text:s/>policy<text:s/>engagement<text:s/>activities<text:s/>have<text:s/>contributed<text:s/>to<text:s/>increased<text:s/>efficiency<text:s/>in<text:s/>revenue<text:s/>administration,<text:s/>increased<text:s/>tax<text:s/>collection,<text:s/>enhanced<text:s/>equity<text:s/>in<text:s/>tax<text:s/>systems,<text:s/>or<text:s/>strengthened<text:s/>accountability.</text:span></text:p>
          </table:table-cell>
          <table:table-cell table:style-name="Cell43">
            <text:p text:style-name="P132"><text:span text:style-name="T132_1"><text:s/></text:span></text:p>
            <text:p text:style-name="P133"/>
            <text:p text:style-name="P134"><text:span text:style-name="T134_1">1</text:span></text:p>
          </table:table-cell>
          <table:table-cell table:style-name="Cell44">
            <text:p text:style-name="P135"><text:span text:style-name="T135_1">Moderately<text:s/>exceeded:<text:s/></text:span></text:p>
            <text:p text:style-name="P136"><text:span text:style-name="T136_1">2</text:span></text:p>
          </table:table-cell>
        </table:table-row>
      </table:table>
      <text:p text:style-name="P137"/>
      <text:p text:style-name="P138"><text:span text:style-name="T138_1">The<text:s/>programme<text:s/>is<text:s/>on<text:s/>track<text:s/>to<text:s/>meet<text:s/>its<text:s/>impact<text:s/>with<text:s/>ICTD<text:s/>playing<text:s/>an<text:s/>important<text:s/>role<text:s/>in<text:s/>shaping<text:s/>tax<text:s/>policy<text:s/>direction.<text:s/></text:span><text:span text:style-name="T138_2">The<text:s/>impact<text:s/>indicator<text:s/>was<text:s/>exceeded<text:s/>during<text:s/>the<text:s/>reporting<text:s/>period.<text:s/>The<text:s/>annual<text:s/>review<text:s/>records<text:s/>two<text:s/>impact<text:s/>stories<text:s/>for<text:s/>this<text:s/>period,<text:s/>contributing<text:s/>to<text:s/></text:span><text:span text:style-name="T138_3">a</text:span><text:span text:style-name="T138_4"><text:s/>cumulative<text:s/></text:span><text:span text:style-name="T138_5">total</text:span><text:span text:style-name="T138_6"><text:s/>of<text:s/>9<text:s/>against<text:s/>a<text:s/>target<text:s/>of<text:s/>8.<text:s/>These<text:s/>stories<text:s/>demonstrate<text:s/>ICTD’s<text:s/>contribution<text:s/>to</text:span><text:span text:style-name="T138_7"><text:s/>both</text:span><text:span text:style-name="T138_8"><text:s/>global<text:s/>policy<text:s/>commitments<text:s/>and<text:s/>to<text:s/>concrete<text:s/>country-level<text:s/>reform.</text:span></text:p>
      <text:p text:style-name="P139"/>
      <text:p text:style-name="P140"><text:span text:style-name="T140_1">Impact<text:s/>Story<text:s/>1:<text:s/>UK<text:s/>tax<text:s/>experts<text:s/>shape<text:s/>global<text:s/>commitments<text:s/>on<text:s/>equitable<text:s/>taxation</text:span><text:span text:style-name="T140_2"><text:s/></text:span></text:p>
      <text:p text:style-name="P141"><text:span text:style-name="T141_1">As<text:s/>countries<text:s/>face<text:s/>growing<text:s/>fiscal<text:s/>pressures,<text:s/>many<text:s/>have<text:s/>sought<text:s/>to<text:s/>raise<text:s/>revenues<text:s/>by<text:s/>more<text:s/>aggressively<text:s/>taxing<text:s/>informal<text:s/>economies.</text:span><text:span text:style-name="T141_2"><text:s/></text:span><text:span text:style-name="T141_3">I</text:span><text:span text:style-name="T141_4">CTD<text:s/>used</text:span><text:span text:style-name="T141_5"><text:s/>comparative,<text:s/>mixed-methods<text:s/>research<text:s/>across<text:s/>multiple<text:s/>countries,<text:s/>combining<text:s/>administrative<text:s/>and<text:s/>survey<text:s/>data<text:s/>with<text:s/>firm-<text:s/>and<text:s/>worker-level<text:s/>surveys,<text:s/>and<text:s/>qualitative<text:s/>fieldwork<text:s/>to<text:s/>assess<text:s/>both<text:s/>revenue<text:s/>outcomes<text:s/>and<text:s/>distributional<text:s/>impacts.</text:span><text:span text:style-name="T141_6"><text:s/>The<text:s/>research<text:s/>demonstrated</text:span><text:span text:style-name="T141_7"><text:s/></text:span><text:span text:style-name="T141_8">that<text:s/>commonly<text:s/>used<text:s/>approaches<text:s/>to<text:s/>taxing<text:s/>informal<text:s/>economies<text:s/>typically<text:s/>generate<text:s/>only<text:s/>modest<text:s/>additional<text:s/>revenues<text:s/>relative<text:s/>to<text:s/>overall<text:s/>domestic<text:s/>tax<text:s/>intake,<text:s/>while<text:s/>often<text:s/>involving<text:s/>high<text:s/>collection<text:s/>costs<text:s/>and<text:s/>adverse<text:s/>distributional<text:s/>effects.</text:span></text:p>
      <text:p text:style-name="P142"/>
      <text:p text:style-name="P143"><text:span text:style-name="T143_1">During<text:s/>negotiations<text:s/>for<text:s/>the<text:s/>Fourth<text:s/>International<text:s/>Conference<text:s/>on<text:s/>Financing<text:s/>for<text:s/>Development<text:s/>(FfD4),<text:s/>ICTD<text:s/>drew<text:s/>on<text:s/>this<text:s/>evidence<text:s/>to<text:s/>engage<text:s/>with<text:s/>country<text:s/>delegations<text:s/>and<text:s/>multilateral<text:s/>stakeholders,<text:s/>providing<text:s/>practical<text:s/>analysis<text:s/>and<text:s/>draft<text:s/>text<text:s/>to<text:s/>inform<text:s/>discussions.<text:s/></text:span><text:span text:style-name="T143_2">These<text:s/>included<text:s/>proposals</text:span><text:span text:style-name="T143_3"><text:s/>emphasising<text:s/>the<text:s/>need<text:s/>for<text:s/>more<text:s/>socially<text:s/>inclusive<text:s/>approaches<text:s/>to<text:s/>taxing<text:s/>informal<text:s/>economies,<text:s/>with<text:s/>a<text:s/>greater<text:s/>focus<text:s/>on<text:s/>undeclared<text:s/>income<text:s/>and<text:s/>wealth.<text:s/>Elements<text:s/>of<text:s/>this<text:s/>framing<text:s/>were<text:s/>reflected<text:s/>in<text:s/>the<text:s/></text:span><text:span text:style-name="T143_4">final<text:s/>outcome</text:span><text:span text:style-name="T143_5"><text:s/>document,<text:s/>following<text:s/>sustained<text:s/>engagement<text:s/>during<text:s/>the<text:s/>FfD4<text:s/>preparatory<text:s/>process<text:s/>and<text:s/>at<text:s/>related<text:s/>forums,<text:s/>including<text:s/>the<text:s/>World<text:s/>Bank/IMF<text:s/>Annual<text:s/>Meetings.</text:span></text:p>
      <text:p text:style-name="P144"/>
      <text:p text:style-name="P145"><text:span text:style-name="T145_1">ICTD<text:s/>also<text:s/>contributed<text:s/>to<text:s/>discussions<text:s/>on<text:s/>reforming<text:s/>tax<text:s/>expenditures,<text:s/>highlighting<text:s/>their<text:s/>role<text:s/>in<text:s/>broadening<text:s/>the<text:s/>tax<text:s/>base<text:s/>in<text:s/>a<text:s/>more<text:s/>efficient<text:s/>and<text:s/>equitable<text:s/>way.<text:s/></text:span><text:span text:style-name="T145_2">ICTD<text:s/>co-f</text:span><text:span text:style-name="T145_3">ounded<text:s/></text:span><text:span text:style-name="T145_4"><text:a xlink:type="simple" xlink:href="https://www.ictd.ac/news/new-coalition-to-drive-reform-on-tax-expenditures-launches-at-ffd4-in-seville/"><text:span text:style-name="T145_5">the<text:s/>Coalition<text:s/>on<text:s/>Tax<text:s/>Expenditure<text:s/>Reform</text:span></text:a></text:span><text:span text:style-name="T145_6"><text:s/></text:span><text:span text:style-name="T145_7">(COATE),<text:s/></text:span><text:span text:style-name="T145_8">which<text:s/>has<text:s/>been<text:s/>joined<text:s/>by<text:s/>eight<text:s/>countries,<text:s/>including<text:s/>the<text:s/>UK.<text:s/>This<text:s/>coalition<text:s/></text:span><text:span text:style-name="T145_9">enhanced<text:s/>advocacy<text:s/>for<text:s/>language<text:s/>on<text:s/>tax<text:s/>expenditure<text:s/>to<text:s/>be<text:s/>included<text:s/>in<text:s/>the<text:s/>final<text:s/>document.<text:s/></text:span></text:p>
      <text:p text:style-name="P146"/>
      <text:p text:style-name="P147"><text:span text:style-name="T147_1">FfD4<text:s/>commitments<text:s/>are<text:s/>expected<text:s/>to<text:s/>shape<text:s/>donor<text:s/>programming<text:s/>and<text:s/>multilateral<text:s/>advice<text:s/>on<text:s/>domestic<text:s/>revenue<text:s/>mobilisation<text:s/>in<text:s/>the<text:s/>years<text:s/>ahead.<text:s/>ICTD’s<text:s/>contribution<text:s/>has<text:s/>helped<text:s/>ensure<text:s/>that<text:s/>these<text:s/>discussions<text:s/>are<text:s/>informed<text:s/>by<text:s/>robust<text:s/>evidence<text:s/>on<text:s/>equitable<text:s/>and<text:s/>efficient<text:s/>tax<text:s/>reform.<text:s/>The<text:s/>programme’s<text:s/>visible<text:s/>engagement<text:s/>in<text:s/>these<text:s/>processes<text:s/>has<text:s/>also<text:s/>contributed<text:s/>to<text:s/>the<text:s/>positioning<text:s/>of<text:s/>the<text:s/>UK<text:s/>as<text:s/>a<text:s/>credible<text:s/>and<text:s/>influential<text:s/>partner<text:s/>in<text:s/>tax<text:s/>policy<text:s/>reform.</text:span></text:p>
      <text:p text:style-name="P148"/>
      <text:p text:style-name="P149"><text:span text:style-name="T149_1">Impact<text:s/>story<text:s/>2:<text:s/></text:span><text:span text:style-name="T149_2">Boosting<text:s/>revenue<text:s/>with<text:s/>fairer<text:s/>property<text:s/>taxation<text:s/>in<text:s/>Pakistan</text:span></text:p>
      <text:p text:style-name="P150"><text:span text:style-name="T150_1">In<text:s/>Pakistan,<text:s/>outdated<text:s/>property<text:s/>tax<text:s/>systems<text:s/>have<text:s/>long<text:s/>produced<text:s/>low<text:s/>revenues<text:s/>and<text:s/>inequitable<text:s/>tax<text:s/>burdens,<text:s/>with<text:s/>lower-value<text:s/>properties<text:s/>often<text:s/>bearing<text:s/>a<text:s/>disproportionate<text:s/>share<text:s/>of<text:s/>taxation.</text:span><text:span text:style-name="T150_2"><text:s/></text:span><text:span text:style-name="T150_3">ICTD<text:s/>research<text:s/>contributed<text:s/>to<text:s/>a<text:s/>reform<text:s/>in<text:s/>Punjab,<text:s/>Pakistan’s<text:s/>most<text:s/>populous<text:s/>province,<text:s/>supporting<text:s/>a<text:s/>shift<text:s/>from<text:s/>a<text:s/>rental<text:s/>value-based<text:s/>system<text:s/>to<text:s/>a<text:s/>capital<text:s/>value-based<text:s/>approach.<text:s/>Rental<text:s/>value<text:s/>assessments<text:s/>placed<text:s/>a<text:s/>higher<text:s/>burden<text:s/>on<text:s/>lower-value<text:s/>properties,<text:s/>while<text:s/>under-taxing<text:s/>higher-value<text:s/>assets.<text:s/>Through<text:s/>surveys<text:s/>of<text:s/>12,000<text:s/>properties<text:s/>and<text:s/>modelling<text:s/>of<text:s/>approximately<text:s/>800,000<text:s/>properties<text:s/>in<text:s/>Lahore,<text:s/>ICTD-supported<text:s/>research<text:s/>demonstrated<text:s/>the<text:s/>scale<text:s/>of<text:s/>revenue<text:s/>leakage<text:s/>under<text:s/>the<text:s/>existing<text:s/>system<text:s/>and<text:s/>the<text:s/>feasibility<text:s/>of<text:s/>more<text:s/>accurate<text:s/>and<text:s/>scalable<text:s/>valuation<text:s/>methods.</text:span></text:p>
      <text:p text:style-name="P151"/>
      <text:p text:style-name="P152"><text:span text:style-name="T152_1">A<text:s/>complementary<text:s/>strand<text:s/>of<text:s/>research<text:s/>examined<text:s/>political<text:s/>economy<text:s/>dynamics<text:s/>and<text:s/>public<text:s/>attitudes,<text:s/>identifying<text:s/>strong<text:s/>support<text:s/>for<text:s/>progressive<text:s/>property<text:s/>taxation<text:s/>alongside<text:s/>potential<text:s/>areas<text:s/>of<text:s/>bureaucratic<text:s/>resistance.<text:s/>These<text:s/>findings<text:s/>were<text:s/>used<text:s/>by<text:s/>provincial<text:s/>authorities<text:s/>to<text:s/>inform<text:s/>the<text:s/>design<text:s/>of<text:s/></text:span><text:span text:style-name="T152_2"><text:a xlink:type="simple" xlink:href="https://www.brecorder.com/news/40344489/property-tax-to-be-determined-on-dc-value"><text:span text:style-name="T152_3">the<text:s/>new<text:s/>tax<text:s/>schedule</text:span></text:a></text:span><text:span text:style-name="T152_4">,<text:s/>including<text:s/>through<text:s/>engagement<text:s/>with<text:s/>decision-making<text:s/>bodies.</text:span></text:p>
      <text:p text:style-name="P153"/>
      <text:p text:style-name="P154"><text:span text:style-name="T154_1">The<text:s/>reform<text:s/>is<text:s/>expected<text:s/>to<text:s/>increase<text:s/>revenue<text:s/>significantly<text:s/>while<text:s/>improving<text:s/>equity.<text:s/>Estimates<text:s/>suggest<text:s/>that<text:s/>the<text:s/>new<text:s/>system<text:s/>could<text:s/>generate<text:s/>an<text:s/>additional<text:s/>£7.7<text:s/>million<text:s/>annually<text:s/>in<text:s/>Lahore<text:s/>alone</text:span><text:span text:style-name="T154_2">,<text:s/></text:span><text:span text:style-name="T154_3">an<text:s/>increase<text:s/>of<text:s/>close<text:s/>to<text:s/>50<text:s/>per<text:s/>cent<text:s/>compared<text:s/>to<text:s/>the<text:s/>previous<text:s/>regime.</text:span></text:p>
      <text:p text:style-name="P155"/>
      <text:p text:style-name="P156"><text:span text:style-name="T156_1">With<text:s/>a<text:s/>total<text:s/>ICTD<text:s/>grant<text:s/>of<text:s/>approximately<text:s/>£202,000,<text:s/>this<text:s/>represents<text:s/>an<text:s/>indicative<text:s/>return<text:s/>of<text:s/>around<text:s/>£37<text:s/>in<text:s/>additional<text:s/>revenue<text:s/>for<text:s/>every<text:s/>£1<text:s/>invested,<text:s/>while<text:s/>also<text:s/>supporting<text:s/>improvements<text:s/>in<text:s/>fairness<text:s/>and<text:s/>public<text:s/>acceptance</text:span><text:span text:style-name="T156_2">,<text:s/></text:span><text:span text:style-name="T156_3">critical<text:s/>conditions<text:s/>for<text:s/>sustainable<text:s/>tax<text:s/>reform.</text:span></text:p>
      <text:p text:style-name="P157"/>
      <text:p text:style-name="P158"><text:span text:style-name="T158_1">Outcomes</text:span></text:p>
      <text:p text:style-name="P159"/>
      <table:table table:style-name="Table5">
        <table:table-column table:style-name="Column18"/>
        <table:table-column table:style-name="Column19"/>
        <table:table-column table:style-name="Column20"/>
        <table:table-row table:style-name="Row12">
          <table:table-cell table:style-name="Cell45">
            <text:p text:style-name="P160"><text:span text:style-name="T160_1">Indicator<text:s/></text:span></text:p>
          </table:table-cell>
          <table:table-cell table:style-name="Cell46">
            <text:p text:style-name="P161"><text:span text:style-name="T161_1">Milestone<text:s/></text:span></text:p>
          </table:table-cell>
          <table:table-cell table:style-name="Cell47">
            <text:p text:style-name="P162"><text:span text:style-name="T162_1">Progress<text:s/></text:span></text:p>
          </table:table-cell>
        </table:table-row>
        <table:table-row table:style-name="Row13">
          <table:table-cell table:style-name="Cell48" table:number-columns-spanned="3">
            <text:p text:style-name="P163"><text:span text:style-name="T163_1">Outcome:<text:s/></text:span><text:span text:style-name="T163_2">High<text:s/>quality<text:s/>evidence<text:s/>is<text:s/>accessed<text:s/>by<text:s/>governments<text:s/>of<text:s/>developing<text:s/>countries<text:s/>and<text:s/>other<text:s/>stakeholders<text:s/>including<text:s/></text:span><text:span text:style-name="T163_3">FCDO</text:span><text:span text:style-name="T163_4"><text:s/>and<text:s/>other<text:s/>donors,<text:s/>multilaterals,<text:s/>&amp;<text:s/>civil<text:s/>society<text:s/>organisations,<text:s/>who<text:s/>then<text:s/>modify<text:s/>their<text:s/>practices,<text:s/>policies<text:s/>or<text:s/>programmes</text:span></text:p>
          </table:table-cell>
          <table:covered-table-cell/>
          <table:covered-table-cell/>
        </table:table-row>
        <table:table-row table:style-name="Row14">
          <table:table-cell table:style-name="Cell49">
            <text:p text:style-name="P164"><text:span text:style-name="T164_1">Indicator<text:s/>1:<text:s/></text:span><text:span text:style-name="T164_2">Changes<text:s/>to<text:s/>tax<text:s/>policy<text:s/>or<text:s/>administrative<text:s/>practices<text:s/>are<text:s/>made<text:s/>or<text:s/>seriously<text:s/>debated<text:s/></text:span><text:span text:style-name="T164_3">on<text:s/>the<text:s/>basis<text:s/>of</text:span><text:span text:style-name="T164_4"><text:s/>evidence<text:s/>from<text:s/>ICTD<text:s/>research,<text:s/>which<text:s/>increase<text:s/>equity,<text:s/>effectiveness<text:s/>or<text:s/>accountability.</text:span></text:p>
          </table:table-cell>
          <table:table-cell table:style-name="Cell50">
            <text:p text:style-name="P165"><text:span text:style-name="T165_1"><text:s/></text:span></text:p>
            <text:p text:style-name="P166"><text:span text:style-name="T166_1">2</text:span></text:p>
          </table:table-cell>
          <table:table-cell table:style-name="Cell51">
            <text:p text:style-name="P167"><text:span text:style-name="T167_1">Met.</text:span></text:p>
            <text:p text:style-name="P168"><text:span text:style-name="T168_1">2</text:span></text:p>
          </table:table-cell>
        </table:table-row>
        <table:table-row table:style-name="Row15">
          <table:table-cell table:style-name="Cell52">
            <text:p text:style-name="P169"><text:span text:style-name="T169_1">Indicator<text:s/>2:<text:s/></text:span><text:span text:style-name="T169_2">Number<text:s/>of<text:s/></text:span><text:span text:style-name="T169_3">high<text:s/>level</text:span><text:span text:style-name="T169_4"><text:s/>policy<text:s/>documents<text:s/>and<text:s/>reports<text:s/>in<text:s/>the<text:s/>last<text:s/>year<text:s/>(by<text:s/>international<text:s/>financial<text:s/>institutions,<text:s/>intergovernmental<text:s/>organisations,<text:s/>international<text:s/>NGOs,<text:s/>aid<text:s/>agencies,<text:s/>etc.)<text:s/>that<text:s/>cite<text:s/>ICTD<text:s/>research<text:s/>(annual).</text:span></text:p>
          </table:table-cell>
          <table:table-cell table:style-name="Cell53">
            <text:p text:style-name="P170"><text:span text:style-name="T170_1"><text:s/></text:span></text:p>
            <text:p text:style-name="P171"/>
            <text:p text:style-name="P172"><text:span text:style-name="T172_1">29</text:span></text:p>
          </table:table-cell>
          <table:table-cell table:style-name="Cell54">
            <text:p text:style-name="P173"><text:span text:style-name="T173_1">Moderately<text:s/>exceeded.</text:span></text:p>
            <text:p text:style-name="P174"><text:span text:style-name="T174_1">32</text:span></text:p>
          </table:table-cell>
        </table:table-row>
      </table:table>
      <text:p text:style-name="P175"/>
      <text:p text:style-name="P176"><text:span text:style-name="T176_1">Outcome<text:s/>Indicator<text:s/>1<text:s/>was<text:s/>met,<text:s/>with<text:s/>two<text:s/>cases<text:s/>where<text:s/>ICTD<text:s/>evidence<text:s/>informed<text:s/>policy<text:s/>or<text:s/>administrative<text:s/>reform.<text:s/>Outcome<text:s/>Indicator<text:s/>2<text:s/>was<text:s/>moderately<text:s/>exceeded,<text:s/>with<text:s/>32<text:s/>citations<text:s/>against<text:s/>a<text:s/>target<text:s/>of<text:s/>29<text:s/>in<text:s/>high-level<text:s/>policy<text:s/>documents.</text:span></text:p>
      <text:p text:style-name="P177"/>
      <text:p text:style-name="P178"><text:span text:style-name="T178_1">Outcome<text:s/>Story<text:s/>1</text:span><text:span text:style-name="T178_2">:<text:s/></text:span><text:span text:style-name="T178_3">Uganda’s<text:s/>proposed<text:s/>new<text:s/>ombudsman<text:s/>to<text:s/>restore<text:s/>trust<text:s/>in<text:s/>tax<text:s/>system</text:span></text:p>
      <text:p text:style-name="P179"><text:span text:style-name="T179_1">A<text:s/>steady<text:s/></text:span><text:span text:style-name="T179_2"><text:a xlink:type="simple" xlink:href="https://observer.ug/business/not-a-threat-but-a-test-inside-ugandas-new-tax-reality/"><text:span text:style-name="T179_3">increase<text:s/>in<text:s/>tax<text:s/>disputes</text:span></text:a></text:span><text:span text:style-name="T179_4"><text:s/>alongside<text:s/>widespread<text:s/></text:span><text:span text:style-name="T179_5"><text:a xlink:type="simple" xlink:href="https://www.voaafrica.com/a/tax-protest-shuts-down-businesses-across-uganda-/7573400.html"><text:span text:style-name="T179_6">protests<text:s/>and<text:s/>strikes</text:span></text:a></text:span><text:span text:style-name="T179_7"><text:s/>in<text:s/>Uganda<text:s/></text:span><text:span text:style-name="T179_8">has<text:s/>highlighted<text:s/>the<text:s/>need<text:s/>to<text:s/>strengthen<text:s/>confidence<text:s/>in<text:s/>the<text:s/>integrity<text:s/>of<text:s/>Uganda’s<text:s/>tax<text:s/>system</text:span><text:span text:style-name="T179_9">.<text:s/>Independent<text:s/>taxpayer<text:s/>ombudsmen,<text:s/>who<text:s/>investigate<text:s/>and<text:s/>resolve<text:s/>complaints,<text:s/>have<text:s/>been<text:s/>adopted<text:s/>in<text:s/>other<text:s/>countries<text:s/>to<text:s/>address<text:s/>such<text:s/>challenges.<text:s/>Uganda<text:s/>is<text:s/></text:span><text:span text:style-name="T179_10">now<text:s/>considering<text:s/>the<text:s/>introduction<text:s/>of<text:s/>such<text:s/>a<text:s/>mechanism,<text:s/>with<text:s/>ICTD<text:s/>research<text:s/>contributing<text:s/>to<text:s/>the<text:s/>development<text:s/>of<text:s/>proposals</text:span><text:span text:style-name="T179_11">.<text:s/></text:span></text:p>
      <text:p text:style-name="P180"/>
      <text:p text:style-name="P181"><text:span text:style-name="T181_1">In<text:s/>2023,<text:s/>ICTD<text:s/>worked<text:s/>with<text:s/>a<text:s/>Ugandan<text:s/>researcher<text:s/>to<text:s/></text:span><text:span text:style-name="T181_2"><text:a xlink:type="simple" xlink:href="https://opendocs.ids.ac.uk/articles/report/Towards_an_Effective_Taxpayer_Complaint_Handling_Mechanism_The_Case_for_a_Tax_Ombudsman_in_Uganda/26434804?file=48184234"><text:span text:style-name="T181_3">publish<text:s/>a<text:s/>study</text:span></text:a></text:span><text:span text:style-name="T181_4"><text:s/>o</text:span><text:span text:style-name="T181_5">n</text:span><text:span text:style-name="T181_6"><text:s/>international<text:s/>best<text:s/>practice<text:s/></text:span><text:span text:style-name="T181_7">i</text:span><text:span text:style-name="T181_8">n<text:s/>taxpayer<text:s/>complaint<text:s/>mechanisms,<text:s/>including<text:s/>recommendations<text:s/></text:span><text:span text:style-name="T181_9">tailored<text:s/></text:span><text:span text:style-name="T181_10">to</text:span><text:span text:style-name="T181_11"><text:s/>the</text:span><text:span text:style-name="T181_12"><text:s/>Uganda<text:s/>context.<text:s/>The<text:s/></text:span><text:span text:style-name="T181_13"><text:a xlink:type="simple" xlink:href="https://www.ictd.ac/people/solomon-rukundo/"><text:span text:style-name="T181_14">study’s<text:s/>author</text:span></text:a></text:span><text:span text:style-name="T181_15"><text:s/>has<text:s/>since<text:s/>taken<text:s/>up<text:s/>a<text:s/>role<text:s/>within<text:s/></text:span><text:span text:style-name="T181_16">the</text:span><text:span text:style-name="T181_17"><text:s/>Ministry<text:s/>of<text:s/>Finance<text:s/>and<text:s/>was<text:s/>invited<text:s/>by<text:s/>senior<text:s/>management<text:s/>to<text:s/></text:span><text:span text:style-name="T181_18">further<text:s/></text:span><text:span text:style-name="T181_19">develop<text:s/></text:span><text:span text:style-name="T181_20">the</text:span><text:span text:style-name="T181_21"><text:s/>research<text:s/>into<text:s/>a<text:s/>proposal<text:s/>for<text:s/>implementation.</text:span><text:span text:style-name="T181_22"><text:s/>Following<text:s/></text:span><text:span text:style-name="T181_23"><text:s/></text:span><text:span text:style-name="T181_24"><text:a xlink:type="simple" xlink:href="https://x.com/TaxHubUG/status/1930156148419678292"><text:span text:style-name="T181_25">consultations</text:span></text:a></text:span><text:span text:style-name="T181_26"><text:s/></text:span><text:span text:style-name="T181_27">with<text:s/>key<text:s/>stakeholders</text:span><text:span text:style-name="T181_28">,<text:s/></text:span><text:span text:style-name="T181_29">announcement<text:s/>of<text:s/>the<text:s/>ombudsman</text:span><text:span text:style-name="T181_30"><text:s/>is<text:s/>expected<text:s/>as<text:s/>part<text:s/>of<text:s/>the<text:s/>2026<text:s/>Budget<text:s/>process</text:span><text:span text:style-name="T181_31">.</text:span><text:span text:style-name="T181_32"><text:s/></text:span></text:p>
      <text:p text:style-name="P182"/>
      <text:p text:style-name="P183"><text:span text:style-name="T183_1">Once<text:s/>established,<text:s/></text:span><text:span text:style-name="T183_2">the<text:s/>ombudsman<text:s/>would<text:s/>provide<text:s/>taxpayers<text:s/>with<text:s/>an<text:s/>independent<text:s/>channel<text:s/>to<text:s/>resolve<text:s/>disputes,<text:s/>with<text:s/>the<text:s/>potential<text:s/>to<text:s/>strengthen<text:s/>accountability<text:s/>while<text:s/>reducing<text:s/>reliance<text:s/>on<text:s/>enforcement-led<text:s/>approaches.</text:span><text:span text:style-name="T183_3"><text:s/>By<text:s/>embedding<text:s/>evidence-based<text:s/>design<text:s/>at<text:s/>the<text:s/>outset,<text:s/>the<text:s/>reform<text:s/>increases<text:s/>the<text:s/>likelihood<text:s/>that<text:s/>Uganda’s<text:s/>tax<text:s/>system<text:s/>can<text:s/>raise<text:s/>revenue<text:s/>without<text:s/>exacerbating<text:s/>social<text:s/>and<text:s/>political<text:s/>tensions.</text:span></text:p>
      <text:p text:style-name="P184"/>
      <text:p text:style-name="P185"><text:span text:style-name="T185_1">Outcome<text:s/>Story<text:s/>2:</text:span><text:span text:style-name="T185_2"><text:s/></text:span><text:span text:style-name="T185_3">ICTD<text:s/>evidence<text:s/>unlocks<text:s/>reform<text:s/>and<text:s/>improves<text:s/>taxpayer<text:s/>services<text:s/>in<text:s/>Rwanda</text:span></text:p>
      <text:p text:style-name="P186"><text:span text:style-name="T186_1">Despite<text:s/>strong<text:s/>administrative<text:s/>performance,<text:s/>many<text:s/>Rwandan<text:s/>businesses<text:s/>reported<text:s/>poor<text:s/>experiences<text:s/>with<text:s/>tax<text:s/>officials,<text:s/>undermining<text:s/>trust<text:s/>and<text:s/>compliance.<text:s/></text:span><text:span text:style-name="T186_2">ICTD<text:s/>research<text:s/>examining<text:s/></text:span><text:span text:style-name="T186_3"><text:a xlink:type="simple" xlink:href="https://www.ictd.ac/publication/tax-compliance-interactions-taxpayers-officials-rwanda/"><text:span text:style-name="T186_4">taxpayer-official<text:s/>interactions<text:s/>across<text:s/>the<text:s/>Rwanda<text:s/>Revenue<text:s/>Authority<text:s/>(RRA</text:span></text:a></text:span><text:span text:style-name="T186_5">)<text:s/>found<text:s/>that<text:s/>staff<text:s/>c</text:span><text:span text:style-name="T186_6">ould</text:span><text:span text:style-name="T186_7"><text:s/>be<text:s/>perceived<text:s/>as<text:s/>aggressive,<text:s/>generating<text:s/>feelings<text:s/>of<text:s/>fear<text:s/>and<text:s/>anxiety,<text:s/>particularly<text:s/>amongst<text:s/>smaller</text:span><text:span text:style-name="T186_8"><text:s/>and</text:span><text:span text:style-name="T186_9"><text:s/>less<text:s/></text:span><text:span text:style-name="T186_10">experienced</text:span><text:span text:style-name="T186_11"><text:s/>firms.<text:s/></text:span><text:span text:style-name="T186_12">These<text:s/>findings<text:s/>highlighted<text:s/>the<text:s/>importance<text:s/>of<text:s/>strengthening<text:s/>service<text:s/>delivery<text:s/>within<text:s/>the<text:s/>tax<text:s/>administration</text:span><text:span text:style-name="T186_13">,<text:s/>unlocking<text:s/>a<text:s/>long-stalled<text:s/>reform.</text:span><text:span text:style-name="T186_14"><text:s/></text:span></text:p>
      <text:p text:style-name="P187"/>
      <text:p text:style-name="P188"><text:span text:style-name="T188_1">The<text:s/>research<text:s/>included<text:s/>two<text:s/>surveys<text:s/>to<text:s/>better<text:s/>understand<text:s/>taxpayer<text:s/>experiences<text:s/>and<text:s/>the<text:s/>perspectives<text:s/>of<text:s/>RRA<text:s/>staff.<text:s/>ICTD<text:s/>shared<text:s/>its<text:s/>findings<text:s/>with<text:s/>senior<text:s/>RRA<text:s/>leadership,<text:s/>as<text:s/>well<text:s/>as<text:s/>with<text:s/>an<text:s/>HMRC<text:s/>adviser<text:s/>supporting<text:s/>organisational<text:s/>reform.<text:s/>This<text:s/>engagement<text:s/>contributed<text:s/>to<text:s/>renewed<text:s/>focus<text:s/>on<text:s/>improving<text:s/>taxpayer<text:s/>services<text:s/>and<text:s/>helped<text:s/>build<text:s/>momentum<text:s/>for<text:s/>reform.</text:span><text:span text:style-name="T188_2"><text:s/>T</text:span><text:span text:style-name="T188_3">he<text:s/>RRA<text:s/>accelerated<text:s/>the<text:s/>rollout<text:s/>of<text:s/>enhanced<text:s/>One<text:s/>Stop<text:s/>Service<text:s/>Centres,<text:s/>with<text:s/>an<text:s/>upgraded<text:s/>centre<text:s/>launched<text:s/>at<text:s/>the<text:s/>Kigali<text:s/>headquarters<text:s/>in<text:s/>September<text:s/>2025,<text:s/>followed<text:s/>by<text:s/>two<text:s/>additional<text:s/>centres<text:s/>in<text:s/>December.<text:s/>These<text:s/>centres<text:s/>are<text:s/>designed<text:s/>to<text:s/>simplify<text:s/>procedures,<text:s/>reduce<text:s/>waiting<text:s/>times<text:s/>and<text:s/>centralise<text:s/>services,<text:s/>making<text:s/>it<text:s/>easier<text:s/>for<text:s/>businesses<text:s/>to<text:s/>comply<text:s/>with<text:s/>tax<text:s/>obligations.</text:span></text:p>
      <text:p text:style-name="P189"/>
      <text:p text:style-name="P190"><text:span text:style-name="T190_1">Compliance<text:s/>costs<text:s/>in<text:s/>lower-income<text:s/>countries<text:s/></text:span><text:span text:style-name="T190_2"><text:a xlink:type="simple" xlink:href="https://www.ictd.ac/publication/beyond-the-tax-bill-measuring-tax-compliance-costs-for-ugandan-firms-2/"><text:span text:style-name="T190_3">can<text:s/>reach<text:s/>up<text:s/>to<text:s/>20<text:s/>per<text:s/>cent<text:s/>of<text:s/>turnover<text:s/>for<text:s/>small<text:s/>firms</text:span></text:a></text:span><text:span text:style-name="T190_4">.<text:s/></text:span><text:span text:style-name="T190_5">By<text:s/>improving<text:s/>access<text:s/>to<text:s/>services<text:s/>and<text:s/>reducing<text:s/>administrative<text:s/>burdens,<text:s/>these<text:s/>reforms<text:s/>have<text:s/>the<text:s/>potential<text:s/>to<text:s/>strengthen<text:s/>trust-based<text:s/>compliance<text:s/>and<text:s/>support<text:s/>more<text:s/>effective<text:s/>revenue<text:s/>collection<text:s/>over<text:s/>time.<text:s/>ICTD’s<text:s/>research<text:s/>has<text:s/>contributed<text:s/>to<text:s/>shaping<text:s/>these<text:s/>improvements<text:s/>by<text:s/>informing<text:s/>the<text:s/>design<text:s/>and<text:s/>prioritisation<text:s/>of<text:s/>service<text:s/>delivery<text:s/>reforms<text:s/>within<text:s/>the<text:s/>RRA.</text:span></text:p>
      <text:p text:style-name="P191"/>
      <text:p text:style-name="P192"><text:span text:style-name="T192_1">High-level<text:s/>policy<text:s/>documents<text:s/>citing<text:s/>ICTD<text:s/>research</text:span></text:p>
      <text:p text:style-name="P193"><text:span text:style-name="T193_1">ICTD<text:s/>moderately<text:s/>exceeded<text:s/>its<text:s/>target<text:s/>for<text:s/>citations<text:s/>in<text:s/>high-level<text:s/>policy<text:s/>documents<text:s/>in<text:s/>2025,<text:s/>with<text:s/>32<text:s/>citations<text:s/>against<text:s/>a<text:s/>target<text:s/>of<text:s/>29.<text:s/>This<text:s/>reflects<text:s/>strong<text:s/>and<text:s/>sustained<text:s/>demand<text:s/>for<text:s/>ICTD’s<text:s/>timely,<text:s/>policy-relevant<text:s/>analysis<text:s/>across<text:s/>global<text:s/>and<text:s/>national<text:s/>policy<text:s/>debates.</text:span><text:span text:style-name="T193_2"><text:s/></text:span><text:span text:style-name="T193_3">A<text:s/>notable<text:s/>feature<text:s/>of<text:s/>this<text:s/>performance<text:s/>is<text:s/>the<text:s/>speed<text:s/>with<text:s/>which<text:s/>recent<text:s/>research<text:s/>has<text:s/>been<text:s/>taken<text:s/>up.<text:s/>Much<text:s/>of<text:s/>the<text:s/>cited<text:s/>work<text:s/>was<text:s/>published<text:s/>in<text:s/>2024<text:s/>and<text:s/>2025,<text:s/>indicating<text:s/>that<text:s/>ICTD’s<text:s/>“hot<text:s/>off<text:s/>the<text:s/>press”<text:s/>outputs<text:s/>are<text:s/>entering<text:s/>active<text:s/>policy<text:s/>discussions<text:s/>quickly<text:s/>and<text:s/>informing<text:s/>ongoing<text:s/>debates.</text:span></text:p>
      <text:p text:style-name="P194"/>
      <text:p text:style-name="P195"><text:span text:style-name="T195_1">ICTD’s<text:s/>research<text:s/>is<text:s/>used<text:s/>at<text:s/>the<text:s/>highest<text:s/>levels<text:s/>of<text:s/>international<text:s/>policy<text:s/>engagement.<text:s/>At<text:s/>the<text:s/>G20<text:s/>level,<text:s/>the<text:s/>Platform<text:s/>for<text:s/>Collaboration<text:s/>on<text:s/>Tax<text:s/>(PCT)<text:s/>referenced<text:s/>ICTD<text:s/>policy<text:s/>briefs<text:s/>on</text:span><text:span text:style-name="T195_2"><text:s/></text:span><text:span text:style-name="T195_3"><text:a xlink:type="simple" xlink:href="https://www.ictd.ac/publication/why-mass-tax-registration-campaigns-do-not-work/"><text:span text:style-name="T195_4">mass<text:s/>registration</text:span></text:a></text:span><text:span text:style-name="T195_5"><text:s/>and<text:s/></text:span><text:span text:style-name="T195_6"><text:a xlink:type="simple" xlink:href="https://www.ictd.ac/publication/taxing-wealthy-lower-income-countries-why-how/#:~:text=Policy%20Brief%2014&amp;text=Their%20finances%2C%20both%20from%20domestic,all%20add%20to%20the%20bill."><text:span text:style-name="T195_7">taxing<text:s/>the<text:s/>wealthy</text:span></text:a></text:span><text:span text:style-name="T195_8"><text:s/>in<text:s/>its<text:s/>report<text:s/>to<text:s/></text:span><text:span text:style-name="T195_9"><text:a xlink:type="simple" xlink:href="https://www.tax-platform.org/sites/default/files/publications/Progress-in-Strengthening-Frameworks-for-Building-Tax-Capacity.pdf"><text:span text:style-name="T195_10">Finance<text:s/>Ministers<text:s/>and<text:s/>Central<text:s/>Bank<text:s/>Governors</text:span></text:a></text:span><text:span text:style-name="T195_11">,<text:s/>and<text:s/>two<text:s/>ICTD<text:s/>proposals<text:s/></text:span></text:p>
      <text:p text:style-name="P196"><text:span text:style-name="T196_1">were<text:s/>accepted<text:s/>into<text:s/>the<text:s/>T20<text:s/>policy<text:s/>briefing<text:s/>series.</text:span></text:p>
      <text:p text:style-name="P197"/>
      <text:p text:style-name="P198"><text:span text:style-name="T198_1">International<text:s/>financial<text:s/>institutions<text:s/>remain<text:s/>key<text:s/>users<text:s/>of<text:s/>ICTD<text:s/>evidence.<text:s/>ICTD<text:s/>research<text:s/>is<text:s/>cited<text:s/>across<text:s/>IMF<text:s/>and<text:s/>World<text:s/>Bank<text:s/>working<text:s/>papers<text:s/>and<text:s/>feeds<text:s/>into<text:s/>flagship<text:s/>publications,<text:s/>including</text:span><text:span text:style-name="T198_2"><text:s/></text:span><text:span text:style-name="T198_3"><text:a xlink:type="simple" xlink:href="https://openknowledge.worldbank.org/entities/publication/a2c8fea0-4059-490f-879f-4fda91c67313"><text:span text:style-name="T198_4">Global<text:s/>Economic<text:s/>Prospects<text:s/>2025</text:span></text:a></text:span><text:span text:style-name="T198_5"><text:s/></text:span><text:span text:style-name="T198_6">(over<text:s/>180,000<text:s/>downloads)</text:span><text:span text:style-name="T198_7"><text:s/></text:span><text:span text:style-name="T198_8">and<text:s/>national<text:s/>strategies<text:s/>like<text:s/>the<text:s/>UK’s<text:s/></text:span><text:span text:style-name="T198_9"><text:a xlink:type="simple" xlink:href="https://commonslibrary.parliament.uk/research-briefings/cbp-10444/"><text:span text:style-name="T198_10">New<text:s/>Approach<text:s/>to<text:s/>Africa</text:span></text:a></text:span><text:span text:style-name="T198_11">.<text:s/>ICTD<text:s/>is<text:s/>referenced<text:s/>in<text:s/></text:span><text:span text:style-name="T198_12">the</text:span><text:span text:style-name="T198_13"><text:s/>WB’s</text:span><text:span text:style-name="T198_14"><text:s/></text:span><text:span text:style-name="T198_15"><text:a xlink:type="simple" xlink:href="https://openknowledge.worldbank.org/collections/12edac24-a9a6-53a6-8655-0548d680903c"><text:span text:style-name="T198_16">Africa<text:s/>Pulse</text:span></text:a></text:span><text:span text:style-name="T198_17"><text:s/></text:span><text:span text:style-name="T198_18">series<text:s/>and<text:s/>the<text:s/></text:span><text:span text:style-name="T198_19"><text:a xlink:type="simple" xlink:href="https://openknowledge.worldbank.org/entities/publication/8b9002b6-d8dd-426c-aa7c-6d7d16902cd7"><text:span text:style-name="T198_20">Global<text:s/>Findex<text:s/>Database<text:s/>2025</text:span></text:a></text:span><text:span text:style-name="T198_21"><text:s/></text:span><text:span text:style-name="T198_22">(over<text:s/>76,000<text:s/>downloads)</text:span><text:span text:style-name="T198_23"><text:s/>as<text:s/>well<text:s/>as<text:s/></text:span><text:span text:style-name="T198_24">th</text:span><text:span text:style-name="T198_25">e<text:s/>African<text:s/>Development<text:s/>Bank</text:span><text:span text:style-name="T198_26">’s<text:s/></text:span><text:span text:style-name="T198_27"><text:a xlink:type="simple" xlink:href="https://www.afdb.org/en/knowledge/publications/african-economic-outlook"><text:span text:style-name="T198_28">Africa<text:s/>Economic<text:s/>Outlook<text:s/>2025</text:span></text:a></text:span><text:span text:style-name="T198_29"><text:s/></text:span><text:span text:style-name="T198_30">and<text:s/>Asian<text:s/>Development<text:s/>Bank</text:span><text:span text:style-name="T198_31"><text:s/>flagship<text:s/>reports</text:span><text:span text:style-name="T198_32"><text:s/>on</text:span><text:span text:style-name="T198_33"><text:s/>women’s<text:s/>economic<text:s/>empowerment</text:span><text:span text:style-name="T198_34"><text:s/>and<text:s/></text:span><text:span text:style-name="T198_35">entrepreneurship</text:span><text:span text:style-name="T198_36">.</text:span></text:p>
      <text:p text:style-name="P199"/>
      <text:p text:style-name="P200"><text:span text:style-name="T200_1">Beyond<text:s/>international<text:s/>financial<text:s/>institutions,<text:s/>ICTD<text:s/>research<text:s/>is<text:s/>referenced<text:s/>by<text:s/>a<text:s/>broad<text:s/>range<text:s/>of<text:s/>actors,<text:s/>including<text:s/>UNDP,<text:s/>UN-Habitat,<text:s/>the<text:s/>European<text:s/>Union,<text:s/>national<text:s/>governments<text:s/></text:span><text:span text:style-name="T200_2">(France)<text:s/></text:span><text:span text:style-name="T200_3">and<text:s/>philanthropic<text:s/></text:span><text:span text:style-name="T200_4">organisations</text:span><text:span text:style-name="T200_5">,<text:s/></text:span><text:span text:style-name="T200_6">civil<text:s/>society,<text:s/>and<text:s/>think<text:s/>tanks</text:span><text:span text:style-name="T200_7">.<text:s/>Its<text:s/></text:span><text:span text:style-name="T200_8">research</text:span><text:span text:style-name="T200_9"><text:s/>on<text:s/>tax<text:s/>and<text:s/>gender<text:s/>was<text:s/>particularly<text:s/>influential<text:s/>in<text:s/>2025,<text:s/>featuring<text:s/>prominently<text:s/>in<text:s/>policy<text:s/>discussions<text:s/>and<text:s/></text:span><text:span text:style-name="T200_10">informing<text:s/>a<text:s/></text:span><text:span text:style-name="T200_11"><text:a xlink:type="simple" xlink:href="https://f4ff.global/"><text:span text:style-name="T200_12">major<text:s/>feminist<text:s/>financing<text:s/>initiative</text:span></text:a></text:span><text:span text:style-name="T200_13">.<text:s/></text:span></text:p>
      <text:p text:style-name="P201"/>
      <text:p text:style-name="P202"><text:span text:style-name="T202_1">T</text:span><text:span text:style-name="T202_2">his<text:s/>pattern<text:s/>of<text:s/>uptake<text:s/>demonstrates<text:s/>that<text:s/>ICTD<text:s/>continues<text:s/>to<text:s/>shape<text:s/>wider<text:s/>policy<text:s/>debates<text:s/>beyond<text:s/>direct<text:s/>engagement,<text:s/>with<text:s/>its<text:s/>research<text:s/>informing<text:s/>both<text:s/>global<text:s/>discussions<text:s/>and<text:s/>policy-relevant<text:s/>analysis<text:s/>across<text:s/>multiple<text:s/>institutions.</text:span><text:span text:style-name="T202_3"><text:s/></text:span><text:span text:style-name="T202_4">See<text:s/></text:span><text:span text:style-name="T202_5">Annex<text:s/></text:span><text:span text:style-name="T202_6">5</text:span><text:span text:style-name="T202_7"><text:s/>for<text:s/>a<text:s/>full<text:s/></text:span><text:span text:style-name="T202_8">list</text:span><text:span text:style-name="T202_9"><text:s/>of<text:s/>high-level<text:s/>policy<text:s/>documents<text:s/>in<text:s/>which<text:s/>ICTD<text:s/>work<text:s/>has<text:s/>been<text:s/>cited.</text:span></text:p>
      <text:p text:style-name="P203"/>
      <text:p text:style-name="P204"><text:span text:style-name="T204_1">Progress<text:s/>on<text:s/>recommendations<text:s/>from<text:s/>the<text:s/>previous<text:s/>Annual<text:s/>Review</text:span></text:p>
      <text:p text:style-name="P205"/>
      <text:p text:style-name="P206"><text:span text:style-name="T206_1">Updates<text:s/>on<text:s/>the<text:s/>recommendations<text:s/>from<text:s/>the<text:s/>last<text:s/></text:span><text:span text:style-name="T206_2">Annual<text:s/>Review<text:s/></text:span><text:span text:style-name="T206_3">are<text:s/>listed<text:s/>below</text:span><text:span text:style-name="T206_4">:</text:span></text:p>
      <text:p text:style-name="P207"><text:span text:style-name="T207_1">Recommendation<text:s/></text:span><text:span text:style-name="T207_2">1</text:span><text:span text:style-name="T207_3">:<text:s/></text:span><text:span text:style-name="T207_4">Diversifying<text:s/>Funding</text:span><text:span text:style-name="T207_5">:<text:s/>last<text:s/>year’s<text:s/>annual<text:s/>review</text:span><text:span text:style-name="T207_6"><text:s/>(2024)</text:span><text:span text:style-name="T207_7"><text:s/>included<text:s/>a<text:s/>recommendation<text:s/>on<text:s/>forward<text:s/>planning<text:s/>which<text:s/>recommended<text:s/>ICTD<text:s/>develop<text:s/>a<text:s/></text:span><text:span text:style-name="T207_8">three</text:span><text:span text:style-name="T207_9">-year<text:s/>financial<text:s/>plan<text:s/>considering<text:s/>FCDO<text:s/>funding<text:s/>for<text:s/>ICTD<text:s/>ends<text:s/>in<text:s/>2027.<text:s/>Since<text:s/>then,<text:s/>global<text:s/>aid<text:s/>funding<text:s/>uncertainty<text:s/>has<text:s/>increased,<text:s/>and<text:s/>the<text:s/>UK<text:s/>has<text:s/>confirmed<text:s/>a<text:s/>reduction<text:s/>of<text:s/>aid<text:s/>contributions<text:s/>to<text:s/>0.3%<text:s/>of<text:s/>GNI.<text:s/>This<text:s/>makes<text:s/>diversifying<text:s/>funding<text:s/>even<text:s/>more<text:s/>essential<text:s/>for<text:s/>ICTD’s<text:s/>sustainability.<text:s/>ICTD’s<text:s/>financial<text:s/>plan<text:s/>was<text:s/>submitted<text:s/>in<text:s/>April<text:s/>2025<text:s/>but<text:s/>does<text:s/>not<text:s/>clearly<text:s/>articulate<text:s/>how<text:s/>additional<text:s/>funding<text:s/>will<text:s/>be<text:s/>generated.<text:s/>Review<text:s/>and<text:s/>update<text:s/>this,<text:s/>outlining<text:s/>steps<text:s/>for<text:s/>implementing<text:s/>the<text:s/>plan<text:s/>(ICTD,<text:s/>by<text:s/>November<text:s/>2025).</text:span></text:p>
      <text:p text:style-name="P208"><text:span text:style-name="T208_1">Complete</text:span><text:span text:style-name="T208_2">d</text:span><text:span text:style-name="T208_3">:</text:span><text:span text:style-name="T208_4"><text:s/>ICTD<text:s/>submitted<text:s/>a<text:s/>fundraising<text:s/>strategy<text:s/>in<text:s/>November<text:s/>2025,<text:s/>thereby<text:s/>delivering<text:s/>against<text:s/>the<text:s/>recommendation.<text:s/>The<text:s/>strategy<text:s/>provided<text:s/>a<text:s/>basis<text:s/>for<text:s/>structured<text:s/>engagement<text:s/>with<text:s/>existing<text:s/>funders<text:s/>and<text:s/>informed<text:s/>the<text:s/>first<text:s/>meeting<text:s/>bringing<text:s/>together<text:s/>ICTD<text:s/>and<text:s/>all<text:s/>current<text:s/>funding<text:s/>partners.<text:s/>At<text:s/>the<text:s/>time<text:s/>the<text:s/>strategy<text:s/>was<text:s/>prepared,<text:s/>the<text:s/>position<text:s/>on<text:s/>FCDO<text:s/>funding<text:s/>beyond<text:s/>the<text:s/>current<text:s/>programme<text:s/>period<text:s/>was<text:s/>not<text:s/>yet<text:s/>known.<text:s/>However,<text:s/>following<text:s/>the<text:s/>decision<text:s/>taken<text:s/>in<text:s/>March<text:s/>2026<text:s/>not<text:s/>to<text:s/>continue<text:s/>funding<text:s/>ICTD<text:s/>beyond<text:s/>2027<text:s/>due<text:s/>to<text:s/>fiscal<text:s/>constraints,<text:s/>the<text:s/>underlying<text:s/>rationale<text:s/>for<text:s/>the<text:s/>recommendation<text:s/>remains<text:s/>relevant.<text:s/>The<text:s/>recommendation<text:s/>is<text:s/>therefore<text:s/>assessed<text:s/>as<text:s/>complete<text:s/>in<text:s/>respect<text:s/>of<text:s/>the<text:s/>action<text:s/>requested,<text:s/>while<text:s/>recognising<text:s/>that<text:s/>continued<text:s/>attention<text:s/>to<text:s/></text:span><text:span text:style-name="T208_5">fi</text:span><text:span text:style-name="T208_6">nancial<text:s/>sustainability</text:span><text:span text:style-name="T208_7"><text:s/>remains<text:s/>necessary</text:span><text:span text:style-name="T208_8">.<text:s/>ICTD<text:s/>should<text:s/>develop<text:s/>a<text:s/>comprehensive<text:s/>three-year<text:s/>sustainability<text:s/>plan<text:s/>which<text:s/>considers<text:s/>the<text:s/>funding<text:s/>levels<text:s/>required<text:s/>to<text:s/>maintain<text:s/>current<text:s/>activity<text:s/>and<text:s/>alternative<text:s/>models<text:s/>depending<text:s/>on<text:s/>availability.</text:span></text:p>
      <text:p text:style-name="P209"/>
      <text:p text:style-name="P210"><text:span text:style-name="T210_1">Recommendation<text:s/>2:<text:s/></text:span><text:span text:style-name="T210_2">Value<text:s/>for<text:s/>Money</text:span><text:span text:style-name="T210_3">:<text:s/>last<text:s/>year<text:s/>the<text:s/>annual<text:s/>review<text:s/>asked<text:s/>ICTD<text:s/>to<text:s/>strengthen<text:s/>outcome<text:s/>assessment<text:s/>and<text:s/>collect<text:s/>cost<text:s/>data<text:s/>to<text:s/>ensure<text:s/>outcome<text:s/>case<text:s/>studies<text:s/>feed<text:s/>into<text:s/>an<text:s/>assessment<text:s/>of<text:s/></text:span><text:span text:style-name="T210_4">VfM</text:span><text:span text:style-name="T210_5">.<text:s/>Demonstrating<text:s/>value<text:s/>for<text:s/>money<text:s/>is<text:s/>even<text:s/>more<text:s/>important<text:s/>given<text:s/>limited<text:s/>ODA<text:s/>funds<text:s/>overall.<text:s/>While<text:s/>work<text:s/>has<text:s/>been<text:s/>done<text:s/>to<text:s/>collect<text:s/>cost<text:s/>data<text:s/>to<text:s/>feed<text:s/>into<text:s/></text:span><text:span text:style-name="T210_6">VfM</text:span><text:span text:style-name="T210_7"><text:s/>calculations,<text:s/>ICTD<text:s/>should<text:s/>include<text:s/>cost/savings<text:s/>data<text:s/>in<text:s/>outcome<text:s/>stories<text:s/>wherever<text:s/>possible,<text:s/>so<text:s/>we<text:s/>are<text:s/>able<text:s/>to<text:s/>say,<text:s/>e.g.,<text:s/>‘due<text:s/>to<text:s/>X<text:s/>investment<text:s/>by<text:s/>ICTD,<text:s/>Government<text:s/>Y<text:s/>saved<text:s/>££/generated<text:s/>££<text:s/>additional<text:s/>tax<text:s/>revenue.’<text:s/>[ICTD,<text:s/>by<text:s/>January<text:s/>2026]</text:span></text:p>
      <text:p text:style-name="P211"><text:span text:style-name="T211_1">Complete</text:span><text:span text:style-name="T211_2">d</text:span><text:span text:style-name="T211_3">:</text:span><text:span text:style-name="T211_4">  ICTD<text:s/>has<text:s/>included<text:s/>cost/savings<text:s/>data<text:s/>in<text:s/>outcome<text:s/>stories<text:s/>wherever<text:s/>possible;<text:s/>a metrics<text:s/>discussion<text:s/>with<text:s/>FCDO<text:s/>was<text:s/>held<text:s/>on<text:s/>22</text:span><text:span text:style-name="T211_5">nd</text:span><text:span text:style-name="T211_6"> October<text:s/>2025<text:s/>and<text:s/></text:span><text:span text:style-name="T211_7">VfM</text:span><text:span text:style-name="T211_8"><text:s/>metrics<text:s/>were<text:s/>agreed<text:s/>on.<text:s/>Ongoing<text:s/>communications<text:s/>planned.</text:span></text:p>
      <text:p text:style-name="P212"/>
      <text:p text:style-name="P213"><text:span text:style-name="T213_1">Recommendation<text:s/>3:<text:s/>Produce<text:s/>synthesis<text:s/>papers<text:s/>on<text:s/>topical<text:s/>issues<text:s/>and<text:s/>use<text:s/>these<text:s/>outputs<text:s/>to<text:s/>engage<text:s/>with<text:s/>key<text:s/>actors<text:s/>and<text:s/>in<text:s/>key<text:s/>fora</text:span><text:span text:style-name="T213_2">.<text:s/>Making<text:s/>research<text:s/>accessible<text:s/>to<text:s/>policy<text:s/>makers<text:s/>and<text:s/>stakeholders<text:s/>is<text:s/>essential<text:s/>for<text:s/>research<text:s/>uptake.<text:s/>Synthesising<text:s/>research<text:s/>supports<text:s/>this<text:s/>goal<text:s/>and<text:s/>helps<text:s/>ensure<text:s/>broader<text:s/>reach.<text:s/>Produce<text:s/>six<text:s/>synthesis<text:s/>papers<text:s/>over<text:s/>the<text:s/>course<text:s/>of<text:s/>the<text:s/>year,<text:s/>with<text:s/>a<text:s/>proportion<text:s/>of<text:s/>themes<text:s/>agreed<text:s/>after<text:s/>consultation<text:s/>with<text:s/>FCDO<text:s/>programme<text:s/>team<text:s/>by<text:s/>Q2,<text:s/>and<text:s/>the<text:s/>remainder<text:s/>produced<text:s/>flexibly,<text:s/>depending<text:s/>on<text:s/>opportunities<text:s/>that<text:s/>emerge<text:s/>over<text:s/>the<text:s/>year.<text:s/>[ICTD,<text:s/>by<text:s/>January<text:s/>2026]</text:span></text:p>
      <text:p text:style-name="P214"><text:span text:style-name="T214_1">Completed:<text:s/></text:span><text:span text:style-name="T214_2">ICTD shared a<text:s/>list<text:s/>of<text:s/>in<text:s/>September<text:s/>2025<text:s/>and<text:s/>delivered<text:s/>seven</text:span><text:span text:style-name="T214_3"><text:s/>(exceeding<text:s/>the<text:s/>target<text:s/>of<text:s/>six)</text:span><text:span text:style-name="T214_4"><text:s/>synthesis<text:s/>papers<text:s/>/<text:s/></text:span><text:span text:style-name="T214_5">p</text:span><text:span text:style-name="T214_6">olicy<text:s/></text:span><text:span text:style-name="T214_7">b</text:span><text:span text:style-name="T214_8">riefs<text:s/>by<text:s/>the<text:s/>end<text:s/>of<text:s/>2025.<text:s/></text:span><text:span text:style-name="T214_9">ICTD<text:s/>used</text:span><text:span text:style-name="T214_10"><text:s/>these<text:s/>as<text:s/>a<text:s/>core<text:s/>tool<text:s/>for<text:s/>policy<text:s/>engagement</text:span><text:span text:style-name="T214_11">;<text:s/>t</text:span><text:span text:style-name="T214_12">here<text:s/>is<text:s/>clear<text:s/>evidence<text:s/>that<text:s/>these<text:s/>outputs<text:s/>have<text:s/>strengthened<text:s/>accessibility<text:s/>and<text:s/>driven<text:s/>engagement<text:s/>with<text:s/>key<text:s/>stakeholders,<text:s/>including<text:s/>revenue<text:s/>authorities<text:s/>and<text:s/>international<text:s/>organisations,<text:s/>with<text:s/>early<text:s/>signs<text:s/>of<text:s/>influence<text:s/>on<text:s/>policy<text:s/>discussions.</text:span><text:span text:style-name="T214_13"><text:s/>This<text:s/>has<text:s/>informed<text:s/>Recommendation<text:s/>3<text:s/>of<text:s/>this<text:s/>AR.</text:span><text:span text:style-name="T214_14"><text:s/>Please<text:s/>see<text:s/></text:span><text:span text:style-name="T214_15">Annex<text:s/>2</text:span><text:span text:style-name="T214_16"><text:s/></text:span><text:span text:style-name="T214_17">for<text:s/>the<text:s/></text:span><text:span text:style-name="T214_18">List<text:s/>of<text:s/>Publications.</text:span></text:p>
      <text:p text:style-name="P215"/>
      <text:p text:style-name="P216"><text:span text:style-name="T216_1">Recommendation<text:s/>4:<text:s/></text:span><text:span text:style-name="T216_2">Identify<text:s/>key<text:s/>policy<text:s/>engagement<text:s/>opportunities<text:s/>throughout<text:s/>the<text:s/>year<text:s/>and<text:s/>time<text:s/>publications<text:s/>and<text:s/>communication<text:s/>to<text:s/>maximise<text:s/>impact</text:span><text:span text:style-name="T216_3">.<text:s/>Develop<text:s/>a<text:s/>list<text:s/>of<text:s/>major<text:s/>events<text:s/>and<text:s/>key<text:s/>debates<text:s/>taking<text:s/>place<text:s/>(e.g.,<text:s/>the<text:s/>Financing<text:s/>for<text:s/>Development<text:s/>Conference,<text:s/>the<text:s/>UN<text:s/>Tax<text:s/>Convention,<text:s/>the<text:s/>G20,<text:s/>etc.)<text:s/>and<text:s/>draft<text:s/>a<text:s/>publication<text:s/>and<text:s/>communication<text:s/>plan<text:s/>to<text:s/>maximise<text:s/>these<text:s/>opportunities<text:s/>to<text:s/>showcase<text:s/>new<text:s/>and<text:s/>existing<text:s/>research<text:s/>and<text:s/>engage<text:s/>in<text:s/>key<text:s/>debates.<text:s/>[ICTD,<text:s/>by<text:s/>September<text:s/>2025]</text:span></text:p>
      <text:p text:style-name="P217"><text:span text:style-name="T217_1">Completed:</text:span><text:span text:style-name="T217_2"> ICTD submitted a<text:s/>calendar<text:s/>format<text:s/>in<text:s/>September<text:s/>20</text:span><text:span text:style-name="T217_3">25<text:s/>and<text:s/>e</text:span><text:span text:style-name="T217_4">stablished<text:s/></text:span><text:span text:style-name="T217_5">a<text:s/>more<text:s/>systematic<text:s/>and<text:s/>strategic<text:s/>approach<text:s/>to<text:s/>policy<text:s/>engagement,<text:s/>including<text:s/>identifying<text:s/>priority<text:s/>themes<text:s/>and<text:s/>mapping<text:s/>these<text:s/></text:span><text:span text:style-name="T217_6">to</text:span><text:span text:style-name="T217_7"><text:s/>key<text:s/>global<text:s/>policy<text:s/>processes<text:s/>and<text:s/>events.<text:s/>There<text:s/>is<text:s/>clear<text:s/>evidence<text:s/>that<text:s/>research<text:s/>outputs<text:s/></text:span><text:span text:style-name="T217_8">were<text:s/></text:span><text:span text:style-name="T217_9">aligned<text:s/>with<text:s/>policy<text:s/>windows<text:s/>and<text:s/>used<text:s/>to<text:s/>support<text:s/>engagement<text:s/>in<text:s/>major<text:s/>international<text:s/>fora,<text:s/>representing<text:s/>a<text:s/>step<text:s/></text:span><text:span text:style-name="T217_10">change<text:s/>in<text:s/>the<text:s/>integration<text:s/>of<text:s/>research<text:s/>and<text:s/>policy<text:s/>influence.</text:span><text:span text:style-name="T217_11"><text:s/>The<text:s/>effectiveness<text:s/>of<text:s/>this<text:s/>approach<text:s/>has<text:s/>informed<text:s/>this<text:s/>AR’s<text:s/>Recommendation<text:s/>1<text:s/></text:span><text:span text:style-name="T217_12">to<text:s/>continue<text:s/>and<text:s/>further<text:s/>develop<text:s/>this<text:s/>approach.</text:span></text:p>
      <text:p text:style-name="P218"/>
      <text:p text:style-name="P219"><text:span text:style-name="T219_1">Recommendation<text:s/>5:<text:s/></text:span><text:span text:style-name="T219_2">Logframe</text:span><text:span text:style-name="T219_3"><text:s/>review.<text:s/></text:span><text:span text:style-name="T219_4">ICTD<text:s/>and<text:s/>FCDO<text:s/>to<text:s/>ensure<text:s/>an<text:s/>annual<text:s/></text:span><text:span text:style-name="T219_5">logframe</text:span><text:span text:style-name="T219_6"><text:s/>update<text:s/>at<text:s/>least<text:s/>six<text:s/>months<text:s/>before<text:s/>the<text:s/>end<text:s/>of<text:s/>the<text:s/>review<text:s/>period<text:s/>(i.e.<text:s/>by<text:s/>end<text:s/>June<text:s/>which<text:s/>is<text:s/>six<text:s/>months<text:s/>in<text:s/>advance<text:s/>of<text:s/>the<text:s/>December<text:s/>milestones).<text:s/>In<text:s/>2025,<text:s/>the<text:s/></text:span><text:span text:style-name="T219_7">logframe</text:span><text:span text:style-name="T219_8"><text:s/>was<text:s/>updated<text:s/>in<text:s/>February<text:s/>2025<text:s/>for<text:s/>the<text:s/>December<text:s/>2025<text:s/>milestones,<text:s/>but<text:s/>to<text:s/>note<text:s/>also<text:s/>this<text:s/>recommendation<text:s/>for<text:s/>future<text:s/>years.<text:s/>Given<text:s/>the<text:s/>maturity<text:s/>of<text:s/>ICTD<text:s/>as<text:s/>a<text:s/>research<text:s/>programme,<text:s/>for<text:s/>the<text:s/>coming<text:s/>year<text:s/>review<text:s/></text:span><text:span text:style-name="T219_9">logframe</text:span><text:span text:style-name="T219_10"><text:s/>milestones<text:s/>to<text:s/>ensure<text:s/>they<text:s/>are<text:s/>sufficiently<text:s/>ambitious,<text:s/>while<text:s/>remaining<text:s/>realistic.<text:s/>As<text:s/>part<text:s/>of<text:s/>FCDO<text:s/>and<text:s/>ICTD’s<text:s/>annual<text:s/></text:span><text:span text:style-name="T219_11">logframe</text:span><text:span text:style-name="T219_12"><text:s/>discussion<text:s/>and<text:s/>review,<text:s/>consider<text:s/>removing<text:s/>counting<text:s/>web<text:s/>sessions<text:s/>from<text:s/>the<text:s/></text:span><text:span text:style-name="T219_13">logframe</text:span><text:span text:style-name="T219_14"><text:s/>as<text:s/>they<text:s/>no<text:s/>longer<text:s/>serve<text:s/>as<text:s/>the<text:s/>best<text:s/>measure<text:s/>of<text:s/>online<text:s/>engagement.<text:s/>Instead<text:s/>identify<text:s/>another<text:s/>metric<text:s/>that<text:s/>may<text:s/>more<text:s/>usefully<text:s/>track<text:s/>engagement<text:s/>with<text:s/>content.<text:s/>[ICTD<text:s/>and<text:s/>FCDO,<text:s/>by<text:s/>September<text:s/>2025]<text:s/></text:span></text:p>
      <text:p text:style-name="P220"><text:span text:style-name="T220_1">Completed</text:span><text:span text:style-name="T220_2">:<text:s/></text:span><text:span text:style-name="T220_3">ICTD<text:s/></text:span><text:span text:style-name="T220_4">submitted</text:span><text:span text:style-name="T220_5"><text:s/>a<text:s/>revised<text:s/>draft<text:s/>in<text:s/></text:span><text:span text:style-name="T220_6">March<text:s/></text:span><text:span text:style-name="T220_7">20</text:span><text:span text:style-name="T220_8">25</text:span><text:span text:style-name="T220_9">,<text:s/>which<text:s/>was<text:s/></text:span><text:span text:style-name="T220_10">approved<text:s/>in<text:s/></text:span><text:span text:style-name="T220_11">July<text:s/>2025<text:s/>as<text:s/>the<text:s/>version<text:s/>used<text:s/>to<text:s/>manage<text:s/>the<text:s/>programme<text:s/>and<text:s/>assess<text:s/>performance<text:s/>at<text:s/>the<text:s/>next<text:s/>Annual<text:s/>Review.</text:span><text:span text:style-name="T220_12"><text:s/>It<text:s/>was<text:s/>agreed<text:s/>to<text:s/>remove<text:s/></text:span><text:span text:style-name="T220_13">Output<text:s/>2.4<text:s/>which<text:s/>measured<text:s/>online<text:s/>engagement</text:span><text:span text:style-name="T220_14">,<text:s/>but<text:s/>to<text:s/></text:span><text:span text:style-name="T220_15">continue<text:s/>to<text:s/>track<text:s/>it.<text:s/>Although<text:s/>ICTD<text:s/>has<text:s/>exceeded<text:s/>many<text:s/>of<text:s/>the<text:s/>targets<text:s/>set</text:span><text:span text:style-name="T220_16"><text:s/>the<text:s/></text:span><text:span text:style-name="T220_17">logframe</text:span><text:span text:style-name="T220_18"><text:s/>was<text:s/>assessed<text:s/>as<text:s/>being<text:s/>sufficiently<text:s/>ambitious<text:s/>when<text:s/>it<text:s/>was<text:s/>approved;<text:s/>the<text:s/>strong<text:s/>performance<text:s/>reflects<text:s/>the<text:s/>maturity<text:s/>of<text:s/>the<text:s/>programme<text:s/>and<text:s/>its<text:s/>increasing<text:s/>relevance</text:span><text:span text:style-name="T220_19"><text:s/>and<text:s/>demand</text:span><text:span text:style-name="T220_20"><text:s/>in<text:s/></text:span><text:span text:style-name="T220_21">a<text:s/>context<text:s/>of<text:s/>reduced<text:s/></text:span><text:span text:style-name="T220_22">ODA</text:span><text:span text:style-name="T220_23">.</text:span></text:p>
      <text:p text:style-name="P221"/>
      <text:p text:style-name="P222"><text:span text:style-name="T222_1">Recommendation<text:s/>6:</text:span><text:span text:style-name="T222_2"><text:s/></text:span><text:span text:style-name="T222_3">Gender<text:s/>balance<text:s/>of<text:s/>capacity<text:s/>building<text:s/>activities</text:span><text:span text:style-name="T222_4">:<text:s/>The<text:s/>ICTD<text:s/>should<text:s/>consider<text:s/>how<text:s/>to<text:s/>ensure<text:s/>a<text:s/>balance<text:s/>of<text:s/>women<text:s/>and<text:s/>men<text:s/>in<text:s/>its<text:s/>capacity<text:s/>building<text:s/>activities<text:s/>beyond<text:s/>its<text:s/>Teaching<text:s/>and<text:s/>Learning<text:s/>(‘Research<text:s/>on<text:s/>Tax<text:s/>and<text:s/>Development’)<text:s/>course.<text:s/>While<text:s/>most<text:s/>participants<text:s/>on<text:s/>that<text:s/>course<text:s/>are<text:s/>women,<text:s/>the<text:s/>same<text:s/>is<text:s/>not<text:s/>true<text:s/>for<text:s/>ICTD’s<text:s/>Research<text:s/>within<text:s/>Tax<text:s/>Administration<text:s/>workshop<text:s/>and<text:s/>for<text:s/>informal<text:s/>mentoring<text:s/>by<text:s/>ICTD<text:s/>staff.<text:s/></text:span><text:span text:style-name="T222_5">ICTD<text:s/>should<text:s/>encourage<text:s/>women<text:s/>working<text:s/>in<text:s/>revenue<text:s/>authorities<text:s/>to<text:s/>access<text:s/>the<text:s/>same<text:s/>mentoring<text:s/>and<text:s/>capacity<text:s/>building<text:s/>opportunities<text:s/>as<text:s/>their<text:s/>male<text:s/>colleagues<text:s/>and<text:s/>should<text:s/>seek<text:s/>out<text:s/>ways<text:s/>to<text:s/>encourage<text:s/>greater<text:s/>uptake<text:s/>by<text:s/>women.<text:s/></text:span></text:p>
      <text:p text:style-name="P223"><text:span text:style-name="T223_1">Completed</text:span><text:span text:style-name="T223_2">:<text:s/></text:span><text:span text:style-name="T223_3">ICTD<text:s/>has<text:s/>actively<text:s/>promoted<text:s/>women’s<text:s/>participation<text:s/>across<text:s/>its<text:s/>capacity</text:span><text:span text:style-name="T223_4">‑building<text:s/>activities,<text:s/>increasing<text:s/>female<text:s/>engagement<text:s/>in<text:s/>mentoring.<text:s/>Women<text:s/>made<text:s/>up<text:s/></text:span><text:span text:style-name="T223_5">a<text:s/>majority<text:s/>of</text:span><text:span text:style-name="T223_6"><text:s/>participants<text:s/>in<text:s/>the<text:s/>ICTD<text:s/>course,<text:s/>and<text:s/>13<text:s/>of<text:s/>29<text:s/>informal<text:s/>mentees<text:s/>(45%)<text:s/>were<text:s/>women,<text:s/>up<text:s/>from<text:s/>6<text:s/>of<text:s/>26<text:s/>(23%)<text:s/>last<text:s/>year.<text:s/>In<text:s/>place<text:s/>of<text:s/>its<text:s/>Research<text:s/>within<text:s/>Tax<text:s/>Administration<text:s/>workshop,<text:s/>ICTD<text:s/>supported<text:s/>Research<text:s/>Days<text:s/>hosted<text:s/>by<text:s/>the<text:s/>Uganda<text:s/>Revenue<text:s/>Authority<text:s/>(URA)<text:s/>and<text:s/>Rwanda<text:s/>Revenue<text:s/>Authority<text:s/>(RRA),<text:s/>and<text:s/>the<text:s/>EPRN<text:s/>conference.<text:s/>Participation<text:s/>at<text:s/>these<text:s/>events,<text:s/>outside<text:s/>ICTD’s<text:s/>control,<text:s/>remained<text:s/>predominantly<text:s/>male,<text:s/>reflecting<text:s/>the<text:s/>wider<text:s/>gender<text:s/>imbalance<text:s/>in<text:s/>revenue<text:s/>authorities<text:s/>and<text:s/>the<text:s/>tax<text:s/>field.</text:span></text:p>
      <text:p text:style-name="P224"/>
      <text:p text:style-name="P225"><text:span text:style-name="T225_1">Recommendation<text:s/>7</text:span><text:span text:style-name="T225_2">:<text:s/></text:span><text:span text:style-name="T225_3">Reporting</text:span><text:span text:style-name="T225_4">.<text:s/>As<text:s/>per<text:s/>the<text:s/>model<text:s/>for<text:s/>FCDO<text:s/>Annual<text:s/>Reviews,<text:s/>ICTD’s<text:s/>reporting<text:s/>to<text:s/>FCDO<text:s/>should<text:s/>fit<text:s/>the<text:s/>template<text:s/>guidance<text:s/>and<text:s/>aim<text:s/>for<text:s/>no<text:s/>more<text:s/>than<text:s/>20-25<text:s/>pages<text:s/>excluding<text:s/>annexes<text:s/>(our<text:s/>final<text:s/>document<text:s/>needs<text:s/>to<text:s/>be<text:s/>less<text:s/>than<text:s/>30<text:s/>pages<text:s/>excluding<text:s/>annexes),<text:s/>building<text:s/>on<text:s/>steers<text:s/>and<text:s/>guidelines<text:s/>which<text:s/>will<text:s/>be<text:s/>provided<text:s/>by<text:s/>FCDO.</text:span></text:p>
      <text:p text:style-name="P226"><text:span text:style-name="T226_1">Completed:<text:s/></text:span><text:span text:style-name="T226_2">Reporting<text:s/>was<text:s/>discussed<text:s/>at<text:s/>a<text:s/>one</text:span><text:span text:style-name="T226_3">‑day<text:s/>programme<text:s/>workshop<text:s/>with<text:s/>FCDO<text:s/>in<text:s/>July<text:s/>2025.<text:s/>ICTD<text:s/>sought<text:s/>further<text:s/>advice<text:s/>during<text:s/>preparation<text:s/>of<text:s/>the<text:s/>annual<text:s/>report,<text:s/>which<text:s/>was<text:s/>submitted<text:s/>in<text:s/>line<text:s/>with<text:s/>the<text:s/>agreed<text:s/>style<text:s/>and<text:s/>requirements.</text:span></text:p>
      <text:p text:style-name="P227"/>
      <text:p text:style-name="P228"><text:span text:style-name="T228_1">Recommendation<text:s/>8:<text:s/>ICTD’s<text:s/>future<text:s/>work.</text:span><text:span text:style-name="T228_2"><text:s/>Looking<text:s/>ahead,<text:s/>ICTD<text:s/>should<text:s/>lay<text:s/>the<text:s/>foundations<text:s/>for<text:s/>work<text:s/>on<text:s/>tax,<text:s/>debt,<text:s/>and<text:s/>governance;<text:s/>tax<text:s/>and<text:s/>protests;<text:s/>and<text:s/>on<text:s/>environmental<text:s/>taxation<text:s/>in<text:s/>line<text:s/>with<text:s/>FCDO<text:s/>priorities<text:s/>and<text:s/>interests.<text:s/>While<text:s/>retaining<text:s/>flexibility<text:s/>to<text:s/>adapt<text:s/>will<text:s/>be<text:s/>useful<text:s/>in<text:s/>this<text:s/>uncertain<text:s/>funding<text:s/>period,<text:s/>work<text:s/>can<text:s/>be<text:s/>done<text:s/>to<text:s/>allow<text:s/>for<text:s/>quick<text:s/>scale<text:s/>up<text:s/>in<text:s/>these<text:s/>areas<text:s/>once<text:s/>funding<text:s/>is<text:s/>clarified.</text:span></text:p>
      <text:p text:style-name="P229"><text:span text:style-name="T229_1">Completed:<text:s/></text:span><text:span text:style-name="T229_2">ICTD<text:s/>developed<text:s/>and<text:s/>scoped<text:s/>a<text:s/>portfolio<text:s/>of<text:s/>projects<text:s/>across<text:s/>these<text:s/>priority<text:s/>areas,<text:s/>with<text:s/>plans<text:s/>in<text:s/>place<text:s/>for<text:s/>delivery<text:s/>from<text:s/>2026.</text:span></text:p>
      <text:p text:style-name="P230"/>
      <text:p text:style-name="P231"><text:span text:style-name="T231_1">Justif</text:span><text:span text:style-name="T231_2">ication<text:s/>for<text:s/></text:span><text:span text:style-name="T231_3">programme</text:span><text:span text:style-name="T231_4"><text:s/></text:span><text:span text:style-name="T231_5">c</text:span><text:span text:style-name="T231_6">ontinu</text:span><text:span text:style-name="T231_7">ation</text:span><text:span text:style-name="T231_8"><text:s/></text:span></text:p>
      <text:p text:style-name="P232"/>
      <text:p text:style-name="P233"><text:span text:style-name="T233_1">Performance<text:s/>over<text:s/>the<text:s/>reporting<text:s/>period<text:s/>provides<text:s/>a<text:s/>strong<text:s/>rationale<text:s/>for<text:s/>continued<text:s/>investment<text:s/>in<text:s/>ICTD</text:span><text:span text:style-name="T233_2">,<text:s/></text:span><text:span text:style-name="T233_3">achieving<text:s/>an<text:s/>overall<text:s/>Output<text:s/>score<text:s/>of</text:span><text:span text:style-name="T233_4"><text:s/></text:span><text:span text:style-name="T233_5">A+<text:s/>(moderately<text:s/>exceeded)</text:span><text:span text:style-name="T233_6">.<text:s/></text:span><text:span text:style-name="T233_7">Performance<text:s/>during<text:s/>the<text:s/>year<text:s/>reflects<text:s/>both<text:s/>sustained<text:s/>delivery<text:s/>against<text:s/>core<text:s/>objectives<text:s/>and<text:s/>a<text:s/>continued<text:s/>strengthening<text:s/>of<text:s/>the<text:s/>programme’s<text:s/>strategic<text:s/>focus,<text:s/>particularly<text:s/>in<text:s/>linking<text:s/>research<text:s/>more<text:s/>directly<text:s/>to<text:s/>policy<text:s/>processes<text:s/>and<text:s/>increasing<text:s/>the<text:s/>accessibility<text:s/>and<text:s/>use<text:s/>of<text:s/>evidence.</text:span><text:span text:style-name="T233_8"><text:s/></text:span><text:span text:style-name="T233_9">This<text:s/>integrated<text:s/>approach<text:s/>is<text:s/>particularly<text:s/>valuable<text:s/>in<text:s/>the<text:s/>current<text:s/>context,<text:s/>where<text:s/>demand<text:s/>for<text:s/>credible,<text:s/>evidence-based<text:s/>guidance<text:s/>on<text:s/>domestic<text:s/>revenue<text:s/>mobilisation<text:s/>is<text:s/>increasing<text:s/>in<text:s/>response<text:s/>to<text:s/>tightening<text:s/>fiscal<text:s/>space<text:s/>and<text:s/>reductions<text:s/>in<text:s/></text:span><text:span text:style-name="T233_10">Overseas<text:s/>Development<text:s/>Assistance<text:s/>(ODA)</text:span><text:span text:style-name="T233_11">.</text:span></text:p>
      <text:p text:style-name="P234"/>
      <text:p text:style-name="P235"><text:span text:style-name="T235_1">ICTD’s<text:s/>model<text:s/>closely<text:s/>aligns<text:s/>with<text:s/>FCDO’s<text:s/>evolving<text:s/>development<text:s/>approach</text:span><text:span text:style-name="T235_2"><text:s/>and<text:s/>ICTD<text:s/>is<text:s/>positioned<text:s/>as</text:span><text:span text:style-name="T235_3"><text:s/>a<text:s/>well-established<text:s/>and<text:s/>adaptable<text:s/>platform<text:s/>for<text:s/>delivering<text:s/>on<text:s/>FCDO<text:s/>priorities<text:s/>in<text:s/>an<text:s/>increasingly<text:s/>constrained<text:s/>funding<text:s/>environment</text:span><text:span text:style-name="T235_4">.</text:span><text:span text:style-name="T235_5"><text:s/>Its<text:s/>long-term<text:s/>partnerships<text:s/>with<text:s/>revenue<text:s/>authorities,<text:s/>multilateral<text:s/></text:span><text:span text:style-name="T235_6">organisations<text:s/>and<text:s/>research<text:s/>institutions<text:s/>reflect<text:s/>a<text:s/>commitment<text:s/>to<text:s/>locally<text:s/>embedded,<text:s/>collaborative<text:s/>working.<text:s/>Its<text:s/>focus<text:s/>on<text:s/>strengthening<text:s/>institutional<text:s/>capacity<text:s/>and<text:s/>supporting<text:s/>applied<text:s/>research<text:s/>contributes<text:s/>to<text:s/>systems-level<text:s/>change,<text:s/>rather<text:s/>than<text:s/>one-off<text:s/>interventions.<text:s/>ICTD<text:s/>also<text:s/>plays<text:s/>a<text:s/>key<text:s/>role<text:s/>in<text:s/>strengthening<text:s/>internal<text:s/>FCDO<text:s/>capability<text:s/>on<text:s/>tax<text:s/>and<text:s/>domestic<text:s/>revenue<text:s/>mobilisation</text:span><text:span text:style-name="T235_7">.<text:s/></text:span><text:span text:style-name="T235_8">The<text:s/>programme’s<text:s/>emphasis<text:s/>on<text:s/>domestic<text:s/>revenue<text:s/>mobilisation<text:s/>responds<text:s/>directly<text:s/>to<text:s/>the<text:s/>need<text:s/>to<text:s/>support<text:s/>countries<text:s/>to<text:s/>mobilise<text:s/>their<text:s/>own<text:s/>resources<text:s/>in<text:s/>a<text:s/>context<text:s/>of<text:s/>declining<text:s/>aid,<text:s/>positioning<text:s/>research<text:s/>as<text:s/>a<text:s/>form<text:s/>of<text:s/>catalytic<text:s/>investment</text:span><text:span text:style-name="T235_9">;<text:s/></text:span><text:span text:style-name="T235_10">and<text:s/></text:span><text:span text:style-name="T235_11">ICTD<text:s/></text:span><text:span text:style-name="T235_12">form</text:span><text:span text:style-name="T235_13">s</text:span><text:span text:style-name="T235_14"><text:s/>a<text:s/>core<text:s/>component<text:s/>of<text:s/>the<text:s/>department’s<text:s/>expertise<text:s/>offer<text:s/>through<text:s/>the<text:s/>Finance<text:s/>Community<text:s/>of<text:s/>Expertise.</text:span><text:span text:style-name="T235_15"><text:s/>Its<text:s/>approach<text:s/>is<text:s/>grounded<text:s/>in<text:s/>locally<text:s/>relevant<text:s/>evidence<text:s/>and<text:s/>solutions,<text:s/>with<text:s/>research<text:s/>and<text:s/>engagement<text:s/>shaped<text:s/>by<text:s/>the<text:s/>priorities<text:s/>and<text:s/>realities<text:s/>of<text:s/>partner<text:s/>countries.</text:span></text:p>
      <text:p text:style-name="P236"/>
      <text:p text:style-name="P237"><text:span text:style-name="T237_1">The<text:s/>programme<text:s/>is<text:s/>now<text:s/></text:span><text:span text:style-name="T237_2">entering<text:s/>i</text:span><text:span text:style-name="T237_3">ts<text:s/>final<text:s/></text:span><text:span text:style-name="T237_4">year<text:s/>of<text:s/>implementation</text:span><text:span text:style-name="T237_5"><text:s/>and<text:s/>is<text:s/>well<text:s/>positioned<text:s/>to<text:s/>deliver<text:s/>the<text:s/>full<text:s/>value<text:s/>of<text:s/>earlier<text:s/>investment,<text:s/>as<text:s/>research<text:s/>projects<text:s/>mature<text:s/>and<text:s/>findings<text:s/>are<text:s/>consolidated,<text:s/>synthesised<text:s/>and<text:s/>taken<text:s/>up<text:s/>by<text:s/>policy<text:s/>and<text:s/>practitioner<text:s/>audiences.<text:s/>The<text:s/>principal<text:s/>value<text:s/>for<text:s/>money<text:s/>of<text:s/>the<text:s/>programme<text:s/>lies<text:s/>in<text:s/>this<text:s/>late</text:span><text:span text:style-name="T237_6">‑stage<text:s/>phase:<text:s/>generating<text:s/>actionable<text:s/>insights</text:span><text:span text:style-name="T237_7"><text:s/></text:span><text:span text:style-name="T237_8">and<text:s/>drawing<text:s/>portfolio</text:span><text:span text:style-name="T237_9">‑level<text:s/>learning<text:s/>on<text:s/>what<text:s/>the<text:s/>evidence<text:s/>tells<text:s/>us<text:s/>about<text:s/>effective<text:s/>intervention</text:span><text:span text:style-name="T237_10">.<text:s/>The<text:s/>remaining<text:s/>period<text:s/>of<text:s/>FCDO<text:s/>support<text:s/>to<text:s/>ICTD<text:s/>will<text:s/>focus</text:span><text:span text:style-name="T237_11"><text:s/>on<text:s/>delivery,<text:s/>synthesis<text:s/>and<text:s/>learning</text:span><text:span text:style-name="T237_12"><text:s/>as<text:s/>well<text:s/>as<text:s/>supporting<text:s/>the<text:s/></text:span><text:span text:style-name="T237_13">sustainability<text:s/>of<text:s/>the<text:s/>Centre.</text:span></text:p>
      <text:p text:style-name="P238"/>
      <text:p text:style-name="P239"><text:span text:style-name="T239_1">Planning<text:s/>is<text:s/>in<text:s/>place<text:s/>for<text:s/>strong<text:s/>delivery<text:s/>in</text:span><text:span text:style-name="T239_2"><text:s/></text:span><text:span text:style-name="T239_3">2026</text:span><text:span text:style-name="T239_4">:</text:span></text:p>
      <text:list text:style-name="LS25" xml:id="list10">
        <text:list-item>
          <text:p text:style-name="P240"><text:span text:style-name="T240_1">N</text:span><text:span text:style-name="T240_2">ew<text:s/>projects<text:s/>in<text:s/>Eswatini<text:s/>and<text:s/>Rwanda</text:span><text:span text:style-name="T240_3">,<text:s/>building<text:s/>on<text:s/>prior<text:s/>successes<text:s/>with<text:s/>tax<text:s/>officials<text:s/>and<text:s/>agents.</text:span><text:span text:style-name="T240_4"><text:s/>ICTD<text:s/>will<text:s/>work<text:s/>to<text:s/>build<text:s/>on<text:s/>existing<text:s/>relationships<text:s/>with<text:s/>revenue<text:s/>authorities<text:s/>and<text:s/>to<text:s/>develop<text:s/>new<text:s/>partnerships,<text:s/>including<text:s/>new<text:s/></text:span><text:span text:style-name="T240_5">MoUs</text:span><text:span text:style-name="T240_6"><text:s/>with<text:s/>the<text:s/>Zambia<text:s/>Revenue<text:s/>Authority<text:s/>and<text:s/>the<text:s/>Ministry<text:s/>of<text:s/>Finance<text:s/>and<text:s/>Economic<text:s/>Affairs<text:s/>in<text:s/>The<text:s/>Gambia</text:span><text:span text:style-name="T240_7">.</text:span></text:p>
        </text:list-item>
        <text:list-item>
          <text:p text:style-name="P241"><text:span text:style-name="T241_1">Planned<text:s/></text:span><text:span text:style-name="T241_2">initiatives<text:s/>on<text:s/>debt<text:s/>and<text:s/>protests</text:span><text:span text:style-name="T241_3"><text:s/>will<text:s/>commence</text:span><text:span text:style-name="T241_4">.<text:s/></text:span></text:p>
        </text:list-item>
        <text:list-item>
          <text:p text:style-name="P242"><text:span text:style-name="T242_1">A<text:s/>new<text:s/>collaboration<text:s/>model<text:s/>among<text:s/>civil<text:s/>society,<text:s/>traditional<text:s/>authorities,<text:s/>and<text:s/>local<text:s/>government<text:s/></text:span><text:span text:style-name="T242_2">will<text:s/>be<text:s/></text:span><text:span text:style-name="T242_3">piloted<text:s/>in<text:s/>Sierra<text:s/>Leone,<text:s/>where<text:s/>ICTD<text:s/></text:span><text:span text:style-name="T242_4">is<text:s/></text:span><text:span text:style-name="T242_5">partner</text:span><text:span text:style-name="T242_6">ing</text:span><text:span text:style-name="T242_7"><text:s/>with<text:s/>local<text:s/>intermediaries<text:s/>to<text:s/>strengthen<text:s/>relationships<text:s/>between<text:s/>city<text:s/>councils<text:s/>and<text:s/>traditional<text:s/>leaders.<text:s/>This<text:s/>approach<text:s/>aims<text:s/>to<text:s/>enhance<text:s/>the<text:s/>social<text:s/>contract<text:s/>locally<text:s/>and<text:s/></text:span><text:span text:style-name="T242_8">has<text:s/>the<text:s/>potential<text:s/>to<text:s/></text:span><text:span text:style-name="T242_9">inform<text:s/>inclusive<text:s/>tax<text:s/>governance<text:s/>elsewhere.<text:s/></text:span></text:p>
        </text:list-item>
        <text:list-item>
          <text:p text:style-name="P243"><text:span text:style-name="T243_1">R</text:span><text:span text:style-name="T243_2">esearch<text:s/>on<text:s/>informal<text:s/>taxation<text:s/>in<text:s/>fragile<text:s/>settings</text:span><text:span text:style-name="T243_3"><text:s/>will<text:s/>be<text:s/>advanced</text:span><text:span text:style-name="T243_4">.<text:s/></text:span></text:p>
        </text:list-item>
        <text:list-item>
          <text:p text:style-name="P244"><text:span text:style-name="T244_1">Building<text:s/>on<text:s/>the<text:s/></text:span><text:span text:style-name="T244_2">active<text:s/>participation<text:s/>in<text:s/>the<text:s/>2025<text:s/>World<text:s/>Bank/International<text:s/>Monetary<text:s/>Fund<text:s/>(IMF)<text:s/>Annual/Spring<text:s/>Meetings<text:s/>Cycle,<text:s/>ICTD<text:s/></text:span><text:span text:style-name="T244_3">has</text:span><text:span text:style-name="T244_4"><text:s/>engagement</text:span><text:span text:style-name="T244_5"><text:s/>plans</text:span><text:span text:style-name="T244_6"><text:s/>in<text:s/>2026,<text:s/>focused<text:s/>on<text:s/>resilience,<text:s/>conflict</text:span><text:span text:style-name="T244_7"><text:s/></text:span><text:span text:style-name="T244_8">and<text:s/>digital<text:s/>public<text:s/>infrastructure.<text:s/>ICTD<text:s/>will<text:s/>also<text:s/>participate<text:s/>in<text:s/>major<text:s/>forums</text:span><text:span text:style-name="T244_9">,<text:s/>including</text:span><text:span text:style-name="T244_10"><text:s/>ATAF,<text:s/>Addis<text:s/>Tax<text:s/>Initiative<text:s/>(ATI),<text:s/>Network<text:s/>of<text:s/>Tax<text:s/>Organisations.<text:s/></text:span></text:p>
        </text:list-item>
      </text:list>
      <text:h text:style-name="P245" text:outline-level="2"><text:span text:style-name="T245_1">C.</text:span><text:span text:style-name="T245_2"><text:s/>DETAILED<text:s/>OUTPUT<text:s/>SCORING</text:span><text:span text:style-name="T245_3"><text:s/></text:span></text:h>
      <text:p text:style-name="P246"/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6">
          <table:table-cell table:style-name="Cell55">
            <text:p text:style-name="P247"><text:span text:style-name="T247_1">Output<text:s/>Title<text:s/></text:span></text:p>
          </table:table-cell>
          <table:table-cell table:style-name="Cell56" table:number-columns-spanned="4">
            <text:p text:style-name="P248"><text:span text:style-name="T248_1">New<text:s/>Research<text:s/>Produced:</text:span><text:span text:style-name="T248_2"><text:s/></text:span><text:span text:style-name="T248_3">Production<text:s/>of<text:s/>high-quality<text:s/>&amp;<text:s/>policy-relevant<text:s/>tax<text:s/>research,<text:s/>mainly<text:s/>in<text:s/>FCDO<text:s/>priority<text:s/>countries<text:s/>in<text:s/>Africa<text:s/>and<text:s/>South<text:s/>Asia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57" table:number-columns-spanned="2">
            <text:p text:style-name="P249"><text:span text:style-name="T249_1">Output<text:s/>number:<text:s/></text:span></text:p>
          </table:table-cell>
          <table:covered-table-cell/>
          <table:table-cell table:style-name="Cell58">
            <text:p text:style-name="P250"><text:span text:style-name="T250_1">1</text:span></text:p>
          </table:table-cell>
          <table:table-cell table:style-name="Cell59">
            <text:p text:style-name="P251"><text:span text:style-name="T251_1">Output<text:s/>Score:<text:s/></text:span></text:p>
          </table:table-cell>
          <table:table-cell table:style-name="Cell60">
            <text:p text:style-name="P252"><text:span text:style-name="T252_1">A+</text:span></text:p>
          </table:table-cell>
        </table:table-row>
        <table:table-row table:style-name="Row18">
          <table:table-cell table:style-name="Cell61" table:number-columns-spanned="2">
            <text:p text:style-name="P253"><text:span text:style-name="T253_1">Impact<text:s/>weighting<text:s/>(%):<text:s text:c="2"/></text:span></text:p>
          </table:table-cell>
          <table:covered-table-cell/>
          <table:table-cell table:style-name="Cell62">
            <text:p text:style-name="P254"><text:span text:style-name="T254_1">35%</text:span></text:p>
          </table:table-cell>
          <table:table-cell table:style-name="Cell63">
            <text:p text:style-name="P255"><text:span text:style-name="T255_1">W</text:span><text:span text:style-name="T255_2">eighting<text:s/>revised<text:s/>since<text:s/>last<text:s/>AR?<text:s/></text:span></text:p>
          </table:table-cell>
          <table:table-cell table:style-name="Cell64">
            <text:p text:style-name="P256"><text:span text:style-name="T256_1">Yes<text:s/>-<text:s/>d</text:span><text:span text:style-name="T256_2">own<text:s/>from<text:s/>40%</text:span></text:p>
          </table:table-cell>
        </table:table-row>
      </table:table>
      <text:p text:style-name="P257"/>
      <table:table table:style-name="Table7">
        <table:table-column table:style-name="Column26"/>
        <table:table-column table:style-name="Column27"/>
        <table:table-column table:style-name="Column28"/>
        <table:table-row table:style-name="Row19">
          <table:table-cell table:style-name="Cell65">
            <text:p text:style-name="P258"><text:span text:style-name="T258_1">Indicator(s)</text:span></text:p>
          </table:table-cell>
          <table:table-cell table:style-name="Cell66">
            <text:p text:style-name="P259"><text:span text:style-name="T259_1">Milestone(s)<text:s/>for<text:s/>this<text:s/>review</text:span></text:p>
          </table:table-cell>
          <table:table-cell table:style-name="Cell67">
            <text:p text:style-name="P260"><text:span text:style-name="T260_1">Progress<text:s/></text:span></text:p>
          </table:table-cell>
        </table:table-row>
        <table:table-row table:style-name="Row20">
          <table:table-cell table:style-name="Cell68">
            <text:p text:style-name="P261"><text:span text:style-name="T261_1">1.1<text:s/>Number<text:s/>of<text:s/>ICTD<text:s/>own<text:s/>publications<text:s/>and<text:s/>translations<text:s/>produced<text:s/>(Working<text:s/>Papers,<text:s/>Research<text:s/>in<text:s/>Briefs,<text:s/></text:span><text:span text:style-name="T261_2">Summary</text:span><text:span text:style-name="T261_3"><text:s/>Briefs<text:s/>and</text:span><text:span text:style-name="T261_4"><text:s/></text:span><text:span text:style-name="T261_5">African<text:s/>Tax<text:s/>Administration<text:s/>Papers</text:span><text:span text:style-name="T261_6">).</text:span></text:p>
            <text:p text:style-name="P262"><text:span text:style-name="T262_1">Weighting:</text:span></text:p>
            <text:p text:style-name="P263"><text:span text:style-name="T263_1">Working<text:s/>Papers<text:s/>80%</text:span></text:p>
            <text:p text:style-name="P264"><text:span text:style-name="T264_1">Briefs<text:s/>and<text:s/>other<text:s/>20%</text:span></text:p>
            <text:p text:style-name="P265"><text:span text:style-name="T265_1">(annual)</text:span></text:p>
          </table:table-cell>
          <table:table-cell table:style-name="Cell69">
            <text:p text:style-name="P266"/>
            <text:p text:style-name="P267"><text:span text:style-name="T267_1">Working<text:s/>Papers:<text:s/>18</text:span></text:p>
            <text:p text:style-name="P268"><text:span text:style-name="T268_1">Briefs<text:s/>and<text:s/></text:span><text:span text:style-name="T268_2">other</text:span><text:span text:style-name="T268_3">:<text:s/>16</text:span></text:p>
            <text:p text:style-name="P269"/>
            <text:p text:style-name="P270"/>
          </table:table-cell>
          <table:table-cell table:style-name="Cell70">
            <text:p text:style-name="P271"><text:span text:style-name="T271_1">Substantially</text:span><text:span text:style-name="T271_2"><text:s/></text:span><text:span text:style-name="T271_3">Exceeded:<text:s/></text:span></text:p>
            <text:p text:style-name="P272"><text:span text:style-name="T272_1">Working<text:s/>Papers:<text:s/></text:span><text:span text:style-name="T272_2">19</text:span></text:p>
            <text:p text:style-name="P273"><text:span text:style-name="T273_1">Briefs<text:s/>and<text:s/>other:<text:s/></text:span><text:span text:style-name="T273_2">33<text:s/>(plus<text:s/>13<text:s/>translations)</text:span></text:p>
          </table:table-cell>
        </table:table-row>
        <table:table-row table:style-name="Row21">
          <table:table-cell table:style-name="Cell71">
            <text:p text:style-name="P274"><text:span text:style-name="T274_1">1.2<text:s/>Total<text:s/>number<text:s/>of<text:s/>peer-reviewed<text:s/>journal<text:s/>articles<text:s/>and book/chapters<text:s/>published</text:span><text:span text:style-name="T274_2"><text:s/>(from<text:s/>2025<text:s/>measured<text:s/>as<text:s/>cumulative<text:s/>-<text:s/>annual<text:s/>in<text:s/>brackets<text:s/>for<text:s/>reference).</text:span></text:p>
          </table:table-cell>
          <table:table-cell table:style-name="Cell72">
            <text:p text:style-name="P275"/>
            <text:p text:style-name="P276"><text:span text:style-name="T276_1">45<text:s/>(8)</text:span></text:p>
          </table:table-cell>
          <table:table-cell table:style-name="Cell73">
            <text:p text:style-name="P277"><text:span text:style-name="T277_1">Substantially<text:s/>Exceeded:</text:span></text:p>
            <text:p text:style-name="P278"><text:span text:style-name="T278_1">6</text:span><text:span text:style-name="T278_2">7</text:span><text:span text:style-name="T278_3"><text:s/>(1</text:span><text:span text:style-name="T278_4">3</text:span><text:span text:style-name="T278_5">)</text:span></text:p>
          </table:table-cell>
        </table:table-row>
      </table:table>
      <text:p text:style-name="P279"><text:span text:style-name="T279_1">Supporting<text:s/>narrative<text:s/>for<text:s/>the<text:s/>score</text:span></text:p>
      <text:p text:style-name="P280"/>
      <text:p text:style-name="P281"><text:span text:style-name="T281_1">Output<text:s/>1<text:s/>exceeded<text:s/>its<text:s/>milestones<text:s/>for<text:s/>the<text:s/>reporting<text:s/>period</text:span><text:span text:style-name="T281_2"><text:s/>and<text:s/>scores<text:s/></text:span><text:span text:style-name="T281_3">A+</text:span><text:span text:style-name="T281_4">,<text:s/>with<text:s/>performance<text:s/>above<text:s/>targets<text:s/>across<text:s/>both<text:s/>core<text:s/>indicators<text:s/>and<text:s/>strong<text:s/>evidence<text:s/>of<text:s/>continued<text:s/>relevance<text:s/>to<text:s/>policy<text:s/>priorities.</text:span><text:span text:style-name="T281_5"><text:s/>It<text:s/></text:span><text:span text:style-name="T281_6">has<text:s/>been<text:s/>delivered<text:s/>to<text:s/>a<text:s/>very<text:s/>high<text:s/>standard,<text:s/>exceeding<text:s/>agreed<text:s/>milestones.<text:s/>Delivery<text:s/>demonstrates<text:s/>sustained<text:s/>research<text:s/>quality<text:s/>alongside<text:s/>a<text:s/>strengthened<text:s/>emphasis<text:s/>on<text:s/>policy-relevant<text:s/>dissemination<text:s/>and<text:s/>accessibility.</text:span><text:span text:style-name="T281_7"><text:s/></text:span><text:span text:style-name="T281_8">This<text:s/>is<text:s/>particularly<text:s/>important<text:s/>in<text:s/>the<text:s/>current<text:s/>context,<text:s/>where<text:s/>demand<text:s/>for<text:s/>credible,<text:s/>evidence-based<text:s/>guidance<text:s/>on<text:s/>domestic<text:s/>revenue<text:s/>mobilisation<text:s/>is<text:s/>increasing<text:s/>in<text:s/>response<text:s/>to<text:s/>tightening<text:s/>fiscal<text:s/>space<text:s/>and<text:s/>reductions<text:s/>in<text:s/></text:span><text:span text:style-name="T281_9">overseas<text:s/>development<text:s/>assistance<text:s/>(ODA)</text:span><text:span text:style-name="T281_10">.</text:span><text:span text:style-name="T281_11"><text:s/></text:span><text:span text:style-name="T281_12">This<text:s/>performance<text:s/>provides<text:s/>the<text:s/>foundation<text:s/>for<text:s/>ICTD’s<text:s/>policy<text:s/>engagement,<text:s/>which<text:s/>is<text:s/>assessed<text:s/>under<text:s/>Output<text:s/>2.</text:span></text:p>
      <text:p text:style-name="P282"/>
      <text:p text:style-name="P283"><text:span text:style-name="T283_1">ICTD<text:s/>produced<text:s/>19<text:s/>Working<text:s/>Papers<text:s/>against<text:s/>a<text:s/>target<text:s/>of<text:s/>18,<text:s/>and<text:s/>33<text:s/>policy<text:s/>briefs<text:s/>and<text:s/>related<text:s/>outputs<text:s/>against<text:s/>a<text:s/>target<text:s/>of<text:s/>16.<text:s/>This<text:s/>represents<text:s/>a<text:s/>substantial<text:s/>over-delivery<text:s/>of<text:s/>policy-facing<text:s/>outputs,<text:s/>more<text:s/>than<text:s/>doubling<text:s/>the<text:s/>milestone.<text:s/></text:span><text:span text:style-name="T283_2">The<text:s/>production<text:s/>of</text:span><text:span text:style-name="T283_3"><text:s/>13</text:span><text:span text:style-name="T283_4"><text:s/>translations<text:s/>has<text:s/>further<text:s/>enhanced<text:s/></text:span><text:span text:style-name="T283_5">reach<text:s/>and<text:s/></text:span><text:span text:style-name="T283_6">impact<text:s/>by<text:s/>enabling<text:s/>more<text:s/>direct<text:s/>use<text:s/>of<text:s/>research<text:s/>outputs<text:s/>by<text:s/>partners<text:s/>in<text:s/>francophone<text:s/>and<text:s/>other<text:s/>non-English<text:s/>speaking<text:s/>contexts,<text:s/>helping<text:s/>to<text:s/>ensure<text:s/>that<text:s/>evidence<text:s/>is<text:s/>accessible<text:s/>to<text:s/>those<text:s/>most<text:s/>directly<text:s/>involved<text:s/>in<text:s/>policy<text:s/>implementation.</text:span></text:p>
      <text:p text:style-name="P284"/>
      <text:p text:style-name="P285"><text:span text:style-name="T285_1">Performance<text:s/>against<text:s/>academic<text:s/>outputs<text:s/>was<text:s/></text:span><text:span text:style-name="T285_2">similarly</text:span><text:span text:style-name="T285_3"><text:s/>strong.<text:s/>ICTD<text:s/>delivered<text:s/></text:span><text:span text:style-name="T285_4">13<text:s/></text:span><text:span text:style-name="T285_5">peer-reviewed<text:s/>journal<text:s/>articles<text:s/>and<text:s/>book<text:s/>chapters,<text:s/></text:span><text:span text:style-name="T285_6">bringing<text:s/>the<text:s/>cumulative<text:s/>total<text:s/>to<text:s/>67.<text:s/></text:span><text:span text:style-name="T285_7">This<text:s/>reflects<text:s/>a<text:s/>robust<text:s/>and<text:s/>sustained<text:s/>pipeline<text:s/>of<text:s/>high-quality<text:s/>research<text:s/>and<text:s/>reinforces<text:s/>ICTD’s<text:s/>credibility<text:s/>and<text:s/>standing<text:s/>as<text:s/>a<text:s/>leading<text:s/>global<text:s/>centre<text:s/>of<text:s/>expertise<text:s/>on<text:s/>taxation<text:s/>in<text:s/>lower-income<text:s/>contexts.</text:span></text:p>
      <text:p text:style-name="P286"/>
      <text:p text:style-name="P287"><text:span text:style-name="T287_1">Impo</text:span><text:span text:style-name="T287_2">rtantly</text:span><text:span text:style-name="T287_3">,<text:s/>this<text:s/>strong<text:s/>performance<text:s/>reflects<text:s/>not<text:s/>only<text:s/>volume,<text:s/>but<text:s/>also<text:s/>the<text:s/>strategic<text:s/>value<text:s/>of<text:s/>outputs<text:s/>in<text:s/>shaping<text:s/>policy<text:s/>debates<text:s/>and<text:s/>supporting<text:s/>evidence-based<text:s/>decision-making<text:s/>at<text:s/>global,<text:s/>regional,<text:s/>and<text:s/>national<text:s/>levels.</text:span><text:span text:style-name="T287_4"><text:s/></text:span><text:span text:style-name="T287_5">The<text:s/>increase<text:s/>in<text:s/>policy<text:s/>briefs<text:s/>and<text:s/>related<text:s/>outputs<text:s/>has<text:s/>strengthened<text:s/>ICTD’s<text:s/>ability<text:s/>to<text:s/>translate<text:s/>complex<text:s/>research<text:s/>into<text:s/>accessible,<text:s/>policy-relevant<text:s/>insights<text:s/>that<text:s/>are<text:s/>directly<text:s/>aligned<text:s/>with<text:s/>key<text:s/>policy<text:s/>moments<text:s/>and<text:s/>stakeholder<text:s/>needs.<text:s/></text:span><text:span text:style-name="T287_6">In<text:s/>particular,<text:s/>synthesis</text:span><text:span text:style-name="T287_7"><text:s/>briefs<text:s/>have<text:s/>played<text:s/>a<text:s/>central<text:s/>role<text:s/>in<text:s/>consolidating<text:s/>evidence<text:s/>across<text:s/>multiple<text:s/>research<text:s/>streams<text:s/>and<text:s/>presenting<text:s/>clear,<text:s/>actionable<text:s/>messages<text:s/>to<text:s/>policymakers<text:s/>and<text:s/>international<text:s/>partners.</text:span></text:p>
      <text:p text:style-name="P288"/>
      <text:p text:style-name="P289"><text:span text:style-name="T289_1">Changes<text:s/>to<text:s/>this<text:s/>output<text:s/>during<text:s/>the<text:s/>past<text:s/>year</text:span></text:p>
      <text:p text:style-name="P290"><text:span text:style-name="T290_1">During<text:s/>the<text:s/>reporting<text:s/>period,<text:s/>the<text:s/>weighting<text:s/>of<text:s/>this<text:s/>output<text:s/>was<text:s/>reduced<text:s/>to<text:s/>reflect<text:s/>programme<text:s/>maturity<text:s/>and<text:s/>adjust<text:s/>targets<text:s/>based<text:s/>on<text:s/>achievement<text:s/>to<text:s/>date.<text:s/>No<text:s/>further<text:s/>substantive<text:s/>changes<text:s/>are<text:s/>planned<text:s/>for<text:s/>Output<text:s/>1<text:s/>at<text:s/>this<text:s/>stage,<text:s/>beyond<text:s/>a<text:s/>standard<text:s/>review<text:s/>of<text:s/>the<text:s/>ambition<text:s/>of<text:s/>targets<text:s/>for<text:s/>the<text:s/>final<text:s/>year<text:s/>of<text:s/>programme<text:s/>delivery.</text:span></text:p>
      <text:p text:style-name="P291"/>
      <table:table table:style-name="Table8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2">
          <table:table-cell table:style-name="Cell74">
            <text:p text:style-name="P292"><text:span text:style-name="T292_1">Output<text:s/>Title<text:s/></text:span></text:p>
          </table:table-cell>
          <table:table-cell table:style-name="Cell75" table:number-columns-spanned="4">
            <text:p text:style-name="P293"><text:span text:style-name="T293_1">Policy<text:s/>engagement:<text:s/>new<text:s/>research,<text:s/>learning,<text:s/>and<text:s/>recommendations<text:s/>reach<text:s/>and<text:s/>engage<text:s/>decision<text:s/>makers<text:s/>to<text:s/>increase<text:s/>their<text:s/>understanding<text:s/>and<text:s/>use<text:s/>of<text:s/>evidence<text:s/>to<text:s/>improve<text:s/>tax<text:s/>policy.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76" table:number-columns-spanned="2">
            <text:p text:style-name="P294"><text:span text:style-name="T294_1">Output<text:s/>number:<text:s/></text:span></text:p>
          </table:table-cell>
          <table:covered-table-cell/>
          <table:table-cell table:style-name="Cell77">
            <text:p text:style-name="P295"><text:span text:style-name="T295_1">2</text:span></text:p>
          </table:table-cell>
          <table:table-cell table:style-name="Cell78">
            <text:p text:style-name="P296"><text:span text:style-name="T296_1">Output<text:s/>Score:<text:s/></text:span></text:p>
          </table:table-cell>
          <table:table-cell table:style-name="Cell79">
            <text:p text:style-name="P297"><text:span text:style-name="T297_1">A+</text:span></text:p>
          </table:table-cell>
        </table:table-row>
        <table:table-row table:style-name="Row24">
          <table:table-cell table:style-name="Cell80" table:number-columns-spanned="2">
            <text:p text:style-name="P298"><text:span text:style-name="T298_1">Impact<text:s/>weighting<text:s/>(%):<text:s/></text:span></text:p>
          </table:table-cell>
          <table:covered-table-cell/>
          <table:table-cell table:style-name="Cell81">
            <text:p text:style-name="P299"><text:span text:style-name="T299_1">30%</text:span></text:p>
          </table:table-cell>
          <table:table-cell table:style-name="Cell82">
            <text:p text:style-name="P300"><text:span text:style-name="T300_1">Weighting<text:s/>revised<text:s/>since<text:s/>last<text:s/>AR?<text:s/></text:span></text:p>
          </table:table-cell>
          <table:table-cell table:style-name="Cell83">
            <text:p text:style-name="P301"><text:span text:style-name="T301_1">Yes<text:s/>-<text:s/>up<text:s/>from<text:s/>25%</text:span></text:p>
          </table:table-cell>
        </table:table-row>
      </table:table>
      <text:p text:style-name="P302"/>
      <table:table table:style-name="Table9">
        <table:table-column table:style-name="Column34"/>
        <table:table-column table:style-name="Column35"/>
        <table:table-column table:style-name="Column36"/>
        <table:table-row table:style-name="Row25">
          <table:table-cell table:style-name="Cell84">
            <text:p text:style-name="P303"><text:span text:style-name="T303_1">Indicator(s)</text:span></text:p>
          </table:table-cell>
          <table:table-cell table:style-name="Cell85">
            <text:p text:style-name="P304"><text:span text:style-name="T304_1">Milestone(s)<text:s/>for<text:s/>this<text:s/>review</text:span></text:p>
          </table:table-cell>
          <table:table-cell table:style-name="Cell86">
            <text:p text:style-name="P305"><text:span text:style-name="T305_1">Progress<text:s/></text:span></text:p>
          </table:table-cell>
        </table:table-row>
        <table:table-row table:style-name="Row26">
          <table:table-cell table:style-name="Cell87">
            <text:p text:style-name="P306"><text:span text:style-name="T306_1">2.1<text:s/>*<text:s/>Number<text:s/>of<text:s/>high-level<text:s/>policy<text:s/>meetings<text:s/>or<text:s/>conferences<text:s/>at<text:s/>which<text:s/>ICTD<text:s/>team<text:s/>members<text:s/>participate<text:s/>present<text:s/>or<text:s/>speak<text:s/>at</text:span></text:p>
            <text:p text:style-name="P307"><text:span text:style-name="T307_1">*<text:s/>Total<text:s/>number<text:s/>of<text:s/>academic<text:s/>meetings<text:s/>or<text:s/>conferences<text:s/>attended</text:span></text:p>
            <text:p text:style-name="P308"><text:span text:style-name="T308_1">*<text:s/>Total<text:s/>number<text:s/>of<text:s/>civil<text:s/>society<text:s/>engagements</text:span></text:p>
            <text:p text:style-name="P309"><text:span text:style-name="T309_1">(annual)</text:span></text:p>
          </table:table-cell>
          <table:table-cell table:style-name="Cell88">
            <text:p text:style-name="P310"/>
            <text:p text:style-name="P311"><text:span text:style-name="T311_1">77<text:s/></text:span></text:p>
            <text:p text:style-name="P312"/>
          </table:table-cell>
          <table:table-cell table:style-name="Cell89">
            <text:p text:style-name="P313"><text:span text:style-name="T313_1">Moderately<text:s/>Exceeded.</text:span></text:p>
            <text:p text:style-name="P314"><text:span text:style-name="T314_1">83</text:span></text:p>
            <text:p text:style-name="P315"><text:span text:style-name="T315_1"> </text:span></text:p>
            <text:p text:style-name="P316"><text:span text:style-name="T316_1">(See<text:s/></text:span><text:span text:style-name="T316_2">Annex<text:s/>3</text:span><text:span text:style-name="T316_3"><text:s/>for<text:s/>details) </text:span></text:p>
          </table:table-cell>
        </table:table-row>
        <table:table-row table:style-name="Row27">
          <table:table-cell table:style-name="Cell90">
            <text:p text:style-name="P317"><text:span text:style-name="T317_1">2.2<text:s/>Total<text:s/>mentions<text:s/>of<text:s/>ICTD<text:s/>work<text:s/>in<text:s/>the<text:s/>media<text:s/>(annual<text:s/>–<text:s/></text:span><text:span text:style-name="T317_2">this<text:s/>counts</text:span><text:span text:style-name="T317_3"><text:s/>non-negative<text:s/>mentioned)</text:span></text:p>
          </table:table-cell>
          <table:table-cell table:style-name="Cell91">
            <text:p text:style-name="P318"/>
            <text:p text:style-name="P319"><text:span text:style-name="T319_1">42</text:span></text:p>
          </table:table-cell>
          <table:table-cell table:style-name="Cell92">
            <text:p text:style-name="P320"><text:span text:style-name="T320_1">Moderately<text:s/>Exceeded.</text:span></text:p>
            <text:p text:style-name="P321"><text:span text:style-name="T321_1">47</text:span><text:span text:style-name="T321_2"><text:line-break/></text:span></text:p>
          </table:table-cell>
        </table:table-row>
        <table:table-row table:style-name="Row28">
          <table:table-cell table:style-name="Cell93">
            <text:p text:style-name="P322"><text:span text:style-name="T322_1">2.3<text:s/>Number<text:s/>of<text:s/>collaborations<text:s/>with<text:s/>FCDO<text:s/>staff<text:s/>or<text:s/>advisers<text:s/>to<text:s/>support<text:s/>their<text:s/>tax<text:s/>programme<text:s/>that<text:s/>require<text:s/>(a)<text:s/>less<text:s/>than<text:s/>half<text:s/>a<text:s/>day<text:s/>of<text:s/>staff<text:s/>time<text:s/>(1/2<text:s/>day<text:s/>-)<text:s/>and<text:s/>(b)<text:s/>more<text:s/>than<text:s/>half<text:s/>a<text:s/>day<text:s/>(1/2<text:s/>day<text:s/>+).</text:span></text:p>
          </table:table-cell>
          <table:table-cell table:style-name="Cell94">
            <text:p text:style-name="P323"><text:span text:style-name="T323_1">10<text:s/></text:span></text:p>
            <text:p text:style-name="P324"><text:span text:style-name="T324_1">(across<text:s/>both<text:s/>categories)</text:span></text:p>
            <text:p text:style-name="P325"/>
            <text:p text:style-name="P326"/>
          </table:table-cell>
          <table:table-cell table:style-name="Cell95">
            <text:p text:style-name="P327"><text:span text:style-name="T327_1">Substantially<text:s/>Exceeded.</text:span></text:p>
            <text:p text:style-name="P328"><text:span text:style-name="T328_1">18<text:s/></text:span></text:p>
            <text:p text:style-name="P329"><text:span text:style-name="T329_1">a)<text:s/></text:span><text:span text:style-name="T329_2">14</text:span></text:p>
            <text:p text:style-name="P330"><text:span text:style-name="T330_1">b)<text:s/></text:span><text:span text:style-name="T330_2">4</text:span></text:p>
            <text:p text:style-name="P331"><text:span text:style-name="T331_1"> </text:span></text:p>
            <text:p text:style-name="P332"><text:span text:style-name="T332_1">(</text:span><text:span text:style-name="T332_2">See<text:s/></text:span><text:span text:style-name="T332_3">Annex<text:s/>1</text:span><text:span text:style-name="T332_4"><text:s/>for<text:s/>details</text:span><text:span text:style-name="T332_5">) </text:span></text:p>
          </table:table-cell>
        </table:table-row>
        <table:table-row table:style-name="Row29">
          <table:table-cell table:style-name="Cell96">
            <text:p text:style-name="P333"><text:span text:style-name="T333_1">2.4<text:s/>In<text:s/>the<text:s/>last<text:s/>year:</text:span></text:p>
            <text:p text:style-name="P334"><text:span text:style-name="T334_1">*<text:s/>Total<text:s/>number<text:s/>of<text:s/>website<text:s/>sessions</text:span></text:p>
            <text:p text:style-name="P335"><text:span text:style-name="T335_1">*<text:s/>Total<text:s/>number<text:s/>of<text:s/>Facebook<text:s/>followers</text:span></text:p>
            <text:p text:style-name="P336"><text:span text:style-name="T336_1">*<text:s/>Total<text:s/>number<text:s/>of<text:s/>X<text:s/>(Twitter)<text:s/>followers</text:span></text:p>
          </table:table-cell>
          <table:table-cell table:style-name="Cell97">
            <text:p text:style-name="P337"><text:span text:style-name="T337_1">As<text:s/></text:span><text:span text:style-name="T337_2">agreed<text:s/>in</text:span><text:span text:style-name="T337_3"><text:s/>Annual<text:s/>Review<text:s/>Feb<text:s/>2025,<text:s/>ICTD<text:s/>will<text:s/>no<text:s/>longer<text:s/>be<text:s/>reporting<text:s/>against<text:s/>this<text:s/>KPI<text:s/>in<text:s/>the<text:s/></text:span><text:span text:style-name="T337_4">logframe</text:span><text:span text:style-name="T337_5">.<text:s/></text:span></text:p>
          </table:table-cell>
          <table:table-cell table:style-name="Cell98">
            <text:p text:style-name="P338"><text:span text:style-name="T338_1">Not<text:s/>assessed.</text:span></text:p>
          </table:table-cell>
        </table:table-row>
        <table:table-row table:style-name="Row30">
          <table:table-cell table:style-name="Cell99">
            <text:p text:style-name="P339"><text:span text:style-name="T339_1">2.5<text:s/>Total<text:s/>cumulative<text:s/>number<text:s/>of<text:s/>citations<text:s/>of<text:s/>ICTD<text:s/>publications<text:s/>(cumulative).</text:span></text:p>
          </table:table-cell>
          <table:table-cell table:style-name="Cell100">
            <text:p text:style-name="P340"/>
            <text:p text:style-name="P341"><text:span text:style-name="T341_1">17,500</text:span></text:p>
          </table:table-cell>
          <table:table-cell table:style-name="Cell101">
            <text:p text:style-name="P342"><text:span text:style-name="T342_1">Moderately<text:s/>Exceeded.</text:span></text:p>
            <text:p text:style-name="P343"><text:span text:style-name="T343_1">18,258</text:span></text:p>
          </table:table-cell>
        </table:table-row>
      </table:table>
      <text:p text:style-name="P344"><text:span text:style-name="T344_1">Supporting<text:s/>narrative<text:s/>for<text:s/>the<text:s/>score</text:span></text:p>
      <text:p text:style-name="P345"/>
      <text:p text:style-name="P346"><text:span text:style-name="T346_1">Building<text:s/>on<text:s/>the<text:s/>strong<text:s/>volume<text:s/>and<text:s/>accessibility<text:s/>of<text:s/>outputs<text:s/>under<text:s/>Output<text:s/>1,<text:s/>Output<text:s/>2<text:s/>has<text:s/>exceeded<text:s/>its<text:s/>milestones,<text:s/>with<text:s/>strong<text:s/>performance<text:s/>across<text:s/>all<text:s/>assessed<text:s/>indicators.<text:s/>This<text:s/>reflects<text:s/>sustained<text:s/>and<text:s/>increasingly<text:s/>targeted<text:s/>engagement<text:s/>with<text:s/>policy,<text:s/>academic<text:s/>and<text:s/>practitioner<text:s/>audiences,<text:s/>alongside<text:s/>a<text:s/>more<text:s/>deliberate<text:s/>approach<text:s/>to<text:s/>ensuring<text:s/>research<text:s/>is<text:s/>taken<text:s/>up<text:s/>within<text:s/>policy<text:s/>processes<text:s/>and<text:s/>informs<text:s/>ongoing<text:s/>decisions<text:s/>and<text:s/>debates.</text:span><text:span text:style-name="T346_2"><text:s/></text:span><text:span text:style-name="T346_3">Output<text:s/>2<text:s/>demonstrates<text:s/>consistent<text:s/>over-delivery<text:s/>across<text:s/>all<text:s/>indicators.<text:s/>Engagement<text:s/>is<text:s/>more<text:s/>clearly<text:s/>aligned<text:s/>to<text:s/>priority<text:s/>policy<text:s/>processes<text:s/>and<text:s/>is<text:s/>generating<text:s/>follow-on<text:s/>demand,<text:s/>including<text:s/>commissioned<text:s/>work,<text:s/>repeat<text:s/>engagement<text:s/>and<text:s/>uptake<text:s/>by<text:s/>FCDO<text:s/>and<text:s/>external<text:s/>partners.</text:span></text:p>
      <text:p text:style-name="P347"><text:span text:style-name="T347_1">This<text:s/>reflects<text:s/>a<text:s/>strengthened<text:s/>link<text:s/>between<text:s/>research<text:s/>and<text:s/>its<text:s/>use<text:s/>in<text:s/>policy<text:s/>processes,<text:s/>justifying<text:s/>an<text:s/>overall<text:s/>score<text:s/>of<text:s/></text:span><text:span text:style-name="T347_2">A+</text:span><text:span text:style-name="T347_3">.</text:span><text:span text:style-name="T347_4"><text:s/></text:span><text:span text:style-name="T347_5">This<text:s/>engagement<text:s/>is<text:s/>further<text:s/>reinforced<text:s/>by<text:s/>ICTD’s<text:s/>capacity<text:s/>building<text:s/>work,<text:s/>which<text:s/>supports<text:s/>sustained<text:s/>uptake<text:s/>of<text:s/>evidence</text:span><text:span text:style-name="T347_6">,<text:s/>which<text:s/>is<text:s/>assessed<text:s/>in<text:s/>Output<text:s/>3.</text:span></text:p>
      <text:p text:style-name="P348"/>
      <text:p text:style-name="P349"><text:span text:style-name="T349_1">Engagement<text:s/>under<text:s/></text:span><text:span text:style-name="T349_2">Indicator<text:s/>2.1</text:span><text:span text:style-name="T349_3"><text:s/>was<text:s/>both<text:s/>broad<text:s/>and<text:s/>well<text:s/>targeted.<text:s/>ICTD<text:s/>engaged<text:s/>revenue<text:s/>authorities,<text:s/>government<text:s/>counterparts,<text:s/>multilateral<text:s/>institutions,<text:s/>civil<text:s/>society<text:s/>organisations<text:s/>and<text:s/>research<text:s/>networks<text:s/>through<text:s/>activity<text:s/>aligned<text:s/>to<text:s/>priority<text:s/>themes<text:s/>and<text:s/>policy<text:s/>moments.<text:s/>Increasingly,<text:s/>engagement<text:s/>has<text:s/>been<text:s/>timed<text:s/>to<text:s/>coincide<text:s/>with<text:s/>key<text:s/>international<text:s/>processes,<text:s/>including<text:s/>the<text:s/>United<text:s/>Nations<text:s/>Financing<text:s/>for<text:s/>Development<text:s/>agenda<text:s/>and<text:s/>related<text:s/>fora,<text:s/>where<text:s/>ICTD<text:s/>provided<text:s/>analytical<text:s/>input<text:s/>and<text:s/>evidence<text:s/>to<text:s/>support<text:s/>discussions<text:s/>with<text:s/>delegations,<text:s/>multilateral<text:s/>organisations<text:s/>and<text:s/>wider<text:s/>policy<text:s/>audiences.</text:span></text:p>
      <text:p text:style-name="P350"/>
      <text:p text:style-name="P351"><text:span text:style-name="T351_1">These<text:s/>outputs<text:s/>have<text:s/>been<text:s/>actively<text:s/>used<text:s/>to<text:s/>inform<text:s/>engagement<text:s/>in<text:s/>major<text:s/>international<text:s/>processes<text:s/>and<text:s/>policy<text:s/>discussions.<text:s/>For<text:s/>example,<text:s/>ICTD’s<text:s/>policy<text:s/>brief<text:s/>on<text:s/>the<text:s/>‘tax<text:s/>era<text:s/>of<text:s/>development’,<text:s/>published<text:s/>ahead<text:s/>of<text:s/>the<text:s/>Fourth<text:s/>International<text:s/>Conference<text:s/>on<text:s/>Financing<text:s/>for<text:s/>Development<text:s/>(FfD4),<text:s/>provided<text:s/>a<text:s/>clear<text:s/>analytical<text:s/>framing<text:s/>for<text:s/>the<text:s/>role<text:s/>of<text:s/>domestic<text:s/>revenue<text:s/>mobilisation<text:s/>in<text:s/>a<text:s/>context<text:s/>of<text:s/>declining<text:s/>aid<text:s/>and<text:s/>rising<text:s/>debt<text:s/>pressures.<text:s/>This<text:s/>and<text:s/>related<text:s/>outputs<text:s/>were<text:s/>used<text:s/>to<text:s/>support<text:s/>ICTD<text:s/>engagement<text:s/>with<text:s/>country<text:s/>delegations,<text:s/>multilateral<text:s/>organisations,<text:s/>and<text:s/>other<text:s/>stakeholders<text:s/>during<text:s/>preparatory<text:s/>meetings<text:s/>and<text:s/>at<text:s/>the<text:s/>conference<text:s/>itself,<text:s/>contributing<text:s/>to<text:s/>ongoing<text:s/>global<text:s/>discussions<text:s/>on<text:s/>equitable<text:s/>and<text:s/>effective<text:s/>tax<text:s/>systems.</text:span></text:p>
      <text:p text:style-name="P352"/>
      <text:p text:style-name="P353"><text:span text:style-name="T353_1">Similarly,<text:s/>synthesis<text:s/>outputs<text:s/>and<text:s/>policy-facing<text:s/>publications<text:s/>have<text:s/>contributed<text:s/>to<text:s/>debates<text:s/>on<text:s/>international<text:s/>tax<text:s/>cooperation,<text:s/>including<text:s/>within<text:s/>the<text:s/>context<text:s/>of<text:s/>negotiations<text:s/>on<text:s/>the<text:s/>United<text:s/>Nations<text:s/></text:span><text:span text:style-name="T353_2">Framework<text:s/>Convention<text:s/>on<text:s/>International<text:s/>Tax<text:s/>Cooperation.<text:s/>In<text:s/>these<text:s/>settings,<text:s/>ICTD’s<text:s/>role<text:s/>has<text:s/>focused<text:s/>on<text:s/>providing<text:s/>credible,<text:s/>independent<text:s/>analysis<text:s/>to<text:s/>inform<text:s/>discussions,<text:s/>supporting<text:s/>stakeholders<text:s/>to<text:s/>better<text:s/>understand<text:s/>trade-offs<text:s/>and<text:s/>policy<text:s/>options<text:s/>in<text:s/>a<text:s/>complex<text:s/>and<text:s/>evolving<text:s/>global<text:s/>landscape.</text:span></text:p>
      <text:p text:style-name="P354"/>
      <text:p text:style-name="P355"><text:span text:style-name="T355_1">At<text:s/>the<text:s/>regional<text:s/>and<text:s/>national<text:s/>levels,<text:s/>policy-oriented<text:s/>outputs<text:s/>have<text:s/>also<text:s/>supported<text:s/>engagement<text:s/>with<text:s/>revenue<text:s/>authorities,<text:s/>donor<text:s/>programmes,<text:s/>and<text:s/>civil<text:s/>society<text:s/>actors.<text:s/>These<text:s/>outputs<text:s/>have<text:s/>helped<text:s/>translate<text:s/>research<text:s/>findings<text:s/>into<text:s/>practical<text:s/>insights<text:s/>that<text:s/>can<text:s/>inform<text:s/>programme<text:s/>design,<text:s/>administrative<text:s/>reforms<text:s/>and<text:s/>policy<text:s/>development<text:s/>processes,<text:s/>including<text:s/>in<text:s/>areas<text:s/>such<text:s/>as<text:s/>informality,<text:s/>taxation<text:s/>of<text:s/>high-net-worth<text:s/>individuals<text:s/>and<text:s/>digitalisation<text:s/>of<text:s/>tax<text:s/>systems.</text:span></text:p>
      <text:p text:style-name="P356"/>
      <text:p text:style-name="P357"><text:span text:style-name="T357_1">A<text:s/>notable<text:s/>strand<text:s/>of<text:s/>work<text:s/>focused<text:s/>on<text:s/>informality<text:s/>and<text:s/>tax,<text:s/>where<text:s/>ICTD<text:s/>brought<text:s/>evidence<text:s/>into<text:s/>ongoing<text:s/>policy<text:s/>debates<text:s/>with<text:s/>institutions<text:s/>including<text:s/>the<text:s/>World<text:s/>Bank<text:s/>(WB),<text:s/>International<text:s/>Monetary<text:s/>Fund<text:s/>(IMF),<text:s/>African<text:s/>Tax<text:s/>Administration<text:s/>Forum<text:s/>(ATAF)<text:s/>and<text:s/>the<text:s/>Addis<text:s/>Tax<text:s/>Initiative<text:s/>(ATI),<text:s/>alongside<text:s/>in-country<text:s/>engagement<text:s/>with<text:s/>partners<text:s/>such<text:s/>as<text:s/>the<text:s/>Ghana<text:s/>Revenue<text:s/>Authority<text:s/>(GRA)<text:s/>and<text:s/>Somalia’s<text:s/>Ministry<text:s/>of<text:s/>Finance.<text:s/>This<text:s/>has<text:s/>helped<text:s/>position<text:s/>programme<text:s/>evidence<text:s/>within<text:s/>live<text:s/>discussions<text:s/>on<text:s/>tax<text:s/>policy<text:s/>and<text:s/>strengthened<text:s/>relationships<text:s/>with<text:s/>key<text:s/>counterparts.</text:span></text:p>
      <text:p text:style-name="P358"/>
      <text:p text:style-name="P359"><text:span text:style-name="T359_1">ICTD<text:s/>also<text:s/>contributed<text:s/>to<text:s/>high-level<text:s/>convenings,<text:s/>including<text:s/>discussions<text:s/>on<text:s/>the<text:s/>margins<text:s/>of<text:s/>the<text:s/>WB/IMF<text:s/>Spring<text:s/>Meetings,<text:s/>and<text:s/>maintained<text:s/>strong<text:s/>academic<text:s/>engagement,<text:s/>for<text:s/>example<text:s/>through<text:s/>the<text:s/>International<text:s/>Institute<text:s/>of<text:s/>Public<text:s/>Finance<text:s/>Congress.<text:s/>These<text:s/>engagements<text:s/>ensured<text:s/>continued<text:s/>visibility<text:s/>of<text:s/>programme<text:s/>evidence<text:s/>across<text:s/>both<text:s/>policy<text:s/>and<text:s/>research<text:s/>communities.</text:span></text:p>
      <text:p text:style-name="P360"/>
      <text:p text:style-name="P361"><text:span text:style-name="T361_1">Performance<text:s/>under<text:s/></text:span><text:span text:style-name="T361_2">Indicator<text:s/>2.2</text:span><text:span text:style-name="T361_3"><text:s/>exceeded<text:s/>expectations,<text:s/>reflecting<text:s/>a<text:s/>more<text:s/>strategic<text:s/>approach<text:s/>to<text:s/>media<text:s/>engagement.<text:s/></text:span><text:span text:style-name="T361_4">Performance<text:s/>under<text:s/>Indicator<text:s/>2.2<text:s/>also<text:s/>exceeded<text:s/>expectations,<text:s/>reflecting<text:s/>ICTD’s<text:s/>more<text:s/>strategic<text:s/>use<text:s/>of<text:s/>media<text:s/>to<text:s/>amplify<text:s/>its<text:s/>research<text:s/>and<text:s/>reach<text:s/>policy-relevant<text:s/>audiences.<text:s/>ICTD<text:s/>secured<text:s/>coverage<text:s/>in<text:s/>international<text:s/>and<text:s/>regional<text:s/>outlets<text:s/>such<text:s/>as<text:s/></text:span><text:span text:style-name="T361_5">Forbes</text:span><text:span text:style-name="T361_6">,<text:s/>the<text:s/></text:span><text:span text:style-name="T361_7">Financial<text:s/>Times</text:span><text:span text:style-name="T361_8"><text:s/>and<text:s/></text:span><text:span text:style-name="T361_9">Foreign<text:s/>Policy</text:span><text:span text:style-name="T361_10">,<text:s/>alongside<text:s/>development-focused<text:s/>platforms<text:s/>including<text:s/></text:span><text:span text:style-name="T361_11">Devex</text:span><text:span text:style-name="T361_12"><text:s/>and<text:s/></text:span><text:span text:style-name="T361_13">Tax<text:s/>Notes</text:span><text:span text:style-name="T361_14">.<text:s/>Media<text:s/>engagement<text:s/>was<text:s/>increasingly<text:s/>aligned<text:s/>to<text:s/>research<text:s/>outputs<text:s/>and<text:s/>live<text:s/>policy<text:s/>debates,<text:s/>particularly<text:s/>around<text:s/>Financing<text:s/>for<text:s/>Development,<text:s/>taxing<text:s/>the<text:s/>wealthy<text:s/>and<text:s/>informality,<text:s/>helping<text:s/>position<text:s/>ICTD<text:s/>evidence<text:s/>within<text:s/>current<text:s/>discussions.</text:span></text:p>
      <text:p text:style-name="P362"/>
      <text:p text:style-name="P363"><text:span text:style-name="T363_1">ICTD<text:s/>has<text:s/>taken<text:s/>a<text:s/>more<text:s/>proactive<text:s/>and<text:s/>targeted<text:s/>approach<text:s/>to<text:s/>media<text:s/>engagement,<text:s/>linking<text:s/>publications<text:s/>to<text:s/>policy<text:s/>moments<text:s/>and<text:s/>audiences.<text:s/>For<text:s/>example,<text:s/>engagement<text:s/>around<text:s/>the<text:s/>United<text:s/>Nations<text:s/>Financing<text:s/>for<text:s/>Development<text:s/>process<text:s/>contributed<text:s/>to<text:s/>visibility<text:s/>in<text:s/>key<text:s/>policy<text:s/>platforms,<text:s/>while<text:s/>opinion<text:s/>pieces<text:s/>in<text:s/></text:span><text:span text:style-name="T363_2">The<text:s/>Conversation<text:s/>Africa</text:span><text:span text:style-name="T363_3"><text:s/>were<text:s/>widely<text:s/>syndicated<text:s/>across<text:s/>African<text:s/>media,<text:s/>significantly<text:s/>extending<text:s/>reach<text:s/>in<text:s/>priority<text:s/>regions.<text:s/></text:span></text:p>
      <text:p text:style-name="P364"/>
      <text:p text:style-name="P365"><text:span text:style-name="T365_1">Media<text:s/>highlights<text:s/>include:</text:span></text:p>
      <text:list text:style-name="LS14" xml:id="list15">
        <text:list-item>
          <text:p text:style-name="P366"><text:span text:style-name="T366_1">High-profile<text:s/>international<text:s/>coverage,<text:s/>including<text:s/>Giovanni<text:s/>Occhiali’s </text:span><text:span text:style-name="T366_2"><text:a xlink:type="simple" xlink:href="https://www.ictd.ac/media-coverage/giovanni-occhiali-quoted-in-forbes-article/"><text:span text:style-name="T366_3">extensive<text:s/>interview</text:span></text:a></text:span><text:span text:style-name="T366_4"> with </text:span><text:span text:style-name="T366_5"><text:a xlink:type="simple" xlink:href="https://www.forbes.com/connect/audience-communities/"><text:span text:style-name="T366_6">Forbes</text:span></text:a></text:span><text:span text:style-name="T366_7"> on<text:s/>how<text:s/>improved<text:s/>tax<text:s/>systems<text:s/>can<text:s/>help<text:s/>African<text:s/>countries<text:s/>meet<text:s/>development<text:s/>demands;<text:s/>Vanessa<text:s/>van<text:s/>den<text:s/>Boogaard’s </text:span><text:span text:style-name="T366_8"><text:a xlink:type="simple" xlink:href="https://www.ictd.ac/media-coverage/vanessa-van-den-boogaard-pens-piece-on-trumps-remittance-tax-for-foreign-policy/"><text:span text:style-name="T366_9">co-authored<text:s/>op-ed<text:s/>on<text:s/>US<text:s/>President<text:s/>Trump’s<text:s/>remittance<text:s/>tax</text:span></text:a></text:span><text:span text:style-name="T366_10"> published<text:s/>on </text:span><text:span text:style-name="T366_11">Foreign<text:s/>Policy</text:span><text:span text:style-name="T366_12">;<text:s/>Giulia<text:s/>Mascagni’s </text:span><text:span text:style-name="T366_13"><text:a xlink:type="simple" xlink:href="https://www.ictd.ac/media-coverage/giulia-mascagni-pens-a-letter-to-the-editor-of-the-financial-times/"><text:span text:style-name="T366_14">Letter<text:s/>to<text:s/>the<text:s/>Editor</text:span></text:a></text:span><text:span text:style-name="T366_15"> of<text:s/>the </text:span><text:span text:style-name="T366_16"><text:a xlink:type="simple" xlink:href="https://commercial.ft.com/audience/"><text:span text:style-name="T366_17">Financial<text:s/>Times</text:span></text:a></text:span><text:span text:style-name="T366_18"> on<text:s/>the<text:s/>need<text:s/>to<text:s/>boost<text:s/>tax<text:s/>capacity<text:s/>building<text:s/>amidst<text:s/>declining<text:s/>global<text:s/>aid.</text:span></text:p>
        </text:list-item>
        <text:list-item>
          <text:p text:style-name="P367"><text:span text:style-name="T367_1">Strong<text:s/>regional<text:s/>uptake<text:s/>of<text:s/>research,<text:s/>including<text:s/>wide<text:s/>local<text:s/>coverage<text:s/>of<text:s/>work<text:s/>on<text:s/>property<text:s/>taxation<text:s/>in<text:s/>Sri<text:s/>Lanka,<text:s/>demonstrating<text:s/>relevance<text:s/>across<text:s/>country<text:s/>contexts.</text:span></text:p>
        </text:list-item>
        <text:list-item>
          <text:p text:style-name="P368"><text:span text:style-name="T368_1">Targeted<text:s/>media<text:s/>engagement<text:s/>around<text:s/>priority<text:s/>themes,<text:s/>including<text:s/>coverage<text:s/>of<text:s/>research<text:s/>on<text:s/>Zakat<text:s/>in<text:s/>Pakistan<text:s/>and<text:s/>engagement<text:s/>around<text:s/>the<text:s/>United<text:s/>Nations<text:s/>Financing<text:s/>for<text:s/>Development<text:s/>process<text:s/>in<text:s/>outlets<text:s/>such<text:s/>as<text:s/></text:span><text:span text:style-name="T368_2">Devex</text:span><text:span text:style-name="T368_3"><text:s/>and<text:s/></text:span><text:span text:style-name="T368_4">Tax<text:s/>Notes</text:span><text:span text:style-name="T368_5">.</text:span></text:p>
        </text:list-item>
        <text:list-item>
          <text:p text:style-name="P369"><text:span text:style-name="T369_1">Effective<text:s/>use<text:s/>of<text:s/>African<text:s/>media<text:s/>platforms,<text:s/>particularly<text:s/></text:span><text:span text:style-name="T369_2">The<text:s/>Conversation<text:s/>Africa</text:span><text:span text:style-name="T369_3">,<text:s/>where<text:s/>three<text:s/>opinion<text:s/>pieces<text:s/>responding<text:s/>to<text:s/>live<text:s/>policy<text:s/>debates<text:s/>(</text:span><text:span text:style-name="T369_4"><text:a xlink:type="simple" xlink:href="https://www.ictd.ac/media-coverage/giovanni-ochialli-pens-piece-for-the-conversation-africa-on-taxing-the-wealthy/"><text:span text:style-name="T369_5">on<text:s/>taxing<text:s/>the<text:s/>wealthy<text:s/>in<text:s/>Africa</text:span></text:a></text:span><text:span text:style-name="T369_6">, </text:span><text:span text:style-name="T369_7"><text:a xlink:type="simple" xlink:href="https://www.ictd.ac/media-coverage/max-gallien-martin-hearson-and-mary-abounabhan-reflect-on-ghanas-scrapped-e-levy-on-the-conversation-africa/"><text:span text:style-name="T369_8">on<text:s/>Ghana’s<text:s/>abolished<text:s/>e-levy</text:span></text:a></text:span><text:span text:style-name="T369_9">,<text:s/>and </text:span><text:span text:style-name="T369_10"><text:a xlink:type="simple" xlink:href="https://www.ictd.ac/media-coverage/adrienne-lees-pens-piece-on-tax-compliance-costs-for-ugandan-firms-for-the-conversation-africa/"><text:span text:style-name="T369_11">on<text:s/>tax<text:s/>compliance<text:s/>costs<text:s/>of<text:s/>Ugandan<text:s/>firms</text:span></text:a></text:span><text:span text:style-name="T369_12">)<text:s/></text:span><text:span text:style-name="T369_13">were<text:s/>republished<text:s/>at<text:s/>least<text:s/>55<text:s/>times<text:s/>across<text:s/>regional<text:s/>outlets.<text:s/></text:span></text:p>
        </text:list-item>
        <text:list-item>
          <text:p text:style-name="P370"><text:span text:style-name="T370_1">Occhiali’s</text:span><text:span text:style-name="T370_2"><text:s/>piece<text:s/>on<text:s/>taxing<text:s/>the<text:s/>wealthy<text:s/>(hooked<text:s/>on<text:s/>budgetary<text:s/>discussions<text:s/>and<text:s/>protests<text:s/>in<text:s/>South<text:s/>Africa)<text:s/>resulted<text:s/>in<text:s/>a </text:span><text:span text:style-name="T370_3"><text:a xlink:type="simple" xlink:href="https://www.ictd.ac/media-coverage/giovanni-occhiali-weighs-in-on-taxing-the-wealthy-in-premier-south-african-news-channel/"><text:span text:style-name="T370_4">broadcast<text:s/>interview</text:span></text:a></text:span><text:span text:style-name="T370_5"> with </text:span><text:span text:style-name="T370_6">Newzroom</text:span><text:span text:style-name="T370_7">,</text:span><text:span text:style-name="T370_8"> a<text:s/>leading<text:s/>TV<text:s/>news<text:s/>channel<text:s/>in<text:s/>South<text:s/>Africa.</text:span></text:p>
        </text:list-item>
      </text:list>
      <text:p text:style-name="P371"><text:span text:style-name="T371_1">Full<text:s/>details<text:s/>of<text:s/>ICTD<text:s/>media<text:s/>coverage<text:s/>can<text:s/>be<text:s/>found<text:s/>at<text:s/></text:span><text:span text:style-name="T371_2">Annex<text:s/></text:span><text:span text:style-name="T371_3">5</text:span><text:span text:style-name="T371_4">.</text:span></text:p>
      <text:p text:style-name="P372"/>
      <text:p text:style-name="P373"><text:span text:style-name="T373_1">Indicator<text:s/>2.3<text:s/>showed<text:s/>particularly<text:s/>strong<text:s/>performance,<text:s/>reflecting<text:s/>sustained<text:s/>demand<text:s/>for<text:s/>support<text:s/>from<text:s/>FCDO<text:s/>staff<text:s/>and<text:s/>advisers.<text:s/>ICTD<text:s/>contributed<text:s/>to<text:s/>policy<text:s/>dialogues,<text:s/>provided<text:s/>targeted<text:s/>advice<text:s/>to<text:s/>posts,<text:s/>and<text:s/>delivered<text:s/>structured<text:s/>engagement<text:s/>with<text:s/>policy<text:s/>teams.<text:s/></text:span><text:span text:style-name="T373_2">Highlights<text:s/>include:</text:span></text:p>
      <text:list text:style-name="LS13" xml:id="list20">
        <text:list-item>
          <text:p text:style-name="P374"><text:span text:style-name="T374_1">In<text:s/>February,<text:s/>ICTD<text:s/>participated<text:s/>in<text:s/>a<text:s/>Wilton<text:s/>Park<text:s/>policy<text:s/>dialogue<text:s/>on<text:s/>“Simplification<text:s/>and<text:s/>Digitisation<text:s/>of<text:s/>Tax<text:s/>Systems<text:s/>for<text:s/>the<text:s/>Commonwealth”.<text:s/>Fabrizio<text:s/>Santoro<text:s/>spoke<text:s/>on<text:s/>a<text:s/>panel<text:s/>on<text:s/>recommendations<text:s/>for<text:s/>digital<text:s/>transformation<text:s/>and<text:s/>facilitated<text:s/>a<text:s/>breakout<text:s/>discussion<text:s/>on<text:s/>the<text:s/>topic<text:s/></text:span><text:span text:style-name="T374_2">with<text:s/>tax<text:s/>administrators<text:s/>from<text:s/>India,<text:s/>Malaysia,<text:s/>Sri<text:s/>Lanka,<text:s/>Maldives,<text:s/>Mauritius,<text:s/>Kenya,<text:s/>and<text:s/>Nigeria,<text:s/>FCDO<text:s/>staff<text:s/>and<text:s/>representatives<text:s/>of<text:s/>other<text:s/>research<text:s/>centres.</text:span></text:p>
        </text:list-item>
        <text:list-item>
          <text:p text:style-name="P375"><text:span text:style-name="T375_1">In<text:s/>March,<text:s/>Martin<text:s/>Hearson<text:s/>attended<text:s/>meetings<text:s/>with<text:s/>staff<text:s/>from<text:s/>the<text:s/>British<text:s/>High<text:s/>Commission<text:s/>in<text:s/>New<text:s/>Delhi,<text:s/>and<text:s/>the<text:s/>CTF,<text:s/>a<text:s/>division<text:s/>under<text:s/>the<text:s/>Indian<text:s/>CBDT<text:s/>launched<text:s/>in<text:s/>January<text:s/>2025<text:s/>and<text:s/>was<text:s/>subsequently<text:s/>commissioned<text:s/>to<text:s/>conduct<text:s/>the<text:s/>ongoing<text:s/>study<text:s/>"Widening<text:s/>of<text:s/>the<text:s/>Individual<text:s/>Income<text:s/>Tax<text:s/>Base<text:s/>in<text:s/>India”.</text:span></text:p>
        </text:list-item>
        <text:list-item>
          <text:p text:style-name="P376"><text:span text:style-name="T376_1">In<text:s/>June,<text:s/>Giulia<text:s/>Mascagni<text:s/>and<text:s/>Martin<text:s/>Hearson<text:s/>were<text:s/>invited<text:s/>to<text:s/>present<text:s/>to<text:s/>the<text:s/>FCDO<text:s/>Community<text:s/>of<text:s/>Practice<text:s/>on<text:s/>Tax<text:s/>and<text:s/>Public<text:s/>Finance<text:s/>on<text:s/>“Taxing<text:s/>Smarter:<text:s/>How<text:s/>to<text:s/>Thrive<text:s/>in<text:s/>the<text:s/>Tax<text:s/>Era<text:s/>of<text:s/>Development”.<text:s/>The<text:s/>session<text:s/>was<text:s/>well<text:s/>received<text:s/>and<text:s/>led<text:s/>to<text:s/>a<text:s/>request<text:s/>for<text:s/>ICTD<text:s/>to<text:s/>develop<text:s/>a<text:s/>structured<text:s/>programme<text:s/>of<text:s/>Community<text:s/>of<text:s/>Practice<text:s/>sessions<text:s/>on<text:s/>tax.<text:s/>The<text:s/>first<text:s/>two<text:s/>of<text:s/>eight<text:s/>planned<text:s/>seminars<text:s/>were<text:s/>delivered<text:s/>in<text:s/>October<text:s/>and<text:s/>November,<text:s/>attracting<text:s/>good<text:s/>attendance<text:s/>despite<text:s/>competing<text:s/>demands<text:s/>on<text:s/>staff<text:s/>time.<text:s/>These<text:s/>sessions<text:s/>have<text:s/>become<text:s/>the<text:s/>primary<text:s/>mechanism<text:s/>for<text:s/>tax-related<text:s/>capacity<text:s/>development<text:s/>within<text:s/>FCDO,<text:s/>providing<text:s/>a<text:s/>core<text:s/>learning<text:s/>structure<text:s/>around<text:s/>which<text:s/>additional<text:s/>sessions<text:s/>have<text:s/>been<text:s/>sequenced,<text:s/>including<text:s/>contributions<text:s/>from<text:s/>the<text:s/>Governance,<text:s/>Crime<text:s/>and<text:s/>Conflict<text:s/>Initiative<text:s/>(GCCI).<text:s/></text:span></text:p>
        </text:list-item>
        <text:list-item>
          <text:p text:style-name="P377"><text:span text:style-name="T377_1">A<text:s/>number<text:s/>of</text:span><text:span text:style-name="T377_2"><text:s/>engagements<text:s/>generated<text:s/>follow-on<text:s/>demand<text:s/></text:span><text:span text:style-name="T377_3">from<text:s/>FCDO<text:s/>ambassadors<text:s/>and<text:s/>posts<text:s/></text:span><text:span text:style-name="T377_4">and<text:s/>further<text:s/>use<text:s/>of<text:s/>the<text:s/>programme’s<text:s/>expertise.<text:s/></text:span></text:p>
        </text:list-item>
        <text:list-item>
          <text:p text:style-name="P378"><text:span text:style-name="T378_1">ICTD<text:s/>provided<text:s/>analytical<text:s/>input<text:s/>to<text:s/>support<text:s/>FCDO’s<text:s/>global<text:s/>policy<text:s/>engagements.<text:s/></text:span><text:span text:style-name="T378_2">In<text:s/>January<text:s/>2026,<text:s/>ICTD<text:s/>provided<text:s/>analytical<text:s/>input<text:s/>to<text:s/>support<text:s/>FCDO<text:s/>engagement<text:s/>with<text:s/>the<text:s/>International<text:s/>Monetary<text:s/>Fund’s<text:s/>Review<text:s/>of<text:s/>Conditionality,<text:s/>helping<text:s/>to<text:s/>frame<text:s/>questions<text:s/>and<text:s/>proposals<text:s/>on<text:s/>domestic<text:s/>revenue<text:s/>mobilisation<text:s/>for<text:s/>upcoming<text:s/>papers,<text:s/>including<text:s/>how<text:s/>programmes<text:s/>could<text:s/>take<text:s/>a<text:s/>more<text:s/>realistic,<text:s/>longer-term<text:s/>approach<text:s/>to<text:s/>tax<text:s/>reform<text:s/>and<text:s/>setting<text:s/>targets.</text:span></text:p>
        </text:list-item>
      </text:list>
      <text:p text:style-name="P379"><text:span text:style-name="T379_1">Indicator<text:s/>2.4<text:s/>is<text:s/>no<text:s/>longer<text:s/>scored,<text:s/>with<text:s/>the<text:s/>programme<text:s/>appropriately<text:s/>focusing<text:s/>on<text:s/>more<text:s/>meaningful<text:s/>measures<text:s/>of<text:s/>engagement.<text:s/>ICTD<text:s/>continues<text:s/>to<text:s/>monitor<text:s/>digital<text:s/>performance<text:s/>as<text:s/>supporting<text:s/>contextual<text:s/>evidence<text:s/>and<text:s/>has<text:s/>adapted<text:s/>its<text:s/>approach<text:s/>in<text:s/>response<text:s/>to<text:s/>changes<text:s/>in<text:s/>the<text:s/>wider<text:s/>digital<text:s/>environment.<text:s/>There<text:s/>has<text:s/>been<text:s/>a<text:s/>shift<text:s/>away<text:s/>from<text:s/>broad<text:s/>measures<text:s/>of<text:s/>digital<text:s/>reach<text:s/>towards<text:s/>a<text:s/>more<text:s/>targeted<text:s/>and<text:s/>responsive<text:s/>approach<text:s/>to<text:s/>communication,<text:s/>reflecting<text:s/>how<text:s/>audiences<text:s/>are<text:s/>accessing<text:s/>and<text:s/>engaging<text:s/>with<text:s/>research.</text:span></text:p>
      <text:p text:style-name="P380"/>
      <text:p text:style-name="P381"><text:span text:style-name="T381_1">ICTD<text:s/>recorded<text:s/>134,408<text:s/>page<text:s/>views<text:s/>and<text:s/>76,330<text:s/>sessions<text:s/>during<text:s/>2025.<text:s/>Website<text:s/>traffic<text:s/>has<text:s/>declined,<text:s/>in<text:s/>line<text:s/>with<text:s/>wider<text:s/>structural<text:s/>shifts<text:s/>in<text:s/>search<text:s/>behaviour<text:s/>driven<text:s/>by<text:s/>changes<text:s/>in<text:s/>social<text:s/>media<text:s/>algorithms<text:s/>and<text:s/>the<text:s/>increasing<text:s/>use<text:s/>of<text:s/>AI-generated<text:s/>summaries.<text:s/>In<text:s/>response,<text:s/>ICTD<text:s/>has<text:s/>taken<text:s/>steps<text:s/>to<text:s/>strengthen<text:s/>its<text:s/>digital<text:s/>delivery,<text:s/>including<text:s/>engaging<text:s/>a<text:s/>new<text:s/>web<text:s/>development<text:s/>provider<text:s/>to<text:s/>improve<text:s/>functionality<text:s/>and<text:s/>positioning.</text:span></text:p>
      <text:p text:style-name="P382"/>
      <text:p text:style-name="P383"><text:span text:style-name="T383_1">Social<text:s/>media<text:s/>remains<text:s/>an<text:s/>important<text:s/>channel<text:s/>for<text:s/>reaching<text:s/>priority<text:s/>audiences,<text:s/>with<text:s/>stronger<text:s/>performance<text:s/>observed<text:s/>where<text:s/>engagement<text:s/>is<text:s/>more<text:s/>targeted.<text:s/>ICTD<text:s/>has<text:s/>grown<text:s/>its<text:s/>overall<text:s/>social<text:s/>media<text:s/>following<text:s/>to<text:s/>35,253,<text:s/>with<text:s/>particularly<text:s/>strong<text:s/>growth<text:s/>on<text:s/>LinkedIn<text:s/>and<text:s/>Facebook.<text:s/>LinkedIn<text:s/>is<text:s/>now<text:s/>the<text:s/>primary<text:s/>platform,<text:s/>with<text:s/>followers<text:s/>increasing<text:s/>by<text:s/>24<text:s/>per<text:s/>cent<text:s/>to<text:s/>13,641<text:s/>and<text:s/>delivering<text:s/>comparatively<text:s/>high<text:s/>engagement<text:s/>rates.<text:s/>Facebook<text:s/>continues<text:s/>to<text:s/>be<text:s/>effective<text:s/>for<text:s/>reaching<text:s/>African<text:s/>audiences,<text:s/>with<text:s/>a<text:s/>64<text:s/>per<text:s/>cent<text:s/>increase<text:s/>in<text:s/>followers<text:s/>to<text:s/>11,490<text:s/>supported<text:s/>by<text:s/>targeted<text:s/>promotion.<text:s/>ICTD<text:s/>has<text:s/>also<text:s/>adapted<text:s/>its<text:s/>platform<text:s/>use<text:s/>in<text:s/>response<text:s/>to<text:s/></text:span><text:span text:style-name="T383_2">changing</text:span><text:span text:style-name="T383_3"><text:s/>dynamics<text:s/>in<text:s/>the<text:s/>digital<text:s/>space,<text:s/>pausing<text:s/>activity<text:s/>on<text:s/>Twitter/X<text:s/>due<text:s/>to<text:s/>declining<text:s/>relevance<text:s/>for<text:s/>policy<text:s/>engagement<text:s/>and<text:s/>wider<text:s/>sector<text:s/>concerns,<text:s/>and<text:s/>beginning<text:s/>to<text:s/>establish<text:s/>a<text:s/>presence<text:s/>on<text:s/>emerging<text:s/>platforms<text:s/>such<text:s/>as<text:s/>Bluesky.</text:span></text:p>
      <text:p text:style-name="P384"/>
      <text:p text:style-name="P385"><text:span text:style-name="T385_1">Indicator<text:s/>2.5<text:s/>also<text:s/>exceeded<text:s/>expectations.<text:s/>ICTD<text:s/>significantly<text:s/>surpassed<text:s/>the<text:s/>target<text:s/>for<text:s/>cumulative<text:s/>citations,<text:s/>indicating<text:s/>continued<text:s/>recognition<text:s/>of<text:s/>the<text:s/>quality<text:s/>and<text:s/>relevance<text:s/>of<text:s/>its<text:s/>research.<text:s/></text:span><text:span text:style-name="T385_2">ICTD<text:s/>research<text:s/>continues<text:s/>to<text:s/>be<text:s/>widely<text:s/>cited<text:s/>in<text:s/>both<text:s/>academic<text:s/>and<text:s/>policy-facing<text:s/>publications</text:span><text:span text:style-name="T385_3">,<text:s/>including<text:s/>journals<text:s/>such<text:s/>as<text:s/></text:span><text:span text:style-name="T385_4">The<text:s/>African<text:s/>Development<text:s/>Review</text:span><text:span text:style-name="T385_5">,<text:s/>the<text:s/></text:span><text:span text:style-name="T385_6">World<text:s/>Bank<text:s/>Economic<text:s/>Review</text:span><text:span text:style-name="T385_7"><text:s/>and<text:s/>the<text:s/></text:span><text:span text:style-name="T385_8">Journal<text:s/>of<text:s/>European<text:s/>Public<text:s/>Policy</text:span><text:span text:style-name="T385_9">,<text:s/>as<text:s/>well<text:s/>as<text:s/>in<text:s/>papers<text:s/>produced<text:s/>by<text:s/>the<text:s/>WB,<text:s/>IMF,<text:s/>Organisation<text:s/>for<text:s/>Economic<text:s/>Co-operation<text:s/>and<text:s/>Development<text:s/>(OECD)<text:s/>and<text:s/>the<text:s/>United<text:s/>Nations<text:s/>(UN).<text:s/>This<text:s/>impressive<text:s/>citation<text:s/>record<text:s/>provides<text:s/>assurance<text:s/>that<text:s/>ICTD’s<text:s/>work<text:s/>is<text:s/>contributing<text:s/>to<text:s/>broader<text:s/>evidence<text:s/>and<text:s/>policy<text:s/>debates<text:s/>beyond<text:s/>direct<text:s/>engagement<text:s/>and<text:s/>reflects<text:s/>sustained<text:s/>demand<text:s/>for<text:s/>its<text:s/>research<text:s/>within<text:s/>both<text:s/>academic<text:s/>and<text:s/>policy<text:s/>communities.</text:span></text:p>
      <text:p text:style-name="P386"/>
      <text:p text:style-name="P387"><text:span text:style-name="T387_1">Changes</text:span><text:span text:style-name="T387_2"><text:s/>to<text:s/>this<text:s/>output<text:s/>during<text:s/>the<text:s/>past<text:s/>year</text:span><text:span text:style-name="T387_3">.</text:span><text:span text:style-name="T387_4"><text:s/></text:span></text:p>
      <text:p text:style-name="P388"/>
      <text:p text:style-name="P389"><text:span text:style-name="T389_1">Responding<text:s/>to<text:s/>Recommendation<text:s/>5<text:s/>in</text:span><text:span text:style-name="T389_2"><text:s/>the<text:s/></text:span><text:span text:style-name="T389_3">2025</text:span><text:span text:style-name="T389_4"><text:s/>AR,<text:s/>the<text:s/>following<text:s/>changes<text:s/>were<text:s/>made<text:s/>to<text:s/>the<text:s/></text:span><text:span text:style-name="T389_5">logframe</text:span><text:span text:style-name="T389_6">:</text:span></text:p>
      <text:list text:style-name="LS12" xml:id="list25">
        <text:list-item>
          <text:p text:style-name="P390"><text:span text:style-name="T390_1">Output<text:s/>indicator<text:s/>2.1</text:span><text:span text:style-name="T390_2"><text:s/>was<text:s/>simplified<text:s/>by<text:s/>removing<text:s/>the<text:s/>previous<text:s/>categori</text:span><text:span text:style-name="T390_3">sation<text:s/>of<text:s/>engagements<text:s/>by<text:s/>academic<text:s/>or<text:s/>civil</text:span><text:span text:style-name="T390_4"><text:s/>society<text:s/>audience.<text:s/></text:span></text:p>
        </text:list-item>
        <text:list-item>
          <text:p text:style-name="P391"><text:span text:style-name="T391_1">FCDO<text:s/>and<text:s/>ICTD<text:s/>agreed<text:s/>to<text:s/>stop<text:s/>reporting</text:span><text:span text:style-name="T391_2"><text:s/></text:span><text:span text:style-name="T391_3">against<text:s/>Output<text:s/>indicator<text:s/>2.4</text:span><text:span text:style-name="T391_4"><text:s/></text:span><text:span text:style-name="T391_5">last<text:s/>year</text:span><text:span text:style-name="T391_6">.<text:s/></text:span><text:span text:style-name="T391_7">Although<text:s/>t</text:span><text:span text:style-name="T391_8">he<text:s/></text:span><text:span text:style-name="T391_9">indicators</text:span><text:span text:style-name="T391_10"><text:s/>related<text:s/>to<text:s/></text:span><text:span text:style-name="T391_11">website<text:s/>sessions<text:s/>and<text:s/>social<text:s/>media<text:s/>followers<text:s/>will<text:s/>not<text:s/>be<text:s/>measured<text:s/>in<text:s/>the<text:s/></text:span><text:span text:style-name="T391_12">logframe</text:span><text:span text:style-name="T391_13">,<text:s/>they<text:s/>will<text:s/>still<text:s/>be<text:s/>reported<text:s/>on<text:s/>in<text:s/>the<text:s/>narrative</text:span><text:span text:style-name="T391_14"><text:s/>as<text:s/>important<text:s/>supporting<text:s/>context</text:span><text:span text:style-name="T391_15">.</text:span></text:p>
        </text:list-item>
        <text:list-item>
          <text:p text:style-name="P392"><text:span text:style-name="T392_1">The<text:s/>output<text:s/>impact<text:s/>weighting<text:s/>was<text:s/>amended<text:s/>upwards<text:s/>from<text:s/>25%<text:s/>to<text:s/></text:span><text:span text:style-name="T392_2">30%,<text:s/>reflecting<text:s/></text:span><text:span text:style-name="T392_3">removal<text:s/>of<text:s/>indicator<text:s/>2.4<text:s/>and<text:s/></text:span><text:span text:style-name="T392_4">a<text:s/>shift<text:s/>from<text:s/>publication<text:s/>to<text:s/>uptake<text:s/>as<text:s/>the<text:s/>programme<text:s/>has<text:s/>matured.</text:span></text:p>
        </text:list-item>
      </text:list>
      <text:p text:style-name="P393"/>
      <text:p text:style-name="P394"/>
      <text:p text:style-name="P395"/>
      <text:p text:style-name="P396"/>
      <table:table table:style-name="Table10"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31">
          <table:table-cell table:style-name="Cell102">
            <text:p text:style-name="P397"><text:span text:style-name="T397_1">Output<text:s/>Title<text:s/></text:span></text:p>
          </table:table-cell>
          <table:table-cell table:style-name="Cell103" table:number-columns-spanned="4">
            <text:p text:style-name="P398"><text:span text:style-name="T398_1">Capacity<text:s/>Building:<text:s/>Improved<text:s/>capacity<text:s/>of<text:s/>policy<text:s/>makers,<text:s/>developing<text:s/>country<text:s/>researchers<text:s/>&amp;<text:s/>civil<text:s/>society<text:s/>to<text:s/>co-produce<text:s/>tax<text:s/>research<text:s/>and<text:s/>understand<text:s/>tax<text:s/>issues<text:s/>and<text:s/>evidence<text:s/>and<text:s/>to<text:s/>improve<text:s/>policies.</text:span></text:p>
          </table:table-cell>
          <table:covered-table-cell/>
          <table:covered-table-cell/>
          <table:covered-table-cell/>
        </table:table-row>
        <table:table-row table:style-name="Row32">
          <table:table-cell table:style-name="Cell104" table:number-columns-spanned="2">
            <text:p text:style-name="P399"><text:span text:style-name="T399_1">Output<text:s/>number:<text:s/></text:span></text:p>
          </table:table-cell>
          <table:covered-table-cell/>
          <table:table-cell table:style-name="Cell105">
            <text:p text:style-name="P400"><text:span text:style-name="T400_1">3</text:span></text:p>
          </table:table-cell>
          <table:table-cell table:style-name="Cell106">
            <text:p text:style-name="P401"><text:span text:style-name="T401_1">Output<text:s/>Score:<text:s/></text:span></text:p>
          </table:table-cell>
          <table:table-cell table:style-name="Cell107">
            <text:p text:style-name="P402"><text:span text:style-name="T402_1">A++</text:span></text:p>
          </table:table-cell>
        </table:table-row>
        <table:table-row table:style-name="Row33">
          <table:table-cell table:style-name="Cell108" table:number-columns-spanned="2">
            <text:p text:style-name="P403"><text:span text:style-name="T403_1">Impact<text:s/>weighting<text:s/>(%):</text:span><text:span text:style-name="T403_2"><text:s/></text:span></text:p>
          </table:table-cell>
          <table:covered-table-cell/>
          <table:table-cell table:style-name="Cell109">
            <text:p text:style-name="P404"><text:span text:style-name="T404_1">25%</text:span></text:p>
          </table:table-cell>
          <table:table-cell table:style-name="Cell110">
            <text:p text:style-name="P405"><text:span text:style-name="T405_1">W</text:span><text:span text:style-name="T405_2">eighting<text:s/>revised<text:s/>since<text:s/>last<text:s/>AR?<text:s/></text:span></text:p>
          </table:table-cell>
          <table:table-cell table:style-name="Cell111">
            <text:p text:style-name="P406"><text:span text:style-name="T406_1">No</text:span></text:p>
          </table:table-cell>
        </table:table-row>
      </table:table>
      <text:p text:style-name="P407"/>
      <table:table table:style-name="Table11">
        <table:table-column table:style-name="Column42"/>
        <table:table-column table:style-name="Column43"/>
        <table:table-column table:style-name="Column44"/>
        <table:table-row table:style-name="Row34">
          <table:table-cell table:style-name="Cell112">
            <text:p text:style-name="P408"><text:span text:style-name="T408_1">Indicator(s)</text:span></text:p>
          </table:table-cell>
          <table:table-cell table:style-name="Cell113">
            <text:p text:style-name="P409"><text:span text:style-name="T409_1">Milestone(s)<text:s/>for<text:s/>this<text:s/>review</text:span></text:p>
          </table:table-cell>
          <table:table-cell table:style-name="Cell114">
            <text:p text:style-name="P410"><text:span text:style-name="T410_1">Progress<text:s/></text:span></text:p>
          </table:table-cell>
        </table:table-row>
        <table:table-row table:style-name="Row35">
          <table:table-cell table:style-name="Cell115">
            <text:p text:style-name="P411"><text:span text:style-name="T411_1">3.1<text:s/>Number<text:s/>of<text:s/>(a)<text:s/>ICTD<text:s/>own<text:s/>publications<text:s/>and<text:s/>(b)<text:s/>peer-reviewed<text:s/>journal<text:s/>articles,<text:s/>book<text:s/>chapters<text:s/>or<text:s/>books<text:s/>authored<text:s/>or<text:s/>co-authored<text:s/>by<text:s/>Southern<text:s/>researchers.</text:span></text:p>
            <text:p text:style-name="P412"><text:span text:style-name="T412_1">(annual)</text:span></text:p>
          </table:table-cell>
          <table:table-cell table:style-name="Cell116">
            <text:p text:style-name="P413"/>
            <text:p text:style-name="P414"/>
            <text:p text:style-name="P415"><text:span text:style-name="T415_1">ICTD<text:s/>publications:<text:s/>16</text:span></text:p>
            <text:p text:style-name="P416"><text:span text:style-name="T416_1">Journal<text:s/>articles:<text:s/>2</text:span></text:p>
            <text:p text:style-name="P417"/>
          </table:table-cell>
          <table:table-cell table:style-name="Cell117">
            <text:p text:style-name="P418"><text:span text:style-name="T418_1">Substantially<text:s/>Exceeded.</text:span></text:p>
            <text:p text:style-name="P419"/>
            <text:p text:style-name="P420"><text:span text:style-name="T420_1">I</text:span><text:span text:style-name="T420_2">CTD<text:s/>publications:<text:s/></text:span><text:span text:style-name="T420_3">46</text:span></text:p>
            <text:p text:style-name="P421"><text:span text:style-name="T421_1">Journal<text:s/>Articles:<text:s/>1</text:span><text:span text:style-name="T421_2">1</text:span><text:span text:style-name="T421_3"><text:s/></text:span></text:p>
            <text:p text:style-name="P422"><text:span text:style-name="T422_1"> </text:span></text:p>
          </table:table-cell>
        </table:table-row>
        <table:table-row table:style-name="Row36">
          <table:table-cell table:style-name="Cell118">
            <text:p text:style-name="P423"><text:span text:style-name="T423_1">3.2<text:s/>Number<text:s/>of<text:s/>joint<text:s/>research<text:s/>projects<text:s/>carried<text:s/>out<text:s/>with<text:s/>Revenue<text:s/>Authorities<text:s/>or<text:s/>other<text:s/>government<text:s/>agencies<text:s/>any<text:s/>point<text:s/>in<text:s/>the<text:s/>year.</text:span></text:p>
          </table:table-cell>
          <table:table-cell table:style-name="Cell119">
            <text:p text:style-name="P424"/>
            <text:p text:style-name="P425"/>
            <text:p text:style-name="P426"><text:span text:style-name="T426_1">9</text:span></text:p>
          </table:table-cell>
          <table:table-cell table:style-name="Cell120">
            <text:p text:style-name="P427"><text:span text:style-name="T427_1">Moderately<text:s/>exceeded</text:span><text:span text:style-name="T427_2">.</text:span></text:p>
            <text:p text:style-name="P428"/>
            <text:p text:style-name="P429"><text:span text:style-name="T429_1">11<text:s/></text:span></text:p>
          </table:table-cell>
        </table:table-row>
        <table:table-row table:style-name="Row37">
          <table:table-cell table:style-name="Cell121">
            <text:p text:style-name="P430"><text:span text:style-name="T430_1">3.3<text:s/>Number<text:s/>of<text:s/>people<text:s/>from<text:s/>developing<text:s/>countries<text:s/>who<text:s/>participate<text:s/>in<text:s/>ICTD<text:s/>research<text:s/>capacity<text:s/>building<text:s/>activities,<text:s/>disaggregated<text:s/>by<text:s/>gender.</text:span></text:p>
          </table:table-cell>
          <table:table-cell table:style-name="Cell122">
            <text:p text:style-name="P431"><text:span text:style-name="T431_1">Participants:<text:s/>50</text:span></text:p>
            <text:p text:style-name="P432"><text:span text:style-name="T432_1">Women:<text:s/>25</text:span></text:p>
            <text:p text:style-name="P433"><text:span text:style-name="T433_1">Men:<text:s/>25</text:span></text:p>
            <text:p text:style-name="P434"/>
          </table:table-cell>
          <table:table-cell table:style-name="Cell123">
            <text:p text:style-name="P435"><text:span text:style-name="T435_1">Moderately<text:s/>exceeded.</text:span></text:p>
            <text:p text:style-name="P436"/>
            <text:p text:style-name="P437"><text:span text:style-name="T437_1">Total<text:s/>number<text:s/>–<text:s/>65</text:span><text:span text:style-name="T437_2"><text:tab/></text:span></text:p>
            <text:list text:style-name="LS3" xml:id="list28">
              <text:list-item>
                <text:p text:style-name="P438"><text:span text:style-name="T438_1">Total<text:s/>T&amp;L<text:s/>course<text:s/>–<text:s/>26</text:span></text:p>
              </text:list-item>
            </text:list>
            <text:list text:style-name="LS2" xml:id="list29">
              <text:list-item>
                <text:p text:style-name="P439"><text:span text:style-name="T439_1">Female<text:s/>–<text:s/>14<text:s/></text:span></text:p>
              </text:list-item>
              <text:list-item>
                <text:p text:style-name="P440"><text:span text:style-name="T440_1">Male<text:s/>–<text:s/>12</text:span></text:p>
              </text:list-item>
            </text:list>
            <text:list text:style-name="LS3" xml:id="list31" text:continue-list="list28">
              <text:list-item>
                <text:p text:style-name="P441"><text:span text:style-name="T441_1">Total<text:s/>URA/RRA<text:s/>research<text:s/>days<text:s/>+<text:s/>EPRN<text:s/>conference<text:s/>mentorship<text:s/>–<text:s/>10</text:span></text:p>
              </text:list-item>
            </text:list>
            <text:list text:style-name="LS4" xml:id="list32">
              <text:list-item>
                <text:p text:style-name="P442"><text:span text:style-name="T442_1">Female<text:s/>–<text:s/>1</text:span></text:p>
              </text:list-item>
              <text:list-item>
                <text:p text:style-name="P443"><text:span text:style-name="T443_1">Male<text:s/>–<text:s/>9</text:span></text:p>
              </text:list-item>
            </text:list>
            <text:list text:style-name="LS3" xml:id="list34" text:continue-list="list28">
              <text:list-item>
                <text:p text:style-name="P444"><text:span text:style-name="T444_1">Additional<text:s/>mentorship<text:s/>-<text:s/>29</text:span></text:p>
              </text:list-item>
            </text:list>
            <text:list text:style-name="LS1" xml:id="list35">
              <text:list-item>
                <text:p text:style-name="P445"><text:span text:style-name="T445_1">Female<text:s/>–<text:s/>13</text:span></text:p>
              </text:list-item>
              <text:list-item>
                <text:p text:style-name="P446"><text:span text:style-name="T446_1">Male<text:s/>–<text:s/>16</text:span></text:p>
              </text:list-item>
            </text:list>
            <text:p text:style-name="P447"><text:span text:style-name="T447_1">Total<text:s/>Male<text:s/></text:span><text:span text:style-name="T447_2">–</text:span><text:span text:style-name="T447_3"><text:s/>37</text:span><text:span text:style-name="T447_4"><text:s/>(57%)</text:span></text:p>
            <text:p text:style-name="P448"><text:span text:style-name="T448_1">Total<text:s/>Female<text:s/></text:span><text:span text:style-name="T448_2">–</text:span><text:span text:style-name="T448_3"><text:s/>28</text:span><text:span text:style-name="T448_4"><text:s/>(43%)</text:span></text:p>
          </table:table-cell>
        </table:table-row>
      </table:table>
      <text:p text:style-name="P449"><text:span text:style-name="T449_1">Supporting<text:s/>narrative<text:s/>for<text:s/>the<text:s/>score</text:span></text:p>
      <text:p text:style-name="P450"/>
      <text:p text:style-name="P451"><text:span text:style-name="T451_1">ICTD<text:s/>has<text:s/>exceeded<text:s/>expectations<text:s/>across<text:s/>all<text:s/>capacity<text:s/>strengthening<text:s/>indicators,<text:s/>demonstrating<text:s/>a<text:s/>strong<text:s/>and<text:s/>sustained<text:s/>commitment<text:s/>to<text:s/>building<text:s/>the<text:s/>research<text:s/>and<text:s/>analytical<text:s/>capabilities<text:s/>of<text:s/>policymakers,<text:s/>researchers<text:s/>from<text:s/>the<text:s/>Global<text:s/>South<text:s/>and<text:s/>civil<text:s/>society<text:s/>actors.<text:s/>Capacity<text:s/>strengthening<text:s/>remains<text:s/>central<text:s/>to<text:s/>ICTD’s<text:s/>model,<text:s/>with<text:s/>a<text:s/>clear<text:s/>emphasis<text:s/>on<text:s/>embedding<text:s/>skills<text:s/>development<text:s/>within<text:s/>research,<text:s/>partnerships,<text:s/>and<text:s/>policy<text:s/>engagement<text:s/>processes,<text:s/>and<text:s/>supporting<text:s/>both<text:s/>individual<text:s/>skills<text:s/>development<text:s/>and<text:s/>institutional<text:s/>capability.</text:span></text:p>
      <text:p text:style-name="P452"/>
      <text:p text:style-name="P453"><text:span text:style-name="T453_1">Output<text:s/>3<text:s/>is<text:s/>scored<text:s/></text:span><text:span text:style-name="T453_2">A++</text:span><text:span text:style-name="T453_3"><text:s/></text:span><text:span text:style-name="T453_4">as<text:s/>ICTD<text:s/>has</text:span><text:span text:style-name="T453_5"><text:s/></text:span><text:span text:style-name="T453_6">substantially<text:s/></text:span><text:span text:style-name="T453_7">exceeded<text:s/>expectations<text:s/></text:span><text:span text:style-name="T453_8">across<text:s/>all<text:s/>capacity<text:s/>strengthening<text:s/>indicators,<text:s/>delivering<text:s/>both<text:s/>higher-than-target<text:s/>outputs<text:s/>and<text:s/>a<text:s/>strong,<text:s/>coherent<text:s/>model<text:s/>for<text:s/>building<text:s/>sustainable<text:s/>research<text:s/>and<text:s/>policy<text:s/>capability<text:s/>in<text:s/>partner<text:s/>countries</text:span><text:span text:style-name="T453_9">.<text:s/>P</text:span><text:span text:style-name="T453_10">erformance<text:s/>reflects<text:s/>a<text:s/>mature<text:s/>and<text:s/>highly<text:s/>networked<text:s/>approach<text:s/>to<text:s/>capacity<text:s/>strengthening,<text:s/>combining<text:s/>high-quality<text:s/>research<text:s/>outputs,<text:s/>sustained<text:s/>training<text:s/>demand,<text:s/>embedded<text:s/>partnerships,<text:s/>and<text:s/>long-term<text:s/>investment<text:s/>in<text:s/>research<text:s/>leadership.<text:s/>This<text:s/>integrated<text:s/>model<text:s/>supports<text:s/>both<text:s/>immediate<text:s/>improvements<text:s/>in<text:s/>analytical<text:s/>capacity<text:s/>and<text:s/>the<text:s/>development<text:s/>of<text:s/>enduring<text:s/>capabilities<text:s/>within<text:s/>partner<text:s/>institutions<text:s/>and<text:s/>the<text:s/>wider<text:s/>tax<text:s/>and<text:s/>development<text:s/>field.</text:span><text:span text:style-name="T453_11"><text:s/></text:span><text:span text:style-name="T453_12">This<text:s/>model<text:s/>is<text:s/>being<text:s/>extended<text:s/>geographically<text:s/>through<text:s/>work<text:s/>in<text:s/>South<text:s/>Asia,<text:s/>as<text:s/>outlined<text:s/>under<text:s/>Output<text:s/>4.</text:span></text:p>
      <text:p text:style-name="P454"/>
      <text:p text:style-name="P455"><text:span text:style-name="T455_1">Progress<text:s/>under<text:s/>Output<text:s/>3<text:s/>was<text:s/>driven<text:s/>by<text:s/>strong<text:s/>performance<text:s/>across<text:s/>all<text:s/>sub-indicators.<text:s/></text:span></text:p>
      <text:p text:style-name="P456"/>
      <text:p text:style-name="P457"><text:span text:style-name="T457_1">Under<text:s/></text:span><text:span text:style-name="T457_2">Indicator<text:s/>3.1</text:span><text:span text:style-name="T457_3">,<text:s/>ICTD<text:s/>substantially<text:s/>exceeded<text:s/>targets<text:s/>for<text:s/>publications<text:s/>authored<text:s/>or<text:s/>co-authored<text:s/>by<text:s/>Southern<text:s/>researchers,<text:s/>producing<text:s/>46<text:s/>working<text:s/>papers,<text:s/>briefs<text:s/>and<text:s/>other<text:s/>publications,<text:s/>alongside<text:s/>11<text:s/>peer-reviewed<text:s/>journal<text:s/>articles.<text:s/>These<text:s/>outputs<text:s/>reflect<text:s/>both<text:s/>the<text:s/>strength<text:s/>of<text:s/>ICTD’s<text:s/>research<text:s/>network<text:s/>and<text:s/>an<text:s/></text:span><text:span text:style-name="T457_4">increased<text:s/>emphasis<text:s/>on<text:s/>shorter,<text:s/>policy-oriented<text:s/>products<text:s/>to<text:s/>support<text:s/>timely<text:s/>engagement.<text:s/>Publications<text:s/>addressed<text:s/>a<text:s/>wide<text:s/>range<text:s/>of<text:s/>issues<text:s/>relevant<text:s/>to<text:s/>developing<text:s/>country<text:s/>contexts,<text:s/>including<text:s/>international<text:s/>tax<text:s/>rules,<text:s/>digital<text:s/>taxation,<text:s/>and<text:s/>compliance,<text:s/>and<text:s/>were<text:s/>increasingly<text:s/>made<text:s/>accessible<text:s/>through<text:s/>translated<text:s/>outputs.</text:span><text:span text:style-name="T457_5"><text:s/></text:span><text:span text:style-name="T457_6">Key<text:s/>highlights<text:s/></text:span><text:span text:style-name="T457_7">include</text:span><text:span text:style-name="T457_8">:</text:span></text:p>
      <text:list text:style-name="LS15" xml:id="list37">
        <text:list-item>
          <text:p text:style-name="P458"><text:span text:style-name="T458_1">“</text:span><text:span text:style-name="T458_2"><text:a xlink:type="simple" xlink:href="https://www.ictd.ac/publication/most-favoured-nation-clauses-in-double-taxation-agreements-identifying-problems-and-recommending-policy-solutions-for-the-global-south/"><text:span text:style-name="T458_3">Most<text:s/>Favoured<text:s/>Nation<text:s/>Clauses<text:s/>in<text:s/>Double<text:s/>Taxation<text:s/>Agreements:<text:s/>Identifying<text:s/>Problems<text:s/>and<text:s/>Recommending<text:s/>Policy<text:s/>Solutions<text:s/>for<text:s/>the<text:s/>Global<text:s/>South</text:span></text:a></text:span><text:span text:style-name="T458_4">”</text:span><text:span text:style-name="T458_5"><text:s/>(Sharma,<text:s/>M.<text:s/>K.;<text:s/>Gaur,<text:s/>S.<text:s/>and<text:s/>Rawat,<text:s/>N.<text:s/>2025)</text:span><text:span text:style-name="T458_6">,<text:s/>led<text:s/>by<text:s/>researchers<text:s/>based<text:s/>in<text:s/>India,<text:s/>address</text:span><text:span text:style-name="T458_7">es<text:s/></text:span><text:span text:style-name="T458_8">the<text:s/>often<text:s/>overlooked<text:s/>area<text:s/>of<text:s/>MFN<text:s/>clauses<text:s/>being<text:s/>increasingly<text:s/>(mis)utilised<text:s/>by<text:s/>transnational<text:s/>entities<text:s/>in<text:s/>developing<text:s/>nations<text:s/>for<text:s/>reducing<text:s/>tax<text:s/>liability,<text:s/>affecting<text:s/>tax<text:s/>revenues<text:s/>of<text:s/>developing<text:s/>economies</text:span><text:span text:style-name="T458_9">.</text:span></text:p>
        </text:list-item>
        <text:list-item>
          <text:p text:style-name="P459"><text:span text:style-name="T459_1">“</text:span><text:span text:style-name="T459_2"><text:a xlink:type="simple" xlink:href="https://www.ictd.ac/publication/tracking-and-taxing-cross-border-digital-transactions-the-case-of-vat-in-senegal/"><text:span text:style-name="T459_3">Tracking<text:s/>and<text:s/>Taxing<text:s/>Cross-Border<text:s/>Digital<text:s/>Transactions:<text:s/>The<text:s/>Case<text:s/>of<text:s/>VAT<text:s/>in<text:s/>Senegal</text:span></text:a></text:span><text:span text:style-name="T459_4">”<text:s/>(Diouf,<text:s/>A.<text:s/>and<text:s/></text:span><text:span text:style-name="T459_5">Niesten</text:span><text:span text:style-name="T459_6">,<text:s/>H.<text:s/>2025)<text:s/>shar</text:span><text:span text:style-name="T459_7">e</text:span><text:span text:style-name="T459_8">s</text:span><text:span text:style-name="T459_9"><text:s/>the<text:s/>underlying<text:s/>research<text:s/>which<text:s/></text:span><text:span text:style-name="T459_10">informed<text:s/>the<text:s/>impact<text:s/>reported<text:s/>in<text:s/>the<text:s/>20</text:span><text:span text:style-name="T459_11">24<text:s/>Annual<text:s/>Review:<text:s/>“ICTD<text:s/>research<text:s/>and<text:s/>technical<text:s/>input<text:s/>informed<text:s/>VAT<text:s/>legislative<text:s/>reform<text:s/>in<text:s/>Senegal<text:s/>increasing<text:s/>revenue<text:s/>by<text:s/>£2.5<text:s/>million<text:s/>in<text:s/>half<text:s/>a<text:s/>year.”<text:s/></text:span></text:p>
        </text:list-item>
        <text:list-item>
          <text:p text:style-name="P460"><text:span text:style-name="T460_1">Production<text:s/>of<text:s/></text:span><text:span text:style-name="T460_2">nine<text:s/>French-language<text:s/>versions<text:s/>of<text:s/>publications</text:span><text:span text:style-name="T460_3">,<text:s/>expanding<text:s/>accessibility<text:s/>and<text:s/>engagement<text:s/>in<text:s/>francophone<text:s/>contexts</text:span></text:p>
        </text:list-item>
      </text:list>
      <text:p text:style-name="P461"><text:span text:style-name="T461_1">A<text:s/>full<text:s/>list<text:s/>can<text:s/>be<text:s/>found<text:s/>in<text:s/></text:span><text:span text:style-name="T461_2">Annex<text:s/>2</text:span><text:span text:style-name="T461_3">.</text:span><text:span text:style-name="T461_4"><text:s/></text:span></text:p>
      <text:p text:style-name="P462"/>
      <text:p text:style-name="P463"><text:span text:style-name="T463_1">Under<text:s/></text:span><text:span text:style-name="T463_2">Indicator<text:s/>3.2</text:span><text:span text:style-name="T463_3">,<text:s/>ICTD<text:s/>continued<text:s/>to<text:s/>deepen<text:s/>partnerships<text:s/>with<text:s/>revenue<text:s/>authorities<text:s/>and<text:s/>government<text:s/>institutions,<text:s/>exceeding<text:s/>targets<text:s/>for<text:s/>joint<text:s/>research.<text:s/>A<text:s/>total<text:s/>of<text:s/>11<text:s/>collaborative<text:s/>projects<text:s/>were<text:s/>undertaken,<text:s/>including<text:s/>work<text:s/>with<text:s/>revenue<text:s/>authorities<text:s/>in<text:s/>Ghana,<text:s/>Uganda,<text:s/>and<text:s/>Eswatini.<text:s/>These<text:s/>partnerships<text:s/>support<text:s/>co-production<text:s/>of<text:s/>evidence,<text:s/>strengthen<text:s/>institutional<text:s/>research<text:s/>capacity,<text:s/>and<text:s/>enhance<text:s/>the<text:s/>relevance<text:s/>and<text:s/>uptake<text:s/>of<text:s/>findings<text:s/>within<text:s/>partner<text:s/>organisations.<text:s/>In<text:s/>addition<text:s/>to<text:s/>joint<text:s/>research<text:s/>projects,<text:s/>ICTD<text:s/>co-delivered<text:s/>workshops,<text:s/>research<text:s/>days,<text:s/>and<text:s/>regional<text:s/>training<text:s/>events<text:s/>with<text:s/>partners,<text:s/>providing<text:s/>platforms<text:s/>for<text:s/>knowledge<text:s/>exchange<text:s/>and<text:s/>professional<text:s/>development.<text:s/>Engagements<text:s/>such<text:s/>as<text:s/>research<text:s/>days<text:s/>with<text:s/>the<text:s/>Uganda<text:s/>and<text:s/>Rwanda<text:s/>Revenue<text:s/>Authorities,<text:s/>and<text:s/>regional<text:s/>workshops<text:s/>delivered<text:s/>in<text:s/>partnership<text:s/>with<text:s/>ATAF,<text:s/>illustrate<text:s/>the<text:s/>programme’s<text:s/>role<text:s/>in<text:s/>strengthening<text:s/>both<text:s/>technical<text:s/>capability<text:s/>and<text:s/>the<text:s/>effectiveness<text:s/>of<text:s/>research<text:s/>functions<text:s/>within<text:s/>key<text:s/>institutions.</text:span><text:span text:style-name="T463_4"><text:s/>Highlights<text:s/>include:</text:span></text:p>
      <text:list text:style-name="LS16" xml:id="list40">
        <text:list-item>
          <text:p text:style-name="P464"><text:span text:style-name="T464_1">Joint<text:s/>research,<text:s/>including<text:s/>c</text:span><text:span text:style-name="T464_2">ollaborative<text:s/>research<text:s/>with<text:s/>the<text:s/></text:span><text:span text:style-name="T464_3">Uganda<text:s/>Revenue<text:s/>Authority<text:s/>(URA)</text:span><text:span text:style-name="T464_4"><text:s/>examining<text:s/>the<text:s/>role<text:s/>of<text:s/>tax<text:s/>agents<text:s/>in<text:s/>shaping<text:s/>taxpayer<text:s/>compliance</text:span><text:span text:style-name="T464_5">,<text:s/>reinforcing<text:s/>ICTD<text:s/>advocacy<text:s/>for<text:s/>bold<text:s/>investment<text:s/>in<text:s/>the<text:s/>basics<text:s/>of<text:s/>tax<text:s/>administration</text:span><text:span text:style-name="T464_6">:<text:s/></text:span><text:span text:style-name="T464_7"><text:a xlink:type="simple" xlink:href="https://www.ictd.ac/publication/what-impact-do-tax-agents-have-on-taxpayers-compliance-in-uganda-evidence-from-tax-administrative-data/"><text:span text:style-name="T464_8">tax<text:s/>agents<text:s/>might<text:s/>have<text:s/>a<text:s/>broadly<text:s/>positive<text:s/>impact<text:s/>on<text:s/>taxpayers’<text:s/>compliance</text:span></text:a></text:span><text:span text:style-name="T464_9">;<text:s/></text:span><text:span text:style-name="T464_10">r</text:span><text:span text:style-name="T464_11">esearch<text:s/>analysing<text:s/></text:span><text:span text:style-name="T464_12"><text:a xlink:type="simple" xlink:href="https://www.ictd.ac/publication/understanding-the-tax-payment-compliance-of-companies-evidence-from-eswatini/"><text:span text:style-name="T464_13">patterns<text:s/>of<text:s/>non-compliance<text:s/>with<text:s/>corporate<text:s/>income<text:s/>tax<text:s/>and<text:s/>key<text:s/>factors<text:s/>explaining<text:s/>them<text:s/>in<text:s/>Eswatini.</text:span></text:a></text:span><text:span text:style-name="T464_14">;<text:s/>as<text:s/>well<text:s/>as<text:s/></text:span><text:span text:style-name="T464_15">continued<text:s/></text:span><text:span text:style-name="T464_16">high-level<text:s/>collaborations<text:s/>with<text:s/>the<text:s/></text:span><text:span text:style-name="T464_17">Ghana<text:s/>Revenue<text:s/>Authority<text:s/>(</text:span><text:span text:style-name="T464_18">GRA</text:span><text:span text:style-name="T464_19">).</text:span></text:p>
        </text:list-item>
        <text:list-item>
          <text:p text:style-name="P465"><text:span text:style-name="T465_1">Co-delivery<text:s/>of<text:s/>events</text:span><text:span text:style-name="T465_2">,<text:s/>including</text:span><text:span text:style-name="T465_3">:</text:span><text:span text:style-name="T465_4"><text:s/>the<text:s/>URA’s<text:s/>first<text:s/></text:span><text:span text:style-name="T465_5">Research<text:s/>Day,<text:s/></text:span><text:span text:style-name="T465_6">with<text:s/>the<text:s/>URA<text:s/>and<text:s/>UN-WIDER,<text:s/></text:span><text:span text:style-name="T465_7"><text:s/>and<text:s/></text:span><text:span text:style-name="T465_8">a<text:s/>regional<text:s/>workshop<text:s/>on<text:s/></text:span><text:span text:style-name="T465_9">“</text:span><text:span text:style-name="T465_10"><text:a xlink:type="simple" xlink:href="https://www.ictd.ac/news/african-tax-leaders-uganda-effective-taxation-wealthy/"><text:span text:style-name="T465_11">Enhancing<text:s/>Tax<text:s/>Compliance<text:s/>Among<text:s/>High-Net-Worth<text:s/>Individuals</text:span></text:a></text:span><text:span text:style-name="T465_12">”,</text:span><text:span text:style-name="T465_13"><text:s/>in<text:s/>partnership<text:s/>with<text:s/>URA<text:s/>and<text:s/>ATAF</text:span><text:span text:style-name="T465_14">.</text:span></text:p>
        </text:list-item>
        <text:list-item>
          <text:p text:style-name="P466"><text:span text:style-name="T466_1">Development<text:s/>of<text:s/>new<text:s/>partnerships,<text:s/>including<text:s/>a<text:s/></text:span><text:span text:style-name="T466_2">planned<text:s/>MoU<text:s/>with<text:s/>the<text:s/>Zambia<text:s/>Revenue<text:s/>Authority</text:span><text:span text:style-name="T466_3"><text:s/>and<text:s/>ongoing<text:s/>discussions<text:s/>with<text:s/>the<text:s/>Punjab<text:s/>Tax<text:s/>Administration</text:span><text:span text:style-name="T466_4"><text:s/>on<text:s/>further<text:s/>collaboration.</text:span></text:p>
        </text:list-item>
      </text:list>
      <text:p text:style-name="P467"/>
      <text:p text:style-name="P468"><text:span text:style-name="T468_1">Under<text:s/></text:span><text:span text:style-name="T468_2">Indicator<text:s/>3.3</text:span><text:span text:style-name="T468_3">,<text:s/></text:span><text:span text:style-name="T468_4">ICTD<text:s/>exceeded<text:s/>targets<text:s/>for<text:s/>participation<text:s/>in<text:s/>research<text:s/>capacity<text:s/>building<text:s/>activities,<text:s/>reaching<text:s/>65<text:s/>participants<text:s/>during<text:s/>the<text:s/>reporting<text:s/>period.<text:s/>Its<text:s/>flagship<text:s/>Research<text:s/>in<text:s/>Tax<text:s/>and<text:s/>Development<text:s/>course<text:s/>continues<text:s/>to<text:s/>attract<text:s/>strong<text:s/>global<text:s/>demand,<text:s/>with<text:s/>over<text:s/>500<text:s/>applications<text:s/>for<text:s/>the<text:s/>2025/26<text:s/>cohort,<text:s/>reflecting<text:s/>the<text:s/>programme’s<text:s/>reputation<text:s/>and<text:s/>the<text:s/>high<text:s/>level<text:s/>of<text:s/>unmet<text:s/>need<text:s/>for<text:s/>high-quality<text:s/>training<text:s/>in<text:s/>this<text:s/>area.</text:span></text:p>
      <text:p text:style-name="P469"/>
      <text:p text:style-name="P470"><text:span text:style-name="T470_1">During<text:s/>the<text:s/>reporting<text:s/>period,<text:s/>the<text:s/>2024/25<text:s/>course<text:s/>concluded<text:s/>and<text:s/>the<text:s/>2025/26<text:s/>course<text:s/>commenced.<text:s/>Twenty-six<text:s/>participants<text:s/>(14<text:s/>women,<text:s/>12<text:s/>men)<text:s/>completed<text:s/>the<text:s/>2024/25<text:s/>course,<text:s/>which<text:s/>included<text:s/>an<text:s/>in-person<text:s/>teaching<text:s/>module<text:s/>held<text:s/>in<text:s/>Rwanda<text:s/>in<text:s/>October<text:s/>2025<text:s/>and<text:s/>concluded<text:s/>with<text:s/>the<text:s/>submission<text:s/>of<text:s/>final<text:s/>research<text:s/>projects<text:s/>in<text:s/>January<text:s/>2026.<text:s/></text:span><text:span text:style-name="T470_2">Although<text:s/>the<text:s/>details<text:s/>were<text:s/>not<text:s/>available<text:s/>to<text:s/>inform<text:s/>this<text:s/>AR,<text:s/></text:span><text:span text:style-name="T470_3">the<text:s/>value<text:s/></text:span><text:span text:style-name="T470_4">the<text:s/>course<text:s/>adds<text:s/></text:span><text:span text:style-name="T470_5">can<text:s/>be<text:s/>assessed<text:s/>as:</text:span></text:p>
      <text:list text:style-name="LS19" xml:id="list43">
        <text:list-item>
          <text:p text:style-name="P471"><text:span text:style-name="T471_1">Final<text:s/>cohort<text:s/>projects<text:s/>address<text:s/>real-world<text:s/>tax<text:s/>and<text:s/>governance<text:s/>challenges,<text:s/>including:</text:span></text:p>
        </text:list-item>
      </text:list>
      <text:list text:style-name="LS20" xml:id="list44">
        <text:list-item>
          <text:p text:style-name="P472"><text:span text:style-name="T472_1">the<text:s/>role<text:s/>of<text:s/>ideology<text:s/>in<text:s/>shaping<text:s/></text:span><text:span text:style-name="T472_2">taxation<text:s/>systems<text:s/>of<text:s/>non-state<text:s/>armed<text:s/>groups<text:s/>in<text:s/>Colombia</text:span><text:span text:style-name="T472_3">,<text:s/>contributing<text:s/>to<text:s/>emerging<text:s/>ICTD<text:s/>research<text:s/>on<text:s/>taxation<text:s/>in<text:s/>fragile<text:s/>and<text:s/>conflict-affected<text:s/>settings<text:s/></text:span></text:p>
        </text:list-item>
        <text:list-item>
          <text:p text:style-name="P473"><text:span text:style-name="T473_1">analysis<text:s/>of<text:s/></text:span><text:span text:style-name="T473_2">tax<text:s/>amnesty<text:s/>programmes<text:s/>and<text:s/>compliance<text:s/>in<text:s/>Zambia</text:span><text:span text:style-name="T473_3">,<text:s/>applying<text:s/>administrative<text:s/>data<text:s/>to<text:s/>inform<text:s/>domestic<text:s/>tax<text:s/>policy<text:s/>debates<text:s/></text:span></text:p>
        </text:list-item>
        <text:list-item>
          <text:p text:style-name="P474"><text:span text:style-name="T474_1">the<text:s/>effectiveness<text:s/>of<text:s/></text:span><text:span text:style-name="T474_2">tax<text:s/>ombudsman<text:s/>institutions<text:s/>in<text:s/>South<text:s/>Africa</text:span><text:span text:style-name="T474_3">,<text:s/>engaging<text:s/>directly<text:s/>with<text:s/>questions<text:s/>of<text:s/>accountability<text:s/>within<text:s/>tax<text:s/>systems<text:s/></text:span></text:p>
        </text:list-item>
        <text:list-item>
          <text:p text:style-name="P475"><text:span text:style-name="T475_1">examination<text:s/>of<text:s/></text:span><text:span text:style-name="T475_2">subnational<text:s/>taxation<text:s/>and<text:s/>public<text:s/>accountability<text:s/>in<text:s/>Kenya</text:span><text:span text:style-name="T475_3">,<text:s/>linking<text:s/>tax<text:s/>systems<text:s/>to<text:s/>governance<text:s/>and<text:s/>citizen<text:s/>engagement<text:s/></text:span></text:p>
        </text:list-item>
        <text:list-item>
          <text:p text:style-name="P476"><text:span text:style-name="T476_1">estimation<text:s/>of<text:s/>illicit<text:s/>financial<text:s/>flows<text:s/>in<text:s/>Kenya,<text:s/>addressing<text:s/>a<text:s/>major<text:s/>policy<text:s/>concern<text:s/>related<text:s/>to<text:s/>revenue<text:s/>leakage<text:s/>and<text:s/>tax<text:s/>justice<text:s/></text:span></text:p>
        </text:list-item>
      </text:list>
      <text:list text:style-name="LS19" xml:id="list49">
        <text:list-item>
          <text:p text:style-name="P477"><text:span text:style-name="T477_1">Outputs<text:s/>are<text:s/>strongly<text:s/>embedded<text:s/>in<text:s/>participants’<text:s/>institutional<text:s/>roles,<text:s/>including<text:s/>revenue<text:s/>authorities,<text:s/>government<text:s/>institutions<text:s/>and<text:s/>international<text:s/>organisations,<text:s/>enabling<text:s/>direct<text:s/>application<text:s/>to<text:s/>policy<text:s/>processes<text:s/></text:span></text:p>
        </text:list-item>
        <text:list-item>
          <text:p text:style-name="P478"><text:span text:style-name="T478_1">A<text:s/>number<text:s/>of</text:span><text:span text:style-name="T478_2"><text:s/>projects<text:s/></text:span><text:span text:style-name="T478_3">already<text:s/></text:span><text:span text:style-name="T478_4">demonstrate<text:s/>clear<text:s/>progression<text:s/>beyond<text:s/>course<text:s/>completion,<text:s/>including:</text:span></text:p>
        </text:list-item>
      </text:list>
      <text:list text:style-name="LS21" xml:id="list51">
        <text:list-item>
          <text:p text:style-name="P479"><text:span text:style-name="T479_1">refinement<text:s/>of<text:s/>outputs<text:s/>into<text:s/></text:span><text:span text:style-name="T479_2">ICTD<text:s/>working<text:s/>papers<text:s/>through<text:s/>visiting<text:s/>fellowships</text:span></text:p>
        </text:list-item>
        <text:list-item>
          <text:p text:style-name="P480"><text:span text:style-name="T480_1">direct<text:s/></text:span><text:span text:style-name="T480_2">integration<text:s/>into<text:s/>new<text:s/>ICTD<text:s/>research<text:s/>projects</text:span></text:p>
        </text:list-item>
        <text:list-item>
          <text:p text:style-name="P481"><text:span text:style-name="T481_1">contribution<text:s/>to<text:s/></text:span><text:span text:style-name="T481_2">externally<text:s/>published<text:s/>studies<text:s/>and<text:s/>policy<text:s/>work</text:span></text:p>
        </text:list-item>
        <text:list-item>
          <text:p text:style-name="P482"><text:span text:style-name="T482_1">progression<text:s/>into<text:s/>PhD<text:s/>study<text:s/>and<text:s/>further<text:s/>academic<text:s/>research<text:s/></text:span></text:p>
        </text:list-item>
      </text:list>
      <text:p text:style-name="P483"/>
      <text:list text:style-name="LS22" xml:id="list55">
        <text:list-item>
          <text:p text:style-name="P484"><text:span text:style-name="T484_1">Cohort<text:s/>outputs<text:s/>are<text:s/>supported<text:s/>through<text:s/></text:span><text:span text:style-name="T484_2">structured<text:s/>mentoring<text:s/>and<text:s/>follow-on<text:s/>opportunities</text:span><text:span text:style-name="T484_3">,<text:s/>strengthening<text:s/>their<text:s/>transition<text:s/>from<text:s/>training<text:s/>outputs<text:s/>into<text:s/></text:span><text:span text:style-name="T484_4">publishable<text:s/>and<text:s/>policy-relevant<text:s/>research</text:span></text:p>
        </text:list-item>
      </text:list>
      <text:p text:style-name="P485"><text:span text:style-name="T485_1">The<text:s/>current<text:s/>cohort<text:s/>includes<text:s/>25<text:s/>participants<text:s/>(13<text:s/>women,<text:s/>12<text:s/>men)<text:s/>from<text:s/>16<text:s/>countries<text:s/>across<text:s/>Africa,<text:s/>Asia<text:s/>and<text:s/>Latin<text:s/>America,<text:s/>including<text:s/>Pakistan,<text:s/>Vietnam<text:s/>and<text:s/>Brazil,<text:s/>reflecting<text:s/>the<text:s/>continued<text:s/>global<text:s/>reach<text:s/>and<text:s/>diversity<text:s/>of<text:s/>the<text:s/>programme.<text:s/></text:span><text:span text:style-name="T485_2">ICTD<text:s/>has<text:s/>also<text:s/>drawn<text:s/>learning<text:s/>from<text:s/>the<text:s/>current<text:s/>application<text:s/>cycle,<text:s/>including<text:s/>a<text:s/>high<text:s/>number<text:s/>of<text:s/>repeat<text:s/>applicants,<text:s/>and<text:s/>is<text:s/>adapting<text:s/>its<text:s/>selection<text:s/>approach<text:s/>to<text:s/>better<text:s/>recognise<text:s/>sustained<text:s/>interest<text:s/>and<text:s/>commitment.<text:s/></text:span></text:p>
      <text:p text:style-name="P486"/>
      <text:p text:style-name="P487"><text:span text:style-name="T487_1">Alongside<text:s/>formal<text:s/>training,<text:s/>ICTD<text:s/>expanded<text:s/>a<text:s/>diverse<text:s/>range<text:s/>of<text:s/>mentorship<text:s/>pathways,<text:s/>combining<text:s/>structured<text:s/>support<text:s/>linked<text:s/>to<text:s/>events<text:s/>and<text:s/>research<text:s/>activities<text:s/>with<text:s/>informal,<text:s/>researcher-led<text:s/>mentoring<text:s/>relationships.<text:s/>The<text:s/>URA</text:span><text:span text:style-name="T487_2">’s</text:span><text:span text:style-name="T487_3"><text:s/>inaugural<text:s/>Research<text:s/>Day<text:s/>in<text:s/>October<text:s/>2025,<text:s/></text:span><text:span text:style-name="T487_4">referenced<text:s/>above</text:span><text:span text:style-name="T487_5">,<text:s/>provid</text:span><text:span text:style-name="T487_6">ed</text:span><text:span text:style-name="T487_7"><text:s/>a<text:s/>platform<text:s/>for<text:s/>staff<text:s/>to<text:s/>present<text:s/>and<text:s/>refine<text:s/>their<text:s/>research<text:s/>with<text:s/>expert<text:s/>input.<text:s/>ICTD<text:s/>also<text:s/>supported<text:s/>capacity<text:s/>building<text:s/>through<text:s/>engagement<text:s/>with<text:s/>the<text:s/>Rwanda<text:s/>Economic<text:s/>Policy<text:s/>Research<text:s/>Network<text:s/>(EPRN),<text:s/>including<text:s/>mentoring<text:s/>researchers<text:s/>to<text:s/>develop<text:s/>and<text:s/>submit<text:s/>papers<text:s/>to<text:s/>the<text:s/>11th<text:s/>Annual<text:s/>Economic<text:s/>Research<text:s/>Conference,<text:s/>with<text:s/>at<text:s/>least<text:s/>one<text:s/>paper<text:s/>accepted<text:s/>for<text:s/>presentation.<text:s/></text:span><text:span text:style-name="T487_8">Across<text:s/>these<text:s/>structured<text:s/>engagements,<text:s/>ten<text:s/>individuals<text:s/>were<text:s/>supported<text:s/>through<text:s/>formal<text:s/>mentorship,<text:s/>complemented<text:s/>by<text:s/>a<text:s/>further<text:s/>29<text:s/>individuals<text:s/>mentored<text:s/>through<text:s/>ICTD<text:s/>researchers’<text:s/>own-initiative<text:s/>support.<text:s/>In<text:s/>total,<text:s/>39<text:s/>individuals<text:s/>received<text:s/>mentorship<text:s/>during<text:s/>the<text:s/>year,<text:s/>demonstrating<text:s/>the<text:s/>breadth<text:s/>of<text:s/>ICTD’s<text:s/>support<text:s/>and<text:s/>the<text:s/>capacity<text:s/>of<text:s/>its<text:s/>flexible<text:s/>model<text:s/>to<text:s/>enable<text:s/>wider<text:s/>knowledge<text:s/>diffusion<text:s/>beyond<text:s/>core<text:s/>programme<text:s/>activities.</text:span></text:p>
      <text:p text:style-name="P488"/>
      <text:p text:style-name="P489"><text:span text:style-name="T489_1">ICTD<text:s/>has<text:s/>also<text:s/>made<text:s/>progress<text:s/>in<text:s/>strengthening<text:s/>gender<text:s/>inclusion<text:s/>within<text:s/>its<text:s/>capacity<text:s/>building<text:s/>activities.<text:s/>Women<text:s/>accounted<text:s/>for<text:s/></text:span><text:span text:style-name="T489_2">the<text:s/>majority<text:s/>of</text:span><text:span text:style-name="T489_3"><text:s/>participants<text:s/>in<text:s/>the<text:s/>formal<text:s/>training<text:s/>course<text:s/>and<text:s/>a<text:s/>growing<text:s/>share<text:s/>of<text:s/>mentored<text:s/>researchers,<text:s/>with<text:s/>45</text:span><text:span text:style-name="T489_4">%<text:s/></text:span><text:span text:style-name="T489_5">of<text:s/>informal<text:s/>mentees<text:s/>being<text:s/>women.<text:s/>However,<text:s/>overall<text:s/>gender<text:s/>balance<text:s/>in<text:s/>externally<text:s/>delivered<text:s/>activities<text:s/>remains<text:s/>shaped<text:s/>by<text:s/>broader<text:s/>workforce<text:s/>dynamics<text:s/>within<text:s/>partner<text:s/>institutions,<text:s/>particularly<text:s/>revenue<text:s/>authorities,<text:s/>where<text:s/>women<text:s/>hold<text:s/>a<text:s/>minority<text:s/>of<text:s/>senior<text:s/>roles.<text:s/>ICTD’s<text:s/>approach<text:s/>reflects<text:s/>an<text:s/>increasing<text:s/>focus<text:s/>on<text:s/>addressing<text:s/>these<text:s/>structural<text:s/>constraints<text:s/>while<text:s/>sustaining<text:s/>inclusive<text:s/>participation<text:s/>where<text:s/>feasible.</text:span></text:p>
      <text:p text:style-name="P490"/>
      <text:p text:style-name="P491"><text:span text:style-name="T491_1">ICTD<text:s/>continues<text:s/>to<text:s/>invest<text:s/>in<text:s/>longer-term<text:s/>capacity<text:s/>development<text:s/>through<text:s/>its<text:s/>PhD<text:s/>programme,<text:s/>which<text:s/>supported<text:s/>12<text:s/>students<text:s/>(7<text:s/>women,<text:s/>5<text:s/>men)<text:s/>during<text:s/>the<text:s/>reporting<text:s/>period.<text:s/>While<text:s/>no<text:s/>new<text:s/>students<text:s/>started<text:s/>in<text:s/>this<text:s/>cycle,<text:s/>two<text:s/>students<text:s/>completed<text:s/>their<text:s/>PhDs<text:s/>and<text:s/>a<text:s/>further<text:s/>three<text:s/>are<text:s/>expected<text:s/>to<text:s/>complete<text:s/>in<text:s/>2026,<text:s/>with<text:s/>additional<text:s/>completions<text:s/>anticipated<text:s/>in<text:s/>2027.<text:s/>This<text:s/>programme<text:s/>plays<text:s/>an<text:s/>important<text:s/>role<text:s/>in<text:s/>building<text:s/>a<text:s/>pipeline<text:s/>of<text:s/>future<text:s/>research<text:s/>leaders<text:s/>from<text:s/>the<text:s/>Global<text:s/>South<text:s/>and<text:s/>complements<text:s/>shorter-term<text:s/>training<text:s/>and<text:s/>mentorship<text:s/>activities<text:s/>by<text:s/>supporting<text:s/>sustained,<text:s/>high-level<text:s/>research<text:s/>capacity.</text:span></text:p>
      <text:p text:style-name="P492"/>
      <text:p text:style-name="P493"><text:span text:style-name="T493_1">Changes<text:s/>to<text:s/>this<text:s/>output<text:s/>during<text:s/>the<text:s/>past<text:s/>year.<text:s/></text:span></text:p>
      <text:p text:style-name="P494"/>
      <text:p text:style-name="P495"><text:span text:style-name="T495_1">No<text:s/>changes<text:s/>were<text:s/>made<text:s/>to<text:s/>this<text:s/>output<text:s/>during<text:s/>the<text:s/>reporting<text:s/>period<text:s/></text:span><text:span text:style-name="T495_2">beyond<text:s/>standard<text:s/></text:span><text:span text:style-name="T495_3">adjust</text:span><text:span text:style-name="T495_4">ment<text:s/>of</text:span><text:span text:style-name="T495_5"><text:s/>targets<text:s/>based<text:s/>on<text:s/>achievement<text:s/>to<text:s/>date</text:span><text:span text:style-name="T495_6">.</text:span></text:p>
      <text:p text:style-name="P496"/>
      <text:p text:style-name="P497"/>
      <table:table table:style-name="Table12"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row table:style-name="Row38">
          <table:table-cell table:style-name="Cell124">
            <text:p text:style-name="P498"><text:span text:style-name="T498_1">Output<text:s/>Title<text:s/></text:span></text:p>
          </table:table-cell>
          <table:table-cell table:style-name="Cell125" table:number-columns-spanned="4">
            <text:p text:style-name="P499"><text:span text:style-name="T499_1">South<text:s/>Asia<text:s/>Research:<text:s/>Develop<text:s/>a<text:s/>significant<text:s/>tax<text:s/>research<text:s/></text:span><text:span text:style-name="T499_2">programme</text:span><text:span text:style-name="T499_3"><text:s/>in<text:s/>South<text:s/>Asia.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126" table:number-columns-spanned="2">
            <text:p text:style-name="P500"><text:span text:style-name="T500_1">Output<text:s/>number:<text:s/></text:span></text:p>
          </table:table-cell>
          <table:covered-table-cell/>
          <table:table-cell table:style-name="Cell127">
            <text:p text:style-name="P501"><text:span text:style-name="T501_1">4</text:span></text:p>
          </table:table-cell>
          <table:table-cell table:style-name="Cell128">
            <text:p text:style-name="P502"><text:span text:style-name="T502_1">Output<text:s/>Score:<text:s/></text:span></text:p>
          </table:table-cell>
          <table:table-cell table:style-name="Cell129">
            <text:p text:style-name="P503"><text:span text:style-name="T503_1">A</text:span></text:p>
          </table:table-cell>
        </table:table-row>
        <table:table-row table:style-name="Row40">
          <table:table-cell table:style-name="Cell130" table:number-columns-spanned="2">
            <text:p text:style-name="P504"><text:span text:style-name="T504_1">Impact<text:s/>weighting<text:s/>(%):<text:s/></text:span></text:p>
          </table:table-cell>
          <table:covered-table-cell/>
          <table:table-cell table:style-name="Cell131">
            <text:p text:style-name="P505"><text:span text:style-name="T505_1">10%</text:span></text:p>
          </table:table-cell>
          <table:table-cell table:style-name="Cell132">
            <text:p text:style-name="P506"><text:span text:style-name="T506_1">Weighting<text:s/>revised<text:s/>since<text:s/>last<text:s/>AR?<text:s/></text:span></text:p>
          </table:table-cell>
          <table:table-cell table:style-name="Cell133">
            <text:p text:style-name="P507"><text:span text:style-name="T507_1">No</text:span></text:p>
          </table:table-cell>
        </table:table-row>
      </table:table>
      <text:p text:style-name="P508"/>
      <table:table table:style-name="Table13">
        <table:table-column table:style-name="Column50"/>
        <table:table-column table:style-name="Column51"/>
        <table:table-column table:style-name="Column52"/>
        <table:table-row table:style-name="Row41">
          <table:table-cell table:style-name="Cell134">
            <text:p text:style-name="P509"><text:span text:style-name="T509_1">Indicator(s)</text:span></text:p>
          </table:table-cell>
          <table:table-cell table:style-name="Cell135">
            <text:p text:style-name="P510"><text:span text:style-name="T510_1">Milestone(s)<text:s/>for<text:s/>this<text:s/>review</text:span></text:p>
          </table:table-cell>
          <table:table-cell table:style-name="Cell136">
            <text:p text:style-name="P511"><text:span text:style-name="T511_1">Progress<text:s/></text:span></text:p>
          </table:table-cell>
        </table:table-row>
        <table:table-row table:style-name="Row42">
          <table:table-cell table:style-name="Cell137">
            <text:p text:style-name="P512"><text:span text:style-name="T512_1">4.1<text:s/>Number<text:s/>of<text:s/>new<text:s/>research<text:s/>projects<text:s/>initiated</text:span></text:p>
          </table:table-cell>
          <table:table-cell table:style-name="Cell138">
            <text:p text:style-name="P513"><text:span text:style-name="T513_1">2</text:span></text:p>
          </table:table-cell>
          <table:table-cell table:style-name="Cell139">
            <text:p text:style-name="P514"><text:span text:style-name="T514_1">Met.<text:s/></text:span><text:span text:style-name="T514_2">2</text:span></text:p>
          </table:table-cell>
        </table:table-row>
        <table:table-row table:style-name="Row43">
          <table:table-cell table:style-name="Cell140">
            <text:p text:style-name="P515"><text:span text:style-name="T515_1">4.2<text:s/>Number<text:s/>of<text:s/>initiatives<text:s/>taken<text:s/>to<text:s/>develop<text:s/>new<text:s/>research<text:s/>partnerships</text:span></text:p>
          </table:table-cell>
          <table:table-cell table:style-name="Cell141">
            <text:p text:style-name="P516"><text:span text:style-name="T516_1">1</text:span></text:p>
          </table:table-cell>
          <table:table-cell table:style-name="Cell142">
            <text:p text:style-name="P517"><text:span text:style-name="T517_1">Met.<text:s/></text:span><text:span text:style-name="T517_2">1</text:span></text:p>
          </table:table-cell>
        </table:table-row>
        <table:table-row table:style-name="Row44">
          <table:table-cell table:style-name="Cell143">
            <text:p text:style-name="P518"><text:span text:style-name="T518_1">4.3<text:s/>ICTD<text:s/>publications<text:s/>produced<text:s/>dealing<text:s/>with<text:s/>issues<text:s/>in<text:s/>South<text:s/>Asia</text:span></text:p>
          </table:table-cell>
          <table:table-cell table:style-name="Cell144">
            <text:p text:style-name="P519"><text:span text:style-name="T519_1">2</text:span></text:p>
          </table:table-cell>
          <table:table-cell table:style-name="Cell145">
            <text:p text:style-name="P520"><text:span text:style-name="T520_1">Moderately<text:s/></text:span><text:span text:style-name="T520_2">Exceeded</text:span><text:span text:style-name="T520_3">.<text:s/></text:span><text:span text:style-name="T520_4">5</text:span></text:p>
            <text:p text:style-name="P521"/>
          </table:table-cell>
        </table:table-row>
      </table:table>
      <text:p text:style-name="P522"><text:span text:style-name="T522_1">Supporting<text:s/>narrative<text:s/>for<text:s/>the<text:s/>score</text:span></text:p>
      <text:p text:style-name="P523"/>
      <text:p text:style-name="P524"><text:span text:style-name="T524_1">ICTD<text:s/>met<text:s/>or<text:s/>exceeded<text:s/>all<text:s/>targets<text:s/>under<text:s/>Output<text:s/>4<text:s/>over<text:s/>the<text:s/>reporting<text:s/>period,<text:s/>maintaining<text:s/>a<text:s/>modest<text:s/>but<text:s/>strategically<text:s/>focused<text:s/>portfolio<text:s/>of<text:s/>research<text:s/>and<text:s/>partnerships<text:s/>in<text:s/>South<text:s/>Asia.<text:s/>While<text:s/>the<text:s/>scale<text:s/>of<text:s/>activity<text:s/>remains<text:s/>relatively<text:s/>limited,<text:s/>progress<text:s/>reflects<text:s/>a<text:s/>deliberate<text:s/>and<text:s/>opportunity-driven<text:s/>approach,<text:s/>with<text:s/>important<text:s/>advances<text:s/>in<text:s/>research,<text:s/>partnerships,<text:s/>and<text:s/>policy<text:s/>engagement,<text:s/>particularly<text:s/>in<text:s/>India,<text:s/>Sri<text:s/>Lanka,<text:s/>and<text:s/>Pakistan.<text:s/>Opportunities<text:s/>for<text:s/>deepening<text:s/>research<text:s/>networks<text:s/>and<text:s/>expanding<text:s/>influence<text:s/>have<text:s/>been<text:s/>moderate<text:s/>but<text:s/>meaningful,<text:s/>supporting<text:s/>a<text:s/>growing<text:s/>platform<text:s/>for<text:s/>future<text:s/>engagement<text:s/>in<text:s/>the<text:s/>region.</text:span></text:p>
      <text:p text:style-name="P525"/>
      <text:p text:style-name="P526"><text:span text:style-name="T526_1">Overall,<text:s/></text:span><text:span text:style-name="T526_2">Output<text:s/>4<text:s/>is<text:s/>scored<text:s/></text:span><text:span text:style-name="T526_3">A</text:span><text:span text:style-name="T526_4"><text:s/></text:span><text:span text:style-name="T526_5">as<text:s/>ICTD<text:s/>met<text:s/>or<text:s/>exceeded<text:s/>expectations<text:s/>across<text:s/>all<text:s/>indicators</text:span><text:span text:style-name="T526_6">.<text:s/>Performance</text:span><text:span text:style-name="T526_7"><text:s/></text:span><text:span text:style-name="T526_8">reflects<text:s/>steady<text:s/>but<text:s/>selective<text:s/>expansion<text:s/>of<text:s/>ICTD’s<text:s/>research<text:s/>presence<text:s/>in<text:s/>South<text:s/>Asia,<text:s/>with<text:s/>a<text:s/>clear<text:s/>emphasis<text:s/>on<text:s/>high-quality,<text:s/>policy-relevant<text:s/>work<text:s/>and<text:s/>the<text:s/>development<text:s/>of<text:s/>institutional<text:s/>partnerships.<text:s/>While<text:s/>growth<text:s/>has<text:s/>been<text:s/>intentionally<text:s/>measured,<text:s/>the<text:s/>programme<text:s/>demonstrates<text:s/>increasing<text:s/>traction<text:s/>and<text:s/>provides<text:s/>a<text:s/>strong<text:s/>foundation<text:s/>for<text:s/>scaling<text:s/>engagement<text:s/>in<text:s/>the<text:s/>region<text:s/>as<text:s/>opportunities<text:s/>and<text:s/>resources<text:s/>allow.</text:span></text:p>
      <text:p text:style-name="P527"/>
      <text:p text:style-name="P528"><text:span text:style-name="T528_1">P</text:span><text:span text:style-name="T528_2">erformance<text:s/></text:span><text:span text:style-name="T528_3">under<text:s/></text:span><text:span text:style-name="T528_4">Indicator<text:s/>4.1</text:span><text:span text:style-name="T528_5"><text:s/></text:span><text:span text:style-name="T528_6">was<text:s/>in<text:s/>line<text:s/>with<text:s/>expectations,<text:s/>with<text:s/>two<text:s/>new<text:s/>research<text:s/>projects<text:s/>initiated<text:s/>against<text:s/>a<text:s/>target<text:s/>of<text:s/>two.<text:s/>These<text:s/>projects<text:s/>address<text:s/>policy-relevant<text:s/>issues,<text:s/>including<text:s/>the<text:s/>role<text:s/>of<text:s/>digital<text:s/>systems<text:s/>in<text:s/>improving<text:s/>tax<text:s/>compliance<text:s/>and<text:s/>the<text:s/>inclusivity<text:s/>of<text:s/>digital<text:s/>service<text:s/>delivery,<text:s/>and<text:s/>reflect<text:s/>clear<text:s/>alignment<text:s/>with<text:s/>emerging<text:s/>policy<text:s/>priorities<text:s/>in<text:s/>the<text:s/>region.<text:s/>The<text:s/>project<text:s/>“Tracking<text:s/>Tax<text:s/>Compliance:<text:s/>Evidence<text:s/>from<text:s/>Pakistan’s<text:s/>Track<text:s/>and<text:s/>Trace<text:s/>System”<text:s/>evaluates<text:s/>a<text:s/>major<text:s/>digital<text:s/>reform<text:s/>introduced<text:s/>in<text:s/>2021,<text:s/>which<text:s/>uses<text:s/>tamper-proof<text:s/>tax<text:s/>stamps<text:s/>and<text:s/>real-time<text:s/>monitoring<text:s/>to<text:s/>address<text:s/>tax<text:s/>evasion<text:s/>in<text:s/>sectors<text:s/>such<text:s/>as<text:s/>tobacco,<text:s/>sugar,<text:s/>cement,<text:s/>and<text:s/>fertiliser.<text:s/>Drawing<text:s/>on<text:s/>administrative<text:s/>microdata<text:s/>and<text:s/>exploiting<text:s/>the<text:s/>staggered<text:s/>rollout<text:s/>of<text:s/>the<text:s/>system,<text:s/>the<text:s/>research<text:s/>will<text:s/>assess<text:s/>its<text:s/>impact<text:s/>on<text:s/>firm<text:s/>behaviour,<text:s/>including<text:s/>compliance,<text:s/>formalisation,<text:s/>pricing,<text:s/>and<text:s/>market<text:s/>competitiveness,<text:s/>providing<text:s/>insights<text:s/>into<text:s/>the<text:s/>potential<text:s/>and<text:s/>limitations<text:s/>of<text:s/>digital<text:s/>traceability<text:s/>systems<text:s/>in<text:s/>lower-income<text:s/>contexts.</text:span></text:p>
      <text:p text:style-name="P529"/>
      <text:p text:style-name="P530"><text:span text:style-name="T530_1">A<text:s/>second<text:s/>project,<text:s/>“One-stop<text:s/>shops<text:s/>as<text:s/>intermediaries<text:s/>between<text:s/>digital<text:s/>states<text:s/>and<text:s/>non-digital<text:s/>populations”,<text:s/>addresses<text:s/>a<text:s/>critical<text:s/>evidence<text:s/>gap<text:s/>in<text:s/>understanding<text:s/>how<text:s/>citizen<text:s/>service<text:s/>centres<text:s/>support<text:s/>access<text:s/>to<text:s/>digital<text:s/>tax<text:s/>systems.<text:s/>Delivered<text:s/>in<text:s/>partnership<text:s/>with<text:s/>the<text:s/>Institute<text:s/>of<text:s/>Governance<text:s/>and<text:s/>Development<text:s/>(BIGD)<text:s/>at<text:s/>BRAC<text:s/>University,<text:s/>the<text:s/>research<text:s/>explores<text:s/>the<text:s/>inclusivity<text:s/>and<text:s/>effectiveness<text:s/>of<text:s/>these<text:s/>centres<text:s/>in<text:s/>enabling<text:s/>citizens<text:s/>and<text:s/>frontline<text:s/>bureaucrats<text:s/>to<text:s/>engage<text:s/>with<text:s/>increasingly<text:s/>digitalised<text:s/>tax<text:s/>systems,<text:s/>with<text:s/>implications<text:s/>for<text:s/>the<text:s/>design<text:s/>of<text:s/>inclusive<text:s/>digital<text:s/>public<text:s/>infrastructure.<text:s/></text:span></text:p>
      <text:p text:style-name="P531"/>
      <text:p text:style-name="P532"><text:span text:style-name="T532_1">Beyond<text:s/>these<text:s/>new<text:s/>projects,<text:s/>ICTD<text:s/>continued<text:s/>to<text:s/>engage<text:s/>in<text:s/>policy-relevant<text:s/>work<text:s/>in<text:s/>the<text:s/>region,<text:s/>including<text:s/>sustained<text:s/>engagement<text:s/>in<text:s/>Sri<text:s/>Lanka<text:s/>at<text:s/>both<text:s/>national<text:s/>and<text:s/>local<text:s/>levels,<text:s/>notably<text:s/>with<text:s/>the<text:s/>Colombo<text:s/>Municipal<text:s/>Council.<text:s/>This<text:s/>work<text:s/>has<text:s/>the<text:s/>potential<text:s/>to<text:s/>contribute<text:s/>to<text:s/>the<text:s/>adoption<text:s/>of<text:s/>digital<text:s/>property<text:s/>valuation<text:s/>systems,<text:s/>which<text:s/>could<text:s/>significantly<text:s/>strengthen<text:s/>local<text:s/>revenue<text:s/>mobilisation<text:s/>at<text:s/>a<text:s/>time<text:s/>of<text:s/>fiscal<text:s/>constraint.</text:span></text:p>
      <text:p text:style-name="P533"/>
      <text:p text:style-name="P534"><text:span text:style-name="T534_1">Under<text:s/></text:span><text:span text:style-name="T534_2">Indicator<text:s/>4.2</text:span><text:span text:style-name="T534_3">,<text:s/>ICTD<text:s/>met<text:s/>its<text:s/>target<text:s/>by<text:s/>establishing<text:s/>new<text:s/>partnership<text:s/>initiatives,<text:s/>including<text:s/>engagement<text:s/>with<text:s/>key<text:s/>institutions<text:s/>in<text:s/>India<text:s/>to<text:s/>support<text:s/>research<text:s/>collaboration<text:s/>and<text:s/>capacity<text:s/>building.<text:s/>While<text:s/>the<text:s/>number<text:s/>of<text:s/>new<text:s/>partnerships<text:s/>remains<text:s/>modest,<text:s/>this<text:s/>reflects<text:s/>a<text:s/>deliberate<text:s/>and<text:s/>appropriate<text:s/>approach<text:s/>to<text:s/>building<text:s/>relationships<text:s/>in<text:s/>complex<text:s/>institutional<text:s/>environments,<text:s/>with<text:s/>a<text:s/>focus<text:s/>on<text:s/>depth<text:s/>and<text:s/>long-term<text:s/>engagement<text:s/>rather<text:s/>than<text:s/>rapid<text:s/>expansion.<text:s/>In<text:s/>India,<text:s/>ICTD<text:s/>partnered<text:s/>with<text:s/>the<text:s/>Central<text:s/>Board<text:s/>of<text:s/>Direct<text:s/>Taxes<text:s/>(CBDT)<text:s/>to<text:s/>support<text:s/>the<text:s/>establishment<text:s/>of<text:s/>a<text:s/>new<text:s/>capacity-building<text:s/>and<text:s/>research<text:s/>initiative,<text:s/>including<text:s/>a<text:s/>pilot<text:s/>project<text:s/>on<text:s/>“Widening<text:s/>of<text:s/>the<text:s/>Individual<text:s/>Income<text:s/>Tax<text:s/>Base<text:s/>in<text:s/>India”.<text:s/>This<text:s/>project<text:s/>examines<text:s/>patterns<text:s/>of<text:s/>tax<text:s/>compliance<text:s/>and<text:s/>coverage<text:s/>using<text:s/>secondary<text:s/>data<text:s/>and<text:s/>is<text:s/>scheduled<text:s/>for<text:s/>completion<text:s/>in<text:s/>March<text:s/>2026,<text:s/>and<text:s/>has<text:s/>generated<text:s/>initial<text:s/>policy<text:s/>recommendations<text:s/>focused<text:s/>on<text:s/>expanding<text:s/>the<text:s/>tax<text:s/>base<text:s/>while<text:s/>minimising<text:s/>regressive<text:s/>compliance<text:s/>burdens,<text:s/>strengthening<text:s/>incentives<text:s/>for<text:s/>timely<text:s/></text:span><text:span text:style-name="T534_4">filing,<text:s/>and<text:s/>targeting<text:s/>enforcement<text:s/>towards<text:s/>higher-income<text:s/>taxpayers.<text:s/>Engagement<text:s/>with<text:s/>CBDT<text:s/>will<text:s/>continue<text:s/>into<text:s/>2026,<text:s/>including<text:s/>a<text:s/>planned<text:s/>visit<text:s/>to<text:s/>assess<text:s/>the<text:s/>potential<text:s/>for<text:s/>a<text:s/>longer-term<text:s/>institutional<text:s/>partnership.<text:s/>ICTD<text:s/>also<text:s/>advanced<text:s/>discussions<text:s/>with<text:s/>institutions<text:s/>in<text:s/>Pakistan,<text:s/>including<text:s/>the<text:s/>Punjab<text:s/>Tax<text:s/>Administration,<text:s/>exploring<text:s/>opportunities<text:s/>for<text:s/>longer-term<text:s/>research<text:s/>collaboration<text:s/>and<text:s/>data<text:s/>access,<text:s/>with<text:s/>potential<text:s/>to<text:s/>scale<text:s/>engagement<text:s/>subject<text:s/>to<text:s/>funding.</text:span></text:p>
      <text:p text:style-name="P535"/>
      <text:p text:style-name="P536"><text:span text:style-name="T536_1">Key<text:s/>project<text:s/>highlights<text:s/>include:</text:span></text:p>
      <text:list text:style-name="LS17" xml:id="list56">
        <text:list-item>
          <text:p text:style-name="P537"><text:span text:style-name="T537_1">“</text:span><text:span text:style-name="T537_2">Tracking<text:s/>Tax<text:s/>Compliance:<text:s/>Evidence<text:s/>from<text:s/>Pakistan’s<text:s/>Track<text:s/>&amp;<text:s/>Trace<text:s/>System</text:span><text:span text:style-name="T537_3">”</text:span><text:span text:style-name="T537_4"><text:s/>evaluates<text:s/>a<text:s/>major<text:s/>digital<text:s/>reform<text:s/>using<text:s/>administrative<text:s/>microdata<text:s/>and<text:s/>staggered<text:s/>rollout<text:s/>to<text:s/>assess<text:s/>impacts<text:s/>on<text:s/>firm<text:s/>compliance,<text:s/>formalisation,<text:s/>pricing,<text:s/>and<text:s/>market<text:s/>competitiveness,<text:s/>with<text:s/>lessons<text:s/>for<text:s/>other<text:s/>LMICs<text:s/>adopting<text:s/>traceability<text:s/>systems.</text:span></text:p>
        </text:list-item>
        <text:list-item>
          <text:p text:style-name="P538"><text:span text:style-name="T538_1">The<text:s/>Bangladesh-based<text:s/>project<text:s/></text:span><text:span text:style-name="T538_2">“</text:span><text:span text:style-name="T538_3">One-stop<text:s/>shops<text:s/>as<text:s/>intermediaries<text:s/>between<text:s/>digital<text:s/>states<text:s/>and<text:s/>non-digital<text:s/>populations</text:span><text:span text:style-name="T538_4">”</text:span><text:span text:style-name="T538_5">,<text:s/>delivered<text:s/>with<text:s/>the<text:s/>BRAC<text:s/>Institute<text:s/>of<text:s/>Governance<text:s/>and<text:s/>Development<text:s/>(BIGD),<text:s/>addresses<text:s/>a<text:s/>critical<text:s/>evidence<text:s/>gap<text:s/>on<text:s/>the<text:s/>inclusivity<text:s/>and<text:s/>effectiveness<text:s/>of<text:s/>citizen<text:s/>service<text:s/>centres<text:s/>in<text:s/>enabling<text:s/>access<text:s/>to<text:s/>digital<text:s/>tax<text:s/>systems.</text:span></text:p>
        </text:list-item>
        <text:list-item>
          <text:p text:style-name="P539"><text:span text:style-name="T539_1">Ongoing<text:s/>research<text:s/>on<text:s/></text:span><text:span text:style-name="T539_2">India’s<text:s/>role<text:s/>in<text:s/>international<text:s/>tax<text:s/>negotiations</text:span><text:span text:style-name="T539_3">,<text:s/>developed<text:s/>with<text:s/>local<text:s/>academic<text:s/>partners,<text:s/>combines<text:s/>interview-based<text:s/>and<text:s/>document<text:s/>analysis<text:s/>to<text:s/>understand<text:s/>national<text:s/>strategies<text:s/>in<text:s/>global<text:s/>tax<text:s/>processes.</text:span></text:p>
        </text:list-item>
        <text:list-item>
          <text:p text:style-name="P540"><text:span text:style-name="T540_1">ICTD<text:s/>initiated<text:s/>collaboration<text:s/>with<text:s/></text:span><text:span text:style-name="T540_2">India’s<text:s/>Central<text:s/>Board<text:s/>of<text:s/>Direct<text:s/>Taxes<text:s/>(CBDT)</text:span><text:span text:style-name="T540_3"><text:s/>through<text:s/>a<text:s/>pilot<text:s/>project<text:s/>on<text:s/>widening<text:s/>the<text:s/>personal<text:s/>income<text:s/>tax<text:s/>base,<text:s/>generating<text:s/>policy<text:s/>recommendations<text:s/>on<text:s/>compliance,<text:s/>enforcement,<text:s/>and<text:s/>equitable<text:s/>tax<text:s/>base<text:s/>expansion.</text:span></text:p>
        </text:list-item>
        <text:list-item>
          <text:p text:style-name="P541"><text:span text:style-name="T541_1">ICTD<text:s/>advanced<text:s/>discussions<text:s/>with<text:s/>institutions<text:s/>in<text:s/>Pakistan,<text:s/>including<text:s/>the<text:s/></text:span><text:span text:style-name="T541_2">Punjab<text:s/>Tax<text:s/>Administration</text:span><text:span text:style-name="T541_3">,<text:s/>exploring<text:s/>opportunities<text:s/>for<text:s/>longer-term<text:s/>research<text:s/>collaboration<text:s/>and<text:s/>data<text:s/>access,<text:s/>with<text:s/>potential<text:s/>to<text:s/>scale<text:s/>engagement<text:s/>subject<text:s/>to<text:s/>funding.</text:span></text:p>
        </text:list-item>
        <text:list-item>
          <text:p text:style-name="P542"><text:span text:style-name="T542_1">Sustained<text:s/>engagement<text:s/>in<text:s/></text:span><text:span text:style-name="T542_2">Sri<text:s/>Lanka</text:span><text:span text:style-name="T542_3">,<text:s/>including<text:s/>work<text:s/>with<text:s/>Colombo<text:s/>Municipal<text:s/>Council,<text:s/>has<text:s/>supported<text:s/>exploration<text:s/>of<text:s/>digital<text:s/>property<text:s/>valuation<text:s/>approaches<text:s/>with<text:s/>potential<text:s/>to<text:s/>strengthen<text:s/>local<text:s/>revenue<text:s/>mobilisation.</text:span></text:p>
        </text:list-item>
      </text:list>
      <text:p text:style-name="P543"/>
      <text:p text:style-name="P544"><text:span text:style-name="T544_1">P</text:span><text:span text:style-name="T544_2">erformance<text:s/></text:span><text:span text:style-name="T544_3">against<text:s/></text:span><text:span text:style-name="T544_4">Indicator<text:s/>4.3</text:span><text:span text:style-name="T544_5"><text:s/></text:span><text:span text:style-name="T544_6">exceeded<text:s/>expectations,<text:s/>with<text:s/>five<text:s/>publications<text:s/>produced<text:s/>against<text:s/>a<text:s/>target<text:s/>of<text:s/>two.<text:s/>These<text:s/>outputs<text:s/>cover<text:s/>a<text:s/>range<text:s/>of<text:s/>issues<text:s/>relevant<text:s/>to<text:s/>South<text:s/>Asia,<text:s/>including<text:s/>public<text:s/>attitudes<text:s/>to<text:s/>taxation,<text:s/>international<text:s/>tax<text:s/>frameworks,<text:s/>and<text:s/>domestic<text:s/>tax<text:s/>policy<text:s/>challenges,<text:s/>and<text:s/>contribute<text:s/>to<text:s/>building<text:s/>an<text:s/>evidence<text:s/>base<text:s/>in<text:s/>areas<text:s/>of<text:s/>strong<text:s/>policy<text:s/>relevance.<text:s/>Publications<text:s/>included:</text:span></text:p>
      <text:list text:style-name="LS18" xml:id="list62">
        <text:list-item>
          <text:p text:style-name="P545"><text:span text:style-name="T545_1">Public<text:s/>Support<text:s/>for<text:s/>Wealth<text:s/>and<text:s/>Progressive<text:s/>Taxes<text:s/>in<text:s/>Pakistan<text:s/>(Policy<text:s/>Brief)<text:s/>–<text:s/>provides<text:s/>evidence<text:s/>on<text:s/>public<text:s/>attitudes<text:s/>to<text:s/>taxation,<text:s/>informing<text:s/>debates<text:s/>on<text:s/>equitable<text:s/>tax<text:s/>reform.</text:span></text:p>
        </text:list-item>
        <text:list-item>
          <text:p text:style-name="P546"><text:span text:style-name="T546_1">Most<text:s/>Favoured<text:s/>Nation<text:s/>Clauses<text:s/>in<text:s/>Double<text:s/>Taxation<text:s/>Agreements<text:s/>(Working<text:s/>Paper)<text:s/>–<text:s/>examines<text:s/>treaty<text:s/>provisions<text:s/>increasingly<text:s/>used<text:s/>by<text:s/>firms<text:s/>to<text:s/>reduce<text:s/>tax<text:s/>liability,<text:s/>with<text:s/>implications<text:s/>for<text:s/>revenue<text:s/>mobilisation<text:s/>in<text:s/>developing<text:s/>countries.</text:span></text:p>
        </text:list-item>
        <text:list-item>
          <text:p text:style-name="P547"><text:span text:style-name="T547_1">Property<text:s/>Taxes<text:s/>in<text:s/>Sri<text:s/>Lanka<text:s/>(Verité<text:s/>Research<text:s/>report)<text:s/>–<text:s/>proposes<text:s/>improved<text:s/>valuation<text:s/>approaches<text:s/>to<text:s/>strengthen<text:s/>local<text:s/>government<text:s/>revenue<text:s/>systems.</text:span></text:p>
        </text:list-item>
        <text:list-item>
          <text:p text:style-name="P548"><text:span text:style-name="T548_1">Taxing<text:s/>Choices:<text:s/>Reconciling<text:s/>Global<text:s/>International<text:s/>Tax<text:s/>Standards<text:s/>with<text:s/>Pakistan’s<text:s/>Domestic<text:s/>Realities<text:s/>(Working<text:s/>Paper)<text:s/>–<text:s/>explores<text:s/>tensions<text:s/>between<text:s/>international<text:s/>tax<text:s/>frameworks<text:s/>and<text:s/>domestic<text:s/>policy<text:s/>priorities.</text:span></text:p>
        </text:list-item>
        <text:list-item>
          <text:p text:style-name="P549"><text:span text:style-name="T549_1">Zakat<text:s/>Payments<text:s/>in<text:s/>Pakistan<text:s/>Exceed<text:s/>State<text:s/>Social<text:s/>Protection<text:s/>(Factsheet)<text:s/>–<text:s/>highlights<text:s/>the<text:s/>scale<text:s/>and<text:s/>implications<text:s/>of<text:s/>informal<text:s/>and<text:s/>non-state<text:s/>redistribution<text:s/>systems.</text:span></text:p>
        </text:list-item>
      </text:list>
      <text:p text:style-name="P550"/>
      <text:p text:style-name="P551"><text:span text:style-name="T551_1">C</text:span><text:span text:style-name="T551_2">hanges<text:s/>to<text:s/>this<text:s/>output<text:s/>during<text:s/>the<text:s/>past<text:s/>year</text:span><text:span text:style-name="T551_3">.</text:span></text:p>
      <text:p text:style-name="P552"/>
      <text:p text:style-name="P553"><text:span text:style-name="T553_1">No<text:s/>changes<text:s/>were<text:s/>made<text:s/>to<text:s/>this<text:s/>output<text:s/>during<text:s/>the<text:s/>reporting<text:s/>period<text:s/>beyond<text:s/>standard<text:s/>adjustment<text:s/>of<text:s/>targets<text:s/>based<text:s/>on<text:s/>achievement<text:s/>to<text:s/>date.</text:span></text:p>
      <text:p text:style-name="P554"/>
      <text:h text:style-name="P555" text:outline-level="2"><text:span text:style-name="T555_1">D:<text:s/>VALUE<text:s/>FOR<text:s/>MONEY<text:s/></text:span></text:h>
      <text:p text:style-name="P556"/>
      <text:p text:style-name="P557"><text:span text:style-name="T557_1">Key<text:s/>cost<text:s/>drivers<text:s/>and<text:s/>performance<text:s/></text:span></text:p>
      <text:p text:style-name="P558"/>
      <text:p text:style-name="P559"><text:span text:style-name="T559_1">VfM</text:span><text:span text:style-name="T559_2"><text:s/>performance<text:s/>compared<text:s/>to<text:s/>the<text:s/>original<text:s/></text:span><text:span text:style-name="T559_3">VfM</text:span><text:span text:style-name="T559_4"><text:s/>proposition<text:s/>in<text:s/>the<text:s/>business<text:s/>case<text:s/></text:span></text:p>
      <text:p text:style-name="P560"><text:span text:style-name="T560_1">ICTD<text:s/>has<text:s/>strengthened<text:s/>its<text:s/></text:span><text:span text:style-name="T560_2">VfM</text:span><text:span text:style-name="T560_3"><text:s/>framework<text:s/>in<text:s/>line<text:s/>with<text:s/>previous<text:s/>Annual<text:s/>Review<text:s/>recommendations,<text:s/>combining<text:s/>quantitative<text:s/>indicators<text:s/>with<text:s/>qualitative<text:s/>evidence<text:s/>(including<text:s/>outcome<text:s/>and<text:s/></text:span><text:span text:style-name="T560_4">VfM</text:span><text:span text:style-name="T560_5"><text:s/>case<text:s/>studies)<text:s/>to<text:s/>reflect<text:s/>indirect<text:s/>attribution<text:s/>and<text:s/>the<text:s/>longer-term<text:s/>nature<text:s/>of<text:s/>research<text:s/>impacts.<text:s/>Overall,<text:s/>ICTD<text:s/>demonstrates<text:s/>strong<text:s/>performance<text:s/>across<text:s/>the<text:s/>four<text:s/>dimensions<text:s/>of<text:s/>economy,<text:s/>efficiency,<text:s/>effectiveness<text:s/>and<text:s/>equity.</text:span></text:p>
      <text:p text:style-name="P561"/>
      <text:p text:style-name="P562"><text:span text:style-name="T562_1">Economy</text:span></text:p>
      <text:p text:style-name="P563"><text:span text:style-name="T563_1">ICTD<text:s/>continues<text:s/>to<text:s/>deliver<text:s/>activities<text:s/>at<text:s/>appropriate<text:s/>cost<text:s/>while<text:s/>maintaining<text:s/>quality<text:s/>through<text:s/>a<text:s/>partnership-based<text:s/>delivery<text:s/>model<text:s/>and<text:s/>selective<text:s/>engagement<text:s/>in<text:s/>high-value<text:s/>policy<text:s/>spaces.<text:s/>This<text:s/>approach<text:s/>enables<text:s/>ICTD<text:s/>to<text:s/>leverage<text:s/>partner<text:s/>resources<text:s/>and<text:s/>platforms,<text:s/>reducing<text:s/>costs<text:s/>while<text:s/>expanding<text:s/>reach.</text:span></text:p>
      <text:list text:style-name="LS26" xml:id="list67">
        <text:list-item>
          <text:p text:style-name="P564"><text:span text:style-name="T564_1">ICTD<text:s/>has<text:s/>scaled<text:s/>up<text:s/>joint<text:s/>delivery<text:s/>of<text:s/>events,<text:s/>reducing<text:s/>standalone<text:s/>delivery<text:s/>costs<text:s/>while<text:s/>increasing<text:s/>reach.<text:s/>For<text:s/>example,<text:s/>a</text:span><text:span text:style-name="T564_2"><text:s/>joint</text:span><text:span text:style-name="T564_3"><text:s/></text:span><text:span text:style-name="T564_4"><text:a xlink:type="simple" xlink:href="mailto:https://www.ictd.ac/event/ffd4-side-event-research-collaboration-better-tax-systems/"><text:span text:style-name="T564_5">FfD4<text:s/>side<text:s/>event</text:span></text:a></text:span><text:span text:style-name="T564_6"><text:s/></text:span><text:span text:style-name="T564_7">with<text:s/>the<text:s/>International<text:s/>Institute<text:s/>for<text:s/>Sustainable<text:s/>Development<text:s/>(IISD),<text:s/>Institute<text:s/>for<text:s/>Fiscal<text:s/>Studies<text:s/>(IFS)<text:s/>and<text:s/>ODI<text:s/>Global<text:s/>leveraged<text:s/>partner<text:s/>convening<text:s/>power<text:s/>and<text:s/>access<text:s/>to<text:s/>the<text:s/>main<text:s/>conference<text:s/>venue.</text:span></text:p>
        </text:list-item>
        <text:list-item>
          <text:p text:style-name="P565"><text:span text:style-name="T565_1">Co-sponsorship<text:s/>of<text:s/>the<text:s/></text:span><text:span text:style-name="T565_2"><text:a xlink:type="simple" xlink:href="https://www.ictd.ac/news/ictd-joins-10th-african-tax-research-network-congress-in-cape-town/"><text:span text:style-name="T565_3">African<text:s/>Tax<text:s/>Research<text:s/>Network<text:s/>(ATRN)<text:s/>Annual<text:s/>Congress</text:span></text:a></text:span><text:span text:style-name="T565_4"><text:s/>cost<text:s/>approximately<text:s/>£20,000,<text:s/>compared<text:s/>to<text:s/>an<text:s/>estimated<text:s/>£80,000<text:s/>for<text:s/>equivalent<text:s/>standalone<text:s/>delivery.</text:span></text:p>
        </text:list-item>
        <text:list-item>
          <text:p text:style-name="P566"><text:span text:style-name="T566_1">Joint<text:s/>workshops<text:s/>with<text:s/>WIEGO<text:s/>(</text:span><text:span text:style-name="T566_2"><text:a xlink:type="simple" xlink:href="https://www.ictd.ac/event/workshop-tax-and-informal-economies-in-africa-charting-ways-forward/"><text:span text:style-name="T566_3">Tax<text:s/>and<text:s/>Informal<text:s/>Economies<text:s/>in<text:s/>Africa</text:span></text:a></text:span><text:span text:style-name="T566_4">)<text:s/>reduced<text:s/>ICTD<text:s/>costs<text:s/>through<text:s/>co-funding<text:s/>(</text:span><text:span text:style-name="T566_5">approximately<text:s/></text:span><text:span text:style-name="T566_6">15%),<text:s/>while<text:s/>expanding<text:s/>engagement<text:s/>with<text:s/>informal<text:s/>sector<text:s/>stakeholders,<text:s/>resulting<text:s/>in<text:s/>savings<text:s/>of<text:s/>approximately<text:s/>£1.50<text:s/>for<text:s/>every<text:s/>£10<text:s/>spent.</text:span></text:p>
        </text:list-item>
        <text:list-item>
          <text:p text:style-name="P567"><text:span text:style-name="T567_1">A<text:s/>co-hosted<text:s/>World<text:s/>Bank/IMF<text:s/>Annual<text:s/>Meetings<text:s/>side<text:s/>event<text:s/>(</text:span><text:span text:style-name="T567_2"><text:a xlink:type="simple" xlink:href="https://www.ictd.ac/event/taxing-smarter-after-aid-accountability-equity-public-finance-new-global-reality/"><text:span text:style-name="T567_3">Accountability Lab<text:s/>and the Trust, Accountability<text:s/>and Inclusion<text:s/>(TAI)<text:s/>collaborative on<text:s/>taxing<text:s/>smarter<text:s/>after<text:s/>aid</text:span></text:a></text:span><text:span text:style-name="T567_4">)<text:s/>cost<text:s/></text:span><text:span text:style-name="T567_5">approximately<text:s/></text:span><text:span text:style-name="T567_6">£7,500,<text:s/>significantly<text:s/>below<text:s/>the<text:s/>estimated<text:s/>cost<text:s/>of<text:s/>independent<text:s/>delivery.</text:span></text:p>
        </text:list-item>
        <text:list-item>
          <text:p text:style-name="P568"><text:span text:style-name="T568_1">ICTD<text:s/>maximises<text:s/>reach<text:s/>through<text:s/>low-cost<text:s/>dissemination<text:s/>channels,<text:s/>including<text:s/>syndication<text:s/>via<text:s/></text:span><text:span text:style-name="T568_2">The<text:s/>Conversation<text:s/>Africa</text:span><text:span text:style-name="T568_3">,<text:s/>with<text:s/>articles<text:s/>republished<text:s/>at<text:s/>scale<text:s/>across<text:s/>regional<text:s/>outlets<text:s/>at<text:s/>low<text:s/>marginal<text:s/>cost.<text:s text:c="2"/>For<text:s/>example<text:s/>three<text:s/>opinion<text:s/>pieces<text:s/>(</text:span><text:span text:style-name="T568_4"><text:a xlink:type="simple" xlink:href="https://www.ictd.ac/media-coverage/giovanni-ochialli-pens-piece-for-the-conversation-africa-on-taxing-the-wealthy/"><text:span text:style-name="T568_5">on<text:s/>taxing<text:s/>the<text:s/>wealthy<text:s/>in<text:s/>Africa</text:span></text:a></text:span><text:span text:style-name="T568_6">, </text:span><text:span text:style-name="T568_7"><text:a xlink:type="simple" xlink:href="https://www.ictd.ac/media-coverage/max-gallien-martin-hearson-and-mary-abounabhan-reflect-on-ghanas-scrapped-e-levy-on-the-conversation-africa/"><text:span text:style-name="T568_8">on<text:s/>Ghana’s<text:s/>abolished<text:s/>e-levy</text:span></text:a></text:span><text:span text:style-name="T568_9">,<text:s/>and </text:span><text:span text:style-name="T568_10"><text:a xlink:type="simple" xlink:href="https://www.ictd.ac/media-coverage/adrienne-lees-pens-piece-on-tax-compliance-costs-for-ugandan-firms-for-the-conversation-africa/"><text:span text:style-name="T568_11">on<text:s/>tax<text:s/>compliance<text:s/>costs<text:s/>of<text:s/>Ugandan<text:s/>firms</text:span></text:a></text:span><text:span text:style-name="T568_12">)<text:s/>were<text:s/>republished<text:s/>at<text:s/>least<text:s/>55<text:s/>times<text:s/>and<text:s/>views<text:s/>across<text:s/>the<text:s/>papers<text:s/>recorded<text:s/>at<text:s/>43,412<text:s/>as<text:s/>at<text:s/>February<text:s/>2026.</text:span></text:p>
        </text:list-item>
      </text:list>
      <text:p text:style-name="P569"/>
      <text:p text:style-name="P570"><text:span text:style-name="T570_1">ICTD<text:s/>has<text:s/>also<text:s/>reduced<text:s/>delivery<text:s/>costs<text:s/>through<text:s/>a<text:s/>hybrid<text:s/>Teaching<text:s/>and<text:s/>Learning<text:s/>model,<text:s/>generating<text:s/>estimated<text:s/>savings<text:s/>of<text:s/>£113,782<text:s/>compared<text:s/>to<text:s/>previous<text:s/>delivery<text:s/>approaches.</text:span></text:p>
      <text:p text:style-name="P571"/>
      <text:p text:style-name="P572"><text:span text:style-name="T572_1">Efficiency</text:span></text:p>
      <text:p text:style-name="P573"><text:span text:style-name="T573_1">ICTD<text:s/>converts<text:s/>inputs<text:s/>into<text:s/>outputs<text:s/>efficiently<text:s/>through<text:s/>research-led<text:s/>engagement,<text:s/></text:span><text:span text:style-name="T573_2">re-use<text:s/>of<text:s/>outputs<text:s/>and<text:s/></text:span><text:span text:style-name="T573_3">integration<text:s/>of<text:s/>activities,<text:s/>and<text:s/>strategic<text:s/>use<text:s/>of<text:s/>partnerships<text:s/>and<text:s/>platforms.</text:span></text:p>
      <text:list text:style-name="LS10" xml:id="list72">
        <text:list-item>
          <text:p text:style-name="P574"><text:span text:style-name="T574_1">I</text:span><text:span text:style-name="T574_2">CTD<text:s/>routinely<text:s/>combines<text:s/>travel<text:s/>and<text:s/>engagement<text:s/>to<text:s/>maximise<text:s/>value<text:s/>from<text:s/>in-country<text:s/>presence.<text:s/>For<text:s/>example,<text:s/>participation<text:s/>in<text:s/>international<text:s/>events<text:s/>is<text:s/>used<text:s/>to<text:s/>undertake<text:s/>multiple<text:s/>bilateral<text:s/>meetings<text:s/>with<text:s/>key<text:s/>partners,<text:s/>strengthening<text:s/>impact<text:s/>pathways<text:s/>while<text:s/>reducing<text:s/>additional<text:s/>travel<text:s/>costs.</text:span></text:p>
        </text:list-item>
        <text:list-item>
          <text:p text:style-name="P575"><text:span text:style-name="T575_1">En</text:span><text:span text:style-name="T575_2">gagement<text:s/>is<text:s/>increasingly<text:s/>aligned<text:s/>to<text:s/>major<text:s/>policy<text:s/>fora<text:s/>(e.g.<text:s/>UN<text:s/>processes,<text:s/>World<text:s/>Bank/IMF<text:s/>meetings),<text:s/>enabling<text:s/>ICTD<text:s/>to<text:s/>“piggyback”<text:s/>on<text:s/>existing<text:s/>platforms<text:s/>to<text:s/>disseminate<text:s/>research<text:s/>at<text:s/>lower<text:s/>cost<text:s/>while<text:s/>reaching<text:s/>high-value<text:s/>audiences.</text:span></text:p>
        </text:list-item>
      </text:list>
      <text:p text:style-name="P576"><text:span text:style-name="T576_1">Efficiency<text:s/>is<text:s/>further<text:s/>demonstrated<text:s/>through<text:s/>cost<text:s/>metrics</text:span><text:span text:style-name="T576_2"><text:s/>which<text:s/>have<text:s/>been<text:s/>compared<text:s/>to<text:s/>base<text:s/>rates<text:s/>and<text:s/>demonstrate<text:s/></text:span><text:span text:style-name="T576_3">VfM</text:span><text:span text:style-name="T576_4">:</text:span></text:p>
      <text:list text:style-name="LS11" xml:id="list74">
        <text:list-item>
          <text:p text:style-name="P577"><text:span text:style-name="T577_1">Cost<text:s/>per<text:s/>research<text:s/>output<text:s/>(Africa):<text:s/></text:span><text:span text:style-name="T577_2">£7,172</text:span></text:p>
        </text:list-item>
        <text:list-item>
          <text:p text:style-name="P578"><text:span text:style-name="T578_1">Cost<text:s/>per<text:s/>research<text:s/>output<text:s/>(South<text:s/>Asia):<text:s/>£10,545<text:s/></text:span></text:p>
        </text:list-item>
      </text:list>
      <text:p text:style-name="P579"><text:span text:style-name="T579_1">Effectiveness</text:span></text:p>
      <text:p text:style-name="P580"><text:span text:style-name="T580_1">Effectiveness<text:s/>is<text:s/>demonstrated<text:s/>through<text:s/>evidence<text:s/>of<text:s/>research<text:s/>uptake<text:s/>and<text:s/>influence<text:s/>on<text:s/>policy<text:s/>and<text:s/>practice,<text:s/>supported<text:s/>by<text:s/>outcome<text:s/>and<text:s/>impact<text:s/>case<text:s/>studies<text:s/>and<text:s/>citation<text:s/>metrics.</text:span></text:p>
      <text:list text:style-name="LS28" xml:id="list76">
        <text:list-item>
          <text:p text:style-name="P581"><text:span text:style-name="T581_1">In<text:s/>Punjab,<text:s/>Pakistan,<text:s/>ICTD<text:s/>research<text:s/>supported<text:s/>reforms<text:s/>estimated<text:s/>to<text:s/>generate<text:s/>~£7.7m<text:s/>additional<text:s/>annual<text:s/>revenue,<text:s/>equivalent<text:s/>to<text:s/>~£37<text:s/>per<text:s/>£1<text:s/>invested<text:s/>(see<text:s/>impact<text:s/>story<text:s/>2</text:span><text:span text:style-name="T581_2">,<text:s/></text:span><text:span text:style-name="T581_3">noting<text:s/>that<text:s/>ICTD-funded<text:s/>research<text:s/>contributed<text:s/>to,<text:s/>but<text:s/>is<text:s/>not<text:s/>solely<text:s/>responsible<text:s/>for,<text:s/>the<text:s/>reform).</text:span><text:span text:style-name="T581_4"><text:s/></text:span></text:p>
        </text:list-item>
        <text:list-item>
          <text:p text:style-name="P582"><text:span text:style-name="T582_1">In<text:s/>Rwanda,<text:s/>ICTD<text:s/>and<text:s/>the<text:s/>RRA<text:s/>used<text:s/></text:span><text:span text:style-name="T582_2"><text:a xlink:type="simple" xlink:href="https://www.ictd.ac/publication/active-ghosts-nil-filing-rwanda-rra/"><text:span text:style-name="T582_3">research<text:s/>on<text:s/>‘nil</text:span><text:span text:style-name="T582_4">‑filers’</text:span></text:a></text:span><text:span text:style-name="T582_5"><text:s/>to<text:s/>support<text:s/>a<text:s/>shift<text:s/>toward<text:s/>improving<text:s/>the<text:s/>quality<text:s/>of<text:s/>the<text:s/>registry</text:span><text:span text:style-name="T582_6">.<text:s/>This<text:s/>work<text:s/>has</text:span><text:span text:style-name="T582_7"><text:s/>contribut</text:span><text:span text:style-name="T582_8">ed</text:span><text:span text:style-name="T582_9"><text:s/>to<text:s/>the<text:s/>deregistration<text:s/>of<text:s/>over<text:s/>117,500<text:s/>inactive<text:s/>accounts<text:s/>and<text:s/>reducing<text:s/>administrative<text:s/>costs<text:s/>and<text:s/>compliance<text:s/>burdens<text:s/>(see<text:s/>also<text:s/></text:span><text:span text:style-name="T582_10"><text:a xlink:type="simple" xlink:href="https://www.addistaxinitiative.net/sites/default/files/resources/Day%202_Technical%20Session%202.pdf"><text:span text:style-name="T582_11">risk</text:span><text:span text:style-name="T582_12">‑<text:s/>and<text:s/>data</text:span><text:span text:style-name="T582_13">‑driven<text:s/>registration<text:s/>approaches</text:span></text:a></text:span><text:span text:style-name="T582_14">).</text:span></text:p>
        </text:list-item>
        <text:list-item>
          <text:p text:style-name="P583"><text:span text:style-name="T583_1">ICTD<text:s/>research<text:s/>informed<text:s/>discussions<text:s/>at<text:s/>the<text:s/>Fourth<text:s/>International<text:s/>Conference<text:s/>on<text:s/>Financing<text:s/>for<text:s/>Development<text:s/>(FfD4)</text:span><text:span text:style-name="T583_2">.<text:s/>ICTD<text:s/>research<text:s/>informed<text:s/>the<text:s/>inclusion<text:s/>of<text:s/>ICTD-drafted<text:s/>language<text:s/>in<text:s/>the<text:s/>outcome<text:s/>document,<text:s/>shaping<text:s/>global<text:s/>commitments<text:s/>on<text:s/>equitable<text:s/>taxation.<text:s/></text:span></text:p>
        </text:list-item>
        <text:list-item>
          <text:p text:style-name="P584"><text:span text:style-name="T584_1">F</text:span><text:span text:style-name="T584_2">ollowing<text:s/>participation<text:s/>in<text:s/>ICTD’s<text:s/>Research<text:s/>in<text:s/>Tax<text:s/>and<text:s/>Development<text:s/>course,<text:s/>the<text:s/>Director<text:s/>of<text:s/>Customs<text:s/></text:span><text:span text:style-name="T584_3">in<text:s/>Somalia<text:s/></text:span><text:span text:style-name="T584_4">established<text:s/>a<text:s/>permanent<text:s/>research<text:s/>and<text:s/>analysis<text:s/>unit<text:s/>to<text:s/>support<text:s/>forecasting<text:s/>and<text:s/>evidence</text:span><text:span text:style-name="T584_5">‑based<text:s/>reform<text:s/>(</text:span><text:span text:style-name="T584_6"><text:a xlink:type="simple" xlink:href="https://www.ictd.ac/blog/tax-officer-customs-director-ictd-alum-driving-reform/"><text:span text:style-name="T584_7">case<text:s/>example</text:span></text:a></text:span><text:span text:style-name="T584_8">);<text:s/>ICTD<text:s/>also<text:s/></text:span><text:span text:style-name="T584_9"><text:a xlink:type="simple" xlink:href="https://www.ictd.ac/publication/political-economy-taxation-somalia-historical-legacies-informal-institutions-political-settlements/"><text:span text:style-name="T584_10">published<text:s/>related<text:s/>research</text:span></text:a></text:span><text:span text:style-name="T584_11"><text:s/>subsequently<text:s/>cited<text:s/>by<text:s/></text:span><text:span text:style-name="T584_12"><text:a xlink:type="simple" xlink:href="https://foreignpolicy.com/2025/08/12/remittance-tax-trump-aid-cuts-economic-development/"><text:span text:style-name="T584_13">international<text:s/>media</text:span></text:a></text:span><text:span text:style-name="T584_14"><text:s/>and<text:s/>the<text:s/></text:span><text:span text:style-name="T584_15"><text:a xlink:type="simple" xlink:href="https://openknowledge.worldbank.org/entities/publication/0dae552b-3716-4166-9e17-aef1fb15f0f7"><text:span text:style-name="T584_16">World<text:s/>Bank’s<text:s/>Somalia<text:s/>flagship<text:s/>report</text:span></text:a></text:span><text:span text:style-name="T584_17">.</text:span></text:p>
        </text:list-item>
        <text:list-item>
          <text:p text:style-name="P585"><text:span text:style-name="T585_1">ICTD<text:s/>research<text:s/>is<text:s/>widely<text:s/>cited<text:s/></text:span><text:span text:style-name="T585_2">in<text:s/>policy<text:s/>processes,<text:s/></text:span><text:span text:style-name="T585_3">by<text:s/>international<text:s/>financial<text:s/>institutions,<text:s/>governments<text:s/>and<text:s/>international<text:s/>organisations,<text:s/>indicating<text:s/>strong<text:s/>demand<text:s/>for<text:s/>its<text:s/>analysis<text:s/>and<text:s/>influence<text:s/>on<text:s/>policy<text:s/>debates.</text:span></text:p>
        </text:list-item>
      </text:list>
      <text:p text:style-name="P586"><text:span text:style-name="T586_1">A<text:s/>key<text:s/>quantitative<text:s/>indicator<text:s/></text:span><text:span text:style-name="T586_2">is:</text:span><text:span text:style-name="T586_3"><text:s/></text:span><text:span text:style-name="T586_4">Cost<text:s/>per<text:s/>incidence<text:s/>of<text:s/>research<text:s/>use<text:s/>or<text:s/>citation:<text:s/>£487.43</text:span></text:p>
      <text:p text:style-name="P587"/>
      <text:p text:style-name="P588"><text:span text:style-name="T588_1">Equity</text:span></text:p>
      <text:p text:style-name="P589"><text:span text:style-name="T589_1">Equity<text:s/>is<text:s/>embedded<text:s/>across<text:s/>ICTD’s<text:s/>research,<text:s/>engagement,<text:s/>and<text:s/>capacity-building<text:s/>approach,<text:s/>focusing<text:s/>on<text:s/>both<text:s/>distributional<text:s/>outcomes<text:s/>and<text:s/>inclusive<text:s/>participation.</text:span></text:p>
      <text:list text:style-name="LS27" xml:id="list81">
        <text:list-item>
          <text:p text:style-name="P590"><text:span text:style-name="T590_1">Research<text:s/>has<text:s/>supported<text:s/>reforms<text:s/>that<text:s/>reduce<text:s/>compliance<text:s/>burdens<text:s/>for<text:s/>lower-income<text:s/>and<text:s/>informal<text:s/>taxpayers,<text:s/>particularly<text:s/>in<text:s/>Rwanda<text:s/>and<text:s/>through<text:s/>ICTD’s<text:s/>work<text:s/>on<text:s/>informality.</text:span></text:p>
        </text:list-item>
        <text:list-item>
          <text:p text:style-name="P591"><text:span text:style-name="T591_1">ICTD’s<text:s/>research<text:s/>on<text:s/>informal<text:s/>sector<text:s/>taxation,<text:s/>gender<text:s/>and<text:s/>tax,<text:s/>and<text:s/>taxation<text:s/>in<text:s/>fragile<text:s/>contexts<text:s/>contributes<text:s/>to<text:s/>more<text:s/>inclusive<text:s/>and<text:s/>equitable<text:s/>tax<text:s/>policy<text:s/>design.</text:span></text:p>
        </text:list-item>
        <text:list-item>
          <text:p text:style-name="P592"><text:span text:style-name="T592_1">Participation<text:s/>and<text:s/>authorship<text:s/>metrics<text:s/>demonstrate<text:s/>strong<text:s/>inclusivity:<text:s/></text:span></text:p>
          <text:list>
            <text:list-item>
              <text:p text:style-name="P593"><text:span text:style-name="T593_1">54%<text:s/>of<text:s/>Teaching<text:s/>and<text:s/>Learning<text:s/>participants<text:s/>are<text:s/>women</text:span></text:p>
            </text:list-item>
            <text:list-item>
              <text:p text:style-name="P594"><text:span text:style-name="T594_1">63%<text:s/>of<text:s/>working<text:s/>paper<text:s/>authors<text:s/>are<text:s/>women</text:span></text:p>
            </text:list-item>
            <text:list-item>
              <text:p text:style-name="P595"><text:span text:style-name="T595_1">95%<text:s/>of<text:s/>working<text:s/>papers<text:s/>are<text:s/>authored<text:s/>or<text:s/>co-authored<text:s/>by<text:s/>researchers<text:s/>from<text:s/>the<text:s/>Global<text:s/>South</text:span></text:p>
            </text:list-item>
          </text:list>
        </text:list-item>
        <text:list-item>
          <text:p text:style-name="P596"><text:span text:style-name="T596_1">Partnerships<text:s/>with<text:s/>organisations<text:s/>such<text:s/>as<text:s/>WIEGO<text:s/>strengthen<text:s/>representation<text:s/>of<text:s/>informal<text:s/>workers<text:s/>and<text:s/>women<text:s/>in<text:s/>policy<text:s/>discussions<text:s/>and<text:s/>research<text:s/>engagement.</text:span></text:p>
        </text:list-item>
      </text:list>
      <text:p text:style-name="P597"><text:span text:style-name="T597_1">Cost-effectiveness</text:span></text:p>
      <text:p text:style-name="P598"><text:span text:style-name="T598_1">ICTD<text:s/>demonstrates<text:s/>strong<text:s/>cost-effectiveness,<text:s/>with<text:s/>evidence<text:s/>that<text:s/>relatively<text:s/>modest<text:s/>research<text:s/>investments<text:s/>contribute<text:s/>to<text:s/>significant<text:s/>policy<text:s/>and<text:s/>revenue<text:s/>outcomes.</text:span></text:p>
      <text:list text:style-name="LS29" xml:id="list88">
        <text:list-item>
          <text:p text:style-name="P599"><text:span text:style-name="T599_1">The<text:s/>property<text:s/>tax<text:s/>reform<text:s/>in<text:s/>Punjab<text:s/>is<text:s/>estimated<text:s/>to<text:s/>generate<text:s/>approximately<text:s/>£37<text:s/>in<text:s/>additional<text:s/>revenue<text:s/>for<text:s/>every<text:s/>£1<text:s/>invested<text:s/>in<text:s/>ICTD-supported<text:s/>research.</text:span></text:p>
        </text:list-item>
        <text:list-item>
          <text:p text:style-name="P600"><text:span text:style-name="T600_1">Additional<text:s/>benefits<text:s/>include<text:s/>administrative<text:s/>savings<text:s/>(e.g.<text:s/>deregistration<text:s/>of<text:s/>inactive<text:s/>taxpayers<text:s/>in<text:s/>Rwanda)<text:s/>and<text:s/>low-cost,<text:s/>high-reach<text:s/>dissemination<text:s/>through<text:s/>syndication<text:s/>and<text:s/>joint<text:s/>delivery<text:s/>models.</text:span></text:p>
        </text:list-item>
      </text:list>
      <text:p text:style-name="P601"/>
      <text:p text:style-name="P602"><text:span text:style-name="T602_1">Assessment<text:s/>of<text:s/>whether<text:s/>the<text:s/></text:span><text:span text:style-name="T602_2">programme</text:span><text:span text:style-name="T602_3"><text:s/>continues<text:s/>to<text:s/>represent<text:s/>value<text:s/>for<text:s/>money</text:span></text:p>
      <text:p text:style-name="P603"><text:span text:style-name="T603_1">Overall,<text:s/>ICTD<text:s/>continues<text:s/>to<text:s/>represent<text:s/>very<text:s/>strong<text:s/>value<text:s/>for<text:s/>money.<text:s/>The<text:s/>programme<text:s/>delivers<text:s/>high-quality,<text:s/>policy-relevant<text:s/>research<text:s/>at<text:s/>controlled<text:s/>cost;<text:s/>operates<text:s/>efficiently<text:s/>through<text:s/>mature<text:s/>partnerships<text:s/>and<text:s/>integrated<text:s/>delivery;<text:s/>demonstrates<text:s/>effectiveness<text:s/>through<text:s/>policy<text:s/>influence<text:s/>and<text:s/>revenue<text:s/>gains;<text:s/>embeds<text:s/>equity<text:s/>across<text:s/>its<text:s/>portfolio;<text:s/>and<text:s/>achieves<text:s/>strong<text:s/>cost-effectiveness<text:s/>relative<text:s/>to<text:s/>investment.</text:span></text:p>
      <text:p text:style-name="P604"/>
      <text:p text:style-name="P605"><text:span text:style-name="T605_1">While<text:s/>attribution<text:s/>is<text:s/>complex<text:s/>and<text:s/>impacts<text:s/>often<text:s/>materialise<text:s/>over<text:s/>time,<text:s/>this<text:s/>is<text:s/>consistent<text:s/>with<text:s/>the<text:s/>nature<text:s/>of<text:s/>research<text:s/>programmes<text:s/>and<text:s/>does<text:s/>not<text:s/>weaken<text:s/>the<text:s/></text:span><text:span text:style-name="T605_2">VfM</text:span><text:span text:style-name="T605_3"><text:s/>case.<text:s/>Evidence<text:s/>from<text:s/>this<text:s/>reporting<text:s/>period<text:s/>indicates<text:s/>that<text:s/>ICTD<text:s/>continues<text:s/>to<text:s/>deliver<text:s/>substantial<text:s/>value<text:s/>relative<text:s/>to<text:s/>its<text:s/>cost.</text:span></text:p>
      <text:p text:style-name="P606"/>
      <text:p text:style-name="P607"/>
      <text:p text:style-name="P608"><text:span text:style-name="T608_1">E</text:span><text:span text:style-name="T608_2">:<text:s/>RISK<text:s/></text:span></text:p>
      <text:p text:style-name="P609"/>
      <text:p text:style-name="P610"><text:span text:style-name="T610_1">Overview<text:s/>of<text:s/>risk<text:s/>management</text:span><text:span text:style-name="T610_2"><text:s/></text:span></text:p>
      <text:p text:style-name="P611"/>
      <text:p text:style-name="P612"><text:span text:style-name="T612_1">The<text:s/>programme’s<text:s/>overall<text:s/>risk<text:s/>rating<text:s/>remains<text:s/></text:span><text:span text:style-name="T612_2">Minor</text:span><text:span text:style-name="T612_3">,<text:s/>reflecting<text:s/>strong<text:s/>risk<text:s/>management<text:s/>systems,<text:s/>stable<text:s/>delivery<text:s/>and<text:s/>no<text:s/>material</text:span><text:span text:style-name="T612_4">isation<text:s/>of</text:span><text:span text:style-name="T612_5"><text:s/>risk<text:s/>during<text:s/>the<text:s/>reporting<text:s/>period.<text:s/>ICTD<text:s/>and<text:s/>FCDO<text:s/>review<text:s/>risks<text:s/>regularly,<text:s/>with<text:s/>mitigations<text:s/>in<text:s/>place<text:s/>and<text:s/>residual<text:s/>risks<text:s/>within<text:s/>a<text:s/>cautious<text:s/>risk<text:s/>appetite.<text:s/>The<text:s/>main<text:s/>risks<text:s/>relate<text:s/>to<text:s/>funding<text:s/>uncertainty,<text:s/>delivery<text:s/>and<text:s/>uptake,<text:s/>safeguarding,<text:s/>fiduciary<text:s/>controls,<text:s/>and<text:s/>reputational<text:s/>issues,<text:s/>particularly<text:s/>in<text:s/>a<text:s/>changing<text:s/>global<text:s/>and<text:s/>funding<text:s/>context.</text:span></text:p>
      <text:p text:style-name="P613"/>
      <text:p text:style-name="P614"><text:span text:style-name="T614_1">ICTD<text:s/>refreshed<text:s/>its<text:s/>risk<text:s/>register<text:s/>in<text:s/>October<text:s/>2025,<text:s/>narrowing<text:s/>to<text:s/>core<text:s/>risks<text:s/>and<text:s/>strengthening<text:s/>oversight.</text:span></text:p>
      <text:p text:style-name="P615"/>
      <table:table table:style-name="Table14"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45">
          <table:table-cell table:style-name="Cell146">
            <text:p text:style-name="P616"><text:span text:style-name="T616_1">Strategy<text:s/>&amp;<text:s/>Context</text:span></text:p>
          </table:table-cell>
          <table:table-cell table:style-name="Cell147">
            <text:p text:style-name="P617"><text:span text:style-name="T617_1">Policy<text:s/>&amp;<text:s/>Programme<text:s/>Delivery</text:span></text:p>
          </table:table-cell>
          <table:table-cell table:style-name="Cell148">
            <text:p text:style-name="P618"><text:span text:style-name="T618_1">Financial<text:s/>&amp;<text:s/>Fiduciary</text:span></text:p>
          </table:table-cell>
          <table:table-cell table:style-name="Cell149">
            <text:p text:style-name="P619"><text:span text:style-name="T619_1">Safeguarding</text:span></text:p>
          </table:table-cell>
          <table:table-cell table:style-name="Cell150">
            <text:p text:style-name="P620"><text:span text:style-name="T620_1">People<text:s/></text:span></text:p>
          </table:table-cell>
          <table:table-cell table:style-name="Cell151">
            <text:p text:style-name="P621"><text:span text:style-name="T621_1">Reputational</text:span></text:p>
          </table:table-cell>
          <table:table-cell table:style-name="Cell152">
            <text:p text:style-name="P622"><text:span text:style-name="T622_1">Overall</text:span></text:p>
          </table:table-cell>
        </table:table-row>
        <table:table-row table:style-name="Row46">
          <table:table-cell table:style-name="Cell153">
            <text:p text:style-name="P623"><text:span text:style-name="T623_1">Moderat</text:span><text:span text:style-name="T623_2">e</text:span></text:p>
          </table:table-cell>
          <table:table-cell table:style-name="Cell154">
            <text:p text:style-name="P624"><text:span text:style-name="T624_1">Minor</text:span></text:p>
          </table:table-cell>
          <table:table-cell table:style-name="Cell155">
            <text:p text:style-name="P625"><text:span text:style-name="T625_1">Minor</text:span></text:p>
          </table:table-cell>
          <table:table-cell table:style-name="Cell156">
            <text:p text:style-name="P626"><text:span text:style-name="T626_1">Moderate</text:span></text:p>
          </table:table-cell>
          <table:table-cell table:style-name="Cell157">
            <text:p text:style-name="P627"><text:span text:style-name="T627_1">Minor<text:s/></text:span></text:p>
          </table:table-cell>
          <table:table-cell table:style-name="Cell158">
            <text:p text:style-name="P628"><text:span text:style-name="T628_1">Minor</text:span></text:p>
          </table:table-cell>
          <table:table-cell table:style-name="Cell159">
            <text:p text:style-name="P629"><text:span text:style-name="T629_1">Minor</text:span></text:p>
          </table:table-cell>
        </table:table-row>
      </table:table>
      <text:p text:style-name="P630"/>
      <text:p text:style-name="P631"><text:span text:style-name="T631_1">Strategy<text:s/>and<text:s/>Context<text:s/></text:span></text:p>
      <text:p text:style-name="P632"><text:span text:style-name="T632_1">Global<text:s/>funding<text:s/>uncertainty<text:s/>remains<text:s/>the<text:s/>main<text:s/>strategic<text:s/>risk,<text:s/>given<text:s/>pressure<text:s/>on<text:s/>ODA<text:s/>budgets<text:s/>and<text:s/>a<text:s/>tighter<text:s/>landscape<text:s/>for<text:s/>policy<text:s/>research.<text:s/>ICTD<text:s/>is<text:s/>still<text:s/>reliant<text:s/>on<text:s/>a<text:s/>small<text:s/>number<text:s/>of<text:s/>major<text:s/>funders,<text:s/>creating<text:s/>exposure<text:s/>if<text:s/>priorities<text:s/>shift<text:s/>or<text:s/>renewals<text:s/>are<text:s/>delayed;<text:s/>while<text:s/>medium</text:span><text:span text:style-name="T632_2">‑term<text:s/>funding<text:s/>is<text:s/>confirmed<text:s/>(including<text:s/>a<text:s/>new<text:s/>three</text:span><text:span text:style-name="T632_3">‑year<text:s/>Gates<text:s/>Foundation<text:s/>grant<text:s/>secured<text:s/>in<text:s/>2025<text:s/>at<text:s/>slightly<text:s/>reduced<text:s/>levels),<text:s/>longer</text:span><text:span text:style-name="T632_4">‑term<text:s/>prospects<text:s/>are<text:s/>less<text:s/>certain<text:s/>and<text:s/>could<text:s/>affect<text:s/>the<text:s/>scale<text:s/>and<text:s/>predictability<text:s/>of<text:s/>programming.</text:span></text:p>
      <text:p text:style-name="P633"/>
      <text:p text:style-name="P634"><text:span text:style-name="T634_1">This<text:s/>exposure<text:s/>is<text:s/>heightened<text:s/>by<text:s/>reliance<text:s/>on<text:s/>a<text:s/>small<text:s/>number<text:s/>of<text:s/>major<text:s/>funders,<text:s/>particularly<text:s/>for<text:s/>core,<text:s/>flexible<text:s/>funding<text:s/>that<text:s/>underpins<text:s/>ICTD’s<text:s/>model.<text:s/>While<text:s/>medium-term<text:s/>funding<text:s/>is<text:s/>secured,<text:s/>uncertainty<text:s/>around<text:s/>longer-term<text:s/>funding<text:s/>could<text:s/>affect<text:s/>the<text:s/>scale<text:s/>and<text:s/>predictability<text:s/>of<text:s/>programming<text:s/>and<text:s/>the<text:s/>transition<text:s/>to<text:s/>a<text:s/>sustainable<text:s/>post-grant<text:s/>model.</text:span></text:p>
      <text:p text:style-name="P635"/>
      <text:p text:style-name="P636"><text:span text:style-name="T636_1">Mitigation<text:s/>focuses<text:s/>on<text:s/>donor<text:s/>engagement<text:s/>and<text:s/>diversification<text:s/>(including<text:s/>continued<text:s/>dialogue<text:s/>with<text:s/>Norad<text:s/>and<text:s/>FCDO<text:s/>and<text:s/>building<text:s/>a<text:s/>broader<text:s/>funding<text:s/>pipeline),<text:s/>alongside<text:s/>scenario<text:s/>planning<text:s/>to<text:s/>protect<text:s/>core<text:s/>functions<text:s/>and<text:s/>prioritise<text:s/>highest</text:span><text:span text:style-name="T636_2">‑value<text:s/>work<text:s/>if<text:s/>resources<text:s/>tighten.<text:s/>The<text:s/>sustainability<text:s/>plan</text:span><text:span text:style-name="T636_3">,</text:span><text:span text:style-name="T636_4"><text:s/>finalised<text:s/>in<text:s/>November<text:s/>2025</text:span><text:span text:style-name="T636_5">,</text:span><text:span text:style-name="T636_6"><text:s/>provides<text:s/>the<text:s/>framework,<text:s/>supported<text:s/>by<text:s/>regular<text:s/>governance<text:s/>and<text:s/>financial<text:s/>monitoring<text:s/>to<text:s/>spot<text:s/>risks<text:s/>early<text:s/>and<text:s/>adjust.</text:span></text:p>
      <text:p text:style-name="P637"/>
      <text:p text:style-name="P638"><text:span text:style-name="T638_1">Mitigation<text:s/>includes<text:s/>continued<text:s/>donor<text:s/>engagement<text:s/>and<text:s/>diversification,<text:s/>alongside<text:s/>development<text:s/>of<text:s/>a<text:s/>sustainability<text:s/>plan<text:s/>and<text:s/>scenario-based<text:s/>planning<text:s/>to<text:s/>manage<text:s/>potential<text:s/>changes<text:s/>in<text:s/>the<text:s/>scale<text:s/>and<text:s/>composition<text:s/>of<text:s/>funding.</text:span></text:p>
      <text:p text:style-name="P639"/>
      <text:p text:style-name="P640"><text:span text:style-name="T640_1">Policy<text:s/>and<text:s/>Programme<text:s/>Delivery<text:s/></text:span></text:p>
      <text:p text:style-name="P641"><text:span text:style-name="T641_1">Key<text:s/>delivery<text:s/>risks<text:s/>are<text:s/>maintaining<text:s/>research<text:s/>quality,<text:s/>sustaining<text:s/>partnerships,<text:s/>and<text:s/>achieving<text:s/>policy<text:s/>uptake.<text:s/>These<text:s/>are<text:s/>managed<text:s/>through<text:s/>robust<text:s/>QA<text:s/>and<text:s/>peer<text:s/>review,<text:s/>co</text:span><text:span text:style-name="T641_2">‑production<text:s/>and<text:s/>targeted<text:s/>dissemination<text:s/>(including<text:s/>engagement<text:s/>with<text:s/>FCDO<text:s/>teams<text:s/>and<text:s/>posts),<text:s/>and<text:s/>local<text:s/>partnerships<text:s/>with<text:s/>project</text:span><text:span text:style-name="T641_3">‑level<text:s/>risk<text:s/>assessments<text:s/>to<text:s/>manage<text:s/>political/security<text:s/>disruption<text:s/>and<text:s/>adapt<text:s/>timelines.</text:span></text:p>
      <text:p text:style-name="P642"/>
      <text:p text:style-name="P643"><text:span text:style-name="T643_1">As<text:s/>the<text:s/>programme<text:s/>approaches<text:s/>the<text:s/>end<text:s/>of<text:s/>the<text:s/>current<text:s/></text:span><text:span text:style-name="T643_2">FCDO<text:s/></text:span><text:span text:style-name="T643_3">funding<text:s/>cycle,<text:s/>there<text:s/>is<text:s/>a<text:s/>risk<text:s/>associated<text:s/>with<text:s/>the<text:s/>timely<text:s/>delivery<text:s/>of<text:s/>key<text:s/>outputs<text:s/>and<text:s/>realisation<text:s/>of<text:s/>impact<text:s/>within<text:s/>the<text:s/>remaining<text:s/>period,<text:s/>including<text:s/>ensuring<text:s/>that<text:s/>research<text:s/>findings<text:s/>are<text:s/>translated<text:s/>into<text:s/>policy<text:s/>engagement<text:s/>and<text:s/>uptake.<text:s/>This<text:s/>is<text:s/>particularly<text:s/>important<text:s/>in<text:s/>the<text:s/>context<text:s/>of<text:s/>a<text:s/>transition<text:s/>in<text:s/>the<text:s/>programme’s<text:s/>funding<text:s/>model,<text:s/>where<text:s/>continued<text:s/>delivery<text:s/>and<text:s/>impact<text:s/>will<text:s/>depend<text:s/>on<text:s/>sustaining<text:s/>key<text:s/>partnerships<text:s/>and<text:s/>securing<text:s/>alternative<text:s/>sources<text:s/>of<text:s/>support.</text:span></text:p>
      <text:p text:style-name="P644"/>
      <text:p text:style-name="P645"><text:span text:style-name="T645_1">Financial<text:s/>and<text:s/>Fiduciary<text:s/></text:span></text:p>
      <text:p text:style-name="P646"><text:span text:style-name="T646_1">Fiduciary<text:s/>risk<text:s/>remains<text:s/>low<text:s/>due<text:s/>to<text:s/>IDS<text:s/>financial<text:s/>controls<text:s/>(due<text:s/>diligence,<text:s/>procurement,<text:s/>partner<text:s/>compliance,<text:s/>monitoring<text:s/>and<text:s/>reporting)<text:s/>applied<text:s/>consistently<text:s/>across<text:s/>delivery<text:s/>partners.<text:s/></text:span><text:span text:style-name="T646_2">The<text:s/>main<text:s/>financial<text:s/>risk<text:s/>relates<text:s/>to<text:s/>effective<text:s/>budget<text:s/>management<text:s/>and<text:s/>delivery<text:s/>against<text:s/>revised<text:s/>forecasts,<text:s/>including<text:s/>the<text:s/>ability<text:s/>to<text:s/>reprofile<text:s/>and<text:s/>prioritise<text:s/>activities<text:s/>where<text:s/>required.<text:s/>These<text:s/>risks<text:s/>are<text:s/>mitigated<text:s/>through<text:s/>regular<text:s/>financial<text:s/>monitoring,<text:s/>forecasting,<text:s/>and<text:s/>oversight.</text:span></text:p>
      <text:p text:style-name="P647"><text:span text:style-name="T647_1">Safeguarding<text:s/></text:span></text:p>
      <text:p text:style-name="P648"><text:span text:style-name="T648_1">Safeguarding<text:s/>remains<text:s/>a<text:s/>Moderate<text:s/>but<text:s/>stable<text:s/>risk,<text:s/>reflecting<text:s/>the<text:s/>contexts<text:s/>in<text:s/>which<text:s/>ICTD<text:s/>operates,<text:s/>including<text:s/>engagement<text:s/>in<text:s/>fragile<text:s/>and<text:s/>politically<text:s/>complex<text:s/>environments,<text:s/>despite<text:s/>limited<text:s/>direct<text:s/>interaction<text:s/>with<text:s/>vulnerable<text:s/>populations.</text:span></text:p>
      <text:p text:style-name="P649"/>
      <text:p text:style-name="P650"><text:span text:style-name="T650_1">Mitigation<text:s/>follows<text:s/>IDS’s<text:s/>safeguarding<text:s/>framework<text:s/>(zero<text:s/>tolerance<text:s/>to<text:s/>SEA/SH<text:s/>and<text:s/>misconduct),<text:s/>with<text:s/>mandatory<text:s/>training,<text:s/>ethics<text:s/>review<text:s/>and<text:s/>project</text:span><text:span text:style-name="T650_2">‑level<text:s/>safeguarding<text:s/>assessments.<text:s/>Duty</text:span><text:span text:style-name="T650_3">‑of</text:span><text:span text:style-name="T650_4">‑care<text:s/>procedures<text:s/>are<text:s/>in<text:s/>place,<text:s/>and<text:s/>partners<text:s/>must<text:s/>meet<text:s/>equivalent<text:s/>standards<text:s/>through<text:s/>contractual<text:s/>requirements<text:s/>(including<text:s/>the<text:s/>IDS<text:s/>Code<text:s/>of<text:s/>Conduct,<text:s/>safeguarding<text:s/>and<text:s/>whistleblowing<text:s/>policies,<text:s/>and<text:s/>anti</text:span><text:span text:style-name="T650_5">‑harassment<text:s/>provisions).</text:span></text:p>
      <text:p text:style-name="P651"/>
      <text:p text:style-name="P652"><text:span text:style-name="T652_1">People<text:s/></text:span></text:p>
      <text:p text:style-name="P653"><text:span text:style-name="T653_1">People<text:s/>risks<text:s/>(capacity<text:s/>and<text:s/>continuity)<text:s/>remain<text:s/>low<text:s/>due<text:s/>to<text:s/>a<text:s/>stable,<text:s/>experienced<text:s/>team<text:s/>and<text:s/>effective<text:s/>knowledge<text:s/>management;<text:s/>operational<text:s/>risks<text:s/>are<text:s/>mitigated<text:s/>through<text:s/>duty</text:span><text:span text:style-name="T653_2">‑of</text:span><text:span text:style-name="T653_3">‑care<text:s/>procedures<text:s/>and<text:s/>local<text:s/>partners.</text:span><text:span text:style-name="T653_4"><text:s/></text:span><text:span text:style-name="T653_5">As<text:s/>the<text:s/>F</text:span><text:span text:style-name="T653_6">CDO<text:s/>funding</text:span><text:span text:style-name="T653_7"><text:s/>approaches<text:s/>its<text:s/>final<text:s/>phase,<text:s/>there<text:s/>is<text:s/>a<text:s/>potential<text:s/>risk<text:s/>related<text:s/>to<text:s/>retention<text:s/>and<text:s/>continuity<text:s/>of<text:s/>key<text:s/>staff,<text:s/>which<text:s/>is<text:s/>mitigated<text:s/>through<text:s/>strong<text:s/>knowledge<text:s/>management<text:s/>and<text:s/>a<text:s/>stable<text:s/>core<text:s/>team.</text:span></text:p>
      <text:p text:style-name="P654"/>
      <text:p text:style-name="P655"><text:span text:style-name="T655_1">There<text:s/>is<text:s/>a<text:s/>risk<text:s/>to<text:s/>continuity<text:s/>of<text:s/>engagement<text:s/>on<text:s/>the<text:s/>FCDO<text:s/>and<text:s/>wider<text:s/>policy<text:s/>side,<text:s/>linked<text:s/>to<text:s/>FCDO2030<text:s/>restructuring<text:s/>and<text:s/></text:span><text:span text:style-name="T655_2">global</text:span><text:span text:style-name="T655_3"><text:s/>reductions<text:s/>in<text:s/>Official<text:s/>Development<text:s/>Assistance<text:s/>(ODA)</text:span><text:span text:style-name="T655_4">.<text:s/>T</text:span><text:span text:style-name="T655_5">his<text:s/>is<text:s/>partially<text:s/>mitigated<text:s/>by<text:s/>a<text:s/>stronger<text:s/>emphasis<text:s/>on<text:s/>technical<text:s/>expertise<text:s/>within<text:s/>partner<text:s/>organisations,<text:s/>with<text:s/>ICTD<text:s/>well-positioned<text:s/>to<text:s/>provide<text:s/>a<text:s/>consistent,<text:s/>evidence-led<text:s/>core<text:s/>offer.</text:span></text:p>
      <text:p text:style-name="P656"/>
      <text:p text:style-name="P657"><text:span text:style-name="T657_1">Reputational<text:s/></text:span></text:p>
      <text:p text:style-name="P658"><text:span text:style-name="T658_1">Reputational<text:s/>risk<text:s/>centres<text:s/>on<text:s/>maintaining<text:s/>ICTD’s<text:s/>independence<text:s/>and<text:s/>research<text:s/>quality.<text:s/>It<text:s/>is<text:s/>managed<text:s/>through<text:s/>strong<text:s/>QA<text:s/>and<text:s/>peer<text:s/>review,<text:s/>adherence<text:s/>to<text:s/>research<text:s/>ethics,<text:s/>and<text:s/>close<text:s/>collaboration<text:s/>with<text:s/>FCDO<text:s/>to<text:s/>identify<text:s/>and<text:s/>address<text:s/>emerging<text:s/>issues<text:s/>early.</text:span><text:span text:style-name="T658_2"><text:s/></text:span></text:p>
      <text:p text:style-name="P659"/>
      <text:p text:style-name="P660"><text:span text:style-name="T660_1">There<text:s/>is<text:s/>also<text:s/>a<text:s/>modest<text:s/>risk<text:s/>associated<text:s/>with<text:s/>the<text:s/>sensitive<text:s/>nature<text:s/>of<text:s/>ICTD’s<text:s/>work<text:s/>(e.g.<text:s/>taxation,<text:s/>informality,<text:s/>protests),<text:s/>particularly<text:s/>where<text:s/>research<text:s/>is<text:s/>engaged<text:s/>in<text:s/>active<text:s/>policy<text:s/>debates.<text:s/>This<text:s/>is<text:s/>mitigated<text:s/>through<text:s/>careful<text:s/>framing,<text:s/>engagement<text:s/>with<text:s/>stakeholders,<text:s/>and<text:s/>adherence<text:s/>to<text:s/>high<text:s/>standards<text:s/>of<text:s/>analytical<text:s/>rigour<text:s/>and<text:s/>neutrality.</text:span></text:p>
      <text:p text:style-name="P661"/>
      <text:p text:style-name="P662"><text:span text:style-name="T662_1">Overall,<text:s/>risks<text:s/>are<text:s/>well<text:s/>understood<text:s/>and<text:s/>actively<text:s/>managed,<text:s/>with<text:s/>no<text:s/>issues<text:s/>identified<text:s/>that<text:s/>would<text:s/>materially<text:s/>affect<text:s/>delivery<text:s/>of<text:s/>the<text:s/>programme’s<text:s/>objectives<text:s/>within<text:s/>the<text:s/>remaining<text:s/>period.</text:span></text:p>
      <text:p text:style-name="P663"/>
      <text:p text:style-name="P664"/>
      <text:p text:style-name="P665"><text:span text:style-name="T665_1">F</text:span><text:span text:style-name="T665_2">:<text:s/></text:span><text:span text:style-name="T665_3">PROGRAMME<text:s/>MANAGEMENT:<text:s/></text:span><text:bookmark-start text:name="_Hlk21353049"/><text:span text:style-name="T665_4">DELIVERY,<text:s/>COMMERCIAL<text:s/>&amp;<text:s/>FINANCIAL<text:s/>PERFORMANCE<text:s/></text:span><text:bookmark-end text:name="_Hlk21353049"/></text:p>
      <text:p text:style-name="P666"/>
      <text:p text:style-name="P667"><text:span text:style-name="T667_1">Programme<text:s/>management<text:s/></text:span><text:span text:style-name="T667_2">remains<text:s/>strong<text:s/>and<text:s/>continues<text:s/>to<text:s/>support<text:s/>effective<text:s/>delivery<text:s/>and<text:s/>high<text:s/>research<text:s/>quality.<text:s/>ICTD<text:s/>benefits<text:s/>from<text:s/>a<text:s/>stable,<text:s/>experienced<text:s/>team<text:s/>and<text:s/>well-established<text:s/>processes<text:s/>for<text:s/>quality<text:s/>assurance,<text:s/>delivery<text:s/>oversight,<text:s/>financial<text:s/>management<text:s/>and<text:s/>risk<text:s/>monitoring.<text:s/>Following<text:s/>changes<text:s/>to<text:s/>the<text:s/>programme<text:s/>management<text:s/>team<text:s/>in<text:s/>2025,<text:s/>responsibilities<text:s/>transitioned<text:s/>smoothly,<text:s/>with<text:s/>continuity<text:s/>maintained<text:s/>through<text:s/>internal<text:s/>succession<text:s/>and<text:s/>effective<text:s/>handover<text:s/>arrangements.</text:span></text:p>
      <text:p text:style-name="P668"/>
      <text:p text:style-name="P669"><text:span text:style-name="T669_1">Delivery<text:s/></text:span><text:span text:style-name="T669_2">is<text:s/>managed<text:s/>through<text:s/>clear<text:s/>approval<text:s/>and<text:s/>monitoring<text:s/>processes,<text:s/>including<text:s/>staged<text:s/>approvals,<text:s/>peer<text:s/>review<text:s/>and<text:s/>research<text:s/>ethics<text:s/>clearance.<text:s/>ICTD<text:s/>engages<text:s/>regularly<text:s/>with<text:s/>partners<text:s/>to<text:s/>track<text:s/>progress<text:s/>and<text:s/>resolve<text:s/>issues<text:s/>early.<text:s/>Many<text:s/>activities<text:s/>are<text:s/>co-designed<text:s/>and<text:s/>delivered<text:s/>with<text:s/>revenue<text:s/>authorities<text:s/>and<text:s/>other<text:s/>institutional<text:s/>partners,<text:s/>strengthening<text:s/>ownership<text:s/>and<text:s/>facilitating<text:s/>monitoring<text:s/>through<text:s/>routine<text:s/>engagement<text:s/>and<text:s/>communication.</text:span></text:p>
      <text:p text:style-name="P670"/>
      <text:p text:style-name="P671"><text:span text:style-name="T671_1">Financial<text:s/>management<text:s/>remains<text:s/>robust.<text:s/>The<text:s/>main<text:s/>costs<text:s/>are<text:s/>research<text:s/>delivery,<text:s/>knowledge<text:s/>sharing<text:s/>and<text:s/>programme<text:s/>management.<text:s/>Funding<text:s/>is<text:s/>provided<text:s/>through<text:s/>an<text:s/>Accountable<text:s/>Grant,<text:s/>with<text:s/>quarterly<text:s/>payments<text:s/>in<text:s/>arrears<text:s/>based<text:s/>on<text:s/>forecasts<text:s/>and<text:s/>actual<text:s/>spend.<text:s/>Quarterly<text:s/>financial<text:s/>and<text:s/>narrative<text:s/>reports<text:s/>allow<text:s/>close<text:s/>tracking<text:s/>of<text:s/>expenditure<text:s/>and<text:s/>early<text:s/>identification<text:s/>of<text:s/>variances.<text:s/>Spend<text:s/>has<text:s/>remained<text:s/>within<text:s/>agreed<text:s/>budgets.<text:s/></text:span></text:p>
      <text:p text:style-name="P672"/>
      <text:p text:style-name="P673"><text:span text:style-name="T673_1">ICTD<text:s/>quarterly<text:s/>expenditure<text:s/>overview</text:span></text:p>
      <table:table table:style-name="Table15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row table:style-name="Row47">
          <table:table-cell table:style-name="Cell160" table:number-columns-spanned="6">
            <text:p text:style-name="P674"><text:bookmark-start text:name="_Hlk164093634"/><text:span text:style-name="T674_1">2025/26<text:s/>Quarterly<text:s/>Payments<text:s/>against<text:s/>original<text:s/>Forecast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61">
            <text:p text:style-name="P675"/>
          </table:table-cell>
          <table:table-cell table:style-name="Cell162">
            <text:p text:style-name="P676"><text:span text:style-name="T676_1">Q1</text:span></text:p>
          </table:table-cell>
          <table:table-cell table:style-name="Cell163">
            <text:p text:style-name="P677"><text:span text:style-name="T677_1">Q2</text:span></text:p>
          </table:table-cell>
          <table:table-cell table:style-name="Cell164">
            <text:p text:style-name="P678"><text:span text:style-name="T678_1">Q3</text:span></text:p>
          </table:table-cell>
          <table:table-cell table:style-name="Cell165">
            <text:p text:style-name="P679"><text:span text:style-name="T679_1">Q4<text:s/></text:span></text:p>
          </table:table-cell>
          <table:table-cell table:style-name="Cell166">
            <text:p text:style-name="P680"><text:span text:style-name="T680_1">Total</text:span></text:p>
          </table:table-cell>
        </table:table-row>
        <table:table-row table:style-name="Row49">
          <table:table-cell table:style-name="Cell167">
            <text:p text:style-name="P681"><text:span text:style-name="T681_1">Forecast</text:span></text:p>
          </table:table-cell>
          <table:table-cell table:style-name="Cell168">
            <text:p text:style-name="P682"><text:span text:style-name="T682_1">£383,876</text:span></text:p>
          </table:table-cell>
          <table:table-cell table:style-name="Cell169">
            <text:p text:style-name="P683"><text:span text:style-name="T683_1">£462,708</text:span></text:p>
          </table:table-cell>
          <table:table-cell table:style-name="Cell170">
            <text:p text:style-name="P684"><text:span text:style-name="T684_1">£490,708</text:span></text:p>
          </table:table-cell>
          <table:table-cell table:style-name="Cell171">
            <text:p text:style-name="P685"><text:span text:style-name="T685_1">£462,708</text:span></text:p>
          </table:table-cell>
          <table:table-cell table:style-name="Cell172">
            <text:p text:style-name="P686"><text:span text:style-name="T686_1">£1,800,000</text:span></text:p>
          </table:table-cell>
        </table:table-row>
        <table:table-row table:style-name="Row50">
          <table:table-cell table:style-name="Cell173">
            <text:p text:style-name="P687"><text:span text:style-name="T687_1">Actual</text:span></text:p>
          </table:table-cell>
          <table:table-cell table:style-name="Cell174">
            <text:p text:style-name="P688"><text:span text:style-name="T688_1">£328,359</text:span></text:p>
          </table:table-cell>
          <table:table-cell table:style-name="Cell175">
            <text:p text:style-name="P689"><text:span text:style-name="T689_1">£283,260</text:span></text:p>
          </table:table-cell>
          <table:table-cell table:style-name="Cell176">
            <text:p text:style-name="P690"><text:span text:style-name="T690_1">£386,268</text:span></text:p>
          </table:table-cell>
          <table:table-cell table:style-name="Cell177">
            <text:p text:style-name="P691"><text:span text:style-name="T691_1">£800,109</text:span></text:p>
            <text:p text:style-name="P692"><text:span text:style-name="T692_1">*projected</text:span></text:p>
            <text:p text:style-name="P693"/>
          </table:table-cell>
          <table:table-cell table:style-name="Cell178">
            <text:p text:style-name="P694"><text:span text:style-name="T694_1"><text:s/>£1,797,996</text:span></text:p>
          </table:table-cell>
        </table:table-row>
      </table:table>
      <text:p text:style-name="P695"><text:bookmark-end text:name="_Hlk164093634"/></text:p>
      <text:p text:style-name="P696"><text:span text:style-name="T696_1">Commercial<text:s/>and<text:s/>fiduciary<text:s/>arrangements<text:s/>remain<text:s/>appropriate<text:s/>for<text:s/>a<text:s/>research<text:s/>programme.<text:s/>ICTD<text:s/>undertakes<text:s/>due<text:s/>diligence<text:s/>prior<text:s/>to<text:s/>contracting<text:s/>partners,<text:s/>and<text:s/>agreements<text:s/>set<text:s/>out<text:s/>clear<text:s/>requirements<text:s/>on<text:s/>financial<text:s/>management,<text:s/>reporting,<text:s/>safeguarding<text:s/>and<text:s/>codes<text:s/>of<text:s/>conduct.<text:s/>Delivery<text:s/>is<text:s/>embedded<text:s/>within<text:s/>IDS<text:s/>financial,<text:s/>procurement<text:s/>and<text:s/>audit<text:s/>systems,<text:s/>providing<text:s/>assurance<text:s/>on<text:s/>transparency,<text:s/>compliance<text:s/>and<text:s/>value<text:s/>for<text:s/>money.</text:span></text:p>
      <text:p text:style-name="P697"/>
      <text:p text:style-name="P698"><text:span text:style-name="T698_1">FCDO–ICTD<text:s/>engagement<text:s/>remains<text:s/>regular<text:s/>and<text:s/>constructive,<text:s/>alongside<text:s/>formal<text:s/>reporting.<text:s/>This<text:s/>enables<text:s/>ongoing<text:s/>discussion<text:s/>of<text:s/>expenditure,<text:s/>risks<text:s/>and<text:s/>delivery<text:s/>priorities,<text:s/>and<text:s/>supports<text:s/>timely<text:s/>decision-making.<text:s/>Regular<text:s/>dialogue<text:s/>also<text:s/>enables<text:s/>adaptive<text:s/>management,<text:s/>allowing<text:s/>the<text:s/>programme<text:s/>to<text:s/>respond<text:s/>effectively<text:s/>to<text:s/>changes<text:s/>in<text:s/>the<text:s/>operating<text:s/>environment.</text:span></text:p>
      <text:p text:style-name="P699"/>
      <text:p text:style-name="P700"><text:span text:style-name="T700_1">Expenditure<text:s/>has<text:s/>remained<text:s/>within<text:s/>agreed<text:s/>budgets,<text:s/>with<text:s/>overall<text:s/>forecast<text:s/>and<text:s/>actual<text:s/>spend<text:s/>closely<text:s/>aligned.<text:s/>A<text:s/>higher<text:s/>outturn<text:s/>in<text:s/>the<text:s/>final<text:s/>quarter<text:s/>is<text:s/>expected,<text:s/>reflecting<text:s/>in-year<text:s/>adjustments,<text:s/>including<text:s/>the<text:s/>cancellation<text:s/>of<text:s/>a<text:s/>planned<text:s/>conference<text:s/>and<text:s/>the<text:s/>reallocation<text:s/>of<text:s/>funds<text:s/>to<text:s/>priority<text:s/>activities.<text:s/>This<text:s/>re-profiling<text:s/>has<text:s/>supported<text:s/>continued<text:s/>delivery<text:s/>and<text:s/>ensured<text:s/>efficient<text:s/>use<text:s/>of<text:s/>available<text:s/>resources<text:s/>within<text:s/>the<text:s/>annual<text:s/>budget.</text:span></text:p>
      <text:p text:style-name="P701"/>
      <text:p text:style-name="P702"><text:span text:style-name="T702_1">Overall,<text:s/>programme<text:s/>management<text:s/>and<text:s/>financial<text:s/>performance<text:s/>remain<text:s/>fit<text:s/>for<text:s/>purpose,<text:s/>proportionate<text:s/>to<text:s/>risk,<text:s/>and<text:s/>supportive<text:s/>of<text:s/>effective<text:s/>delivery<text:s/>over<text:s/>the<text:s/>remainder<text:s/>of<text:s/>the<text:s/>programme.</text:span></text:p>
      <text:p text:style-name="P703"/>
      <text:p text:style-name="P704"/>
      <text:p text:style-name="P705"><text:span text:style-name="T705_1">G</text:span><text:span text:style-name="T705_2">:<text:s/></text:span><text:span text:style-name="T705_3">MONITORING,<text:s/>EVIDENCE<text:s/>AND<text:s/>LEARNING<text:s/></text:span></text:p>
      <text:p text:style-name="P706"/>
      <text:p text:style-name="P707"><text:span text:style-name="T707_1">Monitoring<text:s/>and<text:s/>Evaluation</text:span></text:p>
      <text:p text:style-name="P708"><text:span text:style-name="T708_1">Monitoring<text:s/>and<text:s/>evaluation<text:s/>arrangements<text:s/>are<text:s/>appropriate<text:s/>and<text:s/>proportionate<text:s/>to<text:s/>a<text:s/>research<text:s/>programme,<text:s/>where<text:s/>impacts<text:s/>are<text:s/>often<text:s/>indirect<text:s/>and<text:s/>realised<text:s/>over<text:s/>time.<text:s/>ICTD<text:s/>tracks<text:s/>delivery<text:s/>against<text:s/>the<text:s/></text:span><text:span text:style-name="T708_2">logframe</text:span><text:span text:style-name="T708_3"><text:s/>and<text:s/>systematically<text:s/>gathers<text:s/>evidence<text:s/>on<text:s/>research<text:s/>quality,<text:s/>use<text:s/>and<text:s/>influence.</text:span></text:p>
      <text:p text:style-name="P709"><text:span text:style-name="T709_1">This<text:s/></text:span><text:span text:style-name="T709_2">is</text:span><text:span text:style-name="T709_3"><text:s/></text:span><text:span text:style-name="T709_4">supported</text:span><text:span text:style-name="T709_5"><text:s/>by:</text:span></text:p>
      <text:list text:style-name="LS30" xml:id="list90">
        <text:list-item>
          <text:p text:style-name="P710"><text:span text:style-name="T710_1">regular<text:s/></text:span><text:span text:style-name="T710_2">logframe</text:span><text:span text:style-name="T710_3"><text:s/>tracking,<text:s/>with<text:s/>most<text:s/>outputs<text:s/>meeting<text:s/>or<text:s/>exceeding<text:s/>milestones;</text:span></text:p>
        </text:list-item>
        <text:list-item>
          <text:p text:style-name="P711"><text:span text:style-name="T711_1">quarterly<text:s/>financial<text:s/>and<text:s/>narrative<text:s/>reporting;<text:s/>and</text:span></text:p>
        </text:list-item>
        <text:list-item>
          <text:p text:style-name="P712"><text:span text:style-name="T712_1">ongoing<text:s/>engagement<text:s/>with<text:s/>partners<text:s/>and<text:s/>stakeholders<text:s/>to<text:s/>gather<text:s/>feedback<text:s/>and<text:s/>enable<text:s/>timely<text:s/>adjustments<text:s/>to<text:s/>delivery.</text:span></text:p>
        </text:list-item>
      </text:list>
      <text:p text:style-name="P713"><text:span text:style-name="T713_1">Many<text:s/>projects<text:s/>are<text:s/>co-developed<text:s/>with<text:s/>partner<text:s/>institutions,<text:s/>which<text:s/>helps<text:s/>ensure<text:s/>alignment<text:s/>with<text:s/>policy<text:s/>priorities<text:s/>and<text:s/>provides<text:s/>continuous<text:s/>feedback<text:s/>during<text:s/>implementation.<text:s/>This<text:s/>is<text:s/>reinforced<text:s/>through<text:s/>partner<text:s/>reporting,<text:s/>in-country<text:s/>engagement<text:s/>and<text:s/>internal<text:s/>quality<text:s/>assurance<text:s/>processes.</text:span></text:p>
      <text:p text:style-name="P714"/>
      <text:p text:style-name="P715"><text:span text:style-name="T715_1">Evidence</text:span></text:p>
      <text:p text:style-name="P716"><text:span text:style-name="T716_1">ICTD<text:s/>continues<text:s/>to<text:s/>deliver<text:s/>strongly<text:s/>against<text:s/>its<text:s/>research<text:s/>milestones<text:s/>and<text:s/>produce<text:s/>high-quality,<text:s/>policy-relevant<text:s/>evidence<text:s/>across<text:s/>its<text:s/>core<text:s/>thematic<text:s/>areas.</text:span></text:p>
      <text:p text:style-name="P717"/>
      <text:p text:style-name="P718"><text:span text:style-name="T718_1">Recent<text:s/>work<text:s/>spans<text:s/>tax<text:s/>compliance,<text:s/>gender<text:s/>and<text:s/>tax,<text:s/>informality,<text:s/>international<text:s/>tax<text:s/>and<text:s/>taxation<text:s/>of<text:s/>high-net-worth<text:s/>individuals,<text:s/>including<text:s/>publications<text:s/>in<text:s/>leading<text:s/>journals<text:s/>(e.g.<text:s/></text:span><text:span text:style-name="T718_2">Development<text:s/>Policy<text:s/>Review</text:span><text:span text:style-name="T718_3">).<text:s/>Quality<text:s/>is<text:s/>maintained<text:s/>through<text:s/>robust<text:s/>peer<text:s/>review<text:s/>processes<text:s/>and<text:s/>specialist<text:s/>input,<text:s/>including<text:s/>engagement<text:s/>with<text:s/>technical<text:s/>experts<text:s/>and,<text:s/>where<text:s/>appropriate,<text:s/>partner<text:s/>revenue<text:s/>authorities.</text:span></text:p>
      <text:p text:style-name="P719"/>
      <text:p text:style-name="P720"><text:span text:style-name="T720_1">There<text:s/>is<text:s/>clear<text:s/>evidence<text:s/>of<text:s/>uptake,<text:s/>including<text:s/>contributions<text:s/>to<text:s/>global<text:s/>policy<text:s/>processes,<text:s/>use<text:s/>in<text:s/>national<text:s/>reform<text:s/>discussions<text:s/>and<text:s/>citation<text:s/>in<text:s/>major<text:s/>international<text:s/>policy<text:s/>documents.<text:s/>This<text:s/>indicates<text:s/>that<text:s/>ICTD’s<text:s/>research<text:s/>is<text:s/>both<text:s/>relevant<text:s/>and<text:s/>responsive<text:s/>to<text:s/>current<text:s/>policy<text:s/>debates.</text:span></text:p>
      <text:p text:style-name="P721"/>
      <text:p text:style-name="P722"><text:span text:style-name="T722_1">Learning</text:span></text:p>
      <text:p text:style-name="P723"><text:span text:style-name="T723_1">ICTD<text:s/>uses<text:s/>ongoing<text:s/>learning<text:s/>to<text:s/>inform<text:s/>and<text:s/>adapt<text:s/>delivery.<text:s/>Research<text:s/>findings<text:s/>are<text:s/>shared<text:s/>with<text:s/>FCDO<text:s/>teams<text:s/>(including<text:s/>PFTD,<text:s/>the<text:s/>Public<text:s/>Finance<text:s/>Community<text:s/>of<text:s/>Practice,<text:s/>Wilton<text:s/>Park<text:s/>and<text:s/>overseas<text:s/>posts),<text:s/>and<text:s/>feedback<text:s/>is<text:s/>used<text:s/>to<text:s/>refine<text:s/>priorities<text:s/>and<text:s/>ensure<text:s/>continued<text:s/>policy<text:s/>relevance.</text:span></text:p>
      <text:p text:style-name="P724"/>
      <text:p text:style-name="P725"><text:span text:style-name="T725_1">Learning<text:s/>is<text:s/>also<text:s/>generated<text:s/>through<text:s/>synthesis<text:s/>products,<text:s/>policy<text:s/>engagement<text:s/>and<text:s/>close<text:s/>collaboration<text:s/>with<text:s/>partners.<text:s/></text:span><text:span text:style-name="T725_2">Key<text:s/></text:span><text:span text:style-name="T725_3">lessons</text:span><text:span text:style-name="T725_4"><text:s/></text:span><text:span text:style-name="T725_5">emerging</text:span><text:span text:style-name="T725_6"><text:s/></text:span><text:span text:style-name="T725_7">from</text:span><text:span text:style-name="T725_8"><text:s/>the<text:s/></text:span><text:span text:style-name="T725_9">reporting</text:span><text:span text:style-name="T725_10"><text:s/></text:span><text:span text:style-name="T725_11">period</text:span><text:span text:style-name="T725_12"><text:s/></text:span><text:span text:style-name="T725_13">include</text:span><text:span text:style-name="T725_14">:</text:span></text:p>
      <text:list text:style-name="LS31" xml:id="list93">
        <text:list-item>
          <text:p text:style-name="P726"><text:span text:style-name="T726_1">the<text:s/>importance<text:s/>of<text:s/>trusted,<text:s/>long-term<text:s/>partnerships<text:s/>in<text:s/>supporting<text:s/>research<text:s/>uptake;</text:span></text:p>
        </text:list-item>
        <text:list-item>
          <text:p text:style-name="P727"><text:span text:style-name="T727_1">the<text:s/>value<text:s/>of<text:s/>clear,<text:s/>accessible<text:s/>synthesis<text:s/>in<text:s/>reaching<text:s/>wider<text:s/>policy<text:s/>audiences;<text:s/>and</text:span></text:p>
        </text:list-item>
        <text:list-item>
          <text:p text:style-name="P728"><text:span text:style-name="T728_1">the<text:s/>effectiveness<text:s/>of<text:s/>embedding<text:s/>capacity<text:s/>building<text:s/>within<text:s/>institutions<text:s/>to<text:s/>support<text:s/>sustained<text:s/>change.</text:span></text:p>
        </text:list-item>
      </text:list>
      <text:p text:style-name="P729"/>
      <text:p text:style-name="P730"><text:span text:style-name="T730_1">These<text:s/>lessons<text:s/>are<text:s/>being<text:s/>applied<text:s/>to<text:s/>strengthen<text:s/>delivery<text:s/>and<text:s/>maximise<text:s/>the<text:s/>impact<text:s/>of<text:s/>the<text:s/>programme,<text:s/>particularly<text:s/>in<text:s/>the<text:s/>context<text:s/>of<text:s/>the<text:s/>remaining<text:s/>programme<text:s/>period.</text:span></text:p>
      <text:p text:style-name="P731"/>
      <text:p text:style-name="P732"><text:span text:style-name="T732_1">This<text:s/>review<text:s/>was<text:s/>conducted<text:s/></text:span><text:span text:style-name="T732_2">in<text:s/>May<text:s/>by<text:s/>the<text:s/>Programme<text:s/>Responsible<text:s/>Officer<text:s/></text:span><text:span text:style-name="T732_3">(PRO)</text:span><text:span text:style-name="T732_4"><text:s/>and</text:span><text:span text:style-name="T732_5"><text:s/></text:span><text:span text:style-name="T732_6">Deputy<text:s/>Programme<text:s/>Manager<text:s/>(DPM)<text:s/>leading<text:s/>on<text:s/>ICTD</text:span><text:span text:style-name="T732_7"><text:s/></text:span><text:span text:style-name="T732_8">with<text:s/>quality<text:s/>assurance<text:s/>from<text:s/>the<text:s/>Deputy<text:s/>Team<text:s/>Leader<text:s/>and<text:s/>Team<text:s/>Leader/Senior<text:s/>Responsible<text:s/>Officer<text:s/>(SRO).<text:s/>It<text:s/>included<text:s/>review<text:s/>of<text:s/>annual<text:s/>reporting<text:s/>and<text:s/>other<text:s/></text:span><text:span text:style-name="T732_9">key<text:s/></text:span><text:span text:style-name="T732_10">documentation</text:span><text:span text:style-name="T732_11">.<text:s/></text:span><text:span text:style-name="T732_12">AI<text:s/>was<text:s/>used<text:s/>to<text:s/>verify<text:s/>the<text:s/>claims<text:s/>made<text:s/>in<text:s/>the<text:s/>self-assessments<text:s/>submitted<text:s/>by<text:s/>the<text:s/>partners<text:s/>against<text:s/>the<text:s/>information<text:s/>contained<text:s/>in<text:s/>the<text:s/>annexes<text:s/>and<text:s/>quarterly<text:s/>reports,<text:s/>but<text:s/>quality<text:s/>assured<text:s/>by<text:s/>the<text:s/>review<text:s/>team.</text:span><text:span text:style-name="T732_13">  </text:span></text:p>
      <text:p text:style-name="P733"/>
      <text:p text:style-name="P734"/>
      <table:table table:style-name="Table16">
        <table:table-column table:style-name="Column66"/>
        <table:table-column table:style-name="Column67"/>
        <table:table-column table:style-name="Column68"/>
        <table:table-column table:style-name="Column69"/>
        <table:table-row table:style-name="Row51">
          <table:table-cell table:style-name="Cell179">
            <text:p text:style-name="P735"><text:span text:style-name="T735_1">Date<text:s/>of<text:s/>last<text:s/>narrative<text:s/>financial<text:s/>report</text:span></text:p>
          </table:table-cell>
          <table:table-cell table:style-name="Cell180">
            <text:p text:style-name="P736"><text:span text:style-name="T736_1">12.02.26</text:span></text:p>
          </table:table-cell>
          <table:table-cell table:style-name="Cell181">
            <text:p text:style-name="P737"><text:span text:style-name="T737_1">Date<text:s/>of<text:s/>last<text:s/>audited<text:s/>annual<text:s/>statement</text:span><text:span text:style-name="T737_2"><text:s/>(IDS)</text:span></text:p>
          </table:table-cell>
          <table:table-cell table:style-name="Cell182">
            <text:p text:style-name="P738"><text:span text:style-name="T738_1">31<text:s/>March<text:s/>2025</text:span></text:p>
          </table:table-cell>
        </table:table-row>
      </table:table>
      <text:p text:style-name="P739"/>
      <text:p text:style-name="P740"/>
      <text:p text:style-name="P741"/>
      <text:p text:style-name="P742"/>
      <text:p text:style-name="P743"/>
      <text:p text:style-name="P744"/>
      <text:p text:style-name="P745"/>
      <text:p text:style-name="P746"/>
      <text:p text:style-name="P747"/>
      <text:p text:style-name="P748"/>
      <text:p text:style-name="P749"/>
      <text:p text:style-name="P750"/>
      <text:p text:style-name="P751"/>
      <text:p text:style-name="P752"/>
      <text:p text:style-name="P753"/>
      <text:p text:style-name="P754"/>
      <text:p text:style-name="P755"/>
      <text:p text:style-name="P756"/>
      <text:p text:style-name="P757"/>
      <text:p text:style-name="P758"/>
      <text:p text:style-name="P759"/>
      <text:p text:style-name="P760"/>
      <text:p text:style-name="P761"><text:span text:style-name="T761_1">Appendix<text:s/>1:<text:s/>Research<text:s/>Summary</text:span></text:p>
      <text:p text:style-name="P762"/>
      <text:p text:style-name="P763"><text:span text:style-name="T763_1">NATIONAL</text:span><text:span text:style-name="T763_2">  </text:span></text:p>
      <text:p text:style-name="P764"/>
      <text:p text:style-name="P765"><text:span text:style-name="T765_1">Tax<text:s/>Administration<text:s/>&amp;<text:s/>Compliance<text:s/>(including<text:s/>HNWI<text:s/>&amp;<text:s/>Dig</text:span><text:span text:style-name="T765_2">i</text:span><text:span text:style-name="T765_3">tisation<text:s/>overview)</text:span></text:p>
      <text:p text:style-name="P766"><text:span text:style-name="T766_1">Work<text:s/>within<text:s/>the<text:s/>tax<text:s/>administration<text:s/>and<text:s/>compliance<text:s/>research<text:s/>area<text:s/>broadly<text:s/>focuses<text:s/>on<text:s/>three<text:s/>areas:<text:s/>improving<text:s/>the<text:s/>basics<text:s/>of<text:s/>tax<text:s/>administration;<text:s/>leveraging<text:s/>DPI<text:s/>for<text:s/>tax<text:s/>administration;<text:s/>and<text:s/>improving<text:s/>compliance<text:s/>of<text:s/>wealthy<text:s/>individuals:<text:s/></text:span></text:p>
      <text:p text:style-name="P767"/>
      <text:list text:style-name="LS8" xml:id="list96">
        <text:list-item>
          <text:p text:style-name="P768"><text:span text:style-name="T768_1">Strengthening<text:s/>the<text:s/>basics<text:s/>of<text:s/>tax<text:s/>administration</text:span><text:span text:style-name="T768_2">.<text:s/>ICTD’s<text:s/>flagship<text:s/>policy<text:s/>brief<text:s/>on<text:s/>the<text:s/></text:span><text:span text:style-name="T768_3">“</text:span><text:span text:style-name="T768_4">Tax<text:s/>Era<text:s/>of<text:s/>Development”</text:span><text:span text:style-name="T768_5"><text:s/>argued,<text:s/>among<text:s/>others,<text:s/>that<text:s/>bold<text:s/>investment<text:s/>on<text:s/>the<text:s/>basics<text:s/>of<text:s/>tax<text:s/>administration<text:s/>is<text:s/>essential<text:s/>for<text:s/>the<text:s/>success<text:s/>of<text:s/>reform<text:s/>and<text:s/>to<text:s/>sustain<text:s/>revenue<text:s/>gains<text:s/>over<text:s/>time.<text:s/>ICTD<text:s/>unpacked<text:s/>these<text:s/>“basics”<text:s/>in<text:s/>two<text:s/>projects<text:s/>showing<text:s/>that<text:s/>the<text:s/>work<text:s/>and<text:s/>attitudes<text:s/>of<text:s/>tax<text:s/>officials<text:s/>(Rwanda)<text:s/>and<text:s/>tax<text:s/>agents<text:s/>(Uganda)<text:s/>have<text:s/>substantial<text:s/>implications<text:s/>for<text:s/>taxpayer<text:s/>compliance.<text:s/>As<text:s/>revenue<text:s/>authorities<text:s/>aim<text:s/>to<text:s/>improve<text:s/>both<text:s/>compliance<text:s/>and<text:s/>service<text:s/>delivery<text:s/>for<text:s/>firms<text:s/>and<text:s/>citizens,<text:s/>they<text:s/>must<text:s/>strive<text:s/>to<text:s/>decrease<text:s/>the<text:s/>costs<text:s/>of<text:s/>compliance.<text:s/>A<text:s/>project<text:s/>in<text:s/>Uganda<text:s/>quantified<text:s/>in<text:s/>greater<text:s/>detail<text:s/>than<text:s/>previously<text:s/>available<text:s/>the<text:s/>compliance<text:s/>costs<text:s/>for<text:s/>firms,<text:s/>showing<text:s/>that<text:s/>they<text:s/>can<text:s/>represent<text:s/>more<text:s/>than<text:s/>20<text:s/>per<text:s/>cent<text:s/>of<text:s/>turnover<text:s/>for<text:s/>smaller<text:s/>taxpayers.<text:s/>This<text:s/>work<text:s/>was<text:s/>well<text:s/>received<text:s/>by<text:s/>the<text:s/>respective<text:s/>revenue<text:s/>administrations<text:s/>and<text:s/>led<text:s/>to<text:s/>substantial<text:s/>policy<text:s/>conversations<text:s/>and,<text:s/>in<text:s/>one<text:s/>case,<text:s/>impact<text:s/>on<text:s/>One<text:s/>Stop<text:s/>Service<text:s/>Centres<text:s/>in<text:s/>Rwanda<text:s/>(see<text:s/>outcome<text:s/>story).<text:s/></text:span></text:p>
        </text:list-item>
        <text:list-item>
          <text:p text:style-name="P769"><text:span text:style-name="T769_1">A<text:s/>new<text:s/>programme<text:s/>of<text:s/>work<text:s/>on<text:s/>DPI<text:s/>and<text:s/>Tax.</text:span><text:span text:style-name="T769_2"><text:s/></text:span><text:span text:style-name="T769_3">In<text:s/>2025<text:s/>ICTD<text:s/>assembled<text:s/>and<text:s/>mobilised<text:s/>a<text:s/>dedicated<text:s/>DPI<text:s/>team<text:s/>and<text:s/>completed<text:s/>an<text:s/>initial<text:s/>scoping<text:s/>phase<text:s/>to<text:s/>identify<text:s/>themes<text:s/>and<text:s/>countries<text:s/>of<text:s/>focus<text:s/>for<text:s/>this<text:s/>new<text:s/>programme.<text:s/>This<text:s/>led<text:s/>to<text:s/>the<text:s/>initiation<text:s/>of<text:s/>projects<text:s/>in<text:s/>Rwanda,<text:s/>Eswatini,<text:s/>Bangladesh,<text:s/>Pakistan,<text:s/>and<text:s/>Kenya,<text:s/>with<text:s/>additional<text:s/>projects<text:s/>in<text:s/>preparation<text:s/>in<text:s/>Ghana,<text:s/>Nigeria,<text:s/>and<text:s/>Togo.<text:s/>The<text:s/>team<text:s/>has<text:s/>also<text:s/>been<text:s/>scaling<text:s/>up<text:s/>engagement<text:s/>on<text:s/>this<text:s/>theme,<text:s/>with<text:s/>participation<text:s/>in<text:s/>high-level<text:s/>events,<text:s/>such<text:s/>as<text:s/>the<text:s/>DPI<text:s/>Summit<text:s/>and<text:s/>an<text:s/>ongoing<text:s/>webinar<text:s/>partnership<text:s/>with<text:s/>the<text:s/>World<text:s/>Bank<text:s/>and<text:s/>ATAF.<text:s/></text:span></text:p>
        </text:list-item>
        <text:list-item>
          <text:p text:style-name="P770"><text:span text:style-name="T770_1">Taxing<text:s/>the<text:s/>wealthy</text:span><text:span text:style-name="T770_2">.<text:s/>ICTD<text:s/>identified<text:s/>this<text:s/>as<text:s/>a<text:s/>priority<text:s/>area<text:s/>of<text:s/>reform<text:s/>as<text:s/>countries<text:s/>face<text:s/>renewed<text:s/>urgency<text:s/>in<text:s/>raising<text:s/>more<text:s/>revenue,<text:s/>given<text:s/>that<text:s/>aid<text:s/>has<text:s/>declined<text:s/>further<text:s/>in<text:s/>2025.<text:s/>During<text:s/>its<text:s/>engagement<text:s/>in<text:s/>the<text:s/>FfD4<text:s/>Conference,<text:s/>ICTD<text:s/>argued<text:s/>that<text:s/>taxing<text:s/>the<text:s/>wealthy<text:s/>more<text:s/>effectively<text:s/>can<text:s/>be<text:s/>an<text:s/>immediate<text:s/>source<text:s/>of<text:s/>revenue<text:s/>that<text:s/>is<text:s/>both<text:s/>equitable<text:s/>and<text:s/>efficient.<text:s/>ICTD<text:s/>published<text:s/>a<text:s/></text:span><text:span text:style-name="T770_3"><text:a xlink:type="simple" xlink:href="https://www.ictd.ac/publication/taxing-wealthy-lower-income-countries-why-how/"><text:span text:style-name="T770_4">policy<text:s/>brief</text:span></text:a></text:span><text:span text:style-name="T770_5"><text:s/>unpacking<text:s/>effective<text:s/>strategies<text:s/>to<text:s/>do<text:s/>so,<text:s/>while<text:s/>acknowledging<text:s/>the<text:s/>need<text:s/>to<text:s/>confront<text:s/>challenging<text:s/>political<text:s/>realities.<text:s/>To<text:s/>support<text:s/>reform<text:s/>in<text:s/>this<text:s/>area,<text:s/>ICTD<text:s/>completed<text:s/>and<text:s/>published<text:s/>research<text:s/>on<text:s/>under-performing<text:s/>taxes,<text:s/>such<text:s/>as<text:s/>the<text:s/>rental<text:s/>income<text:s/>tax<text:s/>in<text:s/>Uganda;<text:s/>and<text:s/>on<text:s/>how<text:s/>to<text:s/>build<text:s/>support<text:s/>for<text:s/>more<text:s/>progressive<text:s/>tax<text:s/>system,<text:s/>for<text:s/>example<text:s/>through<text:s/>property<text:s/>taxation<text:s/>among<text:s/>HNWIs<text:s/>in<text:s/>Haiti<text:s/>or<text:s/>wealth<text:s/>taxation<text:s/>in<text:s/>Pakistan.<text:s/>This<text:s/>research<text:s/>provided<text:s/>a<text:s/>strong<text:s/>foundation<text:s/>for<text:s/>external<text:s/>outreach,<text:s/>including<text:s/>a<text:s/>joint<text:s/>event<text:s/>with<text:s/>ATAF<text:s/>and<text:s/>the<text:s/>URA<text:s/>on<text:s/>taxing<text:s/>HNWIs<text:s/>in<text:s/>Uganda<text:s/>attended<text:s/>by<text:s/>14<text:s/>revenue<text:s/>authorities.</text:span></text:p>
        </text:list-item>
      </text:list>
      <text:p text:style-name="P771"/>
      <text:p text:style-name="P772"><text:span text:style-name="T772_1">Generally,<text:s/>ICTD’s<text:s/>work<text:s/>under<text:s/>this<text:s/>thematic<text:s/>area<text:s/>has<text:s/>been<text:s/>very<text:s/>well<text:s/>received<text:s/>by<text:s/>partner<text:s/>revenue<text:s/>administrations<text:s/>because<text:s/>it<text:s/>is<text:s/>highly<text:s/>aligned<text:s/>with<text:s/>their<text:s/>priorities<text:s/>and<text:s/>demands<text:s/>for<text:s/>evidence,<text:s/>including<text:s/>actionable<text:s/>insights<text:s/>on<text:s/>how<text:s/>to<text:s/>strengthen<text:s/>tax<text:s/>administration<text:s/>and<text:s/>reform<text:s/>options<text:s/>with<text:s/>high<text:s/>revenue<text:s/>potential,<text:s/>including<text:s/>on<text:s/>DPI<text:s/>and<text:s/>taxing<text:s/>the<text:s/>wealthy.<text:s/>The<text:s/>main<text:s/>lesson<text:s/>learned<text:s/>for<text:s/>ICTD<text:s/>is<text:s/>to<text:s/>keep<text:s/>working<text:s/>in<text:s/>a<text:s/>way<text:s/>that<text:s/>is<text:s/>demand-led<text:s/>and<text:s/>to<text:s/>maximise<text:s/>uptake<text:s/>and<text:s/>impact<text:s/>from<text:s/>research<text:s/>activities.<text:s/>For<text:s/>example,<text:s/>following<text:s/>the<text:s/>success<text:s/>of<text:s/>ICTD<text:s/>work<text:s/>on<text:s/>tax<text:s/>officials<text:s/>and<text:s/>tax<text:s/>agents,<text:s/>new<text:s/>projects<text:s/>on<text:s/>these<text:s/>themes<text:s/>will<text:s/>yield<text:s/>results<text:s/>in<text:s/>2026<text:s/>respectively<text:s/>in<text:s/>Eswatini<text:s/>and<text:s/>Rwanda.<text:s/>There<text:s/>remains<text:s/>a<text:s/>strong<text:s/>appetite<text:s/>for<text:s/>more<text:s/>work<text:s/>on<text:s/>how<text:s/>to<text:s/>improve<text:s/>compliance<text:s/>among<text:s/>the<text:s/>wealthy<text:s/>and<text:s/>for<text:s/>spaces<text:s/>to<text:s/>have<text:s/>frank<text:s/>conversations<text:s/>on<text:s/>this<text:s/>topic,<text:s/>with<text:s/>many<text:s/>workshop<text:s/>participants<text:s/>signalling<text:s/>potential<text:s/>interest<text:s/>to<text:s/>collaborate.<text:s/>Further<text:s/>collaborative<text:s/>work<text:s/>on<text:s/>this<text:s/>is<text:s/>ongoing<text:s/>in<text:s/>Uganda<text:s/>and<text:s/>being<text:s/>planned<text:s/>in<text:s/>Sierra<text:s/>Leone.<text:s/>Producing<text:s/>more<text:s/>evidence<text:s/>from<text:s/>a<text:s/>broader<text:s/>range<text:s/>of<text:s/>countries<text:s/>will<text:s/>remain<text:s/>essential<text:s/>to<text:s/>support<text:s/>reform<text:s/>on<text:s/>these<text:s/>topics.<text:s/>ICTD’s<text:s/>ongoing<text:s/>work<text:s/>on<text:s/>DPI<text:s/>is<text:s/>starting<text:s/>to<text:s/>show<text:s/>that<text:s/>digitalisation<text:s/>can<text:s/>boost<text:s/>revenue<text:s/>mobilisation,<text:s/>but<text:s/>only<text:s/>if<text:s/>accompanied<text:s/>by<text:s/>adequate<text:s/>administrative<text:s/>capacity,<text:s/>attention<text:s/>to<text:s/>meaningful<text:s/>digital<text:s/>inclusion,<text:s/>and<text:s/>appropriate<text:s/>governance<text:s/>and<text:s/>data-sharing<text:s/>frameworks<text:s/>that<text:s/>can<text:s/>build<text:s/>trust.<text:s/>As<text:s/>a<text:s/>lesson<text:s/>learned,<text:s/>ICTD’s<text:s/>DPI<text:s/>programme<text:s/>will<text:s/>increasingly<text:s/>focus<text:s/>on<text:s/>those<text:s/>aspects.</text:span></text:p>
      <text:p text:style-name="P773"/>
      <text:p text:style-name="P774"><text:span text:style-name="T774_1">International<text:s/>tax </text:span></text:p>
      <text:p text:style-name="P775"><text:span text:style-name="T775_1">During<text:s/>2025,<text:s/>ICTD’s<text:s/>international<text:s/>tax<text:s/>work<text:s/>built<text:s/>on<text:s/>the<text:s/>two<text:s/>main<text:s/>lines<text:s/>of<text:s/>work<text:s/>reported<text:s/>on<text:s/>in<text:s/>2024.<text:s/>First,<text:s/>it<text:s/>continued<text:s/>to<text:s/>support<text:s/>an<text:s/>evidence-based<text:s/>debate<text:s/>on<text:s/>the<text:s/>role<text:s/>of<text:s/>the<text:s/>UN<text:s/>in<text:s/>global<text:s/>tax<text:s/>governance,<text:s/>through<text:s/>research,<text:s/>publications<text:s/>and<text:s/>events.<text:s/>Second,<text:s/>it<text:s/>progressed<text:s/>the<text:s/></text:span><text:span text:style-name="T775_2"><text:a xlink:type="simple" xlink:href="https://www.ictd.ac/project/comparative-perspectives-on-international-tax-from-the-global-south/"><text:span text:style-name="T775_3">“</text:span><text:span text:style-name="T775_4">Comparative<text:s/></text:span><text:span text:style-name="T775_5">Perspectives”</text:span><text:span text:style-name="T775_6"><text:s/>country<text:s/>research<text:s/>projects</text:span></text:a></text:span><text:span text:style-name="T775_7"><text:s/>towards<text:s/>publication.<text:s/>ICTD<text:s/>also<text:s/>published<text:s/>three<text:s/>other<text:s/>working<text:s/>papers,<text:s/>two<text:s/>of<text:s/>which<text:s/>were<text:s/>the<text:s/>result<text:s/>of<text:s/>research<text:s/>projects<text:s/>proposed<text:s/>to<text:s/>us<text:s/>by<text:s/>legal<text:s/>scholars<text:s/>from<text:s/>India<text:s/></text:span><text:span text:style-name="T775_8">and<text:s/>Kenya.<text:s/>ICTD<text:s/>also<text:s/>conducted<text:s/>fieldwork<text:s/>for<text:s/>work<text:s/>on<text:s/>India<text:s/>in<text:s/>international<text:s/>tax<text:s/>negotiations,<text:s/>a<text:s/>visit<text:s/>that<text:s/>led<text:s/>to<text:s/>a<text:s/>separate<text:s/>project<text:s/>in<text:s/>support<text:s/>of<text:s/>the<text:s/>High<text:s/>Commission<text:s/>in<text:s/>Delhi.<text:s/></text:span></text:p>
      <text:p text:style-name="P776"/>
      <text:p text:style-name="P777"><text:span text:style-name="T777_1">Supporting<text:s/>an<text:s/>evidence-based<text:s/>debate<text:s/>on<text:s/>global<text:s/>tax<text:s/>governance</text:span></text:p>
      <text:p text:style-name="P778"><text:span text:style-name="T778_1">ICTD<text:s/>has<text:s/>continued<text:s/>to<text:s/>engage<text:s/>extensively<text:s/>with<text:s/>the<text:s/>UN<text:s/>Tax<text:s/>Convention<text:s/>negotiations,<text:s/>attending<text:s/>the<text:s/>negotiating<text:s/>sessions<text:s/>and<text:s/>developing<text:s/>lines<text:s/>of<text:s/>research<text:s/>that<text:s/>contribute<text:s/>constructively<text:s/>to<text:s/>the<text:s/>policy<text:s/>deliberations<text:s/>taking<text:s/>place<text:s/>between<text:s/>member<text:s/>states.<text:s/>Highlights<text:s/>this<text:s/>year<text:s/>were:</text:span></text:p>
      <text:p text:style-name="P779"/>
      <text:list text:style-name="LS7" xml:id="list99">
        <text:list-item>
          <text:p text:style-name="P780"><text:span text:style-name="T780_1">A<text:s/>working<text:s/>paper,<text:s/>published<text:s/>in<text:s/>January<text:s/>2025,<text:s/></text:span><text:span text:style-name="T780_2">“</text:span><text:span text:style-name="T780_3"><text:a xlink:type="simple" xlink:href="https://www.ictd.ac/publication/scenarios-for-negotiating-a-un-framework-convention-on-international-tax/"><text:span text:style-name="T780_4">Scenarios<text:s/>for<text:s/>Negotiating<text:s/>a<text:s/>UN<text:s/>Framework<text:s/>Convention<text:s/>on<text:s/>International<text:s/>Tax</text:span></text:a></text:span><text:span text:style-name="T780_5">”</text:span><text:span text:style-name="T780_6"><text:s/>which<text:s/>looked<text:s/>at<text:s/>larger<text:s/>strategic<text:s/>questions<text:s/>around<text:s/>the<text:s/>design<text:s/>of<text:s/>the<text:s/>convention.<text:s/>The<text:s/>working<text:s/>paper<text:s/>was<text:s/>presented<text:s/>at<text:s/>a<text:s/>workshop<text:s/>on<text:s/>the<text:s/>margins<text:s/>of<text:s/>the<text:s/>convention<text:s/>negotiations<text:s/>in<text:s/>February<text:s/>2025,<text:s/>in<text:s/>conjunction<text:s/>with<text:s/>IISD.<text:s/>Panellists<text:s/>included<text:s/>representatives<text:s/>from<text:s/>ATAF,<text:s/>IBFD,<text:s/>and<text:s/>Boston<text:s/>College<text:s/>and<text:s/>the<text:s/>workshop<text:s/>was<text:s/>attended<text:s/>by<text:s/>negotiators<text:s/>from<text:s/>various<text:s/>countries<text:s/>(including<text:s/>South<text:s/>Africa,<text:s/>Zambia,<text:s/>Pakistan),<text:s/>international<text:s/>organisations,<text:s/>and<text:s/>civil<text:s/>society<text:s/>representatives.</text:span></text:p>
        </text:list-item>
      </text:list>
      <text:list text:style-name="LS6" xml:id="list100">
        <text:list-item>
          <text:p text:style-name="P781"><text:span text:style-name="T781_1">In<text:s/>April,<text:s/>Martin<text:s/>Hearson<text:s/>spoke<text:s/>at<text:s/>a<text:s/>briefing<text:s/>on<text:s/>the<text:s/>UN<text:s/>convention<text:s/>organised<text:s/>by<text:s/>the<text:s/>African<text:s/>Union,<text:s/>UNECA,<text:s/>and<text:s/>ATAF<text:s/>at<text:s/>the<text:s/>World<text:s/>Bank/IMF<text:s/>Spring<text:s/>Meetings.</text:span></text:p>
        </text:list-item>
        <text:list-item>
          <text:p text:style-name="P782"><text:span text:style-name="T782_1">In<text:s/>June,<text:s/>Giulia<text:s/>Mascagni<text:s/>spoke<text:s/>at<text:s/>an<text:s/>event<text:s/>in<text:s/>London<text:s/>on<text:s/>multilateralism<text:s/>in<text:s/>global<text:s/>governance<text:s/>organised<text:s/>by<text:s/>IDS<text:s/>and<text:s/>the<text:s/>New<text:s/>Economic<text:s/>Foundation<text:s/>(NEF).<text:s/>A<text:s/>considerable<text:s/>portion<text:s/>of<text:s/>the<text:s/>discussion<text:s/>focused<text:s/>on<text:s/>the<text:s/>UN<text:s/>Tax<text:s/>Convention.<text:s/>Panellists<text:s/>included<text:s/>Freya<text:s/>Jackson,<text:s/>Director<text:s/>of<text:s/>Multilateralism<text:s/>and<text:s/>Human<text:s/>Rights<text:s/>at<text:s/>FCDO,<text:s/>Brazil’s<text:s/>ambassador<text:s/>to<text:s/>the<text:s/>UK,<text:s/>and<text:s/>Chenai<text:s/>Mukumba<text:s/>of<text:s/>Tax<text:s/>Justice<text:s/>Network<text:s/>Africa<text:s/>(TJNA).</text:span></text:p>
        </text:list-item>
      </text:list>
      <text:p text:style-name="P783"/>
      <text:p text:style-name="P784"><text:span text:style-name="T784_1">Comparative<text:s/>Perspectives<text:s/>on<text:s/>International<text:s/>Tax<text:s/>from<text:s/>the<text:s/>Global<text:s/>South:<text:s/></text:span><text:span text:style-name="T784_2">During<text:s/>2025<text:s/>the<text:s/>working<text:s/>papers<text:s/>from<text:s/>this<text:s/>comparative<text:s/>project,<text:s/>previously<text:s/>referred<text:s/>to<text:s/>as<text:s/>the<text:s/></text:span><text:span text:style-name="T784_3">“</text:span><text:span text:style-name="T784_4">National<text:s/></text:span><text:span text:style-name="T784_5">Lens”</text:span><text:span text:style-name="T784_6">,<text:s/>were<text:s/>progressed<text:s/>towards<text:s/>completion.<text:s/>They<text:s/>were<text:s/>reviewed<text:s/>by<text:s/>country<text:s/>and<text:s/>technical<text:s/>experts,<text:s/>including<text:s/>a<text:s/>former<text:s/>ATAF,<text:s/>OECD,<text:s/>and<text:s/>HMRC<text:s/>official,<text:s/>as<text:s/>well<text:s/>as<text:s/>by<text:s/>revenue<text:s/>authority<text:s/>partners<text:s/>where<text:s/>relevant.<text:s/>Six<text:s/>papers<text:s/>were<text:s/>published<text:s/>in<text:s/>the<text:s/>reporting<text:s/>period,<text:s/>with<text:s/>one<text:s/>undergoing<text:s/>final<text:s/></text:span><text:span text:style-name="T784_7">revisions</text:span><text:span text:style-name="T784_8"><text:s/>following<text:s/>peer<text:s/>review.<text:s/>The<text:s/>ICTD<text:s/>team<text:s/>are<text:s/>now<text:s/>finalising<text:s/>a<text:s/>synthesis<text:s/>paper<text:s/>that<text:s/>sets<text:s/>out<text:s/>the<text:s/>key<text:s/>findings<text:s/>from<text:s/>this<text:s/>research,<text:s/>which<text:s/>will<text:s/>be<text:s/>launched<text:s/>online<text:s/>and<text:s/>presented<text:s/>at<text:s/>an<text:s/>FCDO<text:s/>Community<text:s/>of<text:s/>Practice<text:s/>seminar.</text:span></text:p>
      <text:p text:style-name="P785"/>
      <text:p text:style-name="P786"><text:span text:style-name="T786_1">Additional<text:s/>research<text:s/>papers<text:s/>and<text:s/>projects:<text:s/></text:span><text:span text:style-name="T786_2">Three<text:s/>papers<text:s/>that<text:s/>resulted<text:s/>from<text:s/>projects<text:s/>proposed<text:s/>by<text:s/>authors<text:s/>from<text:s/>the<text:s/>global<text:s/>South<text:s/>were<text:s/>published<text:s/>during<text:s/>the<text:s/>reporting<text:s/>period,<text:s/></text:span><text:span text:style-name="T786_3"><text:a xlink:type="simple" xlink:href="https://www.ictd.ac/publication/most-favoured-nation-clauses-in-double-taxation-agreements-identifying-problems-and-recommending-policy-solutions-for-the-global-south/"><text:span text:style-name="T786_4">“Most<text:s/>Favoured<text:s/>Nation<text:s/>Clauses<text:s/>in<text:s/>Double<text:s/>Taxation<text:s/>Agreements:<text:s/>Identifying<text:s/>Problems<text:s/>and<text:s/>Recommending<text:s/>Policy<text:s/>Solutions<text:s/>for<text:s/>the<text:s/>Global<text:s/>South”</text:span></text:a></text:span><text:span text:style-name="T786_5"><text:s/>written<text:s/>by<text:s/>authors<text:s/>from<text:s/>India,<text:s/></text:span><text:span text:style-name="T786_6"><text:a xlink:type="simple" xlink:href="https://www.ictd.ac/publication/advance-pricing-agreements-low-and-lower-middle-income-countries/"><text:span text:style-name="T786_7">“Implementation<text:s/>of<text:s/>Advance<text:s/>Pricing<text:s/>Agreements:<text:s/>The<text:s/>Case<text:s/>for<text:s/>Low-<text:s/>and<text:s/>Lower-Middle-Income<text:s/>Countries”</text:span></text:a></text:span><text:span text:style-name="T786_8"><text:s/>from<text:s/>Kenya<text:s/>and<text:s/></text:span><text:span text:style-name="T786_9"><text:a xlink:type="simple" xlink:href="https://www.ictd.ac/publication/tracking-and-taxing-cross-border-digital-transactions-the-case-of-vat-in-senegal/"><text:span text:style-name="T786_10">“Tracking<text:s/>and<text:s/>Taxing<text:s/>Cross-Border<text:s/>Digital<text:s/>Transactions:<text:s/>The<text:s/>Case<text:s/>of<text:s/>VAT<text:s/>in<text:s/>Senegal</text:span><text:span text:style-name="T786_11">”</text:span></text:a></text:span><text:span text:style-name="T786_12">,<text:s/>the<text:s/>underlying<text:s/>research<text:s/>for<text:s/>which<text:s/>was<text:s/>the<text:s/>subject<text:s/>of<text:s/>an<text:s/>Impact<text:s/>story<text:s/>in<text:s/>last<text:s/>year’s<text:s/>report.<text:s/>In<text:s/>addition,<text:s/>ICTD’s<text:s/>international<text:s/>tax<text:s/>team<text:s/>travelled<text:s/>to<text:s/>Delhi<text:s/>for<text:s/>interviews<text:s/>associated<text:s/>with<text:s/>its<text:s/>project<text:s/>on<text:s/>India<text:s/>in<text:s/>international<text:s/>tax<text:s/>negotiations,<text:s/>which<text:s/>is<text:s/>now<text:s/>in<text:s/>the<text:s/>writing-up<text:s/>phase.</text:span></text:p>
      <text:p text:style-name="P787"/>
      <text:p text:style-name="P788"><text:span text:style-name="T788_1">In<text:s/>relation<text:s/>to<text:s/>lessons<text:s/>learned,<text:s/>many<text:s/>of<text:s/>the<text:s/>research<text:s/>projects<text:s/>in<text:s/>this<text:s/>programme<text:s/>have<text:s/>taken<text:s/>longer<text:s/>than<text:s/>anticipated<text:s/>to<text:s/>progress<text:s/>to<text:s/>publication,<text:s/>and<text:s/>these<text:s/>have<text:s/>largely<text:s/>been<text:s/>projects<text:s/>written<text:s/>by<text:s/>external<text:s/>authors.<text:s/>In<text:s/>most<text:s/>instances<text:s/>this<text:s/>has<text:s/>been<text:s/>because<text:s/>the<text:s/>types<text:s/>of<text:s/>authors<text:s/>we<text:s/>work<text:s/>with<text:s/>are<text:s/>in<text:s/>high<text:s/>demand<text:s/>and<text:s/>have<text:s/>multiple<text:s/>roles,<text:s/>which<text:s/>makes<text:s/>the<text:s/>review<text:s/>and<text:s/>revision<text:s/>process<text:s/>slower<text:s/>than<text:s/>for<text:s/>regular<text:s/>full-time<text:s/>academics,<text:s/>but<text:s/>also<text:s/>provides<text:s/>unique<text:s/>value.<text:s/>ICTD<text:s/>regard<text:s/>this<text:s/>as<text:s/>an<text:s/>important<text:s/>means<text:s/>of<text:s/>strengthening<text:s/>the<text:s/>capacity<text:s/>of<text:s/>researchers<text:s/>from<text:s/>the<text:s/>global<text:s/>South,<text:s/>by<text:s/>supporting<text:s/>them<text:s/>to<text:s/>conduct<text:s/>and<text:s/>write<text:s/>up<text:s/>research<text:s/>to<text:s/>high<text:s/>standards<text:s/>of<text:s/>evidence,<text:s/>but<text:s/>it<text:s/>needs<text:s/>to<text:s/>anticipate<text:s/>such<text:s/>longer<text:s/>timeframes<text:s/>in<text:s/>project<text:s/>plans<text:s/>and<text:s/>decisions<text:s/>about<text:s/>what<text:s/>to<text:s/>fund,<text:s/>especially<text:s/>towards<text:s/>the<text:s/>end<text:s/>of<text:s/>the<text:s/>grant<text:s/>period.</text:span></text:p>
      <text:p text:style-name="P789"/>
      <text:p text:style-name="P790"><text:span text:style-name="T790_1">Gender</text:span></text:p>
      <text:p text:style-name="P791"><text:span text:style-name="T791_1">Over<text:s/>the<text:s/>past<text:s/>year,<text:s/>ICTD's<text:s/>work<text:s/>on<text:s/>gender<text:s/>and<text:s/>taxation<text:s/>has<text:s/>further<text:s/>cemented<text:s/>its<text:s/>position<text:s/>as<text:s/>a<text:s/>global<text:s/>leader<text:s/>in<text:s/>producing<text:s/>policy-relevant<text:s/>research<text:s/>and<text:s/>engagement<text:s/>at<text:s/>the<text:s/>intersection<text:s/>of<text:s/>tax<text:s/>systems<text:s/>and<text:s/>gender<text:s/>equity.<text:s/>The<text:s/>programme<text:s/>has<text:s/>continued<text:s/>to<text:s/>examine<text:s/>how<text:s/>formal<text:s/>and<text:s/>informal<text:s/>tax<text:s/>policies<text:s/>and<text:s/>practices<text:s/>shape<text:s/>the<text:s/>experiences<text:s/>of<text:s/>women<text:s/>and<text:s/>men,<text:s/>particularly<text:s/>in<text:s/>lower-income<text:s/>and<text:s/>informal<text:s/>sectors.<text:s/>This<text:s/>work<text:s/>has<text:s/>centred<text:s/>on<text:s/>building<text:s/></text:span><text:span text:style-name="T791_2">an<text:s/>evidence</text:span><text:span text:style-name="T791_3"><text:s/>base<text:s/>grounded<text:s/>in<text:s/>country-specific<text:s/>contexts<text:s/>and<text:s/>contributing<text:s/>to<text:s/>broader<text:s/>debates<text:s/>on<text:s/>gender-responsive<text:s/>fiscal<text:s/>policy.<text:s/>ICTD’s<text:s/>approach<text:s/>has<text:s/>increasingly<text:s/>focused<text:s/>on<text:s/>mainstreaming<text:s/>gender<text:s/>across<text:s/>its<text:s/>wider<text:s/>research<text:s/>portfolio,<text:s/>ensuring<text:s/>that<text:s/>gendered<text:s/>dimensions<text:s/>are<text:s/>identified<text:s/>and<text:s/>explored<text:s/>even<text:s/>in<text:s/>projects<text:s/>not<text:s/>explicitly<text:s/>framed<text:s/>around<text:s/>gender.<text:s/>That<text:s/>has<text:s/>been<text:s/>the<text:s/>case,<text:s/>for<text:s/>example,<text:s/>in<text:s/>projects<text:s/>related<text:s/>to<text:s/>tax<text:s/>administration<text:s/>(“the<text:s/>interpersonal<text:s/>side<text:s/>of<text:s/>compliance”)<text:s/>and<text:s/>informality,<text:s/>including<text:s/>through<text:s/>the<text:s/>research<text:s/>on<text:s/>taxation<text:s/>of<text:s/>the<text:s/>informal<text:s/>economy<text:s/>in<text:s/>Accra<text:s/>(</text:span><text:span text:style-name="T791_4">“</text:span><text:span text:style-name="T791_5"><text:a xlink:type="simple" xlink:href="https://www.ictd.ac/publication/the-taxed-informal-economy-fiscal-burdens-and-inequality-in-accra/"><text:span text:style-name="T791_6">The<text:s/>taxed<text:s/>informal<text:s/>economy:<text:s/>Fiscal<text:s/>burdens<text:s/>and<text:s/>inequality<text:s/>in<text:s/>Accra</text:span></text:a></text:span><text:span text:style-name="T791_7">”</text:span><text:span text:style-name="T791_8">,<text:s/>published<text:s/>in<text:s/>World<text:s/>Development).<text:s/>Even<text:s/>for<text:s/>projects<text:s/>without<text:s/>a<text:s/>specific<text:s/>focus<text:s/>on<text:s/>gender,<text:s/>relevant<text:s/>insights<text:s/>into<text:s/>the<text:s/></text:span><text:span text:style-name="T791_9">implications<text:s/>for<text:s/>women<text:s/>were<text:s/>collected<text:s/>and<text:s/>analysed<text:s/>using<text:s/>project<text:s/>data<text:s/>and<text:s/>highlighted<text:s/>in<text:s/>ICTD<text:s/>communications.<text:s text:c="2"/></text:span></text:p>
      <text:p text:style-name="P792"/>
      <text:p text:style-name="P793"><text:span text:style-name="T793_1">A<text:s/>cornerstone<text:s/>of<text:s/>ICTD’s<text:s/>gender-focused<text:s/>outreach<text:s/>and<text:s/>coordination<text:s/>has<text:s/>been<text:s/>the<text:s/>launch<text:s/>and<text:s/>facilitation<text:s/>of<text:s/>the<text:s/></text:span><text:span text:style-name="T793_2"><text:a xlink:type="simple" xlink:href="https://www.ictd.ac/programme/gender-and-tax-community-of-practice/"><text:span text:style-name="T793_3">Community<text:s/>of<text:s/>Practice<text:s/>on<text:s/>Gender<text:s/>and<text:s/>Taxation</text:span></text:a></text:span><text:span text:style-name="T793_4"><text:s/></text:span><text:span text:style-name="T793_5">(</text:span><text:span text:style-name="T793_6">CoPGT</text:span><text:span text:style-name="T793_7">)</text:span><text:span text:style-name="T793_8">,<text:s/>co-hosted<text:s/>with<text:s/>the<text:s/>Brookings<text:s/>Institution.<text:s/>The<text:s/>CoP<text:s/>has<text:s/>established<text:s/>itself<text:s/>as<text:s/>a<text:s/>key<text:s/>global<text:s/>forum<text:s/>for<text:s/>technical<text:s/>exchange,<text:s/>with<text:s/>over<text:s/>25<text:s/>members<text:s/>per<text:s/>session<text:s/>from<text:s/>institutions<text:s/>such<text:s/>as<text:s/>the<text:s/>World<text:s/>Bank,<text:s/>UN<text:s/>Women,<text:s/>UNU-WIDER,<text:s/>and<text:s/>the<text:s/>OECD.<text:s/>Three<text:s/>thematic<text:s/>meetings<text:s/>were<text:s/>held<text:s/>in<text:s/>2025,<text:s/>covering<text:s/>microsimulation<text:s/>methods,<text:s/>tax<text:s/>incidence,<text:s/>and<text:s/>administrative<text:s/>data.<text:s/>Beyond<text:s/>its<text:s/>convening<text:s/>role,<text:s/>the<text:s/>CoP<text:s/>has<text:s/>facilitated<text:s/>ongoing<text:s/>dialogue<text:s/>and<text:s/>peer<text:s/>learning,<text:s/>fostered<text:s/>community<text:s/>building,<text:s/>and<text:s/>shared<text:s/>curated<text:s/>resources<text:s/>through<text:s/>newsletters<text:s/>and<text:s/>a<text:s/>dedicated<text:s/>webpage.<text:s/>In<text:s/>2025,<text:s/>ICTD<text:s/>collected<text:s/>feedback<text:s/>from<text:s/>members<text:s/>through<text:s/>an<text:s/>anonymous<text:s/>survey<text:s/>to<text:s/>inform<text:s/>the<text:s/>future<text:s/>of<text:s/>the<text:s/></text:span><text:span text:style-name="T793_9">CoP.</text:span><text:span text:style-name="T793_10"><text:s/>The<text:s/>overwhelmingly<text:s/>positive<text:s/>feedback<text:s/>from<text:s/>members<text:s/>underscores<text:s/>the<text:s/>CoP’s<text:s/>value<text:s/>in<text:s/>building<text:s/>a<text:s/>sustained<text:s/>technical<text:s/>community<text:s/>around<text:s/>gender<text:s/>and<text:s/>tax<text:s/>issues.</text:span></text:p>
      <text:p text:style-name="P794"/>
      <text:p text:style-name="P795"><text:span text:style-name="T795_1">In<text:s/>parallel<text:s/>with<text:s/>its<text:s/>convening<text:s/>and<text:s/>policy<text:s/>engagement<text:s/>efforts,<text:s/>the<text:s/>gender<text:s/>and<text:s/>tax<text:s/>stream<text:s/>produced<text:s/>a<text:s/>robust<text:s/>and<text:s/>influential<text:s/>body<text:s/>of<text:s/>research<text:s/>in<text:s/>2025.<text:s/>A<text:s/>major<text:s/>contribution<text:s/>was<text:s/>the<text:s/>publication<text:s/>of<text:s/>a<text:s/>flagship<text:s/>evidence<text:s/>review,<text:s/></text:span><text:span text:style-name="T795_2"><text:a xlink:type="simple" xlink:href="https://www.ictd.ac/publication/feminist-fiscal-agenda-engendering-tax-development/"><text:span text:style-name="T795_3">“Furthering<text:s/>a<text:s/>Feminist<text:s/>Fiscal<text:s/>Agenda:<text:s/>Engendering<text:s/>Tax<text:s/>and<text:s/>Development”</text:span><text:span text:style-name="T795_4">,</text:span></text:a></text:span><text:span text:style-name="T795_5"><text:s/>by<text:s/>Anu<text:s/>Joshi,<text:s/>Jalia<text:s/>Kangave,<text:s/>and<text:s/>Vanessa<text:s/>van<text:s/>den<text:s/>Boogaard<text:s/>in<text:s/>the<text:s/></text:span><text:span text:style-name="T795_6">Development<text:s/>Policy<text:s/>Review</text:span><text:span text:style-name="T795_7">.<text:s/>The<text:s/>paper<text:s/>synthesises<text:s/>a<text:s/>wide<text:s/>range<text:s/>of<text:s/>emerging<text:s/>research<text:s/>on<text:s/>gender<text:s/>and<text:s/>taxation,<text:s/>offering<text:s/>a<text:s/>comprehensive<text:s/>overview<text:s/>of<text:s/>how<text:s/>tax<text:s/>systems<text:s/>affect<text:s/>gender<text:s/>equity<text:s/>across<text:s/>design,<text:s/>administration,<text:s/>and<text:s/>enforcement,<text:s/>and<text:s/>identifying<text:s/>policy<text:s/>recommendations<text:s/>spanning<text:s/>the<text:s/>taxation<text:s/>of<text:s/>informal<text:s/>economies,<text:s/>gender<text:s/>mainstreaming<text:s/>in<text:s/>tax<text:s/>policy,<text:s/>the<text:s/>role<text:s/>of<text:s/>women<text:s/>in<text:s/>tax<text:s/>administrations,<text:s/>and<text:s/>links<text:s/>to<text:s/>gender<text:s/>budgeting.<text:s/>In<text:s/>addition,<text:s/>this<text:s/>year’s<text:s/>research<text:s/>has<text:s/>significantly<text:s/>reframed<text:s/>conversations<text:s/>around<text:s/>gender,<text:s/>informality,<text:s/>and<text:s/>tax<text:s/>equity.<text:s/>A<text:s/></text:span><text:span text:style-name="T795_8"><text:a xlink:type="simple" xlink:href="https://www.ictd.ac/publication/tax-gender-informality-matters/"><text:span text:style-name="T795_9">policy<text:s/>brief<text:s/>on<text:s/>gender,<text:s/>tax,<text:s/>and<text:s/>informality</text:span></text:a></text:span><text:span text:style-name="T795_10">,<text:s/>and<text:s/>a<text:s/></text:span><text:span text:style-name="T795_11"><text:a xlink:type="simple" xlink:href="https://www.brookings.edu/articles/tax-informality-and-gender-equity-in-lower-income-countries/"><text:span text:style-name="T795_12">chapter<text:s/>in<text:s/>a<text:s/>Brookings<text:s/>compendium<text:s/>by<text:s/>ICTD<text:s/>researchers</text:span></text:a></text:span><text:span text:style-name="T795_13">,<text:s/>synthesise<text:s/>research<text:s/>showing<text:s/>that<text:s/>tax<text:s/>burdens<text:s/>in<text:s/>the<text:s/>informal<text:s/>sector<text:s/>often<text:s/>fall<text:s/>disproportionately<text:s/>on<text:s/>low-income<text:s/>women,<text:s/>and<text:s/>advocate<text:s/>for<text:s/>more<text:s/>nuanced,<text:s/>evidence-based<text:s/>policy<text:s/>approaches.<text:s/></text:span></text:p>
      <text:p text:style-name="P796"/>
      <text:p text:style-name="P797"><text:span text:style-name="T797_1">Over<text:s/>the<text:s/>past<text:s/>year,<text:s/>the<text:s/>gender<text:s/>and<text:s/>tax<text:s/>stream<text:s/>has<text:s/>underscored<text:s/>the<text:s/>need<text:s/>to<text:s/>move<text:s/>beyond<text:s/>standalone<text:s/>research<text:s/>and<text:s/>embed<text:s/>gender<text:s/>analysis<text:s/>across<text:s/>diverse<text:s/>areas<text:s/>of<text:s/>ICTD<text:s/>work.<text:s/>Mainstreaming<text:s/>gender<text:s/>into<text:s/>broader<text:s/>research<text:s/>programmes—such<text:s/>as<text:s/>those<text:s/>on<text:s/>informality,<text:s/>compliance,<text:s/>and<text:s/>tax<text:s/>administration—has<text:s/>yielded<text:s/>valuable<text:s/>comparative<text:s/>insights<text:s/>and<text:s/>contributed<text:s/>to<text:s/>a<text:s/>more<text:s/>integrated<text:s/>evidence<text:s/>base.<text:s/>Further,<text:s/>the<text:s/></text:span><text:span text:style-name="T797_2">CoPGT</text:span><text:span text:style-name="T797_3"><text:s/>has<text:s/>affirmed<text:s/>the<text:s/>value<text:s/>of<text:s/>convening<text:s/>technical<text:s/>expertise<text:s/>across<text:s/>institutions<text:s/>and<text:s/>geographies,<text:s/>while<text:s/>also<text:s/>highlighting<text:s/>the<text:s/>need<text:s/>to<text:s/>balance<text:s/>inclusivity<text:s/>with<text:s/>the<text:s/>maintenance<text:s/>of<text:s/>a<text:s/>focused<text:s/>and<text:s/>rigorous<text:s/>discussion<text:s/>space.<text:s/>Looking<text:s/>ahead,<text:s/>securing<text:s/>sustainable<text:s/>funding<text:s/>for<text:s/>the<text:s/>CoP<text:s/>and<text:s/>building<text:s/>stronger<text:s/>pathways<text:s/>from<text:s/>technical<text:s/>exchange<text:s/>to<text:s/>policy<text:s/>uptake<text:s/>will<text:s/>be<text:s/>key<text:s/>priorities.</text:span></text:p>
      <text:p text:style-name="P798"/>
      <text:p text:style-name="P799"><text:span text:style-name="T799_1"> </text:span><text:span text:style-name="T799_2">SUBNATIONAL<text:s/></text:span><text:span text:style-name="T799_3">  </text:span></text:p>
      <text:p text:style-name="P800"/>
      <text:p text:style-name="P801"><text:span text:style-name="T801_1">Informal<text:s/>tax</text:span></text:p>
      <text:p text:style-name="P802"><text:span text:style-name="T802_1">ICTD<text:s/>continues<text:s/>to<text:s/>lead<text:s/>global<text:s/>conversations<text:s/>on<text:s/>taxation<text:s/>and<text:s/>informality,<text:s/>with<text:s/>2025<text:s/>marking<text:s/>a<text:s/>particularly<text:s/>successful<text:s/>year<text:s/>for<text:s/>the<text:s/>programme.<text:s/>A<text:s/>major<text:s/>highlight<text:s/>was<text:s/>the<text:s/>conference<text:s/>on<text:s/>Tax<text:s/>and<text:s/>Informal<text:s/>Economies<text:s/>in<text:s/>Africa,<text:s/>held<text:s/>in<text:s/>Akosombo,<text:s/>Ghana,<text:s/>which<text:s/>brought<text:s/>together<text:s/>leading<text:s/>scholars,<text:s/>tax<text:s/>administrators,<text:s/>civil<text:s/>society<text:s/>actors,<text:s/>and<text:s/>donors<text:s/>to<text:s/>chart<text:s/>new<text:s/>directions<text:s/>for<text:s/>research<text:s/>and<text:s/>reform.<text:s/>The<text:s/>event<text:s/>catalysed<text:s/>the<text:s/>launch<text:s/>of<text:s/>a<text:s/>new<text:s/>Community<text:s/>of<text:s/>Practice<text:s/>on<text:s/>Informality<text:s/>and<text:s/>Tax,<text:s/>which<text:s/>has<text:s/>already<text:s/>grown<text:s/>to<text:s/>over<text:s/>300<text:s/>members,<text:s/>underscoring<text:s/>strong<text:s/>demand<text:s/>for<text:s/>practical,<text:s/>peer-driven<text:s/>engagement.<text:s/></text:span></text:p>
      <text:p text:style-name="P803"/>
      <text:p text:style-name="P804"><text:span text:style-name="T804_1">The<text:s/>programme<text:s/>generated<text:s/>a<text:s/>robust<text:s/>body<text:s/>of<text:s/>evidence<text:s/>on<text:s/>how<text:s/>tax<text:s/>systems<text:s/>affect<text:s/>informal-sector<text:s/>operators,<text:s/>including<text:s/>a<text:s/></text:span><text:span text:style-name="T804_2"><text:a xlink:type="simple" xlink:href="https://www.ictd.ac/publication/the-taxed-informal-economy-fiscal-burdens-and-inequality-in-accra/"><text:span text:style-name="T804_3">new<text:s/>open-access<text:s/>article<text:s/>in<text:s/></text:span><text:span text:style-name="T804_4">World<text:s/>Development</text:span><text:span text:style-name="T804_5"><text:s/>on<text:s/>the<text:s/>fiscal<text:s/>burdens<text:s/>faced<text:s/>by<text:s/>informal<text:s/>workers<text:s/>in<text:s/>Accra</text:span></text:a></text:span><text:span text:style-name="T804_6">.<text:s/>ICTD<text:s/>deepened<text:s/>its<text:s/></text:span><text:span text:style-name="T804_7"><text:a xlink:type="simple" xlink:href="https://www.ictd.ac/news/ictd-wiego-extend-research-partnership-on-informal-sector-taxation/"><text:span text:style-name="T804_8">collaboration<text:s/>with<text:s/>WIEGO</text:span></text:a></text:span><text:span text:style-name="T804_9"><text:s/>and<text:s/>the<text:s/>Institute<text:s/>of<text:s/>Statistical,<text:s/>Social<text:s/>and<text:s/>Economic<text:s/>Research,<text:s/>based<text:s/>at<text:s/>the<text:s/>University<text:s/>of<text:s/>Ghana,<text:s/>on<text:s/>a<text:s/>five-year<text:s/>mixed-methods<text:s/>project<text:s/>examining<text:s/>taxation,<text:s/>services,<text:s/>and<text:s/>accountability<text:s/>in<text:s/>Accra’s<text:s/>markets.<text:s/>This<text:s/>work<text:s/>is<text:s/>complemented<text:s/>by<text:s/>new<text:s/>empirical<text:s/>research<text:s/>in<text:s/>Zimbabwe,<text:s/>Kinshasa,<text:s/>Somalia,<text:s/>and<text:s/>Pakistan,<text:s/>which<text:s/>highlights<text:s/>the<text:s/>micro-level<text:s/>dynamics<text:s/>of<text:s/>both<text:s/>informal<text:s/>institutions<text:s/>within<text:s/>formal<text:s/>taxation<text:s/>and<text:s/>informal<text:s/>taxation—including<text:s/>corruption,<text:s/>compliance<text:s/>burdens,<text:s/>and<text:s/>taxpayer<text:s/>perceptions<text:s/>of<text:s/>fairness—and<text:s/>their<text:s/>impacts<text:s/>on<text:s/>the<text:s/>overall<text:s/>equity<text:s/>of<text:s/>tax<text:s/>systems.<text:s/>Through<text:s/>this<text:s/>work,<text:s/>ICTD<text:s/>advanced<text:s/>a<text:s/>gender-sensitive<text:s/>lens<text:s/>on<text:s/>tax<text:s/>and<text:s/>informality,<text:s/>further<text:s/>supported<text:s/>by<text:s/>the<text:s/>publication<text:s/>of<text:s/>an<text:s/></text:span><text:span text:style-name="T804_10"><text:a xlink:type="simple" xlink:href="https://www.ictd.ac/publication/tax-gender-informality-matters/"><text:span text:style-name="T804_11">ICTD<text:s/>policy<text:s/>brief<text:s/>on<text:s/>informality,<text:s/>tax,<text:s/>and<text:s/>gender</text:span></text:a></text:span><text:span text:style-name="T804_12">;<text:s/>an<text:s/>article<text:s/>on<text:s/>the<text:s/>topic<text:s/>in<text:s/>a<text:s/></text:span><text:span text:style-name="T804_13"><text:a xlink:type="simple" xlink:href="https://www.brookings.edu/articles/tax-informality-and-gender-equity-in-lower-income-countries/"><text:span text:style-name="T804_14">Brookings<text:s/>compendium</text:span></text:a></text:span><text:span text:style-name="T804_15">;<text:s/>and<text:s/>additional<text:s/>outputs<text:s/>on<text:s/>gender,<text:s/>informality,<text:s/>and<text:s/>tax<text:s/>justice.</text:span></text:p>
      <text:p text:style-name="P805"/>
      <text:p text:style-name="P806"><text:span text:style-name="T806_1">ICTD<text:s/>also<text:s/>further<text:s/>expanded<text:s/>its<text:s/>research<text:s/>into<text:s/>informal<text:s/>taxation<text:s/>in<text:s/>fragile<text:s/>and<text:s/>conflict-affected<text:s/>settings,<text:s/>remaining<text:s/>a<text:s/>leading<text:s/>authority<text:s/>on<text:s/>informal<text:s/>institutions<text:s/>and<text:s/>taxation<text:s/>in<text:s/>contexts<text:s/>of<text:s/>instability.<text:s/>This<text:s/>includes<text:s/>leading<text:s/>a<text:s/>working<text:s/>paper<text:s/>series<text:s/>and<text:s/>a<text:s/>special<text:s/>issue<text:s/>on<text:s/>roadblock<text:s/>taxation,<text:s/>developing<text:s/>a<text:s/>new<text:s/></text:span><text:span text:style-name="T806_2">armed<text:s/>group<text:s/>taxation<text:s/>dataset,<text:s/>and<text:s/>participating<text:s/>in<text:s/>high-level<text:s/>meetings,<text:s/>policy<text:s/>engagements,<text:s/>and<text:s/>roundtables<text:s/>on<text:s/>tax<text:s/>and<text:s/>fragility,<text:s/>including<text:s/>with<text:s/>UNU-WIDER,<text:s/>the<text:s/>World<text:s/>Bank,<text:s/>the<text:s/>Somali<text:s/>Ministry<text:s/>of<text:s/>Finance,<text:s/>and<text:s/>other<text:s/>FCDO-funded<text:s/>programmes,<text:s/>including<text:s/>BASIC.<text:s/>Together,<text:s/>this<text:s/>growing<text:s/>body<text:s/>of<text:s/>work<text:s/>provides<text:s/>vital<text:s/>evidence<text:s/>on<text:s/>the<text:s/>constraints<text:s/>and<text:s/>possibilities<text:s/>for<text:s/>tax<text:s/>reform<text:s/>in<text:s/>fragile<text:s/>states,<text:s/>reinforcing<text:s/>ICTD’s<text:s/>contribution<text:s/>to<text:s/>more<text:s/>contextually<text:s/>grounded,<text:s/>politically<text:s/>aware<text:s/>reform<text:s/>strategies.</text:span></text:p>
      <text:p text:style-name="P807"/>
      <text:p text:style-name="P808"><text:span text:style-name="T808_1">ICTD’s<text:s/>work<text:s/>on<text:s/>informality<text:s/>continues<text:s/>to<text:s/>be<text:s/>recognised<text:s/>as<text:s/>practical,<text:s/>policy-oriented,<text:s/>and<text:s/>impactful,<text:s/>with<text:s/>growing<text:s/>international<text:s/>demand<text:s/>for<text:s/>its<text:s/>research<text:s/>and<text:s/>expertise.<text:s/>This<text:s/>year<text:s/>saw<text:s/>major<text:s/>progress<text:s/>in<text:s/>policy<text:s/>engagement,<text:s/>the<text:s/>highlight<text:s/>of<text:s/>which<text:s/>was<text:s/>the<text:s/>inclusion<text:s/>of<text:s/>language<text:s/>drafted<text:s/>by<text:s/>ICTD<text:s/>and<text:s/>based<text:s/>on<text:s/>its<text:s/>research<text:s/>on<text:s/>informality<text:s/>and<text:s/>tax<text:s/>into<text:s/>the<text:s/>final<text:s/>declaration<text:s/>of<text:s/>the<text:s/>4</text:span><text:span text:style-name="T808_2">th</text:span><text:span text:style-name="T808_3"><text:s/>UN<text:s/>Financing<text:s/>for<text:s/>Development<text:s/>Conference<text:s/>in<text:s/>Seville<text:s/>(see<text:s/>Summary<text:s/>section<text:s/>above).<text:s/>ICTD’s<text:s/>policy<text:s/>engagement<text:s/>also<text:s/>included<text:s/>high-level<text:s/>collaborations<text:s/>with<text:s/>the<text:s/>GRA,<text:s/>the<text:s/>Accra<text:s/>Metropolitan<text:s/>Assembly<text:s/>(AMA),<text:s/>the<text:s/>Korle<text:s/></text:span><text:span text:style-name="T808_4">Klottey</text:span><text:span text:style-name="T808_5"><text:s/>Municipal<text:s/>Assembly<text:s/>(</text:span><text:span text:style-name="T808_6">KoKMA</text:span><text:span text:style-name="T808_7">),<text:s/>and<text:s/>the<text:s/>La<text:s/></text:span><text:span text:style-name="T808_8">Nkwantanang</text:span><text:span text:style-name="T808_9"><text:s/>Madina<text:s/>Municipal<text:s/>Assembly<text:s/>(</text:span><text:span text:style-name="T808_10">LaNMMA</text:span><text:span text:style-name="T808_11">).<text:s/>ICTD<text:s/></text:span><text:span text:style-name="T808_12"><text:a xlink:type="simple" xlink:href="https://www.ictd.ac/news/ictd-launches-new-collaborative-project-exploring-tax-policy-in-ghanas-informal-sector/"><text:span text:style-name="T808_13">co-hosted<text:s/>a<text:s/>national<text:s/>stakeholder<text:s/>workshop<text:s/>in<text:s/>Accra</text:span></text:a></text:span><text:span text:style-name="T808_14"><text:s/>with<text:s/>these<text:s/>partners<text:s/>and<text:s/>supported<text:s/>them<text:s/>through<text:s/>internal<text:s/>briefings<text:s/>and<text:s/>tailored<text:s/>reports<text:s/>drawing<text:s/>on<text:s/>ICTD’s<text:s/>Accra<text:s/>markets<text:s/>research.<text:s/></text:span></text:p>
      <text:p text:style-name="P809"/>
      <text:p text:style-name="P810"><text:span text:style-name="T810_1">ICTD<text:s/>also<text:s/>provided<text:s/>strategic<text:s/>input<text:s/>to<text:s/>the<text:s/>Benin<text:s/>World<text:s/>Bank<text:s/>team<text:s/>and<text:s/>to<text:s/>Gambia’s<text:s/>Ministry<text:s/>of<text:s/>Finance<text:s/>on<text:s/>approaches<text:s/>to<text:s/>taxing<text:s/>the<text:s/>informal<text:s/>economy,<text:s/>and<text:s/>was<text:s/>invited<text:s/>to<text:s/>deliver<text:s/>several<text:s/>high-level<text:s/>briefings,<text:s/>including<text:s/>at<text:s/>the<text:s/>ATAF<text:s/>annual<text:s/>meetings,<text:s/>ATI<text:s/>meetings,<text:s/>for<text:s/>the<text:s/>Somali<text:s/>Ministry<text:s/>of<text:s/>Finance,<text:s/>and<text:s/>at<text:s/>the<text:s/>World<text:s/>Bank.<text:s/>Deepening<text:s/>ICTD’s<text:s/>policy<text:s/>engagement<text:s/>and<text:s/>the<text:s/>impact-focused<text:s/>nature<text:s/>of<text:s/>its<text:s/>work,<text:s/>ICTD<text:s/>produced<text:s/>a<text:s/>suite<text:s/>of<text:s/>widely<text:s/>cited<text:s/>policy<text:s/>briefs<text:s/>and<text:s/>practical<text:s/>guidance<text:s/>to<text:s/>help<text:s/>policymakers<text:s/>navigate<text:s/>challenges<text:s/>related<text:s/>to<text:s/>taxation<text:s/>and<text:s/>informality.<text:s/>Taken<text:s/>together,<text:s/>these<text:s/>policy<text:s/>outputs<text:s/>and<text:s/>engagements<text:s/>underscore<text:s/>ICTD’s<text:s/>role<text:s/>as<text:s/>a<text:s/>go-to<text:s/>source<text:s/>of<text:s/>clear,<text:s/>rigorous,<text:s/>and<text:s/>practical<text:s/>guidance<text:s/>for<text:s/>governments<text:s/>navigating<text:s/>the<text:s/>complexities<text:s/>of<text:s/>taxing<text:s/>informal<text:s/>economies.</text:span></text:p>
      <text:p text:style-name="P811"/>
      <text:p text:style-name="P812"><text:span text:style-name="T812_1">Property<text:s/>tax<text:s/></text:span></text:p>
      <text:p text:style-name="P813"><text:span text:style-name="T813_1">Launched<text:s/>in<text:s/>2021,<text:s/></text:span><text:span text:style-name="T813_2">LoGRI</text:span><text:span text:style-name="T813_3"><text:s/>expanded<text:s/>the<text:s/>earlier<text:s/>African<text:s/>Property<text:s/>Tax<text:s/>Initiative<text:s/>(APTI),<text:s/>building<text:s/>on<text:s/>ICTD’s<text:s/>long-standing<text:s/>research<text:s/>on<text:s/>property<text:s/>taxation<text:s/>and<text:s/>strengthening<text:s/>its<text:s/>capacity<text:s/>to<text:s/>support<text:s/>government<text:s/>reform<text:s/>efforts<text:s/>directly.<text:s/></text:span><text:span text:style-name="T813_4">LoGRI</text:span><text:span text:style-name="T813_5"><text:s/>combines<text:s/>research<text:s/>with<text:s/>hands-on<text:s/>engagement<text:s/>with<text:s/>government<text:s/>partners<text:s/>to<text:s/>promote<text:s/>more<text:s/>effective,<text:s/>equitable,<text:s/>and<text:s/>accountable<text:s/>local<text:s/>revenue<text:s/>systems,<text:s/>with<text:s/>a<text:s/>primary<text:s/>focus<text:s/>on<text:s/>property<text:s/>tax.<text:s/>Alongside<text:s/>its<text:s/>research,<text:s/></text:span><text:span text:style-name="T813_6">LoGRI</text:span><text:span text:style-name="T813_7"><text:s/>translates<text:s/>operational<text:s/>experience<text:s/>into<text:s/>practical<text:s/>outputs,<text:s/>including<text:s/>guidance<text:s/>notes,<text:s/>technical<text:s/>tools,<text:s/>and<text:s/>applied<text:s/>research<text:s/>products<text:s/>to<text:s/>support<text:s/>reform<text:s/>implementation.</text:span></text:p>
      <text:p text:style-name="P814"/>
      <text:p text:style-name="P815"><text:span text:style-name="T815_1">During<text:s/>the<text:s/>year,<text:s/></text:span><text:span text:style-name="T815_2">LoGRI</text:span><text:span text:style-name="T815_3"><text:s/>produced<text:s/>many<text:s/>research<text:s/>and<text:s/>knowledge<text:s/>outputs<text:s/>(research<text:s/>papers,<text:s/>blogs,<text:s/>and<text:s/>policy<text:s/>briefs).<text:s/>As<text:s/>Sierra<text:s/>Leone’s<text:s/>reform<text:s/>programmes<text:s/>moved<text:s/>toward<text:s/>full<text:s/>handover<text:s/>to<text:s/>city<text:s/>administrations,<text:s/></text:span><text:span text:style-name="T815_4">LoGRI</text:span><text:span text:style-name="T815_5"><text:s/>prioritised<text:s/>documenting<text:s/>key<text:s/>operational<text:s/>procedures<text:s/>to<text:s/>support<text:s/>sustainability<text:s/>and<text:s/>government<text:s/>ownership.<text:s/>This<text:s/>resulted<text:s/>in<text:s/>numerous<text:s/>operational<text:s/>guides<text:s/>and<text:s/>an<text:s/>operational<text:s/>tool<text:s/>for<text:s/>participating<text:s/>cities,<text:s/>providing<text:s/>templates<text:s/>for<text:s/>other<text:s/>governments<text:s/>pursuing<text:s/>similar<text:s/>reforms.<text:s/></text:span><text:span text:style-name="T815_6">LoGRI</text:span><text:span text:style-name="T815_7"><text:s/>also<text:s/>continued<text:s/>to<text:s/>build<text:s/>a<text:s/>strong<text:s/>pipeline<text:s/>of<text:s/>publications<text:s/>from<text:s/>ongoing<text:s/>projects,<text:s/>including<text:s/>joint<text:s/>research<text:s/>in<text:s/>Pakistan<text:s/>and<text:s/>studies<text:s/>linked<text:s/>to<text:s/>the<text:s/>Sierra<text:s/>Leone<text:s/>reform<text:s/>programme.</text:span></text:p>
      <text:p text:style-name="P816"/>
      <text:p text:style-name="P817"><text:span text:style-name="T817_1">Direct<text:s/>engagement<text:s/>with<text:s/>reform<text:s/>programmes<text:s/>remains<text:s/>central<text:s/>to<text:s/></text:span><text:span text:style-name="T817_2">LoGRI’s</text:span><text:span text:style-name="T817_3"><text:s/>impact<text:s/>strategy.<text:s/>In<text:s/>2025,<text:s/></text:span><text:span text:style-name="T817_4">LoGRI</text:span><text:span text:style-name="T817_5"><text:s/>expanded<text:s/>implementation<text:s/>to<text:s/>a<text:s/>third<text:s/>city<text:s/>in<text:s/>Sierra<text:s/>Leone<text:s/>(Makeni),<text:s/>bringing<text:s/>the<text:s/>total<text:s/>number<text:s/>of<text:s/>locations<text:s/>in<text:s/>which<text:s/>the<text:s/>team<text:s/>has<text:s/>led<text:s/>comprehensive<text:s/>reform<text:s/>implementation<text:s/>to<text:s/>four:<text:s/>Freetown<text:s/>(2021),<text:s/>Kenema<text:s/>(2023),<text:s/>Kananga,<text:s/>DRC<text:s/>(2024/25),<text:s/>and<text:s/>Makeni<text:s/>(2025).<text:s/>Ongoing<text:s/>support<text:s/>for<text:s/>long-term<text:s/>upgrading<text:s/>and<text:s/>sustainability<text:s/>continues<text:s/>in<text:s/>all<text:s/>four<text:s/>countries.<text:s/></text:span><text:span text:style-name="T817_6">LoGRI</text:span><text:span text:style-name="T817_7"><text:s/>also<text:s/>continues<text:s/>to<text:s/>advance<text:s/>deep<text:s/>policy<text:s/>engagements<text:s/>in<text:s/>a<text:s/>variety<text:s/>of<text:s/>other<text:s/>countries,<text:s/>including<text:s/>newly<text:s/>completed<text:s/>pilot<text:s/>reform<text:s/>projects<text:s/>in<text:s/>Togo<text:s/>and<text:s/>Benin,<text:s/>a<text:s/>nearly<text:s/>completed<text:s/>pilot<text:s/>project<text:s/>in<text:s/>Lahore,<text:s/>Pakistan,<text:s/>in<text:s/>depth<text:s/>diagnostic<text:s/>and<text:s/>reform<text:s/>design<text:s/>projects<text:s/>in<text:s/>Nairobi,<text:s/>Addis<text:s/>Ababa,<text:s/>Rwanda<text:s/>and<text:s/>Gambia,<text:s/>and<text:s/>lighter<text:s/>touch<text:s/>or<text:s/>earlier<text:s/>stage<text:s/>advisory<text:s/>work<text:s/>in<text:s/>Senegal,<text:s/>Bulawayo<text:s/>(Zimbabwe),<text:s/>Colombo<text:s/>(Sri<text:s/>Lanka),<text:s/>Kaduna<text:s/>(Nigeria).<text:s/></text:span><text:span text:style-name="T817_8">LoGRI</text:span><text:span text:style-name="T817_9"><text:s/></text:span><text:span text:style-name="T817_10">has<text:s/>also<text:s/>secured<text:s/>preliminary<text:s/>commitments<text:s/>for<text:s/>a<text:s/>large-scale<text:s/>pilot<text:s/>project<text:s/>in<text:s/>Zambia,<text:s/>additional<text:s/>piloting<text:s/>and<text:s/>scale<text:s/>up<text:s/>in<text:s/>Benin,<text:s/>and<text:s/>a<text:s/>new<text:s/>pilot<text:s/>in<text:s/>Addis<text:s/>Ababa<text:s/>in<text:s/>2026.<text:s/></text:span></text:p>
      <text:p text:style-name="P818"/>
      <text:p text:style-name="P819"><text:span text:style-name="T819_1">LoGRI</text:span><text:span text:style-name="T819_2"><text:s/>also<text:s/>plays<text:s/>a<text:s/>leading<text:s/>role<text:s/>in<text:s/>global<text:s/>knowledge<text:s/>exchange<text:s/>on<text:s/>property<text:s/>tax<text:s/>reform.<text:s/>Building<text:s/>on<text:s/>its<text:s/>first<text:s/>international<text:s/>conference<text:s/>in<text:s/>Nairobi,<text:s/>in<text:s/>October<text:s/>2025,<text:s/></text:span><text:span text:style-name="T819_3">LoGRI</text:span><text:span text:style-name="T819_4"><text:s/>hosted<text:s/>its<text:s/>second<text:s/>conference<text:s/>in<text:s/>Cotonou,<text:s/>Benin,<text:s/>bringing<text:s/>together<text:s/>over<text:s/>100<text:s/>experts,<text:s/>policymakers,<text:s/>and<text:s/>practitioners.<text:s/>Alongside<text:s/>the<text:s/>conference<text:s/>it<text:s/>launched<text:s/>a<text:s/>global<text:s/>training<text:s/>and<text:s/>capacity<text:s/>building<text:s/>program<text:s/>for<text:s/>government<text:s/>officials<text:s/>and<text:s/>property<text:s/>tax<text:s/>professionals<text:s/>–<text:s/>the<text:s/>Property<text:s/>Tax<text:s/>Development<text:s/>Program<text:s/>–<text:s/>which<text:s/>attracted<text:s/>20<text:s/>African<text:s/>leaders<text:s/>in<text:s/>the<text:s/>field<text:s/>for<text:s/>a<text:s/>course<text:s/>covering<text:s/>18<text:s/>hours<text:s/>of<text:s/>online<text:s/>course<text:s/>material,<text:s/>and<text:s/>a<text:s/>three-day<text:s/>intensive<text:s/>in-person<text:s/>meeting.<text:s text:c="2"/>In<text:s/>addition,<text:s/></text:span><text:span text:style-name="T819_5">LoGRI</text:span><text:span text:style-name="T819_6"><text:s/>continued<text:s/>its<text:s/>joint<text:s/>webinar<text:s/>series<text:s/>with<text:s/>UN-Habitat<text:s/>and<text:s/>co-chairing<text:s/>of<text:s/>the<text:s/>Local<text:s/>Public<text:s/>Sector<text:s/>Alliance<text:s/>Subnational<text:s/>Finance<text:s/>Working<text:s/>Group.<text:s/>Overall,<text:s/></text:span><text:span text:style-name="T819_7">LoGRI</text:span><text:span text:style-name="T819_8"><text:s/></text:span><text:span text:style-name="T819_9">participated<text:s/>in<text:s/></text:span><text:span text:style-name="T819_10">a<text:s/>large<text:s/>number<text:s/>of</text:span><text:span text:style-name="T819_11"><text:s/>national<text:s/>and<text:s/>international<text:s/>events<text:s/>during<text:s/>the<text:s/>year,<text:s/>including<text:s/>many<text:s/>international<text:s/>events,<text:s/>of<text:s/>which<text:s/>a<text:s/>significant<text:s/>number<text:s/>were<text:s/>hosted<text:s/>or<text:s/>co-hosted.</text:span></text:p>
      <text:p text:style-name="P820"><text:span text:style-name="T820_1">   </text:span></text:p>
      <text:p text:style-name="P821"><text:span text:style-name="T821_1">TAX<text:s/>CAPACITY<text:s/>OF<text:s/>CIVIL<text:s/>SOCIETY</text:span><text:span text:style-name="T821_2">  </text:span></text:p>
      <text:p text:style-name="P822"/>
      <text:p text:style-name="P823"><text:span text:style-name="T823_1">In<text:s/>2025,<text:s/>ICTD’s<text:s/>work<text:s/>on<text:s/>civil<text:s/>society<text:s/>and<text:s/>taxation<text:s/>continued<text:s/>to<text:s/>focus<text:s/>on<text:s/>strengthening<text:s/>civil<text:s/>society<text:s/>actors'<text:s/>capacity<text:s/>to<text:s/>contribute<text:s/>to<text:s/>more<text:s/>equitable<text:s/>and<text:s/>accountable<text:s/>tax<text:s/>systems.<text:s/>This<text:s/>has<text:s/>included<text:s/>(1)<text:s/>building<text:s/>collaborative<text:s/>research<text:s/>partnerships<text:s/>with<text:s/>civil<text:s/>society<text:s/>organisations,<text:s/>(2)<text:s/>producing<text:s/>evidence<text:s/>to<text:s/>inform<text:s/>advocacy<text:s/>and<text:s/>policy<text:s/>and<text:s/>working<text:s/>with<text:s/>civil<text:s/>society<text:s/>organisations<text:s/>to<text:s/>strengthen<text:s/>their<text:s/>work<text:s/>on<text:s/>tax<text:s/>transparency<text:s/>and<text:s/>equity,<text:s/>and<text:s/>(3)<text:s/>undertaking<text:s/>research<text:s/>on<text:s/>the<text:s/>role<text:s/>of<text:s/>civil<text:s/>society<text:s/>in<text:s/>supporting<text:s/>more<text:s/>equitable<text:s/>and<text:s/>effective<text:s/>tax<text:s/>systems.<text:s/></text:span></text:p>
      <text:p text:style-name="P824"/>
      <text:p text:style-name="P825"><text:span text:style-name="T825_1">First,<text:s/>ICTD’s<text:s/>collaborative<text:s/>research<text:s/>with<text:s/>civil<text:s/>society<text:s/>is<text:s/>underpinned<text:s/>by<text:s/>a<text:s/>long-standing<text:s/>commitment<text:s/>to<text:s/>co-production,<text:s/>with<text:s/>civil<text:s/>society<text:s/>actors<text:s/>engaged<text:s/>not<text:s/>only<text:s/>as<text:s/>audiences<text:s/>but<text:s/>also<text:s/>as<text:s/>research<text:s/>partners<text:s/>and<text:s/>knowledge<text:s/>producers.<text:s/>In<text:s/>this<text:s/>regard,<text:s/>the<text:s/>central<text:s/>pillar<text:s/>of<text:s/>ICTD’s<text:s/>recent<text:s/>work<text:s/>has<text:s/>been<text:s/>its<text:s/>partnership<text:s/>with<text:s/>WIEGO,<text:s/>focused<text:s/>on<text:s/>taxation,<text:s/>service<text:s/>delivery,<text:s/>and<text:s/>accountability<text:s/>in<text:s/>Accra’s<text:s/>markets.<text:s/>Co-funded<text:s/>through<text:s/>a<text:s/>five-year<text:s/>Co-Impact<text:s/>grant,<text:s/>the<text:s/>project<text:s/>is<text:s/>being<text:s/>implemented<text:s/>in<text:s/>close<text:s/>partnership<text:s/>with<text:s/>WIEGO,<text:s/>which<text:s/>works<text:s/>directly<text:s/>with<text:s/>informal<text:s/>workers<text:s/>and<text:s/>market<text:s/>associations<text:s/>in<text:s/>Ghana<text:s/>and<text:s/>around<text:s/>the<text:s/>world.<text:s text:c="2"/>Initial<text:s/>findings<text:s/>have<text:s/>already<text:s/>contributed<text:s/>to<text:s/>stakeholder<text:s/>dialogues<text:s/>with<text:s/>the<text:s/>GRA,<text:s/>the<text:s/>AMA<text:s/>and<text:s/>other<text:s/>local<text:s/>assemblies.<text:s/>ICTD<text:s/>is<text:s/>now<text:s/>close<text:s/>to<text:s/>signing<text:s/></text:span><text:span text:style-name="T825_2">MoUs</text:span><text:span text:style-name="T825_3"><text:s/>with<text:s/>three<text:s/>assemblies.</text:span></text:p>
      <text:p text:style-name="P826"/>
      <text:p text:style-name="P827"><text:span text:style-name="T827_1">Notably,<text:s/>the<text:s/>WIEGO<text:s/>Accra<text:s/>Focal<text:s/>City<text:s/>team,<text:s/>which<text:s/>has<text:s/>been<text:s/>engaged<text:s/>throughout<text:s/>the<text:s/>research<text:s/>process,<text:s/>used<text:s/>ICTD<text:s/>evidence<text:s/>to<text:s/>design<text:s/>and<text:s/>deliver<text:s/>a<text:s/>series<text:s/>of<text:s/>educational<text:s/>workshops<text:s/>to<text:s/>inform<text:s/>informal<text:s/>workers<text:s/>of<text:s/>their<text:s/>rights<text:s/>and<text:s/>obligations<text:s/>regarding<text:s/>taxation.<text:s/>This<text:s/>represents<text:s/>a<text:s/>powerful<text:s/>example<text:s/>of<text:s/>how<text:s/>ICTD’s<text:s/>research<text:s/>has<text:s/>been<text:s/>translated<text:s/>into<text:s/>concrete<text:s/>action<text:s/>by<text:s/>civil<text:s/>society<text:s/>actors<text:s/>working<text:s/>directly<text:s/>with<text:s/>informal<text:s/>workers.<text:s/>By<text:s/>equipping<text:s/>workers<text:s/>with<text:s/>a<text:s/>clearer<text:s/>understanding<text:s/>of<text:s/>who<text:s/>is<text:s/>entitled<text:s/>to<text:s/>collect<text:s/>taxes,<text:s/>what<text:s/>they<text:s/>should<text:s/>be<text:s/>paying,<text:s/>and<text:s/>how<text:s/>these<text:s/>revenues<text:s/>should<text:s/>be<text:s/>used,<text:s/>these<text:s/>workshops<text:s/>helped<text:s/>to<text:s/>reduce<text:s/>opportunities<text:s/>for<text:s/>corruption<text:s/>and<text:s/>coercion.<text:s/></text:span></text:p>
      <text:p text:style-name="P828"/>
      <text:p text:style-name="P829"><text:span text:style-name="T829_1">ICTD<text:s/>has<text:s/>also<text:s/>played<text:s/>a<text:s/>catalytic<text:s/>role<text:s/>in<text:s/>Sierra<text:s/>Leone,<text:s/>initiating<text:s/>a<text:s/>new<text:s/>model<text:s/>of<text:s/>collaboration<text:s/>among<text:s/>civil<text:s/>society,<text:s/>traditional<text:s/>authorities,<text:s/>and<text:s/>local<text:s/>government<text:s/>to<text:s/>support<text:s/>tax<text:s/>compliance<text:s/>and<text:s/>citizen<text:s/>engagement.<text:s/>In<text:s/>Makeni,<text:s/>where<text:s/>a<text:s/>major<text:s/>reform<text:s/>of<text:s/>the<text:s/>property<text:s/>tax<text:s/>system<text:s/>was<text:s/>recently<text:s/>undertaken,<text:s/>compliance<text:s/>remains<text:s/>low<text:s/>despite<text:s/>significant<text:s/>improvements<text:s/>in<text:s/>valuation<text:s/>and<text:s/>billing.<text:s/>Drawing<text:s/>on<text:s/>ICTD<text:s/></text:span><text:span text:style-name="T829_2"><text:a xlink:type="simple" xlink:href="https://www.ictd.ac/publication/tax-reform-coalitions-urban-development-politics-property-tax-reform-sierra-leone/"><text:span text:style-name="T829_3">research<text:s/>showing<text:s/>that<text:s/>collaboration<text:s/>with<text:s/>chiefs<text:s/>can<text:s/>improve<text:s/>compliance<text:s/>and<text:s/>taxpayer<text:s/>trust,</text:span></text:a></text:span><text:span text:style-name="T829_4"><text:s/>ICTD<text:s/>has<text:s/>partnered<text:s/>with<text:s/>local<text:s/>civil<text:s/>society<text:s/>organisation<text:s/></text:span><text:span text:style-name="T829_5">Fambul</text:span><text:span text:style-name="T829_6"><text:s/>Tok<text:s/>to<text:s/>mediate<text:s/>relationships<text:s/>between<text:s/>the<text:s/>City<text:s/>Council<text:s/>and<text:s/>traditional<text:s/>leaders.<text:s/>Through<text:s/>a<text:s/>series<text:s/>of<text:s/>workshops,<text:s/>this<text:s/>initiative<text:s/>aims<text:s/>to<text:s/>foster<text:s/>dialogue,<text:s/>improve<text:s/>taxpayer<text:s/>education,<text:s/>and<text:s/>channel<text:s/>citizen<text:s/>feedback<text:s/>on<text:s/>taxation<text:s/>and<text:s/>development<text:s/>priorities.<text:s/></text:span></text:p>
      <text:p text:style-name="P830"/>
      <text:p text:style-name="P831"><text:span text:style-name="T831_1">ICTD<text:s/>has<text:s/>also<text:s/>strengthened<text:s/>partnerships<text:s/>with<text:s/>regional<text:s/>and<text:s/>international<text:s/>civil<text:s/>society<text:s/>organisations<text:s/>to<text:s/>enhance<text:s/>engagement,<text:s/>policy<text:s/>uptake,<text:s/>and<text:s/>strengthen<text:s/>the<text:s/>tax<text:s/>capacity<text:s/>of<text:s/>civil<text:s/>society.<text:s/>ICTD<text:s/>has<text:s/>continued<text:s/>to<text:s/>partner<text:s/>with<text:s/>the<text:s/>TJNA,<text:s/>including<text:s/>by<text:s/>hosting<text:s/>a<text:s/>public<text:s/>lecture<text:s/>by<text:s/>Chenai<text:s/>Mukumba,<text:s/>TJNA’s<text:s/>Executive<text:s/>Director,<text:s/>at<text:s/>IDS.<text:s/>It<text:s/>also<text:s/>deepened<text:s/>its<text:s/>collaboration<text:s/>with<text:s/>the<text:s/>International<text:s/>Budget<text:s/>Partnership<text:s/>(IBP),<text:s/>a<text:s/>key<text:s/>participant<text:s/>in<text:s/>the<text:s/>Tax<text:s/>and<text:s/>Informality<text:s/>CoP<text:s/>as<text:s/>well<text:s/>as<text:s/>in<text:s/>the<text:s/>Akosombo<text:s/>conference.<text:s/>ICTD<text:s/>also<text:s/>contributed<text:s/>substantively<text:s/>to<text:s/>the<text:s/>IBP’s<text:s/>global<text:s/></text:span><text:span text:style-name="T831_2">Tax<text:s/>Transparency<text:s/>video<text:s/>services</text:span><text:span text:style-name="T831_3">,<text:s/>an<text:s/>initiative<text:s/>to<text:s/>strengthen<text:s/>civil<text:s/>society’s<text:s/>ability<text:s/>to<text:s/>understand<text:s/>and<text:s/>engage<text:s/>with<text:s/>tax<text:s/>systems.</text:span></text:p>
      <text:p text:style-name="P832"/>
      <text:p text:style-name="P833"><text:span text:style-name="T833_1">Finally,<text:s/>ICTD<text:s/>has<text:s/>continued<text:s/>to<text:s/>expand<text:s/>its<text:s/>research<text:s/>into<text:s/>how<text:s/>civil<text:s/>society<text:s/>can<text:s/>enhance<text:s/>taxpayer<text:s/>engagement<text:s/>and<text:s/>accountability.<text:s/>This<text:s/>includes<text:s/>work<text:s/>on<text:s/>the<text:s/>role<text:s/>of<text:s/>non-state<text:s/>actors<text:s/>and<text:s/>traditional<text:s/>authorities<text:s/>in<text:s/>shaping<text:s/>tax<text:s/>behaviour<text:s/>and<text:s/>outcomes,<text:s/>particularly<text:s/>at<text:s/>the<text:s/>local<text:s/>level.<text:s/>For<text:s/>example,<text:s/>the<text:s/>project<text:s/>in<text:s/>Sierra<text:s/>Leone<text:s/>described<text:s/>above<text:s/>examines<text:s/>how<text:s/>traditional<text:s/>chiefs<text:s/>can<text:s/>better<text:s/>support<text:s/>property<text:s/>tax<text:s/>reform.<text:s/>In<text:s/>parallel,<text:s/>groundwork<text:s/>has<text:s/>been<text:s/>laid<text:s/>for<text:s/>future<text:s/>research<text:s/>on<text:s/>debt<text:s/>and<text:s/>protests,<text:s/>with<text:s/>the<text:s/>aim<text:s/>of<text:s/>deepening<text:s/>understanding<text:s/>of<text:s/>the<text:s/>links<text:s/>between<text:s/>tax<text:s/>grievances,<text:s/>civic<text:s/>mobilisation,<text:s/>and<text:s/>demands<text:s/>for<text:s/>accountability.<text:s/>Across<text:s/>these<text:s/>activities,<text:s/>ICTD<text:s/>has<text:s/>worked<text:s/>to<text:s/>strengthen<text:s/>dialogue<text:s/>among<text:s/>researchers,<text:s/>civil<text:s/>society<text:s/>actors,<text:s/>taxpayers,<text:s/>revenue<text:s/>authorities,<text:s/>and<text:s/>policymakers;<text:s/>to<text:s/>build<text:s/>the<text:s/>capacity<text:s/>of<text:s/>civil<text:s/>society<text:s/>organisations<text:s/>to<text:s/>advocate<text:s/>for<text:s/>fairer,<text:s/>more<text:s/>transparent,<text:s/>and<text:s/>accountable<text:s/>tax<text:s/>systems<text:s/>around<text:s/>the<text:s/>world;<text:s/>and<text:s/>to<text:s/>generate<text:s/>the<text:s/>evidence<text:s/>needed<text:s/>to<text:s/>drive<text:s/>meaningful<text:s/>reform.</text:span></text:p>
      <text:p text:style-name="P834"><text:span text:style-name="T834_1"> </text:span><text:span text:style-name="T834_2">  </text:span></text:p>
      <text:p text:style-name="P835"><text:span text:style-name="T835_1">ENVIRONMENTAL<text:s/>TAX</text:span></text:p>
      <text:p text:style-name="P836"/>
      <text:p text:style-name="P837"><text:span text:style-name="T837_1">ICTD’s<text:s/>Environmental<text:s/>and<text:s/>Climate<text:s/>Tax<text:s/>research<text:s/>area<text:s/>was<text:s/>established<text:s/>in<text:s/>late<text:s/>2022<text:s/>and<text:s/>publicly<text:s/>launched<text:s/>in<text:s/>early<text:s/>2023<text:s/>to<text:s/>start<text:s/>building<text:s/>evidence<text:s/>on<text:s/>the<text:s/>deployment<text:s/>of<text:s/>these<text:s/>instruments<text:s/>across<text:s/>low-income<text:s/>countries,<text:s/>accounting<text:s/>for<text:s/>their<text:s/>specific<text:s/>political<text:s/>and<text:s/>administrative<text:s/>characteristics.<text:s/>Over<text:s/>the<text:s/>course<text:s/>of<text:s/>2025,<text:s/>ICTD’s<text:s/>focus<text:s/>was<text:s/>twofold.<text:s/>First,<text:s/>ICTD<text:s/>provided<text:s/>overall<text:s/>guidance<text:s/>and<text:s/>support<text:s/>to<text:s/>the<text:s/>southern<text:s/>authors</text:span><text:span text:style-name="T837_2"><text:s/></text:span><text:span text:style-name="T837_3">with<text:s/>whom<text:s/>ICTD<text:s/>had<text:s/>commissioned<text:s/>three<text:s/>projects<text:s/>to<text:s/>ensure<text:s/>their<text:s/>successful<text:s/></text:span><text:span text:style-name="T837_4">completion.<text:s/>Two<text:s/>of<text:s/>these<text:s/>projects,<text:s/>focusing<text:s/>on<text:s/>waste<text:s/>taxation<text:s/>in<text:s/>Conakry,<text:s/>Guinea,<text:s/>and<text:s/>across<text:s/>Uganda<text:s/>respectively,<text:s/>were<text:s/>greenlighted<text:s/>for<text:s/>copy-edit<text:s/>in<text:s/>December<text:s/>2025<text:s/>and<text:s/>will<text:s/>be<text:s/>published<text:s/>in<text:s/>early<text:s/>2026.<text:s/>They<text:s/>contribute<text:s/>to<text:s/>highlighting<text:s/>shortcomings<text:s/>of<text:s/>existing<text:s/>systems<text:s/>and<text:s/>ways<text:s/>to<text:s/>improve<text:s/>them.<text:s/>The<text:s/>third<text:s/>one,<text:s/>focusing<text:s/>on<text:s/>alignment<text:s/>between<text:s/>budgetary<text:s/>and<text:s/>climate<text:s/>policies<text:s/>in<text:s/>Kenya<text:s/>will<text:s/>be<text:s/>completed<text:s/>shortly.<text:s/>The<text:s/>second<text:s/>objective<text:s/>was<text:s/>to<text:s/>publish<text:s/>the<text:s/>first<text:s/>batch<text:s/>of<text:s/>work<text:s/>produced<text:s/>in<text:s/>respected<text:s/>journal<text:s/>outlets<text:s/></text:span><text:span text:style-name="T837_5">in<text:s/>order<text:s/>to</text:span><text:span text:style-name="T837_6"><text:s/>continue<text:s/>establishing<text:s/>ICTD<text:s/>as<text:s/>one<text:s/>of<text:s/>the<text:s/>go-to<text:s/>centres<text:s/>for<text:s/>rigorous<text:s/>research<text:s/>on<text:s/>this<text:s/>area.<text:s/>This<text:s/>resulted<text:s/>in<text:s/>three<text:s/>journal<text:s/>publications:<text:s/>work<text:s/>on<text:s/></text:span><text:span text:style-name="T837_7"><text:a xlink:type="simple" xlink:href="https://www.ictd.ac/publication/quest-forestry-revenue-impact-forest-managers/"><text:span text:style-name="T837_8">forestry<text:s/>taxation<text:s/>in<text:s/>Ekiti<text:s/>State,<text:s/>Nigeria</text:span></text:a></text:span><text:span text:style-name="T837_9">,<text:s/>which<text:s/>was<text:s/>published<text:s/>in<text:s/>Forest<text:s/>Policy<text:s/>and<text:s/>Economics;<text:s/>an<text:s/>article<text:s/>on<text:s/>the<text:s/>role<text:s/>of<text:s/></text:span><text:span text:style-name="T837_10"><text:a xlink:type="simple" xlink:href="https://www.ictd.ac/publication/evaluating-ethiopias-environmental-management-strategy-does-it-support-green-growth/"><text:span text:style-name="T837_11">market-based<text:s/>instruments<text:s/>in<text:s/>the<text:s/>Ethiopia’s<text:s/>environmental<text:s/>management<text:s/>strategy</text:span></text:a></text:span><text:span text:style-name="T837_12">,</text:span><text:span text:style-name="T837_13"><text:s/>published<text:s/>in<text:s/>the<text:s/>Journal<text:s/>of<text:s/>Environment<text:s/>and<text:s/>Development;<text:s/>and<text:s/>a<text:s/>final<text:s/>article<text:s/>on<text:s/></text:span><text:span text:style-name="T837_14"><text:a xlink:type="simple" xlink:href="https://www.ictd.ac/publication/taxation-of-fisheries-in-kenya-neither-improving-management-nor-raising-revenue/"><text:span text:style-name="T837_15">fisheries<text:s/>taxation<text:s/>in<text:s/>Kenya</text:span></text:a></text:span><text:span text:style-name="T837_16">,<text:s/>published<text:s/>in<text:s/>World<text:s/>Development<text:s/>Perspectives.<text:s/>This<text:s/>work<text:s/>was<text:s/>disseminated<text:s/>both<text:s/>through<text:s/>interviews<text:s/>with<text:s/>the<text:s/>authors<text:s/>in<text:s/>specialised<text:s/>outlets<text:s/>as<text:s/>well<text:s/>as<text:s/>through<text:s/>government<text:s/>engagement,<text:s/>such<text:s/>as<text:s/>FCDO,<text:s/>the</text:span><text:span text:style-name="T837_17"><text:s/></text:span><text:span text:style-name="T837_18">Environment,<text:s/>Food<text:s/>and<text:s/>Rural<text:s/>Affairs<text:s/>Committee<text:s/>and<text:s/>the<text:s/>Department<text:s/>for<text:s/>Energy<text:s/>Security<text:s/>and<text:s/>Net<text:s/>Zero<text:s/>during<text:s/>an<text:s/>away-day<text:s/>co-hosted<text:s/>by<text:s/>IDS<text:s/>and<text:s/>the<text:s/>University<text:s/>of<text:s/>Sussex.</text:span></text:p>
      <text:p text:style-name="P838"/>
      <text:p text:style-name="P839"><text:span text:style-name="T839_1">ICTD<text:s/>learnt<text:s/>various<text:s/>lessons<text:s/>through<text:s/>the<text:s/>revision<text:s/>and<text:s/></text:span><text:span text:style-name="T839_2">completion<text:s/></text:span><text:span text:style-name="T839_3">of<text:s/>these<text:s/>projects.<text:s/>One<text:s/>lesson<text:s/>is<text:s/>that<text:s/>environmental<text:s/>taxes<text:s/>across<text:s/>the<text:s/>countries<text:s/>studied</text:span><text:span text:style-name="T839_4">,<text:s/>to<text:s/>a<text:s/>great<text:s/>extent,</text:span><text:span text:style-name="T839_5"><text:s/>failed<text:s/>to<text:s/>deliver<text:s/>on<text:s/>either<text:s/>revenue-mobilisation<text:s/>or<text:s/>sustainability<text:s/>goals.<text:s/>This<text:s/>is<text:s/>due<text:s/>to<text:s/>a<text:s/>combination<text:s/>of<text:s/>partial<text:s/>devolution<text:s/>of<text:s/>natural<text:s/>resource<text:s/>management<text:s/>(fisheries,<text:s/>forestry,<text:s/>waste),<text:s/>a<text:s/>lack<text:s/>of<text:s/>political<text:s/>priority<text:s/>vis-à-vis<text:s/>promoting<text:s/>job<text:s/>creation<text:s/>in<text:s/>manufacturing<text:s/>or<text:s/>ensuring<text:s/>the<text:s/>existence<text:s/>of<text:s/>livelihood<text:s/>opportunities<text:s/>in<text:s/>rural<text:s/>areas,<text:s/>and<text:s/>suboptimal<text:s/>technical<text:s/>features<text:s/>of<text:s/>the<text:s/>taxes<text:s/>and<text:s/>charges<text:s/>proper.<text:s/>Another<text:s/>is<text:s/>that<text:s/>substantial<text:s/>gaps<text:s/>remain<text:s/>in<text:s/>existing<text:s/>knowledge,<text:s/>as<text:s/>a<text:s/>disproportionate<text:s/>amount<text:s/>of<text:s/>attention<text:s/>is<text:s/>dedicated<text:s/>to<text:s/>carbon<text:s/>taxes,<text:s/>even<text:s/>in<text:s/>contexts<text:s/>in<text:s/>which<text:s/>other<text:s/>tools<text:s/>would<text:s/>have<text:s/>a<text:s/>greater<text:s/>welfare<text:s/>potential<text:s/>and<text:s/>environmental<text:s/>significance.<text:s/>The<text:s/>next<text:s/>step<text:s/>will<text:s/>be<text:s/>to<text:s/>summarise<text:s/>this<text:s/>knowledge<text:s/>over<text:s/>the<text:s/>course<text:s/>of<text:s/>early<text:s/>2026<text:s/>and<text:s/>to<text:s/>publish<text:s/>a<text:s/>synthesis<text:s/>piece<text:s/>alongside<text:s/>an<text:s/>additional<text:s/>set<text:s/>of<text:s/>resources<text:s/>on<text:s/>the<text:s/>topic<text:s/>on<text:s/>ICTD’s<text:s/>learning<text:s/>portal.</text:span><text:span text:style-name="T839_6"><text:s/>Key<text:s/>insights<text:s/>from<text:s/>ICTD's<text:s/>environment<text:s/>and<text:s/>climate<text:s/>change<text:s/>tax<text:s/>body<text:s/>of<text:s/>work<text:s/>are<text:s/>as<text:s/>below:</text:span></text:p>
      <text:p text:style-name="P840"/>
      <text:list text:style-name="LS9" xml:id="list102">
        <text:list-item>
          <text:p text:style-name="P841"><text:span text:style-name="T841_1">Environmental<text:s/>taxes<text:s/>are<text:s/>not<text:s/>a<text:s/></text:span><text:span text:style-name="T841_2">climate<text:s/>finance</text:span><text:span text:style-name="T841_3"><text:s/>silver<text:s/>bullet</text:span><text:span text:style-name="T841_4">:<text:s/>African<text:s/>countries<text:s/>need<text:s/>approximately<text:s/>2.4<text:s/>per<text:s/>cent<text:s/>of<text:s/>GDP<text:s/>for<text:s/>adaptation,<text:s/>but<text:s/>these<text:s/>taxes<text:s/>currently<text:s/>raise<text:s/>less<text:s/>than<text:s/>0.3<text:s/>per<text:s/>cent<text:s/>of<text:s/>GDP—far<text:s/>too<text:s/>little<text:s/>to<text:s/>close<text:s/>the<text:s/>gap.</text:span></text:p>
        </text:list-item>
        <text:list-item>
          <text:p text:style-name="P842"><text:span text:style-name="T842_1">Their<text:s/>real<text:s/>scope<text:s/>is<text:s/>behavioural,<text:s/>not revenue-raising</text:span><text:span text:style-name="T842_2">:<text:s/>To<text:s/>shift<text:s/>markets<text:s/>away<text:s/>from<text:s/>harmful<text:s/>activities,<text:s/>tax<text:s/>rates<text:s/>must<text:s/>rise<text:s/>significantly<text:s/>and<text:s/>be<text:s/>paired<text:s/>with the<text:s/>development<text:s/>of<text:s/>dedicated analytical<text:s/>capacity<text:s/>in<text:s/>revenue<text:s/>and<text:s/>environmental<text:s/>agencies, which<text:s/>should<text:s/>collaborate<text:s/>more<text:s/>frequently</text:span></text:p>
        </text:list-item>
        <text:list-item>
          <text:p text:style-name="P843"><text:span text:style-name="T843_1">Carbon<text:s/>taxes<text:s/>are<text:s/>not<text:s/>the<text:s/>best<text:s/>fit</text:span><text:span text:style-name="T843_2">:<text:s/>South<text:s/>Africa<text:s/>is<text:s/>the<text:s/>only<text:s/>adopter,<text:s/>and<text:s/>exemptions<text:s/>keep<text:s/>revenues<text:s/>minimal.<text:s/>Instruments<text:s/>like<text:s/>used<text:s/>vehicle<text:s/>import<text:s/>levies<text:s/>and<text:s/>waste<text:s/>taxes<text:s/>are<text:s/>better<text:s/>aligned<text:s/>with<text:s/>current<text:s/>energy<text:s/>and<text:s/>emissions<text:s/>realities.</text:span></text:p>
        </text:list-item>
        <text:list-item>
          <text:p text:style-name="P844"><text:span text:style-name="T844_1">Natural<text:s/>resource<text:s/>charges<text:s/>matter<text:s/>—<text:s/>but<text:s/>are<text:s/></text:span><text:span text:style-name="T844_2">often<text:s/></text:span><text:span text:style-name="T844_3">misused:</text:span><text:span text:style-name="T844_4"> Forestry<text:s/>and<text:s/>fisheries<text:s/>fees<text:s/>could<text:s/>support<text:s/>sustainability,<text:s/>but<text:s/>subnational<text:s/>governments<text:s/>often<text:s/>rely<text:s/>on<text:s/>them<text:s/>mainly<text:s/>for<text:s/>revenue,<text:s/>undermining<text:s/>environmental<text:s/>goals.</text:span></text:p>
        </text:list-item>
      </text:list>
      <text:p text:style-name="P845"/>
      <text:p text:style-name="P846"/>
      <text:p text:style-name="P847"/>
      <text:p text:style-name="P848"/>
      <text:p text:style-name="P849"/>
      <text:p text:style-name="P850"/>
      <text:p text:style-name="P851"/>
      <text:p text:style-name="P852"/>
      <text:p text:style-name="P853"/>
      <text:p text:style-name="P854"/>
      <text:p text:style-name="P855"/>
      <text:p text:style-name="P856"/>
      <text:p text:style-name="P857"/>
      <text:p text:style-name="P858"/>
      <text:p text:style-name="P859"/>
      <text:p text:style-name="P860"/>
      <text:p text:style-name="P861"/>
      <text:p text:style-name="P862"/>
      <text:p text:style-name="P863"><text:span text:style-name="T863_1">ANNEXES</text:span></text:p>
      <text:p text:style-name="P864"/>
      <text:p text:style-name="P865"><text:span text:style-name="T865_1">ANNEX<text:s/>1:<text:s/>ICTD<text:s/>Support<text:s/>Collaborations<text:s/>with<text:s/></text:span><text:span text:style-name="T865_2">FCDO<text:s/>staff<text:s/>or<text:s/>advisers<text:s/></text:span></text:p>
      <text:p text:style-name="P866"/>
      <table:table table:style-name="Table17">
        <table:table-column table:style-name="Column70"/>
        <table:table-column table:style-name="Column71"/>
        <table:table-row table:style-name="Row52">
          <table:table-cell table:style-name="Cell183">
            <text:p text:style-name="P867"><text:span text:style-name="T867_1">Month</text:span></text:p>
          </table:table-cell>
          <table:table-cell table:style-name="Cell184">
            <text:p text:style-name="P868"><text:span text:style-name="T868_1">Details<text:s/>of<text:s/>Support</text:span></text:p>
          </table:table-cell>
        </table:table-row>
        <table:table-row table:style-name="Row53">
          <table:table-cell table:style-name="Cell185">
            <text:p text:style-name="P869"><text:span text:style-name="T869_1">January<text:s/>2025</text:span></text:p>
          </table:table-cell>
          <table:table-cell table:style-name="Cell186">
            <text:p text:style-name="P870"><text:span text:style-name="T870_1">Giulia<text:s/>Mascagni<text:s/>met<text:s/>with<text:s/>Mark<text:s/>Dray<text:s/>(Ethiopia<text:s/>Office)<text:s/>and<text:s/>Antonia<text:s/>Strachey<text:s/>(Regional<text:s/>Advisor)<text:s/>to<text:s/>discuss<text:s/>opportunities<text:s/>for<text:s/>tax<text:s/>reform<text:s/>in<text:s/>Ethiopia<text:s/>and<text:s/>the<text:s/>conditions<text:s/>that<text:s/>would<text:s/>make<text:s/>it<text:s/>possible,<text:s/>including<text:s/>how<text:s/>FCDO<text:s/>and<text:s/>researchers<text:s/>can<text:s/>support<text:s/>policymakers<text:s/>in<text:s/>that<text:s/>process.<text:s/>This<text:s/>engagement<text:s/>is<text:s/>part<text:s/>of<text:s/>a<text:s/>broader<text:s/>conversation<text:s/>about<text:s/>tax<text:s/>research<text:s/>in<text:s/>Ethiopia,<text:s/>including<text:s/>a<text:s/>meeting<text:s/>between<text:s/>Giulia<text:s/>and<text:s/>Antonia<text:s/>in<text:s/>Kigali<text:s/>and<text:s/>a<text:s/>meeting<text:s/>between<text:s/>Mark<text:s/>and<text:s/>Wilson<text:s/>Prichard<text:s/>in<text:s/>2024.<text:s/></text:span><text:span text:style-name="T870_2">(1/2<text:s/>day<text:s/>-)</text:span></text:p>
          </table:table-cell>
        </table:table-row>
        <table:table-row table:style-name="Row54">
          <table:table-cell table:style-name="Cell187">
            <text:p text:style-name="P871"><text:span text:style-name="T871_1">February<text:s/>2025</text:span></text:p>
          </table:table-cell>
          <table:table-cell table:style-name="Cell188">
            <text:p text:style-name="P872"><text:span text:style-name="T872_1">In<text:s/>February<text:s/>2025,<text:s/>Max<text:s/>Gallien<text:s/>and<text:s/>Vanessa<text:s/>van<text:s/>den<text:s/>Boogaard<text:s/>had<text:s/>several<text:s/>engagements<text:s/>with<text:s/>the<text:s/>FCDO<text:s/>team<text:s/>in<text:s/>Accra,<text:s/>Ghana<text:s/>including<text:s/>with<text:s/>FCDO<text:s/>and<text:s/>HMRC<text:s/>representatives<text:s/>working<text:s/>within<text:s/>the<text:s/>GRA.<text:s/>Engagements<text:s/>included<text:s/>FCDO<text:s/>and<text:s/>HMRC<text:s/>staff<text:s/>attending<text:s/>ICTD's<text:s/>Tax<text:s/>and<text:s/>Informality<text:s/>conference<text:s/>and<text:s/>stakeholder<text:s/>workshop,<text:s/>as<text:s/>well<text:s/>as<text:s/>casual<text:s/>discussions<text:s/>during<text:s/>lunch<text:s/>breaks.<text:s/>Max<text:s/>and<text:s/>Vanessa<text:s/>shared<text:s/>invitations<text:s/>to<text:s/>join<text:s/>the<text:s/>CoP<text:s/>on<text:s/>Informality<text:s/>and<text:s/>Tax,<text:s/>agreed<text:s/>to<text:s/>share<text:s/>future<text:s/>ICTD<text:s/>outputs<text:s/>with<text:s/>them,<text:s/>and<text:s/>agreed<text:s/>to<text:s/>meet<text:s/>again<text:s/>when<text:s/>in<text:s/>Accra.<text:s/></text:span><text:span text:style-name="T872_2">(1/2<text:s/>day<text:s/>+)</text:span></text:p>
          </table:table-cell>
        </table:table-row>
        <table:table-row table:style-name="Row55">
          <table:table-cell table:style-name="Cell189">
            <text:p text:style-name="P873"><text:span text:style-name="T873_1">February<text:s/>2025</text:span></text:p>
          </table:table-cell>
          <table:table-cell table:style-name="Cell190">
            <text:p text:style-name="P874"><text:span text:style-name="T874_1">ICTD<text:s/>was<text:s/>invited<text:s/>by<text:s/>Wilton<text:s/>Park,<text:s/>an<text:s/>Executive<text:s/>Agency<text:s/>of<text:s/>the<text:s/>FCDO,<text:s/>to<text:s/>participate<text:s/>in<text:s/>the<text:s/>policy<text:s/>dialogue<text:s/></text:span><text:span text:style-name="T874_2"><text:a xlink:type="simple" xlink:href="https://www.wiltonpark.org.uk/event/simplification-and-digitisation-of-tax-systems-for-the-commonwealth/"><text:span text:style-name="T874_3">"Simplification<text:s/>and<text:s/>Digitisation<text:s/>of<text:s/>Tax<text:s/>Systems<text:s/>for<text:s/>the<text:s/>Commonwealth"</text:span></text:a></text:span><text:span text:style-name="T874_4">.<text:s/>Fabrizio<text:s/>Santoro<text:s/>attended.<text:s/>The<text:s/>policy<text:s/>dialogue<text:s/>explored<text:s/>various<text:s/>aspects<text:s/>of<text:s/>tax<text:s/>simplification<text:s/>for<text:s/>tax<text:s/>policy<text:s/>leads<text:s/>across<text:s/>several<text:s/>Commonwealth<text:s/>countries,<text:s/>bringing<text:s/>together<text:s/>solutions<text:s/>and<text:s/>ideas<text:s/>for<text:s/>simplifying<text:s/>tax<text:s/>systems.<text:s/>Fabrizio<text:s/>participated<text:s/>in<text:s/>a<text:s/>panel<text:s/>around<text:s/>recommendations<text:s/>for<text:s/>digital<text:s/>transformation<text:s/>and<text:s/>facilitated<text:s/>a<text:s/>breakout<text:s/>discussion<text:s/>on<text:s/>the<text:s/>topic.<text:s/>He<text:s/>engaged<text:s/>with<text:s/>a<text:s/>variety<text:s/>of<text:s/>actors<text:s/>during<text:s/>the<text:s/>dialogue,<text:s/>including<text:s/>tax<text:s/>administrators<text:s/>from<text:s/>India,<text:s/>Malaysia,<text:s/>Sri<text:s/>Lanka,<text:s/>Maldives,<text:s/>Mauritius,<text:s/>Kenya,<text:s/>and<text:s/>Nigeria,<text:s/>as<text:s/>well<text:s/>as<text:s/>FCDO<text:s/>staff,<text:s/>personnel<text:s/>from<text:s/>the<text:s/>British<text:s/>High<text:s/>Commission<text:s/>in<text:s/>India<text:s/>and<text:s/>representatives<text:s/>of<text:s/>other<text:s/>research<text:s/>centres<text:s/>(IFS<text:s/>and<text:s/>the<text:s/>International<text:s/>Growth<text:s/>Centre</text:span><text:span text:style-name="T874_5"><text:s/></text:span><text:span text:style-name="T874_6">[IGC],<text:s/>who<text:s/>later<text:s/>invited<text:s/>Fabrizio<text:s/>to<text:s/>speak<text:s/>at<text:s/>a<text:s/>webinar<text:s/>on<text:s/>the<text:s/>same<text:s/>topic<text:s/>of<text:s/>this<text:s/>policy<text:s/>dialogue).<text:s/>This<text:s/>engagement<text:s/>strengthened<text:s/>the<text:s/>ongoing<text:s/>collaboration<text:s/>with<text:s/>FCDO<text:s/>(and<text:s/>especially<text:s/>with<text:s/>the<text:s/>India<text:s/>High<text:s/>Commission,<text:s/>with<text:s/>whom<text:s/>ICTD<text:s/>are<text:s/>working<text:s/>on<text:s/>a<text:s/>separate<text:s/>project),<text:s/>and<text:s/>helped<text:s/>disseminate<text:s/>key<text:s/>ICTD<text:s/>messages<text:s/>on<text:s/>digitalisation<text:s/>to<text:s/>a<text:s/>broader<text:s/>audience,<text:s/>with<text:s/>some<text:s/>messaging<text:s/>included<text:s/>in<text:s/>the<text:s/>final<text:s/>Wilton<text:s/>Park<text:s/>report. </text:span><text:span text:style-name="T874_7">(1/2<text:s/>day<text:s/>-)</text:span></text:p>
          </table:table-cell>
        </table:table-row>
        <table:table-row table:style-name="Row56">
          <table:table-cell table:style-name="Cell191">
            <text:p text:style-name="P875"><text:span text:style-name="T875_1">February<text:s/>2025</text:span></text:p>
          </table:table-cell>
          <table:table-cell table:style-name="Cell192">
            <text:p text:style-name="P876"><text:span text:style-name="T876_1">Priya<text:s/>Srivatsa<text:s/>and<text:s/>Nick<text:s/></text:span><text:span text:style-name="T876_2">Orgeira</text:span><text:span text:style-name="T876_3"><text:s/>presented<text:s/>to<text:s/>the<text:s/>FCDO<text:s/>Governance<text:s/>team<text:s/>in<text:s/>Lusaka,<text:s/>Zambia,<text:s/>their<text:s/>work<text:s/>on<text:s/>a<text:s/></text:span><text:span text:style-name="T876_4">Luapula</text:span><text:span text:style-name="T876_5"><text:s/>taxpayer<text:s/>survey,<text:s/>Priya's<text:s/>PhD<text:s/>research,<text:s/>and<text:s/>workshops<text:s/>with<text:s/>local<text:s/>chiefs.<text:s/>The<text:s/>presentation<text:s/>was<text:s/>on<text:s/>the<text:s/>invitation<text:s/>of<text:s/>Berni<text:s/>Smith<text:s/>who<text:s/>had<text:s/>been<text:s/>acting<text:s/>Development<text:s/>Director<text:s/>for<text:s/>FCDO.<text:s/>Following<text:s/>the<text:s/>presentation,<text:s/>there<text:s/>was<text:s/>an<text:s/>engaging<text:s/>discussion<text:s/>with<text:s/>the<text:s/>FCDO<text:s/>Governance<text:s/>team<text:s/></text:span><text:span text:style-name="T876_6">and<text:s/>also</text:span><text:span text:style-name="T876_7"><text:s/>members<text:s/>from<text:s/>the<text:s/>following<text:s/>divisions:<text:s/>mining,<text:s/>environment,<text:s/>agriculture,<text:s/>and<text:s/>social<text:s/>protection.<text:s/></text:span><text:span text:style-name="T876_8">(1/2<text:s/>day<text:s/>-)</text:span></text:p>
          </table:table-cell>
        </table:table-row>
        <table:table-row table:style-name="Row57">
          <table:table-cell table:style-name="Cell193">
            <text:p text:style-name="P877"><text:span text:style-name="T877_1">March<text:s/>2025</text:span></text:p>
          </table:table-cell>
          <table:table-cell table:style-name="Cell194">
            <text:p text:style-name="P878"><text:span text:style-name="T878_1">Giovanni<text:s/></text:span><text:span text:style-name="T878_2">Occhiali</text:span><text:span text:style-name="T878_3"><text:s/>participated<text:s/>in<text:s/>the<text:s/>first<text:s/>of<text:s/>a<text:s/>series<text:s/>of<text:s/>meetings<text:s/>to<text:s/>discuss<text:s/>next<text:s/>steps<text:s/>following<text:s/>the<text:s/>submission<text:s/>of<text:s/>a<text:s/>joint<text:s/>cover<text:s/>letter<text:s/>between<text:s/>ICTD,<text:s/>IISD<text:s/>and<text:s/>ODI<text:s/>-<text:s/>as<text:s/>well<text:s/>as<text:s/>individual<text:s/>feedback<text:s/>from<text:s/>each<text:s/>organisation<text:s/>-<text:s/>to<text:s/>the<text:s/>PCT<text:s/>consultation<text:s/>on<text:s/>tax<text:s/>expenditure.<text:s/>The<text:s/>PCT<text:s/>is<text:s/>a<text:s/>joint<text:s/>initiative<text:s/>of<text:s/>the<text:s/>IMF,<text:s/>the<text:s/>OECD,<text:s/>the<text:s/>UN,<text:s/>and<text:s/>the<text:s/>World<text:s/>Bank<text:s/>Group.<text:s/>The<text:s/>joint<text:s/>and<text:s/>individual<text:s/>submission<text:s/>from<text:s/>ICTD<text:s/>were<text:s/>acknowledged<text:s/>for<text:s/>their<text:s/>high<text:s/>quality,<text:s/>and<text:s/>Alistair<text:s/>Lobo<text:s/>from<text:s/>FCDO<text:s/>expressed<text:s/>that<text:s/>the<text:s/>contributions<text:s/>had<text:s/>the<text:s/>chance<text:s/>to<text:s/>have<text:s/>a<text:s/>real<text:s/>impact<text:s/>on<text:s/>the<text:s/>principles<text:s/>PCT<text:s/>planned<text:s/>to<text:s/>present<text:s/>at<text:s/>FfD4.<text:s/>Follow<text:s/>up<text:s/>meetings<text:s/>were<text:s/>scheduled<text:s/>and<text:s/>all<text:s/>parties<text:s/>agreed<text:s/>to<text:s/>keep<text:s/>one<text:s/>another<text:s/>up<text:s/>to<text:s/>date<text:s/>with<text:s/>their<text:s/>engagement<text:s/>in<text:s/>the<text:s/>FfD4<text:s/>process<text:s/>to<text:s/>ensure<text:s/>alignment<text:s/>on<text:s/>any<text:s/>potential<text:s/>messaging<text:s/>on<text:s/>tax<text:s/>expenditure.</text:span><text:span text:style-name="T878_4"><text:s/>(1/2<text:s/>day<text:s/>+)</text:span></text:p>
          </table:table-cell>
        </table:table-row>
        <table:table-row table:style-name="Row58">
          <table:table-cell table:style-name="Cell195">
            <text:p text:style-name="P879"><text:span text:style-name="T879_1">March<text:s/>2025</text:span></text:p>
          </table:table-cell>
          <table:table-cell table:style-name="Cell196">
            <text:p text:style-name="P880"><text:span text:style-name="T880_1">Vanessa<text:s/>van<text:s/>den<text:s/>Boogaard<text:s/>was<text:s/>asked<text:s/>to<text:s/>brief<text:s/>the<text:s/>incoming<text:s/>British<text:s/>Ambassadors<text:s/>to<text:s/>Somalia<text:s/>on<text:s/>the<text:s/>political<text:s/>economy<text:s/>of<text:s/>taxation<text:s/>and<text:s/>what<text:s/>role<text:s/>the<text:s/>UK<text:s/>may<text:s/>play<text:s/>in<text:s/>addressing<text:s/>these<text:s/>issues.<text:s/>Vanessa<text:s/>discussed<text:s/>learnings<text:s/>from<text:s/>ICTD<text:s/>papers<text:s/>on<text:s/>the<text:s/>political<text:s/>economy<text:s/>of<text:s/>tax<text:s/>in<text:s/>Somalia,<text:s/>informal<text:s/>taxation<text:s/>in<text:s/>Somalia,<text:s/>and<text:s/>property<text:s/>tax<text:s/>in<text:s/>Somaliland.<text:s/>The<text:s/>presentation<text:s/>was<text:s/>very<text:s/>well<text:s/>received<text:s/>by<text:s/>the<text:s/>ambassadors<text:s/>and<text:s/>both<text:s/>asked<text:s/>Vanessa<text:s/>to<text:s/>follow<text:s/>up<text:s/>with<text:s/>further<text:s/>briefings<text:s/>and<text:s/>engagement<text:s/>with<text:s/>the<text:s/>embassy<text:s/>staff.<text:s/></text:span><text:span text:style-name="T880_2">(1/2<text:s/>day<text:s/>-)</text:span></text:p>
          </table:table-cell>
        </table:table-row>
        <table:table-row table:style-name="Row59">
          <table:table-cell table:style-name="Cell197">
            <text:p text:style-name="P881"><text:span text:style-name="T881_1">March<text:s/>2025</text:span></text:p>
          </table:table-cell>
          <table:table-cell table:style-name="Cell198">
            <text:p text:style-name="P882"><text:span text:style-name="T882_1">In<text:s/>Delhi,<text:s/>India,<text:s/>Martin<text:s/>Hearson<text:s/>had<text:s/>two<text:s/>meetings<text:s/>organised<text:s/>with<text:s/>and<text:s/>joined<text:s/>by<text:s/>Abhirup<text:s/>Dasgupta,<text:s/>Head<text:s/>of<text:s/>Economic<text:s/>Co-operation<text:s/>Programme,<text:s/>Economics<text:s/>and<text:s/>Finance<text:s/>Team,<text:s/>British<text:s/>High<text:s/>Commission,<text:s/>New<text:s/>Delhi.<text:s/>The<text:s/>first<text:s/>meeting<text:s/>was<text:s/>a<text:s/>preparatory<text:s/>discussion<text:s/>with<text:s/>staff<text:s/>at<text:s/>the<text:s/>High<text:s/>Commission.<text:s/>The<text:s/>second<text:s/>meeting<text:s/>was<text:s/>with<text:s/>the<text:s/>CTF,<text:s/>a<text:s/>division<text:s/>under<text:s/>the<text:s/>Indian<text:s/>CBDT<text:s/>that<text:s/>was<text:s/>launched<text:s/>in<text:s/>January<text:s/>2025,<text:s/>where<text:s/>CTF<text:s/>expressed<text:s/>their<text:s/>interest<text:s/>in<text:s/>building<text:s/>a<text:s/>relationship<text:s/>with<text:s/>a<text:s/>British<text:s/>tax<text:s/>research<text:s/>institute,<text:s/>with<text:s/>the<text:s/>collaboration<text:s/>underwritten<text:s/>by<text:s/>FCDO<text:s/>in<text:s/>the<text:s/>first<text:s/>instance.<text:s/>Following<text:s/>this<text:s/>initial<text:s/>meeting<text:s/>and<text:s/>subsequent<text:s/>discussions,<text:s/>FCDO<text:s/>approved<text:s/>funding<text:s/>for<text:s/>ICTD<text:s/>to<text:s/>conduct<text:s/>the<text:s/>study<text:s/>"Widening<text:s/>of<text:s/>the<text:s/>Individual<text:s/>Income<text:s/>Tax<text:s/>Base<text:s/>in<text:s/>India,"<text:s/>which<text:s/>is<text:s/>ongoing.<text:s/></text:span><text:span text:style-name="T882_2">(1/2<text:s/>day<text:s/>+)</text:span></text:p>
          </table:table-cell>
        </table:table-row>
        <table:table-row table:style-name="Row60">
          <table:table-cell table:style-name="Cell199">
            <text:p text:style-name="P883"><text:span text:style-name="T883_1">April<text:s/>2025</text:span></text:p>
          </table:table-cell>
          <table:table-cell table:style-name="Cell200">
            <text:p text:style-name="P884"><text:span text:style-name="T884_1">Vanessa<text:s/>van<text:s/>den<text:s/>Boogaard<text:s/>and<text:s/>grantee<text:s/>Najibullah<text:s/>Nor<text:s/>Isak<text:s/>were<text:s/>asked<text:s/>to<text:s/>present<text:s/>ICTD<text:s/>Working<text:s/>Paper<text:s/>216<text:s/>on<text:s/>the<text:s/>political<text:s/>economy<text:s/>of<text:s/>tax<text:s/>in<text:s/>Somalia<text:s/>to<text:s/>a<text:s/>closed<text:s/>seminar<text:s/>for<text:s/>the<text:s/>PFM<text:s/>donor<text:s/>group<text:s/>for<text:s/>Somalia.<text:s/>The<text:s/>presentation<text:s/>was<text:s/>followed<text:s/>by<text:s/>a<text:s/>constructive<text:s/>conversation<text:s/>about<text:s/>the<text:s/>limits<text:s/>of<text:s/>what<text:s/>donors<text:s/></text:span><text:span text:style-name="T884_2">are<text:s/>able<text:s/>to</text:span><text:span text:style-name="T884_3"><text:s/>do<text:s/>in<text:s/>Somalia<text:s/>given<text:s/>the<text:s/>political<text:s/>economy<text:s/>constraints.<text:s/>Following<text:s/>the<text:s/>seminar,<text:s/>Vanessa<text:s/>was<text:s/>invited<text:s/>to<text:s/>present<text:s/>at<text:s/>following<text:s/>sessions<text:s/>on<text:s/>informal<text:s/>taxation<text:s/>in<text:s/>Somalia<text:s/>and<text:s/>on<text:s/>customs.<text:s/></text:span><text:span text:style-name="T884_4">(1/2<text:s/>day<text:s/>-)</text:span></text:p>
          </table:table-cell>
        </table:table-row>
        <table:table-row table:style-name="Row61">
          <table:table-cell table:style-name="Cell201">
            <text:p text:style-name="P885"><text:span text:style-name="T885_1">May<text:s/>2025</text:span></text:p>
          </table:table-cell>
          <table:table-cell table:style-name="Cell202">
            <text:p text:style-name="P886"><text:span text:style-name="T886_1">Giovanni<text:s/></text:span><text:span text:style-name="T886_2">Occhiali</text:span><text:span text:style-name="T886_3"><text:s/>and<text:s/>Adrienne<text:s/>Lees<text:s/>met<text:s/>with<text:s/>Dan<text:s/>Jollans,<text:s/>economic<text:s/>advisor<text:s/>at<text:s/>FCDO<text:s/>Uganda.<text:s/>Discussion<text:s/>included<text:s/>the<text:s/>URA's<text:s/>recent<text:s/>request<text:s/>for<text:s/>technical<text:s/>assistance<text:s/>on<text:s/>data<text:s/>analysis,<text:s/>for<text:s/>which<text:s/>Dan<text:s/>was<text:s/>developing<text:s/>a<text:s/>concept<text:s/>note<text:s/>and<text:s/>TORs.<text:s/>Dan<text:s/>shared<text:s/>the<text:s/>concept<text:s/>note<text:s/>to<text:s/>ask<text:s/>for<text:s/>ICTD<text:s/>input,<text:s/>and<text:s/>Giovanni<text:s/>and<text:s/>Adrienne<text:s/>connected<text:s/>him<text:s/>with<text:s/>Maria<text:s/>Jouste<text:s/>at<text:s/>UNU-WIDER<text:s/>to<text:s/>learn<text:s/>more<text:s/>about<text:s/>the<text:s/>activities<text:s/>of<text:s/>UNU-WIDER's<text:s/>data<text:s/>lab<text:s/>in<text:s/>Uganda,<text:s/>which<text:s/>ICTD<text:s/>has<text:s/>historically<text:s/>co-sponsored.<text:s/></text:span><text:span text:style-name="T886_4">(1/2<text:s/>day<text:s/>-)</text:span></text:p>
          </table:table-cell>
        </table:table-row>
        <table:table-row table:style-name="Row62">
          <table:table-cell table:style-name="Cell203">
            <text:p text:style-name="P887"><text:span text:style-name="T887_1">May<text:s/>2025</text:span></text:p>
          </table:table-cell>
          <table:table-cell table:style-name="Cell204">
            <text:p text:style-name="P888"><text:span text:style-name="T888_1">Vanessa<text:s/>van<text:s/>den<text:s/>Boogard<text:s/>met<text:s/>with<text:s/>representatives<text:s/>from<text:s/>the<text:s/>GRA,<text:s/>FCDO<text:s/>and<text:s/>HMRC<text:s/>country<text:s/>offices<text:s/>in<text:s/>Accra,<text:s/>Ghana.<text:s/>They<text:s/>discussed<text:s/>tax<text:s/>policy<text:s/>priorities<text:s/>of<text:s/>the<text:s/>newly<text:s/>appointed<text:s/>commissioner<text:s/>general<text:s/>of<text:s/>the<text:s/>GRA,<text:s/>including<text:s/>continued<text:s/>interest<text:s/>in<text:s/>a<text:s/>modified<text:s/>tax<text:s/>programme<text:s/>for<text:s/>taxation<text:s/>of<text:s/>the<text:s/>informal<text:s/>sector,<text:s/>rental<text:s/>income<text:s/>tax<text:s/>collection<text:s/>and<text:s/>potential<text:s/>for<text:s/>reform,<text:s/>and<text:s/>the<text:s/>GRA,<text:s/>FCDO<text:s/>and<text:s/>HMRC<text:s/>representatives'<text:s/>interest<text:s/>in<text:s/>the<text:s/>GRA<text:s/>offices<text:s/>using<text:s/>behavioural<text:s/>economics<text:s/>to<text:s/>increase<text:s/>tax<text:s/>compliance,<text:s/>such<text:s/>as<text:s/>SMS<text:s/>reminders<text:s/>about<text:s/>tax<text:s/>filing.<text:s/></text:span><text:span text:style-name="T888_2">(1/2<text:s/>day<text:s/>-)</text:span></text:p>
          </table:table-cell>
        </table:table-row>
        <table:table-row table:style-name="Row63">
          <table:table-cell table:style-name="Cell205">
            <text:p text:style-name="P889"><text:span text:style-name="T889_1">May<text:s/>2025</text:span></text:p>
          </table:table-cell>
          <table:table-cell table:style-name="Cell206">
            <text:p text:style-name="P890"><text:span text:style-name="T890_1">Eileen<text:s/>Raffety<text:s/>and<text:s/>Giulia<text:s/>Mascagni<text:s/>connected<text:s/>to<text:s/>discuss<text:s/>Eileen's<text:s/>new<text:s/>role<text:s/>as<text:s/>advisor<text:s/>at<text:s/>the<text:s/>RRA,<text:s/>where<text:s/>Giulia<text:s/>has<text:s/>also<text:s/>been<text:s/>a<text:s/>longtime<text:s/>advisor.<text:s/>They<text:s/>discussed<text:s/>Eileen's<text:s/>priorities<text:s/>and<text:s/>how<text:s/>they<text:s/>connect<text:s/>to<text:s/>ICTD's<text:s/>work,<text:s/>including<text:s/>ICTD<text:s/>research<text:s/>on<text:s/>tax<text:s/>officials<text:s/>as<text:s/>she<text:s/>will<text:s/>be<text:s/>supporting<text:s/>the<text:s/>RRA<text:s/>to<text:s/>reinvigorate<text:s/>the<text:s/>work<text:s/>on<text:s/>cultural<text:s/>transformation.<text:s/></text:span><text:span text:style-name="T890_2">(1/2<text:s/>day<text:s/>-)</text:span></text:p>
          </table:table-cell>
        </table:table-row>
        <table:table-row table:style-name="Row64">
          <table:table-cell table:style-name="Cell207">
            <text:p text:style-name="P891"><text:span text:style-name="T891_1">June<text:s/>2025</text:span></text:p>
          </table:table-cell>
          <table:table-cell table:style-name="Cell208">
            <text:p text:style-name="P892"><text:span text:style-name="T892_1">Giulia<text:s/>Mascagni<text:s/>and<text:s/>Martin<text:s/>Hearson<text:s/>were<text:s/>invited<text:s/>by<text:s/>FCDO<text:s/>to<text:s/>present<text:s/>a<text:s/>session<text:s/>to<text:s/>the<text:s/>Community<text:s/>of<text:s/>Practice<text:s/>on<text:s/>Tax<text:s/>and<text:s/>Public<text:s/>Finance<text:s/>on<text:s/>"Taxing<text:s/>Smarter:<text:s/>How<text:s/>to<text:s/>Thrive<text:s/>in<text:s/>the<text:s/>Tax<text:s/>Era<text:s/>of<text:s/>Development".<text:s/>The<text:s/>presentation<text:s/>was<text:s/>received<text:s/>very<text:s/>positively,<text:s/>with<text:s/>participants<text:s/>expressing<text:s/>interest<text:s/>to<text:s/>both<text:s/>see<text:s/>the<text:s/>slides<text:s/>and<text:s/>engage<text:s/>on<text:s/>more<text:s/>detailed<text:s/>questions<text:s/>from<text:s/>the<text:s/>session.<text:s/>FCDO<text:s/>subsequently<text:s/>invited<text:s/>ICTD<text:s/>to<text:s/>propose<text:s/>a<text:s/>programme<text:s/>of<text:s/>CoP<text:s/>sessions<text:s/>on<text:s/>tax<text:s/>and<text:s/>ICTD<text:s/>research<text:s/>starting<text:s/>in<text:s/>September<text:s/>2025.<text:s/>The<text:s/>programme<text:s/>of<text:s/>sessions<text:s/>was<text:s/>subsequently<text:s/>agreed<text:s/>and<text:s/>is<text:s/>ongoing.<text:s/></text:span><text:span text:style-name="T892_2">(1/2<text:s/>day<text:s/>-)</text:span></text:p>
          </table:table-cell>
        </table:table-row>
        <table:table-row table:style-name="Row65">
          <table:table-cell table:style-name="Cell209">
            <text:p text:style-name="P893"><text:span text:style-name="T893_1">June<text:s/>2025</text:span></text:p>
          </table:table-cell>
          <table:table-cell table:style-name="Cell210">
            <text:p text:style-name="P894"><text:span text:style-name="T894_1">Mick<text:s/>Moore<text:s/>was<text:s/>involved<text:s/>in<text:s/>the<text:s/>preparatory<text:s/>phase<text:s/>of<text:s/>an<text:s/>HMRC<text:s/>technical<text:s/>support<text:s/>programme<text:s/>for<text:s/>the<text:s/>Sri<text:s/>Lanka<text:s/>Inland<text:s/>Revenue<text:s/>Department,<text:s/>specifically<text:s/>collaborating<text:s/>with<text:s/>colleagues<text:s/>in<text:s/>the<text:s/>think<text:s/>tank<text:s/></text:span><text:span text:style-name="T894_2">Arutha</text:span><text:span text:style-name="T894_3"><text:s/>to<text:s/>instigate<text:s/>public<text:s/>debate<text:s/>about<text:s/>the<text:s/>processes<text:s/>involved<text:s/>in<text:s/>recruiting<text:s/>staff<text:s/>for<text:s/>important<text:s/>public<text:s/>services.<text:s/>The<text:s/>British<text:s/>High<text:s/>Commission<text:s/>to<text:s/>Sri<text:s/>Lanka<text:s/>was<text:s/>also<text:s/>involved,<text:s/>and<text:s/>High<text:s/>Commissioner<text:s/>Andrew<text:s/>Patrick<text:s/>offered<text:s/>to<text:s/>host<text:s/>the<text:s/>inaugural<text:s/>meeting<text:s/>at<text:s/>his<text:s/>Residence<text:s/>in<text:s/>Colombo,<text:s/>in<text:s/>the<text:s/>expectation<text:s/>that<text:s/>this<text:s/>would<text:s/>encourage<text:s/>more<text:s/>senior<text:s/>representatives<text:s/>from<text:s/>the<text:s/>IRD<text:s/>to<text:s/>attend.</text:span><text:span text:style-name="T894_4"><text:s/>(1/2<text:s/>day<text:s/>+)</text:span></text:p>
          </table:table-cell>
        </table:table-row>
        <table:table-row table:style-name="Row66">
          <table:table-cell table:style-name="Cell211">
            <text:p text:style-name="P895"><text:span text:style-name="T895_1">October<text:s/>2025</text:span></text:p>
          </table:table-cell>
          <table:table-cell table:style-name="Cell212">
            <text:p text:style-name="P896"><text:span text:style-name="T896_1">Max<text:s/>Gallien<text:s/>briefed<text:s/>Ranil<text:s/>Dissanayake,<text:s/>Deputy<text:s/>Chief<text:s/>Economist<text:s/>FCDO,<text:s/>and<text:s/>local<text:s/>colleagues<text:s/>Harry<text:s/>Fisher<text:s/>and<text:s/>Elorm<text:s/>Segbefia<text:s/>during<text:s/>Ranil's<text:s/>visit<text:s/>in<text:s/>Accra.<text:s/>The<text:s/>focus<text:s/>was<text:s/>on<text:s/>taxation<text:s/>and<text:s/>the<text:s/>informal<text:s/>economy<text:s/>where<text:s/>Max<text:s/>presented<text:s/>the<text:s/>substantial<text:s/>ICTD<text:s/>work<text:s/>in<text:s/>this<text:s/>area,<text:s/>followed<text:s/>by<text:s/>a<text:s/>discussion<text:s/>with<text:s/>the<text:s/>FCDO<text:s/>staff<text:s/>and<text:s/>local<text:s/>WIEGO<text:s/>colleagues.<text:s/></text:span><text:span text:style-name="T896_2">(1/2<text:s/>day<text:s/>-)</text:span></text:p>
          </table:table-cell>
        </table:table-row>
        <table:table-row table:style-name="Row67">
          <table:table-cell table:style-name="Cell213">
            <text:p text:style-name="P897"><text:span text:style-name="T897_1">October<text:s/>2025</text:span></text:p>
          </table:table-cell>
          <table:table-cell table:style-name="Cell214">
            <text:p text:style-name="P898"><text:span text:style-name="T898_1">Giulia<text:s/>Mascagni<text:s/>was<text:s/>invited<text:s/>to<text:s/>give<text:s/>a<text:s/>seminar<text:s/>at<text:s/>the<text:s/>FCDO<text:s/>Chief<text:s/>Economist's<text:s/>Office's<text:s/>seminar<text:s/>series,<text:s/>which<text:s/>included<text:s/>an<text:s/>audience<text:s/>of<text:s/>FCDO<text:s/>economists<text:s/>and<text:s/>trade<text:s/>specialists,<text:s/>many<text:s/>from<text:s/>country<text:s/>posts.<text:s/>Giulia<text:s/>presented<text:s/>on<text:s/>"The<text:s/>Tax<text:s/>Era<text:s/>of<text:s/>Development:<text:s/>Taxing<text:s/>Smarter<text:s/>for<text:s/>Equity,<text:s/>Growth,<text:s/>and<text:s/>Resilience."<text:s/>The<text:s/>new<text:s/>Chief<text:s/>Economist,<text:s/>Dennis<text:s/>Novy,<text:s/>was<text:s/>present<text:s/>in<text:s/>person,<text:s/>as<text:s/>well<text:s/>as<text:s/>Aislin<text:s/>Baker,<text:s/>with<text:s/>many<text:s/>others<text:s/>joining<text:s/>online.<text:s/>There<text:s/>was<text:s/>good<text:s/>discussion<text:s/>during<text:s/>the<text:s/>seminar<text:s/>especially<text:s/>in<text:s/>the<text:s/>online<text:s/>chat.<text:s/>Giulia<text:s/>received<text:s/>a<text:s/>follow<text:s/>up<text:s/>message<text:s/>from<text:s/>Dennis<text:s/>to<text:s/>appreciate<text:s/>the<text:s/>work<text:s/>on<text:s/>tax<text:s/>that<text:s/>ICTD<text:s/>does.<text:s/></text:span><text:span text:style-name="T898_2">(1/2<text:s/>day<text:s/>-)</text:span></text:p>
          </table:table-cell>
        </table:table-row>
        <table:table-row table:style-name="Row68">
          <table:table-cell table:style-name="Cell215">
            <text:p text:style-name="P899"><text:span text:style-name="T899_1">October<text:s/>2025</text:span></text:p>
          </table:table-cell>
          <table:table-cell table:style-name="Cell216">
            <text:p text:style-name="P900"><text:span text:style-name="T900_1">Max<text:s/>Gallien<text:s/>and<text:s/>Giovanni<text:s/></text:span><text:span text:style-name="T900_2">Occhiali</text:span><text:span text:style-name="T900_3"><text:s/>presented<text:s/>to<text:s/>the<text:s/>FCDO<text:s/>Community<text:s/>of<text:s/>Practice<text:s/>on<text:s/>Tax<text:s/>and<text:s/>Public<text:s/>Finance<text:s/>as<text:s/>the<text:s/>first<text:s/>instalment<text:s/>of<text:s/>a<text:s/>planned<text:s/>series<text:s/>of<text:s/>eight<text:s/>ICTD<text:s/>sessions<text:s/>for<text:s/>the<text:s/></text:span><text:span text:style-name="T900_4">CoP.</text:span><text:span text:style-name="T900_5"><text:s/>Their<text:s/>session<text:s/>was<text:s/>"Tax<text:s/>101:<text:s/>An<text:s/>Accessible<text:s/>Introduction"<text:s/>and<text:s/>received<text:s/>good<text:s/>feedback<text:s/>and<text:s/>follow<text:s/>up<text:s/>questions<text:s/>from<text:s/>the<text:s/>attendees.<text:s/></text:span><text:span text:style-name="T900_6">(1/2<text:s/>day<text:s/>-)</text:span></text:p>
          </table:table-cell>
        </table:table-row>
        <table:table-row table:style-name="Row69">
          <table:table-cell table:style-name="Cell217">
            <text:p text:style-name="P901"><text:span text:style-name="T901_1">October<text:s/>2025</text:span></text:p>
          </table:table-cell>
          <table:table-cell table:style-name="Cell218">
            <text:p text:style-name="P902"><text:span text:style-name="T902_1">Adrienne<text:s/>Lees<text:s/>met<text:s/>with<text:s/>Trust<text:s/></text:span><text:span text:style-name="T902_2">Ahereza</text:span><text:span text:style-name="T902_3">,<text:s/>Trade<text:s/>advisor,<text:s/>Department<text:s/>for<text:s/>Trade<text:s/>and<text:s/>Business<text:s/>FCDO,<text:s/>at<text:s/>the<text:s/>British<text:s/>High<text:s/>Commission<text:s/>in<text:s/>Kampala,<text:s/>Uganda<text:s/>alongside<text:s/>colleagues<text:s/>from<text:s/>UNU-WIDER.<text:s/>Trust<text:s/>had<text:s/>attended<text:s/>the<text:s/>Uganda<text:s/>Research<text:s/>Day<text:s/>supported<text:s/>by<text:s/>ICTD<text:s/>and<text:s/>UNU-WIDER<text:s/>and<text:s/>had<text:s/>reached<text:s/>out<text:s/>to<text:s/>express<text:s/>his<text:s/>appreciation<text:s/>for<text:s/>the<text:s/>event<text:s/>and<text:s/>to<text:s/>ask<text:s/>for<text:s/>the<text:s/>presentations.<text:s/>Adrienne<text:s/>and<text:s/>colleagues<text:s/>offered<text:s/>to<text:s/>come<text:s/>to<text:s/>the<text:s/>High<text:s/>Commission<text:s/>for<text:s/>a<text:s/>short<text:s/>meeting<text:s/>to<text:s/>discuss<text:s/>ongoing<text:s/>work<text:s/>in<text:s/>Uganda,<text:s/>including<text:s/>the<text:s/>potential<text:s/>for<text:s/>a<text:s/>service-oriented<text:s/>approach<text:s/>to<text:s/>taxpayers,<text:s/>evidence<text:s/>on<text:s/>the<text:s/>effectiveness<text:s/>of<text:s/>tax<text:s/>education<text:s/>programmes,<text:s/>and<text:s/>the<text:s/>role<text:s/>played<text:s/>by<text:s/>the<text:s/>British<text:s/>Chamber<text:s/>of<text:s/>Commerce<text:s/>in<text:s/>Uganda.<text:s/></text:span><text:span text:style-name="T902_4">(1/2<text:s/>day<text:s/>-)</text:span></text:p>
          </table:table-cell>
        </table:table-row>
        <table:table-row table:style-name="Row70">
          <table:table-cell table:style-name="Cell219">
            <text:p text:style-name="P903"><text:span text:style-name="T903_1">November<text:s/>2025</text:span></text:p>
          </table:table-cell>
          <table:table-cell table:style-name="Cell220">
            <text:p text:style-name="P904"><text:span text:style-name="T904_1">Giulia<text:s/>Mascagni<text:s/>and<text:s/>Adrienne<text:s/>Lees<text:s/>presented<text:s/>to<text:s/>the<text:s/>FCDO<text:s/>Community<text:s/>of<text:s/>Practice<text:s/>on<text:s/>Tax<text:s/>and<text:s/>Public<text:s/>Finance<text:s/>as<text:s/>the<text:s/>second<text:s/>instalment<text:s/>of<text:s/>the<text:s/>ongoing<text:s/>ICTD<text:s/>series<text:s/>for<text:s/>the<text:s/></text:span><text:span text:style-name="T904_2">CoP.</text:span><text:span text:style-name="T904_3"><text:s/>Their<text:s/>session<text:s/>was<text:s/>"Indirect<text:s/>Taxation<text:s/>in<text:s/>Developing<text:s/>Countries"<text:s/>and<text:s/>received<text:s/></text:span><text:span text:style-name="T904_4">a<text:s/>number<text:s/>of</text:span><text:span text:style-name="T904_5"><text:s/>questions<text:s/>and<text:s/>comments<text:s/>from<text:s/>the<text:s/>attendees.<text:s/></text:span><text:span text:style-name="T904_6">(1/2<text:s/>day<text:s/>-)</text:span></text:p>
          </table:table-cell>
        </table:table-row>
      </table:table>
      <text:p text:style-name="P905"/>
      <text:p text:style-name="P906"/>
      <text:p text:style-name="P907"><text:span text:style-name="T907_1">ANNEX<text:s/>2:<text:s/>List<text:s/>of<text:s/>Publications</text:span></text:p>
      <text:p text:style-name="P908"/>
      <table:table table:style-name="Table18"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row table:style-name="Row71">
          <table:table-cell table:style-name="Cell221">
            <text:p text:style-name="P909"><text:span text:style-name="T909_1">#</text:span></text:p>
          </table:table-cell>
          <table:table-cell table:style-name="Cell222">
            <text:p text:style-name="P910"><text:span text:style-name="T910_1">Publication</text:span></text:p>
          </table:table-cell>
          <table:table-cell table:style-name="Cell223">
            <text:p text:style-name="P911"><text:span text:style-name="T911_1">Title</text:span></text:p>
          </table:table-cell>
          <table:table-cell table:style-name="Cell224">
            <text:p text:style-name="P912"><text:span text:style-name="T912_1">Date</text:span></text:p>
          </table:table-cell>
          <table:table-cell table:style-name="Cell225">
            <text:p text:style-name="P913"><text:span text:style-name="T913_1">Authors:<text:s/>Southern/<text:s/>Northern/<text:s/>Both</text:span></text:p>
          </table:table-cell>
        </table:table-row>
        <table:table-row table:style-name="Row72">
          <table:table-cell table:style-name="Cell226" table:number-columns-spanned="5">
            <text:p text:style-name="P914"><text:span text:style-name="T914_1">Working<text:s/>Papers</text:span></text:p>
          </table:table-cell>
          <table:covered-table-cell/>
          <table:covered-table-cell/>
          <table:covered-table-cell/>
          <table:covered-table-cell/>
        </table:table-row>
        <table:table-row table:style-name="Row73">
          <table:table-cell table:style-name="Cell227">
            <text:p text:style-name="P915"><text:span text:style-name="T915_1">1</text:span></text:p>
          </table:table-cell>
          <table:table-cell table:style-name="Cell228">
            <text:p text:style-name="P916"><text:span text:style-name="T916_1">WP215</text:span></text:p>
          </table:table-cell>
          <table:table-cell table:style-name="Cell229">
            <text:p text:style-name="P917"><text:span text:style-name="T917_1"><text:a xlink:type="simple" xlink:href="https://www.ictd.ac/publication/tax-compliance-interactions-taxpayers-officials-rwanda/"><text:span text:style-name="T917_2">Mascagni,<text:s/>G.;<text:s/></text:span><text:span text:style-name="T917_3">Scarpini</text:span><text:span text:style-name="T917_4">,<text:s/>C.;<text:s/>Mukama,<text:s/>D.;<text:s/>Santoro,<text:s/>F.<text:s/>and<text:s/>Hakizimana,<text:s/>N.<text:s/>(2025)<text:s/>The<text:s/>Interpersonal<text:s/>Side<text:s/>of<text:s/>Tax<text:s/>Compliance:<text:s/>Interactions<text:s/>Between<text:s/>Taxpayers<text:s/>and<text:s/>Tax<text:s/>Officials<text:s/>in<text:s/>Rwanda,<text:s/>ICTD<text:s/>Working<text:s/>Paper<text:s/>215,<text:s/>Brighton:<text:s/>Institute<text:s/>of<text:s/>Development<text:s/>Studies,<text:s/>DOI:<text:s/>10.19088/ICTD.2025.005</text:span></text:a></text:span></text:p>
          </table:table-cell>
          <table:table-cell table:style-name="Cell230">
            <text:p text:style-name="P918"><text:span text:style-name="T918_1">Jan<text:s/>25</text:span></text:p>
          </table:table-cell>
          <table:table-cell table:style-name="Cell231">
            <text:p text:style-name="P919"><text:span text:style-name="T919_1">Both</text:span></text:p>
          </table:table-cell>
        </table:table-row>
        <table:table-row table:style-name="Row74">
          <table:table-cell table:style-name="Cell232">
            <text:p text:style-name="P920"><text:span text:style-name="T920_1">2</text:span></text:p>
          </table:table-cell>
          <table:table-cell table:style-name="Cell233">
            <text:p text:style-name="P921"><text:span text:style-name="T921_1">WP216</text:span></text:p>
          </table:table-cell>
          <table:table-cell table:style-name="Cell234">
            <text:p text:style-name="P922"><text:span text:style-name="T922_1"><text:a xlink:type="simple" xlink:href="https://www.ictd.ac/publication/political-economy-taxation-somalia-historical-legacies-informal-institutions-political-settlements/"><text:span text:style-name="T922_2">van<text:s/>den<text:s/>Boogaard,<text:s/>V.<text:s/>and<text:s/>Nor<text:s/>Isak,<text:s/>N.<text:s/>(2025)<text:s/>The<text:s/>Political<text:s/>Economy<text:s/>of<text:s/>Taxation<text:s/>in<text:s/>Somalia:<text:s/>Historical<text:s/>Legacies,<text:s/>Informal<text:s/>Institutions,<text:s/>and<text:s/>Political<text:s/>Settlements,<text:s/>ICTD<text:s/>Working<text:s/>Paper<text:s/>216,<text:s/>Brighton:<text:s/>Institute<text:s/>of<text:s/>Development<text:s/>Studies,<text:s/>DOI:<text:s/>10.19088/ICTD.2024.118</text:span></text:a></text:span></text:p>
          </table:table-cell>
          <table:table-cell table:style-name="Cell235">
            <text:p text:style-name="P923"><text:span text:style-name="T923_1">Jan<text:s/>25</text:span></text:p>
          </table:table-cell>
          <table:table-cell table:style-name="Cell236">
            <text:p text:style-name="P924"><text:span text:style-name="T924_1">Both</text:span></text:p>
          </table:table-cell>
        </table:table-row>
        <table:table-row table:style-name="Row75">
          <table:table-cell table:style-name="Cell237">
            <text:p text:style-name="P925"><text:span text:style-name="T925_1">3</text:span></text:p>
          </table:table-cell>
          <table:table-cell table:style-name="Cell238">
            <text:p text:style-name="P926"><text:span text:style-name="T926_1">WP217</text:span></text:p>
          </table:table-cell>
          <table:table-cell table:style-name="Cell239">
            <text:p text:style-name="P927"><text:span text:style-name="T927_1"><text:a xlink:type="simple" xlink:href="https://www.ictd.ac/publication/unpacking-tax-relations-fragility-somalia/"><text:span text:style-name="T927_2">Sahgal,<text:s/>G.<text:s/>(2025)<text:s/>Unpacking<text:s/>Tax<text:s/>Relations<text:s/>in<text:s/>Contexts<text:s/>of<text:s/>Fragility:<text:s/>A<text:s/>Case<text:s/>Study<text:s/>of<text:s/>Somalia,<text:s/>ICTD<text:s/>Working<text:s/>Paper<text:s/>217,<text:s/>Brighton:<text:s/>Institute<text:s/>of<text:s/>Development<text:s/>Studies,<text:s/>DOI:<text:s/>10.19088/ICTD.2024.119</text:span></text:a></text:span></text:p>
          </table:table-cell>
          <table:table-cell table:style-name="Cell240">
            <text:p text:style-name="P928"><text:span text:style-name="T928_1">Jan<text:s/>25</text:span></text:p>
          </table:table-cell>
          <table:table-cell table:style-name="Cell241">
            <text:p text:style-name="P929"><text:span text:style-name="T929_1">Southern</text:span></text:p>
          </table:table-cell>
        </table:table-row>
        <table:table-row table:style-name="Row76">
          <table:table-cell table:style-name="Cell242">
            <text:p text:style-name="P930"><text:span text:style-name="T930_1">4</text:span></text:p>
          </table:table-cell>
          <table:table-cell table:style-name="Cell243">
            <text:p text:style-name="P931"><text:span text:style-name="T931_1">WP218</text:span></text:p>
          </table:table-cell>
          <table:table-cell table:style-name="Cell244">
            <text:p text:style-name="P932"><text:span text:style-name="T932_1"><text:a xlink:type="simple" xlink:href="https://www.ictd.ac/publication/scenarios-for-negotiating-a-un-framework-convention-on-international-tax/"><text:span text:style-name="T932_2">Heitmüller</text:span><text:span text:style-name="T932_3">,<text:s/>F.<text:s/>(2025)<text:s/>Scenarios<text:s/>for<text:s/>Negotiating<text:s/>a<text:s/>UN<text:s/>Framework<text:s/>Convention<text:s/>on<text:s/>International<text:s/>Tax,<text:s/>ICTD<text:s/>Working<text:s/>Paper<text:s/>218,<text:s/>Brighton:<text:s/>Institute<text:s/>of<text:s/>Development<text:s/>Studies,<text:s/>DOI:<text:s/>10.19088/ICTD.2024.120</text:span></text:a></text:span></text:p>
          </table:table-cell>
          <table:table-cell table:style-name="Cell245">
            <text:p text:style-name="P933"><text:span text:style-name="T933_1">Jan<text:s/>25</text:span></text:p>
          </table:table-cell>
          <table:table-cell table:style-name="Cell246">
            <text:p text:style-name="P934"><text:span text:style-name="T934_1">Northern</text:span></text:p>
          </table:table-cell>
        </table:table-row>
        <table:table-row table:style-name="Row77">
          <table:table-cell table:style-name="Cell247">
            <text:p text:style-name="P935"><text:span text:style-name="T935_1">5</text:span></text:p>
          </table:table-cell>
          <table:table-cell table:style-name="Cell248">
            <text:p text:style-name="P936"><text:span text:style-name="T936_1">WP219</text:span></text:p>
          </table:table-cell>
          <table:table-cell table:style-name="Cell249">
            <text:p text:style-name="P937"><text:span text:style-name="T937_1"><text:a xlink:type="simple" xlink:href="https://www.ictd.ac/publication/taxing-wealthy-haiti-survey-property-tax/"><text:span text:style-name="T937_2">López<text:s/>García,<text:s/>A.I.<text:s/>and<text:s/>Berens<text:s/>S.<text:s/>(2025)<text:s/>Taxing<text:s/>the<text:s/>Wealthy<text:s/>in<text:s/>Haiti:<text:s/>Evidence<text:s/>from<text:s/>a<text:s/>Survey<text:s/>Experiment<text:s/>on<text:s/>Property<text:s/>Tax<text:s/>Preferences,<text:s/>ICTD<text:s/>Working<text:s/>Paper<text:s/>219,<text:s/>Brighton:<text:s/>Institute<text:s/>of<text:s/>Development<text:s/>Studies,<text:s/>DOI:<text:s/>10.19088/ICTD.2025.014</text:span></text:a></text:span></text:p>
          </table:table-cell>
          <table:table-cell table:style-name="Cell250">
            <text:p text:style-name="P938"><text:span text:style-name="T938_1">Mar<text:s/>25</text:span></text:p>
          </table:table-cell>
          <table:table-cell table:style-name="Cell251">
            <text:p text:style-name="P939"><text:span text:style-name="T939_1">Both</text:span></text:p>
          </table:table-cell>
        </table:table-row>
        <table:table-row table:style-name="Row78">
          <table:table-cell table:style-name="Cell252">
            <text:p text:style-name="P940"><text:span text:style-name="T940_1">6</text:span></text:p>
          </table:table-cell>
          <table:table-cell table:style-name="Cell253">
            <text:p text:style-name="P941"><text:span text:style-name="T941_1">WP220</text:span></text:p>
          </table:table-cell>
          <table:table-cell table:style-name="Cell254">
            <text:p text:style-name="P942"><text:span text:style-name="T942_1"><text:a xlink:type="simple" xlink:href="https://www.ictd.ac/publication/implementation-advance-pricing-agreements-low-lower-middle-income-countries/"><text:span text:style-name="T942_2">Ongore</text:span><text:span text:style-name="T942_3">,<text:s/>M.<text:s/>and<text:s/></text:span><text:span text:style-name="T942_4">Musibi</text:span><text:span text:style-name="T942_5">,<text:s/>P.<text:s/>(2025)<text:s/>Implementation<text:s/>of<text:s/>Advance<text:s/>Pricing<text:s/>Agreements:<text:s/>The<text:s/>Case<text:s/>for<text:s/>Low-<text:s/>and<text:s/>Lower-Middle-Income<text:s/>Countries,<text:s/>ICTD<text:s/>Working<text:s/>Paper<text:s/>220,<text:s/>Brighton:<text:s/>Institute<text:s/>of<text:s/>Development<text:s/>Studies,<text:s/>DOI:<text:s/>10.19088/ICTD.2025.032</text:span></text:a></text:span></text:p>
          </table:table-cell>
          <table:table-cell table:style-name="Cell255">
            <text:p text:style-name="P943"><text:span text:style-name="T943_1">May<text:s/></text:span><text:span text:style-name="T943_2">2</text:span><text:span text:style-name="T943_3">5</text:span></text:p>
          </table:table-cell>
          <table:table-cell table:style-name="Cell256">
            <text:p text:style-name="P944"><text:span text:style-name="T944_1">Southern</text:span></text:p>
          </table:table-cell>
        </table:table-row>
        <table:table-row table:style-name="Row79">
          <table:table-cell table:style-name="Cell257">
            <text:p text:style-name="P945"><text:span text:style-name="T945_1">7</text:span></text:p>
          </table:table-cell>
          <table:table-cell table:style-name="Cell258">
            <text:p text:style-name="P946"><text:span text:style-name="T946_1">WP221</text:span></text:p>
          </table:table-cell>
          <table:table-cell table:style-name="Cell259">
            <text:p text:style-name="P947"><text:span text:style-name="T947_1"><text:a xlink:type="simple" xlink:href="https://www.ictd.ac/publication/what-impact-do-tax-agents-have-on-taxpayers-compliance-in-uganda-evidence-from-tax-administrative-data/"><text:span text:style-name="T947_2">Occhiali</text:span><text:span text:style-name="T947_3">,<text:s/>G.<text:s/>and<text:s/>Kalyango,<text:s/>F.<text:s/>(2025)<text:s/>What<text:s/>Impact<text:s/>Do<text:s/>Tax<text:s/>Agents<text:s/>Have<text:s/>on<text:s/>Taxpayers’<text:s/>Compliance<text:s/>in<text:s/>Uganda?<text:s/>Evidence<text:s/>from<text:s/>Tax<text:s/>Administrative<text:s/>Data,<text:s/>ICTD<text:s/>Working<text:s/>Paper<text:s/>221,<text:s/>Brighton:<text:s/>Institute<text:s/>of<text:s/>Development<text:s/>Studies,<text:s/>DOI:<text:s/>10.19088/ICTD.2025.022</text:span></text:a></text:span></text:p>
          </table:table-cell>
          <table:table-cell table:style-name="Cell260">
            <text:p text:style-name="P948"><text:span text:style-name="T948_1">May<text:s/>25</text:span></text:p>
          </table:table-cell>
          <table:table-cell table:style-name="Cell261">
            <text:p text:style-name="P949"><text:span text:style-name="T949_1">Both</text:span></text:p>
          </table:table-cell>
        </table:table-row>
        <table:table-row table:style-name="Row80">
          <table:table-cell table:style-name="Cell262">
            <text:p text:style-name="P950"><text:span text:style-name="T950_1">8</text:span></text:p>
          </table:table-cell>
          <table:table-cell table:style-name="Cell263">
            <text:p text:style-name="P951"><text:span text:style-name="T951_1">WP222</text:span></text:p>
          </table:table-cell>
          <table:table-cell table:style-name="Cell264">
            <text:p text:style-name="P952"><text:span text:style-name="T952_1"><text:a xlink:type="simple" xlink:href="https://www.ictd.ac/publication/most-favoured-nation-clauses-in-double-taxation-agreements-identifying-problems-and-recommending-policy-solutions-for-the-global-south/"><text:span text:style-name="T952_2">Sharma,<text:s/>M.<text:s/>K.;<text:s/>Gaur,<text:s/>S.<text:s/>and<text:s/>Rawat,<text:s/>N.<text:s/>(2025)<text:s/>Most<text:s/>Favoured<text:s/>Nation<text:s/>Clauses<text:s/>in<text:s/>Double<text:s/>Taxation<text:s/>Agreements:<text:s/>Identifying<text:s/>Problems<text:s/>and<text:s/>Recommending<text:s/>Policy<text:s/>Solutions<text:s/>for<text:s/>the<text:s/>Global<text:s/>South,<text:s/>ICTD<text:s/>Working<text:s/>Paper<text:s/>222,<text:s/>Brighton:<text:s/>Institute<text:s/>of<text:s/>Development<text:s/>Studies,<text:s/>DOI:<text:s/>10.19088/ICTD.2025.027</text:span></text:a></text:span></text:p>
          </table:table-cell>
          <table:table-cell table:style-name="Cell265">
            <text:p text:style-name="P953"><text:span text:style-name="T953_1">May<text:s/>25</text:span></text:p>
          </table:table-cell>
          <table:table-cell table:style-name="Cell266">
            <text:p text:style-name="P954"><text:span text:style-name="T954_1">Southern</text:span></text:p>
          </table:table-cell>
        </table:table-row>
        <table:table-row table:style-name="Row81">
          <table:table-cell table:style-name="Cell267">
            <text:p text:style-name="P955"><text:span text:style-name="T955_1">9</text:span></text:p>
          </table:table-cell>
          <table:table-cell table:style-name="Cell268">
            <text:p text:style-name="P956"><text:span text:style-name="T956_1">WP223</text:span></text:p>
          </table:table-cell>
          <table:table-cell table:style-name="Cell269">
            <text:p text:style-name="P957"><text:span text:style-name="T957_1"><text:a xlink:type="simple" xlink:href="https://www.ictd.ac/publication/beyond-the-tax-bill-measuring-tax-compliance-costs-for-ugandan-firms-2/"><text:span text:style-name="T957_2">Lees,<text:s/>A.<text:s/>(2025)<text:s/>Beyond<text:s/>the<text:s/>Tax<text:s/>Bill:<text:s/>Measuring<text:s/>Tax<text:s/>Compliance<text:s/>Costs<text:s/>for<text:s/>Ugandan<text:s/>Firms,<text:s/>ICTD<text:s/>Working<text:s/>Paper<text:s/>223,<text:s/>Brighton:<text:s/>Institute<text:s/>of<text:s/>Development<text:s/>Studies,<text:s/>DOI:<text:s/>10.19088/ICTD.2025.029</text:span></text:a></text:span></text:p>
          </table:table-cell>
          <table:table-cell table:style-name="Cell270">
            <text:p text:style-name="P958"><text:span text:style-name="T958_1">May<text:s/>25</text:span></text:p>
          </table:table-cell>
          <table:table-cell table:style-name="Cell271">
            <text:p text:style-name="P959"><text:span text:style-name="T959_1">Southern</text:span></text:p>
          </table:table-cell>
        </table:table-row>
        <table:table-row table:style-name="Row82">
          <table:table-cell table:style-name="Cell272">
            <text:p text:style-name="P960"><text:span text:style-name="T960_1">10</text:span></text:p>
          </table:table-cell>
          <table:table-cell table:style-name="Cell273">
            <text:p text:style-name="P961"><text:span text:style-name="T961_1">WP224</text:span></text:p>
          </table:table-cell>
          <table:table-cell table:style-name="Cell274">
            <text:p text:style-name="P962"><text:span text:style-name="T962_1"><text:a xlink:type="simple" xlink:href="https://www.ictd.ac/publication/informality-tax-markets-kinshasa-realities-resistance/"><text:span text:style-name="T962_2">Bokasola</text:span><text:span text:style-name="T962_3">,<text:s/>Y.;<text:s/></text:span><text:span text:style-name="T962_4">Ngwakoyo</text:span><text:span text:style-name="T962_5">,<text:s/>E.J.;<text:s/>Sahgal,<text:s/>G.<text:s/>and<text:s/>van<text:s/>den<text:s/>Boogaard,<text:s/>V.<text:s/>(2025)<text:s/>Informality,<text:s/>Tax,<text:s/>and<text:s/>Markets<text:s/>in<text:s/>Kinshasa:<text:s/>Everyday<text:s/>Realities<text:s/>and<text:s/>Resistance,<text:s/>ICTD<text:s/>Working<text:s/>Paper<text:s/>224,<text:s/>Brighton:<text:s/>Institute<text:s/>of<text:s/>Development<text:s/>Studies,<text:s/>DOI:<text:s/>10.19088/ICTD.2025.033</text:span></text:a></text:span></text:p>
          </table:table-cell>
          <table:table-cell table:style-name="Cell275">
            <text:p text:style-name="P963"><text:span text:style-name="T963_1">May<text:s/>25</text:span></text:p>
          </table:table-cell>
          <table:table-cell table:style-name="Cell276">
            <text:p text:style-name="P964"><text:span text:style-name="T964_1">Both</text:span></text:p>
          </table:table-cell>
        </table:table-row>
        <table:table-row table:style-name="Row83">
          <table:table-cell table:style-name="Cell277">
            <text:p text:style-name="P965"><text:span text:style-name="T965_1">11</text:span></text:p>
          </table:table-cell>
          <table:table-cell table:style-name="Cell278">
            <text:p text:style-name="P966"><text:span text:style-name="T966_1">WP225</text:span></text:p>
          </table:table-cell>
          <table:table-cell table:style-name="Cell279">
            <text:p text:style-name="P967"><text:span text:style-name="T967_1"><text:a xlink:type="simple" xlink:href="https://www.ictd.ac/publication/unpacking-informality-tax-purposes-evidence-urban-zimbabwe/"><text:span text:style-name="T967_2">Gwaindepi</text:span><text:span text:style-name="T967_3">,<text:s/>A.<text:s/>and<text:s/></text:span><text:span text:style-name="T967_4">Venganai</text:span><text:span text:style-name="T967_5">,<text:s/>H.<text:s/>(2025)<text:s/>Unpacking<text:s/>Informality<text:s/>for<text:s/>Tax<text:s/>Purposes:<text:s/>Evidence<text:s/>from<text:s/>Urban<text:s/>Zimbabwe,<text:s/>ICTD<text:s/>Working<text:s/>Paper<text:s/>225,<text:s/>Brighton:<text:s/>Institute<text:s/>of<text:s/>Development<text:s/>Studies,<text:s/>DOI:<text:s/>10.19088/ICTD.2025.049</text:span></text:a></text:span></text:p>
          </table:table-cell>
          <table:table-cell table:style-name="Cell280">
            <text:p text:style-name="P968"><text:span text:style-name="T968_1">Aug<text:s/>25</text:span></text:p>
          </table:table-cell>
          <table:table-cell table:style-name="Cell281">
            <text:p text:style-name="P969"><text:span text:style-name="T969_1">Southern</text:span></text:p>
          </table:table-cell>
        </table:table-row>
        <table:table-row table:style-name="Row84">
          <table:table-cell table:style-name="Cell282">
            <text:p text:style-name="P970"><text:span text:style-name="T970_1">12</text:span></text:p>
          </table:table-cell>
          <table:table-cell table:style-name="Cell283">
            <text:p text:style-name="P971"><text:span text:style-name="T971_1">WP226</text:span></text:p>
          </table:table-cell>
          <table:table-cell table:style-name="Cell284">
            <text:p text:style-name="P972"><text:span text:style-name="T972_1"><text:a xlink:type="simple" xlink:href="https://www.ictd.ac/publication/taxing-rental-income-an-analysis-of-the-outcomes-of-legal-and-administrative-reforms-in-uganda/"><text:span text:style-name="T972_2">Mwesigye,<text:s/>I.K.;<text:s/>Ochen,<text:s/>R.;<text:s/>Waiswa,<text:s/>R.<text:s/>and<text:s/></text:span><text:span text:style-name="T972_3">Kangave</text:span><text:span text:style-name="T972_4">,<text:s/>J.<text:s/>(2025)<text:s/>Taxing<text:s/>Rental<text:s/>Income:<text:s/>An<text:s/>Analysis<text:s/>of<text:s/>the<text:s/>Outcomes<text:s/>of<text:s/>Legal<text:s/>and<text:s/>Administrative<text:s/>Reforms<text:s/>in<text:s/></text:span><text:span text:style-name="T972_5">Uganda,<text:s/>ICTD<text:s/>Working<text:s/>Paper<text:s/>226,<text:s/>Brighton:<text:s/>Institute<text:s/>of<text:s/>Development<text:s/>Studies,<text:s/>DOI:<text:s/>10.19088/ICTD.2025.055</text:span></text:a></text:span></text:p>
          </table:table-cell>
          <table:table-cell table:style-name="Cell285">
            <text:p text:style-name="P973"><text:span text:style-name="T973_1">Oct<text:s/>25</text:span></text:p>
          </table:table-cell>
          <table:table-cell table:style-name="Cell286">
            <text:p text:style-name="P974"><text:span text:style-name="T974_1">Southern</text:span></text:p>
          </table:table-cell>
        </table:table-row>
        <table:table-row table:style-name="Row85">
          <table:table-cell table:style-name="Cell287">
            <text:p text:style-name="P975"><text:span text:style-name="T975_1">13</text:span></text:p>
          </table:table-cell>
          <table:table-cell table:style-name="Cell288">
            <text:p text:style-name="P976"><text:span text:style-name="T976_1">WP227</text:span></text:p>
          </table:table-cell>
          <table:table-cell table:style-name="Cell289">
            <text:p text:style-name="P977"><text:span text:style-name="T977_1"><text:a xlink:type="simple" xlink:href="https://www.ictd.ac/publication/implementation-of-international-tax-standards-in-lower-and-middle-income-countries-the-experience-of-uganda/"><text:span text:style-name="T977_2">Ngabirano,<text:s/>D.<text:s/>(2025)<text:s/>Implementation<text:s/>of<text:s/>International<text:s/>Tax<text:s/>Standards<text:s/>in<text:s/>Lower-<text:s/>and<text:s/>Middle-Income<text:s/>Countries:<text:s/>The<text:s/>Experience<text:s/>of<text:s/>Uganda,<text:s/>ICTD<text:s/>Working<text:s/>Paper<text:s/>227,<text:s/>Brighton:<text:s/>Institute<text:s/>of<text:s/>Development<text:s/>Studies,<text:s/>DOI:<text:s/>10.19088/ICTD.2025.065</text:span></text:a></text:span></text:p>
          </table:table-cell>
          <table:table-cell table:style-name="Cell290">
            <text:p text:style-name="P978"><text:span text:style-name="T978_1">Dec<text:s/>25</text:span></text:p>
          </table:table-cell>
          <table:table-cell table:style-name="Cell291">
            <text:p text:style-name="P979"><text:span text:style-name="T979_1">Southern</text:span></text:p>
          </table:table-cell>
        </table:table-row>
        <table:table-row table:style-name="Row86">
          <table:table-cell table:style-name="Cell292">
            <text:p text:style-name="P980"><text:span text:style-name="T980_1">14</text:span></text:p>
          </table:table-cell>
          <table:table-cell table:style-name="Cell293">
            <text:p text:style-name="P981"><text:span text:style-name="T981_1">WP228</text:span></text:p>
          </table:table-cell>
          <table:table-cell table:style-name="Cell294">
            <text:p text:style-name="P982"><text:span text:style-name="T982_1"><text:a xlink:type="simple" xlink:href="https://www.ictd.ac/publication/ghana-and-international-tax-standards-a-cautionary-tale/"><text:span text:style-name="T982_2">Agyiri</text:span><text:span text:style-name="T982_3">,<text:s/>I.<text:s/>(2025)<text:s/>Ghana<text:s/>and<text:s/>International<text:s/>Tax<text:s/>Standards:<text:s/>A<text:s/>Cautionary<text:s/>Tale?,<text:s/>ICTD<text:s/>Working<text:s/>Paper<text:s/>228,<text:s/>Brighton:<text:s/>Institute<text:s/>of<text:s/>Development<text:s/>Studies,<text:s/>DOI:<text:s/>10.19088/ICTD.2025.066</text:span></text:a></text:span></text:p>
          </table:table-cell>
          <table:table-cell table:style-name="Cell295">
            <text:p text:style-name="P983"><text:span text:style-name="T983_1">Dec<text:s/>25</text:span></text:p>
          </table:table-cell>
          <table:table-cell table:style-name="Cell296">
            <text:p text:style-name="P984"><text:span text:style-name="T984_1">Southern</text:span></text:p>
          </table:table-cell>
        </table:table-row>
        <table:table-row table:style-name="Row87">
          <table:table-cell table:style-name="Cell297">
            <text:p text:style-name="P985"><text:span text:style-name="T985_1">15</text:span></text:p>
          </table:table-cell>
          <table:table-cell table:style-name="Cell298">
            <text:p text:style-name="P986"><text:span text:style-name="T986_1">WP229</text:span></text:p>
          </table:table-cell>
          <table:table-cell table:style-name="Cell299">
            <text:p text:style-name="P987"><text:span text:style-name="T987_1"><text:a xlink:type="simple" xlink:href="https://www.ictd.ac/publication/taxing-choices-reconciling-global-international-tax-standards-with-pakistans-domestic-tax-realities/"><text:span text:style-name="T987_2">Rasheed,<text:s/>M.<text:s/>(2025)<text:s/>Taxing<text:s/>Choices:<text:s/>Reconciling<text:s/>Global<text:s/>International<text:s/>Tax<text:s/>Standards<text:s/>with<text:s/>Pakistan’s<text:s/>Domestic<text:s/>Tax<text:s/>Realities,<text:s/>ICTD<text:s/>Working<text:s/>Paper<text:s/>229,<text:s/>Brighton:<text:s/>Institute<text:s/>of<text:s/>Development<text:s/>Studies,<text:s/>DOI:<text:s/>10.19088/ICTD.2025.067</text:span></text:a></text:span></text:p>
          </table:table-cell>
          <table:table-cell table:style-name="Cell300">
            <text:p text:style-name="P988"><text:span text:style-name="T988_1">Dec<text:s/>25</text:span></text:p>
          </table:table-cell>
          <table:table-cell table:style-name="Cell301">
            <text:p text:style-name="P989"><text:span text:style-name="T989_1">Southern</text:span></text:p>
          </table:table-cell>
        </table:table-row>
        <table:table-row table:style-name="Row88">
          <table:table-cell table:style-name="Cell302">
            <text:p text:style-name="P990"><text:span text:style-name="T990_1">16</text:span></text:p>
          </table:table-cell>
          <table:table-cell table:style-name="Cell303">
            <text:p text:style-name="P991"><text:span text:style-name="T991_1">WP230</text:span></text:p>
          </table:table-cell>
          <table:table-cell table:style-name="Cell304">
            <text:p text:style-name="P992"><text:span text:style-name="T992_1"><text:a xlink:type="simple" xlink:href="https://www.ictd.ac/publication/implementation-of-international-tax-standards-in-zambia/"><text:span text:style-name="T992_2">Munyandi</text:span><text:span text:style-name="T992_3">,<text:s/>K.<text:s/>(2025)<text:s/>Implementation<text:s/>of<text:s/>International<text:s/>Tax<text:s/>Standards<text:s/>in<text:s/>Zambia,<text:s/>ICTD<text:s/>Working<text:s/>Paper<text:s/>230,<text:s/>Brighton:<text:s/>Institute<text:s/>of<text:s/>Development<text:s/>Studies:<text:s/>10.19088/ICTD.2025.068</text:span></text:a></text:span></text:p>
          </table:table-cell>
          <table:table-cell table:style-name="Cell305">
            <text:p text:style-name="P993"><text:span text:style-name="T993_1">Dec<text:s/>25</text:span></text:p>
          </table:table-cell>
          <table:table-cell table:style-name="Cell306">
            <text:p text:style-name="P994"><text:span text:style-name="T994_1">Southern</text:span></text:p>
          </table:table-cell>
        </table:table-row>
        <table:table-row table:style-name="Row89">
          <table:table-cell table:style-name="Cell307">
            <text:p text:style-name="P995"><text:span text:style-name="T995_1">17</text:span></text:p>
          </table:table-cell>
          <table:table-cell table:style-name="Cell308">
            <text:p text:style-name="P996"><text:span text:style-name="T996_1">WP231</text:span></text:p>
          </table:table-cell>
          <table:table-cell table:style-name="Cell309">
            <text:p text:style-name="P997"><text:span text:style-name="T997_1"><text:a xlink:type="simple" xlink:href="https://www.ictd.ac/publication/global-rules-local-challenges-perus-adoption-of-international-tax-standards/"><text:span text:style-name="T997_2">Tolero</text:span><text:span text:style-name="T997_3"><text:s/>Ruiz,<text:s/>K.<text:s/>(2025)<text:s/>Global<text:s/>Rules,<text:s/>Local<text:s/>Challenges:<text:s/>Peru’s<text:s/>Adoption<text:s/>of<text:s/>International<text:s/>Tax<text:s/>Standards,<text:s/>ICTD<text:s/>Working<text:s/>Paper<text:s/>231,<text:s/>Brighton:<text:s/>Institute<text:s/>of<text:s/>Development<text:s/>Studies,<text:s/>DOI:<text:s/>10.19088/ICTD.2025.070</text:span></text:a></text:span></text:p>
          </table:table-cell>
          <table:table-cell table:style-name="Cell310">
            <text:p text:style-name="P998"><text:span text:style-name="T998_1">Dec<text:s/>25</text:span></text:p>
          </table:table-cell>
          <table:table-cell table:style-name="Cell311">
            <text:p text:style-name="P999"><text:span text:style-name="T999_1">Southern</text:span></text:p>
          </table:table-cell>
        </table:table-row>
        <table:table-row table:style-name="Row90">
          <table:table-cell table:style-name="Cell312">
            <text:p text:style-name="P1000"><text:span text:style-name="T1000_1">18</text:span></text:p>
          </table:table-cell>
          <table:table-cell table:style-name="Cell313">
            <text:p text:style-name="P1001"><text:span text:style-name="T1001_1">WP232</text:span></text:p>
          </table:table-cell>
          <table:table-cell table:style-name="Cell314">
            <text:p text:style-name="P1002"><text:span text:style-name="T1002_1"><text:a xlink:type="simple" xlink:href="https://www.ictd.ac/publication/evaluating-kenyas-experience-with-international-tax-standards-adoption-suitability-and-effectiveness/"><text:span text:style-name="T1002_2">Ogembo</text:span><text:span text:style-name="T1002_3">,<text:s/>D.<text:s/>(2025)<text:s/>Evaluating<text:s/>Kenya’s<text:s/>Experience<text:s/>with<text:s/>International<text:s/>Tax<text:s/>Standards:<text:s/>Adoption,<text:s/>Suitability,<text:s/>and<text:s/>Effectiveness,<text:s/>ICTD<text:s/>Working<text:s/>Paper<text:s/>232,<text:s/>Brighton:<text:s/>Institute<text:s/>of<text:s/>Development<text:s/>Studies,<text:s/>DOI:<text:s/>10.19088/ICTD.2025.071</text:span></text:a></text:span></text:p>
          </table:table-cell>
          <table:table-cell table:style-name="Cell315">
            <text:p text:style-name="P1003"><text:span text:style-name="T1003_1">Dec<text:s/>25</text:span></text:p>
          </table:table-cell>
          <table:table-cell table:style-name="Cell316">
            <text:p text:style-name="P1004"><text:span text:style-name="T1004_1">Southern</text:span></text:p>
          </table:table-cell>
        </table:table-row>
        <table:table-row table:style-name="Row91">
          <table:table-cell table:style-name="Cell317">
            <text:p text:style-name="P1005"><text:span text:style-name="T1005_1">19</text:span></text:p>
            <text:p text:style-name="P1006"/>
          </table:table-cell>
          <table:table-cell table:style-name="Cell318">
            <text:p text:style-name="P1007"><text:span text:style-name="T1007_1">WP233</text:span></text:p>
          </table:table-cell>
          <table:table-cell table:style-name="Cell319">
            <text:p text:style-name="P1008"><text:span text:style-name="T1008_1"><text:a xlink:type="simple" xlink:href="https://www.ictd.ac/publication/revenue-cost-effectiveness-ghana-presumptive-tax/"><text:span text:style-name="T1008_2">Gallien,<text:s/>M.<text:s/>and<text:s/>Kombat,<text:s/>A.<text:s/>(2025)<text:s/>Thinking<text:s/>Beyond<text:s/>Revenue:<text:s/>Estimating<text:s/>the<text:s/>Cost<text:s/>Effectiveness<text:s/>of<text:s/>Ghana’s<text:s/>Presumptive<text:s/>Tax<text:s/>Stamp,<text:s/>ICTD<text:s/>Working<text:s/>Paper<text:s/>233,Brighton:<text:s/>Institute<text:s/>of<text:s/>Development<text:s/>Studies,<text:s/>DOI:<text:s/>10.19088/ICTD.2025.069</text:span></text:a></text:span></text:p>
          </table:table-cell>
          <table:table-cell table:style-name="Cell320">
            <text:p text:style-name="P1009"><text:span text:style-name="T1009_1">Dec<text:s/>25</text:span></text:p>
          </table:table-cell>
          <table:table-cell table:style-name="Cell321">
            <text:p text:style-name="P1010"><text:span text:style-name="T1010_1">Both</text:span></text:p>
          </table:table-cell>
        </table:table-row>
      </table:table>
      <text:p text:style-name="P1011"/>
      <table:table table:style-name="Table19"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row table:style-name="Row92">
          <table:table-cell table:style-name="Cell322" table:number-columns-spanned="5">
            <text:p text:style-name="P1012"><text:span text:style-name="T1012_1">African<text:s/>Tax<text:s/>Administration<text:s/>Papers</text:span></text:p>
          </table:table-cell>
          <table:covered-table-cell/>
          <table:covered-table-cell/>
          <table:covered-table-cell/>
          <table:covered-table-cell/>
        </table:table-row>
        <table:table-row table:style-name="Row93">
          <table:table-cell table:style-name="Cell323">
            <text:p text:style-name="P1013"><text:span text:style-name="T1013_1">1</text:span></text:p>
          </table:table-cell>
          <table:table-cell table:style-name="Cell324">
            <text:p text:style-name="P1014"><text:span text:style-name="T1014_1">ATAP41</text:span></text:p>
          </table:table-cell>
          <table:table-cell table:style-name="Cell325">
            <text:p text:style-name="P1015"><text:span text:style-name="T1015_1"><text:a xlink:type="simple" xlink:href="https://www.ictd.ac/publication/understanding-the-tax-payment-compliance-of-companies-evidence-from-eswatini/"><text:span text:style-name="T1015_2">Masuku,<text:s/>P.<text:s/>T.;<text:s/>Dlamini,<text:s/>Z.<text:s/>and<text:s/>Santoro,<text:s/>F.<text:s/>(2025)<text:s/>Understanding<text:s/>the<text:s/>Tax<text:s/>Payment<text:s/>Compliance<text:s/>of<text:s/>Companies:<text:s/>Evidence<text:s/>from<text:s/>Eswatini,<text:s/>ICTD<text:s/>African<text:s/>Tax<text:s/>Administration<text:s/>Paper<text:s/>41,<text:s/>Brighton:<text:s/>Institute<text:s/>of<text:s/>Development<text:s/>Studies,<text:s/>DOI:<text:s/>10.19088/ICTD.2025.040</text:span></text:a></text:span></text:p>
          </table:table-cell>
          <table:table-cell table:style-name="Cell326">
            <text:p text:style-name="P1016"><text:span text:style-name="T1016_1">June<text:s/>25</text:span></text:p>
          </table:table-cell>
          <table:table-cell table:style-name="Cell327">
            <text:p text:style-name="P1017"><text:span text:style-name="T1017_1">Both</text:span></text:p>
          </table:table-cell>
        </table:table-row>
        <table:table-row table:style-name="Row94">
          <table:table-cell table:style-name="Cell328">
            <text:p text:style-name="P1018"><text:span text:style-name="T1018_1">2</text:span></text:p>
          </table:table-cell>
          <table:table-cell table:style-name="Cell329">
            <text:p text:style-name="P1019"><text:span text:style-name="T1019_1">ATAP42</text:span></text:p>
          </table:table-cell>
          <table:table-cell table:style-name="Cell330">
            <text:p text:style-name="P1020"><text:span text:style-name="T1020_1"><text:a xlink:type="simple" xlink:href="https://www.ictd.ac/publication/tracking-and-taxing-cross-border-digital-transactions-the-case-of-vat-in-senegal/"><text:span text:style-name="T1020_2">Diouf,<text:s/>A.<text:s/>and<text:s/></text:span><text:span text:style-name="T1020_3">Niesten</text:span><text:span text:style-name="T1020_4">,<text:s/>H.<text:s/>(2025)<text:s/>Tracking<text:s/>and<text:s/>Taxing<text:s/>Cross-Border<text:s/>Digital<text:s/>Transactions:<text:s/>The<text:s/>Case<text:s/>of<text:s/>VAT<text:s/>in<text:s/>Senegal,<text:s/>ICTD<text:s/>African<text:s/>Tax<text:s/>Administration<text:s/>Paper<text:s/>42,<text:s/>Brighton:<text:s/>Institute<text:s/>of<text:s/>Development<text:s/>Studies,<text:s/>DOI:<text:s/>10.19088/ICTD.2025.043</text:span></text:a></text:span></text:p>
          </table:table-cell>
          <table:table-cell table:style-name="Cell331">
            <text:p text:style-name="P1021"><text:span text:style-name="T1021_1">Aug<text:s/>25</text:span></text:p>
          </table:table-cell>
          <table:table-cell table:style-name="Cell332">
            <text:p text:style-name="P1022"><text:span text:style-name="T1022_1">Both</text:span></text:p>
          </table:table-cell>
        </table:table-row>
        <table:table-row table:style-name="Row95">
          <table:table-cell table:style-name="Cell333" table:number-columns-spanned="5">
            <text:p text:style-name="P1023"><text:span text:style-name="T1023_1">French<text:s/>publications</text:span></text:p>
          </table:table-cell>
          <table:covered-table-cell/>
          <table:covered-table-cell/>
          <table:covered-table-cell/>
          <table:covered-table-cell/>
        </table:table-row>
        <table:table-row table:style-name="Row96">
          <table:table-cell table:style-name="Cell334">
            <text:p text:style-name="P1024"><text:span text:style-name="T1024_1">3</text:span></text:p>
          </table:table-cell>
          <table:table-cell table:style-name="Cell335">
            <text:p text:style-name="P1025"><text:span text:style-name="T1025_1">ATAP42</text:span></text:p>
          </table:table-cell>
          <table:table-cell table:style-name="Cell336">
            <text:p text:style-name="P1026"><text:span text:style-name="T1026_1"><text:a xlink:type="simple" xlink:href="https://www.ictd.ac/fr/publication/suivre-et-imposer-les-transactions-numeriques-transfrontalieres-le-cas-de-la-tva-au-senegal/"><text:span text:style-name="T1026_2">Suivre<text:s/>et<text:s/>imposer<text:s/>les<text:s/>transactions<text:s/>numériques<text:s/>transfrontalières<text:s/>:<text:s/>le<text:s/>cas<text:s/>de<text:s/>la<text:s/>TVA<text:s/>au<text:s/>Sénégal<text:s/>–<text:s/>ICTD</text:span></text:a></text:span></text:p>
          </table:table-cell>
          <table:table-cell table:style-name="Cell337">
            <text:p text:style-name="P1027"><text:span text:style-name="T1027_1">Aug<text:s/>25</text:span></text:p>
          </table:table-cell>
          <table:table-cell table:style-name="Cell338">
            <text:p text:style-name="P1028"><text:span text:style-name="T1028_1">Both</text:span></text:p>
          </table:table-cell>
        </table:table-row>
      </table:table>
      <text:p text:style-name="P1029"/>
      <text:p text:style-name="P1030"/>
      <table:table table:style-name="Table20">
        <table:table-column table:style-name="Column82"/>
        <table:table-column table:style-name="Column83"/>
        <table:table-column table:style-name="Column84"/>
        <table:table-column table:style-name="Column85"/>
        <table:table-column table:style-name="Column86"/>
        <table:table-row table:style-name="Row97">
          <table:table-cell table:style-name="Cell339" table:number-columns-spanned="5">
            <text:p text:style-name="P1031"><text:span text:style-name="T1031_1">Policy<text:s/>Briefs</text:span></text:p>
          </table:table-cell>
          <table:covered-table-cell/>
          <table:covered-table-cell/>
          <table:covered-table-cell/>
          <table:covered-table-cell/>
        </table:table-row>
        <table:table-row table:style-name="Row98">
          <table:table-cell table:style-name="Cell340">
            <text:p text:style-name="P1032"><text:span text:style-name="T1032_1">1</text:span></text:p>
          </table:table-cell>
          <table:table-cell table:style-name="Cell341">
            <text:p text:style-name="P1033"><text:span text:style-name="T1033_1">PB14</text:span></text:p>
          </table:table-cell>
          <table:table-cell table:style-name="Cell342">
            <text:p text:style-name="P1034"><text:span text:style-name="T1034_1"><text:a xlink:type="simple" xlink:href="https://www.ictd.ac/publication/taxing-wealthy-lower-income-countries-why-how/"><text:span text:style-name="T1034_2">Occhiali</text:span><text:span text:style-name="T1034_3">,<text:s/>G.;<text:s/>Mascagni,<text:s/>G.;<text:s/>Prichard,<text:s/>W.<text:s/>and<text:s/>Hearson,<text:s/>M.<text:s/>(2025)<text:s/>Taxing<text:s/>the<text:s/>Wealthy<text:s/>in<text:s/>Lower-Income<text:s/>Countries:<text:s/>Why<text:s/>It’s<text:s/>Important,<text:s/>and<text:s/>How<text:s/>to<text:s/>Do<text:s/>It,<text:s/>ICTD<text:s/>Policy<text:s/>Brief<text:s/>14,<text:s/>Brighton:<text:s/>Institute<text:s/>of<text:s/>Development<text:s/>Studies,<text:s/>DOI:<text:s/>10.19088/ICTD.2025.007</text:span></text:a></text:span></text:p>
          </table:table-cell>
          <table:table-cell table:style-name="Cell343">
            <text:p text:style-name="P1035"><text:span text:style-name="T1035_1">Jan<text:s/>25</text:span></text:p>
          </table:table-cell>
          <table:table-cell table:style-name="Cell344">
            <text:p text:style-name="P1036"><text:span text:style-name="T1036_1">Northern</text:span></text:p>
            <text:p text:style-name="P1037"/>
          </table:table-cell>
        </table:table-row>
        <table:table-row table:style-name="Row99">
          <table:table-cell table:style-name="Cell345">
            <text:p text:style-name="P1038"><text:span text:style-name="T1038_1">2</text:span></text:p>
          </table:table-cell>
          <table:table-cell table:style-name="Cell346">
            <text:p text:style-name="P1039"><text:span text:style-name="T1039_1">PB15</text:span></text:p>
          </table:table-cell>
          <table:table-cell table:style-name="Cell347">
            <text:p text:style-name="P1040"><text:span text:style-name="T1040_1"><text:a xlink:type="simple" xlink:href="https://www.ictd.ac/publication/simplified-taxation-africa-what-we-know-and-need-to-know/"><text:span text:style-name="T1040_2">Gallien,<text:s/>M.<text:s/>et<text:s/>al.<text:s/>(2025)<text:s/>Simplified<text:s/>Taxation<text:s/>in<text:s/>Africa:<text:s/>What<text:s/>We<text:s/>Know<text:s/>–<text:s/>and<text:s/>Need<text:s/>to<text:s/>Know,<text:s/>ICTD<text:s/>Policy<text:s/>Brief<text:s/>15,<text:s/>Brighton:<text:s/>Institute<text:s/>of<text:s/>Development<text:s/>Studies<text:s/>DOI:<text:s/>10.19088/ICTD.2025.012</text:span></text:a></text:span></text:p>
          </table:table-cell>
          <table:table-cell table:style-name="Cell348">
            <text:p text:style-name="P1041"><text:span text:style-name="T1041_1">Feb<text:s/>25</text:span></text:p>
          </table:table-cell>
          <table:table-cell table:style-name="Cell349">
            <text:p text:style-name="P1042"><text:span text:style-name="T1042_1">Both</text:span></text:p>
            <text:p text:style-name="P1043"/>
          </table:table-cell>
        </table:table-row>
        <table:table-row table:style-name="Row100">
          <table:table-cell table:style-name="Cell350">
            <text:p text:style-name="P1044"><text:span text:style-name="T1044_1">3</text:span></text:p>
          </table:table-cell>
          <table:table-cell table:style-name="Cell351">
            <text:p text:style-name="P1045"><text:span text:style-name="T1045_1">PB16</text:span></text:p>
          </table:table-cell>
          <table:table-cell table:style-name="Cell352">
            <text:p text:style-name="P1046"><text:span text:style-name="T1046_1"><text:a xlink:type="simple" xlink:href="https://www.ictd.ac/publication/tax-gender-informality-matters/"><text:span text:style-name="T1046_2">Gallien,<text:s/>M.;<text:s/>Ribault,<text:s/>E.;<text:s/>Rogan,<text:s/>M.<text:s/>and<text:s/>van<text:s/>den<text:s/>Boogaard,<text:s/>V.<text:s/>(2025)<text:s/>Tax<text:s/>and<text:s/>Gender:<text:s/>Why<text:s/>Informality<text:s/>Matters,<text:s/>ICTD<text:s/>Policy<text:s/>Brief<text:s/>16,<text:s/>Brighton:<text:s/>Institute<text:s/>of<text:s/>Development<text:s/>Studies,<text:s/>DOI:<text:s/>10.19088/ICTD.2025.019</text:span></text:a></text:span></text:p>
          </table:table-cell>
          <table:table-cell table:style-name="Cell353">
            <text:p text:style-name="P1047"><text:span text:style-name="T1047_1">March<text:s/>25</text:span></text:p>
          </table:table-cell>
          <table:table-cell table:style-name="Cell354">
            <text:p text:style-name="P1048"><text:span text:style-name="T1048_1">Northern</text:span></text:p>
          </table:table-cell>
        </table:table-row>
        <table:table-row table:style-name="Row101">
          <table:table-cell table:style-name="Cell355">
            <text:p text:style-name="P1049"><text:span text:style-name="T1049_1">4</text:span></text:p>
          </table:table-cell>
          <table:table-cell table:style-name="Cell356">
            <text:p text:style-name="P1050"><text:span text:style-name="T1050_1">PB17</text:span></text:p>
          </table:table-cell>
          <table:table-cell table:style-name="Cell357">
            <text:p text:style-name="P1051"><text:span text:style-name="T1051_1"><text:a xlink:type="simple" xlink:href="https://www.ictd.ac/publication/public-support-for-wealth-and-progressive-taxes-in-pakistan/"><text:span text:style-name="T1051_2">Gallien,<text:s/>M.;<text:s/>Javed,<text:s/>U.<text:s/>and<text:s/>van<text:s/>den<text:s/>Boogaard,<text:s/>V.<text:s/>(2025)<text:s/>Public<text:s/>Support<text:s/>for<text:s/>Wealth<text:s/>and<text:s/>Progressive<text:s/>Taxes<text:s/>in<text:s/>Pakistan,<text:s/>ICTD<text:s/>Policy<text:s/>Brief<text:s/>17,<text:s/>Brighton:<text:s/>Institute<text:s/>of<text:s/>Development<text:s/>Studies,<text:s/>DOI:<text:s/>10.19088/ICTD.2025.038</text:span></text:a></text:span></text:p>
          </table:table-cell>
          <table:table-cell table:style-name="Cell358">
            <text:p text:style-name="P1052"><text:span text:style-name="T1052_1">June<text:s/>25</text:span></text:p>
          </table:table-cell>
          <table:table-cell table:style-name="Cell359">
            <text:p text:style-name="P1053"><text:span text:style-name="T1053_1">Both</text:span></text:p>
          </table:table-cell>
        </table:table-row>
        <table:table-row table:style-name="Row102">
          <table:table-cell table:style-name="Cell360">
            <text:p text:style-name="P1054"><text:span text:style-name="T1054_1">5</text:span></text:p>
          </table:table-cell>
          <table:table-cell table:style-name="Cell361">
            <text:p text:style-name="P1055"><text:span text:style-name="T1055_1">PB18</text:span></text:p>
          </table:table-cell>
          <table:table-cell table:style-name="Cell362">
            <text:p text:style-name="P1056"><text:span text:style-name="T1056_1"><text:a xlink:type="simple" xlink:href="https://www.ictd.ac/publication/tax-development-taxing-smarter-equity-growth-resilience/"><text:span text:style-name="T1056_2">Gallien,<text:s/>M.<text:s/>et<text:s/>al.<text:s/>(2025)<text:s/>The<text:s/>Tax<text:s/>Era<text:s/>of<text:s/>Development:<text:s/>Taxing<text:s/>Smarter<text:s/>for<text:s/>Equity,<text:s/>Growth,<text:s/>and<text:s/>Resilience,<text:s/>ICTD<text:s/>Policy<text:s/>Brief<text:s/>18,<text:s/>Brighton:<text:s/>Institute<text:s/>of<text:s/>Development<text:s/>Studies,<text:s/>DOI:<text:s/>10.19088/ICTD.2025.039</text:span></text:a></text:span></text:p>
          </table:table-cell>
          <table:table-cell table:style-name="Cell363">
            <text:p text:style-name="P1057"><text:span text:style-name="T1057_1">June<text:s/>25</text:span></text:p>
          </table:table-cell>
          <table:table-cell table:style-name="Cell364">
            <text:p text:style-name="P1058"><text:span text:style-name="T1058_1">Both</text:span></text:p>
          </table:table-cell>
        </table:table-row>
        <table:table-row table:style-name="Row103">
          <table:table-cell table:style-name="Cell365">
            <text:p text:style-name="P1059"><text:span text:style-name="T1059_1">6</text:span></text:p>
          </table:table-cell>
          <table:table-cell table:style-name="Cell366">
            <text:p text:style-name="P1060"><text:span text:style-name="T1060_1">PB19</text:span></text:p>
          </table:table-cell>
          <table:table-cell table:style-name="Cell367">
            <text:p text:style-name="P1061"><text:span text:style-name="T1061_1"><text:a xlink:type="simple" xlink:href="https://www.ictd.ac/publication/towards-a-new-solution-for-taxing-cross-border-services-trade-offs-in-designing-un-tax-convention-protocol-1/"><text:span text:style-name="T1061_2">Dierich,<text:s/>F.<text:s/>(2025)<text:s/>Towards<text:s/>a<text:s/>New<text:s/>Solution<text:s/>for<text:s/>Taxing<text:s/>Cross-border<text:s/>Services?<text:s/>Trade-offs<text:s/>in<text:s/>Designing<text:s/>UN<text:s/>Tax<text:s/>Convention<text:s/>Protocol<text:s/>1,<text:s/>ICTD<text:s/>Policy<text:s/>Brief<text:s/>19,<text:s/>Brighton:<text:s/>Institute<text:s/>of<text:s/>Development<text:s/>Studies,<text:s/>DOI:<text:s/>10.19088/ICTD.2025.042</text:span></text:a></text:span></text:p>
          </table:table-cell>
          <table:table-cell table:style-name="Cell368">
            <text:p text:style-name="P1062"><text:span text:style-name="T1062_1">Aug<text:s/>25</text:span></text:p>
          </table:table-cell>
          <table:table-cell table:style-name="Cell369">
            <text:p text:style-name="P1063"><text:span text:style-name="T1063_1">Northern</text:span></text:p>
          </table:table-cell>
        </table:table-row>
        <table:table-row table:style-name="Row104">
          <table:table-cell table:style-name="Cell370">
            <text:p text:style-name="P1064"><text:span text:style-name="T1064_1">7</text:span></text:p>
          </table:table-cell>
          <table:table-cell table:style-name="Cell371">
            <text:p text:style-name="P1065"><text:span text:style-name="T1065_1">PB20</text:span></text:p>
          </table:table-cell>
          <table:table-cell table:style-name="Cell372">
            <text:p text:style-name="P1066"><text:span text:style-name="T1066_1"><text:a xlink:type="simple" xlink:href="https://www.ictd.ac/publication/why-the-informal-sector-is-not-a-tax-goldmine/"><text:span text:style-name="T1066_2">Gallien,<text:s/>M.<text:s/>(2025)<text:s/>Why<text:s/>the<text:s/>Informal<text:s/>Sector<text:s/>Is<text:s/>Not<text:s/>a<text:s/>Tax<text:s/>Goldmine,<text:s/>ICTD<text:s/>Policy<text:s/>Brief<text:s/>20,<text:s/>Brighton:<text:s/>Institute<text:s/>of<text:s/>Development<text:s/>Studies,<text:s/>DOI:<text:s/>10.19088/ICTD.2025.054</text:span></text:a></text:span></text:p>
          </table:table-cell>
          <table:table-cell table:style-name="Cell373">
            <text:p text:style-name="P1067"><text:span text:style-name="T1067_1">Oct<text:s/>25</text:span></text:p>
          </table:table-cell>
          <table:table-cell table:style-name="Cell374">
            <text:p text:style-name="P1068"><text:span text:style-name="T1068_1">Northern</text:span></text:p>
          </table:table-cell>
        </table:table-row>
        <table:table-row table:style-name="Row105">
          <table:table-cell table:style-name="Cell375">
            <text:p text:style-name="P1069"><text:span text:style-name="T1069_1">8</text:span></text:p>
          </table:table-cell>
          <table:table-cell table:style-name="Cell376">
            <text:p text:style-name="P1070"><text:span text:style-name="T1070_1">PB21</text:span></text:p>
          </table:table-cell>
          <table:table-cell table:style-name="Cell377">
            <text:p text:style-name="P1071"><text:span text:style-name="T1071_1"><text:a xlink:type="simple" xlink:href="https://www.ictd.ac/publication/digital-public-infrastructure-and-tax-high-stakes-high-rewards/"><text:span text:style-name="T1071_2">Ogembo</text:span><text:span text:style-name="T1071_3">,<text:s/>D.;<text:s/>Mader,<text:s/>P.<text:s/>and<text:s/>Santoro,<text:s/>F.<text:s/>(2025)<text:s/>Digital<text:s/>Public<text:s/>Infrastructure<text:s/>and<text:s/>Tax:<text:s/>High<text:s/>Stakes,<text:s/>High<text:s/>Rewards,<text:s/>ICTD<text:s/>Policy<text:s/>Brief<text:s/>21,<text:s/>Brighton:<text:s/>Institute<text:s/>of<text:s/>Development<text:s/>Studies,<text:s/>DOI:<text:s/>10.19088/ICTD.2025.061</text:span></text:a></text:span></text:p>
          </table:table-cell>
          <table:table-cell table:style-name="Cell378">
            <text:p text:style-name="P1072"><text:span text:style-name="T1072_1">Oct<text:s/>25</text:span></text:p>
          </table:table-cell>
          <table:table-cell table:style-name="Cell379">
            <text:p text:style-name="P1073"><text:span text:style-name="T1073_1">Both</text:span></text:p>
          </table:table-cell>
        </table:table-row>
        <table:table-row table:style-name="Row106">
          <table:table-cell table:style-name="Cell380" table:number-columns-spanned="5">
            <text:p text:style-name="P1074"><text:span text:style-name="T1074_1">French/Portuguese<text:s/>publications</text:span></text:p>
          </table:table-cell>
          <table:covered-table-cell/>
          <table:covered-table-cell/>
          <table:covered-table-cell/>
          <table:covered-table-cell/>
        </table:table-row>
        <table:table-row table:style-name="Row107">
          <table:table-cell table:style-name="Cell381">
            <text:p text:style-name="P1075"><text:span text:style-name="T1075_1">9</text:span></text:p>
          </table:table-cell>
          <table:table-cell table:style-name="Cell382">
            <text:p text:style-name="P1076"><text:span text:style-name="T1076_1">PB5</text:span></text:p>
          </table:table-cell>
          <table:table-cell table:style-name="Cell383">
            <text:p text:style-name="P1077"><text:span text:style-name="T1077_1">Vers<text:s/>l’égalité<text:s/>de<text:s/>genre<text:s/>dans<text:s/>les<text:s/>systèmes<text:s/>fiscaux<text:s/>et<text:s/>budgétaires<text:s/>:<text:s/>dépasser<text:s/>le<text:s/>cadre<text:s/>des<text:s/>biais<text:s/>implicites<text:s/>et<text:s/>explicites<text:s/>–<text:s/>ICTD</text:span><text:span text:style-name="T1077_2"><text:s/></text:span><text:span text:style-name="T1077_3">Vers<text:s/>l’égalité<text:s/>de<text:s/>genre<text:s/>dans<text:s/>les<text:s/>systèmes<text:s/>fiscaux<text:s/>et<text:s/>budgétaires<text:s/>:<text:s/>dépasser<text:s/>le<text:s/>cadre<text:s/>des<text:s/>biais<text:s/>implicites<text:s/>et<text:s/>explicites<text:s/>–<text:s/>ICTD</text:span></text:p>
          </table:table-cell>
          <table:table-cell table:style-name="Cell384">
            <text:p text:style-name="P1078"><text:span text:style-name="T1078_1">Jan<text:s/>25</text:span></text:p>
          </table:table-cell>
          <table:table-cell table:style-name="Cell385">
            <text:p text:style-name="P1079"><text:span text:style-name="T1079_1">Northern</text:span></text:p>
          </table:table-cell>
        </table:table-row>
        <table:table-row table:style-name="Row108">
          <table:table-cell table:style-name="Cell386">
            <text:p text:style-name="P1080"><text:span text:style-name="T1080_1">10</text:span></text:p>
          </table:table-cell>
          <table:table-cell table:style-name="Cell387">
            <text:p text:style-name="P1081"><text:span text:style-name="T1081_1">PB14</text:span></text:p>
          </table:table-cell>
          <table:table-cell table:style-name="Cell388">
            <text:p text:style-name="P1082"><text:span text:style-name="T1082_1"><text:a xlink:type="simple" xlink:href="https://www.ictd.ac/fr/publication/taxer-les-riches-pays-faible-revenu/"><text:span text:style-name="T1082_2">Occhiali</text:span><text:span text:style-name="T1082_3">,<text:s/>G.<text:s/>;<text:s/>Mascagni,<text:s/>G.<text:s/>;<text:s/>Prichard,<text:s/>W.<text:s/>et<text:s/>Hearson,<text:s/>M.<text:s/>(2025)<text:s/>Taxer<text:s/>les<text:s/>riches<text:s/>dans<text:s/>les<text:s/>pays<text:s/>à<text:s/>faible<text:s/>revenu<text:s/>:<text:s/>Pourquoi<text:s/>est-ce<text:s/>important<text:s/>et<text:s/>comment<text:s/></text:span><text:span text:style-name="T1082_4">faire<text:s/>?,</text:span><text:span text:style-name="T1082_5"><text:s/>Bulletin<text:s/>politique<text:s/>14<text:s/>de<text:s/>l’ICTD,<text:s/>Brighton<text:s/>:<text:s/>Institute<text:s/>of<text:s/>Development<text:s/></text:span><text:span text:style-name="T1082_6">Studies</text:span><text:span text:style-name="T1082_7">,<text:s/>DOI:<text:s/>10.19088/ICTD.2025.024</text:span></text:a></text:span></text:p>
          </table:table-cell>
          <table:table-cell table:style-name="Cell389">
            <text:p text:style-name="P1083"><text:span text:style-name="T1083_1">Jan<text:s/>25</text:span></text:p>
          </table:table-cell>
          <table:table-cell table:style-name="Cell390">
            <text:p text:style-name="P1084"><text:span text:style-name="T1084_1">Northern</text:span></text:p>
          </table:table-cell>
        </table:table-row>
        <table:table-row table:style-name="Row109">
          <table:table-cell table:style-name="Cell391">
            <text:p text:style-name="P1085"><text:span text:style-name="T1085_1">11</text:span></text:p>
          </table:table-cell>
          <table:table-cell table:style-name="Cell392">
            <text:p text:style-name="P1086"><text:span text:style-name="T1086_1">PB14</text:span></text:p>
          </table:table-cell>
          <table:table-cell table:style-name="Cell393">
            <text:p text:style-name="P1087"><text:span text:style-name="T1087_1"><text:a xlink:type="simple" xlink:href="https://www.ictd.ac/publication/tributacao-dos-ricos-nos-paises-de-baixo-rendimento-porque-e-importante-e-como-faze-lo/"><text:span text:style-name="T1087_2">Occhiali,<text:s/>G.;<text:s/>Mascagni,<text:s/>G.;<text:s/>Prichard,<text:s/>W.<text:s/>e<text:s/>Hearson,<text:s/>M.<text:s/>(2025)<text:s/>Tributação<text:s/>dos<text:s/>Ricos<text:s/>em<text:s/>Países<text:s/>de<text:s/>Baixo<text:s/>Rendimento:<text:s/>Porque<text:s/>é<text:s/>Importante<text:s/>e<text:s/>Como<text:s/>Proceder,<text:s/>Nota<text:s/>de<text:s/>Orientação<text:s/>do<text:s/>ICTD<text:s/>14,<text:s/>Brighton:<text:s/>Instituto<text:s/>de<text:s/>Estudos<text:s/>de<text:s/>Desenvolvimento,<text:s/>DOI:<text:s/>10.19088/ICTD.2025.023</text:span></text:a></text:span></text:p>
          </table:table-cell>
          <table:table-cell table:style-name="Cell394">
            <text:p text:style-name="P1088"><text:span text:style-name="T1088_1">Jan<text:s/>25</text:span></text:p>
          </table:table-cell>
          <table:table-cell table:style-name="Cell395">
            <text:p text:style-name="P1089"><text:span text:style-name="T1089_1">Northern</text:span></text:p>
          </table:table-cell>
        </table:table-row>
        <table:table-row table:style-name="Row110">
          <table:table-cell table:style-name="Cell396">
            <text:p text:style-name="P1090"><text:span text:style-name="T1090_1">12</text:span></text:p>
          </table:table-cell>
          <table:table-cell table:style-name="Cell397">
            <text:p text:style-name="P1091"><text:span text:style-name="T1091_1">PB18</text:span></text:p>
          </table:table-cell>
          <table:table-cell table:style-name="Cell398">
            <text:p text:style-name="P1092"><text:span text:style-name="T1092_1"><text:a xlink:type="simple" xlink:href="https://www.ictd.ac/fr/publication/fiscalite-developpementequite-croissance-resilience/"><text:span text:style-name="T1092_2">Gallien,<text:s/>M.<text:s/>et<text:s/>al.<text:s/>(2025)<text:s/>L’ère<text:s/>de<text:s/>la<text:s/>fiscalité<text:s/>pour<text:s/>le<text:s/>développement<text:s/>:<text:s/>une<text:s/>fiscalité<text:s/>mieux<text:s/>pensée<text:s/>pour<text:s/>l’équité,<text:s/>la<text:s/>croissance<text:s/>et<text:s/>la<text:s/>résilience,<text:s/>Bulletin<text:s/>politique<text:s/>no<text:s/>18<text:s/>de<text:s/>l’ICTD,<text:s/>Brighton<text:s/>:<text:s/>Institute<text:s/>of<text:s/>Development<text:s/></text:span><text:span text:style-name="T1092_3">Studies</text:span><text:span text:style-name="T1092_4">,<text:s/>DOI<text:s/>:<text:s/>10.19088/ICTD.2025.059</text:span></text:a></text:span></text:p>
          </table:table-cell>
          <table:table-cell table:style-name="Cell399">
            <text:p text:style-name="P1093"><text:span text:style-name="T1093_1">June<text:s/>25</text:span></text:p>
          </table:table-cell>
          <table:table-cell table:style-name="Cell400">
            <text:p text:style-name="P1094"><text:span text:style-name="T1094_1">Both</text:span></text:p>
          </table:table-cell>
        </table:table-row>
      </table:table>
      <text:p text:style-name="P1095"/>
      <text:p text:style-name="P1096"/>
      <table:table table:style-name="Table21">
        <table:table-column table:style-name="Column87"/>
        <table:table-column table:style-name="Column88"/>
        <table:table-column table:style-name="Column89"/>
        <table:table-column table:style-name="Column90"/>
        <table:table-column table:style-name="Column91"/>
        <table:table-row table:style-name="Row111">
          <table:table-cell table:style-name="Cell401" table:number-columns-spanned="5">
            <text:p text:style-name="P1097"><text:span text:style-name="T1097_1">Research<text:s/>in<text:s/>Briefs</text:span></text:p>
          </table:table-cell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402">
            <text:p text:style-name="P1098"><text:span text:style-name="T1098_1">1</text:span></text:p>
          </table:table-cell>
          <table:table-cell table:style-name="Cell403">
            <text:p text:style-name="P1099"><text:span text:style-name="T1099_1">RIB<text:s/>147</text:span></text:p>
          </table:table-cell>
          <table:table-cell table:style-name="Cell404">
            <text:p text:style-name="P1100"><text:span text:style-name="T1100_1"><text:a xlink:type="simple" xlink:href="https://www.ictd.ac/publication/land-and-property-taxation-to-finance-urban-development-in-somaliland-challenges-and-prospects-for-reform/"><text:span text:style-name="T1100_2">Nyirakamana</text:span><text:span text:style-name="T1100_3">,<text:s/>C.;<text:s/>van<text:s/>den<text:s/>Boogaard,<text:s/>V.;<text:s/>Ahmed<text:s/>W.<text:s/>and<text:s/>Chen,<text:s/>D.<text:s/>(2025)<text:s/>Land<text:s/>and<text:s/>Property<text:s/>Taxation<text:s/>to<text:s/>Finance<text:s/>Urban<text:s/>Development<text:s/>in<text:s/>Somaliland:<text:s/>Challenges<text:s/>and<text:s/>Prospects<text:s/>for<text:s/>Reform,<text:s/>ICTD<text:s/>Research<text:s/>in<text:s/>Brief<text:s/>147,<text:s/>Brighton:<text:s/>Institute<text:s/>of<text:s/>Development<text:s/>Studies,<text:s/>DOI:10.19088/ICTD.2024.116</text:span></text:a></text:span></text:p>
          </table:table-cell>
          <table:table-cell table:style-name="Cell405">
            <text:p text:style-name="P1101"><text:span text:style-name="T1101_1">Jan<text:s/>25</text:span></text:p>
          </table:table-cell>
          <table:table-cell table:style-name="Cell406">
            <text:p text:style-name="P1102"><text:span text:style-name="T1102_1">Both</text:span></text:p>
          </table:table-cell>
        </table:table-row>
        <table:table-row table:style-name="Row113">
          <table:table-cell table:style-name="Cell407">
            <text:p text:style-name="P1103"><text:span text:style-name="T1103_1">2</text:span></text:p>
          </table:table-cell>
          <table:table-cell table:style-name="Cell408">
            <text:p text:style-name="P1104"><text:span text:style-name="T1104_1">RIB<text:s/>148</text:span></text:p>
          </table:table-cell>
          <table:table-cell table:style-name="Cell409">
            <text:p text:style-name="P1105"><text:span text:style-name="T1105_1"><text:a xlink:type="simple" xlink:href="https://www.ictd.ac/publication/unpacking-tax-relations-in-contexts-of-fragility-a-case-study-of-somalia/"><text:span text:style-name="T1105_2">Sahgal,<text:s/>G.<text:s/>(2025)<text:s/>Unpacking<text:s/>Tax<text:s/>Relations<text:s/>in<text:s/>Contexts<text:s/>of<text:s/>Fragility:<text:s/>A<text:s/>Case<text:s/>Study<text:s/>of<text:s/>Somalia,<text:s/>ICTD<text:s/>Research<text:s/>in<text:s/>Brief<text:s/>148,<text:s/>Brighton:<text:s/>Institute<text:s/>of<text:s/>Development<text:s/>Studies,<text:s/>DOI:<text:s/>10.19088/ICTD.2024.117</text:span></text:a></text:span></text:p>
          </table:table-cell>
          <table:table-cell table:style-name="Cell410">
            <text:p text:style-name="P1106"><text:span text:style-name="T1106_1">Jan<text:s/>25</text:span></text:p>
          </table:table-cell>
          <table:table-cell table:style-name="Cell411">
            <text:p text:style-name="P1107"><text:span text:style-name="T1107_1">Southern</text:span></text:p>
          </table:table-cell>
        </table:table-row>
        <table:table-row table:style-name="Row114">
          <table:table-cell table:style-name="Cell412">
            <text:p text:style-name="P1108"><text:span text:style-name="T1108_1">3</text:span></text:p>
          </table:table-cell>
          <table:table-cell table:style-name="Cell413">
            <text:p text:style-name="P1109"><text:span text:style-name="T1109_1">RIB<text:s/>149</text:span></text:p>
          </table:table-cell>
          <table:table-cell table:style-name="Cell414">
            <text:p text:style-name="P1110"><text:span text:style-name="T1110_1"><text:a xlink:type="simple" xlink:href="https://www.ictd.ac/publication/a-tax-by-any-other-name-conceptions-implications/"><text:span text:style-name="T1110_2">Bak,<text:s/>A.K.;<text:s/>van<text:s/>den<text:s/>Boogaard,<text:s/>V.<text:s/>and<text:s/>Chen,<text:s/>D.<text:s/>(2025)<text:s/>A<text:s/>Tax<text:s/>by<text:s/>Any<text:s/>Other<text:s/>Name?<text:s/>Conceptions<text:s/>of<text:s/>Taxation<text:s/>and<text:s/>Implications<text:s/>for<text:s/>Research,<text:s/>ICTD<text:s/>Research<text:s/>in<text:s/>Brief<text:s/>149,<text:s/>Brighton:<text:s/>Institute<text:s/>of<text:s/>Development<text:s/>Studies,<text:s/>DOI:<text:s/>10.19088/ICTD.2025.008</text:span></text:a></text:span></text:p>
          </table:table-cell>
          <table:table-cell table:style-name="Cell415">
            <text:p text:style-name="P1111"><text:span text:style-name="T1111_1">Feb<text:s/>25</text:span></text:p>
          </table:table-cell>
          <table:table-cell table:style-name="Cell416">
            <text:p text:style-name="P1112"><text:span text:style-name="T1112_1">Both</text:span></text:p>
          </table:table-cell>
        </table:table-row>
        <table:table-row table:style-name="Row115">
          <table:table-cell table:style-name="Cell417">
            <text:p text:style-name="P1113"><text:span text:style-name="T1113_1">4</text:span></text:p>
          </table:table-cell>
          <table:table-cell table:style-name="Cell418">
            <text:p text:style-name="P1114"><text:span text:style-name="T1114_1">RIB<text:s/>150</text:span></text:p>
          </table:table-cell>
          <table:table-cell table:style-name="Cell419">
            <text:p text:style-name="P1115"><text:span text:style-name="T1115_1"><text:a xlink:type="simple" xlink:href="https://www.ictd.ac/publication/tax-revenue-mobilisation-conflict-affected-developing-countries/"><text:span text:style-name="T1115_2">van<text:s/>den<text:s/>Boogaard,<text:s/>V.;<text:s/>Prichard,<text:s/>W.;<text:s/>Milicic,<text:s/>N.;<text:s/>Benson,<text:s/>M.<text:s/>and<text:s/>Chen,<text:s/>D.<text:s/>(2025)<text:s/>Tax<text:s/>Revenue<text:s/>Mobilisation<text:s/>in<text:s/>Conflict-affected<text:s/>Developing<text:s/>Countries,<text:s/>ICTD<text:s/>Research<text:s/>in<text:s/>Brief<text:s/>150,<text:s/></text:span><text:span text:style-name="T1115_3">Brighton:<text:s/>Institute<text:s/>of<text:s/>Development<text:s/>Studies,<text:s/>DOI:<text:s/>10.19088/ICTD.2025.009</text:span></text:a></text:span></text:p>
          </table:table-cell>
          <table:table-cell table:style-name="Cell420">
            <text:p text:style-name="P1116"><text:span text:style-name="T1116_1">Feb<text:s/>25</text:span></text:p>
          </table:table-cell>
          <table:table-cell table:style-name="Cell421">
            <text:p text:style-name="P1117"><text:span text:style-name="T1117_1">Northern</text:span></text:p>
          </table:table-cell>
        </table:table-row>
        <table:table-row table:style-name="Row116">
          <table:table-cell table:style-name="Cell422">
            <text:p text:style-name="P1118"><text:span text:style-name="T1118_1">5</text:span></text:p>
          </table:table-cell>
          <table:table-cell table:style-name="Cell423">
            <text:p text:style-name="P1119"><text:span text:style-name="T1119_1">RIB<text:s/>151</text:span></text:p>
          </table:table-cell>
          <table:table-cell table:style-name="Cell424">
            <text:p text:style-name="P1120"><text:span text:style-name="T1120_1"><text:a xlink:type="simple" xlink:href="https://www.ictd.ac/publication/social-protection-community-participation-state-citizen-relations-south-central-somalia/"><text:span text:style-name="T1120_2">van<text:s/>den<text:s/>Boogaard,<text:s/>V.;<text:s/>Santoro,<text:s/>F.;<text:s/>Walker,<text:s/>M.<text:s/>and<text:s/></text:span><text:span text:style-name="T1120_3">Beyuo</text:span><text:span text:style-name="T1120_4">,<text:s/>T.<text:s/>(2025)<text:s/>Social<text:s/>Protection,<text:s/>Community<text:s/>Participation<text:s/>and<text:s/>State-citizen<text:s/>Relations:<text:s/>Evidence<text:s/>from<text:s/>a<text:s/>Cash<text:s/>Transfer<text:s/>Programme<text:s/>in<text:s/>South-central<text:s/>Somalia,<text:s/>ICTD<text:s/>Research<text:s/>in<text:s/>Brief<text:s/>151,<text:s/>Brighton:<text:s/>Institute<text:s/>of<text:s/>Development<text:s/>Studies<text:s/>DOI:<text:s/>10.19088/ICTD.2025.010</text:span></text:a></text:span></text:p>
          </table:table-cell>
          <table:table-cell table:style-name="Cell425">
            <text:p text:style-name="P1121"><text:span text:style-name="T1121_1">Feb<text:s/>25</text:span></text:p>
          </table:table-cell>
          <table:table-cell table:style-name="Cell426">
            <text:p text:style-name="P1122"><text:span text:style-name="T1122_1">Northern</text:span></text:p>
          </table:table-cell>
        </table:table-row>
        <table:table-row table:style-name="Row117">
          <table:table-cell table:style-name="Cell427">
            <text:p text:style-name="P1123"><text:span text:style-name="T1123_1">6</text:span></text:p>
          </table:table-cell>
          <table:table-cell table:style-name="Cell428">
            <text:p text:style-name="P1124"><text:span text:style-name="T1124_1">RIB<text:s/>152</text:span></text:p>
          </table:table-cell>
          <table:table-cell table:style-name="Cell429">
            <text:p text:style-name="P1125"><text:span text:style-name="T1125_1"><text:a xlink:type="simple" xlink:href="https://www.ictd.ac/publication/scenarios-for-negotiating-a-un-framework-convention-on-international-tax-2/"><text:span text:style-name="T1125_2">Heitmüller</text:span><text:span text:style-name="T1125_3">,<text:s/>F.<text:s/>(2025)<text:s/>Scenarios<text:s/>for<text:s/>Negotiating<text:s/>a<text:s/>UN<text:s/>Framework<text:s/>Convention<text:s/>on<text:s/>International<text:s/>Tax,<text:s/>ICTD<text:s/>Research<text:s/>in<text:s/>Brief<text:s/>152,<text:s/>Brighton:<text:s/>Institute<text:s/>of<text:s/>Development<text:s/>Studies,<text:s/>DOI:<text:s/>10.19088/ICTD.2025.006</text:span></text:a></text:span></text:p>
          </table:table-cell>
          <table:table-cell table:style-name="Cell430">
            <text:p text:style-name="P1126"><text:span text:style-name="T1126_1">Feb<text:s/>25</text:span></text:p>
          </table:table-cell>
          <table:table-cell table:style-name="Cell431">
            <text:p text:style-name="P1127"><text:span text:style-name="T1127_1">Northern</text:span></text:p>
          </table:table-cell>
        </table:table-row>
        <table:table-row table:style-name="Row118">
          <table:table-cell table:style-name="Cell432">
            <text:p text:style-name="P1128"><text:span text:style-name="T1128_1">7</text:span></text:p>
          </table:table-cell>
          <table:table-cell table:style-name="Cell433">
            <text:p text:style-name="P1129"><text:span text:style-name="T1129_1">RIB<text:s/>154</text:span></text:p>
          </table:table-cell>
          <table:table-cell table:style-name="Cell434">
            <text:p text:style-name="P1130"><text:span text:style-name="T1130_1"><text:a xlink:type="simple" xlink:href="https://www.ictd.ac/publication/tax-harmonisation-policy-west-african-economic-monetary-union/"><text:span text:style-name="T1130_2">Traore,<text:s/>R.J.<text:s/>(2025)<text:s/>Tax<text:s/>Harmonisation<text:s/>Policy<text:s/>within<text:s/>the<text:s/>West<text:s/>African<text:s/>Economic<text:s/>and<text:s/>Monetary<text:s/>Union:<text:s/>Analysis<text:s/>and<text:s/>Prospects,<text:s/>ICTD<text:s/>Research<text:s/>in<text:s/>Brief<text:s/>154,<text:s/>Brighton:<text:s/>Institute<text:s/>of<text:s/>Development<text:s/>Studies,<text:s/>DOI:<text:s/>10.19088/ICTD.2025.017</text:span></text:a></text:span></text:p>
          </table:table-cell>
          <table:table-cell table:style-name="Cell435">
            <text:p text:style-name="P1131"><text:span text:style-name="T1131_1">March<text:s/>25</text:span></text:p>
          </table:table-cell>
          <table:table-cell table:style-name="Cell436">
            <text:p text:style-name="P1132"><text:span text:style-name="T1132_1">Southern</text:span></text:p>
          </table:table-cell>
        </table:table-row>
        <table:table-row table:style-name="Row119">
          <table:table-cell table:style-name="Cell437">
            <text:p text:style-name="P1133"><text:span text:style-name="T1133_1">8</text:span></text:p>
          </table:table-cell>
          <table:table-cell table:style-name="Cell438">
            <text:p text:style-name="P1134"><text:span text:style-name="T1134_1">RIB<text:s/>155</text:span></text:p>
          </table:table-cell>
          <table:table-cell table:style-name="Cell439">
            <text:p text:style-name="P1135"><text:span text:style-name="T1135_1"><text:a xlink:type="simple" xlink:href="https://www.ictd.ac/publication/taxation-fisheries-kenya-improving-management-raising-revenue-2/"><text:span text:style-name="T1135_2">Occhiali</text:span><text:span text:style-name="T1135_3">,<text:s/>G.;<text:s/>Okello,<text:s/>O.<text:s/>and<text:s/></text:span><text:span text:style-name="T1135_4">Quak</text:span><text:span text:style-name="T1135_5">,<text:s/>E.<text:s/>(2025)<text:s/>Taxation<text:s/>of<text:s/>Fisheries<text:s/>in<text:s/>Kenya:<text:s/>Neither<text:s/>Improving<text:s/>Management<text:s/>nor<text:s/>Raising<text:s/>Revenue?,<text:s/>ICTD<text:s/>Research<text:s/>in<text:s/>Brief<text:s/>155,<text:s/>Brighton:<text:s/>Institute<text:s/>of<text:s/>Development<text:s/>Studies,<text:s/>DOI:<text:s/>10.19088/ICTD.2025.013</text:span></text:a></text:span></text:p>
          </table:table-cell>
          <table:table-cell table:style-name="Cell440">
            <text:p text:style-name="P1136"><text:span text:style-name="T1136_1">March<text:s/>25</text:span></text:p>
          </table:table-cell>
          <table:table-cell table:style-name="Cell441">
            <text:p text:style-name="P1137"><text:span text:style-name="T1137_1">Both</text:span></text:p>
          </table:table-cell>
        </table:table-row>
        <table:table-row table:style-name="Row120">
          <table:table-cell table:style-name="Cell442">
            <text:p text:style-name="P1138"><text:span text:style-name="T1138_1">9</text:span></text:p>
          </table:table-cell>
          <table:table-cell table:style-name="Cell443">
            <text:p text:style-name="P1139"><text:span text:style-name="T1139_1">RIB<text:s/>157</text:span></text:p>
          </table:table-cell>
          <table:table-cell table:style-name="Cell444">
            <text:p text:style-name="P1140"><text:span text:style-name="T1140_1"><text:a xlink:type="simple" xlink:href="https://www.ictd.ac/publication/taxation-somalia-informal-institutions-political-settlements/"><text:span text:style-name="T1140_2">van<text:s/>den<text:s/>Boogaard,<text:s/>V.<text:s/>and<text:s/>Nor<text:s/>Isak,<text:s/>N.<text:s/>(2025)<text:s/>The<text:s/>Political<text:s/>Economy<text:s/>of<text:s/>Taxation<text:s/>in<text:s/>Somalia:<text:s/>Historical<text:s/>Legacies,<text:s/>Informal<text:s/>Institutions,<text:s/>and<text:s/>Political<text:s/>Settlements,<text:s/>ICTD<text:s/>Research<text:s/>in<text:s/>Brief<text:s/>157,<text:s/>Brighton:<text:s/>Institute<text:s/>of<text:s/>Development<text:s/>Studies,<text:s/>DOI:<text:s/>10.19088/ICTD.2025.025</text:span></text:a></text:span></text:p>
          </table:table-cell>
          <table:table-cell table:style-name="Cell445">
            <text:p text:style-name="P1141"><text:span text:style-name="T1141_1">April<text:s/>25</text:span></text:p>
          </table:table-cell>
          <table:table-cell table:style-name="Cell446">
            <text:p text:style-name="P1142"><text:span text:style-name="T1142_1">Both</text:span></text:p>
          </table:table-cell>
        </table:table-row>
        <table:table-row table:style-name="Row121">
          <table:table-cell table:style-name="Cell447">
            <text:p text:style-name="P1143"><text:span text:style-name="T1143_1">10</text:span></text:p>
          </table:table-cell>
          <table:table-cell table:style-name="Cell448">
            <text:p text:style-name="P1144"><text:span text:style-name="T1144_1">RIB<text:s/>158</text:span></text:p>
          </table:table-cell>
          <table:table-cell table:style-name="Cell449">
            <text:p text:style-name="P1145"><text:span text:style-name="T1145_1"><text:a xlink:type="simple" xlink:href="https://www.ictd.ac/publication/taxing-wealthy-haiti-survey-property-tax-2/"><text:span text:style-name="T1145_2">López<text:s/>García,<text:s/>A.I.<text:s/>and<text:s/>Berens,<text:s/>S.<text:s/>(2025)<text:s/>Taxing<text:s/>the<text:s/>Wealthy<text:s/>in<text:s/>Haiti:<text:s/>Evidence<text:s/>from<text:s/>a<text:s/>Survey<text:s/>Experiment<text:s/>on<text:s/>Property<text:s/>Tax<text:s/>Preferences,<text:s/>ICTD<text:s/>Research<text:s/>in<text:s/>Brief<text:s/>158,<text:s/>Brighton:<text:s/>Institute<text:s/>of<text:s/>Development<text:s/>Studies,<text:s/>DOI:<text:s/>10.19088/ICTD.2025.026</text:span></text:a></text:span></text:p>
          </table:table-cell>
          <table:table-cell table:style-name="Cell450">
            <text:p text:style-name="P1146"><text:span text:style-name="T1146_1">April<text:s/>25</text:span></text:p>
          </table:table-cell>
          <table:table-cell table:style-name="Cell451">
            <text:p text:style-name="P1147"><text:span text:style-name="T1147_1">Both</text:span></text:p>
          </table:table-cell>
        </table:table-row>
        <table:table-row table:style-name="Row122">
          <table:table-cell table:style-name="Cell452">
            <text:p text:style-name="P1148"><text:span text:style-name="T1148_1">11</text:span></text:p>
          </table:table-cell>
          <table:table-cell table:style-name="Cell453">
            <text:p text:style-name="P1149"><text:span text:style-name="T1149_1">RIB<text:s/>159</text:span></text:p>
          </table:table-cell>
          <table:table-cell table:style-name="Cell454">
            <text:p text:style-name="P1150"><text:span text:style-name="T1150_1"><text:a xlink:type="simple" xlink:href="https://www.ictd.ac/publication/most-favoured-nation-clauses-in-double-taxation-agreements-identifying-problems-and-recommending-policy-solutions-for-the-global-south-2/"><text:span text:style-name="T1150_2">Sharma,<text:s/>M.<text:s/>K.;<text:s/>Gaur,<text:s/>S.<text:s/>and<text:s/>Rawat,<text:s/>N.<text:s/>(2025)<text:s/>Most<text:s/>Favoured<text:s/>Nation<text:s/>Clauses<text:s/>in<text:s/>Double<text:s/>Taxation<text:s/>Agreements:<text:s/>Identifying<text:s/>Problems<text:s/>and<text:s/>Recommending<text:s/>Policy<text:s/>Solutions<text:s/>for<text:s/>the<text:s/>Global<text:s/>South,<text:s/>ICTD<text:s/>Research<text:s/>in<text:s/>Brief<text:s/>159,<text:s/>Brighton:<text:s/>Institute<text:s/>of<text:s/>Development<text:s/>Studies,<text:s/>DOI:<text:s/>10.19088/ICTD.2025.028</text:span></text:a></text:span></text:p>
          </table:table-cell>
          <table:table-cell table:style-name="Cell455">
            <text:p text:style-name="P1151"><text:span text:style-name="T1151_1">May<text:s/>25</text:span></text:p>
          </table:table-cell>
          <table:table-cell table:style-name="Cell456">
            <text:p text:style-name="P1152"><text:span text:style-name="T1152_1">Southern</text:span></text:p>
          </table:table-cell>
        </table:table-row>
        <table:table-row table:style-name="Row123">
          <table:table-cell table:style-name="Cell457">
            <text:p text:style-name="P1153"><text:span text:style-name="T1153_1">12</text:span></text:p>
          </table:table-cell>
          <table:table-cell table:style-name="Cell458">
            <text:p text:style-name="P1154"><text:span text:style-name="T1154_1">RIB<text:s/>160</text:span></text:p>
          </table:table-cell>
          <table:table-cell table:style-name="Cell459">
            <text:p text:style-name="P1155"><text:span text:style-name="T1155_1"><text:a xlink:type="simple" xlink:href="https://www.ictd.ac/publication/beyond-the-tax-bill-measuring-tax-compliance-costs-for-ugandan-firms/"><text:span text:style-name="T1155_2">Lees,<text:s/>A.<text:s/>(2025)<text:s/>Beyond<text:s/>the<text:s/>Tax<text:s/>Bill:<text:s/>Measuring<text:s/>Tax<text:s/>Compliance<text:s/>Costs<text:s/>for<text:s/>Ugandan<text:s/>Firms,<text:s/>ICTD<text:s/>Research<text:s/>in<text:s/>Brief<text:s/>160,<text:s/>Brighton:<text:s/>Institute<text:s/>of<text:s/>Development<text:s/>Studies,<text:s/>DOI:<text:s/>10.19088/ICTD.2025.030</text:span></text:a></text:span></text:p>
          </table:table-cell>
          <table:table-cell table:style-name="Cell460">
            <text:p text:style-name="P1156"><text:span text:style-name="T1156_1">May<text:s/>25</text:span></text:p>
          </table:table-cell>
          <table:table-cell table:style-name="Cell461">
            <text:p text:style-name="P1157"><text:span text:style-name="T1157_1">Southern</text:span></text:p>
          </table:table-cell>
        </table:table-row>
        <table:table-row table:style-name="Row124">
          <table:table-cell table:style-name="Cell462">
            <text:p text:style-name="P1158"><text:span text:style-name="T1158_1">13</text:span></text:p>
          </table:table-cell>
          <table:table-cell table:style-name="Cell463">
            <text:p text:style-name="P1159"><text:span text:style-name="T1159_1">RIB<text:s/>161</text:span></text:p>
          </table:table-cell>
          <table:table-cell table:style-name="Cell464">
            <text:p text:style-name="P1160"><text:span text:style-name="T1160_1"><text:a xlink:type="simple" xlink:href="https://www.ictd.ac/publication/advance-pricing-agreements-low-and-lower-middle-income-countries/"><text:span text:style-name="T1160_2">Ongore</text:span><text:span text:style-name="T1160_3">,<text:s/>M.<text:s/>and<text:s/></text:span><text:span text:style-name="T1160_4">Musibi</text:span><text:span text:style-name="T1160_5">,<text:s/>P.<text:s/>(2025)<text:s/>Implementation<text:s/>of<text:s/>Advance<text:s/>Pricing<text:s/>Agreements:<text:s/>The<text:s/>Case<text:s/>for<text:s/>Low-<text:s/>and<text:s/>Lower-Middle-Income<text:s/>Countries,<text:s/>ICTD<text:s/>Research<text:s/>in<text:s/>Brief<text:s/>161,<text:s/>Brighton:<text:s/>Institute<text:s/>of<text:s/>Development<text:s/>Studies,<text:s/>DOI:<text:s/>10.19088/ICTD.2025.036</text:span></text:a></text:span></text:p>
          </table:table-cell>
          <table:table-cell table:style-name="Cell465">
            <text:p text:style-name="P1161"><text:span text:style-name="T1161_1">May<text:s/>25</text:span></text:p>
          </table:table-cell>
          <table:table-cell table:style-name="Cell466">
            <text:p text:style-name="P1162"><text:span text:style-name="T1162_1">Southern</text:span></text:p>
          </table:table-cell>
        </table:table-row>
        <table:table-row table:style-name="Row125">
          <table:table-cell table:style-name="Cell467">
            <text:p text:style-name="P1163"><text:span text:style-name="T1163_1">14</text:span></text:p>
          </table:table-cell>
          <table:table-cell table:style-name="Cell468">
            <text:p text:style-name="P1164"><text:span text:style-name="T1164_1">RIB<text:s/>162</text:span></text:p>
          </table:table-cell>
          <table:table-cell table:style-name="Cell469">
            <text:p text:style-name="P1165"><text:span text:style-name="T1165_1"><text:a xlink:type="simple" xlink:href="https://www.ictd.ac/publication/the-international-tax-regime-complex-understanding-change-in-global-tax-governance/"><text:span text:style-name="T1165_2">Kuhn,<text:s/>K.;<text:s/>Cadzow,<text:s/>L.;<text:s/></text:span><text:span text:style-name="T1165_3">Heitmüller</text:span><text:span text:style-name="T1165_4">,<text:s/>F.;<text:s/>Hearson,<text:s/>M.<text:s/>and<text:s/>Randriamanalina,<text:s/>T.<text:s/>(2025)<text:s/>The<text:s/>International<text:s/>Tax<text:s/>Regime<text:s/>Complex:<text:s/>Understanding<text:s/>Change<text:s/>in<text:s/>Global<text:s/>Tax<text:s/>Governance,<text:s/>ICTD<text:s/>Research<text:s/>in<text:s/>Brief<text:s/>162,<text:s/>Brighton:<text:s/>Institute<text:s/>of<text:s/>Development<text:s/>Studies,<text:s/>DOI:<text:s/>10.19088/ICTD.2025.034</text:span></text:a></text:span></text:p>
          </table:table-cell>
          <table:table-cell table:style-name="Cell470">
            <text:p text:style-name="P1166"><text:span text:style-name="T1166_1">May<text:s/>25</text:span></text:p>
          </table:table-cell>
          <table:table-cell table:style-name="Cell471">
            <text:p text:style-name="P1167"><text:span text:style-name="T1167_1">Both</text:span></text:p>
          </table:table-cell>
        </table:table-row>
        <table:table-row table:style-name="Row126">
          <table:table-cell table:style-name="Cell472">
            <text:p text:style-name="P1168"><text:span text:style-name="T1168_1">15</text:span></text:p>
          </table:table-cell>
          <table:table-cell table:style-name="Cell473">
            <text:p text:style-name="P1169"><text:span text:style-name="T1169_1">RIB<text:s/>163</text:span></text:p>
          </table:table-cell>
          <table:table-cell table:style-name="Cell474">
            <text:p text:style-name="P1170"><text:span text:style-name="T1170_1"><text:a xlink:type="simple" xlink:href="https://www.ictd.ac/publication/understanding-corporate-income-tax-payment-compliance-in-eswatini/"><text:span text:style-name="T1170_2">Masuku,<text:s/>P.<text:s/>T.;<text:s/>Dlamini,<text:s/>Z.<text:s/>and<text:s/>Santoro,<text:s/>F.<text:s/>(2025)<text:s/>Understanding<text:s/>Corporate<text:s/>Income<text:s/>Tax<text:s/>Payment<text:s/>Compliance<text:s/>in<text:s/>Eswatini,<text:s/>ICTD<text:s/>Research<text:s/>in<text:s/>Brief<text:s/>163,<text:s/>Brighton:<text:s/>Institute<text:s/>of<text:s/>Development<text:s/>Studies,<text:s/>DOI:<text:s/>10.19088/ICTD.2025.041</text:span></text:a></text:span></text:p>
          </table:table-cell>
          <table:table-cell table:style-name="Cell475">
            <text:p text:style-name="P1171"><text:span text:style-name="T1171_1">June<text:s/>25</text:span></text:p>
          </table:table-cell>
          <table:table-cell table:style-name="Cell476">
            <text:p text:style-name="P1172"><text:span text:style-name="T1172_1">Both</text:span></text:p>
          </table:table-cell>
        </table:table-row>
        <table:table-row table:style-name="Row127">
          <table:table-cell table:style-name="Cell477">
            <text:p text:style-name="P1173"><text:span text:style-name="T1173_1">16</text:span></text:p>
          </table:table-cell>
          <table:table-cell table:style-name="Cell478">
            <text:p text:style-name="P1174"><text:span text:style-name="T1174_1">RIB<text:s/>164</text:span></text:p>
          </table:table-cell>
          <table:table-cell table:style-name="Cell479">
            <text:p text:style-name="P1175"><text:span text:style-name="T1175_1"><text:a xlink:type="simple" xlink:href="https://www.ictd.ac/publication/informality-tax-markets-kinshasa-everyday-realities-resistance/"><text:span text:style-name="T1175_2">Bokasola</text:span><text:span text:style-name="T1175_3">,<text:s/>Y.;<text:s/></text:span><text:span text:style-name="T1175_4">Ngwakoyo</text:span><text:span text:style-name="T1175_5">,<text:s/>E.J.;<text:s/>Sahgal,<text:s/>G.<text:s/>and<text:s/>van<text:s/>den<text:s/>Boogaard,<text:s/>V.<text:s/>(2025)<text:s/>Informality,<text:s/>Tax,<text:s/>and<text:s/>Markets<text:s/>in<text:s/>Kinshasa:<text:s/>Everyday<text:s/>Realities<text:s/>and<text:s/>Resistance,<text:s/>ICTD<text:s/>Research<text:s/>in<text:s/>Brief<text:s/>164,<text:s/>Brighton:<text:s/>Institute<text:s/>of<text:s/>Development<text:s/>Studies,<text:s/>DOI:<text:s/>10.19088/ICTD.2025.045</text:span></text:a></text:span></text:p>
          </table:table-cell>
          <table:table-cell table:style-name="Cell480">
            <text:p text:style-name="P1176"><text:span text:style-name="T1176_1">Aug<text:s/>25</text:span></text:p>
          </table:table-cell>
          <table:table-cell table:style-name="Cell481">
            <text:p text:style-name="P1177"><text:span text:style-name="T1177_1">Both</text:span></text:p>
          </table:table-cell>
        </table:table-row>
        <table:table-row table:style-name="Row128">
          <table:table-cell table:style-name="Cell482">
            <text:p text:style-name="P1178"><text:span text:style-name="T1178_1">17</text:span></text:p>
          </table:table-cell>
          <table:table-cell table:style-name="Cell483">
            <text:p text:style-name="P1179"><text:span text:style-name="T1179_1">RIB<text:s/>165</text:span></text:p>
          </table:table-cell>
          <table:table-cell table:style-name="Cell484">
            <text:p text:style-name="P1180"><text:span text:style-name="T1180_1"><text:a xlink:type="simple" xlink:href="https://www.ictd.ac/publication/tracking-and-taxing-cross-border-digital-transactions-the-case-of-vat-in-senegal-2/"><text:span text:style-name="T1180_2">Diouf,<text:s/>A.<text:s/>and<text:s/></text:span><text:span text:style-name="T1180_3">Niesten</text:span><text:span text:style-name="T1180_4">,<text:s/>H.<text:s/>(2025)<text:s/>Tracking<text:s/>and<text:s/>Taxing<text:s/>Cross-Border<text:s/>Digital<text:s/>Transactions:<text:s/>The<text:s/>Case<text:s/>of<text:s/>VAT<text:s/>in<text:s/></text:span><text:span text:style-name="T1180_5">Senegal,<text:s/>ICTD<text:s/>Research<text:s/>in<text:s/>Brief<text:s/>165,<text:s/>Brighton:<text:s/>Institute<text:s/>of<text:s/>Development<text:s/>Studies,<text:s/>DOI:<text:s/>10.19088/ICTD.2025.044</text:span></text:a></text:span></text:p>
          </table:table-cell>
          <table:table-cell table:style-name="Cell485">
            <text:p text:style-name="P1181"><text:span text:style-name="T1181_1">Aug<text:s/>25</text:span></text:p>
          </table:table-cell>
          <table:table-cell table:style-name="Cell486">
            <text:p text:style-name="P1182"><text:span text:style-name="T1182_1">Both</text:span></text:p>
          </table:table-cell>
        </table:table-row>
        <table:table-row table:style-name="Row129">
          <table:table-cell table:style-name="Cell487">
            <text:p text:style-name="P1183"><text:span text:style-name="T1183_1">18</text:span></text:p>
          </table:table-cell>
          <table:table-cell table:style-name="Cell488">
            <text:p text:style-name="P1184"><text:span text:style-name="T1184_1">RIB<text:s/>166</text:span></text:p>
          </table:table-cell>
          <table:table-cell table:style-name="Cell489">
            <text:p text:style-name="P1185"><text:span text:style-name="T1185_1"><text:a xlink:type="simple" xlink:href="https://www.ictd.ac/publication/unpacking-informality-for-tax-purposes-evidence-from-urban-zimbabwe/"><text:span text:style-name="T1185_2">Gwaindepi</text:span><text:span text:style-name="T1185_3">,<text:s/>A.<text:s/>and<text:s/></text:span><text:span text:style-name="T1185_4">Venganai</text:span><text:span text:style-name="T1185_5">,<text:s/>H.<text:s/>(2025)<text:s/>Unpacking<text:s/>Informality<text:s/>for<text:s/>Tax<text:s/>Purposes:<text:s/>Evidence<text:s/>from<text:s/>Urban<text:s/>Zimbabwe,<text:s/>ICTD<text:s/>Research<text:s/>in<text:s/>Brief<text:s/>166,<text:s/>Brighton:<text:s/>Institute<text:s/>of<text:s/>Development<text:s/>Studies,<text:s/>DOI:<text:s/>10.19088/ICTD.2025.046</text:span></text:a></text:span></text:p>
          </table:table-cell>
          <table:table-cell table:style-name="Cell490">
            <text:p text:style-name="P1186"><text:span text:style-name="T1186_1">Aug<text:s/>25</text:span></text:p>
          </table:table-cell>
          <table:table-cell table:style-name="Cell491">
            <text:p text:style-name="P1187"><text:span text:style-name="T1187_1">Southern</text:span></text:p>
          </table:table-cell>
        </table:table-row>
        <table:table-row table:style-name="Row130">
          <table:table-cell table:style-name="Cell492">
            <text:p text:style-name="P1188"><text:span text:style-name="T1188_1">19</text:span></text:p>
          </table:table-cell>
          <table:table-cell table:style-name="Cell493">
            <text:p text:style-name="P1189"><text:span text:style-name="T1189_1">RIB<text:s/>167</text:span></text:p>
          </table:table-cell>
          <table:table-cell table:style-name="Cell494">
            <text:p text:style-name="P1190"><text:span text:style-name="T1190_1"><text:a xlink:type="simple" xlink:href="https://www.ictd.ac/publication/the-politics-of-passage-roadblocks-taxation-and-control-in-conflict-2/"><text:span text:style-name="T1190_2">Schouten,<text:s/>P.<text:s/>et<text:s/>al.<text:s/>(2025)<text:s/>The<text:s/>Politics<text:s/>of<text:s/>Passage:<text:s/>Roadblocks,<text:s/>Taxation,<text:s/>and<text:s/>Control<text:s/>in<text:s/>Conflict,<text:s/>ICTD<text:s/>Research<text:s/>in<text:s/>Brief<text:s/>167,<text:s/>Brighton:<text:s/>Institute<text:s/>of<text:s/>Development<text:s/>Studies,<text:s/>DOI:<text:s/>10.19088/ICTD.2025.047</text:span></text:a></text:span></text:p>
          </table:table-cell>
          <table:table-cell table:style-name="Cell495">
            <text:p text:style-name="P1191"><text:span text:style-name="T1191_1">Aug<text:s/>25</text:span></text:p>
          </table:table-cell>
          <table:table-cell table:style-name="Cell496">
            <text:p text:style-name="P1192"><text:span text:style-name="T1192_1">Both</text:span></text:p>
          </table:table-cell>
        </table:table-row>
        <table:table-row table:style-name="Row131">
          <table:table-cell table:style-name="Cell497">
            <text:p text:style-name="P1193"><text:span text:style-name="T1193_1">20</text:span></text:p>
          </table:table-cell>
          <table:table-cell table:style-name="Cell498">
            <text:p text:style-name="P1194"><text:span text:style-name="T1194_1">RIB<text:s/>168</text:span></text:p>
          </table:table-cell>
          <table:table-cell table:style-name="Cell499">
            <text:p text:style-name="P1195"><text:span text:style-name="T1195_1"><text:a xlink:type="simple" xlink:href="https://www.ictd.ac/publication/norms-power-socially-embedded-realities-market-taxation-northern-ghana/"><text:span text:style-name="T1195_2">Prichard,<text:s/>W.;<text:s/>van<text:s/>den<text:s/>Boogaard,<text:s/>V.<text:s/>and<text:s/></text:span><text:span text:style-name="T1195_3">Beyuo</text:span><text:span text:style-name="T1195_4"><text:s/>T.<text:s/>(2025)<text:s/>Norms,<text:s/>Power,<text:s/>and<text:s/>the<text:s/>Socially<text:s/>Embedded<text:s/>Realities<text:s/>of<text:s/>Market<text:s/>Taxation<text:s/>in<text:s/>Northern<text:s/>Ghana,<text:s/>ICTD<text:s/>Research<text:s/>in<text:s/>Brief<text:s/>168,<text:s/>Brighton:<text:s/>Institute<text:s/>of<text:s/>Development<text:s/>Studies,<text:s/>DOI:<text:s/>10.19088/ICTD.2025.048</text:span></text:a></text:span></text:p>
          </table:table-cell>
          <table:table-cell table:style-name="Cell500">
            <text:p text:style-name="P1196"><text:span text:style-name="T1196_1">Aug<text:s/>25</text:span></text:p>
          </table:table-cell>
          <table:table-cell table:style-name="Cell501">
            <text:p text:style-name="P1197"><text:span text:style-name="T1197_1">Northern</text:span></text:p>
          </table:table-cell>
        </table:table-row>
        <table:table-row table:style-name="Row132">
          <table:table-cell table:style-name="Cell502">
            <text:p text:style-name="P1198"><text:span text:style-name="T1198_1">21</text:span></text:p>
          </table:table-cell>
          <table:table-cell table:style-name="Cell503">
            <text:p text:style-name="P1199"><text:span text:style-name="T1199_1">RIB<text:s/>169</text:span></text:p>
          </table:table-cell>
          <table:table-cell table:style-name="Cell504">
            <text:p text:style-name="P1200"><text:span text:style-name="T1200_1"><text:a xlink:type="simple" xlink:href="file:///C:/Users/susannes/AppData/Local/Microsoft/Windows/INetCache/Content.Outlook/1QNS9KLB/Mascagni, G.; Scarpini, C.; Mukama, D.; Santoro, F. and Hakizimana, N. (2025) The Interpersonal Side of Tax Compliance: Interactions Between Taxpayers and Tax Officials in Rwanda, ICTD Research in Brief 169, Brighton: Institute of Development Studies, DOI: 10.19088/ICTD.2025.050"><text:span text:style-name="T1200_2">Mascagni,<text:s/>G.;<text:s/></text:span><text:span text:style-name="T1200_3">Scarpini</text:span><text:span text:style-name="T1200_4">,<text:s/>C.;<text:s/>Mukama,<text:s/>D.;<text:s/>Santoro,<text:s/>F.<text:s/>and<text:s/>Hakizimana,<text:s/>N.<text:s/>(2025)<text:s/>The<text:s/>Interpersonal<text:s/>Side<text:s/>of<text:s/>Tax<text:s/>Compliance:<text:s/>Interactions<text:s/>Between<text:s/>Taxpayers<text:s/>and<text:s/>Tax<text:s/>Officials<text:s/>in<text:s/>Rwanda,<text:s/>ICTD<text:s/>Research<text:s/>in<text:s/>Brief<text:s/>169,<text:s/>Brighton:<text:s/>Institute<text:s/>of<text:s/>Development<text:s/>Studies,<text:s/>DOI:<text:s/>10.19088/ICTD.2025.050</text:span></text:a></text:span></text:p>
          </table:table-cell>
          <table:table-cell table:style-name="Cell505">
            <text:p text:style-name="P1201"><text:span text:style-name="T1201_1">Sept<text:s/>25</text:span></text:p>
          </table:table-cell>
          <table:table-cell table:style-name="Cell506">
            <text:p text:style-name="P1202"><text:span text:style-name="T1202_1">Both</text:span></text:p>
          </table:table-cell>
        </table:table-row>
        <table:table-row table:style-name="Row133">
          <table:table-cell table:style-name="Cell507">
            <text:p text:style-name="P1203"><text:span text:style-name="T1203_1">22</text:span></text:p>
          </table:table-cell>
          <table:table-cell table:style-name="Cell508">
            <text:p text:style-name="P1204"><text:span text:style-name="T1204_1">RIB<text:s/>170</text:span></text:p>
          </table:table-cell>
          <table:table-cell table:style-name="Cell509">
            <text:p text:style-name="P1205"><text:span text:style-name="T1205_1"><text:a xlink:type="simple" xlink:href="https://www.ictd.ac/publication/taxing-rental-income-an-analysis-of-the-outcomes-of-legal-and-administrative-reforms-in-uganda-2/"><text:span text:style-name="T1205_2">Mwesigye,<text:s/>I.K.;<text:s/>Ochen,<text:s/>R.;<text:s/>Waiswa,<text:s/>R.<text:s/>and<text:s/></text:span><text:span text:style-name="T1205_3">Kangave</text:span><text:span text:style-name="T1205_4">,<text:s/>J.<text:s/>(2025)<text:s/>Taxing<text:s/>Rental<text:s/>Income:<text:s/>An<text:s/>Analysis<text:s/>of<text:s/>the<text:s/>Outcomes<text:s/>of<text:s/>Legal<text:s/>and<text:s/>Administrative<text:s/>Reforms<text:s/>in<text:s/>Uganda,<text:s/>ICTD<text:s/>Research<text:s/>in<text:s/>Brief<text:s/>170,<text:s/>Brighton:<text:s/>Institute<text:s/>of<text:s/>Development<text:s/>Studies,<text:s/>DOI:<text:s/>10.19088/ICTD.2025.056</text:span></text:a></text:span></text:p>
          </table:table-cell>
          <table:table-cell table:style-name="Cell510">
            <text:p text:style-name="P1206"><text:span text:style-name="T1206_1">Oct<text:s/>25</text:span></text:p>
          </table:table-cell>
          <table:table-cell table:style-name="Cell511">
            <text:p text:style-name="P1207"><text:span text:style-name="T1207_1">Southern</text:span></text:p>
          </table:table-cell>
        </table:table-row>
        <table:table-row table:style-name="Row134">
          <table:table-cell table:style-name="Cell512">
            <text:p text:style-name="P1208"><text:span text:style-name="T1208_1">23</text:span></text:p>
          </table:table-cell>
          <table:table-cell table:style-name="Cell513">
            <text:p text:style-name="P1209"><text:span text:style-name="T1209_1">RIB<text:s/>172</text:span></text:p>
          </table:table-cell>
          <table:table-cell table:style-name="Cell514">
            <text:p text:style-name="P1210"><text:span text:style-name="T1210_1"><text:a xlink:type="simple" xlink:href="https://www.ictd.ac/publication/what-impact-do-tax-agents-have-on-taxpayers-compliance-in-uganda-evidence-from-tax-administrative-data-2/"><text:span text:style-name="T1210_2">Occhiali</text:span><text:span text:style-name="T1210_3">,<text:s/>G.<text:s/>and<text:s/>Kalyango,<text:s/>F.<text:s/>(2025)<text:s/>What<text:s/>Impact<text:s/>Do<text:s/>Tax<text:s/>Agents<text:s/>Have<text:s/>on<text:s/>Taxpayers’<text:s/>Compliance<text:s/>in<text:s/>Uganda?<text:s/>Evidence<text:s/>from<text:s/>Tax<text:s/>Administrative<text:s/>Data,<text:s/>ICTD<text:s/>Research<text:s/>in<text:s/>Brief<text:s/>172,<text:s/>Brighton:<text:s/>Institute<text:s/>of<text:s/>Development<text:s/>Studies,<text:s/>DOI:<text:s/>10.19088/ICTD.2025.062</text:span></text:a></text:span></text:p>
          </table:table-cell>
          <table:table-cell table:style-name="Cell515">
            <text:p text:style-name="P1211"><text:span text:style-name="T1211_1">Oct<text:s/>25</text:span></text:p>
          </table:table-cell>
          <table:table-cell table:style-name="Cell516">
            <text:p text:style-name="P1212"><text:span text:style-name="T1212_1">Both</text:span></text:p>
          </table:table-cell>
        </table:table-row>
        <table:table-row table:style-name="Row135">
          <table:table-cell table:style-name="Cell517" table:number-columns-spanned="5">
            <text:p text:style-name="P1213"><text:span text:style-name="T1213_1">French<text:s/>publications</text:span></text:p>
          </table:table-cell>
          <table:covered-table-cell/>
          <table:covered-table-cell/>
          <table:covered-table-cell/>
          <table:covered-table-cell/>
        </table:table-row>
        <table:table-row table:style-name="Row136">
          <table:table-cell table:style-name="Cell518">
            <text:p text:style-name="P1214"><text:span text:style-name="T1214_1">24</text:span></text:p>
          </table:table-cell>
          <table:table-cell table:style-name="Cell519">
            <text:p text:style-name="P1215"><text:span text:style-name="T1215_1">RIB141</text:span></text:p>
          </table:table-cell>
          <table:table-cell table:style-name="Cell520">
            <text:p text:style-name="P1216"><text:span text:style-name="T1216_1"><text:a xlink:type="simple" xlink:href="https://www.ictd.ac/fr/publication/services-electroniques-et-conformite-fiscale-lexperience-des-petites-et-moyennes-entreprises-au-burkina-faso/"><text:span text:style-name="T1216_2">Tinta,<text:s/>J.<text:s/>K.;<text:s/>Zerbo,<text:s/>M.;<text:s/>Santoro,<text:s/>F.;<text:s/>Diouf,<text:s/>A.<text:s/>and<text:s/>Palé,<text:s/>K.<text:s/>(2024)<text:s/>Services<text:s/>électroniques<text:s/>et<text:s/>conformité<text:s/>fiscale<text:s/>:<text:s/>l’expérience<text:s/>des<text:s/>petites<text:s/>et<text:s/>moyennes<text:s/>entreprises<text:s/>au<text:s/>Burkina<text:s/>Faso,<text:s/>ICTD<text:s/>Résumé<text:s/>de<text:s/>recherche<text:s/>no.<text:s/>141,<text:s/>Brighton:<text:s/>Institute<text:s/>of<text:s/>Development<text:s/></text:span><text:span text:style-name="T1216_3">Studies</text:span><text:span text:style-name="T1216_4">,<text:s/>DOI:<text:s/>10.19088/ICTD.2024.115</text:span></text:a></text:span></text:p>
          </table:table-cell>
          <table:table-cell table:style-name="Cell521">
            <text:p text:style-name="P1217"><text:span text:style-name="T1217_1">Jan<text:s/>25</text:span></text:p>
          </table:table-cell>
          <table:table-cell table:style-name="Cell522">
            <text:p text:style-name="P1218"><text:span text:style-name="T1218_1">Both</text:span></text:p>
          </table:table-cell>
        </table:table-row>
        <table:table-row table:style-name="Row137">
          <table:table-cell table:style-name="Cell523">
            <text:p text:style-name="P1219"><text:span text:style-name="T1219_1">25</text:span></text:p>
          </table:table-cell>
          <table:table-cell table:style-name="Cell524">
            <text:p text:style-name="P1220"><text:span text:style-name="T1220_1">RIB42</text:span></text:p>
          </table:table-cell>
          <table:table-cell table:style-name="Cell525">
            <text:p text:style-name="P1221"><text:span text:style-name="T1221_1"><text:a xlink:type="simple" xlink:href="https://www.ictd.ac/fr/publication/inegalites-cachees-probleme-fiscal-femmes-marche-nigeria/"><text:span text:style-name="T1221_2">Akpan,<text:s/>I.<text:s/>et<text:s/>Sempere,<text:s/>K.<text:s/>(2019)<text:s/>Inégalités<text:s/>cachées<text:s/>:<text:s/>un<text:s/>problème<text:s/>fiscal<text:s/>pour<text:s/>les<text:s/>femmes<text:s/>du<text:s/>marché<text:s/>dans<text:s/>les<text:s/>Etats<text:s/>d’Enugu<text:s/>et<text:s/>de<text:s/>Kaduna,<text:s/>au<text:s/>Nigéria,<text:s/>Résumé<text:s/>de<text:s/>recherche<text:s/>de<text:s/>l’ICTD<text:s/>42,<text:s/>Brighton :<text:s/>Institute<text:s/>of<text:s/>Development<text:s/></text:span><text:span text:style-name="T1221_3">Studies</text:span><text:span text:style-name="T1221_4"><text:s/>DOI<text:s/>:<text:s/>10.19088/ICTD.2025.002</text:span></text:a></text:span></text:p>
          </table:table-cell>
          <table:table-cell table:style-name="Cell526">
            <text:p text:style-name="P1222"><text:span text:style-name="T1222_1">Jan<text:s/>25</text:span></text:p>
          </table:table-cell>
          <table:table-cell table:style-name="Cell527">
            <text:p text:style-name="P1223"><text:span text:style-name="T1223_1">Both</text:span></text:p>
          </table:table-cell>
        </table:table-row>
        <table:table-row table:style-name="Row138">
          <table:table-cell table:style-name="Cell528">
            <text:p text:style-name="P1224"><text:span text:style-name="T1224_1">26</text:span></text:p>
          </table:table-cell>
          <table:table-cell table:style-name="Cell529">
            <text:p text:style-name="P1225"><text:span text:style-name="T1225_1">RIB117</text:span></text:p>
          </table:table-cell>
          <table:table-cell table:style-name="Cell530">
            <text:p text:style-name="P1226"><text:span text:style-name="T1226_1"><text:a xlink:type="simple" xlink:href="https://www.ictd.ac/fr/publication/femmes-administration-fiscale-ethiopienne-representation-performance/"><text:span text:style-name="T1226_2">Yimam,<text:s/>S.<text:s/>et<text:s/>Mekonnen,<text:s/>Y.<text:s/>(2024)<text:s/>Les<text:s/>femmes<text:s/>dans<text:s/>l’administration<text:s/>fiscale<text:s/>éthiopienne<text:s/>:<text:s/>données<text:s/>sur<text:s/>la<text:s/>représentation<text:s/>et<text:s/>la<text:s/>performance,<text:s/>Résumé<text:s/>de<text:s/>recherche<text:s/>de<text:s/>l’ICTD<text:s/>117,<text:s/>Brighton<text:s/>:<text:s/>Institute<text:s/>of<text:s/>Development<text:s/></text:span><text:span text:style-name="T1226_3">Studies</text:span><text:span text:style-name="T1226_4">,<text:s/>DOI<text:s/>:<text:s/>10.19088/ICTD.2025.004</text:span></text:a></text:span></text:p>
          </table:table-cell>
          <table:table-cell table:style-name="Cell531">
            <text:p text:style-name="P1227"><text:span text:style-name="T1227_1">Jan<text:s/>25</text:span></text:p>
          </table:table-cell>
          <table:table-cell table:style-name="Cell532">
            <text:p text:style-name="P1228"><text:span text:style-name="T1228_1">Southern</text:span></text:p>
          </table:table-cell>
        </table:table-row>
        <table:table-row table:style-name="Row139">
          <table:table-cell table:style-name="Cell533">
            <text:p text:style-name="P1229"><text:span text:style-name="T1229_1">27</text:span></text:p>
          </table:table-cell>
          <table:table-cell table:style-name="Cell534">
            <text:p text:style-name="P1230"><text:span text:style-name="T1230_1">RIB154</text:span></text:p>
          </table:table-cell>
          <table:table-cell table:style-name="Cell535">
            <text:p text:style-name="P1231"><text:span text:style-name="T1231_1"><text:a xlink:type="simple" xlink:href="https://www.ictd.ac/fr/publication/politique-dharmonisation-fiscale-union-economique-et-monetaire-ouest-africaine/"><text:span text:style-name="T1231_2">Traore.<text:s/>R.J.<text:s/>(2025)<text:s/>La<text:s/>politique<text:s/>d’harmonisation<text:s/>fiscale<text:s/>au<text:s/>sein<text:s/>de<text:s/>l’Union<text:s/>Économique<text:s/>et<text:s/>Monétaire<text:s/>Ouest<text:s/>Africaine<text:s/>:<text:s/>Analyse<text:s/>et<text:s/>perspectives,<text:s/>Résumé<text:s/>de<text:s/>recherche<text:s/>de<text:s/>l’ICTD<text:s/>154,<text:s/>Brighton<text:s/>:<text:s/>Institute<text:s/>of<text:s/>Development<text:s/></text:span><text:span text:style-name="T1231_3">Studies</text:span><text:span text:style-name="T1231_4">,<text:s/>DOI<text:s/>:<text:s/>10.19088/ICTD.2025.016</text:span></text:a></text:span></text:p>
          </table:table-cell>
          <table:table-cell table:style-name="Cell536">
            <text:p text:style-name="P1232"><text:span text:style-name="T1232_1">March<text:s/>25</text:span></text:p>
          </table:table-cell>
          <table:table-cell table:style-name="Cell537">
            <text:p text:style-name="P1233"><text:span text:style-name="T1233_1">Southern</text:span></text:p>
          </table:table-cell>
        </table:table-row>
        <table:table-row table:style-name="Row140">
          <table:table-cell table:style-name="Cell538">
            <text:p text:style-name="P1234"><text:span text:style-name="T1234_1">28</text:span></text:p>
          </table:table-cell>
          <table:table-cell table:style-name="Cell539">
            <text:p text:style-name="P1235"><text:span text:style-name="T1235_1">RIB92</text:span></text:p>
          </table:table-cell>
          <table:table-cell table:style-name="Cell540">
            <text:p text:style-name="P1236"><text:span text:style-name="T1236_1"><text:a xlink:type="simple" xlink:href="https://www.ictd.ac/fr/publication/repenser-la-formalisation-critique-conceptuelle-et-programme-de-recherche/"><text:span text:style-name="T1236_2">Gallien,<text:s/>M.<text:s/>and<text:s/>van<text:s/>den<text:s/>Boogaard,<text:s/>V.<text:s/>(2023)<text:s/>Rethinking<text:s/>Formalisation:<text:s/>A<text:s/>Conceptual<text:s/>Critique<text:s/>and<text:s/>Research<text:s/>Agenda,<text:s/>ICTD<text:s/>Research<text:s/>in<text:s/>Brief<text:s/>92,<text:s/>Brighton:<text:s/>Institute<text:s/>of<text:s/>Development<text:s/>Studies,<text:s/>DOI:<text:s/>10.19088/ICTD.2023.038</text:span></text:a></text:span></text:p>
          </table:table-cell>
          <table:table-cell table:style-name="Cell541">
            <text:p text:style-name="P1237"><text:span text:style-name="T1237_1">May<text:s/>25</text:span></text:p>
          </table:table-cell>
          <table:table-cell table:style-name="Cell542">
            <text:p text:style-name="P1238"><text:span text:style-name="T1238_1">Northern</text:span></text:p>
          </table:table-cell>
        </table:table-row>
        <table:table-row table:style-name="Row141">
          <table:table-cell table:style-name="Cell543">
            <text:p text:style-name="P1239"><text:span text:style-name="T1239_1">29</text:span></text:p>
          </table:table-cell>
          <table:table-cell table:style-name="Cell544">
            <text:p text:style-name="P1240"><text:span text:style-name="T1240_1">RIB132</text:span></text:p>
          </table:table-cell>
          <table:table-cell table:style-name="Cell545">
            <text:p text:style-name="P1241"><text:span text:style-name="T1241_1"><text:a xlink:type="simple" xlink:href="https://www.ictd.ac/fr/publication/imposition-particuliers-plus-riches-nigeria-premieres-conclusions-borno/"><text:span text:style-name="T1241_2">Occhiali</text:span><text:span text:style-name="T1241_3">,<text:s/>G.<text:s/>;<text:s/></text:span><text:span text:style-name="T1241_4">Kangave</text:span><text:span text:style-name="T1241_5">,<text:s/>J. ;<text:s/>et<text:s/>Khan,<text:s/>H.<text:s/>A.<text:s/>(2024)<text:s/>Imposition<text:s/>des<text:s/>particuliers<text:s/>les<text:s/>plus<text:s/>riches<text:s/>au<text:s/>Nigéria :<text:s/>premières<text:s/>conclusions<text:s/>et<text:s/>étude<text:s/>du<text:s/>cas<text:s/>de<text:s/>l’Etat<text:s/>de<text:s/>Borno,<text:s/>Résumé<text:s/>de<text:s/>recherche<text:s/>no<text:s/>132<text:s/>de<text:s/>l’ICTD,<text:s/>Brighton<text:s/>:<text:s/>Institute<text:s/>of<text:s/>Development<text:s/></text:span><text:span text:style-name="T1241_6">Studies</text:span><text:span text:style-name="T1241_7">,<text:s/>DOI<text:s/>:<text:s/>10.19088/ICTD.2025.053</text:span></text:a></text:span></text:p>
          </table:table-cell>
          <table:table-cell table:style-name="Cell546">
            <text:p text:style-name="P1242"><text:span text:style-name="T1242_1">Oct<text:s/>25</text:span></text:p>
          </table:table-cell>
          <table:table-cell table:style-name="Cell547">
            <text:p text:style-name="P1243"><text:span text:style-name="T1243_1">Both</text:span></text:p>
          </table:table-cell>
        </table:table-row>
        <table:table-row table:style-name="Row142">
          <table:table-cell table:style-name="Cell548">
            <text:p text:style-name="P1244"><text:span text:style-name="T1244_1">30</text:span></text:p>
          </table:table-cell>
          <table:table-cell table:style-name="Cell549">
            <text:p text:style-name="P1245"><text:span text:style-name="T1245_1">RIB139</text:span></text:p>
          </table:table-cell>
          <table:table-cell table:style-name="Cell550">
            <text:p text:style-name="P1246"><text:span text:style-name="T1246_1"><text:a xlink:type="simple" xlink:href="https://www.ictd.ac/fr/publication/comment-lautorite-fiscale-nationale-de-la-sierra-leone-pourrait-elle-accroitre-ses-recettes-en-imposant-les-particuliers-fortunes/"><text:span text:style-name="T1246_2">Kangave</text:span><text:span text:style-name="T1246_3">,<text:s/>J.<text:s/>;<text:s/></text:span><text:span text:style-name="T1246_4">Occhiali</text:span><text:span text:style-name="T1246_5">,<text:s/>G.<text:s/>;<text:s/>Kamara,<text:s/>I.<text:s/>et<text:s/></text:span><text:span text:style-name="T1246_6">Quak</text:span><text:span text:style-name="T1246_7">,<text:s/>E.<text:s/>(2024)<text:s/>Comment<text:s/>l’autorité<text:s/>fiscale<text:s/>nationale<text:s/>de<text:s/>la<text:s/>Sierra<text:s/>Leone<text:s/>pourrait-elle<text:s/>accroître<text:s/>ses<text:s/>recettes<text:s/>en<text:s/>imposant<text:s/>les<text:s/>particuliers<text:s/>les<text:s/>plus<text:s/>riches ?<text:s/></text:span><text:span text:style-name="T1246_8">Résumé<text:s/>de<text:s/>recherche<text:s/>no<text:s/>139<text:s/>de<text:s/></text:span><text:span text:style-name="T1246_9">l’ICTD</text:span><text:span text:style-name="T1246_10">,<text:s/>Brighton<text:s/>:<text:s/>Institute<text:s/>of<text:s/>Development<text:s/>Studies,<text:s/>DOI<text:s/>:<text:s/>10.19088/ICTD.2025.052</text:span></text:a></text:span></text:p>
          </table:table-cell>
          <table:table-cell table:style-name="Cell551">
            <text:p text:style-name="P1247"><text:span text:style-name="T1247_1">Oct<text:s/>25</text:span></text:p>
          </table:table-cell>
          <table:table-cell table:style-name="Cell552">
            <text:p text:style-name="P1248"><text:span text:style-name="T1248_1">Both</text:span></text:p>
          </table:table-cell>
        </table:table-row>
        <table:table-row table:style-name="Row143">
          <table:table-cell table:style-name="Cell553">
            <text:p text:style-name="P1249"><text:span text:style-name="T1249_1">31</text:span></text:p>
          </table:table-cell>
          <table:table-cell table:style-name="Cell554">
            <text:p text:style-name="P1250"><text:span text:style-name="T1250_1">RIB165</text:span></text:p>
          </table:table-cell>
          <table:table-cell table:style-name="Cell555">
            <text:p text:style-name="P1251"><text:span text:style-name="T1251_1"><text:a xlink:type="simple" xlink:href="https://www.ictd.ac/fr/publication/suivre-et-imposer-les-transactions-numeriques-transfrontalieres-le-cas-de-la-tva-au-senegal-2/"><text:span text:style-name="T1251_2">Diouf,<text:s/>A.<text:s/>et<text:s/></text:span><text:span text:style-name="T1251_3">Niesten</text:span><text:span text:style-name="T1251_4">,<text:s/>H.<text:s/>(2025)<text:s/>Suivre<text:s/>et<text:s/>imposer<text:s/>les<text:s/>transactions<text:s/>numériques<text:s/>transfrontalières<text:s/>:<text:s/>le<text:s/>cas<text:s/>de<text:s/>la<text:s/>TVA<text:s/>au<text:s/>Sénégal,<text:s/>Résumé<text:s/>de<text:s/>recherche<text:s/>no.<text:s/>165<text:s/>de<text:s/>l'ICTD,<text:s/>Brighton<text:s/>:<text:s/>Institute<text:s/>of<text:s/>Development<text:s/></text:span><text:span text:style-name="T1251_5">Studies</text:span><text:span text:style-name="T1251_6">,<text:s/>DOI<text:s/>:<text:s/>10.19088/ICTD.2025.060</text:span></text:a></text:span></text:p>
          </table:table-cell>
          <table:table-cell table:style-name="Cell556">
            <text:p text:style-name="P1252"><text:span text:style-name="T1252_1">Nov<text:s/>25</text:span></text:p>
          </table:table-cell>
          <table:table-cell table:style-name="Cell557">
            <text:p text:style-name="P1253"><text:span text:style-name="T1253_1">Both</text:span></text:p>
          </table:table-cell>
        </table:table-row>
      </table:table>
      <text:p text:style-name="P1254"/>
      <table:table table:style-name="Table22">
        <table:table-column table:style-name="Column92"/>
        <table:table-column table:style-name="Column93"/>
        <table:table-column table:style-name="Column94"/>
        <table:table-column table:style-name="Column95"/>
        <table:table-column table:style-name="Column96"/>
        <table:table-row table:style-name="Row144">
          <table:table-cell table:style-name="Cell558" table:number-columns-spanned="5">
            <text:p text:style-name="P1255"><text:span text:style-name="T1255_1">Journal<text:s/>Articles<text:s/>/<text:s/>Book<text:s/>chapters</text:span></text:p>
          </table:table-cell>
          <table:covered-table-cell/>
          <table:covered-table-cell/>
          <table:covered-table-cell/>
          <table:covered-table-cell/>
        </table:table-row>
        <table:table-row table:style-name="Row145">
          <table:table-cell table:style-name="Cell559">
            <text:p text:style-name="P1256"><text:span text:style-name="T1256_1">1</text:span></text:p>
          </table:table-cell>
          <table:table-cell table:style-name="Cell560">
            <text:p text:style-name="P1257"><text:span text:style-name="T1257_1">JA96</text:span></text:p>
          </table:table-cell>
          <table:table-cell table:style-name="Cell561">
            <text:p text:style-name="P1258"><text:span text:style-name="T1258_1"><text:a xlink:type="simple" xlink:href="https://www.ictd.ac/publication/taxing-high-net-worth-individuals-nigeria-challenges-opportunities-policy-makers-preliminary-investigation/"><text:span text:style-name="T1258_2">Occhiali,<text:s/>G.,<text:s/>Kangave,<text:s/>J.<text:s/>&amp;<text:s/>Khan,<text:s/>H.<text:s/>A.<text:s/>(2025).<text:s/>Taxing<text:s/>high-net-worth<text:s/>individuals<text:s/>in<text:s/>Nigeria:<text:s/>Challenges<text:s/>and<text:s/>opportunities<text:s/>for<text:s/>policy-makers<text:s/>from<text:s/>a<text:s/>preliminary<text:s/>investigation.<text:s/>Development<text:s/>Policy<text:s/>Review,<text:s/>43,<text:s/>e70001.<text:s/>https://doi.org/10.1111/dpr.70001</text:span></text:a></text:span></text:p>
          </table:table-cell>
          <table:table-cell table:style-name="Cell562">
            <text:p text:style-name="P1259"><text:span text:style-name="T1259_1">Feb<text:s/>25</text:span></text:p>
          </table:table-cell>
          <table:table-cell table:style-name="Cell563">
            <text:p text:style-name="P1260"><text:span text:style-name="T1260_1">Both</text:span></text:p>
          </table:table-cell>
        </table:table-row>
        <table:table-row table:style-name="Row146">
          <table:table-cell table:style-name="Cell564">
            <text:p text:style-name="P1261"><text:span text:style-name="T1261_1">2</text:span></text:p>
          </table:table-cell>
          <table:table-cell table:style-name="Cell565">
            <text:p text:style-name="P1262"><text:span text:style-name="T1262_1">JA97</text:span></text:p>
          </table:table-cell>
          <table:table-cell table:style-name="Cell566">
            <text:p text:style-name="P1263"><text:span text:style-name="T1263_1"><text:a xlink:type="simple" xlink:href="https://www.ictd.ac/publication/quest-forestry-revenue-impact-forest-managers/"><text:span text:style-name="T1263_2">Occhiali,<text:s/>G.<text:s/>and<text:s/>Falade,<text:s/>M.<text:s/>(2025)<text:s/>Missing<text:s/>the<text:s/>forest<text:s/>for<text:s/>the<text:s/>trees:<text:s/>Ekiti<text:s/>State's<text:s/>quest<text:s/>for<text:s/>forestry<text:s/>revenue<text:s/>and<text:s/>its<text:s/>impact<text:s/>on<text:s/>forest<text:s/>managers,<text:s/>Forest<text:s/>Policy<text:s/>and<text:s/>Economics,<text:s/>Volume<text:s/>172,<text:s/>https://doi.org/10.1016/j.forpol.2025.103451</text:span></text:a></text:span></text:p>
          </table:table-cell>
          <table:table-cell table:style-name="Cell567">
            <text:p text:style-name="P1264"><text:span text:style-name="T1264_1">Feb<text:s/>25</text:span></text:p>
          </table:table-cell>
          <table:table-cell table:style-name="Cell568">
            <text:p text:style-name="P1265"><text:span text:style-name="T1265_1">Both</text:span></text:p>
          </table:table-cell>
        </table:table-row>
        <table:table-row table:style-name="Row147">
          <table:table-cell table:style-name="Cell569">
            <text:p text:style-name="P1266"><text:span text:style-name="T1266_1">3</text:span></text:p>
          </table:table-cell>
          <table:table-cell table:style-name="Cell570">
            <text:p text:style-name="P1267"><text:span text:style-name="T1267_1">JA<text:s/>98</text:span></text:p>
          </table:table-cell>
          <table:table-cell table:style-name="Cell571">
            <text:p text:style-name="P1268"><text:span text:style-name="T1268_1"><text:a xlink:type="simple" xlink:href="https://www.ictd.ac/publication/tax-reform-coalitions-urban-development-politics-property-tax-reform-sierra-leone/"><text:span text:style-name="T1268_2">van<text:s/>den<text:s/>Boogaard,<text:s/>V.<text:s/>(2025).<text:s/>Tax<text:s/>reform<text:s/>coalitions<text:s/>for<text:s/>urban<text:s/>development:<text:s/>the<text:s/>politics<text:s/>of<text:s/>property<text:s/>tax<text:s/>reform<text:s/>in<text:s/>Sierra<text:s/>Leone.<text:s/>Environment<text:s/>and<text:s/>Urbanization,<text:s/>0(0).<text:s/>https://doi.org/10.1177/09562478251317993</text:span></text:a></text:span></text:p>
          </table:table-cell>
          <table:table-cell table:style-name="Cell572">
            <text:p text:style-name="P1269"><text:span text:style-name="T1269_1">Feb<text:s/>25</text:span></text:p>
          </table:table-cell>
          <table:table-cell table:style-name="Cell573">
            <text:p text:style-name="P1270"><text:span text:style-name="T1270_1">Northern</text:span></text:p>
          </table:table-cell>
        </table:table-row>
        <table:table-row table:style-name="Row148">
          <table:table-cell table:style-name="Cell574">
            <text:p text:style-name="P1271"><text:span text:style-name="T1271_1">4</text:span></text:p>
          </table:table-cell>
          <table:table-cell table:style-name="Cell575">
            <text:p text:style-name="P1272"><text:span text:style-name="T1272_1">JA<text:s/>99</text:span></text:p>
          </table:table-cell>
          <table:table-cell table:style-name="Cell576">
            <text:p text:style-name="P1273"><text:span text:style-name="T1273_1"><text:a xlink:type="simple" xlink:href="https://www.ictd.ac/publication/tax-sovereignty-trade-rules-taxation-digital-economy-africa/"><text:span text:style-name="T1273_2">Banga,<text:s/>K.,<text:s/>Beyleveld,<text:s/>A.<text:s/>and<text:s/>Luther<text:s/>Munu,M.<text:s/>(2025)<text:s/>Trading<text:s/>away<text:s/>tax<text:s/>sovereignty?<text:s/>How<text:s/>trade<text:s/>rules<text:s/>shape<text:s/>taxation<text:s/>of<text:s/>the<text:s/>digital<text:s/>economy<text:s/>in<text:s/>Africa,<text:s/>Journal<text:s/>of<text:s/>International<text:s/>Economic<text:s/>Law,<text:s/>https://doi.org/10.1093/jiel/jgaf004</text:span></text:a></text:span></text:p>
          </table:table-cell>
          <table:table-cell table:style-name="Cell577">
            <text:p text:style-name="P1274"><text:span text:style-name="T1274_1">March<text:s/>25</text:span></text:p>
          </table:table-cell>
          <table:table-cell table:style-name="Cell578">
            <text:p text:style-name="P1275"><text:span text:style-name="T1275_1">Both</text:span></text:p>
          </table:table-cell>
        </table:table-row>
        <table:table-row table:style-name="Row149">
          <table:table-cell table:style-name="Cell579">
            <text:p text:style-name="P1276"><text:span text:style-name="T1276_1">5</text:span></text:p>
          </table:table-cell>
          <table:table-cell table:style-name="Cell580">
            <text:p text:style-name="P1277"><text:span text:style-name="T1277_1">JA100</text:span></text:p>
          </table:table-cell>
          <table:table-cell table:style-name="Cell581">
            <text:p text:style-name="P1278"><text:span text:style-name="T1278_1"><text:a xlink:type="simple" xlink:href="https://www.ictd.ac/publication/feminist-fiscal-agenda-engendering-tax-development/"><text:span text:style-name="T1278_2">Joshi,<text:s/>A.;<text:s/>Kangave,<text:s/>J.<text:s/>and<text:s/>van<text:s/>den<text:s/>Boogaard,<text:s/>V.<text:s/>(2025)<text:s/>Furthering<text:s/>a<text:s/>feminist<text:s/>fiscal<text:s/>agenda:<text:s/>Engendering<text:s/>tax<text:s/>and<text:s/>development,<text:s/>Development<text:s/>Policy<text:s/>Review,<text:s/>43(3)<text:s/>https://doi.org/10.1111/dpr.70005</text:span></text:a></text:span></text:p>
          </table:table-cell>
          <table:table-cell table:style-name="Cell582">
            <text:p text:style-name="P1279"><text:span text:style-name="T1279_1">March<text:s/>25</text:span></text:p>
          </table:table-cell>
          <table:table-cell table:style-name="Cell583">
            <text:p text:style-name="P1280"><text:span text:style-name="T1280_1">Both</text:span></text:p>
          </table:table-cell>
        </table:table-row>
        <table:table-row table:style-name="Row150">
          <table:table-cell table:style-name="Cell584">
            <text:p text:style-name="P1281"><text:span text:style-name="T1281_1">6</text:span></text:p>
          </table:table-cell>
          <table:table-cell table:style-name="Cell585">
            <text:p text:style-name="P1282"><text:span text:style-name="T1282_1">JA101</text:span></text:p>
          </table:table-cell>
          <table:table-cell table:style-name="Cell586">
            <text:p text:style-name="P1283"><text:span text:style-name="T1283_1"><text:a xlink:type="simple" xlink:href="https://www.ictd.ac/publication/evaluating-ethiopias-environmental-management-strategy-does-it-support-green-growth/"><text:span text:style-name="T1283_2">Yimam,<text:s/>S.,<text:s/>Arega,<text:s/>T.,<text:s/>&amp;<text:s/>Occhiali,<text:s/>G.<text:s/>(2025).<text:s/></text:span><text:span text:style-name="T1283_3">Evaluating<text:s/>Ethiopia’s<text:s/>Environmental<text:s/>Management<text:s/>Strategy:<text:s/>Does<text:s/>It<text:s/>Support<text:s/>Green<text:s/>Growth?<text:s/>The<text:s/>Journal<text:s/>of<text:s/>Environment<text:s/>&amp;<text:s/>Development,<text:s/>0(0).<text:s/>https://doi.org/10.1177/10704965251353430</text:span></text:a></text:span></text:p>
          </table:table-cell>
          <table:table-cell table:style-name="Cell587">
            <text:p text:style-name="P1284"><text:span text:style-name="T1284_1">June<text:s/>25</text:span></text:p>
          </table:table-cell>
          <table:table-cell table:style-name="Cell588">
            <text:p text:style-name="P1285"><text:span text:style-name="T1285_1">Both</text:span></text:p>
          </table:table-cell>
        </table:table-row>
        <table:table-row table:style-name="Row151">
          <table:table-cell table:style-name="Cell589">
            <text:p text:style-name="P1286"><text:span text:style-name="T1286_1">7</text:span></text:p>
          </table:table-cell>
          <table:table-cell table:style-name="Cell590">
            <text:p text:style-name="P1287"><text:span text:style-name="T1287_1">JA102</text:span></text:p>
          </table:table-cell>
          <table:table-cell table:style-name="Cell591">
            <text:p text:style-name="P1288"><text:span text:style-name="T1288_1"><text:a xlink:type="simple" xlink:href="https://www.ictd.ac/publication/understanding-the-tax-payment-compliance-of-companies-evidence-from-eswatini-2/"><text:span text:style-name="T1288_2">Masuku<text:s/>PT;<text:s/>Dr<text:s/>Santoro<text:s/>F,<text:s/>Dlamini<text:s/>ZT<text:s/>Understanding<text:s/>the<text:s/>Tax<text:s/>Payment<text:s/>Compliance<text:s/>of<text:s/>Companies:<text:s/>Evidence<text:s/>from<text:s/>Eswatini<text:s/>African<text:s/>Multidisciplinary<text:s/>Tax<text:s/>Journal<text:s/>Volume<text:s/>5,<text:s/>Issue<text:s/>1<text:s/>(2025)<text:s/>p.<text:s/>27–50<text:s/>https://doi.org/10.47348/AMTJ/V5/i1a2</text:span></text:a></text:span></text:p>
          </table:table-cell>
          <table:table-cell table:style-name="Cell592">
            <text:p text:style-name="P1289"><text:span text:style-name="T1289_1">July<text:s/>25</text:span></text:p>
          </table:table-cell>
          <table:table-cell table:style-name="Cell593">
            <text:p text:style-name="P1290"><text:span text:style-name="T1290_1">Both</text:span></text:p>
          </table:table-cell>
        </table:table-row>
        <table:table-row table:style-name="Row152">
          <table:table-cell table:style-name="Cell594">
            <text:p text:style-name="P1291"><text:span text:style-name="T1291_1">8</text:span></text:p>
          </table:table-cell>
          <table:table-cell table:style-name="Cell595">
            <text:p text:style-name="P1292"><text:span text:style-name="T1292_1">JA103</text:span></text:p>
          </table:table-cell>
          <table:table-cell table:style-name="Cell596">
            <text:p text:style-name="P1293"><text:span text:style-name="T1293_1"><text:a xlink:type="simple" xlink:href="https://www.ictd.ac/publication/state-capital-nexus-fragile-contexts-case-study-tax-relations-somalia/"><text:span text:style-name="T1293_2">Sahgal<text:s/>G.<text:s/>The<text:s/>state-capital<text:s/>nexus<text:s/>in<text:s/>fragile<text:s/>contexts:<text:s/>a<text:s/>case<text:s/>study<text:s/>of<text:s/>tax<text:s/>relations<text:s/>in<text:s/>Somalia.<text:s/>The<text:s/>Journal<text:s/>of<text:s/>Modern<text:s/>African<text:s/>Studies.<text:s/>2025;63(1):25-50.<text:s/>doi:10.1017/S0022278X25100943</text:span></text:a></text:span></text:p>
          </table:table-cell>
          <table:table-cell table:style-name="Cell597">
            <text:p text:style-name="P1294"><text:span text:style-name="T1294_1">Aug<text:s/>25</text:span></text:p>
          </table:table-cell>
          <table:table-cell table:style-name="Cell598">
            <text:p text:style-name="P1295"><text:span text:style-name="T1295_1">Southern</text:span></text:p>
          </table:table-cell>
        </table:table-row>
        <table:table-row table:style-name="Row153">
          <table:table-cell table:style-name="Cell599">
            <text:p text:style-name="P1296"><text:span text:style-name="T1296_1">9</text:span></text:p>
          </table:table-cell>
          <table:table-cell table:style-name="Cell600">
            <text:p text:style-name="P1297"><text:span text:style-name="T1297_1">JA104</text:span></text:p>
          </table:table-cell>
          <table:table-cell table:style-name="Cell601">
            <text:p text:style-name="P1298"><text:span text:style-name="T1298_1"><text:a xlink:type="simple" xlink:href="https://www.ictd.ac/publication/taxing-wealthy-haiti-evidence-experiment-property-tax/"><text:span text:style-name="T1298_2">Ana<text:s/>Isabel<text:s/>López<text:s/>García,<text:s/>Sarah<text:s/>Berens,<text:s/>Taxing<text:s/>the<text:s/>wealthy<text:s/>in<text:s/>Haiti:<text:s/>Evidence<text:s/>from<text:s/>a<text:s/>conjoint<text:s/>experiment<text:s/>on<text:s/>property<text:s/>tax<text:s/>preferences,<text:s/>World<text:s/>Development,<text:s/>Volume<text:s/>196,<text:s/>2025,<text:s/>107193,<text:s/>ISSN<text:s/>0305-750X,<text:s/>https://doi.org/10.1016/j.worlddev.2025.107193.</text:span></text:a></text:span></text:p>
          </table:table-cell>
          <table:table-cell table:style-name="Cell602">
            <text:p text:style-name="P1299"><text:span text:style-name="T1299_1">Sept<text:s/>25</text:span></text:p>
          </table:table-cell>
          <table:table-cell table:style-name="Cell603">
            <text:p text:style-name="P1300"><text:span text:style-name="T1300_1">Both</text:span></text:p>
          </table:table-cell>
        </table:table-row>
        <table:table-row table:style-name="Row154">
          <table:table-cell table:style-name="Cell604">
            <text:p text:style-name="P1301"><text:span text:style-name="T1301_1">10</text:span></text:p>
          </table:table-cell>
          <table:table-cell table:style-name="Cell605">
            <text:p text:style-name="P1302"><text:span text:style-name="T1302_1">JA105</text:span></text:p>
          </table:table-cell>
          <table:table-cell table:style-name="Cell606">
            <text:p text:style-name="P1303"><text:span text:style-name="T1303_1"><text:a xlink:type="simple" xlink:href="https://www.ictd.ac/publication/taxation-of-fisheries-in-kenya-neither-improving-management-nor-raising-revenue/"><text:span text:style-name="T1303_2">Giovanni<text:s/>Occhiali,<text:s/>Olivia<text:s/>Okello,<text:s/>Taxation<text:s/>of<text:s/>fisheries<text:s/>in<text:s/>Kenya:<text:s/>neither<text:s/>improving<text:s/>management<text:s/>nor<text:s/>raising<text:s/>revenue?,<text:s/>World<text:s/>Development<text:s/>Perspectives,<text:s/>Volume<text:s/>40,<text:s/>2025,<text:s/>100743,<text:s/>ISSN<text:s/>2452-2929,<text:s/>https://doi.org/10.1016/j.wdp.2025.100743.</text:span></text:a></text:span></text:p>
          </table:table-cell>
          <table:table-cell table:style-name="Cell607">
            <text:p text:style-name="P1304"><text:span text:style-name="T1304_1">Oct<text:s/>25</text:span></text:p>
          </table:table-cell>
          <table:table-cell table:style-name="Cell608">
            <text:p text:style-name="P1305"><text:span text:style-name="T1305_1">Both</text:span></text:p>
          </table:table-cell>
        </table:table-row>
        <table:table-row table:style-name="Row155">
          <table:table-cell table:style-name="Cell609">
            <text:p text:style-name="P1306"><text:span text:style-name="T1306_1">11</text:span></text:p>
          </table:table-cell>
          <table:table-cell table:style-name="Cell610">
            <text:p text:style-name="P1307"><text:span text:style-name="T1307_1">JA106</text:span></text:p>
          </table:table-cell>
          <table:table-cell table:style-name="Cell611">
            <text:p text:style-name="P1308"><text:span text:style-name="T1308_1"><text:a xlink:type="simple" xlink:href="https://www.ictd.ac/publication/enhancing-taxpayer-registration-with-inter-institutional-data-sharing-evidence-from-uganda-3/"><text:span text:style-name="T1308_2">Scarpini<text:s/>C,<text:s/>Santoro<text:s/>F,<text:s/>Arewa<text:s/>M,<text:s/>Waiswa<text:s/>R,<text:s/>Mukasa<text:s/>JN.<text:s/></text:span><text:span text:style-name="T1308_3">Enhancing<text:s/>taxpayer<text:s/>registration<text:s/>with<text:s/>inter-institutional<text:s/>data<text:s/>sharing—evidence<text:s/>from<text:s/>Uganda.<text:s/>Data<text:s/>&amp;<text:s/>Policy.<text:s/>2025;7:e81.<text:s/>doi:10.1017/dap.2025.10043</text:span></text:a></text:span></text:p>
          </table:table-cell>
          <table:table-cell table:style-name="Cell612">
            <text:p text:style-name="P1309"><text:span text:style-name="T1309_1">Nov<text:s/>25</text:span></text:p>
          </table:table-cell>
          <table:table-cell table:style-name="Cell613">
            <text:p text:style-name="P1310"><text:span text:style-name="T1310_1">Both</text:span></text:p>
          </table:table-cell>
        </table:table-row>
        <table:table-row table:style-name="Row156">
          <table:table-cell table:style-name="Cell614">
            <text:p text:style-name="P1311"><text:span text:style-name="T1311_1">12</text:span></text:p>
          </table:table-cell>
          <table:table-cell table:style-name="Cell615">
            <text:p text:style-name="P1312"><text:span text:style-name="T1312_1">JA107</text:span></text:p>
          </table:table-cell>
          <table:table-cell table:style-name="Cell616">
            <text:p text:style-name="P1313"><text:span text:style-name="T1313_1"><text:a xlink:type="simple" xlink:href="https://www.ictd.ac/publication/peace-fiscal-fragmentation-statebuilding-south-sudan/"><text:span text:style-name="T1313_2">Benson,<text:s/>M.<text:s/>S.<text:s/>(2025).<text:s/>Predatory<text:s/>Peace:<text:s/>Fiscal<text:s/>Fragmentation<text:s/>and<text:s/>Coercive<text:s/>Statebuilding<text:s/>in<text:s/>South<text:s/>Sudan<text:s/>and<text:s/>Beyond.<text:s/>Journal<text:s/>of<text:s/>Intervention<text:s/>and<text:s/>Statebuilding,<text:s/>1–22.<text:s/>https://doi.org/10.1080/17502977.2025.2576462</text:span></text:a></text:span></text:p>
          </table:table-cell>
          <table:table-cell table:style-name="Cell617">
            <text:p text:style-name="P1314"><text:span text:style-name="T1314_1">Dec<text:s/>25</text:span></text:p>
          </table:table-cell>
          <table:table-cell table:style-name="Cell618">
            <text:p text:style-name="P1315"><text:span text:style-name="T1315_1">Northern</text:span></text:p>
          </table:table-cell>
        </table:table-row>
        <table:table-row table:style-name="Row157">
          <table:table-cell table:style-name="Cell619">
            <text:p text:style-name="P1316"><text:span text:style-name="T1316_1">13</text:span></text:p>
          </table:table-cell>
          <table:table-cell table:style-name="Cell620">
            <text:p text:style-name="P1317"><text:span text:style-name="T1317_1">JA106</text:span></text:p>
          </table:table-cell>
          <table:table-cell table:style-name="Cell621">
            <text:p text:style-name="P1318"><text:span text:style-name="T1318_1">Mbakiso</text:span><text:span text:style-name="T1318_2"><text:s/>Magwape, </text:span><text:span text:style-name="T1318_3"><text:a xlink:type="simple" xlink:href="https://www.afronomicslaw.org/sites/default/files/pdf/Mbakiso_Magwape_African_Journal_of_International_Economic_Law_2025_Article_9.pdf"><text:span text:style-name="T1318_4">AfCFTA<text:s/>and<text:s/>Revenue:<text:s/>Navigating<text:s/>Outstanding<text:s/>Fiscal<text:s/>Issues<text:s/>and<text:s/>Legal<text:s/>Framework<text:s/>to<text:s/>attain<text:s/>Agenda<text:s/>2063</text:span></text:a></text:span><text:span text:style-name="T1318_5">,<text:s/>Volume<text:s/>5,<text:s/></text:span><text:span text:style-name="T1318_6">AfJIEL</text:span><text:span text:style-name="T1318_7">,<text:s/>(2025),<text:s/>116-139.</text:span></text:p>
          </table:table-cell>
          <table:table-cell table:style-name="Cell622">
            <text:p text:style-name="P1319"><text:span text:style-name="T1319_1">Dec<text:s/>25</text:span></text:p>
          </table:table-cell>
          <table:table-cell table:style-name="Cell623">
            <text:p text:style-name="P1320"><text:span text:style-name="T1320_1">Southern</text:span></text:p>
          </table:table-cell>
        </table:table-row>
      </table:table>
      <text:p text:style-name="P1321"/>
      <text:p text:style-name="P1322"/>
      <text:p text:style-name="P1323"/>
      <text:p text:style-name="P1324"/>
      <text:p text:style-name="P1325"><text:span text:style-name="T1325_1">ANNEX<text:s/>3:<text:s/>External<text:s/>and<text:s/>Civil<text:s/>Society<text:s/>Engagement<text:s/>2025</text:span></text:p>
      <text:p text:style-name="P1326"/>
      <table:table table:style-name="Table23">
        <table:table-column table:style-name="Column97"/>
        <table:table-column table:style-name="Column98"/>
        <table:table-column table:style-name="Column99"/>
        <table:table-column table:style-name="Column100"/>
        <table:table-row table:style-name="Row158">
          <table:table-cell table:style-name="Cell624">
            <text:p text:style-name="P1327"/>
          </table:table-cell>
          <table:table-cell table:style-name="Cell625">
            <text:p text:style-name="P1328"><text:span text:style-name="T1328_1">Date</text:span></text:p>
          </table:table-cell>
          <table:table-cell table:style-name="Cell626">
            <text:p text:style-name="P1329"><text:span text:style-name="T1329_1">Description</text:span></text:p>
          </table:table-cell>
          <table:table-cell table:style-name="Cell627">
            <text:p text:style-name="P1330"><text:span text:style-name="T1330_1">Type</text:span></text:p>
          </table:table-cell>
        </table:table-row>
        <table:table-row table:style-name="Row159">
          <table:table-cell table:style-name="Cell628">
            <text:p text:style-name="P1331"><text:span text:style-name="T1331_1">1</text:span></text:p>
          </table:table-cell>
          <table:table-cell table:style-name="Cell629">
            <text:p text:style-name="P1332"><text:span text:style-name="T1332_1">Jan-25</text:span></text:p>
          </table:table-cell>
          <table:table-cell table:style-name="Cell630">
            <text:p text:style-name="P1333"><text:span text:style-name="T1333_1">Giovanni<text:s/></text:span><text:span text:style-name="T1333_2">Occhiali</text:span><text:span text:style-name="T1333_3"><text:s/>attended<text:s/>a<text:s/>meeting<text:s/>between<text:s/>IDS<text:s/>and<text:s/>FCDO<text:s/>staff<text:s/>(Fran<text:s/>Davies,<text:s/>Head<text:s/>of<text:s/>Global<text:s/>Science,<text:s/>Katherine<text:s/>Cane,<text:s/>Evidence<text:s/>Broker<text:s/>and<text:s/>K4DD<text:s/>SRO,<text:s/>and<text:s/>Helen<text:s/>Dewberry,<text:s/>Head<text:s/>of<text:s/>RED<text:s/>UK<text:s/>Hub)<text:s/>where<text:s/>FCDO's<text:s/>"New<text:s/>Approach<text:s/>to<text:s/>Africa<text:s/>strategy"<text:s/>was<text:s/>discussed<text:s/>in<text:s/>relation<text:s/>to<text:s/>and<text:s/>to<text:s/>coordinate<text:s/>with<text:s/>ongoing<text:s/>work<text:s/>with<text:s/>IDS,<text:s/>like<text:s/>the<text:s/>K4DD<text:s/>and<text:s/>ICTD<text:s/>programmes.<text:s/></text:span></text:p>
          </table:table-cell>
          <table:table-cell table:style-name="Cell631">
            <text:p text:style-name="P1334"><text:span text:style-name="T1334_1">Policy</text:span></text:p>
          </table:table-cell>
        </table:table-row>
        <table:table-row table:style-name="Row160">
          <table:table-cell table:style-name="Cell632">
            <text:p text:style-name="P1335"><text:span text:style-name="T1335_1">2</text:span></text:p>
          </table:table-cell>
          <table:table-cell table:style-name="Cell633">
            <text:p text:style-name="P1336"><text:span text:style-name="T1336_1">Jan-25</text:span></text:p>
          </table:table-cell>
          <table:table-cell table:style-name="Cell634">
            <text:p text:style-name="P1337"><text:span text:style-name="T1337_1">ICTD<text:s/>was<text:s/>invited<text:s/>to<text:s/>present<text:s/>at<text:s/>a<text:s/>seminar<text:s/>organised<text:s/>by<text:s/>CREDAF<text:s/>and<text:s/>the<text:s/>Gabon<text:s/>Tax<text:s/>Administration<text:s/>in<text:s/>Libreville,<text:s/>featuring<text:s/>representatives<text:s/>from<text:s/>16<text:s/>African<text:s/>countries.<text:s/>Stephanie<text:s/>Alkoussa<text:s/>and<text:s/>Eugenie<text:s/>Ribault<text:s/>attended<text:s/>in<text:s/>person,<text:s/>and<text:s/>Giulia<text:s/>Mascagni<text:s/>presented<text:s/>online<text:s/>in<text:s/>a<text:s/>session<text:s/>on<text:s/>"Gender<text:s/>analysis<text:s/>through<text:s/>the<text:s/>prism<text:s/>of<text:s/>tax<text:s/>policies<text:s/>and<text:s/>professions”.<text:s/>Drawing<text:s/>on<text:s/>ICTD’s<text:s/>work<text:s/>on<text:s/>Gender<text:s/>and<text:s/>Tax,<text:s/>the<text:s/>presentation<text:s/>and<text:s/>following<text:s/>discussion<text:s/>highlighted<text:s/>the<text:s/>need<text:s/>to<text:s/></text:span><text:span text:style-name="T1337_2">move<text:s/>beyond<text:s/>a<text:s/>narrow<text:s/>view<text:s/>of<text:s/>gender<text:s/>biases</text:span><text:span text:style-name="T1337_3"><text:s/>in<text:s/>tax<text:s/>and<text:s/>instead<text:s/>focus<text:s/>on<text:s/>the<text:s/>underlying<text:s/>drivers<text:s/>of<text:s/>gender<text:s/>inequality<text:s/>that<text:s/>can<text:s/>be<text:s/>addressed<text:s/>by<text:s/>taking<text:s/>a<text:s/>broader<text:s/>fiscal<text:s/>perspective<text:s/>that<text:s/>includes<text:s/>both<text:s/>tax<text:s/>and<text:s/>spending<text:s/>policies.</text:span></text:p>
          </table:table-cell>
          <table:table-cell table:style-name="Cell635">
            <text:p text:style-name="P1338"><text:span text:style-name="T1338_1">Policy</text:span></text:p>
          </table:table-cell>
        </table:table-row>
        <table:table-row table:style-name="Row161">
          <table:table-cell table:style-name="Cell636">
            <text:p text:style-name="P1339"><text:span text:style-name="T1339_1">3</text:span></text:p>
          </table:table-cell>
          <table:table-cell table:style-name="Cell637">
            <text:p text:style-name="P1340"><text:span text:style-name="T1340_1">Jan-25</text:span></text:p>
          </table:table-cell>
          <table:table-cell table:style-name="Cell638">
            <text:p text:style-name="P1341"><text:span text:style-name="T1341_1">Giulia<text:s/>Mascagni<text:s/>was<text:s/>invited<text:s/>to<text:s/>give<text:s/>the<text:s/>opening<text:s/>presentation<text:s/>at<text:s/>the<text:s/>ATI’s<text:s/>Post-2025<text:s/>Task<text:s/>Force<text:s/>Workshop,<text:s/>following<text:s/>on<text:s/>from<text:s/>the<text:s/>ATI<text:s/>General<text:s/>Assembly<text:s/>where<text:s/>members<text:s/>decided<text:s/>that<text:s/>the<text:s/>Initiative<text:s/>should<text:s/>continue<text:s/>beyond<text:s/>2025<text:s/>and<text:s/>mandated<text:s/>a<text:s/>Task<text:s/>Force.<text:s/>The<text:s/>Task<text:s/>Force</text:span><text:span text:style-name="T1341_2"><text:s/></text:span><text:span text:style-name="T1341_3">was<text:s/>also<text:s/>tasked<text:s/>with<text:s/>advocating<text:s/>for<text:s/>key<text:s/>messages<text:s/>in<text:s/>the<text:s/>outcome<text:s/>document<text:s/>of<text:s/>the<text:s/>FfD4<text:s/>and<text:s/>has<text:s/>submitted<text:s/>input<text:s/>to<text:s/>the<text:s/>FfD4<text:s/>elements<text:s/>paper.<text:s/>Giulia's<text:s/>participation<text:s/>presents<text:s/>part<text:s/>of<text:s/>ICTD’s<text:s/>wider<text:s/>effort<text:s/>to<text:s/>engage<text:s/>in<text:s/>the<text:s/>conversations<text:s/>around<text:s/>the<text:s/>Conference,<text:s/>which<text:s/>ultimately<text:s/>led<text:s/>to<text:s/>the<text:s/>inclusion<text:s/>of<text:s/>ICTD-drafted<text:s/>language<text:s/>in<text:s/>the<text:s/>final<text:s/>document.</text:span></text:p>
          </table:table-cell>
          <table:table-cell table:style-name="Cell639">
            <text:p text:style-name="P1342"><text:span text:style-name="T1342_1">Policy</text:span></text:p>
          </table:table-cell>
        </table:table-row>
        <table:table-row table:style-name="Row162">
          <table:table-cell table:style-name="Cell640">
            <text:p text:style-name="P1343"><text:span text:style-name="T1343_1">4</text:span></text:p>
          </table:table-cell>
          <table:table-cell table:style-name="Cell641">
            <text:p text:style-name="P1344"><text:span text:style-name="T1344_1">Jan-25</text:span></text:p>
          </table:table-cell>
          <table:table-cell table:style-name="Cell642">
            <text:p text:style-name="P1345"><text:span text:style-name="T1345_1">Martin<text:s/>Hearson<text:s/>participated<text:s/>in<text:s/>a<text:s/>meeting<text:s/>organised<text:s/>by<text:s/>BOND<text:s/>and<text:s/>attended<text:s/>by<text:s/>the<text:s/>UK<text:s/>Ambassador<text:s/>to<text:s/>ECOSOC,<text:s/></text:span><text:span text:style-name="T1345_2">a<text:s/>number<text:s/>of</text:span><text:span text:style-name="T1345_3"><text:s/>FCDO<text:s/>and<text:s/>HMT<text:s/>staff,<text:s/>and<text:s/>a<text:s/>variety<text:s/>of<text:s/>representatives<text:s/>from<text:s/>NGOs.<text:s/>Martin<text:s/>participated<text:s/>in<text:s/>discussions<text:s/>around<text:s/>the<text:s/>UN<text:s/>Framework<text:s/>Convention<text:s/>on<text:s/>Tax<text:s/>and<text:s/>the<text:s/>FFD<text:s/>process.</text:span></text:p>
          </table:table-cell>
          <table:table-cell table:style-name="Cell643">
            <text:p text:style-name="P1346"><text:span text:style-name="T1346_1">Policy</text:span></text:p>
          </table:table-cell>
        </table:table-row>
        <table:table-row table:style-name="Row163">
          <table:table-cell table:style-name="Cell644">
            <text:p text:style-name="P1347"><text:span text:style-name="T1347_1">5</text:span></text:p>
          </table:table-cell>
          <table:table-cell table:style-name="Cell645">
            <text:p text:style-name="P1348"><text:span text:style-name="T1348_1">Feb<text:s/>25</text:span></text:p>
          </table:table-cell>
          <table:table-cell table:style-name="Cell646">
            <text:p text:style-name="P1349"><text:span text:style-name="T1349_1">ICTD<text:s/>hosted<text:s/>a<text:s/>one-day<text:s/>workshop<text:s/>in<text:s/>Accra<text:s/>that<text:s/>brought<text:s/>together<text:s/>representatives<text:s/>of<text:s/>the<text:s/>city’s<text:s/>informal<text:s/>sector<text:s/>associations<text:s/>with<text:s/>policymakers<text:s/>at<text:s/>the<text:s/>GRA,<text:s/>Ministry<text:s/>of<text:s/>Finance,<text:s/>and<text:s/>Accra<text:s/>Metropolitan<text:s/>Assembly.<text:s/>Hosted<text:s/>together<text:s/>with<text:s/>WIEGO,<text:s/>this<text:s/>was<text:s/>the<text:s/>first<text:s/>ever<text:s/>dialogue<text:s/>of<text:s/>this<text:s/>kind,<text:s/>building<text:s/>on<text:s/>ICTD’s<text:s/>continued<text:s/>engagement<text:s/>on<text:s/>market<text:s/>taxation<text:s/>in<text:s/>Accra,<text:s/>and<text:s/>is<text:s/>part<text:s/>of<text:s/>a<text:s/>five-year<text:s/>project<text:s/>that<text:s/>includes<text:s/>substantial<text:s/>training<text:s/>for<text:s/>market<text:s/>traders<text:s/>on<text:s/>engaging<text:s/>with<text:s/>tax<text:s/>policy<text:s/>makers.</text:span></text:p>
          </table:table-cell>
          <table:table-cell table:style-name="Cell647">
            <text:p text:style-name="P1350"><text:span text:style-name="T1350_1">Policy</text:span></text:p>
          </table:table-cell>
        </table:table-row>
        <table:table-row table:style-name="Row164">
          <table:table-cell table:style-name="Cell648">
            <text:p text:style-name="P1351"><text:span text:style-name="T1351_1">6</text:span></text:p>
          </table:table-cell>
          <table:table-cell table:style-name="Cell649">
            <text:p text:style-name="P1352"><text:span text:style-name="T1352_1">Feb-25</text:span></text:p>
          </table:table-cell>
          <table:table-cell table:style-name="Cell650">
            <text:p text:style-name="P1353"><text:span text:style-name="T1353_1">Giulia<text:s/>Mascagni<text:s/>was<text:s/>invited<text:s/>to<text:s/>discuss<text:s/>Giulio<text:s/>Venneri's<text:s/>(European<text:s/>Commission<text:s/>[EC])<text:s/>book<text:s/>on<text:s/>how<text:s/>to<text:s/>provide<text:s/>effective<text:s/>policy<text:s/>advice,<text:s/>based<text:s/>on<text:s/>her<text:s/>experience<text:s/>at<text:s/>ICTD.<text:s/>The<text:s/>seminar<text:s/>happened<text:s/>at<text:s/>the<text:s/>Department<text:s/>of<text:s/>Political<text:s/>Science<text:s/>of<text:s/>the<text:s/>University<text:s/>of<text:s/>Bologna.</text:span></text:p>
          </table:table-cell>
          <table:table-cell table:style-name="Cell651">
            <text:p text:style-name="P1354"><text:span text:style-name="T1354_1">Academic</text:span></text:p>
          </table:table-cell>
        </table:table-row>
        <table:table-row table:style-name="Row165">
          <table:table-cell table:style-name="Cell652">
            <text:p text:style-name="P1355"><text:span text:style-name="T1355_1">7</text:span></text:p>
          </table:table-cell>
          <table:table-cell table:style-name="Cell653">
            <text:p text:style-name="P1356"><text:span text:style-name="T1356_1">Feb-25</text:span></text:p>
          </table:table-cell>
          <table:table-cell table:style-name="Cell654">
            <text:p text:style-name="P1357"><text:span text:style-name="T1357_1">ICTD<text:s/>was<text:s/>invited<text:s/>by<text:s/>Wilton<text:s/>Park<text:s/>to<text:s/>participate<text:s/>in<text:s/>the<text:s/>policy<text:s/>dialogue<text:s/>"Simplification<text:s/>and<text:s/>Digitisation<text:s/>of<text:s/>Tax<text:s/>Systems<text:s/>for<text:s/>the<text:s/>Commonwealth".<text:s/>Fabrizio<text:s/>Santoro<text:s/>participated<text:s/>in<text:s/>a<text:s/>panel<text:s/>around<text:s/>recommendations<text:s/>for<text:s/>digital<text:s/>transformation,<text:s/>facilitated<text:s/>a<text:s/>breakout<text:s/>discussion,<text:s/>and<text:s/>engaged<text:s/>with<text:s/>a<text:s/>variety<text:s/>of<text:s/>actors,<text:s/>including<text:s/>tax<text:s/>administrators<text:s/>from<text:s/>India,<text:s/>Malaysia,<text:s/>Sri<text:s/>Lanka,<text:s/>Maldives,<text:s/>Mauritius,<text:s/>Kenya,<text:s/>and<text:s/>Nigeria,<text:s/>as<text:s/>well<text:s/>as<text:s/>FCDO<text:s/>staff,<text:s/>personnel<text:s/>from<text:s/>the<text:s/>British<text:s/>High<text:s/>Commission<text:s/>in<text:s/>India<text:s/>and<text:s/>representatives<text:s/>of<text:s/>other<text:s/>research<text:s/>centres<text:s/>(IFS<text:s/>and<text:s/>IGC,<text:s/>who<text:s/>later<text:s/>invited<text:s/>Fabrizio<text:s/>to<text:s/>speak<text:s/>at<text:s/>a<text:s/>webinar<text:s/>on<text:s/>the<text:s/>same<text:s/>topic<text:s/>of<text:s/>this<text:s/>policy<text:s/>dialogue).<text:s/>This<text:s/>engagement<text:s/>strengthened<text:s/>the<text:s/>ongoing<text:s/>collaboration<text:s/>with<text:s/>FCDO—and<text:s/>especially<text:s/>India<text:s/>High<text:s/>Commission,<text:s/>with<text:s/>whom<text:s/>ICTD<text:s/>are<text:s/>working<text:s/>on<text:s/>a<text:s/>separate<text:s/>project—and<text:s/>helped<text:s/>disseminate<text:s/>key<text:s/>ICTD<text:s/>findings<text:s/>to<text:s/>a<text:s/>broader<text:s/>audience,<text:s/>with<text:s/>some<text:s/>messaging<text:s/>included<text:s/>in<text:s/>the<text:s/>final<text:s/>Wilton<text:s/>Park<text:s/>report. </text:span></text:p>
          </table:table-cell>
          <table:table-cell table:style-name="Cell655">
            <text:p text:style-name="P1358"><text:span text:style-name="T1358_1">Policy</text:span></text:p>
          </table:table-cell>
        </table:table-row>
        <table:table-row table:style-name="Row166">
          <table:table-cell table:style-name="Cell656">
            <text:p text:style-name="P1359"><text:span text:style-name="T1359_1">8</text:span></text:p>
          </table:table-cell>
          <table:table-cell table:style-name="Cell657">
            <text:p text:style-name="P1360"><text:span text:style-name="T1360_1">Feb-25</text:span></text:p>
          </table:table-cell>
          <table:table-cell table:style-name="Cell658">
            <text:p text:style-name="P1361"><text:span text:style-name="T1361_1">Rhiannon<text:s/>McCluskey<text:s/>represented<text:s/>ICTD<text:s/>in<text:s/>the<text:s/></text:span><text:span text:style-name="T1361_2"><text:a xlink:type="simple" xlink:href="https://financing.desa.un.org/preparatory-process-ffd4/third-prepcom"><text:span text:style-name="T1361_3">3rd<text:s/></text:span><text:span text:style-name="T1361_4">prepcom</text:span><text:span text:style-name="T1361_5"><text:s/>for<text:s/>FfD4</text:span></text:a></text:span><text:span text:style-name="T1361_6">.<text:s/>Over<text:s/>the<text:s/>course<text:s/>of<text:s/>the<text:s/>week,<text:s/>Rhiannon<text:s/>met<text:s/>and<text:s/>shared<text:s/>ICTD<text:s/>proposals<text:s/>with<text:s/>a<text:s/>range<text:s/>of<text:s/>delegations:<text:s/>Ghana,<text:s/>Kenya,<text:s/>Brazil,<text:s/>Mexico,<text:s/>Zambia,<text:s/>Pakistan,<text:s/>South<text:s/>Africa,<text:s/>Ethiopia,<text:s/>Canada,<text:s/>Angola,<text:s/>Tanzania,<text:s/>and<text:s/>Nigeria.<text:s/>Rhiannon<text:s/>also<text:s/>shared<text:s/>proposals<text:s/>with<text:s/>contacts<text:s/>at<text:s/>GIZ,<text:s/>the<text:s/>EC,<text:s/>UNDP,<text:s/>UNDESA,<text:s/>the<text:s/>French<text:s/>Treasury,<text:s/>ATAF,<text:s/>and<text:s/>CSOs<text:s/>including<text:s/>TNJA,<text:s/></text:span><text:span text:style-name="T1361_7">Afrodad</text:span><text:span text:style-name="T1361_8">,<text:s/>Oxfam,<text:s/>the<text:s/>Global<text:s/>Policy<text:s/>Forum,<text:s/>the<text:s/>Feminist<text:s/>Foreign<text:s/>Policy<text:s/>Collaborative,<text:s/>and<text:s/>Financial<text:s/>Transparency<text:s/>Coalition.<text:s/>Rhiannon<text:s/>also<text:s/>attended<text:s/>side<text:s/>events<text:s/>hosted<text:s/>by<text:s/>ATI,<text:s/>Norad,<text:s/>UN-Habitat,<text:s/>UNDP,<text:s/>and<text:s/>OECD.<text:s/>Following<text:s/>these<text:s/>engagements,<text:s/>EU<text:s/></text:span><text:span text:style-name="T1361_9">Representative<text:s/>Tiina<text:s/></text:span><text:span text:style-name="T1361_10">Satuli</text:span><text:span text:style-name="T1361_11"><text:s text:c="2"/></text:span><text:span text:style-name="T1361_12"><text:a xlink:type="simple" xlink:href="https://webtv.un.org/en/asset/k1h/k1hmuj3jfn?kalturaStartTime=4944"><text:span text:style-name="T1361_13">made<text:s/>comments<text:s/>on<text:s/>the<text:s/>floor</text:span></text:a></text:span><text:span text:style-name="T1361_14"><text:s/>incorporating<text:s/>ICTD<text:s/>suggested<text:s/>language<text:s/>on<text:s/>integrating<text:s/>the<text:s/>informal<text:s/>economy<text:s/>in<text:s/>a<text:s/>targeted<text:s/>way<text:s/>that<text:s/>protects<text:s/>the<text:s/>lowest<text:s/>earners<text:s/>and<text:s/>on<text:s/>adding<text:s/>in<text:s/>reference<text:s/>to<text:s/>data<text:s/>governance,<text:s/>including<text:s/>protecting<text:s/>citizen<text:s/>rights<text:s/>and<text:s/>building<text:s/>trust<text:s/>in<text:s/>efforts<text:s/>to<text:s/>digitalise<text:s/>tax<text:s/>administration.</text:span></text:p>
          </table:table-cell>
          <table:table-cell table:style-name="Cell659">
            <text:p text:style-name="P1362"><text:span text:style-name="T1362_1">Policy</text:span></text:p>
          </table:table-cell>
        </table:table-row>
        <table:table-row table:style-name="Row167">
          <table:table-cell table:style-name="Cell660">
            <text:p text:style-name="P1363"><text:span text:style-name="T1363_1">9</text:span></text:p>
          </table:table-cell>
          <table:table-cell table:style-name="Cell661">
            <text:p text:style-name="P1364"><text:span text:style-name="T1364_1">Feb-25</text:span></text:p>
          </table:table-cell>
          <table:table-cell table:style-name="Cell662">
            <text:p text:style-name="P1365"><text:span text:style-name="T1365_1">Rhiannon<text:s/>McCluskey<text:s/>was<text:s/>invited<text:s/>to<text:s/>share<text:s/>her<text:s/>reflections<text:s/>on<text:s/>the<text:s/>3rd<text:s/></text:span><text:span text:style-name="T1365_2">PrepCom</text:span><text:span text:style-name="T1365_3"><text:s/>for<text:s/>FfD4<text:s/>during<text:s/>a<text:s/>Virtual<text:s/>Exchange<text:s/>of<text:s/>the<text:s/>UNDP<text:s/>Finance<text:s/>Integrity<text:s/>and<text:s/>Governance<text:s/>(FIG)<text:s/>Initiative.</text:span></text:p>
          </table:table-cell>
          <table:table-cell table:style-name="Cell663">
            <text:p text:style-name="P1366"><text:span text:style-name="T1366_1">Policy</text:span></text:p>
          </table:table-cell>
        </table:table-row>
        <table:table-row table:style-name="Row168">
          <table:table-cell table:style-name="Cell664">
            <text:p text:style-name="P1367"><text:span text:style-name="T1367_1">10</text:span></text:p>
          </table:table-cell>
          <table:table-cell table:style-name="Cell665">
            <text:p text:style-name="P1368"><text:span text:style-name="T1368_1">Feb-25</text:span></text:p>
          </table:table-cell>
          <table:table-cell table:style-name="Cell666">
            <text:p text:style-name="P1369"><text:span text:style-name="T1369_1">Giulia<text:s/>Mascagni,<text:s/>Daisy<text:s/></text:span><text:span text:style-name="T1369_2">Ogembo</text:span><text:span text:style-name="T1369_3">,<text:s/>and<text:s/>Priya<text:s/></text:span><text:span text:style-name="T1369_4">Strivatsa</text:span><text:span text:style-name="T1369_5">,<text:s/>alongside<text:s/>Caren<text:s/>Grown<text:s/>of<text:s/>Brookings,<text:s/>met<text:s/>with<text:s/>Jenny<text:s/>Lah<text:s/>and<text:s/>Leah<text:s/>Eryenyu<text:s/>from<text:s/>the<text:s/>Trust,<text:s/>Accountability<text:s/>and<text:s/>Inclusion<text:s/>Collaborative<text:s/>(TAI)<text:s/>who<text:s/>wanted<text:s/>to<text:s/>hear<text:s/>more<text:s/>about<text:s/>ICTD’s<text:s/>engagement<text:s/>on<text:s/>gender<text:s/>and<text:s/>tax<text:s/>and<text:s/>how<text:s/>the<text:s/>Centre<text:s/>is<text:s/></text:span><text:span text:style-name="T1369_6">strategising</text:span><text:span text:style-name="T1369_7"><text:s/>around<text:s/>FfD4.<text:s/>ICTD<text:s/>staff<text:s/>shared<text:s/>information<text:s/>about<text:s/>the<text:s/></text:span><text:span text:style-name="T1369_8">CoPGT</text:span><text:span text:style-name="T1369_9">,<text:s/>discussed<text:s/>the<text:s/>broader<text:s/>ICTD<text:s/>programme,<text:s/>and<text:s/>discussed<text:s/>ICTD's<text:s/>recent<text:s/>engagement<text:s/>with<text:s/>the<text:s/>FFD<text:s/>process.</text:span></text:p>
          </table:table-cell>
          <table:table-cell table:style-name="Cell667">
            <text:p text:style-name="P1370"><text:span text:style-name="T1370_1">Civil<text:s/>Society</text:span></text:p>
          </table:table-cell>
        </table:table-row>
        <table:table-row table:style-name="Row169">
          <table:table-cell table:style-name="Cell668">
            <text:p text:style-name="P1371"><text:span text:style-name="T1371_1">11</text:span></text:p>
          </table:table-cell>
          <table:table-cell table:style-name="Cell669">
            <text:p text:style-name="P1372"><text:span text:style-name="T1372_1">Mar-25</text:span></text:p>
          </table:table-cell>
          <table:table-cell table:style-name="Cell670">
            <text:p text:style-name="P1373"><text:span text:style-name="T1373_1">Giulia<text:s/>Mascagni<text:s/>is<text:s/>part<text:s/>of<text:s/>the<text:s/>TADAT<text:s/>Technical<text:s/>Advisory<text:s/>Group<text:s/>and<text:s/>was<text:s/>called<text:s/>to<text:s/>provide<text:s/>inputs<text:s/>to<text:s/>the<text:s/>new<text:s/>TADAT<text:s/>Field<text:s/>Guide<text:s/>in<text:s/>development.<text:s/>There<text:s/>was<text:s/>a<text:s/>series<text:s/>of<text:s/>meetings<text:s/>from<text:s/>January<text:s/>to<text:s/>March,<text:s/>and<text:s/>ICTD’s<text:s/>inputs<text:s/>to<text:s/>the<text:s/>guide<text:s/>focused<text:s/>on<text:s/>voluntary<text:s/>compliance<text:s/>and<text:s/>facilitation<text:s/>of<text:s/>compliance,<text:s/>digitisation<text:s/>including<text:s/>data<text:s/>governance,<text:s/>accountability<text:s/>and<text:s/>transparency,<text:s/>and<text:s/>service<text:s/>delivery<text:s/>and<text:s/>the<text:s/>importance<text:s/>of<text:s/>good<text:s/>organisational<text:s/>performance.<text:s/>The<text:s/>first<text:s/>workshop<text:s/>in<text:s/>March<text:s/>saw<text:s/>participation<text:s/>from<text:s/>several<text:s/>bilateral<text:s/>and<text:s/>multilateral<text:s/>institutions<text:s/>including<text:s/>the<text:s/>UK,<text:s/>France,<text:s/>Switzerland,<text:s/>the<text:s/>EC<text:s/>(including<text:s/>INTPA<text:s/>and<text:s/>TAXUD),<text:s/>OECD,<text:s/>IOTA,<text:s/>and<text:s/>Japan,<text:s/>in<text:s/>addition<text:s/>to<text:s/>the<text:s/>organisers<text:s/>(TADAT<text:s/>secretariat,<text:s/>IMF).<text:s/>The<text:s/>field<text:s/>guide<text:s/>will<text:s/>be<text:s/>finalised<text:s/>with<text:s/>the<text:s/>final<text:s/>validation<text:s/>workshop<text:s/>at<text:s/>the<text:s/>end<text:s/>of<text:s/>March.<text:s/>This<text:s/>type<text:s/>of<text:s/>engagement<text:s/>is<text:s/>a<text:s/>valuable<text:s/>opportunity<text:s/>to<text:s/>ensure<text:s/>that<text:s/>the<text:s/>TADAT<text:s/>field<text:s/>guide<text:s/>stays<text:s/>in<text:s/>line<text:s/>with<text:s/>contemporary<text:s/>research<text:s/>findings.<text:s/></text:span></text:p>
          </table:table-cell>
          <table:table-cell table:style-name="Cell671">
            <text:p text:style-name="P1374"><text:span text:style-name="T1374_1">Policy</text:span></text:p>
          </table:table-cell>
        </table:table-row>
        <table:table-row table:style-name="Row170">
          <table:table-cell table:style-name="Cell672">
            <text:p text:style-name="P1375"><text:span text:style-name="T1375_1">12</text:span></text:p>
          </table:table-cell>
          <table:table-cell table:style-name="Cell673">
            <text:p text:style-name="P1376"><text:span text:style-name="T1376_1">Mar-25</text:span></text:p>
          </table:table-cell>
          <table:table-cell table:style-name="Cell674">
            <text:p text:style-name="P1377"><text:span text:style-name="T1377_1">Giovanni<text:s/></text:span><text:span text:style-name="T1377_2">Occhiali</text:span><text:span text:style-name="T1377_3"><text:s/>participated<text:s/>in<text:s/>the<text:s/>first<text:s/>of<text:s/>a<text:s/>series<text:s/>of<text:s/>meetings<text:s/>to<text:s/>discuss<text:s/>next<text:s/>steps<text:s/>following<text:s/>the<text:s/>submission<text:s/>of<text:s/>a<text:s/>joint<text:s/>cover<text:s/>letter<text:s/>between<text:s/>ICTD,<text:s/>IISD<text:s/>and<text:s/>ODI<text:s/>-<text:s/>as<text:s/>well<text:s/>as<text:s/>individual<text:s/>feedback<text:s/>from<text:s/>each<text:s/>organisation<text:s/>-<text:s/>to<text:s/>the<text:s/>PCT<text:s/>consultation<text:s/>on<text:s/>tax<text:s/>expenditure.<text:s/>The<text:s/>joint<text:s/>and<text:s/>individual<text:s/>submission<text:s/>from<text:s/>ICTD<text:s/>were<text:s/>acknowledged<text:s/>for<text:s/>their<text:s/>high<text:s/>quality,<text:s/>and<text:s/>Alistair<text:s/>Lobo<text:s/>from<text:s/>FCDO<text:s/>expressed<text:s/>that<text:s/>the<text:s/>contributions<text:s/>had<text:s/>the<text:s/>chance<text:s/>to<text:s/>have<text:s/>a<text:s/>real<text:s/>impact<text:s/>on<text:s/>the<text:s/>principles<text:s/>PCT<text:s/>planned<text:s/>to<text:s/>present<text:s/>at<text:s/>FfD4.<text:s/>Follow<text:s/>up<text:s/>meetings<text:s/>were<text:s/>scheduled<text:s/>and<text:s/>all<text:s/>parties<text:s/>agreed<text:s/>to<text:s/>keep<text:s/>one<text:s/>another<text:s/>up<text:s/>to<text:s/>date<text:s/>with<text:s/>their<text:s/>engagement<text:s/>in<text:s/>the<text:s/>FfD4<text:s/>process<text:s/>to<text:s/>ensure<text:s/>alignment<text:s/>on<text:s/>any<text:s/>potential<text:s/>messaging<text:s/>on<text:s/>tax<text:s/>expenditure.<text:s/>ICTD<text:s/>would<text:s/>eventually<text:s/>help<text:s/>launch<text:s/>a<text:s/>new<text:s/>coalition<text:s/>of<text:s/>tax<text:s/>expenditure<text:s/>reform</text:span><text:span text:style-name="T1377_4">.</text:span></text:p>
          </table:table-cell>
          <table:table-cell table:style-name="Cell675">
            <text:p text:style-name="P1378"><text:span text:style-name="T1378_1">Policy</text:span></text:p>
          </table:table-cell>
        </table:table-row>
        <table:table-row table:style-name="Row171">
          <table:table-cell table:style-name="Cell676">
            <text:p text:style-name="P1379"><text:span text:style-name="T1379_1">13</text:span></text:p>
          </table:table-cell>
          <table:table-cell table:style-name="Cell677">
            <text:p text:style-name="P1380"><text:span text:style-name="T1380_1">Mar-25</text:span></text:p>
          </table:table-cell>
          <table:table-cell table:style-name="Cell678">
            <text:p text:style-name="P1381"><text:span text:style-name="T1381_1">Fabrizio<text:s/>Santoro<text:s/>participated<text:s/>in<text:s/>the<text:s/></text:span><text:span text:style-name="T1381_2"><text:a xlink:type="simple" xlink:href="https://www.newtimes.co.rw/article/24647/news/economy/survey-shows-15-increase-in-voluntary-tax-compliance"><text:span text:style-name="T1381_3">3rd<text:s/>RR</text:span><text:span text:style-name="T1381_4">A</text:span><text:span text:style-name="T1381_5"><text:s/>Research<text:s/>Day</text:span></text:a></text:span><text:span text:style-name="T1381_6">,<text:s/>which<text:s/>was<text:s/>part-sponsored<text:s/>by<text:s/>ICTD,<text:s/></text:span><text:span text:style-name="T1381_7">and<text:s/>also</text:span><text:span text:style-name="T1381_8"><text:s/>provided<text:s/>inputs<text:s/>as<text:s/>part<text:s/>of<text:s/>the<text:s/>scientific<text:s/>committee<text:s/>in<text:s/>charge<text:s/>of<text:s/>selecting<text:s/>papers<text:s/>to<text:s/>be<text:s/>presented.<text:s/>Fabrizio<text:s/>presented<text:s/>the<text:s/>ICTD<text:s/>project<text:s/>on<text:s/>tax<text:s/>officials<text:s/>which<text:s/>prompted<text:s/>good<text:s/>discussions<text:s/>around<text:s/>digitalisation.<text:s/>The</text:span><text:span text:style-name="T1381_9"><text:s/></text:span><text:span text:style-name="T1381_10">commissioner<text:s/>general<text:s/>of<text:s/>the<text:s/>RRA<text:s/>especially<text:s/>thanked<text:s/>ICTD<text:s/>for<text:s/>their<text:s/>support.</text:span><text:span text:style-name="T1381_11"><text:s/></text:span><text:span text:style-name="T1381_12">The<text:s/>engagement<text:s/>further<text:s/>reinforced the<text:s/>long-lasting partnership<text:s/>with<text:s/>the<text:s/>RRA,<text:s/>especially<text:s/>in<text:s/>the<text:s/>technical<text:s/>assistance<text:s/>and<text:s/>knowledge-sharing<text:s/>aspect<text:s/>and<text:s/>made<text:s/>ICTD<text:s/>known<text:s/>to<text:s/>the<text:s/>new<text:s/>commissioner<text:s/>general,<text:s/>which<text:s/>paved<text:s/>the<text:s/>way<text:s/>for<text:s/>more<text:s/>collaborative<text:s/>research<text:s/>projects<text:s/>throughout<text:s/>the<text:s/>year. </text:span></text:p>
          </table:table-cell>
          <table:table-cell table:style-name="Cell679">
            <text:p text:style-name="P1382"><text:span text:style-name="T1382_1">Policy</text:span></text:p>
          </table:table-cell>
        </table:table-row>
        <table:table-row table:style-name="Row172">
          <table:table-cell table:style-name="Cell680">
            <text:p text:style-name="P1383"><text:span text:style-name="T1383_1">14</text:span></text:p>
          </table:table-cell>
          <table:table-cell table:style-name="Cell681">
            <text:p text:style-name="P1384"><text:span text:style-name="T1384_1">Mar-25</text:span></text:p>
          </table:table-cell>
          <table:table-cell table:style-name="Cell682">
            <text:p text:style-name="P1385"><text:span text:style-name="T1385_1">Ben<text:s/>Dickinson<text:s/>requested<text:s/>a<text:s/>meeting<text:s/>with<text:s/>Giulia<text:s/>Mascagni<text:s/>to<text:s/>discuss<text:s/>possible<text:s/>areas<text:s/>of<text:s/>collaboration<text:s/>between<text:s/>the<text:s/>OECD<text:s/>and<text:s/>ICTD.<text:s/>They<text:s/>discussed<text:s/>the<text:s/>future<text:s/>direction<text:s/>of<text:s/>OECD's<text:s/>work,<text:s/>pivoting<text:s/>towards<text:s/>research<text:s/>on<text:s/>tax<text:s/>mobilisation<text:s/>and<text:s/>the<text:s/>tax<text:s/>implications<text:s/>of<text:s/>global<text:s/>mobility<text:s/>of<text:s/>workers<text:s/>and<text:s/>capitals.<text:s/>They<text:s/>also<text:s/>discussed<text:s/>potential<text:s/>partnerships<text:s/>between<text:s/>Tax<text:s/>Inspectors<text:s/>Without<text:s/>Borders<text:s/>and<text:s/>ICTD.</text:span></text:p>
          </table:table-cell>
          <table:table-cell table:style-name="Cell683">
            <text:p text:style-name="P1386"><text:span text:style-name="T1386_1">Policy</text:span></text:p>
          </table:table-cell>
        </table:table-row>
        <table:table-row table:style-name="Row173">
          <table:table-cell table:style-name="Cell684">
            <text:p text:style-name="P1387"><text:span text:style-name="T1387_1">15</text:span></text:p>
          </table:table-cell>
          <table:table-cell table:style-name="Cell685">
            <text:p text:style-name="P1388"><text:span text:style-name="T1388_1">Mar-25</text:span></text:p>
          </table:table-cell>
          <table:table-cell table:style-name="Cell686">
            <text:p text:style-name="P1389"><text:span text:style-name="T1389_1">Adrienne<text:s/>Lees<text:s/>and<text:s/>Celeste<text:s/></text:span><text:span text:style-name="T1389_2">Scarpini</text:span><text:span text:style-name="T1389_3"><text:s/>participated<text:s/>in<text:s/>the<text:s/></text:span><text:span text:style-name="T1389_4"><text:a xlink:type="simple" xlink:href="https://www.csae.ox.ac.uk/csae-conference-2025"><text:span text:style-name="T1389_5">Centre<text:s/>for<text:s/>the<text:s/>Study<text:s/>of<text:s/>African<text:s/>Economies<text:s/>(CSAE)<text:s/>2025<text:s/>Conference:<text:s/>Economic<text:s/>Development<text:s/>in<text:s/>Africa.</text:span></text:a></text:span><text:span text:style-name="T1389_6"><text:s/>They<text:s/>each<text:s/>presented<text:s/>ICTD<text:s/>papers<text:s/>at<text:s/>the<text:s/>conference,<text:s/>with<text:s/>Celeste<text:s/>discussing<text:s/>findings<text:s/>from<text:s/>a<text:s/>project<text:s/>on<text:s/>tax<text:s/>officials<text:s/>in<text:s/>Rwanda<text:s/>and<text:s/>Adrienne<text:s/>presenting<text:s/>her<text:s/>work<text:s/>on<text:s/>tax<text:s/>compliance<text:s/>costs<text:s/>in<text:s/>Uganda.</text:span></text:p>
          </table:table-cell>
          <table:table-cell table:style-name="Cell687">
            <text:p text:style-name="P1390"><text:span text:style-name="T1390_1">Academic</text:span></text:p>
          </table:table-cell>
        </table:table-row>
        <table:table-row table:style-name="Row174">
          <table:table-cell table:style-name="Cell688">
            <text:p text:style-name="P1391"><text:span text:style-name="T1391_1">16</text:span></text:p>
          </table:table-cell>
          <table:table-cell table:style-name="Cell689">
            <text:p text:style-name="P1392"><text:span text:style-name="T1392_1">Mar-25</text:span></text:p>
          </table:table-cell>
          <table:table-cell table:style-name="Cell690">
            <text:p text:style-name="P1393"><text:span text:style-name="T1393_1">In<text:s/>Delhi,<text:s/>India,<text:s/>Martin<text:s/>Hearson<text:s/>had<text:s/>two<text:s/>meetings<text:s/>organised<text:s/>with<text:s/>and<text:s/>joined<text:s/>by<text:s/>Abhirup<text:s/>Dasgupta,<text:s/>Head<text:s/>of<text:s/>Economic<text:s/>Co-operation<text:s/>Programme,<text:s/>Economics<text:s/>and<text:s/>Finance<text:s/>Team,<text:s/>British<text:s/>High<text:s/>Commission,<text:s/>New<text:s/>Delhi.<text:s/>One<text:s/>was<text:s/>a<text:s/>preparatory<text:s/>meeting<text:s/>with<text:s/>staff<text:s/>at<text:s/>the<text:s/>High<text:s/>Commission,<text:s/>another<text:s/>was<text:s/>with<text:s/>the<text:s/></text:span><text:span text:style-name="T1393_2">CTF,<text:s/>a<text:s/>division<text:s/>under<text:s/>the<text:s/>Indian<text:s/>CBDT<text:s/>that<text:s/>was<text:s/>launched<text:s/>in<text:s/>January<text:s/>2025.<text:s/>This<text:s/>initial<text:s/>meeting<text:s/>and<text:s/>subsequent<text:s/>discussions<text:s/>laid<text:s/>the<text:s/>groundwork<text:s/>for<text:s/>the<text:s/>ICTD<text:s/>to<text:s/>conduct<text:s/>the<text:s/>FCDO-funded<text:s/>study<text:s/>"Widening<text:s/>of<text:s/>the<text:s/>Individual<text:s/>Income<text:s/>Tax<text:s/>Base<text:s/>in<text:s/>India,"<text:s/>which<text:s/>is<text:s/>ongoing.</text:span></text:p>
          </table:table-cell>
          <table:table-cell table:style-name="Cell691">
            <text:p text:style-name="P1394"><text:span text:style-name="T1394_1">Policy</text:span></text:p>
          </table:table-cell>
        </table:table-row>
        <table:table-row table:style-name="Row175">
          <table:table-cell table:style-name="Cell692">
            <text:p text:style-name="P1395"><text:span text:style-name="T1395_1">17</text:span></text:p>
          </table:table-cell>
          <table:table-cell table:style-name="Cell693">
            <text:p text:style-name="P1396"><text:span text:style-name="T1396_1">Mar-25</text:span></text:p>
          </table:table-cell>
          <table:table-cell table:style-name="Cell694">
            <text:p text:style-name="P1397"><text:span text:style-name="T1397_1">Vanessa<text:s/>van<text:s/>den<text:s/>Boogaard<text:s/>and<text:s/>Max<text:s/>Gallien,<text:s/>along<text:s/>with<text:s/>ICTD<text:s/>grantees<text:s/>and<text:s/>partners,<text:s/>were<text:s/>featured<text:s/>prominently<text:s/>at<text:s/>UNU-WIDER's<text:s/></text:span><text:span text:style-name="T1397_2"><text:a xlink:type="simple" xlink:href="https://www.wider.unu.edu/event/tax-conflict-workshop-and-roundtable-pathways-statebuilding"><text:span text:style-name="T1397_3">Tax<text:s/>and<text:s/>Conflict<text:s/>Workshop<text:s/>and<text:s/>Roundtable</text:span></text:a></text:span><text:span text:style-name="T1397_4">.<text:s/>Together<text:s/>with<text:s/>partners<text:s/>from<text:s/>the<text:s/>Centre<text:s/>on<text:s/>Armed<text:s/>Groups,<text:s/>they<text:s/>also<text:s/>led<text:s/>a<text:s/>session<text:s/>during<text:s/>the<text:s/>event<text:s/>to<text:s/>launch<text:s/>the<text:s/>Global<text:s/>Dataset<text:s/>on<text:s/>armed<text:s/>group<text:s/>taxation.</text:span></text:p>
          </table:table-cell>
          <table:table-cell table:style-name="Cell695">
            <text:p text:style-name="P1398"><text:span text:style-name="T1398_1">Policy</text:span></text:p>
          </table:table-cell>
        </table:table-row>
        <table:table-row table:style-name="Row176">
          <table:table-cell table:style-name="Cell696">
            <text:p text:style-name="P1399"><text:span text:style-name="T1399_1">18</text:span></text:p>
          </table:table-cell>
          <table:table-cell table:style-name="Cell697">
            <text:p text:style-name="P1400"><text:span text:style-name="T1400_1">Apr-25</text:span></text:p>
          </table:table-cell>
          <table:table-cell table:style-name="Cell698">
            <text:p text:style-name="P1401"><text:span text:style-name="T1401_1">Rhiannon<text:s/>McCluskey<text:s/>spoke<text:s/>to<text:s/>Ana<text:s/></text:span><text:span text:style-name="T1401_2">Henche</text:span><text:span text:style-name="T1401_3"><text:s/>Cuesta,<text:s/>Head<text:s/>of<text:s/>Development<text:s/>Financing<text:s/>for<text:s/>Spain,<text:s/>to<text:s/>discuss<text:s/>the<text:s/>ongoing<text:s/>conversations<text:s/>around<text:s/>FfD4.<text:s/>Ana<text:s/>also<text:s/>shared<text:s/>contact<text:s/>information<text:s/>for<text:s/>key<text:s/>individuals<text:s/>at<text:s/>Oxfam<text:s/>Spain<text:s/>for<text:s/>ICTD<text:s/>to<text:s/>contact<text:s/>about<text:s/>setting<text:s/>up<text:s/>a<text:s/>joint<text:s/>side<text:s/>event<text:s/>during<text:s/>FfD4<text:s/>negotiations.</text:span></text:p>
          </table:table-cell>
          <table:table-cell table:style-name="Cell699">
            <text:p text:style-name="P1402"><text:span text:style-name="T1402_1">Policy</text:span></text:p>
          </table:table-cell>
        </table:table-row>
        <table:table-row table:style-name="Row177">
          <table:table-cell table:style-name="Cell700">
            <text:p text:style-name="P1403"><text:span text:style-name="T1403_1">19</text:span></text:p>
          </table:table-cell>
          <table:table-cell table:style-name="Cell701">
            <text:p text:style-name="P1404"><text:span text:style-name="T1404_1">Apr-25</text:span></text:p>
          </table:table-cell>
          <table:table-cell table:style-name="Cell702">
            <text:p text:style-name="P1405"><text:span text:style-name="T1405_1">Vanessa<text:s/>van<text:s/>den<text:s/>Boogaard<text:s/>presented<text:s/>on<text:s/>a<text:s/>panel<text:s/>at<text:s/>the<text:s/>University<text:s/>of<text:s/>Pennsylvania's<text:s/></text:span><text:span text:style-name="T1405_2"><text:a xlink:type="simple" xlink:href="https://africana.sas.upenn.edu/events/2025/04/04/international-conference-everyday-lives-instability-global-south"><text:span text:style-name="T1405_3">Everyday<text:s/>Lives<text:s/>of<text:s/>Instability</text:span></text:a></text:span><text:span text:style-name="T1405_4"><text:s/>conference,<text:s/>which<text:s/>focused<text:s/>on<text:s/>informal<text:s/>fiscal<text:s/>realities.<text:s/>Vanessa<text:s/>presented<text:s/>ICTD<text:s/>work<text:s/>on<text:s/>informal<text:s/>crisis<text:s/>responses<text:s/>in<text:s/>Sierra<text:s/>Leone<text:s/>and<text:s/>Rwanda<text:s/>which<text:s/>was<text:s/>very<text:s/>well<text:s/>received.</text:span></text:p>
          </table:table-cell>
          <table:table-cell table:style-name="Cell703">
            <text:p text:style-name="P1406"><text:span text:style-name="T1406_1">Academic</text:span></text:p>
          </table:table-cell>
        </table:table-row>
        <table:table-row table:style-name="Row178">
          <table:table-cell table:style-name="Cell704">
            <text:p text:style-name="P1407"><text:span text:style-name="T1407_1">20</text:span></text:p>
          </table:table-cell>
          <table:table-cell table:style-name="Cell705">
            <text:p text:style-name="P1408"><text:span text:style-name="T1408_1">Apr-25</text:span></text:p>
          </table:table-cell>
          <table:table-cell table:style-name="Cell706">
            <text:p text:style-name="P1409"><text:span text:style-name="T1409_1">Rhiannon<text:s/>McCluskey<text:s/>joined<text:s/>a<text:s/>call<text:s/>organised<text:s/>by<text:s/>the<text:s/>Bretton<text:s/>Woods<text:s/>Project<text:s/>where<text:s/>FCDO<text:s/>and<text:s/>HMT<text:s/>representatives<text:s/>shared<text:s/>updates<text:s/>on<text:s/>the<text:s/>UK’s<text:s/>priorities<text:s/>for<text:s/>the<text:s/>World<text:s/>Bank/IMF<text:s/>Spring<text:s/>Meetings.<text:s/>Updates<text:s/>ranged<text:s/>from<text:s/>various<text:s/>events<text:s/>UK<text:s/>representatives<text:s/>will<text:s/>organise<text:s/>around<text:s/>the<text:s/>meetings,<text:s/>their<text:s/>focus<text:s/>areas<text:s/>leading<text:s/>up<text:s/>to<text:s/>the<text:s/>meetings,<text:s/>and<text:s/>their<text:s/>approach<text:s/>to<text:s/>discussions<text:s/>around<text:s/>cuts<text:s/>to<text:s/>ODA<text:s/>and<text:s/>how<text:s/>to<text:s/>mobilise<text:s/>private<text:s/>sector<text:s/>finance.</text:span></text:p>
          </table:table-cell>
          <table:table-cell table:style-name="Cell707">
            <text:p text:style-name="P1410"><text:span text:style-name="T1410_1">Policy</text:span></text:p>
          </table:table-cell>
        </table:table-row>
        <table:table-row table:style-name="Row179">
          <table:table-cell table:style-name="Cell708">
            <text:p text:style-name="P1411"><text:span text:style-name="T1411_1">21</text:span></text:p>
          </table:table-cell>
          <table:table-cell table:style-name="Cell709">
            <text:p text:style-name="P1412"><text:span text:style-name="T1412_1">Apr-25</text:span></text:p>
          </table:table-cell>
          <table:table-cell table:style-name="Cell710">
            <text:p text:style-name="P1413"><text:span text:style-name="T1413_1">Giovanni<text:s/></text:span><text:span text:style-name="T1413_2">Occhiali</text:span><text:span text:style-name="T1413_3"><text:s/>attended<text:s/>the<text:s/></text:span><text:span text:style-name="T1413_4"><text:a xlink:type="simple" xlink:href="https://www.taxobservatory.eu/event/international-conference-on-taxing-billionaires/"><text:span text:style-name="T1413_5">international<text:s/>conference<text:s/>on<text:s/>Taxing<text:s/>Billionaires,</text:span></text:a></text:span><text:span text:style-name="T1413_6"><text:s/>hosted<text:s/>by<text:s/>the<text:s/>EU<text:s/>Tax<text:s/>Observatory<text:s/>and<text:s/>the<text:s/>Stone<text:s/>Centre<text:s/>at<text:s/>the<text:s/>Paris<text:s/>School<text:s/>of<text:s/>Economics.<text:s/>He<text:s/>connected<text:s/>with<text:s/>representatives<text:s/>and<text:s/>researchers<text:s/>from<text:s/>the<text:s/>EU<text:s/>Tax<text:s/>Observatory<text:s/>as<text:s/>well<text:s/>as<text:s/>from<text:s/>NEF,<text:s/>Oxfam<text:s/>International,<text:s/>ICRICT,<text:s/>the<text:s/>IMF,<text:s/>Open<text:s/>Ownership,<text:s/>and<text:s/>the<text:s/>co-director<text:s/>of<text:s/>the<text:s/>World<text:s/>Inequality<text:s/>Lab.<text:s/>This<text:s/>led<text:s/>to<text:s/>a<text:s/>decision<text:s/>to<text:s/>pursue<text:s/>a<text:s/>collaborative<text:s/>project<text:s/>in<text:s/>Uganda<text:s/>to<text:s/>develop<text:s/>distributional<text:s/>national<text:s/>account<text:s/>together<text:s/>with<text:s/>the<text:s/>URA,<text:s/>as<text:s/>well<text:s/>as<text:s/>strengthening<text:s/>the<text:s/>connection<text:s/>between<text:s/>IDS<text:s/>and<text:s/>NEF,<text:s/>who<text:s/>jointly<text:s/>organised<text:s/>an<text:s/>event<text:s/>in<text:s/>June<text:s/>2025.</text:span></text:p>
          </table:table-cell>
          <table:table-cell table:style-name="Cell711">
            <text:p text:style-name="P1414"><text:span text:style-name="T1414_1">Academic</text:span></text:p>
          </table:table-cell>
        </table:table-row>
        <table:table-row table:style-name="Row180">
          <table:table-cell table:style-name="Cell712">
            <text:p text:style-name="P1415"><text:span text:style-name="T1415_1">22</text:span></text:p>
          </table:table-cell>
          <table:table-cell table:style-name="Cell713">
            <text:p text:style-name="P1416"><text:span text:style-name="T1416_1">Apr-25</text:span></text:p>
          </table:table-cell>
          <table:table-cell table:style-name="Cell714">
            <text:p text:style-name="P1417"><text:span text:style-name="T1417_1">Giulia<text:s/>Mascagni<text:s/>was<text:s/>invited<text:s/>to<text:s/>attend<text:s/>the<text:s/>third<text:s/>high-level<text:s/>symposium<text:s/>of<text:s/>the<text:s/>UNDP’s<text:s/>Finance,<text:s/>Integrity<text:s/>and<text:s/>Governance<text:s/>Initiative<text:s/>(FIG),<text:s/>a<text:s/>closed-door,<text:s/>invitation-only<text:s/>workshop<text:s/>for<text:s/>negotiators<text:s/>and<text:s/>experts<text:s/>involved<text:s/>in<text:s/>the<text:s/>FfD4<text:s/>process.<text:s/>This<text:s/>instance<text:s/>focussed<text:s/>specifically<text:s/>on<text:s/>domestic<text:s/>resource<text:s/>mobilisation<text:s/>and<text:s/>follow-up<text:s/>mechanisms<text:s/>post-Seville,<text:s/>and<text:s/>was<text:s/>a<text:s/>great<text:s/>opportunity<text:s/>for<text:s/>frank,<text:s/>informal<text:s/>discussions<text:s/>with<text:s/>key<text:s/>negotiators<text:s/>and<text:s/>stakeholders<text:s/>involved<text:s/>in<text:s/>the<text:s/>process.<text:s/>Delegations<text:s/>and<text:s/>co-facilitators<text:s/>from<text:s/>Norway,<text:s/>Mexico,<text:s/>Zambia,<text:s/>Nepal,<text:s/>Pakistan,<text:s/>Nigeria,<text:s/>Ethiopia,<text:s/>Egypt,<text:s/>the<text:s/>UK,<text:s/>Norway,<text:s/>Portugal,<text:s/>and<text:s/>Spain<text:s/>were<text:s/>in<text:s/>attendance.<text:s/>This<text:s/>event<text:s/>presented<text:s/>a<text:s/>key<text:s/>part<text:s/>of<text:s/>ICTD’s<text:s/>successful<text:s/>engagement<text:s/>strategy<text:s/>into<text:s/>the<text:s/>FfD4<text:s/>process.<text:s/></text:span></text:p>
          </table:table-cell>
          <table:table-cell table:style-name="Cell715">
            <text:p text:style-name="P1418"><text:span text:style-name="T1418_1">Policy</text:span></text:p>
          </table:table-cell>
        </table:table-row>
        <table:table-row table:style-name="Row181">
          <table:table-cell table:style-name="Cell716">
            <text:p text:style-name="P1419"><text:span text:style-name="T1419_1">23</text:span></text:p>
          </table:table-cell>
          <table:table-cell table:style-name="Cell717">
            <text:p text:style-name="P1420"><text:span text:style-name="T1420_1">Apr-25</text:span></text:p>
          </table:table-cell>
          <table:table-cell table:style-name="Cell718">
            <text:p text:style-name="P1421"><text:span text:style-name="T1421_1">Frederik<text:s/>Heitmuller<text:s/>attended<text:s/>a<text:s/>monthly<text:s/>session<text:s/>of<text:s/>the<text:s/>International<text:s/>Tax<text:s/>Policy<text:s/>Research<text:s/>Network<text:s/>led<text:s/>by<text:s/>Sol<text:s/>Picciotto,<text:s/>longtime<text:s/>ICTD<text:s/>collaborator,<text:s/>and<text:s/>Veronica<text:s/></text:span><text:span text:style-name="T1421_2">Grondona</text:span><text:span text:style-name="T1421_3">.</text:span></text:p>
          </table:table-cell>
          <table:table-cell table:style-name="Cell719">
            <text:p text:style-name="P1422"><text:span text:style-name="T1422_1">Civil<text:s/>Society</text:span></text:p>
          </table:table-cell>
        </table:table-row>
        <table:table-row table:style-name="Row182">
          <table:table-cell table:style-name="Cell720">
            <text:p text:style-name="P1423"><text:span text:style-name="T1423_1">24</text:span></text:p>
          </table:table-cell>
          <table:table-cell table:style-name="Cell721">
            <text:p text:style-name="P1424"><text:span text:style-name="T1424_1">Apr-25</text:span></text:p>
          </table:table-cell>
          <table:table-cell table:style-name="Cell722">
            <text:p text:style-name="P1425"><text:span text:style-name="T1425_1">The<text:s/>World<text:s/>Bank<text:s/>team<text:s/>asked<text:s/>Vanessa<text:s/>van<text:s/>den<text:s/>Boogaard<text:s/>to<text:s/>lead<text:s/>a<text:s/>Technical<text:s/>Assistance<text:s/>session<text:s/>for<text:s/>Somalia<text:s/>on<text:s/>tax<text:s/>and<text:s/>the<text:s/>informal<text:s/>sector.<text:s/>Attendees<text:s/>were<text:s/>from<text:s/>the<text:s/>Ministry<text:s/>of<text:s/>Finance<text:s/>as<text:s/>well<text:s/>as<text:s/>from<text:s/>Federal<text:s/>Member<text:s/>States<text:s/>and<text:s/>Somaliland.<text:s/>Vanessa<text:s/>presented<text:s/>an<text:s/>overview<text:s/>of<text:s/>ICTD<text:s/>work<text:s/>and<text:s/>core<text:s/>messages<text:s/>on<text:s/>taxation<text:s/>of<text:s/>the<text:s/>informal<text:s/>sector<text:s/>and<text:s/>mass<text:s/>registration<text:s/>campaigns,<text:s/>provided<text:s/>case<text:s/>studies<text:s/>from<text:s/>Ghana<text:s/>and<text:s/>Sierra<text:s/>Leone,<text:s/>discussed<text:s/>considerations<text:s/>around<text:s/>informality<text:s/>in<text:s/>Somalia,<text:s/>and<text:s/>led<text:s/>discussions<text:s/>on<text:s/>core<text:s/>topics<text:s/>of<text:s/>relevance<text:s/>in<text:s/>this<text:s/>context.<text:s/>This<text:s/>engagement<text:s/>provided<text:s/>an<text:s/>opportunity<text:s/>to<text:s/>contribute<text:s/>to<text:s/>ongoing<text:s/>reform<text:s/>discussions<text:s/>and<text:s/>advocate<text:s/>for<text:s/>reforms<text:s/>informed<text:s/>by<text:s/>comparative<text:s/>evidence<text:s/>and<text:s/>political<text:s/>economy<text:s/>insights.<text:s/>It<text:s/>may<text:s/>thus<text:s/>contribute<text:s/>to<text:s/>more<text:s/>context-sensitive<text:s/>approaches<text:s/>to<text:s/>engaging<text:s/>the<text:s/>informal<text:s/>sector<text:s/>in<text:s/>Somalia’s<text:s/>evolving<text:s/>tax<text:s/>reform<text:s/>process.</text:span></text:p>
          </table:table-cell>
          <table:table-cell table:style-name="Cell723">
            <text:p text:style-name="P1426"><text:span text:style-name="T1426_1">Policy</text:span></text:p>
          </table:table-cell>
        </table:table-row>
        <table:table-row table:style-name="Row183">
          <table:table-cell table:style-name="Cell724">
            <text:p text:style-name="P1427"><text:span text:style-name="T1427_1">25</text:span></text:p>
          </table:table-cell>
          <table:table-cell table:style-name="Cell725">
            <text:p text:style-name="P1428"><text:span text:style-name="T1428_1">Apr-25</text:span></text:p>
          </table:table-cell>
          <table:table-cell table:style-name="Cell726">
            <text:p text:style-name="P1429"><text:span text:style-name="T1429_1">Martin<text:s/>Hearson<text:s/>and<text:s/>Rhiannon<text:s/>McCluskey<text:s/>participated<text:s/>in<text:s/>the<text:s/>World<text:s/>Bank/IMF<text:s/></text:span><text:span text:style-name="T1429_2"><text:a xlink:type="simple" xlink:href="https://www.worldbank.org/en/meetings/splash/spring"><text:span text:style-name="T1429_3">Spring<text:s/>Meetings</text:span></text:a></text:span><text:span text:style-name="T1429_4"><text:s/>in<text:s/>Washington<text:s/>D.C.<text:s/>They<text:s/>attended<text:s/>a<text:s/>variety<text:s/>of<text:s/>panels,<text:s/>roundtables,<text:s/>and<text:s/>events<text:s/>engaging<text:s/>with<text:s/>a<text:s/>range<text:s/>of<text:s/>stakeholders,<text:s/>and<text:s/>made<text:s/>further<text:s/>arrangements<text:s/>for<text:s/>hosting<text:s/>a<text:s/>side<text:s/>event<text:s/>in<text:s/>Seville<text:s/>for<text:s/>the<text:s/>FfD4<text:s/>negotiations.<text:s/>Martin<text:s/>also<text:s/>spoke<text:s/>at<text:s/>a<text:s/>briefing<text:s/>on<text:s/>the<text:s/>UN<text:s/>Tax<text:s/>Convention<text:s/>organised<text:s/>by<text:s/>the<text:s/>African<text:s/>Union,<text:s/>UNECA,<text:s/>and<text:s/>ATAF,<text:s/>and<text:s/>attended<text:s/>the<text:s/>ATI’s<text:s/>roundtable<text:s/>at<text:s/>the<text:s/>Gates<text:s/>Foundation<text:s/>office.<text:s/>ICTD’s<text:s/>presence<text:s/>at<text:s/>the<text:s/>Spring<text:s/></text:span><text:span text:style-name="T1429_5">Meetings<text:s/>was<text:s/>crucial<text:s/>in<text:s/>continuing<text:s/>the<text:s/>conversations<text:s/>with<text:s/>various<text:s/>partners,<text:s/>particularly<text:s/>in<text:s/>the<text:s/>run-up<text:s/>to<text:s/>FfD4.</text:span></text:p>
          </table:table-cell>
          <table:table-cell table:style-name="Cell727">
            <text:p text:style-name="P1430"><text:span text:style-name="T1430_1">Policy</text:span></text:p>
          </table:table-cell>
        </table:table-row>
        <table:table-row table:style-name="Row184">
          <table:table-cell table:style-name="Cell728">
            <text:p text:style-name="P1431"><text:span text:style-name="T1431_1">26</text:span></text:p>
          </table:table-cell>
          <table:table-cell table:style-name="Cell729">
            <text:p text:style-name="P1432"><text:span text:style-name="T1432_1">Apr-25</text:span></text:p>
          </table:table-cell>
          <table:table-cell table:style-name="Cell730">
            <text:p text:style-name="P1433"><text:span text:style-name="T1433_1">Giovanni<text:s/></text:span><text:span text:style-name="T1433_2">Occhiali</text:span><text:span text:style-name="T1433_3">,<text:s/>Max<text:s/>Gallien,<text:s/>and<text:s/>Jalia<text:s/></text:span><text:span text:style-name="T1433_4">Kangave</text:span><text:span text:style-name="T1433_5"><text:s/>were<text:s/>all<text:s/>panellists<text:s/>at<text:s/>the<text:s/>half-day<text:s/>webinar<text:s/>on<text:s/>“Tax<text:s/>Base<text:s/>Broadening<text:s/>in<text:s/>Africa”,<text:s/>hosted<text:s/>by<text:s/>ATAF.<text:s/>There<text:s/>were<text:s/>over<text:s/>350<text:s/>participants<text:s/>from<text:s/>revenue<text:s/>authorities<text:s/>across<text:s/>Africa.<text:s/>Panels<text:s/>heavily<text:s/>referenced<text:s/>ICTD<text:s/>research<text:s/>and<text:s/>findings<text:s/>across<text:s/>the<text:s/>Centre’s<text:s/>research<text:s/>areas<text:s/>on<text:s/>informality<text:s/>and<text:s/>HNWIs,<text:s/>including<text:s/>by<text:s/>non-ICTD<text:s/>panellists.<text:s/>This<text:s/>engagement<text:s/>presents<text:s/>an<text:s/>excellent<text:s/>example<text:s/>of<text:s/>how<text:s/>the<text:s/>Centre’s<text:s/>partnership<text:s/>with<text:s/>ATAF<text:s/>supports<text:s/>its<text:s/>ability<text:s/>to<text:s/>provide<text:s/>evidence-based<text:s/>input<text:s/>into<text:s/>conversations<text:s/>among<text:s/>large<text:s/>stakeholder<text:s/>communities.</text:span></text:p>
          </table:table-cell>
          <table:table-cell table:style-name="Cell731">
            <text:p text:style-name="P1434"><text:span text:style-name="T1434_1">Policy</text:span></text:p>
          </table:table-cell>
        </table:table-row>
        <table:table-row table:style-name="Row185">
          <table:table-cell table:style-name="Cell732">
            <text:p text:style-name="P1435"><text:span text:style-name="T1435_1">27</text:span></text:p>
          </table:table-cell>
          <table:table-cell table:style-name="Cell733">
            <text:p text:style-name="P1436"><text:span text:style-name="T1436_1">Apr-25</text:span></text:p>
          </table:table-cell>
          <table:table-cell table:style-name="Cell734">
            <text:p text:style-name="P1437"><text:span text:style-name="T1437_1">Rhiannon<text:s/>McCluskey<text:s/>participated<text:s/>in<text:s/>the<text:s/>Forum<text:s/>on<text:s/></text:span><text:span text:style-name="T1437_2">FfD</text:span><text:span text:style-name="T1437_3"><text:s/>and<text:s/>4th<text:s/></text:span><text:span text:style-name="T1437_4">prepcom</text:span><text:span text:style-name="T1437_5"><text:s/>to<text:s/>follow<text:s/>the<text:s/>discussions<text:s/>on<text:s/>domestic<text:s/>resource<text:s/>mobilisation<text:s/>issues,<text:s/>network,<text:s/>and<text:s/>share<text:s/>ICTD<text:s/>proposals.<text:s/>Rhiannon<text:s/>engaged<text:s/>with<text:s/>delegates<text:s/>from<text:s/>Brazil,<text:s/>Spain,<text:s/>Finland,<text:s/>the<text:s/>Gambia,<text:s/>Sao<text:s/>Tome<text:s/>and<text:s/>Principe,<text:s/>South<text:s/>Africa,<text:s/>Mexico,<text:s/>Cabo<text:s/>Verde,<text:s/>Sweden,<text:s/>Guinea,<text:s/>Ireland,<text:s/>Germany,<text:s/>Yemen,<text:s/>India,<text:s/>Norway,<text:s/>Belgium,<text:s/>and<text:s/>Kenya.<text:s/>Rhiannon<text:s/>also<text:s/>collaborated<text:s/>with<text:s/>representatives<text:s/>from<text:s/>UNDP,<text:s/>the<text:s/>EU<text:s/>Tax<text:s/>Observatory,<text:s/>ATAF,<text:s/>UNECA,<text:s/>FCDO,<text:s/>Oxfam,<text:s/>TJN,<text:s/>the<text:s/>Gates<text:s/>Foundation,<text:s/>and<text:s/>the<text:s/>G20.<text:s/>In<text:s/>the<text:s/>lead<text:s/>up<text:s/>to,<text:s/>during,<text:s/>and<text:s/>following<text:s/>the<text:s/></text:span><text:span text:style-name="T1437_6">prepcom</text:span><text:span text:style-name="T1437_7"><text:s/>sessions,<text:s/>Rhiannon<text:s/>emailed<text:s/>and<text:s/>gave<text:s/>hard<text:s/>copies<text:s/>of<text:s/>ICTD<text:s/>briefs<text:s/>and<text:s/>various<text:s/>blogs<text:s/>relating<text:s/>to<text:s/>the<text:s/>conversations<text:s/>to<text:s/>nearly<text:s/>100<text:s/>key<text:s/>FfD4<text:s/>contacts.<text:s/>Subsequently,<text:s/>and<text:s/></text:span><text:span text:style-name="T1437_8">as<text:s/>a<text:s/>result<text:s/>of</text:span><text:span text:style-name="T1437_9"><text:s/>this<text:s/>engagement,<text:s/>the<text:s/>Kenyan<text:s/>delegation<text:s/>proposed<text:s/>two<text:s/>recommendations<text:s/>taken<text:s/>from<text:s/>ICTD<text:s/>materials<text:s/>on<text:s/>the<text:s/>floor<text:s/>of<text:s/>the<text:s/>discussions.</text:span></text:p>
          </table:table-cell>
          <table:table-cell table:style-name="Cell735">
            <text:p text:style-name="P1438"><text:span text:style-name="T1438_1">Policy</text:span></text:p>
          </table:table-cell>
        </table:table-row>
        <table:table-row table:style-name="Row186">
          <table:table-cell table:style-name="Cell736">
            <text:p text:style-name="P1439"><text:span text:style-name="T1439_1">28</text:span></text:p>
          </table:table-cell>
          <table:table-cell table:style-name="Cell737">
            <text:p text:style-name="P1440"><text:span text:style-name="T1440_1">Apr-25</text:span></text:p>
          </table:table-cell>
          <table:table-cell table:style-name="Cell738">
            <text:p text:style-name="P1441"><text:span text:style-name="T1441_1">The<text:s/>Network<text:s/>of<text:s/>Tax<text:s/>Organisations<text:s/>and<text:s/>ATI<text:s/>organised<text:s/>a<text:s/>webinar<text:s/>on<text:s/>gender<text:s/>and<text:s/>digitalisation.<text:s/>The<text:s/>panel<text:s/>consisted<text:s/>of<text:s/>the<text:s/>Executive<text:s/>Director<text:s/>of<text:s/>the<text:s/>Commonwealth<text:s/>Association<text:s/>of<text:s/>Tax<text:s/>Administrators,<text:s/>the<text:s/>Director<text:s/>of<text:s/>Revenue<text:s/>Policy<text:s/>in<text:s/>Ghana's<text:s/>Ministry<text:s/>of<text:s/>Finance,<text:s/>the<text:s/>Commissioner<text:s/>General<text:s/>of<text:s/>Seychelles<text:s/>Revenue<text:s/>Commission,<text:s/>the<text:s/>Vice<text:s/>President<text:s/>of<text:s/>IVIX,<text:s/>and<text:s/>ICTD<text:s/>representative<text:s/>Jalia<text:s/>Kangave.<text:s/>Jalia<text:s/>presented<text:s/>on<text:s/>gender,<text:s/>digitalisation,<text:s/>and<text:s/>tax<text:s/>administration<text:s/>for<text:s/>the<text:s/>main<text:s/>presentation<text:s/>and<text:s/>shared<text:s/>ICTD<text:s/>work<text:s/>on<text:s/>gender<text:s/>for<text:s/>the<text:s/>panel<text:s/>session.</text:span></text:p>
          </table:table-cell>
          <table:table-cell table:style-name="Cell739">
            <text:p text:style-name="P1442"><text:span text:style-name="T1442_1">Policy</text:span></text:p>
          </table:table-cell>
        </table:table-row>
        <table:table-row table:style-name="Row187">
          <table:table-cell table:style-name="Cell740">
            <text:p text:style-name="P1443"><text:span text:style-name="T1443_1">29</text:span></text:p>
          </table:table-cell>
          <table:table-cell table:style-name="Cell741">
            <text:p text:style-name="P1444"><text:span text:style-name="T1444_1">Apr-25</text:span></text:p>
          </table:table-cell>
          <table:table-cell table:style-name="Cell742">
            <text:p text:style-name="P1445"><text:span text:style-name="T1445_1">Giulia<text:s/>Mascagni<text:s/>met<text:s/></text:span><text:span text:style-name="T1445_2">with</text:span><text:span text:style-name="T1445_3"><text:s/>Helene<text:s/>Ehrhart<text:s/></text:span><text:span text:style-name="T1445_4">from</text:span><text:span text:style-name="T1445_5"><text:s/>Agence<text:s/>Française<text:s/>de<text:s/>Développement.<text:s/></text:span><text:span text:style-name="T1445_6">It<text:s/>was<text:s/>an<text:s/>introductory<text:s/>meeting,<text:s/>and<text:s/>the<text:s/>immediate<text:s/>outcome<text:s/>was<text:s/>to<text:s/>have<text:s/>Helene<text:s/>join<text:s/>the<text:s/>Gender<text:s/>and<text:s/>Tax<text:s/>CoP,<text:s/>which<text:s/>she<text:s/>has<text:s/>since<text:s/>done.</text:span></text:p>
          </table:table-cell>
          <table:table-cell table:style-name="Cell743">
            <text:p text:style-name="P1446"><text:span text:style-name="T1446_1">Policy</text:span></text:p>
          </table:table-cell>
        </table:table-row>
        <table:table-row table:style-name="Row188">
          <table:table-cell table:style-name="Cell744">
            <text:p text:style-name="P1447"><text:span text:style-name="T1447_1">30</text:span></text:p>
          </table:table-cell>
          <table:table-cell table:style-name="Cell745">
            <text:p text:style-name="P1448"><text:span text:style-name="T1448_1">May-25</text:span></text:p>
          </table:table-cell>
          <table:table-cell table:style-name="Cell746">
            <text:p text:style-name="P1449"><text:span text:style-name="T1449_1">Giovanni<text:s/></text:span><text:span text:style-name="T1449_2">Occhiali</text:span><text:span text:style-name="T1449_3">,<text:s/>Celeste<text:s/>Scarpini,<text:s/>and<text:s/>Adrienne<text:s/>Lees<text:s/>delivered<text:s/>a<text:s/>half-day<text:s/>training<text:s/>to<text:s/>a<text:s/>group<text:s/>of<text:s/>18<text:s/>researchers<text:s/>from<text:s/>the<text:s/>Bank<text:s/>of<text:s/>Uganda.<text:s text:c="2"/>Attendance<text:s/>was<text:s/>good<text:s/>and<text:s/>the<text:s/>training<text:s/>was<text:s/>well<text:s/>received.</text:span></text:p>
          </table:table-cell>
          <table:table-cell table:style-name="Cell747">
            <text:p text:style-name="P1450"><text:span text:style-name="T1450_1">Policy</text:span></text:p>
          </table:table-cell>
        </table:table-row>
        <table:table-row table:style-name="Row189">
          <table:table-cell table:style-name="Cell748">
            <text:p text:style-name="P1451"><text:span text:style-name="T1451_1">31</text:span></text:p>
          </table:table-cell>
          <table:table-cell table:style-name="Cell749">
            <text:p text:style-name="P1452"><text:span text:style-name="T1452_1">May-25</text:span></text:p>
          </table:table-cell>
          <table:table-cell table:style-name="Cell750">
            <text:p text:style-name="P1453"><text:span text:style-name="T1453_1">Adrienne<text:s/>Lees<text:s/>presented<text:s/>her<text:s/>paper<text:s/>on<text:s/>Uganda's<text:s/>mobile<text:s/>money<text:s/>tax<text:s/>at<text:s/>a<text:s/>conference<text:s/>on<text:s/>“The<text:s/>Macroeconomics<text:s/>of<text:s/>Digital<text:s/>Payment<text:s/>Systems”.<text:s/>Adrienne<text:s/>was<text:s/>one<text:s/>of<text:s/>seven<text:s/>presenters<text:s/>at<text:s/>the<text:s/>conference,<text:s/>hosted<text:s/>by<text:s/>the<text:s/>Bank<text:s/>of<text:s/>Uganda,<text:s/>Makerere<text:s/>University,<text:s/>and<text:s/>the<text:s/>IGC.</text:span></text:p>
          </table:table-cell>
          <table:table-cell table:style-name="Cell751">
            <text:p text:style-name="P1454"><text:span text:style-name="T1454_1">Policy</text:span></text:p>
          </table:table-cell>
        </table:table-row>
        <table:table-row table:style-name="Row190">
          <table:table-cell table:style-name="Cell752">
            <text:p text:style-name="P1455"><text:span text:style-name="T1455_1">32</text:span></text:p>
          </table:table-cell>
          <table:table-cell table:style-name="Cell753">
            <text:p text:style-name="P1456"><text:span text:style-name="T1456_1">May-25</text:span></text:p>
          </table:table-cell>
          <table:table-cell table:style-name="Cell754">
            <text:p text:style-name="P1457"><text:span text:style-name="T1457_1">Alessandro<text:s/>Pisani<text:s/>from<text:s/>the<text:s/>EC<text:s/>delegation<text:s/>in<text:s/>Tanzania<text:s/>contacted<text:s/>Giulia<text:s/>Mascagni<text:s/>to<text:s/>request<text:s/>her<text:s/>input<text:s/>to<text:s/>support<text:s/>the<text:s/>Presidential<text:s/>Commission<text:s/>for<text:s/>Tax<text:s/>Reforms<text:s/>in<text:s/>Tanzania.<text:s/>The<text:s/>meeting<text:s/>was<text:s/>also<text:s/>attended<text:s/>by<text:s/>John<text:s/>Sunday<text:s/>from<text:s/>the<text:s/>British<text:s/>High<text:s/>Commission<text:s/>in<text:s/>Tanzania,<text:s/>and<text:s/>Olav<text:s/>Lundstol<text:s/>from<text:s/>Norad<text:s/>was<text:s/>involved<text:s/>in<text:s/>the<text:s/>exchange.<text:s/>This<text:s/>provides<text:s/>a<text:s/>good<text:s/>example<text:s/>of<text:s/>how<text:s/>ICTD<text:s/>can<text:s/>provide<text:s/>evidence-based<text:s/>inputs<text:s/>into<text:s/>policy<text:s/>conversations<text:s/>beyond<text:s/></text:span><text:span text:style-name="T1457_2">particular<text:s/>research</text:span><text:span text:style-name="T1457_3"><text:s/>projects<text:s/>and<text:s/>outputs.</text:span></text:p>
          </table:table-cell>
          <table:table-cell table:style-name="Cell755">
            <text:p text:style-name="P1458"><text:span text:style-name="T1458_1">Policy</text:span></text:p>
          </table:table-cell>
        </table:table-row>
        <table:table-row table:style-name="Row191">
          <table:table-cell table:style-name="Cell756">
            <text:p text:style-name="P1459"><text:span text:style-name="T1459_1">33</text:span></text:p>
          </table:table-cell>
          <table:table-cell table:style-name="Cell757">
            <text:p text:style-name="P1460"><text:span text:style-name="T1460_1">May-25</text:span></text:p>
          </table:table-cell>
          <table:table-cell table:style-name="Cell758">
            <text:p text:style-name="P1461"><text:span text:style-name="T1461_1">Fabrizio<text:s/>Santoro<text:s/>attended<text:s/>the<text:s/></text:span><text:span text:style-name="T1461_2"><text:a xlink:type="simple" xlink:href="https://g4i2025.kenes.com/"><text:span text:style-name="T1461_3">Govtech</text:span><text:span text:style-name="T1461_4"><text:s/>4<text:s/>Impact<text:s/>Congress<text:s/>2025</text:span></text:a></text:span><text:span text:style-name="T1461_5">,<text:s/>an<text:s/>international<text:s/>event<text:s/>on<text:s/>streamlining<text:s/>processes,<text:s/>increasing<text:s/>efficiencies,<text:s/>reducing<text:s/>costs,<text:s/>and<text:s/>meaningfully<text:s/>transforming<text:s/>public<text:s/>service<text:s/>delivery.<text:s/>Fabrizio<text:s/>connected<text:s/>with<text:s/>individuals<text:s/>representing<text:s/>donor<text:s/>institutions,<text:s/>academia,<text:s/>governments,<text:s/>and<text:s/>expert<text:s/>organisations<text:s/>on<text:s/>ICTD<text:s/>work<text:s/>around<text:s/>DPI<text:s/>and<text:s/>tax.</text:span></text:p>
          </table:table-cell>
          <table:table-cell table:style-name="Cell759">
            <text:p text:style-name="P1462"><text:span text:style-name="T1462_1">Policy</text:span></text:p>
          </table:table-cell>
        </table:table-row>
        <table:table-row table:style-name="Row192">
          <table:table-cell table:style-name="Cell760">
            <text:p text:style-name="P1463"><text:span text:style-name="T1463_1">34</text:span></text:p>
          </table:table-cell>
          <table:table-cell table:style-name="Cell761">
            <text:p text:style-name="P1464"><text:span text:style-name="T1464_1">May-25</text:span></text:p>
          </table:table-cell>
          <table:table-cell table:style-name="Cell762">
            <text:p text:style-name="P1465"><text:span text:style-name="T1465_1">Adrienne<text:s/>Lees<text:s/>met<text:s/>with<text:s/>Solomon<text:s/>Rukundo,<text:s/>a<text:s/>partner<text:s/>of<text:s/>ICTD<text:s/>who<text:s/>had<text:s/>recently<text:s/>been<text:s/>appointed<text:s/>as<text:s/>a<text:s/>tax<text:s/>policy<text:s/>specialist<text:s/>at<text:s/>the<text:s/>Uganda<text:s/>Ministry<text:s/>of<text:s/>Finance.<text:s/>They<text:s/>discussed<text:s/>the<text:s/>Ministry's<text:s/>interest<text:s/>in<text:s/>establishing<text:s/>a<text:s/>Tax<text:s/>Academy<text:s/>for<text:s/>training<text:s/>revenue<text:s/>administrators<text:s/>as<text:s/>well<text:s/>as<text:s/>their<text:s/>current<text:s/>work<text:s/>establishing<text:s/>a<text:s/>Taxpayer<text:s/>Ombudsman.<text:s/>The<text:s/>meeting<text:s/>related<text:s/>directly<text:s/>to<text:s/>the<text:s/>impact<text:s/>of<text:s/>ICTD<text:s/>(</text:span><text:span text:style-name="T1465_2"><text:a xlink:type="simple" xlink:href="https://www.ictd.ac/publication/tax-ombudsman-uganda/"><text:span text:style-name="T1465_3">Working<text:s/>Paper<text:s/>158</text:span></text:a></text:span><text:span text:style-name="T1465_4">)<text:s/>on<text:s/>this<text:s/>policy<text:s/>process<text:s/>(see<text:s/>Outcome<text:s/>Stories<text:s/>above).</text:span></text:p>
          </table:table-cell>
          <table:table-cell table:style-name="Cell763">
            <text:p text:style-name="P1466"><text:span text:style-name="T1466_1">Policy</text:span></text:p>
          </table:table-cell>
        </table:table-row>
        <table:table-row table:style-name="Row193">
          <table:table-cell table:style-name="Cell764">
            <text:p text:style-name="P1467"><text:span text:style-name="T1467_1">35</text:span></text:p>
          </table:table-cell>
          <table:table-cell table:style-name="Cell765">
            <text:p text:style-name="P1468"><text:span text:style-name="T1468_1">May-25</text:span></text:p>
          </table:table-cell>
          <table:table-cell table:style-name="Cell766">
            <text:p text:style-name="P1469"><text:span text:style-name="T1469_1">Vanessa<text:s/>van<text:s/>den<text:s/>Boogaard<text:s/>attended<text:s/>the<text:s/>African<text:s/>Cities<text:s/>Research<text:s/>Consortium's<text:s/></text:span><text:span text:style-name="T1469_2"><text:a xlink:type="simple" xlink:href="https://www.linkedin.com/posts/african-cities-research-consortium_we-kicked-off-the-second-day-of-the-urban-activity-7330921741851967489-oJ8B?utm_source=share&amp;utm_medium=member_desktop&amp;rcm=ACoAAAgNX3kBxKvNGqI70h1jr1u3bySsjKeui5c"><text:span text:style-name="T1469_3">conference<text:s/>on<text:s/>Urban<text:s/>Property<text:s/>Tax<text:s/>Reform</text:span></text:a></text:span><text:span text:style-name="T1469_4"><text:s/>in<text:s/>Accra,<text:s/>Ghana.<text:s/>It<text:s/>was<text:s/>a<text:s/>great<text:s/>opportunity<text:s/>to<text:s/>have<text:s/>engaged<text:s/>with<text:s/>the<text:s/>Consortium’s<text:s/>Ghana<text:s/>team,<text:s/>discussed<text:s/>what<text:s/>may<text:s/>be<text:s/>possible<text:s/>around<text:s/>property<text:s/>tax<text:s/>reform<text:s/>given<text:s/>a<text:s/>current<text:s/>political<text:s/>window<text:s/>of<text:s/>opportunity<text:s/>with<text:s/>changes<text:s/>in<text:s/>government,<text:s/>and<text:s/>explored<text:s/>the<text:s/></text:span><text:span text:style-name="T1469_5">possibility<text:s/>of<text:s/>a<text:s/>partnership<text:s/>with<text:s/>ICTD.<text:s/>The<text:s/></text:span><text:span text:style-name="T1469_6">LoGRI</text:span><text:span text:style-name="T1469_7"><text:s/>team<text:s/>was<text:s/>also<text:s/>represented<text:s/>in<text:s/>the<text:s/>conference.</text:span></text:p>
          </table:table-cell>
          <table:table-cell table:style-name="Cell767">
            <text:p text:style-name="P1470"><text:span text:style-name="T1470_1">Policy</text:span></text:p>
          </table:table-cell>
        </table:table-row>
        <table:table-row table:style-name="Row194">
          <table:table-cell table:style-name="Cell768">
            <text:p text:style-name="P1471"><text:span text:style-name="T1471_1">36</text:span></text:p>
          </table:table-cell>
          <table:table-cell table:style-name="Cell769">
            <text:p text:style-name="P1472"><text:span text:style-name="T1472_1">May-25</text:span></text:p>
          </table:table-cell>
          <table:table-cell table:style-name="Cell770">
            <text:p text:style-name="P1473"><text:span text:style-name="T1473_1">Vanessa<text:s/>van<text:s/>den<text:s/>Boogard<text:s/>met<text:s/>with<text:s/>representatives<text:s/>from<text:s/>the<text:s/>GRA,<text:s/>FCDO,<text:s/>and<text:s/>HMRC<text:s/>country<text:s/>offices<text:s/>in<text:s/>Accra,<text:s/>Ghana.<text:s/>They<text:s/>discussed<text:s/>tax<text:s/>policy<text:s/>priorities<text:s/>of<text:s/>the<text:s/>newly<text:s/>appointed<text:s/>commissioner<text:s/>general<text:s/>of<text:s/>the<text:s/>GRA,<text:s/>including<text:s/>continued<text:s/>interest<text:s/>in<text:s/>a<text:s/>modified<text:s/>tax<text:s/>programme<text:s/>for<text:s/>taxation<text:s/>of<text:s/>the<text:s/>informal<text:s/>sector,<text:s/>rental<text:s/>income<text:s/>tax<text:s/>collection<text:s/>and<text:s/>potential<text:s/>for<text:s/>reform,<text:s/>and<text:s/>the<text:s/>GRA,<text:s/>FCDO<text:s/>and<text:s/>HMRC<text:s/>representatives'<text:s/>interest<text:s/>in<text:s/>the<text:s/>GRA<text:s/>offices<text:s/>using<text:s/>behavioural<text:s/>economics<text:s/>to<text:s/>increase<text:s/>tax<text:s/>compliance,<text:s/>such<text:s/>as<text:s/>SMS<text:s/>reminders<text:s/>about<text:s/>tax<text:s/>filing.</text:span></text:p>
          </table:table-cell>
          <table:table-cell table:style-name="Cell771">
            <text:p text:style-name="P1474"><text:span text:style-name="T1474_1">Policy</text:span></text:p>
          </table:table-cell>
        </table:table-row>
        <table:table-row table:style-name="Row195">
          <table:table-cell table:style-name="Cell772">
            <text:p text:style-name="P1475"><text:span text:style-name="T1475_1">37</text:span></text:p>
          </table:table-cell>
          <table:table-cell table:style-name="Cell773">
            <text:p text:style-name="P1476"><text:span text:style-name="T1476_1">May-25</text:span></text:p>
          </table:table-cell>
          <table:table-cell table:style-name="Cell774">
            <text:p text:style-name="P1477"><text:span text:style-name="T1477_1">Martin<text:s/>Hearson<text:s/>and<text:s/>Giulia<text:s/>Mascagni<text:s/>met<text:s/>with<text:s/>Tom<text:s/>Beloe<text:s/>(Director<text:s/>Sustainable<text:s/>Finance<text:s/>Hub,<text:s/>UNDP),<text:s/>at<text:s/>the<text:s/></text:span><text:span text:style-name="T1477_2">Center</text:span><text:span text:style-name="T1477_3"><text:s/>for<text:s/>Global<text:s/>Development<text:s/>(CGD)'s<text:s/>offices<text:s/>in<text:s/>London<text:s/>alongside<text:s/>representatives<text:s/>from<text:s/>UNDP<text:s/>and<text:s/>OECD.<text:s/>The<text:s/>meeting<text:s/>was<text:s/>an<text:s/>opportunity<text:s/>to<text:s/>touch<text:s/>base<text:s/>on<text:s/>tax<text:s/>work<text:s/>in<text:s/>the<text:s/>context<text:s/>of<text:s/>FfD4<text:s/>and<text:s/>the<text:s/>run<text:s/>up<text:s/>to<text:s/>the<text:s/>Seville<text:s/>conference.</text:span></text:p>
          </table:table-cell>
          <table:table-cell table:style-name="Cell775">
            <text:p text:style-name="P1478"><text:span text:style-name="T1478_1">Policy</text:span></text:p>
          </table:table-cell>
        </table:table-row>
        <table:table-row table:style-name="Row196">
          <table:table-cell table:style-name="Cell776">
            <text:p text:style-name="P1479"><text:span text:style-name="T1479_1">38</text:span></text:p>
          </table:table-cell>
          <table:table-cell table:style-name="Cell777">
            <text:p text:style-name="P1480"><text:span text:style-name="T1480_1">May-25</text:span></text:p>
          </table:table-cell>
          <table:table-cell table:style-name="Cell778">
            <text:p text:style-name="P1481"><text:span text:style-name="T1481_1">Vanessa<text:s/>van<text:s/>den<text:s/>Boogaard<text:s/>was<text:s/>invited<text:s/>to<text:s/>present<text:s/>an<text:s/>ICTD<text:s/>paper<text:s/>on<text:s/>taxation<text:s/>in<text:s/>the<text:s/>informal<text:s/>economy<text:s/>in<text:s/>Accra<text:s/>at<text:s/>the<text:s/>internal<text:s/>World<text:s/>Bank<text:s/>conference,<text:s/>“Bridge<text:s/>the<text:s/>Gap:<text:s/>Revenue<text:s/>Mobilization<text:s/>in<text:s/>Emerging<text:s/>Market<text:s/>and<text:s/>Developing<text:s/>Economies”.<text:s/>Vanessa's<text:s/>paper<text:s/>was<text:s/>one<text:s/>of<text:s/>12<text:s/>presented<text:s/>at<text:s/>the<text:s/>conference<text:s/>which<text:s/>was<text:s/>hosted<text:s/>by<text:s/>the<text:s/>South<text:s/>Asia<text:s/>Chief<text:s/>Economist's<text:s/>office.<text:s/>It<text:s/>was<text:s/>very<text:s/>well<text:s/>received,<text:s/>with<text:s/>lots<text:s/>of<text:s/>surprise<text:s/>and<text:s/>discussion<text:s/>in<text:s/>the<text:s/>room<text:s/>about<text:s/>the<text:s/>fact<text:s/>that<text:s/>informal<text:s/>firms<text:s/>see<text:s/>subnational<text:s/>taxes<text:s/>and<text:s/>fees<text:s/>as<text:s/>taxes.<text:s/>Vanessa<text:s/>also<text:s/>held<text:s/>bilaterial<text:s/>meetings<text:s/>with<text:s/>representatives<text:s/>from<text:s/>the<text:s/>World<text:s/>Bank,<text:s/>discussing<text:s/>the<text:s/>ways<text:s/>in<text:s/>which<text:s/>ICTD<text:s/>research<text:s/>has<text:s/>shaped<text:s/>World<text:s/>Bank<text:s/>programming,<text:s/>as<text:s/>well<text:s/>as<text:s/>future<text:s/>opportunities<text:s/>for<text:s/>collaboration.</text:span></text:p>
          </table:table-cell>
          <table:table-cell table:style-name="Cell779">
            <text:p text:style-name="P1482"><text:span text:style-name="T1482_1">Policy</text:span></text:p>
          </table:table-cell>
        </table:table-row>
        <table:table-row table:style-name="Row197">
          <table:table-cell table:style-name="Cell780">
            <text:p text:style-name="P1483"><text:span text:style-name="T1483_1">39</text:span></text:p>
          </table:table-cell>
          <table:table-cell table:style-name="Cell781">
            <text:p text:style-name="P1484"><text:span text:style-name="T1484_1">Jun-25</text:span></text:p>
          </table:table-cell>
          <table:table-cell table:style-name="Cell782">
            <text:p text:style-name="P1485"><text:span text:style-name="T1485_1">Florian<text:s/>Dierich<text:s/>and<text:s/>Frederik<text:s/>Heitmuller<text:s/>delivered<text:s/>a<text:s/>presentation<text:s/>to<text:s/>the<text:s/>Nigeria<text:s/>Governors’<text:s/>Forum.<text:s/>The<text:s/>event<text:s/>was<text:s/>mainly<text:s/>attended<text:s/>by<text:s/>staff<text:s/>from<text:s/>the<text:s/>different<text:s/>Nigerian<text:s/>state<text:s/>tax<text:s/>authorities<text:s/>as<text:s/>well<text:s/>as<text:s/>a<text:s/>few<text:s/>national<text:s/>level<text:s/>institutions.<text:s/>Given<text:s/>the<text:s/>relevance<text:s/>of<text:s/>taxation<text:s/>of<text:s/>digital<text:s/>services<text:s/>for<text:s/>various<text:s/>projects<text:s/>of<text:s/>the<text:s/>international<text:s/>tax<text:s/>programme,<text:s/>it<text:s/>was<text:s/>an<text:s/>excellent<text:s/>opportunity<text:s/>to<text:s/>engage<text:s/>with<text:s/>the<text:s/>Nigerian<text:s/>policy<text:s/>space.</text:span></text:p>
          </table:table-cell>
          <table:table-cell table:style-name="Cell783">
            <text:p text:style-name="P1486"><text:span text:style-name="T1486_1">Policy</text:span></text:p>
          </table:table-cell>
        </table:table-row>
        <table:table-row table:style-name="Row198">
          <table:table-cell table:style-name="Cell784">
            <text:p text:style-name="P1487"><text:span text:style-name="T1487_1">40</text:span></text:p>
          </table:table-cell>
          <table:table-cell table:style-name="Cell785">
            <text:p text:style-name="P1488"><text:span text:style-name="T1488_1">Jun-25</text:span></text:p>
          </table:table-cell>
          <table:table-cell table:style-name="Cell786">
            <text:p text:style-name="P1489"><text:span text:style-name="T1489_1">The<text:s/>Institute<text:s/>for<text:s/>Austrian<text:s/>and<text:s/>International<text:s/>Tax<text:s/>Law<text:s/>and<text:s/>the<text:s/>Global<text:s/>Tax<text:s/>Policy<text:s/>Centre<text:s/>at<text:s/>the<text:s/>Vienna<text:s/>University<text:s/>of<text:s/>Economics<text:s/>and<text:s/>Business<text:s/>(WU<text:s/>Vienna)<text:s/>hosted<text:s/>an<text:s/>online<text:s/>panel<text:s/>discussion<text:s/>on<text:s/>the “Future<text:s/>of<text:s/>International<text:s/>Tax<text:s/>Governance,”<text:s/>in<text:s/>the<text:s/>context<text:s/>of<text:s/>ongoing<text:s/>negotiations<text:s/>for<text:s/>the<text:s/>UN<text:s/>Framework<text:s/>Convention<text:s/>on<text:s/>International<text:s/>Tax<text:s/>Cooperation<text:s/>(UN<text:s/>Tax<text:s/>Convention).<text:s/>Frederik<text:s/>Heitmuller<text:s/>presented<text:s/>on<text:s/>the<text:s/>panel.</text:span></text:p>
          </table:table-cell>
          <table:table-cell table:style-name="Cell787">
            <text:p text:style-name="P1490"><text:span text:style-name="T1490_1">Academic</text:span></text:p>
          </table:table-cell>
        </table:table-row>
        <table:table-row table:style-name="Row199">
          <table:table-cell table:style-name="Cell788">
            <text:p text:style-name="P1491"><text:span text:style-name="T1491_1">41</text:span></text:p>
          </table:table-cell>
          <table:table-cell table:style-name="Cell789">
            <text:p text:style-name="P1492"><text:span text:style-name="T1492_1">Jun-25</text:span></text:p>
          </table:table-cell>
          <table:table-cell table:style-name="Cell790">
            <text:p text:style-name="P1493"><text:span text:style-name="T1493_1">Adrienne<text:s/>Lees<text:s/>attended<text:s/>the<text:s/></text:span><text:span text:style-name="T1493_2"><text:a xlink:type="simple" xlink:href="https://events.gwdg.de/event/970/"><text:span text:style-name="T1493_3">German<text:s/>Development<text:s/>Economics<text:s/>Conference<text:s/>2025</text:span></text:a></text:span><text:span text:style-name="T1493_4"><text:s/>at<text:s/>Goethe<text:s/>University<text:s/>Frankfurt.<text:s/>She<text:s/>presented<text:s/>her<text:s/>paper<text:s/>on<text:s/>measuring<text:s/>compliance<text:s/>costs<text:s/>for<text:s/>Ugandan<text:s/>firms.</text:span></text:p>
          </table:table-cell>
          <table:table-cell table:style-name="Cell791">
            <text:p text:style-name="P1494"><text:span text:style-name="T1494_1">Academic</text:span></text:p>
          </table:table-cell>
        </table:table-row>
        <table:table-row table:style-name="Row200">
          <table:table-cell table:style-name="Cell792">
            <text:p text:style-name="P1495"><text:span text:style-name="T1495_1">42</text:span></text:p>
          </table:table-cell>
          <table:table-cell table:style-name="Cell793">
            <text:p text:style-name="P1496"><text:span text:style-name="T1496_1">Jun-25</text:span></text:p>
          </table:table-cell>
          <table:table-cell table:style-name="Cell794">
            <text:p text:style-name="P1497"><text:span text:style-name="T1497_1">Celeste<text:s/></text:span><text:span text:style-name="T1497_2">Scarpini</text:span><text:span text:style-name="T1497_3"><text:s/>attended<text:s/>a<text:s/>two-day<text:s/>workshop<text:s/>organised<text:s/>by<text:s/>the<text:s/>Ifo<text:s/>Institute,<text:s/>Germany<text:s/>at<text:s/>a<text:s/>workshop<text:s/>titled<text:s/>"Tax<text:s/>Evasion<text:s/>in<text:s/>the<text:s/>Digital<text:s/>Age."<text:s/>She<text:s/>engaged<text:s/>with<text:s/>academics<text:s/>from<text:s/>different<text:s/>institutions<text:s/>and<text:s/>presented<text:s/>ICTD’s<text:s/>work<text:s/>on<text:s/>tax<text:s/>compliance.</text:span></text:p>
          </table:table-cell>
          <table:table-cell table:style-name="Cell795">
            <text:p text:style-name="P1498"><text:span text:style-name="T1498_1">Academic</text:span></text:p>
          </table:table-cell>
        </table:table-row>
        <table:table-row table:style-name="Row201">
          <table:table-cell table:style-name="Cell796">
            <text:p text:style-name="P1499"><text:span text:style-name="T1499_1">43</text:span></text:p>
          </table:table-cell>
          <table:table-cell table:style-name="Cell797">
            <text:p text:style-name="P1500"><text:span text:style-name="T1500_1">Jun-25</text:span></text:p>
          </table:table-cell>
          <table:table-cell table:style-name="Cell798">
            <text:p text:style-name="P1501"><text:span text:style-name="T1501_1">Giulia<text:s/>Mascagni<text:s/>spoke<text:s/>at<text:s/>an<text:s/>event<text:s/>in<text:s/>London<text:s/>on<text:s/>multilateralism<text:s/>in<text:s/>global<text:s/>governance<text:s/>organised<text:s/>by<text:s/>IDS<text:s/>and<text:s/>NEF.<text:s/>A<text:s/>considerable<text:s/>portion<text:s/>of<text:s/>the<text:s/>discussion<text:s/>focused<text:s/>on<text:s/>the<text:s/>proposed<text:s/>UN<text:s/>Tax<text:s/>Convention.<text:s/>Panellists<text:s/>included<text:s/>Freya<text:s/>Jackson,<text:s/>Director<text:s/>of<text:s/>Multilateralism<text:s/>and<text:s/>Human<text:s/>Rights<text:s/>at<text:s/>the<text:s/>FCDO,<text:s/>Brazil’s<text:s/>ambassador<text:s/>to<text:s/>the<text:s/>UK,<text:s/>and<text:s/>Chenai<text:s/>Mukumba<text:s/>of<text:s/>TJNA.<text:s/>This<text:s/>provided<text:s/>a<text:s/>key<text:s/>opportunity<text:s/>for<text:s/>ICTD<text:s/>to<text:s/>provide<text:s/>input<text:s/>into<text:s/>higher-level<text:s/>conversations<text:s/>on<text:s/>the<text:s/>role<text:s/>of<text:s/>tax<text:s/>in<text:s/>development,<text:s/></text:span><text:span text:style-name="T1501_2">in<text:s/>light<text:s/>of</text:span><text:span text:style-name="T1501_3"><text:s/>global<text:s/>aid<text:s/>cuts.</text:span></text:p>
          </table:table-cell>
          <table:table-cell table:style-name="Cell799">
            <text:p text:style-name="P1502"><text:span text:style-name="T1502_1">Academic</text:span></text:p>
          </table:table-cell>
        </table:table-row>
        <table:table-row table:style-name="Row202">
          <table:table-cell table:style-name="Cell800">
            <text:p text:style-name="P1503"><text:span text:style-name="T1503_1">44</text:span></text:p>
          </table:table-cell>
          <table:table-cell table:style-name="Cell801">
            <text:p text:style-name="P1504"><text:span text:style-name="T1504_1">Jun-25</text:span></text:p>
          </table:table-cell>
          <table:table-cell table:style-name="Cell802">
            <text:p text:style-name="P1505"><text:span text:style-name="T1505_1">Mick<text:s/>Moore<text:s/>was<text:s/>involved<text:s/>in<text:s/>the<text:s/>preparatory<text:s/>phase<text:s/>of<text:s/>a<text:s/>HMRC<text:s/>technical<text:s/>support<text:s/>programme<text:s/>for<text:s/>the<text:s/>Sri<text:s/>Lanka<text:s/>Inland<text:s/>Revenue<text:s/>Department,<text:s/>collaborating<text:s/>with<text:s/>colleagues<text:s/>in<text:s/>the<text:s/>think<text:s/>tank<text:s/></text:span><text:span text:style-name="T1505_2">Arutha</text:span><text:span text:style-name="T1505_3"><text:s/>to<text:s/>instigate<text:s/>public<text:s/>debate<text:s/>about<text:s/>the<text:s/>processes<text:s/>involved<text:s/>in<text:s/>recruiting<text:s/>staff<text:s/>for<text:s/>important<text:s/>public<text:s/>services.</text:span></text:p>
          </table:table-cell>
          <table:table-cell table:style-name="Cell803">
            <text:p text:style-name="P1506"><text:span text:style-name="T1506_1">Policy</text:span></text:p>
          </table:table-cell>
        </table:table-row>
        <table:table-row table:style-name="Row203">
          <table:table-cell table:style-name="Cell804">
            <text:p text:style-name="P1507"><text:span text:style-name="T1507_1">45</text:span></text:p>
          </table:table-cell>
          <table:table-cell table:style-name="Cell805">
            <text:p text:style-name="P1508"><text:span text:style-name="T1508_1">Jun-25</text:span></text:p>
          </table:table-cell>
          <table:table-cell table:style-name="Cell806">
            <text:p text:style-name="P1509"><text:span text:style-name="T1509_1">Fabrizio<text:s/>Santoro<text:s/>attended<text:s/>the<text:s/>11th<text:s/>Annual<text:s/>Conference<text:s/>of<text:s/>the<text:s/>Economic<text:s/>Policy<text:s/>Research<text:s/>Network,<text:s/>Rwanda.<text:s/>Fabrizio</text:span><text:span text:style-name="T1509_2"><text:s/></text:span><text:span text:style-name="T1509_3">was<text:s/>invited<text:s/>to<text:s/>contribute<text:s/>to<text:s/>the<text:s/>conference<text:s/>at<text:s/>multiple<text:s/>points,<text:s/>including<text:s/>during<text:s/>the<text:s/>opening<text:s/>session<text:s/>and<text:s/>closing<text:s/>remarks.<text:s/>He<text:s/>also<text:s/>gave<text:s/>a<text:s/>presentation<text:s/>on<text:s/>ICTD<text:s/>work<text:s/>in<text:s/>Rwanda.</text:span></text:p>
          </table:table-cell>
          <table:table-cell table:style-name="Cell807">
            <text:p text:style-name="P1510"><text:span text:style-name="T1510_1">Academic</text:span></text:p>
          </table:table-cell>
        </table:table-row>
        <table:table-row table:style-name="Row204">
          <table:table-cell table:style-name="Cell808">
            <text:p text:style-name="P1511"><text:span text:style-name="T1511_1">46</text:span></text:p>
          </table:table-cell>
          <table:table-cell table:style-name="Cell809">
            <text:p text:style-name="P1512"><text:span text:style-name="T1512_1">Jun-25</text:span></text:p>
          </table:table-cell>
          <table:table-cell table:style-name="Cell810">
            <text:p text:style-name="P1513"><text:span text:style-name="T1513_1">Daisy<text:s/></text:span><text:span text:style-name="T1513_2">Ogembo</text:span><text:span text:style-name="T1513_3"><text:s/>attended<text:s/>the<text:s/></text:span><text:span text:style-name="T1513_4"><text:a xlink:type="simple" xlink:href="https://taxpayer-rights.org/international-conference/"><text:span text:style-name="T1513_5">10th<text:s/>International<text:s/>Conference<text:s/>on<text:s/>Taxpayer<text:s/>Rights</text:span></text:a></text:span><text:span text:style-name="T1513_6">:<text:s/>Trust,<text:s/>Taxpayer<text:s/>Rights<text:s/>&amp;<text:s/>the<text:s/>Rule<text:s/>of<text:s/>Law,<text:s/>convened<text:s/>by<text:s/>the<text:s/></text:span><text:span text:style-name="T1513_7">Center</text:span><text:span text:style-name="T1513_8"><text:s/>for<text:s/>Taxpayer<text:s/>Rights<text:s/>and<text:s/>hosted<text:s/>by<text:s/>the<text:s/>Harvard<text:s/>Federal<text:s/>Tax<text:s/>Clinic.<text:s/>She<text:s/>presented<text:s/>on<text:s/>the<text:s/>panel<text:s/>“Losing<text:s/>Trust:<text:s/>Broken<text:s/>Promises,”<text:s/>discussing<text:s/>the<text:s/>wider<text:s/></text:span><text:span text:style-name="T1513_9">implications<text:s/>of<text:s/>the<text:s/>2024<text:s/>Kenyan<text:s/>tax<text:s/>protests<text:s/>and<text:s/>the<text:s/>global<text:s/>trend<text:s/>of<text:s/></text:span><text:span text:style-name="T1513_10">weaponising</text:span><text:span text:style-name="T1513_11"><text:s/>tax<text:s/>law<text:s/>to<text:s/>achieve<text:s/>partisan<text:s/>political<text:s/>objectives.<text:s/></text:span></text:p>
          </table:table-cell>
          <table:table-cell table:style-name="Cell811">
            <text:p text:style-name="P1514"><text:span text:style-name="T1514_1">Academic</text:span></text:p>
          </table:table-cell>
        </table:table-row>
        <table:table-row table:style-name="Row205">
          <table:table-cell table:style-name="Cell812">
            <text:p text:style-name="P1515"><text:span text:style-name="T1515_1">47</text:span></text:p>
          </table:table-cell>
          <table:table-cell table:style-name="Cell813">
            <text:p text:style-name="P1516"><text:span text:style-name="T1516_1">Jul-25</text:span></text:p>
          </table:table-cell>
          <table:table-cell table:style-name="Cell814">
            <text:p text:style-name="P1517"><text:span text:style-name="T1517_1">Celeste<text:s/></text:span><text:span text:style-name="T1517_2">Scarpini</text:span><text:span text:style-name="T1517_3"><text:s/>attended<text:s/>and<text:s/>presented<text:s/>in<text:s/>a<text:s/>management<text:s/>meeting<text:s/>at<text:s/>the<text:s/>Eswatini<text:s/>Revenue<text:s/>Service<text:s/>(ERS),<text:s/>attended<text:s/>and<text:s/>chaired<text:s/>by<text:s/>the<text:s/>commissioner<text:s/>general<text:s/>and<text:s/>other<text:s/>high-level<text:s/>officers.<text:s/>Together<text:s/>with<text:s/>co-author<text:s/>Phindile<text:s/>Masuku,<text:s/>they<text:s/>presented<text:s/>the<text:s/>results<text:s/>of<text:s/>the<text:s/>study<text:s/>on<text:s/>the<text:s/>compliance<text:s/>impact<text:s/>of<text:s/>VAT<text:s/>schedules.<text:s/>The<text:s/>presentation<text:s/>was<text:s/>well<text:s/>received<text:s/>by<text:s/>the<text:s/>audience<text:s/>and<text:s/>by<text:s/>the<text:s/>commissioner<text:s/>general<text:s/>himself<text:s/>who<text:s/>discussed<text:s/>action<text:s/>points<text:s/>on<text:s/>the<text:s/>spot,<text:s/>including<text:s/>creating<text:s/>a<text:s/>team<text:s/>to<text:s/>help<text:s/>small<text:s/>and<text:s/>medium<text:s/>taxpayers<text:s/>comply<text:s/>with<text:s/>the<text:s/>increasingly<text:s/>digitised<text:s/>VAT<text:s/>system.<text:s/>The</text:span><text:span text:style-name="T1517_4"><text:s/></text:span><text:span text:style-name="T1517_5">commissioner<text:s/>general<text:s/>also<text:s/>noted<text:s/>the<text:s/>importance<text:s/>of<text:s/>research<text:s/>that<text:s/>evaluate<text:s/>policies<text:s/>and<text:s/>inform<text:s/>policymaking,<text:s/>and<text:s/>its<text:s/>ability<text:s/>to<text:s/>highlight<text:s/>the<text:s/>unexpected<text:s/>drawbacks<text:s/>of<text:s/>policies.<text:s/>He<text:s/>was<text:s/>very<text:s/>pleased<text:s/>with<text:s/>the<text:s/>presentation<text:s/>and<text:s/>shared<text:s/>his<text:s/>enthusiasm<text:s/>for<text:s/>the<text:s/>collaboration<text:s/>with<text:s/>ICTD<text:s/>and<text:s/>more<text:s/>of<text:s/>this<text:s/>work<text:s/>in<text:s/>the<text:s/>future.<text:s/>ICTD<text:s/>and<text:s/>the<text:s/>ERS<text:s/>are<text:s/>now<text:s/>collaborating<text:s/>on<text:s/>a<text:s/>survey<text:s/>of<text:s/>taxpayers<text:s/>aimed<text:s/>at<text:s/>understanding<text:s/>VAT<text:s/>compliance<text:s/>costs<text:s/>in<text:s/>depth<text:s/>and<text:s/>incorporating<text:s/>a<text:s/>small<text:s/>educational<text:s/>component<text:s/>on<text:s/>VAT<text:s/>reporting<text:s/>which<text:s/>aims<text:s/>to<text:s/>improve<text:s/>compliance<text:s/>with<text:s/>VAT<text:s/>by<text:s/>enhancing<text:s/>taxpayers’<text:s/>understanding<text:s/>and<text:s/>comfort<text:s/>with<text:s/>the<text:s/>VAT<text:s/>schedules.</text:span></text:p>
          </table:table-cell>
          <table:table-cell table:style-name="Cell815">
            <text:p text:style-name="P1518"><text:span text:style-name="T1518_1">Policy</text:span></text:p>
          </table:table-cell>
        </table:table-row>
        <table:table-row table:style-name="Row206">
          <table:table-cell table:style-name="Cell816">
            <text:p text:style-name="P1519"><text:span text:style-name="T1519_1">48</text:span></text:p>
          </table:table-cell>
          <table:table-cell table:style-name="Cell817">
            <text:p text:style-name="P1520"><text:span text:style-name="T1520_1">Jul-25</text:span></text:p>
          </table:table-cell>
          <table:table-cell table:style-name="Cell818">
            <text:p text:style-name="P1521"><text:span text:style-name="T1521_1">Max<text:s/>Gallien<text:s/>attended<text:s/>the<text:s/>2025<text:s/></text:span><text:span text:style-name="T1521_2"><text:a xlink:type="simple" xlink:href="https://www.addistaxinitiative.net/event/ati-general-assembly-2025"><text:span text:style-name="T1521_3">A</text:span><text:span text:style-name="T1521_4">TI</text:span><text:span text:style-name="T1521_5"><text:s/>General<text:s/>Assembly</text:span></text:a></text:span><text:span text:style-name="T1521_6"><text:s/>and<text:s/>engaged<text:s/>with<text:s/>a<text:s/>variety<text:s/>of<text:s/>attendees,<text:s/>including<text:s/>Alistair<text:s/>Lobo<text:s/>from<text:s/>FCDO.<text:s/>Max<text:s/>co-organised<text:s/>and<text:s/>spoke<text:s/>on<text:s/>a<text:s/>panel<text:s/>on<text:s/>taxation<text:s/>and<text:s/>informality<text:s/>that<text:s/>also<text:s/>included<text:s/>representatives<text:s/>from<text:s/>the<text:s/>RRA,<text:s/>the<text:s/>IBO<text:s/>and<text:s/>the<text:s/>ILO.<text:s/>Wilson<text:s/>Prichard<text:s/>also<text:s/>attended<text:s/>and<text:s/>spoke<text:s/>on<text:s/>two<text:s/>panels.<text:s/>Max,<text:s/>Wilson,<text:s/>and<text:s/>Seid<text:s/>Yimam<text:s/>also<text:s/>manned<text:s/>booths<text:s/>during<text:s/>a<text:s/>'marketplace'<text:s/>session<text:s/>where</text:span><text:span text:style-name="T1521_7"><text:s/></text:span><text:span text:style-name="T1521_8">ICTD<text:s/>and<text:s/></text:span><text:span text:style-name="T1521_9">LoGRI</text:span><text:span text:style-name="T1521_10"><text:s/>publications<text:s/>found<text:s/>substantial<text:s/>audiences.</text:span></text:p>
          </table:table-cell>
          <table:table-cell table:style-name="Cell819">
            <text:p text:style-name="P1522"><text:span text:style-name="T1522_1">Policy</text:span></text:p>
          </table:table-cell>
        </table:table-row>
        <table:table-row table:style-name="Row207">
          <table:table-cell table:style-name="Cell820">
            <text:p text:style-name="P1523"><text:span text:style-name="T1523_1">49</text:span></text:p>
          </table:table-cell>
          <table:table-cell table:style-name="Cell821">
            <text:p text:style-name="P1524"><text:span text:style-name="T1524_1">Jul-25</text:span></text:p>
          </table:table-cell>
          <table:table-cell table:style-name="Cell822">
            <text:p text:style-name="P1525"><text:span text:style-name="T1525_1">Adrienne<text:s/>Lees<text:s/>was<text:s/>contacted<text:s/>by<text:s/>Menno<text:s/>van<text:s/>der<text:s/>Ven,<text:s/>a<text:s/>senior<text:s/>manager<text:s/>at<text:s/>Adam<text:s/>Smith<text:s/>International<text:s/>working<text:s/>on<text:s/>public<text:s/>financial<text:s/>management<text:s/>and<text:s/>domestic<text:s/>revenue<text:s/>mobilisation<text:s/>in<text:s/>Somalia.<text:s/>He<text:s/>had<text:s/>been<text:s/>approached<text:s/>by<text:s/>the<text:s/>Somali<text:s/>Minister<text:s/>of<text:s/>Finance<text:s/>for<text:s/>urgent<text:s/>advice<text:s/>on<text:s/>introducing<text:s/>a<text:s/>tax<text:s/>on<text:s/>financial<text:s/>transactions.<text:s/>Menno<text:s/>asked<text:s/>about<text:s/>relevant<text:s/>ICTD<text:s/>research<text:s/>on<text:s/>the<text:s/>topic<text:s/>to<text:s/>inform<text:s/>his<text:s/>conversation<text:s/>with<text:s/>the<text:s/></text:span><text:span text:style-name="T1525_2">minister</text:span><text:span text:style-name="T1525_3">.</text:span></text:p>
          </table:table-cell>
          <table:table-cell table:style-name="Cell823">
            <text:p text:style-name="P1526"><text:span text:style-name="T1526_1">Policy</text:span></text:p>
          </table:table-cell>
        </table:table-row>
        <table:table-row table:style-name="Row208">
          <table:table-cell table:style-name="Cell824">
            <text:p text:style-name="P1527"><text:span text:style-name="T1527_1">50</text:span></text:p>
          </table:table-cell>
          <table:table-cell table:style-name="Cell825">
            <text:p text:style-name="P1528"><text:span text:style-name="T1528_1">Jul-25</text:span></text:p>
          </table:table-cell>
          <table:table-cell table:style-name="Cell826">
            <text:p text:style-name="P1529"><text:span text:style-name="T1529_1">Giulia<text:s/>Mascagni<text:s/>participated<text:s/>in<text:s/>a<text:s/>high-level<text:s/>panel<text:s/>at<text:s/>the<text:s/>FfD4<text:s/>conference<text:s/>in<text:s/>Seville<text:s/>which<text:s/>involved<text:s/>several<text:s/>high-profile<text:s/>representatives</text:span><text:span text:style-name="T1529_2"><text:s/></text:span><text:span text:style-name="T1529_3">from<text:s/>UNECA,<text:s/>AU,<text:s/>TJNA,<text:s/>and<text:s/>the<text:s/>EU.<text:s/>As<text:s/>a<text:s/>follow<text:s/>up<text:s/>from<text:s/>the<text:s/>event,<text:s/>Giulia<text:s/>met<text:s/>with<text:s/>two<text:s/>Africa-Europe<text:s/>Foundation<text:s/>staff<text:s/>to<text:s/>discuss<text:s/>further<text:s/>possible<text:s/>collaboration.<text:s/>Subsequently,<text:s/>Giulia<text:s/>was<text:s/>invited<text:s/>to<text:s/>join<text:s/>their<text:s/>Working<text:s/>Group<text:s/>on<text:s/>illicit<text:s/>financial<text:s/>flows</text:span><text:span text:style-name="T1529_4">.</text:span></text:p>
          </table:table-cell>
          <table:table-cell table:style-name="Cell827">
            <text:p text:style-name="P1530"><text:span text:style-name="T1530_1">Policy</text:span></text:p>
          </table:table-cell>
        </table:table-row>
        <table:table-row table:style-name="Row209">
          <table:table-cell table:style-name="Cell828">
            <text:p text:style-name="P1531"><text:span text:style-name="T1531_1">51</text:span></text:p>
          </table:table-cell>
          <table:table-cell table:style-name="Cell829">
            <text:p text:style-name="P1532"><text:span text:style-name="T1532_1">Aug-25</text:span></text:p>
          </table:table-cell>
          <table:table-cell table:style-name="Cell830">
            <text:p text:style-name="P1533"><text:span text:style-name="T1533_1">Mick<text:s/>Moore<text:s/>had<text:s/>a<text:s/>brief,<text:s/>in-person<text:s/>meeting<text:s/>with<text:s/>the<text:s/>Prime<text:s/>Minister<text:s/>of<text:s/>Sri<text:s/>Lanka,<text:s/>Ms<text:s/>Harini </text:span><text:span text:style-name="T1533_2">Amarasuriya</text:span><text:span text:style-name="T1533_3">, at<text:s/>her<text:s/>office.<text:s/>They<text:s/>discussed<text:s/>Mick’s<text:s/>ongoing<text:s/>collaboration<text:s/>with<text:s/></text:span><text:span text:style-name="T1533_4">Arutha</text:span><text:span text:style-name="T1533_5"><text:s/>and<text:s/>individuals<text:s/>from<text:s/>the<text:s/>British<text:s/>High<text:s/>Commission<text:s/>looking<text:s/>into<text:s/>issues<text:s/>of<text:s/>public<text:s/>sector<text:s/>recruitment<text:s/>in<text:s/>Sri<text:s/>Lanka,<text:s/>especially<text:s/>for<text:s/>the<text:s/>Inland<text:s/>Revenue<text:s/>Department.<text:s/>The<text:s/>meeting<text:s/>provides<text:s/>an<text:s/>illustration<text:s/>of<text:s/>Mick’s<text:s/>substantial<text:s/>engagement<text:s/>in<text:s/>supporting<text:s/>the<text:s/>reform<text:s/>process<text:s/>in<text:s/>the<text:s/>country.</text:span></text:p>
          </table:table-cell>
          <table:table-cell table:style-name="Cell831">
            <text:p text:style-name="P1534"><text:span text:style-name="T1534_1">Policy</text:span></text:p>
          </table:table-cell>
        </table:table-row>
        <table:table-row table:style-name="Row210">
          <table:table-cell table:style-name="Cell832">
            <text:p text:style-name="P1535"><text:span text:style-name="T1535_1">52</text:span></text:p>
          </table:table-cell>
          <table:table-cell table:style-name="Cell833">
            <text:p text:style-name="P1536"><text:span text:style-name="T1536_1">Aug-25</text:span></text:p>
          </table:table-cell>
          <table:table-cell table:style-name="Cell834">
            <text:p text:style-name="P1537"><text:span text:style-name="T1537_1">Giulia<text:s/>Mascagni<text:s/>joined<text:s/>a<text:s/>meeting<text:s/>to<text:s/>discuss<text:s/>a<text:s/>potential<text:s/>collaboration<text:s/>with<text:s/>a<text:s/>newly<text:s/>established<text:s/>research<text:s/>unit<text:s/>at<text:s/>the<text:s/>Punjab<text:s/>tax<text:s/>administration.<text:s text:c="2"/>Follow<text:s/>up<text:s/>discussions<text:s/>with<text:s/>relevant<text:s/>ICTD<text:s/>and<text:s/>IDS<text:s/>staff<text:s/>to<text:s/>discuss<text:s/>the<text:s/>logistics<text:s/>of<text:s/>the<text:s/>MoU<text:s/>and<text:s/>share<text:s/>further<text:s/>materials<text:s/>are<text:s/>planned.</text:span></text:p>
          </table:table-cell>
          <table:table-cell table:style-name="Cell835">
            <text:p text:style-name="P1538"><text:span text:style-name="T1538_1">Policy</text:span></text:p>
          </table:table-cell>
        </table:table-row>
        <table:table-row table:style-name="Row211">
          <table:table-cell table:style-name="Cell836">
            <text:p text:style-name="P1539"><text:span text:style-name="T1539_1">53</text:span></text:p>
          </table:table-cell>
          <table:table-cell table:style-name="Cell837">
            <text:p text:style-name="P1540"><text:span text:style-name="T1540_1">Aug-25</text:span></text:p>
          </table:table-cell>
          <table:table-cell table:style-name="Cell838">
            <text:p text:style-name="P1541"><text:span text:style-name="T1541_1">Six<text:s/>ICTD<text:s/>representatives<text:s/>attended<text:s/>the<text:s/></text:span><text:span text:style-name="T1541_2"><text:a xlink:type="simple" xlink:href="https://www.iipf.org/cng.htm"><text:span text:style-name="T1541_3">81st<text:s/>Annual<text:s/>Congress<text:s/>of<text:s/>the<text:s/>International<text:s/>Institute<text:s/>of<text:s/>Public<text:s/>Finance<text:s/>(IIPF)</text:span></text:a></text:span><text:span text:style-name="T1541_4">,<text:s/>the<text:s/>flagship<text:s/>academic<text:s/>conference<text:s/>on<text:s/>tax.<text:s/>A<text:s/>total<text:s/>of<text:s/>nine<text:s/>research<text:s/>papers<text:s/>by<text:s/>ICTD<text:s/>and<text:s/></text:span><text:span text:style-name="T1541_5">LoGRI</text:span><text:span text:style-name="T1541_6"><text:s/>authors<text:s/>were<text:s/>presented<text:s/>during<text:s/>the<text:s/>Congress,<text:s/>showcasing<text:s/>the<text:s/>centrality<text:s/>of<text:s/>ICTD<text:s/>not<text:s/>just<text:s/>in<text:s/>shaping<text:s/>tax<text:s/>research,<text:s/>but<text:s/>also<text:s/>in<text:s/>training,<text:s/>supporting<text:s/>and<text:s/>championing<text:s/>junior<text:s/>researchers<text:s/>in<text:s/>this<text:s/>field.</text:span></text:p>
          </table:table-cell>
          <table:table-cell table:style-name="Cell839">
            <text:p text:style-name="P1542"><text:span text:style-name="T1542_1">Academic</text:span></text:p>
          </table:table-cell>
        </table:table-row>
        <table:table-row table:style-name="Row212">
          <table:table-cell table:style-name="Cell840">
            <text:p text:style-name="P1543"><text:span text:style-name="T1543_1">54</text:span></text:p>
          </table:table-cell>
          <table:table-cell table:style-name="Cell841">
            <text:p text:style-name="P1544"><text:span text:style-name="T1544_1">Sep-25</text:span></text:p>
          </table:table-cell>
          <table:table-cell table:style-name="Cell842">
            <text:p text:style-name="P1545"><text:span text:style-name="T1545_1">Adrienne<text:s/>Lees<text:s/>presented<text:s/>her<text:s/>work<text:s/>on<text:s/>tax<text:s/>compliance<text:s/>costs<text:s/>in<text:s/>Uganda<text:s/>at<text:s/>the<text:s/>IFS/ODI/World<text:s/>Bank<text:s/></text:span><text:span text:style-name="T1545_2"><text:a xlink:type="simple" xlink:href="https://www.worldbank.org/en/events/2025/09/25/7th-world-bank-ifs-odi-public-finance-conference"><text:span text:style-name="T1545_3">Public<text:s/>Finance<text:s/>Conference</text:span></text:a></text:span><text:span text:style-name="T1545_4">.<text:s/>Her<text:s/>paper<text:s/>was<text:s/>included<text:s/>as<text:s/>part<text:s/>of<text:s/>a<text:s/>special<text:s/>session<text:s/>on<text:s/>research<text:s/>from<text:s/>Uganda.<text:s text:c="2"/>Feedback<text:s/>also<text:s/>included<text:s/>Bob<text:s/>Rijkers<text:s/>of<text:s/>the<text:s/>World<text:s/>Bank<text:s/>engaging<text:s/>with<text:s/>Adrienne<text:s/>on<text:s/>the<text:s/>implications<text:s/>of<text:s/>her<text:s/>research<text:s/>for<text:s/>improving<text:s/>the<text:s/>World<text:s/>Bank<text:s/>enterprise<text:s/>surveys.<text:s/>Fabrizio<text:s/>Santoro<text:s/>also<text:s/>presented<text:s/>his<text:s/>research<text:s/>on<text:s/>digital<text:s/>tax<text:s/>payments<text:s/>in<text:s/>Eswatini.</text:span></text:p>
          </table:table-cell>
          <table:table-cell table:style-name="Cell843">
            <text:p text:style-name="P1546"><text:span text:style-name="T1546_1">Academic</text:span></text:p>
          </table:table-cell>
        </table:table-row>
        <table:table-row table:style-name="Row213">
          <table:table-cell table:style-name="Cell844">
            <text:p text:style-name="P1547"><text:span text:style-name="T1547_1">55</text:span></text:p>
          </table:table-cell>
          <table:table-cell table:style-name="Cell845">
            <text:p text:style-name="P1548"><text:span text:style-name="T1548_1">Sep-25</text:span></text:p>
          </table:table-cell>
          <table:table-cell table:style-name="Cell846">
            <text:p text:style-name="P1549"><text:span text:style-name="T1549_1">Mick<text:s/>Moore<text:s/>met<text:s/>with<text:s/>the<text:s/>Deputy<text:s/>Minister<text:s/>of<text:s/>Finance<text:s/>and<text:s/>Minister<text:s/>of<text:s/>Labour<text:s/>in<text:s/>Sri<text:s/>Lanka.<text:s/>After<text:s/>the<text:s/>president,<text:s/>the<text:s/>Minister<text:s/>is<text:s/>the<text:s/>government<text:s/>lead<text:s/>on<text:s/>finance<text:s/>and<text:s/>economic<text:s/>policy<text:s/>in<text:s/>Sri<text:s/>Lanka.<text:s/>They<text:s/>discussed<text:s/>issues<text:s/>around<text:s/>reform<text:s/>of<text:s/>the<text:s/>Internal<text:s/>Revenue<text:s/>Department,<text:s/>and<text:s/>Mick<text:s/>shared<text:s/>a<text:s/>draft<text:s/>policy<text:s/>brief<text:s/>which<text:s/></text:span><text:span text:style-name="T1549_2">proposes<text:s/>significant<text:s/>property<text:s/>tax<text:s/>reform<text:s/>in<text:s/>Sri<text:s/>Lanka,<text:s/>produced<text:s/>alongside<text:s/>Wilson<text:s/>Prichard<text:s/>and<text:s/>associates<text:s/>from<text:s/>the<text:s/>think<text:s/>tank<text:s/></text:span><text:span text:style-name="T1549_3">Arutha</text:span><text:span text:style-name="T1549_4">.</text:span></text:p>
          </table:table-cell>
          <table:table-cell table:style-name="Cell847">
            <text:p text:style-name="P1550"><text:span text:style-name="T1550_1">Policy</text:span></text:p>
          </table:table-cell>
        </table:table-row>
        <table:table-row table:style-name="Row214">
          <table:table-cell table:style-name="Cell848">
            <text:p text:style-name="P1551"><text:span text:style-name="T1551_1">56</text:span></text:p>
          </table:table-cell>
          <table:table-cell table:style-name="Cell849">
            <text:p text:style-name="P1552"><text:span text:style-name="T1552_1">Sep-25</text:span></text:p>
          </table:table-cell>
          <table:table-cell table:style-name="Cell850">
            <text:p text:style-name="P1553"><text:span text:style-name="T1553_1">Vanessa<text:s/>van<text:s/>den<text:s/>Boogaard<text:s/>participated<text:s/>and<text:s/>presented<text:s/>a<text:s/>paper<text:s/>in<text:s/>the<text:s/></text:span><text:span text:style-name="T1553_2"><text:a xlink:type="simple" xlink:href="https://connect.apsanet.org/apsa2025/"><text:span text:style-name="T1553_3">American<text:s/>Political<text:s/>Science<text:s/>Association's<text:s/>Annual<text:s/>Meeting</text:span></text:a></text:span><text:span text:style-name="T1553_4">.<text:s/>She<text:s/>presented<text:s/>ICTD<text:s/>work<text:s/>on<text:s/>the<text:s/>crowding<text:s/>out<text:s/>effects<text:s/>of<text:s/>zakat<text:s/>on<text:s/>support<text:s/>for<text:s/>wealth<text:s/>taxation<text:s/>and<text:s/>received<text:s/>useful<text:s/>feedback<text:s/>that<text:s/>guided<text:s/>revisions<text:s/>of<text:s/>the<text:s/>paper<text:s/>ahead<text:s/>of<text:s/>publication.</text:span></text:p>
          </table:table-cell>
          <table:table-cell table:style-name="Cell851">
            <text:p text:style-name="P1554"><text:span text:style-name="T1554_1">Academic</text:span></text:p>
          </table:table-cell>
        </table:table-row>
        <table:table-row table:style-name="Row215">
          <table:table-cell table:style-name="Cell852">
            <text:p text:style-name="P1555"><text:span text:style-name="T1555_1">57</text:span></text:p>
          </table:table-cell>
          <table:table-cell table:style-name="Cell853">
            <text:p text:style-name="P1556"><text:span text:style-name="T1556_1">Sep-25</text:span></text:p>
          </table:table-cell>
          <table:table-cell table:style-name="Cell854">
            <text:p text:style-name="P1557"><text:span text:style-name="T1557_1">Fabrizio<text:s/>Santoro<text:s/>and<text:s/>Daisy<text:s/></text:span><text:span text:style-name="T1557_2">Ogembo</text:span><text:span text:style-name="T1557_3"><text:s/>attended<text:s/>the<text:s/>African<text:s/>Tax<text:s/>Research<text:s/>Network’s<text:s/>(ATRN)<text:s/></text:span><text:span text:style-name="T1557_4"><text:a xlink:type="simple" xlink:href="https://www.ictd.ac/news/ictd-joins-10th-african-tax-research-network-congress-in-cape-town/"><text:span text:style-name="T1557_5">10th<text:s/>Annual<text:s/>Congress</text:span></text:a></text:span><text:span text:style-name="T1557_6">,<text:s/>an<text:s/>event<text:s/>co-sponsored<text:s/>by<text:s/>ICTD's<text:s/>DPI<text:s/>and<text:s/>Tax<text:s/>Programme.<text:s/>Daisy<text:s/>featured<text:s/>in<text:s/>the<text:s/>opening<text:s/>panel<text:s/>delivering<text:s/>key<text:s/>programme<text:s/>messages.<text:s/>They<text:s/>also<text:s/>delivered<text:s/>a<text:s/>two-hour<text:s/>‘masterclass’<text:s/>on<text:s/>DPI<text:s/>and<text:s/>Tax<text:s/>with<text:s/>over<text:s/>50<text:s/>attendees.<text:s/>ICTD’s<text:s/>collaboration<text:s/>with<text:s/>ATAF<text:s/>around<text:s/>the<text:s/>ATRN<text:s/>provides<text:s/>an<text:s/>excellent<text:s/>opportunity<text:s/>to<text:s/>engage<text:s/>in<text:s/>both<text:s/>research<text:s/>exchange<text:s/>with<text:s/>scholars<text:s/>and<text:s/>practitioners<text:s/>without<text:s/>a<text:s/>substantial<text:s/>additional<text:s/>cost<text:s/>to<text:s/>the<text:s/>organisation.</text:span></text:p>
          </table:table-cell>
          <table:table-cell table:style-name="Cell855">
            <text:p text:style-name="P1558"><text:span text:style-name="T1558_1">Policy</text:span></text:p>
          </table:table-cell>
        </table:table-row>
        <table:table-row table:style-name="Row216">
          <table:table-cell table:style-name="Cell856">
            <text:p text:style-name="P1559"><text:span text:style-name="T1559_1">58</text:span></text:p>
          </table:table-cell>
          <table:table-cell table:style-name="Cell857">
            <text:p text:style-name="P1560"><text:span text:style-name="T1560_1">Sep-25</text:span></text:p>
          </table:table-cell>
          <table:table-cell table:style-name="Cell858">
            <text:p text:style-name="P1561"><text:span text:style-name="T1561_1">Mick<text:s/>Moore<text:s/>attended<text:s/>the<text:s/>Debt<text:s/>and<text:s/>Tax<text:s/>Forum,<text:s/>hosted<text:s/>by<text:s/>Sri<text:s/>Lankan<text:s/>think<text:s/>tank<text:s/></text:span><text:span text:style-name="T1561_2">Arutha</text:span><text:span text:style-name="T1561_3">.<text:s/>Mick<text:s/>was<text:s/>one<text:s/>of<text:s/>three<text:s/>speakers<text:s/>in<text:s/>the<text:s/>tax<text:s/>section,<text:s/>discussing<text:s/>his<text:s/>policy<text:s/>brief<text:s/>proposal<text:s/>for<text:s/>property<text:s/>tax<text:s/>reform<text:s/>in<text:s/>Sri<text:s/>Lanka<text:s/>and<text:s/>bringing<text:s/>attention<text:s/>to<text:s/>challenges<text:s/>facing<text:s/>the<text:s/>Inland<text:s/>Revenue<text:s/>Department,<text:s/>namely<text:s/>the<text:s/>recruitment<text:s/>of<text:s/>IT<text:s/>specialists<text:s/>and<text:s/>data<text:s/>analysts.<text:s/></text:span></text:p>
          </table:table-cell>
          <table:table-cell table:style-name="Cell859">
            <text:p text:style-name="P1562"><text:span text:style-name="T1562_1">Policy</text:span></text:p>
          </table:table-cell>
        </table:table-row>
        <table:table-row table:style-name="Row217">
          <table:table-cell table:style-name="Cell860">
            <text:p text:style-name="P1563"><text:span text:style-name="T1563_1">59</text:span></text:p>
          </table:table-cell>
          <table:table-cell table:style-name="Cell861">
            <text:p text:style-name="P1564"><text:span text:style-name="T1564_1">Sep-25</text:span></text:p>
          </table:table-cell>
          <table:table-cell table:style-name="Cell862">
            <text:p text:style-name="P1565"><text:span text:style-name="T1565_1">Florian<text:s/>Dierich<text:s/>attended<text:s/>the<text:s/>Amsterdam<text:s/></text:span><text:span text:style-name="T1565_2">Center</text:span><text:span text:style-name="T1565_3"><text:s/>for<text:s/>Tax<text:s/>Law's<text:s/>conference<text:s/>"</text:span><text:span text:style-name="T1565_4"><text:a xlink:type="simple" xlink:href="https://actl.uva.nl/content/events/2025/10/cpt-conference-digital-service-taxes.html"><text:span text:style-name="T1565_5">Digital<text:s/>Service<text:s/>Taxes<text:s/>(DSTs):<text:s/>A<text:s/>fair<text:s/>and<text:s/>effective<text:s/>way<text:s/>to<text:s/>tax<text:s/>the<text:s/>data<text:s/>economy?</text:span></text:a></text:span><text:span text:style-name="T1565_6">"<text:s/>He<text:s/>shared<text:s/>ICTD<text:s/>insights<text:s/>and<text:s/>networked<text:s/>with<text:s/>other<text:s/>academics<text:s/>working<text:s/>in<text:s/>the<text:s/>field<text:s/>of<text:s/>tax.</text:span></text:p>
          </table:table-cell>
          <table:table-cell table:style-name="Cell863">
            <text:p text:style-name="P1566"><text:span text:style-name="T1566_1">Academic</text:span></text:p>
          </table:table-cell>
        </table:table-row>
        <table:table-row table:style-name="Row218">
          <table:table-cell table:style-name="Cell864">
            <text:p text:style-name="P1567"><text:span text:style-name="T1567_1">60</text:span></text:p>
          </table:table-cell>
          <table:table-cell table:style-name="Cell865">
            <text:p text:style-name="P1568"><text:span text:style-name="T1568_1">Sep-25</text:span></text:p>
          </table:table-cell>
          <table:table-cell table:style-name="Cell866">
            <text:p text:style-name="P1569"><text:span text:style-name="T1569_1">Mick<text:s/>Moore,<text:s/>Max<text:s/>Gallien,<text:s/>and<text:s/>Giulia<text:s/>Mascagni<text:s/>had<text:s/>a<text:s/>meeting<text:s/>with<text:s/>staff<text:s/>from<text:s/>the<text:s/>Japan<text:s/>International<text:s/>Cooperation<text:s/>Agency<text:s/>(JICA)<text:s/>to<text:s/>discuss<text:s/>possible<text:s/>collaboration<text:s/>and<text:s/>synergies<text:s/>in<text:s/>the<text:s/>organisation’s<text:s/>respective<text:s/>approaches<text:s/>to<text:s/>new<text:s/>challenges<text:s/>in<text:s/>tax<text:s/>and<text:s/>development,<text:s/>reflecting<text:s/></text:span><text:span text:style-name="T1569_2">in<text:s/>particular<text:s/>on</text:span><text:span text:style-name="T1569_3"><text:s/>capacity<text:s/>building.</text:span></text:p>
          </table:table-cell>
          <table:table-cell table:style-name="Cell867">
            <text:p text:style-name="P1570"><text:span text:style-name="T1570_1">Policy</text:span></text:p>
          </table:table-cell>
        </table:table-row>
        <table:table-row table:style-name="Row219">
          <table:table-cell table:style-name="Cell868">
            <text:p text:style-name="P1571"><text:span text:style-name="T1571_1">61</text:span></text:p>
          </table:table-cell>
          <table:table-cell table:style-name="Cell869">
            <text:p text:style-name="P1572"><text:span text:style-name="T1572_1">Sep-25</text:span></text:p>
          </table:table-cell>
          <table:table-cell table:style-name="Cell870">
            <text:p text:style-name="P1573"><text:span text:style-name="T1573_1">Giulia<text:s/>Mascagni<text:s/>and<text:s/>Giovanni<text:s/></text:span><text:span text:style-name="T1573_2">Occhiali</text:span><text:span text:style-name="T1573_3"><text:s/>led<text:s/>a<text:s/>two-and-a-half-hour<text:s/>workshop<text:s/>at<text:s/>the<text:s/>RRA<text:s/>with<text:s/>partners<text:s/>from<text:s/>the<text:s/>revenue<text:s/>authority<text:s/>on<text:s/>the<text:s/>tax<text:s/>agents<text:s/>research<text:s/>project.<text:s/>They<text:s/>presented<text:s/>key<text:s/>insights<text:s/>and<text:s/>evidence<text:s/>on<text:s/>tax<text:s/>agents<text:s/>from<text:s/>other<text:s/>country<text:s/>contexts<text:s/>and<text:s/>then<text:s/>presented<text:s/>the<text:s/>project<text:s/>framing<text:s/>and<text:s/>progress<text:s/>so<text:s/>far,<text:s/>ensuring<text:s/>it<text:s/>fits<text:s/>with<text:s/>the<text:s/>RRA’s<text:s/>priorities.<text:s/>The<text:s/>RRA<text:s/>ramped<text:s/>up<text:s/>its<text:s/>support<text:s/>for<text:s/>the<text:s/>project<text:s/>following<text:s/>the<text:s/>workshop<text:s/>by<text:s/>facilitating<text:s/>meetings<text:s/>with<text:s/>the<text:s/>Association<text:s/>of<text:s/>Tax<text:s/>Advisors<text:s/>of<text:s/>Rwanda<text:s/>and<text:s/>with<text:s/>the<text:s/>Institute<text:s/>of<text:s/>Certified<text:s/>Public<text:s/>Accountants<text:s/>of<text:s/>Rwanda,<text:s/>both<text:s/>of<text:s/>whom<text:s/>agreed<text:s/>to<text:s/>share<text:s/>their<text:s/>membership<text:s/>list<text:s/>with<text:s/>the<text:s/>study<text:s/>team<text:s/>and<text:s/>to<text:s/>promote<text:s/>the<text:s/>upcoming<text:s/>survey<text:s/>amongst<text:s/>them<text:s/>to<text:s/>maximise<text:s/>participation.</text:span></text:p>
          </table:table-cell>
          <table:table-cell table:style-name="Cell871">
            <text:p text:style-name="P1574"><text:span text:style-name="T1574_1">Policy</text:span></text:p>
          </table:table-cell>
        </table:table-row>
        <table:table-row table:style-name="Row220">
          <table:table-cell table:style-name="Cell872">
            <text:p text:style-name="P1575"><text:span text:style-name="T1575_1">62</text:span></text:p>
          </table:table-cell>
          <table:table-cell table:style-name="Cell873">
            <text:p text:style-name="P1576"><text:span text:style-name="T1576_1">Oct-25</text:span></text:p>
          </table:table-cell>
          <table:table-cell table:style-name="Cell874">
            <text:p text:style-name="P1577"><text:span text:style-name="T1577_1">Giulia<text:s/>Mascagni<text:s/>had<text:s/>a<text:s/>meeting<text:s/>with<text:s/>Ciprian<text:s/>Nastasiou<text:s/>from<text:s/>the<text:s/>EC's<text:s/>Directorate-General<text:s/>for<text:s/>International<text:s/>Partnerships<text:s/>to</text:span><text:span text:style-name="T1577_2"><text:s/></text:span><text:span text:style-name="T1577_3">discuss<text:s/>the<text:s/>Commission’s<text:s/>work<text:s/>in<text:s/>tax,<text:s/>domestic<text:s/>resource<text:s/>mobilisation,<text:s/>and<text:s/>illicit<text:s/>financial<text:s/>flows.</text:span></text:p>
          </table:table-cell>
          <table:table-cell table:style-name="Cell875">
            <text:p text:style-name="P1578"><text:span text:style-name="T1578_1">Policy</text:span></text:p>
          </table:table-cell>
        </table:table-row>
        <table:table-row table:style-name="Row221">
          <table:table-cell table:style-name="Cell876">
            <text:p text:style-name="P1579"><text:span text:style-name="T1579_1">63</text:span></text:p>
          </table:table-cell>
          <table:table-cell table:style-name="Cell877">
            <text:p text:style-name="P1580"><text:span text:style-name="T1580_1">Oct-25</text:span></text:p>
          </table:table-cell>
          <table:table-cell table:style-name="Cell878">
            <text:p text:style-name="P1581"><text:span text:style-name="T1581_1">Jalia<text:s/></text:span><text:span text:style-name="T1581_2">Kangave</text:span><text:span text:style-name="T1581_3"><text:s/>was<text:s/>invited<text:s/>by<text:s/>UN<text:s/>Women<text:s/>for<text:s/>an<text:s/>expert<text:s/>group<text:s/>meeting<text:s/>that<text:s/>brought<text:s/>together<text:s/>feminist<text:s/>researchers,<text:s/>UN<text:s/>Women<text:s/>personnel,<text:s/>and<text:s/>other<text:s/>experts<text:s/>to<text:s/>engage<text:s/>with<text:s/>the<text:s/>structure<text:s/>and<text:s/>content<text:s/>of<text:s/>the<text:s/>Progress<text:s/>of<text:s/>the<text:s/>World<text:s/>Women's<text:s/>report<text:s/>due<text:s/>to<text:s/>be<text:s/>published<text:s/>in<text:s/>2026.<text:s/>She<text:s/>was<text:s/>invited<text:s/>to<text:s/>chair<text:s/>a<text:s/>session<text:s/>on<text:s/>“Mobilising<text:s/>Finance<text:s/>for<text:s/>Feminist<text:s/>Climate<text:s/>Justice”<text:s/>and<text:s/>to<text:s/>share<text:s/>ICTD's<text:s/>work<text:s/>on<text:s/>gender<text:s/>and<text:s/>tax.</text:span></text:p>
          </table:table-cell>
          <table:table-cell table:style-name="Cell879">
            <text:p text:style-name="P1582"><text:span text:style-name="T1582_1">Policy</text:span></text:p>
          </table:table-cell>
        </table:table-row>
        <table:table-row table:style-name="Row222">
          <table:table-cell table:style-name="Cell880">
            <text:p text:style-name="P1583"><text:span text:style-name="T1583_1">64</text:span></text:p>
          </table:table-cell>
          <table:table-cell table:style-name="Cell881">
            <text:p text:style-name="P1584"><text:span text:style-name="T1584_1">Oct-25</text:span></text:p>
          </table:table-cell>
          <table:table-cell table:style-name="Cell882">
            <text:p text:style-name="P1585"><text:span text:style-name="T1585_1">Awa<text:s/>Diouf<text:s/>met<text:s/>with<text:s/>Francis<text:s/>Kapinga,<text:s/>Head<text:s/>of<text:s/>the<text:s/>AI<text:s/>Unit<text:s/>at<text:s/>the<text:s/>Zambia<text:s/>Revenue<text:s/>Authority<text:s/>(ZRA),<text:s/>and<text:s/></text:span><text:span text:style-name="T1585_2">Zengela</text:span><text:span text:style-name="T1585_3"><text:s/></text:span><text:span text:style-name="T1585_4">Sichinsambwe</text:span><text:span text:style-name="T1585_5">,<text:s/>a<text:s/>data<text:s/>scientist<text:s/>in<text:s/>the<text:s/>same<text:s/>unit,<text:s/>to<text:s/>discuss<text:s/>potential<text:s/>collaboration<text:s/>on<text:s/>a<text:s/>research<text:s/>project<text:s/>about<text:s/>the<text:s/>use<text:s/>of<text:s/>AI<text:s/>in<text:s/>tax<text:s/>administration.<text:s/>The<text:s/>ZRA<text:s/>AI<text:s/>Unit<text:s/>is<text:s/>one<text:s/>of<text:s/>the<text:s/>first<text:s/>dedicated<text:s/>AI<text:s/>units<text:s/>within<text:s/>a<text:s/>tax<text:s/>administration<text:s/>in<text:s/>Africa,<text:s/>evolving<text:s/>from<text:s/>a<text:s/>single-person<text:s/>initiative<text:s/>to<text:s/>a<text:s/>team<text:s/>of<text:s/>12<text:s/>specialists<text:s/>focusing<text:s/>on<text:s/>embedding<text:s/>intelligence<text:s/>into<text:s/>core<text:s/>tax<text:s/>processes.<text:s text:c="2"/>They<text:s/>discussed<text:s/>conducting<text:s/>a<text:s/>flagship<text:s/>joint<text:s/>research<text:s/>project<text:s/>with<text:s/>ICTD,<text:s/>which<text:s/>is<text:s/>now<text:s/>in<text:s/>its<text:s/>scoping<text:s/>phase.</text:span></text:p>
          </table:table-cell>
          <table:table-cell table:style-name="Cell883">
            <text:p text:style-name="P1586"><text:span text:style-name="T1586_1">Policy</text:span></text:p>
          </table:table-cell>
        </table:table-row>
        <table:table-row table:style-name="Row223">
          <table:table-cell table:style-name="Cell884">
            <text:p text:style-name="P1587"><text:span text:style-name="T1587_1">65</text:span></text:p>
          </table:table-cell>
          <table:table-cell table:style-name="Cell885">
            <text:p text:style-name="P1588"><text:span text:style-name="T1588_1">Oct-25</text:span></text:p>
          </table:table-cell>
          <table:table-cell table:style-name="Cell886">
            <text:p text:style-name="P1589"><text:span text:style-name="T1589_1">Florian<text:s/>Dierich<text:s/>attended<text:s/>the<text:s/>31st<text:s/>Meeting<text:s/>of<text:s/>the<text:s/>UN<text:s/>Committee<text:s/>of<text:s/>Experts<text:s/>on<text:s/>International<text:s/>Cooperation<text:s/>in<text:s/>Tax<text:s/>Matters<text:s/>in<text:s/>Geneva,<text:s/>Switzerland.<text:s/>Other<text:s/>participants<text:s/>included<text:s/>UN<text:s/>Committee<text:s/>Experts,<text:s/>country<text:s/>observers<text:s/>and<text:s/>civil<text:s/>society<text:s/>actors.</text:span></text:p>
          </table:table-cell>
          <table:table-cell table:style-name="Cell887">
            <text:p text:style-name="P1590"><text:span text:style-name="T1590_1">Policy</text:span></text:p>
          </table:table-cell>
        </table:table-row>
        <table:table-row table:style-name="Row224">
          <table:table-cell table:style-name="Cell888">
            <text:p text:style-name="P1591"><text:span text:style-name="T1591_1">66</text:span></text:p>
          </table:table-cell>
          <table:table-cell table:style-name="Cell889">
            <text:p text:style-name="P1592"><text:span text:style-name="T1592_1">Oct-25</text:span></text:p>
          </table:table-cell>
          <table:table-cell table:style-name="Cell890">
            <text:p text:style-name="P1593"><text:span text:style-name="T1593_1">Daisy<text:s/></text:span><text:span text:style-name="T1593_2">Ogembo</text:span><text:span text:style-name="T1593_3"><text:s/>and<text:s/>Philip<text:s/>Mader<text:s/>attended<text:s/>the<text:s/></text:span><text:span text:style-name="T1593_4"><text:a xlink:type="simple" xlink:href="https://conf2025.gdn.int/"><text:span text:style-name="T1593_5">Global<text:s/>Development<text:s/>Conference<text:s/>2025</text:span></text:a></text:span><text:span text:style-name="T1593_6">,<text:s/>with<text:s/>the<text:s/>theme<text:s/>of<text:s/>inclusive<text:s/>digital<text:s/>transformation,<text:s/>ensuring<text:s/>ICTD’s<text:s/>visibility<text:s/>at<text:s/>a<text:s/>key<text:s/>international<text:s/>policy<text:s/>forum.<text:s/>They<text:s/>co-organised<text:s/>a<text:s/></text:span><text:span text:style-name="T1593_7">workshop<text:s/>on<text:s/>legal<text:s/>and<text:s/>political<text:s/>pathways<text:s/>to<text:s/>DPI<text:s/>tax<text:s/>inclusivity<text:s/>at<text:s/>the<text:s/>conference,<text:s/>reinforcing<text:s/>core<text:s/>messaging<text:s/>on<text:s/>the<text:s/>importance<text:s/>of<text:s/>inclusive<text:s/>digital<text:s/>infrastructure<text:s/>in<text:s/>tax<text:s/>systems.<text:s/>The<text:s/>workshop<text:s/>convened<text:s/>stakeholders<text:s/>from<text:s/>government,<text:s/>research,<text:s/>private<text:s/>sector,<text:s/>and<text:s/>international<text:s/>organisations,<text:s/>creating<text:s/>new<text:s/>opportunities<text:s/>for<text:s/>collaboration<text:s/>and<text:s/>extending<text:s/>the<text:s/>reach<text:s/>of<text:s/>core<text:s/>messaging<text:s/>for<text:s/>ICTD’s<text:s/>DPI<text:s/>and<text:s/>Tax<text:s/>programme.<text:s/></text:span></text:p>
          </table:table-cell>
          <table:table-cell table:style-name="Cell891">
            <text:p text:style-name="P1594"><text:span text:style-name="T1594_1">Academic</text:span></text:p>
          </table:table-cell>
        </table:table-row>
        <table:table-row table:style-name="Row225">
          <table:table-cell table:style-name="Cell892">
            <text:p text:style-name="P1595"><text:span text:style-name="T1595_1">67</text:span></text:p>
          </table:table-cell>
          <table:table-cell table:style-name="Cell893">
            <text:p text:style-name="P1596"><text:span text:style-name="T1596_1">Oct-25</text:span></text:p>
          </table:table-cell>
          <table:table-cell table:style-name="Cell894">
            <text:p text:style-name="P1597"><text:span text:style-name="T1597_1">Mick<text:s/>Moore<text:s/>and<text:s/>Vanessa<text:s/>van<text:s/>den<text:s/>Boogaard<text:s/>attended<text:s/>the<text:s/></text:span><text:span text:style-name="T1597_2">TaxCapDev</text:span><text:span text:style-name="T1597_3"><text:s/>Final<text:s/>Conference:<text:s/>“</text:span><text:span text:style-name="T1597_4"><text:a xlink:type="simple" xlink:href="https://www.ictd.ac/event/conference-revisiting-the-past-looking-to-future-moving-beyond-the-fiscal-contract/"><text:span text:style-name="T1597_5">Revisiting<text:s/>the<text:s/>Past,<text:s/>Looking<text:s/>to<text:s/>the<text:s/>Future<text:s/>–<text:s/>Moving<text:s/>Beyond<text:s/>the<text:s/>Fiscal<text:s/>Contract.</text:span></text:a></text:span><text:span text:style-name="T1597_6">”<text:s/>They<text:s/>participated<text:s/>in<text:s/>separate<text:s/>panel<text:s/>discussions<text:s/>—<text:s/>“Future<text:s/>frontiers<text:s/>–<text:s/>Beyond<text:s/>the<text:s/>fiscal<text:s/>contract”<text:s/>and<text:s/>“Building<text:s/>tax<text:s/>knowledge<text:s/>for<text:s/>the<text:s/>future:<text:s/>Where<text:s/>do<text:s/>we<text:s/>need<text:s/>to<text:s/>go”,<text:s/>respectively.</text:span></text:p>
          </table:table-cell>
          <table:table-cell table:style-name="Cell895">
            <text:p text:style-name="P1598"><text:span text:style-name="T1598_1">Policy</text:span></text:p>
          </table:table-cell>
        </table:table-row>
        <table:table-row table:style-name="Row226">
          <table:table-cell table:style-name="Cell896">
            <text:p text:style-name="P1599"><text:span text:style-name="T1599_1">68</text:span></text:p>
          </table:table-cell>
          <table:table-cell table:style-name="Cell897">
            <text:p text:style-name="P1600"><text:span text:style-name="T1600_1">Oct-25</text:span></text:p>
          </table:table-cell>
          <table:table-cell table:style-name="Cell898">
            <text:p text:style-name="P1601"><text:span text:style-name="T1601_1">Giulia<text:s/>Mascagni<text:s/>and<text:s/>Adrienne<text:s/>Lees,<text:s/>alongside<text:s/>partners<text:s/>from<text:s/>UNU-WIDER,<text:s/>attended<text:s/>the<text:s/>first<text:s/></text:span><text:span text:style-name="T1601_2"><text:a xlink:type="simple" xlink:href="https://www.ictd.ac/news/championing-evidence-based-policymaking-uras-hosts-first-research-day/"><text:span text:style-name="T1601_3">URA<text:s/>Research<text:s/>Day</text:span></text:a></text:span><text:span text:style-name="T1601_4">.<text:s/>The<text:s/>event<text:s/>was<text:s/>organised<text:s/>by<text:s/>the<text:s/>URA<text:s/>and<text:s/>supported<text:s/>by<text:s/>ICTD<text:s/>and<text:s/>UNU-WIDER.<text:s/>Giulia<text:s/>spoke<text:s/>on<text:s/>a<text:s/>panel<text:s/>discussing<text:s/>the<text:s/>importance<text:s/>of<text:s/>evidence<text:s/>to<text:s/>drive<text:s/>policy<text:s/>and<text:s/>Adrienne<text:s/>presented<text:s/>findings<text:s/>from<text:s/>her<text:s/>research<text:s/>on<text:s/>tax<text:s/>compliance<text:s/>costs<text:s/>for<text:s/>firms<text:s/>in<text:s/>Uganda.</text:span></text:p>
          </table:table-cell>
          <table:table-cell table:style-name="Cell899">
            <text:p text:style-name="P1602"><text:span text:style-name="T1602_1">Policy</text:span></text:p>
          </table:table-cell>
        </table:table-row>
        <table:table-row table:style-name="Row227">
          <table:table-cell table:style-name="Cell900">
            <text:p text:style-name="P1603"><text:span text:style-name="T1603_1">69</text:span></text:p>
          </table:table-cell>
          <table:table-cell table:style-name="Cell901">
            <text:p text:style-name="P1604"><text:span text:style-name="T1604_1">Oct-25</text:span></text:p>
          </table:table-cell>
          <table:table-cell table:style-name="Cell902">
            <text:p text:style-name="P1605"><text:span text:style-name="T1605_1">Adrienne<text:s/>Lees<text:s/>and<text:s/>Giulia<text:s/>Mascagni<text:s/>were<text:s/>invited<text:s/>for<text:s/>a<text:s/>meeting<text:s/>with<text:s/>the<text:s/>commissioner<text:s/>general<text:s/>of<text:s/>the<text:s/>URA<text:s/>to<text:s/>discuss<text:s/>ICTD's<text:s/>work<text:s/>in<text:s/>Uganda.<text:s/>The<text:s/>aim<text:s/>was<text:s/>to<text:s/>sensitise<text:s/>the</text:span><text:span text:style-name="T1605_2"><text:s/></text:span><text:span text:style-name="T1605_3">commissioner<text:s/>general<text:s/>on<text:s/>the<text:s/>importance<text:s/>of<text:s/>continuing<text:s/>to<text:s/>support<text:s/>research<text:s/>and<text:s/>to<text:s/>hear<text:s/>his<text:s/>priorities.<text:s/>He<text:s/>was<text:s/>particularly<text:s/>interested<text:s/>in<text:s/>more<text:s/>work<text:s/>to<text:s/>understand<text:s/>why<text:s/>Uganda's<text:s/>tax<text:s/>collection<text:s/>does<text:s/>not<text:s/>keep<text:s/>pace<text:s/>with<text:s/>economic<text:s/>growth<text:s/>and<text:s/>the<text:s/>benefits<text:s/>of<text:s/>providing<text:s/>tax<text:s/>incentives.<text:s/>He<text:s/>was<text:s/>also<text:s/>interested<text:s/>in<text:s/>ideas<text:s/>on<text:s/>enhancing<text:s/>research<text:s/>uptake<text:s/>within<text:s/>the<text:s/>URA<text:s/>and<text:s/>ensuring<text:s/>that<text:s/>the<text:s/>policy<text:s/>recommendations<text:s/>are<text:s/>pulled<text:s/>out<text:s/>of<text:s/>projects<text:s/>and<text:s/>tracked.<text:s/>He<text:s/>specifically<text:s/>commended</text:span><text:span text:style-name="T1605_4"><text:s/></text:span><text:span text:style-name="T1605_5">ICTD<text:s/>on<text:s/>the<text:s/>HNWI<text:s/>work,<text:s/>referencing<text:s/>the<text:s/>workshop<text:s/>with<text:s/>ATAF.</text:span></text:p>
          </table:table-cell>
          <table:table-cell table:style-name="Cell903">
            <text:p text:style-name="P1606"><text:span text:style-name="T1606_1">Policy</text:span></text:p>
          </table:table-cell>
        </table:table-row>
        <table:table-row table:style-name="Row228">
          <table:table-cell table:style-name="Cell904">
            <text:p text:style-name="P1607"><text:span text:style-name="T1607_1">70</text:span></text:p>
          </table:table-cell>
          <table:table-cell table:style-name="Cell905">
            <text:p text:style-name="P1608"><text:span text:style-name="T1608_1">Oct-25</text:span></text:p>
          </table:table-cell>
          <table:table-cell table:style-name="Cell906">
            <text:p text:style-name="P1609"><text:span text:style-name="T1609_1">Mick<text:s/>Moore,<text:s/>alongside<text:s/>staff<text:s/>from<text:s/></text:span><text:span text:style-name="T1609_2">Arutha</text:span><text:span text:style-name="T1609_3">,<text:s/>presented<text:s/>their<text:s/>proposal<text:s/>for<text:s/>property<text:s/>tax<text:s/>reform<text:s/>in<text:s/>Sri<text:s/>Lanka<text:s/>to the<text:s/>Parliamentary<text:s/>Committee<text:s/>on<text:s/>Public<text:s/>Finance in<text:s/>Parliament<text:s/>on<text:s/>28</text:span><text:span text:style-name="T1609_4">th</text:span><text:span text:style-name="T1609_5"> November.<text:s/>Six</text:span><text:span text:style-name="T1609_6"><text:s/></text:span><text:span text:style-name="T1609_7">members<text:s/>of<text:s/>Parliament<text:s/>attended,<text:s/>in<text:s/>addition<text:s/>to<text:s/>about<text:s/>15<text:s/>parliament<text:s/>researchers<text:s/>and<text:s/>other<text:s/>staff.<text:s/>The<text:s/>meeting<text:s/>went<text:s/>very<text:s/>well,<text:s/>and<text:s/>an<text:s/>immediate<text:s/>follow-up<text:s/>meeting<text:s/>was<text:s/>arranged.</text:span></text:p>
          </table:table-cell>
          <table:table-cell table:style-name="Cell907">
            <text:p text:style-name="P1610"><text:span text:style-name="T1610_1">Policy</text:span></text:p>
          </table:table-cell>
        </table:table-row>
        <table:table-row table:style-name="Row229">
          <table:table-cell table:style-name="Cell908">
            <text:p text:style-name="P1611"><text:span text:style-name="T1611_1">71</text:span></text:p>
          </table:table-cell>
          <table:table-cell table:style-name="Cell909">
            <text:p text:style-name="P1612"><text:span text:style-name="T1612_1">Oct-25</text:span></text:p>
          </table:table-cell>
          <table:table-cell table:style-name="Cell910">
            <text:p text:style-name="P1613"><text:span text:style-name="T1613_1">Mick<text:s/>Moore<text:s/>and<text:s/>the<text:s/>executive<text:s/>director<text:s/>of<text:s/></text:span><text:span text:style-name="T1613_2">Arutha</text:span><text:span text:style-name="T1613_3"><text:s/>were<text:s/>invited<text:s/>to<text:s/>a<text:s/>meeting<text:s/>with<text:s/>the<text:s/>Chair<text:s/>of<text:s/>the<text:s/>Colombo<text:s/></text:span><text:span text:style-name="T1613_4">Municipant</text:span><text:span text:style-name="T1613_5"><text:s/>Council<text:s/>Revenue<text:s/>Committee<text:s/>and<text:s/>another<text:s/>Municipal<text:s/>council<text:s/>member<text:s/>to<text:s/>share<text:s/>their<text:s/>proposal<text:s/>for<text:s/>property<text:s/>tax<text:s/>reform.<text:s/>The<text:s/>Chair<text:s/>was<text:s/>already<text:s/>very<text:s/>enthusiastic<text:s/>about<text:s/>the<text:s/>proposal<text:s/>as<text:s/>Mick<text:s/>had<text:s/>shared<text:s/>a<text:s/>draft<text:s/>version<text:s/>with<text:s/>the<text:s/>Mayor<text:s/>of<text:s/>the<text:s/>Colombo<text:s/>Municipal<text:s/>Council<text:s/>a<text:s/>few<text:s/>months<text:s/>earlier,<text:s/>and<text:s/>the<text:s/>Council<text:s/>is<text:s/>now<text:s/>pursuing<text:s/>collaboration<text:s/>with<text:s/>Mick<text:s/>and<text:s/></text:span><text:span text:style-name="T1613_6">LoGRI</text:span><text:span text:style-name="T1613_7"><text:s/>colleagues<text:s/>on<text:s/>next<text:s/>steps<text:s/>for<text:s/>reform.</text:span></text:p>
          </table:table-cell>
          <table:table-cell table:style-name="Cell911">
            <text:p text:style-name="P1614"><text:span text:style-name="T1614_1">Policy</text:span></text:p>
          </table:table-cell>
        </table:table-row>
        <table:table-row table:style-name="Row230">
          <table:table-cell table:style-name="Cell912">
            <text:p text:style-name="P1615"><text:span text:style-name="T1615_1">72</text:span></text:p>
          </table:table-cell>
          <table:table-cell table:style-name="Cell913">
            <text:p text:style-name="P1616"><text:span text:style-name="T1616_1">Oct-25</text:span></text:p>
          </table:table-cell>
          <table:table-cell table:style-name="Cell914">
            <text:p text:style-name="P1617"><text:span text:style-name="T1617_1">Vanessa<text:s/>van<text:s/>den<text:s/>Boogaard<text:s/>and<text:s/>Rhiannon<text:s/>McCluskey<text:s/>participated<text:s/>in<text:s/>the<text:s/>World<text:s/>Bank/IMF<text:s/>Annual<text:s/>Meetings<text:s/>in<text:s/>Washington<text:s/>D.C.<text:s/>They<text:s/>attended<text:s/></text:span><text:span text:style-name="T1617_2">a<text:s/>number<text:s/>of</text:span><text:span text:style-name="T1617_3"><text:s/>events,<text:s/>sat<text:s/>down<text:s/>for<text:s/>bilateral<text:s/>meetings,<text:s/></text:span><text:span text:style-name="T1617_4">co-hosted<text:s/></text:span><text:span text:style-name="T1617_5"><text:a xlink:type="simple" xlink:href="https://www.ictd.ac/event/taxing-smarter-after-aid-accountability-equity-public-finance-new-global-reality/"><text:span text:style-name="T1617_6">a<text:s/>side<text:s/>event</text:span></text:a></text:span><text:span text:style-name="T1617_7">,<text:s/>and<text:s/>Vanessa<text:s/>spoke<text:s/>on<text:s/>a<text:s/></text:span><text:span text:style-name="T1617_8"><text:a xlink:type="simple" xlink:href="https://www.devex.com/news/the-tax-era-of-development-takes-shape-amid-shrinking-aid-111180"><text:span text:style-name="T1617_9">Devex</text:span><text:span text:style-name="T1617_10"><text:s/>panel</text:span></text:a></text:span><text:span text:style-name="T1617_11"><text:s/>on<text:s/>domestic<text:s/>resource<text:s/>mobilisation.</text:span></text:p>
          </table:table-cell>
          <table:table-cell table:style-name="Cell915">
            <text:p text:style-name="P1618"><text:span text:style-name="T1618_1">Policy</text:span></text:p>
          </table:table-cell>
        </table:table-row>
        <table:table-row table:style-name="Row231">
          <table:table-cell table:style-name="Cell916">
            <text:p text:style-name="P1619"><text:span text:style-name="T1619_1">73</text:span></text:p>
          </table:table-cell>
          <table:table-cell table:style-name="Cell917">
            <text:p text:style-name="P1620"><text:span text:style-name="T1620_1">Nov-25</text:span></text:p>
          </table:table-cell>
          <table:table-cell table:style-name="Cell918">
            <text:p text:style-name="P1621"><text:span text:style-name="T1621_1">Max<text:s/>Gallien<text:s/>attended<text:s/>the<text:s/></text:span><text:span text:style-name="T1621_2"><text:a xlink:type="simple" xlink:href="https://ataftax.org/news/5-things-to-know-about-the-2025-ataf-annual-meetings/"><text:span text:style-name="T1621_3">ATAF<text:s/>Annual<text:s/>Congress</text:span></text:a></text:span><text:span text:style-name="T1621_4">,<text:s/>speaking<text:s/>on<text:s/>a<text:s/>panel<text:s/>about<text:s/>taxing<text:s/>informality<text:s/>and<text:s/>HNWIs.<text:s/>Other<text:s/>panellists<text:s/>include<text:s/>ATAF<text:s/>staff,<text:s/>the<text:s/>Executive<text:s/>Secretary<text:s/>of<text:s/>West<text:s/>African<text:s/>Tax<text:s/>Administration<text:s/>Forum,<text:s/>the<text:s/>commissioner<text:s/>general<text:s/>of<text:s/>the<text:s/>URA,<text:s/>the<text:s/>Director<text:s/>of<text:s/>Tax<text:s/>Management<text:s/>for<text:s/>Algeria,<text:s/>the<text:s/>Chairman<text:s/>of<text:s/>the<text:s/>Presidential<text:s/>Committee<text:s/>on<text:s/>Fiscal<text:s/>Policy<text:s/>and<text:s/>Tax<text:s/>Reforms<text:s/>for<text:s/>Nigeria,<text:s/>and<text:s/>the<text:s/>Chief<text:s/>Manager<text:s/>of<text:s/>Premier<text:s/>Tax<text:s/>Office,<text:s/>Kenya<text:s/>Revenue<text:s/>Authority.<text:s/>The<text:s/>conversation<text:s/>presented<text:s/>an<text:s/>excellent<text:s/>opportunity<text:s/>to<text:s/>advance<text:s/>a<text:s/>high-level<text:s/>policy<text:s/>conversation<text:s/>on<text:s/>expanding<text:s/>the<text:s/>tax<text:s/>net<text:s/>in<text:s/>a<text:s/>more<text:s/>progressive<text:s/>fashion.<text:s/>Max<text:s/>also<text:s/>engaged<text:s/>with<text:s/>the<text:s/>ATAF<text:s/>team<text:s/>more<text:s/>broadly<text:s/>and<text:s/>spoke<text:s/>with<text:s/>the<text:s/>commissioner<text:s/>generals<text:s/>from<text:s/>Namibia,<text:s/>Uganda,<text:s/>and<text:s/>Zambia.</text:span></text:p>
          </table:table-cell>
          <table:table-cell table:style-name="Cell919">
            <text:p text:style-name="P1622"><text:span text:style-name="T1622_1">Policy</text:span></text:p>
          </table:table-cell>
        </table:table-row>
        <table:table-row table:style-name="Row232">
          <table:table-cell table:style-name="Cell920">
            <text:p text:style-name="P1623"><text:span text:style-name="T1623_1">74</text:span></text:p>
          </table:table-cell>
          <table:table-cell table:style-name="Cell921">
            <text:p text:style-name="P1624"><text:span text:style-name="T1624_1">Nov-25</text:span></text:p>
          </table:table-cell>
          <table:table-cell table:style-name="Cell922">
            <text:p text:style-name="P1625"><text:span text:style-name="T1625_1">Frederik<text:s/>Heitmuller<text:s/>participated<text:s/>in<text:s/>a<text:s/>closed<text:s/>roundtable<text:s/>meeting<text:s/>on<text:s/>"Incentives<text:s/>and<text:s/>Tax<text:s/>Policy:<text:s/>Between<text:s/>Growth,<text:s/>Fairness<text:s/>and<text:s/>Global<text:s/>Collaboration"<text:s/>organised<text:s/>by<text:s/>KPMG<text:s/>and<text:s/>Jericho<text:s/>Chambers.<text:s/>He<text:s/>engaged<text:s/>in<text:s/>conversations<text:s/>around<text:s/>tax<text:s/>reforms<text:s/>in<text:s/>Ethiopia,<text:s/>Uruguay,<text:s/>Thailand,<text:s/>and<text:s/>Colombia<text:s/>in<text:s/>response<text:s/>to<text:s/>the<text:s/>G20/OECD's<text:s/>Pillar<text:s/>2<text:s/>Project,<text:s/>as<text:s/>well<text:s/>as<text:s/>businesses'<text:s/>views<text:s/>on<text:s/>the<text:s/>usefulness<text:s/>of<text:s/>tax<text:s/>incentives.<text:s/></text:span></text:p>
          </table:table-cell>
          <table:table-cell table:style-name="Cell923">
            <text:p text:style-name="P1626"><text:span text:style-name="T1626_1">Policy</text:span></text:p>
          </table:table-cell>
        </table:table-row>
        <table:table-row table:style-name="Row233">
          <table:table-cell table:style-name="Cell924">
            <text:p text:style-name="P1627"><text:span text:style-name="T1627_1">75</text:span></text:p>
          </table:table-cell>
          <table:table-cell table:style-name="Cell925">
            <text:p text:style-name="P1628"><text:span text:style-name="T1628_1">Nov-25</text:span></text:p>
          </table:table-cell>
          <table:table-cell table:style-name="Cell926">
            <text:p text:style-name="P1629"><text:span text:style-name="T1629_1">Vanessa<text:s/>van<text:s/>den<text:s/>Boogaard<text:s/>and<text:s/>Max<text:s/>Gallien<text:s/>met<text:s/>with<text:s/>the<text:s/>Director<text:s/>of<text:s/>Revenue<text:s/>and<text:s/>Tax<text:s/>Policy<text:s/>at<text:s/>the<text:s/>Ministry<text:s/>of<text:s/>Finance<text:s/>of<text:s/>The<text:s/>Gambia.<text:s/>After<text:s/>one<text:s/>of<text:s/>their<text:s/>staff<text:s/>attended<text:s/>ICTD’s<text:s/>Informality<text:s/>and<text:s/>Tax<text:s/>workshop<text:s/>in<text:s/>Ghana,<text:s/>they<text:s/>followed<text:s/>up<text:s/>to<text:s/>discuss<text:s/>collaborating<text:s/>with<text:s/>ICTD<text:s/>to<text:s/>revise<text:s/>their<text:s/>tax<text:s/>policy<text:s/>aimed<text:s/>at<text:s/>informal<text:s/>sector<text:s/>operators<text:s/>-<text:s/>the<text:s/>current<text:s/>policy<text:s/>is<text:s/>based<text:s/>on<text:s/>a<text:s/>law<text:s/>from<text:s/>2015.<text:s/>Many<text:s/>of<text:s/>the</text:span><text:span text:style-name="T1629_2"><text:s/></text:span><text:span text:style-name="T1629_3">Ministry<text:s/>of<text:s/>Finance’s<text:s/>priorities<text:s/>are<text:s/>encouraging<text:s/>and<text:s/>very<text:s/>much<text:s/>in<text:s/></text:span><text:span text:style-name="T1629_4">line<text:s/>with<text:s/>ICTD<text:s/>thinking<text:s/>and<text:s/>policy<text:s/>recommendations.<text:s/>The<text:s/>meeting<text:s/>concluded<text:s/>with<text:s/>an<text:s/>invitation<text:s/>for<text:s/>ICTD<text:s/>to<text:s/>be<text:s/>a<text:s/>key<text:s/>knowledge<text:s/>partner<text:s/>for<text:s/>the<text:s/>Ministry<text:s/>of<text:s/>Finance<text:s/>and<text:s/>Economic<text:s/>Affairs<text:s/>in<text:s/>The<text:s/>Gambia<text:s/>–<text:s/>who<text:s/>in<text:s/>early<text:s/>2026<text:s/>signed<text:s/>an<text:s/>MoU<text:s/>with<text:s/>ICTD<text:s/>to<text:s/>support<text:s/>this<text:s/>process.</text:span></text:p>
          </table:table-cell>
          <table:table-cell table:style-name="Cell927">
            <text:p text:style-name="P1630"><text:span text:style-name="T1630_1">Policy</text:span></text:p>
          </table:table-cell>
        </table:table-row>
        <table:table-row table:style-name="Row234">
          <table:table-cell table:style-name="Cell928">
            <text:p text:style-name="P1631"><text:span text:style-name="T1631_1">76</text:span></text:p>
          </table:table-cell>
          <table:table-cell table:style-name="Cell929">
            <text:p text:style-name="P1632"><text:span text:style-name="T1632_1">Nov-25</text:span></text:p>
          </table:table-cell>
          <table:table-cell table:style-name="Cell930">
            <text:p text:style-name="P1633"><text:span text:style-name="T1633_1">Max<text:s/>Gallien<text:s/>and<text:s/>Giulia<text:s/>Mascagni<text:s/>presented<text:s/>in<text:s/>a<text:s/>Brookings<text:s/>webinar<text:s/>launching<text:s/>the<text:s/>compendium<text:s/>on<text:s/>"</text:span><text:span text:style-name="T1633_2"><text:a xlink:type="simple" xlink:href="https://www.brookings.edu/collection/innovations-in-public-finance-gender-equality-climate-adaptation-care/"><text:span text:style-name="T1633_3">Innovations<text:s/>in<text:s/>public<text:s/>finance:<text:s/>A<text:s/>new<text:s/>fiscal<text:s/>paradigm<text:s/>for<text:s/>gender<text:s/>equality,<text:s/>climate<text:s/>adaptation,<text:s/>and<text:s/>care</text:span></text:a></text:span><text:span text:style-name="T1633_4">”,<text:s/>to<text:s/>which<text:s/>ICTD<text:s/>staff<text:s/>have<text:s/>contributed<text:s/>multiple<text:s/>chapters.<text:s/>Other<text:s/>presenters<text:s/>included<text:s/>staff<text:s/>from<text:s/>the<text:s/>Centre<text:s/>for<text:s/>Sustainable<text:s/>Development,<text:s/>IFS,<text:s/>World<text:s/>Bank,<text:s/>and<text:s/>the<text:s/>Universities<text:s/>of<text:s/>Essex<text:s/>and<text:s/>New<text:s/>York.<text:s/>According<text:s/>to<text:s/>the<text:s/>organisers,<text:s/>about<text:s/>300<text:s/>people<text:s/>attended.</text:span></text:p>
          </table:table-cell>
          <table:table-cell table:style-name="Cell931">
            <text:p text:style-name="P1634"><text:span text:style-name="T1634_1">Academic</text:span></text:p>
          </table:table-cell>
        </table:table-row>
        <table:table-row table:style-name="Row235">
          <table:table-cell table:style-name="Cell932">
            <text:p text:style-name="P1635"><text:span text:style-name="T1635_1">77</text:span></text:p>
          </table:table-cell>
          <table:table-cell table:style-name="Cell933">
            <text:p text:style-name="P1636"><text:span text:style-name="T1636_1">Nov-25</text:span></text:p>
          </table:table-cell>
          <table:table-cell table:style-name="Cell934">
            <text:p text:style-name="P1637"><text:span text:style-name="T1637_1">Awa<text:s/>Diouf<text:s/>was<text:s/>invited<text:s/>to<text:s/>attend<text:s/>the<text:s/></text:span><text:span text:style-name="T1637_2"><text:a xlink:type="simple" xlink:href="https://t20southafrica.org/events/t20-summit/"><text:span text:style-name="T1637_3">T20<text:s/>Summit</text:span></text:a></text:span><text:span text:style-name="T1637_4"><text:s/>in<text:s/>Johannesburg,<text:s/>as<text:s/>she<text:s/>is<text:s/>a<text:s/>member<text:s/>of<text:s/>Task<text:s/>Force<text:s/>3<text:s/>for<text:s/>T20<text:s/>South<text:s/>Africa.<text:s/>The<text:s/>summit<text:s/>gathered<text:s/>leaders<text:s/>in<text:s/>government,<text:s/>national<text:s/>and<text:s/>international<text:s/>think<text:s/>tanks,<text:s/>academics<text:s/>and<text:s/>representatives<text:s/>from<text:s/>the<text:s/>public,<text:s/>private,<text:s/>and<text:s/>civil<text:s/>society<text:s/>sectors<text:s/>to<text:s/>deliberate<text:s/>on<text:s/>the<text:s/>critical<text:s/>policy<text:s/>recommendations<text:s/>formulated<text:s/>by<text:s/>the<text:s/>T20<text:s/>engagement<text:s/>group<text:s/>and<text:s/>formally<text:s/>present<text:s/>the<text:s/>final<text:s/>Communiqué<text:s/>to<text:s/>the<text:s/>G20<text:s/>South<text:s/>Africa.</text:span></text:p>
          </table:table-cell>
          <table:table-cell table:style-name="Cell935">
            <text:p text:style-name="P1638"><text:span text:style-name="T1638_1">Policy</text:span></text:p>
          </table:table-cell>
        </table:table-row>
        <table:table-row table:style-name="Row236">
          <table:table-cell table:style-name="Cell936">
            <text:p text:style-name="P1639"><text:span text:style-name="T1639_1">78</text:span></text:p>
          </table:table-cell>
          <table:table-cell table:style-name="Cell937">
            <text:p text:style-name="P1640"><text:span text:style-name="T1640_1">Nov-25</text:span></text:p>
          </table:table-cell>
          <table:table-cell table:style-name="Cell938">
            <text:p text:style-name="P1641"><text:span text:style-name="T1641_1">Max<text:s/>Gallien<text:s/>and<text:s/>Vanessa<text:s/>van<text:s/>den<text:s/>Boogaard<text:s/>presented<text:s/>at<text:s/>a<text:s/>World<text:s/>Bank<text:s/>Brown<text:s/>Bag<text:s/>Lunch<text:s/>Seminar,<text:s/>presenting<text:s/>the<text:s/>policy<text:s/>brief<text:s/>on<text:s/>"Why<text:s/>the<text:s/>Informal<text:s/>Sector<text:s/>is<text:s/>Not<text:s/>a<text:s/>Tax<text:s/>Goldmine",<text:s/>alongside<text:s/>wider<text:s/>ICTD<text:s/>work<text:s/>and<text:s/>recommendations<text:s/>on<text:s/>taxing<text:s/>informal<text:s/>economies.<text:s/>The<text:s/>seminar<text:s/>was<text:s/>attended<text:s/>by<text:s/>about<text:s/>70<text:s/>participants<text:s/>and<text:s/>there<text:s/>was<text:s/>enthusiasm<text:s/>around<text:s/>continuing<text:s/>these<text:s/>conversations<text:s/>and<text:s/>to<text:s/>think<text:s/>of<text:s/>concrete<text:s/>programming<text:s/>recommendations<text:s/>that<text:s/>can<text:s/>go<text:s/>beyond<text:s/>current<text:s/>ways<text:s/>of<text:s/>working.<text:s/>This<text:s/>meeting<text:s/>has<text:s/>now<text:s/>already<text:s/>led<text:s/>to<text:s/>multiple<text:s/>follow-up<text:s/>conversations<text:s/>on<text:s/>integrating<text:s/>these<text:s/>findings<text:s/>into<text:s/>World<text:s/>Bank<text:s/>programming.</text:span></text:p>
          </table:table-cell>
          <table:table-cell table:style-name="Cell939">
            <text:p text:style-name="P1642"><text:span text:style-name="T1642_1">Policy</text:span></text:p>
          </table:table-cell>
        </table:table-row>
        <table:table-row table:style-name="Row237">
          <table:table-cell table:style-name="Cell940">
            <text:p text:style-name="P1643"><text:span text:style-name="T1643_1">79</text:span></text:p>
          </table:table-cell>
          <table:table-cell table:style-name="Cell941">
            <text:p text:style-name="P1644"><text:span text:style-name="T1644_1">Nov-25</text:span></text:p>
          </table:table-cell>
          <table:table-cell table:style-name="Cell942">
            <text:p text:style-name="P1645"><text:span text:style-name="T1645_1">Fabrizio<text:s/>Santoro<text:s/>attended<text:s/>the<text:s/></text:span><text:span text:style-name="T1645_2"><text:a xlink:type="simple" xlink:href="https://www.globaldpisummit.org/"><text:span text:style-name="T1645_3">Global<text:s/>DPI<text:s/>Summit<text:s/>2025</text:span></text:a></text:span><text:span text:style-name="T1645_4"><text:s/>in<text:s/>Cape<text:s/>Town.<text:s/>The<text:s/>summit<text:s/>was<text:s/>a<text:s/>dynamic<text:s/>platform<text:s/>for<text:s/>knowledge<text:s/>sharing<text:s/>and<text:s/>collaboration<text:s/>to<text:s/>advance<text:s/>countries'<text:s/>DPI<text:s/>journey,<text:s/>uncovering<text:s/>actionable<text:s/>insights<text:s/>to<text:s/>catalyse<text:s/>safe<text:s/>and<text:s/>inclusive<text:s/>DPI<text:s/>design,<text:s/>implementation,<text:s/>and<text:s/>governance.<text:s/>Fabrizio’s<text:s/>participation<text:s/>with<text:s/>a<text:s/>speaking<text:s/>role<text:s/>at<text:s/>the<text:s/>flagship<text:s/>event<text:s/>on<text:s/>DPI<text:s/>helped<text:s/>situate<text:s/>ICTD<text:s/>in<text:s/>the<text:s/>international<text:s/>DPI<text:s/>debate,<text:s/>raising<text:s/>awareness<text:s/>of the<text:s/>tax<text:s/>perspective<text:s/>in<text:s/>the<text:s/>DPI<text:s/>agenda,<text:s/>advocating<text:s/>for<text:s/>more<text:s/>research,<text:s/>and<text:s/>creating<text:s/>new<text:s/>connections<text:s/>with<text:s/>experts<text:s/>and<text:s/>policymakers.</text:span></text:p>
          </table:table-cell>
          <table:table-cell table:style-name="Cell943">
            <text:p text:style-name="P1646"><text:span text:style-name="T1646_1">Policy</text:span></text:p>
          </table:table-cell>
        </table:table-row>
        <table:table-row table:style-name="Row238">
          <table:table-cell table:style-name="Cell944">
            <text:p text:style-name="P1647"><text:span text:style-name="T1647_1">80</text:span></text:p>
          </table:table-cell>
          <table:table-cell table:style-name="Cell945">
            <text:p text:style-name="P1648"><text:span text:style-name="T1648_1">Nov<text:s/>25</text:span></text:p>
          </table:table-cell>
          <table:table-cell table:style-name="Cell946">
            <text:p text:style-name="P1649"><text:span text:style-name="T1649_1">Max<text:s/>Gallien<text:s/>and<text:s/>Giulia<text:s/>Mascagni<text:s/>met<text:s/>with<text:s/>Pär<text:s/>Björklund<text:s/>and<text:s/>his<text:s/>team<text:s/>at<text:s/></text:span><text:span text:style-name="T1649_2">Skatteverket</text:span><text:span text:style-name="T1649_3"><text:s/>(the<text:s/>Swedish<text:s/>Tax<text:s/>Agency)<text:s/>to<text:s/>discuss<text:s/>different<text:s/>approaches<text:s/>towards<text:s/>capacity<text:s/>building,<text:s/>teaching,<text:s/>and<text:s/>learning<text:s/>in<text:s/>Africa,<text:s/>and<text:s/>to<text:s/>explore<text:s/>communalities<text:s/>and<text:s/>shared<text:s/>experiences<text:s/>between<text:s/>our<text:s/>respective<text:s/>programmes,<text:s/>aiming<text:s/>to<text:s/>find<text:s/>points<text:s/>of<text:s/>connection<text:s/>going<text:s/>forward.</text:span></text:p>
          </table:table-cell>
          <table:table-cell table:style-name="Cell947">
            <text:p text:style-name="P1650"><text:span text:style-name="T1650_1">Policy</text:span></text:p>
          </table:table-cell>
        </table:table-row>
        <table:table-row table:style-name="Row239">
          <table:table-cell table:style-name="Cell948">
            <text:p text:style-name="P1651"><text:span text:style-name="T1651_1">81</text:span></text:p>
          </table:table-cell>
          <table:table-cell table:style-name="Cell949">
            <text:p text:style-name="P1652"><text:span text:style-name="T1652_1">Dec-25</text:span></text:p>
          </table:table-cell>
          <table:table-cell table:style-name="Cell950">
            <text:p text:style-name="P1653"><text:span text:style-name="T1653_1">Rhiannon<text:s/>McCluskey</text:span><text:span text:style-name="T1653_2"><text:s/></text:span><text:span text:style-name="T1653_3">engaged<text:s/>with<text:s/>Talya<text:s/>Lockman-Fine<text:s/>from<text:s/>the<text:s/>Ford<text:s/>Foundation<text:s/>at<text:s/>the<text:s/>World<text:s/>Bank/IMF<text:s/>Annual<text:s/>Meetings<text:s/>in<text:s/>Washington<text:s/>to<text:s/>discuss<text:s/>joint<text:s/>interest<text:s/>and<text:s/>priorities,<text:s/>expanded<text:s/>upon<text:s/>subsequently<text:s/>in<text:s/>a<text:s/>call<text:s/>with<text:s/>Martin<text:s/>Hearson,<text:s/>in<text:s/>which<text:s/>he<text:s/>shared</text:span><text:span text:style-name="T1653_4"><text:s/></text:span><text:span text:style-name="T1653_5">insights<text:s/>on<text:s/>the<text:s/>UN<text:s/>Tax<text:s/>Convention<text:s/>negotiations,<text:s/>as<text:s/>well<text:s/>as<text:s/>information<text:s/>about<text:s/>ICTD's<text:s/>'National<text:s/>Lens'<text:s/>international<text:s/>tax<text:s/>project<text:s/>(later<text:s/>renamed<text:s/>‘Comparative<text:s/>Perspectives’)<text:s/>and<text:s/>the<text:s/>Centre’s<text:s/>work<text:s/>on<text:s/>HNWIs<text:s/>and<text:s/>environmental<text:s/>taxes.</text:span></text:p>
          </table:table-cell>
          <table:table-cell table:style-name="Cell951">
            <text:p text:style-name="P1654"><text:span text:style-name="T1654_1">Policy</text:span></text:p>
          </table:table-cell>
        </table:table-row>
        <table:table-row table:style-name="Row240">
          <table:table-cell table:style-name="Cell952">
            <text:p text:style-name="P1655"><text:span text:style-name="T1655_1">82</text:span></text:p>
          </table:table-cell>
          <table:table-cell table:style-name="Cell953">
            <text:p text:style-name="P1656"><text:span text:style-name="T1656_1">Dec-25</text:span></text:p>
          </table:table-cell>
          <table:table-cell table:style-name="Cell954">
            <text:p text:style-name="P1657"><text:span text:style-name="T1657_1">Marco<text:s/>Carreras<text:s/>attended<text:s/>UNU<text:s/>MERIT's<text:s/></text:span><text:span text:style-name="T1657_2"><text:a xlink:type="simple" xlink:href="https://unu.edu/merit/meide"><text:span text:style-name="T1657_3">13th<text:s/>Conference<text:s/>on<text:s/>Micro<text:s/>Evidence<text:s/>on<text:s/>Innovation<text:s/>and<text:s/>Development</text:span></text:a></text:span><text:span text:style-name="T1657_4"><text:s/>(MEIDE),<text:s/>where<text:s/>presented<text:s/>the<text:s/>ICTD<text:s/>paper<text:s/>on<text:s/>the<text:s/>e-Levy<text:s/>in<text:s/>Kenya,<text:s/>co-authored<text:s/>with<text:s/>Awa<text:s/>Diouf<text:s/>and<text:s/>Fabrizio<text:s/>Santoro.<text:s/>He<text:s/>connected<text:s/>with<text:s/>researchers<text:s/>in<text:s/>attendance<text:s/>working<text:s/>on<text:s/>digital<text:s/>finance,<text:s/>digitalisation,<text:s/>inclusion,<text:s/>and<text:s/>development<text:s/>and<text:s/>will<text:s/>explore<text:s/>collaboration.</text:span></text:p>
          </table:table-cell>
          <table:table-cell table:style-name="Cell955">
            <text:p text:style-name="P1658"><text:span text:style-name="T1658_1">Academic</text:span></text:p>
          </table:table-cell>
        </table:table-row>
        <table:table-row table:style-name="Row241">
          <table:table-cell table:style-name="Cell956">
            <text:p text:style-name="P1659"><text:span text:style-name="T1659_1">83</text:span></text:p>
          </table:table-cell>
          <table:table-cell table:style-name="Cell957">
            <text:p text:style-name="P1660"><text:span text:style-name="T1660_1">Dec-25</text:span></text:p>
          </table:table-cell>
          <table:table-cell table:style-name="Cell958">
            <text:p text:style-name="P1661"><text:span text:style-name="T1661_1">Emilie<text:s/>Wilson<text:s/>attended<text:s/>a<text:s/>meeting<text:s/>organised<text:s/>by<text:s/>BOND<text:s/>with<text:s/>the<text:s/>team<text:s/>of<text:s/>staff<text:s/>from<text:s/>FCDO<text:s/>leading<text:s/>the<text:s/>organisation<text:s/>of<text:s/>the"<text:s/>Future<text:s/>of<text:s/>Development<text:s/>Cooperation"<text:s/>conference<text:s/>including<text:s/>over<text:s/>100<text:s/>representatives<text:s/>from<text:s/>UK<text:s/>civil<text:s/>society<text:s/>groups</text:span><text:span text:style-name="T1661_2"><text:s/></text:span><text:span text:style-name="T1661_3">and<text:s/>key<text:s/>FCDO<text:s/>personnel.<text:s/>Discussions<text:s/>centred<text:s/>around<text:s/>the<text:s/>thematic<text:s/>areas<text:s/>of<text:s/>the<text:s/>conference,<text:s/>the<text:s/>organisation<text:s/>structure<text:s/>for<text:s/>each<text:s/>theme,<text:s/>who<text:s/>FCDO<text:s/>imagine<text:s/>the<text:s/>target<text:s/>audience<text:s/>and<text:s/>invitees<text:s/>will<text:s/>be,<text:s/>and<text:s/>the<text:s/>overall<text:s/>aim<text:s/>of<text:s/>the<text:s/>conference,<text:s/>which<text:s/>is<text:s/>to<text:s/>agree<text:s/>new<text:s/>principles<text:s/>for<text:s/>development<text:s/>cooperation.</text:span></text:p>
          </table:table-cell>
          <table:table-cell table:style-name="Cell959">
            <text:p text:style-name="P1662"><text:span text:style-name="T1662_1">Civil<text:s/>Society</text:span></text:p>
          </table:table-cell>
        </table:table-row>
      </table:table>
      <text:p text:style-name="P1663"/>
      <text:p text:style-name="P1664"/>
      <text:p text:style-name="P1665"><text:span text:style-name="T1665_1">ANNEX</text:span><text:span text:style-name="T1665_2"><text:s/></text:span><text:span text:style-name="T1665_3">4</text:span><text:span text:style-name="T1665_4">:<text:s/>High-level<text:s/>policy<text:s/>documents<text:s/>and<text:s/>reports<text:s/>that<text:s/>cite<text:s/>ICTD</text:span></text:p>
      <text:p text:style-name="P1666"/>
      <text:p text:style-name="P1667"><text:span text:style-name="T1667_1">Selection<text:s/>of<text:s/>high-level<text:s/>publications<text:s/>published<text:s/>between<text:s/>January<text:s/>and<text:s/>December<text:s/>2025<text:s/>that<text:s/>cite<text:s/>ICTD<text:s/>research.</text:span><text:span text:style-name="T1667_2"><text:s/></text:span><text:span text:style-name="T1667_3">Note:<text:s/>this<text:s/>list<text:s/>excludes<text:s/>citations<text:s/>in<text:s/>think<text:s/>tank<text:s/>policy<text:s/>documents,<text:s/>which<text:s/>can<text:s/>themselves<text:s/>be<text:s/>influential<text:s/>in<text:s/>shaping<text:s/>higher-level<text:s/>policy<text:s/>documents,<text:s/>including<text:s/>those<text:s/>produced<text:s/>by<text:s/>AERC,<text:s/>Brookings,<text:s/>ODI,<text:s/>UNU-WIDER,<text:s/>and<text:s/>UNU-IIGH.</text:span></text:p>
      <text:p text:style-name="P1668"/>
      <table:table table:style-name="Table24">
        <table:table-column table:style-name="Column101"/>
        <table:table-column table:style-name="Column102"/>
        <table:table-column table:style-name="Column103"/>
        <table:table-column table:style-name="Column104"/>
        <table:table-column table:style-name="Column105"/>
        <table:table-row table:style-name="Row242">
          <table:table-cell table:style-name="Cell960">
            <text:p text:style-name="P1669"><text:span text:style-name="T1669_1">No.</text:span></text:p>
          </table:table-cell>
          <table:table-cell table:style-name="Cell961">
            <text:p text:style-name="P1670"><text:span text:style-name="T1670_1">Date</text:span></text:p>
          </table:table-cell>
          <table:table-cell table:style-name="Cell962">
            <text:p text:style-name="P1671"><text:span text:style-name="T1671_1">Publisher</text:span></text:p>
          </table:table-cell>
          <table:table-cell table:style-name="Cell963">
            <text:p text:style-name="P1672"><text:span text:style-name="T1672_1">Title</text:span></text:p>
          </table:table-cell>
          <table:table-cell table:style-name="Cell964">
            <text:p text:style-name="P1673"><text:span text:style-name="T1673_1">Citation</text:span></text:p>
          </table:table-cell>
        </table:table-row>
        <table:table-row table:style-name="Row243">
          <table:table-cell table:style-name="Cell965">
            <text:list text:style-name="LS32" xml:id="list106">
              <text:list-item>
                <text:p text:style-name="P1674"><text:span text:style-name="T1674_1">1</text:span></text:p>
              </text:list-item>
            </text:list>
          </table:table-cell>
          <table:table-cell table:style-name="Cell966">
            <text:p text:style-name="P1675"><text:span text:style-name="T1675_1">Jan<text:s/>-<text:s/>25</text:span></text:p>
          </table:table-cell>
          <table:table-cell table:style-name="Cell967">
            <text:p text:style-name="P1676"><text:span text:style-name="T1676_1">IMF</text:span></text:p>
          </table:table-cell>
          <table:table-cell table:style-name="Cell968">
            <text:p text:style-name="P1677"><text:span text:style-name="T1677_1"><text:a xlink:type="simple" xlink:href="https://www.elibrary.imf.org/view/journals/001/2025/017/001.2025.issue-017-en.xml"><text:span text:style-name="T1677_2">Strengthening<text:s/>Tax<text:s/>Governance<text:s/>Through<text:s/>Legal<text:s/>Design</text:span></text:a></text:span><text:span text:style-name="T1677_3"><text:s/>by<text:s/>Lydia<text:s/>E<text:s/></text:span><text:span text:style-name="T1677_4">Sofrona,Christophe</text:span><text:span text:style-name="T1677_5"><text:s/>J<text:s/></text:span><text:span text:style-name="T1677_6">Waerzeggers</text:span><text:span text:style-name="T1677_7"><text:s/>and<text:s/>Brendan<text:s/>Crowley,<text:s/>IMF<text:s/>WP</text:span></text:p>
          </table:table-cell>
          <table:table-cell table:style-name="Cell969">
            <text:p text:style-name="P1678"><text:span text:style-name="T1678_1">Fjeldstad,<text:s/>O.H.<text:s/>and<text:s/>Moore,<text:s/>M.,<text:s/>2009,<text:s/></text:span><text:span text:style-name="T1678_2"><text:a xlink:type="simple" office:target-frame-name="_blank" xlink:href="https://www.jstor.org/stable/30224921"><text:span text:style-name="T1678_3">Revenue<text:s/>Authorities<text:s/>and<text:s/>Public<text:s/>Authority<text:s/>in<text:s/>sub-Saharan<text:s/>Africa</text:span></text:a></text:span><text:span text:style-name="T1678_4">,<text:s/>Journal<text:s/>of<text:s/>Modern<text:s/>African<text:s/>Studies,<text:s/>47,<text:s/>1,<text:s/>pp.<text:s/>1–18</text:span></text:p>
          </table:table-cell>
        </table:table-row>
        <table:table-row table:style-name="Row244">
          <table:table-cell table:style-name="Cell970">
            <text:p text:style-name="P1679"><text:span text:style-name="T1679_1">2.</text:span></text:p>
          </table:table-cell>
          <table:table-cell table:style-name="Cell971">
            <text:p text:style-name="P1680"><text:span text:style-name="T1680_1">Feb<text:s/>-<text:s/>25</text:span></text:p>
          </table:table-cell>
          <table:table-cell table:style-name="Cell972">
            <text:p text:style-name="P1681"><text:span text:style-name="T1681_1">World<text:s/>Bank</text:span></text:p>
          </table:table-cell>
          <table:table-cell table:style-name="Cell973">
            <text:p text:style-name="P1682"><text:span text:style-name="T1682_1"><text:a xlink:type="simple" xlink:href="https://openknowledge.worldbank.org/entities/publication/77fd2bf7-f84a-470d-bba7-72e487c9d520"><text:span text:style-name="T1682_2">Eswatini<text:s/>Public<text:s/>Finance<text:s/>Review:<text:s/>Leveraging<text:s/>Fiscal<text:s/>Adjustment<text:s/>for<text:s/>Better<text:s/>Development<text:s/>Outcomes</text:span></text:a></text:span><text:span text:style-name="T1682_3"><text:s/></text:span></text:p>
          </table:table-cell>
          <table:table-cell table:style-name="Cell974">
            <text:p text:style-name="P1683"><text:span text:style-name="T1683_1">Okunogbe</text:span><text:span text:style-name="T1683_2">, </text:span><text:span text:style-name="T1683_3">Oyebol</text:span><text:span text:style-name="T1683_4">,<text:s/>and<text:s/>Fabrizio<text:s/>Santoro.<text:s/>2023. </text:span><text:span text:style-name="T1683_5"><text:a xlink:type="simple" office:target-frame-name="_blank" xlink:href="https://www.ictd.ac/publication/increasing-tax-collection-african-countries-information-technology/"><text:span text:style-name="T1683_6">“Increasing<text:s/>Tax<text:s/>Collection<text:s/>in<text:s/>African<text:s/>Countries:<text:s/>The<text:s/>Role<text:s/>of<text:s/>Information<text:s/>Technology.”</text:span></text:a></text:span><text:span text:style-name="T1683_7"> </text:span><text:span text:style-name="T1683_8">Journal<text:s/>of<text:s/>African<text:s/>Economies </text:span><text:span text:style-name="T1683_9">32<text:s/>(Supplement<text:s/>1):<text:s/>i57–i83.</text:span></text:p>
            <text:p text:style-name="P1684"><text:span text:style-name="T1684_1">Roel,<text:s/>Dom,<text:s/>Anna<text:s/>Custers,<text:s/>Stephen<text:s/>Davenport,<text:s/>and<text:s/>Wilson<text:s/>Prichard.<text:s/>2022. </text:span><text:span text:style-name="T1684_2"><text:a xlink:type="simple" office:target-frame-name="_blank" xlink:href="https://www.ictd.ac/publication/innovations-in-tax-compliance/"><text:span text:style-name="T1684_3">Innovations<text:s/>in<text:s/>Tax<text:s/>Compliance:<text:s/>Building<text:s/>Trust,<text:s/>Navigating<text:s/>Politics,<text:s/>and<text:s/>Tailoring<text:s/>Reform</text:span></text:a></text:span><text:span text:style-name="T1684_4">.<text:s/>Washington,<text:s/>DC:<text:s/>World<text:s/>Bank.<text:s/></text:span></text:p>
            <text:p text:style-name="P1685"><text:span text:style-name="T1685_1">Santoro,<text:s/>F.;<text:s/>Amine,<text:s/>R.<text:s/>and<text:s/></text:span><text:span text:style-name="T1685_2">Magongo</text:span><text:span text:style-name="T1685_3">,<text:s/>T.<text:s/>(2022) </text:span><text:span text:style-name="T1685_4"><text:a xlink:type="simple" office:target-frame-name="_blank" xlink:href="https://www.ictd.ac/publication/mandating-digital-tax-tools-response-covid-evidence-eswatini/"><text:span text:style-name="T1685_5">“Mandating<text:s/>Digital<text:s/>Tax<text:s/>Tools<text:s/>as<text:s/>a<text:s/>Response<text:s/>to<text:s/>Covid:<text:s/>Evidence<text:s/>from<text:s/>Eswatini.”</text:span></text:a></text:span><text:span text:style-name="T1685_6"> Working<text:s/>Paper<text:s/>140,<text:s/>IDS<text:s/>(International<text:s/>Centre<text:s/>for<text:s/>Tax<text:s/>and<text:s/>Development,<text:s/>Institute<text:s/>of<text:s/>Development<text:s/>Studies),<text:s/>Brighton. </text:span></text:p>
            <text:p text:style-name="P1686"/>
            <text:p text:style-name="P1687"><text:span text:style-name="T1687_1">Santoro,<text:s/>F.<text:s/>and<text:s/>Mdluli,<text:s/>W.<text:s/>(2019) </text:span><text:span text:style-name="T1687_2"><text:a xlink:type="simple" office:target-frame-name="_blank" xlink:href="https://www.ictd.ac/publication/nil-filing-in-eswatini-should-the-revenue-administration-be-concerned/"><text:span text:style-name="T1687_3">“Nil<text:s/>Filing<text:s/>in<text:s/>Eswatini:<text:s/>Should<text:s/>the<text:s/>Revenue<text:s/>Administration<text:s/>be<text:s/>Concerned?”</text:span></text:a></text:span><text:span text:style-name="T1687_4"> ICTD<text:s/>African<text:s/>Tax<text:s/>Administration<text:s/>Paper<text:s/>6,<text:s/>Brighton:<text:s/>Institute<text:s/>of<text:s/>Development<text:s/>Studies<text:s/></text:span></text:p>
          </table:table-cell>
        </table:table-row>
        <table:table-row table:style-name="Row245">
          <table:table-cell table:style-name="Cell975">
            <text:p text:style-name="P1688"><text:span text:style-name="T1688_1">3</text:span><text:span text:style-name="T1688_2">.</text:span></text:p>
          </table:table-cell>
          <table:table-cell table:style-name="Cell976">
            <text:p text:style-name="P1689"><text:span text:style-name="T1689_1">Feb<text:s/>-<text:s/>25</text:span></text:p>
          </table:table-cell>
          <table:table-cell table:style-name="Cell977">
            <text:p text:style-name="P1690"><text:span text:style-name="T1690_1">World<text:s/>Bank</text:span></text:p>
          </table:table-cell>
          <table:table-cell table:style-name="Cell978">
            <text:p text:style-name="P1691"><text:span text:style-name="T1691_1"><text:a xlink:type="simple" xlink:href="https://openknowledge.worldbank.org/entities/publication/aee067b9-d2fc-4c55-9bac-61bf3095dba3"><text:span text:style-name="T1691_2">Exploring<text:s/>the<text:s/>Gender<text:s/>Divide<text:s/>in<text:s/>Real<text:s/>Estate<text:s/>Ownership<text:s/>and<text:s/>Property<text:s/>Tax<text:s/>Compliance</text:span></text:a></text:span><text:span text:style-name="T1691_3"><text:s/>by<text:s/>Flores,<text:s/>Tatiana;<text:s/>Cruces,<text:s/>Guillermo;<text:s/>Bermúdez,<text:s/>Jose<text:s/>Carlo;<text:s/>Scot,<text:s/>Thiago;<text:s/>Schiavoni,<text:s/>Juan<text:s/>Luis;<text:s/></text:span><text:span text:style-name="T1691_4">Tortarolo</text:span><text:span text:style-name="T1691_5">,<text:s/>Dario;<text:s/>Policy<text:s/>Research<text:s/>WP<text:s/></text:span><text:span text:style-name="T1691_6"><text:line-break/></text:span><text:span text:style-name="T1691_7"><text:line-break/>Related<text:s/>WB<text:s/>blog<text:s/></text:span><text:span text:style-name="T1691_8"><text:a xlink:type="simple" xlink:href="https://blogs.worldbank.org/en/developmenttalk/who-owns--who-pays--new-insights-on-property-ownership-and-tax-c"><text:span text:style-name="T1691_9">here</text:span></text:a></text:span></text:p>
          </table:table-cell>
          <table:table-cell table:style-name="Cell979">
            <text:p text:style-name="P1692"><text:span text:style-name="T1692_1">Mascagni,<text:s/>Giulia.<text:s/>2018. </text:span><text:span text:style-name="T1692_2"><text:a xlink:type="simple" office:target-frame-name="_blank" xlink:href="https://onlinelibrary.wiley.com/doi/full/10.1111/joes.12201"><text:span text:style-name="T1692_3">“From<text:s/>the<text:s/>Lab<text:s/>to<text:s/>the<text:s/>Field:<text:s/>A<text:s/>Review<text:s/>of<text:s/>Tax<text:s/>Experiments.”</text:span></text:a></text:span><text:span text:style-name="T1692_4"> Journal<text:s/>of<text:s/>Economic<text:s/>Surveys<text:s/>32<text:s/>(2):<text:s/>273–301 </text:span></text:p>
            <text:p text:style-name="P1693"/>
            <text:p text:style-name="P1694"><text:span text:style-name="T1694_1">Dom,<text:s/>Roel,<text:s/>Anna<text:s/>Custers,<text:s/>Stephen<text:s/>Davenport,<text:s/>and<text:s/>Wilson<text:s/>Prichard.<text:s/>2022. </text:span><text:span text:style-name="T1694_2"><text:a xlink:type="simple" office:target-frame-name="_blank" xlink:href="https://www.ictd.ac/publication/innovations-in-tax-compliance/"><text:span text:style-name="T1694_3">Innovations<text:s/>in<text:s/>Tax<text:s/>Compliance:<text:s/>Building<text:s/>Trust,<text:s/>Navigating<text:s/>Politics,<text:s/>and<text:s/>Tailoring<text:s/>Reform</text:span></text:a></text:span><text:span text:style-name="T1694_4">.<text:s/>The<text:s/>World<text:s/>Bank.</text:span></text:p>
            <text:p text:style-name="P1695"/>
          </table:table-cell>
        </table:table-row>
        <table:table-row table:style-name="Row246">
          <table:table-cell table:style-name="Cell980">
            <text:p text:style-name="P1696"><text:span text:style-name="T1696_1">4</text:span><text:span text:style-name="T1696_2">.</text:span></text:p>
          </table:table-cell>
          <table:table-cell table:style-name="Cell981">
            <text:p text:style-name="P1697"><text:span text:style-name="T1697_1">Mar<text:s/>-<text:s/>25</text:span></text:p>
          </table:table-cell>
          <table:table-cell table:style-name="Cell982">
            <text:p text:style-name="P1698"><text:span text:style-name="T1698_1">World<text:s/>Bank<text:s/></text:span></text:p>
          </table:table-cell>
          <table:table-cell table:style-name="Cell983">
            <text:p text:style-name="P1699"><text:span text:style-name="T1699_1"><text:a xlink:type="simple" xlink:href="https://openknowledge.worldbank.org/entities/publication/3d2e1951-2b91-4714-9111-fcb32fda3a28"><text:span text:style-name="T1699_2">Zimbabwe<text:s/>Public<text:s/>Finance<text:s/>Review:<text:s/>Anchoring<text:s/>Macroeconomic<text:s/>Stability<text:s/>Through<text:s/>Fiscal<text:s/>Policy</text:span></text:a></text:span><text:span text:style-name="T1699_3"><text:s/></text:span></text:p>
          </table:table-cell>
          <table:table-cell table:style-name="Cell984">
            <text:p text:style-name="P1700"><text:span text:style-name="T1700_1">Jibao</text:span><text:span text:style-name="T1700_2">,<text:s/>S.,<text:s/>and<text:s/>Prichard,<text:s/>W.,<text:s/>2015. </text:span><text:span text:style-name="T1700_3"><text:a xlink:type="simple" office:target-frame-name="_blank" xlink:href="https://www.ictd.ac/publication/the-political-economy-of-property-tax-in-africa-explaining-reform-outcomes-in-sierra-leone/"><text:span text:style-name="T1700_4">‘The<text:s/>Political<text:s/>Economy<text:s/>of<text:s/>Property<text:s/>Tax<text:s/>in<text:s/>Africa:<text:s/>Explaining<text:s/>Reform<text:s/>Outcomes<text:s/>in<text:s/>Sierra<text:s/>Leone’</text:span></text:a></text:span><text:span text:style-name="T1700_5">,<text:s/>African<text:s/>Affairs.<text:s/>114,<text:s/>no.<text:s/>456<text:s/>(1<text:s/>July<text:s/>2015):<text:s/>404–31 </text:span></text:p>
            <text:p text:style-name="P1701"><text:span text:style-name="T1701_1">Prichard,<text:s/>W.,<text:s/>Custers,<text:s/>A.,<text:s/>Dom,<text:s/>R.,<text:s/>Davenport,<text:s/>S.,<text:s/>and Roscitt,<text:s/>M.<text:s/>2019. </text:span><text:span text:style-name="T1701_2"><text:a xlink:type="simple" office:target-frame-name="_blank" xlink:href="https://www.ictd.ac/publication/innovations-tax-compliance-conceptual-framework/"><text:span text:style-name="T1701_3">“Innovations<text:s/>in<text:s/>Tax<text:s/>Compliance:<text:s/>Conceptual Framework”</text:span></text:a></text:span><text:span text:style-name="T1701_4">.<text:s/>World<text:s/>Bank<text:s/>Policy<text:s/>Research<text:s/>Working<text:s/>Paper<text:s/>9032.<text:s/>World<text:s/>Bank:<text:s/>Washington,<text:s/>DC. </text:span></text:p>
            <text:p text:style-name="P1702"><text:span text:style-name="T1702_1">Samuel<text:s/>Jibao<text:s/>and<text:s/>Wilson<text:s/>Prichard, </text:span><text:span text:style-name="T1702_2"><text:a xlink:type="simple" office:target-frame-name="_blank" xlink:href="https://www.ids.ac.uk/publications/rebuilding-local-government-finances-after-conflict-lessons-from-a-property-tax-reform-programme-in-post-conflict-sierra-leone/"><text:span text:style-name="T1702_3">“Rebuilding<text:s/>Local<text:s/>Government<text:s/>Finances<text:s/>After<text:s/>Conflict:<text:s/>Lessons<text:s/>from<text:s/>a<text:s/>Property<text:s/>Tax<text:s/>Reform<text:s/>Programme<text:s/>in<text:s/>Post-Conflict<text:s/>Sierra<text:s/>Leone.”</text:span></text:a></text:span><text:span text:style-name="T1702_4"> </text:span><text:span text:style-name="T1702_5">The<text:s/>Journal<text:s/>of<text:s/>Development<text:s/>Studies </text:span><text:span text:style-name="T1702_6">52,<text:s/>no.<text:s/>12<text:s/>(December<text:s/>1,<text:s/>2016):<text:s/>1759–75.</text:span></text:p>
            <text:p text:style-name="P1703"><text:span text:style-name="T1703_1"> Table<text:s/>on<text:s/>p79<text:s/>in-text<text:s/>reference<text:s/>to<text:s/>work<text:s/>by<text:s/>Fabrizio<text:s/>Santoro<text:s/>and<text:s/>Giulia<text:s/>Mascagni,<text:s/>but<text:s/>papers<text:s/>not<text:s/>specified<text:s/>in<text:s/>the<text:s/>References.</text:span></text:p>
          </table:table-cell>
        </table:table-row>
        <table:table-row table:style-name="Row247">
          <table:table-cell table:style-name="Cell985">
            <text:p text:style-name="P1704"><text:span text:style-name="T1704_1">5</text:span></text:p>
          </table:table-cell>
          <table:table-cell table:style-name="Cell986">
            <text:p text:style-name="P1705"><text:span text:style-name="T1705_1">Mar<text:s/>-<text:s/>25</text:span></text:p>
          </table:table-cell>
          <table:table-cell table:style-name="Cell987">
            <text:p text:style-name="P1706"><text:span text:style-name="T1706_1">French<text:s/>Govt</text:span></text:p>
          </table:table-cell>
          <table:table-cell table:style-name="Cell988">
            <text:p text:style-name="P1707"><text:span text:style-name="T1707_1"><text:a xlink:type="simple" xlink:href="https://www.tresor.economie.gouv.fr/Articles/bff127d9-5f7c-4967-a9ff-43302bf64513/files/f1670c10-a475-4c6e-9036-916edb5c2937"><text:span text:style-name="T1707_2">Mobilisation<text:s/>des<text:s/>Ressources<text:s/>Intérieures<text:s/>Publiques</text:span></text:a></text:span><text:span text:style-name="T1707_3"><text:s/></text:span></text:p>
          </table:table-cell>
          <table:table-cell table:style-name="Cell989">
            <text:p text:style-name="P1708"><text:span text:style-name="T1708_1">Occhiali</text:span><text:span text:style-name="T1708_2"><text:s/>G.<text:s/>(2023)<text:s/>"</text:span><text:span text:style-name="T1708_3"><text:a xlink:type="simple" xlink:href="https://www.ictd.ac/publication/whats-catch-review-fiscal-treatments-fisheries-sub-saharan-africa/"><text:span text:style-name="T1708_4">What’s<text:s/>the<text:s/>Catch?<text:s/>A<text:s/>Review<text:s/>of<text:s/>the<text:s/>Fiscal<text:s/>Treatments<text:s/>of<text:s/>Fisheries<text:s/>in<text:s/>Sub-Saharan<text:s/>Africa</text:span></text:a></text:span><text:span text:style-name="T1708_5">",<text:s/></text:span><text:span text:style-name="T1708_6">The<text:s/>Journal<text:s/>of<text:s/>Environment<text:s/>&amp;<text:s/>Development</text:span><text:span text:style-name="T1708_7">,<text:s/>vol.<text:s/>32<text:s/>(2).<text:s/></text:span></text:p>
            <text:p text:style-name="P1709"><text:span text:style-name="T1709_1">Occhiali</text:span><text:span text:style-name="T1709_2"><text:s/>G.<text:s/>(2022)<text:s/>"</text:span><text:span text:style-name="T1709_3"><text:a xlink:type="simple" xlink:href="https://www.ictd.ac/publication/whats-catch-fiscal-policies-fisheries-five-african-countries/"><text:span text:style-name="T1709_4">What’s<text:s/>the<text:s/>catch?<text:s/>Fiscal<text:s/>Policies<text:s/>for<text:s/>Fisheries<text:s/>in<text:s/>five<text:s/>African<text:s/>Countries</text:span></text:a></text:span><text:span text:style-name="T1709_5">",<text:s/>FERDI<text:s/>Note<text:s/></text:span><text:span text:style-name="T1709_6">Brève</text:span><text:span text:style-name="T1709_7"><text:s/>B228.</text:span></text:p>
          </table:table-cell>
        </table:table-row>
        <table:table-row table:style-name="Row248">
          <table:table-cell table:style-name="Cell990">
            <text:p text:style-name="P1710"><text:span text:style-name="T1710_1">6</text:span></text:p>
          </table:table-cell>
          <table:table-cell table:style-name="Cell991">
            <text:p text:style-name="P1711"><text:span text:style-name="T1711_1">Mar<text:s/>-<text:s/>25</text:span></text:p>
          </table:table-cell>
          <table:table-cell table:style-name="Cell992">
            <text:p text:style-name="P1712"><text:span text:style-name="T1712_1">Asian<text:s/>Development<text:s/>Bank<text:s/></text:span></text:p>
          </table:table-cell>
          <table:table-cell table:style-name="Cell993">
            <text:p text:style-name="P1713"><text:span text:style-name="T1713_1"><text:a xlink:type="simple" xlink:href="https://www.adb.org/sites/default/files/publication/1039791/governance-brief-059-personal-income-taxation-asia-pacific.pdf"><text:span text:style-name="T1713_2">Personal<text:s/>Taxation<text:s/>in<text:s/>Asia<text:s/>and<text:s/>the<text:s/>Pacific:<text:s/>Future<text:s/>Directions</text:span></text:a></text:span></text:p>
          </table:table-cell>
          <table:table-cell table:style-name="Cell994">
            <text:p text:style-name="P1714"><text:span text:style-name="T1714_1">Hassan,<text:s/>M.<text:s/>and<text:s/>W.<text:s/>Prichard.<text:s/>2016.<text:s/>“</text:span><text:span text:style-name="T1714_2"><text:a xlink:type="simple" xlink:href="https://www.ictd.ac/publication/the-political-economy-of-domestic-tax-reform-in-bangladesh-political-settlements-informal-institutions-and-the-negotiation-of-reform/"><text:span text:style-name="T1714_3">The<text:s/>Political<text:s/>Economy<text:s/>of<text:s/>Domestic<text:s/>Tax<text:s/>Reform.<text:s/>In<text:s/>Bangladesh:<text:s/>Political<text:s/>Settlements,<text:s/>Informal<text:s/>Institutions<text:s/>and<text:s/>the<text:s/>Negotiation<text:s/>of<text:s/>Reform</text:span></text:a></text:span><text:span text:style-name="T1714_4">”.<text:s/></text:span><text:span text:style-name="T1714_5">The<text:s/>Journal<text:s/>of<text:s/>Development<text:s/>Studies</text:span><text:span text:style-name="T1714_6">.<text:s/>52 (12).<text:s/>pp. 1704–1721</text:span></text:p>
          </table:table-cell>
        </table:table-row>
        <table:table-row table:style-name="Row249">
          <table:table-cell table:style-name="Cell995">
            <text:p text:style-name="P1715"><text:span text:style-name="T1715_1">7</text:span></text:p>
          </table:table-cell>
          <table:table-cell table:style-name="Cell996">
            <text:p text:style-name="P1716"><text:span text:style-name="T1716_1">Mar<text:s/>-<text:s/>25</text:span></text:p>
          </table:table-cell>
          <table:table-cell table:style-name="Cell997">
            <text:p text:style-name="P1717"><text:span text:style-name="T1717_1">World<text:s/>Bank<text:s/></text:span></text:p>
          </table:table-cell>
          <table:table-cell table:style-name="Cell998">
            <text:p text:style-name="P1718"><text:span text:style-name="T1718_1"><text:a xlink:type="simple" xlink:href="https://openknowledge.worldbank.org/entities/publication/8bf7d650-5d8a-42d2-b471-d1c4ab6f8664"><text:span text:style-name="T1718_2">Effective<text:s/>Tax<text:s/>Rates,<text:s/>Firm<text:s/>Size<text:s/>and<text:s/>the<text:s/>Global<text:s/>Minimum<text:s/>Tax</text:span></text:a></text:span><text:span text:style-name="T1718_3">,<text:s/>by<text:s/>Bachas,<text:s/>Pierre;<text:s/>Brockmeyer,<text:s/>Anne;<text:s/>Dom,<text:s/>Roel;<text:s/></text:span><text:span text:style-name="T1718_4">Semelet</text:span><text:span text:style-name="T1718_5">,<text:s/>Camille,<text:s/>Policy<text:s/>Research<text:s/>WP<text:s text:c="2"/>(&gt;800<text:s/>downloads<text:s/>also<text:s/>cited<text:s/>I<text:s/>WB<text:s/>flagship<text:s/>report<text:s/></text:span><text:span text:style-name="T1718_6"><text:a xlink:type="simple" xlink:href="https://openknowledge.worldbank.org/entities/publication/a2c8fea0-4059-490f-879f-4fda91c67313"><text:span text:style-name="T1718_7">Global<text:s/>Economic<text:s/>Prospects</text:span></text:a></text:span><text:span text:style-name="T1718_8"><text:s/>&gt;182,000<text:s/>downloads)<text:s/></text:span></text:p>
          </table:table-cell>
          <table:table-cell table:style-name="Cell999">
            <text:p text:style-name="P1719"><text:span text:style-name="T1719_1">Carreras,<text:s/>Marco,<text:s/>Chandu Dachapalli,<text:s/>and<text:s/>Giulia<text:s/>Mascagni, </text:span><text:span text:style-name="T1719_2"><text:a xlink:type="simple" office:target-frame-name="_blank" xlink:href="https://www.ictd.ac/publication/effective-corporate-tax-burden-and-firm-size-in-south-africa-a-firm-level-analysis/"><text:span text:style-name="T1719_3">“Effective<text:s/>corporate<text:s/>tax<text:s/>burden<text:s/>and<text:s/>firm<text:s/>size<text:s/>in<text:s/>South<text:s/>Africa:<text:s/>A<text:s/>firm-level<text:s/>analysis,”</text:span></text:a></text:span><text:span text:style-name="T1719_4"> Technical<text:s/>Report,<text:s/>United<text:s/>Nations<text:s/>University<text:s/>2017. </text:span></text:p>
            <text:p text:style-name="P1720"><text:span text:style-name="T1720_1">Mascagni,<text:s/>Giulia,<text:s/>Nara<text:s/>Monkam,<text:s/>and<text:s/>Christopher<text:s/>Nell, </text:span><text:span text:style-name="T1720_2"><text:a xlink:type="simple" office:target-frame-name="_blank" xlink:href="https://www.ictd.ac/publication/unlocking-the-potential-of-administrative-data-in-africa-tax-compliance-and-progressivity-in-rwanda/"><text:span text:style-name="T1720_3">“Unlocking<text:s/>the<text:s/>potential<text:s/>of<text:s/>administrative<text:s/>data<text:s/>in<text:s/>Africa:<text:s/>Tax<text:s/>compliance<text:s/>and<text:s/>progressivity<text:s/>in<text:s/>Rwanda,”</text:span></text:a></text:span><text:span text:style-name="T1720_4"> 2016 </text:span></text:p>
            <text:p text:style-name="P1721"><text:span text:style-name="T1721_1">Mascagni,<text:s/>Giulia<text:s/>and<text:s/></text:span><text:span text:style-name="T1721_2">Andualem</text:span><text:span text:style-name="T1721_3"><text:s/>Mengistu, </text:span><text:span text:style-name="T1721_4"><text:a xlink:type="simple" office:target-frame-name="_blank" xlink:href="https://onlinelibrary.wiley.com/doi/abs/10.1111/dpr.12400?msockid=25347a949272651023076eb39355646d"><text:span text:style-name="T1721_5">“Effective<text:s/>tax<text:s/>rates<text:s/>and<text:s/>firm<text:s/>size<text:s/>in<text:s/>Ethiopia,”</text:span></text:a></text:span><text:span text:style-name="T1721_6"> Development<text:s/>Policy<text:s/>Review,<text:s/>2019,<text:s/>37,<text:s/>O248–O273. </text:span></text:p>
            <text:p text:style-name="P1722"><text:span text:style-name="T1722_1">Mascagni,<text:s/>Giulia,<text:s/>Nara<text:s/>Monkam,<text:s/>and<text:s/>Christopher<text:s/>Nell, </text:span><text:span text:style-name="T1722_2"><text:a xlink:type="simple" office:target-frame-name="_blank" xlink:href="https://www.ictd.ac/publication/unlocking-the-potential-of-administrative-data-in-africa-tax-compliance-and-progressivity-in-rwanda/"><text:span text:style-name="T1722_3">“Unlocking<text:s/>the<text:s/>potential<text:s/>of<text:s/>administrative<text:s/>data<text:s/>in<text:s/>Africa:<text:s/>Tax<text:s/>compliance<text:s/>and<text:s/>progressivity<text:s/>in<text:s/>Rwanda,”</text:span></text:a></text:span><text:span text:style-name="T1722_4"> 2016. </text:span></text:p>
          </table:table-cell>
        </table:table-row>
        <table:table-row table:style-name="Row250">
          <table:table-cell table:style-name="Cell1000">
            <text:p text:style-name="P1723"><text:span text:style-name="T1723_1">8</text:span></text:p>
          </table:table-cell>
          <table:table-cell table:style-name="Cell1001">
            <text:p text:style-name="P1724"><text:span text:style-name="T1724_1">Apr<text:s/>-<text:s/>25<text:s/></text:span></text:p>
          </table:table-cell>
          <table:table-cell table:style-name="Cell1002">
            <text:p text:style-name="P1725"><text:span text:style-name="T1725_1"><text:s/>World<text:s/>Bank<text:s/></text:span></text:p>
          </table:table-cell>
          <table:table-cell table:style-name="Cell1003">
            <text:p text:style-name="P1726"><text:span text:style-name="T1726_1"><text:a xlink:type="simple" xlink:href="https://openknowledge.worldbank.org/entities/publication/3bb9449a-233e-4ac6-b93f-d40bdf04204b"><text:span text:style-name="T1726_2">South<text:s/>Asia<text:s/>Development<text:s/>Update,<text:s/>April<text:s/>2025:<text:s/>Taxing<text:s/>Times</text:span></text:a></text:span><text:span text:style-name="T1726_3"><text:s/>(over<text:s/>8,700<text:s/>downloads)</text:span></text:p>
          </table:table-cell>
          <table:table-cell table:style-name="Cell1004">
            <text:p text:style-name="P1727"><text:span text:style-name="T1727_1">Mascagni,<text:s/>G.,<text:s/>A.<text:s/>T.<text:s/>Mengistu,<text:s/>and<text:s/>F.<text:s/>B.<text:s/>Woldeyes.<text:s/>2021. </text:span><text:span text:style-name="T1727_2"><text:a xlink:type="simple" office:target-frame-name="_blank" xlink:href="https://www.ictd.ac/publication/icts-tax-compliance-evidence-taxpayer-responses-technological-innovation-ethiopia/"><text:span text:style-name="T1727_3">“Can<text:s/>ICTs<text:s/>Increase<text:s/>Tax<text:s/>Compliance?<text:s/>Evidence<text:s/>on<text:s/>Taxpayer<text:s/>Responses<text:s/>to<text:s/>Technological<text:s/>Innovation<text:s/>in<text:s/>Ethiopia.”</text:span></text:a></text:span><text:span text:style-name="T1727_4"> </text:span><text:span text:style-name="T1727_5">Journal<text:s/>of<text:s/>Economic </text:span><text:span text:style-name="T1727_6">Behavior</text:span><text:span text:style-name="T1727_7"> &amp;<text:s/>Organization</text:span><text:span text:style-name="T1727_8"> 189<text:s/>(September):<text:s/>172–93. </text:span></text:p>
            <text:p text:style-name="P1728"><text:span text:style-name="T1728_1">Stewart-Wilson,<text:s/>G.,<text:s/>and<text:s/>Waiswa,<text:s/>R.<text:s/>(2021) </text:span><text:span text:style-name="T1728_2"><text:a xlink:type="simple" office:target-frame-name="_blank" xlink:href="https://www.ictd.ac/publication/taxing-agricultural-income-global-south-revisiting-ugandas-national-debate/"><text:span text:style-name="T1728_3">“Taxing<text:s/>Agricultural<text:s/>Income<text:s/>in<text:s/>the<text:s/>Global<text:s/>South:<text:s/>Revisiting<text:s/>Uganda’s<text:s/>National<text:s/>Debate”</text:span></text:a></text:span><text:span text:style-name="T1728_4">, ICTD<text:s/>Working<text:s/>Paper<text:s/>121,<text:s/>Brighton:<text:s/>Institute<text:s/>of<text:s/>Development<text:s/>Studies </text:span></text:p>
          </table:table-cell>
        </table:table-row>
        <table:table-row table:style-name="Row251">
          <table:table-cell table:style-name="Cell1005">
            <text:p text:style-name="P1729"><text:span text:style-name="T1729_1">9</text:span></text:p>
          </table:table-cell>
          <table:table-cell table:style-name="Cell1006">
            <text:p text:style-name="P1730"><text:span text:style-name="T1730_1">Apr<text:s/>-<text:s/>25</text:span></text:p>
          </table:table-cell>
          <table:table-cell table:style-name="Cell1007">
            <text:p text:style-name="P1731"><text:span text:style-name="T1731_1">World<text:s/>Bank<text:s/></text:span></text:p>
          </table:table-cell>
          <table:table-cell table:style-name="Cell1008">
            <text:p text:style-name="P1732"><text:span text:style-name="T1732_1"><text:a xlink:type="simple" xlink:href="https://openknowledge.worldbank.org/entities/publication/fc8a525b-a30d-43e1-b6e2-03fbcd06e6b6"><text:span text:style-name="T1732_2">Africa's<text:s/>Pulse,<text:s/>No.<text:s/>31,<text:s/>Spring<text:s/>2025:<text:s/>Improving<text:s/>Governance<text:s/>and<text:s/>Delivering<text:s/>for<text:s/>People<text:s/>in<text:s/>Africa</text:span></text:a></text:span><text:span text:style-name="T1732_3"><text:s/>(over<text:s/>10,000<text:s/>downloads)</text:span></text:p>
          </table:table-cell>
          <table:table-cell table:style-name="Cell1009">
            <text:p text:style-name="P1733"><text:span text:style-name="T1733_1">Anyidoho,<text:s/>N.<text:s/>A.,<text:s/>M.<text:s/>Gallien,<text:s/>M.<text:s/>Rogan,<text:s/>and<text:s/>V.<text:s/>van<text:s/>den<text:s/>Boogaard.<text:s/>2025. </text:span><text:span text:style-name="T1733_2"><text:a xlink:type="simple" office:target-frame-name="_blank" xlink:href="https://www.ictd.ac/publication/the-taxed-informal-economy-fiscal-burdens-and-inequality-in-accra/"><text:span text:style-name="T1733_3">“The<text:s/>Taxed<text:s/>Informal<text:s/>Economy:<text:s/>Fiscal<text:s/>Burdens<text:s/>and<text:s/>Inequality<text:s/>in<text:s/>Accra.”</text:span></text:a></text:span><text:span text:style-name="T1733_4"> </text:span><text:span text:style-name="T1733_5">World<text:s/>Development </text:span><text:span text:style-name="T1733_6">187:<text:s/>106879. </text:span></text:p>
            <text:p text:style-name="P1734"><text:span text:style-name="T1734_1">Dom,<text:s/>R.,<text:s/>A.<text:s/>Custers,<text:s/>S.<text:s/>R.<text:s/>Davenport,<text:s/>and<text:s/>W.<text:s/>Prichard.<text:s/>2022. “</text:span><text:span text:style-name="T1734_2"><text:a xlink:type="simple" office:target-frame-name="_blank" xlink:href="https://www.ictd.ac/publication/innovations-in-tax-compliance/"><text:span text:style-name="T1734_3">Innovations<text:s/>in<text:s/>Tax<text:s/>Compliance:<text:s/>Building<text:s/>Trust,<text:s/>Navigating<text:s/>Politics,<text:s/>and<text:s/>Tailoring<text:s/>Reform</text:span></text:a></text:span><text:span text:style-name="T1734_4">”.<text:s/>Washington,<text:s/>DC:<text:s/>World<text:s/>Bank. </text:span></text:p>
            <text:p text:style-name="P1735"><text:span text:style-name="T1735_1">Gallien,<text:s/>M.<text:s/>et<text:s/>al.<text:s/>(2025)<text:s/></text:span><text:span text:style-name="T1735_2"><text:a xlink:type="simple" xlink:href="https://www.ictd.ac/publication/simplified-taxation-africa-what-we-know-and-need-to-know/"><text:span text:style-name="T1735_3">Simplified<text:s/>Taxation<text:s/>in<text:s/>Africa:<text:s/>What<text:s/>We<text:s/>Know<text:s/>–<text:s/>and<text:s/>Need<text:s/>to<text:s/>Know</text:span></text:a></text:span><text:span text:style-name="T1735_4">,<text:s/>ICTD<text:s/>Policy<text:s/>Brief<text:s/>15,<text:s/>Brighton:<text:s/>Institute<text:s/>of<text:s/>Development<text:s/>Studies<text:s/>DOI:<text:s/>10.19088/ICTD.2025.012</text:span></text:p>
            <text:p text:style-name="P1736"><text:span text:style-name="T1736_1">Kangave</text:span><text:span text:style-name="T1736_2">,<text:s/>J.;<text:s/>Nakato,<text:s/>S.;<text:s/>Wasiwa,<text:s/>R.;<text:s/>Nalukwago,<text:s/>M.<text:s/>and<text:s/></text:span><text:span text:style-name="T1736_3">Zzimbe</text:span><text:span text:style-name="T1736_4">,<text:s/>P.<text:s/>(2018) </text:span><text:span text:style-name="T1736_5"><text:a xlink:type="simple" office:target-frame-name="_blank" xlink:href="https://www.ictd.ac/publication/what-can-we-learn-from-the-uganda-revenue-authoritys-approach-to-taxing-high-net-worth-individuals/"><text:span text:style-name="T1736_6">What<text:s/>Can<text:s/>We<text:s/>Learn<text:s/>from<text:s/>the<text:s/>Uganda<text:s/>Revenue<text:s/>Authority’s<text:s/>Approach<text:s/>to<text:s/>Taxing<text:s/>High<text:s/>Net<text:s/>Worth<text:s/>Individuals?</text:span></text:a></text:span><text:span text:style-name="T1736_7">, ICTD<text:s/>Working<text:s/>Paper<text:s/>72, Brighton:<text:s/>Institute<text:s/>of<text:s/>Development<text:s/>Studies</text:span></text:p>
            <text:p text:style-name="P1737"><text:span text:style-name="T1737_1">Mascagni,<text:s/>G.,<text:s/>A.<text:s/>T.<text:s/>Mengistu,<text:s/>and<text:s/>F.<text:s/>B.<text:s/>Woldeyes.<text:s/>2021. </text:span><text:span text:style-name="T1737_2"><text:a xlink:type="simple" office:target-frame-name="_blank" xlink:href="https://www.ictd.ac/publication/icts-tax-compliance-evidence-taxpayer-responses-technological-innovation-ethiopia/"><text:span text:style-name="T1737_3">“Can<text:s/>ICTs<text:s/>Increase<text:s/>Tax<text:s/>Compliance?<text:s/>Evidence<text:s/>on<text:s/>Taxpayer<text:s/>Responses<text:s/>to<text:s/>Technological<text:s/>Innovation<text:s/>in<text:s/>Ethiopia.”</text:span></text:a></text:span><text:span text:style-name="T1737_4"> Journal<text:s/>of<text:s/>Economic </text:span><text:span text:style-name="T1737_5">Behavior</text:span><text:span text:style-name="T1737_6"> &amp;<text:s/>Organization 189:<text:s/>172–93 </text:span></text:p>
            <text:p text:style-name="P1738"><text:span text:style-name="T1738_1">Moore,<text:s/>M.,<text:s/>W.<text:s/>Prichard,<text:s/>and<text:s/>O.-H.<text:s/>Fjeldstad.<text:s/>2018. </text:span><text:span text:style-name="T1738_2"><text:a xlink:type="simple" office:target-frame-name="_blank" xlink:href="https://www.ictd.ac/publication/taxing-africa-coercion-reform-and-development/"><text:span text:style-name="T1738_3">Taxing<text:s/>Africa:<text:s/>Coercion,<text:s/>Reform<text:s/>and<text:s/>Development</text:span></text:a></text:span><text:span text:style-name="T1738_4">.<text:s/>London/<text:s/>New<text:s/>York:<text:s/>Zed<text:s/>Books </text:span></text:p>
            <text:p text:style-name="P1739"><text:span text:style-name="T1739_1">Okunogbe</text:span><text:span text:style-name="T1739_2">,<text:s/>O.,<text:s/>and<text:s/>F.<text:s/>Santoro.<text:s/>2022. </text:span><text:span text:style-name="T1739_3"><text:a xlink:type="simple" office:target-frame-name="_blank" xlink:href="https://www.ictd.ac/publication/increasing-tax-collection-african-countries-information-technology/"><text:span text:style-name="T1739_4">“Increasing<text:s/>Tax<text:s/>Collection<text:s/>in<text:s/>African<text:s/>Countries:<text:s/>The<text:s/>Role<text:s/>of<text:s/>Information<text:s/>Technology.”</text:span></text:a></text:span><text:span text:style-name="T1739_5"> Policy<text:s/>Research<text:s/>Working<text:s/>Paper<text:s/>10182,<text:s/>World<text:s/>Bank,<text:s/>Washington,<text:s/>DC. </text:span></text:p>
            <text:p text:style-name="P1740"><text:span text:style-name="T1740_1">Prichard,<text:s/>W.<text:s/>2015. </text:span><text:span text:style-name="T1740_2"><text:a xlink:type="simple" office:target-frame-name="_blank" xlink:href="https://www.ictd.ac/publication/taxation-responsiveness-and-accountability-in-sub-saharan-africa-the-dynamics-of-tax-bargaining/"><text:span text:style-name="T1740_3">Taxation,<text:s/>Responsiveness<text:s/>and<text:s/>Accountability<text:s/>in<text:s/>Sub-Saharan<text:s/>Africa:<text:s/>The<text:s/>Dynamics<text:s/>of<text:s/>Tax<text:s/>Bargaining</text:span></text:a></text:span><text:span text:style-name="T1740_4">.<text:s/>Cambridge,<text:s/>UK:<text:s/>Cambridge<text:s/>University<text:s/>Press.<text:s/></text:span></text:p>
            <text:p text:style-name="P1741"><text:span text:style-name="T1741_1">Prichard,<text:s/>W.,<text:s/>and<text:s/>N.<text:s/></text:span><text:span text:style-name="T1741_2">Zebong</text:span><text:span text:style-name="T1741_3"><text:s/>A.<text:s/>2017. </text:span><text:span text:style-name="T1741_4"><text:a xlink:type="simple" office:target-frame-name="_blank" xlink:href="https://www.slideshare.net/slideshow/the-african-property-tax-initiative-from-research-to-action/82151424"><text:span text:style-name="T1741_5">“The<text:s/>African<text:s/>Property<text:s/>Tax<text:s/>Initiative:<text:s/>From<text:s/>Research<text:s/>to<text:s/>Action.”</text:span></text:a></text:span><text:span text:style-name="T1741_6"> International<text:s/>Centre<text:s/>for Tax and<text:s/>Development,<text:s/>Brighton,<text:s/>UK.</text:span></text:p>
          </table:table-cell>
        </table:table-row>
        <table:table-row table:style-name="Row252">
          <table:table-cell table:style-name="Cell1010">
            <text:p text:style-name="P1742"><text:span text:style-name="T1742_1">10</text:span></text:p>
          </table:table-cell>
          <table:table-cell table:style-name="Cell1011">
            <text:p text:style-name="P1743"><text:span text:style-name="T1743_1">May<text:s/>-<text:s/>25</text:span></text:p>
          </table:table-cell>
          <table:table-cell table:style-name="Cell1012">
            <text:p text:style-name="P1744"><text:span text:style-name="T1744_1">African<text:s/>Development<text:s/>Bank</text:span></text:p>
          </table:table-cell>
          <table:table-cell table:style-name="Cell1013">
            <text:p text:style-name="P1745"><text:span text:style-name="T1745_1"><text:a xlink:type="simple" xlink:href="https://www.afdb.org/en/documents/african-economic-outlook-2025"><text:span text:style-name="T1745_2">African<text:s/>Economic<text:s/>Outlook<text:s/>2025</text:span></text:a></text:span></text:p>
            <text:p text:style-name="P1746"><text:span text:style-name="T1746_1">And<text:s/></text:span><text:span text:style-name="T1746_2"><text:a xlink:type="simple" xlink:href="https://www.afdb.org/en/documents/african-economic-outlook-2025-highlights"><text:span text:style-name="T1746_3">African<text:s/>Economic<text:s/>Outlook<text:s/>2025<text:s/>–<text:s/>Highlights</text:span></text:a></text:span></text:p>
          </table:table-cell>
          <table:table-cell table:style-name="Cell1014">
            <text:p text:style-name="P1747"><text:span text:style-name="T1747_1">Ohemeng</text:span><text:span text:style-name="T1747_2">,<text:s/>F.L.K.<text:s/>and<text:s/>Mohiuddin,<text:s/>F.<text:s/>(2022)<text:s/>"</text:span><text:span text:style-name="T1747_3"><text:a xlink:type="simple" xlink:href="https://www.ictd.ac/publication/enigma-central-local-government-relationship-impact-property-tax-administration-developing-countries-ghanaian-perspective/"><text:span text:style-name="T1747_4">The<text:s/>Enigma<text:s/>of<text:s/>the<text:s/>Central–Local<text:s/>Government<text:s/>Relationship<text:s/>and<text:s/>its<text:s/>Impact<text:s/>on<text:s/>Property<text:s/>Tax<text:s/>Administration<text:s/>in<text:s/>Developing<text:s/>Countries:<text:s/>The<text:s/>Ghanaian<text:s/>Perspective</text:span></text:a></text:span><text:span text:style-name="T1747_5">",<text:s/>ICTD<text:s/>Working<text:s/>Paper<text:s/>151,<text:s/>Brighton:<text:s/>Institute<text:s/>of<text:s/>Development<text:s/>Studies,<text:s/>DOI:<text:s/>10.19088/ICTD.2022.018</text:span></text:p>
            <text:p text:style-name="P1748"><text:span text:style-name="T1748_1"><text:line-break/></text:span><text:span text:style-name="T1748_2">Okunogbe</text:span><text:span text:style-name="T1748_3">,<text:s/>O.,<text:s/>and<text:s/>F.<text:s/>Santoro.<text:s/>2023. </text:span><text:span text:style-name="T1748_4"><text:a xlink:type="simple" office:target-frame-name="_blank" xlink:href="https://www.ictd.ac/publication/increasing-tax-collection-african-countries-information-technology/"><text:span text:style-name="T1748_5">“Increasing<text:s/>Tax<text:s/>Collection<text:s/></text:span><text:span text:style-name="T1748_6">in<text:s/>African<text:s/>Countries:<text:s/>The<text:s/>Role<text:s/>of<text:s/>Information<text:s/>Technology.”</text:span></text:a></text:span><text:span text:style-name="T1748_7"> Journal<text:s/>of<text:s/>African<text:s/>Economies<text:s/>32<text:s/>(Supplement<text:s/>1):<text:s/>i57–i83</text:span></text:p>
            <text:p text:style-name="P1749"><text:span text:style-name="T1749_1">Santoro,<text:s/>F.,<text:s/>and<text:s/>R.<text:s/>Waiswa.<text:s/>2024. </text:span><text:span text:style-name="T1749_2"><text:a xlink:type="simple" office:target-frame-name="_blank" xlink:href="https://www.ictd.ac/publication/how-to-improve-tax-compliance-by-wealthy-individuals-evidence-from-uganda/"><text:span text:style-name="T1749_3">“How<text:s/>to<text:s/>Improve<text:s/>Tax<text:s/>Compliance<text:s/>by<text:s/>Wealthy<text:s/>Individuals?<text:s/>Evidence<text:s/>from<text:s/>Uganda.”</text:span></text:a></text:span><text:span text:style-name="T1749_4"> </text:span><text:span text:style-name="T1749_5">Development<text:s/>Policy<text:s/>Review</text:span><text:span text:style-name="T1749_6"> 42<text:s/>(2):<text:s/>e12754.</text:span><text:span text:style-name="T1749_7"><text:line-break/> </text:span><text:span text:style-name="T1749_8"><text:line-break/>Also<text:s/>this<text:s/>blog:<text:s/></text:span><text:span text:style-name="T1749_9"><text:a xlink:type="simple" xlink:href="https://www.ictd.ac/blog/digital-transformation-of-tax-administrations-whats-in-it-for-low-income-countries/"><text:span text:style-name="T1749_10">The<text:s/>digital<text:s/>transformation<text:s/>of<text:s/>tax<text:s/>administrations:<text:s/>What’s<text:s/>in<text:s/>it<text:s/>for<text:s/>low-income<text:s/>countries?</text:span></text:a></text:span><text:span text:style-name="T1749_11"> (p196)</text:span></text:p>
          </table:table-cell>
        </table:table-row>
        <table:table-row table:style-name="Row253">
          <table:table-cell table:style-name="Cell1015">
            <text:p text:style-name="P1750"><text:span text:style-name="T1750_1">11<text:s/></text:span></text:p>
          </table:table-cell>
          <table:table-cell table:style-name="Cell1016">
            <text:p text:style-name="P1751"><text:span text:style-name="T1751_1">May<text:s/>-<text:s/>25</text:span></text:p>
          </table:table-cell>
          <table:table-cell table:style-name="Cell1017">
            <text:p text:style-name="P1752"><text:span text:style-name="T1752_1">IISD</text:span></text:p>
          </table:table-cell>
          <table:table-cell table:style-name="Cell1018">
            <text:p text:style-name="P1753"><text:span text:style-name="T1753_1"><text:a xlink:type="simple" xlink:href="https://www.iisd.org/publications/report/ffd4-outcome-document-recommendations"><text:span text:style-name="T1753_2">Recommendations<text:s/>to<text:s/>Strengthen<text:s/>the<text:s/>First<text:s/>Draft<text:s/>of<text:s/>the<text:s/>Fourth<text:s/>Financing<text:s/>for<text:s/>Development<text:s/>Conference<text:s/>Outcome<text:s/>Document</text:span></text:a></text:span><text:span text:style-name="T1753_3"><text:s/>on May<text:s/>29,<text:s/>2025</text:span></text:p>
          </table:table-cell>
          <table:table-cell table:style-name="Cell1019">
            <text:p text:style-name="P1754"><text:span text:style-name="T1754_1">Diouf,<text:s/>A.<text:s/>(2024,<text:s/>November<text:s/>28). </text:span><text:span text:style-name="T1754_2"><text:a xlink:type="simple" office:target-frame-name="_blank" xlink:href="https://www.ictd.ac/blog/digital-transformation-of-tax-administrations-whats-in-it-for-low-income-countries/"><text:span text:style-name="T1754_3">The<text:s/>digital<text:s/>transformation<text:s/>of<text:s/>tax<text:s/>administrations:<text:s/>What’s<text:s/>in<text:s/>it<text:s/>for<text:s/>low-income<text:s/>countries?</text:span></text:a></text:span><text:span text:style-name="T1754_4"> International<text:s/>Centre<text:s/>for<text:s/>Tax<text:s/>and<text:s/>Development. </text:span></text:p>
            <text:p text:style-name="P1755"><text:span text:style-name="T1755_1">Gallien,<text:s/>M.<text:s/>(2025,<text:s/>January<text:s/>29). </text:span><text:span text:style-name="T1755_2"><text:a xlink:type="simple" office:target-frame-name="_blank" xlink:href="https://www.ictd.ac/blog/effective-equitable-formalisation-financing-development/"><text:span text:style-name="T1755_3">Effective<text:s/>and<text:s/>equitable<text:s/>formalisation<text:s/>within<text:s/>the<text:s/>Financing<text:s/>for<text:s/>Development<text:s/>Agenda</text:span></text:a></text:span><text:span text:style-name="T1755_4">.<text:s/>International<text:s/>Centre<text:s/>for<text:s/>Tax<text:s/>and<text:s/>Development. </text:span></text:p>
            <text:p text:style-name="P1756"><text:span text:style-name="T1756_1">Grown,<text:s/>C.<text:s/>and<text:s/>Mascagni,<text:s/>G.<text:s/>(2024)<text:s/></text:span><text:span text:style-name="T1756_2"><text:a xlink:type="simple" xlink:href="https://www.ictd.ac/publication/towards-gender-equality-tax-fiscal-systems/"><text:span text:style-name="T1756_3">'Towards<text:s/>Gender<text:s/>Equality<text:s/>in<text:s/>Tax<text:s/>and<text:s/>Fiscal<text:s/>Systems:<text:s/>Moving<text:s/>Beyond<text:s/>the<text:s/>Implicit-Explicit<text:s/>Bias<text:s/>Framework,</text:span></text:a></text:span><text:span text:style-name="T1756_4">'<text:s/>ICTD<text:s/>Policy<text:s/>Brief<text:s/>5,<text:s/>Brighton:<text:s/>Institute<text:s/>of<text:s/>Development<text:s/>Studies,<text:s/>DOI:<text:s/>10.19088/ICTD.2024.015</text:span></text:p>
            <text:p text:style-name="P1757"><text:span text:style-name="T1757_1">McClusk</text:span><text:span text:style-name="T1757_2">(e)y,<text:s/>R.<text:s/>(2024,<text:s/>December<text:s/>20). </text:span><text:span text:style-name="T1757_3"><text:a xlink:type="simple" office:target-frame-name="_blank" xlink:href="https://www.ictd.ac/blog/four-priority-areas-financing-development/"><text:span text:style-name="T1757_4">Four<text:s/>priority<text:s/>areas<text:s/>for<text:s/>next<text:s/>year’s<text:s/>Financing<text:s/>for<text:s/>Development<text:s/>Conference</text:span></text:a></text:span><text:span text:style-name="T1757_5">.<text:s/>International<text:s/>Centre<text:s/>for<text:s/>Tax<text:s/>and<text:s/>Development</text:span></text:p>
            <text:p text:style-name="P1758"><text:span text:style-name="T1758_1">Occhiali</text:span><text:span text:style-name="T1758_2">,<text:s/>G.<text:s/>(2023,<text:s/>December<text:s/>5). </text:span><text:span text:style-name="T1758_3"><text:a xlink:type="simple" office:target-frame-name="_blank" xlink:href="https://www.ictd.ac/blog/environmental-taxation-africa-curb-environmental-damage/"><text:span text:style-name="T1758_4">Just<text:s/>environmental<text:s/>taxation<text:s/>in<text:s/>Africa:<text:s/>How<text:s/>tax<text:s/>policy<text:s/>can<text:s/>curb<text:s/>environmental<text:s/>damage,<text:s/>far<text:s/>beyond<text:s/>just<text:s/>carbon<text:s/>taxes</text:span></text:a></text:span><text:span text:style-name="T1758_5">.<text:s/>International<text:s/>Centre<text:s/>for<text:s/>Tax<text:s/>and Development</text:span></text:p>
            <text:p text:style-name="P1759"><text:span text:style-name="T1759_1">Prichard,<text:s/>W.<text:s/>(2025,<text:s/>January<text:s/>28). </text:span><text:span text:style-name="T1759_2"><text:a xlink:type="simple" office:target-frame-name="_blank" xlink:href="https://www.ictd.ac/blog/strengthening-subnational-taxation-financing-development/"><text:span text:style-name="T1759_3">Strengthening<text:s/>subnational<text:s/>taxation<text:s/>within<text:s/>the<text:s/>Financing<text:s/>for<text:s/>Development<text:s/>agenda</text:span></text:a></text:span><text:span text:style-name="T1759_4">.<text:s/>International<text:s/>Centre<text:s/>for<text:s/>Tax<text:s/>and<text:s/>Development</text:span></text:p>
          </table:table-cell>
        </table:table-row>
        <table:table-row table:style-name="Row254">
          <table:table-cell table:style-name="Cell1020">
            <text:p text:style-name="P1760"><text:span text:style-name="T1760_1">12</text:span></text:p>
          </table:table-cell>
          <table:table-cell table:style-name="Cell1021">
            <text:p text:style-name="P1761"><text:span text:style-name="T1761_1">May<text:s/>-<text:s/>25</text:span></text:p>
          </table:table-cell>
          <table:table-cell table:style-name="Cell1022">
            <text:p text:style-name="P1762"><text:span text:style-name="T1762_1">World<text:s/>Bank</text:span></text:p>
          </table:table-cell>
          <table:table-cell table:style-name="Cell1023">
            <text:p text:style-name="P1763"/>
            <text:p text:style-name="P1764"><text:span text:style-name="T1764_1"><text:a xlink:type="simple" xlink:href="https://openknowledge.worldbank.org/entities/publication/873a9c96-fcba-4e42-aadd-670e64f13156"><text:span text:style-name="T1764_2">Fiscal<text:s/>Vulnerabilities<text:s/>in<text:s/>Low-Income<text:s/>Countries:<text:s/>Evolution,<text:s/>Drivers,<text:s/>and<text:s/>Policies</text:span></text:a></text:span><text:span text:style-name="T1764_3"><text:s/>(&gt;14,000<text:s/>downloads)</text:span></text:p>
          </table:table-cell>
          <table:table-cell table:style-name="Cell1024">
            <text:p text:style-name="P1765"><text:span text:style-name="T1765_1">Arewa,<text:s/>M.,<text:s/>and<text:s/>S.<text:s/>Davenport.<text:s/>2022.<text:s/>“The<text:s/>Tax<text:s/>and<text:s/>Technology<text:s/>Challenge.”<text:s/>In </text:span><text:span text:style-name="T1765_2"><text:a xlink:type="simple" office:target-frame-name="_blank" xlink:href="https://www.ictd.ac/publication/innovations-in-tax-compliance/"><text:span text:style-name="T1765_3">Innovations<text:s/>in<text:s/>Tax<text:s/>Compliance:<text:s/>Building<text:s/>Trust,<text:s/>Navigating<text:s/>Politics,<text:s/>and<text:s/>Tailoring<text:s/>Reform</text:span></text:a></text:span><text:span text:style-name="T1765_4">,<text:s/>edited<text:s/>by<text:s/>R.<text:s/>Dom,<text:s/>A.<text:s/>Custers,<text:s/>S.<text:s/>Davenport,<text:s/>and<text:s/>W.<text:s/>Prichard,<text:s/>171–<text:s/>204.<text:s/>Washington,<text:s/>DC:<text:s/>World<text:s/>Bank</text:span></text:p>
            <text:p text:style-name="P1766"><text:span text:style-name="T1766_1">Dom,<text:s/>R.,<text:s/>A.<text:s/>Custers,<text:s/>S.<text:s/>Davenport,<text:s/>and<text:s/>W.<text:s/>Prichard.<text:s/>2022. </text:span><text:span text:style-name="T1766_2"><text:a xlink:type="simple" office:target-frame-name="_blank" xlink:href="https://www.ictd.ac/publication/innovations-in-tax-compliance/"><text:span text:style-name="T1766_3">Innovations<text:s/>in<text:s/>Tax<text:s/>Compliance:<text:s/>Building<text:s/>Trust,<text:s/>Navigating<text:s/>Politics,<text:s/>and<text:s/>Tailoring<text:s/>Reform</text:span></text:a></text:span><text:span text:style-name="T1766_4">.<text:s/>Washington,<text:s/>DC:<text:s/>World<text:s/>Bank</text:span></text:p>
            <text:p text:style-name="P1767"><text:span text:style-name="T1767_1">Mascagni,<text:s/>G.,<text:s/>A.<text:s/>T.<text:s/>Mengistu,<text:s/>and<text:s/>F.<text:s/>B.<text:s/>Woldeyes.<text:s/>2021.<text:s/>“</text:span><text:span text:style-name="T1767_2"><text:a xlink:type="simple" office:target-frame-name="_blank" xlink:href="https://www.ictd.ac/publication/icts-tax-compliance-evidence-taxpayer-responses-technological-innovation-ethiopia/"><text:span text:style-name="T1767_3">Can<text:s/>ICTs<text:s/>Increase<text:s/>Tax<text:s/>Compliance?<text:s/>Evidence<text:s/>on<text:s/>Taxpayer<text:s/>Responses<text:s/>to<text:s/>Technological<text:s/>Innovation<text:s/>in<text:s/>Ethiopia.</text:span></text:a></text:span><text:span text:style-name="T1767_4">”<text:s/>Journal<text:s/>of<text:s/>Economic </text:span><text:span text:style-name="T1767_5">Behavior</text:span><text:span text:style-name="T1767_6"> &amp;<text:s/>Organization<text:s/>189<text:s/>(September):<text:s/>172–93</text:span></text:p>
          </table:table-cell>
        </table:table-row>
        <table:table-row table:style-name="Row255">
          <table:table-cell table:style-name="Cell1025">
            <text:p text:style-name="P1768"><text:span text:style-name="T1768_1">13</text:span></text:p>
          </table:table-cell>
          <table:table-cell table:style-name="Cell1026">
            <text:p text:style-name="P1769"><text:span text:style-name="T1769_1">June<text:s/>-<text:s/>25</text:span></text:p>
          </table:table-cell>
          <table:table-cell table:style-name="Cell1027">
            <text:p text:style-name="P1770"><text:span text:style-name="T1770_1">UNDP<text:s/>(Global<text:s/>Policy<text:s/>Centre<text:s/>for<text:s/>Governance)</text:span></text:p>
            <text:p text:style-name="P1771"/>
          </table:table-cell>
          <table:table-cell table:style-name="Cell1028">
            <text:p text:style-name="P1772"><text:span text:style-name="T1772_1"><text:a xlink:type="simple" xlink:href="https://www.undp.org/sites/g/files/zskgke326/files/2025-06/undp-third-fig-policy-symposium.pdf"><text:span text:style-name="T1772_2">3</text:span><text:span text:style-name="T1772_3">rd</text:span><text:span text:style-name="T1772_4"><text:s/>FIG<text:s/>(Finance,<text:s/>Integrity<text:s/>and<text:s/>Governance<text:s/>Initiative)<text:s/>Policy<text:s/>Symposium:<text:s/>Messages<text:s/>for<text:s/>FfD4</text:span></text:a></text:span></text:p>
          </table:table-cell>
          <table:table-cell table:style-name="Cell1029">
            <text:p text:style-name="P1773"><text:span text:style-name="T1773_1">Grown,<text:s/>C.<text:s/>and<text:s/>Mascagni,<text:s/>G.<text:s/>(2024)<text:s/></text:span><text:span text:style-name="T1773_2"><text:a xlink:type="simple" xlink:href="https://www.ictd.ac/publication/towards-gender-equality-tax-fiscal-systems/"><text:span text:style-name="T1773_3">'Towards<text:s/>Gender<text:s/>Equality<text:s/>in<text:s/>Tax<text:s/>and<text:s/>Fiscal<text:s/>Systems:<text:s/>Moving<text:s/>Beyond<text:s/>the<text:s/>Implicit-Explicit<text:s/>Bias<text:s/>Framework,</text:span></text:a></text:span><text:span text:style-name="T1773_4">'<text:s/>ICTD<text:s/>Policy<text:s/>Brief<text:s/>5,<text:s/>Brighton:<text:s/>Institute<text:s/>of<text:s/>Development<text:s/>Studies,<text:s/>DOI:<text:s/>10.19088/ICTD.2024.015</text:span></text:p>
            <text:p text:style-name="P1774"><text:span text:style-name="T1774_1">Occhiali</text:span><text:span text:style-name="T1774_2">,<text:s/>G.;<text:s/>Mascagni,<text:s/>G.;<text:s/>Prichard, W. and<text:s/>Hearson,<text:s/>M.<text:s/>(2025) </text:span><text:span text:style-name="T1774_3"><text:a xlink:type="simple" office:target-frame-name="_blank" xlink:href="https://www.ictd.ac/publication/taxing-wealthy-lower-income-countries-why-how/"><text:span text:style-name="T1774_4">Taxing<text:s/>the<text:s/>Wealthy<text:s/>in<text:s/>Lower-Income<text:s/>Countries:<text:s/>Why<text:s/>It’s<text:s/>Important,<text:s/>and<text:s/>How<text:s/>to<text:s/>Do<text:s/>It</text:span></text:a></text:span><text:span text:style-name="T1774_5">,<text:s/>ICTD<text:s/>Policy<text:s/>Brief<text:s/>14, Brighton:<text:s/>Institute<text:s/>of<text:s/>Development<text:s/>Studies,<text:s/>DOI:<text:s/>10.19088/ICTD.2025.007<text:s/>(it’s a<text:s/>PDF<text:s/>link<text:s/>in<text:s/>footnote<text:s/>on<text:s/>p13)</text:span></text:p>
          </table:table-cell>
        </table:table-row>
        <table:table-row table:style-name="Row256">
          <table:table-cell table:style-name="Cell1030">
            <text:p text:style-name="P1775"><text:span text:style-name="T1775_1">14</text:span></text:p>
          </table:table-cell>
          <table:table-cell table:style-name="Cell1031">
            <text:p text:style-name="P1776"><text:span text:style-name="T1776_1">June<text:s/>-<text:s/>25</text:span></text:p>
          </table:table-cell>
          <table:table-cell table:style-name="Cell1032">
            <text:p text:style-name="P1777"><text:span text:style-name="T1777_1">Walking<text:s/>the<text:s/>Talk<text:s/>(</text:span><text:span text:style-name="T1777_2">Hivos</text:span><text:span text:style-name="T1777_3">,<text:s/>Restless<text:s/>Dev,<text:s/></text:span><text:span text:style-name="T1777_4">Equipop</text:span><text:span text:style-name="T1777_5">,<text:s/>ODI</text:span></text:p>
          </table:table-cell>
          <table:table-cell table:style-name="Cell1033">
            <text:p text:style-name="P1778"><text:span text:style-name="T1778_1"><text:a xlink:type="simple" xlink:href="https://f4ff.global/assets/2025/06/WTT_The-Architecture-of-Change-Feminist-Pathways-to-Financing-Gender-Equality_Compressed.pdf"><text:span text:style-name="T1778_2">The<text:s/>Architecture<text:s/>of<text:s/>Change:<text:s/>Feminist<text:s/>Pathway<text:s/>to<text:s/>Financing<text:s/>Gender<text:s/>Equality</text:span></text:a></text:span></text:p>
          </table:table-cell>
          <table:table-cell table:style-name="Cell1034">
            <text:p text:style-name="P1779"><text:span text:style-name="T1779_1">Grown,<text:s/>C.<text:s/>and<text:s/>Mascagni,<text:s/>G.<text:s/>(2024)<text:s/></text:span><text:span text:style-name="T1779_2"><text:a xlink:type="simple" xlink:href="https://www.ictd.ac/publication/towards-gender-equality-tax-fiscal-systems/"><text:span text:style-name="T1779_3">'Towards<text:s/>Gender<text:s/>Equality<text:s/>in<text:s/>Tax<text:s/>and<text:s/>Fiscal<text:s/>Systems:<text:s/>Moving<text:s/>Beyond<text:s/>the<text:s/>Implicit-Explicit<text:s/>Bias<text:s/>Framework,</text:span></text:a></text:span><text:span text:style-name="T1779_4">'<text:s/>ICTD<text:s/>Policy<text:s/>Brief<text:s/>5,<text:s/>Brighton:<text:s/>Institute<text:s/>of<text:s/>Development<text:s/>Studies,<text:s/>DOI:<text:s/>10.19088/ICTD.2024.015</text:span></text:p>
            <text:p text:style-name="P1780"><text:span text:style-name="T1780_1">Joshi,<text:s/>A;<text:s/></text:span><text:span text:style-name="T1780_2">Kangave</text:span><text:span text:style-name="T1780_3">,<text:s/>J.<text:s/>and<text:s/>van<text:s/>den<text:s/>Boogaard, V. (2024) </text:span><text:span text:style-name="T1780_4"><text:a xlink:type="simple" office:target-frame-name="_blank" xlink:href="https://www.ictd.ac/publication/engendering-taxation-a-research-and-policy-agenda/"><text:span text:style-name="T1780_5">Engendering<text:s/>Taxation:<text:s/>A<text:s/>Research<text:s/>and<text:s/>Policy<text:s/>Agenda</text:span></text:a></text:span><text:span text:style-name="T1780_6">,<text:s/>ICTD<text:s/>Working<text:s/>Paper<text:s/>186 ,<text:s/>Brighton:<text:s/>Institute<text:s/>of<text:s/>Development<text:s/>Studies,<text:s/>DOI:<text:s/>10.19088/ICTD.2024.017</text:span></text:p>
          </table:table-cell>
        </table:table-row>
        <table:table-row table:style-name="Row257">
          <table:table-cell table:style-name="Cell1035">
            <text:p text:style-name="P1781"><text:span text:style-name="T1781_1">15</text:span></text:p>
          </table:table-cell>
          <table:table-cell table:style-name="Cell1036">
            <text:p text:style-name="P1782"><text:span text:style-name="T1782_1">July<text:s/>-<text:s/>25</text:span></text:p>
          </table:table-cell>
          <table:table-cell table:style-name="Cell1037">
            <text:p text:style-name="P1783"><text:span text:style-name="T1783_1">Mo<text:s/>Ibrahim<text:s/>Foundation</text:span></text:p>
          </table:table-cell>
          <table:table-cell table:style-name="Cell1038">
            <text:p text:style-name="P1784"><text:span text:style-name="T1784_1"><text:a xlink:type="simple" xlink:href="https://mo.ibrahim.foundation/sites/default/files/2025-07/2025-forum-report.pdf"><text:span text:style-name="T1784_2">Financing<text:s/>the<text:s/>Africa<text:s/>We<text:s/>Want</text:span></text:a></text:span></text:p>
            <text:p text:style-name="P1785"/>
          </table:table-cell>
          <table:table-cell table:style-name="Cell1039">
            <text:p text:style-name="P1786"><text:span text:style-name="T1786_1">Prichard,<text:s/>W.<text:s/>(2020). </text:span><text:span text:style-name="T1786_2"><text:a xlink:type="simple" office:target-frame-name="_blank" xlink:href="https://www.ictd.ac/blog/freetown-new-property-tax-system-quintuple-revenue/"><text:span text:style-name="T1786_3">‘Freetown<text:s/>just<text:s/>implemented<text:s/>a<text:s/>new<text:s/>property<text:s/>tax<text:s/>system<text:s/>that<text:s/>could<text:s/>quintuple<text:s/>revenue.’</text:span></text:a></text:span><text:span text:style-name="T1786_4">,<text:s/>ICTD<text:s/>Blog,<text:s/>Accessed<text:s/>31<text:s/>March<text:s/>2025</text:span></text:p>
            <text:p text:style-name="P1787"><text:span text:style-name="T1787_1">Kangave</text:span><text:span text:style-name="T1787_2">,<text:s/>J.,<text:s/>Mascagni,<text:s/>G.,<text:s/>&amp; </text:span><text:span text:style-name="T1787_3">Occiali</text:span><text:span text:style-name="T1787_4">,<text:s/>G.<text:s/>(2024,<text:s/>July<text:s/>31). </text:span><text:span text:style-name="T1787_5"><text:a xlink:type="simple" office:target-frame-name="_blank" xlink:href="https://www.ids.ac.uk/opinions/how-to-tax-the-ultra-rich-g20-proposal-vs-the-tools-at-hand/"><text:span text:style-name="T1787_6">How<text:s/>to<text:s/>tax<text:s/>the<text:s/>ultra-rich:<text:s/>G20<text:s/>proposal<text:s/>vs.<text:s/>the<text:s/>tools<text:s/>at<text:s/>hand.<text:s/>International<text:s/>Centre<text:s/>for<text:s/>Tax<text:s/>&amp;<text:s/>Development</text:span></text:a></text:span></text:p>
            <text:p text:style-name="P1788"><text:span text:style-name="T1788_1">Mascagni,<text:s/>G.,<text:s/>A.<text:s/>T.<text:s/>Mengistu<text:s/>&amp;<text:s/>F.<text:s/>B.<text:s/>Woldeyes<text:s/>(2021). </text:span><text:span text:style-name="T1788_2"><text:a xlink:type="simple" office:target-frame-name="_blank" xlink:href="https://www.ictd.ac/publication/icts-tax-compliance-evidence-taxpayer-responses-technological-innovation-ethiopia/"><text:span text:style-name="T1788_3">Can<text:s/>ICTs<text:s/>increase<text:s/>tax<text:s/>compliance?<text:s/>Evidence<text:s/>on<text:s/>taxpayer<text:s/>responses<text:s/>to<text:s/>technological<text:s/>innovation<text:s/>in<text:s/>Ethiopia</text:span></text:a></text:span><text:span text:style-name="T1788_4">,<text:s/>Journal<text:s/>of<text:s/>Economic </text:span><text:span text:style-name="T1788_5">Behavior</text:span><text:span text:style-name="T1788_6"> &amp;<text:s/>Organization<text:s/>189,<text:s/>pp.<text:s/>172-193. </text:span><text:span text:style-name="T1788_7"><text:a xlink:type="simple" office:target-frame-name="_blank" xlink:href="https://www.sciencedirect.com/science/article/pii/S0167268121002407"><text:span text:style-name="T1788_8">https://www.sciencedirect.com/science/article/pii/S0167268121002407</text:span></text:a></text:span><text:span text:style-name="T1788_9">.<text:s/>Accessed<text:s/>25<text:s/>March<text:s/>2025</text:span></text:p>
            <text:p text:style-name="P1789"><text:span text:style-name="T1789_1">Prichard,<text:s/>W.<text:s/>(2019). </text:span><text:span text:style-name="T1789_2"><text:a xlink:type="simple" office:target-frame-name="_blank" xlink:href="https://www.ictd.ac/publication/tax-politics-and-the-social-contract-in-africa/"><text:span text:style-name="T1789_3">Tax,<text:s/>Politics,<text:s/>and<text:s/>the<text:s/>Social<text:s/>Contract<text:s/>in<text:s/>Africa</text:span></text:a></text:span><text:span text:style-name="T1789_4">,<text:s/>Oxford<text:s/>Research </text:span><text:span text:style-name="T1789_5">Encyclopedia</text:span><text:span text:style-name="T1789_6"> of<text:s/>Politics</text:span></text:p>
          </table:table-cell>
        </table:table-row>
        <table:table-row table:style-name="Row258">
          <table:table-cell table:style-name="Cell1040">
            <text:p text:style-name="P1790"><text:span text:style-name="T1790_1">16</text:span></text:p>
          </table:table-cell>
          <table:table-cell table:style-name="Cell1041">
            <text:p text:style-name="P1791"><text:span text:style-name="T1791_1">July<text:s/>-<text:s/>25</text:span></text:p>
          </table:table-cell>
          <table:table-cell table:style-name="Cell1042">
            <text:p text:style-name="P1792"><text:span text:style-name="T1792_1">World<text:s/>Bank</text:span></text:p>
          </table:table-cell>
          <table:table-cell table:style-name="Cell1043">
            <text:p text:style-name="P1793"><text:span text:style-name="T1793_1"><text:a xlink:type="simple" xlink:href="https://openknowledge.worldbank.org/entities/publication/8b9002b6-d8dd-426c-aa7c-6d7d16902cd7"><text:span text:style-name="T1793_2">The<text:s/>Global<text:s/>Findex<text:s/>Database<text:s/>2025:<text:s/>Connectivity<text:s/>and<text:s/>Financial<text:s/>Inclusion<text:s/>in<text:s/>the<text:s/>Digital<text:s/>Economy</text:span></text:a></text:span></text:p>
          </table:table-cell>
          <table:table-cell table:style-name="Cell1044">
            <text:p text:style-name="P1794"><text:span text:style-name="T1794_1">Hearson,<text:s/>M.,<text:s/>et<text:s/>al.<text:s/>(2024)<text:s/></text:span><text:span text:style-name="T1794_2"><text:a xlink:type="simple" xlink:href="https://www.ictd.ac/publication/taxing-mobile-money-in-africa-risk-and-reward/"><text:span text:style-name="T1794_3">Taxing<text:s/>Mobile<text:s/>Money<text:s/>in<text:s/>Africa:<text:s/>Risk<text:s/>and<text:s/>Reward</text:span></text:a></text:span><text:span text:style-name="T1794_4">,<text:s/>ICTD<text:s/>Policy<text:s/>Brief<text:s/>10,<text:s/>Brighton:<text:s/>Institute<text:s/>of<text:s/>Development<text:s/>Studies<text:s/>DOI:<text:s/>10.19088/ICTD.2024.071</text:span></text:p>
          </table:table-cell>
        </table:table-row>
        <table:table-row table:style-name="Row259">
          <table:table-cell table:style-name="Cell1045">
            <text:p text:style-name="P1795"><text:span text:style-name="T1795_1">17</text:span></text:p>
          </table:table-cell>
          <table:table-cell table:style-name="Cell1046">
            <text:p text:style-name="P1796"><text:span text:style-name="T1796_1">July<text:s/>-<text:s/>25</text:span></text:p>
          </table:table-cell>
          <table:table-cell table:style-name="Cell1047">
            <text:p text:style-name="P1797"><text:span text:style-name="T1797_1">International<text:s/>Institute<text:s/>for<text:s/>Sustainable<text:s/>Development</text:span></text:p>
          </table:table-cell>
          <table:table-cell table:style-name="Cell1048">
            <text:p text:style-name="P1798"><text:span text:style-name="T1798_1"><text:a xlink:type="simple" xlink:href="https://www.iisd.org/system/files/2025-07/negotiating-protocols-un-framework-convention-tax.pdf"><text:span text:style-name="T1798_2">A<text:s/>Roadmap<text:s/>for<text:s/>Negotiating<text:s/>the<text:s/>Protocols<text:s/>to<text:s/>the<text:s/>United<text:s/>Nations<text:s/>Framework<text:s/>Convention<text:s/>on<text:s/>Tax</text:span></text:a></text:span></text:p>
          </table:table-cell>
          <table:table-cell table:style-name="Cell1049">
            <text:p text:style-name="P1799"><text:span text:style-name="T1799_1">Falcão,<text:s/>T.<text:s/>(2024). </text:span><text:span text:style-name="T1799_2"><text:a xlink:type="simple" office:target-frame-name="_blank" xlink:href="https://www.ictd.ac/publication/multilateral-carbon-tax-treaty/"><text:span text:style-name="T1799_3">Multilateral<text:s/>carbon<text:s/>tax<text:s/>treaty<text:s/>(MCTT)</text:span></text:a></text:span><text:span text:style-name="T1799_4">.<text:s/>ICTD. </text:span><text:span text:style-name="T1799_5"><text:a xlink:type="simple" office:target-frame-name="_blank" xlink:href="https://www.ictd.ac/publication/multilateral-carbon-tax-treaty/"><text:span text:style-name="T1799_6">https://www.ictd.ac/publication/multilateral-carbon-tax-treaty/</text:span></text:a></text:span><text:span text:style-name="T1799_7"> </text:span></text:p>
            <text:p text:style-name="P1800"><text:span text:style-name="T1800_1">Hearson,<text:s/>M.,<text:s/>&amp;<text:s/>Tucker,<text:s/>T.<text:s/>N.<text:s/>(2023). </text:span><text:span text:style-name="T1800_2"><text:a xlink:type="simple" office:target-frame-name="_blank" xlink:href="https://www.ictd.ac/publication/unacceptable-surrender-fiscal-sovereignty-international-tax-arbitration/"><text:span text:style-name="T1800_3">“An<text:s/>unacceptable<text:s/>surrender<text:s/>of<text:s/>fiscal<text:s/>sovereignty”:<text:s/>The<text:s/>neoliberal<text:s/>turn<text:s/>to<text:s/>international<text:s/>tax<text:s/>arbitration</text:span></text:a></text:span><text:span text:style-name="T1800_4">.<text:s/>Perspectives<text:s/>on<text:s/>Politics,<text:s/>21(1),<text:s/>225–240.</text:span></text:p>
            <text:p text:style-name="P1801"><text:span text:style-name="T1801_1">Heitmüller</text:span><text:span text:style-name="T1801_2">,<text:s/>F.<text:s/>(2025)<text:s/></text:span><text:span text:style-name="T1801_3"><text:a xlink:type="simple" xlink:href="https://www.ids.ac.uk/publications/scenarios-for-negotiating-a-un-framework-convention-on-international-tax/"><text:span text:style-name="T1801_4">Scenarios<text:s/>for<text:s/>Negotiating<text:s/>a<text:s/>UN<text:s/>Framework<text:s/>Convention<text:s/>on<text:s/>International<text:s/>Tax</text:span></text:a></text:span><text:span text:style-name="T1801_5">,<text:s/>ICTD<text:s/>Working<text:s/>Paper<text:s/>218,<text:s/>Brighton:<text:s/>Institute<text:s/>of<text:s/>Development<text:s/>Studies,<text:s/>DOI:<text:s/>10.19088/ICTD.2024.120<text:s/></text:span></text:p>
            <text:p text:style-name="P1802"><text:span text:style-name="T1802_1">Moore,<text:s/>M.,<text:s/>&amp;<text:s/>Prichard,<text:s/>W.<text:s/>(2020). </text:span><text:span text:style-name="T1802_2"><text:a xlink:type="simple" office:target-frame-name="_blank" xlink:href="https://www.ictd.ac/publication/how-can-governments-of-low-income-countries-collect-more-tax-revenue/"><text:span text:style-name="T1802_3">How<text:s/>can<text:s/>governments<text:s/>of<text:s/>low-income<text:s/>countries<text:s/>collect<text:s/>more<text:s/>tax<text:s/>revenue?</text:span></text:a></text:span><text:span text:style-name="T1802_4"> In<text:s/>K. Hujo (Ed.), </text:span><text:span text:style-name="T1802_5"><text:a xlink:type="simple" office:target-frame-name="_blank" xlink:href="https://link.springer.com/book/10.1007/978-3-030-37595-9"><text:span text:style-name="T1802_6">The<text:s/>Politics<text:s/>of<text:s/>Domestic<text:s/>Resource<text:s/>Mobilization<text:s/>for<text:s/>Social<text:s/>Development</text:span></text:a></text:span><text:span text:style-name="T1802_7"> (pp.<text:s/>109–138).<text:s/>Springer<text:s/>International<text:s/>Publishing.<text:s/>https://doi.<text:s/>org/10.1007/978-3-030-37595-9_4 </text:span></text:p>
            <text:p text:style-name="P1803"><text:span text:style-name="T1803_1">Kangave</text:span><text:span text:style-name="T1803_2">,<text:s/>J.,<text:s/>Mascagni,<text:s/>G.,<text:s/>&amp; </text:span><text:span text:style-name="T1803_3">Occiali</text:span><text:span text:style-name="T1803_4">,<text:s/>G.<text:s/>(2024,<text:s/>July<text:s/>31). </text:span><text:span text:style-name="T1803_5"><text:a xlink:type="simple" office:target-frame-name="_blank" xlink:href="https://www.ids.ac.uk/opinions/how-to-tax-the-ultra-rich-g20-proposal-vs-the-tools-at-hand/"><text:span text:style-name="T1803_6">How<text:s/>to<text:s/>tax<text:s/>the<text:s/>ultra-rich:<text:s/>G20<text:s/>proposal<text:s/>vs.<text:s/>the<text:s/>tools<text:s/>at<text:s/>hand</text:span></text:a></text:span><text:span text:style-name="T1803_7">.<text:s/>International<text:s/>Centre<text:s/>for<text:s/>Tax<text:s/>&amp;<text:s/>Development.<text:s/></text:span></text:p>
            <text:p text:style-name="P1804"><text:span text:style-name="T1804_1">Santoro,<text:s/>F.,<text:s/>&amp; </text:span><text:span text:style-name="T1804_2">Waisiwa</text:span><text:span text:style-name="T1804_3">,<text:s/>R.<text:s/>(2023,<text:s/>May<text:s/>9). </text:span><text:span text:style-name="T1804_4"><text:a xlink:type="simple" office:target-frame-name="_blank" xlink:href="https://www.ictd.ac/publication/small-nets-big-fish-tax-enforcement-richest-evidence-uganda-rib/"><text:span text:style-name="T1804_5">Small<text:s/>nets<text:s/>for<text:s/>big<text:s/>fish?<text:s/>Tax<text:s/>enforcement<text:s/>on<text:s/>the<text:s/>richest<text:s/>–<text:s/>Evidence<text:s/>from<text:s/>Uganda</text:span></text:a></text:span><text:span text:style-name="T1804_6">.<text:s/>International<text:s/>Centre<text:s/>for<text:s/>Tax<text:s/>&amp;<text:s/>Development.</text:span></text:p>
          </table:table-cell>
        </table:table-row>
        <table:table-row table:style-name="Row260">
          <table:table-cell table:style-name="Cell1050">
            <text:p text:style-name="P1805"><text:span text:style-name="T1805_1">18</text:span></text:p>
          </table:table-cell>
          <table:table-cell table:style-name="Cell1051">
            <text:p text:style-name="P1806"><text:span text:style-name="T1806_1">July<text:s/>-<text:s/>25</text:span></text:p>
          </table:table-cell>
          <table:table-cell table:style-name="Cell1052">
            <text:p text:style-name="P1807"><text:span text:style-name="T1807_1">Afrobarometer</text:span></text:p>
          </table:table-cell>
          <table:table-cell table:style-name="Cell1053">
            <text:p text:style-name="P1808"><text:span text:style-name="T1808_1"><text:a xlink:type="simple" xlink:href="https://www.afrobarometer.org/wp-content/uploads/2025/05/Citizen-engagement-Afrobarometer-flagship-report-ENG-4july25.pdf"><text:span text:style-name="T1808_2">African<text:s/>Insights<text:s/>2025:<text:s/>Citizen<text:s/>engagement,<text:s/>citizen<text:s/>power:<text:s/>Africans<text:s/>claim<text:s/>the<text:s/>promise<text:s/>of<text:s/>democracy</text:span></text:a></text:span></text:p>
          </table:table-cell>
          <table:table-cell table:style-name="Cell1054">
            <text:p text:style-name="P1809"><text:span text:style-name="T1809_1">Gallien,<text:s/>M.,<text:s/>Hearson,<text:s/>M.,<text:s/>&amp;<text:s/></text:span><text:span text:style-name="T1809_2">Abounabhan</text:span><text:span text:style-name="T1809_3">,<text:s/>M.<text:s/>(2025). </text:span><text:span text:style-name="T1809_4"><text:a xlink:type="simple" office:target-frame-name="_blank" xlink:href="https://theconversation.com/ghanas-e-levy-3-lessons-from-the-abolished-mobile-money-tax-253285"><text:span text:style-name="T1809_5">Ghana’s<text:s/>e-levy:<text:s/>3<text:s/>lessons<text:s/>from<text:s/>the<text:s/>abolished<text:s/>mobile<text:s/>money<text:s/>tax</text:span></text:a></text:span><text:span text:style-name="T1809_6">.<text:s/>Conversation.<text:s/>30<text:s/>March</text:span></text:p>
          </table:table-cell>
        </table:table-row>
        <table:table-row table:style-name="Row261">
          <table:table-cell table:style-name="Cell1055">
            <text:p text:style-name="P1810"><text:span text:style-name="T1810_1">19</text:span></text:p>
          </table:table-cell>
          <table:table-cell table:style-name="Cell1056">
            <text:p text:style-name="P1811"><text:span text:style-name="T1811_1">July<text:s/>-<text:s/>25</text:span></text:p>
          </table:table-cell>
          <table:table-cell table:style-name="Cell1057">
            <text:p text:style-name="P1812"><text:span text:style-name="T1812_1">IMF</text:span></text:p>
          </table:table-cell>
          <table:table-cell table:style-name="Cell1058">
            <text:p text:style-name="P1813"><text:span text:style-name="T1813_1"><text:a xlink:type="simple" xlink:href="https://www.elibrary.imf.org/view/journals/018/2025/107/018.2025.issue-107-en.xml"><text:span text:style-name="T1813_2">Ethiopia<text:s/>-<text:s/>Fiscal<text:s/>Federalism:<text:s/>Fiscal<text:s/>Policy<text:s/>Considerations<text:s/>for<text:s/>the<text:s/>Medium<text:s/>Term</text:span></text:a></text:span><text:span text:style-name="T1813_3"><text:s/>(Selected<text:s/>Issues<text:s/>Paper)</text:span></text:p>
          </table:table-cell>
          <table:table-cell table:style-name="Cell1059">
            <text:p text:style-name="P1814"><text:span text:style-name="T1814_1">Yesegat</text:span><text:span text:style-name="T1814_2"> W.<text:s/>A.,<text:s/>and<text:s/>R.<text:s/>Krever,<text:s/>2018, </text:span><text:span text:style-name="T1814_3"><text:a xlink:type="simple" office:target-frame-name="_blank" xlink:href="https://www.ictd.ac/publication/subnational-value-added-tax-in-ethiopia-and-implications-for-states-fiscal-capacity-research-in-brief/"><text:span text:style-name="T1814_4">“Subnational<text:s/>Value<text:s/>Added<text:s/>Tax<text:s/>in<text:s/>Ethiopia<text:s/>and<text:s/>Implications<text:s/>for<text:s/>States’<text:s/>Fiscal<text:s/>Capacity”</text:span></text:a></text:span><text:span text:style-name="T1814_5">,<text:s/>The<text:s/>International<text:s/>Centre<text:s/>for<text:s/>Tax<text:s/>and<text:s/>Development<text:s/>at<text:s/>the<text:s/>Institute<text:s/>of<text:s/>Development<text:s/>Studies,<text:s/>ICTD<text:s/>Working<text:s/>Paper<text:s/>75</text:span></text:p>
          </table:table-cell>
        </table:table-row>
        <table:table-row table:style-name="Row262">
          <table:table-cell table:style-name="Cell1060">
            <text:p text:style-name="P1815"><text:span text:style-name="T1815_1">20</text:span></text:p>
          </table:table-cell>
          <table:table-cell table:style-name="Cell1061">
            <text:p text:style-name="P1816"><text:span text:style-name="T1816_1">July<text:s/>-<text:s/>25</text:span></text:p>
          </table:table-cell>
          <table:table-cell table:style-name="Cell1062">
            <text:p text:style-name="P1817"><text:span text:style-name="T1817_1"><text:s/>World<text:s/>Bank</text:span></text:p>
          </table:table-cell>
          <table:table-cell table:style-name="Cell1063">
            <text:p text:style-name="P1818"><text:span text:style-name="T1818_1"><text:a xlink:type="simple" xlink:href="https://openknowledge.worldbank.org/entities/publication/cf3dfef3-ff66-4623-99a8-f43185c3e524"><text:span text:style-name="T1818_2">Guidance<text:s/>Note<text:s/>on<text:s/>Integrating<text:s/>Gender<text:s/>into<text:s/>Land<text:s/>and<text:s/>Property<text:s/>Valuation<text:s/>and<text:s/>Taxation</text:span></text:a></text:span></text:p>
          </table:table-cell>
          <table:table-cell table:style-name="Cell1064">
            <text:p text:style-name="P1819"><text:span text:style-name="T1819_1">Joshi,<text:s/>A.;<text:s/></text:span><text:span text:style-name="T1819_2">Kangave</text:span><text:span text:style-name="T1819_3">,<text:s/>J.<text:s/>and<text:s/>van<text:s/>den<text:s/>Boogaard,<text:s/>V.<text:s/>(2024)<text:s/></text:span><text:span text:style-name="T1819_4"><text:a xlink:type="simple" xlink:href="https://www.ictd.ac/publication/engendering-taxation-research-polic-agenda/"><text:span text:style-name="T1819_5">Engendering<text:s/>Taxation:<text:s/>A<text:s/>Research<text:s/>and<text:s/>Policy<text:s/>Agenda</text:span></text:a></text:span><text:span text:style-name="T1819_6">,<text:s/>ICTD<text:s/>Research<text:s/>in<text:s/>Brief<text:s/>110,<text:s/>Brighton:<text:s/>Institute<text:s/>of<text:s/>Development<text:s/>Studies,<text:s/>DOI:<text:s/>10.19088/ICTD.2024.032</text:span></text:p>
          </table:table-cell>
        </table:table-row>
        <table:table-row table:style-name="Row263">
          <table:table-cell table:style-name="Cell1065">
            <text:p text:style-name="P1820"><text:span text:style-name="T1820_1">21</text:span></text:p>
          </table:table-cell>
          <table:table-cell table:style-name="Cell1066">
            <text:p text:style-name="P1821"><text:span text:style-name="T1821_1">Aug<text:s/>-<text:s/>25</text:span></text:p>
          </table:table-cell>
          <table:table-cell table:style-name="Cell1067">
            <text:p text:style-name="P1822"><text:span text:style-name="T1822_1">World<text:s/>Bank</text:span></text:p>
          </table:table-cell>
          <table:table-cell table:style-name="Cell1068">
            <text:p text:style-name="P1823"><text:span text:style-name="T1823_1"><text:a xlink:type="simple" xlink:href="https://openknowledge.worldbank.org/entities/publication/f8046ed3-c76e-44f2-81f8-4985864be954"><text:span text:style-name="T1823_2">Behavioral</text:span><text:span text:style-name="T1823_3"><text:s/>Insights<text:s/>for<text:s/>Tax<text:s/>Compliance:<text:s/>A<text:s/>Whole-House<text:s/>Approach<text:s/>to<text:s/>Improving<text:s/>Taxpayer<text:s/>and<text:s/>Tax<text:s/>Official<text:s/>Beliefs,<text:s/>Attitudes,<text:s/>and<text:s/></text:span><text:span text:style-name="T1823_4">Behaviors</text:span></text:a></text:span></text:p>
          </table:table-cell>
          <table:table-cell table:style-name="Cell1069">
            <text:p text:style-name="P1824"><text:span text:style-name="T1824_1">Mascagni,<text:s/>G.;<text:s/>Nell,<text:s/>C.<text:s/>and<text:s/>Monkam,<text:s/>N.<text:s/>(2017)<text:s/> </text:span><text:span text:style-name="T1824_2"><text:a xlink:type="simple" office:target-frame-name="_blank" xlink:href="https://www.ictd.ac/publication/ictd-wp58/"><text:span text:style-name="T1824_3">One<text:s/>Size<text:s/>Does<text:s/>Not<text:s/>Fit<text:s/>All:<text:s/>A<text:s/>Field<text:s/>Experiment<text:s/>on<text:s/>the<text:s/>Drivers<text:s/>of<text:s/>Tax<text:s/>Compliance<text:s/>and<text:s/>Delivery<text:s/>Methods<text:s/>in<text:s/>Rwanda</text:span></text:a></text:span><text:span text:style-name="T1824_4">,<text:s/>ICTD<text:s/>Working<text:s/>Paper<text:s/>58,<text:s/>Brighton:<text:s/>Institute<text:s/>of<text:s/>Development<text:s/>Studies</text:span></text:p>
            <text:p text:style-name="P1825"><text:span text:style-name="T1825_1">Mascagni,<text:s/>G.<text:s/>(2018). </text:span><text:span text:style-name="T1825_2"><text:a xlink:type="simple" office:target-frame-name="_blank" xlink:href="https://www.ictd.ac/publication/from-the-lab-to-the-field-a-review-of-tax/"><text:span text:style-name="T1825_3">From<text:s/>The<text:s/>Lab To The Field:<text:s/>A<text:s/>Review Of Tax<text:s/>Experiments</text:span></text:a></text:span><text:span text:style-name="T1825_4">.<text:s/>Journal<text:s/>of<text:s/>Economic<text:s/>Surveys,<text:s/>vol.<text:s/>32(2),<text:s/>pages<text:s/>273-301,<text:s/>April</text:span></text:p>
            <text:p text:style-name="P1826"><text:span text:style-name="T1826_1">Mascagni,<text:s/>Giulia,<text:s/>Fabrizio<text:s/>Santoro,<text:s/>and<text:s/>Denis Mukama (2024). </text:span><text:span text:style-name="T1826_2"><text:a xlink:type="simple" office:target-frame-name="_blank" xlink:href="https://www.ictd.ac/publication/teach-comply-evidence-taxpayer-education-programme-rwanda/"><text:span text:style-name="T1826_3">Teach<text:s/>to<text:s/>Comply?<text:s/>Evidence<text:s/>from<text:s/>a<text:s/>Taxpayer<text:s/>Education<text:s/>Program<text:s/>in<text:s/>Rwanda</text:span></text:a></text:span><text:span text:style-name="T1826_4">.<text:s/>International<text:s/>Tax<text:s/>and<text:s/>Public<text:s/>Finance,<text:s/>January<text:s/>28,<text:s/>2024</text:span></text:p>
            <text:p text:style-name="P1827"><text:span text:style-name="T1827_1">Santoro,<text:s/>Fabrizio,<text:s/>and<text:s/>Giulia<text:s/>Mascagni<text:s/>(2022). </text:span><text:span text:style-name="T1827_2"><text:a xlink:type="simple" office:target-frame-name="_blank" xlink:href="https://www.ictd.ac/publication/visual-nudges-research-brief/"><text:span text:style-name="T1827_3">Visual<text:s/>Nudges:<text:s/>How<text:s/>Deterrence<text:s/>and Equity<text:s/>Shape<text:s/>Tax<text:s/>Attitudes<text:s/>and<text:s/>Behaviour<text:s/></text:span><text:span text:style-name="T1827_4">in<text:s/>Rwanda</text:span></text:a></text:span><text:span text:style-name="T1827_5">.<text:s/>Journal<text:s/>of </text:span><text:span text:style-name="T1827_6">Behavioral</text:span><text:span text:style-name="T1827_7"> and<text:s/>Experimental<text:s/>Economics<text:s/>107<text:s/>(August<text:s/>2022):<text:s/>102118</text:span></text:p>
          </table:table-cell>
        </table:table-row>
        <table:table-row table:style-name="Row264">
          <table:table-cell table:style-name="Cell1070">
            <text:p text:style-name="P1828"><text:span text:style-name="T1828_1">22</text:span></text:p>
          </table:table-cell>
          <table:table-cell table:style-name="Cell1071">
            <text:p text:style-name="P1829"><text:span text:style-name="T1829_1">Aug<text:s/>-<text:s/>25</text:span></text:p>
          </table:table-cell>
          <table:table-cell table:style-name="Cell1072">
            <text:p text:style-name="P1830"><text:span text:style-name="T1830_1">World<text:s/>Bank</text:span></text:p>
            <text:p text:style-name="P1831"><text:span text:style-name="T1831_1"><text:s/></text:span></text:p>
          </table:table-cell>
          <table:table-cell table:style-name="Cell1073">
            <text:p text:style-name="P1832"><text:span text:style-name="T1832_1"><text:a xlink:type="simple" xlink:href="https://openknowledge.worldbank.org/entities/publication/e8125d0f-fa0c-4bcd-a56a-eb3ca92632cc"><text:span text:style-name="T1832_2">How<text:s/>Scale-Up<text:s/>Happens:<text:s/>Financing,<text:s/>Political<text:s/>Economy,<text:s/>and<text:s/>Delivery<text:s/>in<text:s/>Social<text:s/>Assistance<text:s/>Expansion</text:span></text:a></text:span></text:p>
          </table:table-cell>
          <table:table-cell table:style-name="Cell1074">
            <text:p text:style-name="P1833"><text:span text:style-name="T1833_1">Anyidoho,<text:s/>N.;<text:s/>Gallien,<text:s/>M.;<text:s/>Rogan,<text:s/>M.<text:s/>and<text:s/>van<text:s/>den<text:s/>Boogaard,<text:s/>V.<text:s/>(2022)<text:s/></text:span><text:span text:style-name="T1833_2"><text:a xlink:type="simple" xlink:href="https://www.ictd.ac/publication/mobile-money-tax-informal-workers-evidence-ghana-e-levy/"><text:span text:style-name="T1833_3">'Mobile<text:s/>Money<text:s/>Taxation<text:s/>and<text:s/>Informal<text:s/>Workers:<text:s/>Evidence<text:s/>from<text:s/>Ghana’s<text:s/>E-Levy'</text:span></text:a></text:span><text:span text:style-name="T1833_4">,<text:s/>ICTD<text:s/>Working<text:s/>Paper<text:s/>146,<text:s/>Brighton:<text:s/>Institute<text:s/>of<text:s/>Development<text:s/>Studies,<text:s/>DOI:10.19088/ICTD.2022.012<text:s/></text:span></text:p>
            <text:p text:style-name="P1834"><text:span text:style-name="T1834_1">Brockmeyer,<text:s/>A.,<text:s/>Mascagni,<text:s/>G.,<text:s/>Nair,<text:s/>V.,<text:s/>Waseem,<text:s/>M.,<text:s/>Almunia,<text:s/>M.<text:s/>(2024) </text:span><text:span text:style-name="T1834_2"><text:a xlink:type="simple" office:target-frame-name="_blank" xlink:href="https://www.ictd.ac/publication/does-the-value-added-tax-add-value-lessons-using-administrative-data-from-a-diverse-set-of-countries/"><text:span text:style-name="T1834_3">Does<text:s/>the<text:s/>value-added<text:s/>tax<text:s/>add<text:s/>value?<text:s/>Lessons<text:s/>using<text:s/>administrative<text:s/>data<text:s/>from<text:s/>a<text:s/>diverse<text:s/>set<text:s/>of<text:s/>countries</text:span></text:a></text:span><text:span text:style-name="T1834_4">.<text:s/>Journal<text:s/>of<text:s/>Economic<text:s/>Perspectives<text:s/>38(1),<text:s/>107-132</text:span></text:p>
            <text:p text:style-name="P1835"><text:span text:style-name="T1835_1">Mascagni,<text:s/>G.,<text:s/>Mengistu,<text:s/>A.<text:s/>T.,<text:s/>&amp;<text:s/>Woldeyes,<text:s/>F.<text:s/>B.<text:s/>(2021). </text:span><text:span text:style-name="T1835_2"><text:a xlink:type="simple" office:target-frame-name="_blank" xlink:href="https://www.ictd.ac/publication/icts-tax-compliance-evidence-taxpayer-responses-technological-innovation-ethiopia/"><text:span text:style-name="T1835_3">Can<text:s/>ICTs<text:s/>increase<text:s/>tax<text:s/>compliance?<text:s/>Evidence<text:s/>on<text:s/>taxpayer<text:s/>responses<text:s/>to<text:s/>technological<text:s/>innovation<text:s/>in<text:s/>Ethiopia</text:span></text:a></text:span><text:span text:style-name="T1835_4">.<text:s/>Journal<text:s/>of<text:s/>Economic </text:span><text:span text:style-name="T1835_5">Behavior</text:span><text:span text:style-name="T1835_6"> &amp;<text:s/>Organization,<text:s/>189,<text:s/>172–193</text:span></text:p>
            <text:p text:style-name="P1836"><text:span text:style-name="T1836_1">Niesten</text:span><text:span text:style-name="T1836_2">,<text:s/>H.<text:s/>(2023) </text:span><text:span text:style-name="T1836_3"><text:a xlink:type="simple" office:target-frame-name="_blank" xlink:href="https://www.ictd.ac/blog/taxes-digital-financial-services-africa-unlevel-playing-field/"><text:span text:style-name="T1836_4">Taxes<text:s/>on<text:s/>digital<text:s/>financial<text:s/>services<text:s/>in<text:s/>Africa<text:s/>–<text:s/>An<text:s/>unlevel<text:s/>playing<text:s/>field</text:span></text:a></text:span><text:span text:style-name="T1836_5">,<text:s/>ICTD<text:s/>Blog</text:span></text:p>
          </table:table-cell>
        </table:table-row>
        <table:table-row table:style-name="Row265">
          <table:table-cell table:style-name="Cell1075">
            <text:p text:style-name="P1837"><text:span text:style-name="T1837_1">23</text:span></text:p>
          </table:table-cell>
          <table:table-cell table:style-name="Cell1076">
            <text:p text:style-name="P1838"><text:span text:style-name="T1838_1">Sept<text:s/>-<text:s/>25</text:span></text:p>
          </table:table-cell>
          <table:table-cell table:style-name="Cell1077">
            <text:p text:style-name="P1839"><text:span text:style-name="T1839_1">Platform<text:s/>for<text:s/>Collaboration<text:s/>on<text:s/>Tax<text:s/>(IMF,<text:s/>OECD,<text:s/>UN,<text:s/>World<text:s/>Bank)</text:span></text:p>
            <text:p text:style-name="P1840"/>
          </table:table-cell>
          <table:table-cell table:style-name="Cell1078">
            <text:p text:style-name="P1841"><text:span text:style-name="T1841_1">PROGRESS<text:s/>IN<text:s/>STRENGTHENING<text:s/>FRAMEWORKS<text:s/>FOR<text:s/>BUILDING<text:s/>TAX<text:s/>CAPACITY<text:s/></text:span></text:p>
            <text:p text:style-name="P1842"><text:span text:style-name="T1842_1">A<text:s/>report<text:s/>to<text:s/>G20<text:s/>Finance<text:s/>Ministers<text:s/>and<text:s/>Central<text:s/>Bank<text:s/>Governors</text:span></text:p>
          </table:table-cell>
          <table:table-cell table:style-name="Cell1079">
            <text:p text:style-name="P1843"><text:span text:style-name="T1843_1">In<text:s/>text<text:s/>reference<text:s/>“The<text:s/>last<text:s/>decade<text:s/>has<text:s/>seen<text:s/>a<text:s/>massive<text:s/>growth<text:s/>in<text:s/>high<text:s/>quality<text:s/>academic<text:s/>research<text:s/>on<text:s/>DRM,<text:s/>often<text:s/>in<text:s/>cooperation<text:s/>with<text:s/>local<text:s/>administrations<text:s/>and<text:s/>researchers…..There<text:s/>has<text:s/>been<text:s/>a<text:s/>remarkable<text:s/>increase<text:s/>in<text:s/>academic<text:s/>research—much<text:s/>of<text:s/>very<text:s/>high<text:s/>quality—on<text:s/>issues<text:s/>of<text:s/>taxation<text:s/>and<text:s/>development,<text:s/>especially<text:s/>on<text:s/>administrative<text:s/>aspects.<text:s/>With<text:s/>donor<text:s/>support,<text:s/>there<text:s/>are<text:s/>now<text:s/>several<text:s/></text:span><text:span text:style-name="T1843_2">centers</text:span><text:span text:style-name="T1843_3"><text:s/>with<text:s/>particular<text:s/>expertise<text:s/>in<text:s/>and<text:s/>commitment<text:s/>to<text:s/>these<text:s/>issues,<text:s/>including<text:s/>at<text:s/>CERDI,<text:s/>the<text:s/>Global<text:s/>Tax<text:s/>Expenditure<text:s/>Database,<text:s/>the<text:s/>International<text:s/></text:span><text:span text:style-name="T1843_4">Center</text:span><text:span text:style-name="T1843_5"><text:s/>for<text:s/>Tax<text:s/>and<text:s/>Development,<text:s/></text:span><text:span text:style-name="T1843_6">TaxDev</text:span><text:span text:style-name="T1843_7">,<text:s/>at<text:s/>UNU-WIDER<text:s/>and,<text:s/>especially<text:s/>on<text:s/>international<text:s/>tax<text:s/>aspects,<text:s/>the<text:s/>EU<text:s/>Tax<text:s/>Observatory….Hallmarks<text:s/>of<text:s/>this<text:s/>research<text:s/>have<text:s/>been<text:s/>the<text:s/>use<text:s/>of<text:s/>detailed<text:s/>tax<text:s/>administration<text:s/>data,<text:s/>modern<text:s/>empirical<text:s/>methods—and<text:s/>close<text:s/>collaboration<text:s/>with<text:s/>country<text:s/>authorities….”</text:span></text:p>
            <text:p text:style-name="P1844"><text:span text:style-name="T1844_1">Gallien,<text:s/>M.<text:s/>et<text:s/>al.<text:s/>(2023)<text:s/></text:span><text:span text:style-name="T1844_2"><text:a xlink:type="simple" xlink:href="https://www.ictd.ac/publication/why-mass-tax-registration-campaigns-do-not-work/"><text:span text:style-name="T1844_3">Why<text:s/>Mass<text:s/>Tax<text:s/>Registration<text:s/>Campaigns<text:s/>Do<text:s/>Not<text:s/>Work</text:span></text:a></text:span><text:span text:style-name="T1844_4">,<text:s/>ICTD<text:s/>Policy<text:s/>Brief<text:s/>2,<text:s/>Brighton:<text:s/>Institute<text:s/>of<text:s/>Development<text:s/>Studies,<text:s/>DOI:<text:s/>10.19088/ICTD.2023.032</text:span></text:p>
            <text:p text:style-name="P1845"><text:span text:style-name="T1845_1">Mascagni,<text:s/>Giulia<text:s/>(2018). </text:span><text:span text:style-name="T1845_2"><text:a xlink:type="simple" office:target-frame-name="_blank" xlink:href="https://www.ictd.ac/publication/from-the-lab-to-the-field-a-review-of-tax-experiments/"><text:span text:style-name="T1845_3">“From<text:s/>the<text:s/>lab<text:s/>to<text:s/>the<text:s/>field:<text:s/>A<text:s/>review<text:s/>of<text:s/>tax<text:s/>experiments.”</text:span></text:a></text:span><text:span text:style-name="T1845_4"> Journal<text:s/>of<text:s/>Economic<text:s/>Surveys,<text:s/>Vol.<text:s/>32,<text:s/>pp.<text:s/>273–301</text:span></text:p>
            <text:p text:style-name="P1846"><text:span text:style-name="T1846_1">Occhiali</text:span><text:span text:style-name="T1846_2">,<text:s/>G.;<text:s/>Mascagni,<text:s/>G.;<text:s/>Prichard,<text:s/>W.<text:s/>and<text:s/>Hearson,<text:s/>M.<text:s/>(2025)<text:s/></text:span><text:span text:style-name="T1846_3"><text:a xlink:type="simple" xlink:href="https://www.ictd.ac/publication/taxing-wealthy-lower-income-countries-why-how/"><text:span text:style-name="T1846_4">Taxing<text:s/>the<text:s/>Wealthy<text:s/>in<text:s/>Lower-Income<text:s/>Countries:<text:s/>Why<text:s/>It’s<text:s/>Important,<text:s/>and<text:s/>How<text:s/>to<text:s/>Do<text:s/>It</text:span></text:a></text:span><text:span text:style-name="T1846_5">,<text:s/>ICTD<text:s/>Policy<text:s/>Brief<text:s/>14,<text:s/>Brighton:<text:s/>Institute<text:s/>of<text:s/>Development<text:s/>Studies,<text:s/>DOI:<text:s/>10.19088/ICTD.2025.007</text:span></text:p>
            <text:p text:style-name="P1847"><text:span text:style-name="T1847_1">Okunogbe,<text:s/>Oyebola,<text:s/>and<text:s/>Fabrizio<text:s/>Santoro.<text:s/></text:span><text:span text:style-name="T1847_2">(2022). </text:span><text:span text:style-name="T1847_3"><text:a xlink:type="simple" office:target-frame-name="_blank" xlink:href="https://www.ictd.ac/publication/promise-limitations-information-technology-tax-mobilization/"><text:span text:style-name="T1847_4">“The<text:s/>promise<text:s/>and<text:s/>limitations<text:s/>of<text:s/>information<text:s/>technology<text:s/>for<text:s/>tax<text:s/>mobilization.”</text:span></text:a></text:span><text:span text:style-name="T1847_5"> World<text:s/>Bank,<text:s/>Policy<text:s/>Research<text:s/>Working<text:s/>Paper<text:s/>9838</text:span></text:p>
            <text:p text:style-name="P1848"><text:span text:style-name="T1848_1">Van<text:s/>den<text:s/>Boogard,<text:s/>Vanessa<text:s/>(2025). </text:span><text:span text:style-name="T1848_2"><text:a xlink:type="simple" office:target-frame-name="_blank" xlink:href="https://www.ictd.ac/blog/tax-fragile-states-donor-support/"><text:span text:style-name="T1848_3">“Why<text:s/>tax<text:s/>matters<text:s/>in<text:s/>fragile<text:s/>states<text:s/>and<text:s/>how<text:s/>donors<text:s/>can<text:s/>support<text:s/>it.”</text:span></text:a></text:span><text:span text:style-name="T1848_4"> ICTD<text:s/>blog,<text:s/>April<text:s/>28</text:span></text:p>
          </table:table-cell>
        </table:table-row>
        <table:table-row table:style-name="Row266">
          <table:table-cell table:style-name="Cell1080">
            <text:p text:style-name="P1849"><text:span text:style-name="T1849_1">24</text:span></text:p>
          </table:table-cell>
          <table:table-cell table:style-name="Cell1081">
            <text:p text:style-name="P1850"><text:span text:style-name="T1850_1">Sept<text:s/>-<text:s/>25</text:span></text:p>
          </table:table-cell>
          <table:table-cell table:style-name="Cell1082">
            <text:p text:style-name="P1851"><text:span text:style-name="T1851_1">Asian<text:s/>Development<text:s/>Bank</text:span></text:p>
          </table:table-cell>
          <table:table-cell table:style-name="Cell1083">
            <text:p text:style-name="P1852"><text:span text:style-name="T1852_1"><text:a xlink:type="simple" xlink:href="https://www.adb.org/sites/default/files/publication/1084116/fiscal-space-gender-equality-pacific.pdf"><text:span text:style-name="T1852_2">Expanding<text:s/>Fiscal<text:s/>Space<text:s/>for<text:s/>Gender<text:s/>Equality<text:s/>and<text:s/>Women’s<text:s/>Economic<text:s/>Empowerment<text:s/>in<text:s/>Pacific<text:s/>Island<text:s/>Countries:<text:s/>A<text:s/>Gender<text:s/>Analysis<text:s/>of<text:s/>Tax<text:s/>Policies,<text:s/>Tax<text:s/>Administration,<text:s/>and<text:s/>Public<text:s/>Spending</text:span></text:a></text:span><text:span text:style-name="T1852_3"><text:s/>by<text:s/>H.<text:s/></text:span><text:span text:style-name="T1852_4">Niesten</text:span><text:span text:style-name="T1852_5">,<text:s/>technical<text:s/>report</text:span><text:span text:style-name="T1852_6"><text:line-break/></text:span><text:span text:style-name="T1852_7"><text:line-break/>A<text:s/>footnote<text:s/>stating<text:s/>“There<text:s/>is<text:s/>a<text:s/>wealth<text:s/>of<text:s/></text:span><text:span text:style-name="T1852_8">literature<text:s/>available<text:s/>on<text:s/>the<text:s/>dynamics<text:s/>of<text:s/>informality,<text:s/>taxation,<text:s/>and<text:s/>economic<text:s/>activities.<text:s/>Further<text:s/>research<text:s/>is<text:s/>needed<text:s/>to<text:s/>fully<text:s/>understand<text:s/>the<text:s/>impact<text:s/>of<text:s/>these<text:s/>tax<text:s/>regimes<text:s/>on<text:s/>SMEs<text:s/>and<text:s/>the<text:s/>informal<text:s/>economy,<text:s/>including<text:s/>potential<text:s/>benefits<text:s/>to<text:s/>male-dominated<text:s/>sectors”<text:s/>exclusively<text:s/>references<text:s/>ICTD<text:s/>work</text:span></text:p>
          </table:table-cell>
          <table:table-cell table:style-name="Cell1084">
            <text:p text:style-name="P1853"><text:span text:style-name="T1853_1">Joshi,<text:s/>A.<text:s/>(2017) </text:span><text:span text:style-name="T1853_2"><text:a xlink:type="simple" office:target-frame-name="_blank" xlink:href="https://www.ictd.ac/publication/ictd-sumbrief6/"><text:span text:style-name="T1853_3">Tax<text:s/>and<text:s/>Gender<text:s/>in<text:s/>Developing<text:s/>Countries:<text:s/>What<text:s/>Are<text:s/>the<text:s/>Issues?</text:span></text:a></text:span><text:span text:style-name="T1853_4"> ICTD<text:s/>Summary<text:s/>Brief<text:s/>6,<text:s/>Brighton:<text:s/>Institute<text:s/>of<text:s/>Development<text:s/>Studies</text:span></text:p>
            <text:p text:style-name="P1854"><text:span text:style-name="T1854_1">Joshi,<text:s/>A.;<text:s/></text:span><text:span text:style-name="T1854_2">Kangave</text:span><text:span text:style-name="T1854_3">,<text:s/>J.<text:s/>and<text:s/>van<text:s/>den<text:s/>Boogaard,<text:s/>V.<text:s/>(2024)<text:s/></text:span><text:span text:style-name="T1854_4"><text:a xlink:type="simple" xlink:href="https://www.ictd.ac/publication/engendering-taxation-research-polic-agenda/"><text:span text:style-name="T1854_5">Engendering<text:s/>Taxation:<text:s/>A<text:s/>Research<text:s/>and<text:s/>Policy<text:s/>Agenda</text:span></text:a></text:span><text:span text:style-name="T1854_6">,<text:s/>ICTD<text:s/>Research<text:s/>in<text:s/>Brief<text:s/>110,<text:s/>Brighton:<text:s/>Institute<text:s/>of<text:s/>Development<text:s/>Studies,<text:s/>DOI:<text:s/>10.19088/ICTD.2024.032</text:span></text:p>
            <text:p text:style-name="P1855"><text:span text:style-name="T1855_1">Joshi,<text:s/>A.;<text:s/></text:span><text:span text:style-name="T1855_2">Kangave</text:span><text:span text:style-name="T1855_3">,<text:s/>J.<text:s/>and<text:s/>van<text:s/>den<text:s/>Boogaard,<text:s/>V.<text:s text:c="2"/>(2017) </text:span><text:span text:style-name="T1855_4"><text:a xlink:type="simple" office:target-frame-name="_blank" xlink:href="https://www.ictd.ac/wp-content/uploads/2022/11/ICTD-Literature-Review-Tax-and-Gender.pdf"><text:span text:style-name="T1855_5">Gender<text:s/>and<text:s/>Tax<text:s/>Policies<text:s/>in<text:s/>the<text:s/>Global<text:s/>South</text:span></text:a></text:span><text:span text:style-name="T1855_6">,<text:s/>ICTD<text:s/>Literature<text:s/>Review,<text:s/>Brighton:<text:s/>Institute<text:s/>of<text:s/>Development<text:s/>Studies</text:span></text:p>
            <text:p text:style-name="P1856"><text:span text:style-name="T1856_1">A.<text:s/>Joshi,<text:s/>W.<text:s/>Prichard,<text:s/>and<text:s/>C.<text:s/>Heady.<text:s/>2014. </text:span><text:span text:style-name="T1856_2"><text:a xlink:type="simple" office:target-frame-name="_blank" xlink:href="https://www.ictd.ac/publication/taxing-the-informal-economy-the-current-state-of-knowledge-and-agendas-for-future-research/"><text:span text:style-name="T1856_3">Taxing<text:s/>the<text:s/>Informal<text:s/>Economy:<text:s/>The<text:s/>Current<text:s/>State<text:s/>of<text:s/>Knowledge<text:s/>and<text:s/>Agendas<text:s/>for<text:s/>Future<text:s/>Research</text:span></text:a></text:span><text:span text:style-name="T1856_4">.<text:s/>The<text:s/>Journal<text:s/>of<text:s/>Development<text:s/>Studies.<text:s/>50<text:s/>(10).<text:s/>pp.<text:s/>1325–1347</text:span></text:p>
            <text:p text:style-name="P1857"><text:span text:style-name="T1857_1">Ligomeka</text:span><text:span text:style-name="T1857_2">,<text:s/>W.<text:s/>(2019)<text:s/></text:span><text:span text:style-name="T1857_3"><text:a xlink:type="simple" xlink:href="https://opendocs.ids.ac.uk/articles/report/Expensive_to_be_a_Female_Trader_The_Reality_of_Taxation_of_Flea_Market_Traders_in_Zimbabwe/26429674/1"><text:span text:style-name="T1857_4">Expensive<text:s/>to<text:s/>be<text:s/>a<text:s/>Female<text:s/>Trader:<text:s/>The<text:s/>Reality<text:s/>of<text:s/>Taxation<text:s/>of<text:s/>Flea<text:s/>Market<text:s/>Traders<text:s/>in<text:s/>Zimbabwe</text:span></text:a></text:span><text:span text:style-name="T1857_5">,<text:s/>ICTD<text:s/></text:span><text:span text:style-name="T1857_6">Working<text:s/>Paper<text:s/>93,<text:s/>Brighton:<text:s/>Institute<text:s/>of<text:s/>Development<text:s/>Studies<text:s/>(p76) </text:span></text:p>
            <text:p text:style-name="P1858"><text:span text:style-name="T1858_1">Joshi,<text:s/>A.;<text:s/></text:span><text:span text:style-name="T1858_2">Kangave</text:span><text:span text:style-name="T1858_3">,<text:s/>J.<text:s/>and<text:s/>van<text:s/>den<text:s/>Boogaard,<text:s/>V.<text:s/>(2024)<text:s/></text:span><text:span text:style-name="T1858_4"><text:a xlink:type="simple" xlink:href="https://www.ictd.ac/publication/engendering-taxation-a-research-and-policy-agenda/"><text:span text:style-name="T1858_5">Engendering<text:s/>Taxation:<text:s/>A<text:s/>Research<text:s/>and<text:s/>Policy<text:s/>Agenda</text:span></text:a></text:span><text:span text:style-name="T1858_6">,<text:s/>ICTD<text:s/>Working<text:s/>Paper<text:s/>186,<text:s/>Brighton:<text:s/>Institute<text:s/>of<text:s/>Development<text:s/>Studies,<text:s/>DOI:<text:s/>10.19088/ICTD.2024.032ATAF<text:s/>and<text:s/>ICTD.<text:s/>2024. </text:span><text:span text:style-name="T1858_7"><text:a xlink:type="simple" office:target-frame-name="_blank" xlink:href="https://www.ictd.ac/publication/taxing-informal-economies-practices-challenges-ways-forward/"><text:span text:style-name="T1858_8">Taxing<text:s/>Informal<text:s/>Economies:<text:s/>Practices,<text:s/>Challenges,<text:s/>Ways<text:s/>Forward</text:span></text:a></text:span><text:span text:style-name="T1858_9">.<text:s/>ATAF-ICTD<text:s/>Policy<text:s/>Paper</text:span></text:p>
            <text:p text:style-name="P1859"><text:span text:style-name="T1859_1">Grown,<text:s/>C.<text:s/>and<text:s/>Mascagni,<text:s/>G.<text:s/>(2024)<text:s/></text:span><text:span text:style-name="T1859_2"><text:a xlink:type="simple" xlink:href="https://www.ictd.ac/publication/towards-gender-equality-tax-fiscal-systems/"><text:span text:style-name="T1859_3">'Towards<text:s/>Gender<text:s/>Equality<text:s/>in<text:s/>Tax<text:s/>and<text:s/>Fiscal<text:s/>Systems:<text:s/>Moving<text:s/>Beyond<text:s/>the<text:s/>Implicit-Explicit<text:s/>Bias<text:s/>Framework,</text:span></text:a></text:span><text:span text:style-name="T1859_4">'<text:s/>ICTD<text:s/>Policy<text:s/>Brief<text:s/>5,<text:s/>Brighton:<text:s/>Institute<text:s/>of<text:s/>Development<text:s/>Studies,<text:s/>DOI:<text:s/>10.19088/ICTD.2024.015<text:s/></text:span></text:p>
            <text:p text:style-name="P1860"><text:span text:style-name="T1860_1">Akpan,<text:s/>I.<text:s/>and<text:s/>Sempre,<text:s/>K.<text:s/>(2019)<text:s/></text:span><text:span text:style-name="T1860_2"><text:a xlink:type="simple" office:target-frame-name="_blank" xlink:href="https://www.ictd.ac/publication/hidden-inequalities-tax-challenges-of-market-women-in-enugu-and-kaduna-states-nigeria/"><text:span text:style-name="T1860_3">Hidden<text:s/>Inequalities:<text:s/>Tax<text:s/>Challenges<text:s/>of<text:s/>Market<text:s/>Women<text:s/>in<text:s/>Enugu<text:s/>and<text:s/>Kaduna<text:s/>States,<text:s/>Nigeria</text:span></text:a></text:span><text:span text:style-name="T1860_4">,<text:s/>ICTD<text:s/>Working<text:s/>Paper97,<text:s/>Brighton:<text:s/>Institute<text:s/>of<text:s/>Development<text:s/>Studies</text:span></text:p>
            <text:p text:style-name="P1861"><text:span text:style-name="T1861_1">L.<text:s/>Paler<text:s/>et<text:s/>al.<text:s/>2017. </text:span><text:span text:style-name="T1861_2"><text:a xlink:type="simple" office:target-frame-name="_blank" xlink:href="https://www.ictd.ac/publication/survey-on-total-tax-burden-in-the-drc/"><text:span text:style-name="T1861_3">Survey<text:s/>on<text:s/>Total<text:s/>Tax<text:s/>Burden<text:s/>in<text:s/>the<text:s/>DRC</text:span></text:a></text:span><text:span text:style-name="T1861_4">.<text:s/>Institute<text:s/>of<text:s/>Development Studies</text:span></text:p>
            <text:p text:style-name="P1862"><text:span text:style-name="T1862_1">Gallien,<text:s/>M.<text:s/>et<text:s/>al.<text:s/>(2023)<text:s/></text:span><text:span text:style-name="T1862_2"><text:a xlink:type="simple" xlink:href="https://www.ictd.ac/publication/why-mass-tax-registration-campaigns-do-not-work/"><text:span text:style-name="T1862_3">Why<text:s/>Mass<text:s/>Tax<text:s/>Registration<text:s/>Campaigns<text:s/>Do<text:s/>Not<text:s/>Work</text:span></text:a></text:span><text:span text:style-name="T1862_4">,<text:s/>ICTD<text:s/>Policy<text:s/>Brief<text:s/>2,<text:s/>Brighton:<text:s/>Institute<text:s/>of<text:s/>Development<text:s/>Studies,<text:s/>DOI:<text:s/>10.19088/ICTD.2023.032<text:s/></text:span></text:p>
            <text:p text:style-name="P1863"><text:span text:style-name="T1863_1">Gallien,<text:s/>M.<text:s/>et<text:s/>al.<text:s/>(2025)<text:s/></text:span><text:span text:style-name="T1863_2"><text:a xlink:type="simple" xlink:href="https://www.ictd.ac/publication/simplified-taxation-africa-what-we-know-and-need-to-know/"><text:span text:style-name="T1863_3">Simplified<text:s/>Taxation<text:s/>in<text:s/>Africa:<text:s/>What<text:s/>We<text:s/>Know<text:s/>–<text:s/>and<text:s/>Need<text:s/>to<text:s/>Know</text:span></text:a></text:span><text:span text:style-name="T1863_4">,<text:s/>ICTD<text:s/>Policy<text:s/>Brief<text:s/>15,<text:s/>Brighton:<text:s/>Institute<text:s/>of<text:s/>Development<text:s/>Studies<text:s/>DOI:<text:s/>10.19088/ICTD.2025.012<text:s/></text:span></text:p>
            <text:p text:style-name="P1864"><text:span text:style-name="T1864_1">M.<text:s/>Gallien<text:s/>and<text:s/>V.<text:s/>van<text:s/>den<text:s/>Boogaard.<text:s/>2023. </text:span><text:span text:style-name="T1864_2"><text:a xlink:type="simple" office:target-frame-name="_blank" xlink:href="https://onlinelibrary.wiley.com/doi/10.1111/dech.12768?msockid=25347a949272651023076eb39355646d"><text:span text:style-name="T1864_3">Formalization<text:s/>and<text:s/>Its<text:s/>Discontents:<text:s/>Conceptual<text:s/>Fallacies<text:s/>and<text:s/>Ways<text:s/>Forward</text:span></text:a></text:span><text:span text:style-name="T1864_4">.<text:s/>Development<text:s/>and<text:s/>Change.<text:s/>54<text:s/>(3).<text:s/>p.<text:s/>490–513</text:span></text:p>
            <text:p text:style-name="P1865"><text:span text:style-name="T1865_1">M.<text:s/>Moore.<text:s/>2023. </text:span><text:span text:style-name="T1865_2"><text:a xlink:type="simple" office:target-frame-name="_blank" xlink:href="https://www.ids.ac.uk/publications/tax-obsessions-taxpayer-registration-and-the-informal-sector-in-sub-saharan-africa/"><text:span text:style-name="T1865_3">Tax<text:s/>Obsessions:<text:s/>Taxpayer<text:s/>Registration<text:s/>and<text:s/>the<text:s/>“Informal<text:s/>Sector”<text:s/>in<text:s/>Sub-Saharan<text:s/>Africa</text:span></text:a></text:span><text:span text:style-name="T1865_4">.<text:s/>Development<text:s/>Policy<text:s/>Review</text:span></text:p>
            <text:p text:style-name="P1866"><text:span text:style-name="T1866_1">M.<text:s/>Moore,<text:s/>W.<text:s/>Prichard,<text:s/>and<text:s/>O.-H.<text:s/>Fjeldstad.<text:s/>2018. </text:span><text:span text:style-name="T1866_2"><text:a xlink:type="simple" office:target-frame-name="_blank" xlink:href="https://www.ictd.ac/publication/taxing-africa-coercion-reform-and-development/"><text:span text:style-name="T1866_3">Taxing<text:s/>Africa:<text:s/>Coercion,<text:s/>Reform<text:s/>and<text:s/>Development</text:span></text:a></text:span><text:span text:style-name="T1866_4">.<text:s/>Zed<text:s/>Books</text:span></text:p>
            <text:p text:style-name="P1867"><text:span text:style-name="T1867_1">N.<text:s/>Anyidoho<text:s/>et<text:s/>al.<text:s/>2025. </text:span><text:span text:style-name="T1867_2"><text:a xlink:type="simple" office:target-frame-name="_blank" xlink:href="https://www.ictd.ac/publication/the-taxed-informal-economy-fiscal-burdens-and-inequality-in-accra/"><text:span text:style-name="T1867_3">The<text:s/>Taxed<text:s/>Informal<text:s/>Economy:<text:s/>Fiscal<text:s/>Burdens<text:s/>and<text:s/>Inequality<text:s/>in<text:s/>Accra</text:span></text:a></text:span><text:span text:style-name="T1867_4">.<text:s/>World<text:s/>Development.<text:s/>187</text:span></text:p>
            <text:p text:style-name="P1868"><text:span text:style-name="T1868_1">S.<text:s/>Berg,<text:s/>G.<text:s/>Mascagni,<text:s/>and<text:s/>C. </text:span><text:span text:style-name="T1868_2">Othim</text:span><text:span text:style-name="T1868_3">.<text:s/>2024. </text:span><text:span text:style-name="T1868_4"><text:a xlink:type="simple" office:target-frame-name="_blank" xlink:href="https://www.taxexpenditures.org/2024/09/05/addressing-gender-disparities-in-tax-expenditures/"><text:span text:style-name="T1868_5">Addressing<text:s/>Gender<text:s/>Disparities<text:s/>in<text:s/>Tax<text:s/>Expenditures</text:span></text:a></text:span><text:span text:style-name="T1868_6">.<text:s/>Tax Expenditures Lab</text:span></text:p>
            <text:p text:style-name="P1869"><text:span text:style-name="T1869_1">V.<text:s/>van<text:s/>den<text:s/>Boogaard.<text:s/>2020. </text:span><text:span text:style-name="T1869_2"><text:a xlink:type="simple" office:target-frame-name="_blank" xlink:href="https://www.bing.com/ck/a?!&amp;&amp;p=144372ef4b67da2816953bfd0d27134dac48db2504dc5ab0b4231b5394c8a0c1JmltdHM9MTc3MjE1MDQwMA&amp;ptn=3&amp;ver=2&amp;hsh=4&amp;fclid=2f541851-a9b7-6aeb-3c48-0edda8036bc3&amp;psq=Informal+Revenue+Generation+and+the+State%3a+Evidence+from+Sierra+Leone&amp;u=a1aHR0cHM6Ly91dG9yb250by5zY2hvbGFyaXMuY2Evc2VydmVyL2FwaS9jb3JlL2JpdHN0cmVhbXMvMGNlYmU4NWQtMDJhZC00OTUwLWJjMWItMjFiMWVmMWQ3M2UyL2NvbnRlbnQ"><text:span text:style-name="T1869_3">Informal<text:s/>Revenue<text:s/>Generation<text:s/>and<text:s/>the<text:s/>State:<text:s/>Evidence<text:s/>from<text:s/>Sierra<text:s/>Leone</text:span></text:a></text:span><text:span text:style-name="T1869_4">.<text:s/>PhD<text:s/>thesis.<text:s/>University<text:s/>of<text:s/>Toronto</text:span></text:p>
            <text:p text:style-name="P1870"><text:span text:style-name="T1870_1">V.<text:s/>van<text:s/>den<text:s/>Boogaard,<text:s/>W.<text:s/>Prichard<text:s/>and<text:s/>S.<text:s/></text:span><text:span text:style-name="T1870_2">Jibao</text:span><text:span text:style-name="T1870_3">.<text:s/>2021. </text:span><text:span text:style-name="T1870_4"><text:a xlink:type="simple" office:target-frame-name="_blank" xlink:href="https://www.ictd.ac/publication/norms-networks-power-and-control-understanding-informal-payments-and-brokerage-in-cross-border-trade-in-sierra-leone-2/"><text:span text:style-name="T1870_5">Norms,<text:s/>Networks,<text:s/>Power<text:s/>and<text:s/>Control:<text:s/>Understanding<text:s/>Informal<text:s/>Payments<text:s/>and<text:s/>Brokerage<text:s/>in<text:s/>Cross-Border<text:s/>Trade<text:s/>in<text:s/>Sierra<text:s/>Leone</text:span></text:a></text:span><text:span text:style-name="T1870_6">.<text:s/>Journal<text:s/>of<text:s/>Borderlands<text:s/>Studies.<text:s/>36<text:s/>(1).<text:s/>pp.<text:s/>77–97</text:span></text:p>
            <text:p text:style-name="P1871"><text:span text:style-name="T1871_1">W.<text:s/>Prichard,<text:s/>and<text:s/>S.<text:s/></text:span><text:span text:style-name="T1871_2">Jibao</text:span><text:span text:style-name="T1871_3">.<text:s/>2019. </text:span><text:span text:style-name="T1871_4"><text:a xlink:type="simple" office:target-frame-name="_blank" xlink:href="https://www.ictd.ac/publication/informal-taxation-sierra-leone-magnitudes-perceptions-implications/"><text:span text:style-name="T1871_5">Informal<text:s/>Taxation<text:s/>in<text:s/>Sierra<text:s/>Leone:<text:s/>Magnitudes, Perceptions<text:s/>and<text:s/>Implications</text:span></text:a></text:span><text:span text:style-name="T1871_6">.<text:s/>African<text:s/>Affairs.<text:s/>118<text:s/>(471).<text:s/>pp. 259–284</text:span></text:p>
            <text:p text:style-name="P1872"><text:span text:style-name="T1872_1">Prichard,<text:s/>W.;<text:s/>van<text:s/>den<text:s/>Boogaard,<text:s/>V.<text:s/>and<text:s/></text:span><text:span text:style-name="T1872_2">Beyuo</text:span><text:span text:style-name="T1872_3"><text:s/>T.<text:s/>(2025)<text:s/></text:span><text:span text:style-name="T1872_4"><text:a xlink:type="simple" xlink:href="https://www.ictd.ac/publication/norms-power-socially-embedded-realities-market-taxation-northern-ghana/"><text:span text:style-name="T1872_5">Norms,<text:s/>Power,<text:s/>and<text:s/>the<text:s/>Socially<text:s/>Embedded<text:s/>Realities<text:s/>of<text:s/>Market<text:s/>Taxation<text:s/>in<text:s/>Northern<text:s/>Ghana</text:span></text:a></text:span><text:span text:style-name="T1872_6">,<text:s/>ICTD<text:s/>Research<text:s/>in<text:s/>Brief<text:s/>168,<text:s/>Brighton:<text:s/>Institute<text:s/>of<text:s/>Development<text:s/>Studies</text:span></text:p>
          </table:table-cell>
        </table:table-row>
        <table:table-row table:style-name="Row267">
          <table:table-cell table:style-name="Cell1085">
            <text:p text:style-name="P1873"><text:span text:style-name="T1873_1">25</text:span></text:p>
          </table:table-cell>
          <table:table-cell table:style-name="Cell1086">
            <text:p text:style-name="P1874"><text:span text:style-name="T1874_1">Sept<text:s/>-<text:s/>25</text:span></text:p>
          </table:table-cell>
          <table:table-cell table:style-name="Cell1087">
            <text:p text:style-name="P1875"><text:span text:style-name="T1875_1">Asian<text:s/>Development<text:s/>Bank<text:s/></text:span></text:p>
            <text:p text:style-name="P1876"/>
          </table:table-cell>
          <table:table-cell table:style-name="Cell1088">
            <text:p text:style-name="P1877"><text:span text:style-name="T1877_1"><text:a xlink:type="simple" xlink:href="https://www.adb.org/sites/default/files/publication/1084841/empowering-female-entrepreneurship-pacific.pdf"><text:span text:style-name="T1877_2">Empowering<text:s/>Female<text:s/>Entrepreneurship<text:s/>in<text:s/>the<text:s/>Pacific:<text:s/>Fiscal<text:s/>Reforms<text:s/>for<text:s/>Formalization<text:s/>and<text:s/>Growth</text:span></text:a></text:span><text:span text:style-name="T1877_3"><text:s/>by<text:s/>H.<text:s/></text:span><text:span text:style-name="T1877_4">Niesten</text:span><text:span text:style-name="T1877_5">,<text:s/>technical<text:s/>report</text:span></text:p>
          </table:table-cell>
          <table:table-cell table:style-name="Cell1089">
            <text:p text:style-name="P1878"><text:span text:style-name="T1878_1">Joshi,<text:s/>A.;<text:s/></text:span><text:span text:style-name="T1878_2">Kangave</text:span><text:span text:style-name="T1878_3">,<text:s/>J.<text:s/>and<text:s/>van<text:s/>den<text:s/>Boogaard,<text:s/>V.<text:s/>(2024)<text:s/></text:span><text:span text:style-name="T1878_4"><text:a xlink:type="simple" xlink:href="https://www.ictd.ac/publication/engendering-taxation-research-polic-agenda/"><text:span text:style-name="T1878_5">Engendering<text:s/>Taxation:<text:s/>a<text:s/>Research<text:s/>and<text:s/>Policy<text:s/>Agenda</text:span></text:a></text:span><text:span text:style-name="T1878_6">,<text:s/>ICTD<text:s/>Working<text:s/>Paper<text:s/>186,<text:s/>Brighton:<text:s/>Institute<text:s/>of<text:s/>Development<text:s/>Studies,<text:s/>DOI:<text:s/>10.19088/ICTD.2024.017</text:span></text:p>
            <text:p text:style-name="P1879"><text:span text:style-name="T1879_1">Joshi,<text:s/>A.;<text:s/>Prichard,<text:s/>W.<text:s/>and<text:s/>Heady,<text:s/>C.<text:s/>(2013) </text:span><text:span text:style-name="T1879_2"><text:a xlink:type="simple" office:target-frame-name="_blank" xlink:href="https://www.ictd.ac/publication/taxing-the-informal-economy/"><text:span text:style-name="T1879_3">Taxing<text:s/>the<text:s/>Informal<text:s/>Economy:<text:s/>Challenges,<text:s/>Possibilities<text:s/>and<text:s/>Remaining<text:s/>Questions</text:span></text:a></text:span><text:span text:style-name="T1879_4">,<text:s/>ICTD<text:s/>Working<text:s/>Paper<text:s/>4,<text:s/>Brighton:<text:s/>Institute<text:s/>of<text:s/>Development<text:s/>Studies</text:span></text:p>
            <text:p text:style-name="P1880"><text:span text:style-name="T1880_1">Grown,<text:s/>C.<text:s/>and<text:s/>Mascagni,<text:s/>G.<text:s/>(2024)<text:s/></text:span><text:span text:style-name="T1880_2"><text:a xlink:type="simple" xlink:href="https://www.ictd.ac/publication/towards-gender-equality-tax-fiscal-systems/"><text:span text:style-name="T1880_3">'Towards<text:s/>Gender<text:s/>Equality<text:s/>in<text:s/>Tax<text:s/>and<text:s/>Fiscal<text:s/>Systems:<text:s/>Moving<text:s/>Beyond<text:s/>the<text:s/>Implicit-Explicit<text:s/>Bias<text:s/>Framework</text:span></text:a></text:span><text:span text:style-name="T1880_4">,'<text:s/>ICTD<text:s/>Policy<text:s/>Brief<text:s/>5,<text:s/>Brighton:<text:s/>Institute<text:s/>of<text:s/>Development<text:s/>Studies,<text:s/>DOI:<text:s/>10.19088/ICTD.2024.015<text:s/></text:span></text:p>
            <text:p text:style-name="P1881"><text:span text:style-name="T1881_1">Akpan,<text:s/>I.<text:s/>and<text:s/>Sempere,<text:s/>K.<text:s/>(2019) </text:span><text:span text:style-name="T1881_2"><text:a xlink:type="simple" office:target-frame-name="_blank" xlink:href="https://www.ictd.ac/publication/hidden-inequalities-tax-challenges-of-market-women-in-enugu-and-kaduna-states-nigeria/"><text:span text:style-name="T1881_3">Hidden<text:s/>Inequalities:<text:s/>Tax<text:s/>Challenges<text:s/>of<text:s/>Market<text:s/>Women<text:s/>in<text:s/>Enugu<text:s/>and<text:s/>Kaduna<text:s/>States,<text:s/></text:span><text:span text:style-name="T1881_4">Nigeria</text:span></text:a></text:span><text:span text:style-name="T1881_5">,<text:s/>ICTD<text:s/>Working<text:s/>Paper<text:s/>97,<text:s/>Brighton:<text:s/>Institute<text:s/>of<text:s/>Development<text:s/>Studies</text:span></text:p>
            <text:p text:style-name="P1882"><text:span text:style-name="T1882_1">Byrne,<text:s/>M-R.<text:s/>(2023)<text:s/></text:span><text:span text:style-name="T1882_2"><text:a xlink:type="simple" xlink:href="https://www.ictd.ac/publication/playing-politics-periods-abolition-tampon-tax-spreading-across-world/"><text:span text:style-name="T1882_3">'Playing<text:s/>Politics<text:s/>with<text:s/>Periods:<text:s/>Why<text:s/>the<text:s/>Abolition<text:s/>of<text:s/>the<text:s/>‘Tampon<text:s/>Tax’<text:s/>is<text:s/>Spreading<text:s/>Across<text:s/>the<text:s/>World'</text:span></text:a></text:span><text:span text:style-name="T1882_4">,<text:s/>ICTD<text:s/>Research<text:s/>in<text:s/>Brief<text:s/>86,<text:s/>DOI:<text:s/>10.19088/ICTD.2023.025<text:s/></text:span></text:p>
            <text:p text:style-name="P1883"><text:span text:style-name="T1883_1">Gallien,<text:s/>M.<text:s/>et<text:s/>al.<text:s/>(2025)<text:s/></text:span><text:span text:style-name="T1883_2"><text:a xlink:type="simple" xlink:href="https://www.ictd.ac/publication/simplified-taxation-africa-what-we-know-and-need-to-know/"><text:span text:style-name="T1883_3">Simplified<text:s/>Taxation<text:s/>in<text:s/>Africa:<text:s/>What<text:s/>We<text:s/>Know<text:s/>–<text:s/>and<text:s/>Need<text:s/>to<text:s/>Know</text:span></text:a></text:span><text:span text:style-name="T1883_4">,<text:s/>ICTD<text:s/>Policy<text:s/>Brief<text:s/>15,<text:s/>Brighton:<text:s/>Institute<text:s/>of<text:s/>Development<text:s/>Studies<text:s/>DOI:<text:s/>10.19088/ICTD.2025.012<text:s/></text:span></text:p>
            <text:p text:style-name="P1884"><text:span text:style-name="T1884_1">Gallien,<text:s/>M.;<text:s/>Ribault,<text:s/>E.;<text:s/>Rogan,<text:s/>M.<text:s/>and<text:s/>van<text:s/>den<text:s/>Boogaard,<text:s/>V.<text:s/>(2025)<text:s/></text:span><text:span text:style-name="T1884_2"><text:a xlink:type="simple" xlink:href="https://www.ictd.ac/publication/tax-gender-informality-matters/"><text:span text:style-name="T1884_3">Tax<text:s/>and<text:s/>Gender:<text:s/>Why<text:s/>Informality<text:s/>Matters</text:span></text:a></text:span><text:span text:style-name="T1884_4">,<text:s/>ICTD<text:s/>Policy<text:s/>Brief<text:s/>16,<text:s/>Brighton:<text:s/>Institute<text:s/>of<text:s/>Development<text:s/>Studies,<text:s/>DOI:<text:s/>10.19088/ICTD.2025.019<text:s/></text:span></text:p>
            <text:p text:style-name="P1885"><text:span text:style-name="T1885_1">Gallien,<text:s/>M.;<text:s/></text:span><text:span text:style-name="T1885_2">Occhiali</text:span><text:span text:style-name="T1885_3">,<text:s/>G.<text:s/>van<text:s/>den<text:s/>Boogaard,<text:s/>V.<text:s/>(2023)<text:s/></text:span><text:span text:style-name="T1885_4"><text:a xlink:type="simple" xlink:href="https://www.ictd.ac/publication/politics-practice-taxpayer-registration/"><text:span text:style-name="T1885_5">Catch<text:s/>Them<text:s/>If<text:s/>You<text:s/>Can:<text:s/>the<text:s/>Politics<text:s/>and<text:s/>Practice<text:s/>of<text:s/>a<text:s/>Taxpayer<text:s/>Registration<text:s/>Exercise</text:span></text:a></text:span><text:span text:style-name="T1885_6">,<text:s/>ICTD<text:s/>Working<text:s/>Paper<text:s/>160,<text:s/>Brighton:<text:s/>Institute<text:s/>of<text:s/>Development<text:s/>Studies,<text:s/>DOI:<text:s/>10.19088/ICTD.2023.012</text:span></text:p>
            <text:p text:style-name="P1886"><text:span text:style-name="T1886_1">Gallien,<text:s/>M.;<text:s/>Moore,<text:s/>M.<text:s/>and<text:s/>van<text:s/>den<text:s/>Boogaard,<text:s/>V.<text:s/>(2021) </text:span><text:span text:style-name="T1886_2"><text:a xlink:type="simple" office:target-frame-name="_blank" xlink:href="https://www.ictd.ac/publication/taxing-informal-economy-not-silver-bullet-financing-development-covid-19-recovery/"><text:span text:style-name="T1886_3">Taxing<text:s/>the<text:s/>Informal<text:s/>Economy<text:s/>Is<text:s/>Not<text:s/>a<text:s/>Silver<text:s/>Bullet<text:s/>for<text:s/>Financing<text:s/>Development—or<text:s/>the<text:s/>Covid-19<text:s/>Recovery</text:span></text:a></text:span><text:span text:style-name="T1886_4">,<text:s/>ICTD<text:s/>Summary<text:s/>Brief,<text:s/>Brighton:<text:s/>Institute<text:s/>of<text:s/>Development<text:s/>Studies</text:span></text:p>
            <text:p text:style-name="P1887"><text:span text:style-name="T1887_1">M.<text:s/>Gallien<text:s/>and<text:s/>V.<text:s/>van<text:s/>den<text:s/>Boogaard.<text:s/>2023. </text:span><text:span text:style-name="T1887_2"><text:a xlink:type="simple" office:target-frame-name="_blank" xlink:href="https://library-search.open.ac.uk/discovery/fulldisplay/cdi_proquest_journals_2820109621/44OPN_INST:VU1"><text:span text:style-name="T1887_3">Formalization<text:s/>and<text:s/>Its<text:s/>Discontents:<text:s/>Conceptual<text:s/>Fallacies<text:s/>and<text:s/>Ways<text:s/>Forward.<text:s/>Development<text:s/>and<text:s/>Change</text:span></text:a></text:span><text:span text:style-name="T1887_4">.<text:s/>54<text:s/>(3).<text:s/>pp.<text:s/>490–513</text:span></text:p>
            <text:p text:style-name="P1888"><text:span text:style-name="T1888_1">Moore,<text:s/>M.<text:s/>(2015) </text:span><text:span text:style-name="T1888_2"><text:a xlink:type="simple" office:target-frame-name="_blank" xlink:href="https://www.ictd.ac/publication/tax-and-the-governance-dividend/"><text:span text:style-name="T1888_3">Tax<text:s/>and<text:s/>the<text:s/>Governance<text:s/>Dividend</text:span></text:a></text:span><text:span text:style-name="T1888_4"><text:s/>ICTD<text:s/>Working<text:s/>Paper<text:s/>37,<text:s/>Brighton:<text:s/>Institute<text:s/>of<text:s/>Development<text:s/>Studies</text:span></text:p>
            <text:p text:style-name="P1889"><text:span text:style-name="T1889_1">Anyidoho,<text:s/>N.A.;<text:s/>Gallien,<text:s/>M.;<text:s/>Rogan,<text:s/>M.<text:s/>and<text:s/>van<text:s/>den<text:s/>Boogaard,<text:s/>V.<text:s/>(2024)<text:s/></text:span><text:span text:style-name="T1889_2"><text:a xlink:type="simple" xlink:href="https://www.ictd.ac/publication/price-simplicity-regressive-taxation-accras-informal-sector/"><text:span text:style-name="T1889_3">The<text:s/>Price<text:s/>of<text:s/>Simplicity:<text:s/>Skewed<text:s/>and<text:s/>Regressive<text:s/>Taxation<text:s/>in<text:s/>Accra’s<text:s/>Informal<text:s/>Sector</text:span></text:a></text:span><text:span text:style-name="T1889_4">,<text:s/>ICTD<text:s/>Working<text:s/>Paper<text:s/>195<text:s/>Brighton:<text:s/>Institute<text:s/>of<text:s/>Development<text:s/>Studies,<text:s/>DOI:<text:s/>10.19088/ICTD.2024.044</text:span></text:p>
            <text:p text:style-name="P1890"><text:span text:style-name="T1890_1">N.A.<text:s/>Anyidoho<text:s/>et<text:s/>al.<text:s/>2025. </text:span><text:span text:style-name="T1890_2"><text:a xlink:type="simple" office:target-frame-name="_blank" xlink:href="https://www.ictd.ac/publication/the-taxed-informal-economy-fiscal-burdens-and-inequality-in-accra/"><text:span text:style-name="T1890_3">The<text:s/>Taxed<text:s/>Informal<text:s/>Economy:<text:s/>Fiscal<text:s/>Burdens<text:s/>and<text:s/>Inequality<text:s/>in<text:s/>Accra</text:span></text:a></text:span><text:span text:style-name="T1890_4">.<text:s/>World<text:s/>Development.<text:s/>187.<text:s/>106879</text:span></text:p>
          </table:table-cell>
        </table:table-row>
        <table:table-row table:style-name="Row268">
          <table:table-cell table:style-name="Cell1090">
            <text:p text:style-name="P1891"><text:span text:style-name="T1891_1">26<text:s/></text:span></text:p>
          </table:table-cell>
          <table:table-cell table:style-name="Cell1091">
            <text:p text:style-name="P1892"><text:span text:style-name="T1892_1">Sept<text:s/>-<text:s/>25</text:span></text:p>
          </table:table-cell>
          <table:table-cell table:style-name="Cell1092">
            <text:p text:style-name="P1893"><text:span text:style-name="T1893_1">World<text:s/>Bank</text:span></text:p>
          </table:table-cell>
          <table:table-cell table:style-name="Cell1093">
            <text:p text:style-name="P1894"><text:span text:style-name="T1894_1">Fragile<text:s/>and<text:s/>Conflict-Affected<text:s/>Situations:<text:s/>Intertwined<text:s/>Crises,<text:s/>Multiple<text:s/>Vulnerabilities<text:s/>by<text:s/>Hill,<text:s/>Samuel; </text:span><text:span text:style-name="T1894_2">Khadan</text:span><text:span text:style-name="T1894_3">,<text:s/>Jeetendra; Selcuk,<text:s/>Peter,<text:s/>Policy<text:s/>Research<text:s/>WP<text:s/>cited<text:s/>in<text:s/></text:span><text:span text:style-name="T1894_4"><text:a xlink:type="simple" xlink:href="https://commonslibrary.parliament.uk/research-briefings/cbp-10444/"><text:span text:style-name="T1894_5">The<text:s/>UK’s<text:s/>New<text:s/>Approach<text:s/>to<text:s/>Africa</text:span></text:a></text:span><text:span text:style-name="T1894_6"><text:s/>and<text:s/>the<text:s/>WB’s<text:s/></text:span><text:span text:style-name="T1894_7"><text:a xlink:type="simple" xlink:href="https://openknowledge.worldbank.org/entities/publication/7c0dbf75-2bd7-4ae3-9db9-91318290c781"><text:span text:style-name="T1894_8">International<text:s/>Debt<text:s/>Report<text:s/>2025</text:span></text:a></text:span><text:span text:style-name="T1894_9"><text:s/>(&gt;11,000<text:s/>downloads)<text:s text:c="2"/></text:span></text:p>
          </table:table-cell>
          <table:table-cell table:style-name="Cell1094">
            <text:p text:style-name="P1895"><text:span text:style-name="T1895_1">Bandula-Irwin,<text:s/>T.;<text:s/>Gallien,<text:s/>M.;<text:s/>Jackson,<text:s/>A.;<text:s/>van<text:s/>den<text:s/>Boogaard,<text:s/>V.<text:s/>and<text:s/>Weigand,<text:s/>F.<text:s/>(2024) </text:span><text:span text:style-name="T1895_2"><text:a xlink:type="simple" office:target-frame-name="_blank" xlink:href="https://www.ictd.ac/publication/beyond-greed-why-armed-groups-tax/"><text:span text:style-name="T1895_3">“Beyond<text:s/>Greed:<text:s/>Why<text:s/>Armed<text:s/>Groups<text:s/>Tax.”</text:span></text:a></text:span><text:span text:style-name="T1895_4"> Studies<text:s/>in<text:s/>Conflict<text:s/>&amp;<text:s/>Terrorism<text:s/>47(12):<text:s/>1599-622</text:span></text:p>
          </table:table-cell>
        </table:table-row>
        <table:table-row table:style-name="Row269">
          <table:table-cell table:style-name="Cell1095">
            <text:p text:style-name="P1896"><text:span text:style-name="T1896_1">27</text:span></text:p>
          </table:table-cell>
          <table:table-cell table:style-name="Cell1096">
            <text:p text:style-name="P1897"><text:span text:style-name="T1897_1">Sept<text:s/>-<text:s/>25</text:span></text:p>
          </table:table-cell>
          <table:table-cell table:style-name="Cell1097">
            <text:p text:style-name="P1898"><text:span text:style-name="T1898_1">World<text:s/>Bank</text:span></text:p>
          </table:table-cell>
          <table:table-cell table:style-name="Cell1098">
            <text:p text:style-name="P1899"><text:span text:style-name="T1899_1"><text:a xlink:type="simple" xlink:href="https://app.overton.io/document.php?policy_document_id=worldbank-8e858a367b5a01746d973d5bf5570496"><text:span text:style-name="T1899_2">PFR<text:s/>Fundamentals:<text:s/>Fiscal<text:s/>Policy<text:s/>and<text:s/>Women’s<text:s/>Economic<text:s/>Empowerment</text:span></text:a></text:span></text:p>
          </table:table-cell>
          <table:table-cell table:style-name="Cell1099">
            <text:p text:style-name="P1900"><text:span text:style-name="T1900_1">Akpan,<text:s/>I.,<text:s/>and<text:s/>M.<text:s/>J. </text:span><text:span text:style-name="T1900_2">Cascant</text:span><text:span text:style-name="T1900_3">-Sempere.<text:s/>2022. </text:span><text:span text:style-name="T1900_4"><text:a xlink:type="simple" office:target-frame-name="_blank" xlink:href="https://www.ids.ac.uk/publications/do-tax-policies-discriminate-against-female-traders-a-gender-framework-to-study-informal-marketplaces-in-nigeria/"><text:span text:style-name="T1900_5">“Do<text:s/>Tax<text:s/>Policies<text:s/>Discriminate<text:s/>Against<text:s/>Female<text:s/>Traders?<text:s/>A<text:s/>Gender<text:s/>Framework<text:s/>to<text:s/>Study<text:s/>Informal<text:s/>Marketplaces<text:s/>in<text:s/>Nigeria.”</text:span></text:a></text:span><text:span text:style-name="T1900_6"> Poverty<text:s/>Public<text:s/>Policy<text:s/>14<text:s/>(3):<text:s/>287–306</text:span></text:p>
            <text:p text:style-name="P1901"><text:span text:style-name="T1901_1">Dom,<text:s/>R.,<text:s/>and<text:s/>W.<text:s/>Prichard.<text:s/>2022.<text:s/>“Taxing<text:s/>SMEs<text:s/>in<text:s/>Innovations<text:s/>in<text:s/>Tax<text:s/>Compliance.” In<text:s/> “</text:span><text:span text:style-name="T1901_2"><text:a xlink:type="simple" office:target-frame-name="_blank" xlink:href="https://openknowledge.worldbank.org/entities/publication/766f9447-9932-5c5f-b662-90979995267d"><text:span text:style-name="T1901_3">Innovations<text:s/>in<text:s/>Tax<text:s/>Compliance:<text:s/>Building<text:s/>Trust,<text:s/>Navigating<text:s/>Politics,<text:s/>and<text:s/>Tailoring<text:s/>Reform</text:span></text:a></text:span><text:span text:style-name="T1901_4">”.<text:s/>Washington,<text:s/>DC:<text:s/>World<text:s/>Bank</text:span></text:p>
            <text:p text:style-name="P1902"><text:span text:style-name="T1902_1">Gallien,<text:s/>M.<text:s/>et<text:s/>al.<text:s/>(2025)<text:s/></text:span><text:span text:style-name="T1902_2"><text:a xlink:type="simple" xlink:href="https://www.ictd.ac/publication/simplified-taxation-africa-what-we-know-and-need-to-know/"><text:span text:style-name="T1902_3">Simplified<text:s/>Taxation<text:s/>in<text:s/>Africa:<text:s/>What<text:s/>We<text:s/>Know<text:s/>–<text:s/>and<text:s/>Need<text:s/>to<text:s/>Know</text:span></text:a></text:span><text:span text:style-name="T1902_4">,<text:s/>ICTD<text:s/>Policy<text:s/>Brief<text:s/>15,<text:s/>Brighton:<text:s/>Institute<text:s/>of<text:s/>Development<text:s/>Studies<text:s/>DOI:<text:s/>10.19088/ICTD.2025.012<text:s/></text:span></text:p>
            <text:p text:style-name="P1903"><text:span text:style-name="T1903_1">Grown,<text:s/>C.<text:s/>and<text:s/>Mascagni,<text:s/>G.<text:s/>(2024)<text:s/></text:span><text:span text:style-name="T1903_2"><text:a xlink:type="simple" xlink:href="https://www.ictd.ac/publication/towards-gender-equality-tax-fiscal-systems/"><text:span text:style-name="T1903_3">'Towards<text:s/>Gender<text:s/>Equality<text:s/>in<text:s/>Tax<text:s/>and<text:s/>Fiscal<text:s/>Systems:<text:s/>Moving<text:s/>Beyond<text:s/>the<text:s/>Implicit-Explicit<text:s/>Bias<text:s/>Framework</text:span></text:a></text:span><text:span text:style-name="T1903_4">,'<text:s/>ICTD<text:s/>Policy<text:s/>Brief<text:s/>5,<text:s/>Brighton:<text:s/>Institute<text:s/>of<text:s/>Development<text:s/>Studies,<text:s/>DOI:<text:s/>10.19088/ICTD.2024.015<text:s/></text:span></text:p>
            <text:p text:style-name="P1904"><text:span text:style-name="T1904_1">Moore,<text:s/>M.<text:s/>2023. </text:span><text:span text:style-name="T1904_2"><text:a xlink:type="simple" office:target-frame-name="_blank" xlink:href="https://onlinelibrary.wiley.com/doi/full/10.1111/dpr.12649?msockid=25347a949272651023076eb39355646d"><text:span text:style-name="T1904_3">“Tax<text:s/>Obsessions:<text:s/>Taxpayer<text:s/>Registration<text:s/>and<text:s/>the<text:s/>“Informal<text:s/>Sector”<text:s/>in<text:s/>Sub</text:span><text:span text:style-name="T1904_4">‐</text:span><text:span text:style-name="T1904_5">Saharan<text:s/>Africa.”</text:span></text:a></text:span><text:span text:style-name="T1904_6"> Development<text:s/>Policy<text:s/>Review<text:s/>41<text:s/>(1):<text:s/>e12649</text:span></text:p>
          </table:table-cell>
        </table:table-row>
        <table:table-row table:style-name="Row270">
          <table:table-cell table:style-name="Cell1100">
            <text:p text:style-name="P1905"><text:span text:style-name="T1905_1">28</text:span></text:p>
          </table:table-cell>
          <table:table-cell table:style-name="Cell1101">
            <text:p text:style-name="P1906"><text:span text:style-name="T1906_1">Oct<text:s/>-<text:s/>25</text:span></text:p>
          </table:table-cell>
          <table:table-cell table:style-name="Cell1102">
            <text:p text:style-name="P1907"><text:span text:style-name="T1907_1">IMF</text:span></text:p>
          </table:table-cell>
          <table:table-cell table:style-name="Cell1103">
            <text:p text:style-name="P1908"><text:span text:style-name="T1908_1"><text:a xlink:type="simple" xlink:href="https://www.elibrary.imf.org/display/book/9798229026178/9798229026178.xml"><text:span text:style-name="T1908_2">Regional<text:s/>Economic<text:s/>Outlook,<text:s/>Sub-Saharan<text:s/>Africa,<text:s/>October<text:s/>2025<text:s/>-<text:s/>Holding<text:s/>Steady</text:span></text:a></text:span></text:p>
          </table:table-cell>
          <table:table-cell table:style-name="Cell1104">
            <text:p text:style-name="P1909"><text:span text:style-name="T1909_1">Kang’oro</text:span><text:span text:style-name="T1909_2">,<text:s/>D.;<text:s/></text:span><text:span text:style-name="T1909_3">Ngerero</text:span><text:span text:style-name="T1909_4">,<text:s/>F.<text:s/>and<text:s/>Odongo,<text:s/>I.<text:s/>(2023)<text:s/></text:span><text:span text:style-name="T1909_5"><text:a xlink:type="simple" xlink:href="https://www.ictd.ac/publication/digital-technologies-improve-tax-collection-togo/"><text:span text:style-name="T1909_6">'Using<text:s/>Digital<text:s/>Technologies<text:s/>to<text:s/>Improve<text:s/>Tax<text:s/>Collection<text:s/>–<text:s/>the<text:s/>Case<text:s/>of<text:s/>Togo'</text:span></text:a></text:span><text:span text:style-name="T1909_7">,<text:s/>ICTD,<text:s/>African<text:s/>Tax<text:s/>Administration<text:s/>Paper<text:s/>31,<text:s/>DOI:<text:s/>10.19088/ICTD.2023.054<text:s/></text:span></text:p>
            <text:p text:style-name="P1910"><text:span text:style-name="T1910_1">Santoro,<text:s/>F.;<text:s/>Lees,<text:s/>A.;<text:s/>Carreras,<text:s/>M.;<text:s/></text:span><text:span text:style-name="T1910_2">Mukamana</text:span><text:span text:style-name="T1910_3">,<text:s/>T.;<text:s/>Hakizimana,<text:s/>N.<text:s/>and<text:s/>Nsengiyumva,<text:s/>Y.<text:s/>(2023)<text:s/></text:span><text:span text:style-name="T1910_4"><text:a xlink:type="simple" xlink:href="https://www.ictd.ac/publication/technology-tax-rwanda/"><text:span text:style-name="T1910_5">Technology<text:s/>and<text:s/>Tax:<text:s/>Adoption<text:s/>and<text:s/>Impacts<text:s/>of<text:s/>E-services<text:s/>in<text:s/>Rwanda'</text:span></text:a></text:span><text:span text:style-name="T1910_6">,<text:s/>ICTD<text:s/>Working<text:s/>Paper<text:s/>153,<text:s/>Brighton:<text:s/>Institute<text:s/>of<text:s/>Development<text:s/>Studies,<text:s/>DOI:<text:s/>10.19088/ICTD.2023.001</text:span></text:p>
            <text:p text:style-name="P1911"><text:span text:style-name="T1911_1">van<text:s/>den<text:s/>Boogaard,<text:s/>V.<text:s/>2025. </text:span><text:span text:style-name="T1911_2"><text:a xlink:type="simple" office:target-frame-name="_blank" xlink:href="https://www.ictd.ac/publication/tax-reform-coalitions-urban-development-politics-property-tax-reform-sierra-leone/"><text:span text:style-name="T1911_3">“Tax<text:s/>Reform<text:s/>Coalitions<text:s/>for<text:s/>Urban<text:s/>Development:<text:s/>The<text:s/>Politics<text:s/>of<text:s/>Property<text:s/>Tax<text:s/>Reform<text:s/>in<text:s/>Sierra<text:s/>Leone”</text:span></text:a></text:span><text:span text:style-name="T1911_4">. </text:span><text:span text:style-name="T1911_5">Environment<text:s/>and<text:s/>Urbanization </text:span><text:span text:style-name="T1911_6">37:1</text:span></text:p>
          </table:table-cell>
        </table:table-row>
        <table:table-row table:style-name="Row271">
          <table:table-cell table:style-name="Cell1105">
            <text:p text:style-name="P1912"><text:span text:style-name="T1912_1">29</text:span></text:p>
          </table:table-cell>
          <table:table-cell table:style-name="Cell1106">
            <text:p text:style-name="P1913"><text:span text:style-name="T1913_1">Oct<text:s/>-<text:s/>25</text:span></text:p>
          </table:table-cell>
          <table:table-cell table:style-name="Cell1107">
            <text:p text:style-name="P1914"><text:span text:style-name="T1914_1">World<text:s/>Bank</text:span></text:p>
          </table:table-cell>
          <table:table-cell table:style-name="Cell1108">
            <text:p text:style-name="P1915"><text:span text:style-name="T1915_1"><text:a xlink:type="simple" xlink:href="https://openknowledge.worldbank.org/entities/publication/507e8fdc-3520-4ca1-ba4c-164353d054d1"><text:span text:style-name="T1915_2">Africa’s<text:s/>Pulse,<text:s/>No.<text:s/>32,<text:s/>October<text:s/>2025:<text:s/>Pathways<text:s/>to<text:s/>Job<text:s/>Creation<text:s/>in<text:s/>Africa</text:span></text:a></text:span><text:span text:style-name="T1915_3"><text:s/>(over<text:s/>14,000<text:s/>downloads)</text:span></text:p>
          </table:table-cell>
          <table:table-cell table:style-name="Cell1109">
            <text:p text:style-name="P1916"><text:span text:style-name="T1916_1">Okunogbe</text:span><text:span text:style-name="T1916_2">,<text:s/>O.,<text:s/>and<text:s/>F.<text:s/>Santoro.<text:s/>2023. </text:span><text:span text:style-name="T1916_3"><text:a xlink:type="simple" office:target-frame-name="_blank" xlink:href="https://academic.oup.com/jae/article/32/Supplement_1/i57/7059990"><text:span text:style-name="T1916_4">“Increasing<text:s/>Tax<text:s/>Collection<text:s/>in<text:s/>African<text:s/>Countries:<text:s/>The<text:s/>Role<text:s/>of<text:s/>Information<text:s/>Technology.”</text:span></text:a></text:span><text:span text:style-name="T1916_5"> Journal<text:s/>of<text:s/>African<text:s/>Economies<text:s/>32:<text:s/>i57–i83</text:span></text:p>
            <text:p text:style-name="P1917"><text:span text:style-name="T1917_1">Santoro,<text:s/>F.,<text:s/>and<text:s/>L.<text:s/>Rossel.<text:s/>2025. </text:span><text:span text:style-name="T1917_2"><text:a xlink:type="simple" office:target-frame-name="_blank" xlink:href="https://www.ictd.ac/blog/identification-stronger-tax-administration-digital-ids/"><text:span text:style-name="T1917_3">“From<text:s/>Identification<text:s/>to<text:s/>Stronger<text:s/>Tax<text:s/>Administration:<text:s/>Can<text:s/>Digital<text:s/>IDs<text:s/>Deliver?”</text:span></text:a></text:span><text:span text:style-name="T1917_4"> Blog,<text:s/>International<text:s/>Centre<text:s/>for<text:s/>Tax<text:s/>and<text:s/>Development,<text:s/>April<text:s/>16,<text:s/>2025</text:span></text:p>
          </table:table-cell>
        </table:table-row>
        <table:table-row table:style-name="Row272">
          <table:table-cell table:style-name="Cell1110">
            <text:p text:style-name="P1918"><text:span text:style-name="T1918_1">30</text:span></text:p>
          </table:table-cell>
          <table:table-cell table:style-name="Cell1111">
            <text:p text:style-name="P1919"><text:span text:style-name="T1919_1">Oct<text:s/>-<text:s/>25</text:span></text:p>
          </table:table-cell>
          <table:table-cell table:style-name="Cell1112">
            <text:p text:style-name="P1920"><text:span text:style-name="T1920_1">IMF</text:span></text:p>
          </table:table-cell>
          <table:table-cell table:style-name="Cell1113">
            <text:p text:style-name="P1921"><text:span text:style-name="T1921_1"><text:a xlink:type="simple" xlink:href="https://www.imf.org/en/publications/wp/issues/2025/10/24/shaping-services-trade-the-heterogenous-effects-of-withholding-taxes-571345"><text:span text:style-name="T1921_2">Shaping<text:s/>Services<text:s/>Trade:<text:s/>the<text:s/>Heterogenous<text:s/>Effects<text:s/>of<text:s/>Withholding<text:s/>Taxes</text:span></text:a></text:span></text:p>
          </table:table-cell>
          <table:table-cell table:style-name="Cell1114">
            <text:p text:style-name="P1922"><text:span text:style-name="T1922_1">The<text:s/>paper<text:s/>extensively<text:s/>uses<text:s/>data<text:s/>from<text:s/>ICTD’s </text:span><text:span text:style-name="T1922_2"><text:a xlink:type="simple" office:target-frame-name="_blank" xlink:href="https://www.ictd.ac/dataset/tax-treaties-explorer/"><text:span text:style-name="T1922_3">Tax<text:s/>Treaties<text:s/>Explorer</text:span></text:a></text:span><text:span text:style-name="T1922_4"> (database)</text:span></text:p>
          </table:table-cell>
        </table:table-row>
        <table:table-row table:style-name="Row273">
          <table:table-cell table:style-name="Cell1115">
            <text:p text:style-name="P1923"><text:span text:style-name="T1923_1">31</text:span></text:p>
          </table:table-cell>
          <table:table-cell table:style-name="Cell1116">
            <text:p text:style-name="P1924"><text:span text:style-name="T1924_1">Nov<text:s/>-25</text:span></text:p>
          </table:table-cell>
          <table:table-cell table:style-name="Cell1117">
            <text:p text:style-name="P1925"><text:span text:style-name="T1925_1">European<text:s/>Union</text:span></text:p>
          </table:table-cell>
          <table:table-cell table:style-name="Cell1118">
            <text:p text:style-name="P1926"><text:span text:style-name="T1926_1"><text:a xlink:type="simple" office:target-frame-name="_blank" xlink:href="https://op.europa.eu/en/publication-detail/-/publication/bbde3246-cb3d-11f0-8da2-01aa75ed71a1/language-en"><text:span text:style-name="T1926_2">The<text:s/>future<text:s/>of<text:s/>EU<text:s/>tax<text:s/>policy<text:s/>harmonisation</text:span></text:a></text:span><text:span text:style-name="T1926_3"> </text:span></text:p>
          </table:table-cell>
          <table:table-cell table:style-name="Cell1119">
            <text:p text:style-name="P1927"><text:span text:style-name="T1927_1">Hearson,<text:s/>M,<text:s/>Christensen,<text:s/>R,<text:s/>and<text:s/>Randriamanalina,<text:s/>T, </text:span><text:span text:style-name="T1927_2"><text:a xlink:type="simple" office:target-frame-name="_blank" xlink:href="https://www.tandfonline.com/doi/full/10.1080/09692290.2022.2039264"><text:span text:style-name="T1927_3">'Developing<text:s/>influence:<text:s/>the<text:s/>power<text:s/>of<text:s/>'the<text:s/>rest'<text:s/>in<text:s/>global<text:s/>tax<text:s/>governance’</text:span></text:a></text:span><text:span text:style-name="T1927_4">, </text:span><text:span text:style-name="T1927_5">Review<text:s/>of<text:s/>International<text:s/>Political<text:s/>Economy</text:span><text:span text:style-name="T1927_6">,<text:s/>2023 </text:span></text:p>
          </table:table-cell>
        </table:table-row>
        <table:table-row table:style-name="Row274">
          <table:table-cell table:style-name="Cell1120">
            <text:p text:style-name="P1928"><text:span text:style-name="T1928_1">32</text:span></text:p>
          </table:table-cell>
          <table:table-cell table:style-name="Cell1121">
            <text:p text:style-name="P1929"><text:span text:style-name="T1929_1">Dec<text:s/>-25</text:span></text:p>
          </table:table-cell>
          <table:table-cell table:style-name="Cell1122">
            <text:p text:style-name="P1930"><text:span text:style-name="T1930_1">World<text:s/>Bank</text:span></text:p>
          </table:table-cell>
          <table:table-cell table:style-name="Cell1123">
            <text:p text:style-name="P1931"><text:span text:style-name="T1931_1"><text:a xlink:type="simple" office:target-frame-name="_blank" xlink:href="https://openknowledge.worldbank.org/entities/publication/202d679d-782a-486c-bf39-ee51792d7835"><text:span text:style-name="T1931_2">Malawi<text:s/>Public<text:s/>Finance<text:s/>Review:<text:s/>Restoring<text:s/>Stability,<text:s/>Rebuilding<text:s/>Trust</text:span></text:a></text:span></text:p>
          </table:table-cell>
          <table:table-cell table:style-name="Cell1124">
            <text:p text:style-name="P1932"><text:span text:style-name="T1932_1">Brockmeyer,<text:s/>A.,<text:s/>G.<text:s/>Mascagni,<text:s/>V.<text:s/>Nair,<text:s/>M.<text:s/>Waseem,<text:s/>and<text:s/>M.<text:s/>Almunia.<text:s/>2024. </text:span><text:span text:style-name="T1932_2"><text:a xlink:type="simple" office:target-frame-name="_blank" xlink:href="https://www.aeaweb.org/articles?id=10.1257/jep.38.1.107"><text:span text:style-name="T1932_3">“Does<text:s/>the<text:s/>Value-Added<text:s/>Tax<text:s/>Add<text:s/>Value?<text:s/>Lessons<text:s/>Using<text:s/>Administrative<text:s/>Data<text:s/>from<text:s/>a<text:s/>Diverse<text:s/>Set<text:s/>of<text:s/>Countries.”</text:span></text:a></text:span><text:span text:style-name="T1932_4"><text:s/></text:span><text:span text:style-name="T1932_5">Journal<text:s/>of<text:s/>Economic<text:s/>Perspectives </text:span><text:span text:style-name="T1932_6">38<text:s/>(1):<text:s/>107–32</text:span></text:p>
            <text:p text:style-name="P1933"><text:span text:style-name="T1933_1">Ligomeka</text:span><text:span text:style-name="T1933_2">,<text:s/>W<text:s/>(2019). </text:span><text:span text:style-name="T1933_3"><text:a xlink:type="simple" office:target-frame-name="_blank" xlink:href="https://www.ictd.ac/publication/assessing-performance-african-tax-administrations-malawian-puzzle/"><text:span text:style-name="T1933_4">Assessing<text:s/>the<text:s/>Performance<text:s/>of<text:s/>African<text:s/>Tax<text:s/>Administrations:<text:s/>A<text:s/>Malawian<text:s/>Puzzle,</text:span></text:a></text:span><text:span text:style-name="T1933_5"><text:s/>ICTD African<text:s/>Tax<text:s/>Administration<text:s/>Paper<text:s/>14,<text:s/>Brighton:<text:s/>Institute<text:s/>of<text:s/>Development<text:s/>Studies</text:span></text:p>
            <text:p text:style-name="P1934"><text:span text:style-name="T1934_1">Sulu,<text:s/>N.<text:s/>and<text:s/>Moore,<text:s/>M.<text:s/>(2024)<text:s/></text:span><text:span text:style-name="T1934_2"><text:a xlink:type="simple" xlink:href="https://www.ictd.ac/publication/improving-revenue-collection-in-malawi-tax-collectors-perspectives/"><text:span text:style-name="T1934_3">Improving<text:s/>Revenue<text:s/>Collection<text:s/>in<text:s/>Malawi.<text:s/>Tax<text:s/>Collectors’<text:s/>Perspectives</text:span></text:a></text:span><text:span text:style-name="T1934_4">,<text:s/>ICTD<text:s/>African<text:s/>Tax<text:s/>Administration<text:s/>Paper<text:s/>38,<text:s/>Brighton:<text:s/>Institute<text:s/>of<text:s/>Development<text:s/>Studies,<text:s/>DOI:<text:s/>10.19088/ICTD.2024.108</text:span></text:p>
          </table:table-cell>
        </table:table-row>
      </table:table>
      <text:p text:style-name="P1935"/>
      <text:p text:style-name="P1936"/>
      <text:p text:style-name="P1937"><text:span text:style-name="T1937_1">ANNEX<text:s/></text:span><text:span text:style-name="T1937_2">5</text:span><text:span text:style-name="T1937_3">:<text:s/>Media<text:s/>coverage</text:span></text:p>
      <text:p text:style-name="P1938"/>
      <table:table table:style-name="Table25">
        <table:table-column table:style-name="Column106"/>
        <table:table-column table:style-name="Column107"/>
        <table:table-column table:style-name="Column108"/>
        <table:table-column table:style-name="Column109"/>
        <table:table-column table:style-name="Column110"/>
        <table:table-row table:style-name="Row275">
          <table:table-cell table:style-name="Cell1125">
            <text:p text:style-name="P1939"><text:span text:style-name="T1939_1"> </text:span></text:p>
          </table:table-cell>
          <table:table-cell table:style-name="Cell1126">
            <text:p text:style-name="P1940"><text:span text:style-name="T1940_1">Date</text:span></text:p>
          </table:table-cell>
          <table:table-cell table:style-name="Cell1127">
            <text:p text:style-name="P1941"><text:span text:style-name="T1941_1">Outlet</text:span></text:p>
          </table:table-cell>
          <table:table-cell table:style-name="Cell1128">
            <text:p text:style-name="P1942"><text:span text:style-name="T1942_1">Author/citation</text:span></text:p>
          </table:table-cell>
          <table:table-cell table:style-name="Cell1129">
            <text:p text:style-name="P1943"><text:span text:style-name="T1943_1">Media<text:s/>link<text:s/>or<text:s/>reference<text:s/>(where<text:s/>link<text:s/>is<text:s/>not<text:s/>available)</text:span></text:p>
          </table:table-cell>
        </table:table-row>
        <table:table-row table:style-name="Row276">
          <table:table-cell table:style-name="Cell1130">
            <text:p text:style-name="P1944"><text:span text:style-name="T1944_1">1 </text:span></text:p>
          </table:table-cell>
          <table:table-cell table:style-name="Cell1131">
            <text:p text:style-name="P1945"><text:span text:style-name="T1945_1">3</text:span><text:span text:style-name="T1945_2">rd</text:span><text:span text:style-name="T1945_3"> January</text:span></text:p>
          </table:table-cell>
          <table:table-cell table:style-name="Cell1132">
            <text:p text:style-name="P1946"><text:span text:style-name="T1946_1">Tax<text:s/>Notes</text:span></text:p>
          </table:table-cell>
          <table:table-cell table:style-name="Cell1133">
            <text:p text:style-name="P1947"><text:span text:style-name="T1947_1">Frederik Heitmüller was<text:s/>interviewed<text:s/>on<text:s/>his<text:s/>views regarding the<text:s/>negotiations<text:s/>on<text:s/>the<text:s/>UN<text:s/>Tax<text:s/>Convention</text:span></text:p>
          </table:table-cell>
          <table:table-cell table:style-name="Cell1134">
            <text:p text:style-name="P1948"><text:span text:style-name="T1948_1"><text:a xlink:type="simple" office:target-frame-name="_blank" xlink:href="https://www.taxnotes.com/tax-notes-today-international/politics-taxation/global-north-and-global-south-set-showdown-u.n-tax-talks/2025/01/03/7pgyy"><text:span text:style-name="T1948_2">Global<text:s/>North<text:s/>and<text:s/>Global<text:s/>South<text:s/>Set<text:s/>for<text:s/>Showdown<text:s/>at<text:s/>U.N.<text:s/>Tax<text:s/>Talks</text:span></text:a></text:span></text:p>
          </table:table-cell>
        </table:table-row>
        <table:table-row table:style-name="Row277">
          <table:table-cell table:style-name="Cell1135">
            <text:p text:style-name="P1949"><text:span text:style-name="T1949_1">2 </text:span></text:p>
          </table:table-cell>
          <table:table-cell table:style-name="Cell1136">
            <text:p text:style-name="P1950"><text:span text:style-name="T1950_1">30</text:span><text:span text:style-name="T1950_2">th</text:span><text:span text:style-name="T1950_3"> January</text:span></text:p>
          </table:table-cell>
          <table:table-cell table:style-name="Cell1137">
            <text:p text:style-name="P1951"><text:span text:style-name="T1951_1">Tax<text:s/>Notes</text:span></text:p>
          </table:table-cell>
          <table:table-cell table:style-name="Cell1138">
            <text:p text:style-name="P1952"><text:span text:style-name="T1952_1">Article<text:s/>cites </text:span><text:span text:style-name="T1952_2"><text:a xlink:type="simple" office:target-frame-name="_blank" xlink:href="https://www.ictd.ac/publication/review-tax-treaties-policy-framework-africa/"><text:span text:style-name="T1952_3">ICTD<text:s/>Working<text:s/>Paper<text:s/>102,</text:span></text:a></text:span><text:span text:style-name="T1952_4"> on<text:s/>tax<text:s/>treaty<text:s/>practices<text:s/>in<text:s/>Africa,<text:s/>written<text:s/>by<text:s/>external<text:s/>author<text:s/>Catherine<text:s/>Ngina Mutava</text:span></text:p>
          </table:table-cell>
          <table:table-cell table:style-name="Cell1139">
            <text:p text:style-name="P1953"><text:span text:style-name="T1953_1"><text:a xlink:type="simple" office:target-frame-name="_blank" xlink:href="https://www.taxnotes.com/tax-notes-today-international/treaties/termination-tax-treaties-developing-countries/2025/01/30/7qbvb"><text:span text:style-name="T1953_2">The<text:s/>Termination<text:s/>of<text:s/>Tax<text:s/>Treaties<text:s/>by<text:s/>Developing<text:s/>Countries</text:span></text:a></text:span></text:p>
          </table:table-cell>
        </table:table-row>
        <table:table-row table:style-name="Row278">
          <table:table-cell table:style-name="Cell1140">
            <text:p text:style-name="P1954"><text:span text:style-name="T1954_1">3 </text:span></text:p>
          </table:table-cell>
          <table:table-cell table:style-name="Cell1141">
            <text:p text:style-name="P1955"><text:span text:style-name="T1955_1">11th<text:s/>February</text:span></text:p>
          </table:table-cell>
          <table:table-cell table:style-name="Cell1142">
            <text:p text:style-name="P1956"><text:span text:style-name="T1956_1">VoxDev</text:span></text:p>
          </table:table-cell>
          <table:table-cell table:style-name="Cell1143">
            <text:p text:style-name="P1957"><text:span text:style-name="T1957_1">Blog<text:s/>by </text:span><text:span text:style-name="T1957_2">Oyebola</text:span><text:span text:style-name="T1957_3"><text:s/></text:span><text:span text:style-name="T1957_4">Okunogbe</text:span><text:span text:style-name="T1957_5"><text:s/>(World<text:s/>Bank)<text:s/>cites </text:span><text:span text:style-name="T1957_6">a<text:s/>number<text:s/>of</text:span><text:span text:style-name="T1957_7"> ICTD-produced<text:s/>research<text:s/>(e.g.<text:s/>ICTD<text:s/>Working<text:s/>Paper 160, Rwanda<text:s/>nil-filers<text:s/>journal<text:s/>article)</text:span></text:p>
          </table:table-cell>
          <table:table-cell table:style-name="Cell1144">
            <text:p text:style-name="P1958"><text:span text:style-name="T1958_1"><text:a xlink:type="simple" xlink:href="https://voxdev.org/topic/institutions-political-economy/know-your-citizens-increase-your-revenues-improving-tax"><text:span text:style-name="T1958_2">Knowing<text:s/>your<text:s/>citizens,<text:s/>increase<text:s/>your<text:s/>revenues:<text:s/>Improving<text:s/>tax<text:s/>payment<text:s/>in<text:s/>Liberia </text:span></text:a></text:span></text:p>
          </table:table-cell>
        </table:table-row>
        <table:table-row table:style-name="Row279">
          <table:table-cell table:style-name="Cell1145">
            <text:p text:style-name="P1959"><text:span text:style-name="T1959_1">4 </text:span></text:p>
          </table:table-cell>
          <table:table-cell table:style-name="Cell1146">
            <text:p text:style-name="P1960"><text:span text:style-name="T1960_1">19</text:span><text:span text:style-name="T1960_2">th</text:span><text:span text:style-name="T1960_3"> February</text:span></text:p>
          </table:table-cell>
          <table:table-cell table:style-name="Cell1147">
            <text:p text:style-name="P1961"><text:span text:style-name="T1961_1">Adam<text:s/>Smith<text:s/>International</text:span></text:p>
          </table:table-cell>
          <table:table-cell table:style-name="Cell1148">
            <text:p text:style-name="P1962"><text:span text:style-name="T1962_1">Blog<text:s/>by Suvojit Chattopadhyay<text:s/>(ASI)<text:s/>discusses<text:s/>in<text:s/>depth<text:s/></text:span><text:span text:style-name="T1962_2"><text:a xlink:type="simple" xlink:href="https://www.ictd.ac/publication/unpacking-tax-relations-fragility-somalia/"><text:span text:style-name="T1962_3">ICTD<text:s/>Working<text:s/>Paper<text:s/>217</text:span></text:a></text:span></text:p>
          </table:table-cell>
          <table:table-cell table:style-name="Cell1149">
            <text:p text:style-name="P1963"><text:span text:style-name="T1963_1"><text:a xlink:type="simple" office:target-frame-name="_blank" xlink:href="https://adamsmithinternational.com/articles/how-can-fragile-states-build-a-social-fiscal-contract/"><text:span text:style-name="T1963_2">How<text:s/>Can<text:s/>Fragile<text:s/>States<text:s/>Build<text:s/>a<text:s/>Social-Fiscal<text:s/>Contract?</text:span></text:a></text:span></text:p>
          </table:table-cell>
        </table:table-row>
        <table:table-row table:style-name="Row280">
          <table:table-cell table:style-name="Cell1150">
            <text:p text:style-name="P1964"><text:span text:style-name="T1964_1">5 </text:span></text:p>
          </table:table-cell>
          <table:table-cell table:style-name="Cell1151">
            <text:p text:style-name="P1965"><text:span text:style-name="T1965_1">23</text:span><text:span text:style-name="T1965_2">rd</text:span><text:span text:style-name="T1965_3"> March   </text:span></text:p>
          </table:table-cell>
          <table:table-cell table:style-name="Cell1152">
            <text:p text:style-name="P1966"><text:span text:style-name="T1966_1">The<text:s/>Conversation<text:s/>Africa</text:span></text:p>
          </table:table-cell>
          <table:table-cell table:style-name="Cell1153">
            <text:p text:style-name="P1967"><text:span text:style-name="T1967_1">Blog<text:s/>by<text:s/>Giovanni<text:s/></text:span><text:span text:style-name="T1967_2">Occhiali</text:span><text:span text:style-name="T1967_3"><text:s/>on<text:s/>taxing<text:s/>the wealthy in<text:s/>the<text:s/>African<text:s/>context</text:span></text:p>
          </table:table-cell>
          <table:table-cell table:style-name="Cell1154">
            <text:p text:style-name="P1968"><text:span text:style-name="T1968_1"><text:a xlink:type="simple" office:target-frame-name="_blank" xlink:href="https://theconversation.com/wealthy-africans-often-dont-pay-tax-the-answer-lies-in-smarter-collection-expert-252437?utm_medium=Social&amp;utm_source=LinkedIn#Echobox=1742739388"><text:span text:style-name="T1968_2">Wealthy Africans<text:s/>often don’t pay<text:s/>tax:<text:s/>the<text:s/>answer<text:s/>lies<text:s/>in<text:s/>smarter<text:s/>collection<text:s/>-<text:s/>expert</text:span></text:a></text:span></text:p>
          </table:table-cell>
        </table:table-row>
        <table:table-row table:style-name="Row281">
          <table:table-cell table:style-name="Cell1155">
            <text:p text:style-name="P1969"><text:span text:style-name="T1969_1">6</text:span></text:p>
          </table:table-cell>
          <table:table-cell table:style-name="Cell1156">
            <text:p text:style-name="P1970"><text:span text:style-name="T1970_1">25</text:span><text:span text:style-name="T1970_2">th</text:span><text:span text:style-name="T1970_3"> March</text:span></text:p>
          </table:table-cell>
          <table:table-cell table:style-name="Cell1157">
            <text:p text:style-name="P1971"><text:span text:style-name="T1971_1">Financial<text:s/>Times </text:span></text:p>
          </table:table-cell>
          <table:table-cell table:style-name="Cell1158">
            <text:p text:style-name="P1972"><text:span text:style-name="T1972_1">Giulia<text:s/>Mascagni<text:s/>pens<text:s/>Letter<text:s/>to<text:s/>the<text:s/>Editor<text:s/>on<text:s/>need<text:s/>for<text:s/>tax capacity building<text:s/>support </text:span><text:span text:style-name="T1972_2">in<text:s/>light of</text:span><text:span text:style-name="T1972_3"> recent<text:s/>aid<text:s/>cuts</text:span></text:p>
          </table:table-cell>
          <table:table-cell table:style-name="Cell1159">
            <text:p text:style-name="P1973"><text:span text:style-name="T1973_1"><text:a xlink:type="simple" xlink:href="https://www.ft.com/content/e1d8525e-1ed2-488d-9fa2-5c7219e91c28?accessToken=zwAGMSqN5l1AkdPh2FJeHtJIjdOfolxyGekcKA.MEUCIQCei6M2ywcDl1JUDTMbxW3pclryyXffCduIHfF42eFXZgIgTRGRbQz-Q8zCnDt4M1inoGy91JT35ZK8Va1bQoCHsFY&amp;sharetype=gift&amp;token=168e7c31-3896-4e43-ad4d-794290f52a41"><text:span text:style-name="T1973_2">Letter:<text:s/>Aid<text:s/>crisis<text:s/>means<text:s/>donors<text:s/>will<text:s/>have<text:s/>to<text:s/>boost<text:s/>tax capacity building</text:span></text:a></text:span></text:p>
          </table:table-cell>
        </table:table-row>
        <table:table-row table:style-name="Row282">
          <table:table-cell table:style-name="Cell1160">
            <text:p text:style-name="P1974"><text:span text:style-name="T1974_1">7</text:span></text:p>
          </table:table-cell>
          <table:table-cell table:style-name="Cell1161">
            <text:p text:style-name="P1975"><text:span text:style-name="T1975_1">27</text:span><text:span text:style-name="T1975_2">th</text:span><text:span text:style-name="T1975_3"> March</text:span></text:p>
          </table:table-cell>
          <table:table-cell table:style-name="Cell1162">
            <text:p text:style-name="P1976"><text:span text:style-name="T1976_1">The<text:s/>New<text:s/>Times</text:span></text:p>
          </table:table-cell>
          <table:table-cell table:style-name="Cell1163">
            <text:p text:style-name="P1977"><text:span text:style-name="T1977_1">A<text:s/>joint<text:s/>paper<text:s/>by<text:s/>ICTD<text:s/>and<text:s/>the<text:s/>Rwanda<text:s/>Revenue<text:s/>Authority<text:s/>was<text:s/>quoted<text:s/>in<text:s/>the<text:s/>article<text:s/>on<text:s/>digital<text:s/>services<text:s/>tax</text:span></text:p>
          </table:table-cell>
          <table:table-cell table:style-name="Cell1164">
            <text:p text:style-name="P1978"><text:span text:style-name="T1978_1"><text:a xlink:type="simple" office:target-frame-name="_blank" xlink:href="https://www.newtimes.co.rw/article/25173/news/economy/digital-services-tax-how-rwanda-plans-to-collect-it"><text:span text:style-name="T1978_2">Digital<text:s/>services<text:s/>tax:<text:s/>How<text:s/>Rwanda<text:s/>plans<text:s/>to<text:s/>collect<text:s/>it</text:span></text:a></text:span><text:span text:style-name="T1978_3">  </text:span></text:p>
          </table:table-cell>
        </table:table-row>
        <table:table-row table:style-name="Row283">
          <table:table-cell table:style-name="Cell1165">
            <text:p text:style-name="P1979"><text:span text:style-name="T1979_1">8</text:span></text:p>
          </table:table-cell>
          <table:table-cell table:style-name="Cell1166">
            <text:p text:style-name="P1980"><text:span text:style-name="T1980_1">30th<text:s/>March</text:span></text:p>
          </table:table-cell>
          <table:table-cell table:style-name="Cell1167">
            <text:p text:style-name="P1981"><text:span text:style-name="T1981_1">Newzroom</text:span><text:span text:style-name="T1981_2"> Afrika  </text:span></text:p>
          </table:table-cell>
          <table:table-cell table:style-name="Cell1168">
            <text:p text:style-name="P1982"><text:span text:style-name="T1982_1">Giovanni<text:s/></text:span><text:span text:style-name="T1982_2">Occhiali</text:span><text:span text:style-name="T1982_3"><text:s/>was<text:s/>interviewed<text:s/>live<text:s/>to<text:s/>talk<text:s/>about<text:s/>taxing<text:s/>the wealthy in<text:s/>Africa </text:span></text:p>
          </table:table-cell>
          <table:table-cell table:style-name="Cell1169">
            <text:p text:style-name="P1983"><text:span text:style-name="T1983_1"><text:a xlink:type="simple" office:target-frame-name="_blank" xlink:href="https://www.youtube.com/watch?v=7CuokZvdpOc"><text:span text:style-name="T1983_2">Solutions<text:s/>for<text:s/>African<text:s/>countries<text:s/>struggling<text:s/>with<text:s/>debts</text:span></text:a></text:span></text:p>
          </table:table-cell>
        </table:table-row>
        <table:table-row table:style-name="Row284">
          <table:table-cell table:style-name="Cell1170">
            <text:p text:style-name="P1984"><text:span text:style-name="T1984_1">9 </text:span></text:p>
          </table:table-cell>
          <table:table-cell table:style-name="Cell1171">
            <text:p text:style-name="P1985"><text:span text:style-name="T1985_1">30</text:span><text:span text:style-name="T1985_2">th</text:span><text:span text:style-name="T1985_3"> March</text:span></text:p>
          </table:table-cell>
          <table:table-cell table:style-name="Cell1172">
            <text:p text:style-name="P1986"><text:span text:style-name="T1986_1">Arab<text:s/>News</text:span></text:p>
          </table:table-cell>
          <table:table-cell table:style-name="Cell1173">
            <text:p text:style-name="P1987"><text:span text:style-name="T1987_1">ICTD press<text:s/>statement<text:s/>on Zakat study<text:s/>picked<text:s/>up</text:span></text:p>
          </table:table-cell>
          <table:table-cell table:style-name="Cell1174">
            <text:p text:style-name="P1988"><text:span text:style-name="T1988_1"><text:a xlink:type="simple" office:target-frame-name="_blank" xlink:href="https://www.arabnews.pk/node/2595327/pakistan"><text:span text:style-name="T1988_2">Pakistanis<text:s/>paying<text:s/>over<text:s/>$2<text:s/>billion<text:s/>in zakat annually,<text:s/>women<text:s/>majority<text:s/>recipients<text:s/>-<text:s/>study</text:span></text:a></text:span></text:p>
          </table:table-cell>
        </table:table-row>
        <table:table-row table:style-name="Row285">
          <table:table-cell table:style-name="Cell1175">
            <text:p text:style-name="P1989"><text:span text:style-name="T1989_1">10</text:span></text:p>
          </table:table-cell>
          <table:table-cell table:style-name="Cell1176">
            <text:p text:style-name="P1990"><text:span text:style-name="T1990_1">30</text:span><text:span text:style-name="T1990_2">th</text:span><text:span text:style-name="T1990_3"> March</text:span></text:p>
          </table:table-cell>
          <table:table-cell table:style-name="Cell1177">
            <text:p text:style-name="P1991"><text:span text:style-name="T1991_1">The<text:s/>Conversation Africa</text:span></text:p>
          </table:table-cell>
          <table:table-cell table:style-name="Cell1178">
            <text:p text:style-name="P1992"><text:span text:style-name="T1992_1">Max<text:s/>Gallien,<text:s/>Martin<text:s/>Hearson,<text:s/>and<text:s/>Mary<text:s/>Abounabhan<text:s/>pen<text:s/>piece<text:s/>on lessons<text:s/>learned<text:s/>from Ghana’s<text:s/>e-levy</text:span></text:p>
          </table:table-cell>
          <table:table-cell table:style-name="Cell1179">
            <text:p text:style-name="P1993"><text:span text:style-name="T1993_1"><text:a xlink:type="simple" office:target-frame-name="_blank" xlink:href="https://theconversation.com/ghanas-e-levy-3-lessons-from-the-abolished-mobile-money-tax-253285"><text:span text:style-name="T1993_2">Ghana’s<text:s/>e-levy:<text:s/>3 lessons from<text:s/>the abolished<text:s/>mobile<text:s/>money<text:s/>tax</text:span></text:a></text:span></text:p>
          </table:table-cell>
        </table:table-row>
        <table:table-row table:style-name="Row286">
          <table:table-cell table:style-name="Cell1180">
            <text:p text:style-name="P1994"><text:span text:style-name="T1994_1">11 </text:span></text:p>
          </table:table-cell>
          <table:table-cell table:style-name="Cell1181">
            <text:p text:style-name="P1995"><text:span text:style-name="T1995_1">30</text:span><text:span text:style-name="T1995_2">th</text:span><text:span text:style-name="T1995_3"> March</text:span></text:p>
          </table:table-cell>
          <table:table-cell table:style-name="Cell1182">
            <text:p text:style-name="P1996"><text:span text:style-name="T1996_1">Ground</text:span></text:p>
          </table:table-cell>
          <table:table-cell table:style-name="Cell1183">
            <text:p text:style-name="P1997"><text:span text:style-name="T1997_1">ICTD<text:s/>press<text:s/>statement<text:s/></text:span><text:span text:style-name="T1997_2">o</text:span><text:span text:style-name="T1997_3">n Zakat study<text:s/>picked<text:s/>up</text:span></text:p>
          </table:table-cell>
          <table:table-cell table:style-name="Cell1184">
            <text:p text:style-name="P1998"><text:span text:style-name="T1998_1"><text:a xlink:type="simple" xlink:href="https://ground.news/article/heres-how-much-pakistanis-pay-in-zakat-each-year"><text:span text:style-name="T1998_2">Here’s how<text:s/>much<text:s/>Pakistanis<text:s/>pay<text:s/>in Zakat each<text:s/>year</text:span></text:a></text:span></text:p>
          </table:table-cell>
        </table:table-row>
        <table:table-row table:style-name="Row287">
          <table:table-cell table:style-name="Cell1185">
            <text:p text:style-name="P1999"><text:span text:style-name="T1999_1">12</text:span></text:p>
          </table:table-cell>
          <table:table-cell table:style-name="Cell1186">
            <text:p text:style-name="P2000"><text:span text:style-name="T2000_1">30</text:span><text:span text:style-name="T2000_2">th</text:span><text:span text:style-name="T2000_3"> March </text:span></text:p>
          </table:table-cell>
          <table:table-cell table:style-name="Cell1187">
            <text:p text:style-name="P2001"><text:span text:style-name="T2001_1">HT<text:s/>Syndication  </text:span></text:p>
          </table:table-cell>
          <table:table-cell table:style-name="Cell1188">
            <text:p text:style-name="P2002"><text:span text:style-name="T2002_1">ICTD<text:s/>press<text:s/>statement<text:s/>on Zakat study<text:s/>picked<text:s/>up</text:span></text:p>
          </table:table-cell>
          <table:table-cell table:style-name="Cell1189">
            <text:p text:style-name="P2003"><text:span text:style-name="T2003_1"><text:a xlink:type="simple" office:target-frame-name="_blank" xlink:href="https://www.htsyndication.com/daily-times/article/pakistanis-donate-over--2-billion-in-zakat-annually%2C-study-reveals/89074032"><text:span text:style-name="T2003_2">Pakistanis<text:s/>donate<text:s/>over<text:s/>$2<text:s/>billion<text:s/>in Zakat annually,<text:s/>study<text:s/>reveals</text:span></text:a></text:span></text:p>
          </table:table-cell>
        </table:table-row>
        <table:table-row table:style-name="Row288">
          <table:table-cell table:style-name="Cell1190">
            <text:p text:style-name="P2004"><text:span text:style-name="T2004_1">13</text:span></text:p>
          </table:table-cell>
          <table:table-cell table:style-name="Cell1191">
            <text:p text:style-name="P2005"><text:span text:style-name="T2005_1">30</text:span><text:span text:style-name="T2005_2">th</text:span><text:span text:style-name="T2005_3"> March</text:span></text:p>
          </table:table-cell>
          <table:table-cell table:style-name="Cell1192">
            <text:p text:style-name="P2006"><text:span text:style-name="T2006_1">Daily<text:s/>Times</text:span></text:p>
          </table:table-cell>
          <table:table-cell table:style-name="Cell1193">
            <text:p text:style-name="P2007"><text:span text:style-name="T2007_1">ICTD<text:s/>press<text:s/>statement<text:s/>on Zakat study<text:s/>picked<text:s/>up</text:span></text:p>
          </table:table-cell>
          <table:table-cell table:style-name="Cell1194">
            <text:p text:style-name="P2008"><text:span text:style-name="T2008_1"><text:a xlink:type="simple" xlink:href="https://dailytimes.com.pk/1281746/pakistanis-donate-over-2-billion-in-zakat-annually-study-reveals/"><text:span text:style-name="T2008_2">Pakistanis<text:s/>donate<text:s/>over<text:s/>$2<text:s/>billion<text:s/>in Zakat annually,<text:s/>study<text:s/>reveals</text:span></text:a></text:span></text:p>
          </table:table-cell>
        </table:table-row>
        <table:table-row table:style-name="Row289">
          <table:table-cell table:style-name="Cell1195">
            <text:p text:style-name="P2009"><text:span text:style-name="T2009_1">14</text:span></text:p>
          </table:table-cell>
          <table:table-cell table:style-name="Cell1196">
            <text:p text:style-name="P2010"><text:span text:style-name="T2010_1">30</text:span><text:span text:style-name="T2010_2">th</text:span><text:span text:style-name="T2010_3"> March</text:span></text:p>
          </table:table-cell>
          <table:table-cell table:style-name="Cell1197">
            <text:p text:style-name="P2011"><text:span text:style-name="T2011_1">Press<text:s/>News<text:s/>Agency</text:span></text:p>
          </table:table-cell>
          <table:table-cell table:style-name="Cell1198">
            <text:p text:style-name="P2012"><text:span text:style-name="T2012_1">ICTD<text:s/>press<text:s/>statement<text:s/>on Zakat study<text:s/>picked<text:s/>up</text:span></text:p>
          </table:table-cell>
          <table:table-cell table:style-name="Cell1199">
            <text:p text:style-name="P2013"><text:span text:style-name="T2013_1"><text:a xlink:type="simple" office:target-frame-name="_blank" xlink:href="https://pressnewsagency.org/heres-how-much-pakistanis-pay-in-zakat-each-year-the-express-tribune/"><text:span text:style-name="T2013_2">Here’s how<text:s/>much<text:s/>Pakistanis<text:s/>pay<text:s/>in Zakat each<text:s/>year<text:s/>|<text:s/>The Express<text:s/>Tribune</text:span></text:a></text:span></text:p>
          </table:table-cell>
        </table:table-row>
        <table:table-row table:style-name="Row290">
          <table:table-cell table:style-name="Cell1200">
            <text:p text:style-name="P2014"><text:span text:style-name="T2014_1">15 </text:span></text:p>
          </table:table-cell>
          <table:table-cell table:style-name="Cell1201">
            <text:p text:style-name="P2015"><text:span text:style-name="T2015_1">1</text:span><text:span text:style-name="T2015_2">st</text:span><text:span text:style-name="T2015_3"> April</text:span></text:p>
          </table:table-cell>
          <table:table-cell table:style-name="Cell1202">
            <text:p text:style-name="P2016"><text:span text:style-name="T2016_1">MSN</text:span></text:p>
          </table:table-cell>
          <table:table-cell table:style-name="Cell1203">
            <text:p text:style-name="P2017"><text:span text:style-name="T2017_1">ICTD<text:s/>press<text:s/>statement<text:s/>on Zakat study<text:s/>picked<text:s/>up</text:span></text:p>
          </table:table-cell>
          <table:table-cell table:style-name="Cell1204">
            <text:p text:style-name="P2018"><text:span text:style-name="T2018_1"><text:a xlink:type="simple" xlink:href="https://www.msn.com/en-ae/news/other/here-s-how-much-pakistanis-pay-in-zakat-each-year/ar-AA1BZUot"><text:span text:style-name="T2018_2">Here’s how<text:s/>much<text:s/>Pakistanis<text:s/>pay<text:s/>in Zakat each<text:s/>year</text:span></text:a></text:span><text:span text:style-name="T2018_3"> (link<text:s/>now<text:s/>unavailable,<text:s/></text:span><text:span text:style-name="T2018_4"><text:a xlink:type="simple" xlink:href="https://web.archive.org/web/20250404114930/https:/www.msn.com/en-ae/news/other/here-s-how-much-pakistanis-pay-in-zakat-each-year/ar-AA1BZUot"><text:span text:style-name="T2018_5">archived<text:s/>version<text:s/>here</text:span></text:a></text:span><text:span text:style-name="T2018_6">)</text:span></text:p>
          </table:table-cell>
        </table:table-row>
        <table:table-row table:style-name="Row291">
          <table:table-cell table:style-name="Cell1205">
            <text:p text:style-name="P2019"><text:span text:style-name="T2019_1">16 </text:span></text:p>
          </table:table-cell>
          <table:table-cell table:style-name="Cell1206">
            <text:p text:style-name="P2020"><text:span text:style-name="T2020_1">2</text:span><text:span text:style-name="T2020_2">nd</text:span><text:span text:style-name="T2020_3"> April</text:span></text:p>
          </table:table-cell>
          <table:table-cell table:style-name="Cell1207">
            <text:p text:style-name="P2021"><text:span text:style-name="T2021_1">The<text:s/>International<text:s/>News</text:span></text:p>
          </table:table-cell>
          <table:table-cell table:style-name="Cell1208">
            <text:p text:style-name="P2022"><text:span text:style-name="T2022_1">ICTD<text:s/>press<text:s/>statement<text:s/>on Zakat study<text:s/>picked<text:s/>up</text:span></text:p>
          </table:table-cell>
          <table:table-cell table:style-name="Cell1209">
            <text:p text:style-name="P2023"><text:span text:style-name="T2023_1"><text:a xlink:type="simple" office:target-frame-name="_blank" xlink:href="https://www.thenews.com.pk/latest/1297229-zakat-given-by-pakistanis-surpasses-2bn-annually"><text:span text:style-name="T2023_2">Zakat given<text:s/>by<text:s/>Pakistanis<text:s/>surpasses<text:s/>$2<text:s/>billion<text:s/>annually</text:span></text:a></text:span></text:p>
          </table:table-cell>
        </table:table-row>
        <table:table-row table:style-name="Row292">
          <table:table-cell table:style-name="Cell1210">
            <text:p text:style-name="P2024"><text:span text:style-name="T2024_1">17 </text:span></text:p>
          </table:table-cell>
          <table:table-cell table:style-name="Cell1211">
            <text:p text:style-name="P2025"><text:span text:style-name="T2025_1">2</text:span><text:span text:style-name="T2025_2">nd</text:span><text:span text:style-name="T2025_3"> April</text:span></text:p>
          </table:table-cell>
          <table:table-cell table:style-name="Cell1212">
            <text:p text:style-name="P2026"><text:span text:style-name="T2026_1">Geo<text:s/>News</text:span></text:p>
          </table:table-cell>
          <table:table-cell table:style-name="Cell1213">
            <text:p text:style-name="P2027"><text:span text:style-name="T2027_1">ICTD<text:s/>press<text:s/>statement<text:s/>on Zakat study<text:s/>picked<text:s/>up</text:span></text:p>
          </table:table-cell>
          <table:table-cell table:style-name="Cell1214">
            <text:p text:style-name="P2028"><text:span text:style-name="T2028_1"><text:a xlink:type="simple" office:target-frame-name="_blank" xlink:href="https://www.geo.tv/latest/598105-spirit-of-charity-pakistanis-give-over-2-billion-in-zakat-annually"><text:span text:style-name="T2028_2">Spirit<text:s/>of<text:s/>charity:<text:s/>Pakistanis<text:s/>give<text:s/>over<text:s/>$2<text:s/>billion<text:s/>in Zakat annually</text:span></text:a></text:span></text:p>
          </table:table-cell>
        </table:table-row>
        <table:table-row table:style-name="Row293">
          <table:table-cell table:style-name="Cell1215">
            <text:p text:style-name="P2029"><text:span text:style-name="T2029_1">18 </text:span></text:p>
          </table:table-cell>
          <table:table-cell table:style-name="Cell1216">
            <text:p text:style-name="P2030"><text:span text:style-name="T2030_1">3</text:span><text:span text:style-name="T2030_2">rd</text:span><text:span text:style-name="T2030_3"> April</text:span></text:p>
          </table:table-cell>
          <table:table-cell table:style-name="Cell1217">
            <text:p text:style-name="P2031"><text:span text:style-name="T2031_1">Propakistani</text:span></text:p>
          </table:table-cell>
          <table:table-cell table:style-name="Cell1218">
            <text:p text:style-name="P2032"><text:span text:style-name="T2032_1">ICTD<text:s/>press<text:s/>statement<text:s/>on Zakat study<text:s/>picked<text:s/>up</text:span></text:p>
          </table:table-cell>
          <table:table-cell table:style-name="Cell1219">
            <text:p text:style-name="P2033"><text:span text:style-name="T2033_1"><text:a xlink:type="simple" xlink:href="https://propakistani.pk/2025/04/03/pakistanis-donate-rs-619-billion-in-zakat-in-2024/"><text:span text:style-name="T2033_2">Pakistanis<text:s/>Donate<text:s/>Rs.<text:s/>619 Billion in Zakat in<text:s/>2024</text:span></text:a></text:span></text:p>
          </table:table-cell>
        </table:table-row>
        <table:table-row table:style-name="Row294">
          <table:table-cell table:style-name="Cell1220">
            <text:p text:style-name="P2034"><text:span text:style-name="T2034_1">19</text:span></text:p>
          </table:table-cell>
          <table:table-cell table:style-name="Cell1221">
            <text:p text:style-name="P2035"><text:span text:style-name="T2035_1">28</text:span><text:span text:style-name="T2035_2">th</text:span><text:span text:style-name="T2035_3"> April</text:span></text:p>
          </table:table-cell>
          <table:table-cell table:style-name="Cell1222">
            <text:p text:style-name="P2036"><text:span text:style-name="T2036_1">Dawn</text:span></text:p>
          </table:table-cell>
          <table:table-cell table:style-name="Cell1223">
            <text:p text:style-name="P2037"><text:span text:style-name="T2037_1">Op-ed<text:s/>by<text:s/>Umair<text:s/>Javed,<text:s/>Max<text:s/>Gallien,<text:s/>and<text:s/>Vanessa<text:s/>van<text:s/>den<text:s/></text:span><text:span text:style-name="T2037_2">Boogaard<text:s/>on<text:s/>their<text:s/>work<text:s/>on Zakat and<text:s/>Pakistan</text:span></text:p>
          </table:table-cell>
          <table:table-cell table:style-name="Cell1224">
            <text:p text:style-name="P2038"><text:span text:style-name="T2038_1"><text:a xlink:type="simple" xlink:href="https://www.dawn.com/news/1907056/zakat-as-non-state-social-welfare"><text:span text:style-name="T2038_2">Zakat as<text:s/>non-state<text:s/>social<text:s/>welfare</text:span></text:a></text:span></text:p>
          </table:table-cell>
        </table:table-row>
        <table:table-row table:style-name="Row295">
          <table:table-cell table:style-name="Cell1225">
            <text:p text:style-name="P2039"><text:span text:style-name="T2039_1">20</text:span></text:p>
          </table:table-cell>
          <table:table-cell table:style-name="Cell1226">
            <text:p text:style-name="P2040"><text:span text:style-name="T2040_1">6</text:span><text:span text:style-name="T2040_2">th</text:span><text:span text:style-name="T2040_3"> June</text:span></text:p>
          </table:table-cell>
          <table:table-cell table:style-name="Cell1227">
            <text:p text:style-name="P2041"><text:span text:style-name="T2041_1">The<text:s/>Conversation<text:s/>Weekly</text:span></text:p>
          </table:table-cell>
          <table:table-cell table:style-name="Cell1228">
            <text:p text:style-name="P2042"><text:span text:style-name="T2042_1">Martin<text:s/>Hearson<text:s/>was<text:s/>interviewed<text:s/>in<text:s/>an<text:s/>episode<text:s/>of<text:s/>The<text:s/>Conversation<text:s/>Weekly<text:s/>podcast<text:s/>on<text:s/>the<text:s/>15%<text:s/>global<text:s/>tax<text:s/>deal</text:span></text:p>
          </table:table-cell>
          <table:table-cell table:style-name="Cell1229">
            <text:p text:style-name="P2043"><text:span text:style-name="T2043_1"><text:a xlink:type="simple" office:target-frame-name="_blank" xlink:href="https://theconversation.com/four-years-after-a-15-global-minimum-tax-deal-the-world-remains-divided-on-how-to-implement-it-podcast-257695"><text:span text:style-name="T2043_2">Four<text:s/>years<text:s/>after<text:s/>a<text:s/>15%<text:s/>global<text:s/>minimum<text:s/>tax<text:s/>deal,<text:s/>the<text:s/>world remains divided<text:s/>on<text:s/>how<text:s/>to<text:s/>implement<text:s/>it<text:s/>--<text:s/>podcast</text:span></text:a></text:span></text:p>
          </table:table-cell>
        </table:table-row>
        <table:table-row table:style-name="Row296">
          <table:table-cell table:style-name="Cell1230">
            <text:p text:style-name="P2044"><text:span text:style-name="T2044_1">21 </text:span></text:p>
          </table:table-cell>
          <table:table-cell table:style-name="Cell1231">
            <text:p text:style-name="P2045"><text:span text:style-name="T2045_1">11</text:span><text:span text:style-name="T2045_2">th</text:span><text:span text:style-name="T2045_3"> June</text:span></text:p>
          </table:table-cell>
          <table:table-cell table:style-name="Cell1232">
            <text:p text:style-name="P2046"><text:span text:style-name="T2046_1">The<text:s/>Conversation<text:s/>Africa</text:span></text:p>
          </table:table-cell>
          <table:table-cell table:style-name="Cell1233">
            <text:p text:style-name="P2047"><text:span text:style-name="T2047_1">Adrienne<text:s/>Lees<text:s/>published<text:s/>a<text:s/>blog<text:s/>on<text:s/>the<text:s/>cost<text:s/>of<text:s/>tax<text:s/>compliance<text:s/>for<text:s/>small<text:s/>and<text:s/>medium-sized<text:s/>firms<text:s/>in Uganda</text:span></text:p>
          </table:table-cell>
          <table:table-cell table:style-name="Cell1234">
            <text:p text:style-name="P2048"><text:span text:style-name="T2048_1"><text:a xlink:type="simple" office:target-frame-name="_blank" xlink:href="https://theconversation.com/ugandas-tax-system-is-a-drain-on-small-businesses-how-to-set-them-free-258120"><text:span text:style-name="T2048_2">Uganda’s<text:s/>tax<text:s/>system<text:s/>is<text:s/>a<text:s/>drain<text:s/>on<text:s/>small<text:s/>businesses:<text:s/>how<text:s/>to<text:s/>set<text:s/>them<text:s/>free</text:span></text:a></text:span></text:p>
          </table:table-cell>
        </table:table-row>
        <table:table-row table:style-name="Row297">
          <table:table-cell table:style-name="Cell1235">
            <text:p text:style-name="P2049"><text:span text:style-name="T2049_1">22 </text:span></text:p>
          </table:table-cell>
          <table:table-cell table:style-name="Cell1236">
            <text:p text:style-name="P2050"><text:span text:style-name="T2050_1">18</text:span><text:span text:style-name="T2050_2">th</text:span><text:span text:style-name="T2050_3"> June</text:span></text:p>
          </table:table-cell>
          <table:table-cell table:style-name="Cell1237">
            <text:p text:style-name="P2051"><text:span text:style-name="T2051_1">Tax<text:s/>Notes</text:span></text:p>
          </table:table-cell>
          <table:table-cell table:style-name="Cell1238">
            <text:p text:style-name="P2052"><text:span text:style-name="T2052_1">Rhiannon<text:s/>McCluskey<text:s/>weighed<text:s/>in<text:s/>on<text:s/>the </text:span><text:span text:style-name="T2052_2">final<text:s/>outcome</text:span><text:span text:style-name="T2052_3"> document<text:s/>adopted<text:s/>ahead<text:s/>of<text:s/>FfD4</text:span></text:p>
          </table:table-cell>
          <table:table-cell table:style-name="Cell1239">
            <text:p text:style-name="P2053"><text:span text:style-name="T2053_1"><text:a xlink:type="simple" office:target-frame-name="_blank" xlink:href="https://www.taxnotes.com/tax-notes-today-international/base-erosion-and-profit-shifting-beps/countries-signal-tax-commitment-ahead-u.n-finance-conference/2025/06/18/7sk6m"><text:span text:style-name="T2053_2">Countries Signal<text:s/>Tax<text:s/>Commitment<text:s/>Ahead<text:s/>of<text:s/>UN<text:s/>Finance<text:s/>Conference</text:span></text:a></text:span></text:p>
          </table:table-cell>
        </table:table-row>
        <table:table-row table:style-name="Row298">
          <table:table-cell table:style-name="Cell1240">
            <text:p text:style-name="P2054"><text:span text:style-name="T2054_1">23</text:span></text:p>
          </table:table-cell>
          <table:table-cell table:style-name="Cell1241">
            <text:p text:style-name="P2055"><text:span text:style-name="T2055_1">20</text:span><text:span text:style-name="T2055_2">th</text:span><text:span text:style-name="T2055_3"> June</text:span></text:p>
          </table:table-cell>
          <table:table-cell table:style-name="Cell1242">
            <text:p text:style-name="P2056"><text:span text:style-name="T2056_1">Forbes</text:span></text:p>
          </table:table-cell>
          <table:table-cell table:style-name="Cell1243">
            <text:p text:style-name="P2057"><text:span text:style-name="T2057_1">Giovanni<text:s/></text:span><text:span text:style-name="T2057_2">Occhiali</text:span><text:span text:style-name="T2057_3"><text:s/>was<text:s/>quoted<text:s/>heavily,<text:s/>touching<text:s/>on<text:s/>various<text:s/>aspects<text:s/>of<text:s/>ICTD<text:s/>work, including<text:s/>the<text:s/>role<text:s/>taxes<text:s/>play<text:s/>in<text:s/>current<text:s/>context<text:s/>of<text:s/>shrinking<text:s/>aid<text:s/>and<text:s/>rising<text:s/>debt</text:span></text:p>
          </table:table-cell>
          <table:table-cell table:style-name="Cell1244">
            <text:p text:style-name="P2058"><text:span text:style-name="T2058_1"><text:a xlink:type="simple" office:target-frame-name="_blank" xlink:href="https://www.forbes.com/sites/christinero/2025/06/20/can-improving-taxation-in-africa-help-fill-health-needs/"><text:span text:style-name="T2058_2">Can<text:s/>Improving<text:s/>Taxation<text:s/>in<text:s/>Africa<text:s/>Help<text:s/>Meet<text:s/>Health<text:s/>Needs?</text:span></text:a></text:span></text:p>
          </table:table-cell>
        </table:table-row>
        <table:table-row table:style-name="Row299">
          <table:table-cell table:style-name="Cell1245">
            <text:p text:style-name="P2059"><text:span text:style-name="T2059_1">24 </text:span></text:p>
          </table:table-cell>
          <table:table-cell table:style-name="Cell1246">
            <text:p text:style-name="P2060"><text:span text:style-name="T2060_1">23</text:span><text:span text:style-name="T2060_2">rd</text:span><text:span text:style-name="T2060_3"> June</text:span></text:p>
          </table:table-cell>
          <table:table-cell table:style-name="Cell1247">
            <text:p text:style-name="P2061"><text:span text:style-name="T2061_1">Dawn</text:span></text:p>
          </table:table-cell>
          <table:table-cell table:style-name="Cell1248">
            <text:p text:style-name="P2062"><text:span text:style-name="T2062_1">Max<text:s/>Gallien,<text:s/>Vanessa<text:s/>van<text:s/>den<text:s/>Boogaard<text:s/>co-author<text:s/>an<text:s/>op-ed<text:s/>on<text:s/>Pakistan’s<text:s/>support<text:s/>for<text:s/>wealth<text:s/>taxes</text:span></text:p>
          </table:table-cell>
          <table:table-cell table:style-name="Cell1249">
            <text:p text:style-name="P2063"><text:span text:style-name="T2063_1"><text:a xlink:type="simple" xlink:href="https://www.dawn.com/news/1919276/pakistans-support-for-wealth-taxes"><text:span text:style-name="T2063_2">Pakistan’s<text:s/>support<text:s/>for<text:s/>wealth<text:s/>taxes</text:span></text:a></text:span></text:p>
          </table:table-cell>
        </table:table-row>
        <table:table-row table:style-name="Row300">
          <table:table-cell table:style-name="Cell1250">
            <text:p text:style-name="P2064"><text:span text:style-name="T2064_1">25 </text:span></text:p>
          </table:table-cell>
          <table:table-cell table:style-name="Cell1251">
            <text:p text:style-name="P2065"><text:span text:style-name="T2065_1">1</text:span><text:span text:style-name="T2065_2">st</text:span><text:span text:style-name="T2065_3"> July</text:span></text:p>
          </table:table-cell>
          <table:table-cell table:style-name="Cell1252">
            <text:p text:style-name="P2066"><text:span text:style-name="T2066_1">Devex</text:span></text:p>
          </table:table-cell>
          <table:table-cell table:style-name="Cell1253">
            <text:p text:style-name="P2067"><text:span text:style-name="T2067_1">Giulia<text:s/>Mascagni<text:s/>was<text:s/>interviewed<text:s/>in </text:span><text:span text:style-name="T2067_2">Devex’s</text:span><text:span text:style-name="T2067_3"><text:s/>day<text:s/>1<text:s/>wrap<text:s/>story<text:s/>for<text:s/>FfD4</text:span></text:p>
          </table:table-cell>
          <table:table-cell table:style-name="Cell1254">
            <text:p text:style-name="P2068"><text:span text:style-name="T2068_1"><text:a xlink:type="simple" xlink:href="https://www.devex.com/news/sevilla-reporter-s-notebook-day-1-ffd4-kicks-off-110383"><text:span text:style-name="T2068_2">Sevilla<text:s/>reporter’s<text:s/>notebook<text:s/>Day<text:s/>1:<text:s/>FfD4<text:s/>kicks<text:s/>off</text:span></text:a></text:span></text:p>
          </table:table-cell>
        </table:table-row>
        <table:table-row table:style-name="Row301">
          <table:table-cell table:style-name="Cell1255">
            <text:p text:style-name="P2069"><text:span text:style-name="T2069_1">26</text:span></text:p>
          </table:table-cell>
          <table:table-cell table:style-name="Cell1256">
            <text:p text:style-name="P2070"><text:span text:style-name="T2070_1">1</text:span><text:span text:style-name="T2070_2">st</text:span><text:span text:style-name="T2070_3"> July</text:span></text:p>
          </table:table-cell>
          <table:table-cell table:style-name="Cell1257">
            <text:p text:style-name="P2071"><text:span text:style-name="T2071_1">Devex</text:span></text:p>
          </table:table-cell>
          <table:table-cell table:style-name="Cell1258">
            <text:p text:style-name="P2072"><text:span text:style-name="T2072_1">The<text:s/>Coalition<text:s/>for<text:s/>Tax<text:s/>Expenditure<text:s/>Reform,<text:s/>of<text:s/>which<text:s/>ICTD<text:s/>is<text:s/>part,<text:s/>was<text:s/>mentioned<text:s/>in<text:s/>the<text:s/>initiatives<text:s/>of<text:s/>note</text:span></text:p>
          </table:table-cell>
          <table:table-cell table:style-name="Cell1259">
            <text:p text:style-name="P2073"><text:span text:style-name="T2073_1"><text:a xlink:type="simple" office:target-frame-name="_blank" xlink:href="https://www.devex.com/news/sevilla-reporter-s-notebook-day-2-compromiso-adopted-but-what-next-110394?access_key=RgCQlhpXRuGfWdEGmRh8B037MAVX3m8w&amp;utm_source=nl_newswire&amp;utm_medium=email&amp;utm_term=article&amp;utm_content=cta&amp;mkt_tok=Njg1LUtCTC03NjUAAAGbacmzXqz66lNCjgYuQBrAyeLB0Jkabk5Xvvm39s6lmvwDqID9RmIM7f1qJNhLnLLf8mZS6u5c6RQp6LT5ry2Yg26O5ZZHNM6tAtHn2jPZzpYN8vw"><text:span text:style-name="T2073_2">Sevilla reporter’s notebook<text:s/>Day<text:s/>2: </text:span><text:span text:style-name="T2073_3">Compromiso</text:span><text:span text:style-name="T2073_4"> adopted,<text:s/>but<text:s/>what<text:s/>next?</text:span></text:a></text:span></text:p>
          </table:table-cell>
        </table:table-row>
        <table:table-row table:style-name="Row302">
          <table:table-cell table:style-name="Cell1260">
            <text:p text:style-name="P2074"><text:span text:style-name="T2074_1">27 </text:span></text:p>
          </table:table-cell>
          <table:table-cell table:style-name="Cell1261">
            <text:p text:style-name="P2075"><text:span text:style-name="T2075_1">3</text:span><text:span text:style-name="T2075_2">rd</text:span><text:span text:style-name="T2075_3"> July</text:span></text:p>
          </table:table-cell>
          <table:table-cell table:style-name="Cell1262">
            <text:p text:style-name="P2076"><text:span text:style-name="T2076_1">TaxNotes</text:span></text:p>
          </table:table-cell>
          <table:table-cell table:style-name="Cell1263">
            <text:p text:style-name="P2077"><text:span text:style-name="T2077_1">The<text:s/>Coalition<text:s/>for<text:s/>Tax<text:s/>Expenditure<text:s/>Reform,<text:s/>of<text:s/>which<text:s/>ICTD<text:s/>is<text:s/>part,<text:s/>is<text:s/>featured</text:span></text:p>
          </table:table-cell>
          <table:table-cell table:style-name="Cell1264">
            <text:p text:style-name="P2078"><text:span text:style-name="T2078_1"><text:a xlink:type="simple" office:target-frame-name="_blank" xlink:href="https://www.taxnotes.com/featured-analysis/tax-goals-and-u.n-finance-conference/2025/07/02/7sn3g"><text:span text:style-name="T2078_2">Tax<text:s/>Goals<text:s/>at<text:s/>the<text:s/>UN<text:s/>Finance<text:s/>Conference</text:span></text:a></text:span></text:p>
          </table:table-cell>
        </table:table-row>
        <table:table-row table:style-name="Row303">
          <table:table-cell table:style-name="Cell1265">
            <text:p text:style-name="P2079"><text:span text:style-name="T2079_1">28 </text:span></text:p>
          </table:table-cell>
          <table:table-cell table:style-name="Cell1266">
            <text:p text:style-name="P2080"><text:span text:style-name="T2080_1">3</text:span><text:span text:style-name="T2080_2">rd</text:span><text:span text:style-name="T2080_3"> July</text:span></text:p>
          </table:table-cell>
          <table:table-cell table:style-name="Cell1267">
            <text:p text:style-name="P2081"><text:span text:style-name="T2081_1">Devex</text:span></text:p>
          </table:table-cell>
          <table:table-cell table:style-name="Cell1268">
            <text:p text:style-name="P2082"><text:span text:style-name="T2082_1">The<text:s/>same<text:s/>interview<text:s/>with<text:s/>Giulia<text:s/>Mascagni<text:s/>but<text:s/>in<text:s/>a<text:s/>longer<text:s/>written<text:s/>format,<text:s/>with<text:s/>a<text:s/>video<text:s/>element</text:span></text:p>
          </table:table-cell>
          <table:table-cell table:style-name="Cell1269">
            <text:p text:style-name="P2083"><text:span text:style-name="T2083_1"><text:a xlink:type="simple" office:target-frame-name="_blank" xlink:href="https://www.devex.com/news/why-tax-is-the-only-exit-strategy-from-aid-in-the-long-term-110425"><text:span text:style-name="T2083_2">Why<text:s/>‘tax<text:s/>is<text:s/>the<text:s/>only exit<text:s/>strategy from<text:s/>aid<text:s/>in<text:s/>the<text:s/>long<text:s/>term’</text:span></text:a></text:span></text:p>
          </table:table-cell>
        </table:table-row>
        <table:table-row table:style-name="Row304">
          <table:table-cell table:style-name="Cell1270">
            <text:p text:style-name="P2084"><text:span text:style-name="T2084_1">29 </text:span></text:p>
          </table:table-cell>
          <table:table-cell table:style-name="Cell1271">
            <text:p text:style-name="P2085"><text:span text:style-name="T2085_1">7</text:span><text:span text:style-name="T2085_2">th</text:span><text:span text:style-name="T2085_3"> July</text:span></text:p>
          </table:table-cell>
          <table:table-cell table:style-name="Cell1272">
            <text:p text:style-name="P2086"><text:span text:style-name="T2086_1">Voice<text:s/>of<text:s/>Islam</text:span></text:p>
          </table:table-cell>
          <table:table-cell table:style-name="Cell1273">
            <text:p text:style-name="P2087"><text:span text:style-name="T2087_1">Giulia<text:s/>Mascagni<text:s/>guested<text:s/>on<text:s/>the<text:s/>Voice<text:s/>of<text:s/>Islam’s<text:s/>Drive<text:s/>Today<text:s/>show,<text:s/>during<text:s/>which<text:s/>she<text:s/>discussed<text:s/>the<text:s/>impacts<text:s/>of<text:s/>global<text:s/>aid<text:s/>cuts<text:s/>on<text:s/>development<text:s/>financing<text:s/>(start<text:s/>from<text:s/>9:30mins)</text:span></text:p>
          </table:table-cell>
          <table:table-cell table:style-name="Cell1274">
            <text:p text:style-name="P2088"><text:span text:style-name="T2088_1"><text:a xlink:type="simple" office:target-frame-name="_blank" xlink:href="https://voiceofislam.co.uk/drive-time/?mc_cid=4f4730cbd3&amp;mc_eid=240eaad692"><text:span text:style-name="T2088_2">Drive<text:s/>Time<text:s/>Show<text:s/>Podcast:<text:s/>07-07-2025:<text:s/>USAID<text:s/>cuts<text:s/>and<text:s/>Nuclear<text:s/>War</text:span></text:a></text:span></text:p>
          </table:table-cell>
        </table:table-row>
        <table:table-row table:style-name="Row305">
          <table:table-cell table:style-name="Cell1275">
            <text:p text:style-name="P2089"><text:span text:style-name="T2089_1">30</text:span></text:p>
          </table:table-cell>
          <table:table-cell table:style-name="Cell1276">
            <text:p text:style-name="P2090"><text:span text:style-name="T2090_1">7</text:span><text:span text:style-name="T2090_2">th</text:span><text:span text:style-name="T2090_3"><text:s/>August</text:span></text:p>
          </table:table-cell>
          <table:table-cell table:style-name="Cell1277">
            <text:p text:style-name="P2091"><text:span text:style-name="T2091_1">The<text:s/>News<text:s/>Pakistan</text:span></text:p>
          </table:table-cell>
          <table:table-cell table:style-name="Cell1278">
            <text:p text:style-name="P2092"><text:span text:style-name="T2092_1">Coverage<text:s/>of<text:s/>a<text:s/>reform<text:s/>to<text:s/>which<text:s/>ICTD<text:s/>research,<text:s/>through<text:s/>Doctoral<text:s/>Fellow<text:s/>Ahsan<text:s/>Farooqi,<text:s/>significantly<text:s/>contributed</text:span></text:p>
          </table:table-cell>
          <table:table-cell table:style-name="Cell1279">
            <text:p text:style-name="P2093"><text:span text:style-name="T2093_1"><text:a xlink:type="simple" xlink:href="https://www.thenews.com.pk/print/1333791-punjab-scraps-66-year-old-tax-system-to-reform-property-valuation"><text:span text:style-name="T2093_2">Punjab<text:s/>scraps<text:s/>66-year-old<text:s/>tax<text:s/>system<text:s/>to<text:s/>reform<text:s/>property<text:s/>valuation</text:span></text:a></text:span></text:p>
          </table:table-cell>
        </table:table-row>
        <table:table-row table:style-name="Row306">
          <table:table-cell table:style-name="Cell1280">
            <text:p text:style-name="P2094"><text:span text:style-name="T2094_1">31</text:span></text:p>
          </table:table-cell>
          <table:table-cell table:style-name="Cell1281">
            <text:p text:style-name="P2095"><text:span text:style-name="T2095_1">7</text:span><text:span text:style-name="T2095_2">th</text:span><text:span text:style-name="T2095_3"><text:s/>August</text:span></text:p>
          </table:table-cell>
          <table:table-cell table:style-name="Cell1282">
            <text:p text:style-name="P2096"><text:span text:style-name="T2096_1">Profit</text:span></text:p>
          </table:table-cell>
          <table:table-cell table:style-name="Cell1283">
            <text:p text:style-name="P2097"><text:span text:style-name="T2097_1">Coverage<text:s/>of<text:s/>a<text:s/>reform<text:s/>to<text:s/>which<text:s/>ICTD<text:s/>research,<text:s/>through<text:s/>Doctoral<text:s/>Fellow<text:s/>Ahsan<text:s/>Farooqi,<text:s/>significantly<text:s/>contributed</text:span></text:p>
          </table:table-cell>
          <table:table-cell table:style-name="Cell1284">
            <text:p text:style-name="P2098"><text:span text:style-name="T2098_1"><text:a xlink:type="simple" xlink:href="https://profit.pakistantoday.com.pk/2025/08/07/punjab-replaces-66-year-old-property-tax-system-with-new-capital-value-based-regime/"><text:span text:style-name="T2098_2">Punjab<text:s/>replaces<text:s/>66-year-old<text:s/>property<text:s/>tax<text:s/>system<text:s/>with<text:s/>new<text:s/>capital<text:s/>value-based<text:s/>regime</text:span></text:a></text:span></text:p>
          </table:table-cell>
        </table:table-row>
        <table:table-row table:style-name="Row307">
          <table:table-cell table:style-name="Cell1285">
            <text:p text:style-name="P2099"><text:span text:style-name="T2099_1">32</text:span></text:p>
          </table:table-cell>
          <table:table-cell table:style-name="Cell1286">
            <text:p text:style-name="P2100"><text:span text:style-name="T2100_1">12</text:span><text:span text:style-name="T2100_2">th</text:span><text:span text:style-name="T2100_3"><text:s/>August</text:span></text:p>
          </table:table-cell>
          <table:table-cell table:style-name="Cell1287">
            <text:p text:style-name="P2101"><text:span text:style-name="T2101_1">Dawn</text:span></text:p>
          </table:table-cell>
          <table:table-cell table:style-name="Cell1288">
            <text:p text:style-name="P2102"><text:span text:style-name="T2102_1">Coverage<text:s/>of<text:s/>a<text:s/>reform<text:s/>to<text:s/>which<text:s/>ICTD<text:s/>research,<text:s/>through<text:s/>Doctoral<text:s/>Fellow<text:s/>Ahsan<text:s/>Farooqi,<text:s/>significantly<text:s/>contributed</text:span></text:p>
          </table:table-cell>
          <table:table-cell table:style-name="Cell1289">
            <text:p text:style-name="P2103"><text:span text:style-name="T2103_1"><text:a xlink:type="simple" xlink:href="https://www.dawn.com/news/1930358"><text:span text:style-name="T2103_2">Punjab<text:s/>brings<text:s/>about<text:s/>paradigm<text:s/>shift<text:s/>in<text:s/>property<text:s/>tax<text:s/>regime</text:span></text:a></text:span></text:p>
          </table:table-cell>
        </table:table-row>
        <table:table-row table:style-name="Row308">
          <table:table-cell table:style-name="Cell1290">
            <text:p text:style-name="P2104"><text:span text:style-name="T2104_1">33</text:span></text:p>
          </table:table-cell>
          <table:table-cell table:style-name="Cell1291">
            <text:p text:style-name="P2105"><text:span text:style-name="T2105_1">12</text:span><text:span text:style-name="T2105_2">th</text:span><text:span text:style-name="T2105_3"> August</text:span></text:p>
          </table:table-cell>
          <table:table-cell table:style-name="Cell1292">
            <text:p text:style-name="P2106"><text:span text:style-name="T2106_1">Foreign Policy</text:span></text:p>
          </table:table-cell>
          <table:table-cell table:style-name="Cell1293">
            <text:p text:style-name="P2107"><text:span text:style-name="T2107_1">Vanessa<text:s/>van<text:s/>den<text:s/>Boogaard<text:s/>co-authors<text:s/>an<text:s/>op-ed<text:s/>on<text:s/>the<text:s/>impact<text:s/>of<text:s/>Trump’s<text:s/>remittance<text:s/>tax</text:span></text:p>
          </table:table-cell>
          <table:table-cell table:style-name="Cell1294">
            <text:p text:style-name="P2108"><text:span text:style-name="T2108_1"><text:a xlink:type="simple" xlink:href="https://foreignpolicy.com/2025/08/12/remittance-tax-trump-aid-cuts-economic-development/?utm_content=gifting&amp;tpcc=gifting_article&amp;gifting_article=cmVtaXR0YW5jZS10YXgtdHJ1bXAtYWlkLWN1dHMtZWNvbm9taWMtZGV2ZWxvcG1lbnQ=&amp;pid=PNIN6wSF3rd6ba8"><text:span text:style-name="T2108_2">A<text:s/>Lifeline<text:s/>for<text:s/>Global<text:s/>Development<text:s/>is<text:s/>Under<text:s/>Threat</text:span></text:a></text:span></text:p>
          </table:table-cell>
        </table:table-row>
        <table:table-row table:style-name="Row309">
          <table:table-cell table:style-name="Cell1295">
            <text:p text:style-name="P2109"><text:span text:style-name="T2109_1">34 </text:span></text:p>
          </table:table-cell>
          <table:table-cell table:style-name="Cell1296">
            <text:p text:style-name="P2110"><text:span text:style-name="T2110_1">25</text:span><text:span text:style-name="T2110_2">th</text:span><text:span text:style-name="T2110_3"> August </text:span></text:p>
          </table:table-cell>
          <table:table-cell table:style-name="Cell1297">
            <text:p text:style-name="P2111"><text:span text:style-name="T2111_1">Tax<text:s/>Notes</text:span></text:p>
          </table:table-cell>
          <table:table-cell table:style-name="Cell1298">
            <text:p text:style-name="P2112"><text:span text:style-name="T2112_1"><text:a xlink:type="simple" xlink:href="https://www.ictd.ac/publication/towards-a-new-solution-for-taxing-cross-border-services-trade-offs-in-designing-un-tax-convention-protocol-1/"><text:span text:style-name="T2112_2">ICTD<text:s/>Policy<text:s/>Brief 19</text:span></text:a></text:span><text:span text:style-name="T2112_3"> and<text:s/>Frederik<text:s/>Heitmuller<text:s/>cited<text:s/>in<text:s/>Tax<text:s/>Notes<text:s/>news<text:s/>report<text:s/>on<text:s/>UN<text:s/>Tax Convention negotiations</text:span></text:p>
          </table:table-cell>
          <table:table-cell table:style-name="Cell1299">
            <text:p text:style-name="P2113"><text:span text:style-name="T2113_1"><text:a xlink:type="simple" office:target-frame-name="_blank" xlink:href="https://www.taxnotes.com/tax-notes-today-international/treaties/u.n-debate-services-taxation-could-bring-trade-offs/2025/08/25/7sy73"><text:span text:style-name="T2113_2">U.N.<text:s/>Debate<text:s/>on<text:s/>Services<text:s/>Taxation<text:s/>Could<text:s/>Bring<text:s/>Trade-Offs</text:span></text:a></text:span></text:p>
          </table:table-cell>
        </table:table-row>
        <table:table-row table:style-name="Row310">
          <table:table-cell table:style-name="Cell1300">
            <text:p text:style-name="P2114"><text:span text:style-name="T2114_1">35 </text:span></text:p>
          </table:table-cell>
          <table:table-cell table:style-name="Cell1301">
            <text:p text:style-name="P2115"><text:span text:style-name="T2115_1">9</text:span><text:span text:style-name="T2115_2">th</text:span><text:span text:style-name="T2115_3"> September</text:span></text:p>
          </table:table-cell>
          <table:table-cell table:style-name="Cell1302">
            <text:p text:style-name="P2116"><text:span text:style-name="T2116_1">Devex</text:span></text:p>
          </table:table-cell>
          <table:table-cell table:style-name="Cell1303">
            <text:p text:style-name="P2117"><text:span text:style-name="T2117_1">Fabrizio<text:s/>Santoro<text:s/>and<text:s/>Lucia<text:s/>Rossel’s<text:s/>ICTD<text:s/>blog<text:s/>on<text:s/>DPI<text:s/>in<text:s/>Africa<text:s/>was<text:s/>mentioned<text:s/>in<text:s/>the </text:span><text:span text:style-name="T2117_2">Devex</text:span><text:span text:style-name="T2117_3"> article</text:span></text:p>
          </table:table-cell>
          <table:table-cell table:style-name="Cell1304">
            <text:p text:style-name="P2118"><text:span text:style-name="T2118_1"><text:a xlink:type="simple" office:target-frame-name="_blank" xlink:href="https://www.devex.com/news/between-aid-cuts-and-debt-crises-africa-bets-on-its-own-tax-systems-110757"><text:span text:style-name="T2118_2">Between<text:s/>aid<text:s/>cuts<text:s/>and<text:s/>debt<text:s/>crises,<text:s/>Africa<text:s/>bets<text:s/>on<text:s/>its<text:s/>own<text:s/>tax<text:s/>systems</text:span></text:a></text:span></text:p>
          </table:table-cell>
        </table:table-row>
        <table:table-row table:style-name="Row311">
          <table:table-cell table:style-name="Cell1305">
            <text:p text:style-name="P2119"><text:span text:style-name="T2119_1">36</text:span></text:p>
          </table:table-cell>
          <table:table-cell table:style-name="Cell1306">
            <text:p text:style-name="P2120"><text:span text:style-name="T2120_1">16</text:span><text:span text:style-name="T2120_2">th</text:span><text:span text:style-name="T2120_3"> September</text:span></text:p>
          </table:table-cell>
          <table:table-cell table:style-name="Cell1307">
            <text:p text:style-name="P2121"><text:span text:style-name="T2121_1">DailyFT</text:span></text:p>
          </table:table-cell>
          <table:table-cell table:style-name="Cell1308">
            <text:p text:style-name="P2122"><text:span text:style-name="T2122_1">Mick<text:s/>Moore<text:s/>featured<text:s/>extensively<text:s/>for<text:s/>his<text:s/>remarks<text:s/>during<text:s/>the<text:s/>‘Debt<text:s/>and<text:s/>Tax Dialogue’<text:s/>forum<text:s/>organised<text:s/>by<text:s/>a<text:s/>Sri<text:s/>Lankan<text:s/>think<text:s/>tank</text:span></text:p>
          </table:table-cell>
          <table:table-cell table:style-name="Cell1309">
            <text:p text:style-name="P2123"><text:span text:style-name="T2123_1"><text:a xlink:type="simple" office:target-frame-name="_blank" xlink:href="https://www.ft.lk/front-page/Sri-Lanka-tax-administration-20-years-behind-Africa-says-Prof-Mick-Moore/44-781740"><text:span text:style-name="T2123_2">Sri<text:s/>Lanka<text:s/>tax<text:s/>administration<text:s/>20<text:s/>years behind<text:s/>Africa,<text:s/>says<text:s/>Prof.<text:s/>Mick<text:s/>Moore</text:span></text:a></text:span></text:p>
          </table:table-cell>
        </table:table-row>
        <table:table-row table:style-name="Row312">
          <table:table-cell table:style-name="Cell1310">
            <text:p text:style-name="P2124"><text:span text:style-name="T2124_1">37 </text:span></text:p>
          </table:table-cell>
          <table:table-cell table:style-name="Cell1311">
            <text:p text:style-name="P2125"><text:span text:style-name="T2125_1">21</text:span><text:span text:style-name="T2125_2">st</text:span><text:span text:style-name="T2125_3"> September</text:span></text:p>
          </table:table-cell>
          <table:table-cell table:style-name="Cell1312">
            <text:p text:style-name="P2126"><text:span text:style-name="T2126_1">The<text:s/>Island<text:s/>Online</text:span></text:p>
          </table:table-cell>
          <table:table-cell table:style-name="Cell1313">
            <text:p text:style-name="P2127"><text:span text:style-name="T2127_1">Mick<text:s/>Moore<text:s/>was<text:s/>featured<text:s/>in<text:s/>an<text:s/>article<text:s/>commenting<text:s/>on<text:s/>weaknesses<text:s/>in<text:s/>Sri Lanka’s tax<text:s/>system</text:span></text:p>
          </table:table-cell>
          <table:table-cell table:style-name="Cell1314">
            <text:p text:style-name="P2128"><text:span text:style-name="T2128_1"><text:a xlink:type="simple" office:target-frame-name="_blank" xlink:href="https://island.lk/sri-lankas-tax-conundrum-2025/#:~:text=%E2%80%93%20A%20very%20small%20group%20(61%2C293,net%2C%20further%20narrowing%20the%20base"><text:span text:style-name="T2128_2">Sri<text:s/>Lanka’s<text:s/>Tax<text:s/>Conundrum<text:s/>--<text:s/>2025</text:span></text:a></text:span></text:p>
          </table:table-cell>
        </table:table-row>
        <table:table-row table:style-name="Row313">
          <table:table-cell table:style-name="Cell1315">
            <text:p text:style-name="P2129"><text:span text:style-name="T2129_1">38 </text:span></text:p>
          </table:table-cell>
          <table:table-cell table:style-name="Cell1316">
            <text:p text:style-name="P2130"><text:span text:style-name="T2130_1">10</text:span><text:span text:style-name="T2130_2">th</text:span><text:span text:style-name="T2130_3"> October</text:span></text:p>
          </table:table-cell>
          <table:table-cell table:style-name="Cell1317">
            <text:p text:style-name="P2131"><text:span text:style-name="T2131_1">The<text:s/>Conversation </text:span></text:p>
          </table:table-cell>
          <table:table-cell table:style-name="Cell1318">
            <text:p text:style-name="P2132"><text:span text:style-name="T2132_1">Awa<text:s/>Diouf<text:s/>writes<text:s/>a<text:s/>piece<text:s/>for<text:s/>The<text:s/>Conversation<text:s/>on<text:s/>mobile<text:s/>money<text:s/>taxation<text:s/>in<text:s/>Senegal</text:span></text:p>
          </table:table-cell>
          <table:table-cell table:style-name="Cell1319">
            <text:p text:style-name="P2133"><text:span text:style-name="T2133_1"><text:a xlink:type="simple" office:target-frame-name="_blank" xlink:href="https://theconversation.com/mobilisation-de-recettes-vs-inclusion-financiere-le-dilemme-de-la-taxation-du-mobile-money-au-senegal-266811"><text:span text:style-name="T2133_2">Mobilisation<text:s/>de<text:s/>recettes<text:s/>vs<text:s/>inclusion<text:s/>financière<text:s/>:<text:s/>le<text:s/>dilemme<text:s/>de<text:s/>la<text:s/>taxation<text:s/>du<text:s/>mobile<text:s/>money<text:s/>au<text:s/>Sénégal</text:span></text:a></text:span><text:span text:style-name="T2133_3">  </text:span></text:p>
          </table:table-cell>
        </table:table-row>
        <table:table-row table:style-name="Row314">
          <table:table-cell table:style-name="Cell1320">
            <text:p text:style-name="P2134"><text:span text:style-name="T2134_1">39</text:span></text:p>
          </table:table-cell>
          <table:table-cell table:style-name="Cell1321">
            <text:p text:style-name="P2135"><text:span text:style-name="T2135_1">16</text:span><text:span text:style-name="T2135_2">th</text:span><text:span text:style-name="T2135_3"> October</text:span></text:p>
          </table:table-cell>
          <table:table-cell table:style-name="Cell1322">
            <text:p text:style-name="P2136"><text:span text:style-name="T2136_1">Devex</text:span></text:p>
          </table:table-cell>
          <table:table-cell table:style-name="Cell1323">
            <text:p text:style-name="P2137"><text:span text:style-name="T2137_1">Vanessa<text:s/>van<text:s/>den<text:s/>Boogaard<text:s/>participated<text:s/>in<text:s/>a<text:s/>panel<text:s/>hosted<text:s/>by </text:span><text:span text:style-name="T2137_2">Devex</text:span><text:span text:style-name="T2137_3"> in<text:s/>the<text:s/>sidelines<text:s/>of<text:s/>the<text:s/>World<text:s/>Bank/IMF<text:s/>annual<text:s/>meetings<text:s/>in<text:s/>Washington<text:s/>DC  </text:span></text:p>
          </table:table-cell>
          <table:table-cell table:style-name="Cell1324">
            <text:p text:style-name="P2138"><text:span text:style-name="T2138_1"><text:a xlink:type="simple" office:target-frame-name="_blank" xlink:href="https://www.youtube.com/watch?v=b_LER0MiwyA&amp;list=PL9aeTr7AGyAawFkggYXwkb-ApOqCZ1rO2&amp;index=24"><text:span text:style-name="T2138_2">Domestic<text:s/>Resources,<text:s/>Global Goals Unlocking<text:s/>Domestic<text:s/>Resources<text:s/>for<text:s/>Development</text:span></text:a></text:span></text:p>
          </table:table-cell>
        </table:table-row>
        <table:table-row table:style-name="Row315">
          <table:table-cell table:style-name="Cell1325">
            <text:p text:style-name="P2139"><text:span text:style-name="T2139_1">40 </text:span></text:p>
          </table:table-cell>
          <table:table-cell table:style-name="Cell1326">
            <text:p text:style-name="P2140"><text:span text:style-name="T2140_1">24</text:span><text:span text:style-name="T2140_2">th</text:span><text:span text:style-name="T2140_3"> October</text:span></text:p>
          </table:table-cell>
          <table:table-cell table:style-name="Cell1327">
            <text:p text:style-name="P2141"><text:span text:style-name="T2141_1">Africa Brief</text:span></text:p>
          </table:table-cell>
          <table:table-cell table:style-name="Cell1328">
            <text:p text:style-name="P2142"><text:span text:style-name="T2142_1">ICTD<text:s/>workshop<text:s/>on<text:s/>taxing<text:s/>HNWIs<text:s/>held<text:s/>in Uganda gained<text:s/>coverage</text:span></text:p>
          </table:table-cell>
          <table:table-cell table:style-name="Cell1329">
            <text:p text:style-name="P2143"><text:span text:style-name="T2143_1"><text:a xlink:type="simple" office:target-frame-name="_blank" xlink:href="https://africabrief.substack.com/p/africa-moves-the-needle-on-high-net"><text:span text:style-name="T2143_2">Africa<text:s/>Moves<text:s/>the<text:s/>Needle<text:s/>on<text:s/>High-Net-Worth<text:s/>Tax<text:s/>Compliance</text:span></text:a></text:span></text:p>
          </table:table-cell>
        </table:table-row>
        <table:table-row table:style-name="Row316">
          <table:table-cell table:style-name="Cell1330">
            <text:p text:style-name="P2144"><text:span text:style-name="T2144_1">41 </text:span></text:p>
          </table:table-cell>
          <table:table-cell table:style-name="Cell1331">
            <text:p text:style-name="P2145"><text:span text:style-name="T2145_1">24</text:span><text:span text:style-name="T2145_2">th</text:span><text:span text:style-name="T2145_3"> October</text:span></text:p>
          </table:table-cell>
          <table:table-cell table:style-name="Cell1332">
            <text:p text:style-name="P2146"><text:span text:style-name="T2146_1">Business<text:s/>Times Uganda</text:span></text:p>
          </table:table-cell>
          <table:table-cell table:style-name="Cell1333">
            <text:p text:style-name="P2147"><text:span text:style-name="T2147_1">ICTD<text:s/>workshop<text:s/>on<text:s/>taxing<text:s/>HNWIs<text:s/>held<text:s/>in Uganda gained<text:s/>coverage</text:span></text:p>
          </table:table-cell>
          <table:table-cell table:style-name="Cell1334">
            <text:p text:style-name="P2148"><text:span text:style-name="T2148_1"><text:a xlink:type="simple" office:target-frame-name="_blank" xlink:href="https://businesstimesug.com/africa-moves-the-needle-on-high-net-worth-tax-compliance/"><text:span text:style-name="T2148_2">Africa<text:s/>Moves<text:s/>the<text:s/>Needle<text:s/>on High-Net-Worth<text:s/>Tax<text:s/>Compliance</text:span></text:a></text:span></text:p>
          </table:table-cell>
        </table:table-row>
        <table:table-row table:style-name="Row317">
          <table:table-cell table:style-name="Cell1335">
            <text:p text:style-name="P2149"><text:span text:style-name="T2149_1">42</text:span></text:p>
          </table:table-cell>
          <table:table-cell table:style-name="Cell1336">
            <text:p text:style-name="P2150"><text:span text:style-name="T2150_1">24</text:span><text:span text:style-name="T2150_2">th</text:span><text:span text:style-name="T2150_3"> October</text:span></text:p>
          </table:table-cell>
          <table:table-cell table:style-name="Cell1337">
            <text:p text:style-name="P2151"><text:span text:style-name="T2151_1">Devex</text:span></text:p>
          </table:table-cell>
          <table:table-cell table:style-name="Cell1338">
            <text:p text:style-name="P2152"><text:span text:style-name="T2152_1">Article<text:s/>reports<text:s/>on<text:s/>panel<text:s/>that<text:s/>features<text:s/>ICTD<text:s/>Research<text:s/>Fellow<text:s/>Vanessa<text:s/>van<text:s/>den<text:s/>Boogaard,<text:s/>and<text:s/>carried<text:s/>in<text:s/>the<text:s/>headline<text:s/>ICTD’s<text:s/>framing<text:s/>of<text:s/>the<text:s/>‘tax<text:s/>era<text:s/>of<text:s/>development’</text:span></text:p>
          </table:table-cell>
          <table:table-cell table:style-name="Cell1339">
            <text:p text:style-name="P2153"><text:span text:style-name="T2153_1"><text:a xlink:type="simple" office:target-frame-name="_blank" xlink:href="https://www.devex.com/news/the-tax-era-of-development-takes-shape-amid-shrinking-aid-111180?utm_content=link&amp;utm_medium=social&amp;utm_campaign=audience&amp;utm_source=LinkedIn#Echobox=1761641569"><text:span text:style-name="T2153_2">The<text:s/>‘tax<text:s/>era’<text:s/>of<text:s/>development<text:s/>takes<text:s/>shape<text:s/>amid<text:s/>shrinking<text:s/>aid</text:span></text:a></text:span></text:p>
          </table:table-cell>
        </table:table-row>
        <table:table-row table:style-name="Row318">
          <table:table-cell table:style-name="Cell1340">
            <text:p text:style-name="P2154"><text:span text:style-name="T2154_1">43</text:span></text:p>
          </table:table-cell>
          <table:table-cell table:style-name="Cell1341">
            <text:p text:style-name="P2155"><text:span text:style-name="T2155_1">29</text:span><text:span text:style-name="T2155_2">th</text:span><text:span text:style-name="T2155_3"> October</text:span></text:p>
          </table:table-cell>
          <table:table-cell table:style-name="Cell1342">
            <text:p text:style-name="P2156"><text:span text:style-name="T2156_1">The<text:s/>Citizen</text:span></text:p>
          </table:table-cell>
          <table:table-cell table:style-name="Cell1343">
            <text:p text:style-name="P2157"><text:span text:style-name="T2157_1">ICTD<text:s/>workshop<text:s/>on<text:s/>taxing<text:s/>HNWIs<text:s/>held<text:s/>in Uganda gained<text:s/>coverage</text:span></text:p>
          </table:table-cell>
          <table:table-cell table:style-name="Cell1344">
            <text:p text:style-name="P2158"><text:span text:style-name="T2158_1"><text:a xlink:type="simple" office:target-frame-name="_blank" xlink:href="https://www.thecitizen.co.tz/tanzania/business/tax-administrators-across-africa-call-for-unity-in-tackling-compliance-challenges-5249034"><text:span text:style-name="T2158_2">Tax<text:s/>administrators<text:s/>across<text:s/>Africa<text:s/>call<text:s/>for<text:s/>unity<text:s/>in<text:s/>tackling<text:s/>compliance<text:s/>challenges</text:span></text:a></text:span></text:p>
          </table:table-cell>
        </table:table-row>
        <table:table-row table:style-name="Row319">
          <table:table-cell table:style-name="Cell1345">
            <text:p text:style-name="P2159"><text:span text:style-name="T2159_1">44</text:span></text:p>
          </table:table-cell>
          <table:table-cell table:style-name="Cell1346">
            <text:p text:style-name="P2160"><text:span text:style-name="T2160_1">30</text:span><text:span text:style-name="T2160_2">th</text:span><text:span text:style-name="T2160_3"> October</text:span></text:p>
          </table:table-cell>
          <table:table-cell table:style-name="Cell1347">
            <text:p text:style-name="P2161"><text:span text:style-name="T2161_1">DailyFT</text:span></text:p>
          </table:table-cell>
          <table:table-cell table:style-name="Cell1348">
            <text:p text:style-name="P2162"><text:span text:style-name="T2162_1">ICTD<text:s/>Research<text:s/>Fellow<text:s/>Mick<text:s/>Moore’s<text:s/>paper<text:s/>on<text:s/>property<text:s/>taxes<text:s/>in<text:s/>Sri<text:s/>Lanka<text:s/>featured</text:span></text:p>
          </table:table-cell>
          <table:table-cell table:style-name="Cell1349">
            <text:p text:style-name="P2163"><text:span text:style-name="T2163_1"><text:a xlink:type="simple" office:target-frame-name="_blank" xlink:href="https://www.ft.lk/top-story/Verit%C3%A9-study-urges-digital-overhaul-of-property-valuations-as-new-tax-deadline-looms/26-783681"><text:span text:style-name="T2163_2">Verite<text:s/>study<text:s/>urges<text:s/>digital<text:s/>overhaul<text:s/>of<text:s/>property<text:s/>valuations<text:s/>as<text:s/>new<text:s/>tax<text:s/>deadline<text:s/>looms</text:span></text:a></text:span></text:p>
          </table:table-cell>
        </table:table-row>
        <table:table-row table:style-name="Row320">
          <table:table-cell table:style-name="Cell1350">
            <text:p text:style-name="P2164"><text:span text:style-name="T2164_1">45 </text:span></text:p>
          </table:table-cell>
          <table:table-cell table:style-name="Cell1351">
            <text:p text:style-name="P2165"><text:span text:style-name="T2165_1">25</text:span><text:span text:style-name="T2165_2">th</text:span><text:span text:style-name="T2165_3"> November</text:span></text:p>
          </table:table-cell>
          <table:table-cell table:style-name="Cell1352">
            <text:p text:style-name="P2166"><text:span text:style-name="T2166_1">Daily<text:s/>Mirror<text:s/>Online</text:span></text:p>
          </table:table-cell>
          <table:table-cell table:style-name="Cell1353">
            <text:p text:style-name="P2167"><text:span text:style-name="T2167_1">ICTD<text:s/>Research<text:s/>Fellow<text:s/>Mick<text:s/>Moore’s<text:s/>paper<text:s/>on<text:s/>property<text:s/>taxes<text:s/>in<text:s/>Sri<text:s/>Lanka<text:s/>quoted</text:span></text:p>
          </table:table-cell>
          <table:table-cell table:style-name="Cell1354">
            <text:p text:style-name="P2168"><text:span text:style-name="T2168_1"><text:a xlink:type="simple" office:target-frame-name="_blank" xlink:href="https://www.dailymirror.lk/business-news/Digital-property-database-key-to-meeting-IMF-tax-reform-Treasury/273-325926"><text:span text:style-name="T2168_2">Digital<text:s/>property<text:s/>database<text:s/>key<text:s/>to<text:s/>meeting<text:s/>IMF<text:s/>tax<text:s/>reform:<text:s/>Treasury</text:span></text:a></text:span><text:span text:style-name="T2168_3"> </text:span></text:p>
          </table:table-cell>
        </table:table-row>
        <table:table-row table:style-name="Row321">
          <table:table-cell table:style-name="Cell1355">
            <text:p text:style-name="P2169"><text:span text:style-name="T2169_1">46 </text:span></text:p>
          </table:table-cell>
          <table:table-cell table:style-name="Cell1356">
            <text:p text:style-name="P2170"><text:span text:style-name="T2170_1">2</text:span><text:span text:style-name="T2170_2">nd</text:span><text:span text:style-name="T2170_3"> December</text:span></text:p>
          </table:table-cell>
          <table:table-cell table:style-name="Cell1357">
            <text:p text:style-name="P2171"><text:span text:style-name="T2171_1">DailyFT</text:span></text:p>
          </table:table-cell>
          <table:table-cell table:style-name="Cell1358">
            <text:p text:style-name="P2172"><text:span text:style-name="T2172_1">ICTD<text:s/>Research<text:s/>Fellow<text:s/>Mick<text:s/>Moore’s<text:s/>op-ed<text:s/>on<text:s/>property<text:s/>taxes<text:s/>in<text:s/>Sri<text:s/>Lanka<text:s/>published </text:span></text:p>
          </table:table-cell>
          <table:table-cell table:style-name="Cell1359">
            <text:p text:style-name="P2173"><text:span text:style-name="T2173_1"><text:a xlink:type="simple" office:target-frame-name="_blank" xlink:href="https://www.ft.lk/opinion/Let-us-tax-for-democracy/14-785068"><text:span text:style-name="T2173_2">Let<text:s/>us<text:s/>tax<text:s/>for<text:s/>democracy</text:span></text:a></text:span></text:p>
          </table:table-cell>
        </table:table-row>
        <table:table-row table:style-name="Row322">
          <table:table-cell table:style-name="Cell1360">
            <text:p text:style-name="P2174"><text:span text:style-name="T2174_1">47 </text:span></text:p>
          </table:table-cell>
          <table:table-cell table:style-name="Cell1361">
            <text:p text:style-name="P2175"><text:span text:style-name="T2175_1">2</text:span><text:span text:style-name="T2175_2">nd</text:span><text:span text:style-name="T2175_3"> December</text:span></text:p>
          </table:table-cell>
          <table:table-cell table:style-name="Cell1362">
            <text:p text:style-name="P2176"><text:span text:style-name="T2176_1">Groundviews</text:span></text:p>
          </table:table-cell>
          <table:table-cell table:style-name="Cell1363">
            <text:p text:style-name="P2177"><text:span text:style-name="T2177_1">ICTD<text:s/>Research<text:s/>Fellow<text:s/>Mick<text:s/>Moore’s<text:s/>op-ed<text:s/>on<text:s/>property taxes<text:s/>in<text:s/>Sri<text:s/>Lanka<text:s/>published</text:span></text:p>
          </table:table-cell>
          <table:table-cell table:style-name="Cell1364">
            <text:p text:style-name="P2178"><text:span text:style-name="T2178_1"><text:a xlink:type="simple" office:target-frame-name="_blank" xlink:href="https://groundviews.org/2025/12/02/taxing-for-democracy/"><text:span text:style-name="T2178_2">Taxing<text:s/>for<text:s/>Democracy</text:span></text:a></text:span></text:p>
          </table:table-cell>
        </table:table-row>
      </table:table>
      <text:p text:style-name="P2179"/>
      <text:p text:style-name="P21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Heading_20_4" style:display-name="Heading 4" style:family="paragraph" style:parent-style-name="Normal" style:default-outline-level="4">
      <style:paragraph-properties fo:line-height="116%" fo:margin-top="0.141cm" fo:margin-bottom="0.071cm" fo:keep-with-next="always" fo:keep-together="always"/>
      <style:text-properties fo:font-style="italic" style:font-style-asian="italic" style:font-style-complex="italic" fo:color="#2f5496" style:font-name="Calibri" style:font-name-asian="游ゴシック Light" style:font-name-complex="Times New Roman" style:letter-kerning="true"/>
    </style:style>
    <style:style style:name="Heading_20_5" style:display-name="Heading 5" style:family="paragraph" style:parent-style-name="Normal" style:default-outline-level="5">
      <style:paragraph-properties fo:line-height="116%" fo:margin-top="0.141cm" fo:margin-bottom="0.071cm" fo:keep-with-next="always" fo:keep-together="always"/>
      <style:text-properties fo:color="#2f5496" style:font-name="Calibri" style:font-name-asian="游ゴシック Light" style:font-name-complex="Times New Roman" style:letter-kerning="true"/>
    </style:style>
    <style:style style:name="Heading_20_6" style:display-name="Heading 6" style:family="paragraph" style:parent-style-name="Normal" style:default-outline-level="6">
      <style:paragraph-properties fo:line-height="116%" fo:margin-top="0.071cm" fo:keep-with-next="always" fo:keep-together="always"/>
      <style:text-properties fo:font-style="italic" style:font-style-asian="italic" style:font-style-complex="italic" fo:color="#595959" style:font-name="Calibri" style:font-name-asian="游ゴシック Light" style:font-name-complex="Times New Roman" style:letter-kerning="true"/>
    </style:style>
    <style:style style:name="Heading_20_7" style:display-name="Heading 7" style:family="paragraph" style:parent-style-name="Normal" style:default-outline-level="7">
      <style:paragraph-properties fo:line-height="116%" fo:margin-top="0.071cm" fo:keep-with-next="always" fo:keep-together="always"/>
      <style:text-properties fo:color="#595959" style:font-name="Calibri" style:font-name-asian="游ゴシック Light" style:font-name-complex="Times New Roman" style:letter-kerning="true"/>
    </style:style>
    <style:style style:name="Heading_20_8" style:display-name="Heading 8" style:family="paragraph" style:parent-style-name="Normal" style:default-outline-level="8">
      <style:paragraph-properties fo:line-height="116%" fo:keep-with-next="always" fo:keep-together="always"/>
      <style:text-properties fo:font-style="italic" style:font-style-asian="italic" style:font-style-complex="italic" fo:color="#272727" style:font-name="Calibri" style:font-name-asian="游ゴシック Light" style:font-name-complex="Times New Roman" style:letter-kerning="true"/>
    </style:style>
    <style:style style:name="Heading_20_9" style:display-name="Heading 9" style:family="paragraph" style:parent-style-name="Normal" style:default-outline-level="9">
      <style:paragraph-properties fo:line-height="116%" fo:keep-with-next="always" fo:keep-together="always"/>
      <style:text-properties fo:color="#272727" style:font-name="Calibri" style:font-name-asian="游ゴシック Light" style:font-name-complex="Times New Roman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normaltextrun" style:family="text" style:parent-style-name="Default_20_Paragraph_20_Font"/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Report_20_Subheading_20_2" style:display-name="Report Subheading 2" style:family="paragraph" style:parent-style-name="Normal">
      <style:paragraph-properties fo:margin-top="0.423cm" fo:margin-bottom="0.212cm"/>
      <style:text-properties fo:font-weight="bold" style:font-weight-asian="bold" style:font-weight-complex="bold"/>
    </style:style>
    <style:style style:name="Report_20_Subheading_20_2_20_Char" style:display-name="Report Subheading 2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 fo:font-weight="bold" style:font-weight-asian="bold" style:font-weight-complex="bold"/>
    </style:style>
    <style:style style:name="No_20_Spacing" style:display-name="No Spacing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eop" style:family="text" style:parent-style-name="Default_20_Paragraph_20_Font"/>
    <style:style style:name="Report_20_Body_20_Text" style:display-name="Report Body Text" style:family="paragraph" style:parent-style-name="Normal">
      <style:paragraph-properties fo:margin-top="0.212cm" fo:margin-bottom="0.212cm"/>
      <style:text-properties fo:font-size="10pt" style:font-size-asian="10pt" style:font-name-complex="Arial" style:font-size-complex="10pt"/>
    </style:style>
    <style:style style:name="Report_20_Body_20_Text_20_Char" style:display-name="Report Body Text Char" style:family="text" style:parent-style-name="Default_20_Paragraph_20_Font">
      <style:text-properties style:font-name="Arial" fo:font-size="10pt" style:font-name-asian="Times New Roman" style:font-size-asian="10pt" style:font-name-complex="Arial" style:font-size-complex="10pt"/>
    </style:style>
    <style:style style:name="Report_20_Numbered_20_List" style:display-name="Report Numbered List" style:family="paragraph" style:parent-style-name="List_20_Paragraph">
      <style:paragraph-properties fo:margin-top="0.212cm" fo:margin-bottom="0.212cm"/>
      <style:text-properties fo:color="#000000" fo:font-size="10pt" style:font-size-asian="10pt" style:font-name-complex="Arial"/>
    </style:style>
    <style:style style:name="Report_20_Numbered_20_List_20_Char" style:display-name="Report Numbered List Char" style:family="text" style:parent-style-name="Default_20_Paragraph_20_Font">
      <style:text-properties fo:color="#000000" style:font-name="Arial" fo:font-size="10pt" style:font-name-asian="Times New Roman" style:font-size-asian="10pt" style:font-name-complex="Arial" style:font-size-complex="10pt" fo:language-asian="en" fo:country-asian="GB"/>
    </style:style>
    <style:style style:name="Normal_20__28_Web_29_" style:display-name="Normal (Web)" style:family="paragraph" style:parent-style-name="Normal">
      <style:paragraph-properties fo:line-height="108%" fo:margin-bottom="0.282cm"/>
      <style:text-properties style:font-name="Times New Roman" style:font-name-asian="Calibri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f0" style:family="paragraph" style:parent-style-name="Normal">
      <style:paragraph-properties fo:margin-top="0.494cm" fo:margin-bottom="0.494cm" fo:margin-left="2.5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pf1" style:family="paragraph" style:parent-style-name="Normal">
      <style:paragraph-properties fo:margin-top="0.494cm" fo:margin-bottom="0.494cm" fo:margin-left="2.54cm"/>
      <style:text-properties style:font-name="Times New Roman" fo:language-asian="en" fo:country-asian="GB"/>
    </style:style>
    <style:style style:name="Mention" style:family="text" style:parent-style-name="Default_20_Paragraph_20_Font">
      <style:text-properties fo:background-color="#e1dfdd" fo:color="#2b579a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Footnote_20_text" style:display-name="Footnote text" style:family="paragraph" style:parent-style-name="Normal">
      <style:text-properties style:font-name="Calibri" fo:font-size="10pt" style:font-name-asian="Calibri" style:font-size-asian="10pt" style:font-name-complex="Arial" style:font-size-complex="10pt" style:letter-kerning="true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 style:letter-kerning="true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Subheading" style:family="paragraph" style:parent-style-name="Normal">
      <style:paragraph-properties fo:margin-bottom="0.212cm"/>
      <style:text-properties fo:color="#000000"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Subheading_20_Char" style:display-name="Subheading Char" style:family="text" style:parent-style-name="Default_20_Paragraph_20_Font">
      <style:text-properties fo:color="#000000" style:font-name="Arial" fo:font-size="10pt" style:font-name-asian="Times New Roman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fo:font-size="12pt" style:font-name-asian="游ゴシック Light" style:font-size-asian="12pt" style:font-name-complex="Times New Roman" style:font-size-complex="12pt" style:letter-kerning="true"/>
    </style:style>
    <style:style style:name="Heading_20_5_20_Char" style:display-name="Heading 5 Char" style:family="text" style:parent-style-name="Default_20_Paragraph_20_Font">
      <style:text-properties fo:color="#2f5496" fo:font-size="12pt" style:font-name-asian="游ゴシック Light" style:font-size-asian="12pt" style:font-name-complex="Times New Roman" style:font-size-complex="12pt" style:letter-kerning="true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fo:font-size="12pt" style:font-name-asian="游ゴシック Light" style:font-size-asian="12pt" style:font-name-complex="Times New Roman" style:font-size-complex="12pt" style:letter-kerning="true"/>
    </style:style>
    <style:style style:name="Heading_20_7_20_Char" style:display-name="Heading 7 Char" style:family="text" style:parent-style-name="Default_20_Paragraph_20_Font">
      <style:text-properties fo:color="#595959" fo:font-size="12pt" style:font-name-asian="游ゴシック Light" style:font-size-asian="12pt" style:font-name-complex="Times New Roman" style:font-size-complex="12pt" style:letter-kerning="true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fo:font-size="12pt" style:font-name-asian="游ゴシック Light" style:font-size-asian="12pt" style:font-name-complex="Times New Roman" style:font-size-complex="12pt" style:letter-kerning="true"/>
    </style:style>
    <style:style style:name="Heading_20_9_20_Char" style:display-name="Heading 9 Char" style:family="text" style:parent-style-name="Default_20_Paragraph_20_Font">
      <style:text-properties fo:color="#272727" fo:font-size="12pt" style:font-name-asian="游ゴシック Light" style:font-size-asian="12pt" style:font-name-complex="Times New Roman" style:font-size-complex="12pt" style:letter-kerning="true"/>
    </style:style>
    <style:style style:name="Title" style:family="paragraph" style:parent-style-name="Normal">
      <style:paragraph-properties fo:margin-bottom="0.141cm"/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Subtitle" style:family="paragraph" style:parent-style-name="Normal">
      <style:paragraph-properties fo:line-height="116%" fo:margin-bottom="0.282cm"/>
      <style:text-properties fo:letter-spacing="0.026cm" fo:color="#595959" style:font-name="Calibri" fo:font-size="14pt" style:font-name-asian="游ゴシック Light" style:font-size-asian="14pt" style:font-name-complex="Times New Roman" style:font-size-complex="14pt" style:letter-kerning="true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游ゴシック Light" style:font-size-asian="14pt" style:font-name-complex="Times New Roman" style:font-size-complex="14pt" style:letter-kerning="true"/>
    </style:style>
    <style:style style:name="Quote" style:family="paragraph" style:parent-style-name="Normal">
      <style:paragraph-properties fo:text-align="center" fo:line-height="116%" fo:margin-top="0.282cm" fo:margin-bottom="0.282cm"/>
      <style:text-properties fo:font-style="italic" style:font-style-asian="italic" style:font-style-complex="italic" fo:color="#404040" style:font-name="Calibri" style:font-name-asian="Calibri" style:font-name-complex="Arial" style:letter-kerning="true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 fo:font-size="12pt" style:font-size-asian="12pt" style:font-size-complex="12pt" style:letter-kerning="true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2f5496"/>
    </style:style>
    <style:style style:name="Intense_20_Quote" style:display-name="Intense Quote" style:family="paragraph" style:parent-style-name="Normal">
      <style:paragraph-properties fo:text-align="center" fo:line-height="116%" fo:padding-top="0.353cm" fo:border-top="#2f5496 0.018cm solid" fo:margin-top="0.635cm" fo:padding-bottom="0.353cm" fo:border-bottom="#2f5496 0.018cm solid" fo:margin-bottom="0.635cm" fo:margin-left="1.524cm" fo:margin-right="1.524cm"/>
      <style:text-properties fo:font-style="italic" style:font-style-asian="italic" style:font-style-complex="italic" fo:color="#2f5496" style:font-name="Calibri" style:font-name-asian="Calibri" style:font-name-complex="Arial" style:letter-kerning="true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2f5496" fo:font-size="12pt" style:font-size-asian="12pt" style:font-size-complex="12pt" style:letter-kerning="true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2f5496" fo:font-weight="bold" style:font-weight-asian="bold" style:font-weight-complex="bold"/>
    </style:style>
    <style:style style:name="scxw90440490" style:family="text" style:parent-style-name="Default_20_Paragraph_20_Font"/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a" text:style-name="List1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2Level0" style:family="text">
      <style:text-properties style:font-name="Symbol"/>
    </style:style>
    <text:list-style style:name="LS2">
      <text:list-level-style-bullet text:bullet-char="" text:style-name="List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a" text:style-name="List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text:list-style style:name="LS4">
      <text:list-level-style-bullet text:bullet-char="" text:style-name="List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a" text:style-name="List4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5Level0" style:family="text">
      <style:text-properties style:font-name="Arial" fo:font-size="10pt" style:font-size-asian="10pt" style:font-size-complex="11pt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0pt" style:font-size-asian="10pt" style:font-size-complex="11pt"/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text:list-style style:name="LS8">
      <text:list-level-style-number style:num-format="1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0Level0" style:family="text">
      <style:text-properties style:font-name="Symbol" fo:font-size="10pt" style:font-size-asian="10pt"/>
    </style:style>
    <style:style style:name="List10Level1" style:family="text">
      <style:text-properties style:font-name="Courier New" fo:font-size="10pt" style:font-size-asian="10pt"/>
    </style:style>
    <style:style style:name="List10Level2" style:family="text">
      <style:text-properties style:font-name="Wingdings" fo:font-size="10pt" style:font-size-asian="10pt"/>
    </style:style>
    <style:style style:name="List10Level3" style:family="text">
      <style:text-properties style:font-name="Wingdings" fo:font-size="10pt" style:font-size-asian="10pt"/>
    </style:style>
    <style:style style:name="List10Level4" style:family="text">
      <style:text-properties style:font-name="Wingdings" fo:font-size="10pt" style:font-size-asian="10pt"/>
    </style:style>
    <style:style style:name="List10Level5" style:family="text">
      <style:text-properties style:font-name="Wingdings" fo:font-size="10pt" style:font-size-asian="10pt"/>
    </style:style>
    <style:style style:name="List10Level6" style:family="text">
      <style:text-properties style:font-name="Wingdings" fo:font-size="10pt" style:font-size-asian="10pt"/>
    </style:style>
    <style:style style:name="List10Level7" style:family="text">
      <style:text-properties style:font-name="Wingdings" fo:font-size="10pt" style:font-size-asian="10pt"/>
    </style:style>
    <style:style style:name="List10Level8" style:family="text">
      <style:text-properties style:font-name="Wingdings" fo:font-size="10pt" style:font-size-asian="10pt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1Level0" style:family="text">
      <style:text-properties style:font-name="Symbol" fo:font-size="10pt" style:font-size-asian="10pt"/>
    </style:style>
    <style:style style:name="List11Level1" style:family="text">
      <style:text-properties style:font-name="Courier New" fo:font-size="10pt" style:font-size-asian="10pt"/>
    </style:style>
    <style:style style:name="List11Level2" style:family="text">
      <style:text-properties style:font-name="Wingdings" fo:font-size="10pt" style:font-size-asian="10pt"/>
    </style:style>
    <style:style style:name="List11Level3" style:family="text">
      <style:text-properties style:font-name="Wingdings" fo:font-size="10pt" style:font-size-asian="10pt"/>
    </style:style>
    <style:style style:name="List11Level4" style:family="text">
      <style:text-properties style:font-name="Wingdings" fo:font-size="10pt" style:font-size-asian="10pt"/>
    </style:style>
    <style:style style:name="List11Level5" style:family="text">
      <style:text-properties style:font-name="Wingdings" fo:font-size="10pt" style:font-size-asian="10pt"/>
    </style:style>
    <style:style style:name="List11Level6" style:family="text">
      <style:text-properties style:font-name="Wingdings" fo:font-size="10pt" style:font-size-asian="10pt"/>
    </style:style>
    <style:style style:name="List11Level7" style:family="text">
      <style:text-properties style:font-name="Wingdings" fo:font-size="10pt" style:font-size-asian="10pt"/>
    </style:style>
    <style:style style:name="List11Level8" style:family="text">
      <style:text-properties style:font-name="Wingdings" fo:font-size="10pt" style:font-size-asian="10pt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rial" style:font-name-asian="Times New Roman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Courier New" fo:font-size="10pt" style:font-size-asian="10pt"/>
    </style:style>
    <style:style style:name="List14Level2" style:family="text">
      <style:text-properties style:font-name="Wingdings" fo:font-size="10pt" style:font-size-asian="10pt"/>
    </style:style>
    <style:style style:name="List14Level3" style:family="text">
      <style:text-properties style:font-name="Wingdings" fo:font-size="10pt" style:font-size-asian="10pt"/>
    </style:style>
    <style:style style:name="List14Level4" style:family="text">
      <style:text-properties style:font-name="Wingdings" fo:font-size="10pt" style:font-size-asian="10pt"/>
    </style:style>
    <style:style style:name="List14Level5" style:family="text">
      <style:text-properties style:font-name="Wingdings" fo:font-size="10pt" style:font-size-asian="10pt"/>
    </style:style>
    <style:style style:name="List14Level6" style:family="text">
      <style:text-properties style:font-name="Wingdings" fo:font-size="10pt" style:font-size-asian="10pt"/>
    </style:style>
    <style:style style:name="List14Level7" style:family="text">
      <style:text-properties style:font-name="Wingdings" fo:font-size="10pt" style:font-size-asian="10pt"/>
    </style:style>
    <style:style style:name="List14Level8" style:family="text">
      <style:text-properties style:font-name="Wingdings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Courier New" fo:font-size="10pt" style:font-size-asian="10pt"/>
    </style:style>
    <style:style style:name="List15Level2" style:family="text">
      <style:text-properties style:font-name="Wingdings" fo:font-size="10pt" style:font-size-asian="10pt"/>
    </style:style>
    <style:style style:name="List15Level3" style:family="text">
      <style:text-properties style:font-name="Wingdings" fo:font-size="10pt" style:font-size-asian="10pt"/>
    </style:style>
    <style:style style:name="List15Level4" style:family="text">
      <style:text-properties style:font-name="Wingdings" fo:font-size="10pt" style:font-size-asian="10pt"/>
    </style:style>
    <style:style style:name="List15Level5" style:family="text">
      <style:text-properties style:font-name="Wingdings" fo:font-size="10pt" style:font-size-asian="10pt"/>
    </style:style>
    <style:style style:name="List15Level6" style:family="text">
      <style:text-properties style:font-name="Wingdings" fo:font-size="10pt" style:font-size-asian="10pt"/>
    </style:style>
    <style:style style:name="List15Level7" style:family="text">
      <style:text-properties style:font-name="Wingdings" fo:font-size="10pt" style:font-size-asian="10pt"/>
    </style:style>
    <style:style style:name="List15Level8" style:family="text">
      <style:text-properties style:font-name="Wingdings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6Level0" style:family="text">
      <style:text-properties style:font-name="Symbol" fo:font-size="10pt" style:font-size-asian="10pt"/>
    </style:style>
    <style:style style:name="List16Level1" style:family="text">
      <style:text-properties style:font-name="Courier New" fo:font-size="10pt" style:font-size-asian="10pt"/>
    </style:style>
    <style:style style:name="List16Level2" style:family="text">
      <style:text-properties style:font-name="Wingdings" fo:font-size="10pt" style:font-size-asian="10pt"/>
    </style:style>
    <style:style style:name="List16Level3" style:family="text">
      <style:text-properties style:font-name="Wingdings" fo:font-size="10pt" style:font-size-asian="10pt"/>
    </style:style>
    <style:style style:name="List16Level4" style:family="text">
      <style:text-properties style:font-name="Wingdings" fo:font-size="10pt" style:font-size-asian="10pt"/>
    </style:style>
    <style:style style:name="List16Level5" style:family="text">
      <style:text-properties style:font-name="Wingdings" fo:font-size="10pt" style:font-size-asian="10pt"/>
    </style:style>
    <style:style style:name="List16Level6" style:family="text">
      <style:text-properties style:font-name="Wingdings" fo:font-size="10pt" style:font-size-asian="10pt"/>
    </style:style>
    <style:style style:name="List16Level7" style:family="text">
      <style:text-properties style:font-name="Wingdings" fo:font-size="10pt" style:font-size-asian="10pt"/>
    </style:style>
    <style:style style:name="List16Level8" style:family="text">
      <style:text-properties style:font-name="Wingdings" fo:font-size="10pt" style:font-size-asian="10pt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Courier New" fo:font-size="10pt" style:font-size-asian="10pt"/>
    </style:style>
    <style:style style:name="List17Level2" style:family="text">
      <style:text-properties style:font-name="Wingdings" fo:font-size="10pt" style:font-size-asian="10pt"/>
    </style:style>
    <style:style style:name="List17Level3" style:family="text">
      <style:text-properties style:font-name="Wingdings" fo:font-size="10pt" style:font-size-asian="10pt"/>
    </style:style>
    <style:style style:name="List17Level4" style:family="text">
      <style:text-properties style:font-name="Wingdings" fo:font-size="10pt" style:font-size-asian="10pt"/>
    </style:style>
    <style:style style:name="List17Level5" style:family="text">
      <style:text-properties style:font-name="Wingdings" fo:font-size="10pt" style:font-size-asian="10pt"/>
    </style:style>
    <style:style style:name="List17Level6" style:family="text">
      <style:text-properties style:font-name="Wingdings" fo:font-size="10pt" style:font-size-asian="10pt"/>
    </style:style>
    <style:style style:name="List17Level7" style:family="text">
      <style:text-properties style:font-name="Wingdings" fo:font-size="10pt" style:font-size-asian="10pt"/>
    </style:style>
    <style:style style:name="List17Level8" style:family="text">
      <style:text-properties style:font-name="Wingdings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Arial" fo:font-size="10pt" style:font-name-asian="Times New Roman" style:font-size-asian="10pt" style:font-name-complex="Arial"/>
    </style:style>
    <style:style style:name="List20Level1" style:family="text">
      <style:text-properties style:font-name="Courier New" fo:font-size="10pt" style:font-size-asian="10pt"/>
    </style:style>
    <style:style style:name="List20Level2" style:family="text">
      <style:text-properties style:font-name="Wingdings" fo:font-size="10pt" style:font-size-asian="10pt"/>
    </style:style>
    <style:style style:name="List20Level3" style:family="text">
      <style:text-properties style:font-name="Wingdings" fo:font-size="10pt" style:font-size-asian="10pt"/>
    </style:style>
    <style:style style:name="List20Level4" style:family="text">
      <style:text-properties style:font-name="Wingdings" fo:font-size="10pt" style:font-size-asian="10pt"/>
    </style:style>
    <style:style style:name="List20Level5" style:family="text">
      <style:text-properties style:font-name="Wingdings" fo:font-size="10pt" style:font-size-asian="10pt"/>
    </style:style>
    <style:style style:name="List20Level6" style:family="text">
      <style:text-properties style:font-name="Wingdings" fo:font-size="10pt" style:font-size-asian="10pt"/>
    </style:style>
    <style:style style:name="List20Level7" style:family="text">
      <style:text-properties style:font-name="Wingdings" fo:font-size="10pt" style:font-size-asian="10pt"/>
    </style:style>
    <style:style style:name="List20Level8" style:family="text">
      <style:text-properties style:font-name="Wingdings" fo:font-size="10pt" style:font-size-asian="10pt"/>
    </style:style>
    <text:list-style style:name="LS20">
      <text:list-level-style-bullet text:bullet-char="-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0pt" style:font-name-asian="Times New Roman" style:font-size-asian="10pt" style:font-name-complex="Aria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1Level0" style:family="text">
      <style:text-properties style:font-name="Arial" fo:font-size="10pt" style:font-name-asian="Times New Roman" style:font-size-asian="10pt" style:font-name-complex="Arial"/>
    </style:style>
    <style:style style:name="List21Level1" style:family="text">
      <style:text-properties style:font-name="Courier New" fo:font-size="10pt" style:font-size-asian="10pt"/>
    </style:style>
    <style:style style:name="List21Level2" style:family="text">
      <style:text-properties style:font-name="Wingdings" fo:font-size="10pt" style:font-size-asian="10pt"/>
    </style:style>
    <style:style style:name="List21Level3" style:family="text">
      <style:text-properties style:font-name="Wingdings" fo:font-size="10pt" style:font-size-asian="10pt"/>
    </style:style>
    <style:style style:name="List21Level4" style:family="text">
      <style:text-properties style:font-name="Wingdings" fo:font-size="10pt" style:font-size-asian="10pt"/>
    </style:style>
    <style:style style:name="List21Level5" style:family="text">
      <style:text-properties style:font-name="Wingdings" fo:font-size="10pt" style:font-size-asian="10pt"/>
    </style:style>
    <style:style style:name="List21Level6" style:family="text">
      <style:text-properties style:font-name="Wingdings" fo:font-size="10pt" style:font-size-asian="10pt"/>
    </style:style>
    <style:style style:name="List21Level7" style:family="text">
      <style:text-properties style:font-name="Wingdings" fo:font-size="10pt" style:font-size-asian="10pt"/>
    </style:style>
    <style:style style:name="List21Level8" style:family="text">
      <style:text-properties style:font-name="Wingdings" fo:font-size="10pt" style:font-size-asian="10pt"/>
    </style:style>
    <text:list-style style:name="LS21">
      <text:list-level-style-bullet text:bullet-char="-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0pt" style:font-name-asian="Times New Roman" style:font-size-asian="10pt" style:font-name-complex="Aria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Courier New" fo:font-size="10pt" style:font-size-asian="10pt"/>
    </style:style>
    <style:style style:name="List26Level2" style:family="text">
      <style:text-properties style:font-name="Wingdings" fo:font-size="10pt" style:font-size-asian="10pt"/>
    </style:style>
    <style:style style:name="List26Level3" style:family="text">
      <style:text-properties style:font-name="Wingdings" fo:font-size="10pt" style:font-size-asian="10pt"/>
    </style:style>
    <style:style style:name="List26Level4" style:family="text">
      <style:text-properties style:font-name="Wingdings" fo:font-size="10pt" style:font-size-asian="10pt"/>
    </style:style>
    <style:style style:name="List26Level5" style:family="text">
      <style:text-properties style:font-name="Wingdings" fo:font-size="10pt" style:font-size-asian="10pt"/>
    </style:style>
    <style:style style:name="List26Level6" style:family="text">
      <style:text-properties style:font-name="Wingdings" fo:font-size="10pt" style:font-size-asian="10pt"/>
    </style:style>
    <style:style style:name="List26Level7" style:family="text">
      <style:text-properties style:font-name="Wingdings" fo:font-size="10pt" style:font-size-asian="10pt"/>
    </style:style>
    <style:style style:name="List26Level8" style:family="text">
      <style:text-properties style:font-name="Wingdings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Courier New" fo:font-size="10pt" style:font-size-asian="10pt"/>
    </style:style>
    <style:style style:name="List27Level2" style:family="text">
      <style:text-properties style:font-name="Wingdings" fo:font-size="10pt" style:font-size-asian="10pt"/>
    </style:style>
    <style:style style:name="List27Level3" style:family="text">
      <style:text-properties style:font-name="Wingdings" fo:font-size="10pt" style:font-size-asian="10pt"/>
    </style:style>
    <style:style style:name="List27Level4" style:family="text">
      <style:text-properties style:font-name="Wingdings" fo:font-size="10pt" style:font-size-asian="10pt"/>
    </style:style>
    <style:style style:name="List27Level5" style:family="text">
      <style:text-properties style:font-name="Wingdings" fo:font-size="10pt" style:font-size-asian="10pt"/>
    </style:style>
    <style:style style:name="List27Level6" style:family="text">
      <style:text-properties style:font-name="Wingdings" fo:font-size="10pt" style:font-size-asian="10pt"/>
    </style:style>
    <style:style style:name="List27Level7" style:family="text">
      <style:text-properties style:font-name="Wingdings" fo:font-size="10pt" style:font-size-asian="10pt"/>
    </style:style>
    <style:style style:name="List27Level8" style:family="text">
      <style:text-properties style:font-name="Wingdings" fo:font-size="10pt" style:font-size-asian="10pt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Courier New" fo:font-size="10pt" style:font-size-asian="10pt"/>
    </style:style>
    <style:style style:name="List29Level2" style:family="text">
      <style:text-properties style:font-name="Wingdings" fo:font-size="10pt" style:font-size-asian="10pt"/>
    </style:style>
    <style:style style:name="List29Level3" style:family="text">
      <style:text-properties style:font-name="Wingdings" fo:font-size="10pt" style:font-size-asian="10pt"/>
    </style:style>
    <style:style style:name="List29Level4" style:family="text">
      <style:text-properties style:font-name="Wingdings" fo:font-size="10pt" style:font-size-asian="10pt"/>
    </style:style>
    <style:style style:name="List29Level5" style:family="text">
      <style:text-properties style:font-name="Wingdings" fo:font-size="10pt" style:font-size-asian="10pt"/>
    </style:style>
    <style:style style:name="List29Level6" style:family="text">
      <style:text-properties style:font-name="Wingdings" fo:font-size="10pt" style:font-size-asian="10pt"/>
    </style:style>
    <style:style style:name="List29Level7" style:family="text">
      <style:text-properties style:font-name="Wingdings" fo:font-size="10pt" style:font-size-asian="10pt"/>
    </style:style>
    <style:style style:name="List29Level8" style:family="text">
      <style:text-properties style:font-name="Wingdings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Courier New" fo:font-size="10pt" style:font-size-asian="10pt"/>
    </style:style>
    <style:style style:name="List31Level2" style:family="text">
      <style:text-properties style:font-name="Wingdings" fo:font-size="10pt" style:font-size-asian="10pt"/>
    </style:style>
    <style:style style:name="List31Level3" style:family="text">
      <style:text-properties style:font-name="Wingdings" fo:font-size="10pt" style:font-size-asian="10pt"/>
    </style:style>
    <style:style style:name="List31Level4" style:family="text">
      <style:text-properties style:font-name="Wingdings" fo:font-size="10pt" style:font-size-asian="10pt"/>
    </style:style>
    <style:style style:name="List31Level5" style:family="text">
      <style:text-properties style:font-name="Wingdings" fo:font-size="10pt" style:font-size-asian="10pt"/>
    </style:style>
    <style:style style:name="List31Level6" style:family="text">
      <style:text-properties style:font-name="Wingdings" fo:font-size="10pt" style:font-size-asian="10pt"/>
    </style:style>
    <style:style style:name="List31Level7" style:family="text">
      <style:text-properties style:font-name="Wingdings" fo:font-size="10pt" style:font-size-asian="10pt"/>
    </style:style>
    <style:style style:name="List31Level8" style:family="text">
      <style:text-properties style:font-name="Wingdings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 style:font-name-asian="Times New Roman" style:font-name-complex="Aria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tracked-changes text:track-changes="true"/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Lynne Schulz</meta:initial-creator>
    <meta:creation-date>2026-06-12T18:09:00</meta:creation-date>
    <dc:creator>Nic Lee</dc:creator>
    <dc:date>2026-07-02T15:18:00</dc:date>
    <meta:editing-cycles>33</meta:editing-cycles>
    <meta:editing-duration>PT3H43M</meta:editing-duration>
    <meta:document-statistic meta:page-count="63" meta:paragraph-count="2600" meta:row-count="6052" meta:word-count="41381" meta:character-count="280864" meta:non-whitespace-character-count="242083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434A9D4DCE961848B1FB36CD5856A1F8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