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  <manifest:file-entry manifest:media-type="image/png" manifest:full-path="Pictures/image7.png"/>
  <manifest:file-entry manifest:media-type="image/png" manifest:full-path="Pictures/image8.png"/>
  <manifest:file-entry manifest:media-type="image/png" manifest:full-path="Pictures/image9.png"/>
  <manifest:file-entry manifest:media-type="image/png" manifest:full-path="Pictures/image10.png"/>
  <manifest:file-entry manifest:media-type="image/png" manifest:full-path="Pictures/image11.png"/>
  <manifest:file-entry manifest:media-type="image/png" manifest:full-path="Pictures/image12.png"/>
  <manifest:file-entry manifest:media-type="image/png" manifest:full-path="Pictures/image13.png"/>
  <manifest:file-entry manifest:media-type="image/png" manifest:full-path="Pictures/image14.png"/>
  <manifest:file-entry manifest:media-type="image/png" manifest:full-path="Pictures/image15.png"/>
  <manifest:file-entry manifest:media-type="image/png" manifest:full-path="Pictures/image16.png"/>
  <manifest:file-entry manifest:media-type="image/png" manifest:full-path="Pictures/image17.png"/>
  <manifest:file-entry manifest:media-type="image/png" manifest:full-path="Pictures/image18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Tunga" svg:font-family="Tunga" style:font-pitch="variable" style:font-family-generic="swiss"/>
    <style:font-face style:name="SimSun" svg:font-family="SimSun" style:font-pitch="variable"/>
    <style:font-face style:name="SimHei" svg:font-family="SimHei" style:font-pitch="fixed" style:font-family-generic="modern"/>
    <style:font-face style:name="Segoe UI" svg:font-family="Segoe UI" style:font-pitch="variable" style:font-family-generic="swiss"/>
    <style:font-face style:name="Consolas" svg:font-family="Consolas" style:font-pitch="fixed" style:font-family-generic="modern"/>
    <style:font-face style:name="Arial Unicode MS" svg:font-family="Arial Unicode MS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MS Mincho" svg:font-family="MS Mincho" style:font-pitch="fixed" style:font-family-generic="modern"/>
    <style:font-face style:name="Verdana" svg:font-family="Verdana" style:font-pitch="variable" style:font-family-generic="swiss"/>
    <style:font-face style:name="Palatino Linotype" svg:font-family="Palatino Linotype" style:font-pitch="variable" style:font-family-generic="roman"/>
    <style:font-face style:name="Gill Sans MT" svg:font-family="Gill Sans MT" style:font-pitch="variable" style:font-family-generic="swiss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Normal" style:master-page-name="Standard"/>
    <style:style style:name="T1_1" style:family="text">
      <style:text-properties fo:font-size="11pt" style:font-size-asian="11pt" style:font-name-complex="Arial" style:font-size-complex="11pt" fo:font-weight="bold" style:font-weight-asian="bold"/>
    </style:style>
    <style:style style:name="P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7.494cm" fo:margin-left="0cm"/>
    </style:style>
    <style:style style:name="Column1" style:family="table-column">
      <style:table-column-properties style:column-width="5.493cm"/>
    </style:style>
    <style:style style:name="Column2" style:family="table-column">
      <style:table-column-properties style:column-width="4.75cm"/>
    </style:style>
    <style:style style:name="Column3" style:family="table-column">
      <style:table-column-properties style:column-width="7.251cm"/>
    </style:style>
    <style:style style:name="Row1" style:family="table-row">
      <style:table-row-properties style:min-row-height="0.448cm"/>
    </style:style>
    <style:style style:name="Cell1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" style:family="paragraph" style:parent-style-name="Normal">
      <style:paragraph-properties fo:line-height="100%" fo:margin-bottom="0.212cm"/>
    </style:style>
    <style:style style:name="T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4" style:family="paragraph" style:parent-style-name="Normal">
      <style:paragraph-properties fo:line-height="100%" fo:margin-bottom="0.212cm"/>
    </style:style>
    <style:style style:name="T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2" style:family="table-row">
      <style:table-row-properties style:min-row-height="0.531cm"/>
    </style:style>
    <style:style style:name="Cell3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5" style:family="paragraph" style:parent-style-name="Normal">
      <style:paragraph-properties fo:line-height="100%" fo:margin-bottom="0.212cm"/>
    </style:style>
    <style:style style:name="T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.212cm"/>
    </style:style>
    <style:style style:name="T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7" style:family="paragraph" style:parent-style-name="Normal">
      <style:paragraph-properties fo:line-height="100%" fo:margin-bottom="0.212cm"/>
    </style:style>
    <style:style style:name="T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8" style:family="paragraph" style:parent-style-name="Heading_20_1"/>
    <style:style style:name="T8_1" style:family="text"/>
    <style:style style:name="Table2" style:family="table">
      <style:table-properties table:align="left" style:width="17.494cm" fo:margin-left="0cm"/>
    </style:style>
    <style:style style:name="Column4" style:family="table-column">
      <style:table-column-properties style:column-width="4.186cm"/>
    </style:style>
    <style:style style:name="Column5" style:family="table-column">
      <style:table-column-properties style:column-width="2.021cm"/>
    </style:style>
    <style:style style:name="Column6" style:family="table-column">
      <style:table-column-properties style:column-width="2.021cm"/>
    </style:style>
    <style:style style:name="Column7" style:family="table-column">
      <style:table-column-properties style:column-width="1.445cm"/>
    </style:style>
    <style:style style:name="Column8" style:family="table-column">
      <style:table-column-properties style:column-width="2.021cm"/>
    </style:style>
    <style:style style:name="Column9" style:family="table-column">
      <style:table-column-properties style:column-width="1.951cm"/>
    </style:style>
    <style:style style:name="Column10" style:family="table-column">
      <style:table-column-properties style:column-width="1.101cm"/>
    </style:style>
    <style:style style:name="Column11" style:family="table-column">
      <style:table-column-properties style:column-width="1.101cm"/>
    </style:style>
    <style:style style:name="Column12" style:family="table-column">
      <style:table-column-properties style:column-width="1.647cm"/>
    </style:style>
    <style:style style:name="Row3" style:family="table-row"/>
    <style:style style:name="Cell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 fo:margin-right="-0.891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100%" fo:margin-bottom="0cm"/>
    </style:style>
    <style:style style:name="T1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4" style:family="table-row"/>
    <style:style style:name="Cell1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>
      <style:table-row-properties style:min-row-height="0.545cm"/>
    </style:style>
    <style:style style:name="Cell2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7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</style:style>
    <style:style style:name="T2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</style:style>
    <style:style style:name="T2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6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7.503cm" fo:margin-left="-0.009cm"/>
    </style:style>
    <style:style style:name="Column13" style:family="table-column">
      <style:table-column-properties style:column-width="9.753cm"/>
    </style:style>
    <style:style style:name="Column14" style:family="table-column">
      <style:table-column-properties style:column-width="7.751cm"/>
    </style:style>
    <style:style style:name="Row6" style:family="table-row">
      <style:table-row-properties style:min-row-height="0.626cm"/>
    </style:style>
    <style:style style:name="Cell33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</style:style>
    <style:style style:name="T38_1" style:family="text"/>
    <style:style style:name="T38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38_3" style:family="text" style:parent-style-name="Internet_20_link">
      <style:text-properties fo:color="#0563c1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38_4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P40" style:family="paragraph" style:parent-style-name="Normal"/>
    <style:style style:name="T40_1" style:family="text">
      <style:text-properties fo:font-size="14pt" style:font-size-asian="14pt" fo:font-weight="bold" style:font-weight-asian="bold"/>
    </style:style>
    <style:style style:name="P41" style:family="paragraph" style:parent-style-name="Normal">
      <style:text-properties fo:font-size="11pt" style:font-size-asian="11pt" style:font-size-complex="11pt" fo:font-weight="bold" style:font-weight-asian="bold"/>
    </style:style>
    <style:style style:name="P42" style:family="paragraph" style:parent-style-name="Heading_20_1"/>
    <style:style style:name="T42_1" style:family="text"/>
    <style:style style:name="P43" style:family="paragraph" style:parent-style-name="Heading_20_2"/>
    <style:style style:name="T43_1" style:family="text"/>
    <style:style style:name="T43_2" style:family="text"/>
    <style:style style:name="T43_3" style:family="text"/>
    <style:style style:name="T43_4" style:family="text"/>
    <style:style style:name="P44" style:family="paragraph" style:parent-style-name="Heading_20_2"/>
    <style:style style:name="T44_1" style:family="text"/>
    <style:style style:name="T44_2" style:family="text" style:parent-style-name="Heading_20_2">
      <style:text-properties style:text-position="super 58%"/>
    </style:style>
    <style:style style:name="P45" style:family="paragraph" style:parent-style-name="Footnote_20_text"/>
    <style:style style:name="T45_1" style:family="text">
      <style:text-properties fo:font-size="8pt" style:font-size-asian="8pt" style:font-size-complex="8pt"/>
    </style:style>
    <style:style style:name="T45_2" style:family="text"/>
    <style:style style:name="T45_3" style:family="text" style:parent-style-name="Internet_20_link">
      <style:text-properties fo:font-size="8pt" style:font-size-asian="8pt" style:font-size-complex="8pt"/>
    </style:style>
    <style:style style:name="T45_4" style:family="text"/>
    <style:style style:name="T45_5" style:family="text"/>
    <style:style style:name="T45_6" style:family="text"/>
    <style:style style:name="T45_7" style:family="text"/>
    <style:style style:name="T45_8" style:family="text"/>
    <style:style style:name="T45_9" style:family="text"/>
    <style:style style:name="T45_10" style:family="text"/>
    <style:style style:name="T45_11" style:family="text"/>
    <style:style style:name="T45_12" style:family="text"/>
    <style:style style:name="P46" style:family="paragraph" style:parent-style-name="Heading_20_2"/>
    <style:style style:name="T46_1" style:family="text"/>
    <style:style style:name="T46_2" style:family="text"/>
    <style:style style:name="T46_3" style:family="text"/>
    <style:style style:name="T46_4" style:family="text" style:parent-style-name="Heading_20_2">
      <style:text-properties style:text-position="super 58%"/>
    </style:style>
    <style:style style:name="P47" style:family="paragraph" style:parent-style-name="Footnote_20_text"/>
    <style:style style:name="T47_1" style:family="text">
      <style:text-properties fo:font-size="8pt" style:font-size-asian="8pt" style:font-size-complex="8pt"/>
    </style:style>
    <style:style style:name="T47_2" style:family="text"/>
    <style:style style:name="T47_3" style:family="text" style:parent-style-name="Internet_20_link">
      <style:text-properties fo:font-size="8pt" style:font-size-asian="8pt" style:font-size-complex="8pt"/>
    </style:style>
    <style:style style:name="T47_4" style:family="text"/>
    <style:style style:name="T47_5" style:family="text"/>
    <style:style style:name="T47_6" style:family="text"/>
    <style:style style:name="T47_7" style:family="text"/>
    <style:style style:name="T47_8" style:family="text"/>
    <style:style style:name="T47_9" style:family="text"/>
    <style:style style:name="T47_10" style:family="text"/>
    <style:style style:name="T47_11" style:family="text"/>
    <style:style style:name="T47_12" style:family="text"/>
    <style:style style:name="T47_13" style:family="text"/>
    <style:style style:name="T47_14" style:family="text"/>
    <style:style style:name="T47_15" style:family="text"/>
    <style:style style:name="T47_16" style:family="text"/>
    <style:style style:name="T47_17" style:family="text"/>
    <style:style style:name="T47_18" style:family="text"/>
    <style:style style:name="P48" style:family="paragraph" style:parent-style-name="Heading_20_2"/>
    <style:style style:name="T48_1" style:family="text"/>
    <style:style style:name="T48_2" style:family="text"/>
    <style:style style:name="T48_3" style:family="text"/>
    <style:style style:name="T48_4" style:family="text"/>
    <style:style style:name="T48_5" style:family="text"/>
    <style:style style:name="T48_6" style:family="text"/>
    <style:style style:name="T48_7" style:family="text"/>
    <style:style style:name="T48_8" style:family="text"/>
    <style:style style:name="T48_9" style:family="text"/>
    <style:style style:name="P49" style:family="paragraph" style:parent-style-name="Heading_20_2"/>
    <style:style style:name="T49_1" style:family="text"/>
    <style:style style:name="T49_2" style:family="text"/>
    <style:style style:name="T49_3" style:family="text"/>
    <style:style style:name="T49_4" style:family="text"/>
    <style:style style:name="T49_5" style:family="text"/>
    <style:style style:name="T49_6" style:family="text"/>
    <style:style style:name="P50" style:family="paragraph" style:parent-style-name="Heading_20_2"/>
    <style:style style:name="T50_1" style:family="text"/>
    <style:style style:name="T50_2" style:family="text"/>
    <style:style style:name="P51" style:family="paragraph" style:parent-style-name="Heading_20_2"/>
    <style:style style:name="T51_1" style:family="text"/>
    <style:style style:name="T51_2" style:family="text"/>
    <style:style style:name="T51_3" style:family="text"/>
    <style:style style:name="P52" style:family="paragraph" style:parent-style-name="Heading_20_2"/>
    <style:style style:name="T52_1" style:family="text"/>
    <style:style style:name="T52_2" style:family="text"/>
    <style:style style:name="T52_3" style:family="text"/>
    <style:style style:name="T52_4" style:family="text"/>
    <style:style style:name="T52_5" style:family="text"/>
    <style:style style:name="T52_6" style:family="text"/>
    <style:style style:name="T52_7" style:family="text"/>
    <style:style style:name="T52_8" style:family="text"/>
    <style:style style:name="T52_9" style:family="text"/>
    <style:style style:name="T52_10" style:family="text"/>
    <style:style style:name="T52_11" style:family="text"/>
    <style:style style:name="P53" style:family="paragraph" style:parent-style-name="Heading_20_2"/>
    <style:style style:name="T53_1" style:family="text"/>
    <style:style style:name="P54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54_1" style:family="text">
      <style:text-properties fo:font-size="11pt" style:font-size-asian="11pt" style:font-name-complex="Arial" style:font-size-complex="11pt"/>
    </style:style>
    <style:style style:name="P55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55_1" style:family="text">
      <style:text-properties fo:font-size="11pt" style:font-size-asian="11pt" style:font-name-complex="Arial" style:font-size-complex="11pt"/>
    </style:style>
    <style:style style:name="P56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56_1" style:family="text">
      <style:text-properties fo:font-size="11pt" style:font-size-asian="11pt" style:font-name-complex="Arial" style:font-size-complex="11pt"/>
    </style:style>
    <style:style style:name="P57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57_1" style:family="text">
      <style:text-properties fo:font-size="11pt" style:font-size-asian="11pt" style:font-name-complex="Arial" style:font-size-complex="11pt"/>
    </style:style>
    <style:style style:name="P58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58_1" style:family="text">
      <style:text-properties fo:font-size="11pt" style:font-size-asian="11pt" style:font-name-complex="Arial" style:font-size-complex="11pt"/>
    </style:style>
    <style:style style:name="P59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59_1" style:family="text">
      <style:text-properties fo:font-size="11pt" style:font-size-asian="11pt" style:font-name-complex="Arial" style:font-size-complex="11pt"/>
    </style:style>
    <style:style style:name="P60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60_1" style:family="text">
      <style:text-properties fo:font-size="11pt" style:font-size-asian="11pt" style:font-name-complex="Arial" style:font-size-complex="11pt"/>
    </style:style>
    <style:style style:name="P61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61_1" style:family="text">
      <style:text-properties fo:font-size="11pt" style:font-size-asian="11pt" style:font-name-complex="Arial" style:font-size-complex="11pt"/>
    </style:style>
    <style:style style:name="P62" style:family="paragraph" style:parent-style-name="List_20_Paragraph">
      <style:paragraph-properties fo:margin-top="0.071cm"/>
      <style:text-properties fo:font-size="11pt" style:font-size-asian="11pt" style:font-name-complex="Arial" style:font-size-complex="11pt"/>
    </style:style>
    <style:style style:name="T62_1" style:family="text">
      <style:text-properties fo:font-size="11pt" style:font-size-asian="11pt" style:font-name-complex="Arial" style:font-size-complex="11pt"/>
    </style:style>
    <style:style style:name="P63" style:family="paragraph" style:parent-style-name="List_20_Paragraph">
      <style:paragraph-properties fo:margin-top="0.071cm" fo:margin-bottom="0.071cm"/>
      <style:text-properties style:font-name-complex="Arial"/>
    </style:style>
    <style:style style:name="P64" style:family="paragraph" style:parent-style-name="Heading_20_2"/>
    <style:style style:name="T64_1" style:family="text"/>
    <style:style style:name="T64_2" style:family="text">
      <style:text-properties fo:font-weight="bold" style:font-weight-asian="bold" style:font-weight-complex="bold"/>
    </style:style>
    <style:style style:name="T64_3" style:family="text"/>
    <style:style style:name="T64_4" style:family="text"/>
    <style:style style:name="T64_5" style:family="text"/>
    <style:style style:name="P65" style:family="paragraph" style:parent-style-name="Heading_20_2"/>
    <style:style style:name="T65_1" style:family="text"/>
    <style:style style:name="T65_2" style:family="text">
      <style:text-properties fo:font-weight="bold" style:font-weight-asian="bold" style:font-weight-complex="bold"/>
    </style:style>
    <style:style style:name="T65_3" style:family="text"/>
    <style:style style:name="T65_4" style:family="text"/>
    <style:style style:name="T65_5" style:family="text"/>
    <style:style style:name="T65_6" style:family="text"/>
    <style:style style:name="P66" style:family="paragraph" style:parent-style-name="Heading_20_2"/>
    <style:style style:name="T66_1" style:family="text"/>
    <style:style style:name="P67" style:family="paragraph" style:parent-style-name="Heading_20_2"/>
    <style:style style:name="T67_1" style:family="text"/>
    <style:style style:name="T67_2" style:family="text"/>
    <style:style style:name="T67_3" style:family="text"/>
    <style:style style:name="T67_4" style:family="text"/>
    <style:style style:name="T67_5" style:family="text"/>
    <style:style style:name="T67_6" style:family="text"/>
    <style:style style:name="T67_7" style:family="text"/>
    <style:style style:name="T67_8" style:family="text"/>
    <style:style style:name="P68" style:family="paragraph" style:parent-style-name="Heading_20_1"/>
    <style:style style:name="T68_1" style:family="text"/>
    <style:style style:name="P69" style:family="paragraph" style:parent-style-name="Heading_20_2"/>
    <style:style style:name="T69_1" style:family="text"/>
    <style:style style:name="T69_2" style:family="text"/>
    <style:style style:name="T69_3" style:family="text"/>
    <style:style style:name="T69_4" style:family="text"/>
    <style:style style:name="T69_5" style:family="text"/>
    <style:style style:name="T69_6" style:family="text"/>
    <style:style style:name="T69_7" style:family="text"/>
    <style:style style:name="T69_8" style:family="text"/>
    <style:style style:name="P70" style:family="paragraph" style:parent-style-name="Heading_20_2"/>
    <style:style style:name="T70_1" style:family="text">
      <style:text-properties style:font-weight-complex="bold"/>
    </style:style>
    <style:style style:name="T70_2" style:family="text">
      <style:text-properties style:font-weight-complex="bold"/>
    </style:style>
    <style:style style:name="T70_3" style:family="text">
      <style:text-properties style:font-weight-complex="bold"/>
    </style:style>
    <style:style style:name="T70_4" style:family="text">
      <style:text-properties style:font-weight-complex="bold"/>
    </style:style>
    <style:style style:name="T70_5" style:family="text"/>
    <style:style style:name="T70_6" style:family="text"/>
    <style:style style:name="T70_7" style:family="text"/>
    <style:style style:name="T70_8" style:family="text"/>
    <style:style style:name="T70_9" style:family="text"/>
    <style:style style:name="T70_10" style:family="text"/>
    <style:style style:name="T70_11" style:family="text"/>
    <style:style style:name="T70_12" style:family="text"/>
    <style:style style:name="T70_13" style:family="text"/>
    <style:style style:name="T70_14" style:family="text"/>
    <style:style style:name="T70_15" style:family="text"/>
    <style:style style:name="T70_16" style:family="text"/>
    <style:style style:name="T70_17" style:family="text"/>
    <style:style style:name="T70_18" style:family="text"/>
    <style:style style:name="T70_19" style:family="text"/>
    <style:style style:name="T70_20" style:family="text"/>
    <style:style style:name="T70_21" style:family="text"/>
    <style:style style:name="P71" style:family="paragraph" style:parent-style-name="Heading_20_2"/>
    <style:style style:name="T71_1" style:family="text" style:parent-style-name="cf01">
      <style:text-properties style:font-name="Arial" fo:font-size="11pt" style:font-size-asian="11pt" style:font-name-complex="Arial" style:font-size-complex="11pt"/>
    </style:style>
    <style:style style:name="T71_2" style:family="text" style:parent-style-name="cf01">
      <style:text-properties style:font-name="Arial" fo:font-size="11pt" style:font-size-asian="11pt" style:font-name-complex="Arial" style:font-size-complex="11pt"/>
    </style:style>
    <style:style style:name="T71_3" style:family="text" style:parent-style-name="cf01">
      <style:text-properties style:font-name="Arial" fo:font-size="11pt" style:font-size-asian="11pt" style:font-name-complex="Arial" style:font-size-complex="11pt"/>
    </style:style>
    <style:style style:name="T71_4" style:family="text" style:parent-style-name="cf01">
      <style:text-properties style:font-name="Arial" fo:font-size="11pt" style:font-size-asian="11pt" style:font-name-complex="Arial" style:font-size-complex="11pt"/>
    </style:style>
    <style:style style:name="T71_5" style:family="text" style:parent-style-name="cf01">
      <style:text-properties style:font-name="Arial" fo:font-size="11pt" style:font-size-asian="11pt" style:font-name-complex="Arial" style:font-size-complex="11pt"/>
    </style:style>
    <style:style style:name="T71_6" style:family="text" style:parent-style-name="cf01">
      <style:text-properties style:font-name="Arial" fo:font-size="11pt" style:font-size-asian="11pt" style:font-name-complex="Arial" style:font-size-complex="11pt"/>
    </style:style>
    <style:style style:name="T71_7" style:family="text" style:parent-style-name="cf01">
      <style:text-properties style:font-name="Arial" fo:font-size="11pt" style:font-size-asian="11pt" style:font-name-complex="Arial" style:font-size-complex="11pt"/>
    </style:style>
    <style:style style:name="T71_8" style:family="text" style:parent-style-name="cf01">
      <style:text-properties style:font-name="Arial" fo:font-size="11pt" style:font-size-asian="11pt" style:font-name-complex="Arial" style:font-size-complex="11pt"/>
    </style:style>
    <style:style style:name="T71_9" style:family="text" style:parent-style-name="cf01">
      <style:text-properties style:font-name="Arial" fo:font-size="11pt" style:font-size-asian="11pt" style:font-name-complex="Arial" style:font-size-complex="11pt"/>
    </style:style>
    <style:style style:name="T71_10" style:family="text" style:parent-style-name="cf01">
      <style:text-properties style:font-name="Arial" fo:font-size="11pt" style:font-size-asian="11pt" style:font-name-complex="Arial" style:font-size-complex="11pt"/>
    </style:style>
    <style:style style:name="T71_11" style:family="text" style:parent-style-name="cf01">
      <style:text-properties style:font-name="Arial" fo:font-size="11pt" style:font-size-asian="11pt" style:font-name-complex="Arial" style:font-size-complex="11pt"/>
    </style:style>
    <style:style style:name="T71_12" style:family="text" style:parent-style-name="cf01">
      <style:text-properties style:font-name="Arial" fo:font-size="11pt" style:font-size-asian="11pt" style:font-name-complex="Arial" style:font-size-complex="11pt"/>
    </style:style>
    <style:style style:name="T71_13" style:family="text" style:parent-style-name="cf01">
      <style:text-properties style:font-name="Arial" fo:font-size="11pt" style:font-size-asian="11pt" style:font-name-complex="Arial" style:font-size-complex="11pt"/>
    </style:style>
    <style:style style:name="T71_14" style:family="text" style:parent-style-name="cf01">
      <style:text-properties style:font-name="Arial" fo:font-size="11pt" style:font-size-asian="11pt" style:font-name-complex="Arial" style:font-size-complex="11pt"/>
    </style:style>
    <style:style style:name="P72" style:family="paragraph" style:parent-style-name="Heading_20_2"/>
    <style:style style:name="T72_1" style:family="text" style:parent-style-name="cf01">
      <style:text-properties style:font-name="Arial" fo:font-size="11pt" style:font-size-asian="11pt" style:font-name-complex="Arial" style:font-size-complex="11pt"/>
    </style:style>
    <style:style style:name="T72_2" style:family="text" style:parent-style-name="cf01">
      <style:text-properties style:font-name="Arial" fo:font-size="11pt" style:font-size-asian="11pt" style:font-name-complex="Arial" style:font-size-complex="11pt"/>
    </style:style>
    <style:style style:name="T72_3" style:family="text" style:parent-style-name="cf01">
      <style:text-properties style:font-name="Arial" fo:font-size="11pt" style:font-size-asian="11pt" style:font-name-complex="Arial" style:font-size-complex="11pt"/>
    </style:style>
    <style:style style:name="T72_4" style:family="text" style:parent-style-name="cf01">
      <style:text-properties style:font-name="Arial" fo:font-size="11pt" style:font-size-asian="11pt" style:font-name-complex="Arial" style:font-size-complex="11pt"/>
    </style:style>
    <style:style style:name="T72_5" style:family="text" style:parent-style-name="cf01">
      <style:text-properties style:font-name="Arial" fo:font-size="11pt" style:font-size-asian="11pt" style:font-name-complex="Arial" style:font-size-complex="11pt"/>
    </style:style>
    <style:style style:name="P73" style:family="paragraph" style:parent-style-name="Heading_20_2"/>
    <style:style style:name="T73_1" style:family="text" style:parent-style-name="cf01">
      <style:text-properties style:font-name="Arial" fo:font-size="11pt" style:font-size-asian="11pt" style:font-name-complex="Arial" style:font-size-complex="11pt"/>
    </style:style>
    <style:style style:name="T73_2" style:family="text" style:parent-style-name="cf01">
      <style:text-properties style:font-name="Arial" fo:font-size="11pt" style:font-size-asian="11pt" style:font-name-complex="Arial" style:font-size-complex="11pt"/>
    </style:style>
    <style:style style:name="T73_3" style:family="text" style:parent-style-name="cf01">
      <style:text-properties style:font-name="Arial" fo:font-size="11pt" style:font-size-asian="11pt" style:font-name-complex="Arial" style:font-size-complex="11pt"/>
    </style:style>
    <style:style style:name="T73_4" style:family="text" style:parent-style-name="cf01">
      <style:text-properties style:font-name="Arial" fo:font-size="11pt" style:font-size-asian="11pt" style:font-name-complex="Arial" style:font-size-complex="11pt"/>
    </style:style>
    <style:style style:name="T73_5" style:family="text"/>
    <style:style style:name="T73_6" style:family="text" style:parent-style-name="Internet_20_link">
      <style:text-properties fo:language-asian="en" fo:country-asian="GB"/>
    </style:style>
    <style:style style:name="T73_7" style:family="text" style:parent-style-name="cf01">
      <style:text-properties style:font-name="Arial" fo:font-size="11pt" style:font-size-asian="11pt" style:font-name-complex="Arial" style:font-size-complex="11pt"/>
    </style:style>
    <style:style style:name="T73_8" style:family="text" style:parent-style-name="cf01">
      <style:text-properties style:font-name="Arial" fo:font-size="11pt" style:font-size-asian="11pt" style:font-name-complex="Arial" style:font-size-complex="11pt"/>
    </style:style>
    <style:style style:name="P74" style:family="paragraph" style:parent-style-name="List_20_Paragraph"/>
    <style:style style:name="T74_1" style:family="text" style:parent-style-name="cf01">
      <style:text-properties style:font-name="Arial" fo:font-size="11pt" style:font-size-asian="11pt" style:font-name-complex="Arial" style:font-size-complex="11pt"/>
    </style:style>
    <style:style style:name="T74_2" style:family="text"/>
    <style:style style:name="T74_3" style:family="text" style:parent-style-name="cf01">
      <style:text-properties fo:color="#0000ff" style:font-name="Arial" fo:font-size="11pt" style:font-size-asian="11pt" style:font-name-complex="Arial" style:font-size-complex="11pt" style:text-underline-style="solid" style:text-underline-color="font-color"/>
    </style:style>
    <style:style style:name="T74_4" style:family="text" style:parent-style-name="cf01">
      <style:text-properties style:font-name="Arial" fo:font-size="11pt" style:font-size-asian="11pt" style:font-name-complex="Arial" style:font-size-complex="11pt"/>
    </style:style>
    <style:style style:name="T74_5" style:family="text" style:parent-style-name="cf11">
      <style:text-properties style:font-name="Arial" fo:font-size="11pt" style:font-size-asian="11pt" style:font-name-complex="Arial" style:font-size-complex="11pt"/>
    </style:style>
    <style:style style:name="T74_6" style:family="text" style:parent-style-name="cf01">
      <style:text-properties style:font-name="Arial" fo:font-size="11pt" style:font-size-asian="11pt" style:font-name-complex="Arial" style:font-size-complex="11pt"/>
    </style:style>
    <style:style style:name="P75" style:family="paragraph" style:parent-style-name="List_20_Paragraph"/>
    <style:style style:name="T75_1" style:family="text">
      <style:text-properties fo:font-size="11pt" style:font-size-asian="11pt" style:font-name-complex="Arial" style:font-size-complex="11pt"/>
    </style:style>
    <style:style style:name="T75_2" style:family="text"/>
    <style:style style:name="T75_3" style:family="text" style:parent-style-name="Internet_20_link">
      <style:text-properties fo:font-size="11pt" style:font-size-asian="11pt" style:font-name-complex="Arial" style:font-size-complex="11pt"/>
    </style:style>
    <style:style style:name="T75_4" style:family="text">
      <style:text-properties fo:font-size="11pt" style:font-size-asian="11pt" style:font-name-complex="Arial" style:font-size-complex="11pt"/>
    </style:style>
    <style:style style:name="T75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5_6" style:family="text">
      <style:text-properties fo:font-size="11pt" style:font-size-asian="11pt" style:font-name-complex="Arial" style:font-size-complex="11pt"/>
    </style:style>
    <style:style style:name="P76" style:family="paragraph" style:parent-style-name="List_20_Paragraph">
      <style:paragraph-properties style:text-autospace="none"/>
    </style:style>
    <style:style style:name="T76_1" style:family="text">
      <style:text-properties fo:font-size="11pt" style:font-size-asian="11pt" style:font-name-complex="Arial" style:font-size-complex="11pt"/>
    </style:style>
    <style:style style:name="T76_2" style:family="text"/>
    <style:style style:name="T76_3" style:family="text" style:parent-style-name="Internet_20_link">
      <style:text-properties fo:font-size="11pt" style:font-size-asian="11pt" style:font-name-complex="Arial" style:font-size-complex="11pt"/>
    </style:style>
    <style:style style:name="T76_4" style:family="text">
      <style:text-properties fo:font-size="11pt" style:font-size-asian="11pt" style:font-name-complex="Arial" style:font-size-complex="11pt"/>
    </style:style>
    <style:style style:name="T76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6_6" style:family="text">
      <style:text-properties fo:font-size="11pt" style:font-size-asian="11pt" style:font-name-complex="Arial" style:font-size-complex="11pt"/>
    </style:style>
    <style:style style:name="P77" style:family="paragraph" style:parent-style-name="List_20_Paragraph"/>
    <style:style style:name="T77_1" style:family="text">
      <style:text-properties fo:font-size="11pt" style:font-size-asian="11pt" style:font-name-complex="Arial" style:font-size-complex="11pt"/>
    </style:style>
    <style:style style:name="T77_2" style:family="text"/>
    <style:style style:name="T77_3" style:family="text" style:parent-style-name="Internet_20_link">
      <style:text-properties fo:font-size="11pt" style:font-size-asian="11pt" style:font-name-complex="Arial" style:font-size-complex="11pt"/>
    </style:style>
    <style:style style:name="T77_4" style:family="text">
      <style:text-properties fo:font-size="11pt" style:font-size-asian="11pt" style:font-name-complex="Arial" style:font-size-complex="11pt"/>
    </style:style>
    <style:style style:name="T77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7_6" style:family="text">
      <style:text-properties fo:font-size="11pt" style:font-size-asian="11pt" style:font-name-complex="Arial" style:font-size-complex="11pt"/>
    </style:style>
    <style:style style:name="P78" style:family="paragraph" style:parent-style-name="List_20_Paragraph">
      <style:paragraph-properties style:text-autospace="none"/>
    </style:style>
    <style:style style:name="T78_1" style:family="text">
      <style:text-properties fo:font-size="11pt" style:font-size-asian="11pt" style:font-name-complex="Arial" style:font-size-complex="11pt"/>
    </style:style>
    <style:style style:name="T78_2" style:family="text"/>
    <style:style style:name="T78_3" style:family="text" style:parent-style-name="Internet_20_link">
      <style:text-properties fo:font-size="11pt" style:font-size-asian="11pt" style:font-name-complex="Arial" style:font-size-complex="11pt"/>
    </style:style>
    <style:style style:name="T78_4" style:family="text">
      <style:text-properties fo:font-size="11pt" style:font-size-asian="11pt" style:font-name-complex="Arial" style:font-size-complex="11pt"/>
    </style:style>
    <style:style style:name="T78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8_6" style:family="text">
      <style:text-properties fo:font-size="11pt" style:font-size-asian="11pt" style:font-name-complex="Arial" style:font-size-complex="11pt"/>
    </style:style>
    <style:style style:name="P79" style:family="paragraph" style:parent-style-name="List_20_Paragraph">
      <style:paragraph-properties fo:margin-top="0.494cm" fo:margin-bottom="0.494cm"/>
    </style:style>
    <style:style style:name="T79_1" style:family="text">
      <style:text-properties fo:font-size="11pt" style:font-size-asian="11pt" style:font-name-complex="Arial" style:font-size-complex="11pt"/>
    </style:style>
    <style:style style:name="T79_2" style:family="text"/>
    <style:style style:name="T79_3" style:family="text" style:parent-style-name="Internet_20_link">
      <style:text-properties fo:font-size="11pt" style:font-size-asian="11pt" style:font-name-complex="Arial" style:font-size-complex="11pt"/>
    </style:style>
    <style:style style:name="T79_4" style:family="text">
      <style:text-properties fo:font-size="11pt" style:font-size-asian="11pt" style:font-name-complex="Arial" style:font-size-complex="11pt"/>
    </style:style>
    <style:style style:name="T79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_6" style:family="text">
      <style:text-properties fo:font-size="11pt" style:font-size-asian="11pt" style:font-name-complex="Arial" style:font-size-complex="11pt"/>
    </style:style>
    <style:style style:name="P80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0_1" style:family="text">
      <style:text-properties fo:font-size="11pt" style:font-size-asian="11pt" style:font-size-complex="11pt" fo:font-weight="bold" style:font-weight-asian="bold" style:font-weight-complex="bold"/>
    </style:style>
    <style:style style:name="P81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P82" style:family="paragraph" style:parent-style-name="Heading_20_2"/>
    <style:style style:name="T82_1" style:family="text">
      <style:text-properties style:font-name-complex="Calibri"/>
    </style:style>
    <style:style style:name="P83" style:family="paragraph" style:parent-style-name="List_20_Paragraph">
      <style:paragraph-properties fo:line-height="108%" fo:margin-bottom="0.282cm"/>
    </style:style>
    <style:style style:name="T83_1" style:family="text">
      <style:text-properties fo:font-size="11pt" style:font-size-asian="11pt" style:font-name-complex="Calibri" style:font-size-complex="11pt" fo:font-weight="bold" style:font-weight-asian="bold" style:font-weight-complex="bold"/>
    </style:style>
    <style:style style:name="T83_2" style:family="text">
      <style:text-properties fo:font-size="11pt" style:font-size-asian="11pt" style:font-name-complex="Calibri" style:font-size-complex="11pt" fo:font-weight="bold" style:font-weight-asian="bold" style:font-weight-complex="bold"/>
    </style:style>
    <style:style style:name="T83_3" style:family="text">
      <style:text-properties fo:font-size="11pt" style:font-size-asian="11pt" style:font-name-complex="Arial" style:font-size-complex="11pt"/>
    </style:style>
    <style:style style:name="T83_4" style:family="text">
      <style:text-properties fo:font-size="11pt" style:font-size-asian="11pt" style:font-name-complex="Arial" style:font-size-complex="11pt"/>
    </style:style>
    <style:style style:name="P84" style:family="paragraph" style:parent-style-name="List_20_Paragraph">
      <style:paragraph-properties fo:line-height="108%" fo:margin-bottom="0.282cm"/>
    </style:style>
    <style:style style:name="T84_1" style:family="text">
      <style:text-properties fo:font-size="11pt" style:font-size-asian="11pt" style:font-name-complex="Calibri" style:font-size-complex="11pt" fo:font-weight="bold" style:font-weight-asian="bold" style:font-weight-complex="bold"/>
    </style:style>
    <style:style style:name="T84_2" style:family="text">
      <style:text-properties fo:font-size="11pt" style:font-size-asian="11pt" style:font-name-complex="Arial" style:font-size-complex="11pt"/>
    </style:style>
    <style:style style:name="T8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4_4" style:family="text">
      <style:text-properties fo:font-size="11pt" style:font-size-asian="11pt" style:font-name-complex="Arial" style:font-size-complex="11pt"/>
    </style:style>
    <style:style style:name="T84_5" style:family="text">
      <style:text-properties fo:font-size="11pt" style:font-size-asian="11pt" style:font-name-complex="Arial" style:font-size-complex="11pt"/>
    </style:style>
    <style:style style:name="T84_6" style:family="text">
      <style:text-properties fo:font-size="11pt" style:font-size-asian="11pt" style:font-name-complex="Arial" style:font-size-complex="11pt"/>
    </style:style>
    <style:style style:name="T84_7" style:family="text">
      <style:text-properties fo:font-size="11pt" style:font-size-asian="11pt" style:font-name-complex="Arial" style:font-size-complex="11pt"/>
    </style:style>
    <style:style style:name="T84_8" style:family="text">
      <style:text-properties fo:font-size="11pt" style:font-size-asian="11pt" style:font-name-complex="Arial" style:font-size-complex="11pt"/>
    </style:style>
    <style:style style:name="T84_9" style:family="text">
      <style:text-properties fo:font-size="11pt" style:font-size-asian="11pt" style:font-name-complex="Arial" style:font-size-complex="11pt"/>
    </style:style>
    <style:style style:name="T84_10" style:family="text">
      <style:text-properties fo:font-size="11pt" style:font-size-asian="11pt" style:font-name-complex="Arial" style:font-size-complex="11pt"/>
    </style:style>
    <style:style style:name="T84_11" style:family="text">
      <style:text-properties fo:font-size="11pt" style:font-size-asian="11pt" style:font-name-complex="Arial" style:font-size-complex="11pt"/>
    </style:style>
    <style:style style:name="T84_12" style:family="text" style:parent-style-name="cf01">
      <style:text-properties style:font-name="Arial" fo:font-size="11pt" style:font-size-asian="11pt" style:font-name-complex="Arial" style:font-size-complex="11pt"/>
    </style:style>
    <style:style style:name="P85" style:family="paragraph" style:parent-style-name="List_20_Paragraph">
      <style:paragraph-properties fo:line-height="108%" fo:margin-bottom="0.282cm"/>
    </style:style>
    <style:style style:name="T85_1" style:family="text">
      <style:text-properties fo:font-size="11pt" style:font-size-asian="11pt" style:font-name-complex="Arial" style:font-size-complex="11pt"/>
    </style:style>
    <style:style style:name="T85_2" style:family="text">
      <style:text-properties fo:font-size="11pt" style:font-size-asian="11pt" style:font-name-complex="Arial" style:font-size-complex="11pt"/>
    </style:style>
    <style:style style:name="T85_3" style:family="text">
      <style:text-properties fo:font-size="11pt" style:font-size-asian="11pt" style:font-name-complex="Arial" style:font-size-complex="11pt"/>
    </style:style>
    <style:style style:name="T85_4" style:family="text">
      <style:text-properties fo:font-size="11pt" style:font-size-asian="11pt" style:font-name-complex="Arial" style:font-size-complex="11pt"/>
    </style:style>
    <style:style style:name="T85_5" style:family="text">
      <style:text-properties fo:font-size="11pt" style:font-size-asian="11pt" style:font-name-complex="Arial" style:font-size-complex="11pt"/>
    </style:style>
    <style:style style:name="P86" style:family="paragraph" style:parent-style-name="List_20_Paragraph">
      <style:paragraph-properties fo:line-height="108%" fo:margin-bottom="0.282cm"/>
    </style:style>
    <style:style style:name="T86_1" style:family="text">
      <style:text-properties fo:font-size="11pt" style:font-size-asian="11pt" style:font-name-complex="Arial" style:font-size-complex="11pt"/>
    </style:style>
    <style:style style:name="P87" style:family="paragraph" style:parent-style-name="List_20_Paragraph">
      <style:paragraph-properties fo:line-height="108%" fo:margin-bottom="0.282cm"/>
    </style:style>
    <style:style style:name="T87_1" style:family="text">
      <style:text-properties fo:font-size="11pt" style:font-size-asian="11pt" style:font-name-complex="Arial" style:font-size-complex="11pt"/>
    </style:style>
    <style:style style:name="T87_2" style:family="text">
      <style:text-properties fo:font-size="11pt" style:font-size-asian="11pt" style:font-name-complex="Arial" style:font-size-complex="11pt"/>
    </style:style>
    <style:style style:name="T87_3" style:family="text" style:parent-style-name="cf01">
      <style:text-properties style:font-name="Arial" fo:font-size="11pt" style:font-size-asian="11pt" style:font-name-complex="Arial" style:font-size-complex="11pt"/>
    </style:style>
    <style:style style:name="T87_4" style:family="text" style:parent-style-name="cf01">
      <style:text-properties style:font-name="Arial" fo:font-size="11pt" style:font-size-asian="11pt" style:font-name-complex="Arial" style:font-size-complex="11pt"/>
    </style:style>
    <style:style style:name="T87_5" style:family="text">
      <style:text-properties fo:font-size="11pt" style:font-size-asian="11pt" style:font-name-complex="Arial" style:font-size-complex="11pt"/>
    </style:style>
    <style:style style:name="T87_6" style:family="text" style:parent-style-name="cf01">
      <style:text-properties style:font-name="Arial" fo:font-size="11pt" style:font-size-asian="11pt" style:font-name-complex="Arial" style:font-size-complex="11pt"/>
    </style:style>
    <style:style style:name="T87_7" style:family="text">
      <style:text-properties fo:font-size="11pt" style:font-size-asian="11pt" style:font-name-complex="Arial" style:font-size-complex="11pt"/>
    </style:style>
    <style:style style:name="T87_8" style:family="text" style:parent-style-name="cf01">
      <style:text-properties style:font-name="Arial" fo:font-size="11pt" style:font-name-asian="Calibri" style:font-size-asian="11pt" style:font-name-complex="Arial" style:font-size-complex="11pt"/>
    </style:style>
    <style:style style:name="T87_9" style:family="text" style:parent-style-name="cf01">
      <style:text-properties style:font-name="Arial" fo:font-size="11pt" style:font-name-asian="Calibri" style:font-size-asian="11pt" style:font-name-complex="Arial" style:font-size-complex="11pt"/>
    </style:style>
    <style:style style:name="T87_10" style:family="text" style:parent-style-name="cf01">
      <style:text-properties style:font-name="Arial" fo:font-size="11pt" style:font-name-asian="Calibri" style:font-size-asian="11pt" style:font-name-complex="Arial" style:font-size-complex="11pt"/>
    </style:style>
    <style:style style:name="P88" style:family="paragraph" style:parent-style-name="List_20_Paragraph">
      <style:paragraph-properties fo:line-height="108%" fo:margin-bottom="0.282cm"/>
    </style:style>
    <style:style style:name="T88_1" style:family="text">
      <style:text-properties fo:font-size="11pt" style:font-size-asian="11pt" style:font-name-complex="Calibri" style:font-size-complex="11pt" fo:font-weight="bold" style:font-weight-asian="bold" style:font-weight-complex="bold"/>
    </style:style>
    <style:style style:name="T88_2" style:family="text">
      <style:text-properties fo:font-size="11pt" style:font-size-asian="11pt" style:font-size-complex="11pt"/>
    </style:style>
    <style:style style:name="T88_3" style:family="text">
      <style:text-properties fo:font-size="11pt" style:font-size-asian="11pt" style:font-size-complex="11pt"/>
    </style:style>
    <style:style style:name="T88_4" style:family="text">
      <style:text-properties fo:font-size="11pt" style:font-size-asian="11pt" style:font-size-complex="11pt"/>
    </style:style>
    <style:style style:name="T88_5" style:family="text">
      <style:text-properties fo:font-size="11pt" style:font-size-asian="11pt" style:font-size-complex="11pt"/>
    </style:style>
    <style:style style:name="T88_6" style:family="text">
      <style:text-properties fo:font-size="11pt" style:font-size-asian="11pt" style:font-size-complex="11pt"/>
    </style:style>
    <style:style style:name="T88_7" style:family="text">
      <style:text-properties fo:font-size="11pt" style:font-size-asian="11pt" style:font-size-complex="11pt"/>
    </style:style>
    <style:style style:name="T88_8" style:family="text">
      <style:text-properties fo:font-size="11pt" style:font-size-asian="11pt" style:font-size-complex="11pt"/>
    </style:style>
    <style:style style:name="T88_9" style:family="text">
      <style:text-properties fo:font-size="11pt" style:font-size-asian="11pt" style:font-size-complex="11pt"/>
    </style:style>
    <style:style style:name="T88_10" style:family="text">
      <style:text-properties fo:font-size="11pt" style:font-size-asian="11pt" style:font-size-complex="11pt"/>
    </style:style>
    <style:style style:name="T88_11" style:family="text">
      <style:text-properties fo:font-size="11pt" style:font-size-asian="11pt" style:font-size-complex="11pt"/>
    </style:style>
    <style:style style:name="T88_12" style:family="text">
      <style:text-properties fo:font-size="11pt" style:font-size-asian="11pt" style:font-size-complex="11pt"/>
    </style:style>
    <style:style style:name="T88_13" style:family="text">
      <style:text-properties fo:font-size="11pt" style:font-size-asian="11pt" style:font-size-complex="11pt"/>
    </style:style>
    <style:style style:name="P89" style:family="paragraph" style:parent-style-name="List_20_Paragraph">
      <style:paragraph-properties fo:line-height="108%" fo:margin-bottom="0.282cm"/>
    </style:style>
    <style:style style:name="T89_1" style:family="text">
      <style:text-properties fo:font-size="11pt" style:font-size-asian="11pt" style:font-name-complex="Calibri" style:font-size-complex="11pt" fo:font-weight="bold" style:font-weight-asian="bold" style:font-weight-complex="bold"/>
    </style:style>
    <style:style style:name="T89_2" style:family="text">
      <style:text-properties fo:font-size="11pt" style:font-size-asian="11pt" style:font-size-complex="11pt"/>
    </style:style>
    <style:style style:name="T89_3" style:family="text">
      <style:text-properties fo:font-size="11pt" style:font-size-asian="11pt" style:font-size-complex="11pt"/>
    </style:style>
    <style:style style:name="T89_4" style:family="text">
      <style:text-properties fo:font-size="11pt" style:font-size-asian="11pt" style:font-size-complex="11pt"/>
    </style:style>
    <style:style style:name="T89_5" style:family="text">
      <style:text-properties fo:font-size="11pt" style:font-size-asian="11pt" style:font-size-complex="11pt"/>
    </style:style>
    <style:style style:name="T89_6" style:family="text">
      <style:text-properties fo:font-size="11pt" style:font-size-asian="11pt" style:font-size-complex="11pt"/>
    </style:style>
    <style:style style:name="T89_7" style:family="text">
      <style:text-properties fo:font-size="11pt" style:font-size-asian="11pt" style:font-size-complex="11pt"/>
    </style:style>
    <style:style style:name="T89_8" style:family="text">
      <style:text-properties fo:font-size="11pt" style:font-size-asian="11pt" style:font-size-complex="11pt"/>
    </style:style>
    <style:style style:name="T89_9" style:family="text">
      <style:text-properties fo:font-size="11pt" style:font-size-asian="11pt" style:font-size-complex="11pt"/>
    </style:style>
    <style:style style:name="T89_10" style:family="text">
      <style:text-properties fo:font-size="11pt" style:font-size-asian="11pt" style:font-size-complex="11pt"/>
    </style:style>
    <style:style style:name="T89_11" style:family="text">
      <style:text-properties fo:font-size="11pt" style:font-size-asian="11pt" style:font-size-complex="11pt"/>
    </style:style>
    <style:style style:name="T89_12" style:family="text">
      <style:text-properties fo:font-size="11pt" style:font-size-asian="11pt" style:font-size-complex="11pt"/>
    </style:style>
    <style:style style:name="T89_13" style:family="text">
      <style:text-properties fo:font-size="11pt" style:font-size-asian="11pt" style:font-size-complex="11pt"/>
    </style:style>
    <style:style style:name="T89_14" style:family="text">
      <style:text-properties fo:font-size="11pt" style:font-size-asian="11pt" style:font-size-complex="11pt"/>
    </style:style>
    <style:style style:name="T89_15" style:family="text">
      <style:text-properties fo:font-size="11pt" style:font-size-asian="11pt" style:font-size-complex="11pt"/>
    </style:style>
    <style:style style:name="P90" style:family="paragraph" style:parent-style-name="List_20_Paragraph">
      <style:paragraph-properties fo:line-height="108%" fo:margin-bottom="0.282cm"/>
    </style:style>
    <style:style style:name="T9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0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0_4" style:family="text">
      <style:text-properties fo:font-size="11pt" style:font-size-asian="11pt" style:font-name-complex="Arial" style:font-size-complex="11pt"/>
    </style:style>
    <style:style style:name="T90_5" style:family="text">
      <style:text-properties fo:font-size="11pt" style:font-size-asian="11pt" style:font-name-complex="Arial" style:font-size-complex="11pt"/>
    </style:style>
    <style:style style:name="T90_6" style:family="text">
      <style:text-properties fo:font-size="11pt" style:font-size-asian="11pt" style:font-name-complex="Arial" style:font-size-complex="11pt"/>
    </style:style>
    <style:style style:name="T90_7" style:family="text">
      <style:text-properties fo:font-size="11pt" style:font-size-asian="11pt" style:font-name-complex="Arial" style:font-size-complex="11pt"/>
    </style:style>
    <style:style style:name="T90_8" style:family="text">
      <style:text-properties fo:font-size="11pt" style:font-size-asian="11pt" style:font-name-complex="Arial" style:font-size-complex="11pt"/>
    </style:style>
    <style:style style:name="T90_9" style:family="text">
      <style:text-properties fo:font-size="11pt" style:font-size-asian="11pt" style:font-name-complex="Arial" style:font-size-complex="11pt"/>
    </style:style>
    <style:style style:name="T90_10" style:family="text">
      <style:text-properties fo:font-size="11pt" style:font-size-asian="11pt" style:font-name-complex="Arial" style:font-size-complex="11pt"/>
    </style:style>
    <style:style style:name="T90_11" style:family="text">
      <style:text-properties fo:font-size="11pt" style:font-size-asian="11pt" style:font-name-complex="Arial" style:font-size-complex="11pt"/>
    </style:style>
    <style:style style:name="T90_12" style:family="text">
      <style:text-properties fo:font-size="11pt" style:font-size-asian="11pt" style:font-name-complex="Arial" style:font-size-complex="11pt"/>
    </style:style>
    <style:style style:name="T90_13" style:family="text">
      <style:text-properties fo:font-size="11pt" style:font-size-asian="11pt" style:font-name-complex="Arial" style:font-size-complex="11pt"/>
    </style:style>
    <style:style style:name="T90_14" style:family="text">
      <style:text-properties fo:font-size="11pt" style:font-size-asian="11pt" style:font-name-complex="Arial" style:font-size-complex="11pt"/>
    </style:style>
    <style:style style:name="T90_15" style:family="text">
      <style:text-properties fo:font-size="11pt" style:font-size-asian="11pt" style:font-name-complex="Arial" style:font-size-complex="11pt"/>
    </style:style>
    <style:style style:name="P91" style:family="paragraph" style:parent-style-name="Heading_20_1"/>
    <style:style style:name="T91_1" style:family="text"/>
    <style:style style:name="P92" style:family="paragraph" style:parent-style-name="Heading_20_2"/>
    <style:style style:name="T92_1" style:family="text">
      <style:text-properties fo:language-asian="en" fo:country-asian="GB"/>
    </style:style>
    <style:style style:name="T92_2" style:family="text"/>
    <style:style style:name="T92_3" style:family="text">
      <style:text-properties fo:font-style="italic" style:font-style-asian="italic" style:font-style-complex="italic"/>
    </style:style>
    <style:style style:name="T92_4" style:family="text">
      <style:text-properties fo:font-style="italic" style:font-style-asian="italic" style:font-style-complex="italic"/>
    </style:style>
    <style:style style:name="T92_5" style:family="text">
      <style:text-properties fo:font-style="italic" style:font-style-asian="italic" style:font-style-complex="italic"/>
    </style:style>
    <style:style style:name="T92_6" style:family="text">
      <style:text-properties fo:font-style="italic" style:font-style-asian="italic" style:font-style-complex="italic"/>
    </style:style>
    <style:style style:name="P93" style:family="paragraph" style:parent-style-name="Heading_20_2"/>
    <style:style style:name="T93_1" style:family="text">
      <style:text-properties fo:language-asian="en" fo:country-asian="GB"/>
    </style:style>
    <style:style style:name="T93_2" style:family="text">
      <style:text-properties fo:language-asian="en" fo:country-asian="GB"/>
    </style:style>
    <style:style style:name="T93_3" style:family="text">
      <style:text-properties fo:language="en"/>
    </style:style>
    <style:style style:name="T93_4" style:family="text"/>
    <style:style style:name="T93_5" style:family="text">
      <style:text-properties fo:font-style="italic" style:font-style-asian="italic" style:font-style-complex="italic"/>
    </style:style>
    <style:style style:name="T93_6" style:family="text">
      <style:text-properties fo:font-style="italic" style:font-style-asian="italic" style:font-style-complex="italic"/>
    </style:style>
    <style:style style:name="T93_7" style:family="text">
      <style:text-properties fo:font-style="italic" style:font-style-asian="italic" style:font-style-complex="italic"/>
    </style:style>
    <style:style style:name="P94" style:family="paragraph" style:parent-style-name="Heading_20_2"/>
    <style:style style:name="T94_1" style:family="text"/>
    <style:style style:name="P95" style:family="paragraph" style:parent-style-name="Heading_20_2">
      <style:paragraph-properties fo:margin-bottom="0cm" fo:margin-left="0.891cm"/>
    </style:style>
    <style:style style:name="T95_1" style:family="text">
      <style:text-properties fo:font-weight="bold" style:font-weight-asian="bold" style:font-weight-complex="bold"/>
    </style:style>
    <style:style style:name="T95_2" style:family="text"/>
    <style:style style:name="T95_3" style:family="text"/>
    <style:style style:name="T95_4" style:family="text"/>
    <style:style style:name="T95_5" style:family="text"/>
    <style:style style:name="T95_6" style:family="text"/>
    <style:style style:name="T95_7" style:family="text"/>
    <style:style style:name="T95_8" style:family="text"/>
    <style:style style:name="T95_9" style:family="text"/>
    <style:style style:name="T95_10" style:family="text"/>
    <style:style style:name="T95_11" style:family="text"/>
    <style:style style:name="T95_12" style:family="text"/>
    <style:style style:name="T95_13" style:family="text"/>
    <style:style style:name="T95_14" style:family="text"/>
    <style:style style:name="T95_15" style:family="text"/>
    <style:style style:name="T95_16" style:family="text"/>
    <style:style style:name="T95_17" style:family="text"/>
    <style:style style:name="T95_18" style:family="text"/>
    <style:style style:name="P96" style:family="paragraph" style:parent-style-name="Heading_20_2">
      <style:paragraph-properties fo:margin-bottom="0cm" fo:margin-left="0.891cm"/>
    </style:style>
    <style:style style:name="T96_1" style:family="text">
      <style:text-properties fo:font-weight="bold" style:font-weight-asian="bold" style:font-weight-complex="bold"/>
    </style:style>
    <style:style style:name="T96_2" style:family="text">
      <style:text-properties fo:font-weight="bold" style:font-weight-asian="bold" style:font-weight-complex="bold"/>
    </style:style>
    <style:style style:name="T96_3" style:family="text">
      <style:text-properties fo:font-weight="bold" style:font-weight-asian="bold" style:font-weight-complex="bold"/>
    </style:style>
    <style:style style:name="T96_4" style:family="text"/>
    <style:style style:name="T96_5" style:family="text"/>
    <style:style style:name="T96_6" style:family="text"/>
    <style:style style:name="T96_7" style:family="text"/>
    <style:style style:name="T96_8" style:family="text"/>
    <style:style style:name="P97" style:family="paragraph" style:parent-style-name="Heading_20_2">
      <style:paragraph-properties fo:margin-bottom="0cm" fo:margin-left="0.891cm"/>
    </style:style>
    <style:style style:name="T97_1" style:family="text">
      <style:text-properties fo:font-weight="bold" style:font-weight-asian="bold" style:font-weight-complex="bold"/>
    </style:style>
    <style:style style:name="T97_2" style:family="text"/>
    <style:style style:name="T97_3" style:family="text"/>
    <style:style style:name="T97_4" style:family="text"/>
    <style:style style:name="T97_5" style:family="text"/>
    <style:style style:name="T97_6" style:family="text"/>
    <style:style style:name="T97_7" style:family="text"/>
    <style:style style:name="P98" style:family="paragraph" style:parent-style-name="Heading_20_2">
      <style:paragraph-properties fo:margin-bottom="0cm" fo:margin-left="0.891cm"/>
    </style:style>
    <style:style style:name="T98_1" style:family="text">
      <style:text-properties fo:font-weight="bold" style:font-weight-asian="bold" style:font-weight-complex="bold"/>
    </style:style>
    <style:style style:name="T98_2" style:family="text">
      <style:text-properties fo:font-weight="bold" style:font-weight-asian="bold" style:font-weight-complex="bold"/>
    </style:style>
    <style:style style:name="T98_3" style:family="text">
      <style:text-properties fo:font-weight="bold" style:font-weight-asian="bold" style:font-weight-complex="bold"/>
    </style:style>
    <style:style style:name="T98_4" style:family="text"/>
    <style:style style:name="T98_5" style:family="text"/>
    <style:style style:name="T98_6" style:family="text"/>
    <style:style style:name="T98_7" style:family="text"/>
    <style:style style:name="P99" style:family="paragraph" style:parent-style-name="Heading_20_2">
      <style:paragraph-properties fo:margin-bottom="0cm" fo:margin-left="0.891cm"/>
    </style:style>
    <style:style style:name="T99_1" style:family="text">
      <style:text-properties fo:font-weight="bold" style:font-weight-asian="bold" style:font-weight-complex="bold"/>
    </style:style>
    <style:style style:name="T99_2" style:family="text"/>
    <style:style style:name="T99_3" style:family="text"/>
    <style:style style:name="T99_4" style:family="text"/>
    <style:style style:name="T99_5" style:family="text"/>
    <style:style style:name="T99_6" style:family="text"/>
    <style:style style:name="T99_7" style:family="text"/>
    <style:style style:name="T99_8" style:family="text"/>
    <style:style style:name="T99_9" style:family="text"/>
    <style:style style:name="T99_10" style:family="text"/>
    <style:style style:name="T99_11" style:family="text"/>
    <style:style style:name="P100" style:family="paragraph" style:parent-style-name="Heading_20_2">
      <style:paragraph-properties fo:margin-bottom="0cm" fo:margin-left="0.891cm"/>
    </style:style>
    <style:style style:name="T100_1" style:family="text">
      <style:text-properties fo:font-weight="bold" style:font-weight-asian="bold" style:font-weight-complex="bold"/>
    </style:style>
    <style:style style:name="T100_2" style:family="text"/>
    <style:style style:name="T100_3" style:family="text"/>
    <style:style style:name="T100_4" style:family="text"/>
    <style:style style:name="T100_5" style:family="text"/>
    <style:style style:name="T100_6" style:family="text"/>
    <style:style style:name="T100_7" style:family="text"/>
    <style:style style:name="T100_8" style:family="text"/>
    <style:style style:name="T100_9" style:family="text"/>
    <style:style style:name="T100_10" style:family="text"/>
    <style:style style:name="T100_11" style:family="text"/>
    <style:style style:name="T100_12" style:family="text"/>
    <style:style style:name="P101" style:family="paragraph" style:parent-style-name="Heading_20_2">
      <style:paragraph-properties fo:margin-bottom="0cm" fo:margin-left="0.891cm"/>
    </style:style>
    <style:style style:name="T101_1" style:family="text">
      <style:text-properties fo:font-weight="bold" style:font-weight-asian="bold" style:font-weight-complex="bold"/>
    </style:style>
    <style:style style:name="T101_2" style:family="text"/>
    <style:style style:name="T101_3" style:family="text"/>
    <style:style style:name="T101_4" style:family="text"/>
    <style:style style:name="T101_5" style:family="text"/>
    <style:style style:name="T101_6" style:family="text"/>
    <style:style style:name="T101_7" style:family="text"/>
    <style:style style:name="T101_8" style:family="text">
      <style:text-properties style:font-name-asian="Arial"/>
    </style:style>
    <style:style style:name="T101_9" style:family="text">
      <style:text-properties style:font-name-asian="Arial"/>
    </style:style>
    <style:style style:name="T101_10" style:family="text">
      <style:text-properties style:font-name-asian="Arial"/>
    </style:style>
    <style:style style:name="T101_11" style:family="text">
      <style:text-properties style:font-name-asian="Arial"/>
    </style:style>
    <style:style style:name="T101_12" style:family="text"/>
    <style:style style:name="T101_13" style:family="text"/>
    <style:style style:name="T101_14" style:family="text"/>
    <style:style style:name="P102" style:family="paragraph" style:parent-style-name="Heading_20_1"/>
    <style:style style:name="P103" style:family="paragraph" style:parent-style-name="Heading_20_2">
      <style:paragraph-properties fo:background-color="#d9e2f3" fo:padding-top="0.035cm" fo:border-top="#000000 0.018cm solid" fo:padding-bottom="0.035cm" fo:border-bottom="#000000 0.018cm solid" fo:margin-bottom="0cm" fo:padding-left="0.141cm" fo:border-left="#000000 0.018cm solid" fo:padding-right="0.141cm" fo:border-right="#000000 0.018cm solid"/>
    </style:style>
    <style:style style:name="T103_1" style:family="text">
      <style:text-properties fo:color="#000000" fo:font-size="14pt" style:font-name-asian="Arial" style:font-size-asian="14pt" style:font-size-complex="14pt" fo:font-weight="bold" style:font-weight-asian="bold" style:font-weight-complex="bold"/>
    </style:style>
    <style:style style:name="P104" style:family="paragraph" style:parent-style-name="Heading_20_1"/>
    <style:style style:name="P105" style:family="paragraph" style:parent-style-name="Heading_20_1"/>
    <style:style style:name="T105_1" style:family="text"/>
    <style:style style:name="T105_2" style:family="text"/>
    <style:style style:name="T105_3" style:family="text"/>
    <style:style style:name="P106" style:family="paragraph" style:parent-style-name="Normal">
      <style:paragraph-properties fo:margin-top="0.212cm" fo:margin-bottom="0.212cm" fo:margin-right="0.101cm"/>
    </style:style>
    <style:style style:name="T106_1" style:family="text">
      <style:text-properties fo:font-size="11pt" style:font-size-asian="11pt" style:font-name-complex="Arial" style:font-size-complex="10pt" fo:language-asian="en" fo:country-asian="GB" style:text-underline-style="solid" style:text-underline-color="font-color"/>
    </style:style>
    <style:style style:name="P107" style:family="paragraph" style:parent-style-name="Heading_20_2"/>
    <style:style style:name="T107_1" style:family="text">
      <style:text-properties fo:language-asian="en" fo:country-asian="GB"/>
    </style:style>
    <style:style style:name="T107_2" style:family="text">
      <style:text-properties fo:language-asian="en" fo:country-asian="GB"/>
    </style:style>
    <style:style style:name="P108" style:family="paragraph" style:parent-style-name="Heading_20_2"/>
    <style:style style:name="T108_1" style:family="text"/>
    <style:style style:name="P109" style:family="paragraph" style:parent-style-name="List_20_Paragraph">
      <style:paragraph-properties fo:margin-bottom="0.212cm"/>
      <style:text-properties fo:font-size="11pt" style:font-size-asian="11pt" style:font-name-complex="Arial"/>
    </style:style>
    <style:style style:name="T109_1" style:family="text">
      <style:text-properties fo:font-size="11pt" style:font-size-asian="11pt" style:font-name-complex="Arial"/>
    </style:style>
    <style:style style:name="T109_2" style:family="text">
      <style:text-properties fo:font-size="11pt" style:font-size-asian="11pt" style:font-name-complex="Arial"/>
    </style:style>
    <style:style style:name="T109_3" style:family="text">
      <style:text-properties fo:font-size="11pt" style:font-size-asian="11pt" style:font-name-complex="Arial"/>
    </style:style>
    <style:style style:name="P110" style:family="paragraph" style:parent-style-name="List_20_Paragraph">
      <style:paragraph-properties fo:margin-bottom="0.212cm"/>
      <style:text-properties fo:font-size="11pt" style:font-size-asian="11pt" style:font-name-complex="Arial"/>
    </style:style>
    <style:style style:name="T110_1" style:family="text">
      <style:text-properties fo:font-size="11pt" style:font-size-asian="11pt" style:font-name-complex="Arial"/>
    </style:style>
    <style:style style:name="P111" style:family="paragraph" style:parent-style-name="List_20_Paragraph">
      <style:paragraph-properties fo:margin-bottom="0.212cm"/>
      <style:text-properties fo:font-size="11pt" style:font-size-asian="11pt" style:font-name-complex="Arial"/>
    </style:style>
    <style:style style:name="T111_1" style:family="text">
      <style:text-properties fo:font-size="11pt" style:font-size-asian="11pt" style:font-name-complex="Arial"/>
    </style:style>
    <style:style style:name="T111_2" style:family="text">
      <style:text-properties fo:font-size="11pt" style:font-size-asian="11pt" style:font-name-complex="Arial"/>
    </style:style>
    <style:style style:name="T111_3" style:family="text">
      <style:text-properties fo:font-size="11pt" style:font-size-asian="11pt" style:font-name-complex="Arial"/>
    </style:style>
    <style:style style:name="P112" style:family="paragraph" style:parent-style-name="List_20_Paragraph">
      <style:paragraph-properties fo:margin-bottom="0.212cm"/>
      <style:text-properties fo:font-size="11pt" style:font-size-asian="11pt" style:font-name-complex="Arial"/>
    </style:style>
    <style:style style:name="T112_1" style:family="text">
      <style:text-properties fo:font-size="11pt" style:font-size-asian="11pt" style:font-name-complex="Arial"/>
    </style:style>
    <style:style style:name="P113" style:family="paragraph" style:parent-style-name="Heading_20_2"/>
    <style:style style:name="T113_1" style:family="text">
      <style:text-properties fo:language-asian="en" fo:country-asian="GB"/>
    </style:style>
    <style:style style:name="T113_2" style:family="text">
      <style:text-properties fo:language-asian="en" fo:country-asian="GB"/>
    </style:style>
    <style:style style:name="T113_3" style:family="text">
      <style:text-properties fo:language-asian="en" fo:country-asian="GB"/>
    </style:style>
    <style:style style:name="T113_4" style:family="text">
      <style:text-properties fo:language-asian="en" fo:country-asian="GB"/>
    </style:style>
    <style:style style:name="T113_5" style:family="text">
      <style:text-properties fo:language-asian="en" fo:country-asian="GB"/>
    </style:style>
    <style:style style:name="T113_6" style:family="text">
      <style:text-properties fo:language-asian="en" fo:country-asian="GB"/>
    </style:style>
    <style:style style:name="P114" style:family="paragraph" style:parent-style-name="Heading_20_2"/>
    <style:style style:name="T114_1" style:family="text">
      <style:text-properties fo:language-asian="en" fo:country-asian="GB"/>
    </style:style>
    <style:style style:name="T114_2" style:family="text">
      <style:text-properties fo:language-asian="en" fo:country-asian="GB"/>
    </style:style>
    <style:style style:name="T114_3" style:family="text">
      <style:text-properties fo:language-asian="en" fo:country-asian="GB"/>
    </style:style>
    <style:style style:name="P115" style:family="paragraph" style:parent-style-name="List_20_Paragraph">
      <style:text-properties fo:font-size="11pt" style:font-size-asian="11pt" style:font-size-complex="11pt"/>
    </style:style>
    <style:style style:name="T115_1" style:family="text">
      <style:text-properties fo:font-size="11pt" style:font-size-asian="11pt" style:font-size-complex="11pt"/>
    </style:style>
    <style:style style:name="P116" style:family="paragraph" style:parent-style-name="List_20_Paragraph">
      <style:text-properties fo:font-size="11pt" style:font-size-asian="11pt" style:font-size-complex="11pt"/>
    </style:style>
    <style:style style:name="T116_1" style:family="text">
      <style:text-properties fo:font-size="11pt" style:font-size-asian="11pt" style:font-size-complex="11pt"/>
    </style:style>
    <style:style style:name="T116_2" style:family="text">
      <style:text-properties fo:font-size="11pt" style:font-size-asian="11pt" style:font-size-complex="11pt"/>
    </style:style>
    <style:style style:name="T116_3" style:family="text">
      <style:text-properties fo:font-size="11pt" style:font-size-asian="11pt" style:font-size-complex="11pt"/>
    </style:style>
    <style:style style:name="T116_4" style:family="text">
      <style:text-properties fo:font-size="11pt" style:font-size-asian="11pt" style:font-size-complex="11pt"/>
    </style:style>
    <style:style style:name="T116_5" style:family="text">
      <style:text-properties fo:font-size="11pt" style:font-size-asian="11pt" style:font-size-complex="11pt"/>
    </style:style>
    <style:style style:name="P117" style:family="paragraph" style:parent-style-name="List_20_Paragraph">
      <style:text-properties fo:font-size="11pt" style:font-size-asian="11pt" style:font-size-complex="11pt"/>
    </style:style>
    <style:style style:name="T117_1" style:family="text">
      <style:text-properties fo:font-size="11pt" style:font-size-asian="11pt" style:font-size-complex="11pt"/>
    </style:style>
    <style:style style:name="P118" style:family="paragraph" style:parent-style-name="List_20_Paragraph">
      <style:text-properties fo:font-size="11pt" style:font-size-asian="11pt" style:font-size-complex="11pt"/>
    </style:style>
    <style:style style:name="T118_1" style:family="text">
      <style:text-properties fo:font-size="11pt" style:font-size-asian="11pt" style:font-size-complex="11pt"/>
    </style:style>
    <style:style style:name="P119" style:family="paragraph" style:parent-style-name="List_20_Paragraph">
      <style:text-properties fo:font-size="11pt" style:font-size-asian="11pt" style:font-size-complex="11pt"/>
    </style:style>
    <style:style style:name="T119_1" style:family="text">
      <style:text-properties fo:font-size="11pt" style:font-size-asian="11pt" style:font-size-complex="11pt"/>
    </style:style>
    <style:style style:name="P120" style:family="paragraph" style:parent-style-name="Heading_20_2"/>
    <style:style style:name="T120_1" style:family="text">
      <style:text-properties fo:language-asian="en" fo:country-asian="GB"/>
    </style:style>
    <style:style style:name="T120_2" style:family="text">
      <style:text-properties fo:language-asian="en" fo:country-asian="GB"/>
    </style:style>
    <style:style style:name="P121" style:family="paragraph" style:parent-style-name="Heading_20_2"/>
    <style:style style:name="T121_1" style:family="text">
      <style:text-properties fo:language-asian="en" fo:country-asian="GB"/>
    </style:style>
    <style:style style:name="P122" style:family="paragraph" style:parent-style-name="Heading_20_2"/>
    <style:style style:name="T122_1" style:family="text">
      <style:text-properties fo:language-asian="en" fo:country-asian="GB"/>
    </style:style>
    <style:style style:name="P123" style:family="paragraph" style:parent-style-name="Heading_20_2"/>
    <style:style style:name="T123_1" style:family="text">
      <style:text-properties fo:language-asian="en" fo:country-asian="GB"/>
    </style:style>
    <style:style style:name="T123_2" style:family="text">
      <style:text-properties fo:language-asian="en" fo:country-asian="GB"/>
    </style:style>
    <style:style style:name="T123_3" style:family="text">
      <style:text-properties fo:language-asian="en" fo:country-asian="GB"/>
    </style:style>
    <style:style style:name="T123_4" style:family="text">
      <style:text-properties fo:language-asian="en" fo:country-asian="GB"/>
    </style:style>
    <style:style style:name="T123_5" style:family="text">
      <style:text-properties fo:language-asian="en" fo:country-asian="GB"/>
    </style:style>
    <style:style style:name="T123_6" style:family="text">
      <style:text-properties fo:language-asian="en" fo:country-asian="GB"/>
    </style:style>
    <style:style style:name="T123_7" style:family="text">
      <style:text-properties fo:language-asian="en" fo:country-asian="GB"/>
    </style:style>
    <style:style style:name="T123_8" style:family="text">
      <style:text-properties fo:language-asian="en" fo:country-asian="GB"/>
    </style:style>
    <style:style style:name="T123_9" style:family="text">
      <style:text-properties fo:language-asian="en" fo:country-asian="GB"/>
    </style:style>
    <style:style style:name="T123_10" style:family="text">
      <style:text-properties fo:language-asian="en" fo:country-asian="GB"/>
    </style:style>
    <style:style style:name="T123_11" style:family="text">
      <style:text-properties fo:language-asian="en" fo:country-asian="GB"/>
    </style:style>
    <style:style style:name="T123_12" style:family="text">
      <style:text-properties fo:language-asian="en" fo:country-asian="GB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124" style:family="paragraph" style:parent-style-name="Normal" style:master-page-name="MasterPage1">
      <style:paragraph-properties fo:line-height="108%" fo:margin-bottom="0.282cm"/>
      <style:text-properties fo:font-size="11pt" style:font-size-asian="11pt" style:font-name-complex="Arial" style:font-size-complex="11pt" fo:language-asian="en" fo:country-asian="GB"/>
    </style:style>
    <style:style style:name="FR1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left" style:horizontal-rel="paragraph" style:vertical-pos="from-top" style:vertical-rel="page" style:flow-with-text="false" style:wrap="parallel" style:run-through="background" draw:auto-grow-height="false" draw:auto-grow-width="false"/>
    </style:style>
    <style:style style:name="S3" style:family="section" style:master-page-name="MasterPage2">
      <style:section-properties text:dont-balance-text-columns="false">
        <style:columns fo:column-count="0" fo:column-gap="1.249cm"/>
      </style:section-properties>
    </style:style>
    <style:style style:name="Table4" style:family="table" style:master-page-name="MasterPage2">
      <style:table-properties table:align="left" style:width="16.192cm" fo:margin-left="0cm"/>
    </style:style>
    <style:style style:name="Column15" style:family="table-column">
      <style:table-column-properties style:column-width="16.192cm"/>
    </style:style>
    <style:style style:name="Row7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100%" fo:margin-bottom="0cm"/>
    </style:style>
    <style:style style:name="T1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2" style:family="text"/>
    <style:style style:name="T125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2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26" style:family="paragraph" style:parent-style-name="Normal">
      <style:paragraph-properties fo:line-height="100%" fo:margin-bottom="0cm"/>
    </style:style>
    <style:style style:name="T1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27" style:family="paragraph" style:parent-style-name="Normal">
      <style:paragraph-properties fo:line-height="100%" fo:margin-bottom="0cm"/>
    </style:style>
    <style:style style:name="T12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7_2" style:family="text"/>
    <style:style style:name="T127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2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28" style:family="paragraph" style:parent-style-name="Normal">
      <style:paragraph-properties fo:line-height="100%" fo:margin-bottom="0cm"/>
    </style:style>
    <style:style style:name="T12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8_2" style:family="text"/>
    <style:style style:name="T128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2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29" style:family="paragraph" style:parent-style-name="Normal">
      <style:paragraph-properties fo:line-height="100%" fo:margin-bottom="0cm"/>
    </style:style>
    <style:style style:name="T12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9_2" style:family="text"/>
    <style:style style:name="T129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2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30" style:family="paragraph" style:parent-style-name="Normal">
      <style:paragraph-properties fo:line-height="100%" fo:margin-bottom="0cm"/>
    </style:style>
    <style:style style:name="T1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31" style:family="paragraph" style:parent-style-name="Normal">
      <style:paragraph-properties fo:line-height="100%" fo:margin-bottom="0cm"/>
    </style:style>
    <style:style style:name="T1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31_2" style:family="text"/>
    <style:style style:name="T131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32" style:family="paragraph" style:parent-style-name="Normal">
      <style:paragraph-properties fo:line-height="100%" fo:margin-bottom="0cm"/>
    </style:style>
    <style:style style:name="T1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32_2" style:family="text"/>
    <style:style style:name="T132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33" style:family="paragraph" style:parent-style-name="Normal">
      <style:paragraph-properties fo:line-height="100%" fo:margin-bottom="0cm"/>
    </style:style>
    <style:style style:name="T1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34" style:family="paragraph" style:parent-style-name="Normal">
      <style:paragraph-properties fo:line-height="100%" fo:margin-bottom="0cm"/>
    </style:style>
    <style:style style:name="T13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34_2" style:family="text"/>
    <style:style style:name="T134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35" style:family="paragraph" style:parent-style-name="Normal">
      <style:paragraph-properties fo:line-height="100%" fo:margin-bottom="0cm"/>
    </style:style>
    <style:style style:name="T1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35_2" style:family="text"/>
    <style:style style:name="T135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36" style:family="paragraph" style:parent-style-name="Normal">
      <style:paragraph-properties fo:line-height="100%" fo:margin-bottom="0cm"/>
    </style:style>
    <style:style style:name="T1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36_2" style:family="text"/>
    <style:style style:name="T136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3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37" style:family="paragraph" style:parent-style-name="Heading_20_1"/>
    <style:style style:name="P138" style:family="paragraph" style:parent-style-name="Heading_20_1"/>
    <style:style style:name="FR2" style:family="graphic" style:parent-style-name="Heading_20_1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9" style:family="paragraph" style:parent-style-name="Heading_20_1"/>
    <style:style style:name="T139_1" style:family="text"/>
    <style:style style:name="T139_2" style:family="text"/>
    <style:style style:name="P140" style:family="paragraph" style:parent-style-name="Heading_20_2"/>
    <style:style style:name="T140_1" style:family="text">
      <style:text-properties style:font-name-asian="游ゴシック Light"/>
    </style:style>
    <style:style style:name="P141" style:family="paragraph" style:parent-style-name="Heading_20_2"/>
    <style:style style:name="T141_1" style:family="text"/>
    <style:style style:name="T141_2" style:family="text"/>
    <style:style style:name="T141_3" style:family="text"/>
    <style:style style:name="T141_4" style:family="text">
      <style:text-properties style:font-name-asian="游ゴシック Light"/>
    </style:style>
    <style:style style:name="T141_5" style:family="text">
      <style:text-properties style:font-name-asian="游ゴシック Light"/>
    </style:style>
    <style:style style:name="T141_6" style:family="text">
      <style:text-properties style:font-name-asian="游ゴシック Light"/>
    </style:style>
    <style:style style:name="T141_7" style:family="text"/>
    <style:style style:name="T141_8" style:family="text"/>
    <style:style style:name="T141_9" style:family="text"/>
    <style:style style:name="T141_10" style:family="text"/>
    <style:style style:name="T141_11" style:family="text"/>
    <style:style style:name="T141_12" style:family="text"/>
    <style:style style:name="T141_13" style:family="text"/>
    <style:style style:name="T141_14" style:family="text"/>
    <style:style style:name="T141_15" style:family="text"/>
    <style:style style:name="T141_16" style:family="text"/>
    <style:style style:name="T141_17" style:family="text"/>
    <style:style style:name="T141_18" style:family="text"/>
    <style:style style:name="T141_19" style:family="text"/>
    <style:style style:name="T141_20" style:family="text"/>
    <style:style style:name="T141_21" style:family="text"/>
    <style:style style:name="T141_22" style:family="text"/>
    <style:style style:name="T141_23" style:family="text"/>
    <style:style style:name="T141_24" style:family="text"/>
    <style:style style:name="T141_25" style:family="text"/>
    <style:style style:name="T141_26" style:family="text"/>
    <style:style style:name="T141_27" style:family="text"/>
    <style:style style:name="T141_28" style:family="text"/>
    <style:style style:name="T141_29" style:family="text"/>
    <style:style style:name="T141_30" style:family="text"/>
    <style:style style:name="T141_31" style:family="text"/>
    <style:style style:name="T141_32" style:family="text"/>
    <style:style style:name="T141_33" style:family="text"/>
    <style:style style:name="T141_34" style:family="text"/>
    <style:style style:name="Table5" style:family="table">
      <style:table-properties table:align="left" style:width="17.512cm" fo:margin-left="0cm"/>
    </style:style>
    <style:style style:name="Column16" style:family="table-column">
      <style:table-column-properties style:column-width="5.992cm"/>
    </style:style>
    <style:style style:name="Column17" style:family="table-column">
      <style:table-column-properties style:column-width="6.251cm"/>
    </style:style>
    <style:style style:name="Column18" style:family="table-column">
      <style:table-column-properties style:column-width="5.269cm"/>
    </style:style>
    <style:style style:name="Row8" style:family="table-row">
      <style:table-row-properties style:min-row-height="0.443cm"/>
    </style:style>
    <style:style style:name="Cell36" style:family="table-cell">
      <style:table-cell-properties fo:background-color="#b0edf7" style:vertical-align="top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line-height="100%" fo:margin-bottom="0cm"/>
    </style:style>
    <style:style style:name="T1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9" style:family="table-row">
      <style:table-row-properties style:min-row-height="0.443cm"/>
    </style:style>
    <style:style style:name="Cell37" style:family="table-cell">
      <style:table-cell-properties fo:background-color="#b0edf7" style:vertical-align="top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100%" fo:margin-bottom="0cm"/>
    </style:style>
    <style:style style:name="T1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" style:family="table-row">
      <style:table-row-properties style:min-row-height="0.443cm"/>
    </style:style>
    <style:style style:name="Cell38" style:family="table-cell">
      <style:table-cell-properties fo:background-color="#b0edf7" style:vertical-align="top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100%" fo:margin-bottom="0cm"/>
    </style:style>
    <style:style style:name="T1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" style:family="table-cell">
      <style:table-cell-properties fo:background-color="#b0edf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0" style:family="table-cell">
      <style:table-cell-properties fo:background-color="#b0edf7" style:vertical-align="top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100%" fo:margin-bottom="0cm"/>
    </style:style>
    <style:style style:name="T1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1" style:family="table-row"/>
    <style:style style:name="Cell41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100%" fo:margin-bottom="0cm"/>
    </style:style>
    <style:style style:name="T1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47_2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100%" fo:margin-bottom="0cm"/>
    </style:style>
    <style:style style:name="T1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100%" fo:margin-bottom="0cm"/>
    </style:style>
    <style:style style:name="T1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5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" style:family="table-row"/>
    <style:style style:name="Cell44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100%" fo:margin-bottom="0cm"/>
    </style:style>
    <style:style style:name="T1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5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5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5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5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5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5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3" style:family="table-row"/>
    <style:style style:name="Cell47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5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5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5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5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" style:family="table-row"/>
    <style:style style:name="Cell50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line-height="100%" fo:margin-bottom="0cm"/>
    </style:style>
    <style:style style:name="T1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5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5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6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/>
    <style:style style:name="Cell53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6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6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5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100%" fo:margin-bottom="0cm">
        <style:tab-stops>
          <style:tab-stop style:type="left" style:leader-style="none" style:position="2.037cm"/>
        </style:tab-stops>
      </style:paragraph-properties>
    </style:style>
    <style:style style:name="T1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64" style:family="paragraph" style:parent-style-name="Heading_20_2">
      <style:paragraph-properties fo:margin-top="0.212cm"/>
    </style:style>
    <style:style style:name="T164_1" style:family="text">
      <style:text-properties style:text-underline-style="solid" style:text-underline-color="font-color"/>
    </style:style>
    <style:style style:name="T164_2" style:family="text"/>
    <style:style style:name="T164_3" style:family="text"/>
    <style:style style:name="T164_4" style:family="text"/>
    <style:style style:name="T164_5" style:family="text"/>
    <style:style style:name="T164_6" style:family="text"/>
    <style:style style:name="T164_7" style:family="text"/>
    <style:style style:name="T164_8" style:family="text"/>
    <style:style style:name="T164_9" style:family="text"/>
    <style:style style:name="T164_10" style:family="text"/>
    <style:style style:name="T164_11" style:family="text"/>
    <style:style style:name="T164_12" style:family="text"/>
    <style:style style:name="T164_13" style:family="text"/>
    <style:style style:name="P165" style:family="paragraph" style:parent-style-name="Heading_20_2">
      <style:paragraph-properties fo:margin-top="0.212cm"/>
    </style:style>
    <style:style style:name="T165_1" style:family="text"/>
    <style:style style:name="T165_2" style:family="text"/>
    <style:style style:name="T165_3" style:family="text"/>
    <style:style style:name="T165_4" style:family="text"/>
    <style:style style:name="T165_5" style:family="text"/>
    <style:style style:name="T165_6" style:family="text"/>
    <style:style style:name="T165_7" style:family="text"/>
    <style:style style:name="P166" style:family="paragraph" style:parent-style-name="Heading_20_2">
      <style:paragraph-properties fo:margin-top="0.212cm"/>
    </style:style>
    <style:style style:name="T166_1" style:family="text">
      <style:text-properties style:text-underline-style="solid" style:text-underline-color="font-color"/>
    </style:style>
    <style:style style:name="T166_2" style:family="text">
      <style:text-properties style:text-underline-style="solid" style:text-underline-color="font-color"/>
    </style:style>
    <style:style style:name="T166_3" style:family="text">
      <style:text-properties style:text-underline-style="solid" style:text-underline-color="font-color"/>
    </style:style>
    <style:style style:name="T166_4" style:family="text"/>
    <style:style style:name="T166_5" style:family="text"/>
    <style:style style:name="T166_6" style:family="text"/>
    <style:style style:name="T166_7" style:family="text"/>
    <style:style style:name="T166_8" style:family="text"/>
    <style:style style:name="T166_9" style:family="text"/>
    <style:style style:name="T166_10" style:family="text"/>
    <style:style style:name="T166_11" style:family="text"/>
    <style:style style:name="T166_12" style:family="text"/>
    <style:style style:name="T166_13" style:family="text"/>
    <style:style style:name="T166_14" style:family="text"/>
    <style:style style:name="T166_15" style:family="text"/>
    <style:style style:name="T166_16" style:family="text"/>
    <style:style style:name="T166_17" style:family="text"/>
    <style:style style:name="T166_18" style:family="text"/>
    <style:style style:name="T166_19" style:family="text"/>
    <style:style style:name="T166_20" style:family="text"/>
    <style:style style:name="T166_21" style:family="text"/>
    <style:style style:name="T166_22" style:family="text"/>
    <style:style style:name="T166_23" style:family="text"/>
    <style:style style:name="T166_24" style:family="text"/>
    <style:style style:name="T166_25" style:family="text"/>
    <style:style style:name="T166_26" style:family="text"/>
    <style:style style:name="P167" style:family="paragraph" style:parent-style-name="Heading_20_2">
      <style:paragraph-properties fo:margin-top="0.212cm"/>
    </style:style>
    <style:style style:name="T167_1" style:family="text"/>
    <style:style style:name="T167_2" style:family="text"/>
    <style:style style:name="T167_3" style:family="text"/>
    <style:style style:name="T167_4" style:family="text"/>
    <style:style style:name="T167_5" style:family="text"/>
    <style:style style:name="T167_6" style:family="text"/>
    <style:style style:name="T167_7" style:family="text"/>
    <style:style style:name="T167_8" style:family="text"/>
    <style:style style:name="P168" style:family="paragraph" style:parent-style-name="Heading_20_2">
      <style:paragraph-properties fo:margin-top="0.212cm"/>
    </style:style>
    <style:style style:name="T168_1" style:family="text"/>
    <style:style style:name="T168_2" style:family="text"/>
    <style:style style:name="T168_3" style:family="text"/>
    <style:style style:name="T168_4" style:family="text"/>
    <style:style style:name="T168_5" style:family="text"/>
    <style:style style:name="T168_6" style:family="text"/>
    <style:style style:name="T168_7" style:family="text"/>
    <style:style style:name="T168_8" style:family="text"/>
    <style:style style:name="P169" style:family="paragraph" style:parent-style-name="Heading_20_2">
      <style:paragraph-properties fo:margin-top="0.212cm"/>
    </style:style>
    <style:style style:name="T169_1" style:family="text">
      <style:text-properties style:text-underline-style="solid" style:text-underline-color="font-color"/>
    </style:style>
    <style:style style:name="T169_2" style:family="text">
      <style:text-properties style:text-underline-style="solid" style:text-underline-color="font-color"/>
    </style:style>
    <style:style style:name="T169_3" style:family="text">
      <style:text-properties style:text-underline-style="solid" style:text-underline-color="font-color"/>
    </style:style>
    <style:style style:name="T169_4" style:family="text">
      <style:text-properties style:text-underline-style="solid" style:text-underline-color="font-color"/>
    </style:style>
    <style:style style:name="T169_5" style:family="text">
      <style:text-properties style:text-underline-style="solid" style:text-underline-color="font-color"/>
    </style:style>
    <style:style style:name="T169_6" style:family="text">
      <style:text-properties style:text-underline-style="solid" style:text-underline-color="font-color"/>
    </style:style>
    <style:style style:name="T169_7" style:family="text"/>
    <style:style style:name="T169_8" style:family="text"/>
    <style:style style:name="T169_9" style:family="text"/>
    <style:style style:name="T169_10" style:family="text"/>
    <style:style style:name="T169_11" style:family="text"/>
    <style:style style:name="T169_12" style:family="text"/>
    <style:style style:name="P170" style:family="paragraph" style:parent-style-name="Heading_20_2">
      <style:paragraph-properties fo:margin-top="0.212cm"/>
    </style:style>
    <style:style style:name="T170_1" style:family="text">
      <style:text-properties style:text-underline-style="solid" style:text-underline-color="font-color"/>
    </style:style>
    <style:style style:name="T170_2" style:family="text"/>
    <style:style style:name="T170_3" style:family="text"/>
    <style:style style:name="T170_4" style:family="text"/>
    <style:style style:name="T170_5" style:family="text"/>
    <style:style style:name="T170_6" style:family="text"/>
    <style:style style:name="T170_7" style:family="text"/>
    <style:style style:name="T170_8" style:family="text"/>
    <style:style style:name="T170_9" style:family="text"/>
    <style:style style:name="T170_10" style:family="text"/>
    <style:style style:name="T170_11" style:family="text"/>
    <style:style style:name="T170_12" style:family="text"/>
    <style:style style:name="T170_13" style:family="text"/>
    <style:style style:name="T170_14" style:family="text"/>
    <style:style style:name="T170_15" style:family="text"/>
    <style:style style:name="P171" style:family="paragraph" style:parent-style-name="Heading_20_2"/>
    <style:style style:name="T171_1" style:family="text">
      <style:text-properties style:text-underline-style="solid" style:text-underline-color="font-color"/>
    </style:style>
    <style:style style:name="T171_2" style:family="text">
      <style:text-properties style:text-underline-style="solid" style:text-underline-color="font-color"/>
    </style:style>
    <style:style style:name="T171_3" style:family="text"/>
    <style:style style:name="T171_4" style:family="text"/>
    <style:style style:name="T171_5" style:family="text"/>
    <style:style style:name="T171_6" style:family="text"/>
    <style:style style:name="T171_7" style:family="text"/>
    <style:style style:name="T171_8" style:family="text">
      <style:text-properties style:text-underline-style="solid" style:text-underline-color="font-color"/>
    </style:style>
    <style:style style:name="P172" style:family="paragraph" style:parent-style-name="Heading_20_1"/>
    <style:style style:name="T172_1" style:family="text">
      <style:text-properties fo:language-asian="en" fo:country-asian="GB"/>
    </style:style>
    <style:style style:name="P173" style:family="paragraph" style:parent-style-name="Heading_20_2"/>
    <style:style style:name="T173_1" style:family="text"/>
    <style:style style:name="T173_2" style:family="text"/>
    <style:style style:name="T173_3" style:family="text"/>
    <style:style style:name="T173_4" style:family="text"/>
    <style:style style:name="T173_5" style:family="text"/>
    <style:style style:name="T173_6" style:family="text"/>
    <style:style style:name="T173_7" style:family="text"/>
    <style:style style:name="T173_8" style:family="text"/>
    <style:style style:name="T173_9" style:family="text"/>
    <style:style style:name="T173_10" style:family="text"/>
    <style:style style:name="P174" style:family="paragraph" style:parent-style-name="Heading_20_3">
      <style:paragraph-properties fo:text-indent="0cm" fo:margin-left="0.501cm"/>
    </style:style>
    <style:style style:name="T174_1" style:family="text"/>
    <style:style style:name="T174_2" style:family="text"/>
    <style:style style:name="P175" style:family="paragraph" style:parent-style-name="Heading_20_3">
      <style:paragraph-properties fo:text-indent="0cm" fo:margin-left="0.501cm"/>
    </style:style>
    <style:style style:name="T175_1" style:family="text"/>
    <style:style style:name="T175_2" style:family="text"/>
    <style:style style:name="P176" style:family="paragraph" style:parent-style-name="Heading_20_3">
      <style:paragraph-properties fo:text-indent="0cm" fo:margin-left="0.501cm"/>
    </style:style>
    <style:style style:name="T176_1" style:family="text"/>
    <style:style style:name="T176_2" style:family="text"/>
    <style:style style:name="T176_3" style:family="text"/>
    <style:style style:name="T176_4" style:family="text"/>
    <style:style style:name="T176_5" style:family="text"/>
    <style:style style:name="T176_6" style:family="text"/>
    <style:style style:name="P177" style:family="paragraph" style:parent-style-name="Heading_20_3">
      <style:paragraph-properties fo:text-indent="0cm" fo:margin-left="0.501cm"/>
    </style:style>
    <style:style style:name="T177_1" style:family="text"/>
    <style:style style:name="T177_2" style:family="text"/>
    <style:style style:name="P178" style:family="paragraph" style:parent-style-name="Heading_20_3">
      <style:paragraph-properties fo:text-indent="0cm" fo:margin-left="0.501cm"/>
    </style:style>
    <style:style style:name="T178_1" style:family="text">
      <style:text-properties style:font-name-complex="Arial"/>
    </style:style>
    <style:style style:name="P179" style:family="paragraph" style:parent-style-name="Normal"/>
    <style:style style:name="P180" style:family="paragraph" style:parent-style-name="Normal"/>
    <style:style style:name="P181" style:family="paragraph" style:parent-style-name="Heading_20_2">
      <style:paragraph-properties fo:background-color="#d9e2f3" fo:padding-top="0.035cm" fo:border-top="#000000 0.018cm solid" fo:padding-bottom="0.035cm" fo:border-bottom="#000000 0.018cm solid" fo:padding-left="0.212cm" fo:border-left="#000000 0.018cm solid" fo:margin-left="0.635cm" fo:padding-right="0.141cm" fo:border-right="#000000 0.018cm solid"/>
    </style:style>
    <style:style style:name="T181_1" style:family="text">
      <style:text-properties fo:font-size="14pt" style:font-size-asian="14pt" style:font-size-complex="14pt" fo:font-weight="bold" style:font-weight-asian="bold" style:font-weight-complex="bold"/>
    </style:style>
    <style:style style:name="T181_2" style:family="text">
      <style:text-properties fo:font-size="10pt" style:font-size-asian="10pt" style:font-size-complex="10pt"/>
    </style:style>
    <style:style style:name="P182" style:family="paragraph" style:parent-style-name="Normal">
      <style:text-properties fo:font-size="11pt" style:font-size-asian="11pt" style:font-size-complex="11pt"/>
    </style:style>
    <style:style style:name="Table6" style:family="table">
      <style:table-properties table:align="left" style:width="17.752cm" fo:margin-left="0.492cm"/>
    </style:style>
    <style:style style:name="Column19" style:family="table-column">
      <style:table-column-properties style:column-width="2.291cm"/>
    </style:style>
    <style:style style:name="Column20" style:family="table-column">
      <style:table-column-properties style:column-width="0.893cm"/>
    </style:style>
    <style:style style:name="Column21" style:family="table-column">
      <style:table-column-properties style:column-width="3.503cm"/>
    </style:style>
    <style:style style:name="Column22" style:family="table-column">
      <style:table-column-properties style:column-width="0.039cm"/>
    </style:style>
    <style:style style:name="Column23" style:family="table-column">
      <style:table-column-properties style:column-width="5.039cm"/>
    </style:style>
    <style:style style:name="Column24" style:family="table-column">
      <style:table-column-properties style:column-width="5.987cm"/>
    </style:style>
    <style:style style:name="Row16" style:family="table-row">
      <style:table-row-properties style:min-row-height="0.863cm"/>
    </style:style>
    <style:style style:name="Cell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100%" fo:margin-bottom="0cm"/>
    </style:style>
    <style:style style:name="T1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17" style:family="table-row">
      <style:table-row-properties style:min-row-height="0.612cm"/>
    </style:style>
    <style:style style:name="Cell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100%" fo:margin-bottom="0cm"/>
    </style:style>
    <style:style style:name="T1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8" style:family="table-row">
      <style:table-row-properties style:min-row-height="0.609cm"/>
    </style:style>
    <style:style style:name="Cell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0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style:font-weight-complex="bold"/>
    </style:style>
    <style:style style:name="P191" style:family="paragraph" style:parent-style-name="Normal">
      <style:text-properties fo:font-weight="bold" style:font-weight-asian="bold"/>
    </style:style>
    <style:style style:name="Table7" style:family="table">
      <style:table-properties table:align="left" style:width="17.745cm" fo:margin-left="0cm"/>
    </style:style>
    <style:style style:name="Column25" style:family="table-column">
      <style:table-column-properties style:column-width="3.277cm"/>
    </style:style>
    <style:style style:name="Column26" style:family="table-column">
      <style:table-column-properties style:column-width="5.251cm"/>
    </style:style>
    <style:style style:name="Column27" style:family="table-column">
      <style:table-column-properties style:column-width="9.216cm"/>
    </style:style>
    <style:style style:name="Row19" style:family="table-row">
      <style:table-row-properties style:min-row-height="0.482cm"/>
    </style:style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0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19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19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19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7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7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7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7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1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0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0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0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00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00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2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line-height="100%" fo:margin-bottom="0cm"/>
    </style:style>
    <style:style style:name="T2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100%" fo:margin-bottom="0cm"/>
    </style:style>
    <style:style style:name="T2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0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0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0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03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0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0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0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04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3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0%" fo:margin-bottom="0cm"/>
    </style:style>
    <style:style style:name="T2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7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7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07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4" style:family="table-row"/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100%" fo:margin-bottom="0cm"/>
    </style:style>
    <style:style style:name="T2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100%" fo:margin-bottom="0cm"/>
    </style:style>
    <style:style style:name="T2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1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1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1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2" style:family="paragraph" style:parent-style-name="Normal">
      <style:paragraph-properties fo:text-align="justify"/>
    </style:style>
    <style:style style:name="T2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1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4" style:family="paragraph" style:parent-style-name="Heading_20_2"/>
    <style:style style:name="T214_1" style:family="text"/>
    <style:style style:name="T214_2" style:family="text"/>
    <style:style style:name="T214_3" style:family="text"/>
    <style:style style:name="T214_4" style:family="text"/>
    <style:style style:name="T214_5" style:family="text">
      <style:text-properties fo:font-weight="bold" style:font-weight-asian="bold" style:font-weight-complex="bold"/>
    </style:style>
    <style:style style:name="T214_6" style:family="text"/>
    <style:style style:name="T214_7" style:family="text"/>
    <style:style style:name="T214_8" style:family="text"/>
    <style:style style:name="T214_9" style:family="text"/>
    <style:style style:name="T214_10" style:family="text"/>
    <style:style style:name="T214_11" style:family="text"/>
    <style:style style:name="T214_12" style:family="text"/>
    <style:style style:name="T214_13" style:family="text"/>
    <style:style style:name="T214_14" style:family="text"/>
    <style:style style:name="T214_15" style:family="text"/>
    <style:style style:name="T214_16" style:family="text"/>
    <style:style style:name="T214_17" style:family="text"/>
    <style:style style:name="T214_18" style:family="text"/>
    <style:style style:name="T214_19" style:family="text"/>
    <style:style style:name="T214_20" style:family="text"/>
    <style:style style:name="T214_21" style:family="text"/>
    <style:style style:name="T214_22" style:family="text"/>
    <style:style style:name="T214_23" style:family="text"/>
    <style:style style:name="T214_24" style:family="text"/>
    <style:style style:name="T214_25" style:family="text"/>
    <style:style style:name="T214_26" style:family="text"/>
    <style:style style:name="P215" style:family="paragraph" style:parent-style-name="Heading_20_2"/>
    <style:style style:name="T215_1" style:family="text">
      <style:text-properties fo:font-weight="bold" style:font-weight-asian="bold"/>
    </style:style>
    <style:style style:name="T215_2" style:family="text">
      <style:text-properties style:font-weight-complex="bold"/>
    </style:style>
    <style:style style:name="T215_3" style:family="text">
      <style:text-properties fo:font-weight="bold" style:font-weight-asian="bold"/>
    </style:style>
    <style:style style:name="T215_4" style:family="text">
      <style:text-properties fo:font-weight="bold" style:font-weight-asian="bold"/>
    </style:style>
    <style:style style:name="T215_5" style:family="text">
      <style:text-properties fo:font-weight="bold" style:font-weight-asian="bold"/>
    </style:style>
    <style:style style:name="T215_6" style:family="text">
      <style:text-properties style:font-weight-complex="bold"/>
    </style:style>
    <style:style style:name="T215_7" style:family="text">
      <style:text-properties style:font-weight-complex="bold"/>
    </style:style>
    <style:style style:name="T215_8" style:family="text">
      <style:text-properties style:font-weight-complex="bold"/>
    </style:style>
    <style:style style:name="T215_9" style:family="text"/>
    <style:style style:name="P216" style:family="paragraph" style:parent-style-name="Heading_20_2"/>
    <style:style style:name="T216_1" style:family="text">
      <style:text-properties fo:font-weight="bold" style:font-weight-asian="bold"/>
    </style:style>
    <style:style style:name="T216_2" style:family="text">
      <style:text-properties style:font-weight-complex="bold"/>
    </style:style>
    <style:style style:name="T216_3" style:family="text">
      <style:text-properties fo:font-weight="bold" style:font-weight-asian="bold"/>
    </style:style>
    <style:style style:name="T216_4" style:family="text">
      <style:text-properties fo:font-weight="bold" style:font-weight-asian="bold"/>
    </style:style>
    <style:style style:name="T216_5" style:family="text">
      <style:text-properties fo:font-weight="bold" style:font-weight-asian="bold"/>
    </style:style>
    <style:style style:name="T216_6" style:family="text">
      <style:text-properties fo:font-weight="bold" style:font-weight-asian="bold"/>
    </style:style>
    <style:style style:name="T216_7" style:family="text">
      <style:text-properties style:font-weight-complex="bold"/>
    </style:style>
    <style:style style:name="T216_8" style:family="text">
      <style:text-properties style:font-weight-complex="bold"/>
    </style:style>
    <style:style style:name="T216_9" style:family="text"/>
    <style:style style:name="T216_10" style:family="text"/>
    <style:style style:name="T216_11" style:family="text"/>
    <style:style style:name="T216_12" style:family="text"/>
    <style:style style:name="T216_13" style:family="text">
      <style:text-properties style:font-weight-complex="bold"/>
    </style:style>
    <style:style style:name="T216_14" style:family="text">
      <style:text-properties style:font-weight-complex="bold"/>
    </style:style>
    <style:style style:name="T216_15" style:family="text"/>
    <style:style style:name="T216_16" style:family="text">
      <style:text-properties style:font-weight-complex="bold"/>
    </style:style>
    <style:style style:name="T216_17" style:family="text">
      <style:text-properties style:font-weight-complex="bold"/>
    </style:style>
    <style:style style:name="T216_18" style:family="text">
      <style:text-properties style:font-weight-complex="bold"/>
    </style:style>
    <style:style style:name="T216_19" style:family="text">
      <style:text-properties style:font-weight-complex="bold"/>
    </style:style>
    <style:style style:name="T216_20" style:family="text">
      <style:text-properties style:font-weight-complex="bold"/>
    </style:style>
    <style:style style:name="T216_21" style:family="text">
      <style:text-properties style:font-weight-complex="bold"/>
    </style:style>
    <style:style style:name="T216_22" style:family="text">
      <style:text-properties style:font-weight-complex="bold"/>
    </style:style>
    <style:style style:name="T216_23" style:family="text">
      <style:text-properties style:font-weight-complex="bold"/>
    </style:style>
    <style:style style:name="T216_24" style:family="text">
      <style:text-properties style:font-weight-complex="bold"/>
    </style:style>
    <style:style style:name="T216_25" style:family="text"/>
    <style:style style:name="T216_26" style:family="text">
      <style:text-properties style:font-weight-complex="bold"/>
    </style:style>
    <style:style style:name="P217" style:family="paragraph" style:parent-style-name="Heading_20_2"/>
    <style:style style:name="T217_1" style:family="text">
      <style:text-properties fo:font-weight="bold" style:font-weight-asian="bold"/>
    </style:style>
    <style:style style:name="T217_2" style:family="text">
      <style:text-properties style:font-weight-complex="bold"/>
    </style:style>
    <style:style style:name="T217_3" style:family="text">
      <style:text-properties fo:language-asian="en" fo:country-asian="GB" fo:font-weight="bold" style:font-weight-asian="bold"/>
    </style:style>
    <style:style style:name="T217_4" style:family="text">
      <style:text-properties fo:language-asian="en" fo:country-asian="GB" style:font-weight-complex="bold"/>
    </style:style>
    <style:style style:name="T217_5" style:family="text">
      <style:text-properties fo:language-asian="en" fo:country-asian="GB" style:font-weight-complex="bold"/>
    </style:style>
    <style:style style:name="T217_6" style:family="text">
      <style:text-properties fo:language-asian="en" fo:country-asian="GB" style:font-weight-complex="bold"/>
    </style:style>
    <style:style style:name="T217_7" style:family="text">
      <style:text-properties fo:language-asian="en" fo:country-asian="GB" style:font-weight-complex="bold"/>
    </style:style>
    <style:style style:name="T217_8" style:family="text">
      <style:text-properties fo:language-asian="en" fo:country-asian="GB" style:font-weight-complex="bold"/>
    </style:style>
    <style:style style:name="T217_9" style:family="text">
      <style:text-properties fo:language-asian="en" fo:country-asian="GB" style:font-weight-complex="bold"/>
    </style:style>
    <style:style style:name="T217_10" style:family="text">
      <style:text-properties fo:language-asian="en" fo:country-asian="GB" style:font-weight-complex="bold"/>
    </style:style>
    <style:style style:name="T217_11" style:family="text">
      <style:text-properties fo:language-asian="en" fo:country-asian="GB" style:font-weight-complex="bold"/>
    </style:style>
    <style:style style:name="T217_12" style:family="text">
      <style:text-properties fo:language-asian="en" fo:country-asian="GB" style:font-weight-complex="bold"/>
    </style:style>
    <style:style style:name="T217_13" style:family="text">
      <style:text-properties fo:language-asian="en" fo:country-asian="GB" style:font-weight-complex="bold"/>
    </style:style>
    <style:style style:name="T217_14" style:family="text">
      <style:text-properties fo:language-asian="en" fo:country-asian="GB" style:font-weight-complex="bold"/>
    </style:style>
    <style:style style:name="T217_15" style:family="text">
      <style:text-properties fo:language-asian="en" fo:country-asian="GB" style:font-weight-complex="bold"/>
    </style:style>
    <style:style style:name="T217_16" style:family="text">
      <style:text-properties fo:language-asian="en" fo:country-asian="GB" style:font-weight-complex="bold"/>
    </style:style>
    <style:style style:name="T217_17" style:family="text">
      <style:text-properties fo:language-asian="en" fo:country-asian="GB" style:font-weight-complex="bold"/>
    </style:style>
    <style:style style:name="T217_18" style:family="text">
      <style:text-properties fo:language-asian="en" fo:country-asian="GB" style:font-weight-complex="bold"/>
    </style:style>
    <style:style style:name="T217_19" style:family="text">
      <style:text-properties fo:language-asian="en" fo:country-asian="GB" style:font-weight-complex="bold"/>
    </style:style>
    <style:style style:name="T217_20" style:family="text">
      <style:text-properties fo:language-asian="en" fo:country-asian="GB" style:font-weight-complex="bold"/>
    </style:style>
    <style:style style:name="T217_21" style:family="text">
      <style:text-properties fo:language-asian="en" fo:country-asian="GB" style:font-weight-complex="bold"/>
    </style:style>
    <style:style style:name="P218" style:family="paragraph" style:parent-style-name="Heading_20_2"/>
    <style:style style:name="T218_1" style:family="text">
      <style:text-properties fo:language-asian="en" fo:country-asian="GB" fo:font-weight="bold" style:font-weight-asian="bold"/>
    </style:style>
    <style:style style:name="T218_2" style:family="text">
      <style:text-properties fo:language-asian="en" fo:country-asian="GB" style:font-weight-complex="bold"/>
    </style:style>
    <style:style style:name="T218_3" style:family="text">
      <style:text-properties fo:language-asian="en" fo:country-asian="GB" style:font-weight-complex="bold"/>
    </style:style>
    <style:style style:name="T218_4" style:family="text">
      <style:text-properties fo:language-asian="en" fo:country-asian="GB" style:font-weight-complex="bold"/>
    </style:style>
    <style:style style:name="T218_5" style:family="text">
      <style:text-properties fo:language-asian="en" fo:country-asian="GB" style:font-weight-complex="bold"/>
    </style:style>
    <style:style style:name="T218_6" style:family="text">
      <style:text-properties fo:language-asian="en" fo:country-asian="GB" style:font-weight-complex="bold"/>
    </style:style>
    <style:style style:name="T218_7" style:family="text">
      <style:text-properties fo:language-asian="en" fo:country-asian="GB" style:font-weight-complex="bold"/>
    </style:style>
    <style:style style:name="T218_8" style:family="text">
      <style:text-properties fo:language-asian="en" fo:country-asian="GB" style:font-weight-complex="bold"/>
    </style:style>
    <style:style style:name="T218_9" style:family="text">
      <style:text-properties fo:language-asian="en" fo:country-asian="GB" style:font-weight-complex="bold"/>
    </style:style>
    <style:style style:name="T218_10" style:family="text">
      <style:text-properties fo:language-asian="en" fo:country-asian="GB" style:font-weight-complex="bold"/>
    </style:style>
    <style:style style:name="T218_11" style:family="text">
      <style:text-properties fo:language-asian="en" fo:country-asian="GB" style:font-weight-complex="bold"/>
    </style:style>
    <style:style style:name="T218_12" style:family="text">
      <style:text-properties fo:language-asian="en" fo:country-asian="GB" style:font-weight-complex="bold"/>
    </style:style>
    <style:style style:name="T218_13" style:family="text">
      <style:text-properties fo:language-asian="en" fo:country-asian="GB" style:font-weight-complex="bold"/>
    </style:style>
    <style:style style:name="T218_14" style:family="text">
      <style:text-properties fo:language-asian="en" fo:country-asian="GB" style:font-weight-complex="bold"/>
    </style:style>
    <style:style style:name="T218_15" style:family="text">
      <style:text-properties fo:language-asian="en" fo:country-asian="GB" style:font-weight-complex="bold"/>
    </style:style>
    <style:style style:name="T218_16" style:family="text">
      <style:text-properties fo:language-asian="en" fo:country-asian="GB" style:font-weight-complex="bold"/>
    </style:style>
    <style:style style:name="T218_17" style:family="text">
      <style:text-properties fo:language-asian="en" fo:country-asian="GB" style:font-weight-complex="bold"/>
    </style:style>
    <style:style style:name="T218_18" style:family="text">
      <style:text-properties fo:language-asian="en" fo:country-asian="GB" style:font-weight-complex="bold"/>
    </style:style>
    <style:style style:name="T218_19" style:family="text">
      <style:text-properties fo:language-asian="en" fo:country-asian="GB" style:font-weight-complex="bold"/>
    </style:style>
    <style:style style:name="T218_20" style:family="text">
      <style:text-properties fo:language-asian="en" fo:country-asian="GB" style:font-weight-complex="bold"/>
    </style:style>
    <style:style style:name="T218_21" style:family="text">
      <style:text-properties fo:language-asian="en" fo:country-asian="GB" style:font-weight-complex="bold"/>
    </style:style>
    <style:style style:name="P219" style:family="paragraph" style:parent-style-name="Heading_20_2"/>
    <style:style style:name="T219_1" style:family="text">
      <style:text-properties fo:font-weight="bold" style:font-weight-asian="bold"/>
    </style:style>
    <style:style style:name="T219_2" style:family="text">
      <style:text-properties style:font-weight-complex="bold"/>
    </style:style>
    <style:style style:name="T219_3" style:family="text">
      <style:text-properties fo:font-weight="bold" style:font-weight-asian="bold"/>
    </style:style>
    <style:style style:name="T219_4" style:family="text">
      <style:text-properties fo:font-weight="bold" style:font-weight-asian="bold"/>
    </style:style>
    <style:style style:name="T219_5" style:family="text">
      <style:text-properties style:font-weight-complex="bold"/>
    </style:style>
    <style:style style:name="T219_6" style:family="text">
      <style:text-properties style:font-weight-complex="bold"/>
    </style:style>
    <style:style style:name="P220" style:family="paragraph" style:parent-style-name="Normal">
      <style:paragraph-properties fo:text-align="justify"/>
    </style:style>
    <style:style style:name="T220_1" style:family="text">
      <style:text-properties fo:font-size="11pt" style:font-size-asian="11pt" style:font-size-complex="11pt" fo:font-weight="bold" style:font-weight-asian="bold"/>
    </style:style>
    <style:style style:name="T220_2" style:family="text">
      <style:text-properties fo:font-size="11pt" style:font-size-asian="11pt" style:font-size-complex="11pt" fo:font-weight="bold" style:font-weight-asian="bold"/>
    </style:style>
    <style:style style:name="P221" style:family="paragraph" style:parent-style-name="Normal">
      <style:text-properties fo:font-size="10pt" style:font-size-asian="10pt" style:font-name-complex="Arial" style:font-size-complex="10pt"/>
    </style:style>
    <style:style style:name="P222" style:family="paragraph" style:parent-style-name="Heading_20_2"/>
    <style:style style:name="T222_1" style:family="text" style:parent-style-name="cf01">
      <style:text-properties style:font-name="Arial" fo:font-size="11pt" style:font-size-asian="11pt" style:font-name-complex="Arial" style:font-size-complex="11pt"/>
    </style:style>
    <style:style style:name="T222_2" style:family="text" style:parent-style-name="cf01">
      <style:text-properties style:font-name="Arial" fo:font-size="11pt" style:font-size-asian="11pt" style:font-name-complex="Arial" style:font-size-complex="11pt"/>
    </style:style>
    <style:style style:name="T222_3" style:family="text" style:parent-style-name="cf01">
      <style:text-properties style:font-name="Arial" fo:font-size="11pt" style:font-size-asian="11pt" style:font-name-complex="Arial" style:font-size-complex="11pt"/>
    </style:style>
    <style:style style:name="T222_4" style:family="text" style:parent-style-name="cf01">
      <style:text-properties style:font-name="Arial" fo:font-size="11pt" style:font-size-asian="11pt" style:font-name-complex="Arial" style:font-size-complex="11pt"/>
    </style:style>
    <style:style style:name="T222_5" style:family="text" style:parent-style-name="cf01">
      <style:text-properties style:font-name="Arial" fo:font-size="11pt" style:font-size-asian="11pt" style:font-name-complex="Arial" style:font-size-complex="11pt"/>
    </style:style>
    <style:style style:name="T222_6" style:family="text" style:parent-style-name="cf01">
      <style:text-properties style:font-name="Arial" fo:font-size="11pt" style:font-size-asian="11pt" style:font-name-complex="Arial" style:font-size-complex="11pt"/>
    </style:style>
    <style:style style:name="T222_7" style:family="text" style:parent-style-name="cf01">
      <style:text-properties style:font-name="Arial" fo:font-size="11pt" style:font-size-asian="11pt" style:font-name-complex="Arial" style:font-size-complex="11pt"/>
    </style:style>
    <style:style style:name="T222_8" style:family="text" style:parent-style-name="cf01">
      <style:text-properties style:font-name="Arial" fo:font-size="11pt" style:font-size-asian="11pt" style:font-name-complex="Arial" style:font-size-complex="11pt"/>
    </style:style>
    <style:style style:name="T222_9" style:family="text" style:parent-style-name="cf01">
      <style:text-properties style:font-name="Arial" fo:font-size="11pt" style:font-size-asian="11pt" style:font-name-complex="Arial" style:font-size-complex="11pt"/>
    </style:style>
    <style:style style:name="T222_10" style:family="text" style:parent-style-name="cf01">
      <style:text-properties style:font-name="Arial" fo:font-size="11pt" style:font-size-asian="11pt" style:font-name-complex="Arial" style:font-size-complex="11pt"/>
    </style:style>
    <style:style style:name="P223" style:family="paragraph" style:parent-style-name="Normal">
      <style:paragraph-properties fo:text-align="justify"/>
    </style:style>
    <style:style style:name="T22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2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23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24" style:family="paragraph" style:parent-style-name="Normal">
      <style:text-properties fo:font-size="10pt" style:font-size-asian="10pt" style:font-size-complex="11pt"/>
    </style:style>
    <style:style style:name="P225" style:family="paragraph" style:parent-style-name="Heading_20_2"/>
    <style:style style:name="T225_1" style:family="text" style:parent-style-name="cf01">
      <style:text-properties style:font-name="Arial" fo:font-size="11pt" style:font-size-asian="11pt" style:font-name-complex="Arial" style:font-size-complex="11pt"/>
    </style:style>
    <style:style style:name="T225_2" style:family="text" style:parent-style-name="cf01">
      <style:text-properties style:font-name="Arial" fo:font-size="11pt" style:font-size-asian="11pt" style:font-name-complex="Arial" style:font-size-complex="11pt"/>
    </style:style>
    <style:style style:name="T225_3" style:family="text" style:parent-style-name="cf01">
      <style:text-properties style:font-name="Arial" fo:font-size="11pt" style:font-size-asian="11pt" style:font-name-complex="Arial" style:font-size-complex="11pt"/>
    </style:style>
    <style:style style:name="T225_4" style:family="text" style:parent-style-name="cf01">
      <style:text-properties style:font-name="Arial" fo:font-size="11pt" style:font-size-asian="11pt" style:font-name-complex="Arial" style:font-size-complex="11pt"/>
    </style:style>
    <style:style style:name="Table8" style:family="table">
      <style:table-properties table:align="left" style:width="17.993cm" fo:margin-left="0cm"/>
    </style:style>
    <style:style style:name="Column28" style:family="table-column">
      <style:table-column-properties style:column-width="3.492cm"/>
    </style:style>
    <style:style style:name="Column29" style:family="table-column">
      <style:table-column-properties style:column-width="2.251cm"/>
    </style:style>
    <style:style style:name="Column30" style:family="table-column">
      <style:table-column-properties style:column-width="0.646cm"/>
    </style:style>
    <style:style style:name="Column31" style:family="table-column">
      <style:table-column-properties style:column-width="0.603cm"/>
    </style:style>
    <style:style style:name="Column32" style:family="table-column">
      <style:table-column-properties style:column-width="4.251cm"/>
    </style:style>
    <style:style style:name="Column33" style:family="table-column">
      <style:table-column-properties style:column-width="2.138cm"/>
    </style:style>
    <style:style style:name="Column34" style:family="table-column">
      <style:table-column-properties style:column-width="4.613cm"/>
    </style:style>
    <style:style style:name="Row25" style:family="table-row">
      <style:table-row-properties style:min-row-height="0.482cm"/>
    </style:style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26" style:family="table-row">
      <style:table-row-properties style:row-height="0.6cm"/>
    </style:style>
    <style:style style:name="Cell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line-height="100%" fo:margin-bottom="0cm"/>
    </style:style>
    <style:style style:name="T2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line-height="100%" fo:margin-bottom="0cm"/>
    </style:style>
    <style:style style:name="T2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7" style:family="table-row">
      <style:table-row-properties style:row-height="0.591cm"/>
    </style:style>
    <style:style style:name="Cell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line-height="100%" fo:margin-bottom="0.212cm"/>
    </style:style>
    <style:style style:name="T2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3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28" style:family="table-row">
      <style:table-row-properties style:min-row-height="0.482cm"/>
    </style:style>
    <style:style style:name="Cell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9" style:family="table-row">
      <style:table-row-properties style:min-row-height="2.812cm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line-height="100%" fo:margin-bottom="0.212cm" fo:margin-right="0.101cm"/>
    </style:style>
    <style:style style:name="T2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1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30" style:family="table-row">
      <style:table-row-properties style:min-row-height="2.237cm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4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4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1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.212cm"/>
    </style:style>
    <style:style style:name="T2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4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4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248" style:family="paragraph" style:parent-style-name="Normal">
      <style:text-properties fo:font-size="11pt" style:font-size-asian="11pt" style:font-name-complex="Arial" style:font-size-complex="11pt"/>
    </style:style>
    <style:style style:name="P249" style:family="paragraph" style:parent-style-name="Heading_20_2"/>
    <style:style style:name="T249_1" style:family="text"/>
    <style:style style:name="T249_2" style:family="text"/>
    <style:style style:name="T249_3" style:family="text"/>
    <style:style style:name="T249_4" style:family="text">
      <style:text-properties fo:font-weight="bold" style:font-weight-asian="bold" style:font-weight-complex="bold"/>
    </style:style>
    <style:style style:name="T249_5" style:family="text"/>
    <style:style style:name="T249_6" style:family="text"/>
    <style:style style:name="P250" style:family="paragraph" style:parent-style-name="Heading_20_2"/>
    <style:style style:name="T250_1" style:family="text">
      <style:text-properties fo:language-asian="en" fo:country-asian="GB" fo:font-weight="bold" style:font-weight-asian="bold" style:font-weight-complex="bold"/>
    </style:style>
    <style:style style:name="T250_2" style:family="text">
      <style:text-properties fo:language-asian="en" fo:country-asian="GB" fo:font-weight="bold" style:font-weight-asian="bold" style:font-weight-complex="bold"/>
    </style:style>
    <style:style style:name="T250_3" style:family="text">
      <style:text-properties fo:language-asian="en" fo:country-asian="GB" fo:font-weight="bold" style:font-weight-asian="bold" style:font-weight-complex="bold"/>
    </style:style>
    <style:style style:name="T250_4" style:family="text">
      <style:text-properties fo:language-asian="en" fo:country-asian="GB" fo:font-weight="bold" style:font-weight-asian="bold" style:font-weight-complex="bold"/>
    </style:style>
    <style:style style:name="T250_5" style:family="text">
      <style:text-properties fo:language-asian="en" fo:country-asian="GB"/>
    </style:style>
    <style:style style:name="T250_6" style:family="text">
      <style:text-properties fo:language-asian="en" fo:country-asian="GB"/>
    </style:style>
    <style:style style:name="P251" style:family="paragraph" style:parent-style-name="List_20_Paragraph">
      <style:paragraph-properties fo:margin-left="1.501cm"/>
    </style:style>
    <style:style style:name="T251_1" style:family="text">
      <style:text-properties fo:font-size="11pt" style:font-size-asian="11pt" style:font-name-complex="Arial" style:font-size-complex="11pt" style:font-weight-complex="bold"/>
    </style:style>
    <style:style style:name="T251_2" style:family="text">
      <style:text-properties fo:font-size="10pt" style:font-size-asian="10pt" style:font-name-complex="Calibri"/>
    </style:style>
    <style:style style:name="T251_3" style:family="text">
      <style:text-properties fo:font-size="11pt" style:font-size-asian="11pt" style:font-name-complex="Calibri" style:font-size-complex="11pt"/>
    </style:style>
    <style:style style:name="P252" style:family="paragraph" style:parent-style-name="List_20_Paragraph">
      <style:paragraph-properties fo:margin-top="0.212cm" fo:margin-left="1.501cm" fo:margin-right="0.101cm"/>
      <style:text-properties fo:font-size="11pt" style:font-size-asian="11pt" style:font-name-complex="Arial" style:font-size-complex="11pt" style:font-weight-complex="bold"/>
    </style:style>
    <style:style style:name="T252_1" style:family="text">
      <style:text-properties fo:font-size="11pt" style:font-size-asian="11pt" style:font-name-complex="Arial" style:font-size-complex="11pt" style:font-weight-complex="bold"/>
    </style:style>
    <style:style style:name="T252_2" style:family="text">
      <style:text-properties fo:font-size="11pt" style:font-size-asian="11pt" style:font-name-complex="Arial" style:font-size-complex="11pt" style:font-weight-complex="bold"/>
    </style:style>
    <style:style style:name="P253" style:family="paragraph" style:parent-style-name="List_20_Paragraph">
      <style:paragraph-properties fo:margin-top="0.212cm" fo:margin-left="1.501cm" fo:margin-right="0.101cm"/>
      <style:text-properties fo:font-size="10pt" style:font-size-asian="10pt" style:font-name-complex="Arial" style:font-weight-complex="bold"/>
    </style:style>
    <style:style style:name="T253_1" style:family="text">
      <style:text-properties fo:font-size="11pt" style:font-size-asian="11pt" style:font-name-complex="Arial" style:font-size-complex="11pt" style:font-weight-complex="bold"/>
    </style:style>
    <style:style style:name="T253_2" style:family="text">
      <style:text-properties fo:font-size="11pt" style:font-size-asian="11pt" style:font-name-complex="Arial" style:font-size-complex="11pt" style:font-weight-complex="bold"/>
    </style:style>
    <style:style style:name="T253_3" style:family="text">
      <style:text-properties fo:font-size="10pt" style:font-size-asian="10pt" style:font-name-complex="Arial" style:font-weight-complex="bold"/>
    </style:style>
    <style:style style:name="P254" style:family="paragraph" style:parent-style-name="List_20_Paragraph">
      <style:paragraph-properties fo:margin-top="0.212cm" fo:margin-left="1.501cm" fo:margin-right="0.101cm"/>
      <style:text-properties fo:font-size="11pt" style:font-size-asian="11pt" style:font-name-complex="Arial" style:font-size-complex="11pt" style:font-weight-complex="bold"/>
    </style:style>
    <style:style style:name="T254_1" style:family="text">
      <style:text-properties fo:font-size="11pt" style:font-size-asian="11pt" style:font-name-complex="Arial" style:font-size-complex="11pt" style:font-weight-complex="bold"/>
    </style:style>
    <style:style style:name="T254_2" style:family="text">
      <style:text-properties fo:font-size="11pt" style:font-size-asian="11pt" style:font-name-complex="Arial" style:font-size-complex="11pt" style:font-weight-complex="bold"/>
    </style:style>
    <style:style style:name="T254_3" style:family="text">
      <style:text-properties fo:font-size="11pt" style:font-size-asian="11pt" style:font-name-complex="Arial" style:font-size-complex="11pt" style:font-weight-complex="bold"/>
    </style:style>
    <style:style style:name="P255" style:family="paragraph" style:parent-style-name="List_20_Paragraph">
      <style:paragraph-properties fo:margin-top="0.212cm" fo:margin-left="1.501cm" fo:margin-right="0.101cm"/>
      <style:text-properties fo:font-size="11pt" style:font-size-asian="11pt" style:font-name-complex="Arial" style:font-size-complex="11pt" style:font-weight-complex="bold"/>
    </style:style>
    <style:style style:name="T255_1" style:family="text">
      <style:text-properties fo:font-size="11pt" style:font-size-asian="11pt" style:font-name-complex="Arial" style:font-size-complex="11pt" style:font-weight-complex="bold"/>
    </style:style>
    <style:style style:name="P256" style:family="paragraph" style:parent-style-name="List_20_Paragraph">
      <style:paragraph-properties fo:margin-top="0.212cm" fo:margin-left="1.501cm" fo:margin-right="0.101cm"/>
      <style:text-properties fo:font-size="11pt" style:font-size-asian="11pt" style:font-name-complex="Arial" style:font-size-complex="11pt"/>
    </style:style>
    <style:style style:name="T256_1" style:family="text">
      <style:text-properties fo:font-size="11pt" style:font-size-asian="11pt" style:font-name-complex="Arial" style:font-size-complex="11pt"/>
    </style:style>
    <style:style style:name="T256_2" style:family="text">
      <style:text-properties fo:font-size="11pt" style:font-size-asian="11pt" style:font-name-complex="Arial" style:font-size-complex="11pt"/>
    </style:style>
    <style:style style:name="T256_3" style:family="text">
      <style:text-properties fo:font-size="11pt" style:font-size-asian="11pt" style:font-name-complex="Arial" style:font-size-complex="11pt"/>
    </style:style>
    <style:style style:name="P257" style:family="paragraph" style:parent-style-name="List_20_Paragraph">
      <style:paragraph-properties fo:margin-top="0.212cm" fo:margin-bottom="0.212cm" fo:margin-left="1.501cm" fo:margin-right="0.101cm"/>
      <style:text-properties fo:font-size="11pt" style:font-size-asian="11pt" style:font-name-complex="Arial" style:font-size-complex="11pt" style:font-weight-complex="bold"/>
    </style:style>
    <style:style style:name="T257_1" style:family="text">
      <style:text-properties fo:font-size="11pt" style:font-size-asian="11pt" style:font-name-complex="Arial" style:font-size-complex="11pt" style:font-weight-complex="bold"/>
    </style:style>
    <style:style style:name="T257_2" style:family="text">
      <style:text-properties fo:font-size="11pt" style:font-size-asian="11pt" style:font-name-complex="Arial" style:font-size-complex="11pt" style:font-weight-complex="bold"/>
    </style:style>
    <style:style style:name="P258" style:family="paragraph" style:parent-style-name="Heading_20_2"/>
    <style:style style:name="T258_1" style:family="text">
      <style:text-properties fo:language-asian="en" fo:country-asian="GB" fo:font-weight="bold" style:font-weight-asian="bold" style:font-weight-complex="bold"/>
    </style:style>
    <style:style style:name="T258_2" style:family="text">
      <style:text-properties fo:font-weight="bold" style:font-weight-asian="bold" style:font-weight-complex="bold"/>
    </style:style>
    <style:style style:name="T258_3" style:family="text">
      <style:text-properties style:font-weight-complex="bold"/>
    </style:style>
    <style:style style:name="P259" style:family="paragraph" style:parent-style-name="List_20_Paragraph">
      <style:paragraph-properties fo:margin-top="0.212cm" fo:margin-left="1.501cm" fo:margin-right="0.101cm"/>
      <style:text-properties fo:font-size="11pt" style:font-size-asian="11pt" style:font-name-complex="Arial" style:font-size-complex="11pt" style:font-weight-complex="bold"/>
    </style:style>
    <style:style style:name="T259_1" style:family="text">
      <style:text-properties fo:font-size="11pt" style:font-size-asian="11pt" style:font-name-complex="Arial" style:font-size-complex="11pt" style:font-weight-complex="bold"/>
    </style:style>
    <style:style style:name="T259_2" style:family="text">
      <style:text-properties fo:font-size="11pt" style:font-size-asian="11pt" style:font-name-complex="Arial" style:font-size-complex="11pt" style:font-weight-complex="bold"/>
    </style:style>
    <style:style style:name="T259_3" style:family="text">
      <style:text-properties fo:font-size="11pt" style:font-size-asian="11pt" style:font-name-complex="Arial" style:font-size-complex="11pt" style:font-weight-complex="bold"/>
    </style:style>
    <style:style style:name="T259_4" style:family="text">
      <style:text-properties fo:font-size="11pt" style:font-size-asian="11pt" style:font-name-complex="Arial" style:font-size-complex="11pt" style:font-weight-complex="bold"/>
    </style:style>
    <style:style style:name="P260" style:family="paragraph" style:parent-style-name="List_20_Paragraph">
      <style:paragraph-properties fo:margin-top="0.212cm" fo:margin-bottom="0.212cm" fo:margin-left="1.501cm" fo:margin-right="0.101cm"/>
      <style:text-properties fo:font-size="11pt" style:font-size-asian="11pt" style:font-name-complex="Arial" style:font-size-complex="11pt" style:font-weight-complex="bold"/>
    </style:style>
    <style:style style:name="T260_1" style:family="text">
      <style:text-properties fo:font-size="11pt" style:font-size-asian="11pt" style:font-name-complex="Arial" style:font-size-complex="11pt" style:font-weight-complex="bold"/>
    </style:style>
    <style:style style:name="T260_2" style:family="text">
      <style:text-properties fo:font-size="11pt" style:font-size-asian="11pt" style:font-name-complex="Arial" style:font-size-complex="11pt" style:font-weight-complex="bold"/>
    </style:style>
    <style:style style:name="T260_3" style:family="text">
      <style:text-properties fo:font-size="11pt" style:font-size-asian="11pt" style:font-name-complex="Arial" style:font-size-complex="11pt" style:font-weight-complex="bold"/>
    </style:style>
    <style:style style:name="P261" style:family="paragraph" style:parent-style-name="Heading_20_2"/>
    <style:style style:name="T261_1" style:family="text">
      <style:text-properties fo:font-weight="bold" style:font-weight-asian="bold"/>
    </style:style>
    <style:style style:name="T261_2" style:family="text">
      <style:text-properties style:font-weight-complex="bold"/>
    </style:style>
    <style:style style:name="T261_3" style:family="text">
      <style:text-properties style:font-weight-complex="bold"/>
    </style:style>
    <style:style style:name="T261_4" style:family="text">
      <style:text-properties style:font-weight-complex="bold"/>
    </style:style>
    <style:style style:name="T261_5" style:family="text">
      <style:text-properties style:font-weight-complex="bold"/>
    </style:style>
    <style:style style:name="T261_6" style:family="text">
      <style:text-properties style:font-weight-complex="bold"/>
    </style:style>
    <style:style style:name="T261_7" style:family="text">
      <style:text-properties style:font-weight-complex="bold"/>
    </style:style>
    <style:style style:name="P262" style:family="paragraph" style:parent-style-name="Normal">
      <style:paragraph-properties fo:text-align="justify"/>
    </style:style>
    <style:style style:name="T262_1" style:family="text">
      <style:text-properties fo:font-size="11pt" style:font-size-asian="11pt" style:font-size-complex="11pt" fo:font-weight="bold" style:font-weight-asian="bold"/>
    </style:style>
    <style:style style:name="P263" style:family="paragraph" style:parent-style-name="Normal">
      <style:text-properties fo:font-size="11pt" style:font-size-asian="11pt" style:font-name-complex="Arial" style:font-size-complex="11pt"/>
    </style:style>
    <style:style style:name="P264" style:family="paragraph" style:parent-style-name="Heading_20_2"/>
    <style:style style:name="T264_1" style:family="text" style:parent-style-name="cf01">
      <style:text-properties style:font-name="Arial" fo:font-size="11pt" style:font-size-asian="11pt" style:font-name-complex="Arial" style:font-size-complex="11pt"/>
    </style:style>
    <style:style style:name="T264_2" style:family="text" style:parent-style-name="cf01">
      <style:text-properties style:font-name="Arial" fo:font-size="11pt" style:font-size-asian="11pt" style:font-name-complex="Arial" style:font-size-complex="11pt"/>
    </style:style>
    <style:style style:name="T264_3" style:family="text" style:parent-style-name="cf01">
      <style:text-properties style:font-name="Arial" fo:font-size="11pt" style:font-size-asian="11pt" style:font-name-complex="Arial" style:font-size-complex="11pt"/>
    </style:style>
    <style:style style:name="T264_4" style:family="text" style:parent-style-name="cf01">
      <style:text-properties style:font-name="Arial" fo:font-size="11pt" style:font-size-asian="11pt" style:font-name-complex="Arial" style:font-size-complex="11pt"/>
    </style:style>
    <style:style style:name="T264_5" style:family="text" style:parent-style-name="cf01">
      <style:text-properties style:font-name="Arial" fo:font-size="11pt" style:font-size-asian="11pt" style:font-name-complex="Arial" style:font-size-complex="11pt"/>
    </style:style>
    <style:style style:name="T264_6" style:family="text" style:parent-style-name="cf01">
      <style:text-properties style:font-name="Arial" fo:font-size="11pt" style:font-size-asian="11pt" style:font-name-complex="Arial" style:font-size-complex="11pt"/>
    </style:style>
    <style:style style:name="T264_7" style:family="text" style:parent-style-name="cf01">
      <style:text-properties style:font-name="Arial" fo:font-size="11pt" style:font-size-asian="11pt" style:font-name-complex="Arial" style:font-size-complex="11pt"/>
    </style:style>
    <style:style style:name="P265" style:family="paragraph" style:parent-style-name="Normal">
      <style:paragraph-properties fo:text-align="justify"/>
    </style:style>
    <style:style style:name="T26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6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6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6" style:family="paragraph" style:parent-style-name="Normal">
      <style:text-properties fo:font-size="10pt" style:font-size-asian="10pt" style:font-size-complex="11pt"/>
    </style:style>
    <style:style style:name="P267" style:family="paragraph" style:parent-style-name="Heading_20_2"/>
    <style:style style:name="T267_1" style:family="text" style:parent-style-name="cf01">
      <style:text-properties style:font-name="Arial" fo:font-size="11pt" style:font-size-asian="11pt" style:font-name-complex="Arial" style:font-size-complex="11pt"/>
    </style:style>
    <style:style style:name="P268" style:family="paragraph" style:parent-style-name="Normal">
      <style:paragraph-properties fo:margin-top="0.212cm" fo:margin-bottom="0.212cm" fo:margin-right="0.101cm"/>
      <style:text-properties fo:font-size="10pt" style:font-size-asian="10pt" style:font-name-complex="Arial" style:font-size-complex="10pt" fo:language-asian="en" fo:country-asian="GB"/>
    </style:style>
    <style:style style:name="P269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70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71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72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73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74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75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76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77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7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79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80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81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82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83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84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85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86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87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8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89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290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Table9" style:family="table">
      <style:table-properties table:align="left" style:width="17.761cm" fo:margin-left="0cm"/>
    </style:style>
    <style:style style:name="Column35" style:family="table-column">
      <style:table-column-properties style:column-width="3.26cm"/>
    </style:style>
    <style:style style:name="Column36" style:family="table-column">
      <style:table-column-properties style:column-width="2.242cm"/>
    </style:style>
    <style:style style:name="Column37" style:family="table-column">
      <style:table-column-properties style:column-width="0.404cm"/>
    </style:style>
    <style:style style:name="Column38" style:family="table-column">
      <style:table-column-properties style:column-width="5.597cm"/>
    </style:style>
    <style:style style:name="Column39" style:family="table-column">
      <style:table-column-properties style:column-width="1.395cm"/>
    </style:style>
    <style:style style:name="Column40" style:family="table-column">
      <style:table-column-properties style:column-width="4.863cm"/>
    </style:style>
    <style:style style:name="Row32" style:family="table-row">
      <style:table-row-properties style:min-row-height="0.482cm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00%" fo:margin-bottom="0cm" fo:margin-left="0.63cm"/>
    </style:style>
    <style:style style:name="T2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3" style:family="table-row">
      <style:table-row-properties style:row-height="0.6cm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34" style:family="table-row">
      <style:table-row-properties style:row-height="0.831cm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.212cm"/>
    </style:style>
    <style:style style:name="T2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9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line-height="100%" fo:margin-bottom="0cm"/>
    </style:style>
    <style:style style:name="T2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9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35" style:family="table-row">
      <style:table-row-properties style:min-row-height="0.482cm"/>
    </style:style>
    <style:style style:name="Cell1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 fo:line-height="100%" fo:margin-bottom="0cm" fo:margin-left="0.101cm"/>
    </style:style>
    <style:style style:name="T3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01" style:family="paragraph" style:parent-style-name="Normal">
      <style:paragraph-properties fo:text-align="center" fo:line-height="100%" fo:margin-bottom="0cm" fo:margin-left="0.101cm"/>
    </style:style>
    <style:style style:name="T3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6" style:family="table-row">
      <style:table-row-properties style:min-row-height="2.812cm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0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0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05_2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06" style:family="paragraph" style:parent-style-name="Normal">
      <style:paragraph-properties fo:line-height="100%" fo:margin-bottom="0cm"/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0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0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7" style:family="table-row">
      <style:table-row-properties style:min-row-height="2.701cm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>
        <style:tab-stops>
          <style:tab-stop style:type="left" style:leader-style="none" style:position="1.826cm"/>
        </style:tab-stops>
      </style:paragraph-properties>
    </style:style>
    <style:style style:name="T310_1" style:family="text">
      <style:text-properties style:font-name="Arial" fo:font-size="10pt" style:font-name-asian="Times New Roman" style:font-size-asian="10pt" style:font-name-complex="Times New Roman" style:font-size-complex="10pt" fo:language="en" fo:language-asian="zh" fo:language-complex="ar" fo:country="GB" fo:country-asian="CN" fo:country-complex="SA"/>
    </style:style>
    <style:style style:name="P311" style:family="paragraph" style:parent-style-name="Normal">
      <style:paragraph-properties fo:line-height="100%" fo:margin-bottom="0cm">
        <style:tab-stops>
          <style:tab-stop style:type="left" style:leader-style="none" style:position="1.826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zh" fo:language-complex="ar" fo:country="GB" fo:country-asian="CN" fo:country-complex="SA"/>
    </style:style>
    <style:style style:name="P312" style:family="paragraph" style:parent-style-name="Normal">
      <style:paragraph-properties fo:line-height="100%" fo:margin-bottom="0cm">
        <style:tab-stops>
          <style:tab-stop style:type="left" style:leader-style="none" style:position="1.826cm"/>
        </style:tab-stops>
      </style:paragraph-properties>
    </style:style>
    <style:style style:name="T312_1" style:family="text">
      <style:text-properties style:font-name="Arial" fo:font-size="10pt" style:font-name-asian="Times New Roman" style:font-size-asian="10pt" style:font-name-complex="Times New Roman" style:font-size-complex="10pt" fo:language="en" fo:language-asian="zh" fo:language-complex="ar" fo:country="GB" fo:country-asian="CN" fo:country-complex="SA"/>
    </style:style>
    <style:style style:name="T312_2" style:family="text">
      <style:text-properties style:font-name="Arial" fo:font-size="10pt" style:font-name-asian="Times New Roman" style:font-size-asian="10pt" style:font-name-complex="Times New Roman" style:font-size-complex="10pt" fo:language="en" fo:language-asian="zh" fo:language-complex="ar" fo:country="GB" fo:country-asian="CN" fo:country-complex="SA"/>
    </style:style>
    <style:style style:name="T312_3" style:family="text">
      <style:text-properties style:font-name="Arial" fo:font-size="10pt" style:font-name-asian="Times New Roman" style:font-size-asian="10pt" style:font-name-complex="Times New Roman" style:font-size-complex="10pt" fo:language="en" fo:language-asian="zh" fo:language-complex="ar" fo:country="GB" fo:country-asian="CN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3_2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3_3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3_4" style:family="text">
      <style:text-properties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3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8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P317" style:family="paragraph" style:parent-style-name="Normal">
      <style:paragraph-properties fo:line-height="100%" fo:margin-bottom="0cm"/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T318_2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T318_3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T31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T31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T31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T31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T31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T31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T319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P3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T3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P322" style:family="paragraph" style:parent-style-name="List_20_Paragraph">
      <style:paragraph-properties fo:text-indent="-0.635cm" fo:line-height="100%" fo:margin-bottom="0.423cm" fo:margin-left="1.27cm"/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2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P323" style:family="paragraph" style:parent-style-name="List_20_Paragraph">
      <style:paragraph-properties fo:text-indent="-0.635cm" fo:line-height="100%" fo:margin-bottom="0.423cm" fo:margin-left="1.27cm"/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3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P324" style:family="paragraph" style:parent-style-name="List_20_Paragraph">
      <style:paragraph-properties fo:text-indent="-0.635cm" fo:line-height="100%" fo:margin-bottom="0.423cm" fo:margin-left="1.27cm"/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4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T325_2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T325_3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T325_4" style:family="text">
      <style:text-properties fo:color="#000000" style:font-name="Arial" fo:font-size="10pt" style:font-name-asian="Calibri" style:font-size-asian="10pt" style:font-name-complex="Arial" style:font-size-complex="10pt" fo:language="en" fo:language-asian="zh" fo:language-complex="ar" fo:country="GB" fo:country-asian="CN" fo:country-complex="SA"/>
    </style:style>
    <style:style style:name="P326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2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329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330" style:family="paragraph" style:parent-style-name="Heading_20_2"/>
    <style:style style:name="T330_1" style:family="text">
      <style:text-properties style:font-weight-complex="bold"/>
    </style:style>
    <style:style style:name="T330_2" style:family="text">
      <style:text-properties style:font-weight-complex="bold"/>
    </style:style>
    <style:style style:name="T330_3" style:family="text">
      <style:text-properties style:font-weight-complex="bold"/>
    </style:style>
    <style:style style:name="T330_4" style:family="text">
      <style:text-properties style:font-weight-complex="bold"/>
    </style:style>
    <style:style style:name="T330_5" style:family="text">
      <style:text-properties style:font-weight-complex="bold"/>
    </style:style>
    <style:style style:name="T330_6" style:family="text">
      <style:text-properties style:font-weight-complex="bold"/>
    </style:style>
    <style:style style:name="T330_7" style:family="text">
      <style:text-properties style:font-weight-complex="bold"/>
    </style:style>
    <style:style style:name="T330_8" style:family="text">
      <style:text-properties fo:font-weight="bold" style:font-weight-asian="bold"/>
    </style:style>
    <style:style style:name="T330_9" style:family="text">
      <style:text-properties style:font-weight-complex="bold"/>
    </style:style>
    <style:style style:name="P331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332" style:family="paragraph" style:parent-style-name="Heading_20_2"/>
    <style:style style:name="T332_1" style:family="text">
      <style:text-properties fo:language-asian="en" fo:country-asian="GB" fo:font-weight="bold" style:font-weight-asian="bold"/>
    </style:style>
    <style:style style:name="T332_2" style:family="text">
      <style:text-properties fo:language-asian="en" fo:country-asian="GB" style:font-weight-complex="bold"/>
    </style:style>
    <style:style style:name="T332_3" style:family="text">
      <style:text-properties style:font-style-complex="italic" fo:font-weight="bold" style:font-weight-asian="bold"/>
    </style:style>
    <style:style style:name="T332_4" style:family="text">
      <style:text-properties style:font-style-complex="italic" style:font-weight-complex="bold"/>
    </style:style>
    <style:style style:name="T332_5" style:family="text">
      <style:text-properties style:font-style-complex="italic" style:font-weight-complex="bold"/>
    </style:style>
    <style:style style:name="T332_6" style:family="text">
      <style:text-properties style:font-style-complex="italic" style:font-weight-complex="bold"/>
    </style:style>
    <style:style style:name="T332_7" style:family="text">
      <style:text-properties style:font-style-complex="italic" style:font-weight-complex="bold"/>
    </style:style>
    <style:style style:name="T332_8" style:family="text">
      <style:text-properties style:font-style-complex="italic" style:font-weight-complex="bold"/>
    </style:style>
    <style:style style:name="T332_9" style:family="text">
      <style:text-properties style:font-style-complex="italic" style:font-weight-complex="bold"/>
    </style:style>
    <style:style style:name="T332_10" style:family="text">
      <style:text-properties style:font-style-complex="italic" style:font-weight-complex="bold"/>
    </style:style>
    <style:style style:name="T332_11" style:family="text">
      <style:text-properties style:font-style-complex="italic" style:font-weight-complex="bold"/>
    </style:style>
    <style:style style:name="T332_12" style:family="text">
      <style:text-properties style:font-style-complex="italic" style:font-weight-complex="bold"/>
    </style:style>
    <style:style style:name="T332_13" style:family="text">
      <style:text-properties style:font-style-complex="italic" style:font-weight-complex="bold"/>
    </style:style>
    <style:style style:name="T332_14" style:family="text">
      <style:text-properties fo:language-asian="en" fo:country-asian="GB" style:font-weight-complex="bold"/>
    </style:style>
    <style:style style:name="T332_15" style:family="text">
      <style:text-properties fo:language-asian="en" fo:country-asian="GB" style:font-weight-complex="bold"/>
    </style:style>
    <style:style style:name="T332_16" style:family="text">
      <style:text-properties fo:language-asian="en" fo:country-asian="GB" style:font-weight-complex="bold"/>
    </style:style>
    <style:style style:name="T332_17" style:family="text">
      <style:text-properties fo:language-asian="en" fo:country-asian="GB" style:font-weight-complex="bold"/>
    </style:style>
    <style:style style:name="T332_18" style:family="text">
      <style:text-properties fo:language-asian="en" fo:country-asian="GB" style:font-weight-complex="bold"/>
    </style:style>
    <style:style style:name="T332_19" style:family="text">
      <style:text-properties fo:language-asian="en" fo:country-asian="GB" style:font-weight-complex="bold"/>
    </style:style>
    <style:style style:name="T332_20" style:family="text">
      <style:text-properties fo:language-asian="en" fo:country-asian="GB" style:font-weight-complex="bold"/>
    </style:style>
    <style:style style:name="T332_21" style:family="text">
      <style:text-properties fo:language-asian="en" fo:country-asian="GB" style:font-weight-complex="bold"/>
    </style:style>
    <style:style style:name="T332_22" style:family="text">
      <style:text-properties fo:language-asian="en" fo:country-asian="GB" style:font-weight-complex="bold"/>
    </style:style>
    <style:style style:name="T332_23" style:family="text">
      <style:text-properties fo:language-asian="en" fo:country-asian="GB" style:font-weight-complex="bold"/>
    </style:style>
    <style:style style:name="T332_24" style:family="text">
      <style:text-properties fo:language-asian="en" fo:country-asian="GB" style:font-weight-complex="bold"/>
    </style:style>
    <style:style style:name="T332_25" style:family="text">
      <style:text-properties fo:language-asian="en" fo:country-asian="GB" style:font-weight-complex="bold"/>
    </style:style>
    <style:style style:name="T332_26" style:family="text">
      <style:text-properties fo:language-asian="en" fo:country-asian="GB" style:font-weight-complex="bold"/>
    </style:style>
    <style:style style:name="T332_27" style:family="text">
      <style:text-properties fo:language-asian="en" fo:country-asian="GB" style:font-weight-complex="bold"/>
    </style:style>
    <style:style style:name="T332_28" style:family="text">
      <style:text-properties fo:language-asian="en" fo:country-asian="GB" style:font-weight-complex="bold"/>
    </style:style>
    <style:style style:name="T332_29" style:family="text">
      <style:text-properties fo:language-asian="en" fo:country-asian="GB" style:font-weight-complex="bold"/>
    </style:style>
    <style:style style:name="T332_30" style:family="text">
      <style:text-properties fo:language-asian="en" fo:country-asian="GB" style:font-weight-complex="bold"/>
    </style:style>
    <style:style style:name="T332_31" style:family="text">
      <style:text-properties fo:language-asian="en" fo:country-asian="GB" style:font-weight-complex="bold"/>
    </style:style>
    <style:style style:name="T332_32" style:family="text">
      <style:text-properties fo:language-asian="en" fo:country-asian="GB" style:font-weight-complex="bold"/>
    </style:style>
    <style:style style:name="T332_33" style:family="text">
      <style:text-properties fo:language-asian="en" fo:country-asian="GB" style:font-weight-complex="bold"/>
    </style:style>
    <style:style style:name="T332_34" style:family="text">
      <style:text-properties fo:language-asian="en" fo:country-asian="GB" style:font-weight-complex="bold"/>
    </style:style>
    <style:style style:name="T332_35" style:family="text">
      <style:text-properties fo:language-asian="en" fo:country-asian="GB" style:font-weight-complex="bold"/>
    </style:style>
    <style:style style:name="T332_36" style:family="text">
      <style:text-properties fo:language-asian="en" fo:country-asian="GB" style:font-weight-complex="bold"/>
    </style:style>
    <style:style style:name="T332_37" style:family="text">
      <style:text-properties fo:language-asian="en" fo:country-asian="GB" style:font-weight-complex="bold"/>
    </style:style>
    <style:style style:name="T332_38" style:family="text">
      <style:text-properties fo:language-asian="en" fo:country-asian="GB" style:font-weight-complex="bold"/>
    </style:style>
    <style:style style:name="T332_39" style:family="text">
      <style:text-properties fo:language-asian="en" fo:country-asian="GB" style:font-weight-complex="bold"/>
    </style:style>
    <style:style style:name="T332_40" style:family="text">
      <style:text-properties fo:language-asian="en" fo:country-asian="GB" style:font-weight-complex="bold"/>
    </style:style>
    <style:style style:name="T332_41" style:family="text">
      <style:text-properties fo:language-asian="en" fo:country-asian="GB" style:font-weight-complex="bold"/>
    </style:style>
    <style:style style:name="T332_42" style:family="text">
      <style:text-properties fo:language-asian="en" fo:country-asian="GB" style:font-weight-complex="bold"/>
    </style:style>
    <style:style style:name="T332_43" style:family="text">
      <style:text-properties fo:language-asian="en" fo:country-asian="GB" style:font-weight-complex="bold"/>
    </style:style>
    <style:style style:name="T332_44" style:family="text">
      <style:text-properties fo:language-asian="en" fo:country-asian="GB" style:font-weight-complex="bold"/>
    </style:style>
    <style:style style:name="T332_45" style:family="text">
      <style:text-properties fo:language-asian="en" fo:country-asian="GB" style:font-weight-complex="bold"/>
    </style:style>
    <style:style style:name="P333" style:family="paragraph" style:parent-style-name="Heading_20_2"/>
    <style:style style:name="T333_1" style:family="text">
      <style:text-properties fo:language-asian="en" fo:country-asian="GB" style:font-weight-complex="bold"/>
    </style:style>
    <style:style style:name="T333_2" style:family="text">
      <style:text-properties fo:language-asian="en" fo:country-asian="GB" style:font-weight-complex="bold"/>
    </style:style>
    <style:style style:name="T333_3" style:family="text">
      <style:text-properties fo:language-asian="en" fo:country-asian="GB" style:font-weight-complex="bold"/>
    </style:style>
    <style:style style:name="T333_4" style:family="text">
      <style:text-properties fo:language-asian="en" fo:country-asian="GB" style:font-weight-complex="bold"/>
    </style:style>
    <style:style style:name="T333_5" style:family="text">
      <style:text-properties fo:language-asian="en" fo:country-asian="GB" style:font-weight-complex="bold"/>
    </style:style>
    <style:style style:name="T333_6" style:family="text">
      <style:text-properties fo:language-asian="en" fo:country-asian="GB" style:font-weight-complex="bold"/>
    </style:style>
    <style:style style:name="T333_7" style:family="text">
      <style:text-properties fo:language-asian="en" fo:country-asian="GB" style:font-weight-complex="bold"/>
    </style:style>
    <style:style style:name="P334" style:family="paragraph" style:parent-style-name="Heading_20_2"/>
    <style:style style:name="T334_1" style:family="text">
      <style:text-properties fo:font-weight="bold" style:font-weight-asian="bold"/>
    </style:style>
    <style:style style:name="T334_2" style:family="text">
      <style:text-properties style:font-weight-complex="bold"/>
    </style:style>
    <style:style style:name="T334_3" style:family="text">
      <style:text-properties fo:font-weight="bold" style:font-weight-asian="bold"/>
    </style:style>
    <style:style style:name="T334_4" style:family="text">
      <style:text-properties fo:font-weight="bold" style:font-weight-asian="bold"/>
    </style:style>
    <style:style style:name="T334_5" style:family="text">
      <style:text-properties style:font-weight-complex="bold"/>
    </style:style>
    <style:style style:name="T334_6" style:family="text">
      <style:text-properties style:font-weight-complex="bold"/>
    </style:style>
    <style:style style:name="T334_7" style:family="text">
      <style:text-properties fo:font-weight="bold" style:font-weight-asian="bold"/>
    </style:style>
    <style:style style:name="T334_8" style:family="text" style:parent-style-name="cf01">
      <style:text-properties style:font-name="Arial" fo:font-size="11pt" style:font-size-asian="11pt" style:font-name-complex="Arial" style:font-size-complex="11pt"/>
    </style:style>
    <style:style style:name="P335" style:family="paragraph" style:parent-style-name="Heading_20_2"/>
    <style:style style:name="T335_1" style:family="text">
      <style:text-properties style:font-weight-complex="bold"/>
    </style:style>
    <style:style style:name="T335_2" style:family="text">
      <style:text-properties style:font-weight-complex="bold"/>
    </style:style>
    <style:style style:name="T335_3" style:family="text">
      <style:text-properties style:font-weight-complex="bold"/>
    </style:style>
    <style:style style:name="P336" style:family="paragraph" style:parent-style-name="Heading_20_2"/>
    <style:style style:name="T336_1" style:family="text">
      <style:text-properties fo:font-weight="bold" style:font-weight-asian="bold"/>
    </style:style>
    <style:style style:name="T336_2" style:family="text">
      <style:text-properties style:font-weight-complex="bold"/>
    </style:style>
    <style:style style:name="T336_3" style:family="text">
      <style:text-properties fo:font-weight="bold" style:font-weight-asian="bold"/>
    </style:style>
    <style:style style:name="T336_4" style:family="text">
      <style:text-properties style:font-weight-complex="bold"/>
    </style:style>
    <style:style style:name="T336_5" style:family="text">
      <style:text-properties style:font-weight-complex="bold"/>
    </style:style>
    <style:style style:name="P337" style:family="paragraph" style:parent-style-name="Heading_20_2"/>
    <style:style style:name="T337_1" style:family="text">
      <style:text-properties style:font-weight-complex="bold"/>
    </style:style>
    <style:style style:name="P338" style:family="paragraph" style:parent-style-name="List_20_Paragraph">
      <style:paragraph-properties fo:text-align="justify"/>
      <style:text-properties fo:font-size="11pt" style:font-size-asian="11pt" style:font-size-complex="11pt" style:font-weight-complex="bold"/>
    </style:style>
    <style:style style:name="T338_1" style:family="text">
      <style:text-properties fo:font-size="11pt" style:font-size-asian="11pt" style:font-size-complex="11pt" style:font-weight-complex="bold"/>
    </style:style>
    <style:style style:name="T338_2" style:family="text">
      <style:text-properties fo:font-size="11pt" style:font-size-asian="11pt" style:font-size-complex="11pt" style:font-weight-complex="bold"/>
    </style:style>
    <style:style style:name="P339" style:family="paragraph" style:parent-style-name="List_20_Paragraph">
      <style:paragraph-properties fo:text-align="justify"/>
      <style:text-properties fo:font-size="11pt" style:font-size-asian="11pt" style:font-size-complex="11pt" style:font-weight-complex="bold"/>
    </style:style>
    <style:style style:name="T339_1" style:family="text">
      <style:text-properties fo:font-size="11pt" style:font-size-asian="11pt" style:font-size-complex="11pt" style:font-weight-complex="bold"/>
    </style:style>
    <style:style style:name="T339_2" style:family="text">
      <style:text-properties fo:font-size="11pt" style:font-size-asian="11pt" style:font-size-complex="11pt" style:font-weight-complex="bold"/>
    </style:style>
    <style:style style:name="T339_3" style:family="text">
      <style:text-properties fo:font-size="11pt" style:font-size-asian="11pt" style:font-size-complex="11pt" style:font-weight-complex="bold"/>
    </style:style>
    <style:style style:name="P340" style:family="paragraph" style:parent-style-name="List_20_Paragraph">
      <style:paragraph-properties fo:text-align="justify"/>
      <style:text-properties fo:font-size="11pt" style:font-size-asian="11pt" style:font-size-complex="11pt" style:font-weight-complex="bold"/>
    </style:style>
    <style:style style:name="T340_1" style:family="text">
      <style:text-properties fo:font-size="11pt" style:font-size-asian="11pt" style:font-size-complex="11pt" style:font-weight-complex="bold"/>
    </style:style>
    <style:style style:name="P341" style:family="paragraph" style:parent-style-name="Heading_20_2"/>
    <style:style style:name="T341_1" style:family="text">
      <style:text-properties style:font-weight-complex="bold"/>
    </style:style>
    <style:style style:name="T341_2" style:family="text">
      <style:text-properties style:font-weight-complex="bold"/>
    </style:style>
    <style:style style:name="P342" style:family="paragraph" style:parent-style-name="Heading_20_2"/>
    <style:style style:name="T342_1" style:family="text">
      <style:text-properties style:font-weight-complex="bold"/>
    </style:style>
    <style:style style:name="P343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344" style:family="paragraph" style:parent-style-name="Normal">
      <style:paragraph-properties fo:text-align="justify"/>
    </style:style>
    <style:style style:name="T344_1" style:family="text">
      <style:text-properties fo:font-size="11pt" style:font-size-asian="11pt" style:font-size-complex="11pt" fo:font-weight="bold" style:font-weight-asian="bold"/>
    </style:style>
    <style:style style:name="P345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346" style:family="paragraph" style:parent-style-name="Heading_20_2"/>
    <style:style style:name="T346_1" style:family="text" style:parent-style-name="cf01">
      <style:text-properties style:font-name="Arial" fo:font-size="11pt" style:font-size-asian="11pt" style:font-name-complex="Arial" style:font-size-complex="11pt" style:font-weight-complex="bold"/>
    </style:style>
    <style:style style:name="T346_2" style:family="text" style:parent-style-name="cf01">
      <style:text-properties style:font-name="Arial" fo:font-size="11pt" style:font-size-asian="11pt" style:font-name-complex="Arial" style:font-size-complex="11pt" style:font-weight-complex="bold"/>
    </style:style>
    <style:style style:name="T346_3" style:family="text" style:parent-style-name="cf01">
      <style:text-properties style:font-name="Arial" fo:font-size="11pt" style:font-size-asian="11pt" style:font-name-complex="Arial" style:font-size-complex="11pt" style:font-weight-complex="bold"/>
    </style:style>
    <style:style style:name="P347" style:family="paragraph" style:parent-style-name="Normal">
      <style:paragraph-properties fo:text-align="justify"/>
    </style:style>
    <style:style style:name="T34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4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4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9" style:family="paragraph" style:parent-style-name="Heading_20_2"/>
    <style:style style:name="T349_1" style:family="text">
      <style:text-properties fo:language-asian="en" fo:country-asian="GB"/>
    </style:style>
    <style:style style:name="T349_2" style:family="text"/>
    <style:style style:name="P350" style:family="paragraph" style:parent-style-name="Normal">
      <style:paragraph-properties fo:margin-top="0.212cm" fo:margin-right="0.101cm"/>
      <style:text-properties fo:font-size="11pt" style:font-size-asian="11pt" style:font-name-complex="Arial" style:font-size-complex="10pt" fo:language-asian="en" fo:country-asian="GB" fo:font-weight="bold" style:font-weight-asian="bold" style:font-weight-complex="bold"/>
    </style:style>
    <style:style style:name="P351" style:family="paragraph" style:parent-style-name="Normal">
      <style:paragraph-properties fo:margin-top="0.212cm" fo:margin-right="0.101cm"/>
      <style:text-properties style:font-size-complex="10pt" fo:language-asian="en" fo:country-asian="GB"/>
    </style:style>
    <style:style style:name="P352" style:family="paragraph" style:parent-style-name="Normal">
      <style:paragraph-properties fo:margin-top="0.212cm" fo:margin-bottom="0.212cm" fo:margin-right="0.101cm"/>
      <style:text-properties fo:font-size="11pt" style:font-size-asian="11pt" style:font-name-complex="Arial" style:font-size-complex="10pt" fo:language-asian="en" fo:country-asian="GB"/>
    </style:style>
    <style:style style:name="P353" style:family="paragraph" style:parent-style-name="Heading_20_2">
      <style:paragraph-properties fo:break-before="page" fo:background-color="#dbe5f1" fo:padding-top="0.035cm" fo:border-top="#000000 0.018cm solid" fo:padding-bottom="0cm" fo:border-bottom="#000000 0.018cm solid" fo:padding-left="0.141cm" fo:border-left="#000000 0.018cm solid" fo:padding-right="0.141cm" fo:border-right="#000000 0.018cm solid"/>
    </style:style>
    <style:style style:name="T353_1" style:family="text">
      <style:text-properties fo:font-size="14pt" style:font-size-asian="14pt" style:font-size-complex="14pt" fo:font-weight="bold" style:font-weight-asian="bold" style:font-weight-complex="bold"/>
    </style:style>
    <style:style style:name="T353_2" style:family="text"/>
    <style:style style:name="P354" style:family="paragraph" style:parent-style-name="Normal">
      <style:text-properties fo:font-weight="bold" style:font-weight-asian="bold" style:font-weight-complex="bold"/>
    </style:style>
    <style:style style:name="P355" style:family="paragraph" style:parent-style-name="Normal"/>
    <style:style style:name="T355_1" style:family="text">
      <style:text-properties fo:font-size="11pt" style:font-size-asian="11pt" style:font-name-complex="Arial" style:font-size-complex="11pt" fo:font-weight="bold" style:font-weight-asian="bold"/>
    </style:style>
    <style:style style:name="P35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357" style:family="paragraph" style:parent-style-name="Heading_20_2"/>
    <style:style style:name="T357_1" style:family="text">
      <style:text-properties style:font-name-asian="Arial"/>
    </style:style>
    <style:style style:name="T357_2" style:family="text">
      <style:text-properties style:font-name-asian="Arial"/>
    </style:style>
    <style:style style:name="T357_3" style:family="text">
      <style:text-properties style:font-name-asian="Arial"/>
    </style:style>
    <style:style style:name="T357_4" style:family="text">
      <style:text-properties style:font-name-asian="Arial"/>
    </style:style>
    <style:style style:name="T357_5" style:family="text">
      <style:text-properties style:font-name-asian="Arial"/>
    </style:style>
    <style:style style:name="T357_6" style:family="text">
      <style:text-properties style:font-name-asian="Arial"/>
    </style:style>
    <style:style style:name="T357_7" style:family="text">
      <style:text-properties style:font-name-asian="Arial"/>
    </style:style>
    <style:style style:name="P358" style:family="paragraph" style:parent-style-name="Heading_20_2"/>
    <style:style style:name="T358_1" style:family="text">
      <style:text-properties style:font-name-asian="Arial"/>
    </style:style>
    <style:style style:name="T358_2" style:family="text">
      <style:text-properties style:font-name-asian="Arial"/>
    </style:style>
    <style:style style:name="T358_3" style:family="text">
      <style:text-properties style:font-name-asian="Arial"/>
    </style:style>
    <style:style style:name="T358_4" style:family="text">
      <style:text-properties style:font-name-asian="Arial"/>
    </style:style>
    <style:style style:name="T358_5" style:family="text">
      <style:text-properties style:font-name-asian="Arial"/>
    </style:style>
    <style:style style:name="T358_6" style:family="text">
      <style:text-properties style:font-name-asian="Arial"/>
    </style:style>
    <style:style style:name="T358_7" style:family="text">
      <style:text-properties style:font-name-asian="Arial"/>
    </style:style>
    <style:style style:name="T358_8" style:family="text">
      <style:text-properties style:font-name-asian="Arial"/>
    </style:style>
    <style:style style:name="T358_9" style:family="text">
      <style:text-properties style:font-name-asian="Arial"/>
    </style:style>
    <style:style style:name="T358_10" style:family="text">
      <style:text-properties style:font-name-asian="Arial"/>
    </style:style>
    <style:style style:name="T358_11" style:family="text">
      <style:text-properties style:font-name-asian="Arial"/>
    </style:style>
    <style:style style:name="P359" style:family="paragraph" style:parent-style-name="Heading_20_2"/>
    <style:style style:name="T359_1" style:family="text">
      <style:text-properties style:font-name-asian="Arial"/>
    </style:style>
    <style:style style:name="T359_2" style:family="text">
      <style:text-properties style:font-name-asian="Arial"/>
    </style:style>
    <style:style style:name="T359_3" style:family="text">
      <style:text-properties style:font-name-asian="Arial"/>
    </style:style>
    <style:style style:name="T359_4" style:family="text">
      <style:text-properties style:font-name-asian="Arial"/>
    </style:style>
    <style:style style:name="T359_5" style:family="text">
      <style:text-properties style:font-name-asian="Arial"/>
    </style:style>
    <style:style style:name="T359_6" style:family="text">
      <style:text-properties style:font-name-asian="Arial"/>
    </style:style>
    <style:style style:name="T359_7" style:family="text">
      <style:text-properties style:font-name-asian="Arial"/>
    </style:style>
    <style:style style:name="T359_8" style:family="text">
      <style:text-properties style:font-name-asian="Arial"/>
    </style:style>
    <style:style style:name="P360" style:family="paragraph" style:parent-style-name="Heading_20_2"/>
    <style:style style:name="T360_1" style:family="text">
      <style:text-properties style:font-name-asian="Arial"/>
    </style:style>
    <style:style style:name="T360_2" style:family="text">
      <style:text-properties style:font-name-asian="Arial"/>
    </style:style>
    <style:style style:name="T360_3" style:family="text">
      <style:text-properties style:font-name-asian="Arial"/>
    </style:style>
    <style:style style:name="T360_4" style:family="text">
      <style:text-properties style:font-name-asian="Arial"/>
    </style:style>
    <style:style style:name="T360_5" style:family="text">
      <style:text-properties style:font-name-asian="Arial"/>
    </style:style>
    <style:style style:name="T360_6" style:family="text">
      <style:text-properties style:font-name-asian="Arial"/>
    </style:style>
    <style:style style:name="T360_7" style:family="text">
      <style:text-properties style:font-name-asian="Arial"/>
    </style:style>
    <style:style style:name="P361" style:family="paragraph" style:parent-style-name="Normal"/>
    <style:style style:name="T361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362" style:family="paragraph" style:parent-style-name="Normal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363" style:family="paragraph" style:parent-style-name="Heading_20_2"/>
    <style:style style:name="T363_1" style:family="text">
      <style:text-properties fo:language-asian="en" fo:country-asian="GB"/>
    </style:style>
    <style:style style:name="T363_2" style:family="text">
      <style:text-properties fo:language-asian="en" fo:country-asian="GB"/>
    </style:style>
    <style:style style:name="T363_3" style:family="text">
      <style:text-properties fo:language-asian="en" fo:country-asian="GB"/>
    </style:style>
    <style:style style:name="T363_4" style:family="text">
      <style:text-properties fo:language-asian="en" fo:country-asian="GB"/>
    </style:style>
    <style:style style:name="Table10" style:family="table">
      <style:table-properties table:align="left" style:width="16.753cm" fo:margin-left="0.991cm"/>
    </style:style>
    <style:style style:name="Column41" style:family="table-column">
      <style:table-column-properties style:column-width="3.501cm" style:use-optimal-column-width="false"/>
    </style:style>
    <style:style style:name="Column42" style:family="table-column">
      <style:table-column-properties style:column-width="13.252cm" style:use-optimal-column-width="false"/>
    </style:style>
    <style:style style:name="Row39" style:family="table-row">
      <style:table-row-properties style:use-optimal-row-height="fals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00%" fo:margin-bottom="0cm">
        <style:tab-stops>
          <style:tab-stop style:type="left" style:leader-style="none" style:position="1.535cm"/>
        </style:tab-stops>
      </style:paragraph-properties>
    </style:style>
    <style:style style:name="T36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line-height="100%" fo:margin-bottom="0cm">
        <style:tab-stops>
          <style:tab-stop style:type="left" style:leader-style="none" style:position="1.535cm"/>
        </style:tab-stops>
      </style:paragraph-properties>
    </style:style>
    <style:style style:name="T36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0" style:family="table-row">
      <style:table-row-properties style:use-optimal-row-height="fals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00%" fo:margin-bottom="0cm">
        <style:tab-stops>
          <style:tab-stop style:type="left" style:leader-style="none" style:position="1.535cm"/>
        </style:tab-stops>
      </style:paragraph-properties>
    </style:style>
    <style:style style:name="T36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Heading_20_3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6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68" style:family="paragraph" style:parent-style-name="Heading_20_3">
      <style:paragraph-properties fo:line-height="100%" fo:margin-bottom="0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69" style:family="paragraph" style:parent-style-name="Heading_20_3">
      <style:paragraph-properties fo:line-height="100%" fo:margin-bottom="0.212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9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70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1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71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1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1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1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1" style:family="table-row">
      <style:table-row-properties style:use-optimal-row-height="fals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line-height="100%" fo:margin-bottom="0cm">
        <style:tab-stops>
          <style:tab-stop style:type="left" style:leader-style="none" style:position="1.535cm"/>
        </style:tab-stops>
      </style:paragraph-properties>
    </style:style>
    <style:style style:name="T3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3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3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3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74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75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76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77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7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2" style:family="table-row">
      <style:table-row-properties style:use-optimal-row-height="fals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>
        <style:tab-stops>
          <style:tab-stop style:type="left" style:leader-style="none" style:position="1.535cm"/>
        </style:tab-stops>
      </style:paragraph-properties>
    </style:style>
    <style:style style:name="T3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00%" fo:margin-bottom="0cm">
        <style:tab-stops>
          <style:tab-stop style:type="left" style:leader-style="none" style:position="1.535cm"/>
        </style:tab-stops>
      </style:paragraph-properties>
    </style:style>
    <style:style style:name="T3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9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0" style:family="paragraph" style:parent-style-name="Normal">
      <style:paragraph-properties fo:line-height="100%" fo:margin-bottom="0cm">
        <style:tab-stops>
          <style:tab-stop style:type="left" style:leader-style="none" style:position="1.53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1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1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2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2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3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1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2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2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2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2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2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2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2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3_2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4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1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2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2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2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2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2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2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2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2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4_2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5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7" style:family="text">
      <style:text-properties style:text-position="super 58%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9" style:family="text">
      <style:text-properties style:text-position="super 58%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6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6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6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6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7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7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7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3" style:family="table-row">
      <style:table-row-properties style:use-optimal-row-height="fals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>
        <style:tab-stops>
          <style:tab-stop style:type="left" style:leader-style="none" style:position="1.535cm"/>
        </style:tab-stops>
      </style:paragraph-properties>
    </style:style>
    <style:style style:name="T3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90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8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0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91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2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2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2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93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4" style:family="paragraph" style:parent-style-name="List_20_Paragraph">
      <style:paragraph-properties fo:text-indent="-0.635cm" fo:line-height="100%" fo:margin-bottom="0.423cm" fo:margin-left="1.27cm">
        <style:tab-stops>
          <style:tab-stop style:type="left" style:leader-style="none" style:position="0.265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1.261cm" style:use-optimal-row-height="fals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line-height="100%" fo:margin-bottom="0cm">
        <style:tab-stops>
          <style:tab-stop style:type="left" style:leader-style="none" style:position="1.535cm"/>
        </style:tab-stops>
      </style:paragraph-properties>
    </style:style>
    <style:style style:name="T3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>
        <style:tab-stops>
          <style:tab-stop style:type="left" style:leader-style="none" style:position="1.535cm"/>
        </style:tab-stops>
      </style:paragraph-properties>
    </style:style>
    <style:style style:name="T3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7" style:family="paragraph" style:parent-style-name="Normal">
      <style:paragraph-properties>
        <style:tab-stops>
          <style:tab-stop style:type="left" style:leader-style="none" style:position="1.535cm"/>
        </style:tab-stops>
      </style:paragraph-properties>
    </style:style>
    <style:style style:name="P398" style:family="paragraph" style:parent-style-name="Normal">
      <style:paragraph-properties>
        <style:tab-stops>
          <style:tab-stop style:type="left" style:leader-style="none" style:position="1.535cm"/>
        </style:tab-stops>
      </style:paragraph-properties>
    </style:style>
    <style:style style:name="T398_1" style:family="text">
      <style:text-properties fo:font-weight="bold" style:font-weight-asian="bold"/>
    </style:style>
    <style:style style:name="P399" style:family="paragraph" style:parent-style-name="Normal">
      <style:paragraph-properties>
        <style:tab-stops>
          <style:tab-stop style:type="left" style:leader-style="none" style:position="1.535cm"/>
        </style:tab-stops>
      </style:paragraph-properties>
      <style:text-properties fo:font-weight="bold" style:font-weight-asian="bold"/>
    </style:style>
    <style:style style:name="P400" style:family="paragraph" style:parent-style-name="Heading_20_2">
      <style:paragraph-properties>
        <style:tab-stops>
          <style:tab-stop style:type="left" style:leader-style="none" style:position="0.649cm"/>
        </style:tab-stops>
      </style:paragraph-properties>
    </style:style>
    <style:style style:name="T400_1" style:family="text"/>
    <style:style style:name="T400_2" style:family="text"/>
    <style:style style:name="T400_3" style:family="text"/>
    <style:style style:name="T400_4" style:family="text"/>
    <style:style style:name="T400_5" style:family="text"/>
    <style:style style:name="T400_6" style:family="text"/>
    <style:style style:name="T400_7" style:family="text"/>
    <style:style style:name="T400_8" style:family="text"/>
    <style:style style:name="T400_9" style:family="text"/>
    <style:style style:name="T400_10" style:family="text"/>
    <style:style style:name="T400_11" style:family="text"/>
    <style:style style:name="T400_12" style:family="text"/>
    <style:style style:name="T400_13" style:family="text"/>
    <style:style style:name="T400_14" style:family="text"/>
    <style:style style:name="T400_15" style:family="text"/>
    <style:style style:name="T400_16" style:family="text"/>
    <style:style style:name="T400_17" style:family="text"/>
    <style:style style:name="T400_18" style:family="text"/>
    <style:style style:name="P401" style:family="paragraph" style:parent-style-name="Heading_20_2">
      <style:paragraph-properties>
        <style:tab-stops>
          <style:tab-stop style:type="left" style:leader-style="none" style:position="0.649cm"/>
        </style:tab-stops>
      </style:paragraph-properties>
    </style:style>
    <style:style style:name="T401_1" style:family="text">
      <style:text-properties style:font-weight-complex="bold"/>
    </style:style>
    <style:style style:name="T401_2" style:family="text">
      <style:text-properties style:font-weight-complex="bold"/>
    </style:style>
    <style:style style:name="T401_3" style:family="text">
      <style:text-properties style:font-weight-complex="bold"/>
    </style:style>
    <style:style style:name="T401_4" style:family="text">
      <style:text-properties style:font-weight-complex="bold"/>
    </style:style>
    <style:style style:name="T401_5" style:family="text">
      <style:text-properties style:font-weight-complex="bold"/>
    </style:style>
    <style:style style:name="T401_6" style:family="text">
      <style:text-properties style:font-weight-complex="bold"/>
    </style:style>
    <style:style style:name="P402" style:family="paragraph" style:parent-style-name="Normal">
      <style:text-properties fo:font-size="10pt" style:font-size-asian="10pt" style:font-size-complex="11pt"/>
    </style:style>
    <style:style style:name="P403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03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404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05" style:family="paragraph" style:parent-style-name="Normal">
      <style:paragraph-properties fo:text-align="justify" fo:margin-bottom="0.212cm"/>
    </style:style>
    <style:style style:name="T405_1" style:family="text">
      <style:text-properties fo:font-size="11pt" style:font-size-asian="11pt" style:font-size-complex="11pt" fo:font-weight="bold" style:font-weight-asian="bold" style:font-weight-complex="bold"/>
    </style:style>
    <style:style style:name="T405_2" style:family="text">
      <style:text-properties fo:font-size="11pt" style:font-size-asian="11pt" style:font-name-complex="Arial" style:font-size-complex="11pt"/>
    </style:style>
    <style:style style:name="P406" style:family="paragraph" style:parent-style-name="Normal">
      <style:paragraph-properties fo:text-align="justify" fo:margin-bottom="0.212cm"/>
    </style:style>
    <style:style style:name="T40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06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07" style:family="paragraph" style:parent-style-name="Heading_20_2"/>
    <style:style style:name="T407_1" style:family="text">
      <style:text-properties style:font-name-asian="Arial"/>
    </style:style>
    <style:style style:name="T407_2" style:family="text">
      <style:text-properties style:font-name-asian="Arial" fo:font-weight="bold" style:font-weight-asian="bold" style:font-weight-complex="bold"/>
    </style:style>
    <style:style style:name="T407_3" style:family="text">
      <style:text-properties style:font-name-asian="Arial"/>
    </style:style>
    <style:style style:name="T407_4" style:family="text">
      <style:text-properties style:font-name-asian="Arial"/>
    </style:style>
    <style:style style:name="T407_5" style:family="text">
      <style:text-properties style:font-name-asian="Arial"/>
    </style:style>
    <style:style style:name="T407_6" style:family="text">
      <style:text-properties style:font-name-asian="Arial"/>
    </style:style>
    <style:style style:name="T407_7" style:family="text">
      <style:text-properties style:font-name-asian="Arial"/>
    </style:style>
    <style:style style:name="T407_8" style:family="text">
      <style:text-properties style:font-name-asian="Arial"/>
    </style:style>
    <style:style style:name="T407_9" style:family="text">
      <style:text-properties style:font-name-asian="Arial"/>
    </style:style>
    <style:style style:name="T407_10" style:family="text">
      <style:text-properties style:font-name-asian="Arial"/>
    </style:style>
    <style:style style:name="T407_11" style:family="text">
      <style:text-properties style:font-name-asian="Arial"/>
    </style:style>
    <style:style style:name="T407_12" style:family="text">
      <style:text-properties style:font-name-asian="Arial"/>
    </style:style>
    <style:style style:name="T407_13" style:family="text">
      <style:text-properties style:font-name-asian="Arial"/>
    </style:style>
    <style:style style:name="T407_14" style:family="text">
      <style:text-properties style:font-name-asian="Arial"/>
    </style:style>
    <style:style style:name="T407_15" style:family="text">
      <style:text-properties style:font-name-asian="Arial"/>
    </style:style>
    <style:style style:name="Table11" style:family="table">
      <style:table-properties table:align="left" style:width="17.745cm" fo:margin-left="0cm"/>
    </style:style>
    <style:style style:name="Column43" style:family="table-column">
      <style:table-column-properties style:column-width="2.242cm" style:use-optimal-column-width="false"/>
    </style:style>
    <style:style style:name="Column44" style:family="table-column">
      <style:table-column-properties style:column-width="3cm" style:use-optimal-column-width="false"/>
    </style:style>
    <style:style style:name="Column45" style:family="table-column">
      <style:table-column-properties style:column-width="2cm" style:use-optimal-column-width="false"/>
    </style:style>
    <style:style style:name="Column46" style:family="table-column">
      <style:table-column-properties style:column-width="2.251cm" style:use-optimal-column-width="false"/>
    </style:style>
    <style:style style:name="Column47" style:family="table-column">
      <style:table-column-properties style:column-width="2cm" style:use-optimal-column-width="false"/>
    </style:style>
    <style:style style:name="Column48" style:family="table-column">
      <style:table-column-properties style:column-width="2cm" style:use-optimal-column-width="false"/>
    </style:style>
    <style:style style:name="Column49" style:family="table-column">
      <style:table-column-properties style:column-width="2cm" style:use-optimal-column-width="false"/>
    </style:style>
    <style:style style:name="Column50" style:family="table-column">
      <style:table-column-properties style:column-width="2.251cm" style:use-optimal-column-width="false"/>
    </style:style>
    <style:style style:name="Row45" style:family="table-row">
      <style:table-row-properties style:use-optimal-row-height="false"/>
    </style:style>
    <style:style style:name="Cell134" style:family="table-cell">
      <style:table-cell-properties fo:background-color="#bfbfbf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 fo:line-height="100%" fo:margin-bottom="0cm"/>
    </style:style>
    <style:style style:name="T4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5" style:family="table-cell">
      <style:table-cell-properties fo:background-color="#bfbfbf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 fo:line-height="100%" fo:margin-bottom="0cm"/>
    </style:style>
    <style:style style:name="T4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6" style:family="table-cell">
      <style:table-cell-properties fo:background-color="#bfbfbf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 fo:line-height="100%" fo:margin-bottom="0cm"/>
    </style:style>
    <style:style style:name="T4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7" style:family="table-cell">
      <style:table-cell-properties fo:background-color="#bfbfbf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 fo:line-height="100%" fo:margin-bottom="0cm"/>
    </style:style>
    <style:style style:name="T4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8" style:family="table-cell">
      <style:table-cell-properties fo:background-color="#bfbfbf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 fo:line-height="100%" fo:margin-bottom="0cm"/>
    </style:style>
    <style:style style:name="T4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9" style:family="table-cell">
      <style:table-cell-properties fo:background-color="#bfbfbf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 fo:line-height="100%" fo:margin-bottom="0cm"/>
    </style:style>
    <style:style style:name="T4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0" style:family="table-cell">
      <style:table-cell-properties fo:background-color="#bfbfbf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 fo:line-height="100%" fo:margin-bottom="0cm"/>
    </style:style>
    <style:style style:name="T4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1" style:family="table-cell">
      <style:table-cell-properties fo:background-color="#bfbfbf"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 fo:line-height="100%" fo:margin-bottom="0cm"/>
    </style:style>
    <style:style style:name="T4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6" style:family="table-row">
      <style:table-row-properties style:use-optimal-row-height="fals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justify" fo:line-height="100%" fo:margin-bottom="0cm" fo:margin-left="0.3cm"/>
    </style:style>
    <style:style style:name="T4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justify" fo:line-height="100%" fo:margin-bottom="0cm" fo:margin-left="0.3cm"/>
    </style:style>
    <style:style style:name="T4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justify" fo:line-height="100%" fo:margin-bottom="0cm" fo:margin-left="0.3cm"/>
    </style:style>
    <style:style style:name="T4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justify" fo:line-height="100%" fo:margin-bottom="0cm"/>
    </style:style>
    <style:style style:name="T4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justify" fo:line-height="100%" fo:margin-bottom="0cm" fo:margin-left="0.3cm"/>
    </style:style>
    <style:style style:name="T4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justify" fo:line-height="100%" fo:margin-bottom="0cm"/>
    </style:style>
    <style:style style:name="T4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justify" fo:line-height="100%" fo:margin-bottom="0cm" fo:margin-left="0.3cm"/>
    </style:style>
    <style:style style:name="T4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justify" fo:line-height="100%" fo:margin-bottom="0cm" fo:margin-left="0.3cm"/>
    </style:style>
    <style:style style:name="T4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24" style:family="paragraph" style:parent-style-name="Heading_20_2">
      <style:paragraph-properties fo:margin-left="0.635cm"/>
      <style:text-properties fo:font-size="10pt" style:font-size-asian="10pt" style:font-size-complex="10pt"/>
    </style:style>
    <style:style style:name="P425" style:family="paragraph" style:parent-style-name="Heading_20_2"/>
    <style:style style:name="T425_1" style:family="text">
      <style:text-properties style:font-name-asian="Calibri"/>
    </style:style>
    <style:style style:name="T425_2" style:family="text">
      <style:text-properties style:font-name-asian="Arial"/>
    </style:style>
    <style:style style:name="T425_3" style:family="text">
      <style:text-properties style:font-name-asian="Arial"/>
    </style:style>
    <style:style style:name="T425_4" style:family="text">
      <style:text-properties style:font-name-asian="Arial"/>
    </style:style>
    <style:style style:name="T425_5" style:family="text">
      <style:text-properties style:font-name-asian="Arial"/>
    </style:style>
    <style:style style:name="T425_6" style:family="text">
      <style:text-properties style:font-name-asian="Arial"/>
    </style:style>
    <style:style style:name="T425_7" style:family="text">
      <style:text-properties style:font-name-asian="Arial"/>
    </style:style>
    <style:style style:name="T425_8" style:family="text">
      <style:text-properties style:font-name-asian="Arial"/>
    </style:style>
    <style:style style:name="T425_9" style:family="text">
      <style:text-properties style:font-name-asian="Arial"/>
    </style:style>
    <style:style style:name="T425_10" style:family="text">
      <style:text-properties style:font-name-asian="Arial"/>
    </style:style>
    <style:style style:name="T425_11" style:family="text">
      <style:text-properties style:font-name-asian="Arial"/>
    </style:style>
    <style:style style:name="T425_12" style:family="text">
      <style:text-properties style:font-name-asian="Arial"/>
    </style:style>
    <style:style style:name="T425_13" style:family="text">
      <style:text-properties style:font-name-asian="Arial"/>
    </style:style>
    <style:style style:name="P426" style:family="paragraph" style:parent-style-name="Heading_20_2"/>
    <style:style style:name="T426_1" style:family="text">
      <style:text-properties style:font-name-asian="Calibri"/>
    </style:style>
    <style:style style:name="T426_2" style:family="text">
      <style:text-properties style:font-name-asian="Calibri"/>
    </style:style>
    <style:style style:name="T426_3" style:family="text">
      <style:text-properties style:font-name-asian="Calibri"/>
    </style:style>
    <style:style style:name="T426_4" style:family="text">
      <style:text-properties style:font-name-asian="Calibri"/>
    </style:style>
    <style:style style:name="T426_5" style:family="text">
      <style:text-properties style:font-name-asian="Calibri"/>
    </style:style>
    <style:style style:name="T426_6" style:family="text">
      <style:text-properties style:font-name-asian="Calibri"/>
    </style:style>
    <style:style style:name="T426_7" style:family="text">
      <style:text-properties style:font-name-asian="Calibri"/>
    </style:style>
    <style:style style:name="T426_8" style:family="text">
      <style:text-properties style:font-name-asian="Calibri"/>
    </style:style>
    <style:style style:name="T426_9" style:family="text">
      <style:text-properties style:font-name-asian="Calibri"/>
    </style:style>
    <style:style style:name="T426_10" style:family="text">
      <style:text-properties style:font-name-asian="Calibri"/>
    </style:style>
    <style:style style:name="T426_11" style:family="text">
      <style:text-properties style:font-name-asian="Calibri"/>
    </style:style>
    <style:style style:name="T426_12" style:family="text">
      <style:text-properties style:font-name-asian="Calibri"/>
    </style:style>
    <style:style style:name="T426_13" style:family="text">
      <style:text-properties style:font-name-asian="Calibri"/>
    </style:style>
    <style:style style:name="T426_14" style:family="text">
      <style:text-properties style:font-name-asian="Calibri"/>
    </style:style>
    <style:style style:name="T426_15" style:family="text">
      <style:text-properties style:font-name-asian="Calibri"/>
    </style:style>
    <style:style style:name="P427" style:family="paragraph" style:parent-style-name="Heading_20_2"/>
    <style:style style:name="T427_1" style:family="text">
      <style:text-properties style:font-name-asian="Calibri"/>
    </style:style>
    <style:style style:name="T427_2" style:family="text">
      <style:text-properties style:font-name-asian="Calibri"/>
    </style:style>
    <style:style style:name="T427_3" style:family="text">
      <style:text-properties style:font-name-asian="Calibri"/>
    </style:style>
    <style:style style:name="T427_4" style:family="text">
      <style:text-properties style:font-name-asian="Calibri"/>
    </style:style>
    <style:style style:name="T427_5" style:family="text">
      <style:text-properties style:font-name-asian="Calibri"/>
    </style:style>
    <style:style style:name="P428" style:family="paragraph" style:parent-style-name="Heading_20_2">
      <style:paragraph-properties fo:margin-top="0.212cm"/>
    </style:style>
    <style:style style:name="T428_1" style:family="text">
      <style:text-properties style:font-name-asian="Calibri"/>
    </style:style>
    <style:style style:name="T428_2" style:family="text">
      <style:text-properties style:font-name-asian="Calibri"/>
    </style:style>
    <style:style style:name="T428_3" style:family="text">
      <style:text-properties style:font-name-asian="Calibri"/>
    </style:style>
    <style:style style:name="T428_4" style:family="text">
      <style:text-properties style:font-name-asian="Calibri"/>
    </style:style>
    <style:style style:name="T428_5" style:family="text">
      <style:text-properties style:font-name-asian="Calibri"/>
    </style:style>
    <style:style style:name="T428_6" style:family="text">
      <style:text-properties style:font-name-asian="Calibri"/>
    </style:style>
    <style:style style:name="T428_7" style:family="text">
      <style:text-properties style:font-name-asian="Calibri"/>
    </style:style>
    <style:style style:name="T428_8" style:family="text">
      <style:text-properties style:font-name-asian="Calibri"/>
    </style:style>
    <style:style style:name="P429" style:family="paragraph" style:parent-style-name="Heading_20_2"/>
    <style:style style:name="T429_1" style:family="text">
      <style:text-properties style:font-name-asian="Calibri"/>
    </style:style>
    <style:style style:name="T429_2" style:family="text">
      <style:text-properties style:font-name-asian="Calibri"/>
    </style:style>
    <style:style style:name="T429_3" style:family="text">
      <style:text-properties style:font-name-asian="Calibri"/>
    </style:style>
    <style:style style:name="T429_4" style:family="text">
      <style:text-properties style:font-name-asian="Calibri"/>
    </style:style>
    <style:style style:name="T429_5" style:family="text">
      <style:text-properties style:font-name-asian="Calibri"/>
    </style:style>
    <style:style style:name="T429_6" style:family="text">
      <style:text-properties style:font-name-asian="Calibri"/>
    </style:style>
    <style:style style:name="T429_7" style:family="text">
      <style:text-properties style:font-name-asian="Calibri"/>
    </style:style>
    <style:style style:name="T429_8" style:family="text">
      <style:text-properties style:font-name-asian="Calibri"/>
    </style:style>
    <style:style style:name="T429_9" style:family="text">
      <style:text-properties style:font-name-asian="Calibri"/>
    </style:style>
    <style:style style:name="T429_10" style:family="text">
      <style:text-properties style:font-name-asian="Calibri"/>
    </style:style>
    <style:style style:name="T429_11" style:family="text">
      <style:text-properties style:font-name-asian="Calibri"/>
    </style:style>
    <style:style style:name="P430" style:family="paragraph" style:parent-style-name="Heading_20_2"/>
    <style:style style:name="T430_1" style:family="text">
      <style:text-properties style:font-name-asian="Calibri"/>
    </style:style>
    <style:style style:name="T430_2" style:family="text">
      <style:text-properties style:font-name-asian="Calibri"/>
    </style:style>
    <style:style style:name="T430_3" style:family="text">
      <style:text-properties style:font-name-asian="Calibri"/>
    </style:style>
    <style:style style:name="T430_4" style:family="text">
      <style:text-properties style:font-name-asian="Calibri"/>
    </style:style>
    <style:style style:name="T430_5" style:family="text">
      <style:text-properties style:font-name-asian="Calibri"/>
    </style:style>
    <style:style style:name="T430_6" style:family="text">
      <style:text-properties style:font-name-asian="Calibri"/>
    </style:style>
    <style:style style:name="T430_7" style:family="text">
      <style:text-properties style:font-name-asian="Calibri"/>
    </style:style>
    <style:style style:name="T430_8" style:family="text">
      <style:text-properties style:font-name-asian="Calibri"/>
    </style:style>
    <style:style style:name="T430_9" style:family="text">
      <style:text-properties style:font-name-asian="Calibri"/>
    </style:style>
    <style:style style:name="T430_10" style:family="text">
      <style:text-properties style:font-name-asian="Calibri"/>
    </style:style>
    <style:style style:name="T430_11" style:family="text">
      <style:text-properties style:font-name-asian="Calibri"/>
    </style:style>
    <style:style style:name="T430_12" style:family="text">
      <style:text-properties style:font-name-asian="Calibri"/>
    </style:style>
    <style:style style:name="T430_13" style:family="text">
      <style:text-properties style:font-name-asian="Calibri"/>
    </style:style>
    <style:style style:name="T430_14" style:family="text">
      <style:text-properties style:font-name-asian="Calibri"/>
    </style:style>
    <style:style style:name="T430_15" style:family="text">
      <style:text-properties style:font-name-asian="Calibri"/>
    </style:style>
    <style:style style:name="T430_16" style:family="text">
      <style:text-properties style:font-name-asian="Calibri"/>
    </style:style>
    <style:style style:name="T430_17" style:family="text">
      <style:text-properties style:font-name-asian="Calibri"/>
    </style:style>
    <style:style style:name="T430_18" style:family="text">
      <style:text-properties style:font-name-asian="Calibri"/>
    </style:style>
    <style:style style:name="T430_19" style:family="text">
      <style:text-properties style:font-name-asian="Calibri"/>
    </style:style>
    <style:style style:name="T430_20" style:family="text">
      <style:text-properties style:font-name-asian="Calibri"/>
    </style:style>
    <style:style style:name="T430_21" style:family="text">
      <style:text-properties style:font-name-asian="Calibri"/>
    </style:style>
    <style:style style:name="T430_22" style:family="text">
      <style:text-properties style:font-name-asian="Calibri"/>
    </style:style>
    <style:style style:name="T430_23" style:family="text">
      <style:text-properties style:font-name-asian="Calibri"/>
    </style:style>
    <style:style style:name="T430_24" style:family="text">
      <style:text-properties style:font-name-asian="Calibri"/>
    </style:style>
    <style:style style:name="T430_25" style:family="text">
      <style:text-properties style:font-name-asian="Calibri"/>
    </style:style>
    <style:style style:name="T430_26" style:family="text">
      <style:text-properties style:font-name-asian="Calibri"/>
    </style:style>
    <style:style style:name="P431" style:family="paragraph" style:parent-style-name="Heading_20_2"/>
    <style:style style:name="T431_1" style:family="text">
      <style:text-properties style:font-name-asian="Calibri"/>
    </style:style>
    <style:style style:name="T431_2" style:family="text">
      <style:text-properties style:font-name-asian="Calibri"/>
    </style:style>
    <style:style style:name="T431_3" style:family="text">
      <style:text-properties style:font-name-asian="Calibri"/>
    </style:style>
    <style:style style:name="T431_4" style:family="text">
      <style:text-properties style:font-name-asian="Calibri"/>
    </style:style>
    <style:style style:name="T431_5" style:family="text">
      <style:text-properties style:font-name-asian="Calibri"/>
    </style:style>
    <style:style style:name="T431_6" style:family="text">
      <style:text-properties style:font-name-asian="Calibri"/>
    </style:style>
    <style:style style:name="T431_7" style:family="text">
      <style:text-properties style:font-name-asian="Calibri"/>
    </style:style>
    <style:style style:name="T431_8" style:family="text">
      <style:text-properties style:font-name-asian="Calibri"/>
    </style:style>
    <style:style style:name="T431_9" style:family="text">
      <style:text-properties style:font-name-asian="Calibri"/>
    </style:style>
    <style:style style:name="T431_10" style:family="text">
      <style:text-properties style:font-name-asian="Calibri"/>
    </style:style>
    <style:style style:name="T431_11" style:family="text">
      <style:text-properties style:font-name-asian="Calibri"/>
    </style:style>
    <style:style style:name="T431_12" style:family="text">
      <style:text-properties style:font-name-asian="Calibri"/>
    </style:style>
    <style:style style:name="T431_13" style:family="text">
      <style:text-properties style:font-name-asian="Calibri"/>
    </style:style>
    <style:style style:name="T431_14" style:family="text">
      <style:text-properties style:font-name-asian="Calibri"/>
    </style:style>
    <style:style style:name="T431_15" style:family="text" style:parent-style-name="cf01">
      <style:text-properties style:font-name="Arial" fo:font-size="11pt" style:font-size-asian="11pt" style:font-name-complex="Arial" style:font-size-complex="11pt"/>
    </style:style>
    <style:style style:name="T431_16" style:family="text" style:parent-style-name="cf01">
      <style:text-properties style:font-name="Arial" fo:font-size="11pt" style:font-size-asian="11pt" style:font-name-complex="Arial" style:font-size-complex="11pt"/>
    </style:style>
    <style:style style:name="T431_17" style:family="text" style:parent-style-name="cf01">
      <style:text-properties style:font-name="Arial" fo:font-size="11pt" style:font-size-asian="11pt" style:font-name-complex="Arial" style:font-size-complex="11pt"/>
    </style:style>
    <style:style style:name="T431_18" style:family="text" style:parent-style-name="cf01">
      <style:text-properties style:font-name="Arial" fo:font-size="11pt" style:font-size-asian="11pt" style:font-name-complex="Arial" style:font-size-complex="11pt"/>
    </style:style>
    <style:style style:name="T431_19" style:family="text" style:parent-style-name="cf01">
      <style:text-properties style:font-name="Arial" fo:font-size="11pt" style:font-size-asian="11pt" style:font-name-complex="Arial" style:font-size-complex="11pt"/>
    </style:style>
    <style:style style:name="T431_20" style:family="text" style:parent-style-name="cf01">
      <style:text-properties style:font-name="Arial" fo:font-size="11pt" style:font-size-asian="11pt" style:font-name-complex="Arial" style:font-size-complex="11pt"/>
    </style:style>
    <style:style style:name="T431_21" style:family="text" style:parent-style-name="cf01">
      <style:text-properties style:font-name="Arial" fo:font-size="11pt" style:font-size-asian="11pt" style:font-name-complex="Arial" style:font-size-complex="11pt"/>
    </style:style>
    <style:style style:name="T431_22" style:family="text" style:parent-style-name="cf01">
      <style:text-properties style:font-name="Arial" fo:font-size="11pt" style:font-size-asian="11pt" style:font-name-complex="Arial" style:font-size-complex="11pt"/>
    </style:style>
    <style:style style:name="T431_23" style:family="text" style:parent-style-name="cf01">
      <style:text-properties style:font-name="Arial" fo:font-size="11pt" style:font-size-asian="11pt" style:font-name-complex="Arial" style:font-size-complex="11pt"/>
    </style:style>
    <style:style style:name="T431_24" style:family="text">
      <style:text-properties style:font-name-asian="Calibri"/>
    </style:style>
    <style:style style:name="T431_25" style:family="text">
      <style:text-properties style:font-name-asian="Calibri"/>
    </style:style>
    <style:style style:name="T431_26" style:family="text">
      <style:text-properties style:font-name-asian="Calibri"/>
    </style:style>
    <style:style style:name="T431_27" style:family="text">
      <style:text-properties style:font-name-asian="Calibri"/>
    </style:style>
    <style:style style:name="T431_28" style:family="text" style:parent-style-name="cf01">
      <style:text-properties style:font-name="Arial" fo:font-size="11pt" style:font-size-asian="11pt" style:font-name-complex="Arial" style:font-size-complex="11pt"/>
    </style:style>
    <style:style style:name="P432" style:family="paragraph" style:parent-style-name="Heading_20_2">
      <style:paragraph-properties fo:margin-left="0.885cm"/>
      <style:text-properties fo:font-size="10pt" style:font-size-asian="10pt" style:font-size-complex="10pt"/>
    </style:style>
    <style:style style:name="P433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33_1" style:family="text">
      <style:text-properties fo:font-size="14pt" style:font-size-asian="14pt" style:font-size-complex="11pt" fo:font-weight="bold" style:font-weight-asian="bold"/>
    </style:style>
    <style:style style:name="T433_2" style:family="text">
      <style:text-properties fo:font-size="14pt" style:font-size-asian="14pt" style:font-size-complex="11pt" fo:font-weight="bold" style:font-weight-asian="bold"/>
    </style:style>
    <style:style style:name="P434" style:family="paragraph" style:parent-style-name="Heading_20_2">
      <style:paragraph-properties fo:margin-top="0.212cm"/>
    </style:style>
    <style:style style:name="T434_1" style:family="text">
      <style:text-properties fo:font-weight="bold" style:font-weight-asian="bold" style:font-weight-complex="bold"/>
    </style:style>
    <style:style style:name="T434_2" style:family="text">
      <style:text-properties fo:font-weight="bold" style:font-weight-asian="bold" style:font-weight-complex="bold"/>
    </style:style>
    <style:style style:name="P435" style:family="paragraph" style:parent-style-name="Heading_20_2"/>
    <style:style style:name="T435_1" style:family="text"/>
    <style:style style:name="T435_2" style:family="text"/>
    <style:style style:name="T435_3" style:family="text"/>
    <style:style style:name="P436" style:family="paragraph" style:parent-style-name="Heading_20_2"/>
    <style:style style:name="T436_1" style:family="text"/>
    <style:style style:name="P437" style:family="paragraph" style:parent-style-name="Heading_20_2"/>
    <style:style style:name="T437_1" style:family="text"/>
    <style:style style:name="T437_2" style:family="text"/>
    <style:style style:name="T437_3" style:family="text"/>
    <style:style style:name="T437_4" style:family="text"/>
    <style:style style:name="T437_5" style:family="text"/>
    <style:style style:name="T437_6" style:family="text"/>
    <style:style style:name="T437_7" style:family="text"/>
    <style:style style:name="P438" style:family="paragraph" style:parent-style-name="Heading_20_2">
      <style:paragraph-properties fo:margin-top="0.212cm"/>
    </style:style>
    <style:style style:name="T438_1" style:family="text">
      <style:text-properties fo:font-weight="bold" style:font-weight-asian="bold" style:font-weight-complex="bold"/>
    </style:style>
    <style:style style:name="T438_2" style:family="text">
      <style:text-properties fo:font-weight="bold" style:font-weight-asian="bold" style:font-weight-complex="bold"/>
    </style:style>
    <style:style style:name="T438_3" style:family="text">
      <style:text-properties fo:font-weight="bold" style:font-weight-asian="bold" style:font-weight-complex="bold"/>
    </style:style>
    <style:style style:name="P439" style:family="paragraph" style:parent-style-name="Heading_20_2"/>
    <style:style style:name="T439_1" style:family="text"/>
    <style:style style:name="T439_2" style:family="text"/>
    <style:style style:name="T439_3" style:family="text"/>
    <style:style style:name="T439_4" style:family="text"/>
    <style:style style:name="T439_5" style:family="text"/>
    <style:style style:name="T439_6" style:family="text"/>
    <style:style style:name="T439_7" style:family="text"/>
    <style:style style:name="P440" style:family="paragraph" style:parent-style-name="Normal">
      <style:text-properties fo:font-size="10pt" style:font-size-asian="10pt" style:font-size-complex="11pt" style:font-weight-complex="bold"/>
    </style:style>
    <style:style style:name="Table12" style:family="table">
      <style:table-properties table:align="left" style:width="15.903cm" fo:margin-left="1.281cm"/>
    </style:style>
    <style:style style:name="Column51" style:family="table-column">
      <style:table-column-properties style:column-width="3.903cm"/>
    </style:style>
    <style:style style:name="Column52" style:family="table-column">
      <style:table-column-properties style:column-width="2.633cm"/>
    </style:style>
    <style:style style:name="Column53" style:family="table-column">
      <style:table-column-properties style:column-width="2.376cm"/>
    </style:style>
    <style:style style:name="Column54" style:family="table-column">
      <style:table-column-properties style:column-width="2.418cm"/>
    </style:style>
    <style:style style:name="Column55" style:family="table-column">
      <style:table-column-properties style:column-width="2.245cm"/>
    </style:style>
    <style:style style:name="Column56" style:family="table-column">
      <style:table-column-properties style:column-width="2.327cm"/>
    </style:style>
    <style:style style:name="Row47" style:family="table-row"/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text-align="center" fo:line-height="100%" fo:margin-bottom="0cm" fo:margin-right="0.101cm"/>
    </style:style>
    <style:style style:name="Cell151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text-align="center" fo:line-height="100%" fo:margin-bottom="0cm" fo:margin-right="0.101cm"/>
    </style:style>
    <style:style style:name="T4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52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text-align="center" fo:line-height="100%" fo:margin-bottom="0cm" fo:margin-right="0.101cm"/>
    </style:style>
    <style:style style:name="T4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53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text-align="center" fo:line-height="100%" fo:margin-bottom="0cm" fo:margin-right="0.101cm"/>
    </style:style>
    <style:style style:name="T4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54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text-align="center" fo:line-height="100%" fo:margin-bottom="0cm" fo:margin-right="0.101cm"/>
    </style:style>
    <style:style style:name="T4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55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text-align="center" fo:line-height="100%" fo:margin-bottom="0cm" fo:margin-right="0.101cm"/>
    </style:style>
    <style:style style:name="T4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48" style:family="table-row"/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text-align="center" fo:line-height="100%" fo:margin-bottom="0cm" fo:margin-right="0.101cm"/>
    </style:style>
    <style:style style:name="T4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text-align="center" fo:line-height="100%" fo:margin-bottom="0cm" fo:margin-right="0.101cm"/>
    </style:style>
    <style:style style:name="T4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text-align="center" fo:line-height="100%" fo:margin-bottom="0cm" fo:margin-right="0.101cm"/>
    </style:style>
    <style:style style:name="T4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text-align="center" fo:line-height="100%" fo:margin-bottom="0cm" fo:margin-right="0.101cm"/>
    </style:style>
    <style:style style:name="T4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text-align="center" fo:line-height="100%" fo:margin-bottom="0cm" fo:margin-right="0.101cm"/>
    </style:style>
    <style:style style:name="T4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text-align="center" fo:line-height="100%" fo:margin-bottom="0cm" fo:margin-right="0.101cm"/>
    </style:style>
    <style:style style:name="T4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/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text-align="center" fo:line-height="100%" fo:margin-bottom="0cm" fo:margin-right="0.101cm"/>
    </style:style>
    <style:style style:name="T4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text-align="center" fo:line-height="100%" fo:margin-bottom="0cm" fo:margin-right="0.101cm"/>
    </style:style>
    <style:style style:name="T4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text-align="center" fo:line-height="100%" fo:margin-bottom="0cm" fo:margin-right="0.101cm"/>
    </style:style>
    <style:style style:name="T4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text-align="center" fo:line-height="100%" fo:margin-bottom="0cm" fo:margin-right="0.101cm"/>
    </style:style>
    <style:style style:name="T4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text-align="center" fo:line-height="100%" fo:margin-bottom="0cm" fo:margin-right="0.101cm"/>
    </style:style>
    <style:style style:name="T4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text-align="center" fo:line-height="100%" fo:margin-bottom="0cm" fo:margin-right="0.101cm"/>
    </style:style>
    <style:style style:name="T4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>
      <style:table-row-properties style:min-row-height="0.665cm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center" fo:line-height="100%" fo:margin-bottom="0cm" fo:margin-right="0.101cm"/>
    </style:style>
    <style:style style:name="T4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text-align="center" fo:line-height="100%" fo:margin-bottom="0cm" fo:margin-right="0.101cm"/>
    </style:style>
    <style:style style:name="T4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text-align="center" fo:line-height="100%" fo:margin-bottom="0cm" fo:margin-right="0.101cm"/>
    </style:style>
    <style:style style:name="T4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center" fo:line-height="100%" fo:margin-bottom="0cm" fo:margin-right="0.101cm"/>
    </style:style>
    <style:style style:name="T4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6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6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center" fo:line-height="100%" fo:margin-bottom="0cm" fo:margin-right="0.101cm"/>
    </style:style>
    <style:style style:name="T4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center" fo:line-height="100%" fo:margin-bottom="0cm" fo:margin-right="0.101cm"/>
    </style:style>
    <style:style style:name="T4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65" style:family="paragraph" style:parent-style-name="Normal"/>
    <style:style style:name="P466" style:family="paragraph" style:parent-style-name="Heading_20_2"/>
    <style:style style:name="T466_1" style:family="text"/>
    <style:style style:name="T466_2" style:family="text"/>
    <style:style style:name="T466_3" style:family="text"/>
    <style:style style:name="T466_4" style:family="text"/>
    <style:style style:name="T466_5" style:family="text"/>
    <style:style style:name="T466_6" style:family="text"/>
    <style:style style:name="T466_7" style:family="text"/>
    <style:style style:name="T466_8" style:family="text"/>
    <style:style style:name="T466_9" style:family="text"/>
    <style:style style:name="P467" style:family="paragraph" style:parent-style-name="Heading_20_2"/>
    <style:style style:name="T467_1" style:family="text"/>
    <style:style style:name="T467_2" style:family="text"/>
    <style:style style:name="T467_3" style:family="text"/>
    <style:style style:name="T467_4" style:family="text"/>
    <style:style style:name="T467_5" style:family="text"/>
    <style:style style:name="T467_6" style:family="text"/>
    <style:style style:name="T467_7" style:family="text"/>
    <style:style style:name="T467_8" style:family="text"/>
    <style:style style:name="T467_9" style:family="text"/>
    <style:style style:name="P468" style:family="paragraph" style:parent-style-name="Heading_20_2"/>
    <style:style style:name="T468_1" style:family="text"/>
    <style:style style:name="T468_2" style:family="text"/>
    <style:style style:name="T468_3" style:family="text"/>
    <style:style style:name="T468_4" style:family="text"/>
    <style:style style:name="T468_5" style:family="text"/>
    <style:style style:name="T468_6" style:family="text"/>
    <style:style style:name="T468_7" style:family="text"/>
    <style:style style:name="T468_8" style:family="text"/>
    <style:style style:name="T468_9" style:family="text"/>
    <style:style style:name="T468_10" style:family="text"/>
    <style:style style:name="T468_11" style:family="text"/>
    <style:style style:name="T468_12" style:family="text"/>
    <style:style style:name="T468_13" style:family="text"/>
    <style:style style:name="T468_14" style:family="text"/>
    <style:style style:name="T468_15" style:family="text"/>
    <style:style style:name="T468_16" style:family="text"/>
    <style:style style:name="T468_17" style:family="text"/>
    <style:style style:name="T468_18" style:family="text"/>
    <style:style style:name="P469" style:family="paragraph" style:parent-style-name="Heading_20_2"/>
    <style:style style:name="T469_1" style:family="text"/>
    <style:style style:name="T469_2" style:family="text"/>
    <style:style style:name="T469_3" style:family="text"/>
    <style:style style:name="P470" style:family="paragraph" style:parent-style-name="Heading_20_2">
      <style:text-properties style:font-name="Arial" fo:font-size="11pt" style:font-size-asian="11pt" style:font-name-complex="Arial" style:font-size-complex="11pt"/>
    </style:style>
    <style:style style:name="T470_1" style:family="text" style:parent-style-name="cf01">
      <style:text-properties style:font-name="Arial" fo:font-size="11pt" style:font-size-asian="11pt" style:font-name-complex="Arial" style:font-size-complex="11pt"/>
    </style:style>
    <style:style style:name="T470_2" style:family="text" style:parent-style-name="cf01">
      <style:text-properties style:font-name="Arial" fo:font-size="11pt" style:font-size-asian="11pt" style:font-name-complex="Arial" style:font-size-complex="11pt"/>
    </style:style>
    <style:style style:name="T470_3" style:family="text" style:parent-style-name="cf01">
      <style:text-properties style:font-name="Arial" fo:font-size="11pt" style:font-size-asian="11pt" style:font-name-complex="Arial" style:font-size-complex="11pt"/>
    </style:style>
    <style:style style:name="T470_4" style:family="text" style:parent-style-name="cf01">
      <style:text-properties style:font-name="Arial" fo:font-size="11pt" style:font-size-asian="11pt" style:font-name-complex="Arial" style:font-size-complex="11pt"/>
    </style:style>
    <style:style style:name="T470_5" style:family="text" style:parent-style-name="cf01">
      <style:text-properties style:font-name="Arial" fo:font-size="11pt" style:font-size-asian="11pt" style:font-name-complex="Arial" style:font-size-complex="11pt"/>
    </style:style>
    <style:style style:name="T470_6" style:family="text" style:parent-style-name="cf01">
      <style:text-properties style:font-name="Arial" fo:font-size="11pt" style:font-size-asian="11pt" style:font-name-complex="Arial" style:font-size-complex="11pt"/>
    </style:style>
    <style:style style:name="T470_7" style:family="text" style:parent-style-name="cf01">
      <style:text-properties style:font-name="Arial" fo:font-size="11pt" style:font-size-asian="11pt" style:font-name-complex="Arial" style:font-size-complex="11pt"/>
    </style:style>
    <style:style style:name="T470_8" style:family="text" style:parent-style-name="cf01">
      <style:text-properties style:font-name="Arial" fo:font-size="11pt" style:font-size-asian="11pt" style:font-name-complex="Arial" style:font-size-complex="11pt"/>
    </style:style>
    <style:style style:name="T470_9" style:family="text" style:parent-style-name="cf01">
      <style:text-properties style:font-name="Arial" fo:font-size="11pt" style:font-size-asian="11pt" style:font-name-complex="Arial" style:font-size-complex="11pt"/>
    </style:style>
    <style:style style:name="T470_10" style:family="text" style:parent-style-name="cf01">
      <style:text-properties style:font-name="Arial" fo:font-size="11pt" style:font-size-asian="11pt" style:font-name-complex="Arial" style:font-size-complex="11pt"/>
    </style:style>
    <style:style style:name="T470_11" style:family="text" style:parent-style-name="cf01">
      <style:text-properties style:font-name="Arial" fo:font-size="11pt" style:font-size-asian="11pt" style:font-name-complex="Arial" style:font-size-complex="11pt"/>
    </style:style>
    <style:style style:name="T470_12" style:family="text" style:parent-style-name="cf01">
      <style:text-properties style:font-name="Arial" fo:font-size="11pt" style:font-size-asian="11pt" style:font-name-complex="Arial" style:font-size-complex="11pt"/>
    </style:style>
    <style:style style:name="T470_13" style:family="text" style:parent-style-name="cf01">
      <style:text-properties style:font-name="Arial" fo:font-size="11pt" style:font-size-asian="11pt" style:font-name-complex="Arial" style:font-size-complex="11pt"/>
    </style:style>
    <style:style style:name="T470_14" style:family="text" style:parent-style-name="cf01">
      <style:text-properties style:font-name="Arial" fo:font-size="11pt" style:font-size-asian="11pt" style:font-name-complex="Arial" style:font-size-complex="11pt"/>
    </style:style>
    <style:style style:name="T470_15" style:family="text" style:parent-style-name="cf01">
      <style:text-properties style:font-name="Arial" fo:font-size="11pt" style:font-size-asian="11pt" style:font-name-complex="Arial" style:font-size-complex="11pt"/>
    </style:style>
    <style:style style:name="T470_16" style:family="text" style:parent-style-name="cf01">
      <style:text-properties style:font-name="Arial" fo:font-size="11pt" style:font-size-asian="11pt" style:font-name-complex="Arial" style:font-size-complex="11pt"/>
    </style:style>
    <style:style style:name="T470_17" style:family="text" style:parent-style-name="cf01">
      <style:text-properties style:font-name="Arial" fo:font-size="11pt" style:font-size-asian="11pt" style:font-name-complex="Arial" style:font-size-complex="11pt"/>
    </style:style>
    <style:style style:name="T470_18" style:family="text" style:parent-style-name="cf01">
      <style:text-properties style:font-name="Arial" fo:font-size="11pt" style:font-size-asian="11pt" style:font-name-complex="Arial" style:font-size-complex="11pt"/>
    </style:style>
    <style:style style:name="T470_19" style:family="text" style:parent-style-name="cf01">
      <style:text-properties style:font-name="Arial" fo:font-size="11pt" style:font-size-asian="11pt" style:font-name-complex="Arial" style:font-size-complex="11pt"/>
    </style:style>
    <style:style style:name="T470_20" style:family="text" style:parent-style-name="cf01">
      <style:text-properties style:font-name="Arial" fo:font-size="11pt" style:font-size-asian="11pt" style:font-name-complex="Arial" style:font-size-complex="11pt"/>
    </style:style>
    <style:style style:name="P471" style:family="paragraph" style:parent-style-name="Heading_20_2">
      <style:text-properties style:font-name="Arial" fo:font-size="11pt" style:font-size-asian="11pt" style:font-name-complex="Arial" style:font-size-complex="11pt"/>
    </style:style>
    <style:style style:name="T471_1" style:family="text" style:parent-style-name="cf01">
      <style:text-properties style:font-name="Arial" fo:font-size="11pt" style:font-size-asian="11pt" style:font-name-complex="Arial" style:font-size-complex="11pt"/>
    </style:style>
    <style:style style:name="T471_2" style:family="text" style:parent-style-name="cf01">
      <style:text-properties style:font-name="Arial" fo:font-size="11pt" style:font-size-asian="11pt" style:font-name-complex="Arial" style:font-size-complex="11pt"/>
    </style:style>
    <style:style style:name="T471_3" style:family="text" style:parent-style-name="cf01">
      <style:text-properties style:font-name="Arial" fo:font-size="11pt" style:font-size-asian="11pt" style:font-name-complex="Arial" style:font-size-complex="11pt"/>
    </style:style>
    <style:style style:name="T471_4" style:family="text" style:parent-style-name="cf01">
      <style:text-properties style:font-name="Arial" fo:font-size="11pt" style:font-size-asian="11pt" style:font-name-complex="Arial" style:font-size-complex="11pt"/>
    </style:style>
    <style:style style:name="T471_5" style:family="text" style:parent-style-name="cf01">
      <style:text-properties style:font-name="Arial" fo:font-size="11pt" style:font-size-asian="11pt" style:font-name-complex="Arial" style:font-size-complex="11pt"/>
    </style:style>
    <style:style style:name="T471_6" style:family="text" style:parent-style-name="cf01">
      <style:text-properties style:font-name="Arial" fo:font-size="11pt" style:font-size-asian="11pt" style:font-name-complex="Arial" style:font-size-complex="11pt"/>
    </style:style>
    <style:style style:name="T471_7" style:family="text" style:parent-style-name="cf01">
      <style:text-properties style:font-name="Arial" fo:font-size="11pt" style:font-size-asian="11pt" style:font-name-complex="Arial" style:font-size-complex="11pt"/>
    </style:style>
    <style:style style:name="T471_8" style:family="text" style:parent-style-name="cf01">
      <style:text-properties style:font-name="Arial" fo:font-size="11pt" style:font-size-asian="11pt" style:font-name-complex="Arial" style:font-size-complex="11pt"/>
    </style:style>
    <style:style style:name="T471_9" style:family="text" style:parent-style-name="cf01">
      <style:text-properties style:font-name="Arial" fo:font-size="11pt" style:font-size-asian="11pt" style:font-name-complex="Arial" style:font-size-complex="11pt"/>
    </style:style>
    <style:style style:name="P472" style:family="paragraph" style:parent-style-name="Heading_20_2"/>
    <style:style style:name="T472_1" style:family="text" style:parent-style-name="cf01">
      <style:text-properties style:font-name="Arial" fo:font-size="11pt" style:font-size-asian="11pt" style:font-name-complex="Arial" style:font-size-complex="11pt"/>
    </style:style>
    <style:style style:name="T472_2" style:family="text" style:parent-style-name="cf01">
      <style:text-properties style:font-name="Arial" fo:font-size="11pt" style:font-size-asian="11pt" style:font-name-complex="Arial" style:font-size-complex="11pt"/>
    </style:style>
    <style:style style:name="T472_3" style:family="text" style:parent-style-name="cf01">
      <style:text-properties style:font-name="Arial" fo:font-size="11pt" style:font-size-asian="11pt" style:font-name-complex="Arial" style:font-size-complex="11pt"/>
    </style:style>
    <style:style style:name="T472_4" style:family="text" style:parent-style-name="cf01">
      <style:text-properties style:font-name="Arial" fo:font-size="11pt" style:font-size-asian="11pt" style:font-name-complex="Arial" style:font-size-complex="11pt"/>
    </style:style>
    <style:style style:name="T472_5" style:family="text" style:parent-style-name="cf01">
      <style:text-properties style:font-name="Arial" fo:font-size="11pt" style:font-size-asian="11pt" style:font-name-complex="Arial" style:font-size-complex="11pt"/>
    </style:style>
    <style:style style:name="T472_6" style:family="text" style:parent-style-name="cf01">
      <style:text-properties style:font-name="Arial" fo:font-size="11pt" style:font-size-asian="11pt" style:font-name-complex="Arial" style:font-size-complex="11pt"/>
    </style:style>
    <style:style style:name="T472_7" style:family="text" style:parent-style-name="cf01">
      <style:text-properties style:font-name="Arial" fo:font-size="11pt" style:font-size-asian="11pt" style:font-name-complex="Arial" style:font-size-complex="11pt"/>
    </style:style>
    <style:style style:name="T472_8" style:family="text" style:parent-style-name="cf01">
      <style:text-properties style:font-name="Arial" fo:font-size="11pt" style:font-size-asian="11pt" style:font-name-complex="Arial" style:font-size-complex="11pt"/>
    </style:style>
    <style:style style:name="T472_9" style:family="text" style:parent-style-name="cf01">
      <style:text-properties style:font-name="Arial" fo:font-size="11pt" style:font-size-asian="11pt" style:font-name-complex="Arial" style:font-size-complex="11pt"/>
    </style:style>
    <style:style style:name="T472_10" style:family="text" style:parent-style-name="cf01">
      <style:text-properties style:font-name="Arial" fo:font-size="11pt" style:font-size-asian="11pt" style:font-name-complex="Arial" style:font-size-complex="11pt"/>
    </style:style>
    <style:style style:name="T472_11" style:family="text" style:parent-style-name="cf01">
      <style:text-properties style:font-name="Arial" fo:font-size="11pt" style:font-size-asian="11pt" style:font-name-complex="Arial" style:font-size-complex="11pt"/>
    </style:style>
    <style:style style:name="T472_12" style:family="text" style:parent-style-name="cf01">
      <style:text-properties style:font-name="Arial" fo:font-size="11pt" style:font-size-asian="11pt" style:font-name-complex="Arial" style:font-size-complex="11pt"/>
    </style:style>
    <style:style style:name="T472_13" style:family="text" style:parent-style-name="cf01">
      <style:text-properties style:font-name="Arial" fo:font-size="11pt" style:font-size-asian="11pt" style:font-name-complex="Arial" style:font-size-complex="11pt"/>
    </style:style>
    <style:style style:name="T472_14" style:family="text" style:parent-style-name="cf01">
      <style:text-properties style:font-name="Arial" fo:font-size="11pt" style:font-size-asian="11pt" style:font-name-complex="Arial" style:font-size-complex="11pt"/>
    </style:style>
    <style:style style:name="T472_15" style:family="text" style:parent-style-name="cf01">
      <style:text-properties style:font-name="Arial" fo:font-size="11pt" style:font-size-asian="11pt" style:font-name-complex="Arial" style:font-size-complex="11pt"/>
    </style:style>
    <style:style style:name="T472_16" style:family="text" style:parent-style-name="cf01">
      <style:text-properties style:font-name="Arial" fo:font-size="11pt" style:font-size-asian="11pt" style:font-name-complex="Arial" style:font-size-complex="11pt"/>
    </style:style>
    <style:style style:name="P473" style:family="paragraph" style:parent-style-name="Heading_20_2"/>
    <style:style style:name="T473_1" style:family="text"/>
    <style:style style:name="T473_2" style:family="text"/>
    <style:style style:name="T473_3" style:family="text"/>
    <style:style style:name="T473_4" style:family="text"/>
    <style:style style:name="P474" style:family="paragraph" style:parent-style-name="Heading_20_2"/>
    <style:style style:name="T474_1" style:family="text"/>
    <style:style style:name="T474_2" style:family="text"/>
    <style:style style:name="T474_3" style:family="text"/>
    <style:style style:name="T474_4" style:family="text"/>
    <style:style style:name="T474_5" style:family="text"/>
    <style:style style:name="T474_6" style:family="text"/>
    <style:style style:name="T474_7" style:family="text"/>
    <style:style style:name="T474_8" style:family="text"/>
    <style:style style:name="T474_9" style:family="text"/>
    <style:style style:name="T474_10" style:family="text"/>
    <style:style style:name="T474_11" style:family="text"/>
    <style:style style:name="T474_12" style:family="text"/>
    <style:style style:name="T474_13" style:family="text"/>
    <style:style style:name="T474_14" style:family="text"/>
    <style:style style:name="T474_15" style:family="text"/>
    <style:style style:name="T474_16" style:family="text"/>
    <style:style style:name="T474_17" style:family="text"/>
    <style:style style:name="T474_18" style:family="text"/>
    <style:style style:name="P475" style:family="paragraph" style:parent-style-name="Heading_20_2"/>
    <style:style style:name="T475_1" style:family="text">
      <style:text-properties fo:font-weight="bold" style:font-weight-asian="bold" style:font-weight-complex="bold"/>
    </style:style>
    <style:style style:name="T475_2" style:family="text"/>
    <style:style style:name="T475_3" style:family="text"/>
    <style:style style:name="T475_4" style:family="text"/>
    <style:style style:name="T475_5" style:family="text"/>
    <style:style style:name="T475_6" style:family="text"/>
    <style:style style:name="T475_7" style:family="text"/>
    <style:style style:name="T475_8" style:family="text"/>
    <style:style style:name="T475_9" style:family="text"/>
    <style:style style:name="T475_10" style:family="text"/>
    <style:style style:name="T475_11" style:family="text"/>
    <style:style style:name="T475_12" style:family="text"/>
    <style:style style:name="T475_13" style:family="text"/>
    <style:style style:name="T475_14" style:family="text">
      <style:text-properties style:text-position="super 58%"/>
    </style:style>
    <style:style style:name="T475_15" style:family="text"/>
    <style:style style:name="P476" style:family="paragraph" style:parent-style-name="Heading_20_2"/>
    <style:style style:name="T476_1" style:family="text">
      <style:text-properties fo:font-weight="bold" style:font-weight-asian="bold" style:font-weight-complex="bold"/>
    </style:style>
    <style:style style:name="T476_2" style:family="text"/>
    <style:style style:name="T476_3" style:family="text"/>
    <style:style style:name="T476_4" style:family="text"/>
    <style:style style:name="T476_5" style:family="text">
      <style:text-properties fo:font-weight="bold" style:font-weight-asian="bold" style:font-weight-complex="bold"/>
    </style:style>
    <style:style style:name="T476_6" style:family="text"/>
    <style:style style:name="T476_7" style:family="text"/>
    <style:style style:name="T476_8" style:family="text"/>
    <style:style style:name="T476_9" style:family="text"/>
    <style:style style:name="T476_10" style:family="text"/>
    <style:style style:name="T476_11" style:family="text"/>
    <style:style style:name="T476_12" style:family="text"/>
    <style:style style:name="T476_13" style:family="text"/>
    <style:style style:name="T476_14" style:family="text"/>
    <style:style style:name="T476_15" style:family="text"/>
    <style:style style:name="T476_16" style:family="text"/>
    <style:style style:name="T476_17" style:family="text"/>
    <style:style style:name="T476_18" style:family="text"/>
    <style:style style:name="P477" style:family="paragraph" style:parent-style-name="Heading_20_2"/>
    <style:style style:name="T477_1" style:family="text">
      <style:text-properties fo:font-weight="bold" style:font-weight-asian="bold" style:font-weight-complex="bold"/>
    </style:style>
    <style:style style:name="T477_2" style:family="text"/>
    <style:style style:name="T477_3" style:family="text"/>
    <style:style style:name="T477_4" style:family="text"/>
    <style:style style:name="T477_5" style:family="text"/>
    <style:style style:name="T477_6" style:family="text"/>
    <style:style style:name="T477_7" style:family="text"/>
    <style:style style:name="T477_8" style:family="text"/>
    <style:style style:name="T477_9" style:family="text"/>
    <style:style style:name="P478" style:family="paragraph" style:parent-style-name="Normal">
      <style:text-properties fo:font-size="10pt" style:font-size-asian="10pt" style:font-size-complex="10pt" style:font-weight-complex="bold"/>
    </style:style>
    <style:style style:name="P479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79_1" style:family="text">
      <style:text-properties fo:font-size="14pt" style:font-size-asian="14pt" style:font-size-complex="11pt" fo:font-weight="bold" style:font-weight-asian="bold"/>
    </style:style>
    <style:style style:name="T479_2" style:family="text">
      <style:text-properties fo:font-size="14pt" style:font-size-asian="14pt" style:font-size-complex="11pt" fo:font-weight="bold" style:font-weight-asian="bold"/>
    </style:style>
    <style:style style:name="T479_3" style:family="text">
      <style:text-properties fo:font-size="14pt" style:font-size-asian="14pt" style:font-size-complex="11pt" fo:font-weight="bold" style:font-weight-asian="bold"/>
    </style:style>
    <style:style style:name="P480" style:family="paragraph" style:parent-style-name="Normal">
      <style:text-properties fo:font-size="10pt" style:font-size-asian="10pt" style:font-size-complex="11pt" style:font-weight-complex="bold"/>
    </style:style>
    <style:style style:name="P481" style:family="paragraph" style:parent-style-name="Normal">
      <style:paragraph-properties fo:text-align="justify"/>
    </style:style>
    <style:style style:name="T48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82" style:family="paragraph" style:parent-style-name="Normal">
      <style:paragraph-properties fo:text-align="justify"/>
      <style:text-properties fo:color="#ff0000" fo:font-size="10pt" style:font-size-asian="10pt" style:font-name-complex="Arial" style:font-size-complex="10pt" fo:font-weight="bold" style:font-weight-asian="bold" style:font-weight-complex="bold"/>
    </style:style>
    <style:style style:name="P483" style:family="paragraph" style:parent-style-name="Heading_20_2"/>
    <style:style style:name="T483_1" style:family="text">
      <style:text-properties fo:language-asian="en" fo:country-asian="GB"/>
    </style:style>
    <style:style style:name="T483_2" style:family="text">
      <style:text-properties fo:language-asian="en" fo:country-asian="GB"/>
    </style:style>
    <style:style style:name="T483_3" style:family="text">
      <style:text-properties fo:language-asian="en" fo:country-asian="GB"/>
    </style:style>
    <style:style style:name="T483_4" style:family="text">
      <style:text-properties fo:language-asian="en" fo:country-asian="GB"/>
    </style:style>
    <style:style style:name="T483_5" style:family="text">
      <style:text-properties fo:language-asian="en" fo:country-asian="GB"/>
    </style:style>
    <style:style style:name="T483_6" style:family="text">
      <style:text-properties fo:language-asian="en" fo:country-asian="GB"/>
    </style:style>
    <style:style style:name="T483_7" style:family="text">
      <style:text-properties fo:language-asian="en" fo:country-asian="GB"/>
    </style:style>
    <style:style style:name="T483_8" style:family="text">
      <style:text-properties fo:language-asian="en" fo:country-asian="GB"/>
    </style:style>
    <style:style style:name="T483_9" style:family="text">
      <style:text-properties fo:language-asian="en" fo:country-asian="GB"/>
    </style:style>
    <style:style style:name="T483_10" style:family="text">
      <style:text-properties fo:language-asian="en" fo:country-asian="GB"/>
    </style:style>
    <style:style style:name="T483_11" style:family="text">
      <style:text-properties fo:language-asian="en" fo:country-asian="GB"/>
    </style:style>
    <style:style style:name="T483_12" style:family="text">
      <style:text-properties fo:language-asian="en" fo:country-asian="GB"/>
    </style:style>
    <style:style style:name="T483_13" style:family="text">
      <style:text-properties fo:language-asian="en" fo:country-asian="GB"/>
    </style:style>
    <style:style style:name="T483_14" style:family="text">
      <style:text-properties fo:language-asian="en" fo:country-asian="GB"/>
    </style:style>
    <style:style style:name="T483_15" style:family="text">
      <style:text-properties fo:language-asian="en" fo:country-asian="GB"/>
    </style:style>
    <style:style style:name="P484" style:family="paragraph" style:parent-style-name="Heading_20_2"/>
    <style:style style:name="T484_1" style:family="text">
      <style:text-properties style:font-name-asian="Arial" fo:language-asian="en" fo:country-asian="GB"/>
    </style:style>
    <style:style style:name="T484_2" style:family="text">
      <style:text-properties fo:language-asian="en" fo:country-asian="GB"/>
    </style:style>
    <style:style style:name="P485" style:family="paragraph" style:parent-style-name="Heading_20_2">
      <style:paragraph-properties fo:text-align="justify"/>
    </style:style>
    <style:style style:name="T485_1" style:family="text">
      <style:text-properties style:font-name-asian="Arial" fo:language-asian="en" fo:country-asian="GB"/>
    </style:style>
    <style:style style:name="T485_2" style:family="text">
      <style:text-properties style:font-name-asian="Arial" fo:language-asian="en" fo:country-asian="GB"/>
    </style:style>
    <style:style style:name="T485_3" style:family="text">
      <style:text-properties style:font-name-asian="Arial" fo:language-asian="en" fo:country-asian="GB"/>
    </style:style>
    <style:style style:name="T485_4" style:family="text">
      <style:text-properties style:font-name-asian="Arial" fo:language-asian="en" fo:country-asian="GB"/>
    </style:style>
    <style:style style:name="T485_5" style:family="text">
      <style:text-properties style:font-name-asian="Arial" fo:language-asian="en" fo:country-asian="GB"/>
    </style:style>
    <style:style style:name="T485_6" style:family="text">
      <style:text-properties style:font-name-asian="Arial" fo:language-asian="en" fo:country-asian="GB"/>
    </style:style>
    <style:style style:name="T485_7" style:family="text">
      <style:text-properties style:font-name-asian="Arial" fo:language-asian="en" fo:country-asian="GB"/>
    </style:style>
    <style:style style:name="T485_8" style:family="text">
      <style:text-properties style:font-name-asian="Arial" fo:language-asian="en" fo:country-asian="GB"/>
    </style:style>
    <style:style style:name="T485_9" style:family="text">
      <style:text-properties style:font-name-asian="Arial" fo:language-asian="en" fo:country-asian="GB"/>
    </style:style>
    <style:style style:name="P486" style:family="paragraph" style:parent-style-name="Annotation_20_text">
      <style:paragraph-properties fo:text-align="justify"/>
    </style:style>
    <style:style style:name="T48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87" style:family="paragraph" style:parent-style-name="Annotation_20_text">
      <style:paragraph-properties fo:text-align="justify"/>
      <style:text-properties fo:font-size="11pt" style:font-size-asian="11pt" style:font-name-complex="Arial" style:font-size-complex="11pt"/>
    </style:style>
    <style:style style:name="P488" style:family="paragraph" style:parent-style-name="Heading_20_2"/>
    <style:style style:name="T488_1" style:family="text"/>
    <style:style style:name="T488_2" style:family="text"/>
    <style:style style:name="T488_3" style:family="text"/>
    <style:style style:name="T488_4" style:family="text"/>
    <style:style style:name="T488_5" style:family="text"/>
    <style:style style:name="T488_6" style:family="text"/>
    <style:style style:name="T488_7" style:family="text"/>
    <style:style style:name="T488_8" style:family="text"/>
    <style:style style:name="T488_9" style:family="text"/>
    <style:style style:name="T488_10" style:family="text"/>
    <style:style style:name="T488_11" style:family="text"/>
    <style:style style:name="T488_12" style:family="text"/>
    <style:style style:name="T488_13" style:family="text"/>
    <style:style style:name="T488_14" style:family="text"/>
    <style:style style:name="T488_15" style:family="text"/>
    <style:style style:name="T488_16" style:family="text"/>
    <style:style style:name="T488_17" style:family="text"/>
    <style:style style:name="T488_18" style:family="text"/>
    <style:style style:name="T488_19" style:family="text"/>
    <style:style style:name="T488_20" style:family="text"/>
    <style:style style:name="T488_21" style:family="text"/>
    <style:style style:name="T488_22" style:family="text"/>
    <style:style style:name="T488_23" style:family="text"/>
    <style:style style:name="P489" style:family="paragraph" style:parent-style-name="Heading_20_2">
      <style:paragraph-properties fo:text-align="justify"/>
    </style:style>
    <style:style style:name="T489_1" style:family="text"/>
    <style:style style:name="T489_2" style:family="text"/>
    <style:style style:name="T489_3" style:family="text"/>
    <style:style style:name="T489_4" style:family="text"/>
    <style:style style:name="T489_5" style:family="text"/>
    <style:style style:name="T489_6" style:family="text"/>
    <style:style style:name="T489_7" style:family="text"/>
    <style:style style:name="P490" style:family="paragraph" style:parent-style-name="Annotation_20_text">
      <style:paragraph-properties fo:text-align="justify"/>
    </style:style>
    <style:style style:name="T49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1" style:family="paragraph" style:parent-style-name="Annotation_20_text">
      <style:paragraph-properties fo:text-align="justify"/>
      <style:text-properties fo:font-size="11pt" style:font-size-asian="11pt" style:font-name-complex="Arial" style:font-size-complex="11pt"/>
    </style:style>
    <style:style style:name="P492" style:family="paragraph" style:parent-style-name="Heading_20_2"/>
    <style:style style:name="T492_1" style:family="text"/>
    <style:style style:name="T492_2" style:family="text"/>
    <style:style style:name="T492_3" style:family="text"/>
    <style:style style:name="T492_4" style:family="text"/>
    <style:style style:name="T492_5" style:family="text"/>
    <style:style style:name="T492_6" style:family="text"/>
    <style:style style:name="T492_7" style:family="text"/>
    <style:style style:name="T492_8" style:family="text"/>
    <style:style style:name="T492_9" style:family="text"/>
    <style:style style:name="T492_10" style:family="text"/>
    <style:style style:name="T492_11" style:family="text"/>
    <style:style style:name="T492_12" style:family="text"/>
    <style:style style:name="T492_13" style:family="text"/>
    <style:style style:name="T492_14" style:family="text"/>
    <style:style style:name="T492_15" style:family="text"/>
    <style:style style:name="T492_16" style:family="text"/>
    <style:style style:name="T492_17" style:family="text"/>
    <style:style style:name="P493" style:family="paragraph" style:parent-style-name="Heading_20_2"/>
    <style:style style:name="T493_1" style:family="text"/>
    <style:style style:name="T493_2" style:family="text"/>
    <style:style style:name="T493_3" style:family="text"/>
    <style:style style:name="T493_4" style:family="text"/>
    <style:style style:name="T493_5" style:family="text"/>
    <style:style style:name="T493_6" style:family="text"/>
    <style:style style:name="T493_7" style:family="text"/>
    <style:style style:name="T493_8" style:family="text"/>
    <style:style style:name="T493_9" style:family="text"/>
    <style:style style:name="P494" style:family="paragraph" style:parent-style-name="Heading_20_2"/>
    <style:style style:name="T494_1" style:family="text"/>
    <style:style style:name="T494_2" style:family="text"/>
    <style:style style:name="T494_3" style:family="text"/>
    <style:style style:name="T494_4" style:family="text"/>
    <style:style style:name="T494_5" style:family="text"/>
    <style:style style:name="T494_6" style:family="text"/>
    <style:style style:name="T494_7" style:family="text"/>
    <style:style style:name="T494_8" style:family="text"/>
    <style:style style:name="T494_9" style:family="text"/>
    <style:style style:name="T494_10" style:family="text"/>
    <style:style style:name="T494_11" style:family="text"/>
    <style:style style:name="T494_12" style:family="text"/>
    <style:style style:name="T494_13" style:family="text"/>
    <style:style style:name="T494_14" style:family="text"/>
    <style:style style:name="T494_15" style:family="text"/>
    <style:style style:name="T494_16" style:family="text"/>
    <style:style style:name="T494_17" style:family="text"/>
    <style:style style:name="T494_18" style:family="text"/>
    <style:style style:name="T494_19" style:family="text"/>
    <style:style style:name="T494_20" style:family="text"/>
    <style:style style:name="T494_21" style:family="text"/>
    <style:style style:name="T494_22" style:family="text"/>
    <style:style style:name="T494_23" style:family="text"/>
    <style:style style:name="T494_24" style:family="text"/>
    <style:style style:name="T494_25" style:family="text"/>
    <style:style style:name="T494_26" style:family="text"/>
    <style:style style:name="T494_27" style:family="text"/>
    <style:style style:name="T494_28" style:family="text"/>
    <style:style style:name="T494_29" style:family="text"/>
    <style:style style:name="P495" style:family="paragraph" style:parent-style-name="Heading_20_2"/>
    <style:style style:name="T495_1" style:family="text"/>
    <style:style style:name="T495_2" style:family="text"/>
    <style:style style:name="T495_3" style:family="text"/>
    <style:style style:name="T495_4" style:family="text"/>
    <style:style style:name="T495_5" style:family="text"/>
    <style:style style:name="T495_6" style:family="text"/>
    <style:style style:name="P496" style:family="paragraph" style:parent-style-name="Normal">
      <style:text-properties fo:font-size="10pt" style:font-size-asian="10pt" style:font-size-complex="11pt" style:font-weight-complex="bold"/>
    </style:style>
    <style:style style:name="Table13" style:family="table">
      <style:table-properties table:align="left" style:width="16.252cm" fo:margin-left="-0.009cm"/>
    </style:style>
    <style:style style:name="Column57" style:family="table-column">
      <style:table-column-properties style:column-width="4.251cm"/>
    </style:style>
    <style:style style:name="Column58" style:family="table-column">
      <style:table-column-properties style:column-width="4cm"/>
    </style:style>
    <style:style style:name="Column59" style:family="table-column">
      <style:table-column-properties style:column-width="3.501cm"/>
    </style:style>
    <style:style style:name="Column60" style:family="table-column">
      <style:table-column-properties style:column-width="4.5cm"/>
    </style:style>
    <style:style style:name="Row51" style:family="table-row"/>
    <style:style style:name="Cell1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line-height="100%" fo:margin-bottom="0cm"/>
    </style:style>
    <style:style style:name="T49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paragraph-properties fo:line-height="100%" fo:margin-bottom="0cm"/>
    </style:style>
    <style:style style:name="T50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501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502" style:family="paragraph" style:parent-style-name="Normal">
      <style:paragraph-properties fo:break-before="page"/>
    </style:style>
    <style:style style:name="T50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03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504" style:family="paragraph" style:parent-style-name="Normal">
      <style:paragraph-properties fo:margin-bottom="0.353cm"/>
    </style:style>
    <style:style style:name="T50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04_2" style:family="text">
      <style:text-properties fo:font-size="10pt" style:font-size-asian="10pt" style:font-name-complex="Arial" style:font-size-complex="10pt"/>
    </style:style>
    <style:style style:name="T504_3" style:family="text">
      <style:text-properties style:text-position="super 58%" fo:font-size="10pt" style:font-size-asian="10pt" style:font-name-complex="Arial" style:font-size-complex="10pt"/>
    </style:style>
    <style:style style:name="T504_4" style:family="text">
      <style:text-properties fo:font-size="10pt" style:font-size-asian="10pt" style:font-name-complex="Arial" style:font-size-complex="10pt"/>
    </style:style>
    <style:style style:name="T504_5" style:family="text">
      <style:text-properties style:text-position="super 58%" fo:font-size="10pt" style:font-size-asian="10pt" style:font-name-complex="Arial" style:font-size-complex="10pt"/>
    </style:style>
    <style:style style:name="T504_6" style:family="text">
      <style:text-properties fo:font-size="10pt" style:font-size-asian="10pt" style:font-name-complex="Arial" style:font-size-complex="10pt"/>
    </style:style>
    <style:style style:name="P505" style:family="paragraph" style:parent-style-name="Normal"/>
    <style:style style:name="T50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05_2" style:family="text">
      <style:text-properties fo:font-size="10pt" style:font-size-asian="10pt" style:font-name-complex="Arial" style:font-size-complex="10pt"/>
    </style:style>
    <style:style style:name="T505_3" style:family="text">
      <style:text-properties style:text-position="super 58%" fo:font-size="10pt" style:font-size-asian="10pt" style:font-name-complex="Arial" style:font-size-complex="10pt"/>
    </style:style>
    <style:style style:name="T505_4" style:family="text">
      <style:text-properties fo:font-size="10pt" style:font-size-asian="10pt" style:font-name-complex="Arial" style:font-size-complex="10pt"/>
    </style:style>
    <style:style style:name="T505_5" style:family="text">
      <style:text-properties style:text-position="super 58%" fo:font-size="10pt" style:font-size-asian="10pt" style:font-name-complex="Arial" style:font-size-complex="10pt"/>
    </style:style>
    <style:style style:name="T505_6" style:family="text">
      <style:text-properties fo:font-size="10pt" style:font-size-asian="10pt" style:font-name-complex="Arial" style:font-size-complex="10pt"/>
    </style:style>
    <style:style style:name="T505_7" style:family="text">
      <style:text-properties fo:background-color="#ffffff" fo:font-size="10pt" style:font-size-asian="10pt" style:font-name-complex="Arial" style:font-size-complex="10pt"/>
    </style:style>
    <style:style style:name="T505_8" style:family="text">
      <style:text-properties fo:font-size="10pt" style:font-size-asian="10pt" style:font-name-complex="Arial" style:font-size-complex="10pt"/>
    </style:style>
    <style:style style:name="T505_9" style:family="text">
      <style:text-properties fo:background-color="#ffffff" fo:font-size="10pt" style:font-size-asian="10pt" style:font-name-complex="Arial" style:font-size-complex="10pt"/>
    </style:style>
    <style:style style:name="P506" style:family="paragraph" style:parent-style-name="Normal">
      <style:text-properties fo:font-size="10pt" style:font-size-asian="10pt" style:font-name-complex="Arial" style:font-size-complex="10pt"/>
    </style:style>
    <style:style style:name="P507" style:family="paragraph" style:parent-style-name="Normal"/>
    <style:style style:name="T50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08" style:family="paragraph" style:parent-style-name="Normal"/>
    <style:style style:name="T508_1" style:family="text">
      <style:text-properties fo:font-size="10pt" style:font-size-asian="10pt" style:font-name-complex="Arial" style:font-size-complex="10pt"/>
    </style:style>
    <style:style style:name="T508_2" style:family="text">
      <style:text-properties fo:color="#000000" fo:font-size="10pt" style:font-size-asian="10pt" style:font-name-complex="Arial" style:font-size-complex="10pt" fo:language="en" fo:country="US"/>
    </style:style>
    <style:style style:name="T508_3" style:family="text">
      <style:text-properties fo:font-size="10pt" style:font-size-asian="10pt" style:font-name-complex="Arial" style:font-size-complex="10pt"/>
    </style:style>
    <style:style style:name="T508_4" style:family="text">
      <style:text-properties fo:background-color="#ffffff" fo:font-size="10pt" style:font-size-asian="10pt" style:font-name-complex="Arial" style:font-size-complex="10pt"/>
    </style:style>
    <style:style style:name="P509" style:family="paragraph" style:parent-style-name="Normal"/>
    <style:style style:name="T509_1" style:family="text">
      <style:text-properties fo:background-color="#ffffff" fo:font-size="10pt" style:font-size-asian="10pt" style:font-name-complex="Arial" style:font-size-complex="10pt"/>
    </style:style>
    <style:style style:name="T509_2" style:family="text">
      <style:text-properties fo:font-size="10pt" style:font-size-asian="10pt" style:font-name-complex="Arial" style:font-size-complex="10pt"/>
    </style:style>
    <style:style style:name="T509_3" style:family="text">
      <style:text-properties style:text-position="super 58%" fo:font-size="10pt" style:font-size-asian="10pt" style:font-name-complex="Arial" style:font-size-complex="10pt"/>
    </style:style>
    <style:style style:name="T509_4" style:family="text">
      <style:text-properties fo:font-size="10pt" style:font-size-asian="10pt" style:font-name-complex="Arial" style:font-size-complex="10pt"/>
    </style:style>
    <style:style style:name="T509_5" style:family="text">
      <style:text-properties style:text-position="super 58%" fo:font-size="10pt" style:font-size-asian="10pt" style:font-name-complex="Arial" style:font-size-complex="10pt"/>
    </style:style>
    <style:style style:name="T509_6" style:family="text">
      <style:text-properties fo:font-size="10pt" style:font-size-asian="10pt" style:font-name-complex="Arial" style:font-size-complex="10pt"/>
    </style:style>
    <style:style style:name="T509_7" style:family="text">
      <style:text-properties fo:font-size="10pt" style:font-size-asian="10pt" style:font-name-complex="Arial" style:font-size-complex="10pt"/>
    </style:style>
    <style:style style:name="T509_8" style:family="text">
      <style:text-properties fo:font-size="10pt" style:font-size-asian="10pt" style:font-name-complex="Arial" style:font-size-complex="10pt"/>
    </style:style>
    <style:style style:name="P51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11" style:family="paragraph" style:parent-style-name="Normal"/>
    <style:style style:name="T51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12" style:family="paragraph" style:parent-style-name="Normal"/>
    <style:style style:name="T512_1" style:family="text">
      <style:text-properties fo:font-size="10pt" style:font-size-asian="10pt" style:font-name-complex="Arial" style:font-size-complex="10pt"/>
    </style:style>
    <style:style style:name="P513" style:family="paragraph" style:parent-style-name="Normal">
      <style:paragraph-properties fo:margin-top="0.494cm" fo:margin-bottom="0.494cm"/>
    </style:style>
    <style:style style:name="T513_1" style:family="text">
      <style:text-properties fo:color="#000000" fo:font-size="10pt" style:font-size-asian="10pt" style:font-name-complex="Arial" style:font-size-complex="10pt"/>
    </style:style>
    <style:style style:name="T513_2" style:family="text">
      <style:text-properties fo:font-size="10pt" style:font-size-asian="10pt" style:font-name-complex="Arial" style:font-size-complex="10pt"/>
    </style:style>
    <style:style style:name="P514" style:family="paragraph" style:parent-style-name="Normal"/>
    <style:style style:name="T514_1" style:family="text">
      <style:text-properties fo:font-size="10pt" style:font-size-asian="10pt" style:font-name-complex="Arial" style:font-size-complex="10pt"/>
    </style:style>
    <style:style style:name="P51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16" style:family="paragraph" style:parent-style-name="Normal"/>
    <style:style style:name="T51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17" style:family="paragraph" style:parent-style-name="Normal"/>
    <style:style style:name="T517_1" style:family="text">
      <style:text-properties fo:font-size="10pt" style:font-size-asian="10pt" style:font-name-complex="Arial" style:font-size-complex="10pt"/>
    </style:style>
    <style:style style:name="P518" style:family="paragraph" style:parent-style-name="Normal"/>
    <style:style style:name="T518_1" style:family="text">
      <style:text-properties fo:font-size="10pt" style:font-size-asian="10pt" style:font-name-complex="Arial" style:font-size-complex="10pt"/>
    </style:style>
    <style:style style:name="T518_2" style:family="text">
      <style:text-properties fo:font-size="10pt" style:font-size-asian="10pt" style:font-name-complex="Arial" style:font-size-complex="10pt" fo:language-asian="zh" fo:country-asian="CN"/>
    </style:style>
    <style:style style:name="T518_3" style:family="text" style:parent-style-name="Normal">
      <style:text-properties fo:font-size="10pt" style:font-size-asian="10pt" style:font-name-complex="Arial" style:font-size-complex="10pt" fo:language-asian="zh" fo:country-asian="CN"/>
    </style:style>
    <style:style style:name="P519" style:family="paragraph" style:parent-style-name="Footnote_20_text"/>
    <style:style style:name="T519_1" style:family="text">
      <style:text-properties fo:font-size="8pt" style:font-size-asian="8pt" style:font-size-complex="8pt"/>
    </style:style>
    <style:style style:name="T519_2" style:family="text">
      <style:text-properties fo:font-size="10pt" style:font-size-asian="10pt" style:font-name-complex="Arial" style:font-size-complex="10pt" fo:language-asian="zh" fo:country-asian="CN"/>
    </style:style>
    <style:style style:name="P520" style:family="paragraph" style:parent-style-name="Normal">
      <style:text-properties fo:font-size="10pt" style:font-size-asian="10pt" style:font-name-complex="Arial" style:font-size-complex="10pt" fo:language-asian="zh" fo:country-asian="CN"/>
    </style:style>
    <style:style style:name="P521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 fo:language-asian="zh" fo:country-asian="CN"/>
    </style:style>
    <style:style style:name="P522" style:family="paragraph" style:parent-style-name="Normal">
      <style:paragraph-properties fo:break-before="page"/>
    </style:style>
    <style:style style:name="P523" style:family="paragraph" style:parent-style-name="Normal"/>
    <style:style style:name="T523_1" style:family="text">
      <style:text-properties fo:font-size="10pt" style:font-size-asian="10pt" style:font-name-complex="Arial" style:font-size-complex="10pt" fo:language-asian="zh" fo:country-asian="CN" fo:font-weight="bold" style:font-weight-asian="bold" style:font-weight-complex="bold"/>
    </style:style>
    <style:style style:name="T523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24" style:family="paragraph" style:parent-style-name="Normal">
      <style:text-properties fo:font-size="10pt" style:font-size-asian="10pt" style:font-name-complex="Arial" style:font-size-complex="10pt" fo:language-asian="zh" fo:country-asian="CN"/>
    </style:style>
    <style:style style:name="P525" style:family="paragraph" style:parent-style-name="Normal"/>
    <style:style style:name="T52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25_2" style:family="text">
      <style:text-properties fo:font-size="10pt" style:font-size-asian="10pt" style:font-name-complex="Arial" style:font-size-complex="10pt"/>
    </style:style>
    <style:style style:name="P526" style:family="paragraph" style:parent-style-name="Normal"/>
    <style:style style:name="T526_1" style:family="text">
      <style:text-properties fo:font-size="10pt" style:font-size-asian="10pt" style:font-name-complex="Arial" style:font-size-complex="10pt" fo:language="en" fo:country="US"/>
    </style:style>
    <style:style style:name="T526_2" style:family="text">
      <style:text-properties fo:color="#000000" fo:font-size="10pt" style:font-size-asian="10pt" style:font-name-complex="Arial" style:font-size-complex="10pt"/>
    </style:style>
    <style:style style:name="T526_3" style:family="text">
      <style:text-properties fo:font-size="10pt" style:font-size-asian="10pt" style:font-name-complex="Arial" style:font-size-complex="10pt" fo:language="en" fo:country="US"/>
    </style:style>
    <style:style style:name="P527" style:family="paragraph" style:parent-style-name="Normal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P528" style:family="paragraph" style:parent-style-name="Normal"/>
    <style:style style:name="T528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528_2" style:family="text">
      <style:text-properties fo:color="#000000" fo:font-size="10pt" style:font-size-asian="10pt" style:font-name-complex="Arial" style:font-size-complex="10pt"/>
    </style:style>
    <style:style style:name="T528_3" style:family="text" style:parent-style-name="cf01">
      <style:text-properties style:font-name="Arial" fo:font-size="10pt" style:font-size-asian="10pt" style:font-name-complex="Arial" style:font-size-complex="10pt"/>
    </style:style>
    <style:style style:name="P529" style:family="paragraph" style:parent-style-name="Normal">
      <style:text-properties style:font-name="Arial" fo:font-size="10pt" style:font-size-asian="10pt" style:font-name-complex="Arial" style:font-size-complex="10pt"/>
    </style:style>
    <style:style style:name="P530" style:family="paragraph" style:parent-style-name="Normal"/>
    <style:style style:name="T530_1" style:family="text" style:parent-style-name="cf01">
      <style:text-properties style:font-name="Arial" fo:font-size="10pt" style:font-size-asian="10pt" style:font-name-complex="Arial" style:font-size-complex="10pt"/>
    </style:style>
    <style:style style:name="T530_2" style:family="text" style:parent-style-name="cf01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30_3" style:family="text" style:parent-style-name="cf01">
      <style:text-properties style:font-name="Arial" fo:font-size="10pt" style:font-size-asian="10pt" style:font-name-complex="Arial" style:font-size-complex="10pt"/>
    </style:style>
    <style:style style:name="P531" style:family="paragraph" style:parent-style-name="pf0">
      <style:paragraph-properties fo:break-before="page" fo:margin-top="0cm"/>
    </style:style>
    <style:style style:name="T531_1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31_2" style:family="text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32" style:family="paragraph" style:parent-style-name="pf0">
      <style:paragraph-properties fo:margin-top="0cm" fo:margin-bottom="0cm"/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P533" style:family="paragraph" style:parent-style-name="Body_20_Text1">
      <style:paragraph-properties fo:line-height="100%"/>
    </style:style>
    <style:style style:name="T533_1" style:family="text"/>
    <style:style style:name="P534" style:family="paragraph" style:parent-style-name="Normal"/>
    <style:style style:name="T534_1" style:family="text">
      <style:text-properties fo:font-size="10pt" style:font-size-asian="10pt" style:font-name-complex="Arial" style:font-size-complex="10pt"/>
    </style:style>
    <style:style style:name="T53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34_3" style:family="text">
      <style:text-properties fo:font-size="10pt" style:font-size-asian="10pt" style:font-name-complex="Arial" style:font-size-complex="10pt"/>
    </style:style>
    <style:style style:name="P535" style:family="paragraph" style:parent-style-name="Normal">
      <style:paragraph-properties>
        <style:tab-stops>
          <style:tab-stop style:type="left" style:leader-style="none" style:position="10.231cm"/>
        </style:tab-stops>
      </style:paragraph-properties>
      <style:text-properties fo:font-size="10pt" style:font-size-asian="10pt" style:font-name-complex="Arial" style:font-size-complex="10pt"/>
    </style:style>
    <style:style style:name="P536" style:family="paragraph" style:parent-style-name="Normal">
      <style:paragraph-properties>
        <style:tab-stops>
          <style:tab-stop style:type="left" style:leader-style="none" style:position="10.231cm"/>
        </style:tab-stops>
      </style:paragraph-properties>
    </style:style>
    <style:style style:name="T536_1" style:family="text">
      <style:text-properties fo:font-size="10pt" style:font-size-asian="10pt" style:font-name-complex="Arial" style:font-size-complex="10pt"/>
    </style:style>
    <style:style style:name="T536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36_3" style:family="text">
      <style:text-properties fo:font-size="10pt" style:font-size-asian="10pt" style:font-name-complex="Arial" style:font-size-complex="10pt" fo:language="en" fo:country="CA"/>
    </style:style>
    <style:style style:name="P537" style:family="paragraph" style:parent-style-name="Normal">
      <style:text-properties fo:font-size="10pt" style:font-size-asian="10pt" style:font-name-complex="Arial" style:font-size-complex="10pt"/>
    </style:style>
    <style:style style:name="P538" style:family="paragraph" style:parent-style-name="Normal"/>
    <style:style style:name="T538_1" style:family="text">
      <style:text-properties fo:font-size="10pt" style:font-size-asian="10pt" style:font-name-complex="Arial" style:font-size-complex="10pt"/>
    </style:style>
    <style:style style:name="P539" style:family="paragraph" style:parent-style-name="Normal">
      <style:text-properties fo:font-size="10pt" style:font-size-asian="10pt" style:font-name-complex="Arial" style:font-size-complex="10pt"/>
    </style:style>
    <style:style style:name="P540" style:family="paragraph" style:parent-style-name="Normal"/>
    <style:style style:name="T540_1" style:family="text">
      <style:text-properties fo:font-size="10pt" style:font-size-asian="10pt" style:font-name-complex="Arial" style:font-size-complex="10pt"/>
    </style:style>
    <style:style style:name="T54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40_3" style:family="text">
      <style:text-properties fo:font-size="10pt" style:font-size-asian="10pt" style:font-name-complex="Arial" style:font-size-complex="10pt"/>
    </style:style>
    <style:style style:name="T540_4" style:family="text">
      <style:text-properties style:text-position="super 58%" fo:font-size="10pt" style:font-size-asian="10pt" style:font-name-complex="Arial" style:font-size-complex="10pt"/>
    </style:style>
    <style:style style:name="T540_5" style:family="text">
      <style:text-properties fo:font-size="10pt" style:font-size-asian="10pt" style:font-name-complex="Arial" style:font-size-complex="10pt"/>
    </style:style>
    <style:style style:name="P541" style:family="paragraph" style:parent-style-name="Normal"/>
    <style:style style:name="T541_1" style:family="text">
      <style:text-properties fo:font-size="10pt" style:font-size-asian="10pt" style:font-name-complex="Arial" style:font-size-complex="10pt"/>
    </style:style>
    <style:style style:name="P542" style:family="paragraph" style:parent-style-name="Normal">
      <style:paragraph-properties fo:break-before="page"/>
    </style:style>
    <style:style style:name="T54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42_2" style:family="text">
      <style:text-properties fo:font-size="10pt" style:font-size-asian="10pt" style:font-name-complex="Arial" style:font-size-complex="10pt"/>
    </style:style>
    <style:style style:name="T542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43" style:family="paragraph" style:parent-style-name="Normal">
      <style:text-properties fo:font-size="10pt" style:font-size-asian="10pt" style:font-name-complex="Arial" style:font-size-complex="10pt"/>
    </style:style>
    <style:style style:name="P544" style:family="paragraph" style:parent-style-name="Normal"/>
    <style:style style:name="T544_1" style:family="text">
      <style:text-properties fo:font-size="10pt" style:font-size-asian="10pt" style:font-name-complex="Arial" style:font-size-complex="10pt"/>
    </style:style>
    <style:style style:name="P545" style:family="paragraph" style:parent-style-name="Body_20_Text1">
      <style:paragraph-properties fo:line-height="100%" fo:margin-bottom="0cm"/>
    </style:style>
    <style:style style:name="P546" style:family="paragraph" style:parent-style-name="Body_20_Text1">
      <style:paragraph-properties fo:line-height="100%" fo:margin-bottom="0cm"/>
    </style:style>
    <style:style style:name="T546_1" style:family="text"/>
    <style:style style:name="T546_2" style:family="text"/>
    <style:style style:name="T546_3" style:family="text"/>
    <style:style style:name="P547" style:family="paragraph" style:parent-style-name="Bullet_20_list">
      <style:paragraph-properties fo:margin-bottom="0cm"/>
      <style:text-properties fo:font-size="10pt" style:font-size-asian="10pt" style:font-name-complex="Arial" style:font-size-complex="10pt"/>
    </style:style>
    <style:style style:name="T54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47_2" style:family="text">
      <style:text-properties fo:font-size="10pt" style:font-size-asian="10pt" style:font-name-complex="Arial" style:font-size-complex="10pt"/>
    </style:style>
    <style:style style:name="P548" style:family="paragraph" style:parent-style-name="Bullet_20_list">
      <style:paragraph-properties fo:margin-bottom="0cm"/>
      <style:text-properties fo:font-size="10pt" style:font-size-asian="10pt" style:font-name-complex="Arial" style:font-size-complex="10pt"/>
    </style:style>
    <style:style style:name="T54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48_2" style:family="text">
      <style:text-properties fo:font-size="10pt" style:font-size-asian="10pt" style:font-name-complex="Arial" style:font-size-complex="10pt"/>
    </style:style>
    <style:style style:name="P549" style:family="paragraph" style:parent-style-name="Bullet_20_list">
      <style:paragraph-properties fo:margin-bottom="0cm"/>
      <style:text-properties fo:font-size="10pt" style:font-size-asian="10pt" style:font-name-complex="Arial" style:font-size-complex="10pt"/>
    </style:style>
    <style:style style:name="T54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49_2" style:family="text">
      <style:text-properties fo:font-size="10pt" style:font-size-asian="10pt" style:font-name-complex="Arial" style:font-size-complex="10pt"/>
    </style:style>
    <style:style style:name="P550" style:family="paragraph" style:parent-style-name="Bullet_20_list">
      <style:text-properties fo:font-size="10pt" style:font-size-asian="10pt" style:font-name-complex="Arial" style:font-size-complex="10pt"/>
    </style:style>
    <style:style style:name="T55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50_2" style:family="text">
      <style:text-properties fo:font-size="10pt" style:font-size-asian="10pt" style:font-name-complex="Arial" style:font-size-complex="10pt" fo:font-weight="bold" style:font-weight-asian="bold"/>
    </style:style>
    <style:style style:name="T550_3" style:family="text">
      <style:text-properties fo:font-size="10pt" style:font-size-asian="10pt" style:font-name-complex="Arial" style:font-size-complex="10pt"/>
    </style:style>
    <style:style style:name="P551" style:family="paragraph" style:parent-style-name="Normal"/>
    <style:style style:name="T551_1" style:family="text">
      <style:text-properties fo:font-size="10pt" style:font-size-asian="10pt" style:font-name-complex="Arial" style:font-size-complex="10pt"/>
    </style:style>
    <style:style style:name="T551_2" style:family="text">
      <style:text-properties fo:font-size="10pt" style:font-size-asian="10pt" style:font-name-complex="Arial" style:font-size-complex="10pt" fo:font-weight="bold" style:font-weight-asian="bold"/>
    </style:style>
    <style:style style:name="T551_3" style:family="text">
      <style:text-properties fo:font-size="10pt" style:font-size-asian="10pt" style:font-name-complex="Arial" style:font-size-complex="10pt"/>
    </style:style>
    <style:style style:name="T551_4" style:family="text">
      <style:text-properties fo:font-size="10pt" style:font-size-asian="10pt" style:font-name-complex="Arial" style:font-size-complex="10pt" fo:font-weight="bold" style:font-weight-asian="bold"/>
    </style:style>
    <style:style style:name="T551_5" style:family="text">
      <style:text-properties fo:font-size="10pt" style:font-size-asian="10pt" style:font-name-complex="Arial" style:font-size-complex="10pt"/>
    </style:style>
    <style:style style:name="T551_6" style:family="text">
      <style:text-properties fo:font-size="10pt" style:font-size-asian="10pt" style:font-name-complex="Arial" style:font-size-complex="10pt" fo:font-weight="bold" style:font-weight-asian="bold"/>
    </style:style>
    <style:style style:name="T551_7" style:family="text" style:parent-style-name="Normal">
      <style:text-properties fo:font-size="10pt" style:font-size-asian="10pt" style:font-name-complex="Arial" style:font-size-complex="10pt"/>
    </style:style>
    <style:style style:name="P552" style:family="paragraph" style:parent-style-name="Footnote_20_text"/>
    <style:style style:name="T552_1" style:family="text">
      <style:text-properties fo:font-size="8pt" style:font-size-asian="8pt" style:font-size-complex="8pt"/>
    </style:style>
    <style:style style:name="T552_2" style:family="text">
      <style:text-properties fo:font-size="10pt" style:font-size-asian="10pt" style:font-name-complex="Arial" style:font-size-complex="10pt" fo:font-weight="bold" style:font-weight-asian="bold"/>
    </style:style>
    <style:style style:name="T552_3" style:family="text">
      <style:text-properties fo:font-size="10pt" style:font-size-asian="10pt" style:font-name-complex="Arial" style:font-size-complex="10pt" style:font-weight-complex="bold"/>
    </style:style>
    <style:style style:name="T552_4" style:family="text">
      <style:text-properties fo:font-size="10pt" style:font-size-asian="10pt" style:font-name-complex="Arial" style:font-size-complex="10pt" fo:font-weight="bold" style:font-weight-asian="bold"/>
    </style:style>
    <style:style style:name="T552_5" style:family="text">
      <style:text-properties fo:font-size="10pt" style:font-size-asian="10pt" style:font-name-complex="Arial" style:font-size-complex="10pt" style:font-weight-complex="bold"/>
    </style:style>
    <style:style style:name="P553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54" style:family="paragraph" style:parent-style-name="Normal"/>
    <style:style style:name="T55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55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55_1" style:family="text">
      <style:text-properties fo:font-size="10pt" style:font-size-asian="10pt" style:font-name-complex="Arial"/>
    </style:style>
    <style:style style:name="P556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56_1" style:family="text">
      <style:text-properties fo:font-size="10pt" style:font-size-asian="10pt" style:font-name-complex="Arial"/>
    </style:style>
    <style:style style:name="T556_2" style:family="text">
      <style:text-properties fo:font-size="10pt" style:font-size-asian="10pt" style:font-name-complex="Arial"/>
    </style:style>
    <style:style style:name="T556_3" style:family="text">
      <style:text-properties fo:font-size="10pt" style:font-size-asian="10pt" style:font-name-complex="Arial"/>
    </style:style>
    <style:style style:name="P557" style:family="paragraph" style:parent-style-name="Normal"/>
    <style:style style:name="T55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58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58_1" style:family="text">
      <style:text-properties fo:font-size="10pt" style:font-size-asian="10pt" style:font-name-complex="Arial"/>
    </style:style>
    <style:style style:name="P559" style:family="paragraph" style:parent-style-name="Normal"/>
    <style:style style:name="T55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60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60_1" style:family="text">
      <style:text-properties fo:font-size="10pt" style:font-size-asian="10pt" style:font-name-complex="Arial"/>
    </style:style>
    <style:style style:name="P561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61_1" style:family="text">
      <style:text-properties fo:font-size="10pt" style:font-size-asian="10pt" style:font-name-complex="Arial"/>
    </style:style>
    <style:style style:name="P562" style:family="paragraph" style:parent-style-name="Normal"/>
    <style:style style:name="T56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6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62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63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63_1" style:family="text">
      <style:text-properties fo:font-size="10pt" style:font-size-asian="10pt" style:font-name-complex="Arial"/>
    </style:style>
    <style:style style:name="P564" style:family="paragraph" style:parent-style-name="Normal"/>
    <style:style style:name="T56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65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65_1" style:family="text">
      <style:text-properties fo:background-color="#ffffff" fo:font-size="10pt" style:font-size-asian="10pt" style:font-name-complex="Arial"/>
    </style:style>
    <style:style style:name="T565_2" style:family="text">
      <style:text-properties fo:font-size="10pt" style:font-size-asian="10pt" style:font-name-complex="Arial"/>
    </style:style>
    <style:style style:name="T565_3" style:family="text">
      <style:text-properties fo:background-color="#ffffff" fo:font-size="10pt" style:font-size-asian="10pt" style:font-name-complex="Arial"/>
    </style:style>
    <style:style style:name="T565_4" style:family="text">
      <style:text-properties fo:background-color="#ffffff" fo:font-size="10pt" style:font-size-asian="10pt" style:font-name-complex="Arial"/>
    </style:style>
    <style:style style:name="P566" style:family="paragraph" style:parent-style-name="Normal"/>
    <style:style style:name="T56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67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67_1" style:family="text">
      <style:text-properties fo:font-size="10pt" style:font-size-asian="10pt" style:font-name-complex="Arial"/>
    </style:style>
    <style:style style:name="P568" style:family="paragraph" style:parent-style-name="Normal"/>
    <style:style style:name="T56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69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69_1" style:family="text">
      <style:text-properties fo:font-size="10pt" style:font-size-asian="10pt" style:font-name-complex="Arial"/>
    </style:style>
    <style:style style:name="P570" style:family="paragraph" style:parent-style-name="Normal"/>
    <style:style style:name="T57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71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71_1" style:family="text">
      <style:text-properties fo:font-size="10pt" style:font-size-asian="10pt" style:font-name-complex="Arial"/>
    </style:style>
    <style:style style:name="P572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72_1" style:family="text">
      <style:text-properties fo:font-size="10pt" style:font-size-asian="10pt" style:font-name-complex="Arial"/>
    </style:style>
    <style:style style:name="P573" style:family="paragraph" style:parent-style-name="Normal"/>
    <style:style style:name="T57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74" style:family="paragraph" style:parent-style-name="List_20_Paragraph">
      <style:paragraph-properties fo:margin-bottom="0.282cm"/>
    </style:style>
    <style:style style:name="T574_1" style:family="text">
      <style:text-properties fo:font-size="10pt" style:font-size-asian="10pt" style:font-name-complex="Arial"/>
    </style:style>
    <style:style style:name="T574_2" style:family="text" style:parent-style-name="normaltextrun">
      <style:text-properties fo:background-color="#ffffff" fo:color="#000000" fo:font-size="10pt" style:font-size-asian="10pt" style:font-name-complex="Arial"/>
    </style:style>
    <style:style style:name="P575" style:family="paragraph" style:parent-style-name="List_20_Paragraph">
      <style:text-properties fo:font-size="10pt" style:font-size-asian="10pt" style:font-name-complex="Arial"/>
    </style:style>
    <style:style style:name="P576" style:family="paragraph" style:parent-style-name="Normal"/>
    <style:style style:name="T57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77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77_1" style:family="text" style:parent-style-name="normaltextrun">
      <style:text-properties fo:background-color="#ffffff" fo:color="#000000" fo:font-size="10pt" style:font-size-asian="10pt" style:font-name-complex="Arial"/>
    </style:style>
    <style:style style:name="T577_2" style:family="text" style:parent-style-name="normaltextrun">
      <style:text-properties fo:background-color="#ffffff" fo:font-size="10pt" style:font-size-asian="10pt" style:font-name-complex="Arial"/>
    </style:style>
    <style:style style:name="T577_3" style:family="text" style:parent-style-name="normaltextrun">
      <style:text-properties fo:font-size="10pt" style:font-size-asian="10pt" style:font-name-complex="Arial"/>
    </style:style>
    <style:style style:name="T577_4" style:family="text" style:parent-style-name="findhit">
      <style:text-properties fo:background-color="#ffffff" fo:font-size="10pt" style:font-size-asian="10pt" style:font-name-complex="Arial" style:text-underline-style="solid" style:text-underline-color="font-color"/>
    </style:style>
    <style:style style:name="T577_5" style:family="text" style:parent-style-name="normaltextrun">
      <style:text-properties fo:background-color="#ffffff" fo:font-size="10pt" style:font-size-asian="10pt" style:font-name-complex="Arial" style:text-underline-style="solid" style:text-underline-color="font-color"/>
    </style:style>
    <style:style style:name="T577_6" style:family="text" style:parent-style-name="eop">
      <style:text-properties fo:background-color="#ffffff" fo:font-size="10pt" style:font-size-asian="10pt" style:font-name-complex="Arial"/>
    </style:style>
    <style:style style:name="P578" style:family="paragraph" style:parent-style-name="Normal"/>
    <style:style style:name="T57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79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579_1" style:family="text">
      <style:text-properties fo:font-size="10pt" style:font-size-asian="10pt" style:font-name-complex="Arial"/>
    </style:style>
    <style:style style:name="P580" style:family="paragraph" style:parent-style-name="Normal">
      <style:paragraph-properties fo:text-align="justify" fo:margin-left="0.635cm"/>
    </style:style>
    <style:style style:name="T580_1" style:family="text">
      <style:text-properties fo:color="#000000" fo:font-size="10pt" style:font-name-asian="Calibri" style:font-size-asian="10pt" style:font-name-complex="Arial" style:font-size-complex="10pt" fo:language="en" fo:country="CA"/>
    </style:style>
    <style:style style:name="T580_2" style:family="text">
      <style:text-properties fo:color="#000000" fo:font-size="10pt" style:font-name-asian="Calibri" style:font-size-asian="10pt" style:font-name-complex="Arial" style:font-size-complex="10pt" fo:language="en" fo:country="CA"/>
    </style:style>
    <style:style style:name="T580_3" style:family="text">
      <style:text-properties fo:color="#000000" fo:font-size="10pt" style:font-name-asian="Calibri" style:font-size-asian="10pt" style:font-name-complex="Arial" style:font-size-complex="10pt" fo:language="en" fo:country="CA"/>
    </style:style>
    <style:style style:name="T580_4" style:family="text">
      <style:text-properties fo:font-size="10pt" style:font-size-asian="10pt" style:font-name-complex="Arial" style:font-size-complex="10pt" fo:language="en" fo:country="CA"/>
    </style:style>
    <style:style style:name="T580_5" style:family="text">
      <style:text-properties fo:font-size="10pt" style:font-size-asian="10pt" style:font-name-complex="Arial" style:font-size-complex="10pt"/>
    </style:style>
    <style:style style:name="T580_6" style:family="text">
      <style:text-properties fo:font-size="10pt" style:font-size-asian="10pt" style:font-name-complex="Arial" style:font-size-complex="10pt" fo:language="en" fo:language-asian="da" fo:country="CA" fo:country-asian="DK"/>
    </style:style>
    <style:style style:name="P581" style:family="paragraph" style:parent-style-name="Normal">
      <style:paragraph-properties fo:text-align="justify" fo:margin-left="0.635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82" style:family="paragraph" style:parent-style-name="Normal">
      <style:paragraph-properties fo:text-align="justify"/>
    </style:style>
    <style:style style:name="T58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83" style:family="paragraph" style:parent-style-name="Normal">
      <style:text-properties fo:font-size="10pt" style:font-size-asian="10pt" style:font-name-complex="Arial" style:font-size-complex="10pt"/>
    </style:style>
    <style:style style:name="P584" style:family="paragraph" style:parent-style-name="Normal"/>
    <style:style style:name="T584_1" style:family="text">
      <style:text-properties fo:font-size="10pt" style:font-size-asian="10pt" style:font-name-complex="Arial" style:font-size-complex="10pt"/>
    </style:style>
    <style:style style:name="P585" style:family="paragraph" style:parent-style-name="Normal">
      <style:text-properties fo:font-size="10pt" style:font-size-asian="10pt" style:font-name-complex="Arial" style:font-size-complex="10pt"/>
    </style:style>
    <style:style style:name="Table14" style:family="table">
      <style:table-properties table:align="left" style:width="17.993cm" fo:margin-left="0cm"/>
    </style:style>
    <style:style style:name="Column61" style:family="table-column">
      <style:table-column-properties style:column-width="7.243cm"/>
    </style:style>
    <style:style style:name="Column62" style:family="table-column">
      <style:table-column-properties style:column-width="10.751cm"/>
    </style:style>
    <style:style style:name="Row52" style:family="table-row"/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paragraph-properties fo:line-height="100%" fo:margin-bottom="0cm"/>
    </style:style>
    <style:style style:name="T58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paragraph-properties fo:line-height="100%" fo:margin-bottom="0cm"/>
    </style:style>
    <style:style style:name="T58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Row53" style:family="table-row"/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paragraph-properties fo:line-height="100%" fo:margin-bottom="0cm"/>
    </style:style>
    <style:style style:name="T58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paragraph-properties fo:line-height="100%" fo:margin-bottom="0cm"/>
    </style:style>
    <style:style style:name="T58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54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>
      <style:paragraph-properties fo:line-height="100%" fo:margin-bottom="0.282cm"/>
    </style:style>
    <style:style style:name="T59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>
      <style:paragraph-properties fo:line-height="100%" fo:margin-bottom="0cm"/>
    </style:style>
    <style:style style:name="T59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91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91_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91_4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91_5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55" style:family="table-row"/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Normal">
      <style:paragraph-properties fo:line-height="100%" fo:margin-bottom="0.282cm"/>
    </style:style>
    <style:style style:name="T59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>
      <style:paragraph-properties fo:line-height="100%" fo:margin-bottom="0cm"/>
    </style:style>
    <style:style style:name="T59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56" style:family="table-row"/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4" style:family="paragraph" style:parent-style-name="Normal">
      <style:paragraph-properties fo:line-height="100%" fo:margin-bottom="0cm"/>
    </style:style>
    <style:style style:name="T59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95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6" style:family="paragraph" style:parent-style-name="Normal">
      <style:paragraph-properties fo:line-height="100%" fo:margin-bottom="0cm"/>
    </style:style>
    <style:style style:name="T59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57" style:family="table-row"/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>
      <style:paragraph-properties fo:line-height="100%" fo:margin-bottom="0.282cm"/>
    </style:style>
    <style:style style:name="T59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>
      <style:paragraph-properties fo:line-height="100%" fo:margin-bottom="0cm"/>
    </style:style>
    <style:style style:name="T59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58" style:family="table-row"/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>
      <style:paragraph-properties fo:line-height="100%" fo:margin-bottom="0cm"/>
    </style:style>
    <style:style style:name="T59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00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paragraph-properties fo:line-height="100%" fo:margin-bottom="0cm"/>
    </style:style>
    <style:style style:name="T60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02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03" style:family="paragraph" style:parent-style-name="Normal">
      <style:paragraph-properties fo:line-height="100%" fo:margin-bottom="0cm"/>
    </style:style>
    <style:style style:name="T60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59" style:family="table-row"/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>
      <style:paragraph-properties fo:line-height="100%" fo:margin-bottom="0cm"/>
    </style:style>
    <style:style style:name="T60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05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paragraph-properties fo:line-height="100%" fo:margin-bottom="0cm"/>
    </style:style>
    <style:style style:name="T60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60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paragraph-properties fo:line-height="100%" fo:margin-bottom="0cm"/>
    </style:style>
    <style:style style:name="T60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paragraph-properties fo:line-height="100%" fo:margin-bottom="0cm"/>
    </style:style>
    <style:style style:name="T60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08_2" style:family="text" style:parent-style-name="Normal">
      <style:text-properties fo:font-size="8pt" style:font-size-asian="8pt" style:font-name-complex="Arial" style:font-size-complex="8pt"/>
    </style:style>
    <style:style style:name="P609" style:family="paragraph" style:parent-style-name="pf0"/>
    <style:style style:name="T609_1" style:family="text">
      <style:text-properties fo:font-size="8pt" style:font-size-asian="8pt" style:font-size-complex="8pt"/>
    </style:style>
    <style:style style:name="T609_2" style:family="text">
      <style:text-properties style:font-name="Segoe UI" fo:font-size="8pt" style:font-size-asian="8pt" style:font-name-complex="Segoe UI" style:font-size-complex="8pt"/>
    </style:style>
    <style:style style:name="T609_3" style:family="text">
      <style:text-properties fo:font-size="8pt" style:font-size-asian="8pt" style:font-size-complex="8pt"/>
    </style:style>
    <style:style style:name="T609_4" style:family="text"/>
    <style:style style:name="T609_5" style:family="text" style:parent-style-name="Internet_20_link">
      <style:text-properties style:font-name="Segoe UI" fo:font-size="8pt" style:font-size-asian="8pt" style:font-name-complex="Segoe UI" style:font-size-complex="8pt"/>
    </style:style>
    <style:style style:name="P610" style:family="paragraph" style:parent-style-name="Footnote_20_text">
      <style:text-properties fo:font-size="8pt" style:font-size-asian="8pt" style:font-size-complex="8pt"/>
    </style:style>
    <style:style style:name="T61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61" style:family="table-row"/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paragraph-properties fo:line-height="100%" fo:margin-bottom="0cm"/>
    </style:style>
    <style:style style:name="T61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11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12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line-height="100%" fo:margin-bottom="0cm"/>
    </style:style>
    <style:style style:name="T61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62" style:family="table-row"/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line-height="100%" fo:margin-bottom="0cm"/>
    </style:style>
    <style:style style:name="T61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14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14_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line-height="100%" fo:margin-bottom="0cm"/>
    </style:style>
    <style:style style:name="T615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63" style:family="table-row"/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paragraph-properties fo:line-height="100%" fo:margin-bottom="0.282cm"/>
    </style:style>
    <style:style style:name="T61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17" style:family="paragraph" style:parent-style-name="Normal">
      <style:paragraph-properties fo:line-height="100%" fo:margin-bottom="0.282cm"/>
    </style:style>
    <style:style style:name="T61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line-height="100%" fo:margin-bottom="0cm"/>
    </style:style>
    <style:style style:name="T61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19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20" style:family="paragraph" style:parent-style-name="Normal">
      <style:paragraph-properties fo:line-height="100%" fo:margin-bottom="0cm"/>
    </style:style>
    <style:style style:name="T62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21" style:family="paragraph" style:parent-style-name="Normal">
      <style:paragraph-properties fo:line-height="100%" fo:margin-bottom="0cm"/>
    </style:style>
    <style:style style:name="T62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22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64" style:family="table-row"/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line-height="100%" fo:margin-bottom="0.282cm"/>
    </style:style>
    <style:style style:name="T62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23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23_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paragraph-properties fo:line-height="100%" fo:margin-bottom="0cm"/>
    </style:style>
    <style:style style:name="T62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25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65" style:family="table-row"/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0%" fo:margin-bottom="0.282cm"/>
    </style:style>
    <style:style style:name="T62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paragraph-properties fo:line-height="100%" fo:margin-bottom="0.282cm"/>
    </style:style>
    <style:style style:name="T62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66" style:family="table-row"/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paragraph-properties fo:line-height="100%" fo:margin-bottom="0.282cm"/>
    </style:style>
    <style:style style:name="T63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line-height="100%" fo:margin-bottom="0cm"/>
    </style:style>
    <style:style style:name="T63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67" style:family="table-row"/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paragraph-properties fo:line-height="100%" fo:margin-bottom="0cm"/>
    </style:style>
    <style:style style:name="T63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33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68" style:family="table-row"/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69" style:family="table-row"/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39" style:family="paragraph" style:parent-style-name="Normal">
      <style:paragraph-properties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41" style:family="paragraph" style:parent-style-name="Normal">
      <style:paragraph-properties style:text-autospace="none"/>
      <style:text-properties fo:font-size="10pt" style:font-size-asian="10pt" style:font-name-complex="Arial" style:font-size-complex="10pt"/>
    </style:style>
    <style:style style:name="P642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43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44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4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4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4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48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49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5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51" style:family="paragraph" style:parent-style-name="Normal"/>
    <style:style style:name="T65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52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53" style:family="paragraph" style:parent-style-name="Normal"/>
    <style:style style:name="T653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54" style:family="paragraph" style:parent-style-name="Normal"/>
    <style:style style:name="T654_1" style:family="text">
      <style:text-properties fo:font-size="10pt" style:font-size-asian="10pt" style:font-name-complex="Arial" style:font-size-complex="10pt"/>
    </style:style>
    <style:style style:name="T654_2" style:family="text">
      <style:text-properties fo:font-size="10pt" style:font-size-asian="10pt" style:font-name-complex="Arial" style:font-size-complex="10pt"/>
    </style:style>
    <style:style style:name="T654_3" style:family="text">
      <style:text-properties fo:font-size="10pt" style:font-size-asian="10pt" style:font-name-complex="Arial" style:font-size-complex="10pt"/>
    </style:style>
    <style:style style:name="P655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56" style:family="paragraph" style:parent-style-name="Normal"/>
    <style:style style:name="T656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57" style:family="paragraph" style:parent-style-name="Normal"/>
    <style:style style:name="T657_1" style:family="text">
      <style:text-properties fo:font-size="10pt" style:font-size-asian="10pt" style:font-name-complex="Arial" style:font-size-complex="10pt"/>
    </style:style>
    <style:style style:name="P658" style:family="paragraph" style:parent-style-name="Normal">
      <style:text-properties fo:font-size="10pt" style:font-size-asian="10pt" style:font-name-complex="Arial" style:font-size-complex="10pt"/>
    </style:style>
    <style:style style:name="P659" style:family="paragraph" style:parent-style-name="Normal"/>
    <style:style style:name="T659_1" style:family="text">
      <style:text-properties fo:font-size="10pt" style:font-size-asian="10pt" style:font-name-complex="Arial" style:font-size-complex="10pt"/>
    </style:style>
    <style:style style:name="T659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659_3" style:family="text">
      <style:text-properties fo:font-size="10pt" style:font-size-asian="10pt" style:font-name-complex="Arial" style:font-size-complex="10pt"/>
    </style:style>
    <style:style style:name="T659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659_5" style:family="text">
      <style:text-properties fo:font-size="10pt" style:font-size-asian="10pt" style:font-name-complex="Arial" style:font-size-complex="10pt"/>
    </style:style>
    <style:style style:name="P660" style:family="paragraph" style:parent-style-name="Normal">
      <style:text-properties fo:font-size="10pt" style:font-size-asian="10pt" style:font-name-complex="Arial" style:font-size-complex="10pt"/>
    </style:style>
    <style:style style:name="P661" style:family="paragraph" style:parent-style-name="Normal"/>
    <style:style style:name="T661_1" style:family="text">
      <style:text-properties fo:font-size="10pt" style:font-size-asian="10pt" style:font-name-complex="Arial" style:font-size-complex="10pt"/>
    </style:style>
    <style:style style:name="T661_2" style:family="text" style:parent-style-name="Normal">
      <style:text-properties fo:font-size="10pt" style:font-size-asian="10pt" style:font-name-complex="Arial" style:font-size-complex="10pt"/>
    </style:style>
    <style:style style:name="P662" style:family="paragraph" style:parent-style-name="Footnote_20_text"/>
    <style:style style:name="T662_1" style:family="text">
      <style:text-properties fo:font-size="8pt" style:font-size-asian="8pt" style:font-size-complex="8pt"/>
    </style:style>
    <style:style style:name="T662_2" style:family="text">
      <style:text-properties fo:font-size="8pt" style:font-size-asian="8pt" style:font-size-complex="8pt" fo:language="en" fo:country="US"/>
    </style:style>
    <style:style style:name="T662_3" style:family="text">
      <style:text-properties fo:font-size="10pt" style:font-size-asian="10pt" style:font-name-complex="Arial" style:font-size-complex="10pt"/>
    </style:style>
    <style:style style:name="P663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64" style:family="paragraph" style:parent-style-name="Normal"/>
    <style:style style:name="T664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65" style:family="paragraph" style:parent-style-name="Normal"/>
    <style:style style:name="T665_1" style:family="text">
      <style:text-properties fo:font-size="10pt" style:font-size-asian="10pt" style:font-name-complex="Arial" style:font-size-complex="10pt"/>
    </style:style>
    <style:style style:name="P666" style:family="paragraph" style:parent-style-name="Normal">
      <style:text-properties fo:font-size="10pt" style:font-size-asian="10pt" style:font-name-complex="Arial" style:font-size-complex="10pt"/>
    </style:style>
    <style:style style:name="P667" style:family="paragraph" style:parent-style-name="Normal"/>
    <style:style style:name="T667_1" style:family="text">
      <style:text-properties fo:font-size="10pt" style:font-size-asian="10pt" style:font-name-complex="Arial" style:font-size-complex="10pt"/>
    </style:style>
    <style:style style:name="T667_2" style:family="text" style:parent-style-name="Normal">
      <style:text-properties fo:font-size="10pt" style:font-size-asian="10pt" style:font-name-complex="Arial" style:font-size-complex="10pt"/>
    </style:style>
    <style:style style:name="P668" style:family="paragraph" style:parent-style-name="Normal">
      <style:paragraph-properties fo:text-align="justify"/>
    </style:style>
    <style:style style:name="T668_1" style:family="text">
      <style:text-properties fo:font-size="8pt" style:font-size-asian="8pt" style:font-size-complex="8pt"/>
    </style:style>
    <style:style style:name="T668_2" style:family="text">
      <style:text-properties fo:font-size="10pt" style:font-size-asian="10pt" style:font-name-complex="Arial" style:font-size-complex="10pt"/>
    </style:style>
    <style:style style:name="P669" style:family="paragraph" style:parent-style-name="Normal">
      <style:text-properties fo:font-size="10pt" style:font-size-asian="10pt" style:font-name-complex="Arial" style:font-size-complex="10pt"/>
    </style:style>
    <style:style style:name="P670" style:family="paragraph" style:parent-style-name="Normal"/>
    <style:style style:name="T670_1" style:family="text">
      <style:text-properties fo:font-size="10pt" style:font-size-asian="10pt" style:font-name-complex="Arial" style:font-size-complex="10pt"/>
    </style:style>
    <style:style style:name="P671" style:family="paragraph" style:parent-style-name="Normal">
      <style:text-properties fo:font-size="10pt" style:font-size-asian="10pt" style:font-name-complex="Arial" style:font-size-complex="10pt"/>
    </style:style>
    <style:style style:name="P672" style:family="paragraph" style:parent-style-name="Normal"/>
    <style:style style:name="T672_1" style:family="text">
      <style:text-properties fo:font-size="10pt" style:font-size-asian="10pt" style:font-name-complex="Arial" style:font-size-complex="10pt"/>
    </style:style>
    <style:style style:name="P673" style:family="paragraph" style:parent-style-name="Normal"/>
    <style:style style:name="T673_1" style:family="text">
      <style:text-properties fo:font-size="10pt" style:font-size-asian="10pt" style:font-name-complex="Arial" style:font-size-complex="10pt"/>
    </style:style>
    <style:style style:name="P674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75" style:family="paragraph" style:parent-style-name="Normal"/>
    <style:style style:name="T675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76" style:family="paragraph" style:parent-style-name="Normal"/>
    <style:style style:name="T676_1" style:family="text">
      <style:text-properties fo:font-size="10pt" style:font-size-asian="10pt" style:font-name-complex="Arial" style:font-size-complex="10pt"/>
    </style:style>
    <style:style style:name="P677" style:family="paragraph" style:parent-style-name="Normal"/>
    <style:style style:name="T677_1" style:family="text">
      <style:text-properties fo:font-size="10pt" style:font-size-asian="10pt" style:font-name-complex="Arial" style:font-size-complex="10pt"/>
    </style:style>
    <style:style style:name="T677_2" style:family="text">
      <style:text-properties fo:font-size="10pt" style:font-size-asian="10pt" style:font-name-complex="Arial" style:font-size-complex="10pt"/>
    </style:style>
    <style:style style:name="P678" style:family="paragraph" style:parent-style-name="Normal"/>
    <style:style style:name="T678_1" style:family="text">
      <style:text-properties fo:font-size="10pt" style:font-size-asian="10pt" style:font-name-complex="Arial" style:font-size-complex="10pt"/>
    </style:style>
    <style:style style:name="P679" style:family="paragraph" style:parent-style-name="Normal">
      <style:text-properties fo:color="#201f1e" fo:font-size="10pt" style:font-size-asian="10pt" style:font-name-complex="Arial" style:font-size-complex="10pt" fo:language="en" fo:country="US"/>
    </style:style>
    <style:style style:name="P680" style:family="paragraph" style:parent-style-name="Normal"/>
    <style:style style:name="T680_1" style:family="text">
      <style:text-properties fo:color="#201f1e" fo:font-size="10pt" style:font-size-asian="10pt" style:font-name-complex="Arial" style:font-size-complex="10pt" fo:language="en" fo:country="US"/>
    </style:style>
    <style:style style:name="T680_2" style:family="text" style:parent-style-name="Strong">
      <style:text-properties fo:background-color="#ffffff" fo:color="#17213b" fo:font-size="10pt" style:font-size-asian="10pt" style:font-name-complex="Arial" style:font-size-complex="10pt"/>
    </style:style>
    <style:style style:name="T680_3" style:family="text">
      <style:text-properties fo:color="#17213b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680_4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5" style:family="text">
      <style:text-properties fo:color="#17213b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680_6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7" style:family="text"/>
    <style:style style:name="T680_8" style:family="text">
      <style:text-properties fo:color="#2ea3f2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680_9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10" style:family="text"/>
    <style:style style:name="T680_11" style:family="text">
      <style:text-properties fo:color="#2ea3f2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680_12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13" style:family="text"/>
    <style:style style:name="T680_14" style:family="text">
      <style:text-properties fo:color="#2ea3f2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680_15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16" style:family="text">
      <style:text-properties fo:color="#17213b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680_17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18" style:family="text"/>
    <style:style style:name="T680_19" style:family="text">
      <style:text-properties fo:color="#2ea3f2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680_20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21" style:family="text"/>
    <style:style style:name="T680_22" style:family="text">
      <style:text-properties fo:color="#2ea3f2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680_23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24" style:family="text">
      <style:text-properties fo:color="#17213b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680_25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26" style:family="text"/>
    <style:style style:name="T680_27" style:family="text">
      <style:text-properties fo:color="#2ea3f2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680_28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29" style:family="text"/>
    <style:style style:name="T680_30" style:family="text">
      <style:text-properties fo:color="#2ea3f2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680_31" style:family="text">
      <style:text-properties fo:color="#17213b" fo:font-size="10pt" style:font-size-asian="10pt" style:font-name-complex="Arial" style:font-size-complex="10pt" fo:language-asian="en" fo:country-asian="GB"/>
    </style:style>
    <style:style style:name="T680_32" style:family="text"/>
    <style:style style:name="T680_33" style:family="text">
      <style:text-properties fo:color="#2ea3f2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680_34" style:family="text">
      <style:text-properties fo:color="#17213b" fo:font-size="10pt" style:font-size-asian="10pt" style:font-name-complex="Arial" style:font-size-complex="10pt" fo:language-asian="en" fo:country-asian="GB"/>
    </style:style>
    <style:style style:name="P681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82" style:family="paragraph" style:parent-style-name="Normal"/>
    <style:style style:name="T682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83" style:family="paragraph" style:parent-style-name="Normal"/>
    <style:style style:name="T683_1" style:family="text">
      <style:text-properties fo:font-size="10pt" style:font-size-asian="10pt" style:font-name-complex="Arial" style:font-size-complex="10pt"/>
    </style:style>
    <style:style style:name="T683_2" style:family="text">
      <style:text-properties fo:font-size="10pt" style:font-size-asian="10pt" style:font-name-complex="Arial" style:font-size-complex="10pt"/>
    </style:style>
    <style:style style:name="T683_3" style:family="text">
      <style:text-properties fo:font-size="10pt" style:font-size-asian="10pt" style:font-name-complex="Arial" style:font-size-complex="10pt"/>
    </style:style>
    <style:style style:name="P684" style:family="paragraph" style:parent-style-name="Normal"/>
    <style:style style:name="T684_1" style:family="text">
      <style:text-properties fo:font-size="10pt" style:font-size-asian="10pt" style:font-name-complex="Arial" style:font-size-complex="10pt"/>
    </style:style>
    <style:style style:name="P685" style:family="paragraph" style:parent-style-name="Normal">
      <style:text-properties fo:font-size="10pt" style:font-size-asian="10pt" style:font-name-complex="Arial" style:font-size-complex="10pt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86" style:family="paragraph" style:parent-style-name="Normal"/>
    <style:style style:name="T68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87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88" style:family="paragraph" style:parent-style-name="Normal"/>
    <style:style style:name="T688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89" style:family="paragraph" style:parent-style-name="Normal"/>
    <style:style style:name="T689_1" style:family="text">
      <style:text-properties fo:font-size="10pt" style:font-size-asian="10pt" style:font-name-complex="Arial" style:font-size-complex="10pt"/>
    </style:style>
    <style:style style:name="T689_2" style:family="text">
      <style:text-properties fo:font-size="10pt" style:font-name-asian="Symbol" style:font-size-asian="10pt" style:font-name-complex="Arial" style:font-size-complex="10pt"/>
    </style:style>
    <style:style style:name="T689_3" style:family="text">
      <style:text-properties fo:font-size="10pt" style:font-size-asian="10pt" style:font-name-complex="Arial" style:font-size-complex="10pt"/>
    </style:style>
    <style:style style:name="P690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91" style:family="paragraph" style:parent-style-name="Normal"/>
    <style:style style:name="T691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92" style:family="paragraph" style:parent-style-name="Normal"/>
    <style:style style:name="T692_1" style:family="text">
      <style:text-properties fo:font-size="10pt" style:font-size-asian="10pt" style:font-name-complex="Arial" style:font-size-complex="10pt"/>
    </style:style>
    <style:style style:name="P693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693_1" style:family="text">
      <style:text-properties fo:font-size="10pt" style:font-size-asian="10pt" style:font-name-complex="Arial"/>
    </style:style>
    <style:style style:name="P694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P695" style:family="paragraph" style:parent-style-name="Normal"/>
    <style:style style:name="T695_1" style:family="text">
      <style:text-properties fo:font-size="10pt" style:font-size-asian="10pt" style:font-name-complex="Arial" style:font-size-complex="10pt"/>
    </style:style>
    <style:style style:name="P696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696_1" style:family="text">
      <style:text-properties fo:font-size="10pt" style:font-size-asian="10pt" style:font-name-complex="Arial"/>
    </style:style>
    <style:style style:name="P697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P698" style:family="paragraph" style:parent-style-name="Normal"/>
    <style:style style:name="T698_1" style:family="text">
      <style:text-properties fo:font-size="10pt" style:font-size-asian="10pt" style:font-name-complex="Arial" style:font-size-complex="10pt"/>
    </style:style>
    <style:style style:name="P699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699_1" style:family="text">
      <style:text-properties fo:font-size="10pt" style:font-size-asian="10pt" style:font-name-complex="Arial"/>
    </style:style>
    <style:style style:name="P700" style:family="paragraph" style:parent-style-name="Normal">
      <style:text-properties fo:font-size="10pt" style:font-size-asian="10pt" style:font-name-complex="Arial" style:font-size-complex="10pt"/>
    </style:style>
    <style:style style:name="P701" style:family="paragraph" style:parent-style-name="Normal"/>
    <style:style style:name="T701_1" style:family="text">
      <style:text-properties fo:font-size="10pt" style:font-size-asian="10pt" style:font-name-complex="Arial" style:font-size-complex="10pt"/>
    </style:style>
    <style:style style:name="P702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702_1" style:family="text">
      <style:text-properties fo:font-size="10pt" style:font-size-asian="10pt" style:font-name-complex="Arial"/>
    </style:style>
    <style:style style:name="P703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703_1" style:family="text">
      <style:text-properties fo:font-size="10pt" style:font-size-asian="10pt" style:font-name-complex="Arial"/>
    </style:style>
    <style:style style:name="P704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704_1" style:family="text">
      <style:text-properties fo:font-size="10pt" style:font-size-asian="10pt" style:font-name-complex="Arial"/>
    </style:style>
    <style:style style:name="P705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705_1" style:family="text">
      <style:text-properties fo:font-size="10pt" style:font-size-asian="10pt" style:font-name-complex="Arial"/>
    </style:style>
    <style:style style:name="T705_2" style:family="text">
      <style:text-properties fo:font-size="10pt" style:font-size-asian="10pt" style:font-name-complex="Arial"/>
    </style:style>
    <style:style style:name="T705_3" style:family="text">
      <style:text-properties fo:font-size="10pt" style:font-size-asian="10pt" style:font-name-complex="Arial"/>
    </style:style>
    <style:style style:name="P706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706_1" style:family="text">
      <style:text-properties fo:font-size="10pt" style:font-size-asian="10pt" style:font-name-complex="Arial"/>
    </style:style>
    <style:style style:name="P707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707_1" style:family="text">
      <style:text-properties fo:font-size="10pt" style:font-size-asian="10pt" style:font-name-complex="Arial"/>
    </style:style>
    <style:style style:name="P708" style:family="paragraph" style:parent-style-name="Normal">
      <style:text-properties fo:font-size="10pt" style:font-size-asian="10pt" style:font-name-complex="Arial" style:font-size-complex="10pt"/>
    </style:style>
    <style:style style:name="P709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709_1" style:family="text">
      <style:text-properties fo:font-size="10pt" style:font-size-asian="10pt" style:font-name-complex="Arial"/>
    </style:style>
    <style:style style:name="P710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P711" style:family="paragraph" style:parent-style-name="Normal"/>
    <style:style style:name="T711_1" style:family="text">
      <style:text-properties fo:font-size="10pt" style:font-size-asian="10pt" style:font-name-complex="Arial" style:font-size-complex="10pt"/>
    </style:style>
    <style:style style:name="P712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13" style:family="paragraph" style:parent-style-name="Normal"/>
    <style:style style:name="T713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14" style:family="paragraph" style:parent-style-name="Normal"/>
    <style:style style:name="T714_1" style:family="text">
      <style:text-properties fo:font-size="10pt" style:font-size-asian="10pt" style:font-name-complex="Arial" style:font-size-complex="10pt"/>
    </style:style>
    <style:style style:name="P715" style:family="paragraph" style:parent-style-name="Normal"/>
    <style:style style:name="T715_1" style:family="text">
      <style:text-properties fo:font-size="10pt" style:font-size-asian="10pt" style:font-name-complex="Arial" style:font-size-complex="10pt"/>
    </style:style>
    <style:style style:name="P716" style:family="paragraph" style:parent-style-name="Normal">
      <style:text-properties fo:font-size="10pt" style:font-size-asian="10pt" style:font-name-complex="Arial" style:font-size-complex="10pt"/>
    </style:style>
    <style:style style:name="P717" style:family="paragraph" style:parent-style-name="Normal"/>
    <style:style style:name="T717_1" style:family="text">
      <style:text-properties fo:font-size="10pt" style:font-size-asian="10pt" style:font-name-complex="Arial" style:font-size-complex="10pt"/>
    </style:style>
    <style:style style:name="P718" style:family="paragraph" style:parent-style-name="Normal">
      <style:text-properties fo:font-size="10pt" style:font-size-asian="10pt" style:font-name-complex="Arial" style:font-size-complex="10pt"/>
    </style:style>
    <style:style style:name="P719" style:family="paragraph" style:parent-style-name="Normal"/>
    <style:style style:name="T719_1" style:family="text">
      <style:text-properties fo:font-size="10pt" style:font-size-asian="10pt" style:font-name-complex="Arial" style:font-size-complex="10pt"/>
    </style:style>
    <style:style style:name="T719_2" style:family="text" style:parent-style-name="Normal">
      <style:text-properties fo:font-size="10pt" style:font-size-asian="10pt" style:font-name-complex="Arial" style:font-size-complex="10pt"/>
    </style:style>
    <style:style style:name="P720" style:family="paragraph" style:parent-style-name="Normal">
      <style:paragraph-properties style:text-autospace="none"/>
    </style:style>
    <style:style style:name="T720_1" style:family="text">
      <style:text-properties fo:font-size="8pt" style:font-size-asian="8pt" style:font-size-complex="8pt"/>
    </style:style>
    <style:style style:name="T720_2" style:family="text">
      <style:text-properties fo:font-size="8pt" style:font-size-asian="8pt" style:font-name-complex="Calibri" style:font-size-complex="8pt"/>
    </style:style>
    <style:style style:name="T720_3" style:family="text">
      <style:text-properties fo:font-size="8pt" style:font-size-asian="8pt" style:font-name-complex="Calibri" style:font-size-complex="8pt" style:text-underline-style="solid" style:text-underline-color="font-color"/>
    </style:style>
    <style:style style:name="T720_4" style:family="text">
      <style:text-properties fo:font-size="8pt" style:font-size-asian="8pt" style:font-name-complex="Calibri" style:font-size-complex="8pt"/>
    </style:style>
    <style:style style:name="T720_5" style:family="text">
      <style:text-properties fo:font-size="8pt" style:font-size-asian="8pt" style:font-name-complex="Calibri" style:font-size-complex="8pt" fo:font-weight="bold" style:font-weight-asian="bold" style:font-weight-complex="bold"/>
    </style:style>
    <style:style style:name="T720_6" style:family="text">
      <style:text-properties fo:font-size="8pt" style:font-size-asian="8pt" style:font-name-complex="Calibri" style:font-size-complex="8pt"/>
    </style:style>
    <style:style style:name="T720_7" style:family="text">
      <style:text-properties fo:font-size="8pt" style:font-size-asian="8pt" style:font-name-complex="Calibri" style:font-size-complex="8pt" style:text-underline-style="solid" style:text-underline-color="font-color"/>
    </style:style>
    <style:style style:name="T720_8" style:family="text">
      <style:text-properties fo:font-size="8pt" style:font-size-asian="8pt" style:font-name-complex="Calibri" style:font-size-complex="8pt"/>
    </style:style>
    <style:style style:name="T720_9" style:family="text">
      <style:text-properties fo:font-size="8pt" style:font-size-asian="8pt" style:font-name-complex="Calibri" style:font-size-complex="8pt" fo:font-weight="bold" style:font-weight-asian="bold" style:font-weight-complex="bold"/>
    </style:style>
    <style:style style:name="T720_10" style:family="text">
      <style:text-properties fo:font-size="8pt" style:font-size-asian="8pt" style:font-name-complex="Calibri" style:font-size-complex="8pt"/>
    </style:style>
    <style:style style:name="T720_11" style:family="text">
      <style:text-properties fo:font-size="8pt" style:font-size-asian="8pt" style:font-name-complex="Calibri" style:font-size-complex="8pt" style:text-underline-style="solid" style:text-underline-color="font-color"/>
    </style:style>
    <style:style style:name="T720_12" style:family="text">
      <style:text-properties fo:font-size="8pt" style:font-size-asian="8pt" style:font-name-complex="Calibri" style:font-size-complex="8pt"/>
    </style:style>
    <style:style style:name="T720_13" style:family="text">
      <style:text-properties fo:font-size="8pt" style:font-size-asian="8pt" style:font-name-complex="Calibri" style:font-size-complex="8pt" fo:font-weight="bold" style:font-weight-asian="bold" style:font-weight-complex="bold"/>
    </style:style>
    <style:style style:name="T720_14" style:family="text">
      <style:text-properties fo:font-size="8pt" style:font-size-asian="8pt" style:font-name-complex="Calibri" style:font-size-complex="8pt"/>
    </style:style>
    <style:style style:name="T720_15" style:family="text">
      <style:text-properties fo:font-size="10pt" style:font-size-asian="10pt" style:font-name-complex="Arial" style:font-size-complex="10pt"/>
    </style:style>
    <style:style style:name="P721" style:family="paragraph" style:parent-style-name="Normal"/>
    <style:style style:name="T721_1" style:family="text">
      <style:text-properties fo:font-size="10pt" style:font-size-asian="10pt" style:font-name-complex="Arial" style:font-size-complex="10pt"/>
    </style:style>
    <style:style style:name="P722" style:family="paragraph" style:parent-style-name="Normal"/>
    <style:style style:name="T722_1" style:family="text">
      <style:text-properties fo:font-size="10pt" style:font-size-asian="10pt" style:font-name-complex="Arial" style:font-size-complex="10pt"/>
    </style:style>
    <style:style style:name="T722_2" style:family="text" style:parent-style-name="normaltextrun">
      <style:text-properties fo:color="#000000" fo:font-size="10pt" style:font-size-asian="10pt" style:font-name-complex="Arial" style:font-size-complex="10pt"/>
    </style:style>
    <style:style style:name="T722_3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722_4" style:family="text" style:parent-style-name="normaltextrun">
      <style:text-properties fo:color="#000000" fo:font-size="10pt" style:font-size-asian="10pt" style:font-name-complex="Arial" style:font-size-complex="10pt"/>
    </style:style>
    <style:style style:name="T722_5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722_6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722_7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722_8" style:family="text" style:parent-style-name="normaltextrun">
      <style:text-properties fo:color="#000000" fo:font-size="10pt" style:font-size-asian="10pt" style:font-name-complex="Arial" style:font-size-complex="10pt"/>
    </style:style>
    <style:style style:name="T722_9" style:family="text" style:parent-style-name="normaltextrun">
      <style:text-properties fo:background-color="#ffffff" fo:color="#000000" fo:font-size="10pt" style:font-size-asian="10pt" style:font-name-complex="Arial" style:font-size-complex="10pt"/>
    </style:style>
    <style:style style:name="T722_10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P723" style:family="paragraph" style:parent-style-name="Normal">
      <style:text-properties fo:background-color="#ffffff" fo:color="#000000" fo:font-size="10pt" style:font-size-asian="10pt" style:font-name-complex="Arial" style:font-size-complex="10pt"/>
    </style:style>
    <style:style style:name="P724" style:family="paragraph" style:parent-style-name="Normal"/>
    <style:style style:name="T724_1" style:family="text" style:parent-style-name="eop">
      <style:text-properties fo:background-color="#ffffff" fo:color="#000000" fo:font-size="10pt" style:font-size-asian="10pt" style:font-name-complex="Arial" style:font-size-complex="10pt"/>
    </style:style>
    <style:style style:name="P725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26" style:family="paragraph" style:parent-style-name="Normal"/>
    <style:style style:name="T726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727" style:family="paragraph" style:parent-style-name="Normal"/>
    <style:style style:name="T727_1" style:family="text">
      <style:text-properties fo:font-size="10pt" style:font-size-asian="10pt" style:font-name-complex="Arial" style:font-size-complex="10pt"/>
    </style:style>
    <style:style style:name="P728" style:family="paragraph" style:parent-style-name="Normal">
      <style:text-properties fo:font-size="10pt" style:font-size-asian="10pt" style:font-name-complex="Arial" style:font-size-complex="10pt"/>
    </style:style>
    <style:style style:name="P729" style:family="paragraph" style:parent-style-name="Normal"/>
    <style:style style:name="T729_1" style:family="text">
      <style:text-properties fo:font-size="10pt" style:font-size-asian="10pt" style:font-name-complex="Arial" style:font-size-complex="10pt"/>
    </style:style>
    <style:style style:name="T729_2" style:family="text">
      <style:text-properties fo:font-size="10pt" style:font-size-asian="10pt" style:font-name-complex="Arial" style:font-size-complex="10pt"/>
    </style:style>
    <style:style style:name="T729_3" style:family="text">
      <style:text-properties fo:font-size="10pt" style:font-size-asian="10pt" style:font-name-complex="Arial" style:font-size-complex="10pt"/>
    </style:style>
    <style:style style:name="P730" style:family="paragraph" style:parent-style-name="Normal">
      <style:text-properties fo:font-size="10pt" style:font-size-asian="10pt" style:font-name-complex="Arial" style:font-size-complex="10pt"/>
    </style:style>
    <style:style style:name="P731" style:family="paragraph" style:parent-style-name="Normal">
      <style:text-properties fo:font-size="10pt" style:font-size-asian="10pt" style:font-name-complex="Arial" style:font-size-complex="10pt"/>
    </style:style>
    <style:style style:name="P732" style:family="paragraph" style:parent-style-name="Normal">
      <style:text-properties fo:font-size="10pt" style:font-size-asian="10pt" style:font-name-complex="Arial" style:font-size-complex="10pt"/>
    </style:style>
    <style:style style:name="P733" style:family="paragraph" style:parent-style-name="Normal">
      <style:text-properties fo:font-size="10pt" style:font-size-asian="10pt" style:font-name-complex="Arial" style:font-size-complex="10pt"/>
    </style:style>
    <style:style style:name="P734" style:family="paragraph" style:parent-style-name="Normal">
      <style:text-properties fo:font-size="10pt" style:font-size-asian="10pt" style:font-name-complex="Arial" style:font-size-complex="10pt"/>
    </style:style>
    <style:style style:name="P735" style:family="paragraph" style:parent-style-name="Normal">
      <style:text-properties fo:font-size="10pt" style:font-size-asian="10pt" style:font-name-complex="Arial" style:font-size-complex="10pt"/>
    </style:style>
    <style:style style:name="P736" style:family="paragraph" style:parent-style-name="Normal">
      <style:text-properties fo:font-size="10pt" style:font-size-asian="10pt" style:font-name-complex="Arial" style:font-size-complex="10pt"/>
    </style:style>
    <style:style style:name="P737" style:family="paragraph" style:parent-style-name="Normal">
      <style:text-properties fo:font-size="10pt" style:font-size-asian="10pt" style:font-name-complex="Arial" style:font-size-complex="10pt"/>
    </style:style>
    <style:style style:name="P738" style:family="paragraph" style:parent-style-name="Normal">
      <style:text-properties fo:font-size="10pt" style:font-size-asian="10pt" style:font-name-complex="Arial" style:font-size-complex="10pt"/>
    </style:style>
    <style:style style:name="P739" style:family="paragraph" style:parent-style-name="Normal">
      <style:text-properties fo:font-size="10pt" style:font-size-asian="10pt" style:font-name-complex="Arial" style:font-size-complex="10pt"/>
    </style:style>
    <style:style style:name="P740" style:family="paragraph" style:parent-style-name="Normal">
      <style:text-properties fo:font-size="10pt" style:font-size-asian="10pt" style:font-name-complex="Arial" style:font-size-complex="10pt"/>
    </style:style>
    <style:style style:name="P741" style:family="paragraph" style:parent-style-name="Normal">
      <style:text-properties fo:font-size="10pt" style:font-size-asian="10pt" style:font-name-complex="Arial" style:font-size-complex="10pt"/>
    </style:style>
    <style:style style:name="P742" style:family="paragraph" style:parent-style-name="Normal">
      <style:text-properties fo:font-size="10pt" style:font-size-asian="10pt" style:font-name-complex="Arial" style:font-size-complex="10pt"/>
    </style:style>
    <style:style style:name="P743" style:family="paragraph" style:parent-style-name="Normal">
      <style:text-properties fo:font-size="10pt" style:font-size-asian="10pt" style:font-name-complex="Arial" style:font-size-complex="10pt"/>
    </style:style>
    <style:style style:name="P744" style:family="paragraph" style:parent-style-name="Normal">
      <style:text-properties fo:font-size="10pt" style:font-size-asian="10pt" style:font-name-complex="Arial" style:font-size-complex="10pt"/>
    </style:style>
    <style:style style:name="P745" style:family="paragraph" style:parent-style-name="Normal">
      <style:text-properties fo:font-size="10pt" style:font-size-asian="10pt" style:font-name-complex="Arial" style:font-size-complex="10pt"/>
    </style:style>
    <style:style style:name="P746" style:family="paragraph" style:parent-style-name="Normal">
      <style:text-properties fo:font-size="10pt" style:font-size-asian="10pt" style:font-name-complex="Arial" style:font-size-complex="10pt"/>
    </style:style>
    <style:style style:name="P747" style:family="paragraph" style:parent-style-name="Normal">
      <style:text-properties fo:font-size="10pt" style:font-size-asian="10pt" style:font-name-complex="Arial" style:font-size-complex="10pt"/>
    </style:style>
    <style:style style:name="P748" style:family="paragraph" style:parent-style-name="Normal"/>
    <style:style style:name="T74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49" style:family="paragraph" style:parent-style-name="Normal"/>
    <style:style style:name="T74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50" style:family="paragraph" style:parent-style-name="List_20_Paragraph"/>
    <style:style style:name="T750_1" style:family="text">
      <style:text-properties fo:font-size="10pt" style:font-size-asian="10pt" style:font-name-complex="Arial"/>
    </style:style>
    <style:style style:name="P751" style:family="paragraph" style:parent-style-name="List_20_Paragraph">
      <style:paragraph-properties fo:margin-top="0.494cm" fo:margin-bottom="0.494cm"/>
    </style:style>
    <style:style style:name="T751_1" style:family="text">
      <style:text-properties fo:font-size="10pt" style:font-size-asian="10pt" style:font-name-complex="Arial"/>
    </style:style>
    <style:style style:name="P752" style:family="paragraph" style:parent-style-name="List_20_Paragraph">
      <style:paragraph-properties fo:margin-bottom="0cm"/>
    </style:style>
    <style:style style:name="T752_1" style:family="text">
      <style:text-properties fo:font-size="10pt" style:font-size-asian="10pt" style:font-name-complex="Arial"/>
    </style:style>
    <style:style style:name="P753" style:family="paragraph" style:parent-style-name="List_20_Paragraph">
      <style:paragraph-properties fo:margin-bottom="0cm"/>
    </style:style>
    <style:style style:name="T753_1" style:family="text">
      <style:text-properties fo:font-size="10pt" style:font-size-asian="10pt" style:font-name-complex="Arial"/>
    </style:style>
    <style:style style:name="P754" style:family="paragraph" style:parent-style-name="List_20_Paragraph">
      <style:paragraph-properties fo:margin-bottom="0cm"/>
      <style:text-properties fo:font-size="10pt" style:font-size-asian="10pt" style:font-name-complex="Arial" fo:font-weight="bold" style:font-weight-asian="bold" style:font-weight-complex="bold"/>
    </style:style>
    <style:style style:name="P755" style:family="paragraph" style:parent-style-name="Normal"/>
    <style:style style:name="T75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56" style:family="paragraph" style:parent-style-name="List_20_Paragraph">
      <style:paragraph-properties fo:margin-bottom="0.282cm"/>
    </style:style>
    <style:style style:name="T756_1" style:family="text">
      <style:text-properties fo:font-size="10pt" style:font-size-asian="10pt" style:font-name-complex="Arial"/>
    </style:style>
    <style:style style:name="T756_2" style:family="text">
      <style:text-properties fo:font-size="10pt" style:font-size-asian="10pt" style:font-name-complex="Arial" fo:font-weight="bold" style:font-weight-asian="bold" style:font-weight-complex="bold"/>
    </style:style>
    <style:style style:name="P757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757_1" style:family="text">
      <style:text-properties fo:font-size="10pt" style:font-size-asian="10pt" style:font-name-complex="Arial" fo:font-weight="bold" style:font-weight-asian="bold" style:font-weight-complex="bold"/>
    </style:style>
    <style:style style:name="T757_2" style:family="text">
      <style:text-properties fo:font-size="10pt" style:font-size-asian="10pt" style:font-name-complex="Arial"/>
    </style:style>
    <style:style style:name="T757_3" style:family="text">
      <style:text-properties fo:font-size="10pt" style:font-size-asian="10pt" style:font-name-complex="Arial" fo:font-weight="bold" style:font-weight-asian="bold" style:font-weight-complex="bold"/>
    </style:style>
    <style:style style:name="T757_4" style:family="text">
      <style:text-properties fo:font-size="10pt" style:font-size-asian="10pt" style:font-name-complex="Arial"/>
    </style:style>
    <style:style style:name="P758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758_1" style:family="text">
      <style:text-properties fo:font-size="10pt" style:font-size-asian="10pt" style:font-name-complex="Arial"/>
    </style:style>
    <style:style style:name="T758_2" style:family="text">
      <style:text-properties fo:font-size="10pt" style:font-size-asian="10pt" style:font-name-complex="Arial" fo:font-weight="bold" style:font-weight-asian="bold" style:font-weight-complex="bold"/>
    </style:style>
    <style:style style:name="T758_3" style:family="text">
      <style:text-properties fo:font-size="10pt" style:font-size-asian="10pt" style:font-name-complex="Arial"/>
    </style:style>
    <style:style style:name="P759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759_1" style:family="text">
      <style:text-properties fo:font-size="10pt" style:font-size-asian="10pt" style:font-name-complex="Arial"/>
    </style:style>
    <style:style style:name="T759_2" style:family="text">
      <style:text-properties fo:font-size="10pt" style:font-size-asian="10pt" style:font-name-complex="Arial" fo:font-weight="bold" style:font-weight-asian="bold" style:font-weight-complex="bold"/>
    </style:style>
    <style:style style:name="T759_3" style:family="text">
      <style:text-properties fo:font-size="10pt" style:font-size-asian="10pt" style:font-name-complex="Arial"/>
    </style:style>
    <style:style style:name="P760" style:family="paragraph" style:parent-style-name="Normal"/>
    <style:style style:name="T76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61" style:family="paragraph" style:parent-style-name="List_20_Paragraph">
      <style:paragraph-properties fo:margin-bottom="0cm"/>
    </style:style>
    <style:style style:name="T761_1" style:family="text"/>
    <style:style style:name="T761_2" style:family="text" style:parent-style-name="Internet_20_link">
      <style:text-properties fo:font-size="10pt" style:font-size-asian="10pt" style:font-name-complex="Arial"/>
    </style:style>
    <style:style style:name="T761_3" style:family="text">
      <style:text-properties fo:font-size="10pt" style:font-size-asian="10pt" style:font-name-complex="Arial"/>
    </style:style>
    <style:style style:name="P762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762_1" style:family="text">
      <style:text-properties fo:font-size="10pt" style:font-size-asian="10pt" style:font-name-complex="Arial"/>
    </style:style>
    <style:style style:name="P763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763_1" style:family="text">
      <style:text-properties fo:font-size="10pt" style:font-size-asian="10pt" style:font-name-complex="Arial"/>
    </style:style>
    <style:style style:name="P764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764_1" style:family="text">
      <style:text-properties fo:font-size="10pt" style:font-size-asian="10pt" style:font-name-complex="Arial"/>
    </style:style>
    <style:style style:name="P765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765_1" style:family="text">
      <style:text-properties fo:font-size="10pt" style:font-size-asian="10pt" style:font-name-complex="Arial"/>
    </style:style>
    <style:style style:name="P766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766_1" style:family="text">
      <style:text-properties fo:font-size="10pt" style:font-size-asian="10pt" style:font-name-complex="Arial"/>
    </style:style>
    <style:style style:name="P767" style:family="paragraph" style:parent-style-name="Normal"/>
    <style:style style:name="T76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68" style:family="paragraph" style:parent-style-name="Normal"/>
    <style:style style:name="T768_1" style:family="text">
      <style:text-properties fo:font-size="10pt" style:font-size-asian="10pt" style:font-name-complex="Arial" style:font-size-complex="10pt"/>
    </style:style>
    <style:style style:name="P769" style:family="paragraph" style:parent-style-name="Normal"/>
    <style:style style:name="T769_1" style:family="text">
      <style:text-properties fo:font-size="10pt" style:font-size-asian="10pt" style:font-name-complex="Arial" style:font-size-complex="10pt"/>
    </style:style>
    <style:style style:name="T769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769_3" style:family="text">
      <style:text-properties fo:font-size="10pt" style:font-size-asian="10pt" style:font-name-complex="Arial" style:font-size-complex="10pt"/>
    </style:style>
    <style:style style:name="T769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69_5" style:family="text">
      <style:text-properties fo:font-size="10pt" style:font-size-asian="10pt" style:font-name-complex="Arial" style:font-size-complex="10pt"/>
    </style:style>
    <style:style style:name="P770" style:family="paragraph" style:parent-style-name="Normal">
      <style:paragraph-properties style:text-autospace="none"/>
    </style:style>
    <style:style style:name="T770_1" style:family="text">
      <style:text-properties fo:font-size="10pt" style:font-size-asian="10pt" style:font-name-complex="Arial" style:font-size-complex="10pt"/>
    </style:style>
    <style:style style:name="T770_2" style:family="text">
      <style:text-properties fo:font-size="10pt" style:font-size-asian="10pt" style:font-name-complex="Arial" style:font-size-complex="10pt"/>
    </style:style>
    <style:style style:name="T770_3" style:family="text">
      <style:text-properties fo:font-size="10pt" style:font-size-asian="10pt" style:font-name-complex="Arial" style:font-size-complex="10pt"/>
    </style:style>
    <style:style style:name="T770_4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770_5" style:family="text">
      <style:text-properties fo:font-size="10pt" style:font-size-asian="10pt" style:font-name-complex="Arial" style:font-size-complex="10pt"/>
    </style:style>
    <style:style style:name="T770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70_7" style:family="text">
      <style:text-properties fo:font-size="10pt" style:font-size-asian="10pt" style:font-name-complex="Arial" style:font-size-complex="10pt"/>
    </style:style>
    <style:style style:name="P771" style:family="paragraph" style:parent-style-name="Normal">
      <style:paragraph-properties style:text-autospace="none"/>
    </style:style>
    <style:style style:name="T771_1" style:family="text">
      <style:text-properties fo:font-size="10pt" style:font-size-asian="10pt" style:font-name-complex="Arial" style:font-size-complex="10pt"/>
    </style:style>
    <style:style style:name="T771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771_3" style:family="text">
      <style:text-properties fo:font-size="10pt" style:font-size-asian="10pt" style:font-name-complex="Arial" style:font-size-complex="10pt"/>
    </style:style>
    <style:style style:name="T771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71_5" style:family="text">
      <style:text-properties fo:font-size="10pt" style:font-size-asian="10pt" style:font-name-complex="Arial" style:font-size-complex="10pt"/>
    </style:style>
    <style:style style:name="P772" style:family="paragraph" style:parent-style-name="Normal">
      <style:paragraph-properties style:text-autospace="none"/>
      <style:text-properties fo:font-size="10pt" style:font-size-asian="10pt" style:font-name-complex="Arial" style:font-size-complex="10pt"/>
    </style:style>
    <style:style style:name="P773" style:family="paragraph" style:parent-style-name="Normal"/>
    <style:style style:name="T773_1" style:family="text">
      <style:text-properties fo:font-size="10pt" style:font-size-asian="10pt" style:font-name-complex="Arial" style:font-size-complex="10pt"/>
    </style:style>
    <style:style style:name="T773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773_3" style:family="text">
      <style:text-properties fo:font-size="10pt" style:font-size-asian="10pt" style:font-name-complex="Arial" style:font-size-complex="10pt"/>
    </style:style>
    <style:style style:name="T773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73_5" style:family="text">
      <style:text-properties fo:font-size="10pt" style:font-size-asian="10pt" style:font-name-complex="Arial" style:font-size-complex="10pt"/>
    </style:style>
    <style:style style:name="P774" style:family="paragraph" style:parent-style-name="Normal">
      <style:paragraph-properties style:text-autospace="none"/>
    </style:style>
    <style:style style:name="T774_1" style:family="text">
      <style:text-properties fo:font-size="10pt" style:font-size-asian="10pt" style:font-name-complex="Arial" style:font-size-complex="10pt"/>
    </style:style>
    <style:style style:name="T774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774_3" style:family="text">
      <style:text-properties fo:font-size="10pt" style:font-size-asian="10pt" style:font-name-complex="Arial" style:font-size-complex="10pt"/>
    </style:style>
    <style:style style:name="T774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74_5" style:family="text">
      <style:text-properties fo:font-size="10pt" style:font-size-asian="10pt" style:font-name-complex="Arial" style:font-size-complex="10pt"/>
    </style:style>
    <style:style style:name="P775" style:family="paragraph" style:parent-style-name="Normal"/>
    <style:style style:name="T775_1" style:family="text">
      <style:text-properties fo:font-size="10pt" style:font-size-asian="10pt" style:font-name-complex="Arial" style:font-size-complex="10pt"/>
    </style:style>
    <style:style style:name="T775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775_3" style:family="text">
      <style:text-properties fo:font-size="10pt" style:font-size-asian="10pt" style:font-name-complex="Arial" style:font-size-complex="10pt"/>
    </style:style>
    <style:style style:name="T775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75_5" style:family="text">
      <style:text-properties fo:font-size="10pt" style:font-size-asian="10pt" style:font-name-complex="Arial" style:font-size-complex="10pt"/>
    </style:style>
    <style:style style:name="P776" style:family="paragraph" style:parent-style-name="Normal">
      <style:text-properties fo:font-size="10pt" style:font-size-asian="10pt" style:font-name-complex="Arial" style:font-size-complex="10pt"/>
    </style:style>
    <style:style style:name="P777" style:family="paragraph" style:parent-style-name="Normal">
      <style:text-properties fo:font-size="10pt" style:font-size-asian="10pt" style:font-name-complex="Arial" style:font-size-complex="10pt"/>
    </style:style>
    <style:style style:name="P778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779" style:family="paragraph" style:parent-style-name="Normal">
      <style:paragraph-properties fo:break-before="page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fo:wrap-option="wrap" draw:auto-grow-height="false" draw:auto-grow-width="false"/>
    </style:style>
    <style:style style:name="P780" style:family="paragraph" style:parent-style-name="Caption">
      <style:paragraph-properties fo:text-align="center" fo:margin-top="0cm" fo:margin-bottom="0cm"/>
    </style:style>
    <style:style style:name="T780_1" style:family="text">
      <style:text-properties fo:font-style="normal" style:font-style-asian="normal" style:font-style-complex="normal"/>
    </style:style>
    <style:style style:name="T78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80_3" style:family="text">
      <style:text-properties fo:font-size="10pt" style:font-size-asian="10pt" style:font-name-complex="Arial" style:font-size-complex="10pt"/>
    </style:style>
    <style:style style:name="T780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80_5" style:family="text">
      <style:text-properties fo:font-size="10pt" style:font-size-asian="10pt" style:font-name-complex="Arial" style:font-size-complex="10pt"/>
    </style:style>
    <style:style style:name="T780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81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82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T78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83" style:family="paragraph" style:parent-style-name="Normal"/>
    <style:style style:name="T783_1" style:family="text">
      <style:text-properties fo:font-size="10pt" style:font-size-asian="10pt" style:font-name-complex="Arial" style:font-size-complex="10pt"/>
    </style:style>
    <style:style style:name="P784" style:family="paragraph" style:parent-style-name="Normal">
      <style:text-properties fo:font-size="10pt" style:font-size-asian="10pt" style:font-name-complex="Arial" style:font-size-complex="10pt"/>
    </style:style>
    <style:style style:name="P785" style:family="paragraph" style:parent-style-name="Normal"/>
    <style:style style:name="T785_1" style:family="text">
      <style:text-properties fo:font-size="10pt" style:font-size-asian="10pt" style:font-name-complex="Arial" style:font-size-complex="10pt"/>
    </style:style>
    <style:style style:name="P786" style:family="paragraph" style:parent-style-name="Normal">
      <style:text-properties fo:font-size="10pt" style:font-size-asian="10pt" style:font-name-complex="Arial" style:font-size-complex="10pt"/>
    </style:style>
    <style:style style:name="P787" style:family="paragraph" style:parent-style-name="Normal"/>
    <style:style style:name="T787_1" style:family="text">
      <style:text-properties fo:font-size="10pt" style:font-size-asian="10pt" style:font-name-complex="Arial" style:font-size-complex="10pt"/>
    </style:style>
    <style:style style:name="P788" style:family="paragraph" style:parent-style-name="Normal">
      <style:text-properties fo:font-size="10pt" style:font-size-asian="10pt" style:font-name-complex="Arial" style:font-size-complex="10pt"/>
    </style:style>
    <style:style style:name="P789" style:family="paragraph" style:parent-style-name="Normal"/>
    <style:style style:name="T789_1" style:family="text">
      <style:text-properties fo:font-size="10pt" style:font-size-asian="10pt" style:font-name-complex="Arial" style:font-size-complex="10pt"/>
    </style:style>
    <style:style style:name="P790" style:family="paragraph" style:parent-style-name="Normal">
      <style:text-properties fo:font-size="10pt" style:font-size-asian="10pt" style:font-name-complex="Arial" style:font-size-complex="10pt"/>
    </style:style>
    <style:style style:name="P791" style:family="paragraph" style:parent-style-name="Normal"/>
    <style:style style:name="T79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92" style:family="paragraph" style:parent-style-name="List_20_Paragraph">
      <style:paragraph-properties fo:margin-bottom="0.282cm"/>
    </style:style>
    <style:style style:name="T792_1" style:family="text">
      <style:text-properties fo:font-size="10pt" style:font-size-asian="10pt" style:font-name-complex="Arial" style:text-underline-style="solid" style:text-underline-color="font-color"/>
    </style:style>
    <style:style style:name="T792_2" style:family="text">
      <style:text-properties fo:font-size="10pt" style:font-size-asian="10pt" style:font-name-complex="Arial"/>
    </style:style>
    <style:style style:name="T792_3" style:family="text"/>
    <style:style style:name="T792_4" style:family="text" style:parent-style-name="Internet_20_link">
      <style:text-properties fo:font-size="10pt" style:font-size-asian="10pt" style:font-name-complex="Arial"/>
    </style:style>
    <style:style style:name="T792_5" style:family="text">
      <style:text-properties fo:font-size="10pt" style:font-size-asian="10pt" style:font-name-complex="Arial"/>
    </style:style>
    <style:style style:name="T792_6" style:family="text">
      <style:text-properties fo:font-style="italic" style:font-style-asian="italic" style:font-style-complex="italic" fo:font-size="10pt" style:font-size-asian="10pt" style:font-name-complex="Arial"/>
    </style:style>
    <style:style style:name="T792_7" style:family="text">
      <style:text-properties fo:font-size="10pt" style:font-size-asian="10pt" style:font-name-complex="Arial"/>
    </style:style>
    <style:style style:name="T792_8" style:family="text"/>
    <style:style style:name="T792_9" style:family="text" style:parent-style-name="Internet_20_link">
      <style:text-properties fo:font-size="10pt" style:font-size-asian="10pt" style:font-name-complex="Arial"/>
    </style:style>
    <style:style style:name="T792_10" style:family="text">
      <style:text-properties fo:font-size="10pt" style:font-size-asian="10pt" style:font-name-complex="Arial"/>
    </style:style>
    <style:style style:name="P793" style:family="paragraph" style:parent-style-name="List_20_Paragraph">
      <style:paragraph-properties fo:margin-bottom="0.282cm"/>
    </style:style>
    <style:style style:name="T793_1" style:family="text">
      <style:text-properties fo:font-size="10pt" style:font-size-asian="10pt" style:font-name-complex="Arial" style:text-underline-style="solid" style:text-underline-color="font-color"/>
    </style:style>
    <style:style style:name="T793_2" style:family="text">
      <style:text-properties fo:font-size="10pt" style:font-size-asian="10pt" style:font-name-complex="Arial"/>
    </style:style>
    <style:style style:name="T793_3" style:family="text"/>
    <style:style style:name="T793_4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793_5" style:family="text" style:parent-style-name="Internet_20_link">
      <style:text-properties fo:font-size="10pt" style:font-size-asian="10pt" style:font-name-complex="Arial"/>
    </style:style>
    <style:style style:name="T793_6" style:family="text">
      <style:text-properties fo:font-size="10pt" style:font-size-asian="10pt" style:font-name-complex="Arial"/>
    </style:style>
    <style:style style:name="P794" style:family="paragraph" style:parent-style-name="List_20_Paragraph">
      <style:paragraph-properties fo:margin-bottom="0.282cm"/>
    </style:style>
    <style:style style:name="T794_1" style:family="text">
      <style:text-properties fo:font-size="10pt" style:font-size-asian="10pt" style:font-name-complex="Arial" style:text-underline-style="solid" style:text-underline-color="font-color"/>
    </style:style>
    <style:style style:name="T794_2" style:family="text">
      <style:text-properties fo:font-size="10pt" style:font-size-asian="10pt" style:font-name-complex="Arial"/>
    </style:style>
    <style:style style:name="T794_3" style:family="text"/>
    <style:style style:name="T794_4" style:family="text" style:parent-style-name="Internet_20_link">
      <style:text-properties fo:font-size="10pt" style:font-size-asian="10pt" style:font-name-complex="Arial"/>
    </style:style>
    <style:style style:name="T794_5" style:family="text">
      <style:text-properties fo:font-size="10pt" style:font-size-asian="10pt" style:font-name-complex="Arial"/>
    </style:style>
    <style:style style:name="T794_6" style:family="text">
      <style:text-properties fo:font-style="italic" style:font-style-asian="italic" style:font-style-complex="italic" fo:font-size="10pt" style:font-size-asian="10pt" style:font-name-complex="Arial"/>
    </style:style>
    <style:style style:name="T794_7" style:family="text">
      <style:text-properties fo:font-size="10pt" style:font-size-asian="10pt" style:font-name-complex="Arial"/>
    </style:style>
    <style:style style:name="T794_8" style:family="text">
      <style:text-properties fo:color="#333333" fo:font-size="10pt" style:font-size-asian="10pt" style:font-name-complex="Arial"/>
    </style:style>
    <style:style style:name="T794_9" style:family="text"/>
    <style:style style:name="T794_10" style:family="text" style:parent-style-name="Internet_20_link">
      <style:text-properties fo:font-size="10pt" style:font-size-asian="10pt" style:font-name-complex="Arial"/>
    </style:style>
    <style:style style:name="T794_11" style:family="text">
      <style:text-properties fo:color="#333333" fo:font-size="10pt" style:font-size-asian="10pt" style:font-name-complex="Arial"/>
    </style:style>
    <style:style style:name="P795" style:family="paragraph" style:parent-style-name="List_20_Paragraph">
      <style:paragraph-properties fo:margin-bottom="0.282cm"/>
    </style:style>
    <style:style style:name="T795_1" style:family="text">
      <style:text-properties fo:font-size="10pt" style:font-size-asian="10pt" style:font-name-complex="Arial"/>
    </style:style>
    <style:style style:name="T795_2" style:family="text"/>
    <style:style style:name="T795_3" style:family="text" style:parent-style-name="Internet_20_link">
      <style:text-properties fo:font-size="10pt" style:font-size-asian="10pt" style:font-name-complex="Arial"/>
    </style:style>
    <style:style style:name="T795_4" style:family="text">
      <style:text-properties fo:font-size="10pt" style:font-size-asian="10pt" style:font-name-complex="Arial"/>
    </style:style>
    <style:style style:name="P796" style:family="paragraph" style:parent-style-name="List_20_Paragraph">
      <style:paragraph-properties fo:margin-bottom="0.282cm"/>
    </style:style>
    <style:style style:name="T796_1" style:family="text">
      <style:text-properties fo:font-size="10pt" style:font-size-asian="10pt" style:font-name-complex="Arial" style:text-underline-style="solid" style:text-underline-color="font-color"/>
    </style:style>
    <style:style style:name="T796_2" style:family="text">
      <style:text-properties fo:font-size="10pt" style:font-size-asian="10pt" style:font-name-complex="Arial"/>
    </style:style>
    <style:style style:name="T796_3" style:family="text" style:parent-style-name="Emphasis">
      <style:text-properties fo:color="#17213b" fo:font-size="10pt" style:font-size-asian="10pt" style:font-name-complex="Arial"/>
    </style:style>
    <style:style style:name="P797" style:family="paragraph" style:parent-style-name="List_20_Paragraph">
      <style:paragraph-properties fo:margin-bottom="0.282cm"/>
    </style:style>
    <style:style style:name="T797_1" style:family="text" style:parent-style-name="Emphasis">
      <style:text-properties fo:color="#17213b" fo:font-size="10pt" style:font-size-asian="10pt" style:font-name-complex="Arial"/>
    </style:style>
    <style:style style:name="T797_2" style:family="text"/>
    <style:style style:name="T797_3" style:family="text" style:parent-style-name="Internet_20_link">
      <style:text-properties fo:font-size="10pt" style:font-size-asian="10pt" style:font-name-complex="Arial"/>
    </style:style>
    <style:style style:name="T797_4" style:family="text" style:parent-style-name="Emphasis">
      <style:text-properties fo:color="#17213b" fo:font-size="10pt" style:font-size-asian="10pt" style:font-name-complex="Arial"/>
    </style:style>
    <style:style style:name="P798" style:family="paragraph" style:parent-style-name="List_20_Paragraph">
      <style:paragraph-properties fo:margin-bottom="0.282cm"/>
    </style:style>
    <style:style style:name="T798_1" style:family="text" style:parent-style-name="Emphasis">
      <style:text-properties fo:color="#17213b" fo:font-size="10pt" style:font-size-asian="10pt" style:font-name-complex="Arial"/>
    </style:style>
    <style:style style:name="T798_2" style:family="text"/>
    <style:style style:name="T798_3" style:family="text" style:parent-style-name="Internet_20_link">
      <style:text-properties fo:font-size="10pt" style:font-size-asian="10pt" style:font-name-complex="Arial"/>
    </style:style>
    <style:style style:name="T798_4" style:family="text" style:parent-style-name="Emphasis">
      <style:text-properties fo:color="#17213b" fo:font-size="10pt" style:font-size-asian="10pt" style:font-name-complex="Arial"/>
    </style:style>
    <style:style style:name="P799" style:family="paragraph" style:parent-style-name="List_20_Paragraph">
      <style:paragraph-properties fo:margin-bottom="0.282cm"/>
    </style:style>
    <style:style style:name="T799_1" style:family="text">
      <style:text-properties fo:font-size="10pt" style:font-size-asian="10pt" style:font-name-complex="Arial"/>
    </style:style>
    <style:style style:name="T799_2" style:family="text"/>
    <style:style style:name="T799_3" style:family="text" style:parent-style-name="Internet_20_link">
      <style:text-properties fo:font-size="10pt" style:font-size-asian="10pt" style:font-name-complex="Arial"/>
    </style:style>
    <style:style style:name="T799_4" style:family="text">
      <style:text-properties fo:font-size="10pt" style:font-size-asian="10pt" style:font-name-complex="Arial"/>
    </style:style>
    <style:style style:name="P800" style:family="paragraph" style:parent-style-name="List_20_Paragraph">
      <style:paragraph-properties fo:margin-bottom="0.282cm"/>
    </style:style>
    <style:style style:name="T800_1" style:family="text">
      <style:text-properties fo:font-size="10pt" style:font-size-asian="10pt" style:font-name-complex="Arial"/>
    </style:style>
    <style:style style:name="T800_2" style:family="text"/>
    <style:style style:name="T800_3" style:family="text" style:parent-style-name="Internet_20_link">
      <style:text-properties fo:font-size="10pt" style:font-size-asian="10pt" style:font-name-complex="Arial"/>
    </style:style>
    <style:style style:name="T800_4" style:family="text">
      <style:text-properties fo:font-size="10pt" style:font-size-asian="10pt" style:font-name-complex="Arial"/>
    </style:style>
    <style:style style:name="P801" style:family="paragraph" style:parent-style-name="List_20_Paragraph">
      <style:paragraph-properties fo:margin-bottom="0.282cm"/>
    </style:style>
    <style:style style:name="T801_1" style:family="text">
      <style:text-properties fo:font-size="10pt" style:font-size-asian="10pt" style:font-name-complex="Arial"/>
    </style:style>
    <style:style style:name="T801_2" style:family="text"/>
    <style:style style:name="T801_3" style:family="text" style:parent-style-name="Internet_20_link">
      <style:text-properties fo:font-size="10pt" style:font-size-asian="10pt" style:font-name-complex="Arial"/>
    </style:style>
    <style:style style:name="T801_4" style:family="text">
      <style:text-properties fo:font-size="10pt" style:font-size-asian="10pt" style:font-name-complex="Arial"/>
    </style:style>
    <style:style style:name="P802" style:family="paragraph" style:parent-style-name="List_20_Paragraph">
      <style:paragraph-properties fo:margin-bottom="0.282cm"/>
    </style:style>
    <style:style style:name="T802_1" style:family="text">
      <style:text-properties fo:font-size="10pt" style:font-size-asian="10pt" style:font-name-complex="Arial" style:text-underline-style="solid" style:text-underline-color="font-color"/>
    </style:style>
    <style:style style:name="T802_2" style:family="text">
      <style:text-properties fo:font-size="10pt" style:font-size-asian="10pt" style:font-name-complex="Arial"/>
    </style:style>
    <style:style style:name="T802_3" style:family="text"/>
    <style:style style:name="T802_4" style:family="text" style:parent-style-name="Internet_20_link">
      <style:text-properties fo:font-size="10pt" style:font-size-asian="10pt" style:font-name-complex="Arial"/>
    </style:style>
    <style:style style:name="T802_5" style:family="text" style:parent-style-name="Internet_20_link">
      <style:text-properties fo:font-size="10pt" style:font-size-asian="10pt" style:font-name-complex="Arial"/>
    </style:style>
    <style:style style:name="P803" style:family="paragraph" style:parent-style-name="List_20_Paragraph">
      <style:paragraph-properties fo:margin-bottom="0.282cm"/>
      <style:text-properties fo:color="#000000" fo:font-size="10pt" style:font-size-asian="10pt" style:font-name-complex="Arial"/>
    </style:style>
    <style:style style:name="T803_1" style:family="text" style:parent-style-name="Internet_20_link">
      <style:text-properties fo:font-style="italic" style:font-style-asian="italic" style:font-style-complex="italic" fo:color="#000000" fo:font-size="10pt" style:font-size-asian="10pt" style:font-name-complex="Arial"/>
    </style:style>
    <style:style style:name="T803_2" style:family="text" style:parent-style-name="Internet_20_link">
      <style:text-properties fo:color="#000000" fo:font-size="10pt" style:font-size-asian="10pt" style:font-name-complex="Arial"/>
    </style:style>
    <style:style style:name="P804" style:family="paragraph" style:parent-style-name="List_20_Paragraph">
      <style:paragraph-properties fo:margin-bottom="0.282cm"/>
    </style:style>
    <style:style style:name="T804_1" style:family="text">
      <style:text-properties fo:font-size="10pt" style:font-size-asian="10pt" style:font-name-complex="Arial" style:text-underline-style="solid" style:text-underline-color="font-color"/>
    </style:style>
    <style:style style:name="T804_2" style:family="text">
      <style:text-properties fo:font-size="10pt" style:font-size-asian="10pt" style:font-name-complex="Arial"/>
    </style:style>
    <style:style style:name="T804_3" style:family="text"/>
    <style:style style:name="T804_4" style:family="text" style:parent-style-name="Internet_20_link">
      <style:text-properties fo:font-size="10pt" style:font-size-asian="10pt" style:font-name-complex="Arial"/>
    </style:style>
    <style:style style:name="T804_5" style:family="text">
      <style:text-properties fo:font-size="10pt" style:font-size-asian="10pt" style:font-name-complex="Arial"/>
    </style:style>
    <style:style style:name="P805" style:family="paragraph" style:parent-style-name="List_20_Paragraph">
      <style:paragraph-properties fo:margin-bottom="0.282cm"/>
    </style:style>
    <style:style style:name="T805_1" style:family="text">
      <style:text-properties fo:font-size="10pt" style:font-size-asian="10pt" style:font-name-complex="Arial" style:text-underline-style="solid" style:text-underline-color="font-color"/>
    </style:style>
    <style:style style:name="T805_2" style:family="text">
      <style:text-properties fo:font-size="10pt" style:font-size-asian="10pt" style:font-name-complex="Arial"/>
    </style:style>
    <style:style style:name="T805_3" style:family="text"/>
    <style:style style:name="T805_4" style:family="text" style:parent-style-name="Internet_20_link">
      <style:text-properties fo:font-size="10pt" style:font-size-asian="10pt" style:font-name-complex="Arial"/>
    </style:style>
    <style:style style:name="T805_5" style:family="text">
      <style:text-properties fo:font-size="10pt" style:font-size-asian="10pt" style:font-name-complex="Arial"/>
    </style:style>
    <style:style style:name="P806" style:family="paragraph" style:parent-style-name="Normal"/>
    <style:style style:name="T806_1" style:family="text">
      <style:text-properties fo:font-size="10pt" style:font-size-asian="10pt" style:font-name-complex="Arial" style:font-size-complex="10pt"/>
    </style:style>
    <style:style style:name="T806_2" style:family="text">
      <style:text-properties fo:font-size="10pt" style:font-size-asian="10pt" style:font-name-complex="Arial" style:font-size-complex="10pt"/>
    </style:style>
    <style:style style:name="P807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807_1" style:family="text">
      <style:text-properties fo:font-style="italic" style:font-style-asian="italic" style:font-style-complex="italic" fo:font-size="10pt" style:font-size-asian="10pt" style:font-name-complex="Arial" fo:font-weight="bold" style:font-weight-asian="bold" style:font-weight-complex="bold"/>
    </style:style>
    <style:style style:name="T807_2" style:family="text">
      <style:text-properties fo:font-size="10pt" style:font-size-asian="10pt" style:font-name-complex="Arial" fo:font-weight="bold" style:font-weight-asian="bold" style:font-weight-complex="bold"/>
    </style:style>
    <style:style style:name="T807_3" style:family="text">
      <style:text-properties fo:font-size="10pt" style:font-size-asian="10pt" style:font-name-complex="Arial"/>
    </style:style>
    <style:style style:name="P808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808_1" style:family="text">
      <style:text-properties fo:font-size="10pt" style:font-size-asian="10pt" style:font-name-complex="Arial" fo:font-weight="bold" style:font-weight-asian="bold" style:font-weight-complex="bold"/>
    </style:style>
    <style:style style:name="T808_2" style:family="text">
      <style:text-properties fo:font-size="10pt" style:font-size-asian="10pt" style:font-name-complex="Arial"/>
    </style:style>
    <style:style style:name="T808_3" style:family="text">
      <style:text-properties fo:font-size="10pt" style:font-size-asian="10pt" style:font-name-complex="Arial" fo:font-weight="bold" style:font-weight-asian="bold" style:font-weight-complex="bold"/>
    </style:style>
    <style:style style:name="T808_4" style:family="text">
      <style:text-properties fo:font-size="10pt" style:font-size-asian="10pt" style:font-name-complex="Arial"/>
    </style:style>
    <style:style style:name="P809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809_1" style:family="text">
      <style:text-properties fo:font-size="10pt" style:font-size-asian="10pt" style:font-name-complex="Arial"/>
    </style:style>
    <style:style style:name="T809_2" style:family="text">
      <style:text-properties fo:font-size="10pt" style:font-size-asian="10pt" style:font-name-complex="Arial" fo:font-weight="bold" style:font-weight-asian="bold" style:font-weight-complex="bold"/>
    </style:style>
    <style:style style:name="T809_3" style:family="text">
      <style:text-properties fo:font-size="10pt" style:font-size-asian="10pt" style:font-name-complex="Arial"/>
    </style:style>
    <style:style style:name="T809_4" style:family="text">
      <style:text-properties fo:font-size="10pt" style:font-size-asian="10pt" style:font-name-complex="Arial" fo:font-weight="bold" style:font-weight-asian="bold" style:font-weight-complex="bold"/>
    </style:style>
    <style:style style:name="T809_5" style:family="text">
      <style:text-properties fo:font-size="10pt" style:font-size-asian="10pt" style:font-name-complex="Arial"/>
    </style:style>
    <style:style style:name="T809_6" style:family="text">
      <style:text-properties fo:font-size="10pt" style:font-size-asian="10pt" style:font-name-complex="Arial" fo:font-weight="bold" style:font-weight-asian="bold" style:font-weight-complex="bold"/>
    </style:style>
    <style:style style:name="T809_7" style:family="text">
      <style:text-properties fo:font-size="10pt" style:font-size-asian="10pt" style:font-name-complex="Arial"/>
    </style:style>
    <style:style style:name="P810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810_1" style:family="text">
      <style:text-properties fo:font-size="10pt" style:font-size-asian="10pt" style:font-name-complex="Arial" fo:font-weight="bold" style:font-weight-asian="bold" style:font-weight-complex="bold"/>
    </style:style>
    <style:style style:name="T810_2" style:family="text">
      <style:text-properties fo:font-size="10pt" style:font-size-asian="10pt" style:font-name-complex="Arial"/>
    </style:style>
    <style:style style:name="T810_3" style:family="text">
      <style:text-properties fo:font-size="10pt" style:font-size-asian="10pt" style:font-name-complex="Arial" fo:font-weight="bold" style:font-weight-asian="bold" style:font-weight-complex="bold"/>
    </style:style>
    <style:style style:name="T810_4" style:family="text">
      <style:text-properties fo:font-size="10pt" style:font-size-asian="10pt" style:font-name-complex="Arial"/>
    </style:style>
    <style:style style:name="P811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811_1" style:family="text">
      <style:text-properties fo:font-size="10pt" style:font-size-asian="10pt" style:font-name-complex="Arial" fo:font-weight="bold" style:font-weight-asian="bold" style:font-weight-complex="bold"/>
    </style:style>
    <style:style style:name="T811_2" style:family="text">
      <style:text-properties fo:font-size="10pt" style:font-size-asian="10pt" style:font-name-complex="Arial"/>
    </style:style>
    <style:style style:name="P812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812_1" style:family="text">
      <style:text-properties fo:font-size="10pt" style:font-size-asian="10pt" style:font-name-complex="Arial"/>
    </style:style>
    <style:style style:name="T812_2" style:family="text">
      <style:text-properties fo:font-size="10pt" style:font-size-asian="10pt" style:font-name-complex="Arial" fo:font-weight="bold" style:font-weight-asian="bold" style:font-weight-complex="bold"/>
    </style:style>
    <style:style style:name="T812_3" style:family="text">
      <style:text-properties fo:font-size="10pt" style:font-size-asian="10pt" style:font-name-complex="Arial"/>
    </style:style>
    <style:style style:name="P813" style:family="paragraph" style:parent-style-name="List_20_Paragraph">
      <style:paragraph-properties fo:margin-bottom="0.282cm"/>
      <style:text-properties fo:font-size="10pt" style:font-size-asian="10pt" style:font-name-complex="Arial"/>
    </style:style>
    <style:style style:name="T813_1" style:family="text">
      <style:text-properties fo:font-size="10pt" style:font-size-asian="10pt" style:font-name-complex="Arial"/>
    </style:style>
    <style:style style:name="T813_2" style:family="text">
      <style:text-properties fo:font-size="10pt" style:font-size-asian="10pt" style:font-name-complex="Arial" fo:font-weight="bold" style:font-weight-asian="bold" style:font-weight-complex="bold"/>
    </style:style>
    <style:style style:name="T813_3" style:family="text">
      <style:text-properties fo:font-size="10pt" style:font-size-asian="10pt" style:font-name-complex="Arial"/>
    </style:style>
    <style:style style:name="P814" style:family="paragraph" style:parent-style-name="Normal"/>
    <style:style style:name="T814_1" style:family="text">
      <style:text-properties fo:font-size="10pt" style:font-size-asian="10pt" style:font-name-complex="Arial" style:font-size-complex="10pt"/>
    </style:style>
    <style:style style:name="T814_2" style:family="text">
      <style:text-properties fo:font-size="10pt" style:font-size-asian="10pt" style:font-name-complex="Arial" style:font-size-complex="10pt"/>
    </style:style>
    <style:style style:name="P815" style:family="paragraph" style:parent-style-name="Normal">
      <style:text-properties fo:font-size="10pt" style:font-size-asian="10pt" style:font-name-complex="Arial" style:font-size-complex="10pt"/>
    </style:style>
    <style:style style:name="P816" style:family="paragraph" style:parent-style-name="Normal"/>
    <style:style style:name="T81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17" style:family="paragraph" style:parent-style-name="List_20_Paragraph">
      <style:paragraph-properties fo:margin-bottom="0.282cm"/>
    </style:style>
    <style:style style:name="T817_1" style:family="text">
      <style:text-properties fo:font-size="10pt" style:font-size-asian="10pt" style:font-name-complex="Arial"/>
    </style:style>
    <style:style style:name="T817_2" style:family="text"/>
    <style:style style:name="T817_3" style:family="text" style:parent-style-name="Internet_20_link">
      <style:text-properties fo:font-size="10pt" style:font-size-asian="10pt" style:font-name-complex="Arial"/>
    </style:style>
    <style:style style:name="T817_4" style:family="text" style:parent-style-name="Internet_20_link">
      <style:text-properties fo:font-size="10pt" style:font-size-asian="10pt" style:font-name-complex="Arial"/>
    </style:style>
    <style:style style:name="T817_5" style:family="text">
      <style:text-properties fo:font-size="10pt" style:font-size-asian="10pt" style:font-name-complex="Arial"/>
    </style:style>
    <style:style style:name="P818" style:family="paragraph" style:parent-style-name="Normal">
      <style:paragraph-properties fo:text-align="center" fo:margin-bottom="0.282cm"/>
      <style:text-properties fo:font-size="10pt" style:font-size-asian="10pt" style:font-name-complex="Arial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19" style:family="paragraph" style:parent-style-name="Normal"/>
    <style:style style:name="T819_1" style:family="text">
      <style:text-properties fo:font-size="10pt" style:font-size-asian="10pt" style:font-name-complex="Arial" style:font-size-complex="10pt"/>
    </style:style>
    <style:style style:name="P820" style:family="paragraph" style:parent-style-name="Normal">
      <style:text-properties fo:font-size="10pt" style:font-size-asian="10pt" style:font-name-complex="Arial" style:font-size-complex="10pt"/>
    </style:style>
    <style:style style:name="P821" style:family="paragraph" style:parent-style-name="Normal"/>
    <style:style style:name="T821_1" style:family="text">
      <style:text-properties fo:font-size="10pt" style:font-size-asian="10pt" style:font-name-complex="Arial" style:font-size-complex="10pt"/>
    </style:style>
    <style:style style:name="P822" style:family="paragraph" style:parent-style-name="Normal">
      <style:text-properties fo:font-size="10pt" style:font-size-asian="10pt" style:font-name-complex="Arial" style:font-size-complex="10pt"/>
    </style:style>
    <style:style style:name="P823" style:family="paragraph" style:parent-style-name="Normal"/>
    <style:style style:name="T823_1" style:family="text">
      <style:text-properties fo:font-size="10pt" style:font-size-asian="10pt" style:font-name-complex="Arial" style:font-size-complex="10pt"/>
    </style:style>
    <style:style style:name="T823_2" style:family="text">
      <style:text-properties fo:font-size="10pt" style:font-size-asian="10pt" style:font-name-complex="Arial" style:font-size-complex="10pt"/>
    </style:style>
    <style:style style:name="T823_3" style:family="text">
      <style:text-properties fo:font-size="10pt" style:font-size-asian="10pt" style:font-name-complex="Arial" style:font-size-complex="10pt"/>
    </style:style>
    <style:style style:name="P824" style:family="paragraph" style:parent-style-name="Normal">
      <style:text-properties fo:font-size="10pt" style:font-size-asian="10pt" style:font-name-complex="Arial" style:font-size-complex="10pt"/>
    </style:style>
    <style:style style:name="P825" style:family="paragraph" style:parent-style-name="Normal"/>
    <style:style style:name="T825_1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/>
    </style:style>
    <style:style style:name="P826" style:family="paragraph" style:parent-style-name="Normal">
      <style:paragraph-properties fo:margin-top="0.423cm" fo:margin-bottom="0.212cm" fo:keep-with-next="always"/>
    </style:style>
    <style:style style:name="T826_1" style:family="text">
      <style:text-properties fo:font-size="10pt" style:font-name-asian="SimSun" style:font-size-asian="10pt" style:font-name-complex="Arial" style:font-size-complex="10pt" fo:language-asian="zh" fo:country-asian="CN" fo:font-weight="bold" style:font-weight-asian="bold" style:font-weight-complex="bold" style:letter-kerning="true"/>
    </style:style>
    <style:style style:name="P827" style:family="paragraph" style:parent-style-name="Normal"/>
    <style:style style:name="T827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28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T828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29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T829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30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T830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31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T831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32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T832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33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T833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34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T834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35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T835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36" style:family="paragraph" style:parent-style-name="Normal">
      <style:paragraph-properties fo:margin-top="0.423cm" fo:margin-bottom="0.212cm" fo:keep-with-next="always"/>
    </style:style>
    <style:style style:name="T836_1" style:family="text">
      <style:text-properties fo:font-size="10pt" style:font-name-asian="SimSun" style:font-size-asian="10pt" style:font-name-complex="Arial" style:font-size-complex="10pt" fo:language-asian="zh" fo:country-asian="CN" fo:font-weight="bold" style:font-weight-asian="bold" style:font-weight-complex="bold" style:letter-kerning="true"/>
    </style:style>
    <style:style style:name="P837" style:family="paragraph" style:parent-style-name="Normal"/>
    <style:style style:name="T837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38" style:family="paragraph" style:parent-style-name="List_20_Paragraph">
      <style:paragraph-properties fo:margin-bottom="0.212cm" fo:hyphenation-ladder-count="no-limit"/>
      <style:text-properties fo:font-size="10pt" style:font-name-asian="SimSun" style:font-size-asian="10pt" style:font-name-complex="Arial" fo:language-asian="ar" fo:country-asian="SA" fo:hyphenate="false" fo:hyphenation-remain-char-count="2" fo:hyphenation-push-char-count="2"/>
    </style:style>
    <style:style style:name="T838_1" style:family="text">
      <style:text-properties fo:font-size="10pt" style:font-name-asian="SimSun" style:font-size-asian="10pt" style:font-name-complex="Arial" fo:language-asian="ar" fo:country-asian="SA"/>
    </style:style>
    <style:style style:name="P839" style:family="paragraph" style:parent-style-name="List_20_Paragraph">
      <style:paragraph-properties fo:margin-bottom="0.212cm" fo:hyphenation-ladder-count="no-limit"/>
      <style:text-properties fo:font-size="10pt" style:font-name-asian="SimSun" style:font-size-asian="10pt" style:font-name-complex="Arial" fo:language-asian="ar" fo:country-asian="SA" fo:hyphenate="false" fo:hyphenation-remain-char-count="2" fo:hyphenation-push-char-count="2"/>
    </style:style>
    <style:style style:name="T839_1" style:family="text">
      <style:text-properties fo:font-size="10pt" style:font-name-asian="SimSun" style:font-size-asian="10pt" style:font-name-complex="Arial" fo:language-asian="ar" fo:country-asian="SA"/>
    </style:style>
    <style:style style:name="P840" style:family="paragraph" style:parent-style-name="List_20_Paragraph">
      <style:paragraph-properties fo:margin-bottom="0.212cm" fo:hyphenation-ladder-count="no-limit"/>
      <style:text-properties fo:font-size="10pt" style:font-name-asian="SimSun" style:font-size-asian="10pt" style:font-name-complex="Arial" fo:language-asian="ar" fo:country-asian="SA" fo:hyphenate="false" fo:hyphenation-remain-char-count="2" fo:hyphenation-push-char-count="2"/>
    </style:style>
    <style:style style:name="T840_1" style:family="text">
      <style:text-properties fo:font-size="10pt" style:font-name-asian="SimSun" style:font-size-asian="10pt" style:font-name-complex="Arial" fo:language-asian="ar" fo:country-asian="SA"/>
    </style:style>
    <style:style style:name="P841" style:family="paragraph" style:parent-style-name="Normal"/>
    <style:style style:name="T841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42" style:family="paragraph" style:parent-style-name="Normal">
      <style:paragraph-properties fo:text-align="center"/>
      <style:text-properties fo:font-size="10pt" style:font-name-asian="Calibri" style:font-size-asian="10pt" style:font-name-complex="Arial" style:font-size-complex="10pt" fo:language-asian="zh" fo:country-asian="CN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43" style:family="paragraph" style:parent-style-name="Normal"/>
    <style:style style:name="T843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able15" style:family="table">
      <style:table-properties table:align="center" style:width="14.984cm" fo:margin-left="1.633cm"/>
    </style:style>
    <style:style style:name="Column63" style:family="table-column">
      <style:table-column-properties style:column-width="7.491cm" style:use-optimal-column-width="false"/>
    </style:style>
    <style:style style:name="Column64" style:family="table-column">
      <style:table-column-properties style:column-width="7.493cm" style:use-optimal-column-width="false"/>
    </style:style>
    <style:style style:name="Row70" style:family="table-row">
      <style:table-row-properties style:use-optimal-row-height="false"/>
    </style:style>
    <style:style style:name="Cell214" style:family="table-cell">
      <style:table-cell-properties style:vertical-align="top" fo:wrap-option="wrap"/>
    </style:style>
    <style:style style:name="P844" style:family="paragraph" style:parent-style-name="Normal">
      <style:paragraph-properties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215" style:family="table-cell">
      <style:table-cell-properties style:vertical-align="top" fo:wrap-option="wrap"/>
    </style:style>
    <style:style style:name="P845" style:family="paragraph" style:parent-style-name="Normal">
      <style:paragraph-properties fo:text-align="center"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46" style:family="paragraph" style:parent-style-name="Normal"/>
    <style:style style:name="T846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846_2" style:family="text"/>
    <style:style style:name="T846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846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47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Table16" style:family="table">
      <style:table-properties table:align="center" style:width="7.197cm" fo:margin-left="5.528cm"/>
    </style:style>
    <style:style style:name="Column65" style:family="table-column">
      <style:table-column-properties style:column-width="5.74cm"/>
    </style:style>
    <style:style style:name="Column66" style:family="table-column">
      <style:table-column-properties style:column-width="1.457cm"/>
    </style:style>
    <style:style style:name="Row71" style:family="table-row"/>
    <style:style style:name="Cell216" style:family="table-cell">
      <style:table-cell-properties fo:background-color="#17213b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48" style:family="paragraph" style:parent-style-name="Normal">
      <style:paragraph-properties fo:line-height="100%" fo:margin-bottom="0cm"/>
    </style:style>
    <style:style style:name="T848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217" style:family="table-cell">
      <style:table-cell-properties fo:background-color="#17213b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49" style:family="paragraph" style:parent-style-name="Normal">
      <style:paragraph-properties fo:line-height="100%" fo:margin-bottom="0cm"/>
    </style:style>
    <style:style style:name="T849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Row72" style:family="table-row"/>
    <style:style style:name="Cell218" style:family="table-cell">
      <style:table-cell-properties fo:background-color="#f2f2f2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50" style:family="paragraph" style:parent-style-name="Normal">
      <style:paragraph-properties fo:line-height="100%" fo:margin-bottom="0cm"/>
    </style:style>
    <style:style style:name="T850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219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51" style:family="paragraph" style:parent-style-name="Normal">
      <style:paragraph-properties fo:line-height="100%" fo:margin-bottom="0cm"/>
    </style:style>
    <style:style style:name="T851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73" style:family="table-row"/>
    <style:style style:name="Cell220" style:family="table-cell">
      <style:table-cell-properties fo:background-color="#f2f2f2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52" style:family="paragraph" style:parent-style-name="Normal">
      <style:paragraph-properties fo:line-height="100%" fo:margin-bottom="0cm"/>
    </style:style>
    <style:style style:name="T852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221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53" style:family="paragraph" style:parent-style-name="Normal">
      <style:paragraph-properties fo:line-height="100%" fo:margin-bottom="0cm"/>
    </style:style>
    <style:style style:name="T853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74" style:family="table-row"/>
    <style:style style:name="Cell222" style:family="table-cell">
      <style:table-cell-properties fo:background-color="#f2f2f2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54" style:family="paragraph" style:parent-style-name="Normal">
      <style:paragraph-properties fo:line-height="100%" fo:margin-bottom="0cm"/>
    </style:style>
    <style:style style:name="T854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223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55" style:family="paragraph" style:parent-style-name="Normal">
      <style:paragraph-properties fo:line-height="100%" fo:margin-bottom="0cm"/>
    </style:style>
    <style:style style:name="T855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75" style:family="table-row"/>
    <style:style style:name="Cell224" style:family="table-cell">
      <style:table-cell-properties fo:background-color="#f2f2f2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56" style:family="paragraph" style:parent-style-name="Normal">
      <style:paragraph-properties fo:line-height="100%" fo:margin-bottom="0cm"/>
    </style:style>
    <style:style style:name="T856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225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57" style:family="paragraph" style:parent-style-name="Normal">
      <style:paragraph-properties fo:line-height="100%" fo:margin-bottom="0cm"/>
    </style:style>
    <style:style style:name="T857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76" style:family="table-row"/>
    <style:style style:name="Cell226" style:family="table-cell">
      <style:table-cell-properties fo:background-color="#f2f2f2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58" style:family="paragraph" style:parent-style-name="Normal">
      <style:paragraph-properties fo:line-height="100%" fo:margin-bottom="0cm"/>
    </style:style>
    <style:style style:name="T858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227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59" style:family="paragraph" style:parent-style-name="Normal">
      <style:paragraph-properties fo:line-height="100%" fo:margin-bottom="0cm"/>
    </style:style>
    <style:style style:name="T859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77" style:family="table-row"/>
    <style:style style:name="Cell228" style:family="table-cell">
      <style:table-cell-properties fo:background-color="#f2f2f2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60" style:family="paragraph" style:parent-style-name="Normal">
      <style:paragraph-properties fo:line-height="100%" fo:margin-bottom="0cm"/>
    </style:style>
    <style:style style:name="T860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229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61" style:family="paragraph" style:parent-style-name="Normal">
      <style:paragraph-properties fo:line-height="100%" fo:margin-bottom="0cm"/>
    </style:style>
    <style:style style:name="T861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78" style:family="table-row"/>
    <style:style style:name="Cell230" style:family="table-cell">
      <style:table-cell-properties fo:background-color="#f2f2f2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62" style:family="paragraph" style:parent-style-name="Normal">
      <style:paragraph-properties fo:line-height="100%" fo:margin-bottom="0cm"/>
    </style:style>
    <style:style style:name="T862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231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63" style:family="paragraph" style:parent-style-name="Normal">
      <style:paragraph-properties fo:line-height="100%" fo:margin-bottom="0cm"/>
    </style:style>
    <style:style style:name="T863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79" style:family="table-row"/>
    <style:style style:name="Cell232" style:family="table-cell">
      <style:table-cell-properties fo:background-color="#f2f2f2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64" style:family="paragraph" style:parent-style-name="Normal">
      <style:paragraph-properties fo:line-height="100%" fo:margin-bottom="0cm"/>
    </style:style>
    <style:style style:name="T864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233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65" style:family="paragraph" style:parent-style-name="Normal">
      <style:paragraph-properties fo:line-height="100%" fo:margin-bottom="0cm"/>
    </style:style>
    <style:style style:name="T865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80" style:family="table-row"/>
    <style:style style:name="Cell234" style:family="table-cell">
      <style:table-cell-properties fo:background-color="#f2f2f2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66" style:family="paragraph" style:parent-style-name="Normal">
      <style:paragraph-properties fo:line-height="100%" fo:margin-bottom="0cm"/>
    </style:style>
    <style:style style:name="T866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235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67" style:family="paragraph" style:parent-style-name="Normal">
      <style:paragraph-properties fo:line-height="100%" fo:margin-bottom="0cm"/>
    </style:style>
    <style:style style:name="T867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81" style:family="table-row"/>
    <style:style style:name="Cell236" style:family="table-cell">
      <style:table-cell-properties fo:background-color="#f2f2f2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68" style:family="paragraph" style:parent-style-name="Normal">
      <style:paragraph-properties fo:line-height="100%" fo:margin-bottom="0cm"/>
    </style:style>
    <style:style style:name="T868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237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869" style:family="paragraph" style:parent-style-name="Normal">
      <style:paragraph-properties fo:line-height="100%" fo:margin-bottom="0cm"/>
    </style:style>
    <style:style style:name="T869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P870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P871" style:family="paragraph" style:parent-style-name="Normal"/>
    <style:style style:name="T871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72" style:family="paragraph" style:parent-style-name="Normal">
      <style:paragraph-properties fo:text-align="center"/>
      <style:text-properties fo:font-size="10pt" style:font-name-asian="Calibri" style:font-size-asian="10pt" style:font-name-complex="Arial" style:font-size-complex="10pt" fo:language-asian="zh" fo:country-asian="CN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73" style:family="paragraph" style:parent-style-name="Normal">
      <style:paragraph-properties fo:margin-top="0.423cm" fo:margin-bottom="0.212cm" fo:keep-with-next="always"/>
    </style:style>
    <style:style style:name="T873_1" style:family="text">
      <style:text-properties fo:font-size="10pt" style:font-name-asian="SimSun" style:font-size-asian="10pt" style:font-name-complex="Arial" style:font-size-complex="10pt" fo:language-asian="zh" fo:country-asian="CN" fo:font-weight="bold" style:font-weight-asian="bold" style:font-weight-complex="bold" style:letter-kerning="true"/>
    </style:style>
    <style:style style:name="P874" style:family="paragraph" style:parent-style-name="Normal"/>
    <style:style style:name="T874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75" style:family="paragraph" style:parent-style-name="Normal"/>
    <style:style style:name="T875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875_2" style:family="text">
      <style:text-properties fo:background-color="#d7f6fb" fo:font-size="10pt" style:font-name-asian="Calibri" style:font-size-asian="10pt" style:font-name-complex="Arial" style:font-size-complex="10pt" fo:language-asian="zh" fo:country-asian="CN"/>
    </style:style>
    <style:style style:name="T875_3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876" style:family="paragraph" style:parent-style-name="Normal">
      <style:text-properties fo:font-size="10pt" style:font-name-asian="Calibri" style:font-size-asian="10pt" style:font-name-complex="Arial" style:font-size-complex="10pt" fo:language-asian="zh" fo:country-asian="CN" fo:font-weight="bold" style:font-weight-asian="bold"/>
    </style:style>
    <style:style style:name="Table17" style:family="table">
      <style:table-properties table:align="left" style:width="17.997cm" fo:margin-left="0cm"/>
    </style:style>
    <style:style style:name="Column67" style:family="table-column">
      <style:table-column-properties style:column-width="15.997cm"/>
    </style:style>
    <style:style style:name="Column68" style:family="table-column">
      <style:table-column-properties style:column-width="2cm"/>
    </style:style>
    <style:style style:name="Row82" style:family="table-row"/>
    <style:style style:name="Cell238" style:family="table-cell">
      <style:table-cell-properties fo:background-color="#17213b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77" style:family="paragraph" style:parent-style-name="Normal">
      <style:paragraph-properties fo:line-height="100%" fo:margin-bottom="0cm"/>
    </style:style>
    <style:style style:name="T87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39" style:family="table-cell">
      <style:table-cell-properties fo:background-color="#17213b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78" style:family="paragraph" style:parent-style-name="Normal">
      <style:paragraph-properties fo:line-height="100%" fo:margin-bottom="0cm"/>
    </style:style>
    <style:style style:name="T87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83" style:family="table-row"/>
    <style:style style:name="Cell240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79" style:family="paragraph" style:parent-style-name="Normal">
      <style:paragraph-properties fo:line-height="100%" fo:margin-bottom="0cm"/>
    </style:style>
    <style:style style:name="T87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41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80" style:family="paragraph" style:parent-style-name="Normal">
      <style:paragraph-properties fo:line-height="100%" fo:margin-bottom="0cm"/>
    </style:style>
    <style:style style:name="T88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84" style:family="table-row"/>
    <style:style style:name="Cell242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81" style:family="paragraph" style:parent-style-name="Normal">
      <style:paragraph-properties fo:line-height="100%" fo:margin-bottom="0cm"/>
    </style:style>
    <style:style style:name="T88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43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82" style:family="paragraph" style:parent-style-name="Normal">
      <style:paragraph-properties fo:line-height="100%" fo:margin-bottom="0cm"/>
    </style:style>
    <style:style style:name="T88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85" style:family="table-row"/>
    <style:style style:name="Cell244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83" style:family="paragraph" style:parent-style-name="Normal">
      <style:paragraph-properties fo:line-height="100%" fo:margin-bottom="0cm"/>
    </style:style>
    <style:style style:name="T88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45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84" style:family="paragraph" style:parent-style-name="Normal">
      <style:paragraph-properties fo:line-height="100%" fo:margin-bottom="0cm"/>
    </style:style>
    <style:style style:name="T88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86" style:family="table-row"/>
    <style:style style:name="Cell246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85" style:family="paragraph" style:parent-style-name="Normal">
      <style:paragraph-properties fo:line-height="100%" fo:margin-bottom="0cm"/>
    </style:style>
    <style:style style:name="T88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47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86" style:family="paragraph" style:parent-style-name="Normal">
      <style:paragraph-properties fo:line-height="100%" fo:margin-bottom="0cm"/>
    </style:style>
    <style:style style:name="T88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87" style:family="table-row"/>
    <style:style style:name="Cell248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87" style:family="paragraph" style:parent-style-name="Normal">
      <style:paragraph-properties fo:line-height="100%" fo:margin-bottom="0cm"/>
    </style:style>
    <style:style style:name="T88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49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88" style:family="paragraph" style:parent-style-name="Normal">
      <style:paragraph-properties fo:line-height="100%" fo:margin-bottom="0cm"/>
    </style:style>
    <style:style style:name="T88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88" style:family="table-row"/>
    <style:style style:name="Cell250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89" style:family="paragraph" style:parent-style-name="Normal">
      <style:paragraph-properties fo:line-height="100%" fo:margin-bottom="0cm"/>
    </style:style>
    <style:style style:name="T88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51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90" style:family="paragraph" style:parent-style-name="Normal">
      <style:paragraph-properties fo:line-height="100%" fo:margin-bottom="0cm"/>
    </style:style>
    <style:style style:name="T89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89" style:family="table-row"/>
    <style:style style:name="Cell252" style:family="table-cell">
      <style:table-cell-properties fo:background-color="#17213b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91" style:family="paragraph" style:parent-style-name="Normal">
      <style:paragraph-properties fo:line-height="100%" fo:margin-bottom="0cm"/>
    </style:style>
    <style:style style:name="T89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53" style:family="table-cell">
      <style:table-cell-properties fo:background-color="#17213b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92" style:family="paragraph" style:parent-style-name="Normal">
      <style:paragraph-properties fo:line-height="100%" fo:margin-bottom="0cm"/>
    </style:style>
    <style:style style:name="T89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90" style:family="table-row"/>
    <style:style style:name="Cell254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93" style:family="paragraph" style:parent-style-name="Normal">
      <style:paragraph-properties fo:line-height="100%" fo:margin-bottom="0cm"/>
    </style:style>
    <style:style style:name="T89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55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94" style:family="paragraph" style:parent-style-name="Normal">
      <style:paragraph-properties fo:line-height="100%" fo:margin-bottom="0cm"/>
    </style:style>
    <style:style style:name="T89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91" style:family="table-row"/>
    <style:style style:name="Cell256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95" style:family="paragraph" style:parent-style-name="Normal">
      <style:paragraph-properties fo:line-height="100%" fo:margin-bottom="0cm"/>
    </style:style>
    <style:style style:name="T89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57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96" style:family="paragraph" style:parent-style-name="Normal">
      <style:paragraph-properties fo:line-height="100%" fo:margin-bottom="0cm"/>
    </style:style>
    <style:style style:name="T89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92" style:family="table-row"/>
    <style:style style:name="Cell258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97" style:family="paragraph" style:parent-style-name="Normal">
      <style:paragraph-properties fo:line-height="100%" fo:margin-bottom="0cm"/>
    </style:style>
    <style:style style:name="T89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59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98" style:family="paragraph" style:parent-style-name="Normal">
      <style:paragraph-properties fo:line-height="100%" fo:margin-bottom="0cm"/>
    </style:style>
    <style:style style:name="T89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93" style:family="table-row"/>
    <style:style style:name="Cell260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899" style:family="paragraph" style:parent-style-name="Normal">
      <style:paragraph-properties fo:line-height="100%" fo:margin-bottom="0cm"/>
    </style:style>
    <style:style style:name="T89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61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00" style:family="paragraph" style:parent-style-name="Normal">
      <style:paragraph-properties fo:line-height="100%" fo:margin-bottom="0cm"/>
    </style:style>
    <style:style style:name="T90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94" style:family="table-row"/>
    <style:style style:name="Cell262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01" style:family="paragraph" style:parent-style-name="Normal">
      <style:paragraph-properties fo:line-height="100%" fo:margin-bottom="0cm"/>
    </style:style>
    <style:style style:name="T90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63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02" style:family="paragraph" style:parent-style-name="Normal">
      <style:paragraph-properties fo:line-height="100%" fo:margin-bottom="0cm"/>
    </style:style>
    <style:style style:name="T90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95" style:family="table-row"/>
    <style:style style:name="Cell264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03" style:family="paragraph" style:parent-style-name="Normal">
      <style:paragraph-properties fo:line-height="100%" fo:margin-bottom="0cm"/>
    </style:style>
    <style:style style:name="T90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65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04" style:family="paragraph" style:parent-style-name="Normal">
      <style:paragraph-properties fo:line-height="100%" fo:margin-bottom="0cm"/>
    </style:style>
    <style:style style:name="T90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96" style:family="table-row"/>
    <style:style style:name="Cell266" style:family="table-cell">
      <style:table-cell-properties fo:background-color="#d7f6fb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05" style:family="paragraph" style:parent-style-name="Normal">
      <style:paragraph-properties fo:line-height="100%" fo:margin-bottom="0cm"/>
    </style:style>
    <style:style style:name="T90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67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06" style:family="paragraph" style:parent-style-name="Normal">
      <style:paragraph-properties fo:line-height="100%" fo:margin-bottom="0cm"/>
    </style:style>
    <style:style style:name="T90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97" style:family="table-row"/>
    <style:style style:name="Cell268" style:family="table-cell">
      <style:table-cell-properties fo:background-color="#d7f6fb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07" style:family="paragraph" style:parent-style-name="Normal">
      <style:paragraph-properties fo:line-height="100%" fo:margin-bottom="0cm"/>
    </style:style>
    <style:style style:name="T90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69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08" style:family="paragraph" style:parent-style-name="Normal">
      <style:paragraph-properties fo:line-height="100%" fo:margin-bottom="0cm"/>
    </style:style>
    <style:style style:name="T90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98" style:family="table-row"/>
    <style:style style:name="Cell270" style:family="table-cell">
      <style:table-cell-properties fo:background-color="#d7f6fb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09" style:family="paragraph" style:parent-style-name="Normal">
      <style:paragraph-properties fo:line-height="100%" fo:margin-bottom="0cm"/>
    </style:style>
    <style:style style:name="T90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71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10" style:family="paragraph" style:parent-style-name="Normal">
      <style:paragraph-properties fo:line-height="100%" fo:margin-bottom="0cm"/>
    </style:style>
    <style:style style:name="T91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99" style:family="table-row"/>
    <style:style style:name="Cell272" style:family="table-cell">
      <style:table-cell-properties fo:background-color="#d7f6fb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11" style:family="paragraph" style:parent-style-name="Normal">
      <style:paragraph-properties fo:line-height="100%" fo:margin-bottom="0cm"/>
    </style:style>
    <style:style style:name="T91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73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12" style:family="paragraph" style:parent-style-name="Normal">
      <style:paragraph-properties fo:line-height="100%" fo:margin-bottom="0cm"/>
    </style:style>
    <style:style style:name="T91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00" style:family="table-row"/>
    <style:style style:name="Cell274" style:family="table-cell">
      <style:table-cell-properties fo:background-color="#17213b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13" style:family="paragraph" style:parent-style-name="Normal">
      <style:paragraph-properties fo:line-height="100%" fo:margin-bottom="0cm"/>
    </style:style>
    <style:style style:name="T91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75" style:family="table-cell">
      <style:table-cell-properties fo:background-color="#17213b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14" style:family="paragraph" style:parent-style-name="Normal">
      <style:paragraph-properties fo:line-height="100%" fo:margin-bottom="0cm"/>
    </style:style>
    <style:style style:name="T91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101" style:family="table-row"/>
    <style:style style:name="Cell276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15" style:family="paragraph" style:parent-style-name="Normal">
      <style:paragraph-properties fo:line-height="100%" fo:margin-bottom="0cm"/>
    </style:style>
    <style:style style:name="T91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77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16" style:family="paragraph" style:parent-style-name="Normal">
      <style:paragraph-properties fo:line-height="100%" fo:margin-bottom="0cm"/>
    </style:style>
    <style:style style:name="T91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02" style:family="table-row"/>
    <style:style style:name="Cell278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17" style:family="paragraph" style:parent-style-name="Normal">
      <style:paragraph-properties fo:line-height="100%" fo:margin-bottom="0cm"/>
    </style:style>
    <style:style style:name="T91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79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18" style:family="paragraph" style:parent-style-name="Normal">
      <style:paragraph-properties fo:line-height="100%" fo:margin-bottom="0cm"/>
    </style:style>
    <style:style style:name="T91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03" style:family="table-row"/>
    <style:style style:name="Cell280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19" style:family="paragraph" style:parent-style-name="Normal">
      <style:paragraph-properties fo:line-height="100%" fo:margin-bottom="0cm"/>
    </style:style>
    <style:style style:name="T91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81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20" style:family="paragraph" style:parent-style-name="Normal">
      <style:paragraph-properties fo:line-height="100%" fo:margin-bottom="0cm"/>
    </style:style>
    <style:style style:name="T92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04" style:family="table-row"/>
    <style:style style:name="Cell282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21" style:family="paragraph" style:parent-style-name="Normal">
      <style:paragraph-properties fo:line-height="100%" fo:margin-bottom="0cm"/>
    </style:style>
    <style:style style:name="T92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83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22" style:family="paragraph" style:parent-style-name="Normal">
      <style:paragraph-properties fo:line-height="100%" fo:margin-bottom="0cm"/>
    </style:style>
    <style:style style:name="T92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05" style:family="table-row"/>
    <style:style style:name="Cell284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23" style:family="paragraph" style:parent-style-name="Normal">
      <style:paragraph-properties fo:line-height="100%" fo:margin-bottom="0cm"/>
    </style:style>
    <style:style style:name="T92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85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24" style:family="paragraph" style:parent-style-name="Normal">
      <style:paragraph-properties fo:line-height="100%" fo:margin-bottom="0cm"/>
    </style:style>
    <style:style style:name="T92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06" style:family="table-row"/>
    <style:style style:name="Cell286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25" style:family="paragraph" style:parent-style-name="Normal">
      <style:paragraph-properties fo:line-height="100%" fo:margin-bottom="0cm"/>
    </style:style>
    <style:style style:name="T92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87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26" style:family="paragraph" style:parent-style-name="Normal">
      <style:paragraph-properties fo:line-height="100%" fo:margin-bottom="0cm"/>
    </style:style>
    <style:style style:name="T92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07" style:family="table-row"/>
    <style:style style:name="Cell288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27" style:family="paragraph" style:parent-style-name="Normal">
      <style:paragraph-properties fo:line-height="100%" fo:margin-bottom="0cm"/>
    </style:style>
    <style:style style:name="T92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89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28" style:family="paragraph" style:parent-style-name="Normal">
      <style:paragraph-properties fo:line-height="100%" fo:margin-bottom="0cm"/>
    </style:style>
    <style:style style:name="T92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08" style:family="table-row"/>
    <style:style style:name="Cell290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29" style:family="paragraph" style:parent-style-name="Normal">
      <style:paragraph-properties fo:line-height="100%" fo:margin-bottom="0cm"/>
    </style:style>
    <style:style style:name="T92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91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30" style:family="paragraph" style:parent-style-name="Normal">
      <style:paragraph-properties fo:line-height="100%" fo:margin-bottom="0cm"/>
    </style:style>
    <style:style style:name="T93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09" style:family="table-row"/>
    <style:style style:name="Cell292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31" style:family="paragraph" style:parent-style-name="Normal">
      <style:paragraph-properties fo:line-height="100%" fo:margin-bottom="0cm"/>
    </style:style>
    <style:style style:name="T93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93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32" style:family="paragraph" style:parent-style-name="Normal">
      <style:paragraph-properties fo:line-height="100%" fo:margin-bottom="0cm"/>
    </style:style>
    <style:style style:name="T93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10" style:family="table-row"/>
    <style:style style:name="Cell294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33" style:family="paragraph" style:parent-style-name="Normal">
      <style:paragraph-properties fo:line-height="100%" fo:margin-bottom="0cm"/>
    </style:style>
    <style:style style:name="T93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95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34" style:family="paragraph" style:parent-style-name="Normal">
      <style:paragraph-properties fo:line-height="100%" fo:margin-bottom="0cm"/>
    </style:style>
    <style:style style:name="T93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11" style:family="table-row"/>
    <style:style style:name="Cell296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35" style:family="paragraph" style:parent-style-name="Normal">
      <style:paragraph-properties fo:line-height="100%" fo:margin-bottom="0cm"/>
    </style:style>
    <style:style style:name="T93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97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36" style:family="paragraph" style:parent-style-name="Normal">
      <style:paragraph-properties fo:line-height="100%" fo:margin-bottom="0cm"/>
    </style:style>
    <style:style style:name="T93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12" style:family="table-row"/>
    <style:style style:name="Cell298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37" style:family="paragraph" style:parent-style-name="Normal">
      <style:paragraph-properties fo:line-height="100%" fo:margin-bottom="0cm"/>
    </style:style>
    <style:style style:name="T93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299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38" style:family="paragraph" style:parent-style-name="Normal">
      <style:paragraph-properties fo:line-height="100%" fo:margin-bottom="0cm"/>
    </style:style>
    <style:style style:name="T93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13" style:family="table-row"/>
    <style:style style:name="Cell300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39" style:family="paragraph" style:parent-style-name="Normal">
      <style:paragraph-properties fo:line-height="100%" fo:margin-bottom="0cm"/>
    </style:style>
    <style:style style:name="T93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01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40" style:family="paragraph" style:parent-style-name="Normal">
      <style:paragraph-properties fo:line-height="100%" fo:margin-bottom="0cm"/>
    </style:style>
    <style:style style:name="T94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14" style:family="table-row"/>
    <style:style style:name="Cell302" style:family="table-cell">
      <style:table-cell-properties fo:background-color="#f2f2f2"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41" style:family="paragraph" style:parent-style-name="Normal">
      <style:paragraph-properties fo:line-height="100%" fo:margin-bottom="0cm"/>
    </style:style>
    <style:style style:name="T94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03" style:family="table-cell">
      <style:table-cell-properties style:vertical-align="bottom" fo:padding-top="0.101cm" fo:border-top="#d8d8d8 0.009cm solid" fo:padding-bottom="0.101cm" fo:border-bottom="#d8d8d8 0.009cm solid" fo:padding-left="0.101cm" fo:border-left="#d8d8d8 0.009cm solid" fo:padding-right="0.101cm" fo:border-right="#d8d8d8 0.009cm solid" fo:wrap-option="wrap"/>
    </style:style>
    <style:style style:name="P942" style:family="paragraph" style:parent-style-name="Normal">
      <style:paragraph-properties fo:line-height="100%" fo:margin-bottom="0cm"/>
    </style:style>
    <style:style style:name="T94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P943" style:family="paragraph" style:parent-style-name="Normal">
      <style:paragraph-properties fo:margin-top="0.423cm" fo:margin-bottom="0.212cm" fo:keep-with-next="always"/>
    </style:style>
    <style:style style:name="T943_1" style:family="text">
      <style:text-properties fo:font-size="10pt" style:font-name-asian="SimSun" style:font-size-asian="10pt" style:font-name-complex="Arial" style:font-size-complex="10pt" fo:language-asian="zh" fo:country-asian="CN" fo:font-weight="bold" style:font-weight-asian="bold" style:font-weight-complex="bold" style:letter-kerning="true"/>
    </style:style>
    <style:style style:name="P944" style:family="paragraph" style:parent-style-name="Normal"/>
    <style:style style:name="T944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4_2" style:family="text"/>
    <style:style style:name="T944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44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4_5" style:family="text"/>
    <style:style style:name="T944_6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44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4_8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4_9" style:family="text"/>
    <style:style style:name="T944_10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44_1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4_12" style:family="text"/>
    <style:style style:name="T944_13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44_1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945" style:family="paragraph" style:parent-style-name="Normal"/>
    <style:style style:name="T945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5_2" style:family="text"/>
    <style:style style:name="T945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45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5_5" style:family="text"/>
    <style:style style:name="T945_6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45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5_8" style:family="text"/>
    <style:style style:name="T945_9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45_10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946" style:family="paragraph" style:parent-style-name="Normal"/>
    <style:style style:name="T946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6_2" style:family="text"/>
    <style:style style:name="T946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46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6_5" style:family="text"/>
    <style:style style:name="T946_6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46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947" style:family="paragraph" style:parent-style-name="Normal">
      <style:paragraph-properties fo:margin-top="0.423cm" fo:margin-bottom="0.212cm" fo:keep-with-next="always"/>
    </style:style>
    <style:style style:name="T947_1" style:family="text">
      <style:text-properties fo:font-size="10pt" style:font-name-asian="SimSun" style:font-size-asian="10pt" style:font-name-complex="Arial" style:font-size-complex="10pt" fo:language-asian="zh" fo:country-asian="CN" fo:font-weight="bold" style:font-weight-asian="bold" style:font-weight-complex="bold" style:letter-kerning="true"/>
    </style:style>
    <style:style style:name="P948" style:family="paragraph" style:parent-style-name="Normal">
      <style:paragraph-properties fo:margin-bottom="0.212cm" fo:keep-with-next="always"/>
    </style:style>
    <style:style style:name="T948_1" style:family="text">
      <style:text-properties fo:font-style="italic" style:font-style-asian="italic" fo:font-size="10pt" style:font-name-asian="SimSun" style:font-size-asian="10pt" style:font-name-complex="Arial" style:font-size-complex="10pt" fo:language-asian="zh" fo:country-asian="CN" style:font-weight-complex="bold" style:letter-kerning="true"/>
    </style:style>
    <style:style style:name="P949" style:family="paragraph" style:parent-style-name="Normal"/>
    <style:style style:name="T949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49_2" style:family="text"/>
    <style:style style:name="T949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49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able18" style:family="table">
      <style:table-properties table:align="center" style:width="11.725cm" fo:margin-left="3.263cm"/>
    </style:style>
    <style:style style:name="Column69" style:family="table-column">
      <style:table-column-properties style:column-width="4.743cm"/>
    </style:style>
    <style:style style:name="Column70" style:family="table-column">
      <style:table-column-properties style:column-width="1.854cm"/>
    </style:style>
    <style:style style:name="Column71" style:family="table-column">
      <style:table-column-properties style:column-width="2cm"/>
    </style:style>
    <style:style style:name="Column72" style:family="table-column">
      <style:table-column-properties style:column-width="3.127cm"/>
    </style:style>
    <style:style style:name="Row115" style:family="table-row"/>
    <style:style style:name="Cell304" style:family="table-cell">
      <style:table-cell-properties fo:background-color="#17213b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50" style:family="paragraph" style:parent-style-name="Normal">
      <style:paragraph-properties fo:line-height="100%" fo:margin-bottom="0cm"/>
    </style:style>
    <style:style style:name="T950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05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51" style:family="paragraph" style:parent-style-name="Normal">
      <style:paragraph-properties fo:line-height="100%" fo:margin-bottom="0cm"/>
    </style:style>
    <style:style style:name="T951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306" style:family="table-cell">
      <style:table-cell-properties fo:background-color="#17213b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52" style:family="paragraph" style:parent-style-name="Normal">
      <style:paragraph-properties fo:line-height="100%" fo:margin-bottom="0cm"/>
    </style:style>
    <style:style style:name="T952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07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53" style:family="paragraph" style:parent-style-name="Normal">
      <style:paragraph-properties fo:line-height="100%" fo:margin-bottom="0cm"/>
    </style:style>
    <style:style style:name="T953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16" style:family="table-row"/>
    <style:style style:name="Cell308" style:family="table-cell">
      <style:table-cell-properties fo:background-color="#17213b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54" style:family="paragraph" style:parent-style-name="Normal">
      <style:paragraph-properties fo:line-height="100%" fo:margin-bottom="0cm"/>
    </style:style>
    <style:style style:name="T954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09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55" style:family="paragraph" style:parent-style-name="Normal">
      <style:paragraph-properties fo:line-height="100%" fo:margin-bottom="0cm"/>
    </style:style>
    <style:style style:name="T955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310" style:family="table-cell">
      <style:table-cell-properties fo:background-color="#17213b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56" style:family="paragraph" style:parent-style-name="Normal">
      <style:paragraph-properties fo:line-height="100%" fo:margin-bottom="0cm"/>
    </style:style>
    <style:style style:name="T956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11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57" style:family="paragraph" style:parent-style-name="Normal">
      <style:paragraph-properties fo:line-height="100%" fo:margin-bottom="0cm"/>
    </style:style>
    <style:style style:name="T957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17" style:family="table-row"/>
    <style:style style:name="Cell312" style:family="table-cell">
      <style:table-cell-properties fo:background-color="#17213b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58" style:family="paragraph" style:parent-style-name="Normal">
      <style:paragraph-properties fo:line-height="100%" fo:margin-bottom="0cm"/>
    </style:style>
    <style:style style:name="T958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13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59" style:family="paragraph" style:parent-style-name="Normal">
      <style:paragraph-properties fo:line-height="100%" fo:margin-bottom="0cm"/>
    </style:style>
    <style:style style:name="T959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314" style:family="table-cell">
      <style:table-cell-properties fo:background-color="#17213b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60" style:family="paragraph" style:parent-style-name="Normal">
      <style:paragraph-properties fo:line-height="100%" fo:margin-bottom="0cm"/>
    </style:style>
    <style:style style:name="T960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15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61" style:family="paragraph" style:parent-style-name="Normal">
      <style:paragraph-properties fo:line-height="100%" fo:margin-bottom="0cm"/>
    </style:style>
    <style:style style:name="T961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18" style:family="table-row"/>
    <style:style style:name="Cell316" style:family="table-cell">
      <style:table-cell-properties fo:background-color="#17213b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62" style:family="paragraph" style:parent-style-name="Normal">
      <style:paragraph-properties fo:line-height="100%" fo:margin-bottom="0cm"/>
    </style:style>
    <style:style style:name="T962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17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63" style:family="paragraph" style:parent-style-name="Normal">
      <style:paragraph-properties fo:line-height="100%" fo:margin-bottom="0cm"/>
    </style:style>
    <style:style style:name="T963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Cell318" style:family="table-cell">
      <style:table-cell-properties fo:background-color="#17213b"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64" style:family="paragraph" style:parent-style-name="Normal">
      <style:paragraph-properties fo:line-height="100%" fo:margin-bottom="0cm"/>
    </style:style>
    <style:style style:name="T964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19" style:family="table-cell">
      <style:table-cell-properties style:vertical-align="middle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65" style:family="paragraph" style:parent-style-name="Normal">
      <style:paragraph-properties fo:line-height="100%" fo:margin-bottom="0cm"/>
    </style:style>
    <style:style style:name="T965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P966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P967" style:family="paragraph" style:parent-style-name="Normal"/>
    <style:style style:name="T967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able19" style:family="table">
      <style:table-properties table:align="center" style:width="14.984cm" fo:margin-left="1.633cm"/>
    </style:style>
    <style:style style:name="Column73" style:family="table-column">
      <style:table-column-properties style:column-width="7.491cm" style:use-optimal-column-width="false"/>
    </style:style>
    <style:style style:name="Column74" style:family="table-column">
      <style:table-column-properties style:column-width="7.493cm" style:use-optimal-column-width="false"/>
    </style:style>
    <style:style style:name="Row119" style:family="table-row">
      <style:table-row-properties style:use-optimal-row-height="false"/>
    </style:style>
    <style:style style:name="Cell320" style:family="table-cell">
      <style:table-cell-properties style:vertical-align="top" fo:wrap-option="wrap"/>
    </style:style>
    <style:style style:name="P968" style:family="paragraph" style:parent-style-name="Normal">
      <style:paragraph-properties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21" style:family="table-cell">
      <style:table-cell-properties style:vertical-align="top" fo:wrap-option="wrap"/>
    </style:style>
    <style:style style:name="P969" style:family="paragraph" style:parent-style-name="Normal">
      <style:paragraph-properties fo:text-align="center"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FR1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70" style:family="paragraph" style:parent-style-name="Normal"/>
    <style:style style:name="T970_1" style:family="text">
      <style:text-properties fo:font-size="10pt" style:font-name-asian="Calibri" style:font-size-asian="10pt" style:font-name-complex="Arial" style:font-size-complex="10pt" fo:language-asian="en" fo:country-asian="GB"/>
    </style:style>
    <style:style style:name="T970_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70_3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/>
    </style:style>
    <style:style style:name="T970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70_5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/>
    </style:style>
    <style:style style:name="T970_6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971" style:family="paragraph" style:parent-style-name="Normal"/>
    <style:style style:name="T971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71_2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/>
    </style:style>
    <style:style style:name="T971_3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T971_4" style:family="text"/>
    <style:style style:name="T971_5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971_6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T971_7" style:family="text"/>
    <style:style style:name="T971_8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971_9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Table20" style:family="table">
      <style:table-properties table:align="center" style:width="14.984cm" fo:margin-left="1.633cm"/>
    </style:style>
    <style:style style:name="Column75" style:family="table-column">
      <style:table-column-properties style:column-width="7.491cm" style:use-optimal-column-width="false"/>
    </style:style>
    <style:style style:name="Column76" style:family="table-column">
      <style:table-column-properties style:column-width="7.493cm" style:use-optimal-column-width="false"/>
    </style:style>
    <style:style style:name="Row120" style:family="table-row">
      <style:table-row-properties style:use-optimal-row-height="false"/>
    </style:style>
    <style:style style:name="Cell322" style:family="table-cell">
      <style:table-cell-properties style:vertical-align="top" fo:wrap-option="wrap"/>
    </style:style>
    <style:style style:name="P972" style:family="paragraph" style:parent-style-name="Normal">
      <style:paragraph-properties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323" style:family="table-cell">
      <style:table-cell-properties style:vertical-align="top" fo:wrap-option="wrap"/>
    </style:style>
    <style:style style:name="P973" style:family="paragraph" style:parent-style-name="Normal">
      <style:paragraph-properties fo:text-align="center"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974" style:family="paragraph" style:parent-style-name="Normal">
      <style:paragraph-properties fo:margin-top="0.423cm" fo:margin-bottom="0.212cm" fo:keep-with-next="always"/>
    </style:style>
    <style:style style:name="T974_1" style:family="text">
      <style:text-properties fo:font-style="italic" style:font-style-asian="italic" fo:font-size="10pt" style:font-name-asian="SimSun" style:font-size-asian="10pt" style:font-name-complex="Arial" style:font-size-complex="10pt" fo:language-asian="zh" fo:country-asian="CN" style:font-weight-complex="bold" style:letter-kerning="true"/>
    </style:style>
    <style:style style:name="P975" style:family="paragraph" style:parent-style-name="Normal"/>
    <style:style style:name="T975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75_2" style:family="text"/>
    <style:style style:name="T975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75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able21" style:family="table">
      <style:table-properties table:align="center" style:width="8.493cm" fo:margin-left="4.879cm"/>
    </style:style>
    <style:style style:name="Column77" style:family="table-column">
      <style:table-column-properties style:column-width="5.242cm"/>
    </style:style>
    <style:style style:name="Column78" style:family="table-column">
      <style:table-column-properties style:column-width="3.251cm"/>
    </style:style>
    <style:style style:name="Row121" style:family="table-row"/>
    <style:style style:name="Cell324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76" style:family="paragraph" style:parent-style-name="Normal">
      <style:paragraph-properties fo:line-height="100%" fo:margin-bottom="0cm"/>
    </style:style>
    <style:style style:name="T976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25" style:family="table-cell">
      <style:table-cell-properties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77" style:family="paragraph" style:parent-style-name="Normal">
      <style:paragraph-properties fo:line-height="100%" fo:margin-bottom="0cm"/>
    </style:style>
    <style:style style:name="T977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22" style:family="table-row"/>
    <style:style style:name="Cell326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78" style:family="paragraph" style:parent-style-name="Normal">
      <style:paragraph-properties fo:line-height="100%" fo:margin-bottom="0cm"/>
    </style:style>
    <style:style style:name="T978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27" style:family="table-cell">
      <style:table-cell-properties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79" style:family="paragraph" style:parent-style-name="Normal">
      <style:paragraph-properties fo:line-height="100%" fo:margin-bottom="0cm"/>
    </style:style>
    <style:style style:name="T979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23" style:family="table-row"/>
    <style:style style:name="Cell328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80" style:family="paragraph" style:parent-style-name="Normal">
      <style:paragraph-properties fo:line-height="100%" fo:margin-bottom="0cm"/>
    </style:style>
    <style:style style:name="T980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29" style:family="table-cell">
      <style:table-cell-properties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81" style:family="paragraph" style:parent-style-name="Normal">
      <style:paragraph-properties fo:line-height="100%" fo:margin-bottom="0cm"/>
    </style:style>
    <style:style style:name="T981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24" style:family="table-row"/>
    <style:style style:name="Cell330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82" style:family="paragraph" style:parent-style-name="Normal">
      <style:paragraph-properties fo:line-height="100%" fo:margin-bottom="0cm"/>
    </style:style>
    <style:style style:name="T982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31" style:family="table-cell">
      <style:table-cell-properties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83" style:family="paragraph" style:parent-style-name="Normal">
      <style:paragraph-properties fo:line-height="100%" fo:margin-bottom="0cm"/>
    </style:style>
    <style:style style:name="T983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25" style:family="table-row"/>
    <style:style style:name="Cell332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84" style:family="paragraph" style:parent-style-name="Normal">
      <style:paragraph-properties fo:line-height="100%" fo:margin-bottom="0cm"/>
    </style:style>
    <style:style style:name="T984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33" style:family="table-cell">
      <style:table-cell-properties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85" style:family="paragraph" style:parent-style-name="Normal">
      <style:paragraph-properties fo:line-height="100%" fo:margin-bottom="0cm"/>
    </style:style>
    <style:style style:name="T985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26" style:family="table-row"/>
    <style:style style:name="Cell334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86" style:family="paragraph" style:parent-style-name="Normal">
      <style:paragraph-properties fo:line-height="100%" fo:margin-bottom="0cm"/>
    </style:style>
    <style:style style:name="T986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35" style:family="table-cell">
      <style:table-cell-properties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987" style:family="paragraph" style:parent-style-name="Normal">
      <style:paragraph-properties fo:line-height="100%" fo:margin-bottom="0cm"/>
    </style:style>
    <style:style style:name="T987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P988" style:family="paragraph" style:parent-style-name="Normal">
      <style:paragraph-properties fo:margin-top="0.423cm"/>
    </style:style>
    <style:style style:name="T988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able22" style:family="table">
      <style:table-properties table:align="center" style:width="14.984cm" fo:margin-left="1.633cm"/>
    </style:style>
    <style:style style:name="Column79" style:family="table-column">
      <style:table-column-properties style:column-width="7.491cm" style:use-optimal-column-width="false"/>
    </style:style>
    <style:style style:name="Column80" style:family="table-column">
      <style:table-column-properties style:column-width="7.493cm" style:use-optimal-column-width="false"/>
    </style:style>
    <style:style style:name="Row127" style:family="table-row">
      <style:table-row-properties style:use-optimal-row-height="false"/>
    </style:style>
    <style:style style:name="Cell336" style:family="table-cell">
      <style:table-cell-properties style:vertical-align="top" fo:wrap-option="wrap"/>
    </style:style>
    <style:style style:name="P989" style:family="paragraph" style:parent-style-name="Normal">
      <style:paragraph-properties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FR1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37" style:family="table-cell">
      <style:table-cell-properties style:vertical-align="top" fo:wrap-option="wrap"/>
    </style:style>
    <style:style style:name="P990" style:family="paragraph" style:parent-style-name="Normal">
      <style:paragraph-properties fo:text-align="center"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FR1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91" style:family="paragraph" style:parent-style-name="Normal"/>
    <style:style style:name="T991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91_2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/>
    </style:style>
    <style:style style:name="T991_3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T991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91_5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T991_6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992" style:family="paragraph" style:parent-style-name="Normal"/>
    <style:style style:name="T992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92_2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/>
    </style:style>
    <style:style style:name="T992_3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92_4" style:family="text"/>
    <style:style style:name="T992_5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92_6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992_7" style:family="text"/>
    <style:style style:name="T992_8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992_9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able23" style:family="table">
      <style:table-properties table:align="center" style:width="14.984cm" fo:margin-left="1.633cm"/>
    </style:style>
    <style:style style:name="Column81" style:family="table-column">
      <style:table-column-properties style:column-width="7.491cm" style:use-optimal-column-width="false"/>
    </style:style>
    <style:style style:name="Column82" style:family="table-column">
      <style:table-column-properties style:column-width="7.493cm" style:use-optimal-column-width="false"/>
    </style:style>
    <style:style style:name="Row128" style:family="table-row">
      <style:table-row-properties style:use-optimal-row-height="false"/>
    </style:style>
    <style:style style:name="Cell338" style:family="table-cell">
      <style:table-cell-properties style:vertical-align="top" fo:wrap-option="wrap"/>
    </style:style>
    <style:style style:name="P993" style:family="paragraph" style:parent-style-name="Normal">
      <style:paragraph-properties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339" style:family="table-cell">
      <style:table-cell-properties style:vertical-align="top" fo:wrap-option="wrap"/>
    </style:style>
    <style:style style:name="P994" style:family="paragraph" style:parent-style-name="Normal">
      <style:paragraph-properties fo:text-align="center"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995" style:family="paragraph" style:parent-style-name="Normal">
      <style:paragraph-properties fo:margin-top="0.423cm" fo:margin-bottom="0.212cm" fo:keep-with-next="always"/>
    </style:style>
    <style:style style:name="T995_1" style:family="text">
      <style:text-properties fo:font-style="italic" style:font-style-asian="italic" fo:font-size="10pt" style:font-name-asian="SimSun" style:font-size-asian="10pt" style:font-name-complex="Arial" style:font-size-complex="10pt" fo:language-asian="zh" fo:country-asian="CN" style:font-weight-complex="bold" style:letter-kerning="true"/>
    </style:style>
    <style:style style:name="P996" style:family="paragraph" style:parent-style-name="Normal"/>
    <style:style style:name="T996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997" style:family="paragraph" style:parent-style-name="Normal">
      <style:paragraph-properties fo:text-indent="-0.635cm" fo:margin-left="1.27cm" fo:hyphenation-ladder-count="no-limit"/>
      <style:text-properties fo:hyphenate="false" fo:hyphenation-remain-char-count="2" fo:hyphenation-push-char-count="2"/>
    </style:style>
    <style:style style:name="T997_1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T997_2" style:family="text"/>
    <style:style style:name="T997_3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997_4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998" style:family="paragraph" style:parent-style-name="Normal">
      <style:paragraph-properties fo:text-indent="-0.635cm" fo:margin-left="1.27cm" fo:hyphenation-ladder-count="no-limit"/>
      <style:text-properties fo:hyphenate="false" fo:hyphenation-remain-char-count="2" fo:hyphenation-push-char-count="2"/>
    </style:style>
    <style:style style:name="T998_1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T998_2" style:family="text"/>
    <style:style style:name="T998_3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998_4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999" style:family="paragraph" style:parent-style-name="Normal">
      <style:paragraph-properties fo:text-indent="-0.635cm" fo:margin-left="1.27cm" fo:hyphenation-ladder-count="no-limit"/>
      <style:text-properties fo:hyphenate="false" fo:hyphenation-remain-char-count="2" fo:hyphenation-push-char-count="2"/>
    </style:style>
    <style:style style:name="T999_1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T999_2" style:family="text"/>
    <style:style style:name="T999_3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999_4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000" style:family="paragraph" style:parent-style-name="Normal">
      <style:paragraph-properties fo:text-indent="-0.635cm" fo:margin-left="1.27cm" fo:hyphenation-ladder-count="no-limit"/>
      <style:text-properties fo:hyphenate="false" fo:hyphenation-remain-char-count="2" fo:hyphenation-push-char-count="2"/>
    </style:style>
    <style:style style:name="T1000_1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T1000_2" style:family="text"/>
    <style:style style:name="T1000_3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1000_4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001" style:family="paragraph" style:parent-style-name="Normal"/>
    <style:style style:name="T1001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002" style:family="paragraph" style:parent-style-name="Normal">
      <style:paragraph-properties fo:text-align="center"/>
      <style:text-properties fo:font-size="10pt" style:font-name-asian="Calibri" style:font-size-asian="10pt" style:font-name-complex="Arial" style:font-size-complex="10pt" fo:language-asian="zh" fo:country-asian="CN"/>
    </style:style>
    <style:style style:name="FR1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03" style:family="paragraph" style:parent-style-name="Normal"/>
    <style:style style:name="T1003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003_2" style:family="text"/>
    <style:style style:name="T1003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003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004" style:family="paragraph" style:parent-style-name="Normal">
      <style:paragraph-properties fo:text-indent="-0.635cm" fo:margin-left="1.27cm" fo:hyphenation-ladder-count="no-limit"/>
      <style:text-properties fo:hyphenate="false" fo:hyphenation-remain-char-count="2" fo:hyphenation-push-char-count="2"/>
    </style:style>
    <style:style style:name="T1004_1" style:family="text"/>
    <style:style style:name="T1004_2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1004_3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005" style:family="paragraph" style:parent-style-name="Normal">
      <style:paragraph-properties fo:text-indent="-0.635cm" fo:margin-left="1.27cm" fo:hyphenation-ladder-count="no-limit"/>
      <style:text-properties fo:hyphenate="false" fo:hyphenation-remain-char-count="2" fo:hyphenation-push-char-count="2"/>
    </style:style>
    <style:style style:name="T1005_1" style:family="text"/>
    <style:style style:name="T1005_2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1005_3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006" style:family="paragraph" style:parent-style-name="Normal">
      <style:paragraph-properties fo:text-indent="-0.635cm" fo:margin-left="1.27cm" fo:hyphenation-ladder-count="no-limit"/>
      <style:text-properties fo:hyphenate="false" fo:hyphenation-remain-char-count="2" fo:hyphenation-push-char-count="2"/>
    </style:style>
    <style:style style:name="T1006_1" style:family="text"/>
    <style:style style:name="T1006_2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1006_3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007" style:family="paragraph" style:parent-style-name="Normal">
      <style:paragraph-properties fo:margin-top="0.423cm" fo:margin-bottom="0.212cm" fo:keep-with-next="always"/>
    </style:style>
    <style:style style:name="T1007_1" style:family="text">
      <style:text-properties fo:font-style="italic" style:font-style-asian="italic" fo:font-size="10pt" style:font-name-asian="SimSun" style:font-size-asian="10pt" style:font-name-complex="Arial" style:font-size-complex="10pt" fo:language-asian="zh" fo:country-asian="CN" style:font-weight-complex="bold" style:letter-kerning="true"/>
    </style:style>
    <style:style style:name="P1008" style:family="paragraph" style:parent-style-name="Normal"/>
    <style:style style:name="T1008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008_2" style:family="text"/>
    <style:style style:name="T1008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008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008_5" style:family="text"/>
    <style:style style:name="T1008_6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008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009" style:family="paragraph" style:parent-style-name="Normal"/>
    <style:style style:name="T1009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009_2" style:family="text"/>
    <style:style style:name="T1009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009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009_5" style:family="text"/>
    <style:style style:name="T1009_6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009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009_8" style:family="text"/>
    <style:style style:name="T1009_9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009_10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able24" style:family="table">
      <style:table-properties table:align="center" style:width="8.493cm" fo:margin-left="4.879cm"/>
    </style:style>
    <style:style style:name="Column83" style:family="table-column">
      <style:table-column-properties style:column-width="5.242cm"/>
    </style:style>
    <style:style style:name="Column84" style:family="table-column">
      <style:table-column-properties style:column-width="3.251cm"/>
    </style:style>
    <style:style style:name="Row129" style:family="table-row"/>
    <style:style style:name="Cell340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10" style:family="paragraph" style:parent-style-name="Normal">
      <style:paragraph-properties fo:line-height="100%" fo:margin-bottom="0cm"/>
    </style:style>
    <style:style style:name="T1010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41" style:family="table-cell">
      <style:table-cell-properties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11" style:family="paragraph" style:parent-style-name="Normal">
      <style:paragraph-properties fo:line-height="100%" fo:margin-bottom="0cm"/>
    </style:style>
    <style:style style:name="T1011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30" style:family="table-row"/>
    <style:style style:name="Cell342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12" style:family="paragraph" style:parent-style-name="Normal">
      <style:paragraph-properties fo:line-height="100%" fo:margin-bottom="0cm"/>
    </style:style>
    <style:style style:name="T1012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43" style:family="table-cell">
      <style:table-cell-properties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13" style:family="paragraph" style:parent-style-name="Normal">
      <style:paragraph-properties fo:line-height="100%" fo:margin-bottom="0cm"/>
    </style:style>
    <style:style style:name="T1013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31" style:family="table-row"/>
    <style:style style:name="Cell344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14" style:family="paragraph" style:parent-style-name="Normal">
      <style:paragraph-properties fo:line-height="100%" fo:margin-bottom="0cm"/>
    </style:style>
    <style:style style:name="T1014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45" style:family="table-cell">
      <style:table-cell-properties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15" style:family="paragraph" style:parent-style-name="Normal">
      <style:paragraph-properties fo:line-height="100%" fo:margin-bottom="0cm"/>
    </style:style>
    <style:style style:name="T1015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Row132" style:family="table-row"/>
    <style:style style:name="Cell346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16" style:family="paragraph" style:parent-style-name="Normal">
      <style:paragraph-properties fo:line-height="100%" fo:margin-bottom="0cm"/>
    </style:style>
    <style:style style:name="T1016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347" style:family="table-cell">
      <style:table-cell-properties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17" style:family="paragraph" style:parent-style-name="Normal">
      <style:paragraph-properties fo:line-height="100%" fo:margin-bottom="0cm"/>
    </style:style>
    <style:style style:name="T1017_1" style:family="text">
      <style:text-properties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/>
    </style:style>
    <style:style style:name="P1018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P1019" style:family="paragraph" style:parent-style-name="Normal"/>
    <style:style style:name="T1019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019_2" style:family="text"/>
    <style:style style:name="T1019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019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020" style:family="paragraph" style:parent-style-name="Normal">
      <style:paragraph-properties fo:text-align="center"/>
      <style:text-properties fo:font-size="10pt" style:font-name-asian="Calibri" style:font-size-asian="10pt" style:font-name-complex="Arial" style:font-size-complex="10pt" fo:language-asian="zh" fo:country-asian="CN"/>
    </style:style>
    <style:style style:name="FR1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21" style:family="paragraph" style:parent-style-name="Normal">
      <style:paragraph-properties fo:margin-top="0.423cm" fo:margin-bottom="0.212cm" fo:keep-with-next="always"/>
    </style:style>
    <style:style style:name="T1021_1" style:family="text">
      <style:text-properties fo:font-style="italic" style:font-style-asian="italic" fo:font-size="10pt" style:font-name-asian="SimSun" style:font-size-asian="10pt" style:font-name-complex="Arial" style:font-size-complex="10pt" fo:language-asian="zh" fo:country-asian="CN" style:font-weight-complex="bold" style:letter-kerning="true"/>
    </style:style>
    <style:style style:name="P1022" style:family="paragraph" style:parent-style-name="Normal"/>
    <style:style style:name="T1022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022_2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T1022_3" style:family="text"/>
    <style:style style:name="T1022_4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022_5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T1022_6" style:family="text"/>
    <style:style style:name="T1022_7" style:family="text">
      <style:text-properties style:font-style-complex="italic"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022_8" style:family="text">
      <style:text-properties style:font-style-complex="italic" fo:font-size="10pt" style:font-name-asian="Calibri" style:font-size-asian="10pt" style:font-name-complex="Arial" style:font-size-complex="10pt" fo:language-asian="zh" fo:country-asian="CN" style:font-weight-complex="bold"/>
    </style:style>
    <style:style style:name="T1022_9" style:family="text"/>
    <style:style style:name="T1022_10" style:family="text">
      <style:text-properties style:font-style-complex="italic"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022_11" style:family="text">
      <style:text-properties style:font-style-complex="italic" fo:font-size="10pt" style:font-name-asian="Calibri" style:font-size-asian="10pt" style:font-name-complex="Arial" style:font-size-complex="10pt" fo:language-asian="zh" fo:country-asian="CN" style:font-weight-complex="bold"/>
    </style:style>
    <style:style style:name="T1022_12" style:family="text"/>
    <style:style style:name="T1022_13" style:family="text">
      <style:text-properties style:font-style-complex="italic"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022_14" style:family="text">
      <style:text-properties style:font-style-complex="italic" fo:font-size="10pt" style:font-name-asian="Calibri" style:font-size-asian="10pt" style:font-name-complex="Arial" style:font-size-complex="10pt" fo:language-asian="zh" fo:country-asian="CN" style:font-weight-complex="bold"/>
    </style:style>
    <style:style style:name="T1022_15" style:family="text"/>
    <style:style style:name="T1022_16" style:family="text">
      <style:text-properties style:font-style-complex="italic"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022_17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P1023" style:family="paragraph" style:parent-style-name="Normal"/>
    <style:style style:name="T1023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024" style:family="paragraph" style:parent-style-name="Normal"/>
    <style:style style:name="T1024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025" style:family="paragraph" style:parent-style-name="Normal">
      <style:paragraph-properties fo:text-align="center"/>
      <style:text-properties fo:font-size="10pt" style:font-name-asian="Calibri" style:font-size-asian="10pt" style:font-name-complex="Arial" style:font-size-complex="10pt" fo:language-asian="zh" fo:country-asian="CN"/>
    </style:style>
    <style:style style:name="FR1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26" style:family="paragraph" style:parent-style-name="Normal">
      <style:paragraph-properties fo:margin-top="0.106cm" fo:margin-bottom="0.106cm"/>
    </style:style>
    <style:style style:name="T1026_1" style:family="text">
      <style:text-properties fo:font-size="10pt" style:font-name-asian="Calibri" style:font-size-asian="10pt" style:font-name-complex="Arial" style:font-size-complex="10pt" fo:language-asian="en" fo:country-asian="GB"/>
    </style:style>
    <style:style style:name="T1026_2" style:family="text"/>
    <style:style style:name="T1026_3" style:family="text">
      <style:text-properties fo:color="#12b1cb" fo:font-size="10pt" style:font-name-asian="Calibri" style:font-size-asian="10pt" style:font-name-complex="Arial" style:font-size-complex="10pt" fo:language-asian="en" fo:country-asian="GB" style:text-underline-style="solid" style:text-underline-color="font-color"/>
    </style:style>
    <style:style style:name="P1027" style:family="paragraph" style:parent-style-name="Normal"/>
    <style:style style:name="T1027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able25" style:family="table">
      <style:table-properties table:align="center" style:width="10.266cm" fo:margin-left="3.993cm"/>
    </style:style>
    <style:style style:name="Column85" style:family="table-column">
      <style:table-column-properties style:column-width="3.004cm"/>
    </style:style>
    <style:style style:name="Column86" style:family="table-column">
      <style:table-column-properties style:column-width="2.083cm"/>
    </style:style>
    <style:style style:name="Column87" style:family="table-column">
      <style:table-column-properties style:column-width="2.916cm"/>
    </style:style>
    <style:style style:name="Column88" style:family="table-column">
      <style:table-column-properties style:column-width="2.263cm"/>
    </style:style>
    <style:style style:name="Row133" style:family="table-row"/>
    <style:style style:name="Cell348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28" style:family="paragraph" style:parent-style-name="Normal">
      <style:paragraph-properties fo:line-height="100%" fo:margin-bottom="0cm"/>
    </style:style>
    <style:style style:name="T102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49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29" style:family="paragraph" style:parent-style-name="Normal">
      <style:paragraph-properties fo:line-height="100%" fo:margin-bottom="0cm"/>
    </style:style>
    <style:style style:name="T102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50" style:family="table-cell">
      <style:table-cell-properties fo:background-color="#17213b" style:vertical-align="top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30" style:family="paragraph" style:parent-style-name="Normal">
      <style:paragraph-properties fo:line-height="100%" fo:margin-bottom="0cm"/>
    </style:style>
    <style:style style:name="T103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51" style:family="table-cell">
      <style:table-cell-properties fo:background-color="#17213b" style:vertical-align="top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31" style:family="paragraph" style:parent-style-name="Normal">
      <style:paragraph-properties fo:line-height="100%" fo:margin-bottom="0cm"/>
    </style:style>
    <style:style style:name="T103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Row134" style:family="table-row"/>
    <style:style style:name="Cell352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32" style:family="paragraph" style:parent-style-name="Normal">
      <style:paragraph-properties fo:line-height="100%" fo:margin-bottom="0cm"/>
    </style:style>
    <style:style style:name="T103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53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33" style:family="paragraph" style:parent-style-name="Normal">
      <style:paragraph-properties fo:line-height="100%" fo:margin-bottom="0cm"/>
    </style:style>
    <style:style style:name="T103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54" style:family="table-cell">
      <style:table-cell-properties fo:background-color="#f2f2f2"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34" style:family="paragraph" style:parent-style-name="Normal">
      <style:paragraph-properties fo:line-height="100%" fo:margin-bottom="0cm"/>
    </style:style>
    <style:style style:name="T103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55" style:family="table-cell">
      <style:table-cell-properties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35" style:family="paragraph" style:parent-style-name="Normal">
      <style:paragraph-properties fo:line-height="100%" fo:margin-bottom="0cm"/>
    </style:style>
    <style:style style:name="T103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35" style:family="table-row"/>
    <style:style style:name="Cell356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36" style:family="paragraph" style:parent-style-name="Normal">
      <style:paragraph-properties fo:line-height="100%" fo:margin-bottom="0cm"/>
    </style:style>
    <style:style style:name="T103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57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37" style:family="paragraph" style:parent-style-name="Normal">
      <style:paragraph-properties fo:line-height="100%" fo:margin-bottom="0cm"/>
    </style:style>
    <style:style style:name="T103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58" style:family="table-cell">
      <style:table-cell-properties fo:background-color="#f2f2f2"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38" style:family="paragraph" style:parent-style-name="Normal">
      <style:paragraph-properties fo:line-height="100%" fo:margin-bottom="0cm"/>
    </style:style>
    <style:style style:name="T103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59" style:family="table-cell">
      <style:table-cell-properties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39" style:family="paragraph" style:parent-style-name="Normal">
      <style:paragraph-properties fo:line-height="100%" fo:margin-bottom="0cm"/>
    </style:style>
    <style:style style:name="T103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36" style:family="table-row"/>
    <style:style style:name="Cell360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40" style:family="paragraph" style:parent-style-name="Normal">
      <style:paragraph-properties fo:line-height="100%" fo:margin-bottom="0cm"/>
    </style:style>
    <style:style style:name="T104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61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41" style:family="paragraph" style:parent-style-name="Normal">
      <style:paragraph-properties fo:line-height="100%" fo:margin-bottom="0cm"/>
    </style:style>
    <style:style style:name="T104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62" style:family="table-cell">
      <style:table-cell-properties fo:background-color="#f2f2f2"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42" style:family="paragraph" style:parent-style-name="Normal">
      <style:paragraph-properties fo:line-height="100%" fo:margin-bottom="0cm"/>
    </style:style>
    <style:style style:name="T104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63" style:family="table-cell">
      <style:table-cell-properties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43" style:family="paragraph" style:parent-style-name="Normal">
      <style:paragraph-properties fo:line-height="100%" fo:margin-bottom="0cm"/>
    </style:style>
    <style:style style:name="T104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37" style:family="table-row"/>
    <style:style style:name="Cell364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44" style:family="paragraph" style:parent-style-name="Normal">
      <style:paragraph-properties fo:line-height="100%" fo:margin-bottom="0cm"/>
    </style:style>
    <style:style style:name="T104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65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45" style:family="paragraph" style:parent-style-name="Normal">
      <style:paragraph-properties fo:line-height="100%" fo:margin-bottom="0cm"/>
    </style:style>
    <style:style style:name="T104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66" style:family="table-cell">
      <style:table-cell-properties fo:background-color="#f2f2f2"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46" style:family="paragraph" style:parent-style-name="Normal">
      <style:paragraph-properties fo:line-height="100%" fo:margin-bottom="0cm"/>
    </style:style>
    <style:style style:name="T104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67" style:family="table-cell">
      <style:table-cell-properties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47" style:family="paragraph" style:parent-style-name="Normal">
      <style:paragraph-properties fo:line-height="100%" fo:margin-bottom="0cm"/>
    </style:style>
    <style:style style:name="T104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38" style:family="table-row"/>
    <style:style style:name="Cell368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48" style:family="paragraph" style:parent-style-name="Normal">
      <style:paragraph-properties fo:line-height="100%" fo:margin-bottom="0cm"/>
    </style:style>
    <style:style style:name="T104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69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49" style:family="paragraph" style:parent-style-name="Normal">
      <style:paragraph-properties fo:line-height="100%" fo:margin-bottom="0cm"/>
    </style:style>
    <style:style style:name="T104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70" style:family="table-cell">
      <style:table-cell-properties fo:background-color="#f2f2f2"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50" style:family="paragraph" style:parent-style-name="Normal">
      <style:paragraph-properties fo:line-height="100%" fo:margin-bottom="0cm"/>
    </style:style>
    <style:style style:name="T105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71" style:family="table-cell">
      <style:table-cell-properties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51" style:family="paragraph" style:parent-style-name="Normal">
      <style:paragraph-properties fo:line-height="100%" fo:margin-bottom="0cm"/>
    </style:style>
    <style:style style:name="T105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P1052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P1053" style:family="paragraph" style:parent-style-name="Normal"/>
    <style:style style:name="T1053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able26" style:family="table">
      <style:table-properties table:align="center" style:width="10.266cm" fo:margin-left="3.993cm"/>
    </style:style>
    <style:style style:name="Column89" style:family="table-column">
      <style:table-column-properties style:column-width="3.004cm"/>
    </style:style>
    <style:style style:name="Column90" style:family="table-column">
      <style:table-column-properties style:column-width="2.489cm"/>
    </style:style>
    <style:style style:name="Column91" style:family="table-column">
      <style:table-column-properties style:column-width="2.251cm"/>
    </style:style>
    <style:style style:name="Column92" style:family="table-column">
      <style:table-column-properties style:column-width="2.522cm"/>
    </style:style>
    <style:style style:name="Row139" style:family="table-row"/>
    <style:style style:name="Cell372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54" style:family="paragraph" style:parent-style-name="Normal">
      <style:paragraph-properties fo:line-height="100%" fo:margin-bottom="0cm"/>
    </style:style>
    <style:style style:name="T105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73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55" style:family="paragraph" style:parent-style-name="Normal">
      <style:paragraph-properties fo:line-height="100%" fo:margin-bottom="0cm"/>
    </style:style>
    <style:style style:name="T105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74" style:family="table-cell">
      <style:table-cell-properties fo:background-color="#17213b" style:vertical-align="top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56" style:family="paragraph" style:parent-style-name="Normal">
      <style:paragraph-properties fo:line-height="100%" fo:margin-bottom="0cm"/>
    </style:style>
    <style:style style:name="T105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75" style:family="table-cell">
      <style:table-cell-properties fo:background-color="#17213b" style:vertical-align="top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57" style:family="paragraph" style:parent-style-name="Normal">
      <style:paragraph-properties fo:line-height="100%" fo:margin-bottom="0cm"/>
    </style:style>
    <style:style style:name="T105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Row140" style:family="table-row"/>
    <style:style style:name="Cell376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58" style:family="paragraph" style:parent-style-name="Normal">
      <style:paragraph-properties fo:line-height="100%" fo:margin-bottom="0cm"/>
    </style:style>
    <style:style style:name="T105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77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59" style:family="paragraph" style:parent-style-name="Normal">
      <style:paragraph-properties fo:line-height="100%" fo:margin-bottom="0cm"/>
    </style:style>
    <style:style style:name="T105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78" style:family="table-cell">
      <style:table-cell-properties fo:background-color="#f2f2f2"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60" style:family="paragraph" style:parent-style-name="Normal">
      <style:paragraph-properties fo:line-height="100%" fo:margin-bottom="0cm"/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79" style:family="table-cell">
      <style:table-cell-properties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61" style:family="paragraph" style:parent-style-name="Normal">
      <style:paragraph-properties fo:line-height="100%" fo:margin-bottom="0cm"/>
    </style:style>
    <style:style style:name="T106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41" style:family="table-row"/>
    <style:style style:name="Cell380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62" style:family="paragraph" style:parent-style-name="Normal">
      <style:paragraph-properties fo:line-height="100%" fo:margin-bottom="0cm"/>
    </style:style>
    <style:style style:name="T106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81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63" style:family="paragraph" style:parent-style-name="Normal">
      <style:paragraph-properties fo:line-height="100%" fo:margin-bottom="0cm"/>
    </style:style>
    <style:style style:name="T106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82" style:family="table-cell">
      <style:table-cell-properties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64" style:family="paragraph" style:parent-style-name="Normal">
      <style:paragraph-properties fo:line-height="100%" fo:margin-bottom="0cm"/>
    </style:style>
    <style:style style:name="T106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83" style:family="table-cell">
      <style:table-cell-properties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65" style:family="paragraph" style:parent-style-name="Normal">
      <style:paragraph-properties fo:line-height="100%" fo:margin-bottom="0cm"/>
    </style:style>
    <style:style style:name="T106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42" style:family="table-row"/>
    <style:style style:name="Cell384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66" style:family="paragraph" style:parent-style-name="Normal">
      <style:paragraph-properties fo:line-height="100%" fo:margin-bottom="0cm"/>
    </style:style>
    <style:style style:name="T106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85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67" style:family="paragraph" style:parent-style-name="Normal">
      <style:paragraph-properties fo:line-height="100%" fo:margin-bottom="0cm"/>
    </style:style>
    <style:style style:name="T106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86" style:family="table-cell">
      <style:table-cell-properties fo:background-color="#f2f2f2"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68" style:family="paragraph" style:parent-style-name="Normal">
      <style:paragraph-properties fo:line-height="100%" fo:margin-bottom="0cm"/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87" style:family="table-cell">
      <style:table-cell-properties style:vertical-align="bottom" fo:border-top="#d9d9d9 0.018cm solid" fo:border-bottom="#d9d9d9 0.018cm solid" fo:padding-left="0.19cm" fo:border-left="#d9d9d9 0.018cm solid" fo:padding-right="0.19cm" fo:border-right="#d9d9d9 0.018cm solid" fo:wrap-option="wrap"/>
    </style:style>
    <style:style style:name="P1069" style:family="paragraph" style:parent-style-name="Normal">
      <style:paragraph-properties fo:line-height="100%" fo:margin-bottom="0cm"/>
    </style:style>
    <style:style style:name="T106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P1070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P1071" style:family="paragraph" style:parent-style-name="Normal"/>
    <style:style style:name="T1071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able27" style:family="table">
      <style:table-properties table:align="center" style:width="14.984cm" fo:margin-left="1.633cm"/>
    </style:style>
    <style:style style:name="Column93" style:family="table-column">
      <style:table-column-properties style:column-width="12.901cm"/>
    </style:style>
    <style:style style:name="Column94" style:family="table-column">
      <style:table-column-properties style:column-width="2.083cm"/>
    </style:style>
    <style:style style:name="Row143" style:family="table-row"/>
    <style:style style:name="Cell388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72" style:family="paragraph" style:parent-style-name="Normal">
      <style:paragraph-properties fo:line-height="100%" fo:margin-bottom="0cm"/>
    </style:style>
    <style:style style:name="T107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89" style:family="table-cell">
      <style:table-cell-properties fo:background-color="#17213b" style:vertical-align="top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73" style:family="paragraph" style:parent-style-name="Normal">
      <style:paragraph-properties fo:line-height="100%" fo:margin-bottom="0cm"/>
    </style:style>
    <style:style style:name="T107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Row144" style:family="table-row"/>
    <style:style style:name="Cell390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74" style:family="paragraph" style:parent-style-name="Normal">
      <style:paragraph-properties fo:line-height="100%" fo:margin-bottom="0cm"/>
    </style:style>
    <style:style style:name="T107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91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75" style:family="paragraph" style:parent-style-name="Normal">
      <style:paragraph-properties fo:line-height="100%" fo:margin-bottom="0cm"/>
    </style:style>
    <style:style style:name="T107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45" style:family="table-row"/>
    <style:style style:name="Cell392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76" style:family="paragraph" style:parent-style-name="Normal">
      <style:paragraph-properties fo:line-height="100%" fo:margin-bottom="0cm"/>
    </style:style>
    <style:style style:name="T107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93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77" style:family="paragraph" style:parent-style-name="Normal">
      <style:paragraph-properties fo:line-height="100%" fo:margin-bottom="0cm"/>
    </style:style>
    <style:style style:name="T107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46" style:family="table-row"/>
    <style:style style:name="Cell394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78" style:family="paragraph" style:parent-style-name="Normal">
      <style:paragraph-properties fo:line-height="100%" fo:margin-bottom="0cm"/>
    </style:style>
    <style:style style:name="T107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95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79" style:family="paragraph" style:parent-style-name="Normal">
      <style:paragraph-properties fo:line-height="100%" fo:margin-bottom="0cm"/>
    </style:style>
    <style:style style:name="T107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47" style:family="table-row"/>
    <style:style style:name="Cell396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80" style:family="paragraph" style:parent-style-name="Normal">
      <style:paragraph-properties fo:line-height="100%" fo:margin-bottom="0cm"/>
    </style:style>
    <style:style style:name="T108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97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81" style:family="paragraph" style:parent-style-name="Normal">
      <style:paragraph-properties fo:line-height="100%" fo:margin-bottom="0cm"/>
    </style:style>
    <style:style style:name="T108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48" style:family="table-row"/>
    <style:style style:name="Cell398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82" style:family="paragraph" style:parent-style-name="Normal">
      <style:paragraph-properties fo:line-height="100%" fo:margin-bottom="0cm"/>
    </style:style>
    <style:style style:name="T108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399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83" style:family="paragraph" style:parent-style-name="Normal">
      <style:paragraph-properties fo:line-height="100%" fo:margin-bottom="0cm"/>
    </style:style>
    <style:style style:name="T108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49" style:family="table-row"/>
    <style:style style:name="Cell400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84" style:family="paragraph" style:parent-style-name="Normal">
      <style:paragraph-properties fo:line-height="100%" fo:margin-bottom="0cm"/>
    </style:style>
    <style:style style:name="T108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401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85" style:family="paragraph" style:parent-style-name="Normal">
      <style:paragraph-properties fo:line-height="100%" fo:margin-bottom="0cm"/>
    </style:style>
    <style:style style:name="T108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50" style:family="table-row"/>
    <style:style style:name="Cell402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86" style:family="paragraph" style:parent-style-name="Normal">
      <style:paragraph-properties fo:line-height="100%" fo:margin-bottom="0cm"/>
    </style:style>
    <style:style style:name="T108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403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87" style:family="paragraph" style:parent-style-name="Normal">
      <style:paragraph-properties fo:line-height="100%" fo:margin-bottom="0cm"/>
    </style:style>
    <style:style style:name="T108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51" style:family="table-row"/>
    <style:style style:name="Cell404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88" style:family="paragraph" style:parent-style-name="Normal">
      <style:paragraph-properties fo:line-height="100%" fo:margin-bottom="0cm"/>
    </style:style>
    <style:style style:name="T1088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405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89" style:family="paragraph" style:parent-style-name="Normal">
      <style:paragraph-properties fo:line-height="100%" fo:margin-bottom="0cm"/>
    </style:style>
    <style:style style:name="T1089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52" style:family="table-row"/>
    <style:style style:name="Cell406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90" style:family="paragraph" style:parent-style-name="Normal">
      <style:paragraph-properties fo:line-height="100%" fo:margin-bottom="0cm"/>
    </style:style>
    <style:style style:name="T1090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407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91" style:family="paragraph" style:parent-style-name="Normal">
      <style:paragraph-properties fo:line-height="100%" fo:margin-bottom="0cm"/>
    </style:style>
    <style:style style:name="T1091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53" style:family="table-row"/>
    <style:style style:name="Cell408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92" style:family="paragraph" style:parent-style-name="Normal">
      <style:paragraph-properties fo:line-height="100%" fo:margin-bottom="0cm"/>
    </style:style>
    <style:style style:name="T1092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409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93" style:family="paragraph" style:parent-style-name="Normal">
      <style:paragraph-properties fo:line-height="100%" fo:margin-bottom="0cm"/>
    </style:style>
    <style:style style:name="T1093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54" style:family="table-row"/>
    <style:style style:name="Cell410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94" style:family="paragraph" style:parent-style-name="Normal">
      <style:paragraph-properties fo:line-height="100%" fo:margin-bottom="0cm"/>
    </style:style>
    <style:style style:name="T1094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411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95" style:family="paragraph" style:parent-style-name="Normal">
      <style:paragraph-properties fo:line-height="100%" fo:margin-bottom="0cm"/>
    </style:style>
    <style:style style:name="T1095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Row155" style:family="table-row"/>
    <style:style style:name="Cell412" style:family="table-cell">
      <style:table-cell-properties fo:background-color="#f2f2f2"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96" style:family="paragraph" style:parent-style-name="Normal">
      <style:paragraph-properties fo:line-height="100%" fo:margin-bottom="0cm"/>
    </style:style>
    <style:style style:name="T1096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Cell413" style:family="table-cell">
      <style:table-cell-properties style:vertical-align="bottom" fo:padding-top="0.101cm" fo:border-top="#d9d9d9 0.018cm solid" fo:padding-bottom="0.101cm" fo:border-bottom="#d9d9d9 0.018cm solid" fo:padding-left="0.101cm" fo:border-left="#d9d9d9 0.018cm solid" fo:padding-right="0.101cm" fo:border-right="#d9d9d9 0.018cm solid" fo:wrap-option="wrap"/>
    </style:style>
    <style:style style:name="P1097" style:family="paragraph" style:parent-style-name="Normal">
      <style:paragraph-properties fo:line-height="100%" fo:margin-bottom="0cm"/>
    </style:style>
    <style:style style:name="T1097_1" style:family="text">
      <style:text-properties style:font-name="Arial" fo:font-size="9pt" style:font-name-asian="Calibri" style:font-size-asian="9pt" style:font-name-complex="Arial" style:font-size-complex="9pt" fo:language="en" fo:language-asian="en" fo:language-complex="ar" fo:country="GB" fo:country-asian="GB" fo:country-complex="SA"/>
    </style:style>
    <style:style style:name="P1098" style:family="paragraph" style:parent-style-name="Normal">
      <style:paragraph-properties fo:margin-top="0.423cm" fo:margin-bottom="0.212cm" fo:keep-with-next="always"/>
    </style:style>
    <style:style style:name="T1098_1" style:family="text">
      <style:text-properties fo:font-size="10pt" style:font-name-asian="SimSun" style:font-size-asian="10pt" style:font-name-complex="Arial" style:font-size-complex="10pt" fo:language-asian="zh" fo:country-asian="CN" fo:font-weight="bold" style:font-weight-asian="bold" style:font-weight-complex="bold" style:letter-kerning="true"/>
    </style:style>
    <style:style style:name="P1099" style:family="paragraph" style:parent-style-name="Normal"/>
    <style:style style:name="T1099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00" style:family="paragraph" style:parent-style-name="Normal"/>
    <style:style style:name="T1100_1" style:family="text">
      <style:text-properties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0_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0_3" style:family="text"/>
    <style:style style:name="T1100_4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0_5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0_6" style:family="text"/>
    <style:style style:name="T1100_7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0_8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0_9" style:family="text"/>
    <style:style style:name="T1100_10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0_1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0_12" style:family="text"/>
    <style:style style:name="T1100_13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0_1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01" style:family="paragraph" style:parent-style-name="Normal"/>
    <style:style style:name="T1101_1" style:family="text">
      <style:text-properties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1_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1_3" style:family="text"/>
    <style:style style:name="T1101_4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1_5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02" style:family="paragraph" style:parent-style-name="Normal"/>
    <style:style style:name="T1102_1" style:family="text">
      <style:text-properties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2_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2_3" style:family="text"/>
    <style:style style:name="T1102_4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2_5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03" style:family="paragraph" style:parent-style-name="Normal"/>
    <style:style style:name="T1103_1" style:family="text">
      <style:text-properties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3_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3_3" style:family="text">
      <style:text-properties fo:font-style="italic" style:font-style-asian="italic" style:font-style-complex="italic" fo:font-size="10pt" style:font-name-asian="Calibri" style:font-size-asian="10pt" style:font-name-complex="Arial" style:font-size-complex="10pt" fo:language-asian="zh" fo:country-asian="CN"/>
    </style:style>
    <style:style style:name="T1103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3_5" style:family="text"/>
    <style:style style:name="T1103_6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3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3_8" style:family="text"/>
    <style:style style:name="T1103_9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3_10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04" style:family="paragraph" style:parent-style-name="Normal"/>
    <style:style style:name="T1104_1" style:family="text">
      <style:text-properties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4_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4_3" style:family="text"/>
    <style:style style:name="T1104_4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4_5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4_6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T1104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4_8" style:family="text"/>
    <style:style style:name="T1104_9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4_10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4_11" style:family="text"/>
    <style:style style:name="T1104_12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4_13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4_14" style:family="text"/>
    <style:style style:name="T1104_15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4_16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4_17" style:family="text"/>
    <style:style style:name="T1104_18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4_19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4_20" style:family="text"/>
    <style:style style:name="T1104_21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4_2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05" style:family="paragraph" style:parent-style-name="Normal"/>
    <style:style style:name="T1105_1" style:family="text">
      <style:text-properties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5_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5_3" style:family="text"/>
    <style:style style:name="T1105_4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5_5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5_6" style:family="text"/>
    <style:style style:name="T1105_7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5_8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5_9" style:family="text"/>
    <style:style style:name="T1105_10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5_1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5_12" style:family="text"/>
    <style:style style:name="T1105_13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5_1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5_15" style:family="text"/>
    <style:style style:name="T1105_16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5_1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5_18" style:family="text"/>
    <style:style style:name="T1105_19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5_20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5_21" style:family="text"/>
    <style:style style:name="T1105_22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5_23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5_24" style:family="text"/>
    <style:style style:name="T1105_25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5_26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5_27" style:family="text"/>
    <style:style style:name="T1105_28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5_29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06" style:family="paragraph" style:parent-style-name="Normal"/>
    <style:style style:name="T1106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6_2" style:family="text"/>
    <style:style style:name="T1106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6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6_5" style:family="text">
      <style:text-properties fo:font-style="italic" style:font-style-asian="italic" style:font-style-complex="italic" fo:font-size="10pt" style:font-name-asian="Calibri" style:font-size-asian="10pt" style:font-name-complex="Arial" style:font-size-complex="10pt" fo:language-asian="zh" fo:country-asian="CN"/>
    </style:style>
    <style:style style:name="T1106_6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6_7" style:family="text"/>
    <style:style style:name="T1106_8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6_9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6_10" style:family="text"/>
    <style:style style:name="T1106_11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6_1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07" style:family="paragraph" style:parent-style-name="Normal"/>
    <style:style style:name="T1107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7_2" style:family="text"/>
    <style:style style:name="T1107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7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7_5" style:family="text"/>
    <style:style style:name="T1107_6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7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7_8" style:family="text"/>
    <style:style style:name="T1107_9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7_10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08" style:family="paragraph" style:parent-style-name="Normal"/>
    <style:style style:name="T1108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8_2" style:family="text"/>
    <style:style style:name="T1108_3" style:family="text">
      <style:text-properties fo:font-style="italic" style:font-style-asian="italic"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8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8_5" style:family="text"/>
    <style:style style:name="T1108_6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8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8_8" style:family="text"/>
    <style:style style:name="T1108_9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8_10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8_11" style:family="text"/>
    <style:style style:name="T1108_12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8_13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8_14" style:family="text"/>
    <style:style style:name="T1108_15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8_16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8_17" style:family="text"/>
    <style:style style:name="T1108_18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8_19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8_20" style:family="text"/>
    <style:style style:name="T1108_21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8_2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08_23" style:family="text"/>
    <style:style style:name="T1108_24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08_25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09" style:family="paragraph" style:parent-style-name="Normal">
      <style:paragraph-properties fo:margin-top="0.423cm" fo:margin-bottom="0.212cm" fo:keep-with-next="always"/>
    </style:style>
    <style:style style:name="T1109_1" style:family="text">
      <style:text-properties fo:font-size="10pt" style:font-name-asian="SimSun" style:font-size-asian="10pt" style:font-name-complex="Arial" style:font-size-complex="10pt" fo:language-asian="zh" fo:country-asian="CN" fo:font-weight="bold" style:font-weight-asian="bold" style:font-weight-complex="bold" style:letter-kerning="true"/>
    </style:style>
    <style:style style:name="P1110" style:family="paragraph" style:parent-style-name="Normal">
      <style:paragraph-properties fo:margin-bottom="0.212cm" fo:keep-with-next="always"/>
    </style:style>
    <style:style style:name="T1110_1" style:family="text">
      <style:text-properties fo:font-size="10pt" style:font-name-asian="SimSun" style:font-size-asian="10pt" style:font-name-complex="Arial" style:font-size-complex="10pt" fo:language-asian="zh" fo:country-asian="CN" style:font-weight-complex="bold" style:text-underline-style="solid" style:text-underline-color="font-color" style:letter-kerning="true"/>
    </style:style>
    <style:style style:name="P1111" style:family="paragraph" style:parent-style-name="Normal"/>
    <style:style style:name="T1111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11_2" style:family="text"/>
    <style:style style:name="T1111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11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12" style:family="paragraph" style:parent-style-name="Normal">
      <style:paragraph-properties fo:margin-bottom="0.212cm" fo:keep-with-next="always"/>
    </style:style>
    <style:style style:name="T1112_1" style:family="text">
      <style:text-properties fo:font-size="10pt" style:font-name-asian="SimSun" style:font-size-asian="10pt" style:font-name-complex="Arial" style:font-size-complex="10pt" fo:language-asian="zh" fo:country-asian="CN" style:font-weight-complex="bold" style:text-underline-style="solid" style:text-underline-color="font-color" style:letter-kerning="true"/>
    </style:style>
    <style:style style:name="P1113" style:family="paragraph" style:parent-style-name="Normal"/>
    <style:style style:name="FR18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fo:clip="rect(10.775cm 0cm 0cm 0cm)" style:flow-with-text="false" style:wrap="parallel" style:run-through="background" draw:auto-grow-height="false" draw:auto-grow-width="false"/>
    </style:style>
    <style:style style:name="FR19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fo:clip="rect(0cm 0cm 11.187cm 0cm)" style:flow-with-text="false" style:wrap="parallel" style:run-through="background" draw:auto-grow-height="false" draw:auto-grow-width="false"/>
    </style:style>
    <style:style style:name="T1113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14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P1115" style:family="paragraph" style:parent-style-name="Normal"/>
    <style:style style:name="T1115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15_2" style:family="text"/>
    <style:style style:name="T1115_3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15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16" style:family="paragraph" style:parent-style-name="Normal">
      <style:paragraph-properties fo:keep-with-next="always"/>
    </style:style>
    <style:style style:name="T1116_1" style:family="text">
      <style:text-properties fo:font-size="10pt" style:font-name-asian="SimSun" style:font-size-asian="10pt" style:font-name-complex="Arial" style:font-size-complex="10pt" fo:language-asian="zh" fo:country-asian="CN" style:font-weight-complex="bold" style:text-underline-style="solid" style:text-underline-color="font-color" style:letter-kerning="true"/>
    </style:style>
    <style:style style:name="P1117" style:family="paragraph" style:parent-style-name="Normal"/>
    <style:style style:name="T1117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18" style:family="paragraph" style:parent-style-name="Normal"/>
    <style:style style:name="T1118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19" style:family="paragraph" style:parent-style-name="Normal">
      <style:paragraph-properties fo:text-indent="-0.63cm" fo:margin-left="1.259cm" fo:hyphenation-ladder-count="no-limit"/>
      <style:text-properties fo:hyphenate="false" fo:hyphenation-remain-char-count="2" fo:hyphenation-push-char-count="2"/>
    </style:style>
    <style:style style:name="T1119_1" style:family="text"/>
    <style:style style:name="T1119_2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1119_3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120" style:family="paragraph" style:parent-style-name="Normal">
      <style:paragraph-properties fo:text-indent="-0.63cm" fo:margin-left="1.259cm" fo:hyphenation-ladder-count="no-limit"/>
      <style:text-properties fo:hyphenate="false" fo:hyphenation-remain-char-count="2" fo:hyphenation-push-char-count="2"/>
    </style:style>
    <style:style style:name="T1120_1" style:family="text"/>
    <style:style style:name="T1120_2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1120_3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121" style:family="paragraph" style:parent-style-name="Normal">
      <style:paragraph-properties fo:text-indent="-0.63cm" fo:margin-left="1.259cm" fo:hyphenation-ladder-count="no-limit"/>
      <style:text-properties fo:hyphenate="false" fo:hyphenation-remain-char-count="2" fo:hyphenation-push-char-count="2"/>
    </style:style>
    <style:style style:name="T1121_1" style:family="text"/>
    <style:style style:name="T1121_2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1121_3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122" style:family="paragraph" style:parent-style-name="Normal">
      <style:paragraph-properties fo:text-indent="-0.63cm" fo:margin-left="1.259cm" fo:hyphenation-ladder-count="no-limit"/>
      <style:text-properties fo:hyphenate="false" fo:hyphenation-remain-char-count="2" fo:hyphenation-push-char-count="2"/>
    </style:style>
    <style:style style:name="T1122_1" style:family="text"/>
    <style:style style:name="T1122_2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1122_3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123" style:family="paragraph" style:parent-style-name="Normal">
      <style:paragraph-properties fo:text-indent="-0.63cm" fo:margin-left="1.259cm" fo:hyphenation-ladder-count="no-limit"/>
      <style:text-properties fo:hyphenate="false" fo:hyphenation-remain-char-count="2" fo:hyphenation-push-char-count="2"/>
    </style:style>
    <style:style style:name="T1123_1" style:family="text"/>
    <style:style style:name="T1123_2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1123_3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124" style:family="paragraph" style:parent-style-name="Normal">
      <style:paragraph-properties fo:text-indent="-0.63cm" fo:margin-left="1.259cm" fo:hyphenation-ladder-count="no-limit"/>
      <style:text-properties fo:hyphenate="false" fo:hyphenation-remain-char-count="2" fo:hyphenation-push-char-count="2"/>
    </style:style>
    <style:style style:name="T1124_1" style:family="text"/>
    <style:style style:name="T1124_2" style:family="text">
      <style:text-properties fo:color="#12b1cb" fo:font-size="10pt" style:font-name-asian="SimSun" style:font-size-asian="10pt" style:font-name-complex="Arial" style:font-size-complex="10pt" fo:language-asian="ar" fo:country-asian="SA" style:text-underline-style="solid" style:text-underline-color="font-color"/>
    </style:style>
    <style:style style:name="T1124_3" style:family="text">
      <style:text-properties fo:font-size="10pt" style:font-name-asian="SimSun" style:font-size-asian="10pt" style:font-name-complex="Arial" style:font-size-complex="10pt" fo:language-asian="ar" fo:country-asian="SA"/>
    </style:style>
    <style:style style:name="P1125" style:family="paragraph" style:parent-style-name="Normal"/>
    <style:style style:name="T1125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25_2" style:family="text"/>
    <style:style style:name="T1125_3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25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25_5" style:family="text"/>
    <style:style style:name="T1125_6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25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25_8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T1125_9" style:family="text"/>
    <style:style style:name="T1125_10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25_11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T1125_12" style:family="text"/>
    <style:style style:name="T1125_13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25_14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T1125_15" style:family="text"/>
    <style:style style:name="T1125_16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25_17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T1125_18" style:family="text"/>
    <style:style style:name="T1125_19" style:family="text">
      <style:text-properties fo:font-style="italic" style:font-style-asian="italic" style:font-style-complex="italic"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25_20" style:family="text">
      <style:text-properties fo:font-size="10pt" style:font-name-asian="Calibri" style:font-size-asian="10pt" style:font-name-complex="Arial" style:font-size-complex="10pt" fo:language-asian="zh" fo:country-asian="CN" style:font-weight-complex="bold"/>
    </style:style>
    <style:style style:name="P1126" style:family="paragraph" style:parent-style-name="Normal">
      <style:paragraph-properties fo:keep-with-next="always"/>
    </style:style>
    <style:style style:name="T1126_1" style:family="text">
      <style:text-properties fo:font-size="10pt" style:font-name-asian="SimSun" style:font-size-asian="10pt" style:font-name-complex="Arial" style:font-size-complex="10pt" fo:language-asian="zh" fo:country-asian="CN" style:font-weight-complex="bold" style:text-underline-style="solid" style:text-underline-color="font-color" style:letter-kerning="true"/>
    </style:style>
    <style:style style:name="P1127" style:family="paragraph" style:parent-style-name="Normal"/>
    <style:style style:name="T1127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27_2" style:family="text"/>
    <style:style style:name="T1127_3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27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28" style:family="paragraph" style:parent-style-name="Normal">
      <style:paragraph-properties fo:keep-with-next="always"/>
    </style:style>
    <style:style style:name="T1128_1" style:family="text">
      <style:text-properties fo:font-size="10pt" style:font-name-asian="SimSun" style:font-size-asian="10pt" style:font-name-complex="Arial" style:font-size-complex="10pt" fo:language-asian="zh" fo:country-asian="CN" style:font-weight-complex="bold" style:text-underline-style="solid" style:text-underline-color="font-color" style:letter-kerning="true"/>
    </style:style>
    <style:style style:name="P1129" style:family="paragraph" style:parent-style-name="Normal"/>
    <style:style style:name="T1129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30" style:family="paragraph" style:parent-style-name="Normal"/>
    <style:style style:name="T1130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30_2" style:family="text"/>
    <style:style style:name="T1130_3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30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30_5" style:family="text"/>
    <style:style style:name="T1130_6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30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30_8" style:family="text"/>
    <style:style style:name="T1130_9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30_10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31" style:family="paragraph" style:parent-style-name="Normal">
      <style:paragraph-properties fo:keep-with-next="always"/>
    </style:style>
    <style:style style:name="T1131_1" style:family="text">
      <style:text-properties fo:font-size="10pt" style:font-name-asian="SimSun" style:font-size-asian="10pt" style:font-name-complex="Arial" style:font-size-complex="10pt" fo:language-asian="zh" fo:country-asian="CN" style:font-weight-complex="bold" style:text-underline-style="solid" style:text-underline-color="font-color" style:letter-kerning="true"/>
    </style:style>
    <style:style style:name="P1132" style:family="paragraph" style:parent-style-name="Normal"/>
    <style:style style:name="T1132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32_2" style:family="text"/>
    <style:style style:name="T1132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32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33" style:family="paragraph" style:parent-style-name="Normal">
      <style:paragraph-properties fo:keep-with-next="always"/>
    </style:style>
    <style:style style:name="T1133_1" style:family="text">
      <style:text-properties fo:font-size="10pt" style:font-name-asian="SimSun" style:font-size-asian="10pt" style:font-name-complex="Arial" style:font-size-complex="10pt" fo:language-asian="zh" fo:country-asian="CN" style:font-weight-complex="bold" style:text-underline-style="solid" style:text-underline-color="font-color" style:letter-kerning="true"/>
    </style:style>
    <style:style style:name="P1134" style:family="paragraph" style:parent-style-name="Normal"/>
    <style:style style:name="T1134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34_2" style:family="text"/>
    <style:style style:name="T1134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34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35" style:family="paragraph" style:parent-style-name="Normal">
      <style:paragraph-properties fo:keep-with-next="always"/>
    </style:style>
    <style:style style:name="T1135_1" style:family="text">
      <style:text-properties fo:font-size="10pt" style:font-name-asian="SimSun" style:font-size-asian="10pt" style:font-name-complex="Arial" style:font-size-complex="10pt" fo:language-asian="zh" fo:country-asian="CN" style:font-weight-complex="bold" style:text-underline-style="solid" style:text-underline-color="font-color" style:letter-kerning="true"/>
    </style:style>
    <style:style style:name="P1136" style:family="paragraph" style:parent-style-name="Normal"/>
    <style:style style:name="T1136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37" style:family="paragraph" style:parent-style-name="Normal"/>
    <style:style style:name="T1137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37_2" style:family="text"/>
    <style:style style:name="T1137_3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37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37_5" style:family="text"/>
    <style:style style:name="T1137_6" style:family="text">
      <style:text-properties fo:color="#12b1cb" fo:font-size="10pt" style:font-name-asian="Calibri" style:font-size-asian="10pt" style:font-name-complex="Arial" style:font-size-complex="10pt" fo:language-asian="zh" fo:country-asian="CN" style:font-weight-complex="bold" style:text-underline-style="solid" style:text-underline-color="font-color"/>
    </style:style>
    <style:style style:name="T1137_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38" style:family="paragraph" style:parent-style-name="Normal">
      <style:paragraph-properties fo:keep-with-next="always"/>
    </style:style>
    <style:style style:name="T1138_1" style:family="text">
      <style:text-properties fo:font-size="10pt" style:font-name-asian="SimSun" style:font-size-asian="10pt" style:font-name-complex="Arial" style:font-size-complex="10pt" fo:language-asian="zh" fo:country-asian="CN" style:font-weight-complex="bold" style:text-underline-style="solid" style:text-underline-color="font-color" style:letter-kerning="true"/>
    </style:style>
    <style:style style:name="P1139" style:family="paragraph" style:parent-style-name="Normal"/>
    <style:style style:name="T1139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39_2" style:family="text"/>
    <style:style style:name="T1139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39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40" style:family="paragraph" style:parent-style-name="Normal">
      <style:paragraph-properties fo:keep-with-next="always"/>
    </style:style>
    <style:style style:name="T1140_1" style:family="text">
      <style:text-properties fo:font-size="10pt" style:font-name-asian="SimSun" style:font-size-asian="10pt" style:font-name-complex="Arial" style:font-size-complex="10pt" fo:language-asian="zh" fo:country-asian="CN" style:font-weight-complex="bold" style:text-underline-style="solid" style:text-underline-color="font-color" style:letter-kerning="true"/>
    </style:style>
    <style:style style:name="P1141" style:family="paragraph" style:parent-style-name="Normal"/>
    <style:style style:name="T1141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1_2" style:family="text"/>
    <style:style style:name="T1141_3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41_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42" style:family="paragraph" style:parent-style-name="Normal">
      <style:text-properties fo:font-size="10pt" style:font-name-asian="Calibri" style:font-size-asian="10pt" style:font-name-complex="Arial" style:font-size-complex="10pt" fo:language-asian="zh" fo:country-asian="CN"/>
    </style:style>
    <style:style style:name="P1143" style:family="paragraph" style:parent-style-name="Normal"/>
    <style:style style:name="T1143_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2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T1143_3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4" style:family="text"/>
    <style:style style:name="T1143_5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43_6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7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T1143_8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9" style:family="text">
      <style:text-properties fo:font-size="10pt" style:font-name-asian="Calibri" style:font-size-asian="10pt" style:font-name-complex="Arial" style:font-size-complex="10pt" fo:language="en" fo:language-asian="zh" fo:country="US" fo:country-asian="CN"/>
    </style:style>
    <style:style style:name="T1143_10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11" style:family="text">
      <style:text-properties fo:font-size="10pt" style:font-name-asian="Calibri" style:font-size-asian="10pt" style:font-name-complex="Arial" style:font-size-complex="10pt" fo:language="en" fo:language-asian="zh" fo:country="US" fo:country-asian="CN"/>
    </style:style>
    <style:style style:name="T1143_12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13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T1143_14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15" style:family="text"/>
    <style:style style:name="T1143_16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43_17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18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T1143_19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20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T1143_21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22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T1143_23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24" style:family="text">
      <style:text-properties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T1143_25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T1143_26" style:family="text"/>
    <style:style style:name="T1143_27" style:family="text">
      <style:text-properties fo:color="#12b1cb" fo:font-size="10pt" style:font-name-asian="Calibri" style:font-size-asian="10pt" style:font-name-complex="Arial" style:font-size-complex="10pt" fo:language-asian="zh" fo:country-asian="CN" style:text-underline-style="solid" style:text-underline-color="font-color"/>
    </style:style>
    <style:style style:name="T1143_28" style:family="text">
      <style:text-properties fo:font-size="10pt" style:font-name-asian="Calibri" style:font-size-asian="10pt" style:font-name-complex="Arial" style:font-size-complex="10pt" fo:language-asian="zh" fo:country-asian="CN"/>
    </style:style>
    <style:style style:name="P1144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4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4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4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48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49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1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2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3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4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8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59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1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2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3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4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8" style:family="paragraph" style:parent-style-name="Normal"/>
    <style:style style:name="T116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9" style:family="paragraph" style:parent-style-name="Normal"/>
    <style:style style:name="T1169_1" style:family="text">
      <style:text-properties fo:font-size="10pt" style:font-size-asian="10pt" style:font-name-complex="Arial" style:font-size-complex="10pt"/>
    </style:style>
    <style:style style:name="P1170" style:family="paragraph" style:parent-style-name="Normal"/>
    <style:style style:name="T1170_1" style:family="text">
      <style:text-properties fo:font-size="10pt" style:font-size-asian="10pt" style:font-name-complex="Arial" style:font-size-complex="10pt"/>
    </style:style>
    <style:style style:name="T1170_2" style:family="text">
      <style:text-properties fo:font-size="10pt" style:font-size-asian="10pt" style:font-name-complex="Arial" style:font-size-complex="10pt"/>
    </style:style>
    <style:style style:name="T1170_3" style:family="text">
      <style:text-properties fo:font-size="10pt" style:font-size-asian="10pt" style:font-name-complex="Arial" style:font-size-complex="10pt"/>
    </style:style>
    <style:style style:name="P1171" style:family="paragraph" style:parent-style-name="Normal"/>
    <style:style style:name="T1171_1" style:family="text">
      <style:text-properties fo:font-size="10pt" style:font-size-asian="10pt" style:font-name-complex="Arial" style:font-size-complex="10pt"/>
    </style:style>
    <style:style style:name="T1171_2" style:family="text"/>
    <style:style style:name="T1171_3" style:family="text" style:parent-style-name="Internet_20_link">
      <style:text-properties fo:font-size="10pt" style:font-size-asian="10pt" style:font-name-complex="Arial" style:font-size-complex="10pt"/>
    </style:style>
    <style:style style:name="P1172" style:family="paragraph" style:parent-style-name="Normal">
      <style:text-properties fo:font-size="10pt" style:font-size-asian="10pt" style:font-name-complex="Arial" style:font-size-complex="10pt"/>
    </style:style>
    <style:style style:name="P1173" style:family="paragraph" style:parent-style-name="Normal"/>
    <style:style style:name="T1173_1" style:family="text">
      <style:text-properties fo:font-size="10pt" style:font-size-asian="10pt" style:font-name-complex="Arial" style:font-size-complex="10pt"/>
    </style:style>
    <style:style style:name="T1173_2" style:family="text">
      <style:text-properties fo:font-size="10pt" style:font-size-asian="10pt" style:font-name-complex="Arial" style:font-size-complex="10pt"/>
    </style:style>
    <style:style style:name="T1173_3" style:family="text">
      <style:text-properties fo:font-size="10pt" style:font-size-asian="10pt" style:font-name-complex="Arial" style:font-size-complex="10pt"/>
    </style:style>
    <style:style style:name="P1174" style:family="paragraph" style:parent-style-name="Normal">
      <style:paragraph-properties fo:break-before="page"/>
    </style:style>
    <style:style style:name="P1175" style:family="paragraph" style:parent-style-name="Normal"/>
    <style:style style:name="T117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able28" style:family="table">
      <style:table-properties table:align="left" style:width="19.348cm" fo:margin-left="-0.51cm"/>
    </style:style>
    <style:style style:name="Column95" style:family="table-column">
      <style:table-column-properties style:column-width="2.752cm"/>
    </style:style>
    <style:style style:name="Column96" style:family="table-column">
      <style:table-column-properties style:column-width="2.75cm"/>
    </style:style>
    <style:style style:name="Column97" style:family="table-column">
      <style:table-column-properties style:column-width="11.753cm"/>
    </style:style>
    <style:style style:name="Column98" style:family="table-column">
      <style:table-column-properties style:column-width="2.094cm"/>
    </style:style>
    <style:style style:name="Row156" style:family="table-row">
      <style:table-row-properties style:min-row-height="1.676cm"/>
    </style:style>
    <style:style style:name="Cell41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76" style:family="paragraph" style:parent-style-name="Normal">
      <style:paragraph-properties fo:line-height="100%" fo:margin-bottom="0cm"/>
    </style:style>
    <style:style style:name="T1176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15" style:family="table-cell">
      <style:table-cell-properties style:vertical-align="bottom" fo:border-top="#000000 0.018cm solid" fo:border-bottom="#000000 0.018cm solid" fo:padding-left="0.19cm" fo:padding-right="0.19cm" fo:border-right="#000000 0.018cm solid" fo:wrap-option="no-wrap"/>
    </style:style>
    <style:style style:name="P1177" style:family="paragraph" style:parent-style-name="Normal">
      <style:paragraph-properties fo:line-height="100%" fo:margin-bottom="0cm"/>
    </style:style>
    <style:style style:name="T117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16" style:family="table-cell">
      <style:table-cell-properties style:vertical-align="bottom" fo:border-top="#000000 0.018cm solid" fo:border-bottom="#000000 0.018cm solid" fo:padding-left="0.19cm" fo:padding-right="0.19cm" fo:border-right="#000000 0.018cm solid" fo:wrap-option="no-wrap"/>
    </style:style>
    <style:style style:name="P1178" style:family="paragraph" style:parent-style-name="Normal">
      <style:paragraph-properties fo:line-height="100%" fo:margin-bottom="0cm"/>
    </style:style>
    <style:style style:name="T1178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17" style:family="table-cell">
      <style:table-cell-properties style:vertical-align="bottom" fo:border-top="#000000 0.018cm solid" fo:border-bottom="#000000 0.018cm solid" fo:padding-left="0.19cm" fo:padding-right="0.19cm" fo:border-right="#000000 0.018cm solid" fo:wrap-option="wrap"/>
    </style:style>
    <style:style style:name="P1179" style:family="paragraph" style:parent-style-name="Normal">
      <style:paragraph-properties fo:line-height="100%" fo:margin-bottom="0cm"/>
    </style:style>
    <style:style style:name="T117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1179_2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157" style:family="table-row">
      <style:table-row-properties style:min-row-height="0.741cm"/>
    </style:style>
    <style:style style:name="Cell418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180" style:family="paragraph" style:parent-style-name="Normal">
      <style:paragraph-properties fo:line-height="100%" fo:margin-bottom="0cm"/>
    </style:style>
    <style:style style:name="T118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19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181" style:family="paragraph" style:parent-style-name="Normal">
      <style:paragraph-properties fo:line-height="100%" fo:margin-bottom="0cm"/>
    </style:style>
    <style:style style:name="T118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2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182" style:family="paragraph" style:parent-style-name="Normal">
      <style:paragraph-properties fo:line-height="100%" fo:margin-bottom="0cm"/>
    </style:style>
    <style:style style:name="T118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2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183" style:family="paragraph" style:parent-style-name="Normal">
      <style:paragraph-properties fo:text-align="right" fo:line-height="100%" fo:margin-bottom="0cm"/>
    </style:style>
    <style:style style:name="T118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58" style:family="table-row">
      <style:table-row-properties style:min-row-height="0.917cm"/>
    </style:style>
    <style:style style:name="Cell422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184" style:family="paragraph" style:parent-style-name="Normal">
      <style:paragraph-properties fo:line-height="100%" fo:margin-bottom="0cm"/>
    </style:style>
    <style:style style:name="T118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23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185" style:family="paragraph" style:parent-style-name="Normal">
      <style:paragraph-properties fo:line-height="100%" fo:margin-bottom="0cm"/>
    </style:style>
    <style:style style:name="T118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2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186" style:family="paragraph" style:parent-style-name="Normal">
      <style:paragraph-properties fo:line-height="100%" fo:margin-bottom="0cm"/>
    </style:style>
    <style:style style:name="T118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2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187" style:family="paragraph" style:parent-style-name="Normal">
      <style:paragraph-properties fo:text-align="right" fo:line-height="100%" fo:margin-bottom="0cm"/>
    </style:style>
    <style:style style:name="T118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59" style:family="table-row">
      <style:table-row-properties style:min-row-height="0.917cm"/>
    </style:style>
    <style:style style:name="Cell426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188" style:family="paragraph" style:parent-style-name="Normal">
      <style:paragraph-properties fo:line-height="100%" fo:margin-bottom="0cm"/>
    </style:style>
    <style:style style:name="T118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27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189" style:family="paragraph" style:parent-style-name="Normal">
      <style:paragraph-properties fo:line-height="100%" fo:margin-bottom="0cm"/>
    </style:style>
    <style:style style:name="T118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2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190" style:family="paragraph" style:parent-style-name="Normal">
      <style:paragraph-properties fo:line-height="100%" fo:margin-bottom="0cm"/>
    </style:style>
    <style:style style:name="T119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2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191" style:family="paragraph" style:parent-style-name="Normal">
      <style:paragraph-properties fo:text-align="right" fo:line-height="100%" fo:margin-bottom="0cm"/>
    </style:style>
    <style:style style:name="T119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60" style:family="table-row">
      <style:table-row-properties style:min-row-height="0.917cm"/>
    </style:style>
    <style:style style:name="Cell430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192" style:family="paragraph" style:parent-style-name="Normal">
      <style:paragraph-properties fo:line-height="100%" fo:margin-bottom="0cm"/>
    </style:style>
    <style:style style:name="T119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31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193" style:family="paragraph" style:parent-style-name="Normal">
      <style:paragraph-properties fo:line-height="100%" fo:margin-bottom="0cm"/>
    </style:style>
    <style:style style:name="T119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3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194" style:family="paragraph" style:parent-style-name="Normal">
      <style:paragraph-properties fo:line-height="100%" fo:margin-bottom="0cm"/>
    </style:style>
    <style:style style:name="T119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3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195" style:family="paragraph" style:parent-style-name="Normal">
      <style:paragraph-properties fo:text-align="right" fo:line-height="100%" fo:margin-bottom="0cm"/>
    </style:style>
    <style:style style:name="T119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61" style:family="table-row">
      <style:table-row-properties style:min-row-height="0.512cm"/>
    </style:style>
    <style:style style:name="Cell434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196" style:family="paragraph" style:parent-style-name="Normal">
      <style:paragraph-properties fo:line-height="100%" fo:margin-bottom="0cm"/>
    </style:style>
    <style:style style:name="T119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35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197" style:family="paragraph" style:parent-style-name="Normal">
      <style:paragraph-properties fo:line-height="100%" fo:margin-bottom="0cm"/>
    </style:style>
    <style:style style:name="T119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3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198" style:family="paragraph" style:parent-style-name="Normal">
      <style:paragraph-properties fo:line-height="100%" fo:margin-bottom="0cm"/>
    </style:style>
    <style:style style:name="T119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3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199" style:family="paragraph" style:parent-style-name="Normal">
      <style:paragraph-properties fo:text-align="right" fo:line-height="100%" fo:margin-bottom="0cm"/>
    </style:style>
    <style:style style:name="T119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62" style:family="table-row">
      <style:table-row-properties style:min-row-height="0.512cm"/>
    </style:style>
    <style:style style:name="Cell438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200" style:family="paragraph" style:parent-style-name="Normal">
      <style:paragraph-properties fo:line-height="100%" fo:margin-bottom="0cm"/>
    </style:style>
    <style:style style:name="T120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39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01" style:family="paragraph" style:parent-style-name="Normal">
      <style:paragraph-properties fo:line-height="100%" fo:margin-bottom="0cm"/>
    </style:style>
    <style:style style:name="T120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4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02" style:family="paragraph" style:parent-style-name="Normal">
      <style:paragraph-properties fo:line-height="100%" fo:margin-bottom="0cm"/>
    </style:style>
    <style:style style:name="T120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4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03" style:family="paragraph" style:parent-style-name="Normal">
      <style:paragraph-properties fo:text-align="right" fo:line-height="100%" fo:margin-bottom="0cm"/>
    </style:style>
    <style:style style:name="T120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63" style:family="table-row">
      <style:table-row-properties style:min-row-height="0.917cm"/>
    </style:style>
    <style:style style:name="Cell442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204" style:family="paragraph" style:parent-style-name="Normal">
      <style:paragraph-properties fo:line-height="100%" fo:margin-bottom="0cm"/>
    </style:style>
    <style:style style:name="T120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43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05" style:family="paragraph" style:parent-style-name="Normal">
      <style:paragraph-properties fo:line-height="100%" fo:margin-bottom="0cm"/>
    </style:style>
    <style:style style:name="T120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4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06" style:family="paragraph" style:parent-style-name="Normal">
      <style:paragraph-properties fo:line-height="100%" fo:margin-bottom="0cm"/>
    </style:style>
    <style:style style:name="T120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206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4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07" style:family="paragraph" style:parent-style-name="Normal">
      <style:paragraph-properties fo:text-align="right" fo:line-height="100%" fo:margin-bottom="0cm"/>
    </style:style>
    <style:style style:name="T120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64" style:family="table-row">
      <style:table-row-properties style:min-row-height="0.512cm"/>
    </style:style>
    <style:style style:name="Cell446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08" style:family="paragraph" style:parent-style-name="Normal">
      <style:paragraph-properties fo:line-height="100%" fo:margin-bottom="0cm"/>
    </style:style>
    <style:style style:name="T120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4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09" style:family="paragraph" style:parent-style-name="Normal">
      <style:paragraph-properties fo:line-height="100%" fo:margin-bottom="0cm"/>
    </style:style>
    <style:style style:name="T120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4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10" style:family="paragraph" style:parent-style-name="Normal">
      <style:paragraph-properties fo:line-height="100%" fo:margin-bottom="0cm"/>
    </style:style>
    <style:style style:name="T121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4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11" style:family="paragraph" style:parent-style-name="Normal">
      <style:paragraph-properties fo:text-align="right" fo:line-height="100%" fo:margin-bottom="0cm"/>
    </style:style>
    <style:style style:name="T121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65" style:family="table-row">
      <style:table-row-properties style:min-row-height="0.512cm"/>
    </style:style>
    <style:style style:name="Cell450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12" style:family="paragraph" style:parent-style-name="Normal">
      <style:paragraph-properties fo:line-height="100%" fo:margin-bottom="0cm"/>
    </style:style>
    <style:style style:name="T121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5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13" style:family="paragraph" style:parent-style-name="Normal">
      <style:paragraph-properties fo:line-height="100%" fo:margin-bottom="0cm"/>
    </style:style>
    <style:style style:name="T121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5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14" style:family="paragraph" style:parent-style-name="Normal">
      <style:paragraph-properties fo:line-height="100%" fo:margin-bottom="0cm"/>
    </style:style>
    <style:style style:name="T121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5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15" style:family="paragraph" style:parent-style-name="Normal">
      <style:paragraph-properties fo:text-align="right" fo:line-height="100%" fo:margin-bottom="0cm"/>
    </style:style>
    <style:style style:name="T121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66" style:family="table-row">
      <style:table-row-properties style:min-row-height="0.917cm"/>
    </style:style>
    <style:style style:name="Cell454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16" style:family="paragraph" style:parent-style-name="Normal">
      <style:paragraph-properties fo:line-height="100%" fo:margin-bottom="0cm"/>
    </style:style>
    <style:style style:name="T121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55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17" style:family="paragraph" style:parent-style-name="Normal">
      <style:paragraph-properties fo:line-height="100%" fo:margin-bottom="0cm"/>
    </style:style>
    <style:style style:name="T121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5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18" style:family="paragraph" style:parent-style-name="Normal">
      <style:paragraph-properties fo:line-height="100%" fo:margin-bottom="0cm"/>
    </style:style>
    <style:style style:name="T121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5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19" style:family="paragraph" style:parent-style-name="Normal">
      <style:paragraph-properties fo:text-align="right" fo:line-height="100%" fo:margin-bottom="0cm"/>
    </style:style>
    <style:style style:name="T121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67" style:family="table-row">
      <style:table-row-properties style:min-row-height="0.512cm"/>
    </style:style>
    <style:style style:name="Cell458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20" style:family="paragraph" style:parent-style-name="Normal">
      <style:paragraph-properties fo:line-height="100%" fo:margin-bottom="0cm"/>
    </style:style>
    <style:style style:name="T122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59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21" style:family="paragraph" style:parent-style-name="Normal">
      <style:paragraph-properties fo:line-height="100%" fo:margin-bottom="0cm"/>
    </style:style>
    <style:style style:name="T122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6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22" style:family="paragraph" style:parent-style-name="Normal">
      <style:paragraph-properties fo:line-height="100%" fo:margin-bottom="0cm"/>
    </style:style>
    <style:style style:name="T122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6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23" style:family="paragraph" style:parent-style-name="Normal">
      <style:paragraph-properties fo:text-align="right" fo:line-height="100%" fo:margin-bottom="0cm"/>
    </style:style>
    <style:style style:name="T122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68" style:family="table-row">
      <style:table-row-properties style:min-row-height="0.512cm"/>
    </style:style>
    <style:style style:name="Cell462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24" style:family="paragraph" style:parent-style-name="Normal">
      <style:paragraph-properties fo:line-height="100%" fo:margin-bottom="0cm"/>
    </style:style>
    <style:style style:name="T122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6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25" style:family="paragraph" style:parent-style-name="Normal">
      <style:paragraph-properties fo:line-height="100%" fo:margin-bottom="0cm"/>
    </style:style>
    <style:style style:name="T122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6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26" style:family="paragraph" style:parent-style-name="Normal">
      <style:paragraph-properties fo:line-height="100%" fo:margin-bottom="0cm"/>
    </style:style>
    <style:style style:name="T122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6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27" style:family="paragraph" style:parent-style-name="Normal">
      <style:paragraph-properties fo:text-align="right" fo:line-height="100%" fo:margin-bottom="0cm"/>
    </style:style>
    <style:style style:name="T122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69" style:family="table-row">
      <style:table-row-properties style:min-row-height="0.917cm"/>
    </style:style>
    <style:style style:name="Cell466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28" style:family="paragraph" style:parent-style-name="Normal">
      <style:paragraph-properties fo:line-height="100%" fo:margin-bottom="0cm"/>
    </style:style>
    <style:style style:name="T122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67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29" style:family="paragraph" style:parent-style-name="Normal">
      <style:paragraph-properties fo:line-height="100%" fo:margin-bottom="0cm"/>
    </style:style>
    <style:style style:name="T122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6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30" style:family="paragraph" style:parent-style-name="Normal">
      <style:paragraph-properties fo:line-height="100%" fo:margin-bottom="0cm"/>
    </style:style>
    <style:style style:name="T123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6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31" style:family="paragraph" style:parent-style-name="Normal">
      <style:paragraph-properties fo:text-align="right" fo:line-height="100%" fo:margin-bottom="0cm"/>
    </style:style>
    <style:style style:name="T123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70" style:family="table-row">
      <style:table-row-properties style:min-row-height="0.917cm"/>
    </style:style>
    <style:style style:name="Cell470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32" style:family="paragraph" style:parent-style-name="Normal">
      <style:paragraph-properties fo:line-height="100%" fo:margin-bottom="0cm"/>
    </style:style>
    <style:style style:name="T123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7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33" style:family="paragraph" style:parent-style-name="Normal">
      <style:paragraph-properties fo:line-height="100%" fo:margin-bottom="0cm"/>
    </style:style>
    <style:style style:name="T123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7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34" style:family="paragraph" style:parent-style-name="Normal">
      <style:paragraph-properties fo:line-height="100%" fo:margin-bottom="0cm"/>
    </style:style>
    <style:style style:name="T123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7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35" style:family="paragraph" style:parent-style-name="Normal">
      <style:paragraph-properties fo:text-align="right" fo:line-height="100%" fo:margin-bottom="0cm"/>
    </style:style>
    <style:style style:name="T123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71" style:family="table-row">
      <style:table-row-properties style:min-row-height="0.917cm"/>
    </style:style>
    <style:style style:name="Cell474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36" style:family="paragraph" style:parent-style-name="Normal">
      <style:paragraph-properties fo:line-height="100%" fo:margin-bottom="0cm"/>
    </style:style>
    <style:style style:name="T123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75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37" style:family="paragraph" style:parent-style-name="Normal">
      <style:paragraph-properties fo:line-height="100%" fo:margin-bottom="0cm"/>
    </style:style>
    <style:style style:name="T123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7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38" style:family="paragraph" style:parent-style-name="Normal">
      <style:paragraph-properties fo:line-height="100%" fo:margin-bottom="0cm"/>
    </style:style>
    <style:style style:name="T123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7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39" style:family="paragraph" style:parent-style-name="Normal">
      <style:paragraph-properties fo:text-align="right" fo:line-height="100%" fo:margin-bottom="0cm"/>
    </style:style>
    <style:style style:name="T123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72" style:family="table-row">
      <style:table-row-properties style:min-row-height="1.376cm"/>
    </style:style>
    <style:style style:name="Cell478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40" style:family="paragraph" style:parent-style-name="Normal">
      <style:paragraph-properties fo:line-height="100%" fo:margin-bottom="0cm"/>
    </style:style>
    <style:style style:name="T124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79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41" style:family="paragraph" style:parent-style-name="Normal">
      <style:paragraph-properties fo:line-height="100%" fo:margin-bottom="0cm"/>
    </style:style>
    <style:style style:name="T124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8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42" style:family="paragraph" style:parent-style-name="Normal">
      <style:paragraph-properties fo:line-height="100%" fo:margin-bottom="0cm"/>
    </style:style>
    <style:style style:name="T124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8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43" style:family="paragraph" style:parent-style-name="Normal">
      <style:paragraph-properties fo:text-align="right" fo:line-height="100%" fo:margin-bottom="0cm"/>
    </style:style>
    <style:style style:name="T124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73" style:family="table-row">
      <style:table-row-properties style:min-row-height="0.917cm"/>
    </style:style>
    <style:style style:name="Cell482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244" style:family="paragraph" style:parent-style-name="Normal">
      <style:paragraph-properties fo:line-height="100%" fo:margin-bottom="0cm"/>
    </style:style>
    <style:style style:name="T124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83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45" style:family="paragraph" style:parent-style-name="Normal">
      <style:paragraph-properties fo:line-height="100%" fo:margin-bottom="0cm"/>
    </style:style>
    <style:style style:name="T124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84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46" style:family="paragraph" style:parent-style-name="Normal">
      <style:paragraph-properties fo:line-height="100%" fo:margin-bottom="0cm"/>
    </style:style>
    <style:style style:name="T124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8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47" style:family="paragraph" style:parent-style-name="Normal">
      <style:paragraph-properties fo:text-align="right" fo:line-height="100%" fo:margin-bottom="0cm"/>
    </style:style>
    <style:style style:name="T124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74" style:family="table-row">
      <style:table-row-properties style:min-row-height="0.917cm"/>
    </style:style>
    <style:style style:name="Cell486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248" style:family="paragraph" style:parent-style-name="Normal">
      <style:paragraph-properties fo:line-height="100%" fo:margin-bottom="0cm"/>
    </style:style>
    <style:style style:name="T124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8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49" style:family="paragraph" style:parent-style-name="Normal">
      <style:paragraph-properties fo:line-height="100%" fo:margin-bottom="0cm"/>
    </style:style>
    <style:style style:name="T124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8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50" style:family="paragraph" style:parent-style-name="Normal">
      <style:paragraph-properties fo:line-height="100%" fo:margin-bottom="0cm"/>
    </style:style>
    <style:style style:name="T125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8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51" style:family="paragraph" style:parent-style-name="Normal">
      <style:paragraph-properties fo:text-align="right" fo:line-height="100%" fo:margin-bottom="0cm"/>
    </style:style>
    <style:style style:name="T125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75" style:family="table-row">
      <style:table-row-properties style:min-row-height="0.917cm"/>
    </style:style>
    <style:style style:name="Cell490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252" style:family="paragraph" style:parent-style-name="Normal">
      <style:paragraph-properties fo:line-height="100%" fo:margin-bottom="0cm"/>
    </style:style>
    <style:style style:name="T125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9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53" style:family="paragraph" style:parent-style-name="Normal">
      <style:paragraph-properties fo:line-height="100%" fo:margin-bottom="0cm"/>
    </style:style>
    <style:style style:name="T125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92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54" style:family="paragraph" style:parent-style-name="Normal">
      <style:paragraph-properties fo:line-height="100%" fo:margin-bottom="0cm"/>
    </style:style>
    <style:style style:name="T125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9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55" style:family="paragraph" style:parent-style-name="Normal">
      <style:paragraph-properties fo:text-align="right" fo:line-height="100%" fo:margin-bottom="0cm"/>
    </style:style>
    <style:style style:name="T125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76" style:family="table-row">
      <style:table-row-properties style:min-row-height="0.917cm"/>
    </style:style>
    <style:style style:name="Cell494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256" style:family="paragraph" style:parent-style-name="Normal">
      <style:paragraph-properties fo:line-height="100%" fo:margin-bottom="0cm"/>
    </style:style>
    <style:style style:name="T125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95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57" style:family="paragraph" style:parent-style-name="Normal">
      <style:paragraph-properties fo:line-height="100%" fo:margin-bottom="0cm"/>
    </style:style>
    <style:style style:name="T125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96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58" style:family="paragraph" style:parent-style-name="Normal">
      <style:paragraph-properties fo:line-height="100%" fo:margin-bottom="0cm"/>
    </style:style>
    <style:style style:name="T125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49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59" style:family="paragraph" style:parent-style-name="Normal">
      <style:paragraph-properties fo:text-align="right" fo:line-height="100%" fo:margin-bottom="0cm"/>
    </style:style>
    <style:style style:name="T125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77" style:family="table-row">
      <style:table-row-properties style:min-row-height="0.917cm"/>
    </style:style>
    <style:style style:name="Cell498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260" style:family="paragraph" style:parent-style-name="Normal">
      <style:paragraph-properties fo:line-height="100%" fo:margin-bottom="0cm"/>
    </style:style>
    <style:style style:name="T126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499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61" style:family="paragraph" style:parent-style-name="Normal">
      <style:paragraph-properties fo:line-height="100%" fo:margin-bottom="0cm"/>
    </style:style>
    <style:style style:name="T126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00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62" style:family="paragraph" style:parent-style-name="Normal">
      <style:paragraph-properties fo:line-height="100%" fo:margin-bottom="0cm"/>
    </style:style>
    <style:style style:name="T126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0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63" style:family="paragraph" style:parent-style-name="Normal">
      <style:paragraph-properties fo:text-align="right" fo:line-height="100%" fo:margin-bottom="0cm"/>
    </style:style>
    <style:style style:name="T126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78" style:family="table-row">
      <style:table-row-properties style:min-row-height="0.512cm"/>
    </style:style>
    <style:style style:name="Cell502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64" style:family="paragraph" style:parent-style-name="Normal">
      <style:paragraph-properties fo:line-height="100%" fo:margin-bottom="0cm"/>
    </style:style>
    <style:style style:name="T126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03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65" style:family="paragraph" style:parent-style-name="Normal">
      <style:paragraph-properties fo:line-height="100%" fo:margin-bottom="0cm"/>
    </style:style>
    <style:style style:name="T126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0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66" style:family="paragraph" style:parent-style-name="Normal">
      <style:paragraph-properties fo:line-height="100%" fo:margin-bottom="0cm"/>
    </style:style>
    <style:style style:name="T126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0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67" style:family="paragraph" style:parent-style-name="Normal">
      <style:paragraph-properties fo:text-align="right" fo:line-height="100%" fo:margin-bottom="0cm"/>
    </style:style>
    <style:style style:name="T126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79" style:family="table-row">
      <style:table-row-properties style:min-row-height="0.512cm"/>
    </style:style>
    <style:style style:name="Cell506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68" style:family="paragraph" style:parent-style-name="Normal">
      <style:paragraph-properties fo:line-height="100%" fo:margin-bottom="0cm"/>
    </style:style>
    <style:style style:name="T126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0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69" style:family="paragraph" style:parent-style-name="Normal">
      <style:paragraph-properties fo:line-height="100%" fo:margin-bottom="0cm"/>
    </style:style>
    <style:style style:name="T126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08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70" style:family="paragraph" style:parent-style-name="Normal">
      <style:paragraph-properties fo:line-height="100%" fo:margin-bottom="0cm"/>
    </style:style>
    <style:style style:name="T127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0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71" style:family="paragraph" style:parent-style-name="Normal">
      <style:paragraph-properties fo:text-align="right" fo:line-height="100%" fo:margin-bottom="0cm"/>
    </style:style>
    <style:style style:name="T127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80" style:family="table-row">
      <style:table-row-properties style:min-row-height="0.512cm"/>
    </style:style>
    <style:style style:name="Cell510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72" style:family="paragraph" style:parent-style-name="Normal">
      <style:paragraph-properties fo:line-height="100%" fo:margin-bottom="0cm"/>
    </style:style>
    <style:style style:name="T127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11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73" style:family="paragraph" style:parent-style-name="Normal">
      <style:paragraph-properties fo:line-height="100%" fo:margin-bottom="0cm"/>
    </style:style>
    <style:style style:name="T127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1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74" style:family="paragraph" style:parent-style-name="Normal">
      <style:paragraph-properties fo:line-height="100%" fo:margin-bottom="0cm"/>
    </style:style>
    <style:style style:name="T127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1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75" style:family="paragraph" style:parent-style-name="Normal">
      <style:paragraph-properties fo:text-align="right" fo:line-height="100%" fo:margin-bottom="0cm"/>
    </style:style>
    <style:style style:name="T127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81" style:family="table-row">
      <style:table-row-properties style:min-row-height="0.917cm"/>
    </style:style>
    <style:style style:name="Cell514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76" style:family="paragraph" style:parent-style-name="Normal">
      <style:paragraph-properties fo:line-height="100%" fo:margin-bottom="0cm"/>
    </style:style>
    <style:style style:name="T127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15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77" style:family="paragraph" style:parent-style-name="Normal">
      <style:paragraph-properties fo:line-height="100%" fo:margin-bottom="0cm"/>
    </style:style>
    <style:style style:name="T127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1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78" style:family="paragraph" style:parent-style-name="Normal">
      <style:paragraph-properties fo:line-height="100%" fo:margin-bottom="0cm"/>
    </style:style>
    <style:style style:name="T127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1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79" style:family="paragraph" style:parent-style-name="Normal">
      <style:paragraph-properties fo:text-align="right" fo:line-height="100%" fo:margin-bottom="0cm"/>
    </style:style>
    <style:style style:name="T127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82" style:family="table-row">
      <style:table-row-properties style:min-row-height="0.512cm"/>
    </style:style>
    <style:style style:name="Cell518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80" style:family="paragraph" style:parent-style-name="Normal">
      <style:paragraph-properties fo:line-height="100%" fo:margin-bottom="0cm"/>
    </style:style>
    <style:style style:name="T128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19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281" style:family="paragraph" style:parent-style-name="Normal">
      <style:paragraph-properties fo:line-height="100%" fo:margin-bottom="0cm"/>
    </style:style>
    <style:style style:name="T128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2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82" style:family="paragraph" style:parent-style-name="Normal">
      <style:paragraph-properties fo:line-height="100%" fo:margin-bottom="0cm"/>
    </style:style>
    <style:style style:name="T128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2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83" style:family="paragraph" style:parent-style-name="Normal">
      <style:paragraph-properties fo:text-align="right" fo:line-height="100%" fo:margin-bottom="0cm"/>
    </style:style>
    <style:style style:name="T128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83" style:family="table-row">
      <style:table-row-properties style:min-row-height="0.512cm"/>
    </style:style>
    <style:style style:name="Cell522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84" style:family="paragraph" style:parent-style-name="Normal">
      <style:paragraph-properties fo:line-height="100%" fo:margin-bottom="0cm"/>
    </style:style>
    <style:style style:name="T128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2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85" style:family="paragraph" style:parent-style-name="Normal">
      <style:paragraph-properties fo:line-height="100%" fo:margin-bottom="0cm"/>
    </style:style>
    <style:style style:name="T128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2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86" style:family="paragraph" style:parent-style-name="Normal">
      <style:paragraph-properties fo:line-height="100%" fo:margin-bottom="0cm"/>
    </style:style>
    <style:style style:name="T128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2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87" style:family="paragraph" style:parent-style-name="Normal">
      <style:paragraph-properties fo:text-align="right" fo:line-height="100%" fo:margin-bottom="0cm"/>
    </style:style>
    <style:style style:name="T128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84" style:family="table-row">
      <style:table-row-properties style:min-row-height="0.512cm"/>
    </style:style>
    <style:style style:name="Cell526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88" style:family="paragraph" style:parent-style-name="Normal">
      <style:paragraph-properties fo:line-height="100%" fo:margin-bottom="0cm"/>
    </style:style>
    <style:style style:name="T128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2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89" style:family="paragraph" style:parent-style-name="Normal">
      <style:paragraph-properties fo:line-height="100%" fo:margin-bottom="0cm"/>
    </style:style>
    <style:style style:name="T128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2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90" style:family="paragraph" style:parent-style-name="Normal">
      <style:paragraph-properties fo:line-height="100%" fo:margin-bottom="0cm"/>
    </style:style>
    <style:style style:name="T129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2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91" style:family="paragraph" style:parent-style-name="Normal">
      <style:paragraph-properties fo:text-align="right" fo:line-height="100%" fo:margin-bottom="0cm"/>
    </style:style>
    <style:style style:name="T129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85" style:family="table-row">
      <style:table-row-properties style:min-row-height="0.512cm"/>
    </style:style>
    <style:style style:name="Cell530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92" style:family="paragraph" style:parent-style-name="Normal">
      <style:paragraph-properties fo:line-height="100%" fo:margin-bottom="0cm"/>
    </style:style>
    <style:style style:name="T129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3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93" style:family="paragraph" style:parent-style-name="Normal">
      <style:paragraph-properties fo:line-height="100%" fo:margin-bottom="0cm"/>
    </style:style>
    <style:style style:name="T129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3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94" style:family="paragraph" style:parent-style-name="Normal">
      <style:paragraph-properties fo:line-height="100%" fo:margin-bottom="0cm"/>
    </style:style>
    <style:style style:name="T129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3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95" style:family="paragraph" style:parent-style-name="Normal">
      <style:paragraph-properties fo:text-align="right" fo:line-height="100%" fo:margin-bottom="0cm"/>
    </style:style>
    <style:style style:name="T129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86" style:family="table-row">
      <style:table-row-properties style:min-row-height="0.512cm"/>
    </style:style>
    <style:style style:name="Cell534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296" style:family="paragraph" style:parent-style-name="Normal">
      <style:paragraph-properties fo:line-height="100%" fo:margin-bottom="0cm"/>
    </style:style>
    <style:style style:name="T129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35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97" style:family="paragraph" style:parent-style-name="Normal">
      <style:paragraph-properties fo:line-height="100%" fo:margin-bottom="0cm"/>
    </style:style>
    <style:style style:name="T129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3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298" style:family="paragraph" style:parent-style-name="Normal">
      <style:paragraph-properties fo:line-height="100%" fo:margin-bottom="0cm"/>
    </style:style>
    <style:style style:name="T129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3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299" style:family="paragraph" style:parent-style-name="Normal">
      <style:paragraph-properties fo:text-align="right" fo:line-height="100%" fo:margin-bottom="0cm"/>
    </style:style>
    <style:style style:name="T129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87" style:family="table-row">
      <style:table-row-properties style:min-row-height="0.917cm"/>
    </style:style>
    <style:style style:name="Cell538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00" style:family="paragraph" style:parent-style-name="Normal">
      <style:paragraph-properties fo:line-height="100%" fo:margin-bottom="0cm"/>
    </style:style>
    <style:style style:name="T130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39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01" style:family="paragraph" style:parent-style-name="Normal">
      <style:paragraph-properties fo:line-height="100%" fo:margin-bottom="0cm"/>
    </style:style>
    <style:style style:name="T130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4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02" style:family="paragraph" style:parent-style-name="Normal">
      <style:paragraph-properties fo:line-height="100%" fo:margin-bottom="0cm"/>
    </style:style>
    <style:style style:name="T130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302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302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4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03" style:family="paragraph" style:parent-style-name="Normal">
      <style:paragraph-properties fo:text-align="right" fo:line-height="100%" fo:margin-bottom="0cm"/>
    </style:style>
    <style:style style:name="T130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88" style:family="table-row">
      <style:table-row-properties style:min-row-height="0.512cm"/>
    </style:style>
    <style:style style:name="Cell542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04" style:family="paragraph" style:parent-style-name="Normal">
      <style:paragraph-properties fo:line-height="100%" fo:margin-bottom="0cm"/>
    </style:style>
    <style:style style:name="T130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4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05" style:family="paragraph" style:parent-style-name="Normal">
      <style:paragraph-properties fo:line-height="100%" fo:margin-bottom="0cm"/>
    </style:style>
    <style:style style:name="T130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4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06" style:family="paragraph" style:parent-style-name="Normal">
      <style:paragraph-properties fo:line-height="100%" fo:margin-bottom="0cm"/>
    </style:style>
    <style:style style:name="T130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4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07" style:family="paragraph" style:parent-style-name="Normal">
      <style:paragraph-properties fo:text-align="right" fo:line-height="100%" fo:margin-bottom="0cm"/>
    </style:style>
    <style:style style:name="T130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89" style:family="table-row">
      <style:table-row-properties style:min-row-height="0.512cm"/>
    </style:style>
    <style:style style:name="Cell546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08" style:family="paragraph" style:parent-style-name="Normal">
      <style:paragraph-properties fo:line-height="100%" fo:margin-bottom="0cm"/>
    </style:style>
    <style:style style:name="T130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47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309" style:family="paragraph" style:parent-style-name="Normal">
      <style:paragraph-properties fo:line-height="100%" fo:margin-bottom="0cm"/>
    </style:style>
    <style:style style:name="T130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4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10" style:family="paragraph" style:parent-style-name="Normal">
      <style:paragraph-properties fo:line-height="100%" fo:margin-bottom="0cm"/>
    </style:style>
    <style:style style:name="T131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4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11" style:family="paragraph" style:parent-style-name="Normal">
      <style:paragraph-properties fo:text-align="right" fo:line-height="100%" fo:margin-bottom="0cm"/>
    </style:style>
    <style:style style:name="T131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90" style:family="table-row">
      <style:table-row-properties style:min-row-height="0.917cm"/>
    </style:style>
    <style:style style:name="Cell550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12" style:family="paragraph" style:parent-style-name="Normal">
      <style:paragraph-properties fo:line-height="100%" fo:margin-bottom="0cm"/>
    </style:style>
    <style:style style:name="T131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5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13" style:family="paragraph" style:parent-style-name="Normal">
      <style:paragraph-properties fo:line-height="100%" fo:margin-bottom="0cm"/>
    </style:style>
    <style:style style:name="T131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5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14" style:family="paragraph" style:parent-style-name="Normal">
      <style:paragraph-properties fo:line-height="100%" fo:margin-bottom="0cm"/>
    </style:style>
    <style:style style:name="T131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314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314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314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314_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5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15" style:family="paragraph" style:parent-style-name="Normal">
      <style:paragraph-properties fo:text-align="right" fo:line-height="100%" fo:margin-bottom="0cm"/>
    </style:style>
    <style:style style:name="T131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91" style:family="table-row">
      <style:table-row-properties style:min-row-height="0.512cm"/>
    </style:style>
    <style:style style:name="Cell554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16" style:family="paragraph" style:parent-style-name="Normal">
      <style:paragraph-properties fo:line-height="100%" fo:margin-bottom="0cm"/>
    </style:style>
    <style:style style:name="T131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55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17" style:family="paragraph" style:parent-style-name="Normal">
      <style:paragraph-properties fo:line-height="100%" fo:margin-bottom="0cm"/>
    </style:style>
    <style:style style:name="T131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5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18" style:family="paragraph" style:parent-style-name="Normal">
      <style:paragraph-properties fo:line-height="100%" fo:margin-bottom="0cm"/>
    </style:style>
    <style:style style:name="T131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5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19" style:family="paragraph" style:parent-style-name="Normal">
      <style:paragraph-properties fo:text-align="right" fo:line-height="100%" fo:margin-bottom="0cm"/>
    </style:style>
    <style:style style:name="T131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92" style:family="table-row">
      <style:table-row-properties style:min-row-height="0.512cm"/>
    </style:style>
    <style:style style:name="Cell558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20" style:family="paragraph" style:parent-style-name="Normal">
      <style:paragraph-properties fo:line-height="100%" fo:margin-bottom="0cm"/>
    </style:style>
    <style:style style:name="T132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59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21" style:family="paragraph" style:parent-style-name="Normal">
      <style:paragraph-properties fo:line-height="100%" fo:margin-bottom="0cm"/>
    </style:style>
    <style:style style:name="T132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6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22" style:family="paragraph" style:parent-style-name="Normal">
      <style:paragraph-properties fo:line-height="100%" fo:margin-bottom="0cm"/>
    </style:style>
    <style:style style:name="T132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6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23" style:family="paragraph" style:parent-style-name="Normal">
      <style:paragraph-properties fo:text-align="right" fo:line-height="100%" fo:margin-bottom="0cm"/>
    </style:style>
    <style:style style:name="T132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93" style:family="table-row">
      <style:table-row-properties style:min-row-height="0.512cm"/>
    </style:style>
    <style:style style:name="Cell562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24" style:family="paragraph" style:parent-style-name="Normal">
      <style:paragraph-properties fo:line-height="100%" fo:margin-bottom="0cm"/>
    </style:style>
    <style:style style:name="T132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6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25" style:family="paragraph" style:parent-style-name="Normal">
      <style:paragraph-properties fo:line-height="100%" fo:margin-bottom="0cm"/>
    </style:style>
    <style:style style:name="T132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6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26" style:family="paragraph" style:parent-style-name="Normal">
      <style:paragraph-properties fo:line-height="100%" fo:margin-bottom="0cm"/>
    </style:style>
    <style:style style:name="T132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6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27" style:family="paragraph" style:parent-style-name="Normal">
      <style:paragraph-properties fo:text-align="right" fo:line-height="100%" fo:margin-bottom="0cm"/>
    </style:style>
    <style:style style:name="T132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94" style:family="table-row">
      <style:table-row-properties style:min-row-height="0.917cm"/>
    </style:style>
    <style:style style:name="Cell566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28" style:family="paragraph" style:parent-style-name="Normal">
      <style:paragraph-properties fo:line-height="100%" fo:margin-bottom="0cm"/>
    </style:style>
    <style:style style:name="T1328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6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29" style:family="paragraph" style:parent-style-name="Normal">
      <style:paragraph-properties fo:line-height="100%" fo:margin-bottom="0cm"/>
    </style:style>
    <style:style style:name="T132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6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30" style:family="paragraph" style:parent-style-name="Normal">
      <style:paragraph-properties fo:line-height="100%" fo:margin-bottom="0cm"/>
    </style:style>
    <style:style style:name="T133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6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31" style:family="paragraph" style:parent-style-name="Normal">
      <style:paragraph-properties fo:text-align="right" fo:line-height="100%" fo:margin-bottom="0cm"/>
    </style:style>
    <style:style style:name="T133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95" style:family="table-row">
      <style:table-row-properties style:min-row-height="0.917cm"/>
    </style:style>
    <style:style style:name="Cell570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32" style:family="paragraph" style:parent-style-name="Normal">
      <style:paragraph-properties fo:line-height="100%" fo:margin-bottom="0cm"/>
    </style:style>
    <style:style style:name="T133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71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333" style:family="paragraph" style:parent-style-name="Normal">
      <style:paragraph-properties fo:line-height="100%" fo:margin-bottom="0cm"/>
    </style:style>
    <style:style style:name="T133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7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34" style:family="paragraph" style:parent-style-name="Normal">
      <style:paragraph-properties fo:line-height="100%" fo:margin-bottom="0cm"/>
    </style:style>
    <style:style style:name="T133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334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334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7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35" style:family="paragraph" style:parent-style-name="Normal">
      <style:paragraph-properties fo:text-align="right" fo:line-height="100%" fo:margin-bottom="0cm"/>
    </style:style>
    <style:style style:name="T133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96" style:family="table-row">
      <style:table-row-properties style:min-row-height="0.512cm"/>
    </style:style>
    <style:style style:name="Cell574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36" style:family="paragraph" style:parent-style-name="Normal">
      <style:paragraph-properties fo:line-height="100%" fo:margin-bottom="0cm"/>
    </style:style>
    <style:style style:name="T133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75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37" style:family="paragraph" style:parent-style-name="Normal">
      <style:paragraph-properties fo:line-height="100%" fo:margin-bottom="0cm"/>
    </style:style>
    <style:style style:name="T133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7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38" style:family="paragraph" style:parent-style-name="Normal">
      <style:paragraph-properties fo:line-height="100%" fo:margin-bottom="0cm"/>
    </style:style>
    <style:style style:name="T133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7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39" style:family="paragraph" style:parent-style-name="Normal">
      <style:paragraph-properties fo:text-align="right" fo:line-height="100%" fo:margin-bottom="0cm"/>
    </style:style>
    <style:style style:name="T133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97" style:family="table-row">
      <style:table-row-properties style:min-row-height="0.512cm"/>
    </style:style>
    <style:style style:name="Cell578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40" style:family="paragraph" style:parent-style-name="Normal">
      <style:paragraph-properties fo:line-height="100%" fo:margin-bottom="0cm"/>
    </style:style>
    <style:style style:name="T134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79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41" style:family="paragraph" style:parent-style-name="Normal">
      <style:paragraph-properties fo:line-height="100%" fo:margin-bottom="0cm"/>
    </style:style>
    <style:style style:name="T134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80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342" style:family="paragraph" style:parent-style-name="Normal">
      <style:paragraph-properties fo:line-height="100%" fo:margin-bottom="0cm"/>
    </style:style>
    <style:style style:name="T134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8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43" style:family="paragraph" style:parent-style-name="Normal">
      <style:paragraph-properties fo:text-align="right" fo:line-height="100%" fo:margin-bottom="0cm"/>
    </style:style>
    <style:style style:name="T134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98" style:family="table-row">
      <style:table-row-properties style:min-row-height="0.512cm"/>
    </style:style>
    <style:style style:name="Cell582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44" style:family="paragraph" style:parent-style-name="Normal">
      <style:paragraph-properties fo:line-height="100%" fo:margin-bottom="0cm"/>
    </style:style>
    <style:style style:name="T134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8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45" style:family="paragraph" style:parent-style-name="Normal">
      <style:paragraph-properties fo:line-height="100%" fo:margin-bottom="0cm"/>
    </style:style>
    <style:style style:name="T134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8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46" style:family="paragraph" style:parent-style-name="Normal">
      <style:paragraph-properties fo:line-height="100%" fo:margin-bottom="0cm"/>
    </style:style>
    <style:style style:name="T134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8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47" style:family="paragraph" style:parent-style-name="Normal">
      <style:paragraph-properties fo:text-align="right" fo:line-height="100%" fo:margin-bottom="0cm"/>
    </style:style>
    <style:style style:name="T134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99" style:family="table-row">
      <style:table-row-properties style:min-row-height="0.512cm"/>
    </style:style>
    <style:style style:name="Cell586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48" style:family="paragraph" style:parent-style-name="Normal">
      <style:paragraph-properties fo:line-height="100%" fo:margin-bottom="0cm"/>
    </style:style>
    <style:style style:name="T134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8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49" style:family="paragraph" style:parent-style-name="Normal">
      <style:paragraph-properties fo:line-height="100%" fo:margin-bottom="0cm"/>
    </style:style>
    <style:style style:name="T134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8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50" style:family="paragraph" style:parent-style-name="Normal">
      <style:paragraph-properties fo:line-height="100%" fo:margin-bottom="0cm"/>
    </style:style>
    <style:style style:name="T135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8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51" style:family="paragraph" style:parent-style-name="Normal">
      <style:paragraph-properties fo:text-align="right" fo:line-height="100%" fo:margin-bottom="0cm"/>
    </style:style>
    <style:style style:name="T135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00" style:family="table-row">
      <style:table-row-properties style:min-row-height="0.512cm"/>
    </style:style>
    <style:style style:name="Cell590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52" style:family="paragraph" style:parent-style-name="Normal">
      <style:paragraph-properties fo:line-height="100%" fo:margin-bottom="0cm"/>
    </style:style>
    <style:style style:name="T135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9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53" style:family="paragraph" style:parent-style-name="Normal">
      <style:paragraph-properties fo:line-height="100%" fo:margin-bottom="0cm"/>
    </style:style>
    <style:style style:name="T135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9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54" style:family="paragraph" style:parent-style-name="Normal">
      <style:paragraph-properties fo:line-height="100%" fo:margin-bottom="0cm"/>
    </style:style>
    <style:style style:name="T135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9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55" style:family="paragraph" style:parent-style-name="Normal">
      <style:paragraph-properties fo:text-align="right" fo:line-height="100%" fo:margin-bottom="0cm"/>
    </style:style>
    <style:style style:name="T135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01" style:family="table-row">
      <style:table-row-properties style:min-row-height="0.512cm"/>
    </style:style>
    <style:style style:name="Cell594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56" style:family="paragraph" style:parent-style-name="Normal">
      <style:paragraph-properties fo:line-height="100%" fo:margin-bottom="0cm"/>
    </style:style>
    <style:style style:name="T135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95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57" style:family="paragraph" style:parent-style-name="Normal">
      <style:paragraph-properties fo:line-height="100%" fo:margin-bottom="0cm"/>
    </style:style>
    <style:style style:name="T135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9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58" style:family="paragraph" style:parent-style-name="Normal">
      <style:paragraph-properties fo:line-height="100%" fo:margin-bottom="0cm"/>
    </style:style>
    <style:style style:name="T135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9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59" style:family="paragraph" style:parent-style-name="Normal">
      <style:paragraph-properties fo:text-align="right" fo:line-height="100%" fo:margin-bottom="0cm"/>
    </style:style>
    <style:style style:name="T135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02" style:family="table-row">
      <style:table-row-properties style:min-row-height="0.512cm"/>
    </style:style>
    <style:style style:name="Cell598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60" style:family="paragraph" style:parent-style-name="Normal">
      <style:paragraph-properties fo:line-height="100%" fo:margin-bottom="0cm"/>
    </style:style>
    <style:style style:name="T136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599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61" style:family="paragraph" style:parent-style-name="Normal">
      <style:paragraph-properties fo:line-height="100%" fo:margin-bottom="0cm"/>
    </style:style>
    <style:style style:name="T136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0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62" style:family="paragraph" style:parent-style-name="Normal">
      <style:paragraph-properties fo:line-height="100%" fo:margin-bottom="0cm"/>
    </style:style>
    <style:style style:name="T136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0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63" style:family="paragraph" style:parent-style-name="Normal">
      <style:paragraph-properties fo:text-align="right" fo:line-height="100%" fo:margin-bottom="0cm"/>
    </style:style>
    <style:style style:name="T136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03" style:family="table-row">
      <style:table-row-properties style:min-row-height="0.917cm"/>
    </style:style>
    <style:style style:name="Cell602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64" style:family="paragraph" style:parent-style-name="Normal">
      <style:paragraph-properties fo:line-height="100%" fo:margin-bottom="0cm"/>
    </style:style>
    <style:style style:name="T136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0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65" style:family="paragraph" style:parent-style-name="Normal">
      <style:paragraph-properties fo:line-height="100%" fo:margin-bottom="0cm"/>
    </style:style>
    <style:style style:name="T136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0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66" style:family="paragraph" style:parent-style-name="Normal">
      <style:paragraph-properties fo:line-height="100%" fo:margin-bottom="0cm"/>
    </style:style>
    <style:style style:name="T136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0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67" style:family="paragraph" style:parent-style-name="Normal">
      <style:paragraph-properties fo:text-align="right" fo:line-height="100%" fo:margin-bottom="0cm"/>
    </style:style>
    <style:style style:name="T136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04" style:family="table-row">
      <style:table-row-properties style:min-row-height="0.512cm"/>
    </style:style>
    <style:style style:name="Cell606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68" style:family="paragraph" style:parent-style-name="Normal">
      <style:paragraph-properties fo:line-height="100%" fo:margin-bottom="0cm"/>
    </style:style>
    <style:style style:name="T136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07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369" style:family="paragraph" style:parent-style-name="Normal">
      <style:paragraph-properties fo:line-height="100%" fo:margin-bottom="0cm"/>
    </style:style>
    <style:style style:name="T136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0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70" style:family="paragraph" style:parent-style-name="Normal">
      <style:paragraph-properties fo:line-height="100%" fo:margin-bottom="0cm"/>
    </style:style>
    <style:style style:name="T137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0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71" style:family="paragraph" style:parent-style-name="Normal">
      <style:paragraph-properties fo:text-align="right" fo:line-height="100%" fo:margin-bottom="0cm"/>
    </style:style>
    <style:style style:name="T137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05" style:family="table-row">
      <style:table-row-properties style:min-row-height="0.512cm"/>
    </style:style>
    <style:style style:name="Cell610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72" style:family="paragraph" style:parent-style-name="Normal">
      <style:paragraph-properties fo:line-height="100%" fo:margin-bottom="0cm"/>
    </style:style>
    <style:style style:name="T137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1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73" style:family="paragraph" style:parent-style-name="Normal">
      <style:paragraph-properties fo:line-height="100%" fo:margin-bottom="0cm"/>
    </style:style>
    <style:style style:name="T137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1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74" style:family="paragraph" style:parent-style-name="Normal">
      <style:paragraph-properties fo:line-height="100%" fo:margin-bottom="0cm"/>
    </style:style>
    <style:style style:name="T137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1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75" style:family="paragraph" style:parent-style-name="Normal">
      <style:paragraph-properties fo:text-align="right" fo:line-height="100%" fo:margin-bottom="0cm"/>
    </style:style>
    <style:style style:name="T137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06" style:family="table-row">
      <style:table-row-properties style:min-row-height="1.376cm"/>
    </style:style>
    <style:style style:name="Cell614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76" style:family="paragraph" style:parent-style-name="Normal">
      <style:paragraph-properties fo:line-height="100%" fo:margin-bottom="0cm"/>
    </style:style>
    <style:style style:name="T137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15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77" style:family="paragraph" style:parent-style-name="Normal">
      <style:paragraph-properties fo:line-height="100%" fo:margin-bottom="0cm"/>
    </style:style>
    <style:style style:name="T137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1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78" style:family="paragraph" style:parent-style-name="Normal">
      <style:paragraph-properties fo:line-height="100%" fo:margin-bottom="0cm"/>
    </style:style>
    <style:style style:name="T137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1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79" style:family="paragraph" style:parent-style-name="Normal">
      <style:paragraph-properties fo:text-align="right" fo:line-height="100%" fo:margin-bottom="0cm"/>
    </style:style>
    <style:style style:name="T137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07" style:family="table-row">
      <style:table-row-properties style:min-row-height="0.512cm"/>
    </style:style>
    <style:style style:name="Cell618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80" style:family="paragraph" style:parent-style-name="Normal">
      <style:paragraph-properties fo:line-height="100%" fo:margin-bottom="0cm"/>
    </style:style>
    <style:style style:name="T138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19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381" style:family="paragraph" style:parent-style-name="Normal">
      <style:paragraph-properties fo:line-height="100%" fo:margin-bottom="0cm"/>
    </style:style>
    <style:style style:name="T138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2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82" style:family="paragraph" style:parent-style-name="Normal">
      <style:paragraph-properties fo:line-height="100%" fo:margin-bottom="0cm"/>
    </style:style>
    <style:style style:name="T138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2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83" style:family="paragraph" style:parent-style-name="Normal">
      <style:paragraph-properties fo:text-align="right" fo:line-height="100%" fo:margin-bottom="0cm"/>
    </style:style>
    <style:style style:name="T138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08" style:family="table-row">
      <style:table-row-properties style:min-row-height="0.917cm"/>
    </style:style>
    <style:style style:name="Cell622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84" style:family="paragraph" style:parent-style-name="Normal">
      <style:paragraph-properties fo:line-height="100%" fo:margin-bottom="0cm"/>
    </style:style>
    <style:style style:name="T138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2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85" style:family="paragraph" style:parent-style-name="Normal">
      <style:paragraph-properties fo:line-height="100%" fo:margin-bottom="0cm"/>
    </style:style>
    <style:style style:name="T138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2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86" style:family="paragraph" style:parent-style-name="Normal">
      <style:paragraph-properties fo:line-height="100%" fo:margin-bottom="0cm"/>
    </style:style>
    <style:style style:name="T138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2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87" style:family="paragraph" style:parent-style-name="Normal">
      <style:paragraph-properties fo:text-align="right" fo:line-height="100%" fo:margin-bottom="0cm"/>
    </style:style>
    <style:style style:name="T138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09" style:family="table-row">
      <style:table-row-properties style:min-row-height="0.512cm"/>
    </style:style>
    <style:style style:name="Cell626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88" style:family="paragraph" style:parent-style-name="Normal">
      <style:paragraph-properties fo:line-height="100%" fo:margin-bottom="0cm"/>
    </style:style>
    <style:style style:name="T138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2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89" style:family="paragraph" style:parent-style-name="Normal">
      <style:paragraph-properties fo:line-height="100%" fo:margin-bottom="0cm"/>
    </style:style>
    <style:style style:name="T138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2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90" style:family="paragraph" style:parent-style-name="Normal">
      <style:paragraph-properties fo:line-height="100%" fo:margin-bottom="0cm"/>
    </style:style>
    <style:style style:name="T139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2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91" style:family="paragraph" style:parent-style-name="Normal">
      <style:paragraph-properties fo:text-align="right" fo:line-height="100%" fo:margin-bottom="0cm"/>
    </style:style>
    <style:style style:name="T139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10" style:family="table-row">
      <style:table-row-properties style:min-row-height="0.917cm"/>
    </style:style>
    <style:style style:name="Cell630" style:family="table-cell">
      <style:table-cell-properties style:vertical-align="top" fo:border-bottom="#000000 0.018cm solid" fo:padding-left="0.19cm" fo:border-left="#000000 0.018cm solid" fo:padding-right="0.19cm" fo:border-right="#000000 0.018cm solid" fo:wrap-option="no-wrap"/>
    </style:style>
    <style:style style:name="P1392" style:family="paragraph" style:parent-style-name="Normal">
      <style:paragraph-properties fo:line-height="100%" fo:margin-bottom="0cm"/>
    </style:style>
    <style:style style:name="T139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3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93" style:family="paragraph" style:parent-style-name="Normal">
      <style:paragraph-properties fo:line-height="100%" fo:margin-bottom="0cm"/>
    </style:style>
    <style:style style:name="T139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3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94" style:family="paragraph" style:parent-style-name="Normal">
      <style:paragraph-properties fo:line-height="100%" fo:margin-bottom="0cm"/>
    </style:style>
    <style:style style:name="T139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3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95" style:family="paragraph" style:parent-style-name="Normal">
      <style:paragraph-properties fo:text-align="right" fo:line-height="100%" fo:margin-bottom="0cm"/>
    </style:style>
    <style:style style:name="T139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11" style:family="table-row">
      <style:table-row-properties style:min-row-height="0.917cm"/>
    </style:style>
    <style:style style:name="Cell634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396" style:family="paragraph" style:parent-style-name="Normal">
      <style:paragraph-properties fo:line-height="100%" fo:margin-bottom="0cm"/>
    </style:style>
    <style:style style:name="T139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35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397" style:family="paragraph" style:parent-style-name="Normal">
      <style:paragraph-properties fo:line-height="100%" fo:margin-bottom="0cm"/>
    </style:style>
    <style:style style:name="T139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3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398" style:family="paragraph" style:parent-style-name="Normal">
      <style:paragraph-properties fo:line-height="100%" fo:margin-bottom="0cm"/>
    </style:style>
    <style:style style:name="T139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398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398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3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399" style:family="paragraph" style:parent-style-name="Normal">
      <style:paragraph-properties fo:text-align="right" fo:line-height="100%" fo:margin-bottom="0cm"/>
    </style:style>
    <style:style style:name="T139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12" style:family="table-row">
      <style:table-row-properties style:min-row-height="0.512cm"/>
    </style:style>
    <style:style style:name="Cell638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400" style:family="paragraph" style:parent-style-name="Normal">
      <style:paragraph-properties fo:line-height="100%" fo:margin-bottom="0cm"/>
    </style:style>
    <style:style style:name="T140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39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401" style:family="paragraph" style:parent-style-name="Normal">
      <style:paragraph-properties fo:line-height="100%" fo:margin-bottom="0cm"/>
    </style:style>
    <style:style style:name="T140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4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402" style:family="paragraph" style:parent-style-name="Normal">
      <style:paragraph-properties fo:line-height="100%" fo:margin-bottom="0cm"/>
    </style:style>
    <style:style style:name="T140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41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403" style:family="paragraph" style:parent-style-name="Normal">
      <style:paragraph-properties fo:text-align="right" fo:line-height="100%" fo:margin-bottom="0cm"/>
    </style:style>
    <style:style style:name="T140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13" style:family="table-row">
      <style:table-row-properties style:min-row-height="0.512cm"/>
    </style:style>
    <style:style style:name="Cell642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404" style:family="paragraph" style:parent-style-name="Normal">
      <style:paragraph-properties fo:line-height="100%" fo:margin-bottom="0cm"/>
    </style:style>
    <style:style style:name="T140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4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405" style:family="paragraph" style:parent-style-name="Normal">
      <style:paragraph-properties fo:line-height="100%" fo:margin-bottom="0cm"/>
    </style:style>
    <style:style style:name="T140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4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406" style:family="paragraph" style:parent-style-name="Normal">
      <style:paragraph-properties fo:line-height="100%" fo:margin-bottom="0cm"/>
    </style:style>
    <style:style style:name="T140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406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406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4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407" style:family="paragraph" style:parent-style-name="Normal">
      <style:paragraph-properties fo:text-align="right" fo:line-height="100%" fo:margin-bottom="0cm"/>
    </style:style>
    <style:style style:name="T140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14" style:family="table-row">
      <style:table-row-properties style:min-row-height="0.512cm"/>
    </style:style>
    <style:style style:name="Cell646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408" style:family="paragraph" style:parent-style-name="Normal">
      <style:paragraph-properties fo:line-height="100%" fo:margin-bottom="0cm"/>
    </style:style>
    <style:style style:name="T140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4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409" style:family="paragraph" style:parent-style-name="Normal">
      <style:paragraph-properties fo:line-height="100%" fo:margin-bottom="0cm"/>
    </style:style>
    <style:style style:name="T140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48" style:family="table-cell">
      <style:table-cell-properties style:vertical-align="top" fo:border-bottom="#000000 0.018cm solid" fo:padding-left="0.19cm" fo:padding-right="0.19cm" fo:border-right="#000000 0.018cm solid" fo:wrap-option="no-wrap"/>
    </style:style>
    <style:style style:name="P1410" style:family="paragraph" style:parent-style-name="Normal">
      <style:paragraph-properties fo:line-height="100%" fo:margin-bottom="0cm"/>
    </style:style>
    <style:style style:name="T141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49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411" style:family="paragraph" style:parent-style-name="Normal">
      <style:paragraph-properties fo:text-align="right" fo:line-height="100%" fo:margin-bottom="0cm"/>
    </style:style>
    <style:style style:name="T141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15" style:family="table-row">
      <style:table-row-properties style:min-row-height="0.917cm"/>
    </style:style>
    <style:style style:name="Cell650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412" style:family="paragraph" style:parent-style-name="Normal">
      <style:paragraph-properties fo:line-height="100%" fo:margin-bottom="0cm"/>
    </style:style>
    <style:style style:name="T141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5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413" style:family="paragraph" style:parent-style-name="Normal">
      <style:paragraph-properties fo:line-height="100%" fo:margin-bottom="0cm"/>
    </style:style>
    <style:style style:name="T141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5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414" style:family="paragraph" style:parent-style-name="Normal">
      <style:paragraph-properties fo:line-height="100%" fo:margin-bottom="0cm"/>
    </style:style>
    <style:style style:name="T141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414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53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415" style:family="paragraph" style:parent-style-name="Normal">
      <style:paragraph-properties fo:text-align="right" fo:line-height="100%" fo:margin-bottom="0cm"/>
    </style:style>
    <style:style style:name="T141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216" style:family="table-row">
      <style:table-row-properties style:min-row-height="0.917cm"/>
    </style:style>
    <style:style style:name="Cell654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416" style:family="paragraph" style:parent-style-name="Normal">
      <style:paragraph-properties fo:line-height="100%" fo:margin-bottom="0cm"/>
    </style:style>
    <style:style style:name="T141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655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417" style:family="paragraph" style:parent-style-name="Normal">
      <style:paragraph-properties fo:line-height="100%" fo:margin-bottom="0cm"/>
    </style:style>
    <style:style style:name="T141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5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1418" style:family="paragraph" style:parent-style-name="Normal">
      <style:paragraph-properties fo:line-height="100%" fo:margin-bottom="0cm"/>
    </style:style>
    <style:style style:name="T141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657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1419" style:family="paragraph" style:parent-style-name="Normal">
      <style:paragraph-properties fo:text-align="right" fo:line-height="100%" fo:margin-bottom="0cm"/>
    </style:style>
    <style:style style:name="T141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1420" style:family="paragraph" style:parent-style-name="Normal"/>
    <style:style style:name="T1420_1" style:family="text">
      <style:text-properties fo:font-size="10pt" style:font-size-asian="10pt" style:font-name-complex="Arial" style:font-size-complex="10pt"/>
    </style:style>
    <style:style style:name="P1421" style:family="paragraph" style:parent-style-name="Normal">
      <style:text-properties fo:font-size="10pt" style:font-size-asian="10pt" style:font-name-complex="Arial" style:font-size-complex="10pt"/>
    </style:style>
    <style:style style:name="P1422" style:family="paragraph" style:parent-style-name="Normal">
      <style:paragraph-properties fo:break-before="page"/>
    </style:style>
    <style:style style:name="P1423" style:family="paragraph" style:parent-style-name="Normal"/>
    <style:style style:name="T142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23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23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424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425" style:family="paragraph" style:parent-style-name="Normal"/>
    <style:style style:name="T142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25_2" style:family="text">
      <style:text-properties fo:font-size="10pt" style:font-size-asian="10pt" style:font-name-complex="Arial" style:font-size-complex="10pt"/>
    </style:style>
    <style:style style:name="T1425_3" style:family="text">
      <style:text-properties fo:font-size="10pt" style:font-size-asian="10pt" style:font-name-complex="Arial" style:font-size-complex="10pt"/>
    </style:style>
    <style:style style:name="T1425_4" style:family="text">
      <style:text-properties fo:font-size="10pt" style:font-size-asian="10pt" style:font-name-complex="Arial" style:font-size-complex="10pt"/>
    </style:style>
    <style:style style:name="P1426" style:family="paragraph" style:parent-style-name="Normal">
      <style:text-properties fo:background-color="#ffff00" fo:font-size="10pt" style:font-size-asian="10pt" style:font-name-complex="Arial" style:font-size-complex="10pt"/>
    </style:style>
    <style:style style:name="P1427" style:family="paragraph" style:parent-style-name="Normal"/>
    <style:style style:name="T142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27_2" style:family="text">
      <style:text-properties fo:font-size="10pt" style:font-size-asian="10pt" style:font-name-complex="Arial" style:font-size-complex="10pt"/>
    </style:style>
    <style:style style:name="P1428" style:family="paragraph" style:parent-style-name="Normal">
      <style:text-properties fo:font-size="10pt" style:font-size-asian="10pt" style:font-name-complex="Arial" style:font-size-complex="10pt"/>
    </style:style>
    <style:style style:name="P1429" style:family="paragraph" style:parent-style-name="Normal"/>
    <style:style style:name="T1429_1" style:family="text" style:parent-style-name="cf01">
      <style:text-properties style:font-name="Arial" fo:font-size="10pt" style:font-size-asian="10pt" style:font-name-complex="Arial" style:font-size-complex="10pt"/>
    </style:style>
    <style:style style:name="T1429_2" style:family="text" style:parent-style-name="cf01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1429_3" style:family="text" style:parent-style-name="cf01">
      <style:text-properties style:font-name="Arial" fo:font-size="10pt" style:font-size-asian="10pt" style:font-name-complex="Arial" style:font-size-complex="10pt"/>
    </style:style>
    <style:style style:name="P1430" style:family="paragraph" style:parent-style-name="Normal">
      <style:text-properties style:font-name="Arial" fo:font-size="10pt" style:font-size-asian="10pt" style:font-name-complex="Arial" style:font-size-complex="10pt"/>
    </style:style>
    <style:style style:name="P1431" style:family="paragraph" style:parent-style-name="Normal"/>
    <style:style style:name="T1431_1" style:family="text" style:parent-style-name="cf01">
      <style:text-properties style:font-name="Arial" fo:font-size="10pt" style:font-size-asian="10pt" style:font-name-complex="Arial" style:font-size-complex="10pt"/>
    </style:style>
    <style:style style:name="T1431_2" style:family="text" style:parent-style-name="cf01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1431_3" style:family="text" style:parent-style-name="cf01">
      <style:text-properties style:font-name="Arial" fo:font-size="10pt" style:font-size-asian="10pt" style:font-name-complex="Arial" style:font-size-complex="10pt"/>
    </style:style>
    <style:style style:name="T1431_4" style:family="text" style:parent-style-name="cf01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1431_5" style:family="text" style:parent-style-name="cf01">
      <style:text-properties style:font-name="Arial" fo:font-size="10pt" style:font-size-asian="10pt" style:font-name-complex="Arial" style:font-size-complex="10pt"/>
    </style:style>
    <style:style style:name="T1431_6" style:family="text">
      <style:text-properties fo:font-size="10pt" style:font-size-asian="10pt" style:font-name-complex="Arial" style:font-size-complex="10pt"/>
    </style:style>
    <style:style style:name="T1431_7" style:family="text">
      <style:text-properties fo:font-size="10pt" style:font-size-asian="10pt" style:font-name-complex="Arial" style:font-size-complex="10pt" fo:language="en" fo:country="US"/>
    </style:style>
    <style:style style:name="T1431_8" style:family="text">
      <style:text-properties fo:font-size="10pt" style:font-size-asian="10pt" style:font-name-complex="Arial" style:font-size-complex="10pt" fo:language="en" fo:country="US"/>
    </style:style>
    <style:style style:name="T1431_9" style:family="text">
      <style:text-properties fo:font-size="10pt" style:font-size-asian="10pt" style:font-name-complex="Arial" style:font-size-complex="10pt" fo:language="en" fo:country="US"/>
    </style:style>
    <style:style style:name="T1431_10" style:family="text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T1431_11" style:family="text">
      <style:text-properties fo:font-size="10pt" style:font-size-asian="10pt" style:font-name-complex="Arial" style:font-size-complex="10pt" fo:language="en" fo:country="US"/>
    </style:style>
    <style:style style:name="T1431_12" style:family="text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T1431_13" style:family="text">
      <style:text-properties fo:font-size="10pt" style:font-size-asian="10pt" style:font-name-complex="Arial" style:font-size-complex="10pt" fo:language="en" fo:country="US"/>
    </style:style>
    <style:style style:name="P1432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433" style:family="paragraph" style:parent-style-name="Normal">
      <style:paragraph-properties fo:text-align="justify"/>
    </style:style>
    <style:style style:name="T1433_1" style:family="text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T1433_2" style:family="text">
      <style:text-properties fo:font-size="10pt" style:font-size-asian="10pt" style:font-name-complex="Arial" style:font-size-complex="10pt"/>
    </style:style>
    <style:style style:name="T1433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33_4" style:family="text">
      <style:text-properties fo:font-size="10pt" style:font-size-asian="10pt" style:font-name-complex="Arial" style:font-size-complex="10pt"/>
    </style:style>
    <style:style style:name="P143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35" style:family="paragraph" style:parent-style-name="Normal"/>
    <style:style style:name="T143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35_2" style:family="text">
      <style:text-properties fo:font-size="10pt" style:font-size-asian="10pt" style:font-name-complex="Arial" style:font-size-complex="10pt"/>
    </style:style>
    <style:style style:name="P1436" style:family="paragraph" style:parent-style-name="Normal">
      <style:paragraph-properties fo:break-before="page"/>
    </style:style>
    <style:style style:name="T143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43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438" style:family="paragraph" style:parent-style-name="Body_20_Text1">
      <style:paragraph-properties fo:line-height="100%" fo:margin-bottom="0cm"/>
    </style:style>
    <style:style style:name="T1438_1" style:family="text">
      <style:text-properties fo:font-weight="bold" style:font-weight-asian="bold" style:font-weight-complex="bold"/>
    </style:style>
    <style:style style:name="T1438_2" style:family="text"/>
    <style:style style:name="T1438_3" style:family="text" style:parent-style-name="Body_20_Text1"/>
    <style:style style:name="P1439" style:family="paragraph" style:parent-style-name="pf0"/>
    <style:style style:name="T1439_1" style:family="text">
      <style:text-properties fo:font-size="8pt" style:font-size-asian="8pt" style:font-size-complex="8pt"/>
    </style:style>
    <style:style style:name="T1439_2" style:family="text">
      <style:text-properties style:font-name="Segoe UI" fo:font-size="8pt" style:font-size-asian="8pt" style:font-name-complex="Segoe UI" style:font-size-complex="8pt"/>
    </style:style>
    <style:style style:name="P1440" style:family="paragraph" style:parent-style-name="Footnote_20_text">
      <style:text-properties fo:font-size="8pt" style:font-size-asian="8pt" style:font-size-complex="8pt"/>
    </style:style>
    <style:style style:name="T1440_1" style:family="text"/>
    <style:style style:name="P1441" style:family="paragraph" style:parent-style-name="Body_20_Text1">
      <style:paragraph-properties fo:line-height="100%" fo:margin-bottom="0cm"/>
    </style:style>
    <style:style style:name="P1442" style:family="paragraph" style:parent-style-name="Body_20_Text1">
      <style:paragraph-properties fo:line-height="100%" fo:margin-bottom="0cm"/>
    </style:style>
    <style:style style:name="T1442_1" style:family="text"/>
    <style:style style:name="P1443" style:family="paragraph" style:parent-style-name="Body_20_Text1">
      <style:paragraph-properties fo:line-height="100%" fo:margin-bottom="0cm"/>
    </style:style>
    <style:style style:name="P1444" style:family="paragraph" style:parent-style-name="Body_20_Text1">
      <style:paragraph-properties fo:line-height="100%" fo:margin-bottom="0cm"/>
    </style:style>
    <style:style style:name="T1444_1" style:family="text"/>
    <style:style style:name="P1445" style:family="paragraph" style:parent-style-name="Body_20_Text1">
      <style:paragraph-properties fo:line-height="100%" fo:margin-bottom="0cm"/>
    </style:style>
    <style:style style:name="P1446" style:family="paragraph" style:parent-style-name="Body_20_Text1">
      <style:paragraph-properties fo:line-height="100%" fo:margin-bottom="0cm"/>
    </style:style>
    <style:style style:name="T1446_1" style:family="text"/>
    <style:style style:name="P1447" style:family="paragraph" style:parent-style-name="Body_20_Text1">
      <style:paragraph-properties fo:line-height="100%" fo:margin-bottom="0cm"/>
    </style:style>
    <style:style style:name="P1448" style:family="paragraph" style:parent-style-name="Normal"/>
    <style:style style:name="T144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48_2" style:family="text">
      <style:text-properties fo:font-size="10pt" style:font-size-asian="10pt" style:font-name-complex="Arial" style:font-size-complex="10pt"/>
    </style:style>
    <style:style style:name="P1449" style:family="paragraph" style:parent-style-name="Normal">
      <style:text-properties fo:font-size="10pt" style:font-size-asian="10pt" style:font-name-complex="Arial" style:font-size-complex="10pt"/>
    </style:style>
    <style:style style:name="P1450" style:family="paragraph" style:parent-style-name="Normal"/>
    <style:style style:name="T1450_1" style:family="text">
      <style:text-properties fo:font-size="10pt" style:font-size-asian="10pt" style:font-name-complex="Arial" style:font-size-complex="10pt"/>
    </style:style>
    <style:style style:name="P1451" style:family="paragraph" style:parent-style-name="Normal">
      <style:text-properties fo:font-size="10pt" style:font-size-asian="10pt" style:font-name-complex="Arial" style:font-size-complex="10pt"/>
    </style:style>
    <style:style style:name="P1452" style:family="paragraph" style:parent-style-name="Normal"/>
    <style:style style:name="T1452_1" style:family="text">
      <style:text-properties fo:font-size="10pt" style:font-size-asian="10pt" style:font-name-complex="Arial" style:font-size-complex="10pt" fo:language="en" fo:country="ZW"/>
    </style:style>
    <style:style style:name="T1452_2" style:family="text">
      <style:text-properties fo:font-size="10pt" style:font-size-asian="10pt" style:font-name-complex="Arial" style:font-size-complex="10pt"/>
    </style:style>
    <style:style style:name="T1452_3" style:family="text">
      <style:text-properties fo:font-size="10pt" style:font-size-asian="10pt" style:font-name-complex="Arial" style:font-size-complex="10pt" fo:language="en" fo:country="ZW"/>
    </style:style>
    <style:style style:name="P1453" style:family="paragraph" style:parent-style-name="Normal">
      <style:text-properties fo:font-size="10pt" style:font-size-asian="10pt" style:font-name-complex="Arial" style:font-size-complex="10pt" fo:language="en" fo:country="ZW"/>
    </style:style>
    <style:style style:name="P1454" style:family="paragraph" style:parent-style-name="Normal"/>
    <style:style style:name="T1454_1" style:family="text">
      <style:text-properties fo:font-size="10pt" style:font-size-asian="10pt" style:font-name-complex="Arial" style:font-size-complex="10pt"/>
    </style:style>
    <style:style style:name="T1454_2" style:family="text">
      <style:text-properties fo:font-size="10pt" style:font-size-asian="10pt" style:font-name-complex="Arial" style:font-size-complex="10pt" fo:language="en" fo:country="ZW"/>
    </style:style>
    <style:style style:name="T1454_3" style:family="text">
      <style:text-properties fo:font-size="10pt" style:font-size-asian="10pt" style:font-name-complex="Arial" style:font-size-complex="10pt" fo:language="en" fo:country="ZW"/>
    </style:style>
    <style:style style:name="P1455" style:family="paragraph" style:parent-style-name="Normal">
      <style:text-properties fo:font-size="10pt" style:font-size-asian="10pt" style:font-name-complex="Arial" style:font-size-complex="10pt" fo:language="en" fo:country="ZW"/>
    </style:style>
    <style:style style:name="P1456" style:family="paragraph" style:parent-style-name="Normal"/>
    <style:style style:name="T1456_1" style:family="text">
      <style:text-properties fo:background-color="#ffffff" fo:font-size="10pt" style:font-size-asian="10pt" style:font-name-complex="Arial" style:font-size-complex="10pt"/>
    </style:style>
    <style:style style:name="T1456_2" style:family="text" style:parent-style-name="Normal">
      <style:text-properties fo:background-color="#ffffff" fo:font-size="10pt" style:font-size-asian="10pt" style:font-name-complex="Arial" style:font-size-complex="10pt"/>
    </style:style>
    <style:style style:name="P1457" style:family="paragraph" style:parent-style-name="Footnote_20_text"/>
    <style:style style:name="T1457_1" style:family="text">
      <style:text-properties style:font-name="Gill Sans MT" fo:font-size="8pt" style:font-size-asian="8pt" style:font-size-complex="8pt"/>
    </style:style>
    <style:style style:name="T1457_2" style:family="text"/>
    <style:style style:name="T1457_3" style:family="text" style:parent-style-name="Internet_20_link">
      <style:text-properties style:font-name="Gill Sans MT" fo:font-size="8pt" style:font-size-asian="8pt" style:font-size-complex="8pt"/>
    </style:style>
    <style:style style:name="P1458" style:family="paragraph" style:parent-style-name="Footnote_20_text">
      <style:text-properties style:font-name="Gill Sans MT" fo:font-size="8pt" style:font-size-asian="8pt" style:font-size-complex="8pt" fo:language="en" fo:country="US"/>
    </style:style>
    <style:style style:name="T1458_1" style:family="text">
      <style:text-properties fo:background-color="#ffffff" fo:font-size="10pt" style:font-size-asian="10pt" style:font-name-complex="Arial" style:font-size-complex="10pt"/>
    </style:style>
    <style:style style:name="T1458_2" style:family="text">
      <style:text-properties fo:font-size="10pt" style:font-size-asian="10pt" style:font-name-complex="Arial" style:font-size-complex="10pt"/>
    </style:style>
    <style:style style:name="P1459" style:family="paragraph" style:parent-style-name="Normal">
      <style:text-properties fo:font-size="10pt" style:font-size-asian="10pt" style:font-name-complex="Arial" style:font-size-complex="10pt"/>
    </style:style>
    <style:style style:name="P1460" style:family="paragraph" style:parent-style-name="Normal">
      <style:paragraph-properties fo:break-before="page"/>
    </style:style>
    <style:style style:name="P1461" style:family="paragraph" style:parent-style-name="Normal"/>
    <style:style style:name="T146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6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462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463" style:family="paragraph" style:parent-style-name="Normal"/>
    <style:style style:name="T1463_1" style:family="text">
      <style:text-properties fo:font-size="10pt" style:font-size-asian="10pt" style:font-name-complex="Arial" style:font-size-complex="10pt" fo:language="en" fo:country="US"/>
    </style:style>
    <style:style style:name="P1464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465" style:family="paragraph" style:parent-style-name="Normal"/>
    <style:style style:name="T1465_1" style:family="text">
      <style:text-properties fo:font-size="10pt" style:font-size-asian="10pt" style:font-name-complex="Arial" style:font-size-complex="10pt" fo:language="en" fo:country="US"/>
    </style:style>
    <style:style style:name="P1466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467" style:family="paragraph" style:parent-style-name="Normal"/>
    <style:style style:name="T1467_1" style:family="text">
      <style:text-properties fo:font-size="10pt" style:font-size-asian="10pt" style:font-name-complex="Arial" style:font-size-complex="10pt" fo:language="en" fo:country="US"/>
    </style:style>
    <style:style style:name="P1468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469" style:family="paragraph" style:parent-style-name="Normal"/>
    <style:style style:name="T1469_1" style:family="text">
      <style:text-properties fo:font-size="10pt" style:font-size-asian="10pt" style:font-name-complex="Arial" style:font-size-complex="10pt" fo:language="en" fo:country="US"/>
    </style:style>
    <style:style style:name="P1470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471" style:family="paragraph" style:parent-style-name="Normal"/>
    <style:style style:name="T1471_1" style:family="text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T1471_2" style:family="text">
      <style:text-properties fo:font-size="10pt" style:font-size-asian="10pt" style:font-name-complex="Arial" style:font-size-complex="10pt" fo:language="en" fo:country="US"/>
    </style:style>
    <style:style style:name="P1472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472_1" style:family="text">
      <style:text-properties fo:font-size="10pt" style:font-size-asian="10pt" style:font-name-complex="Arial" fo:language="en" fo:country="US"/>
    </style:style>
    <style:style style:name="P1473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473_1" style:family="text">
      <style:text-properties fo:font-size="10pt" style:font-size-asian="10pt" style:font-name-complex="Arial" fo:language="en" fo:country="US"/>
    </style:style>
    <style:style style:name="P1474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1474_1" style:family="text">
      <style:text-properties fo:font-size="10pt" style:font-size-asian="10pt" style:font-name-complex="Arial" fo:language="en" fo:country="US"/>
    </style:style>
    <style:style style:name="P1475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1475_1" style:family="text">
      <style:text-properties fo:font-size="10pt" style:font-size-asian="10pt" style:font-name-complex="Arial" fo:language="en" fo:country="US"/>
    </style:style>
    <style:style style:name="P1476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1476_1" style:family="text">
      <style:text-properties fo:font-size="10pt" style:font-size-asian="10pt" style:font-name-complex="Arial" fo:language="en" fo:country="US"/>
    </style:style>
    <style:style style:name="P1477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1477_1" style:family="text">
      <style:text-properties fo:font-size="10pt" style:font-size-asian="10pt" style:font-name-complex="Arial" fo:language="en" fo:country="US"/>
    </style:style>
    <style:style style:name="P1478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1478_1" style:family="text">
      <style:text-properties fo:font-size="10pt" style:font-size-asian="10pt" style:font-name-complex="Arial" fo:language="en" fo:country="US"/>
    </style:style>
    <style:style style:name="P1479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479_1" style:family="text">
      <style:text-properties fo:font-size="10pt" style:font-size-asian="10pt" style:font-name-complex="Arial" fo:language="en" fo:country="US"/>
    </style:style>
    <style:style style:name="P1480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480_1" style:family="text">
      <style:text-properties fo:font-size="10pt" style:font-size-asian="10pt" style:font-name-complex="Arial" fo:language="en" fo:country="US"/>
    </style:style>
    <style:style style:name="P1481" style:family="paragraph" style:parent-style-name="Normal">
      <style:paragraph-properties fo:margin-left="1.27cm"/>
      <style:text-properties fo:font-size="10pt" style:font-size-asian="10pt" style:font-name-complex="Arial" style:font-size-complex="10pt" fo:language="en" fo:country="US"/>
    </style:style>
    <style:style style:name="P1482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482_1" style:family="text">
      <style:text-properties fo:font-size="10pt" style:font-size-asian="10pt" style:font-name-complex="Arial" fo:language="en" fo:country="US"/>
    </style:style>
    <style:style style:name="P1483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484" style:family="paragraph" style:parent-style-name="Normal">
      <style:text-properties fo:font-size="10pt" style:font-size-asian="10pt" style:font-name-complex="Arial" style:font-size-complex="10pt"/>
    </style:style>
    <style:style style:name="T1484_1" style:family="text">
      <style:text-properties fo:font-size="10pt" style:font-size-asian="10pt" style:font-name-complex="Arial" style:font-size-complex="10pt" fo:language="en" fo:country="US"/>
    </style:style>
    <style:style style:name="P1485" style:family="paragraph" style:parent-style-name="Normal">
      <style:text-properties fo:font-size="10pt" style:font-size-asian="10pt" style:font-name-complex="Arial" style:font-size-complex="10pt"/>
    </style:style>
    <style:style style:name="T1485_1" style:family="text">
      <style:text-properties fo:font-size="10pt" style:font-size-asian="10pt" style:font-name-complex="Arial" style:font-size-complex="10pt" fo:language="en" fo:country="US"/>
    </style:style>
    <style:style style:name="P1486" style:family="paragraph" style:parent-style-name="Normal">
      <style:text-properties fo:font-size="10pt" style:font-size-asian="10pt" style:font-name-complex="Arial" style:font-size-complex="10pt"/>
    </style:style>
    <style:style style:name="T1486_1" style:family="text">
      <style:text-properties fo:font-size="10pt" style:font-size-asian="10pt" style:font-name-complex="Arial" style:font-size-complex="10pt" fo:language="en" fo:country="US"/>
    </style:style>
    <style:style style:name="P1487" style:family="paragraph" style:parent-style-name="Normal">
      <style:text-properties fo:font-size="10pt" style:font-size-asian="10pt" style:font-name-complex="Arial" style:font-size-complex="10pt"/>
    </style:style>
    <style:style style:name="T1487_1" style:family="text">
      <style:text-properties fo:font-size="10pt" style:font-size-asian="10pt" style:font-name-complex="Arial" style:font-size-complex="10pt" fo:language="en" fo:country="US"/>
    </style:style>
    <style:style style:name="P1488" style:family="paragraph" style:parent-style-name="Normal">
      <style:text-properties fo:font-size="10pt" style:font-size-asian="10pt" style:font-name-complex="Arial" style:font-size-complex="10pt"/>
    </style:style>
    <style:style style:name="T1488_1" style:family="text">
      <style:text-properties fo:font-size="10pt" style:font-size-asian="10pt" style:font-name-complex="Arial" style:font-size-complex="10pt" fo:language="en" fo:country="US"/>
    </style:style>
    <style:style style:name="P1489" style:family="paragraph" style:parent-style-name="Normal">
      <style:text-properties fo:font-size="10pt" style:font-size-asian="10pt" style:font-name-complex="Arial" style:font-size-complex="10pt"/>
    </style:style>
    <style:style style:name="T1489_1" style:family="text">
      <style:text-properties fo:font-size="10pt" style:font-size-asian="10pt" style:font-name-complex="Arial" style:font-size-complex="10pt" fo:language="en" fo:country="US"/>
    </style:style>
    <style:style style:name="P1490" style:family="paragraph" style:parent-style-name="Normal">
      <style:text-properties fo:font-size="10pt" style:font-size-asian="10pt" style:font-name-complex="Arial" style:font-size-complex="10pt"/>
    </style:style>
    <style:style style:name="T1490_1" style:family="text">
      <style:text-properties fo:font-size="10pt" style:font-size-asian="10pt" style:font-name-complex="Arial" style:font-size-complex="10pt" fo:language="en" fo:country="US"/>
    </style:style>
    <style:style style:name="P1491" style:family="paragraph" style:parent-style-name="Normal">
      <style:text-properties fo:font-size="10pt" style:font-size-asian="10pt" style:font-name-complex="Arial" style:font-size-complex="10pt"/>
    </style:style>
    <style:style style:name="T1491_1" style:family="text">
      <style:text-properties fo:font-size="10pt" style:font-size-asian="10pt" style:font-name-complex="Arial" style:font-size-complex="10pt" fo:language="en" fo:country="US"/>
    </style:style>
    <style:style style:name="P1492" style:family="paragraph" style:parent-style-name="Normal">
      <style:text-properties fo:font-size="10pt" style:font-size-asian="10pt" style:font-name-complex="Arial" style:font-size-complex="10pt"/>
    </style:style>
    <style:style style:name="T1492_1" style:family="text">
      <style:text-properties fo:font-size="10pt" style:font-size-asian="10pt" style:font-name-complex="Arial" style:font-size-complex="10pt" fo:language="en" fo:country="US"/>
    </style:style>
    <style:style style:name="P1493" style:family="paragraph" style:parent-style-name="Normal">
      <style:text-properties fo:font-size="10pt" style:font-size-asian="10pt" style:font-name-complex="Arial" style:font-size-complex="10pt"/>
    </style:style>
    <style:style style:name="T1493_1" style:family="text">
      <style:text-properties fo:font-size="10pt" style:font-size-asian="10pt" style:font-name-complex="Arial" style:font-size-complex="10pt" fo:language="en" fo:country="US"/>
    </style:style>
    <style:style style:name="P1494" style:family="paragraph" style:parent-style-name="Normal">
      <style:text-properties fo:font-size="10pt" style:font-size-asian="10pt" style:font-name-complex="Arial" style:font-size-complex="10pt"/>
    </style:style>
    <style:style style:name="T1494_1" style:family="text">
      <style:text-properties fo:font-size="10pt" style:font-size-asian="10pt" style:font-name-complex="Arial" style:font-size-complex="10pt" fo:language="en" fo:country="US"/>
    </style:style>
    <style:style style:name="P1495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496" style:family="paragraph" style:parent-style-name="Normal">
      <style:paragraph-properties fo:margin-left="1.27cm"/>
    </style:style>
    <style:style style:name="T1496_1" style:family="text">
      <style:text-properties fo:font-size="10pt" style:font-size-asian="10pt" style:font-name-complex="Arial" style:font-size-complex="10pt" fo:language="en" fo:country="US"/>
    </style:style>
    <style:style style:name="P1497" style:family="paragraph" style:parent-style-name="Normal">
      <style:paragraph-properties fo:margin-left="1.27cm"/>
      <style:text-properties fo:font-size="10pt" style:font-size-asian="10pt" style:font-name-complex="Arial" style:font-size-complex="10pt" fo:language="en" fo:country="US"/>
    </style:style>
    <style:style style:name="P1498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498_1" style:family="text">
      <style:text-properties fo:font-size="10pt" style:font-size-asian="10pt" style:font-name-complex="Arial" fo:language="en" fo:country="US"/>
    </style:style>
    <style:style style:name="P1499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P1500" style:family="paragraph" style:parent-style-name="Normal">
      <style:paragraph-properties fo:margin-left="1.27cm"/>
    </style:style>
    <style:style style:name="T1500_1" style:family="text">
      <style:text-properties fo:font-size="10pt" style:font-size-asian="10pt" style:font-name-complex="Arial" style:font-size-complex="10pt" fo:language="en" fo:country="US"/>
    </style:style>
    <style:style style:name="P1501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01_1" style:family="text">
      <style:text-properties fo:font-size="10pt" style:font-size-asian="10pt" style:font-name-complex="Arial" fo:language="en" fo:country="US"/>
    </style:style>
    <style:style style:name="P1502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02_1" style:family="text">
      <style:text-properties fo:font-size="10pt" style:font-size-asian="10pt" style:font-name-complex="Arial" fo:language="en" fo:country="US"/>
    </style:style>
    <style:style style:name="T1502_2" style:family="text">
      <style:text-properties fo:font-size="10pt" style:font-size-asian="10pt" style:font-name-complex="Arial" fo:language="en" fo:country="US"/>
    </style:style>
    <style:style style:name="T1502_3" style:family="text">
      <style:text-properties fo:font-size="10pt" style:font-size-asian="10pt" style:font-name-complex="Arial" fo:language="en" fo:country="US"/>
    </style:style>
    <style:style style:name="P1503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03_1" style:family="text">
      <style:text-properties fo:font-size="10pt" style:font-size-asian="10pt" style:font-name-complex="Arial" fo:language="en" fo:country="US"/>
    </style:style>
    <style:style style:name="T1503_2" style:family="text">
      <style:text-properties fo:font-size="10pt" style:font-size-asian="10pt" style:font-name-complex="Arial" fo:language="en" fo:country="US"/>
    </style:style>
    <style:style style:name="T1503_3" style:family="text">
      <style:text-properties fo:font-size="10pt" style:font-size-asian="10pt" style:font-name-complex="Arial" fo:language="en" fo:country="US"/>
    </style:style>
    <style:style style:name="T1503_4" style:family="text">
      <style:text-properties fo:font-size="10pt" style:font-size-asian="10pt" style:font-name-complex="Arial" fo:language="en" fo:country="US"/>
    </style:style>
    <style:style style:name="T1503_5" style:family="text">
      <style:text-properties fo:font-size="10pt" style:font-size-asian="10pt" style:font-name-complex="Arial" fo:language="en" fo:country="US"/>
    </style:style>
    <style:style style:name="P1504" style:family="paragraph" style:parent-style-name="List_20_Paragraph">
      <style:text-properties fo:font-size="10pt" style:font-size-asian="10pt" style:font-name-complex="Arial" fo:language="en" fo:country="US"/>
    </style:style>
    <style:style style:name="P1505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05_1" style:family="text">
      <style:text-properties fo:font-size="10pt" style:font-size-asian="10pt" style:font-name-complex="Arial" fo:language="en" fo:country="US"/>
    </style:style>
    <style:style style:name="P1506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P1507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07_1" style:family="text">
      <style:text-properties fo:font-size="10pt" style:font-size-asian="10pt" style:font-name-complex="Arial" fo:language="en" fo:country="US"/>
    </style:style>
    <style:style style:name="P1508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509" style:family="paragraph" style:parent-style-name="Normal"/>
    <style:style style:name="T1509_1" style:family="text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P1510" style:family="paragraph" style:parent-style-name="Normal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P1511" style:family="paragraph" style:parent-style-name="Normal"/>
    <style:style style:name="T1511_1" style:family="text">
      <style:text-properties fo:font-size="10pt" style:font-size-asian="10pt" style:font-name-complex="Arial" style:font-size-complex="10pt" fo:language="en" fo:country="US"/>
    </style:style>
    <style:style style:name="P1512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513" style:family="paragraph" style:parent-style-name="Normal"/>
    <style:style style:name="T1513_1" style:family="text">
      <style:text-properties fo:font-size="10pt" style:font-size-asian="10pt" style:font-name-complex="Arial" style:font-size-complex="10pt" fo:language="en" fo:country="US"/>
    </style:style>
    <style:style style:name="P1514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14_1" style:family="text">
      <style:text-properties fo:font-size="10pt" style:font-size-asian="10pt" style:font-name-complex="Arial" fo:language="en" fo:country="US"/>
    </style:style>
    <style:style style:name="P1515" style:family="paragraph" style:parent-style-name="List_20_Paragraph">
      <style:paragraph-properties fo:margin-bottom="0cm"/>
    </style:style>
    <style:style style:name="T1515_1" style:family="text">
      <style:text-properties fo:font-size="10pt" style:font-size-asian="10pt" style:font-name-complex="Arial" fo:language="en" fo:country="US"/>
    </style:style>
    <style:style style:name="P1516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16_1" style:family="text">
      <style:text-properties fo:font-size="10pt" style:font-size-asian="10pt" style:font-name-complex="Arial" fo:language="en" fo:country="US"/>
    </style:style>
    <style:style style:name="P1517" style:family="paragraph" style:parent-style-name="Normal">
      <style:paragraph-properties fo:margin-left="0.635cm"/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P1518" style:family="paragraph" style:parent-style-name="Normal"/>
    <style:style style:name="T1518_1" style:family="text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P1519" style:family="paragraph" style:parent-style-name="Normal">
      <style:paragraph-properties fo:margin-left="0.635cm"/>
    </style:style>
    <style:style style:name="T1519_1" style:family="text">
      <style:text-properties fo:font-size="10pt" style:font-size-asian="10pt" style:font-name-complex="Arial" style:font-size-complex="10pt" fo:language="en" fo:country="US"/>
    </style:style>
    <style:style style:name="P1520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20_1" style:family="text">
      <style:text-properties fo:font-size="10pt" style:font-size-asian="10pt" style:font-name-complex="Arial" fo:language="en" fo:country="US"/>
    </style:style>
    <style:style style:name="P1521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21_1" style:family="text">
      <style:text-properties fo:font-size="10pt" style:font-size-asian="10pt" style:font-name-complex="Arial" fo:language="en" fo:country="US"/>
    </style:style>
    <style:style style:name="P1522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22_1" style:family="text">
      <style:text-properties fo:font-size="10pt" style:font-size-asian="10pt" style:font-name-complex="Arial" fo:language="en" fo:country="US"/>
    </style:style>
    <style:style style:name="P1523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23_1" style:family="text">
      <style:text-properties fo:font-size="10pt" style:font-size-asian="10pt" style:font-name-complex="Arial" fo:language="en" fo:country="US"/>
    </style:style>
    <style:style style:name="P1524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24_1" style:family="text">
      <style:text-properties fo:font-size="10pt" style:font-size-asian="10pt" style:font-name-complex="Arial" fo:language="en" fo:country="US"/>
    </style:style>
    <style:style style:name="P1525" style:family="paragraph" style:parent-style-name="List_20_Paragraph">
      <style:paragraph-properties fo:margin-bottom="0cm" fo:margin-left="1.905cm"/>
      <style:text-properties fo:font-size="10pt" style:font-size-asian="10pt" style:font-name-complex="Arial" fo:language="en" fo:country="US"/>
    </style:style>
    <style:style style:name="P1526" style:family="paragraph" style:parent-style-name="Normal"/>
    <style:style style:name="T1526_1" style:family="text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P1527" style:family="paragraph" style:parent-style-name="Normal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P1528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28_1" style:family="text">
      <style:text-properties fo:font-size="10pt" style:font-size-asian="10pt" style:font-name-complex="Arial" fo:language="en" fo:country="US"/>
    </style:style>
    <style:style style:name="P1529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29_1" style:family="text">
      <style:text-properties fo:font-size="10pt" style:font-size-asian="10pt" style:font-name-complex="Arial" fo:language="en" fo:country="US"/>
    </style:style>
    <style:style style:name="P1530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30_1" style:family="text">
      <style:text-properties fo:font-size="10pt" style:font-size-asian="10pt" style:font-name-complex="Arial" fo:language="en" fo:country="US"/>
    </style:style>
    <style:style style:name="P1531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31_1" style:family="text">
      <style:text-properties fo:font-size="10pt" style:font-size-asian="10pt" style:font-name-complex="Arial" fo:language="en" fo:country="US"/>
    </style:style>
    <style:style style:name="P1532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32_1" style:family="text">
      <style:text-properties fo:font-size="10pt" style:font-size-asian="10pt" style:font-name-complex="Arial" fo:language="en" fo:country="US"/>
    </style:style>
    <style:style style:name="P1533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33_1" style:family="text">
      <style:text-properties fo:font-size="10pt" style:font-size-asian="10pt" style:font-name-complex="Arial" fo:language="en" fo:country="US"/>
    </style:style>
    <style:style style:name="P1534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34_1" style:family="text">
      <style:text-properties fo:font-size="10pt" style:font-size-asian="10pt" style:font-name-complex="Arial" fo:language="en" fo:country="US"/>
    </style:style>
    <style:style style:name="P1535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35_1" style:family="text">
      <style:text-properties fo:font-size="10pt" style:font-size-asian="10pt" style:font-name-complex="Arial" fo:language="en" fo:country="US"/>
    </style:style>
    <style:style style:name="P1536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36_1" style:family="text">
      <style:text-properties fo:font-size="10pt" style:font-size-asian="10pt" style:font-name-complex="Arial" fo:language="en" fo:country="US"/>
    </style:style>
    <style:style style:name="P1537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37_1" style:family="text">
      <style:text-properties fo:font-size="10pt" style:font-size-asian="10pt" style:font-name-complex="Arial" fo:language="en" fo:country="US"/>
    </style:style>
    <style:style style:name="P1538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38_1" style:family="text">
      <style:text-properties fo:font-size="10pt" style:font-size-asian="10pt" style:font-name-complex="Arial" fo:language="en" fo:country="US"/>
    </style:style>
    <style:style style:name="P1539" style:family="paragraph" style:parent-style-name="List_20_Paragraph">
      <style:paragraph-properties fo:margin-bottom="0cm" fo:margin-left="2.54cm"/>
    </style:style>
    <style:style style:name="T1539_1" style:family="text">
      <style:text-properties fo:font-size="10pt" style:font-size-asian="10pt" style:font-name-complex="Arial" fo:language="en" fo:country="US"/>
    </style:style>
    <style:style style:name="P1540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40_1" style:family="text">
      <style:text-properties fo:font-size="10pt" style:font-size-asian="10pt" style:font-name-complex="Arial" fo:language="en" fo:country="US"/>
    </style:style>
    <style:style style:name="P1541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41_1" style:family="text">
      <style:text-properties fo:font-size="10pt" style:font-size-asian="10pt" style:font-name-complex="Arial" fo:language="en" fo:country="US"/>
    </style:style>
    <style:style style:name="P1542" style:family="paragraph" style:parent-style-name="List_20_Paragraph">
      <style:paragraph-properties fo:margin-bottom="0cm"/>
      <style:text-properties fo:font-size="10pt" style:font-size-asian="10pt" style:font-name-complex="Arial" fo:language="en" fo:country="US"/>
    </style:style>
    <style:style style:name="T1542_1" style:family="text">
      <style:text-properties fo:font-size="10pt" style:font-size-asian="10pt" style:font-name-complex="Arial" fo:language="en" fo:country="US"/>
    </style:style>
    <style:style style:name="P1543" style:family="paragraph" style:parent-style-name="Normal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P1544" style:family="paragraph" style:parent-style-name="Normal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P1545" style:family="paragraph" style:parent-style-name="Normal"/>
    <style:style style:name="T1545_1" style:family="text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P1546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Table29" style:family="table">
      <style:table-properties table:align="left" style:width="17.177cm" fo:margin-left="1.242cm"/>
    </style:style>
    <style:style style:name="Column99" style:family="table-column">
      <style:table-column-properties style:column-width="2.995cm"/>
    </style:style>
    <style:style style:name="Column100" style:family="table-column">
      <style:table-column-properties style:column-width="1.873cm"/>
    </style:style>
    <style:style style:name="Column101" style:family="table-column">
      <style:table-column-properties style:column-width="1.609cm"/>
    </style:style>
    <style:style style:name="Column102" style:family="table-column">
      <style:table-column-properties style:column-width="1.815cm"/>
    </style:style>
    <style:style style:name="Column103" style:family="table-column">
      <style:table-column-properties style:column-width="1.801cm"/>
    </style:style>
    <style:style style:name="Column104" style:family="table-column">
      <style:table-column-properties style:column-width="1.815cm"/>
    </style:style>
    <style:style style:name="Column105" style:family="table-column">
      <style:table-column-properties style:column-width="1.801cm"/>
    </style:style>
    <style:style style:name="Column106" style:family="table-column">
      <style:table-column-properties style:column-width="1.815cm"/>
    </style:style>
    <style:style style:name="Column107" style:family="table-column">
      <style:table-column-properties style:column-width="1.653cm"/>
    </style:style>
    <style:style style:name="Row217" style:family="table-row">
      <style:table-row-properties style:min-row-height="1.03cm"/>
    </style:style>
    <style:style style:name="Cell6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7" style:family="paragraph" style:parent-style-name="Normal">
      <style:paragraph-properties fo:line-height="100%" fo:margin-bottom="0cm"/>
    </style:style>
    <style:style style:name="T154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 fo:font-weight="bold" style:font-weight-asian="bold" style:font-weight-complex="bold"/>
    </style:style>
    <style:style style:name="Cell6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8" style:family="paragraph" style:parent-style-name="Normal">
      <style:paragraph-properties fo:line-height="100%" fo:margin-bottom="0cm"/>
    </style:style>
    <style:style style:name="T154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 fo:font-weight="bold" style:font-weight-asian="bold" style:font-weight-complex="bold"/>
    </style:style>
    <style:style style:name="Cell6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9" style:family="paragraph" style:parent-style-name="Normal">
      <style:paragraph-properties fo:line-height="100%" fo:margin-bottom="0cm"/>
    </style:style>
    <style:style style:name="T154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 fo:font-weight="bold" style:font-weight-asian="bold" style:font-weight-complex="bold"/>
    </style:style>
    <style:style style:name="Cell6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0" style:family="paragraph" style:parent-style-name="Normal">
      <style:paragraph-properties fo:line-height="100%" fo:margin-bottom="0cm"/>
    </style:style>
    <style:style style:name="T155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 fo:font-weight="bold" style:font-weight-asian="bold" style:font-weight-complex="bold"/>
    </style:style>
    <style:style style:name="Cell6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1" style:family="paragraph" style:parent-style-name="Normal">
      <style:paragraph-properties fo:line-height="100%" fo:margin-bottom="0cm"/>
    </style:style>
    <style:style style:name="T155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 fo:font-weight="bold" style:font-weight-asian="bold" style:font-weight-complex="bold"/>
    </style:style>
    <style:style style:name="Cell6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2" style:family="paragraph" style:parent-style-name="Normal">
      <style:paragraph-properties fo:line-height="100%" fo:margin-bottom="0cm"/>
    </style:style>
    <style:style style:name="T155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 fo:font-weight="bold" style:font-weight-asian="bold" style:font-weight-complex="bold"/>
    </style:style>
    <style:style style:name="Cell6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3" style:family="paragraph" style:parent-style-name="Normal">
      <style:paragraph-properties fo:line-height="100%" fo:margin-bottom="0cm"/>
    </style:style>
    <style:style style:name="T155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 fo:font-weight="bold" style:font-weight-asian="bold" style:font-weight-complex="bold"/>
    </style:style>
    <style:style style:name="Cell6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4" style:family="paragraph" style:parent-style-name="Normal">
      <style:paragraph-properties fo:line-height="100%" fo:margin-bottom="0cm"/>
    </style:style>
    <style:style style:name="T155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 fo:font-weight="bold" style:font-weight-asian="bold" style:font-weight-complex="bold"/>
    </style:style>
    <style:style style:name="Cell6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5" style:family="paragraph" style:parent-style-name="Normal">
      <style:paragraph-properties fo:line-height="100%" fo:margin-bottom="0cm"/>
    </style:style>
    <style:style style:name="T155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 fo:font-weight="bold" style:font-weight-asian="bold" style:font-weight-complex="bold"/>
    </style:style>
    <style:style style:name="Row218" style:family="table-row">
      <style:table-row-properties style:min-row-height="1.03cm"/>
    </style:style>
    <style:style style:name="Cell6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6" style:family="paragraph" style:parent-style-name="Normal">
      <style:paragraph-properties fo:line-height="100%" fo:margin-bottom="0cm"/>
    </style:style>
    <style:style style:name="T155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68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7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8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9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0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1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2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3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4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Row219" style:family="table-row">
      <style:table-row-properties style:min-row-height="1.03cm"/>
    </style:style>
    <style:style style:name="Cell6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5" style:family="paragraph" style:parent-style-name="Normal">
      <style:paragraph-properties fo:line-height="100%" fo:margin-bottom="0cm"/>
    </style:style>
    <style:style style:name="T156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77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6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7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8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9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0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1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2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3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Row220" style:family="table-row">
      <style:table-row-properties style:min-row-height="1.03cm"/>
    </style:style>
    <style:style style:name="Cell6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4" style:family="paragraph" style:parent-style-name="Normal">
      <style:paragraph-properties fo:line-height="100%" fo:margin-bottom="0cm"/>
    </style:style>
    <style:style style:name="T157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86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5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6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7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89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8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9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0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1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2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Row221" style:family="table-row">
      <style:table-row-properties style:min-row-height="1.03cm"/>
    </style:style>
    <style:style style:name="Cell6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3" style:family="paragraph" style:parent-style-name="Normal">
      <style:paragraph-properties fo:line-height="100%" fo:margin-bottom="0cm"/>
    </style:style>
    <style:style style:name="T158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4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96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5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6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98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7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6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8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00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9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0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02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1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Row222" style:family="table-row">
      <style:table-row-properties style:min-row-height="1.677cm"/>
    </style:style>
    <style:style style:name="Cell7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2" style:family="paragraph" style:parent-style-name="Normal">
      <style:paragraph-properties fo:line-height="100%" fo:margin-bottom="0cm"/>
    </style:style>
    <style:style style:name="T159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3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05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4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5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07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6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7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09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8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9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11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0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Row223" style:family="table-row">
      <style:table-row-properties style:min-row-height="0.503cm"/>
    </style:style>
    <style:style style:name="Cell7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1" style:family="paragraph" style:parent-style-name="Normal">
      <style:paragraph-properties fo:line-height="100%" fo:margin-bottom="0cm"/>
    </style:style>
    <style:style style:name="T160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2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14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3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4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16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5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6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18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7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8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20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9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Row224" style:family="table-row">
      <style:table-row-properties style:min-row-height="0.503cm"/>
    </style:style>
    <style:style style:name="Cell7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0" style:family="paragraph" style:parent-style-name="Normal">
      <style:paragraph-properties fo:line-height="100%" fo:margin-bottom="0cm"/>
    </style:style>
    <style:style style:name="T161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P1611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22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2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23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3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24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4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25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5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26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6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27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7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28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8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Cell729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9" style:family="paragraph" style:parent-style-name="Normal">
      <style:paragraph-properties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US" fo:country-asian="GB" fo:country-complex="SA"/>
    </style:style>
    <style:style style:name="P162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621" style:family="paragraph" style:parent-style-name="Normal">
      <style:paragraph-properties fo:break-before="page"/>
    </style:style>
    <style:style style:name="P1622" style:family="paragraph" style:parent-style-name="Normal"/>
    <style:style style:name="T162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22_2" style:family="text">
      <style:text-properties fo:font-size="10pt" style:font-size-asian="10pt" style:font-name-complex="Arial" style:font-size-complex="10pt"/>
    </style:style>
    <style:style style:name="P1623" style:family="paragraph" style:parent-style-name="Normal">
      <style:text-properties fo:font-size="10pt" style:font-size-asian="10pt" style:font-name-complex="Arial" style:font-size-complex="10pt"/>
    </style:style>
    <style:style style:name="P1624" style:family="paragraph" style:parent-style-name="Normal"/>
    <style:style style:name="T1624_1" style:family="text">
      <style:text-properties fo:font-size="10pt" style:font-size-asian="10pt" style:font-name-complex="Arial" style:font-size-complex="10pt"/>
    </style:style>
    <style:style style:name="P1625" style:family="paragraph" style:parent-style-name="Normal">
      <style:text-properties fo:font-size="10pt" style:font-size-asian="10pt" style:font-name-complex="Arial" style:font-size-complex="10pt"/>
    </style:style>
    <style:style style:name="P1626" style:family="paragraph" style:parent-style-name="Normal"/>
    <style:style style:name="T1626_1" style:family="text">
      <style:text-properties fo:font-size="10pt" style:font-size-asian="10pt" style:font-name-complex="Arial" style:font-size-complex="10pt"/>
    </style:style>
    <style:style style:name="P1627" style:family="paragraph" style:parent-style-name="Normal">
      <style:text-properties fo:font-size="10pt" style:font-size-asian="10pt" style:font-name-complex="Arial" style:font-size-complex="10pt"/>
    </style:style>
    <style:style style:name="P1628" style:family="paragraph" style:parent-style-name="Normal"/>
    <style:style style:name="T1628_1" style:family="text">
      <style:text-properties fo:font-size="10pt" style:font-size-asian="10pt" style:font-name-complex="Arial" style:font-size-complex="10pt"/>
    </style:style>
    <style:style style:name="T1628_2" style:family="text">
      <style:text-properties fo:background-color="#ffffff" fo:color="#383838" fo:font-size="10pt" style:font-size-asian="10pt" style:font-name-complex="Arial" style:font-size-complex="10pt"/>
    </style:style>
    <style:style style:name="T1628_3" style:family="text" style:parent-style-name="Normal">
      <style:text-properties fo:background-color="#ffffff" fo:color="#383838" fo:font-size="10pt" style:font-size-asian="10pt" style:font-name-complex="Arial" style:font-size-complex="10pt"/>
    </style:style>
    <style:style style:name="P1629" style:family="paragraph" style:parent-style-name="pf0"/>
    <style:style style:name="T1629_1" style:family="text">
      <style:text-properties fo:font-size="8pt" style:font-size-asian="8pt" style:font-size-complex="8pt"/>
    </style:style>
    <style:style style:name="T1629_2" style:family="text" style:parent-style-name="cf01">
      <style:text-properties fo:font-size="8pt" style:font-size-asian="8pt" style:font-size-complex="8pt"/>
    </style:style>
    <style:style style:name="T1629_3" style:family="text"/>
    <style:style style:name="T1629_4" style:family="text" style:parent-style-name="cf01">
      <style:text-properties fo:color="#0000ff" fo:font-size="8pt" style:font-size-asian="8pt" style:font-size-complex="8pt" style:text-underline-style="solid" style:text-underline-color="font-color"/>
    </style:style>
    <style:style style:name="T1629_5" style:family="text">
      <style:text-properties style:font-name="Arial" fo:font-size="8pt" style:font-size-asian="8pt" style:font-name-complex="Arial" style:font-size-complex="8pt"/>
    </style:style>
    <style:style style:name="T1629_6" style:family="text" style:parent-style-name="cf01">
      <style:text-properties fo:font-size="8pt" style:font-size-asian="8pt" style:font-size-complex="8pt"/>
    </style:style>
    <style:style style:name="P1630" style:family="paragraph" style:parent-style-name="Normal">
      <style:text-properties fo:font-size="10pt" style:font-size-asian="10pt" style:font-name-complex="Arial" style:font-size-complex="10pt"/>
    </style:style>
    <style:style style:name="P1631" style:family="paragraph" style:parent-style-name="Normal"/>
    <style:style style:name="T1631_1" style:family="text">
      <style:text-properties fo:font-size="10pt" style:font-size-asian="10pt" style:font-name-complex="Arial" style:font-size-complex="10pt"/>
    </style:style>
    <style:style style:name="P1632" style:family="paragraph" style:parent-style-name="Normal"/>
    <style:style style:name="T1632_1" style:family="text">
      <style:text-properties fo:font-size="10pt" style:font-size-asian="10pt" style:font-name-complex="Arial" style:font-size-complex="10pt"/>
    </style:style>
    <style:style style:name="P1633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634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35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36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37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38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39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40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41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42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43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44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45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46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47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48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49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50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51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52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53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54" style:family="paragraph" style:parent-style-name="Normal">
      <style:text-properties fo:background-color="#ffffff" fo:color="#383838" fo:font-size="10pt" style:font-size-asian="10pt" style:font-name-complex="Arial" style:font-size-complex="10pt"/>
    </style:style>
    <style:style style:name="P1655" style:family="paragraph" style:parent-style-name="Normal">
      <style:paragraph-properties fo:break-before="page" fo:line-height="108%" fo:margin-bottom="0.282cm"/>
    </style:style>
    <style:style style:name="P1656" style:family="paragraph" style:parent-style-name="Normal"/>
    <style:style style:name="T165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657" style:family="paragraph" style:parent-style-name="Normal">
      <style:paragraph-properties fo:margin-top="0.494cm"/>
    </style:style>
    <style:style style:name="T1657_1" style:family="text">
      <style:text-properties fo:font-size="10pt" style:font-size-asian="10pt" style:font-name-complex="Arial" style:font-size-complex="10pt"/>
    </style:style>
    <style:style style:name="P1658" style:family="paragraph" style:parent-style-name="Normal">
      <style:paragraph-properties fo:margin-top="0.494cm"/>
    </style:style>
    <style:style style:name="T1658_1" style:family="text">
      <style:text-properties fo:font-size="10pt" style:font-size-asian="10pt" style:font-name-complex="Arial" style:font-size-complex="10pt"/>
    </style:style>
    <style:style style:name="P1659" style:family="paragraph" style:parent-style-name="Normal">
      <style:paragraph-properties fo:margin-top="0.494cm"/>
    </style:style>
    <style:style style:name="T1659_1" style:family="text">
      <style:text-properties fo:font-size="10pt" style:font-size-asian="10pt" style:font-name-complex="Arial" style:font-size-complex="10pt"/>
    </style:style>
    <style:style style:name="P1660" style:family="paragraph" style:parent-style-name="Normal">
      <style:paragraph-properties fo:margin-top="0.494cm"/>
    </style:style>
    <style:style style:name="T1660_1" style:family="text">
      <style:text-properties fo:font-size="10pt" style:font-size-asian="10pt" style:font-name-complex="Arial" style:font-size-complex="10pt"/>
    </style:style>
    <style:style style:name="P1661" style:family="paragraph" style:parent-style-name="Normal">
      <style:paragraph-properties fo:margin-top="0.494cm" fo:margin-bottom="0.494cm"/>
    </style:style>
    <style:style style:name="T1661_1" style:family="text">
      <style:text-properties fo:font-size="10pt" style:font-size-asian="10pt" style:font-name-complex="Arial" style:font-size-complex="10pt"/>
    </style:style>
    <style:style style:name="P1662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663" style:family="paragraph" style:parent-style-name="Normal">
      <style:paragraph-properties fo:break-before="page"/>
    </style:style>
    <style:style style:name="P1664" style:family="paragraph" style:parent-style-name="Normal"/>
    <style:style style:name="T166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64_2" style:family="text">
      <style:text-properties fo:color="#000000"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P1665" style:family="paragraph" style:parent-style-name="Normal">
      <style:text-properties fo:color="#000000" fo:font-size="10pt" style:font-name-asian="Calibri" style:font-size-asian="10pt" style:font-name-complex="Arial" style:font-size-complex="10pt" fo:language-asian="zh" fo:country-asian="CN" fo:font-weight="bold" style:font-weight-asian="bold" style:font-weight-complex="bold"/>
    </style:style>
    <style:style style:name="P1666" style:family="paragraph" style:parent-style-name="Normal"/>
    <style:style style:name="T1666_1" style:family="text">
      <style:text-properties fo:font-size="10pt" style:font-size-asian="10pt" style:font-name-complex="Arial" style:font-size-complex="10pt" style:font-weight-complex="bold"/>
    </style:style>
    <style:style style:name="T1666_2" style:family="text">
      <style:text-properties fo:font-style="italic" style:font-style-asian="italic" style:font-style-complex="italic" fo:font-size="10pt" style:font-size-asian="10pt" style:font-name-complex="Arial" style:font-size-complex="10pt" style:font-weight-complex="bold"/>
    </style:style>
    <style:style style:name="T1666_3" style:family="text">
      <style:text-properties fo:font-size="10pt" style:font-size-asian="10pt" style:font-name-complex="Arial" style:font-size-complex="10pt" style:font-weight-complex="bold"/>
    </style:style>
    <style:style style:name="P1667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68" style:family="paragraph" style:parent-style-name="Normal"/>
    <style:style style:name="T1668_1" style:family="text">
      <style:text-properties fo:font-size="10pt" style:font-size-asian="10pt" style:font-name-complex="Arial" style:font-size-complex="10pt" style:font-weight-complex="bold"/>
    </style:style>
    <style:style style:name="P1669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70" style:family="paragraph" style:parent-style-name="Normal"/>
    <style:style style:name="T1670_1" style:family="text">
      <style:text-properties fo:font-size="10pt" style:font-size-asian="10pt" style:font-name-complex="Arial" style:font-size-complex="10pt" style:font-weight-complex="bold"/>
    </style:style>
    <style:style style:name="T1670_2" style:family="text">
      <style:text-properties fo:font-style="italic" style:font-style-asian="italic" fo:font-size="10pt" style:font-size-asian="10pt" style:font-name-complex="Arial" style:font-size-complex="10pt" style:font-weight-complex="bold"/>
    </style:style>
    <style:style style:name="T1670_3" style:family="text">
      <style:text-properties fo:font-size="10pt" style:font-size-asian="10pt" style:font-name-complex="Arial" style:font-size-complex="10pt" style:font-weight-complex="bold"/>
    </style:style>
    <style:style style:name="P1671" style:family="paragraph" style:parent-style-name="Normal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1672" style:family="paragraph" style:parent-style-name="Normal"/>
    <style:style style:name="T1672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72_2" style:family="text">
      <style:text-properties fo:font-size="10pt" style:font-size-asian="10pt" style:font-name-complex="Arial" style:font-size-complex="10pt"/>
    </style:style>
    <style:style style:name="T1672_3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72_4" style:family="text">
      <style:text-properties fo:font-size="10pt" style:font-size-asian="10pt" style:font-name-complex="Arial" style:font-size-complex="10pt"/>
    </style:style>
    <style:style style:name="T1672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72_6" style:family="text">
      <style:text-properties fo:font-size="10pt" style:font-size-asian="10pt" style:font-name-complex="Arial" style:font-size-complex="10pt"/>
    </style:style>
    <style:style style:name="T1672_7" style:family="text">
      <style:text-properties fo:font-size="10pt" style:font-size-asian="10pt" style:font-name-complex="Arial" style:font-size-complex="10pt" style:font-weight-complex="bold"/>
    </style:style>
    <style:style style:name="P1673" style:family="paragraph" style:parent-style-name="Normal">
      <style:paragraph-properties fo:text-align="justify"/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1674" style:family="paragraph" style:parent-style-name="Normal"/>
    <style:style style:name="T1674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1674_2" style:family="text">
      <style:text-properties fo:font-size="10pt" style:font-size-asian="10pt" style:font-name-complex="Arial" style:font-size-complex="10pt"/>
    </style:style>
    <style:style style:name="P1675" style:family="paragraph" style:parent-style-name="Normal">
      <style:text-properties fo:font-size="10pt" style:font-size-asian="10pt" style:font-name-complex="Arial" style:font-size-complex="10pt"/>
    </style:style>
    <style:style style:name="P1676" style:family="paragraph" style:parent-style-name="Normal"/>
    <style:style style:name="T1676_1" style:family="text">
      <style:text-properties fo:font-size="10pt" style:font-size-asian="10pt" style:font-name-complex="Arial" style:font-size-complex="10pt"/>
    </style:style>
    <style:style style:name="P1677" style:family="paragraph" style:parent-style-name="Normal">
      <style:text-properties fo:font-size="10pt" style:font-size-asian="10pt" style:font-name-complex="Arial" style:font-size-complex="10pt"/>
    </style:style>
    <style:style style:name="P1678" style:family="paragraph" style:parent-style-name="Normal"/>
    <style:style style:name="T1678_1" style:family="text">
      <style:text-properties fo:color="#000000" fo:font-size="10pt" style:font-name-asian="Calibri" style:font-size-asian="10pt" style:font-name-complex="Arial" style:font-size-complex="10pt" fo:language-asian="zh" fo:country-asian="CN"/>
    </style:style>
    <style:style style:name="P1679" style:family="paragraph" style:parent-style-name="Normal">
      <style:paragraph-properties fo:margin-bottom="0.212cm"/>
    </style:style>
    <style:style style:name="T1679_1" style:family="text">
      <style:text-properties fo:color="#000000" fo:font-size="10pt" style:font-name-asian="Calibri" style:font-size-asian="10pt" style:font-name-complex="Arial" style:font-size-complex="10pt" fo:language-asian="zh" fo:country-asian="CN" style:letter-kerning="true"/>
    </style:style>
    <style:style style:name="P1680" style:family="paragraph" style:parent-style-name="Normal">
      <style:paragraph-properties fo:margin-bottom="0.212cm"/>
      <style:text-properties fo:font-size="10pt" style:font-size-asian="10pt" style:font-name-complex="Arial" style:font-size-complex="10pt"/>
    </style:style>
  </office:automatic-styles>
  <office:body>
    <office:text>
      <text:tracked-changes text:track-changes="true"/>
      <text:section text:style-name="S1" text:name="S1">
        <text:p text:style-name="P1"><text:span text:style-name="T1_1">African<text:s/>Cities<text:s/>Research<text:s/>Programme<text:s/>Annual<text:s/>Review,<text:s/>2024</text:span></text:p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2">
              <text:p text:style-name="P3"><text:span text:style-name="T3_1">Programme<text:s/>Value<text:s/>£<text:s/>(full<text:s/>life):<text:s/>£32.75m<text:s/></text:span></text:p>
            </table:table-cell>
            <table:covered-table-cell/>
            <table:table-cell table:style-name="Cell2">
              <text:p text:style-name="P4"><text:span text:style-name="T4_1">Review<text:s/>Date:<text:s/>April<text:s/>2024</text:span></text:p>
            </table:table-cell>
          </table:table-row>
          <table:table-row table:style-name="Row2">
            <table:table-cell table:style-name="Cell3">
              <text:p text:style-name="P5"><text:span text:style-name="T5_1">Programme<text:s/>Code:<text:s/>300180</text:span></text:p>
            </table:table-cell>
            <table:table-cell table:style-name="Cell4">
              <text:p text:style-name="P6"><text:span text:style-name="T6_1">Start<text:s/>Date:<text:s/>01.10.2020</text:span></text:p>
            </table:table-cell>
            <table:table-cell table:style-name="Cell5">
              <text:p text:style-name="P7"><text:span text:style-name="T7_1">End<text:s/>Date:<text:s/>30.09.2026</text:span></text:p>
            </table:table-cell>
          </table:table-row>
        </table:table>
        <text:h text:style-name="P8" text:outline-level="1"><text:span text:style-name="T8_1">Summary<text:s/>of<text:s/>Programme<text:s/>Performance<text:s/></text:span></text:h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3">
            <table:table-cell table:style-name="Cell6">
              <text:p text:style-name="P9"><text:span text:style-name="T9_1">Year</text:span></text:p>
            </table:table-cell>
            <table:table-cell table:style-name="Cell7">
              <text:p text:style-name="P10"><text:span text:style-name="T10_1">2020</text:span></text:p>
            </table:table-cell>
            <table:table-cell table:style-name="Cell8">
              <text:p text:style-name="P11"><text:span text:style-name="T11_1">2021</text:span></text:p>
            </table:table-cell>
            <table:table-cell table:style-name="Cell9">
              <text:p text:style-name="P12"><text:span text:style-name="T12_1">2022</text:span></text:p>
            </table:table-cell>
            <table:table-cell table:style-name="Cell10">
              <text:p text:style-name="P13"><text:span text:style-name="T13_1">2023</text:span></text:p>
            </table:table-cell>
            <table:table-cell table:style-name="Cell11">
              <text:p text:style-name="P14"><text:span text:style-name="T14_1">2024</text:span></text:p>
            </table:table-cell>
            <table:table-cell table:style-name="Cell12">
              <text:p text:style-name="P15"/>
            </table:table-cell>
            <table:table-cell table:style-name="Cell13">
              <text:p text:style-name="P16"/>
            </table:table-cell>
            <table:table-cell table:style-name="Cell14">
              <text:p text:style-name="P17"/>
            </table:table-cell>
          </table:table-row>
          <table:table-row table:style-name="Row4">
            <table:table-cell table:style-name="Cell15">
              <text:p text:style-name="P18"><text:span text:style-name="T18_1">Programme</text:span><text:span text:style-name="T18_2"><text:s/>Score</text:span></text:p>
            </table:table-cell>
            <table:table-cell table:style-name="Cell16">
              <text:p text:style-name="P19"><text:span text:style-name="T19_1">A</text:span></text:p>
            </table:table-cell>
            <table:table-cell table:style-name="Cell17">
              <text:p text:style-name="P20"><text:span text:style-name="T20_1">A</text:span></text:p>
            </table:table-cell>
            <table:table-cell table:style-name="Cell18">
              <text:p text:style-name="P21"><text:span text:style-name="T21_1">A</text:span></text:p>
            </table:table-cell>
            <table:table-cell table:style-name="Cell19">
              <text:p text:style-name="P22"><text:span text:style-name="T22_1">A</text:span></text:p>
            </table:table-cell>
            <table:table-cell table:style-name="Cell20">
              <text:p text:style-name="P23"><text:span text:style-name="T23_1">A</text:span></text:p>
            </table:table-cell>
            <table:table-cell table:style-name="Cell21">
              <text:p text:style-name="P24"/>
            </table:table-cell>
            <table:table-cell table:style-name="Cell22">
              <text:p text:style-name="P25"/>
            </table:table-cell>
            <table:table-cell table:style-name="Cell23">
              <text:p text:style-name="P26"/>
            </table:table-cell>
          </table:table-row>
          <table:table-row table:style-name="Row5">
            <table:table-cell table:style-name="Cell24">
              <text:p text:style-name="P27"><text:span text:style-name="T27_1">Risk<text:s/>Rating</text:span><text:span text:style-name="T27_2"><text:s/></text:span></text:p>
            </table:table-cell>
            <table:table-cell table:style-name="Cell25">
              <text:p text:style-name="P28"><text:span text:style-name="T28_1">Moderate</text:span></text:p>
            </table:table-cell>
            <table:table-cell table:style-name="Cell26">
              <text:p text:style-name="P29"><text:span text:style-name="T29_1">Moderate</text:span></text:p>
            </table:table-cell>
            <table:table-cell table:style-name="Cell27">
              <text:p text:style-name="P30"><text:span text:style-name="T30_1">Minor</text:span></text:p>
            </table:table-cell>
            <table:table-cell table:style-name="Cell28">
              <text:p text:style-name="P31"><text:span text:style-name="T31_1">Moderate</text:span></text:p>
            </table:table-cell>
            <table:table-cell table:style-name="Cell29">
              <text:p text:style-name="P32"><text:span text:style-name="T32_1">Moderate<text:s/></text:span></text:p>
            </table:table-cell>
            <table:table-cell table:style-name="Cell30">
              <text:p text:style-name="P33"/>
            </table:table-cell>
            <table:table-cell table:style-name="Cell31">
              <text:p text:style-name="P34"/>
            </table:table-cell>
            <table:table-cell table:style-name="Cell32">
              <text:p text:style-name="P35"/>
            </table:table-cell>
          </table:table-row>
        </table:table>
        <text:p text:style-name="P36"/>
        <table:table table:style-name="Table3">
          <table:table-column table:style-name="Column13"/>
          <table:table-column table:style-name="Column14"/>
          <table:table-row table:style-name="Row6">
            <table:table-cell table:style-name="Cell33">
              <text:p text:style-name="P37"><text:span text:style-name="T37_1">DevTracker<text:s/>Link<text:s/>to<text:s/>Business<text:s/>Case</text:span><text:span text:style-name="T37_2"><text:s/>and<text:s/>Logical<text:s/>Framework</text:span></text:p>
            </table:table-cell>
            <table:table-cell table:style-name="Cell34">
              <text:p text:style-name="P38"><text:span text:style-name="T38_1"><text:a xlink:type="simple" xlink:href="https://devtracker.fcdo.gov.uk/projects/GB-GOV-1-300180/documents"><text:span text:style-name="T38_2">Link<text:s/>to<text:s/></text:span><text:span text:style-name="T38_3">Documents</text:span><text:span text:style-name="T38_4"><text:s/></text:span></text:a></text:span></text:p>
            </table:table-cell>
          </table:table-row>
        </table:table>
        <text:p text:style-name="P39"/>
        <text:p text:style-name="P40"><text:span text:style-name="T40_1">A.<text:s/>SUMMARY<text:s/>AND<text:s/>OVERVIEW<text:s/></text:span></text:p>
        <text:p text:style-name="P41"/>
        <text:h text:style-name="P42" text:outline-level="1"><text:span text:style-name="T42_1">Description<text:s/>of<text:s/>programme<text:s/></text:span></text:h>
        <text:list text:style-name="LS4" xml:id="list0">
          <text:list-item>
            <text:h text:style-name="P43" text:outline-level="2"><text:span text:style-name="T43_1">By<text:s/>2050,<text:s/>59%<text:s/>of<text:s/>Africans<text:s/>will<text:s/>live<text:s/>in<text:s/>urban<text:s/>centres.<text:s text:c="2"/>Africa’s<text:s/>urban<text:s/>growth<text:s/>is<text:s/>almost<text:s/>11<text:s/>times<text:s/>higher<text:s/>than<text:s/>Europe’s.<text:s text:c="2"/>Rapid<text:s/>urbanisation<text:s/>is<text:s/>driven<text:s/>mainly<text:s/>by<text:s/>natural<text:s/>population<text:s/>increase,<text:s/>as<text:s/>well<text:s/>as<text:s/>rural–urban<text:s/>migration,<text:s/>spatial<text:s/>expansion<text:s/>and<text:s/>displacement<text:s/>due<text:s/>to<text:s/>conflict<text:s/>and<text:s/>natural<text:s/>disaster.<text:s/>Some<text:s/>emblematic<text:s/>cities<text:s/>with<text:s/>strategic<text:s/>importance<text:s/>or<text:s/>a<text:s/>historical<text:s/>connection<text:s/>to<text:s/>the<text:s/>UK<text:s/>(</text:span><text:span text:style-name="T43_2">for<text:s/>example,</text:span><text:span text:style-name="T43_3"><text:s/></text:span><text:span text:style-name="T43_4">Dar<text:s/>es<text:s/>Salaam,<text:s/>Nairobi,<text:s/>Addis<text:s/>Ababa,<text:s/>Lagos,<text:s/>and<text:s/>Kampala),<text:s/>are<text:s/>expected<text:s/>to<text:s/>grow<text:s/>in<text:s/>excess<text:s/>of<text:s/>50%,<text:s/>2018-2030,<text:s/>and<text:s/>to<text:s/>have<text:s/>populations<text:s/>exceeding<text:s/>5<text:s/>million.</text:span></text:h>
          </text:list-item>
          <text:list-item>
            <text:h text:style-name="P44" text:outline-level="2"><text:span text:style-name="T44_1">There<text:s/>is<text:s/>a<text:s/>strong<text:s/>correlation<text:s/>between<text:s/>a<text:s/>country’s<text:s/>level<text:s/>of<text:s/>urbanisation<text:s/>and<text:s/>national<text:s/>income.</text:span><text:span text:style-name="T44_2"><text:note text:note-class="footnote"><text:note-citation/><text:note-body><text:p text:style-name="P45"><text:span text:style-name="T45_1"><text:s/>Glaeser,<text:s/>E.,<text:s/>and<text:s/>W.<text:s/>Xiong.<text:s/>2017.<text:s/>“Urban<text:s/>Productivity<text:s/>in<text:s/>the<text:s/>Developing<text:s/>World.”<text:s/>Oxford<text:s/>Review<text:s/>of<text:s/>Economic<text:s/>Policy<text:s/>33<text:s/>(3):<text:s/>373–404.<text:s/></text:span><text:span text:style-name="T45_2"><text:a xlink:type="simple" xlink:href="https://scholar.harvard.edu/files/glaeser/files/urban_productivity_in_the_developing_world_nberwp.pdf"><text:span text:style-name="T45_3">urban_productivity_in_the_developing_world_nberwp.pdf<text:s/>(harvard.edu)</text:span></text:a></text:span></text:p></text:note-body></text:note></text:span><text:span text:style-name="T45_4"><text:s text:c="4"/>Whether<text:s/>urbanisation<text:s/>can<text:s/>be<text:s/>harnessed<text:s/>to<text:s/>drive<text:s/>economic<text:s/>growth<text:s/>depends<text:s/>on<text:s/>the<text:s/>extent<text:s/>to<text:s/>which<text:s/>cities<text:s/>can<text:s/>exploit<text:s/>economies<text:s/>of<text:s/>scale<text:s/></text:span><text:span text:style-name="T45_5">such<text:s/>as</text:span><text:span text:style-name="T45_6"><text:s/></text:span><text:span text:style-name="T45_7">firms<text:s/>being<text:s/>closer<text:s/>to<text:s/>suppliers<text:s/>and<text:s/>people<text:s/>being<text:s/>more<text:s/>able<text:s/>to<text:s/>share<text:s/>ideas)<text:s/>and<text:s/>mitigate<text:s/>the<text:s/>diseconomies<text:s/>of<text:s/>scale,<text:s/>such<text:s/>as<text:s/>congestion<text:s/>and<text:s/>pollution.<text:s text:c="2"/></text:span><text:span text:style-name="T45_8">The<text:s/>lack<text:s/>of<text:s/>basic<text:s/>services<text:s/>in<text:s/>the<text:s/>informal<text:s/>neighbourhoods<text:s/>that<text:s/>provide<text:s/>homes<text:s/>to<text:s/>56</text:span><text:span text:style-name="T45_9">%<text:s/></text:span><text:span text:style-name="T45_10">of<text:s/>urban<text:s/>residents<text:s/>in<text:s/>sub-Saharan<text:s/>Africa<text:s/>exacerbates<text:s/>problems<text:s/>of<text:s/>health<text:s/>and<text:s/>well-being<text:s/>and<text:s/>reduces<text:s/>the<text:s/>profitability<text:s/>of<text:s/>informal<text:s/>enterprises.<text:s/>Other<text:s/>factors,<text:s/>such<text:s/>as<text:s/>congestion<text:s/>and<text:s/>high<text:s/>transport<text:s/>costs,<text:s/>further<text:s/>prevent<text:s/>cities<text:s/>from<text:s/>harnessing<text:s/>the<text:s/>benefits<text:s/>of<text:s/>urbanisation.<text:s/>Problems<text:s/>of<text:s/>poverty<text:s/>and<text:s/>inequality<text:s/>remain<text:s/>substantial.<text:s/>Women<text:s/>are<text:s/>particularly<text:s/>disadvantaged<text:s/>due<text:s/>to<text:s/>their<text:s/>caring<text:s/>responsibilities<text:s/>and<text:s/>discrimination<text:s/>in<text:s/>labour<text:s/>markets.<text:s/>And<text:s/>it<text:s/>is<text:s/>widely<text:s/>recognised<text:s/>that<text:s/>young<text:s/>people<text:s/>are<text:s/>struggling<text:s/>to<text:s/>enter<text:s/>labour<text:s/>markets<text:s/>and<text:s/>establish<text:s/>themselves;<text:s/>generally,<text:s/>they<text:s/>face<text:s/>a<text:s/>poor<text:s/>set<text:s/>of<text:s/>development<text:s/>options.<text:s/>An<text:s/>estimated<text:s/>70</text:span><text:span text:style-name="T45_11">%<text:s/></text:span><text:span text:style-name="T45_12">of<text:s/>sub-Saharan<text:s/>Africa’s<text:s/>population<text:s/>is<text:s/>under<text:s/>30.</text:span></text:h>
          </text:list-item>
          <text:list-item>
            <text:h text:style-name="P46" text:outline-level="2"><text:span text:style-name="T46_1">The<text:s/>African<text:s/>Cities<text:s/>Research<text:s/>Programme<text:s/>(ACRP)<text:s/>aims<text:s/>to<text:s/>answer<text:s/>urgent<text:s/>research<text:s/>questions<text:s/>in<text:s/>large<text:s/>cities.<text:s/>Larger<text:s/>cities<text:s/>tend<text:s/>to<text:s/>be<text:s/>more<text:s/>productive</text:span><text:span text:style-name="T46_2">:<text:s/></text:span><text:span text:style-name="T46_3">each<text:s/>time<text:s/>the<text:s/>size<text:s/>of<text:s/>a<text:s/>city<text:s/>doubles,<text:s/>the<text:s/>productivity<text:s/>of<text:s/>the<text:s/>activities<text:s/>within<text:s/>it<text:s/>increases<text:s/>by<text:s/>around<text:s/>4-8%.</text:span><text:span text:style-name="T46_4"><text:note text:note-class="footnote"><text:note-citation/><text:note-body><text:p text:style-name="P47"><text:span text:style-name="T47_1"><text:s/>African<text:s/>Development<text:s/>Bank,<text:s/>2011,<text:s text:c="2"/></text:span><text:span text:style-name="T47_2"><text:a xlink:type="simple" xlink:href="https://www.afdb.org/fileadmin/uploads/afdb/Documents/Publications/Africa%20in%2050%20Years%20Time.pdf"><text:span text:style-name="T47_3">Africa<text:s/>in<text:s/>50<text:s/>Years'<text:s/>Time<text:s/>-<text:s/>The<text:s/>Road<text:s/>Towards<text:s/>Inclusive<text:s/>Growth<text:s/>(afdb.org)</text:span></text:a></text:span></text:p></text:note-body></text:note></text:span><text:span text:style-name="T47_4"><text:s text:c="2"/>However,<text:s/></text:span><text:span text:style-name="T47_5">in<text:s/></text:span><text:span text:style-name="T47_6">many<text:s/>African<text:s/>cities</text:span><text:span text:style-name="T47_7"><text:s/></text:span><text:span text:style-name="T47_8">investment<text:s/>in<text:s/>infrastructure,<text:s/>industry<text:s/>and<text:s/>commerce<text:s/>ha</text:span><text:span text:style-name="T47_9">s</text:span><text:span text:style-name="T47_10"><text:s/>not<text:s/>kept<text:s/>pace<text:s/>with<text:s/>urbanisation,<text:s/>illustrated<text:s/>by<text:s/>the<text:s/>fact<text:s/>that<text:s/></text:span><text:span text:style-name="T47_11">from<text:s/></text:span><text:span text:style-name="T47_12">2000</text:span><text:span text:style-name="T47_13"><text:s/>to<text:s/>20</text:span><text:span text:style-name="T47_14">17,<text:s/>the<text:s/>percentage<text:s/>of<text:s/>households<text:s/>with<text:s/>access<text:s/>to<text:s/>piped<text:s/>water<text:s/>in<text:s/>urban<text:s/>sub-Saharan<text:s/>Africa<text:s/>declined<text:s/>from<text:s/>65</text:span><text:span text:style-name="T47_15">%<text:s/></text:span><text:span text:style-name="T47_16">to<text:s/>56</text:span><text:span text:style-name="T47_17">%</text:span><text:span text:style-name="T47_18">.<text:s text:c="2"/>Other<text:s/>factors,<text:s/>such<text:s/>as<text:s/>congestion<text:s/>and<text:s/>high<text:s/>transport<text:s/>costs<text:s/>can<text:s/>further<text:s/>prevent<text:s/>cities<text:s/>from<text:s/>harnessing<text:s/>the<text:s/>benefits<text:s/>of<text:s/>urbanisation.<text:s/></text:span></text:h>
          </text:list-item>
          <text:list-item>
            <text:h text:style-name="P48" text:outline-level="2"><text:span text:style-name="T48_1">ACRP<text:s/>examines<text:s/>these<text:s/>tensions<text:s/>between<text:s/>the<text:s/>potential<text:s/>benefits<text:s/>and<text:s/>costs<text:s/>of<text:s/>rapidly<text:s/>growing<text:s/>African<text:s/>cites.<text:s text:c="2"/>It<text:s/></text:span><text:span text:style-name="T48_2">is<text:s/></text:span><text:span text:style-name="T48_3">research</text:span><text:span text:style-name="T48_4">ing</text:span><text:span text:style-name="T48_5"><text:s/>large<text:s/>multi-sectoral<text:s/>problems,<text:s/>the<text:s/>type<text:s/>residents<text:s/>have<text:s/>been<text:s/>complaining<text:s/>about<text:s/>for<text:s/>years,<text:s/>but<text:s/>have<text:s/>not<text:s/>been<text:s/>addressed,<text:s/>often<text:s/>because<text:s/>they<text:s/>require<text:s/>coordination<text:s/>between<text:s/>a<text:s/>number<text:s/>of<text:s/>groups<text:s/>and<text:s/>agencies,<text:s/>and<text:s/>because<text:s/>they<text:s/>require<text:s/>political<text:s/>action.<text:s/></text:span><text:span text:style-name="T48_6">It<text:s/>recognises<text:s/>that<text:s/>urban<text:s/>research<text:s/>needs<text:s/>to<text:s/>move<text:s/>beyond<text:s/>sectoral<text:s/>approaches<text:s/>and<text:s/>that<text:s/>it<text:s/>often<text:s/>misses<text:s/>the<text:s/>inter-connectedness<text:s/>between<text:s/>the<text:s/>most<text:s/>important<text:s/>problems,<text:s/>and<text:s/>the<text:s/>role<text:s/>that<text:s/>politics<text:s/>plays<text:s/>in<text:s/>constraining,<text:s/>or<text:s/>encouraging,<text:s/>progress.<text:s/>The<text:s/>ambition<text:s/>is<text:s/>that<text:s/>African<text:s/>Cities<text:s/>research<text:s/>will<text:s/>stimulate<text:s/>innovative<text:s/>projects<text:s/>that<text:s/>address<text:s/>recognised<text:s/>challenges<text:s/>preventing<text:s/>effective<text:s/>economic<text:s/>development<text:s/>and<text:s/>poverty<text:s/>reduction<text:s/>and<text:s/>hence<text:s/>will<text:s/>transform<text:s/>the<text:s/>lives<text:s/>of<text:s/>significant<text:s/>number</text:span><text:span text:style-name="T48_7">s</text:span><text:span text:style-name="T48_8"><text:s/>of<text:s/>residents<text:s/>(facing<text:s/>multiple<text:s/>dimensions<text:s/>of<text:s/>disadvantage)<text:s/>within<text:s/>those<text:s/>cities.<text:s/>The<text:s/>African<text:s/>Cities<text:s/>leadership<text:s/>recognises<text:s/>the<text:s/>importance<text:s/>of<text:s/>measures<text:s/>to<text:s/>address<text:s/>adverse<text:s/>climate<text:s/>change<text:s/>and<text:s/>has<text:s/>sought<text:s/>to<text:s/>integrate<text:s/>these<text:s/>considerations<text:s/>with<text:s/>work<text:s/>since<text:s/>the<text:s/>ACRP<text:s/></text:span><text:span text:style-name="T48_9">began.<text:s/>It<text:s/>is<text:s/>anticipated<text:s/>that<text:s/>these<text:s/>innovative<text:s/>projects,<text:s/>stimulated<text:s/>by<text:s/>the<text:s/>programme’s<text:s/>research,<text:s/>will<text:s/>provide<text:s/>the<text:s/>knowledge<text:s/>required<text:s/>to<text:s/>catalyse<text:s/>more<text:s/>successful<text:s/>projects<text:s/>and<text:s/>programmes<text:s/>both<text:s/>in<text:s/>FCDO<text:s/>and<text:s/>beyond.</text:span></text:h>
          </text:list-item>
          <text:list-item>
            <text:h text:style-name="P49" text:outline-level="2"><text:span text:style-name="T49_1">ACRP<text:s/>research<text:s/>is<text:s/>grounded<text:s/>in<text:s/>three,<text:s/>interlocking<text:s/>concepts<text:s/>of<text:s/>political<text:s/>settlements,<text:s/>city<text:s/>of<text:s/>systems<text:s/>and<text:s/>urban<text:s/>development<text:s/>domains.<text:s/>Taking<text:s/>the<text:s/>first,<text:s/>there<text:s/>is<text:s/>increasing<text:s/>recognition<text:s/>of<text:s/>the<text:s/>role<text:s/>of<text:s/>the<text:s/>“political<text:s/>settlement”<text:s/>in<text:s/>any<text:s/>city<text:s/></text:span><text:span text:style-name="T49_2">–<text:s/></text:span><text:span text:style-name="T49_3">the<text:s/>balance<text:s/>or<text:s/>distribution<text:s/>of<text:s/>power<text:s/>between<text:s/>contending<text:s/>interest<text:s/>groups<text:s/>–<text:s/>and<text:s/>how<text:s/>this<text:s/>can<text:s/>perpetuate<text:s/>or<text:s/>help<text:s/>solve<text:s/>problems.</text:span><text:span text:style-name="T49_4"><text:s/></text:span><text:span text:style-name="T49_5">Secondly,<text:s/>cites<text:s/>have<text:s/>a<text:s/>number<text:s/>of<text:s/>systems,<text:s/>such<text:s/>as<text:s/>education,<text:s/>healthcare,<text:s/>finance,<text:s/>political<text:s/>participation,<text:s/>neighbourhood<text:s/>economies<text:s/>and<text:s/>media.<text:s/>These<text:s/>systems<text:s/>shape<text:s/>cities<text:s/>and<text:s/>contribute<text:s/>to<text:s/>wellbeing.<text:s text:c="2"/>ACRP,<text:s/>therefore,<text:s/>approaches<text:s/>cities<text:s/>as<text:s/>a<text:s/>series<text:s/>of<text:s/>material<text:s/>and<text:s/>social<text:s/>systems<text:s/>–<text:s/>a<text:s/>"city<text:s/>of<text:s/>systems"<text:s/>approach<text:s/>–<text:s/>but<text:s/>takes<text:s/>them<text:s/>further<text:s/>by<text:s/>drawing<text:s/>interconnected<text:s/>systems<text:s/>together<text:s/>into,<text:s/>the<text:s/>third<text:s/>element,<text:s/>domains.</text:span><text:bookmark-start text:name="_Hlk106010615"/><text:span text:style-name="T49_6"><text:s text:c="2"/></text:span></text:h>
          </text:list-item>
          <text:list-item>
            <text:h text:style-name="P50" text:outline-level="2"><text:span text:style-name="T50_1">Urban<text:s/>development<text:s/>domains<text:s/>are<text:s/>distinct<text:s/>areas<text:s/>of<text:s/>intervention<text:s/>to<text:s/>address<text:s/>urban<text:s/>problems<text:s/>that<text:s/>include<text:s/>multiple<text:s/>systems<text:s/>(for<text:s/>example,<text:s/>the<text:s/>housing<text:s/>domain<text:s/>draws<text:s/>together<text:s/>a<text:s/>number<text:s/>of<text:s/>systems<text:s/>such<text:s/>as<text:s/>energy,<text:s/>water,<text:s/>waste<text:s/>management,<text:s/>transportation,<text:s/>and<text:s/>so<text:s/>on).<text:s/></text:span><text:bookmark-end text:name="_Hlk106010615"/><text:span text:style-name="T50_2">Domains<text:s/>are<text:s/>highly<text:s/>political,<text:s/>reflecting<text:s/>the<text:s/>fact<text:s/>that<text:s/>they<text:s/>are<text:s/>areas<text:s/>where<text:s/>people<text:s/>may<text:s/>contest<text:s/>different<text:s/>interests<text:s/>and<text:s/>ideas,<text:s/>and<text:s/>because<text:s/>they<text:s/>often<text:s/>play<text:s/>a<text:s/>wider<text:s/>role<text:s/>in<text:s/>sustaining<text:s/>the<text:s/>balance<text:s/>of<text:s/>power<text:s/>within<text:s/>the<text:s/>city<text:s/>and<text:s/>national-level<text:s/>settlements<text:s/>(for<text:s/>example,<text:s/>through<text:s/>providing<text:s/>rent-seeking<text:s/>opportunities,<text:s/>legitimacy<text:s/>or<text:s/>votes<text:s/>for<text:s/>powerful<text:s/>players).</text:span></text:h>
          </text:list-item>
          <text:list-item>
            <text:h text:style-name="P51" text:outline-level="2"><text:span text:style-name="T51_1">Research<text:s/>on<text:s/>understanding<text:s/>how<text:s/>these<text:s/>three<text:s/>concepts<text:s/>work<text:s/>together<text:s/>in<text:s/>a<text:s/>city,<text:s/>as<text:s/>well<text:s/>as<text:s/>three<text:s/>cross-cutting<text:s/>themes,<text:s/>climate,<text:s/>finance<text:s/>and<text:s/>gender,<text:s/>is<text:s/>being<text:s/>used<text:s/>to<text:s/>identify<text:s/>substantive,<text:s/>multi-sectoral<text:s/>Priority<text:s/>Complex<text:s/>Problems<text:s/>(PCPs)<text:s/>for<text:s/>further<text:s/>research.<text:s/>This<text:s/>will<text:s/>be<text:s/>the<text:s/>work<text:s/>of<text:s/>the<text:s/>four-year<text:s/>Implementation<text:s/>Phase<text:s/>with<text:s/>the<text:s/>goal<text:s/>being<text:s/>both<text:s/>to<text:s/>co-produce<text:s/>knowledge<text:s/>and<text:s/>evidence,<text:s/>and<text:s/>to<text:s/>turn<text:s/>this<text:s/>into<text:s/>meaningful<text:s/>action.<text:s/>The<text:s/>current<text:s/>Foundation<text:s/>Phase<text:s/>covers<text:s/>the<text:s/>work<text:s/>required<text:s/>to<text:s/>identify<text:s/>these<text:s/>PCPs,<text:s/>using<text:s/>a<text:s/>conceptual<text:s/>framework,<text:s/>prior<text:s/>to<text:s/>deciding<text:s/>which<text:s/>ones<text:s/>to<text:s/>focus<text:s/>on<text:s/>in<text:s/>the<text:s/>Implementation<text:s/>Phase.<text:s/>Work<text:s/>on<text:s/>the<text:s/>Implementation<text:s/>Phase<text:s/>began<text:s/>in<text:s/>mid-2023<text:s/>while<text:s/>work<text:s/>to<text:s/>complete<text:s/>the<text:s/>Foundation<text:s/>Phase<text:s/>remained<text:s/>ongoing.<text:s/>The<text:s/>formal<text:s/>transition<text:s/>date<text:s/>has<text:s/>been<text:s/>agreed<text:s/>as<text:s/>1st<text:s/>April<text:s/>2024.<text:s text:c="2"/>The<text:s/>substantive<text:s/>work<text:s/>related<text:s/>to<text:s/>the<text:s/>Foundation<text:s/>Phase<text:s/>will<text:s/>have<text:s/>been<text:s/>completed<text:s/>by<text:s/>this<text:s/>date.<text:s/>However,<text:s/>work<text:s/>to<text:s/>complete<text:s/>publications<text:s/>based<text:s/>on<text:s/>this<text:s/>work<text:s/>will<text:s/>continue<text:s/></text:span><text:span text:style-name="T51_2">beyond<text:s/>this<text:s/>date</text:span><text:span text:style-name="T51_3">.<text:s/></text:span></text:h>
          </text:list-item>
          <text:list-item>
            <text:h text:style-name="P52" text:outline-level="2"><text:span text:style-name="T52_1">The<text:s/>12<text:s/>cities<text:s/>in<text:s/>which<text:s/>the<text:s/>programme<text:s/>is<text:s/>currently<text:s/>working<text:s/>are:<text:s/>Harare<text:s/>(Zimbabwe),<text:s/>Lilongwe<text:s/>(Malawi),<text:s/>Addis<text:s/>Ababa<text:s/>(Ethiopia),<text:s/>Dar<text:s/>es<text:s/>Salaam<text:s/>(Tanzania),<text:s/>Kampala<text:s/>(Uganda),<text:s/>Mogadishu<text:s/>(Somalia),<text:s/>Nairobi<text:s/>(Kenya),<text:s/>Accra<text:s/>(Ghana),<text:s/>Freetown<text:s/>(Sierra<text:s/>Leone),<text:s/>Lagos<text:s/>and<text:s/>Maiduguri<text:s/>(Nigeria)<text:s/>and<text:s/>Bukavu<text:s/>(DRC).<text:s text:c="2"/>A<text:s/>thirteenth<text:s/>city,<text:s/>Khartoum<text:s/>(Sudan)<text:s/></text:span><text:span text:style-name="T52_2">was<text:s/></text:span><text:span text:style-name="T52_3">dropped<text:s/>from<text:s/>the<text:s/>programme<text:s/>to<text:s/>reduce<text:s/>costs,<text:s/>given<text:s/>the<text:s/>fact<text:s/>that<text:s/>the<text:s/>budgets<text:s/>in<text:s/>2021/22<text:s/>and<text:s/>2022/23<text:s/>were<text:s/>more<text:s/>than<text:s/>50%<text:s/>less<text:s/>than<text:s/>those<text:s/>in<text:s/>the<text:s/>agreed<text:s/>programme<text:s/>design.<text:s/>By<text:s/>the<text:s/>end<text:s/>of<text:s/>the<text:s/>Foundation<text:s/>Phase,<text:s/></text:span><text:span text:style-name="T52_4">1<text:s/>April</text:span><text:span text:style-name="T52_5"><text:s/>2024</text:span><text:span text:style-name="T52_6">,<text:s/>these<text:s/>12<text:s/>initial<text:s/>cities<text:s/>will</text:span><text:span text:style-name="T52_7"><text:s/>have<text:s/>been<text:s/></text:span><text:span text:style-name="T52_8">narrowed<text:s/>down<text:s/>to<text:s/></text:span><text:span text:style-name="T52_9">five</text:span><text:span text:style-name="T52_10">,<text:s/>namely<text:s/>Kampala,<text:s/>Accra,<text:s/>Nairobi,<text:s/>Harare<text:s/>and<text:s/>Lagos</text:span><text:span text:style-name="T52_11">.<text:s/></text:span></text:h>
          </text:list-item>
          <text:list-item>
            <text:h text:style-name="P53" text:outline-level="2"><text:span text:style-name="T53_1">The<text:s/>programme<text:s/>is<text:s/>being<text:s/>implemented<text:s/>by<text:s/>the<text:s/>‘African<text:s/>Cities<text:s/>Research<text:s/>Consortium",<text:s/>comprising:</text:span></text:h>
          </text:list-item>
        </text:list>
        <text:list text:style-name="LS1" xml:id="list9">
          <text:list-item>
            <text:p text:style-name="P54"><text:span text:style-name="T54_1">University<text:s/>of<text:s/>Manchester<text:s/>(UoM,<text:s/>lead<text:s/>supplier);</text:span></text:p>
          </text:list-item>
          <text:list-item>
            <text:p text:style-name="P55"><text:span text:style-name="T55_1">International<text:s/>Institute<text:s/>for<text:s/>Environment<text:s/>and<text:s/>Development<text:s/>(IIED),<text:s/></text:span></text:p>
          </text:list-item>
          <text:list-item>
            <text:p text:style-name="P56"><text:span text:style-name="T56_1">University<text:s/>of<text:s/>Liverpool<text:s/>(UoL);</text:span></text:p>
          </text:list-item>
          <text:list-item>
            <text:p text:style-name="P57"><text:span text:style-name="T57_1">Liverpool<text:s/>School<text:s/>of<text:s/>Tropical<text:s/>Medicine<text:s/>(LSTM);<text:s/></text:span></text:p>
          </text:list-item>
          <text:list-item>
            <text:p text:style-name="P58"><text:span text:style-name="T58_1">Overseas<text:s/>Development<text:s/>Institute<text:s/>(ODI);</text:span></text:p>
          </text:list-item>
          <text:list-item>
            <text:p text:style-name="P59"><text:span text:style-name="T59_1">Partnership<text:s/>for<text:s/>African<text:s/>Social<text:s/>and<text:s/>Governance<text:s/>Research<text:s/>(PASGR);<text:s/></text:span></text:p>
          </text:list-item>
          <text:list-item>
            <text:p text:style-name="P60"><text:span text:style-name="T60_1">Shack/Slum<text:s/>Dwellers<text:s/>International<text:s/>(SDI);<text:s text:c="2"/></text:span></text:p>
          </text:list-item>
          <text:list-item>
            <text:p text:style-name="P61"><text:span text:style-name="T61_1">United<text:s/>Nations<text:s/>University<text:s/>-<text:s/>World<text:s/>Institute<text:s/>for<text:s/>Development<text:s/>Economics<text:s/>Research<text:s/>(UN<text:s/>WIDER);</text:span></text:p>
          </text:list-item>
          <text:list-item>
            <text:p text:style-name="P62"><text:span text:style-name="T62_1">International<text:s/>Council<text:s/>for<text:s/>Local<text:s/>Environmental<text:s/>Initiatives-Africa<text:s/>(ICLEI-Africa).</text:span></text:p>
          </text:list-item>
        </text:list>
        <text:p text:style-name="P63"/>
        <text:list text:style-name="LS4" xml:id="list18" text:continue-list="list0">
          <text:list-item>
            <text:h text:style-name="P64" text:outline-level="2"><text:span text:style-name="T64_1">The<text:s/>expected<text:s/></text:span><text:span text:style-name="T64_2">outcome</text:span><text:span text:style-name="T64_3"><text:s/>is:<text:s/>“</text:span><text:span text:style-name="T64_4">Robust<text:s/>new<text:s/>knowledge<text:s/>and<text:s/>evidence<text:s/>on<text:s/>African<text:s/>‘cities<text:s/>of<text:s/>systems’,<text:s/>political<text:s/>settlements<text:s/>and<text:s/>urban<text:s/>development<text:s/>domains<text:s/>leads<text:s/>to<text:s/>development<text:s/>of,<text:s/>and<text:s/>investment<text:s/>in,<text:s/>more<text:s/>effective<text:s/>economic<text:s/>development<text:s/>and<text:s/>poverty<text:s/>reduction<text:s/>policies<text:s/>and<text:s/>programmes<text:s/>in<text:s/>African<text:s/>cities,<text:s/>by<text:s/>FCDO,<text:s/>its<text:s/>partners<text:s/>and<text:s/>other<text:s/>development<text:s/>agencies<text:s/>including<text:s/>national<text:s/>and<text:s/>local<text:s/>government<text:s/>and<text:s/>civil<text:s/>society.</text:span><text:span text:style-name="T64_5">”</text:span></text:h>
          </text:list-item>
          <text:list-item>
            <text:h text:style-name="P65" text:outline-level="2"><text:span text:style-name="T65_1">The<text:s/>expected<text:s/></text:span><text:span text:style-name="T65_2">impact</text:span><text:span text:style-name="T65_3"><text:s/>is:<text:s/>“</text:span><text:span text:style-name="T65_4">More<text:s/>prosperous<text:s/>cities<text:s/>and<text:s/>reduced<text:s/>poverty<text:s/>for<text:s/>some<text:s/>groups<text:s/>through<text:s/>research-driven<text:s/>policy<text:s/>and<text:s/>programming<text:s/>with<text:s/>positive<text:s/>impacts<text:s/>on<text:s/>service<text:s/>delivery,<text:s/>economic<text:s/>development,<text:s/>poverty<text:s/>reduction,<text:s/>and<text:s/>the<text:s/>nutrition,<text:s/>health,<text:s/>wellbeing<text:s/>and<text:s/>environments<text:s/>of<text:s/>low-income<text:s/>people<text:s/>living<text:s/>in<text:s/>cities.</text:span><text:span text:style-name="T65_5">”</text:span><text:span text:style-name="T65_6"><text:s/></text:span></text:h>
          </text:list-item>
          <text:list-item>
            <text:h text:style-name="P66" text:outline-level="2"><text:span text:style-name="T66_1">At<text:s/>impact<text:s/>and<text:s/>outcome<text:s/>levels,<text:s/>the<text:s/>Consortium<text:s/>is<text:s/>building<text:s/>on<text:s/>its<text:s/>existing<text:s/>networks<text:s/>to<text:s/>engage<text:s/>with<text:s/>people<text:s/>working<text:s/>in<text:s/>state,<text:s/>civil<text:s/>society<text:s/>and<text:s/>the<text:s/>private<text:s/>sector<text:s/>to<text:s/>ensure<text:s/>that<text:s/>research<text:s/>is<text:s/>used.<text:s/>It<text:s/>is<text:s/>also<text:s/>seeking<text:s/>out<text:s/>and<text:s/>strengthening<text:s/>“reform<text:s/>coalitions”<text:s/>(“informed<text:s/>cross-class<text:s/>alliances<text:s/>able<text:s/>to<text:s/>engage<text:s/>elites<text:s/>to<text:s/>secure<text:s/>reform”<text:s/>-<text:s/>political,<text:s/>bureaucratic,<text:s/>academic<text:s/>and<text:s/>popular<text:s/>actors)<text:s/>both<text:s/>to<text:s/>use<text:s/>the<text:s/>evidence<text:s/>generated<text:s/>to<text:s/>address<text:s/>priority<text:s/>problems<text:s/>and<text:s/>inform<text:s/>policy<text:s/>as<text:s/>well<text:s/>as<text:s/>to<text:s/>ensure<text:s/>that<text:s/>networks<text:s/>exist<text:s/>to<text:s/>continue<text:s/>and<text:s/>support<text:s/>future<text:s/>research.</text:span></text:h>
          </text:list-item>
          <text:list-item>
            <text:h text:style-name="P67" text:outline-level="2"><text:span text:style-name="T67_1">This<text:s/>Annual<text:s/>Review<text:s/>covers<text:s/>activities<text:s/>in<text:s/>the<text:s/>twelve<text:s/>months<text:s/>from<text:s/>January-December<text:s/>202</text:span><text:span text:style-name="T67_2">3</text:span><text:span text:style-name="T67_3">.<text:s text:c="2"/></text:span><text:span text:style-name="T67_4">Unless<text:s/>stated<text:s/>otherwise,<text:s/>reports<text:s/>on<text:s/>progress<text:s/></text:span><text:span text:style-name="T67_5">cover<text:s/>the<text:s/>period</text:span><text:span text:style-name="T67_6"><text:s/>up<text:s/>to<text:s/>end-December<text:s/>202</text:span><text:span text:style-name="T67_7">3</text:span><text:span text:style-name="T67_8">.<text:s text:c="2"/></text:span></text:h>
          </text:list-item>
        </text:list>
        <text:h text:style-name="P68" text:outline-level="1"><text:span text:style-name="T68_1">Summary<text:s/>supporting<text:s/>narrative<text:s/>for<text:s/>the<text:s/>score<text:s/>in<text:s/>this<text:s/>review</text:span></text:h>
        <text:list text:style-name="LS4" xml:id="list22" text:continue-list="list0">
          <text:list-item>
            <text:h text:style-name="P69" text:outline-level="2"><text:span text:style-name="T69_1">ACRP<text:s/>is<text:s/>making<text:s/>good<text:s/>progress<text:s/>in<text:s/>implementing<text:s/>a<text:s/>radical<text:s/>approach<text:s/>to<text:s/>research<text:s/>in<text:s/>urban<text:s/>environments<text:s/>and<text:s/>has<text:s/>potential<text:s/>to<text:s/>make<text:s/>significant<text:s/>contributions<text:s/>towards<text:s/>the<text:s/></text:span><text:span text:style-name="T69_2">goals<text:s/></text:span><text:span text:style-name="T69_3">of</text:span><text:span text:style-name="T69_4"><text:s/>the<text:s/>UK<text:s/>government’s<text:s/>White<text:s/>Paper<text:s/>on<text:s/>development<text:s/>and<text:s/>specifically<text:s/>on<text:s/>locali</text:span><text:span text:style-name="T69_5">s</text:span><text:span text:style-name="T69_6">ation<text:s/>ambitions.</text:span><text:span text:style-name="T69_7"><text:s text:c="2"/></text:span><text:span text:style-name="T69_8">ACRP<text:s/>showcases<text:s/>how<text:s/>UK-funded<text:s/>development<text:s/>research<text:s/>can<text:s/>promote<text:s/>more<text:s/>inclusive,<text:s/>prosperous<text:s/>and<text:s/>sustainable<text:s/>futures<text:s/>in<text:s/>Africa<text:s/>through<text:s/>strategies<text:s/>that<text:s/>directly<text:s/>tackle<text:s/>poverty<text:s/>and<text:s/>climate<text:s/>change.<text:s/>This<text:s/>international<text:s/>partnership<text:s/>of<text:s/>research-to-policy<text:s/>actors<text:s/>has<text:s/>undertaken<text:s/>ground-breaking<text:s/>research<text:s/>into<text:s/>the<text:s/>political<text:s/>and<text:s/>systemic<text:s/>constraints<text:s/>that<text:s/>are<text:s/>holding<text:s/>African<text:s/>cities<text:s/>back.<text:s/></text:span></text:h>
          </text:list-item>
          <text:list-item>
            <text:h text:style-name="P70" text:outline-level="2"><text:span text:style-name="T70_1">Outcome<text:s/>and<text:s/>outputs<text:s/>are<text:s/></text:span><text:span text:style-name="T70_2">generally<text:s/></text:span><text:span text:style-name="T70_3">on<text:s/>track</text:span><text:span text:style-name="T70_4">.<text:s/>ACRP<text:s/>suffered<text:s/>from<text:s/>FCDO’s<text:s/>funding<text:s/>uncertainty<text:s/>and<text:s/>some<text:s/>staffing<text:s/>changes<text:s/>this<text:s/>year.<text:s/></text:span><text:span text:style-name="T70_5">However</text:span><text:span text:style-name="T70_6">,</text:span><text:span text:style-name="T70_7"><text:s/>it<text:s/>is<text:s/>now<text:s/></text:span><text:span text:style-name="T70_8">finalising<text:s/>its<text:s/>Foundation<text:s/></text:span><text:span text:style-name="T70_9">Phase</text:span><text:span text:style-name="T70_10"><text:s/>and<text:s/>moving</text:span><text:span text:style-name="T70_11"><text:s/>into<text:s/>the<text:s/></text:span><text:span text:style-name="T70_12">Implementation<text:s/>Phase</text:span><text:span text:style-name="T70_13">.<text:s/></text:span><text:span text:style-name="T70_14"><text:s/></text:span><text:span text:style-name="T70_15">ACRP</text:span><text:span text:style-name="T70_16"><text:s/>draw</text:span><text:span text:style-name="T70_17">s</text:span><text:span text:style-name="T70_18"><text:s/>on<text:s/>knowledge<text:s/>to<text:s/>support<text:s/>a<text:s/>new<text:s/>wave<text:s/>of<text:s/>reforms<text:s/>and<text:s/>interventions<text:s/>that<text:s/>tackle<text:s/>complex<text:s/>problems<text:s/>related<text:s/>to<text:s/>economic<text:s/>transformation,<text:s/>poverty<text:s/>reduction,<text:s/>climate<text:s/>change,<text:s/>gendered<text:s/>inequalities,<text:s/>food<text:s/>security<text:s/>and<text:s/>nutritious<text:s/>diets,<text:s/>insecurity,<text:s/>violence<text:s/>and<text:s/>conflict.<text:s/>Importantly,<text:s/>these<text:s/>interventions<text:s/>and<text:s/>reforms<text:s/>are<text:s/>being<text:s/>devised<text:s/>through<text:s/>a<text:s/>locally-led<text:s/>and<text:s/>inclusive<text:s/>approach,<text:s/>as<text:s/>UK<text:s/>based<text:s/>researchers<text:s/>work<text:s/>in<text:s/>partnership<text:s/>with<text:s/>African<text:s/>researchers<text:s/>and<text:s/>organisations<text:s/>who<text:s/>have<text:s/>considerable<text:s/>experience<text:s/>in<text:s/>urban<text:s/>reform<text:s/>(and/or<text:s/>have<text:s/>relevant<text:s/>additional<text:s/>knowledge)<text:s/>and<text:s/>hence<text:s/>who<text:s/>know<text:s/>what<text:s/>is<text:s/>required<text:s/>in<text:s/>each<text:s/>specific<text:s/>context.<text:s/>This<text:s/>approach<text:s/>draws<text:s/>in<text:s/></text:span><text:span text:style-name="T70_19">civil<text:s/>society<text:s/>expertise<text:s/>and<text:s/></text:span><text:span text:style-name="T70_20">builds<text:s/>state<text:s/>capabilities<text:s/>to<text:s/>deliver<text:s/>lasting<text:s/>improvements<text:s/>and<text:s/>advance<text:s/>the<text:s/>urban<text:s/>reform<text:s/>frontier</text:span><text:span text:style-name="T70_21">.</text:span></text:h>
          </text:list-item>
          <text:list-item>
            <text:h text:style-name="P71" text:outline-level="2"><text:span text:style-name="T71_1">ACRP<text:s/>developed<text:s/></text:span><text:span text:style-name="T71_2">its</text:span><text:span text:style-name="T71_3"><text:s/>concept<text:s/>of<text:s/>urban<text:s/>reform<text:s/>coalitions</text:span><text:span text:style-name="T71_4"><text:s/>in<text:s/>2023.<text:s/>Building<text:s/>on<text:s/></text:span><text:span text:style-name="T71_5">Professor<text:s/>Diana<text:s/>Mitlin’s<text:s/>2023</text:span><text:span text:style-name="T71_6"><text:s/>paper</text:span><text:span text:style-name="T71_7"><text:s/>below,</text:span><text:span text:style-name="T71_8"><text:s/>ACRP<text:s/></text:span><text:span text:style-name="T71_9">explored<text:s/></text:span><text:span text:style-name="T71_10">different<text:s/>reform<text:s/>coalition<text:s/>experiences<text:s/>across<text:s/>Africa<text:s/>in<text:s/>a<text:s/>blog<text:s/>and<text:s/>podcast<text:s/>series,<text:s/>culminating<text:s/>in<text:s/>a<text:s/>workshop<text:s/>designed<text:s/>to<text:s/>deepen<text:s/>reflections<text:s/>and<text:s/>practical<text:s/>lessons.</text:span><text:span text:style-name="T71_11"><text:s/></text:span><text:span text:style-name="T71_12">The<text:s/>Consortium<text:s/>subsequently<text:s/></text:span><text:span text:style-name="T71_13">developed</text:span><text:span text:style-name="T71_14"><text:s/>this,<text:s/>exploring<text:s/>different<text:s/>reform<text:s/>coalition<text:s/>experiences<text:s/>across<text:s/>Africa<text:s/>in<text:s/>a<text:s/>blog<text:s/>and<text:s/>podcast<text:s/>series,<text:s/>culminating<text:s/>in<text:s/>a<text:s/>workshop<text:s/>designed<text:s/>to<text:s/>deepen<text:s/>reflections<text:s/>and<text:s/>practical<text:s/>lessons.<text:s/>The<text:s/>outputs<text:s/>of<text:s/>this<text:s/>have<text:s/>been<text:s/>accepted<text:s/>as<text:s/>the<text:s/>basis<text:s/>of<text:s/>a<text:s/>Special<text:s/>Issue<text:s/>of<text:s/>the<text:s/>journal<text:s/>of<text:s/>Environment<text:s/>and<text:s/>Urbanization.<text:s/>See<text:s/>Annex<text:s/>8<text:s/>for<text:s/>further<text:s/>details.</text:span></text:h>
          </text:list-item>
          <text:list-item>
            <text:h text:style-name="P72" text:outline-level="2"><text:span text:style-name="T72_1">As<text:s/>research<text:s/>has<text:s/>been<text:s/>conducted,<text:s/>ACRP<text:s/>has<text:s/>been<text:s/>pro-active<text:s/>in<text:s/>communicating<text:s/>emerging<text:s/>insights<text:s/>and<text:s/>debates.<text:s/>Web<text:s/>users<text:s/>have<text:s/>grown<text:s/>20%<text:s/>on<text:s/>2022,<text:s/>generating<text:s/>84</text:span><text:span text:style-name="T72_2">,500</text:span><text:span text:style-name="T72_3"><text:s/>page<text:s/>views.<text:s/>The<text:s/>podcast<text:s/>published<text:s/>12<text:s/>episodes,<text:s/>all<text:s/>of<text:s/>which<text:s/>featured<text:s/>African<text:s/>based<text:s/>experts.<text:s/>Both<text:s/>the<text:s/>blog<text:s/>and<text:s/>podcast<text:s/>focused<text:s/>on<text:s/>highlighting<text:s/>the<text:s/>use<text:s/>and<text:s/>insights<text:s/>that<text:s/>could<text:s/>be<text:s/>gained<text:s/>via<text:s/>community<text:s/>knowledge<text:s/>processes</text:span><text:span text:style-name="T72_4"><text:s/>and<text:s/>m</text:span><text:span text:style-name="T72_5">edia<text:s/>coverage<text:s/>within<text:s/>the<text:s/>cities<text:s/>was<text:s/>strong.</text:span></text:h>
          </text:list-item>
          <text:list-item>
            <text:h text:style-name="P73" text:outline-level="2"><text:span text:style-name="T73_1">ACRP<text:s/>convened<text:s/>two<text:s/>panels<text:s/>on<text:s/>urban<text:s/>politics<text:s/>and<text:s/>reform<text:s/>at<text:s/>the<text:s/>Development<text:s/>Studies<text:s/>Association<text:s/>Conference<text:s/>in<text:s/>2023.<text:s/>Professor<text:s/>Diana<text:s/>Mitlin<text:s/>also<text:s/>gave<text:s/>an<text:s/>opening<text:s/>address<text:s/>at<text:s/>University<text:s/>of<text:s/>California<text:s/>Los<text:s/>Angeles’s<text:s/>2023<text:s/>conference<text:s/>on<text:s/>Urban<text:s/>Politics<text:s/>in<text:s/>t</text:span><text:span text:style-name="T73_2">h</text:span><text:span text:style-name="T73_3">e<text:s/>Global<text:s/>South.</text:span><text:span text:style-name="T73_4"><text:s/>In<text:s/>addition<text:s/>to<text:s/>the<text:s/>city<text:s/>and<text:s/>domain<text:s/>reports<text:s/>(</text:span><text:span text:style-name="T73_5"><text:a xlink:type="simple" xlink:href="https://www.african-cities.org/publications/"><text:span text:style-name="T73_6">available<text:s/>here</text:span></text:a></text:span><text:span text:style-name="T73_7">),<text:s/>those<text:s/>associated<text:s/>with<text:s/>the<text:s/>ACRP<text:s/>published<text:s/>the<text:s/>following</text:span><text:span text:style-name="T73_8"><text:s/>journal<text:s/>papers<text:s/>in<text:s/>2023</text:span></text:h>
          </text:list-item>
        </text:list>
        <text:list text:style-name="LS39" xml:id="list27">
          <text:list-item>
            <text:p text:style-name="P74"><text:span text:style-name="T74_1">Mitlin,<text:s/>D.<text:s/>(2023).<text:s/>"The<text:s/>contribution<text:s/>of<text:s/>reform<text:s/>coalitions<text:s/>to<text:s/>inclusion<text:s/>and<text:s/>equity:<text:s/>lessons<text:s/>from<text:s/>urban<text:s/>social<text:s/>movements."<text:s/></text:span><text:span text:style-name="T74_2"><text:a xlink:type="simple" xlink:href="https://www.tandfonline.com/doi/full/10.1080/23792949.2022.2148548"><text:span text:style-name="T74_3">Area<text:s/>Development<text:s/>and<text:s/>Policy</text:span></text:a></text:span><text:span text:style-name="T74_4"><text:s/></text:span><text:span text:style-name="T74_5">8</text:span><text:span text:style-name="T74_6">(1):<text:s/>1-26.<text:s/></text:span></text:p>
          </text:list-item>
          <text:list-item>
            <text:p text:style-name="P75"><text:span text:style-name="T75_1">Maina,<text:s/>M.<text:s/>and<text:s/>L.<text:s/>Cirolia<text:s/>(2023).<text:s/>"Ring<text:s/>roads,<text:s/>revived<text:s/>plans,<text:s/>plotted<text:s/>practice:<text:s/>The<text:s/>multiple<text:s/>makings<text:s/>of<text:s/>&amp;<text:s/>Nairobi’s<text:s/>urban<text:s/>periphery."<text:s/></text:span><text:span text:style-name="T75_2"><text:a xlink:type="simple" xlink:href="https://www.sciencedirect.com/science/article/pii/S0197397523001923"><text:span text:style-name="T75_3">Habitat<text:s/>International</text:span></text:a></text:span><text:span text:style-name="T75_4"><text:s/></text:span><text:span text:style-name="T75_5">142</text:span><text:span text:style-name="T75_6">:<text:s/>102932</text:span></text:p>
          </text:list-item>
          <text:list-item>
            <text:p text:style-name="P76"><text:span text:style-name="T76_1">Omoegun,<text:s/>A.<text:s/>(2023).<text:s/>"Fight<text:s/>against<text:s/>indiscipline?<text:s/>The<text:s/>governance<text:s/>of<text:s/>street<text:s/>trader<text:s/>displacements<text:s/>in<text:s/>Oshodi<text:s/>Market,<text:s/>Lagos."<text:s/></text:span><text:span text:style-name="T76_2"><text:a xlink:type="simple" xlink:href="https://www.sciencedirect.com/science/article/pii/S0016718523002154"><text:span text:style-name="T76_3">Geoforum</text:span></text:a></text:span><text:span text:style-name="T76_4"><text:s/></text:span><text:span text:style-name="T76_5">147</text:span><text:span text:style-name="T76_6">:<text:s/>103889.</text:span></text:p>
          </text:list-item>
          <text:list-item>
            <text:p text:style-name="P77"><text:span text:style-name="T77_1">Ouma,<text:s/>S.<text:s/>(2023).<text:s/>"Ascendant<text:s/>recentralisation:<text:s/>the<text:s/>politics<text:s/>of<text:s/>urban<text:s/>governance<text:s/>and<text:s/>institutional<text:s/>configurations<text:s/>in<text:s/>Nairobi."<text:s/></text:span><text:span text:style-name="T77_2"><text:a xlink:type="simple" xlink:href="https://www.tandfonline.com/doi/full/10.1080/17531055.2023.2268364"><text:span text:style-name="T77_3">Journal<text:s/>of<text:s/>Eastern<text:s/>African<text:s/>Studies</text:span></text:a></text:span><text:span text:style-name="T77_4"><text:s/></text:span><text:span text:style-name="T77_5">17</text:span><text:span text:style-name="T77_6">:<text:s/>363-383<text:s/></text:span></text:p>
          </text:list-item>
          <text:list-item>
            <text:p text:style-name="P78"><text:span text:style-name="T78_1">Ouma,<text:s/>S.<text:s/>(2023).<text:s/>"Participation<text:s/>as<text:s/>‘city-making’:<text:s/>a<text:s/>critical<text:s/>assessment<text:s/>of<text:s/>participatory<text:s/>planning<text:s/>in<text:s/>the<text:s/>Mukuru<text:s/>Special<text:s/>Planning<text:s/>Area<text:s/>in<text:s/>Nairobi,<text:s/>Kenya."<text:s/></text:span><text:span text:style-name="T78_2"><text:a xlink:type="simple" xlink:href="https://journals.sagepub.com/doi/10.1177/09562478231175031"><text:span text:style-name="T78_3">Environment<text:s/>and<text:s/>Urbanization</text:span></text:a></text:span><text:span text:style-name="T78_4"><text:s/></text:span><text:span text:style-name="T78_5">35</text:span><text:span text:style-name="T78_6">(2):<text:s/>470-489.</text:span></text:p>
          </text:list-item>
          <text:list-item>
            <text:p text:style-name="P79"><text:span text:style-name="T79_1">Weldeghebrael,<text:s/>E.<text:s/>H.<text:s/>(2023).<text:s/>"Opportunistic<text:s/>obedient<text:s/>resistance:<text:s/>“Taking<text:s/>the<text:s/>state<text:s/>at<text:s/>its<text:s/>word”<text:s/>in<text:s/>resisting<text:s/>state-led<text:s/>inner-city<text:s/>redevelopment<text:s/>in<text:s/>Addis<text:s/>Ababa,<text:s/>Ethiopia."<text:s/></text:span><text:span text:style-name="T79_2"><text:a xlink:type="simple" xlink:href="https://www.tandfonline.com/doi/full/10.1080/21622671.2024.2317939"><text:span text:style-name="T79_3">Political<text:s/>Geography</text:span></text:a></text:span><text:span text:style-name="T79_4"><text:s/></text:span><text:span text:style-name="T79_5">107</text:span><text:span text:style-name="T79_6">:<text:s/>102969.</text:span></text:p>
          </text:list-item>
        </text:list>
        <text:p text:style-name="P80"><text:span text:style-name="T80_1">Major<text:s/>lessons<text:s/>and<text:s/>recommendations<text:s/>for<text:s/>the<text:s/>year<text:s/>ahead<text:s/></text:span></text:p>
        <text:p text:style-name="P81"/>
        <text:list text:style-name="LS4" xml:id="list33" text:continue-list="list0">
          <text:list-item>
            <text:h text:style-name="P82" text:outline-level="2"><text:span text:style-name="T82_1">Lessons:</text:span></text:h>
          </text:list-item>
        </text:list>
        <text:list text:style-name="LS14" xml:id="list34">
          <text:list-item>
            <text:p text:style-name="P83"><text:span text:style-name="T83_1">L1.<text:s/></text:span><text:span text:style-name="T83_2">Theory<text:s/>of<text:s/>Change.<text:s/></text:span><text:span text:style-name="T83_3">The<text:s/>core<text:s/>knowledge<text:s/>products<text:s/>of<text:s/>ACRC<text:s/>–<text:s/>the<text:s/>conceptual<text:s/>framework<text:s/>and<text:s/>Theory<text:s/>of<text:s/>Change<text:s/>–<text:s/>are<text:s/>of<text:s/>interest<text:s/>to<text:s/>the<text:s/>research<text:s/>community<text:s/>in<text:s/>and<text:s/>around<text:s/>African<text:s/>cities.<text:s/>There<text:s/>is<text:s/>already<text:s/></text:span><text:span text:style-name="T83_4">strong<text:s/>engagement<text:s/>in<text:s/>these<text:s/>products,<text:s/>and<text:s/>this<text:s/>will<text:s/>assist<text:s/>with<text:s/>their<text:s/>refinement<text:s/>as<text:s/>the<text:s/>programme<text:s/>moves<text:s/>forward.<text:s/></text:span></text:p>
          </text:list-item>
          <text:list-item>
            <text:p text:style-name="P84"><text:span text:style-name="T84_1">L2.</text:span><text:span text:style-name="T84_2"><text:s/></text:span><text:span text:style-name="T84_3">Timelines.</text:span><text:span text:style-name="T84_4"><text:s/></text:span><text:span text:style-name="T84_5">It<text:s/>has<text:s/>taken<text:s/>time<text:s/>for<text:s/>the<text:s/>Consortium<text:s/>to<text:s/>recover<text:s/>from<text:s/>the<text:s/>financial<text:s/>uncertainty<text:s/>associated<text:s/>with<text:s/>the<text:s/>FCDO<text:s/>merger<text:s/>and<text:s/>reduction<text:s/>in<text:s/>ODA</text:span><text:span text:style-name="T84_6">,<text:s/>and<text:s/>the<text:s/></text:span><text:span text:style-name="T84_7">need<text:s/>to<text:s/>manage<text:s/>financial<text:s/>uncertainty<text:s/>while<text:s/>keeping<text:s/>stakeholders<text:s/>engaged</text:span><text:span text:style-name="T84_8">.<text:s/></text:span><text:span text:style-name="T84_9">The<text:s/>lack<text:s/>of<text:s/>a<text:s/>budget<text:s/>for<text:s/>FYs<text:s/>following<text:s/>April<text:s/>2025<text:s/>has<text:s/>now<text:s/>been<text:s/>resolved<text:s/>but<text:s/>created<text:s/>some<text:s/>uncertainty<text:s/>in<text:s/>the<text:s/>planning<text:s/>of<text:s/>city-based<text:s/>projects<text:s/>and<text:s/>consequently<text:s/>delayed<text:s/>project<text:s/>development.<text:s/>Overall,<text:s/>2023<text:s/>seemed<text:s/>to<text:s/>have<text:s/>a<text:s/>significant<text:s/>pandemic<text:s/>legacy<text:s/>with<text:s/>individuals<text:s/>and<text:s/></text:span><text:span text:style-name="T84_10">organisations</text:span><text:span text:style-name="T84_11"><text:s/>having<text:s/>to<text:s/>cope<text:s/>with<text:s/>additional<text:s/>demands.<text:s/></text:span><text:span text:style-name="T84_12"><text:s/></text:span></text:p>
            <text:list>
              <text:list-item>
                <text:p text:style-name="P85"><text:span text:style-name="T85_1">The<text:s/>publication<text:s/>of<text:s/>city<text:s/>and<text:s/>domain<text:s/>working<text:s/>papers<text:s/>has<text:s/>moved<text:s/>forward<text:s/>more<text:s/>slowly<text:s/>than<text:s/>anticipated.<text:s/></text:span><text:span text:style-name="T85_2">First,<text:s/>t</text:span><text:span text:style-name="T85_3">he<text:s/>city<text:s/>leads<text:s/>took<text:s/>longer<text:s/>than<text:s/>expected<text:s/>in<text:s/>bringing<text:s/>together<text:s/>the<text:s/>diverse<text:s/>contributions<text:s/>across<text:s/>the<text:s/>research<text:s/>team<text:s/>in<text:s/>ways<text:s/>that<text:s/>integrated<text:s/>the<text:s/>findings.<text:s/></text:span><text:span text:style-name="T85_4">T</text:span><text:span text:style-name="T85_5">he<text:s/>research<text:s/>leads<text:s/>in<text:s/>Manchester<text:s/>demanded<text:s/>a<text:s/>high<text:s/>standard<text:s/>of<text:s/>outputs<text:s/>and<text:s/>hence<text:s/>the<text:s/>original<text:s/>reports<text:s/>were<text:s/>revised<text:s/>prior<text:s/>to<text:s/>sending<text:s/>out<text:s/>to<text:s/>review<text:s/>on<text:s/>some<text:s/>occasions.<text:s/>Second,<text:s/>the<text:s/>process<text:s/>of<text:s/>finding<text:s/>reviewers<text:s/>able<text:s/>to<text:s/>take<text:s/>on<text:s/>this<text:s/>work<text:s/>took<text:s/>longer<text:s/>than<text:s/>anticipated<text:s/>in<text:s/>some<text:s/>cases.<text:s/>In<text:s/>several<text:s/>cases,<text:s/>reviewers<text:s/>were<text:s/>not<text:s/>available<text:s/>and/or<text:s/>asked<text:s/>for<text:s/>additional<text:s/>time.<text:s/>Third,<text:s/>reviewers<text:s/>have<text:s/>not<text:s/>maintained<text:s/>their<text:s/>commitment<text:s/>to<text:s/>return<text:s/>a<text:s/>timely<text:s/>review.<text:s/></text:span></text:p>
              </text:list-item>
              <text:list-item>
                <text:p text:style-name="P86"><text:span text:style-name="T86_1">The<text:s/>pilot<text:s/>projects<text:s/>themselves<text:s/>moved<text:s/>forward<text:s/>more<text:s/>slowly<text:s/>than<text:s/>anticipated<text:s/>because<text:s/>of<text:s/>the<text:s/>need<text:s/>to<text:s/>establish<text:s/>systems<text:s/>to<text:s/>check<text:s/>due<text:s/>diligence<text:s/>and<text:s/>compliance<text:s/>in<text:s/>the<text:s/>context<text:s/>of<text:s/>action<text:s/>research<text:s/>projects<text:s/>for<text:s/>the<text:s/>FCDO<text:s/>and<text:s/>University<text:s/>of<text:s/>Manchester,<text:s/>as<text:s/>well<text:s/>as<text:s/>the<text:s/>need<text:s/>to<text:s/>establish<text:s/>local<text:s/>support.<text:s/></text:span></text:p>
              </text:list-item>
              <text:list-item>
                <text:p text:style-name="P87"><text:span text:style-name="T87_1">ACRP<text:s/></text:span><text:span text:style-name="T87_2">has<text:s/>upgraded<text:s/>the<text:s/></text:span><text:span text:style-name="T87_3">Operations<text:s/>Team<text:s/></text:span><text:span text:style-name="T87_4">at<text:s/></text:span><text:span text:style-name="T87_5">the<text:s/>University<text:s/>of<text:s/>Manchester<text:s/></text:span><text:span text:style-name="T87_6">and<text:s/>managed<text:s/>a<text:s/>series<text:s/>of<text:s/>complexities<text:s/>in<text:s/>transition<text:s/>from<text:s/>foundation<text:s/>to<text:s/>implementation<text:s/>phases.</text:span><text:span text:style-name="T87_7"><text:s/></text:span><text:span text:style-name="T87_8">While<text:s/>the<text:s/>overall<text:s/>level<text:s/>of<text:s/>ambition<text:s/>was<text:s/>maintained,<text:s/></text:span><text:span text:style-name="T87_9">this<text:s/></text:span><text:span text:style-name="T87_10">has<text:s/>resulted<text:s/>in<text:s/>a<text:s/>greater<text:s/>lag<text:s/>in<text:s/>output<text:s/>delivery<text:s/>than<text:s/>previously<text:s/>anticipated.</text:span></text:p>
              </text:list-item>
            </text:list>
          </text:list-item>
          <text:list-item>
            <text:p text:style-name="P88"><text:span text:style-name="T88_1">L4.<text:s/></text:span><text:span text:style-name="T88_2">Links<text:s/>with<text:s/>reform<text:s/>coalitions<text:s/>and<text:s/>engagements<text:s/>with<text:s/>political<text:s/>and<text:s/>potentially<text:s/>business<text:s/>elites<text:s/>are<text:s/>deepenin</text:span><text:span text:style-name="T88_3">g<text:s/>and<text:s/>t</text:span><text:span text:style-name="T88_4">his<text:s/>is<text:s/>an<text:s/>essential<text:s/>component<text:s/>of<text:s/>the<text:s/>Theory<text:s/>of<text:s/>Change<text:s/>which<text:s/></text:span><text:span text:style-name="T88_5">will</text:span><text:span text:style-name="T88_6"><text:s/>be<text:s/>further<text:s/>tested<text:s/>within<text:s/>the<text:s/>Implementation<text:s/>Phase.<text:s/>There<text:s/>is<text:s/>a<text:s/>recognition<text:s/>on<text:s/>the<text:s/>part<text:s/>of<text:s/>ACRP<text:s/>researchers<text:s/>in<text:s/>cities<text:s/>that<text:s/>links<text:s/>between<text:s/>reform<text:s/>coalitions<text:s/>and<text:s/>ACRP<text:s/>researchers<text:s/>and<text:s/>uptake<text:s/>specialists<text:s/>have<text:s/>already<text:s/>helped<text:s/>to:</text:span><text:span text:style-name="T88_7"><text:s/></text:span><text:span text:style-name="T88_8">catalyse<text:s/>wide-ranging<text:s/>interest<text:s/>in<text:s/>the<text:s/>research<text:s/>with<text:s/>strong<text:s/>participation<text:s/>in<text:s/>domain<text:s/>level<text:s/>meetings<text:s/>with<text:s/>key<text:s/>stakeholders</text:span><text:span text:style-name="T88_9">;<text:s/></text:span><text:span text:style-name="T88_10">secure<text:s/>the<text:s/>participation<text:s/>of<text:s/>senior<text:s/>government<text:s/>officials<text:s/>in<text:s/>final<text:s/>uptake<text:s/>meetings<text:s/>related<text:s/>to<text:s/>the<text:s/>presentation<text:s/>of<text:s/>findings<text:s/>from<text:s/>the<text:s/>Foundation<text:s/>Phase</text:span><text:span text:style-name="T88_11">;<text:s/></text:span><text:span text:style-name="T88_12">and<text:s/></text:span><text:span text:style-name="T88_13">facilitate<text:s/>diverse<text:s/>engagements<text:s/>between<text:s/>the<text:s/>ACRP<text:s/>city<text:s/>team<text:s/>and<text:s/>potential<text:s/>interested<text:s/>political<text:s/>elites.<text:s/></text:span></text:p>
          </text:list-item>
          <text:list-item>
            <text:p text:style-name="P89"><text:span text:style-name="T89_1">L6.<text:s/></text:span><text:span text:style-name="T89_2">Three<text:s/>types<text:s/>of<text:s/>project<text:s/>were<text:s/>identified<text:s/>in<text:s/>the<text:s/>ACRC<text:s/>bid<text:s/>documentation:<text:s/></text:span><text:span text:style-name="T89_3">1)<text:s/></text:span><text:span text:style-name="T89_4">a<text:s/>suite<text:s/>of<text:s/>new<text:s/>projects<text:s/>that<text:s/>demonstrate<text:s/>substantively<text:s/>novel<text:s/>approaches</text:span><text:span text:style-name="T89_5">;<text:s/>2)<text:s/></text:span><text:span text:style-name="T89_6">steps<text:s/>to<text:s/>contribute<text:s/>effective<text:s/>substantively<text:s/>novel<text:s/>action<text:s/>research<text:s/>additions<text:s/>to<text:s/>existing<text:s/>programmes,<text:s/>policies<text:s/>and<text:s/>practices<text:s/>(i.e.<text:s/>action<text:s/>research<text:s/>projects<text:s/>linked<text:s/>to<text:s/>a<text:s/>more<text:s/>substantive<text:s/>programme)</text:span><text:span text:style-name="T89_7">;</text:span><text:span text:style-name="T89_8"><text:s/>and<text:s/></text:span><text:span text:style-name="T89_9">3)<text:s/></text:span><text:span text:style-name="T89_10">production<text:s/>and<text:s/>dissemination<text:s/>of<text:s/>relevant<text:s/>and<text:s/>accessible<text:s/>learning<text:s/>by<text:s/>ACRC<text:s/>on<text:s/>the<text:s/>effective<text:s/>implementation<text:s/>of<text:s/>existing<text:s/>projects<text:s/>that<text:s/>address<text:s/>priority<text:s/>complex<text:s/>problems<text:s/>(PCPs)<text:s/>and<text:s/>secure<text:s/>urban<text:s/>reform<text:s/>(i.e.<text:s/>research<text:s/>on<text:s/>other<text:s/>projects<text:s/>similar<text:s/>to<text:s/>those<text:s/>that<text:s/>ACRC<text:s/>might<text:s/>have<text:s/>designed)</text:span><text:span text:style-name="T89_11">.<text:s/></text:span><text:span text:style-name="T89_12">All<text:s/>three<text:s/>modalities<text:s/>have<text:s/>been<text:s/>shown<text:s/>to<text:s/>be<text:s/>valid<text:s/>by<text:s/>the<text:s/>pilot<text:s/>selection<text:s/>which<text:s/>did<text:s/>not<text:s/>seek,<text:s/>at<text:s/>any<text:s/>stage,<text:s/>to<text:s/>fit<text:s/>into<text:s/>this<text:s/>schema.<text:s/>The<text:s/>four<text:s/>selected<text:s/>pilots<text:s/>represent<text:s/>four<text:s/>different<text:s/>domains<text:s/>(healthy<text:s/>well-being<text:s/>and<text:s/>nutrition,<text:s/>informal<text:s/>settlements,<text:s/>land<text:s/>and<text:s/></text:span><text:span text:style-name="T89_13">connectivity,<text:s/>and<text:s/>neighbourhood<text:s/>and<text:s/>district<text:s/>economic<text:s/>development).<text:s/></text:span><text:span text:style-name="T89_14">This</text:span><text:span text:style-name="T89_15"><text:s/>is<text:s/>validation<text:s/>of<text:s/>the<text:s/>potential<text:s/>of<text:s/>diverse<text:s/>entry<text:s/>points<text:s/>to<text:s/>reform.</text:span></text:p>
          </text:list-item>
          <text:list-item>
            <text:p text:style-name="P90"><text:span text:style-name="T90_1">L</text:span><text:span text:style-name="T90_2">7</text:span><text:span text:style-name="T90_3">.</text:span><text:span text:style-name="T90_4"><text:s/></text:span><text:span text:style-name="T90_5">Preparations<text:s/>for<text:s/>the<text:s/></text:span><text:span text:style-name="T90_6">A</text:span><text:span text:style-name="T90_7">ction<text:s/></text:span><text:span text:style-name="T90_8">R</text:span><text:span text:style-name="T90_9">esearch<text:s/>projects<text:s/>continue.<text:s/></text:span><text:span text:style-name="T90_10">E</text:span><text:span text:style-name="T90_11">ach<text:s/>Action<text:s/>Research<text:s/>(AR)<text:s/>team<text:s/>will<text:s/>draw<text:s/>on<text:s/>their<text:s/>experience<text:s/>and<text:s/>other<text:s/>relevant<text:s/>experiences<text:s/>to<text:s/>bring<text:s/>together<text:s/>an<text:s/>appropriate<text:s/>bespoke<text:s/>plan.<text:s/>ACRP<text:s/>identified<text:s/>12<text:s/>critical<text:s/>elements<text:s/>at<text:s/>the<text:s/>workshop<text:s/>that<text:s/>we<text:s/>will<text:s/>continue<text:s/>to<text:s/>refine<text:s/>and<text:s/>take<text:s/>forward.</text:span><text:span text:style-name="T90_12"><text:s/></text:span><text:span text:style-name="T90_13">Each<text:s/>Action<text:s/>Research<text:s/>project<text:s/>will<text:s/>benefit<text:s/>from<text:s/>a<text:s/>planning<text:s/>workshop<text:s/>that<text:s/>will<text:s/>take<text:s/>place<text:s/>at<text:s/>the<text:s/>beginning<text:s/>of<text:s/>each<text:s/>project.<text:s/>The<text:s/></text:span><text:span text:style-name="T90_14">Action<text:s/>Research</text:span><text:span text:style-name="T90_15"><text:s/>team<text:s/>is<text:s/>supported<text:s/>at<text:s/>workshop<text:s/>by<text:s/>the<text:s/>city<text:s/>manager<text:s/>and,<text:s/>for<text:s/>the<text:s/>pilot<text:s/>projects,<text:s/>two<text:s/>members<text:s/>of<text:s/>the<text:s/>senior<text:s/>management<text:s/>team.<text:s/></text:span></text:p>
          </text:list-item>
        </text:list>
        <text:h text:style-name="P91" text:outline-level="1"><text:span text:style-name="T91_1">Recommendations</text:span></text:h>
        <text:list text:style-name="LS4" xml:id="list42" text:continue-list="list0">
          <text:list-item>
            <text:h text:style-name="P92" text:outline-level="2"><text:span text:style-name="T92_1">The<text:s/>2023<text:s/>Annual<text:s/>Review<text:s/>recommended<text:s/>(R1)<text:s/>that<text:s/>the<text:s/></text:span><text:span text:style-name="T92_2">FCDO<text:s/>and<text:s/>the<text:s/>Consortium<text:s/>to<text:s/>check<text:s/>that<text:s/>revised<text:s/>milestones<text:s/>agreed<text:s/>in<text:s/>November<text:s/>2022<text:s/>still<text:s/>apply<text:s/>once<text:s/>the<text:s/>restructured<text:s/>budget<text:s/>(to<text:s/>be<text:s/>provided<text:s/>by<text:s/>the<text:s/>Consortium<text:s/>by<text:s/>July<text:s/>2023)<text:s/>has<text:s/>been<text:s/>agreed<text:s/>(by<text:s/>end-August<text:s/>2023).<text:s/></text:span><text:span text:style-name="T92_3">This<text:s/>was<text:s/>achieved,<text:s/></text:span><text:span text:style-name="T92_4">including<text:s/>with<text:s/>updates,</text:span><text:span text:style-name="T92_5"><text:s/>and<text:s/>FCDO<text:s/>and<text:s/>ACRC<text:s/>agreed<text:s/></text:span><text:span text:style-name="T92_6">that<text:s/>the<text:s/>milestones<text:s/>were<text:s/>still<text:s/>relevant<text:s/>and<text:s/>appropriate.</text:span></text:h>
          </text:list-item>
          <text:list-item>
            <text:h text:style-name="P93" text:outline-level="2"><text:span text:style-name="T93_1">The<text:s/>2023<text:s/>Annual<text:s/></text:span><text:span text:style-name="T93_2">Review<text:s/>also<text:s/>recommended<text:s/>(R2)<text:s/>that<text:s/>the<text:s/></text:span><text:span text:style-name="T93_3">FCDO<text:s/>and<text:s/>the<text:s/>Consortium<text:s/>explore<text:s/>ways<text:s/>of<text:s/>incorporating<text:s/>more<text:s/>of<text:s/>the<text:s/>research<text:s/>outcomes<text:s/>into<text:s/>VfM<text:s/>analysis<text:s/>(by<text:s/>end-July<text:s/>2023)<text:s/>and<text:s/>cover<text:s/>this<text:s/>in<text:s/>the<text:s/>next<text:s/>Annual<text:s/>Review.</text:span><text:span text:style-name="T93_4"><text:s/></text:span><text:span text:style-name="T93_5">ACRP’s<text:s/>research<text:s/>approach<text:s/>has<text:s/>been<text:s/>designed<text:s/>to<text:s/>maximise<text:s/>the<text:s/>added<text:s/>value<text:s/>of<text:s/>ACRP<text:s/>to<text:s/>existing<text:s/>research<text:s/>and<text:s/>other<text:s/>knowledge<text:s/>development<text:s/>activities<text:s/>that<text:s/>are<text:s/>relevant<text:s/>to<text:s/>the<text:s/>outcomes<text:s/>and<text:s/>impact.<text:s/></text:span><text:span text:style-name="T93_6">ACRP<text:s/>has<text:s/></text:span><text:span text:style-name="T93_7">sought<text:s/>to<text:s/>make<text:s/>this<text:s/>explicit<text:s/>in<text:s/>the<text:s/>VfM<text:s/>section<text:s/>to<text:s/>this<text:s/>report.</text:span></text:h>
          </text:list-item>
          <text:list-item>
            <text:h text:style-name="P94" text:outline-level="2"><text:span text:style-name="T94_1">The<text:s/>recommendations<text:s/>for<text:s/>this<text:s/>2024<text:s/>Annual<text:s/>Review<text:s/>are<text:s/>as<text:s/>follows:</text:span></text:h>
          </text:list-item>
        </text:list>
        <text:h text:style-name="P95" text:outline-level="2"><text:span text:style-name="T95_1">R1.</text:span><text:span text:style-name="T95_2"><text:s/>Assess<text:s/>and<text:s/>review<text:s/>impact<text:s/>measures.<text:s/>Develop<text:s/>milestones<text:s/>for<text:s/>outcome<text:s/>indicators<text:s/>4<text:s/>and<text:s/>5</text:span><text:span text:style-name="T95_3">,<text:s/>finetune<text:s/>milestones<text:s/>for<text:s/>outputs<text:s/>1.3<text:s/>and<text:s/>1.4,</text:span><text:span text:style-name="T95_4"><text:s/></text:span><text:span text:style-name="T95_5">provide</text:span><text:span text:style-name="T95_6"><text:s/>milestones<text:s/>for<text:s/>output<text:s/>3</text:span><text:span text:style-name="T95_7"><text:s/>including<text:s/></text:span><text:span text:style-name="T95_8">the<text:s/></text:span><text:span text:style-name="T95_9">number<text:s/>of<text:s/>households<text:s/></text:span><text:span text:style-name="T95_10">now<text:s/>that<text:s/></text:span><text:span text:style-name="T95_11">the<text:s/>first<text:s/>action<text:s/>research<text:s/>projects<text:s/>are<text:s/>underway</text:span><text:span text:style-name="T95_12">,</text:span><text:span text:style-name="T95_13"><text:s/></text:span><text:span text:style-name="T95_14">and<text:s/>recalibrate<text:s/>the<text:s/>output<text:s/>weightings</text:span><text:span text:style-name="T95_15"><text:s/>50</text:span><text:span text:style-name="T95_16">/40/10</text:span><text:span text:style-name="T95_17"><text:s/>(ACRC<text:s/>and<text:s/>FCDO,<text:s/>by<text:s/>end<text:s/>June<text:s/>2024)</text:span><text:span text:style-name="T95_18">.</text:span></text:h>
        <text:h text:style-name="P96" text:outline-level="2"><text:span text:style-name="T96_1">R</text:span><text:span text:style-name="T96_2">2</text:span><text:span text:style-name="T96_3">.<text:s/></text:span><text:span text:style-name="T96_4">The<text:s/>Theory<text:s/>of<text:s/>Change<text:s/>should<text:s/>be<text:s/>tested<text:s/>and<text:s/>revised<text:s/>then<text:s/>shared<text:s/>with<text:s/>relevant<text:s/>staff<text:s/>in<text:s/>the<text:s/>ACRP<text:s/>annual<text:s/>meeting<text:s/>(ACRC<text:s/>and<text:s/>FCDO,<text:s/>by<text:s/></text:span><text:span text:style-name="T96_5">end<text:s/></text:span><text:span text:style-name="T96_6">December<text:s/>2024</text:span><text:span text:style-name="T96_7">)</text:span><text:span text:style-name="T96_8">.</text:span></text:h>
        <text:h text:style-name="P97" text:outline-level="2"><text:span text:style-name="T97_1">R3.</text:span><text:span text:style-name="T97_2"><text:s/>The<text:s/>c</text:span><text:span text:style-name="T97_3">ont</text:span><text:span text:style-name="T97_4">r</text:span><text:span text:style-name="T97_5">act<text:s/>amendment<text:s/>needs<text:s/>to<text:s/>proceed<text:s/>as<text:s/>a<text:s/>matter<text:s/>of<text:s/>urgency,<text:s/>covering<text:s/>competition<text:s/>and<text:s/>time<text:s/>duration<text:s/>of<text:s/>the<text:s/>programme<text:s/>(ACRC<text:s/>and<text:s/>FCDO,<text:s/>by<text:s/></text:span><text:span text:style-name="T97_6">end<text:s/>March<text:s/>2025)</text:span><text:span text:style-name="T97_7">.</text:span></text:h>
        <text:h text:style-name="P98" text:outline-level="2"><text:span text:style-name="T98_1">R</text:span><text:span text:style-name="T98_2">4</text:span><text:span text:style-name="T98_3">.<text:s/></text:span><text:span text:style-name="T98_4">ACRP<text:s/>should<text:s/>set<text:s/>out<text:s/>any<text:s/>updates<text:s/>to<text:s/>its<text:s/>publication<text:s/>strategy<text:s/>now<text:s/>that<text:s/>we<text:s/>are<text:s/>moving<text:s/>from<text:s/>Foundation<text:s/>Phase<text:s/>to<text:s/>implementation</text:span><text:span text:style-name="T98_5"><text:s/>(ACR</text:span><text:span text:style-name="T98_6">C,<text:s/>by<text:s/>end<text:s/>June<text:s/>2024)</text:span><text:span text:style-name="T98_7">.</text:span></text:h>
        <text:h text:style-name="P99" text:outline-level="2"><text:span text:style-name="T99_1">R5.</text:span><text:span text:style-name="T99_2"><text:s/>Develop<text:s/></text:span><text:span text:style-name="T99_3"><text:s/></text:span><text:span text:style-name="T99_4">concise</text:span><text:span text:style-name="T99_5"><text:s/>ACRC<text:s/>city<text:s/></text:span><text:span text:style-name="T99_6">brief</text:span><text:span text:style-name="T99_7">s</text:span><text:span text:style-name="T99_8"><text:s/>for<text:s/>each<text:s/>priority<text:s/>city<text:s/>to<text:s/>use<text:s/>as<text:s/>the<text:s/>basis<text:s/>for<text:s/>engaging<text:s/>FCDO<text:s/>posts<text:s/>and<text:s/>other<text:s/>stakeholders.<text:s/></text:span><text:span text:style-name="T99_9">Offer<text:s/>briefings<text:s/>for<text:s/>each<text:s/>five<text:s/>priority<text:s/>posts<text:s/></text:span><text:span text:style-name="T99_10">and<text:s/>deliver<text:s/>updates<text:s/>to<text:s/>each<text:s/>post<text:s/></text:span><text:span text:style-name="T99_11">(ACRC,<text:s/>by<text:s/>end<text:s/>December<text:s/>2024).</text:span></text:h>
        <text:h text:style-name="P100" text:outline-level="2"><text:span text:style-name="T100_1">R6.</text:span><text:span text:style-name="T100_2"><text:s/></text:span><text:span text:style-name="T100_3">Consider<text:s/>including<text:s/></text:span><text:span text:style-name="T100_4">an<text:s/></text:span><text:span text:style-name="T100_5">output<text:s/>target</text:span><text:span text:style-name="T100_6"><text:s/>featuring<text:s/></text:span><text:span text:style-name="T100_7">peer<text:s/>reviewed<text:s/>articles<text:s/></text:span><text:span text:style-name="T100_8">and<text:s/>book<text:s/>chapters<text:s/></text:span><text:span text:style-name="T100_9">in<text:s/></text:span><text:span text:style-name="T100_10">future<text:s/>iterations<text:s/>of<text:s/>the<text:s/></text:span><text:span text:style-name="T100_11">logframe</text:span><text:span text:style-name="T100_12"><text:s/>(ACRC,<text:s/>by<text:s/>March<text:s/>2025).</text:span></text:h>
        <text:h text:style-name="P101" text:outline-level="2"><text:span text:style-name="T101_1">R7.<text:s/></text:span><text:span text:style-name="T101_2">Build</text:span><text:span text:style-name="T101_3">ing</text:span><text:span text:style-name="T101_4"><text:s/>on<text:s/>previous<text:s/>v</text:span><text:span text:style-name="T101_5">alue<text:s/>for<text:s/>money</text:span><text:span text:style-name="T101_6"><text:s/>work</text:span><text:span text:style-name="T101_7">,<text:s/>ensure<text:s/>that<text:s/>next<text:s/>year’s<text:s/>Annual<text:s/>Review<text:s/>incorporates<text:s/>a<text:s/>stronger<text:s/>assessment<text:s/>of<text:s/></text:span><text:span text:style-name="T101_8">VfM</text:span><text:span text:style-name="T101_9">,<text:s/></text:span><text:span text:style-name="T101_10">in<text:s/>particular<text:s/>of</text:span><text:span text:style-name="T101_11"><text:s/>effectiveness</text:span><text:span text:style-name="T101_12"><text:s/></text:span><text:span text:style-name="T101_13">(ACRC<text:s/>and<text:s/>FCDO,<text:s/>by<text:s/>May<text:s/>2025)</text:span><text:span text:style-name="T101_14">.</text:span></text:h>
        <text:h text:style-name="P102" text:outline-level="1"/>
        <text:h text:style-name="P103" text:outline-level="2"><text:span text:style-name="T103_1">B:<text:s/>THEORY<text:s/>OF<text:s/>CHANGE<text:s/>AND<text:s/>PROGRESS<text:s/>TOWARDS<text:s/>OUTCOMES</text:span></text:h>
        <text:h text:style-name="P104" text:outline-level="1"/>
        <text:h text:style-name="P105" text:outline-level="1"><text:span text:style-name="T105_1">Summarise<text:s/>the<text:s/>programme’s<text:s/></text:span><text:span text:style-name="T105_2">Theory<text:s/>of<text:s/>Change<text:s/></text:span><text:span text:style-name="T105_3">including<text:s/>any<text:s/>changes<text:s/>to<text:s/>outcome<text:s/>and<text:s/>impact<text:s/>indicators</text:span></text:h>
        <text:p text:style-name="P106"><text:span text:style-name="T106_1">Summary<text:s/>of<text:s/>Theory<text:s/>of<text:s/>Change</text:span></text:p>
        <text:list text:style-name="LS4" xml:id="list45" text:continue-list="list0">
          <text:list-item>
            <text:h text:style-name="P107" text:outline-level="2"><text:span text:style-name="T107_1">The<text:s/>ambition<text:s/>of<text:s/>ACRP<text:s/>is<text:s/>to<text:s/>promote<text:s/>transformational<text:s/>change<text:s/>that<text:s/>will<text:s/>improve<text:s/>the<text:s/>lives<text:s/>of<text:s/>those<text:s/>urban<text:s/>citizens<text:s/>so<text:s/>often<text:s/>excluded<text:s/>from<text:s/>economic<text:s/>growth<text:s/>and<text:s/>poverty<text:s/>reduction<text:s/>programmes,<text:s/>and<text:s/>to<text:s/>do<text:s/>so<text:s/>in<text:s/>ways<text:s/>that<text:s/>address<text:s/>the<text:s/>climate<text:s/>emergency<text:s/>and<text:s/>contribute<text:s/>to<text:s/>sustainable<text:s/>development.</text:span><text:span text:style-name="T107_2"><text:s text:c="2"/>The<text:s/>Theory<text:s/>of<text:s/>Change<text:s/>(ToC)<text:s/>is<text:s/>shown<text:s/>in<text:s/>diagrammatic<text:s/>form<text:s/>below,<text:s/>with<text:s/>a<text:s/>brief<text:s/>narrative<text:s/>description<text:s/>(see<text:s/>the<text:s/>2023<text:s/>Annual<text:s/>Review<text:s/>for<text:s/>a<text:s/>much<text:s/>fuller<text:s/>description)</text:span></text:h>
          </text:list-item>
          <text:list-item>
            <text:h text:style-name="P108" text:outline-level="2"><text:span text:style-name="T108_1">Success,<text:s/>at<text:s/>the<text:s/>end<text:s/>of<text:s/>African<text:s/>Cities,<text:s/>will<text:s/>be<text:s/>evidenced<text:s/>by:</text:span></text:h>
          </text:list-item>
        </text:list>
        <text:list text:style-name="LS2" xml:id="list47">
          <text:list-item>
            <text:p text:style-name="P109"><text:bookmark-start text:name="_Hlk107915738"/><text:span text:style-name="T109_1">Innovative<text:s/>projects,<text:s/>building<text:s/>upon<text:s/>African<text:s/>Cities<text:s/>research,<text:s/>that<text:s/>address<text:s/>recognised<text:s/>challenges<text:s/>preventing<text:s/>effective<text:s/>economic<text:s/>development<text:s/>and<text:s/>poverty<text:s/>reduction<text:s/>in<text:s/>the<text:s/>sub-set<text:s/>of<text:s/>the<text:s/>13<text:s/>cities<text:s/>selected<text:s/>for<text:s/>intensive<text:s/>city-specific<text:s/>research,<text:s/>and<text:s/>hence<text:s/>which<text:s/>transform<text:s/>the<text:s/>lives<text:s/>of<text:s/>significant<text:s/>number<text:s/>of<text:s/>residents<text:s/>(facing<text:s/>multiple<text:s/>dimensions<text:s/>of<text:s/>disadvantage)<text:s/>within<text:s/>those<text:s/>cities.<text:s/></text:span><text:bookmark-end text:name="_Hlk107915738"/><text:span text:style-name="T109_2">These<text:s/>projects<text:s/></text:span><text:span text:style-name="T109_3">will<text:s/>catalyse<text:s/>reform<text:s/>processes<text:s/>that<text:s/>will<text:s/>change<text:s/>policies,<text:s/>programming<text:s/>approaches<text:s/>and<text:s/>practices<text:s/>such<text:s/>that<text:s/>challenges<text:s/>are<text:s/>addressed.</text:span></text:p>
          </text:list-item>
          <text:list-item>
            <text:p text:style-name="P110"><text:span text:style-name="T110_1">Established<text:s/>reform<text:s/>coalitions<text:s/>in<text:s/>those<text:s/>cities<text:s/>that<text:s/>build<text:s/>on<text:s/>these<text:s/>projects<text:s/>to<text:s/>take<text:s/>forward<text:s/>this<text:s/>work<text:s/>in<text:s/>these<text:s/>locations.</text:span></text:p>
          </text:list-item>
          <text:list-item>
            <text:p text:style-name="P111"><text:span text:style-name="T111_1">Take<text:s/>up<text:s/>of<text:s/>those<text:s/>projects<text:s/>by<text:s/>other<text:s/>agencies<text:s/>working<text:s/>in<text:s/>African<text:s/>cities<text:s/>other<text:s/>than<text:s/>the<text:s/>sub-set<text:s/>of<text:s/>cities<text:s/>in<text:s/>which<text:s/>the<text:s/>projects<text:s/>are<text:s/></text:span><text:span text:style-name="T111_2">implemented<text:s/>and</text:span><text:span text:style-name="T111_3"><text:s/>adapted<text:s/>to<text:s/>local<text:s/>contextual<text:s/>conditions.</text:span></text:p>
          </text:list-item>
          <text:list-item>
            <text:p text:style-name="P112"><text:span text:style-name="T112_1">Take<text:s/>up<text:s/>of<text:s/>the<text:s/>evidence<text:s/>and<text:s/>framework<text:s/>through<text:s/>which<text:s/>the<text:s/>solutions<text:s/>to<text:s/>challenges<text:s/>were<text:s/>identified<text:s/>by<text:s/>agencies<text:s/>working<text:s/>to<text:s/>address<text:s/>urban<text:s/>challenges<text:s/>across<text:s/>the<text:s/>global<text:s/>South.</text:span></text:p>
          </text:list-item>
        </text:list>
        <text:list text:style-name="LS4" xml:id="list51" text:continue-list="list0">
          <text:list-item>
            <text:h text:style-name="P113" text:outline-level="2"><text:span text:style-name="T113_1">To<text:s/>achieve<text:s/>these,<text:s/>the<text:s/>ToC<text:s/>considers<text:s/>reforms<text:s/>using<text:s/>political<text:s/>analysis,<text:s/>including<text:s/></text:span><text:span text:style-name="T113_2">assessing</text:span><text:span text:style-name="T113_3"><text:s/>the<text:s/>potential<text:s/>acceptability</text:span><text:span text:style-name="T113_4"><text:s/>of<text:s/>reforms</text:span><text:span text:style-name="T113_5"><text:s/>to<text:s/>elite<text:s/>groups<text:s/>in<text:s/>each<text:s/>context<text:s/>(testing<text:s/>the<text:s/>well-established<text:s/>‘political<text:s/>settlement’<text:s/>approach<text:s/>for<text:s/>its<text:s/>applicability<text:s/>at<text:s/>the<text:s/>sub-national<text:s/>level).<text:s text:c="2"/>All<text:s/>technical<text:s/>and<text:s/>sector<text:s/>reforms<text:s/>are<text:s/>likely<text:s/>to<text:s/>involve<text:s/>some<text:s/>redistribution<text:s/>and<text:s/>economic<text:s/>restructuring,<text:s/>but<text:s/>some<text:s/>will<text:s/>be<text:s/>more<text:s/>costly<text:s/>for<text:s/>elite<text:s/>groups’<text:s/>interests<text:s/>than<text:s/>others.<text:s text:c="2"/>The<text:s/>political<text:s/>framing<text:s/>underpinning<text:s/>the<text:s/>ToC<text:s/>is<text:s/>fundamental<text:s/>to<text:s/>the<text:s/>design<text:s/>of<text:s/>FCDO’s<text:s/>African<text:s/>Cities<text:s/>business<text:s/>case<text:s/>and<text:s/>the<text:s/>Consortium’s<text:s/>programme.<text:s text:c="2"/>The<text:s/>intention<text:s/>is<text:s/>that<text:s/>this<text:s/>core<text:s/>of<text:s/>political<text:s/>analysis<text:s/>and<text:s/>the<text:s/>solutions<text:s/>it<text:s/>points<text:s/>to,<text:s/>will<text:s/>help<text:s/>to<text:s/>unblock<text:s/>the<text:s/>real-life<text:s/>problems<text:s/>that<text:s/>decades<text:s/>of<text:s/>narrow<text:s/>‘technical’<text:s/>research<text:s/>and<text:s/>fixes<text:s/></text:span><text:span text:style-name="T113_6">have<text:s/>struggled<text:s/>to<text:s/>tackle.<text:s text:c="2"/></text:span></text:h>
          </text:list-item>
          <text:list-item>
            <text:h text:style-name="P114" text:outline-level="2"><text:span text:style-name="T114_1">The<text:s/>ToC<text:s/>recognises<text:s/>that<text:s/>there<text:s/>is<text:s/>a<text:s/>continuum<text:s/>of<text:s/>reforms<text:s/>with<text:s/>some<text:s/>requiring<text:s/>more<text:s/>redistribution<text:s/>and<text:s/>potentially<text:s/>being<text:s/>more<text:s/>threatening<text:s/>to<text:s/>the<text:s/>interests<text:s/>of<text:s/>elites<text:s/>(type<text:s/>1),<text:s/>and<text:s/>others<text:s/>offering<text:s/>benefits<text:s/>to<text:s/>marginalised<text:s/>groups<text:s/>but<text:s/>being<text:s/>less<text:s/>substantive<text:s/>in<text:s/>redistributive<text:s/>terms<text:s/>and<text:s/>hence<text:s/>less<text:s/>cost<text:s/>to<text:s/>elites<text:s/>(type<text:s/>2).<text:s/>In<text:s/>the<text:s/>ToC,<text:s/>type<text:s/>of<text:s/>actions<text:s/>likely<text:s/>to<text:s/>be<text:s/>required<text:s/>to<text:s/>secure<text:s/></text:span><text:span text:style-name="T114_2">t</text:span><text:span text:style-name="T114_3">ype<text:s/>1<text:s/>reforms<text:s/>are<text:s/>identified.<text:s/>These<text:s/>include:<text:s/></text:span></text:h>
          </text:list-item>
        </text:list>
        <text:list text:style-name="LS5" xml:id="list53">
          <text:list-item>
            <text:p text:style-name="P115"><text:span text:style-name="T115_1">mobilising<text:s/>citizens<text:s/>able<text:s/>to<text:s/>catalyse<text:s/>elites<text:s/>to<text:s/>rethink<text:s/>current<text:s/>patters<text:s/>of<text:s/>resource<text:s/>distribution;<text:s/></text:span></text:p>
          </text:list-item>
          <text:list-item>
            <text:p text:style-name="P116"><text:span text:style-name="T116_1">providing<text:s/>evidence<text:s/>on<text:s/>proposed<text:s/>reforms<text:s/>(including<text:s/>on</text:span><text:span text:style-name="T116_2">-</text:span><text:span text:style-name="T116_3">the</text:span><text:span text:style-name="T116_4">-</text:span><text:span text:style-name="T116_5">ground<text:s/>demonstrations)<text:s/>to<text:s/>give<text:s/>confidence<text:s/>that<text:s/>change<text:s/>is<text:s/>possible<text:s/>and<text:s/>build<text:s/>a<text:s/>momentum<text:s/>for<text:s/>reform;</text:span></text:p>
          </text:list-item>
          <text:list-item>
            <text:p text:style-name="P117"><text:span text:style-name="T117_1">strengthening<text:s/>state<text:s/>capacity;</text:span></text:p>
          </text:list-item>
          <text:list-item>
            <text:p text:style-name="P118"><text:span text:style-name="T118_1">building<text:s/>and<text:s/>strengthening<text:s/>formal<text:s/>and<text:s/>informal<text:s/>reform<text:s/>coalitions;<text:s/>and<text:s/></text:span></text:p>
          </text:list-item>
          <text:list-item>
            <text:p text:style-name="P119"><text:span text:style-name="T119_1">commitment<text:s/>by<text:s/>elites.</text:span></text:p>
          </text:list-item>
        </text:list>
        <text:list text:style-name="LS4" xml:id="list58" text:continue-list="list0">
          <text:list-item>
            <text:h text:style-name="P120" text:outline-level="2"><text:span text:style-name="T120_1">Work<text:s/>in<text:s/>the<text:s/>Foundation<text:s/>Phase<text:s/>has<text:s/>prepared<text:s/>the<text:s/>ground,<text:s/>through<text:s/>a<text:s/>situational<text:s/>analysis,<text:s/>identification<text:s/>of<text:s/>existing<text:s/>efforts,<text:s/>and<text:s/>stakeholder</text:span><text:span text:style-name="T120_2"><text:s/>collaboration<text:s/>and<text:s/>alignments<text:s/>to<text:s/>support<text:s/>the<text:s/>work<text:s/>of<text:s/>the<text:s/>ACRP.<text:s/>Engaging<text:s/>with<text:s/>mobilised<text:s/>citizens,<text:s/>diverse<text:s/>state<text:s/>agencies,<text:s/>potentially<text:s/>interested<text:s/>elites<text:s/>and<text:s/>existing<text:s/>formal<text:s/>and<text:s/>informal<text:s/>reform<text:s/>coalitions<text:s/>has<text:s/>taken<text:s/>place<text:s/>through<text:s/>uptake<text:s/>activities<text:s/>during<text:s/>2023<text:s/>and<text:s/>before.<text:s/>The<text:s/>ToC<text:s/>also<text:s/>recognises<text:s/>the<text:s/>significance<text:s/>of<text:s/>the<text:s/>national<text:s/>level<text:s/>for<text:s/>urban<text:s/>reform<text:s/>and<text:s/>the<text:s/>need<text:s/>to<text:s/>ensure<text:s/>that<text:s/>research<text:s/>linked<text:s/>to<text:s/>reforms<text:s/>in<text:s/>the<text:s/>cities<text:s/>covered<text:s/>by<text:s/>African<text:s/>Cities<text:s/>takes<text:s/>account<text:s/>of<text:s/>national<text:s/>elite<text:s/>interests<text:s/>and<text:s/>perspectives.<text:s/>Hence<text:s/>there<text:s/>has<text:s/>been<text:s/>outreach<text:s/>to<text:s/>national<text:s/>and<text:s/>city-based<text:s/>elites,<text:s/>and<text:s/>evidence<text:s/>below<text:s/>documents<text:s/>how<text:s/>elites<text:s/>have<text:s/>responded<text:s/>positively<text:s/>and<text:s/>engaged<text:s/>with<text:s/>ACRP<text:s/>activities.<text:s/></text:span></text:h>
          </text:list-item>
          <text:list-item>
            <text:h text:style-name="P121" text:outline-level="2"><text:span text:style-name="T121_1">The<text:s/>ToC<text:s/>rests<text:s/>on<text:s/>assumptions<text:s/>that<text:s/>have,<text:s/>for<text:s/>the<text:s/>most<text:s/>part,<text:s/>been<text:s/>met.<text:s/>As<text:s/>noted<text:s/>in<text:s/>last<text:s/>year’s<text:s/>report,<text:s/>one<text:s/>of<text:s/>these<text:s/>assumptions<text:s/>was<text:s/>the<text:s/>ability<text:s/>of<text:s/>FCDO<text:s/>to<text:s/>fund<text:s/>as<text:s/>originally<text:s/>anticipated.<text:s/>While<text:s/>this<text:s/>was<text:s/>not<text:s/>met<text:s/>in<text:s/>the<text:s/>early<text:s/>years<text:s/>of<text:s/>ACRP,<text:s/>continuing<text:s/>commitment<text:s/>on<text:s/>the<text:s/>part<text:s/>of<text:s/>the<text:s/>Consortium<text:s/>has<text:s/>mitigated<text:s/>the<text:s/>consequences<text:s/>of<text:s/>this.<text:s/>Progress<text:s/>has<text:s/>continued<text:s/>to<text:s/>be<text:s/>made<text:s/>despite<text:s/>lower<text:s/>financial<text:s/>commitments<text:s/>and<text:s/>considerable<text:s/>financial<text:s/>uncertainty.<text:s/>This<text:s/>has<text:s/>been<text:s/>in<text:s/>part<text:s/>mitigated<text:s/>by<text:s/>the<text:s/>ability<text:s/>of<text:s/>the<text:s/>Consortium<text:s/>to<text:s/>link<text:s/>to<text:s/>a<text:s/>wide<text:s/>range<text:s/>of<text:s/>different<text:s/>experts<text:s/>embedded<text:s/>in<text:s/>reform<text:s/>efforts<text:s/>in<text:s/>African<text:s/>cities.<text:s/>These<text:s/>individuals<text:s/>have<text:s/>been<text:s/>working<text:s/>to<text:s/>advance<text:s/>reform<text:s/>for<text:s/>many<text:s/>years.<text:s/></text:span></text:h>
          </text:list-item>
          <text:list-item>
            <text:h text:style-name="P122" text:outline-level="2"><text:span text:style-name="T122_1">The<text:s/>Consortium<text:s/>regularly<text:s/>monitors<text:s/>assumptions<text:s/>and<text:s/>ensures<text:s/>that<text:s/>all<text:s/>research<text:s/>processes<text:s/>reference<text:s/>the<text:s/>ToC.<text:s text:c="2"/>The<text:s/>Consortium<text:s/>has<text:s/>selected<text:s/>cities<text:s/>in<text:s/>which<text:s/>it<text:s/>already<text:s/>has<text:s/>some<text:s/>understanding<text:s/>of<text:s/>individuals<text:s/>interested<text:s/>in<text:s/>reform<text:s/>coalitions,<text:s/>and<text:s/>where<text:s/>Consortium<text:s/>members<text:s/>have<text:s/>links<text:s/>to<text:s/>networks<text:s/>which<text:s/>can<text:s/>be<text:s/>strengthened.<text:s text:c="2"/>Pilot<text:s/>PCP<text:s/>projects<text:s/>have<text:s/>been<text:s/>selected<text:s/>carefully<text:s/>to<text:s/>develop<text:s/>the<text:s/>selection<text:s/>process<text:s/>and<text:s/>test<text:s/>administration<text:s/>procedures.<text:s/>The<text:s/>Consortium<text:s/>will<text:s/>ensure<text:s/>that<text:s/>the<text:s/>research<text:s/>programme<text:s/>has<text:s/>a<text:s/>selection<text:s/>that<text:s/>is<text:s/>likely<text:s/>to<text:s/>be<text:s/>achievable<text:s/>and<text:s/>is,<text:s/>at<text:s/>the<text:s/>same<text:s/>time,<text:s/>ambitious.<text:s text:c="2"/>Project<text:s/>budgets<text:s/>for<text:s/>the<text:s/>Implementation<text:s/>Phase<text:s/>will<text:s/>be<text:s/>allocated<text:s/>in<text:s/>at<text:s/>least<text:s/>two<text:s/>phases<text:s/>to<text:s/>enable<text:s/>the<text:s/>ACRP<text:s/>to<text:s/>learn<text:s/>from<text:s/>the<text:s/>first<text:s/>round<text:s/>of<text:s/>project<text:s/>selection.<text:s/></text:span></text:h>
          </text:list-item>
          <text:list-item>
            <text:h text:style-name="P123" text:outline-level="2"><text:span text:style-name="T123_1">The<text:s/>Consortium<text:s/>remains<text:s/>actively<text:s/>engaged<text:s/>in<text:s/>keeping<text:s/>the<text:s/>ToC<text:s/>under<text:s/>review.<text:s/>Indeed</text:span><text:span text:style-name="T123_2">,</text:span><text:span text:style-name="T123_3"><text:s/>it<text:s/>believes<text:s/>that<text:s/>as<text:s/>the<text:s/>work<text:s/>deepens<text:s/>in<text:s/>selected<text:s/>cities,<text:s/>the<text:s/>ToC<text:s/>will<text:s/>benefit<text:s/>from<text:s/>being<text:s/>co-owned<text:s/>with<text:s/>African<text:s/>researchers<text:s/>and<text:s/>uptake<text:s/>specialists<text:s/>beyond<text:s/>the<text:s/>Senior<text:s/>Management<text:s/>Team<text:s/>(SMT).<text:s/></text:span><text:span text:style-name="T123_4">The<text:s/>Consortium<text:s/>is</text:span><text:span text:style-name="T123_5"><text:s/></text:span><text:span text:style-name="T123_6">develop</text:span><text:span text:style-name="T123_7">ing</text:span><text:span text:style-name="T123_8"><text:s/>the<text:s/>research<text:s/>methodologies<text:s/>to<text:s/>analyse<text:s/>reform<text:s/>coalitions<text:s/></text:span><text:span text:style-name="T123_9">and<text:s/></text:span><text:span text:style-name="T123_10">has<text:s/>expanded<text:s/>its<text:s/>understanding<text:s/>of<text:s/>reform<text:s/>coalitions<text:s/>through<text:s/>a<text:s/>considered<text:s/>programme<text:s/>of<text:s/>activities</text:span><text:span text:style-name="T123_11">.</text:span><text:span text:style-name="T123_12"><text:s/></text:span></text:h>
          </text:list-item>
        </text:list>
      </text:section>
      <text:section text:style-name="S2" text:name="S2">
        <text:p text:style-name="P124"><draw:frame svg:x="0cm" svg:y="1.212cm" svg:width="26.966cm" svg:height="16.21cm" draw:style-name="FR1" text:anchor-type="char" draw:z-index="0"><draw:image xlink:href="Pictures/image1.png" xlink:type="simple" xlink:show="embed" xlink:actuate="onLoad"/><svg:desc>C:\Users\mzdsscj2\Documents\ACRC ToC diagram.png</svg:desc></draw:frame></text:p>
      </text:section>
      <text:section text:style-name="S3" text:name="S3">
        <table:table table:style-name="Table4">
          <table:table-column table:style-name="Column15"/>
          <table:table-row table:style-name="Row7">
            <table:table-cell table:style-name="Cell35">
              <text:p text:style-name="P125"><text:span text:style-name="T125_1">ACRP<text:s/>uses<text:s/>eight<text:s/></text:span><text:span text:style-name="T125_2"><text:a xlink:type="simple" xlink:href="https://www.african-cities.org/what-are-urban-development-domains/"><text:span text:style-name="T125_3">urban<text:s/>development<text:s/>domains</text:span></text:a></text:span><text:span text:style-name="T125_4">,<text:s/>divided<text:s/>into<text:s/>three<text:s/>broad<text:s/>categories.</text:span></text:p>
              <text:p text:style-name="P126"><text:span text:style-name="T126_1">Economic<text:s/>Domain</text:span></text:p>
              <text:p text:style-name="P127"><text:span text:style-name="T127_1">1.<text:s/></text:span><text:span text:style-name="T127_2"><text:a xlink:type="simple" xlink:href="https://www.african-cities.org/creating-sustainable-growth-and-reducing-poverty-through-structural-transformation/"><text:span text:style-name="T127_3">Structural<text:s/>transformation</text:span></text:a></text:span><text:span text:style-name="T127_4">,<text:s/>focuses<text:s/>on<text:s/>issues<text:s/>to<text:s/>do<text:s/>with<text:s/>productivity<text:s/>and<text:s/>the<text:s/>need<text:s/>to<text:s/>create<text:s/>more<text:s/>higher<text:s/>skilled<text:s/>jobs<text:s/>that<text:s/>are<text:s/>better<text:s/>remunerated.</text:span></text:p>
              <text:p text:style-name="P128"><text:span text:style-name="T128_1">2.<text:s/></text:span><text:span text:style-name="T128_2"><text:a xlink:type="simple" xlink:href="https://www.african-cities.org/enhancing-livelihoods-in-urban-neighbourhoods-and-districts/"><text:span text:style-name="T128_3">Neighbourhood<text:s/>and<text:s/>district<text:s/>economic<text:s/>development</text:span></text:a></text:span><text:span text:style-name="T128_4">,<text:s/>examines<text:s/>the<text:s/>ways<text:s/>in<text:s/>which<text:s/>residents<text:s/>are<text:s/>securing<text:s/>livelihoods<text:s/>–<text:s/>with<text:s/>specific<text:s/>attention<text:s/>to<text:s/>the<text:s/>lowest<text:s/>income<text:s/>residents<text:s/>living<text:s/>in<text:s/>informal<text:s/>settlements<text:s/>-<text:s/>and<text:s/>what<text:s/>determines<text:s/>the<text:s/>success<text:s/>(or<text:s/>otherwise)<text:s/>of<text:s/>enterprise<text:s/>efforts.</text:span></text:p>
              <text:p text:style-name="P129"><text:span text:style-name="T129_1">3.<text:s/></text:span><text:span text:style-name="T129_2"><text:a xlink:type="simple" xlink:href="https://www.african-cities.org/urban-land-and-connectivity/"><text:span text:style-name="T129_3">Land<text:s/>and<text:s/>connectivity</text:span></text:a></text:span><text:span text:style-name="T129_4">,<text:s/>sits<text:s/>between<text:s/>the<text:s/>economic<text:s/>and<text:s/>built<text:s/>environment<text:s/>domains.<text:s/>This<text:s/>domain<text:s/>recognises<text:s/>that<text:s/>economic<text:s/>agglomeration<text:s/>is<text:s/>critical<text:s/>to<text:s/>successful<text:s/>urban<text:s/>prosperity,<text:s/>but<text:s/>that<text:s/>too<text:s/>frequently<text:s/>such<text:s/>agglomeration<text:s/>is<text:s/>poorly<text:s/>managed<text:s/>with<text:s/>considerable<text:s/>negative<text:s/>externalities.<text:s/>Moreover,<text:s/>while<text:s/>public<text:s/>infrastructure<text:s/>is<text:s/>essential,<text:s/>too<text:s/>often<text:s/>such<text:s/>infrastructure<text:s/>creates<text:s/>private<text:s/>wealth<text:s/>with<text:s/>little<text:s/>of<text:s/>the<text:s/>increase<text:s/>in<text:s/>land<text:s/>value<text:s/>being<text:s/>captured<text:s/>for<text:s/>wider<text:s/>benefits.</text:span></text:p>
              <text:p text:style-name="P130"><text:span text:style-name="T130_1">Built<text:s/>Environment</text:span></text:p>
              <text:p text:style-name="P131"><text:span text:style-name="T131_1">4.<text:s/></text:span><text:span text:style-name="T131_2"><text:a xlink:type="simple" xlink:href="https://www.african-cities.org/upgrading-informal-settlements-in-african-cities/"><text:span text:style-name="T131_3">Informal<text:s/>settlements</text:span></text:a></text:span><text:span text:style-name="T131_4"><text:s/>provide<text:s/>homes<text:s/>for<text:s/>over<text:s/>50%<text:s/>of<text:s/>Africa’s<text:s/>urban<text:s/>residents.<text:s/>Invariably<text:s/>such<text:s/>neighbourhoods<text:s/>are<text:s/>under-serviced,<text:s/>and,<text:s/>in<text:s/>inner<text:s/>city<text:s/>areas,<text:s/>over-crowded.</text:span></text:p>
              <text:p text:style-name="P132"><text:span text:style-name="T132_1">5.<text:s/></text:span><text:span text:style-name="T132_2"><text:a xlink:type="simple" xlink:href="https://www.african-cities.org/securing-the-right-to-adequate-housing-in-african-cities/"><text:span text:style-name="T132_3">Housing</text:span></text:a></text:span><text:span text:style-name="T132_4"><text:s/>can<text:s/>be<text:s/>distinguished<text:s/>from<text:s/>informal<text:s/>settlement<text:s/>development<text:s/>in<text:s/>two<text:s/>ways:<text:s/>a.<text:s/>housing<text:s/>is<text:s/>frequently<text:s/>not<text:s/>required<text:s/>when<text:s/>upgrading<text:s/>informal<text:s/>settlements<text:s/>in<text:s/>peri<text:s/>urban<text:s/>locations<text:s/>(requiring<text:s/>housing<text:s/>makes<text:s/>such<text:s/>upgrading<text:s/>unaffordable;<text:s/>2.<text:s/>Many<text:s/>middle-income<text:s/>households<text:s/>seek<text:s/>affordable<text:s/>formal<text:s/>housing<text:s/>options.</text:span></text:p>
              <text:p text:style-name="P133"><text:span text:style-name="T133_1">Social<text:s/>Provision</text:span></text:p>
              <text:p text:style-name="P134"><text:span text:style-name="T134_1">6.<text:s/></text:span><text:span text:style-name="T134_2"><text:a xlink:type="simple" xlink:href="https://www.african-cities.org/addressing-the-drivers-of-urban-insecurity/"><text:span text:style-name="T134_3">Safety<text:s/>and<text:s/>security</text:span></text:a></text:span><text:span text:style-name="T134_4">,<text:s/>in<text:s/>both<text:s/>homes<text:s/>and<text:s/>neighbourhoods,<text:s/>is<text:s/>essential<text:s/>for<text:s/>urban<text:s/>well-being.</text:span></text:p>
              <text:p text:style-name="P135"><text:span text:style-name="T135_1">7.<text:s/></text:span><text:span text:style-name="T135_2"><text:a xlink:type="simple" xlink:href="https://www.african-cities.org/youth-empowerment-and-development-in-african-cities/"><text:span text:style-name="T135_3">Youth<text:s/>and<text:s/>capability<text:s/>development</text:span></text:a></text:span><text:span text:style-name="T135_4"><text:s/>is<text:s/>essential<text:s/>for<text:s/>future<text:s/>well-being<text:s/>given<text:s/>the<text:s/>demographics<text:s/>in<text:s/>Africa.</text:span></text:p>
              <text:p text:style-name="P136"><text:span text:style-name="T136_1">8.<text:s/></text:span><text:span text:style-name="T136_2"><text:a xlink:type="simple" xlink:href="https://www.african-cities.org/health-wellbeing-and-nutrition/"><text:span text:style-name="T136_3">Health,<text:s/>nutrition<text:s/>and<text:s/>well-being</text:span></text:a></text:span><text:span text:style-name="T136_4"><text:s/>has<text:s/>been<text:s/>highlighted<text:s/>by<text:s/>the<text:s/>pandemic,<text:s/>but<text:s/>clearly<text:s/>has<text:s/>a<text:s/>longer<text:s/>standing<text:s/>significance.</text:span></text:p>
            </table:table-cell>
          </table:table-row>
        </table:table>
        <text:h text:style-name="P137" text:outline-level="1"/>
        <text:h text:style-name="P138" text:outline-level="1"><draw:frame svg:x="0cm" svg:y="0cm" svg:width="12.277cm" svg:height="12.277cm" draw:style-name="FR2" text:anchor-type="as-char" draw:z-index="0"><draw:image xlink:href="Pictures/image2.png" xlink:type="simple" xlink:show="embed" xlink:actuate="onLoad"/><svg:desc>A diagram of a structure

Description automatically generated</svg:desc></draw:frame></text:h>
        <text:h text:style-name="P139" text:outline-level="1"><text:span text:style-name="T139_1">Impact</text:span><text:span text:style-name="T139_2"><text:s/>and<text:s/>Outcomes</text:span></text:h>
        <text:list text:style-name="LS4" xml:id="list62" text:continue-list="list0">
          <text:list-item>
            <text:h text:style-name="P140" text:outline-level="2"><text:span text:style-name="T140_1">Impact<text:s/>milestones<text:s/>for<text:s/>later<text:s/>years<text:s/>have<text:s/>been<text:s/>agreed<text:s/>with<text:s/>the<text:s/>Consortium.<text:s/>There<text:s/>are<text:s/>no<text:s/>impact<text:s/>indicators<text:s/>for<text:s/>this<text:s/>year.</text:span></text:h>
          </text:list-item>
          <text:list-item>
            <text:h text:style-name="P141" text:outline-level="2"><text:span text:style-name="T141_1">The<text:s/>programme<text:s/>is<text:s/>on<text:s/>track<text:s/>to<text:s/>meet<text:s/>expected<text:s/>outcomes,<text:s/>but<text:s/>on<text:s/>a<text:s/>longer<text:s/>timetable</text:span><text:span text:style-name="T141_2">.<text:s/></text:span><text:span text:style-name="T141_3">S</text:span><text:span text:style-name="T141_4">ome<text:s/></text:span><text:span text:style-name="T141_5">milestones<text:s/></text:span><text:span text:style-name="T141_6">are<text:s/>behind<text:s/>schedule<text:s/></text:span><text:span text:style-name="T141_7">because<text:s/>of<text:s/>a<text:s/>period<text:s/>of<text:s/>continuing<text:s/>uncertainty<text:s/>with<text:s/>respect<text:s/>to<text:s/>financial<text:s/></text:span><text:span text:style-name="T141_8">commitments<text:s/>and</text:span><text:span text:style-name="T141_9"><text:s/></text:span><text:span text:style-name="T141_10">staffing.</text:span><text:span text:style-name="T141_11"><text:s/>With<text:s/>an<text:s/>increasing<text:s/></text:span><text:span text:style-name="T141_12">ability<text:s/>to<text:s/>plan<text:s/>multi-year</text:span><text:span text:style-name="T141_13"><text:s/></text:span><text:span text:style-name="T141_14">budget</text:span><text:span text:style-name="T141_15">s</text:span><text:span text:style-name="T141_16"><text:s/></text:span><text:span text:style-name="T141_17">including<text:s/>FCDO’s</text:span><text:span text:style-name="T141_18"><text:s/></text:span><text:span text:style-name="T141_19">January<text:s/>2024<text:s/></text:span><text:span text:style-name="T141_20">articulation<text:s/>of<text:s/>budget</text:span><text:span text:style-name="T141_21">s</text:span><text:span text:style-name="T141_22"><text:s/>through<text:s/>to<text:s/>2027</text:span><text:span text:style-name="T141_23">/</text:span><text:span text:style-name="T141_24">8,<text:s/>the<text:s/>Consortium<text:s/></text:span><text:span text:style-name="T141_25">has<text:s/>agreed<text:s/>to<text:s/>submit<text:s/>by<text:s/>June<text:s/>2024<text:s/>a<text:s/>restructured<text:s/>budget<text:s/>to<text:s/>extend<text:s/>the<text:s/>project<text:s/>to<text:s/>March<text:s/>2028</text:span><text:span text:style-name="T141_26">.<text:s/>This<text:s/>will<text:s/>enable<text:s/>the<text:s/>Consortium<text:s/>to<text:s/>consult<text:s/>with<text:s/></text:span><text:span text:style-name="T141_27">its<text:s/></text:span><text:span text:style-name="T141_28">city<text:s/></text:span><text:span text:style-name="T141_29">research<text:s/></text:span><text:span text:style-name="T141_30">teams<text:s/>to<text:s/>optimise<text:s/>financial<text:s/></text:span><text:span text:style-name="T141_31">a</text:span><text:span text:style-name="T141_32">llocations.</text:span><text:span text:style-name="T141_33"><text:s/>It<text:s/>will<text:s/>form<text:s/>the<text:s/>basis<text:s/>of<text:s/>a<text:s/>planned<text:s/>contract<text:s/>extension.</text:span><text:span text:style-name="T141_34"><text:s text:c="2"/></text:span></text:h>
          </text:list-item>
        </text:list>
        <table:table table:style-name="Table5">
          <table:table-column table:style-name="Column16"/>
          <table:table-column table:style-name="Column17"/>
          <table:table-column table:style-name="Column18"/>
          <table:table-row table:style-name="Row8">
            <table:table-cell table:style-name="Cell36" table:number-columns-spanned="3">
              <text:p text:style-name="P142"><text:span text:style-name="T142_1">Table<text:s/>1:<text:s/>Progress<text:s/>in<text:s/>meeting<text:s/>Outcome<text:s/>indicators</text:span></text:p>
            </table:table-cell>
            <table:covered-table-cell/>
            <table:covered-table-cell/>
          </table:table-row>
          <table:table-row table:style-name="Row9">
            <table:table-cell table:style-name="Cell37" table:number-columns-spanned="3">
              <text:p text:style-name="P143"><text:span text:style-name="T143_1">Outcome<text:s/>statement<text:s/>-<text:s/>Robust<text:s/>new<text:s/>knowledge<text:s/>and<text:s/>evidence<text:s/>on<text:s/>African<text:s/>‘cities<text:s/>of<text:s/>systems’,<text:s/>political<text:s/>settlements<text:s/>and<text:s/>urban<text:s/>development<text:s/>domains<text:s/>leads<text:s/>to<text:s/>development<text:s/>of,<text:s/>and<text:s/>investment<text:s/>in,<text:s/>more<text:s/>effective<text:s/>economic<text:s/>development<text:s/>and<text:s/>poverty<text:s/>reduction<text:s/>policies<text:s/>and<text:s/>programmes<text:s/>in<text:s/>African<text:s/>cities,<text:s/>by<text:s/>FCDO,<text:s/>its<text:s/>partners<text:s/>and<text:s/>other<text:s/>development<text:s/>agencies<text:s/>including<text:s/>national<text:s/>and<text:s/>local<text:s/>government<text:s/>and<text:s/>civil<text:s/>society</text:span></text:p>
            </table:table-cell>
            <table:covered-table-cell/>
            <table:covered-table-cell/>
          </table:table-row>
          <table:table-row table:style-name="Row10">
            <table:table-cell table:style-name="Cell38">
              <text:p text:style-name="P144"><text:span text:style-name="T144_1">Outcome<text:s/>Indicator</text:span></text:p>
            </table:table-cell>
            <table:table-cell table:style-name="Cell39">
              <text:p text:style-name="P145"><text:span text:style-name="T145_1">Milestone<text:s/></text:span><text:span text:style-name="T145_2">-<text:s/></text:span><text:span text:style-name="T145_3">December<text:s/>2023</text:span></text:p>
            </table:table-cell>
            <table:table-cell table:style-name="Cell40">
              <text:p text:style-name="P146"><text:span text:style-name="T146_1">Progress</text:span><text:span text:style-name="T146_2"><text:s/>-</text:span><text:span text:style-name="T146_3"><text:s/>December<text:s/>2023</text:span></text:p>
            </table:table-cell>
          </table:table-row>
          <table:table-row table:style-name="Row11">
            <table:table-cell table:style-name="Cell41">
              <text:p text:style-name="P147"><text:span text:style-name="T147_1">1.</text:span><text:span text:style-name="T147_2"><text:s/>Cumulative<text:s/>number<text:s/>of<text:s/>uses<text:s/>of<text:s/>ACRP's<text:s/>research<text:s/>approach<text:s/>and<text:s/>products<text:s/>in<text:s/>policy<text:s/>and<text:s/>planning<text:s/>in<text:s/>African<text:s/>cities.</text:span></text:p>
            </table:table-cell>
            <table:table-cell table:style-name="Cell42">
              <text:p text:style-name="P148"><text:span text:style-name="T148_1">5</text:span></text:p>
            </table:table-cell>
            <table:table-cell table:style-name="Cell43">
              <text:p text:style-name="P149"><text:span text:style-name="T149_1">S</text:span><text:span text:style-name="T149_2">ignificantly<text:s/>exceeded</text:span><text:span text:style-name="T149_3">.</text:span><text:span text:style-name="T149_4"><text:s/>8</text:span></text:p>
              <text:p text:style-name="P150"/>
            </table:table-cell>
          </table:table-row>
          <table:table-row table:style-name="Row12">
            <table:table-cell table:style-name="Cell44">
              <text:p text:style-name="P151"><text:span text:style-name="T151_1">2.<text:s/>Cumulative<text:s/>number<text:s/>of<text:s/>Reform<text:s/>Coalitions<text:s/>with<text:s/>enhanced<text:s/>capacity<text:s/>to<text:s/>contribute<text:s/>towards<text:s/>ACRP<text:s/>instigated<text:s/>urban<text:s/>reform.</text:span></text:p>
              <text:p text:style-name="P152"/>
            </table:table-cell>
            <table:table-cell table:style-name="Cell45">
              <text:p text:style-name="P153"><text:span text:style-name="T153_1">Three<text:s/>reform<text:s/>Coalitions<text:s/>taking<text:s/>part<text:s/>in<text:s/>capacity<text:s/>and<text:s/>capability<text:s/>strengthening<text:s/>programmes</text:span></text:p>
            </table:table-cell>
            <table:table-cell table:style-name="Cell46">
              <text:p text:style-name="P154"><text:span text:style-name="T154_1">M</text:span><text:span text:style-name="T154_2">et</text:span><text:span text:style-name="T154_3">.</text:span><text:span text:style-name="T154_4"><text:s/></text:span><text:span text:style-name="T154_5">3</text:span><text:span text:style-name="T154_6"><text:s/></text:span></text:p>
            </table:table-cell>
          </table:table-row>
          <table:table-row table:style-name="Row13">
            <table:table-cell table:style-name="Cell47">
              <text:p text:style-name="P155"><text:bookmark-start text:name="_Hlk129014346"/><text:bookmark-start text:name="_Hlk132192256"/><text:span text:style-name="T155_1">3.<text:s/></text:span><text:span text:style-name="T155_2">Cumulative<text:s/>number<text:s/>of<text:s/>cities<text:s/>where<text:s/>there<text:s/>are<text:s/>examples<text:s/>of<text:s/>significant<text:s/>ACRP<text:s/>contributions<text:s/>towards<text:s/>citizen<text:s/>engagement<text:s/>in<text:s/>ACRP<text:s/>efforts<text:s/>to<text:s/>secure<text:s/>urban<text:s/>reform.</text:span><text:bookmark-end text:name="_Hlk129014346"/></text:p>
            </table:table-cell>
            <table:table-cell table:style-name="Cell48">
              <text:p text:style-name="P156"><text:span text:style-name="T156_1">Three<text:s/>citizen<text:s/>groups<text:s/>taking<text:s/>part<text:s/>in<text:s/>ACRP<text:s/>action<text:s/>research<text:s/>projects<text:s/>to<text:s/>address<text:s/>PCPs.<text:s/>Cumulative<text:s/>total<text:s/>is<text:s/>12<text:s/>(milestone<text:s/>is<text:s/>9).</text:span></text:p>
            </table:table-cell>
            <table:table-cell table:style-name="Cell49">
              <text:p text:style-name="P157"><text:span text:style-name="T157_1">M</text:span><text:span text:style-name="T157_2">et</text:span><text:span text:style-name="T157_3">.</text:span><text:span text:style-name="T157_4"><text:s/>3</text:span></text:p>
            </table:table-cell>
          </table:table-row>
          <table:table-row table:style-name="Row14">
            <table:table-cell table:style-name="Cell50">
              <text:p text:style-name="P158"><text:bookmark-end text:name="_Hlk132192256"/><text:span text:style-name="T158_1">4.<text:s/></text:span><text:span text:style-name="T158_2">Progress<text:s/>towards<text:s/>securing<text:s/>e</text:span><text:span text:style-name="T158_3">lite<text:s/>commitment<text:s/>(including<text:s/>both<text:s/>political<text:s/>and<text:s/>business<text:s/>elites)<text:s/>to<text:s/>ACRP<text:s/>approaches<text:s/>to<text:s/>addressing<text:s/>PCPs<text:s/>and<text:s/>securing<text:s/>reform.</text:span></text:p>
            </table:table-cell>
            <table:table-cell table:style-name="Cell51">
              <text:p text:style-name="P159"><text:span text:style-name="T159_1">No<text:s/>milestone<text:s/>this<text:s/>year</text:span></text:p>
            </table:table-cell>
            <table:table-cell table:style-name="Cell52">
              <text:p text:style-name="P160"><text:span text:style-name="T160_1">A<text:s/>metric<text:s/>for<text:s/>measuring<text:s/>elite<text:s/>commitment<text:s/>and<text:s/>engagement<text:s/>was<text:s/>developed<text:s/>last<text:s/>and<text:s/>has<text:s/>been<text:s/>trialled<text:s/>this<text:s/>year,<text:s/>with<text:s/>engagement<text:s/>being<text:s/>described<text:s/>according<text:s/>to<text:s/>type</text:span><text:span text:style-name="T160_2">.</text:span></text:p>
            </table:table-cell>
          </table:table-row>
          <table:table-row table:style-name="Row15">
            <table:table-cell table:style-name="Cell53">
              <text:p text:style-name="P161"><text:span text:style-name="T161_1">5.<text:s/></text:span><text:span text:style-name="T161_2">Progress<text:s/>towards<text:s/>b</text:span><text:span text:style-name="T161_3">uilding<text:s/>the<text:s/>capacities<text:s/>and<text:s/>capabilities<text:s/>of<text:s/>national<text:s/>and<text:s/>local<text:s/>government<text:s/>staff<text:s/>and<text:s/>politicians<text:s/>at<text:s/>all<text:s/>levels<text:s/>relevant<text:s/>to<text:s/>ACRP<text:s/>approaches<text:s/>to<text:s/>addressing<text:s/>PCPs<text:s/>and<text:s/>securing<text:s/>reforms.</text:span></text:p>
            </table:table-cell>
            <table:table-cell table:style-name="Cell54">
              <text:p text:style-name="P162"><text:span text:style-name="T162_1">No<text:s/>milestone<text:s/>this<text:s/>year</text:span></text:p>
            </table:table-cell>
            <table:table-cell table:style-name="Cell55">
              <text:p text:style-name="P163"><text:span text:style-name="T163_1">This<text:s/>outcome<text:s/>indicator<text:s/>is<text:s/>waiting<text:s/>for<text:s/>the<text:s/>implementation<text:s/>of<text:s/>the<text:s/>PCPs.<text:s/></text:span></text:p>
            </table:table-cell>
          </table:table-row>
        </table:table>
        <text:list text:style-name="LS4" xml:id="list64" text:continue-list="list0">
          <text:list-item>
            <text:h text:style-name="P164" text:outline-level="2"><text:span text:style-name="T164_1">Outcome<text:s/>Indicator<text:s/>1<text:s/>(significantly<text:s/>exceeded)</text:span><text:span text:style-name="T164_2"><text:s/></text:span><text:span text:style-name="T164_3">The<text:s/>programme<text:s/>has<text:s/>already</text:span><text:span text:style-name="T164_4"><text:s/>had<text:s/>influence<text:s/>on<text:s/>policy<text:s/>and<text:s/>programming<text:s/>particularly<text:s/>at<text:s/>the<text:s/>local<text:s/>authority<text:s/>level</text:span><text:span text:style-name="T164_5">,<text:s/>but<text:s/>also,<text:s/>in<text:s/>some<text:s/>cases,<text:s/>national<text:s/>governments<text:s/>including<text:s/>from<text:s/>officials<text:s/>with<text:s/>responsibility<text:s/>for<text:s/>policy<text:s/>and<text:s/>planning<text:s/>(Accra,<text:s/>Freetown)</text:span><text:span text:style-name="T164_6">.<text:s/></text:span><text:span text:style-name="T164_7">The<text:s/>cases<text:s/>for<text:s/>this<text:s/>indicator<text:s/></text:span><text:span text:style-name="T164_8">(see<text:s/>Annex<text:s/>1<text:s/>for<text:s/>further<text:s/>details)<text:s/></text:span><text:span text:style-name="T164_9">come<text:s/>from<text:s/>Accra<text:s/>((1)<text:s/>informal<text:s/>settlement<text:s/>upgrading),<text:s/>Freetown<text:s/>((1)<text:s/>housing),<text:s/>Harare<text:s/>((2)<text:s/>informal<text:s/>economic<text:s/>development<text:s/>and<text:s/>housing),<text:s/>Lilongwe<text:s/>(</text:span><text:span text:style-name="T164_10">(3)<text:s/></text:span><text:span text:style-name="T164_11">informal<text:s/>settlement<text:s/>upgrading<text:s/>and<text:s/>community<text:s/>inclusion<text:s/>in<text:s/>planning)<text:s/>and<text:s/>Nairobi<text:s/>(</text:span><text:span text:style-name="T164_12">(2)<text:s/></text:span><text:span text:style-name="T164_13">housing<text:s/>and<text:s/>economic<text:s/>development).<text:s/></text:span></text:h>
          </text:list-item>
          <text:list-item>
            <text:h text:style-name="P165" text:outline-level="2"><text:span text:style-name="T165_1">Th</text:span><text:span text:style-name="T165_2">e<text:s/>influence<text:s/>of<text:s/>the<text:s/>ACRP</text:span><text:span text:style-name="T165_3"><text:s/>reflects<text:s/>the<text:s/>relevance<text:s/>of<text:s/>the<text:s/>findings<text:s/>and<text:s/>the<text:s/>willingness<text:s/>of<text:s/>leading<text:s/>city-based<text:s/>researchers<text:s/>from<text:s/>academic<text:s/>departments,<text:s/>professional<text:s/>agencies<text:s/>and<text:s/>community<text:s/>organi</text:span><text:span text:style-name="T165_4">s</text:span><text:span text:style-name="T165_5">ations<text:s/>to<text:s/>engage<text:s/>with<text:s/>the<text:s/>ACRP.<text:s/></text:span><text:span text:style-name="T165_6"><text:s/></text:span><text:span text:style-name="T165_7">ACRP<text:s/>research<text:s/>has<text:s/>been<text:s/>well<text:s/>received<text:s/>within<text:s/>ACRP<text:s/>cities,<text:s/>and<text:s/>the<text:s/>established<text:s/>quality<text:s/>of<text:s/>the<text:s/>local<text:s/>research<text:s/>teams<text:s/>together<text:s/>with<text:s/>city-based<text:s/>uptake<text:s/>specialists<text:s/>has<text:s/>helped<text:s/>to<text:s/>facilitate<text:s/>access<text:s/>to<text:s/>high<text:s/>level<text:s/>officials<text:s/>and<text:s/>political<text:s/>elites.</text:span></text:h>
          </text:list-item>
          <text:list-item>
            <text:h text:style-name="P166" text:outline-level="2"><text:span text:style-name="T166_1">Outcome<text:s/>Indicator<text:s/>2<text:s/>(</text:span><text:span text:style-name="T166_2">met</text:span><text:span text:style-name="T166_3">)</text:span><text:span text:style-name="T166_4"><text:s/></text:span><text:span text:style-name="T166_5">Three<text:s/></text:span><text:span text:style-name="T166_6">r</text:span><text:span text:style-name="T166_7">eform<text:s/>coalitions<text:s/></text:span><text:span text:style-name="T166_8">(see<text:s/>Annex<text:s/>2<text:s/>for<text:s/>further<text:s/>details)<text:s/></text:span><text:span text:style-name="T166_9">have<text:s/>taken<text:s/>part<text:s/>in<text:s/>capability<text:s/>development<text:s/>activities<text:s/>supported<text:s/>wholly<text:s/>or<text:s/>partially<text:s/>through<text:s/>the<text:s/>work<text:s/>of<text:s/>the<text:s/></text:span><text:span text:style-name="T166_10">ACRP</text:span><text:span text:style-name="T166_11">.</text:span><text:span text:style-name="T166_12"><text:s/></text:span><text:span text:style-name="T166_13"><text:s/></text:span><text:span text:style-name="T166_14">In<text:s/></text:span><text:span text:style-name="T166_15">Kampala<text:s/></text:span><text:span text:style-name="T166_16">the<text:s/></text:span><text:span text:style-name="T166_17">Urban<text:s/>Action<text:s/>Lab</text:span><text:span text:style-name="T166_18">,<text:s/>a<text:s/></text:span><text:span text:style-name="T166_19">multi-actor<text:s/></text:span><text:span text:style-name="T166_20">knowledge-based</text:span><text:span text:style-name="T166_21"><text:s/>platform</text:span><text:span text:style-name="T166_22">,<text:s/>is<text:s/>bringing<text:s/>together<text:s/></text:span><text:span text:style-name="T166_23">Makerere<text:s/>University<text:s/></text:span><text:span text:style-name="T166_24">academics,<text:s/>community<text:s/>groups<text:s/>and<text:s/>state<text:s/>officials<text:s/>to<text:s/>develop<text:s/>policies<text:s/>and<text:s/>programmes.<text:s text:c="2"/>ACRP<text:s/>has<text:s/>worked<text:s/>with<text:s/>multiple<text:s/>team<text:s/>members<text:s/>to<text:s/>incorporate<text:s/>a<text:s/>politically<text:s/>nuanced<text:s/>analysis<text:s/>into<text:s/>their<text:s/>urban<text:s/>focused<text:s/>contributions.<text:s text:c="2"/></text:span><text:span text:style-name="T166_25">through<text:s/>enhanced<text:s/>skills<text:s/>in<text:s/>political<text:s/>analysis)</text:span><text:span text:style-name="T166_26">.<text:s text:c="2"/></text:span></text:h>
          </text:list-item>
          <text:list-item>
            <text:h text:style-name="P167" text:outline-level="2"><text:span text:style-name="T167_1">In<text:s/></text:span><text:span text:style-name="T167_2">Lagos</text:span><text:span text:style-name="T167_3">,<text:s/>the<text:s/>Nigerian<text:s/>Federation<text:s/>for<text:s/>the<text:s/>Urban<text:s/>Poor<text:s/>(a<text:s/>reform<text:s/>coalition<text:s/>of<text:s/>community<text:s/>groups<text:s/>active<text:s/>in<text:s/>informal<text:s/>settlements)<text:s/>engaged<text:s/>in<text:s/>ACRP<text:s/>Foundation<text:s/>Phase<text:s/>research<text:s/>and<text:s/>advanced<text:s/>their<text:s/>skills<text:s/>to<text:s/>generate,<text:s/>validate<text:s/>and<text:s/>access<text:s/>evidence.</text:span><text:span text:style-name="T167_4"><text:s/></text:span><text:span text:style-name="T167_5">P</text:span><text:span text:style-name="T167_6">articipants<text:s/>have<text:s/>used<text:s/>this<text:s/>evidence<text:s/>to<text:s/>strengthen<text:s/>their<text:s/>capacity<text:s/>to<text:s/>demand<text:s/>state<text:s/>accountability<text:s/>and<text:s/>to<text:s/>identify<text:s/>solutions<text:s/>for<text:s/>improved<text:s/>housing<text:s/>for<text:s/>low-income<text:s/>residents.<text:s text:c="2"/>Community<text:s/>activists<text:s/>demonstrated<text:s/>their<text:s/>new<text:s/>capabilities<text:s/>when<text:s/>they<text:s/>interacted<text:s/>with<text:s/>legislators<text:s/>to<text:s/>discuss<text:s/>how<text:s/>to<text:s/>provide<text:s/>affordable<text:s/>housing<text:s/>for<text:s/>the<text:s/>urban<text:s/>poor<text:s/>at<text:s/>an<text:s/></text:span><text:span text:style-name="T167_7">ACRP</text:span><text:span text:style-name="T167_8"><text:s/>dissemination<text:s/>workshop<text:s/>on<text:s/>Community<text:s/>Infrastructure<text:s/>Projects<text:s/>and<text:s/>the<text:s/>Lagos<text:s/>State<text:s/>Development<text:s/>Plan<text:s/>2052.<text:s/></text:span></text:h>
          </text:list-item>
          <text:list-item>
            <text:h text:style-name="P168" text:outline-level="2"><text:span text:style-name="T168_1">In<text:s/>Lilongwe,<text:s/>the<text:s/>National<text:s/>Slum<text:s/>Upgrading<text:s/>Programme<text:s/>(NSUP),<text:s/>which<text:s/>supports<text:s/>the<text:s/>delivery<text:s/>of<text:s/>new<text:s/>low-cost<text:s/>housing,<text:s/>home<text:s/>improvements,<text:s/>provision<text:s/>of<text:s/>basic<text:s/>services,<text:s/>infrastructure<text:s/>and<text:s/>livelihood<text:s/>opportunities<text:s/>in<text:s/>Lilongwe,<text:s/>has<text:s/>been<text:s/>strengthened<text:s/>by<text:s/>an<text:s/>informal<text:s/>coalition<text:s/>between<text:s/>the<text:s/>Ministry<text:s/>of<text:s/>Lands<text:s/>and<text:s/>Department<text:s/>of<text:s/>Urban<text:s/>Development,<text:s/>Lilongwe<text:s/>City<text:s/>Council</text:span><text:span text:style-name="T168_2">,<text:s/></text:span><text:span text:style-name="T168_3">Centre<text:s/>for<text:s/>Community<text:s/>Organisation<text:s/>and<text:s/>Development<text:s/>and<text:s/>the<text:s/>Malawi<text:s/>Homeless<text:s/>Peoples<text:s/>Federation.<text:s/>Informed<text:s/>by<text:s/>the<text:s/>approaches<text:s/>and<text:s/>knowledge<text:s/>obtained<text:s/>though<text:s/>participation<text:s/>in<text:s/>several<text:s/></text:span><text:span text:style-name="T168_4">ACRP</text:span><text:span text:style-name="T168_5"><text:s/>workshops</text:span><text:span text:style-name="T168_6">,<text:s/></text:span><text:span text:style-name="T168_7">particularly<text:s/>on<text:s/>the<text:s/>political<text:s/>settlements<text:s/>approach<text:s/>which<text:s/>helped<text:s/>the<text:s/>coalition<text:s/>conduct<text:s/>a<text:s/>more<text:s/>rigorous<text:s/>stakeholder<text:s/>mapping,<text:s/>the<text:s/>coalition<text:s/>is<text:s/>involved<text:s/>in<text:s/>the<text:s/>piloting<text:s/>of<text:s/>the<text:s/>programme.<text:s/>Additionally,<text:s/>one<text:s/>of<text:s/>the<text:s/>workshops<text:s/>provided<text:s/>a<text:s/>platform<text:s/>for<text:s/>sharing<text:s/>research<text:s/>findings<text:s/>on<text:s/>climate<text:s/>change<text:s/>impacts,<text:s/>urban<text:s/>development<text:s/>challenges<text:s/>and<text:s/>the<text:s/>effects<text:s/>of<text:s/>land<text:s/>mar</text:span><text:span text:style-name="T168_8">kets<text:s/>on<text:s/>vulnerable<text:s/>populations.</text:span></text:h>
          </text:list-item>
          <text:list-item>
            <text:h text:style-name="P169" text:outline-level="2"><text:span text:style-name="T169_1">Outcome<text:s/>Indicator<text:s/></text:span><text:span text:style-name="T169_2">3</text:span><text:span text:style-name="T169_3"><text:s/></text:span><text:span text:style-name="T169_4">(</text:span><text:span text:style-name="T169_5">met</text:span><text:span text:style-name="T169_6">)</text:span><text:span text:style-name="T169_7"><text:s/></text:span><text:span text:style-name="T169_8"><text:s/>Three<text:s/>citizen<text:s/>groups<text:s/>have<text:s/>been<text:s/>involved<text:s/>in<text:s/>the<text:s/>preparation<text:s/>of<text:s/>the<text:s/>pilots</text:span><text:span text:style-name="T169_9"><text:s/>for<text:s/>PCPs</text:span><text:span text:style-name="T169_10"><text:s/>(see<text:s/>Annex<text:s/>3).<text:s/>In<text:s/>Harare,<text:s/></text:span><text:span text:style-name="T169_11">members<text:s/>of<text:s/></text:span><text:span text:style-name="T169_12">the<text:s/>Zimbabwe<text:s/>Homeless<text:s/>People’s<text:s/>Federation<text:s/>have<text:s/>used<text:s/>their<text:s/>previous<text:s/>expertise<text:s/>in<text:s/>organizing<text:s/>traders<text:s/>and<text:s/>workers<text:s/>in<text:s/>markets<text:s/>to<text:s/>support<text:s/>the<text:s/>planning<text:s/>of<text:s/>Glen<text:s/>View<text:s/>8<text:s/>market<text:s/>upgrading.<text:s/>In<text:s/>Mogadishu,<text:s/>informal<text:s/>settlement<text:s/>managers<text:s/>with<text:s/>an<text:s/>established<text:s/>commitment<text:s/>to<text:s/>better<text:s/>managed<text:s/>camps<text:s/>have<text:s/>been<text:s/>involved<text:s/>in<text:s/>plans<text:s/>to<text:s/>enhance<text:s/>tenure<text:s/>security;<text:s/>and<text:s/>community<text:s/>groups<text:s/>in<text:s/>central<text:s/>city<text:s/>areas<text:s/>have<text:s/>also<text:s/>contributed<text:s/>to<text:s/>plans.<text:s/>In<text:s/>Nairobi,<text:s/>two<text:s/>established<text:s/>citizen<text:s/>networks<text:s/>have<text:s/>been<text:s/>involved<text:s/>in<text:s/>planning<text:s/>for<text:s/>a<text:s/>project<text:s/>in<text:s/>Mathare,<text:s/>a<text:s/>large<text:s/>informal<text:s/>neighbourhood.</text:span></text:h>
          </text:list-item>
          <text:list-item>
            <text:h text:style-name="P170" text:outline-level="2"><text:span text:style-name="T170_1">Outcome<text:s/>Indicator<text:s/>4</text:span><text:span text:style-name="T170_2"><text:s text:c="2"/>A<text:s/>metric<text:s/>for<text:s/>measuring<text:s/>elite<text:s/>commitment<text:s/>and<text:s/>engagement<text:s/>was<text:s/>developed<text:s/>last<text:s/>and<text:s/>has<text:s/>been<text:s/>trialled<text:s/>this<text:s/>year,<text:s/>with</text:span><text:span text:style-name="T170_3"><text:s/></text:span><text:span text:style-name="T170_4">progress<text:s/>towards<text:s/>elite<text:s/>commitment</text:span><text:span text:style-name="T170_5"><text:s/>being<text:s/>described<text:s/>according<text:s/>to<text:s/>type<text:s/>(discursive,<text:s/>legal,<text:s/>financial,<text:s/>or<text:s/>practical)<text:s/>and<text:s/>by<text:s/>strength<text:s/>(strong,<text:s/>moderate,<text:s/>or<text:s/>incipient<text:s/>(weak).<text:s text:c="2"/></text:span><text:span text:style-name="T170_6">In<text:s/>2023,<text:s/></text:span><text:span text:style-name="T170_7">practical</text:span><text:span text:style-name="T170_8"><text:s/>engagement<text:s/>in<text:s/>each<text:s/>of<text:s/>the<text:s/>12<text:s/>cities<text:s/>and<text:s/>either<text:s/>moderate<text:s/>or<text:s/>weak.</text:span><text:span text:style-name="T170_9"><text:s text:c="2"/>Nevertheless,<text:s/>there<text:s/>have<text:s/>been<text:s/>many</text:span><text:span text:style-name="T170_10"><text:s/>examples<text:s/>of<text:s/>substantive<text:s/></text:span><text:span text:style-name="T170_11">work<text:s/>in<text:s/>this<text:s/>area</text:span><text:span text:style-name="T170_12"><text:s/></text:span><text:span text:style-name="T170_13">(see<text:s/>Annex<text:s/>4</text:span><text:span text:style-name="T170_14"><text:s/>for<text:s/>more<text:s/>details</text:span><text:span text:style-name="T170_15">).<text:s/>This<text:s/>has<text:s/>primarily<text:s/>been<text:s/>with<text:s/>political<text:s/>elites<text:s/>with<text:s/>business<text:s/>elites<text:s/>being<text:s/>less<text:s/>substantively<text:s/>involved.</text:span></text:h>
          </text:list-item>
          <text:list-item>
            <text:h text:style-name="P171" text:outline-level="2"><text:span text:style-name="T171_1">Outcome<text:s/>Indicator<text:s/></text:span><text:span text:style-name="T171_2">5</text:span><text:span text:style-name="T171_3"><text:s/></text:span><text:span text:style-name="T171_4">T</text:span><text:span text:style-name="T171_5">his<text:s/>outcome<text:s/>is<text:s/>waiting<text:s/>for<text:s/>the<text:s/>implementation<text:s/>of<text:s/>the<text:s/>PCPs.<text:s/>This<text:s/>will<text:s/>commence<text:s/>in<text:s/>the<text:s/>final<text:s/>quarter<text:s/>of<text:s/>FY<text:s/>2023/4.<text:s/>Annexes<text:s/>4<text:s/>and<text:s/>12<text:s/>report<text:s/>on<text:s/>a<text:s/>strong<text:s/>engagement<text:s/>from<text:s/>relevant<text:s/>government<text:s/>agencies<text:s/>across<text:s/>the<text:s/>Foundation<text:s/>Phase<text:s/>and<text:s/>Annexes<text:s/>15,<text:s/>16<text:s/>and<text:s/>17<text:s/>report<text:s/>on<text:s/>local<text:s/>government<text:s/>involvement<text:s/>in<text:s/>all<text:s/>four<text:s/>pilots;<text:s/>three<text:s/>of<text:s/>which<text:s/>are<text:s/>substantive<text:s/>action<text:s/>research<text:s/>projects.<text:s/>(The<text:s/>fourth<text:s/>is<text:s/>a<text:s/>research<text:s/>project<text:s/>on<text:s/>existing<text:s/>programmes<text:s/>relevant<text:s/>to<text:s/></text:span><text:span text:style-name="T171_6">ACRP</text:span><text:span text:style-name="T171_7"><text:s/>learning,<text:s/>one<text:s/>of<text:s/>which<text:s/>is<text:s/>implemented<text:s/>by<text:s/>local<text:s/>government.)<text:s/></text:span><text:span text:style-name="T171_8"><text:s/></text:span></text:h>
          </text:list-item>
        </text:list>
        <text:h text:style-name="P172" text:outline-level="1"><text:span text:style-name="T172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h>
        <text:list text:style-name="LS4" xml:id="list72" text:continue-list="list0">
          <text:list-item>
            <text:h text:style-name="P173" text:outline-level="2"><text:span text:style-name="T173_1">ACRP<text:s/></text:span><text:span text:style-name="T173_2">should<text:s/>continue</text:span><text:span text:style-name="T173_3">.</text:span><text:span text:style-name="T173_4"><text:s/></text:span><text:span text:style-name="T173_5">ACRP<text:s/>makes<text:s/>a<text:s/>strong<text:s/>contribution<text:s/>to<text:s/>the<text:s/>White<text:s/>Paper’s<text:s/>goals<text:s/></text:span><text:span text:style-name="T173_6">(see<text:s/>Annex<text:s/>5</text:span><text:span text:style-name="T173_7"><text:s/>for<text:s/>further<text:s/>details</text:span><text:span text:style-name="T173_8">)</text:span><text:span text:style-name="T173_9"><text:s/></text:span><text:span text:style-name="T173_10">in<text:s/>several<text:s/>areas<text:s/>and<text:s/>specifically:</text:span></text:h>
          </text:list-item>
        </text:list>
        <text:list text:style-name="LS3" xml:id="list73">
          <text:list-item>
            <text:h text:style-name="P174" text:outline-level="3"><text:span text:style-name="T174_1">addressing<text:s/>the<text:s/>need<text:s/>for<text:s/>economic<text:s/>prosperity<text:s/>and<text:s/>poverty<text:s/>reduction<text:s/>in<text:s/>African<text:s/>cities</text:span><text:span text:style-name="T174_2">;</text:span></text:h>
          </text:list-item>
          <text:list-item>
            <text:h text:style-name="P175" text:outline-level="3"><text:span text:style-name="T175_1">advancing<text:s/>strategies<text:s/>to<text:s/>address<text:s/>climate<text:s/>change<text:s/>in<text:s/>African<text:s/>cities<text:s/>at<text:s/>both<text:s/>the<text:s/>neighbourhood<text:s/>and<text:s/>city<text:s/>scales</text:span><text:span text:style-name="T175_2">;</text:span></text:h>
          </text:list-item>
          <text:list-item>
            <text:h text:style-name="P176" text:outline-level="3"><text:span text:style-name="T176_1">inclusion<text:s/>of<text:s/>disadvantaged<text:s/>groups<text:s/>including<text:s/></text:span><text:span text:style-name="T176_2">women<text:s/>and<text:s/>girls,<text:s/></text:span><text:span text:style-name="T176_3">youth,<text:s/>residency<text:s/>status<text:s/>(IDPs,<text:s/>refugees)<text:s/>and<text:s/>informal<text:s/>work</text:span><text:span text:style-name="T176_4"><text:s/>or<text:s/></text:span><text:span text:style-name="T176_5">residency</text:span><text:span text:style-name="T176_6">;</text:span></text:h>
          </text:list-item>
          <text:list-item>
            <text:h text:style-name="P177" text:outline-level="3"><text:span text:style-name="T177_1">enhancing<text:s/>modalities<text:s/>for<text:s/>UK<text:s/>research<text:s/>agencies<text:s/>to<text:s/>work<text:s/>in<text:s/>partnership<text:s/>with<text:s/>African<text:s/>state<text:s/>and<text:s/>non-state<text:s/>organizations<text:s/>to<text:s/>build<text:s/>policy<text:s/>relevant<text:s/>knowledge<text:s/>and<text:s/>innovation</text:span><text:span text:style-name="T177_2">;<text:s/>and</text:span></text:h>
          </text:list-item>
          <text:list-item>
            <text:h text:style-name="P178" text:outline-level="3"><text:span text:style-name="T178_1">policies,<text:s/>programmes<text:s/>and<text:s/>practices<text:s/>relevant<text:s/>to<text:s/>cities<text:s/>experiencing<text:s/>diverse<text:s/>conflicts<text:s/>and<text:s/>violence.</text:span></text:h>
          </text:list-item>
        </text:list>
        <text:p text:style-name="P179"/>
        <text:p text:style-name="P180"/>
        <text:h text:style-name="P181" text:outline-level="2"><text:span text:style-name="T181_1">C.<text:s/>DETAILED<text:s/>OUTPUT<text:s/>SCORING</text:span><text:span text:style-name="T181_2"><text:s/></text:span></text:h>
        <text:p text:style-name="P182"/>
        <table:table table:style-name="Table6"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row table:style-name="Row16">
            <table:table-cell table:style-name="Cell56">
              <text:p text:style-name="P183"><text:span text:style-name="T183_1">Output<text:s/></text:span><text:span text:style-name="T183_2">1</text:span></text:p>
            </table:table-cell>
            <table:table-cell table:style-name="Cell57" table:number-columns-spanned="5">
              <text:p text:style-name="P184"><text:span text:style-name="T184_1">Robust<text:s/>new<text:s/>knowledge<text:s/>and<text:s/>evidence<text:s/>on<text:s/>African<text:s/>“cities<text:s/>of<text:s/>systems”,<text:s/>domains<text:s/>and<text:s/>political<text:s/>settlements<text:s/>documented<text:s/>with<text:s/>lessons<text:s/>effectively<text:s/>communicated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17">
            <table:table-cell table:style-name="Cell58" table:number-columns-spanned="4">
              <text:p text:style-name="P185"><text:span text:style-name="T185_1">Output<text:s/>Score:<text:s/></text:span></text:p>
            </table:table-cell>
            <table:covered-table-cell/>
            <table:covered-table-cell/>
            <table:covered-table-cell/>
            <table:table-cell table:style-name="Cell59" table:number-columns-spanned="2">
              <text:p text:style-name="P186"><text:span text:style-name="T186_1">A</text:span></text:p>
            </table:table-cell>
            <table:covered-table-cell/>
          </table:table-row>
          <table:table-row table:style-name="Row18">
            <table:table-cell table:style-name="Cell60" table:number-columns-spanned="2">
              <text:p text:style-name="P187"><text:span text:style-name="T187_1">Impact<text:s/>weighting<text:s/>(%):<text:s text:c="2"/></text:span></text:p>
            </table:table-cell>
            <table:covered-table-cell/>
            <table:table-cell table:style-name="Cell61">
              <text:p text:style-name="P188"><text:span text:style-name="T188_1">70%</text:span></text:p>
            </table:table-cell>
            <table:table-cell table:style-name="Cell62" table:number-columns-spanned="2">
              <text:p text:style-name="P189"><text:span text:style-name="T189_1">Weighting<text:s/>revised<text:s/>since<text:s/>last<text:s/>AR?<text:s/></text:span></text:p>
            </table:table-cell>
            <table:covered-table-cell/>
            <table:table-cell table:style-name="Cell63">
              <text:p text:style-name="P190"><text:span text:style-name="T190_1">N</text:span><text:span text:style-name="T190_2">o</text:span></text:p>
            </table:table-cell>
          </table:table-row>
        </table:table>
        <text:p text:style-name="P191"/>
        <table:table table:style-name="Table7">
          <table:table-column table:style-name="Column25"/>
          <table:table-column table:style-name="Column26"/>
          <table:table-column table:style-name="Column27"/>
          <table:table-row table:style-name="Row19">
            <table:table-cell table:style-name="Cell64">
              <text:p text:style-name="P192"><text:span text:style-name="T192_1">Indicator(s)</text:span></text:p>
            </table:table-cell>
            <table:table-cell table:style-name="Cell65">
              <text:p text:style-name="P193"><text:span text:style-name="T193_1">Milestone<text:s/>December<text:s/>2023</text:span></text:p>
            </table:table-cell>
            <table:table-cell table:style-name="Cell66">
              <text:p text:style-name="P194"><text:span text:style-name="T194_1">Progress<text:s/></text:span></text:p>
            </table:table-cell>
          </table:table-row>
          <table:table-row table:style-name="Row20">
            <table:table-cell table:style-name="Cell67">
              <text:p text:style-name="P195"><text:span text:style-name="T195_1">1.1<text:s/>E</text:span><text:span text:style-name="T195_2">xtent<text:s/>of<text:s/>e</text:span><text:span text:style-name="T195_3">ffective<text:s/>utilisation<text:s/>of<text:s/>the<text:s/>ACRP<text:s/>conceptual<text:s/>framework<text:s/>and<text:s/>methodology.</text:span></text:p>
            </table:table-cell>
            <table:table-cell table:style-name="Cell68">
              <text:p text:style-name="P196"><text:span text:style-name="T196_1">Analysis<text:s/>undertaken<text:s/>of<text:s/>robustness<text:s/>of<text:s/>framework<text:s/>and<text:s/>methodology<text:s/>in<text:s/>full<text:s/>set<text:s/>of<text:s/>city<text:s/>studies<text:s/>and<text:s/>guidance<text:s/>note<text:s/>provided<text:s/>on<text:s/>future<text:s/>research</text:span><text:span text:style-name="T196_2">.</text:span></text:p>
            </table:table-cell>
            <table:table-cell table:style-name="Cell69">
              <text:p text:style-name="P197"><text:span text:style-name="T197_1">M</text:span><text:span text:style-name="T197_2">oderately<text:s/>not<text:s/>met</text:span><text:span text:style-name="T197_3">.</text:span><text:span text:style-name="T197_4"><text:s/></text:span><text:span text:style-name="T197_5">An<text:s/>analysis<text:s/>of<text:s/>feedback<text:s/>to<text:s/>date<text:s/>has<text:s/>been<text:s/>completed<text:s/>as<text:s/>preparation<text:s/>for<text:s/>the<text:s/>Implementation<text:s/>Pha</text:span><text:span text:style-name="T197_6">se.</text:span><text:span text:style-name="T197_7"><text:s/>The<text:s/>guidance<text:s/>note<text:s/>will<text:s/>be<text:s/>developed<text:s/>further<text:s/>after<text:s/>a<text:s/>workshop<text:s/>with<text:s/>the<text:s/>African<text:s/>city-based<text:s/>researchers<text:s/>responsible<text:s/>for<text:s/>monitoring<text:s/>the<text:s/>use<text:s/>of<text:s/>the<text:s/>conceptual<text:s/>framework<text:s/>and<text:s/>ToC.</text:span><text:span text:style-name="T197_8"><text:s/>See<text:s/>Annex<text:s/>6<text:s/>for<text:s/>details.</text:span></text:p>
            </table:table-cell>
          </table:table-row>
          <table:table-row table:style-name="Row21">
            <table:table-cell table:style-name="Cell70">
              <text:p text:style-name="P198"><text:span text:style-name="T198_1">1.2.<text:s/>Production<text:s/>and<text:s/>dissemination<text:s/>of<text:s/>high<text:s/>quality,<text:s/>peer-reviewed<text:s/>and<text:s/>relevant<text:s/>research<text:s/>products<text:s/>by<text:s/>the<text:s/>ACRP.</text:span></text:p>
            </table:table-cell>
            <table:table-cell table:style-name="Cell71">
              <text:p text:style-name="P199"><text:span text:style-name="T199_1">Working<text:s/>papers<text:s/>on<text:s/>all<text:s/>city<text:s/>studies<text:s/>and<text:s/>cross-city<text:s/>domain<text:s/>studies<text:s/>drafted<text:s/>and<text:s/>available<text:s/>on<text:s/>ACRP<text:s/>website.</text:span></text:p>
            </table:table-cell>
            <table:table-cell table:style-name="Cell72">
              <text:p text:style-name="P200"><text:span text:style-name="T200_1">Moderately<text:s/>n</text:span><text:span text:style-name="T200_2">ot<text:s/>met</text:span><text:span text:style-name="T200_3">.</text:span><text:span text:style-name="T200_4"><text:s/></text:span><text:span text:style-name="T200_5"><text:s/>The<text:s/>use<text:s/>of<text:s/>two<text:s/>external<text:s/>reviews<text:s/>for<text:s/>each<text:s/>working<text:s/>paper,<text:s/>as<text:s/>well<text:s/>as<text:s/>additional<text:s/>time<text:s/>needed<text:s/>to<text:s/>complete<text:s/>first<text:s/>drafts<text:s/>to<text:s/>the<text:s/>required<text:s/>standard,<text:s/>has<text:s/>delayed<text:s/>revisions<text:s/>and<text:s/>uploading<text:s/>of<text:s/>the<text:s/>working<text:s/>papers<text:s/>onto<text:s/>the<text:s/>ACRC<text:s/>website.<text:s/></text:span><text:span text:style-name="T200_6"><text:s/>See<text:s/>Annex<text:s/>7<text:s/>for<text:s/>details.</text:span></text:p>
            </table:table-cell>
          </table:table-row>
          <table:table-row table:style-name="Row22">
            <table:table-cell table:style-name="Cell73">
              <text:p text:style-name="P201"><text:span text:style-name="T201_1">1.3.<text:s/>Production<text:s/>of<text:s/>policy<text:s/>briefs,<text:s/>blogs,<text:s/>video<text:s/>blogs<text:s/>and<text:s/>novel<text:s/>means<text:s/>of<text:s/>communication<text:s/>that<text:s/>share<text:s/>new<text:s/>knowledge<text:s/>beyond<text:s/>academia<text:s/>and<text:s/>professionals.</text:span></text:p>
            </table:table-cell>
            <table:table-cell table:style-name="Cell74">
              <text:p text:style-name="P202"><text:span text:style-name="T202_1">One<text:s/>case<text:s/>study<text:s/>of<text:s/>novel<text:s/>communication<text:s/>used<text:s/>to<text:s/>share<text:s/>knowledge.</text:span></text:p>
            </table:table-cell>
            <table:table-cell table:style-name="Cell75">
              <text:p text:style-name="P203"><text:span text:style-name="T203_1">Met</text:span><text:span text:style-name="T203_2">.</text:span><text:span text:style-name="T203_3"><text:s/>Novel<text:s/>communication<text:s/>used<text:s/>to<text:s/>share<text:s/>knowledge<text:s/>on<text:s/>exploring<text:s/>urban<text:s/>reform<text:s/>coalitions.<text:s/></text:span><text:span text:style-name="T203_4"><text:s/>ACRP<text:s/>has<text:s/>contributed<text:s/>to<text:s/></text:span><text:span text:style-name="T203_5">developing<text:s/>communication<text:s/>messages<text:s/>by<text:s/>convening<text:s/>key<text:s/>knowledge<text:s/>providers<text:s/>and<text:s/>practitioners<text:s/>to<text:s/>advance<text:s/>academic<text:s/>and<text:s/>professional<text:s/>knowledge<text:s/>in<text:s/>the<text:s/>area<text:s/>of<text:s/>reform<text:s/>coalitions;<text:s/>providing<text:s/>communication<text:s/>platforms<text:s/>for<text:s/>diverse<text:s/>expertise,<text:s/>and</text:span></text:p>
              <text:p text:style-name="P204"><text:span text:style-name="T204_1">communicating<text:s/></text:span><text:span text:style-name="T204_2">relevant<text:s/>academic<text:s/>knowledge</text:span><text:span text:style-name="T204_3"><text:s/>to<text:s/>a<text:s/>wider<text:s/>audience.<text:s/>See<text:s/>Annex<text:s/>8</text:span><text:span text:style-name="T204_4"><text:s/>for<text:s/>details</text:span><text:span text:style-name="T204_5">.</text:span></text:p>
            </table:table-cell>
          </table:table-row>
          <table:table-row table:style-name="Row23">
            <table:table-cell table:style-name="Cell76">
              <text:p text:style-name="P205"><text:span text:style-name="T205_1">1.4.<text:s/></text:span><text:span text:style-name="T205_2">Steps<text:s/>taken<text:s/>to<text:s/>build<text:s/>a<text:s/></text:span><text:span text:style-name="T205_3">d</text:span><text:bookmark-start text:name="_Hlk105601056"/><text:span text:style-name="T205_4">atabase<text:s/>o</text:span><text:span text:style-name="T205_5">f<text:s/></text:span><text:span text:style-name="T205_6">projects<text:s/>and<text:s/>programmes<text:s/>relevant<text:s/>to<text:s/>ACR</text:span><text:bookmark-end text:name="_Hlk105601056"/><text:span text:style-name="T205_7">P.</text:span></text:p>
            </table:table-cell>
            <table:table-cell table:style-name="Cell77">
              <text:p text:style-name="P206"><text:span text:style-name="T206_1">Expanded<text:s/>database<text:s/>used<text:s/>by<text:s/>ACRP<text:s/>researchers.</text:span></text:p>
            </table:table-cell>
            <table:table-cell table:style-name="Cell78">
              <text:p text:style-name="P207"><text:span text:style-name="T207_1">Met</text:span><text:span text:style-name="T207_2">.</text:span><text:span text:style-name="T207_3"><text:s/>Within<text:s/></text:span><text:span text:style-name="T207_4">ACRP</text:span><text:span text:style-name="T207_5">,<text:s/>researchers<text:s/>have<text:s/>been<text:s/>actively<text:s/>engaged<text:s/>with<text:s/>the<text:s/>database<text:s/>of<text:s/>urban<text:s/>reform.<text:s/></text:span><text:span text:style-name="T207_6"><text:s/>The<text:s/>team<text:s/>received<text:s/>39<text:s/>suggestions<text:s/>for<text:s/>additional<text:s/>case<text:s/>studies.<text:s/>To<text:s/>date<text:s/></text:span><text:span text:style-name="T207_7">approximately</text:span><text:span text:style-name="T207_8"><text:s/>30<text:s/>different<text:s/>ACRP<text:s/>researchers<text:s/>from<text:s/>across<text:s/>the<text:s/>consortium<text:s/>either<text:s/>are,<text:s/>or<text:s/>have<text:s/>been<text:s/>involved<text:s/>in,<text:s/>authoring,<text:s/>co-authoring<text:s/>or<text:s/>contributing<text:s/>information.<text:s/>See<text:s/>Annex<text:s/>10<text:s/>for<text:s/>details.</text:span></text:p>
            </table:table-cell>
          </table:table-row>
          <table:table-row table:style-name="Row24">
            <table:table-cell table:style-name="Cell79">
              <text:p text:style-name="P208"><text:span text:style-name="T208_1">1.5.<text:s/></text:span><text:span text:style-name="T208_2">Steps<text:s/>taken<text:s/>to<text:s/>ensure<text:s/>the<text:s/>c</text:span><text:span text:style-name="T208_3">o-production<text:s/>of<text:s/>knowledge.</text:span></text:p>
            </table:table-cell>
            <table:table-cell table:style-name="Cell80">
              <text:p text:style-name="P209"><text:span text:style-name="T209_1">At<text:s/>least<text:s/>50%<text:s/>of<text:s/>action<text:s/>research<text:s/>and<text:s/>research<text:s/>projects<text:s/>to<text:s/>address<text:s/>PCPs<text:s/>designed<text:s/>through<text:s/>coproduction<text:s/>of<text:s/>researchers<text:s/>in<text:s/>both<text:s/>the<text:s/>north<text:s/>and<text:s/>south.</text:span></text:p>
            </table:table-cell>
            <table:table-cell table:style-name="Cell81">
              <text:p text:style-name="P210"><text:span text:style-name="T210_1">Substantially<text:s/>exceeded</text:span><text:span text:style-name="T210_2">.</text:span><text:span text:style-name="T210_3"><text:s/>52<text:s/>of<text:s/>the<text:s/>60<text:s/>PCP<text:s/>and<text:s/>PCP<text:s/>solutions<text:s/>have<text:s/>100%<text:s/>African<text:s/>authorship.</text:span></text:p>
            </table:table-cell>
          </table:table-row>
        </table:table>
        <text:p text:style-name="P211"/>
        <text:p text:style-name="P212"><text:span text:style-name="T212_1">S</text:span><text:span text:style-name="T212_2">upporting<text:s/>narrative<text:s/>for<text:s/>the<text:s/>score<text:s/></text:span></text:p>
        <text:p text:style-name="P213"/>
        <text:list text:style-name="LS4" xml:id="list78" text:continue-list="list0">
          <text:list-item>
            <text:h text:style-name="P214" text:outline-level="2"><text:span text:style-name="T214_1">Output<text:s/>1<text:s/>is<text:s/>about<text:s/>developing<text:s/>and<text:s/>testing<text:s/>the<text:s/>conceptual<text:s/>framework<text:s/>to<text:s/>develop<text:s/>and<text:s/>communicate<text:s/>new<text:s/>knowledge<text:s/>through<text:s/>diverse<text:s/>mechanisms.<text:s/>It<text:s/>is<text:s/>also<text:s/>about<text:s/>ensuring<text:s/>the<text:s/>coproduction<text:s/>of<text:s/>knowledge<text:s/>to<text:s/>embed<text:s/>relevant<text:s/>understandings<text:s/>within<text:s/>key<text:s/>knowledge<text:s/>producers.<text:s/></text:span><text:span text:style-name="T214_2">In<text:s/>aggregate,<text:s/>this<text:s/>output's<text:s/>milestones<text:s/>in<text:s/>the<text:s/>year<text:s/>under<text:s/>review<text:s/></text:span><text:span text:style-name="T214_3">were</text:span><text:span text:style-name="T214_4"><text:s/></text:span><text:span text:style-name="T214_5">met</text:span><text:span text:style-name="T214_6">.<text:s text:c="2"/>The<text:s/></text:span><text:span text:style-name="T214_7">conceptual<text:s/>framework<text:s/></text:span><text:span text:style-name="T214_8">(1.1)<text:s/></text:span><text:span text:style-name="T214_9">continues<text:s/>to<text:s/>be<text:s/>of<text:s/>interest<text:s/>to<text:s/>researchers<text:s/>from<text:s/>a<text:s/>range<text:s/>of<text:s/>disciplines,<text:s/>is<text:s/>being<text:s/>tested,<text:s/>further<text:s/>developed<text:s/>and<text:s/>advanced.<text:s/>The<text:s/>contribut</text:span><text:span text:style-name="T214_10">ion</text:span><text:span text:style-name="T214_11"><text:s/>of<text:s/>urban<text:s/>reform<text:s/>coalitions<text:s/>(linked<text:s/>to<text:s/>the<text:s/>Theory<text:s/>of<text:s/>Change)<text:s/>has<text:s/>been<text:s/>recognised<text:s/>by<text:s/>a<text:s/>wider<text:s/>constituency<text:s/>of<text:s/>those<text:s/>working<text:s/>on<text:s/>urban<text:s/>reform<text:s/>and<text:s/>has<text:s/>been<text:s/>selected<text:s/>as<text:s/>the<text:s/>case<text:s/>study</text:span><text:span text:style-name="T214_12"><text:s/>(1.3)</text:span><text:span text:style-name="T214_13">;<text:s/>work<text:s/>here<text:s/>reflects<text:s/>the<text:s/>interest<text:s/>in<text:s/>this<text:s/>component<text:s/>of<text:s/>ACRP’s<text:s/>work.<text:s/>Work<text:s/>on<text:s/>the<text:s/>database<text:s/>has<text:s/>advanced<text:s/>significantly<text:s/></text:span><text:span text:style-name="T214_14">(1.4)<text:s/></text:span><text:span text:style-name="T214_15">and<text:s/>continues<text:s/>to<text:s/>be<text:s/>of<text:s/>interest<text:s/>to<text:s/>wide<text:s/>range<text:s/>of<text:s/>those<text:s/>involved<text:s/>in<text:s/>the<text:s/>ACRP.<text:s/>The<text:s/>continuing<text:s/>commitment<text:s/>to<text:s/>the<text:s/>effective<text:s/>inclusion<text:s/>of<text:s/>African<text:s/>experts</text:span><text:span text:style-name="T214_16"><text:s/>and<text:s/></text:span><text:span text:style-name="T214_17">the<text:s/>coproduction<text:s/>of<text:s/>knowledge</text:span><text:span text:style-name="T214_18"><text:s/></text:span><text:span text:style-name="T214_19">by<text:s/>the<text:s/>Consortium<text:s/>(1.5)<text:s/></text:span><text:span text:style-name="T214_20">is<text:s/>evidence</text:span><text:span text:style-name="T214_21">d</text:span><text:span text:style-name="T214_22"><text:s/>by<text:s/>the<text:s/></text:span><text:span text:style-name="T214_23">scale<text:s/>of<text:s/></text:span><text:span text:style-name="T214_24">local<text:s/>leadership<text:s/></text:span><text:span text:style-name="T214_25">and<text:s/>involvement<text:s/></text:span><text:span text:style-name="T214_26">shown<text:s/>in<text:s/>the<text:s/>PCP<text:s/>related<text:s/>proposals.</text:span></text:h>
          </text:list-item>
          <text:list-item>
            <text:h text:style-name="P215" text:outline-level="2"><text:span text:style-name="T215_1">1.1</text:span><text:span text:style-name="T215_2"><text:s/></text:span><text:span text:style-name="T215_3">Met</text:span><text:span text:style-name="T215_4">/Moderately<text:s/>not<text:s/>met</text:span><text:span text:style-name="T215_5">.<text:s/></text:span><text:span text:style-name="T215_6">The<text:s/></text:span><text:span text:style-name="T215_7">ACRP</text:span><text:span text:style-name="T215_8">'s<text:s/>City<text:s/>Synthesis<text:s/>Reports<text:s/>all<text:s/>attempted<text:s/>to<text:s/>show<text:s/>how<text:s/>national<text:s/>and<text:s/>city-level<text:s/>politics,<text:s/>urban<text:s/>systems,<text:s/>and<text:s/>particular<text:s/>configurations<text:s/>of<text:s/>actors,<text:s/>agencies,<text:s/>ideas<text:s/>and<text:s/>practices<text:s/>have<text:s/>shaped<text:s/>development<text:s/>in<text:s/>various<text:s/>domains,<text:s/>while<text:s/>its<text:s/>Cross-City<text:s/>Domain<text:s/>Reports<text:s/>sought<text:s/>to<text:s/>aggregate<text:s/>and<text:s/>analyse<text:s/>the<text:s/>work<text:s/>of<text:s/>its<text:s/>domain<text:s/>teams<text:s/>across<text:s/>cities.</text:span><text:span text:style-name="T215_9"><text:s/></text:span></text:h>
          </text:list-item>
          <text:list-item>
            <text:h text:style-name="P216" text:outline-level="2"><text:span text:style-name="T216_1">1.2</text:span><text:span text:style-name="T216_2"><text:s/></text:span><text:span text:style-name="T216_3">Moderately<text:s/>n</text:span><text:span text:style-name="T216_4">ot<text:s/>met</text:span><text:span text:style-name="T216_5">.</text:span><text:span text:style-name="T216_6"><text:s/></text:span><text:span text:style-name="T216_7">ACRP</text:span><text:span text:style-name="T216_8"><text:s/>is<text:s/>currently<text:s/>working<text:s/>with<text:s/>city<text:s/>and<text:s/>domain<text:s/>leads<text:s/>to<text:s/>complete<text:s/>the<text:s/>work.<text:s/></text:span><text:span text:style-name="T216_9">P</text:span><text:span text:style-name="T216_10">rocesses<text:s/>of<text:s/>external<text:s/>review,<text:s/>copy<text:s/>editing<text:s/>and<text:s/>final<text:s/>publication<text:s/>are<text:s/>taking<text:s/>longer<text:s/>than<text:s/>anticipated.<text:s/>However,<text:s/>this<text:s/>work<text:s/>is<text:s/>advanced<text:s/>in<text:s/>most<text:s/>cities<text:s/>and<text:s/>domains</text:span><text:span text:style-name="T216_11"><text:s/>and<text:s/>the<text:s/>papers<text:s/>are<text:s/>now<text:s/>being<text:s/>shared<text:s/>on<text:s/>the<text:s/>website<text:s/>with<text:s/>related<text:s/>outreach<text:s/>activities<text:s/>on<text:s/>social<text:s/>media</text:span><text:span text:style-name="T216_12">.<text:s/></text:span><text:span text:style-name="T216_13">The<text:s/>reasons<text:s/>for<text:s/>the<text:s/>delays<text:s/>are<text:s/>(i)<text:s/>the<text:s/>city<text:s/>leads<text:s/>took<text:s/>longer<text:s/>than<text:s/>expected<text:s/>in<text:s/>bringing<text:s/>together<text:s/>the<text:s/>diverse<text:s/>contributions<text:s/>across<text:s/>the<text:s/>research<text:s/>team<text:s/></text:span><text:span text:style-name="T216_14">and<text:s/>to<text:s/>improve</text:span><text:span text:style-name="T216_15"><text:s/>the<text:s/>quality<text:s/>of<text:s/>the<text:s/>papers<text:s/>and<text:s/>ensure<text:s/>that<text:s/>they<text:s/>contribute<text:s/>to<text:s/>specific<text:s/>literatures<text:s/>(domain<text:s/>and/or<text:s/>city),<text:s/>augment<text:s/>an<text:s/>understanding<text:s/>of<text:s/>the<text:s/>conceptual<text:s/>framework<text:s/>and<text:s/>include<text:s/>policy<text:s/>relevant<text:s/>conclusions</text:span><text:span text:style-name="T216_16">;</text:span><text:span text:style-name="T216_17"><text:s/>(ii)<text:s/>the<text:s/>process<text:s/>of<text:s/>finding<text:s/>review</text:span><text:span text:style-name="T216_18">er</text:span><text:span text:style-name="T216_19">s<text:s/>able<text:s/>to<text:s/>take<text:s/>on<text:s/>this<text:s/>work<text:s/></text:span><text:span text:style-name="T216_20">and<text:s/>then<text:s/>their<text:s/>review<text:s/></text:span><text:span text:style-name="T216_21">took<text:s/>longer<text:s/>than<text:s/>anticipated<text:s/>in<text:s/>some<text:s/>cases</text:span><text:span text:style-name="T216_22"><text:s/></text:span><text:span text:style-name="T216_23">due<text:s/>to<text:s/>the<text:s/>significant<text:s/>pressures<text:s/>on<text:s/>academics<text:s/>during<text:s/>the<text:s/>first<text:s/>semester<text:s/>of<text:s/>the<text:s/>2023/24<text:s/>academic<text:s/>year</text:span><text:span text:style-name="T216_24">,<text:s/>and<text:s/>(iii)<text:s/></text:span><text:span text:style-name="T216_25">the<text:s/>use<text:s/>of<text:s/>some<text:s/>African<text:s/>authors<text:s/>with<text:s/>less<text:s/>experience<text:s/>of<text:s/>writing<text:s/>has<text:s/>delayed<text:s/>some<text:s/>of<text:s/>the<text:s/>reports<text:s/>but<text:s/>remains<text:s/>valid<text:s/>due<text:s/>to<text:s/>the<text:s/>rich<text:s/>local<text:s/>knowledge<text:s/>and<text:s/>deeper<text:s/>engagement<text:s/>with<text:s/>local<text:s/>stakeholders<text:s/>that<text:s/>has<text:s/>taken<text:s/>place<text:s/>both<text:s/>in<text:s/>terms<text:s/>of<text:s/>research<text:s/>processes<text:s/>and<text:s/>uptake<text:s/>activities</text:span><text:span text:style-name="T216_26">.<text:s/></text:span></text:h>
          </text:list-item>
          <text:list-item>
            <text:h text:style-name="P217" text:outline-level="2"><text:span text:style-name="T217_1">1.3</text:span><text:span text:style-name="T217_2"><text:s/></text:span><text:span text:style-name="T217_3">Met.</text:span><text:span text:style-name="T217_4"><text:s/>Novel<text:s/>communication<text:s/>used<text:s/>to<text:s/>share<text:s/>knowledge<text:s/>on<text:s/>exploring<text:s/>urban<text:s/>reform<text:s/>coalitions.<text:s/>Urban<text:s/>reform<text:s/>coalitions<text:s/>are<text:s/>a<text:s/>key<text:s/>component<text:s/>of<text:s/>the<text:s/></text:span><text:span text:style-name="T217_5">ACRP</text:span><text:span text:style-name="T217_6"><text:s/>theory<text:s/>of<text:s/>change<text:s/>and<text:s/></text:span><text:span text:style-name="T217_7">ACRP</text:span><text:span text:style-name="T217_8">’s</text:span><text:span text:style-name="T217_9"><text:s/>approach<text:s/>to<text:s/>uptake<text:s/>more<text:s/>widely.<text:s/>They<text:s/>can<text:s/>create<text:s/>a<text:s/>way<text:s/>for<text:s/>collaboration<text:s/>between<text:s/>researchers,<text:s/>communities,<text:s/>NGOs,<text:s/>city<text:s/>elites<text:s/>and<text:s/>state<text:s/>agencies,<text:s/>enabling<text:s/>them<text:s/>to<text:s/>drive<text:s/>forward<text:s/>potentially<text:s/>contentious<text:s/>issues<text:s/>of<text:s/>policy<text:s/>and<text:s/>implementation<text:s/>around<text:s/>urban<text:s/>reform.<text:s/>While<text:s/>the<text:s/>concept<text:s/>of<text:s/>reform<text:s/>coalitions<text:s/>is<text:s/>well<text:s/>established,<text:s/>particularly<text:s/>within<text:s/>civil<text:s/>society,<text:s/>there<text:s/>are<text:s/>aspects<text:s/>of<text:s/>its<text:s/>application<text:s/>to<text:s/>urban<text:s/>reform<text:s/>processes<text:s/>that<text:s/></text:span><text:span text:style-name="T217_10">ACRP</text:span><text:span text:style-name="T217_11"><text:s/>has</text:span><text:span text:style-name="T217_12"><text:s/>been<text:s/>keen<text:s/>to<text:s/>explore<text:s/>and<text:s/>highlight.<text:s/>It<text:s/>is<text:s/>also<text:s/>distinctive<text:s/>to<text:s/>the<text:s/>overall<text:s/>approach<text:s/>of<text:s/></text:span><text:span text:style-name="T217_13">ACRP</text:span><text:span text:style-name="T217_14"><text:s/>and<text:s/>therefore<text:s/>a<text:s/>key<text:s/>idea<text:s/>engage<text:s/>people<text:s/>around.<text:s/>At<text:s/>the<text:s/>same<text:s/>time,<text:s/>as<text:s/>there<text:s/>is</text:span><text:span text:style-name="T217_15"><text:s/>not</text:span><text:span text:style-name="T217_16"><text:s/>a<text:s/>singular,<text:s/>settled<text:s/>understanding<text:s/>of<text:s/>urban<text:s/>reform<text:s/>coalitions<text:s/>–<text:s/>and<text:s/>because<text:s/>it<text:s/>is<text:s/>part<text:s/>of<text:s/>a<text:s/>hypothesis<text:s/>that<text:s/>we<text:s/>are<text:s/>testing<text:s/>(within<text:s/>the<text:s/>ToC)<text:s/>–<text:s/>the<text:s/>concept<text:s/>is<text:s/>one<text:s/></text:span><text:span text:style-name="T217_17">ACRP</text:span><text:span text:style-name="T217_18"><text:s/>wanted<text:s/>to<text:s/>gain<text:s/>feedback<text:s/>on<text:s/>and<text:s/>catalyse<text:s/>further<text:s/>insights<text:s/>around,<text:s/>rather<text:s/>than<text:s/>definitively<text:s/>promoting<text:s/>as<text:s/>our<text:s/>settled<text:s/>conclusion<text:s/>and<text:s/>recommendation<text:s/>for<text:s/>others<text:s/>to<text:s/>adopt.<text:s/></text:span><text:span text:style-name="T217_19">ACRP</text:span><text:span text:style-name="T217_20">’s</text:span><text:span text:style-name="T217_21"><text:s/>main<text:s/>aim<text:s/>was<text:s/>to<text:s/>drive<text:s/>engagement<text:s/>and<text:s/>conversations<text:s/>around<text:s/>the<text:s/>potential<text:s/>of<text:s/>urban<text:s/>reform<text:s/>coalitions,<text:s/>and<text:s/>in<text:s/>particular<text:s/>the<text:s/>role<text:s/>of<text:s/>knowledge,<text:s/>in<text:s/>creating<text:s/>substantive<text:s/>change.</text:span></text:h>
          </text:list-item>
          <text:list-item>
            <text:h text:style-name="P218" text:outline-level="2"><text:span text:style-name="T218_1">1.4<text:s/>Met.</text:span><text:span text:style-name="T218_2"><text:s/>Within<text:s/></text:span><text:span text:style-name="T218_3">ACRP</text:span><text:span text:style-name="T218_4">,<text:s/>researchers<text:s/>have<text:s/>been<text:s/>actively<text:s/>engaged<text:s/>with<text:s/>the<text:s/>database<text:s/>of<text:s/>urban<text:s/>reform.<text:s/>An<text:s/>internal<text:s/>version<text:s/>of<text:s/>the<text:s/>database<text:s/>interface<text:s/>/<text:s/>website<text:s/>was<text:s/></text:span><text:span text:style-name="T218_5">launch</text:span><text:span text:style-name="T218_6">e</text:span><text:span text:style-name="T218_7">d</text:span><text:span text:style-name="T218_8"><text:s/>at<text:s/>the<text:s/>consortium<text:s/>wide<text:s/>meeting<text:s/>in<text:s/>May,<text:s/>and<text:s/>the<text:s/>team<text:s/>subsequently<text:s/>received<text:s/>39<text:s/>additional<text:s/>suggestions<text:s/>for<text:s/>additional<text:s/>case<text:s/>studies.<text:s/>So<text:s/>far<text:s/></text:span><text:span text:style-name="T218_9">approximately<text:s/></text:span><text:span text:style-name="T218_10">over<text:s/>30<text:s/>different<text:s/></text:span><text:span text:style-name="T218_11">ACRP</text:span><text:span text:style-name="T218_12"><text:s/>researchers<text:s/>from<text:s/>across<text:s/>the<text:s/>consortium<text:s/>either<text:s/>are,<text:s/>or<text:s/>have<text:s/>been<text:s/>involved<text:s/>in<text:s/>authoring,<text:s/>co-authoring<text:s/>or<text:s/>contributing<text:s/>information.<text:s/></text:span><text:span text:style-name="T218_13">F</text:span><text:span text:style-name="T218_14">our<text:s/>case<text:s/>studies<text:s/>have<text:s/>been<text:s/>finalised,<text:s/>six<text:s/>are<text:s/>being<text:s/>externally<text:s/>reviewed,<text:s/>with<text:s/>14<text:s/>currently<text:s/>being<text:s/>drafted<text:s/>and<text:s/>an<text:s/>additional<text:s/>8<text:s/>ready<text:s/>to<text:s/>be<text:s/>worked<text:s/>on.<text:s/>Final<text:s/>case<text:s/>studies<text:s/>are<text:s/>around<text:s/>2000–3500<text:s/>words<text:s/>long.<text:s/>In<text:s/>December<text:s/>a<text:s/>peer<text:s/>review<text:s/>process<text:s/>for<text:s/>case<text:s/>studies<text:s/>was<text:s/>agreed<text:s/>and<text:s/>began<text:s/>to<text:s/>be<text:s/>implemented.<text:s/>This<text:s/>is<text:s/>especially<text:s/>important<text:s/>for<text:s/>two<text:s/>reasons:<text:s/></text:span><text:span text:style-name="T218_15">firstly,</text:span><text:span text:style-name="T218_16"><text:s/>because<text:s/></text:span><text:span text:style-name="T218_17">ACRP</text:span><text:span text:style-name="T218_18"><text:s/>is</text:span><text:span text:style-name="T218_19"><text:s/>focusing<text:s/>on<text:s/>recent<text:s/>(past<text:s/>10<text:s/>years)<text:s/>or<text:s/>ongoing<text:s/>initiatives,<text:s/>for<text:s/>which<text:s/>there<text:s/>are<text:s/>not<text:s/>always<text:s/>huge<text:s/>quantities<text:s/>of<text:s/>written<text:s/>resources<text:s/>available<text:s/>to<text:s/>draw<text:s/>on;<text:s/>and<text:s/>secondly<text:s/>to<text:s/>ensure<text:s/>a<text:s/>focus<text:s/>on<text:s/>documenting<text:s/>lessons<text:s/>and<text:s/>that<text:s/>the<text:s/>discussion<text:s/>is<text:s/>framed<text:s/>by<text:s/>the<text:s/></text:span><text:span text:style-name="T218_20">ACRP</text:span><text:span text:style-name="T218_21">'s<text:s/>ToC.</text:span></text:h>
          </text:list-item>
          <text:list-item>
            <text:h text:style-name="P219" text:outline-level="2"><text:span text:style-name="T219_1">1.5</text:span><text:span text:style-name="T219_2"><text:s/></text:span><text:span text:style-name="T219_3">Substantially<text:s/>exceeded</text:span><text:span text:style-name="T219_4">.</text:span><text:span text:style-name="T219_5"><text:s/>52<text:s/>of<text:s/>the<text:s/>60<text:s/>PCP<text:s/>and<text:s/>PCP<text:s/>solutions<text:s/>have<text:s/>100%<text:s/>African<text:s/>authorship.</text:span><text:span text:style-name="T219_6"><text:s/>Sixty<text:s/>projects<text:s/>have<text:s/>been<text:s/>proposed<text:s/>as<text:s/>a<text:s/>result<text:s/>of<text:s/>work<text:s/>completed<text:s/>by<text:s/>city<text:s/>domain<text:s/>researchers<text:s/>and<text:s/>supported<text:s/>by<text:s/>city<text:s/>teams.<text:s/>Of<text:s/>these,<text:s/>50<text:s/>have<text:s/>been<text:s/>designed<text:s/>by<text:s/>researchers<text:s/>from<text:s/>the<text:s/>global<text:s/>South<text:s/>and<text:s/>10<text:s/>have<text:s/>been<text:s/>co-designed<text:s/>by<text:s/>researchers<text:s/>from<text:s/>the<text:s/>global<text:s/>South<text:s/>and<text:s/>North.<text:s/>See<text:s/>Annex<text:s/>11.</text:span></text:h>
          </text:list-item>
        </text:list>
        <text:p text:style-name="P220"><text:span text:style-name="T220_1">C</text:span><text:span text:style-name="T220_2">hanges<text:s/>to<text:s/>this<text:s/>output<text:s/>during<text:s/>the<text:s/>past<text:s/>year,<text:s/>and<text:s/>any<text:s/>planned<text:s/>changes<text:s/>as<text:s/>a<text:s/>result<text:s/>of<text:s/>this<text:s/>review<text:s/></text:span></text:p>
        <text:p text:style-name="P221"/>
        <text:list text:style-name="LS4" xml:id="list84" text:continue-list="list0">
          <text:list-item>
            <text:h text:style-name="P222" text:outline-level="2"><text:span text:style-name="T222_1">As<text:s/>ACR</text:span><text:span text:style-name="T222_2">P</text:span><text:span text:style-name="T222_3"><text:s/>develops,<text:s/>the<text:s/>relative<text:s/>emphasis<text:s/>on<text:s/>each<text:s/>output<text:s/>changes.<text:s/></text:span><text:span text:style-name="T222_4">ACRP</text:span><text:span text:style-name="T222_5"><text:s/>and<text:s/>FCDO<text:s/>will<text:s/>consider<text:s/>as<text:s/>part<text:s/>of<text:s/>the<text:s/>results<text:s/>framework<text:s/>review<text:s/>whether<text:s/></text:span><text:span text:style-name="T222_6">Output<text:s/>1<text:s/></text:span><text:span text:style-name="T222_7">should<text:s/>be<text:s/>adjusted<text:s/>to</text:span><text:span text:style-name="T222_8"><text:s/>50%</text:span><text:span text:style-name="T222_9">.</text:span><text:span text:style-name="T222_10"><text:s/></text:span></text:h>
          </text:list-item>
        </text:list>
        <text:p text:style-name="P223"><text:span text:style-name="T223_1">Progress<text:s/>on<text:s/>recommendations</text:span><text:span text:style-name="T223_2">,<text:s/></text:span><text:span text:style-name="T223_3">lessons<text:s/>learned<text:s/>and<text:s/>recommendations<text:s/>for<text:s/>the<text:s/>year<text:s/>ahead<text:s/></text:span></text:p>
        <text:p text:style-name="P224"/>
        <text:list text:style-name="LS4" xml:id="list85" text:continue-list="list0">
          <text:list-item>
            <text:h text:style-name="P225" text:outline-level="2"><text:span text:style-name="T225_1">N/A</text:span><text:span text:style-name="T225_2"><text:s/>–<text:s/>see<text:s/>front<text:s/>section<text:s/>for<text:s/></text:span><text:span text:style-name="T225_3">lessons<text:s/>and<text:s/></text:span><text:span text:style-name="T225_4">recommendations.</text:span></text:h>
          </text:list-item>
        </text:list>
        <table:table table:style-name="Table8"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column table:style-name="Column34"/>
          <table:table-row table:style-name="Row25">
            <table:table-cell table:style-name="Cell82">
              <text:p text:style-name="P226"><text:span text:style-name="T226_1">Output<text:s/>2</text:span></text:p>
            </table:table-cell>
            <table:table-cell table:style-name="Cell83" table:number-columns-spanned="6">
              <text:p text:style-name="P227"><text:span text:style-name="T227_1">Productive<text:s/>relationships<text:s/>with<text:s/>reform<text:s/>coalitions,<text:s/>relevant<text:s/>groups<text:s/>of<text:s/>elites<text:s/>and<text:s/>local<text:s/>and<text:s/>national<text:s/>government<text:s/>officials<text:s/>operationalised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6">
            <table:table-cell table:style-name="Cell84" table:number-columns-spanned="3">
              <text:p text:style-name="P228"><text:span text:style-name="T228_1">Output<text:s/>Score</text:span></text:p>
            </table:table-cell>
            <table:covered-table-cell/>
            <table:covered-table-cell/>
            <table:table-cell table:style-name="Cell85" table:number-columns-spanned="4">
              <text:p text:style-name="P229"><text:span text:style-name="T229_1">A+</text:span></text:p>
            </table:table-cell>
            <table:covered-table-cell/>
            <table:covered-table-cell/>
            <table:covered-table-cell/>
          </table:table-row>
          <table:table-row table:style-name="Row27">
            <table:table-cell table:style-name="Cell86">
              <text:p text:style-name="P230"><text:span text:style-name="T230_1">Impact<text:s/>weighting</text:span></text:p>
            </table:table-cell>
            <table:table-cell table:style-name="Cell87" table:number-columns-spanned="3">
              <text:p text:style-name="P231"><text:span text:style-name="T231_1">25%</text:span></text:p>
            </table:table-cell>
            <table:covered-table-cell/>
            <table:covered-table-cell/>
            <table:table-cell table:style-name="Cell88" table:number-columns-spanned="2">
              <text:p text:style-name="P232"><text:span text:style-name="T232_1">Weighting<text:s/>revised<text:s/>since<text:s/>last<text:s/>AR?<text:s/></text:span></text:p>
            </table:table-cell>
            <table:covered-table-cell/>
            <table:table-cell table:style-name="Cell89">
              <text:p text:style-name="P233"><text:span text:style-name="T233_1">N</text:span><text:span text:style-name="T233_2">o</text:span></text:p>
            </table:table-cell>
          </table:table-row>
          <table:table-row table:style-name="Row28">
            <table:table-cell table:style-name="Cell90" table:number-columns-spanned="2">
              <text:p text:style-name="P234"><text:span text:style-name="T234_1">Indicator(s)</text:span></text:p>
            </table:table-cell>
            <table:covered-table-cell/>
            <table:table-cell table:style-name="Cell91" table:number-columns-spanned="3">
              <text:p text:style-name="P235"><text:span text:style-name="T235_1">Milestone<text:s/></text:span></text:p>
              <text:p text:style-name="P236"><text:span text:style-name="T236_1">December<text:s/>2023</text:span></text:p>
            </table:table-cell>
            <table:covered-table-cell/>
            <table:covered-table-cell/>
            <table:table-cell table:style-name="Cell92" table:number-columns-spanned="2">
              <text:p text:style-name="P237"><text:span text:style-name="T237_1">Progress<text:s/></text:span></text:p>
            </table:table-cell>
            <table:covered-table-cell/>
          </table:table-row>
          <table:table-row table:style-name="Row29">
            <table:table-cell table:style-name="Cell93" table:number-columns-spanned="2">
              <text:p text:style-name="P238"><text:span text:style-name="T238_1">2.1.<text:s/>Progress<text:s/>towards<text:s/>operationalising<text:s/>productive<text:s/>relationships<text:s/>with<text:s/>existing<text:s/>and<text:s/>newly<text:s/>established<text:s/>reform<text:s/>coalitions<text:s/>that<text:s/>are<text:s/>committed<text:s/>to<text:s/>ACRP<text:s/>evidence-informed<text:s/>ways<text:s/>of<text:s/>working.</text:span></text:p>
            </table:table-cell>
            <table:covered-table-cell/>
            <table:table-cell table:style-name="Cell94" table:number-columns-spanned="3">
              <text:p text:style-name="P239"><text:span text:style-name="T239_1">Five<text:s/>examples<text:s/>of<text:s/>collaboration<text:s/>between<text:s/>reform<text:s/>coalitions<text:s/>and<text:s/>others<text:s/>(e.g.<text:s/>Elites)<text:s/>which<text:s/>have<text:s/>contributed<text:s/>to<text:s/>ACRP<text:s/>activities.</text:span></text:p>
            </table:table-cell>
            <table:covered-table-cell/>
            <table:covered-table-cell/>
            <table:table-cell table:style-name="Cell95" table:number-columns-spanned="2">
              <text:p text:style-name="P240"><text:span text:style-name="T240_1">Moderately<text:s/>e</text:span><text:span text:style-name="T240_2">xceeded.</text:span><text:span text:style-name="T240_3"><text:s/>Seven<text:s/>examples<text:s/>of<text:s/>reform<text:s/>coalitions.<text:s/>(Accra;<text:s/>Harare;<text:s/>Kampala;<text:s/>Lagos<text:s/>x<text:s/>2;<text:s/>Maiduguri;<text:s/>Nairobi)</text:span><text:span text:style-name="T240_4">.<text:s/>See<text:s/>Annex<text:s/>12<text:s/>for<text:s/>details.</text:span></text:p>
              <text:p text:style-name="P241"/>
            </table:table-cell>
            <table:covered-table-cell/>
          </table:table-row>
          <table:table-row table:style-name="Row30">
            <table:table-cell table:style-name="Cell96" table:number-columns-spanned="2">
              <text:p text:style-name="P242"><text:span text:style-name="T242_1">2.2.<text:s/>Steps<text:s/>taken<text:s/>to<text:s/>ensure<text:s/>effective<text:s/>engagement<text:s/>with<text:s/>political<text:s/>and<text:s/>business<text:s/>elites<text:s/>to<text:s/>build<text:s/>support<text:s/>for<text:s/>urban<text:s/>reform.<text:s/></text:span></text:p>
            </table:table-cell>
            <table:covered-table-cell/>
            <table:table-cell table:style-name="Cell97" table:number-columns-spanned="3">
              <text:p text:style-name="P243"><text:span text:style-name="T243_1">One<text:s/>example<text:s/>of<text:s/>political<text:s/>or<text:s/>business<text:s/>elites<text:s/>engagement<text:s/>(resource<text:s/>contribution,<text:s/>brokering,<text:s/>in<text:s/>kind<text:s/>contribution<text:s/>etc.)<text:s/>with<text:s/>ACRP<text:s/>activities.</text:span></text:p>
            </table:table-cell>
            <table:covered-table-cell/>
            <table:covered-table-cell/>
            <table:table-cell table:style-name="Cell98" table:number-columns-spanned="2">
              <text:p text:style-name="P244"><text:span text:style-name="T244_1">Moderately<text:s/>e</text:span><text:span text:style-name="T244_2">xceeded</text:span><text:span text:style-name="T244_3">.</text:span><text:span text:style-name="T244_4"><text:s/>T</text:span><text:span text:style-name="T244_5">wo<text:s/>examples<text:s/>in<text:s/>the<text:s/>reporting<text:s/>period.<text:s/></text:span><text:span text:style-name="T244_6">(Maiduguri;<text:s/>Harare)</text:span></text:p>
            </table:table-cell>
            <table:covered-table-cell/>
          </table:table-row>
          <table:table-row table:style-name="Row31">
            <table:table-cell table:style-name="Cell99" table:number-columns-spanned="2">
              <text:p text:style-name="P245"><text:span text:style-name="T245_1">2.3.<text:s/>Progress<text:s/>towards<text:s/>strengthening<text:s/>capacities<text:s/>and<text:s/>capabilities<text:s/>within<text:s/>the<text:s/>Consortium<text:s/>and<text:s/>more<text:s/>widely<text:s/>in<text:s/>reform<text:s/>coalitions<text:s/>and<text:s/>local<text:s/>and<text:s/>national<text:s/>government.</text:span></text:p>
            </table:table-cell>
            <table:covered-table-cell/>
            <table:table-cell table:style-name="Cell100" table:number-columns-spanned="3">
              <text:p text:style-name="P246"><text:span text:style-name="T246_1">Capacity<text:s/>strengthening<text:s/>plan<text:s/>for<text:s/>action<text:s/>research<text:s/>and<text:s/>research<text:s/>related<text:s/>to<text:s/>PCPs<text:s/>developed<text:s/>and<text:s/>agreed.</text:span></text:p>
            </table:table-cell>
            <table:covered-table-cell/>
            <table:covered-table-cell/>
            <table:table-cell table:style-name="Cell101" table:number-columns-spanned="2">
              <text:p text:style-name="P247"><text:span text:style-name="T247_1">Met.</text:span><text:span text:style-name="T247_2"><text:s/>A<text:s/>three-phase<text:s/>plan<text:s/>has<text:s/>been<text:s/>developed</text:span><text:span text:style-name="T247_3"><text:s/>and<text:s/>agreed.<text:s/>This</text:span><text:span text:style-name="T247_4"><text:s/>aims<text:s/>to<text:s/>be<text:s/>responsive<text:s/>to<text:s/>the<text:s/>participatory<text:s/>nature<text:s/>of<text:s/>action<text:s/>research.<text:s/></text:span></text:p>
            </table:table-cell>
            <table:covered-table-cell/>
          </table:table-row>
        </table:table>
        <text:p text:style-name="P248"/>
        <text:list text:style-name="LS4" xml:id="list86" text:continue-list="list0">
          <text:list-item>
            <text:h text:style-name="P249" text:outline-level="2"><text:span text:style-name="T249_1">Output<text:s/>2<text:s/>relates<text:s/>to<text:s/>the<text:s/>development<text:s/>of<text:s/>productive<text:s/>relations<text:s/>with<text:s/>reform<text:s/>coalitions,<text:s/>multiple<text:s/>elites<text:s/>and<text:s/>local<text:s/>and<text:s/>national<text:s/>government<text:s/>officials.<text:s/></text:span><text:span text:style-name="T249_2">In<text:s/>aggregate,<text:s/>this<text:s/>output's<text:s/>milestones<text:s/>in<text:s/>the<text:s/>year<text:s/>under<text:s/>review<text:s/></text:span><text:span text:style-name="T249_3">were<text:s/></text:span><text:span text:style-name="T249_4">moderately<text:s/>exceeded</text:span><text:span text:style-name="T249_5">.</text:span><text:span text:style-name="T249_6"><text:s text:c="2"/></text:span></text:h>
          </text:list-item>
          <text:list-item>
            <text:h text:style-name="P250" text:outline-level="2"><text:span text:style-name="T250_1">2.</text:span><text:span text:style-name="T250_2">1<text:s/></text:span><text:span text:style-name="T250_3">Moderately<text:s/>e</text:span><text:span text:style-name="T250_4">xceeded.</text:span><text:span text:style-name="T250_5"><text:s/>Seven<text:s/>examples<text:s/>of<text:s/>reform<text:s/>coalitions.</text:span><text:span text:style-name="T250_6"><text:s/></text:span></text:h>
          </text:list-item>
        </text:list>
        <text:list text:style-name="LS37" xml:id="list88">
          <text:list-item>
            <text:p text:style-name="P251"><text:span text:style-name="T251_1">Accra<text:s/>-<text:s/></text:span><text:span text:style-name="T251_2">ACRP<text:s/></text:span><text:span text:style-name="T251_3">researchers<text:s/>engaged<text:s/>with<text:s/>Local<text:s/>Government<text:s/>Network<text:s/>(LOGnet),<text:s/>an<text:s/>SDG11<text:s/>platform<text:s/>(the<text:s/>coalition<text:s/>of<text:s/>NGOs<text:s/>in<text:s/>WAH)<text:s/>and<text:s/>the<text:s/>National<text:s/>Urban<text:s/>Forum-Technical<text:s/>Working<text:s/>Group<text:s/>on<text:s/>Urban<text:s/>to<text:s/>advance<text:s/>reforms<text:s/>in<text:s/>housing<text:s/>and<text:s/>service<text:s/>delivery.</text:span></text:p>
          </text:list-item>
          <text:list-item>
            <text:p text:style-name="P252"><text:span text:style-name="T252_1">Harare<text:s/>-<text:s/></text:span><text:span text:style-name="T252_2">ACRP<text:s/>researchers<text:s/>and<text:s/>uptake<text:s/>specialists<text:s/>have<text:s/>engaged<text:s/>with<text:s/>the<text:s/>Urban<text:s/>Informality<text:s/>Forum.<text:s/>The<text:s/>Forum<text:s/>has<text:s/>facilitated<text:s/>engagements<text:s/>with<text:s/>the<text:s/>City<text:s/>of<text:s/>Harare<text:s/>and<text:s/>relevant<text:s/>Ministries.<text:s/>This<text:s/>has<text:s/>supported<text:s/>the<text:s/>new<text:s/>SME<text:s/>policy<text:s/>in<text:s/>the<text:s/>City<text:s/>(see<text:s/>above)<text:s/>and<text:s/>added<text:s/>legitimacy<text:s/>to<text:s/>ACRP<text:s/>presentations<text:s/>of<text:s/>findings<text:s/>to<text:s/>government.</text:span></text:p>
          </text:list-item>
          <text:list-item>
            <text:p text:style-name="P253"><text:span text:style-name="T253_1">Kampala<text:s/>-<text:s/>Longstanding<text:s/>relationships<text:s/>that<text:s/>the<text:s/>Urban<text:s/>Action<text:s/>Lab<text:s/>have<text:s/>developed<text:s/>with<text:s/>a<text:s/>multitude<text:s/>of<text:s/>state<text:s/>agencies<text:s/>since<text:s/>it<text:s/>was<text:s/>founded<text:s/>in<text:s/>2000</text:span><text:span text:style-name="T253_2">.<text:s/>The<text:s/>Urban<text:s/>Action<text:s/>Lab<text:s/>has<text:s/>supported<text:s/>ACRP<text:s/>researchers<text:s/>to<text:s/>engage<text:s/>KCCA.<text:s/>Subsequently<text:s/>ACRP<text:s/>City<text:s/>of<text:s/>Systems<text:s/>researchers<text:s/>have<text:s/>been<text:s/>asked<text:s/>by<text:s/>KCCA<text:s/>to<text:s/>contribute<text:s/>to<text:s/>climate</text:span><text:span text:style-name="T253_3"><text:s/>action<text:s/>plans.</text:span></text:p>
          </text:list-item>
          <text:list-item>
            <text:p text:style-name="P254"><text:span text:style-name="T254_1">Lagos<text:s/>-<text:s/>the<text:s/>Centre<text:s/>for<text:s/>Housing<text:s/>and<text:s/>Sustainable<text:s/>Deevelopment<text:s/>at<text:s/>the<text:s/>University<text:s/>of<text:s/>Lagos<text:s/>has<text:s/>helped<text:s/>the<text:s/></text:span><text:span text:style-name="T254_2">ACRP</text:span><text:span text:style-name="T254_3"><text:s/>team<text:s/>to<text:s/>build<text:s/>relations<text:s/>with<text:s/>the<text:s/>state<text:s/>governor<text:s/>and<text:s/>officials<text:s/>in<text:s/>the<text:s/>state<text:s/>government<text:s/>who<text:s/>are<text:s/>tasked<text:s/>with<text:s/>taking<text:s/>forward<text:s/>the<text:s/>Lagos<text:s/>State<text:s/>Development<text:s/>Plan.<text:s/></text:span></text:p>
          </text:list-item>
          <text:list-item>
            <text:p text:style-name="P255"><text:span text:style-name="T255_1">Lagos<text:s/>-<text:s/>Work<text:s/>in<text:s/>Lagos<text:s/>by<text:s/>ACRP<text:s/>has<text:s/>also<text:s/>catalysed<text:s/>the<text:s/>formation<text:s/>of<text:s/>a<text:s/>new<text:s/>coalition,<text:s/>the<text:s/>Pro-Poor<text:s/>Media<text:s/>for<text:s/>Development<text:s/>Network,<text:s/>which<text:s/>is<text:s/>being<text:s/>supported<text:s/>by<text:s/>journalists<text:s/>working<text:s/>with<text:s/>leading<text:s/>news<text:s/>outlets<text:s/>including<text:s/>the<text:s/>Premier<text:s/>Times<text:s/>Nigeria.<text:s/></text:span></text:p>
          </text:list-item>
          <text:list-item>
            <text:p text:style-name="P256"><text:span text:style-name="T256_1">Maiduguri<text:s/>-<text:s/>The<text:s/>Network<text:s/>of<text:s/>Civil<text:s/>Society<text:s/>Organisations<text:s/>in<text:s/>Borno<text:s/>(NECSOB),<text:s/>an<text:s/>umbrella<text:s/>coalition<text:s/>of<text:s/>civil<text:s/>society<text:s/>organisations<text:s/>in<text:s/>Borno<text:s/>State<text:s/>which<text:s/>has<text:s/>been<text:s/>recognised<text:s/>by<text:s/>the<text:s/>state<text:s/>government<text:s/>that<text:s/>has<text:s/>been<text:s/>in<text:s/>the<text:s/>forefront<text:s/>of<text:s/>citizen-driven<text:s/>development<text:s/>(often<text:s/>interfacing<text:s/>between<text:s/>government,<text:s/>development<text:s/>organisations<text:s/>and<text:s/>affected<text:s/>communities),<text:s/>has<text:s/>made<text:s/>a<text:s/>substantive<text:s/>contribution<text:s/>to<text:s/>ACRP's<text:s/>uptake<text:s/>activities</text:span><text:span text:style-name="T256_2"><text:s/>(see<text:s/>2.2<text:s/>bullet<text:s/>1)</text:span><text:span text:style-name="T256_3">.<text:s/></text:span></text:p>
          </text:list-item>
          <text:list-item>
            <text:p text:style-name="P257"><text:span text:style-name="T257_1">Nairobi<text:s/>-<text:s/>Mathare<text:s/>Special<text:s/>Planning<text:s/>Area<text:s/>Research<text:s/>Collective<text:s/>(M-SPARC),<text:s/>a<text:s/>coalition<text:s/>established<text:s/>to<text:s/>advance<text:s/>the<text:s/>development<text:s/>of<text:s/>the<text:s/>informal<text:s/>neighbourhood<text:s/>of<text:s/>Mathare,<text:s/>has<text:s/>helped<text:s/>to<text:s/>situate<text:s/>the<text:s/>work<text:s/>of<text:s/>the<text:s/>ACRP<text:s/>with<text:s/>the<text:s/>Nairobi<text:s/>Rivers<text:s/>Commission</text:span><text:span text:style-name="T257_2">.</text:span></text:p>
          </text:list-item>
        </text:list>
        <text:list text:style-name="LS4" xml:id="list95" text:continue-list="list0">
          <text:list-item>
            <text:h text:style-name="P258" text:outline-level="2"><text:span text:style-name="T258_1">2.2<text:s/></text:span><text:span text:style-name="T258_2">Exceeded.</text:span><text:span text:style-name="T258_3"><text:s/>Two<text:s/>examples<text:s/>in<text:s/>the<text:s/>reporting<text:s/>period.<text:s/></text:span></text:h>
          </text:list-item>
        </text:list>
        <text:list text:style-name="LS36" xml:id="list96">
          <text:list-item>
            <text:p text:style-name="P259"><text:span text:style-name="T259_1">In<text:s/>Maiduguri,<text:s/>a<text:s/>pilot<text:s/>project<text:s/>will<text:s/>work<text:s/>with<text:s/>the<text:s/>state<text:s/>government,<text:s/>the<text:s/>district<text:s/>government<text:s/>and<text:s/>customary<text:s/>leaders<text:s/>to<text:s/>extend<text:s/>the<text:s/>work<text:s/>of<text:s/>land<text:s/>titling<text:s/>into<text:s/>informal<text:s/>neighbourhoods<text:s/>and<text:s/>raise<text:s/>the<text:s/></text:span><text:span text:style-name="T259_2">percentage<text:s/>of<text:s/>persons<text:s/>with<text:s/>statutory<text:s/>rights<text:s/>of<text:s/>occupancy<text:s/>and<text:s/>enable<text:s/>informal<text:s/>land-owners<text:s/>to<text:s/>benefit<text:s/>from<text:s/>the<text:s/>additional<text:s/>security.<text:s/>NECSOB<text:s/>(see<text:s/>output<text:s/>indicator<text:s/>1.2)<text:s/>will<text:s/>assist<text:s/>with<text:s/>mobilising<text:s/>communities<text:s/>through<text:s/>a<text:s/>wider<text:s/>range<text:s/>of<text:s/>activities.<text:s/>The<text:s/>Borno<text:s/>State<text:s/>Geographic<text:s/>Information<text:s/>Systems<text:s/>(BOGIS)<text:s/>is<text:s/>the<text:s/>most<text:s/>important<text:s/>state<text:s/>agency<text:s/>for<text:s/>this<text:s/>work,<text:s/>and<text:s/>the<text:s/>agency<text:s/>is<text:s/></text:span><text:span text:style-name="T259_3">committed</text:span><text:span text:style-name="T259_4"><text:s/>and<text:s/>willing<text:s/>to<text:s/>enter<text:s/>a<text:s/>MoU<text:s/>with<text:s/>ACRP<text:s/>to<text:s/>implement<text:s/>the<text:s/>project.<text:s/>Additionally,<text:s/>support<text:s/>for<text:s/>the<text:s/>pilot<text:s/>project<text:s/>has<text:s/>also<text:s/>been<text:s/>gained<text:s/>via<text:s/>verbal<text:s/>consent<text:s/>from<text:s/>the<text:s/>traditional<text:s/>rulers<text:s/>and<text:s/>from<text:s/>the<text:s/>leaders<text:s/>of<text:s/>the<text:s/>district<text:s/>governments.<text:s/></text:span></text:p>
          </text:list-item>
          <text:list-item>
            <text:p text:style-name="P260"><text:span text:style-name="T260_1">In<text:s/>Harare,<text:s/>support<text:s/>has<text:s/>been<text:s/>secured<text:s/>for<text:s/>the<text:s/>pilot<text:s/>project<text:s/>which<text:s/>mobilises<text:s/>entrepreneurs<text:s/>and<text:s/>informal<text:s/>works<text:s/>in<text:s/>Glen<text:s/>View<text:s/>8;<text:s/>in<text:s/>particular,<text:s/>support<text:s/>from<text:s/>both<text:s/>the<text:s/>City<text:s/>of<text:s/>Harare<text:s/>and<text:s/>relevant<text:s/>ministries<text:s/>for<text:s/>the<text:s/>pilot<text:s/>project<text:s/>to<text:s/>upgrade<text:s/>Glen<text:s/>View<text:s/>8<text:s/>is<text:s/>linked<text:s/>to<text:s/>their<text:s/>understanding<text:s/>of<text:s/>the<text:s/>wider<text:s/>significance<text:s/>of<text:s/>the<text:s/>project<text:s/>for<text:s/>policy<text:s/>and<text:s/>programming<text:s/>towards<text:s/>the<text:s/>informal<text:s/>economy.<text:s/>The<text:s/>pilot<text:s/>project<text:s/>team<text:s/>have<text:s/>secured<text:s/>agreement<text:s/>from<text:s/>local<text:s/>councillors,<text:s/>political<text:s/>party<text:s/>representatives,<text:s/>city<text:s/>technocrats,<text:s/>local<text:s/>representation<text:s/>from<text:s/>relevant<text:s/>government<text:s/>ministries<text:s/>and<text:s/>public<text:s/>bodies,<text:s/>development<text:s/>agencies<text:s/>and<text:s/>the<text:s/>Glen<text:s/>View<text:s/>Home<text:s/>Industries<text:s/>Associations<text:s/>in<text:s/>addition<text:s/>to<text:s/>a<text:s/>range<text:s/>of<text:s/>enterprise<text:s/>groups<text:s/>and<text:s/>other<text:s/>civil<text:s/>society<text:s/>agencies.<text:s/>The<text:s/>City<text:s/>of<text:s/></text:span><text:span text:style-name="T260_2">Harare</text:span><text:span text:style-name="T260_3"><text:s/>technocrats<text:s/>have<text:s/>agreed<text:s/>to<text:s/>take<text:s/>part<text:s/>in<text:s/>the<text:s/>Multi-Stakeholder<text:s/>Working<text:s/>Group<text:s/>(MSWG)<text:s/>to<text:s/>support<text:s/>the<text:s/>improvement<text:s/>process.</text:span></text:p>
          </text:list-item>
        </text:list>
        <text:list text:style-name="LS4" xml:id="list98" text:continue-list="list0">
          <text:list-item>
            <text:h text:style-name="P261" text:outline-level="2"><text:span text:style-name="T261_1">2.3<text:s/>Met.</text:span><text:span text:style-name="T261_2"><text:s/>A<text:s/>three-phase<text:s/>plan<text:s/>has<text:s/>been<text:s/>developed,<text:s/>which<text:s/>aims<text:s/>to<text:s/>be<text:s/>responsive<text:s/>to<text:s/>the<text:s/>participatory<text:s/>nature<text:s/>of<text:s/>action<text:s/>research.<text:s/>As<text:s/>participation<text:s/>can<text:s/>be<text:s/>measured<text:s/>along<text:s/>a<text:s/>continuum<text:s/>from<text:s/>passive<text:s/>to<text:s/>active<text:s/>participatory<text:s/>research<text:s/>with<text:s/>possible<text:s/>forms<text:s/>in<text:s/>between,<text:s/>there<text:s/>is<text:s/>no<text:s/>blueprint<text:s/>of<text:s/>action<text:s/>research<text:s/>which<text:s/>makes<text:s/>it<text:s/>important<text:s/>for<text:s/>any<text:s/>team<text:s/>to<text:s/>define<text:s/>it<text:s/>in<text:s/>a<text:s/>way<text:s/>that<text:s/>achieves<text:s/>the<text:s/>intended<text:s/>outcomes<text:s/>of<text:s/>the<text:s/>research.<text:s/>Each<text:s/>city<text:s/>team<text:s/>will<text:s/>have<text:s/>to<text:s/>gauge<text:s/>whether<text:s/>a<text:s/>particular<text:s/>phase<text:s/>is<text:s/>a<text:s/>worthwhile<text:s/>exercise<text:s/>to<text:s/>do<text:s/>or<text:s/>if<text:s/>there<text:s/>is<text:s/>ample<text:s/>experience<text:s/>and<text:s/>expertise,<text:s/>focus<text:s/>can<text:s/>then<text:s/>be<text:s/>on<text:s/></text:span><text:span text:style-name="T261_3">monitoring<text:s/>progress<text:s/>of<text:s/>key<text:s/>progress<text:s/>markers.<text:s/></text:span><text:span text:style-name="T261_4">ACRP</text:span><text:span text:style-name="T261_5"><text:s/>also<text:s/>places<text:s/>considerable<text:s/>emphasis<text:s/>on<text:s/>the<text:s/>incorporation<text:s/>of<text:s/>local<text:s/>residents<text:s/>and<text:s/>the<text:s/>development<text:s/>of<text:s/>community<text:s/>knowledge;<text:s/>therefore,<text:s/></text:span><text:span text:style-name="T261_6">ACRP</text:span><text:span text:style-name="T261_7"><text:s/>has<text:s/>a<text:s/>plan<text:s/>to<text:s/>enhance<text:s/>the<text:s/>development<text:s/>of<text:s/>community<text:s/>knowledge<text:s/>and<text:s/>build<text:s/>the<text:s/>capabilities<text:s/>of<text:s/>both<text:s/>community<text:s/>and<text:s/>non-community<text:s/>researchers<text:s/>to<text:s/>achieve<text:s/>this<text:s/>goal.</text:span></text:h>
          </text:list-item>
        </text:list>
        <text:p text:style-name="P262"><text:span text:style-name="T262_1">Changes<text:s/>to<text:s/>this<text:s/>output<text:s/>during<text:s/>the<text:s/>past<text:s/>year,<text:s/>and<text:s/>any<text:s/>planned<text:s/>changes<text:s/>as<text:s/>a<text:s/>result<text:s/>of<text:s/>this<text:s/>review</text:span></text:p>
        <text:p text:style-name="P263"/>
        <text:list text:style-name="LS4" xml:id="list99" text:continue-list="list0">
          <text:list-item>
            <text:h text:style-name="P264" text:outline-level="2"><text:span text:style-name="T264_1">As<text:s/></text:span><text:span text:style-name="T264_2">ACRP</text:span><text:span text:style-name="T264_3"><text:s/>develops,<text:s/>the<text:s/>relative<text:s/>emphasis<text:s/>on<text:s/>each<text:s/>output<text:s/>changes.<text:s/>ACRC<text:s/>and<text:s/>FCDO<text:s/>will<text:s/>consider<text:s/>as<text:s/>part<text:s/>of<text:s/>the<text:s/>results<text:s/>framework<text:s/>review<text:s/>whether<text:s/>Output<text:s/></text:span><text:span text:style-name="T264_4">2</text:span><text:span text:style-name="T264_5"><text:s/>should<text:s/>be<text:s/>adjusted<text:s/>to<text:s/></text:span><text:span text:style-name="T264_6">4</text:span><text:span text:style-name="T264_7">0%.<text:s/></text:span></text:h>
          </text:list-item>
        </text:list>
        <text:p text:style-name="P265"><text:span text:style-name="T265_1">Progress<text:s/>on<text:s/>recommendations</text:span><text:span text:style-name="T265_2">,<text:s/></text:span><text:span text:style-name="T265_3">lessons<text:s/>learned<text:s/>and<text:s/>recommendations<text:s/>for<text:s/>the<text:s/>year<text:s/>ahead<text:s/></text:span></text:p>
        <text:p text:style-name="P266"/>
        <text:list text:style-name="LS4" xml:id="list100" text:continue-list="list0">
          <text:list-item>
            <text:h text:style-name="P267" text:outline-level="2"><text:span text:style-name="T267_1">N/A<text:s/>–<text:s/>see<text:s/>front<text:s/>section<text:s/>for<text:s/>lessons<text:s/>and<text:s/>recommendations.</text:span></text:h>
          </text:list-item>
        </text:list>
        <text:p text:style-name="P268"/>
        <text:p text:style-name="P269"/>
        <text:p text:style-name="P270"/>
        <text:p text:style-name="P271"/>
        <text:p text:style-name="P272"/>
        <text:p text:style-name="P273"/>
        <text:p text:style-name="P274"/>
        <text:p text:style-name="P275"/>
        <text:p text:style-name="P276"/>
        <text:p text:style-name="P277"/>
        <text:p text:style-name="P278"/>
        <text:p text:style-name="P279"/>
        <text:p text:style-name="P280"/>
        <text:p text:style-name="P281"/>
        <text:p text:style-name="P282"/>
        <text:p text:style-name="P283"/>
        <text:p text:style-name="P284"/>
        <text:p text:style-name="P285"/>
        <text:p text:style-name="P286"/>
        <text:p text:style-name="P287"/>
        <text:p text:style-name="P288"/>
        <text:p text:style-name="P289"/>
        <text:p text:style-name="P290"/>
        <table:table table:style-name="Table9"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column table:style-name="Column40"/>
          <table:table-row table:style-name="Row32">
            <table:table-cell table:style-name="Cell102">
              <text:p text:style-name="P291"><text:span text:style-name="T291_1">Output<text:s/>3</text:span></text:p>
            </table:table-cell>
            <table:table-cell table:style-name="Cell103" table:number-columns-spanned="5">
              <text:p text:style-name="P292"><text:span text:style-name="T292_1">Action<text:s/>research<text:s/>projects<text:s/>and<text:s/>research<text:s/>projects<text:s/>incorporating<text:s/>African<text:s/>Cities<text:s/>Research<text:s/>Consortium<text:s/>approach<text:s/>completed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33">
            <table:table-cell table:style-name="Cell104" table:number-columns-spanned="3">
              <text:p text:style-name="P293"><text:span text:style-name="T293_1">Output<text:s/>Score</text:span></text:p>
            </table:table-cell>
            <table:covered-table-cell/>
            <table:covered-table-cell/>
            <table:table-cell table:style-name="Cell105" table:number-columns-spanned="3">
              <text:p text:style-name="P294"><text:span text:style-name="T294_1">B</text:span></text:p>
            </table:table-cell>
            <table:covered-table-cell/>
            <table:covered-table-cell/>
          </table:table-row>
          <table:table-row table:style-name="Row34">
            <table:table-cell table:style-name="Cell106">
              <text:p text:style-name="P295"><text:span text:style-name="T295_1">Impact<text:s/>weighting</text:span></text:p>
            </table:table-cell>
            <table:table-cell table:style-name="Cell107">
              <text:p text:style-name="P296"><text:span text:style-name="T296_1">5</text:span><text:span text:style-name="T296_2">%</text:span></text:p>
            </table:table-cell>
            <table:table-cell table:style-name="Cell108" table:number-columns-spanned="3">
              <text:p text:style-name="P297"><text:span text:style-name="T297_1">Weighting<text:s/>revised<text:s/>since<text:s/>last<text:s/>AR?<text:s/></text:span></text:p>
            </table:table-cell>
            <table:covered-table-cell/>
            <table:covered-table-cell/>
            <table:table-cell table:style-name="Cell109">
              <text:p text:style-name="P298"><text:span text:style-name="T298_1">N</text:span><text:span text:style-name="T298_2">o</text:span></text:p>
            </table:table-cell>
          </table:table-row>
          <table:table-row table:style-name="Row35">
            <table:table-cell table:style-name="Cell110" table:number-columns-spanned="2">
              <text:p text:style-name="P299"><text:span text:style-name="T299_1">Indicator(s)</text:span></text:p>
            </table:table-cell>
            <table:covered-table-cell/>
            <table:table-cell table:style-name="Cell111" table:number-columns-spanned="2">
              <text:p text:style-name="P300"><text:span text:style-name="T300_1">Milestone</text:span></text:p>
              <text:p text:style-name="P301"><text:span text:style-name="T301_1">December<text:s/>2023</text:span></text:p>
            </table:table-cell>
            <table:covered-table-cell/>
            <table:table-cell table:style-name="Cell112" table:number-columns-spanned="2">
              <text:p text:style-name="P302"><text:span text:style-name="T302_1">Progress<text:s/></text:span></text:p>
            </table:table-cell>
            <table:covered-table-cell/>
          </table:table-row>
          <table:table-row table:style-name="Row36">
            <table:table-cell table:style-name="Cell113" table:number-columns-spanned="2">
              <text:p text:style-name="P303"><text:span text:style-name="T303_1">3.1<text:s/>Steps<text:s/>towards<text:s/>building<text:s/>a<text:s/>suite<text:s/>of<text:s/>new<text:s/>projects<text:s/>that<text:s/>demonstrate<text:s/>substantively<text:s/>novel<text:s/>approaches<text:s/>using<text:s/>examples<text:s/>of<text:s/>policies,<text:s/>programmes<text:s/>and<text:s/>practices<text:s/>that<text:s/>address<text:s/>priority<text:s/>complex<text:s/>problems<text:s/>(PCPs)<text:s/>and<text:s/>secure<text:s/>urban<text:s/>reform<text:s/>and<text:s/>which<text:s/>are<text:s/>gender<text:s/>relevant<text:s/>with<text:s/>approaches<text:s/>that<text:s/>address<text:s/>the<text:s/>economic<text:s/>development<text:s/>needs<text:s/>of<text:s/>women<text:s/>and<text:s/>girls,<text:s/>and<text:s/>which<text:s/></text:span><text:span text:style-name="T303_2">t</text:span><text:span text:style-name="T303_3">ake<text:s/></text:span><text:span text:style-name="T303_4">account<text:s/>of<text:s/>gender<text:s/>specific<text:s/>vulnerabilities<text:s/>in<text:s/>efforts<text:s/>to<text:s/>secure<text:s/>poverty<text:s/>reduction.</text:span></text:p>
            </table:table-cell>
            <table:covered-table-cell/>
            <table:table-cell table:style-name="Cell114" table:number-columns-spanned="2">
              <text:p text:style-name="P304"><text:span text:style-name="T304_1">Round<text:s/>1<text:s/>of<text:s/>PCPs<text:s/>projects<text:s/>underway;<text:s/>identified<text:s/>number<text:s/>of<text:s/>households<text:s/>that<text:s/>will<text:s/>benefit<text:s/>from<text:s/>specified<text:s/>improvements<text:s/>in<text:s/>either<text:s/>poverty<text:s/>reduction<text:s/>and/or<text:s/>economic<text:s/>prosperity<text:s/>and/or<text:s/>reduction<text:s/>in<text:s/>climate<text:s/>related<text:s/>risk.<text:s/>Method<text:s/>to<text:s/>measure<text:s/>gendered<text:s/>impacts<text:s/>within<text:s/>and<text:s/>beyond<text:s/>the<text:s/>household<text:s/>in<text:s/>place.</text:span></text:p>
            </table:table-cell>
            <table:covered-table-cell/>
            <table:table-cell table:style-name="Cell115" table:number-columns-spanned="2">
              <text:p text:style-name="P305"><text:span text:style-name="T305_1">Substantially<text:s/>not<text:s/>met.<text:s/></text:span><text:span text:style-name="T305_2"><text:s/>Delays<text:s/>means<text:s/>that<text:s/>PCP<text:s/>related<text:s/>new<text:s/>projects<text:s/>are<text:s/>not<text:s/>yet<text:s/>underway.</text:span></text:p>
              <text:p text:style-name="P306"/>
              <text:p text:style-name="P307"/>
              <text:p text:style-name="P308"/>
            </table:table-cell>
            <table:covered-table-cell/>
          </table:table-row>
          <table:table-row table:style-name="Row37">
            <table:table-cell table:style-name="Cell116" table:number-columns-spanned="2">
              <text:p text:style-name="P309"><text:span text:style-name="T309_1">3.2<text:s text:c="3"/>Steps<text:s/>taken<text:s/>to<text:s/>contribute<text:s/>effective<text:s/>substantively<text:s/>novel<text:s/>action<text:s/>research<text:s/>additions<text:s/>to<text:s/>existing<text:s/>programmes,<text:s/>policies<text:s/>and<text:s/>practices<text:s/>that<text:s/>address<text:s/>PCPs<text:s/>to<text:s/>increase<text:s/>their<text:s/>likelihood<text:s/>of<text:s/>success<text:s/>in<text:s/>improving<text:s/>household<text:s/>wellbeing.</text:span></text:p>
            </table:table-cell>
            <table:covered-table-cell/>
            <table:table-cell table:style-name="Cell117" table:number-columns-spanned="2">
              <text:p text:style-name="P310"><text:span text:style-name="T310_1">Completed<text:s/>design<text:s/>of<text:s/>action<text:s/>research<text:s/>additions<text:s/>to<text:s/>augment<text:s/>ongoing<text:s/>programmes<text:s/>(Round<text:s/>1).<text:s/></text:span></text:p>
              <text:p text:style-name="P311"/>
              <text:p text:style-name="P312"><text:span text:style-name="T312_1">Implementation<text:s/>underway<text:s/>for<text:s/>Round<text:s/>1<text:s/>action<text:s/>research<text:s/>additions.<text:s/>Identified<text:s/>X<text:s/>number<text:s/>of<text:s/></text:span><text:span text:style-name="T312_2">households</text:span><text:span text:style-name="T312_3"><text:s/>that<text:s/>will<text:s/>benefit<text:s/>from<text:s/>poverty<text:s/>reduction<text:s/>and/or<text:s/>economic<text:s/>prosperity<text:s/>and/or<text:s/>reduced<text:s/>climate<text:s/>risk.</text:span></text:p>
            </table:table-cell>
            <table:covered-table-cell/>
            <table:table-cell table:style-name="Cell118" table:number-columns-spanned="2">
              <text:p text:style-name="P313"><text:span text:style-name="T313_1">Substantially<text:s/>not<text:s/>met.<text:s/></text:span><text:span text:style-name="T313_2"><text:s/>Delays<text:s/>means<text:s/>that<text:s/>PCP<text:s/>projects<text:s/>related<text:s/>to<text:s/>existing<text:s/>programmes<text:s/>are<text:s/>not<text:s/>yet<text:s/>underway</text:span><text:span text:style-name="T313_3"><text:s/></text:span><text:span text:style-name="T313_4">(and<text:s/>X<text:s/>number<text:s/>of<text:s/>households<text:s/>has<text:s/>not<text:s/>yet<text:s/>been<text:s/>set).</text:span></text:p>
              <text:p text:style-name="P314"/>
            </table:table-cell>
            <table:covered-table-cell/>
          </table:table-row>
          <table:table-row table:style-name="Row38">
            <table:table-cell table:style-name="Cell119" table:number-columns-spanned="2">
              <text:p text:style-name="P315"><text:span text:style-name="T315_1">3.3<text:s/>Steps<text:s/>toward<text:s/>the<text:s/>production<text:s/>and<text:s/>dissemination<text:s/>of<text:s/>relevant<text:s/>and<text:s/>accessible<text:s/>learning<text:s/>by<text:s/>ACRP<text:s/>on<text:s/>the<text:s/>effective<text:s/>implementation<text:s/>of<text:s/>existing<text:s/>projects<text:s/>that<text:s/>address<text:s/>priority<text:s/>complex<text:s/>problems<text:s/>(PCPs)<text:s/>and<text:s/>secure<text:s/>urban<text:s/>reform.</text:span></text:p>
            </table:table-cell>
            <table:covered-table-cell/>
            <table:table-cell table:style-name="Cell120" table:number-columns-spanned="2">
              <text:p text:style-name="P316"><text:span text:style-name="T316_1">Three<text:s/>existing<text:s/>projects<text:s/>identified<text:s/>for<text:s/>study<text:s/>by<text:s/>ACRC<text:s/>(for<text:s/>their<text:s/>consistency<text:s/>with<text:s/>our<text:s/>conceptual<text:s/>framework<text:s/>and<text:s/>Theory<text:s/>of<text:s/>Change)<text:s/>and<text:s/>permission<text:s/>for<text:s/>research<text:s/>secured<text:s/>by<text:s/>project<text:s/>"owners".</text:span></text:p>
              <text:p text:style-name="P317"/>
              <text:p text:style-name="P318"><text:span text:style-name="T318_1">Research<text:s/>plan<text:s/>for<text:s/>the<text:s/>study<text:s/>of<text:s/>three<text:s/>projects<text:s/>drafted<text:s/>and<text:s/>agreed<text:s/>within<text:s/>ACRC<text:s/>and</text:span><text:span text:style-name="T318_2"><text:s/></text:span><text:span text:style-name="T318_3">with<text:s/>project<text:s/>"owners".<text:s/>Further<text:s/>four<text:s/>projects<text:s/>identified<text:s/>for<text:s/>study<text:s/>by<text:s/>ACRC<text:s/>and<text:s/>permission<text:s/>for<text:s/>research<text:s/>secured<text:s/>from<text:s/>project<text:s/>"owners".</text:span></text:p>
            </table:table-cell>
            <table:covered-table-cell/>
            <table:table-cell table:style-name="Cell121" table:number-columns-spanned="2">
              <text:p text:style-name="P319"><text:span text:style-name="T319_1">Met</text:span><text:span text:style-name="T319_2">.<text:s/></text:span><text:span text:style-name="T319_3"><text:s/></text:span><text:span text:style-name="T319_4">3</text:span><text:span text:style-name="T319_5"><text:s/>projects<text:s/>identified<text:s/>for<text:s/>study<text:s/>by<text:s/>ACRC<text:s/>for<text:s/>consistency<text:s/>with<text:s/>the<text:s/>conceptual<text:s/>framework<text:s/>and<text:s/>Theory<text:s/>of<text:s/>Change<text:s/>and<text:s/></text:span><text:span text:style-name="T319_6">shared<text:s/>with<text:s/>the<text:s/>project<text:s/>“owners</text:span><text:span text:style-name="T319_7">”</text:span><text:span text:style-name="T319_8">.<text:s/>Research<text:s/>plans<text:s/></text:span><text:span text:style-name="T319_9">dra</text:span><text:span text:style-name="T319_10">fted.</text:span></text:p>
              <text:p text:style-name="P320"/>
              <text:p text:style-name="P321"><text:span text:style-name="T321_1">T</text:span><text:span text:style-name="T321_2">he<text:s/>models<text:s/>to<text:s/>be<text:s/>studied<text:s/>are:<text:s/></text:span></text:p>
              <text:list text:style-name="LS41" xml:id="list101">
                <text:list-item>
                  <text:p text:style-name="P322"><text:span text:style-name="T322_1">Dishi<text:s/>na<text:s/>County</text:span></text:p>
                </text:list-item>
                <text:list-item>
                  <text:p text:style-name="P323"><text:span text:style-name="T323_1">Food4Education</text:span></text:p>
                </text:list-item>
                <text:list-item>
                  <text:p text:style-name="P324"><text:span text:style-name="T324_1">Food<text:s/>Banking<text:s/>Kenya</text:span></text:p>
                </text:list-item>
              </text:list>
              <text:p text:style-name="P325"><text:span text:style-name="T325_1">Further<text:s/></text:span><text:span text:style-name="T325_2">4</text:span><text:span text:style-name="T325_3"><text:s/>projects<text:s/>identified<text:s/>for<text:s/>study<text:s/>by<text:s/>ACRC</text:span><text:span text:style-name="T325_4">:</text:span></text:p>
              <text:list text:style-name="LS42" xml:id="list104">
                <text:list-item>
                  <text:p text:style-name="P326"><text:span text:style-name="T326_1">Four<text:s/>informal<text:s/>schools<text:s/>within<text:s/>Viwandani<text:s/>and<text:s/>Mathare<text:s/></text:span></text:p>
                </text:list-item>
              </text:list>
              <text:p text:style-name="P327"><text:span text:style-name="T327_1"><text:s/></text:span></text:p>
            </table:table-cell>
            <table:covered-table-cell/>
          </table:table-row>
        </table:table>
        <text:p text:style-name="P328"/>
        <text:p text:style-name="P329"/>
        <text:list text:style-name="LS4" xml:id="list105" text:continue-list="list0">
          <text:list-item>
            <text:h text:style-name="P330" text:outline-level="2"><text:span text:style-name="T330_1">Output<text:s/>3<text:s/>focuses<text:s/>on<text:s/>PCP<text:s/>related<text:s/>action<text:s/>research<text:s/>projects<text:s/>and<text:s/>research<text:s/>projects.<text:s/></text:span><text:span text:style-name="T330_2">There<text:s/>is</text:span><text:span text:style-name="T330_3"><text:s/>delayed<text:s/>progress<text:s/>on<text:s/>these<text:s/>milestones</text:span><text:span text:style-name="T330_4">,<text:s/></text:span><text:span text:style-name="T330_5">and<text:s/>overall</text:span><text:span text:style-name="T330_6">,</text:span><text:span text:style-name="T330_7"><text:s/>it<text:s/>is<text:s/></text:span><text:span text:style-name="T330_8">moderately<text:s/>not<text:s/>met</text:span><text:span text:style-name="T330_9">.</text:span></text:h>
          </text:list-item>
        </text:list>
        <text:p text:style-name="P331"/>
        <text:list text:style-name="LS4" xml:id="list106" text:continue-list="list0">
          <text:list-item>
            <text:h text:style-name="P332" text:outline-level="2"><text:span text:style-name="T332_1">3.1</text:span><text:span text:style-name="T332_2"><text:s/></text:span><text:span text:style-name="T332_3">Substantially<text:s/>not<text:s/>met.</text:span><text:span text:style-name="T332_4"><text:s/></text:span><text:span text:style-name="T332_5">However</text:span><text:span text:style-name="T332_6">,</text:span><text:span text:style-name="T332_7"><text:s/>illustration<text:s/>of<text:s/>the<text:s/>processes<text:s/>that<text:s/>are<text:s/>required<text:s/></text:span><text:span text:style-name="T332_8">to<text:s/>complete<text:s/>this<text:s/>is<text:s/>set<text:s/>out<text:s/></text:span><text:span text:style-name="T332_9">in<text:s/>the<text:s/>case<text:s/>of<text:s/>the<text:s/>pilot<text:s/>to<text:s/>upgrade<text:s/>the<text:s/>Glen<text:s/>View<text:s/>8<text:s/></text:span><text:span text:style-name="T332_10">informal<text:s/>furniture<text:s/></text:span><text:span text:style-name="T332_11">market<text:s/>in<text:s/>Harare.<text:s/>One<text:s/>of<text:s/>the<text:s/>initial<text:s/>tasks<text:s/>to<text:s/>be<text:s/>undertaken<text:s/>is<text:s/>the<text:s/>identification<text:s/>of<text:s/>the<text:s/>number<text:s/>of<text:s/>informal<text:s/>traders<text:s/>and<text:s/>workers<text:s/>in<text:s/>the<text:s/>market</text:span><text:span text:style-name="T332_12">.</text:span><text:span text:style-name="T332_13"><text:s/></text:span><text:span text:style-name="T332_14">There<text:s/>is<text:s/>no<text:s/>consensus<text:s/>on<text:s/>actual<text:s/>numbers.<text:s/>According<text:s/>to<text:s/>a<text:s/>2012<text:s/>study<text:s/>by<text:s/>the<text:s/>International<text:s/>Journal<text:s/>of<text:s/>Marketing<text:s/>and<text:s/>Technology<text:s/>the<text:s/>city<text:s/>council<text:s/>allocated<text:s/>1,920<text:s/>small<text:s/>and<text:s/>medium<text:s/></text:span><text:span text:style-name="T332_15">enterprises<text:s/>stalls.<text:s/>A<text:s/>survey<text:s/>in<text:s/>2022<text:s/>estimated<text:s/>that<text:s/>the<text:s/>industrial<text:s/>complex<text:s/>houses<text:s/>over<text:s/>500<text:s/>informal<text:s/>economy<text:s/>enterprises<text:s/>that<text:s/>specialise<text:s/>in<text:s/>the<text:s/>production<text:s/>and<text:s/>selling<text:s/>of<text:s/>furniture,<text:s/>with<text:s/>over<text:s/>1,500<text:s/>men<text:s/>and<text:s/>women<text:s/>either<text:s/>directly<text:s/>or<text:s/>indirectly<text:s/>employed<text:s/>at<text:s/>the<text:s/>complex.</text:span><text:span text:style-name="T332_16"><text:s/>Obtaining<text:s/>accurate<text:s/>figures<text:s/>is<text:s/>exacerbated<text:s/>by<text:s/>various<text:s/>factors</text:span><text:span text:style-name="T332_17">:</text:span><text:span text:style-name="T332_18"><text:s/></text:span><text:span text:style-name="T332_19">1)<text:s/>t</text:span><text:span text:style-name="T332_20">he<text:s/></text:span><text:span text:style-name="T332_21">complex<text:s/>experienced<text:s/></text:span><text:span text:style-name="T332_22">exponential<text:s/>growth<text:s/>since<text:s/>it<text:s/>was<text:s/>first<text:s/>established<text:s/>in<text:s/>2000</text:span><text:span text:style-name="T332_23"><text:s/>including<text:s/>when</text:span><text:span text:style-name="T332_24"><text:s/>n</text:span><text:span text:style-name="T332_25">umbers<text:s/>increased<text:s/>in<text:s/>2005</text:span><text:span text:style-name="T332_26"><text:s/>following</text:span><text:span text:style-name="T332_27"><text:s/></text:span><text:span text:style-name="T332_28">Operation<text:s/>Murambatsvina,<text:s/>when<text:s/>enterprises<text:s/>that<text:s/>were<text:s/>demolished<text:s/>across<text:s/>the<text:s/>city<text:s/>were<text:s/>relocated<text:s/>at<text:s/>Glenview<text:s/>8</text:span><text:span text:style-name="T332_29">;<text:s/>2)</text:span><text:span text:style-name="T332_30"><text:s/></text:span><text:span text:style-name="T332_31">f</text:span><text:span text:style-name="T332_32">requent</text:span><text:span text:style-name="T332_33">/annual</text:span><text:span text:style-name="T332_34"><text:s/>fires<text:s/></text:span><text:span text:style-name="T332_35">again<text:s/>changed<text:s/></text:span><text:span text:style-name="T332_36">trader<text:s/></text:span><text:span text:style-name="T332_37">numbers</text:span><text:span text:style-name="T332_38">;<text:s text:c="2"/>3)<text:s/>a</text:span><text:span text:style-name="T332_39">ccess<text:s/>to<text:s/>and<text:s/>ability<text:s/>to<text:s/>retain<text:s/>a<text:s/>market<text:s/>stall<text:s/>is<text:s/>linked<text:s/>to<text:s/>the<text:s/>power<text:s/>and<text:s/>control<text:s/>wielded<text:s/>by<text:s/>space<text:s/>barons<text:s/>who<text:s/>charge<text:s/>fees</text:span><text:span text:style-name="T332_40">;<text:s/>4)</text:span><text:span text:style-name="T332_41"><text:s text:c="2"/></text:span><text:span text:style-name="T332_42">t</text:span><text:span text:style-name="T332_43">he<text:s/>number<text:s/>of<text:s/>businesses<text:s/>operating<text:s/>at<text:s/>any<text:s/>time<text:s/>is<text:s/>also<text:s/>includes<text:s/>ancillary<text:s/>traders,<text:s/>such<text:s/>as<text:s/>food<text:s/>vendors,<text:s/>that<text:s/>have<text:s/>set<text:s/>up<text:s/>in<text:s/>and<text:s/>around<text:s/>the<text:s/>market</text:span><text:span text:style-name="T332_44">;<text:s/>5)</text:span><text:span text:style-name="T332_45"><text:s text:c="2"/>during<text:s/>Covid<text:s/>traders<text:s/>spread<text:s/>to<text:s/>the<text:s/>surrounding<text:s/>neighbourhood,<text:s/>acquiring<text:s/>rented<text:s/>spaces<text:s/>in<text:s/>backyards<text:s/>of<text:s/>neighbouring<text:s/>households.<text:s text:c="2"/></text:span></text:h>
          </text:list-item>
          <text:list-item>
            <text:h text:style-name="P333" text:outline-level="2"><text:span text:style-name="T333_1">In<text:s/>the<text:s/>absence<text:s/>of<text:s/>reliable<text:s/>figures,<text:s/>the<text:s/>starting<text:s/>point<text:s/>of<text:s/>the<text:s/>action<text:s/>research<text:s/>will<text:s/>be<text:s/>a<text:s/>participatory<text:s/>mapping<text:s/>and<text:s/>profiling<text:s/>exercise<text:s/>which<text:s/>will<text:s/>cover<text:s/>the<text:s/>totality<text:s/>of<text:s/>the<text:s/>market<text:s/>and<text:s/>the<text:s/>existing<text:s/>stock<text:s/>of<text:s/>facilities<text:s/>and<text:s/>services<text:s/>and<text:s/>will<text:s/>verify<text:s/>the<text:s/>formal<text:s/>and<text:s/>informal<text:s/>boundaries<text:s/>of<text:s/>the<text:s/>trading<text:s/>area.<text:s/>The<text:s/>inventory<text:s/>of<text:s/>existing<text:s/>facilities<text:s/>and<text:s/>services<text:s/>will<text:s/>inform<text:s/>the<text:s/>type<text:s/>of<text:s/>improvement<text:s/>interventions<text:s/>that<text:s/>will<text:s/>form<text:s/>part<text:s/>of<text:s/>a<text:s/>participatory<text:s/>prioriti</text:span><text:span text:style-name="T333_2">s</text:span><text:span text:style-name="T333_3">ation<text:s/>process<text:s/>to<text:s/>identify<text:s/>which<text:s/>improvements<text:s/>to<text:s/>the<text:s/>infrastructure,<text:s/>that<text:s/>will<text:s/>enhance<text:s/>the<text:s/>economic<text:s/>activity<text:s/>and<text:s/>quality<text:s/>of<text:s/>working<text:s/>conditions,<text:s/>will<text:s/>be<text:s/>implemented.<text:s/>Although<text:s/>the<text:s/>traders<text:s/>are<text:s/>primarily<text:s/>men,<text:s/>women<text:s/>do<text:s/>have<text:s/>a<text:s/>significant<text:s/>presence<text:s/>in<text:s/>the<text:s/>market<text:s/>complex.<text:s/>The<text:s/>detailed<text:s/>mapping<text:s/>and<text:s/>profiling<text:s/>information<text:s/>will<text:s/>establish<text:s/>a<text:s/>baseline<text:s/>and<text:s/>disaggregated<text:s/>data<text:s/>set<text:s/>on<text:s/></text:span><text:span text:style-name="T333_4">women<text:s/></text:span><text:span text:style-name="T333_5">and<text:s/></text:span><text:span text:style-name="T333_6">men<text:s/></text:span><text:span text:style-name="T333_7">traders,<text:s/>including<text:s/>gendered<text:s/>data<text:s/>on<text:s/>the<text:s/>space<text:s/>barons<text:s/>and<text:s/>representation<text:s/>in<text:s/>traders’<text:s/>associations.<text:s text:c="2"/></text:span></text:h>
          </text:list-item>
          <text:list-item>
            <text:h text:style-name="P334" text:outline-level="2"><text:span text:style-name="T334_1">3.2</text:span><text:span text:style-name="T334_2"><text:s/></text:span><text:span text:style-name="T334_3">Substantially<text:s/>not<text:s/>met</text:span><text:span text:style-name="T334_4">.<text:s/></text:span><text:span text:style-name="T334_5">Of<text:s/>the<text:s/>agreed<text:s/>pilot<text:s/>projects,<text:s/>the<text:s/>project<text:s/>in<text:s/>Maiduguri<text:s/>is<text:s/>within<text:s/>this<text:s/>category<text:s/>as<text:s/>it<text:s/>is<text:s/>focused<text:s/>on<text:s/>extending<text:s/>a<text:s/>land<text:s/>titling<text:s/>project<text:s/>for<text:s/>plots<text:s/>in<text:s/>formally<text:s/>managed<text:s/>areas<text:s/>in<text:s/>the<text:s/>city<text:s/>to<text:s/>informal<text:s/>neighbourhoods<text:s/></text:span><text:span text:style-name="T334_6">where<text:s/>land<text:s/>is<text:s/>managed<text:s/>by<text:s/>customary<text:s/>leaders.<text:s/>Plans<text:s/>for<text:s/>this<text:s/>project<text:s/>are<text:s/>advanced<text:s/>and<text:s/>it<text:s/>is<text:s/>about<text:s/>to<text:s/>be<text:s/>contracted<text:s/>i.e.<text:s/>activities<text:s/>have<text:s/>not<text:s/>yet<text:s/>started.<text:s/></text:span><text:span text:style-name="T334_7">‘</text:span><text:span text:style-name="T334_8">X’<text:s/>In<text:s/>this<text:s/>and<text:s/>future<text:s/>milestones<text:s/>will<text:s/>be<text:s/>an<text:s/>amalgamation<text:s/>of<text:s/>households<text:s/>across<text:s/>a<text:s/>number<text:s/>of<text:s/>projects<text:s/>and<text:s/>the<text:s/>parameters<text:s/>for<text:s/>these<text:s/>figures<text:s/>will<text:s/>be<text:s/>part<text:s/>of<text:s/>logframe<text:s/>discussions<text:s/>in<text:s/>June.</text:span></text:h>
          </text:list-item>
          <text:list-item>
            <text:h text:style-name="P335" text:outline-level="2"><text:span text:style-name="T335_1">Land<text:s/>registration<text:s/>through<text:s/>customary<text:s/>means<text:s/>has<text:s/>enjoyed<text:s/>legitimacy<text:s/>for<text:s/>centuries<text:s/>however<text:s/>those<text:s/>holding<text:s/>customary<text:s/>title<text:s/>are<text:s/>exposed<text:s/>to<text:s/>various<text:s/>risks<text:s/>including<text:s/>abuses<text:s/>of<text:s/>power<text:s/>by<text:s/>local<text:s/>land<text:s/>vendors,<text:s/>forged<text:s/>and<text:s/>flawed<text:s/>documents<text:s/>as<text:s/>well<text:s/>as<text:s/>land<text:s/>grabbing<text:s/>linked<text:s/>to<text:s/>political<text:s/>interests.<text:s/>Low-income<text:s/>households,<text:s/>particularly<text:s/>low-income<text:s/>women<text:s/>are<text:s/>at<text:s/>greatest<text:s/>risk<text:s/>of<text:s/>experiencing<text:s/>these<text:s/>abuses.<text:s/>In<text:s/>many<text:s/>instances<text:s/>low-income<text:s/>people<text:s/>have<text:s/>lost<text:s/>their<text:s/>lands<text:s/>to<text:s/>powerful<text:s/>groups.<text:s/>Land<text:s/>conflicts<text:s/>are<text:s/>common,<text:s/>the<text:s/>courts<text:s/>are<text:s/>inundated<text:s/>with<text:s/>cases,<text:s/>and<text:s/>weakness<text:s/>in<text:s/>the<text:s/>justice<text:s/>system<text:s/>result<text:s/>in<text:s/>insecurity<text:s/>for<text:s/>the<text:s/>most<text:s/>vulnerable,<text:s/>fuelling<text:s/>distortions<text:s/>in<text:s/>the<text:s/>land<text:s/>economy.<text:s/>Upgrading<text:s/>the<text:s/>land<text:s/>registration<text:s/>system<text:s/>to<text:s/>include<text:s/>customary<text:s/>title<text:s/>holders<text:s/>aims<text:s/>to<text:s/>curb<text:s/>the<text:s/>practices<text:s/>of<text:s/>the<text:s/>powerful<text:s/>groups<text:s/>as<text:s/>well<text:s/>as<text:s/>recognise<text:s/>customary<text:s/>titles<text:s/>as<text:s/>legitimate<text:s/>and<text:s/>record<text:s/>these<text:s/>transparently<text:s/>in<text:s/>the<text:s/>land<text:s/>registration<text:s/>system.<text:s text:c="2"/></text:span><text:span text:style-name="T335_2">The<text:s/>project<text:s/>leads<text:s/>have<text:s/>a<text:s/>target<text:s/>of<text:s/>catalysing<text:s/>the<text:s/>registration<text:s/>of<text:s/>1,000<text:s/>plots<text:s/>in<text:s/>informally<text:s/>managed<text:s/>areas.<text:s/>These<text:s/>plots<text:s/>are<text:s/>occupied,<text:s/>for<text:s/>the<text:s/>most<text:s/>part,<text:s/>by<text:s/>extended<text:s/>households.<text:s/>The<text:s/>development<text:s/>of<text:s/>a<text:s/>strategy<text:s/>to<text:s/>ensure<text:s/>that<text:s/>women-headed<text:s/>households<text:s/>are<text:s/>equitably<text:s/>included<text:s/>is<text:s/>underway.<text:s/></text:span><text:span text:style-name="T335_3">See<text:s/>Annex<text:s/>16.</text:span></text:h>
          </text:list-item>
          <text:list-item>
            <text:h text:style-name="P336" text:outline-level="2"><text:span text:style-name="T336_1">3.3</text:span><text:span text:style-name="T336_2"><text:s/></text:span><text:span text:style-name="T336_3">Met.<text:s/></text:span><text:span text:style-name="T336_4">The<text:s/>proposed</text:span><text:span text:style-name="T336_5"><text:s/>action<text:s/>research<text:s/>project<text:s/>aims<text:s/>at<text:s/>improving<text:s/>the<text:s/>health<text:s/>and<text:s/>nutrition<text:s/>conditions<text:s/>of<text:s/>children<text:s/>in<text:s/>urban<text:s/>informal<text:s/>settlements<text:s/>specifically<text:s/>those<text:s/>in<text:s/>private<text:s/>informal<text:s/>primary<text:s/>schools<text:s/>not<text:s/>currently<text:s/>targeted<text:s/>by<text:s/>the<text:s/>existing<text:s/>county<text:s/>programmes.<text:s/>Since<text:s/>the<text:s/>pilot<text:s/>project<text:s/>was<text:s/>proposed<text:s/>late<text:s/>in<text:s/>2022,<text:s/>there<text:s/>has<text:s/>been<text:s/>much<text:s/>more<text:s/>widespread<text:s/>recognition<text:s/>of<text:s/>the<text:s/>need<text:s/>for<text:s/>improved<text:s/>school<text:s/>feeding.<text:s/>The<text:s/>Government<text:s/>of<text:s/>Kenya<text:s/>at<text:s/>both<text:s/>at<text:s/>the<text:s/>national<text:s/>and<text:s/>County<text:s/>levels<text:s/>are<text:s/>cognizant<text:s/>of<text:s/>the<text:s/>food<text:s/>insecurity<text:s/>and<text:s/>nutrition<text:s/>problem<text:s/>faced<text:s/>by<text:s/>some<text:s/>vulnerable<text:s/>urban<text:s/>populations<text:s/>including<text:s/>children.<text:s/>The<text:s/>Governor<text:s/>of<text:s/>Nairobi<text:s/>County<text:s/>has<text:s/>therefore<text:s/>launched<text:s/>a<text:s/>school<text:s/>feeding<text:s/>programme<text:s/>dubbed<text:s/>Dishi<text:s/>na<text:s/>County<text:s/>for<text:s/>public<text:s/>primary<text:s/>schools<text:s/>and<text:s/>early<text:s/>child<text:s/>development<text:s/>(ECD)<text:s/>centres<text:s/>in<text:s/>Nairobi<text:s/>County<text:s/>targeting<text:s/>mostly<text:s/>informal<text:s/>settlements<text:s/>and/or<text:s/>low-income<text:s/>urban<text:s/>areas.<text:s text:c="2"/></text:span></text:h>
          </text:list-item>
          <text:list-item>
            <text:h text:style-name="P337" text:outline-level="2"><text:span text:style-name="T337_1">Three<text:s/>established<text:s/>programmes<text:s/>will<text:s/>be<text:s/>studied<text:s/>both<text:s/>to<text:s/>provide<text:s/>the<text:s/>evidence<text:s/>to<text:s/>inform<text:s/>approaches<text:s/>to<text:s/>inclusive<text:s/>school<text:s/>feeding<text:s/>in<text:s/>Nairobi<text:s/>and<text:s/>encourage<text:s/>such<text:s/>approaches<text:s/>to<text:s/>be<text:s/>more<text:s/>inclusive<text:s/>and<text:s/>specifically<text:s/>to<text:s/>reach<text:s/>out<text:s/>to<text:s/>informal<text:s/>schools<text:s/>in<text:s/>informal<text:s/>neighbourhoods.<text:s/>These<text:s/>programmes<text:s/>are<text:s/>the<text:s/>following:<text:s text:c="2"/></text:span></text:h>
          </text:list-item>
        </text:list>
        <text:list text:style-name="LS40" xml:id="list112">
          <text:list-item>
            <text:p text:style-name="P338"><text:span text:style-name="T338_1">The<text:s/>Dishi<text:s/>na<text:s/>County<text:s/>school<text:s/>feeding<text:s/>programme<text:s/>targets<text:s/>to<text:s/>feed<text:s/>at<text:s/>least<text:s/>250,000<text:s/>children<text:s/>through<text:s/>10<text:s/>centralized<text:s/>kitchens<text:s/>serving<text:s/>several<text:s/>public<text:s/>primary<text:s/>schools<text:s/>and<text:s/>ECD<text:s/>centres<text:s/>in<text:s/>select<text:s/>Nairobi<text:s/>sub-</text:span><text:span text:style-name="T338_2">counties.<text:s/>It<text:s/>is<text:s/>essential<text:s/>to<text:s/>include<text:s/>this<text:s/>programme<text:s/>due<text:s/>to<text:s/>its<text:s/>significance<text:s/>for<text:s/>the<text:s/>governor.<text:s/>It<text:s/>forms<text:s/>a<text:s/>significance<text:s/>benchmark<text:s/>against<text:s/>which<text:s/>other<text:s/>projects<text:s/>can<text:s/>be<text:s/>evaluated<text:s/>by<text:s/>the<text:s/>county<text:s/>government.<text:s text:c="2"/></text:span></text:p>
          </text:list-item>
          <text:list-item>
            <text:p text:style-name="P339"><text:span text:style-name="T339_1">Food4Education<text:s/>has<text:s/>also<text:s/>been<text:s/>selected.<text:s/>It<text:s/>is<text:s/>being<text:s/>implemented<text:s/>in<text:s/>some<text:s/>public<text:s/>primary<text:s/>schools<text:s/>in<text:s/>Nairobi<text:s/>and<text:s/>its<text:s/>environs,<text:s/>Mombasa<text:s/>and<text:s/>Kisumu.<text:s/>It<text:s/>has<text:s/>been<text:s/>selected<text:s/>because<text:s/>it<text:s/>informed<text:s/>the<text:s/>design<text:s/>of<text:s/>the<text:s/>Dishi<text:s/>na<text:s/>County<text:s/>School<text:s/>feeding<text:s/>programme.<text:s/>It<text:s/>was<text:s/>also<text:s/>influential<text:s/>to<text:s/>the<text:s/>researchers<text:s/>in<text:s/>the<text:s/>first<text:s/>phase<text:s/>of<text:s/>ACRC<text:s/>i.e.<text:s/>during<text:s/>the<text:s/>identification<text:s/>of<text:s/>the<text:s/>priority<text:s/>complex<text:s/>problem<text:s/>(PCP).<text:s/>It</text:span><text:span text:style-name="T339_2"><text:s/>ha</text:span><text:span text:style-name="T339_3">s<text:s/>also<text:s/>been<text:s/>selected<text:s/>to<text:s/>learn<text:s/>from<text:s/>due<text:s/>to<text:s/>its<text:s/>longevity<text:s/>and<text:s/>because<text:s/>its<text:s/>already<text:s/>being<text:s/>scaled<text:s/>up<text:s/>in<text:s/>other<text:s/>Counties<text:s/>(Mombasa<text:s/>and<text:s/>Kisumu)<text:s/>i.e.<text:s/>it<text:s/>has<text:s/>achieved<text:s/>both<text:s/>material<text:s/>improvements<text:s/>in<text:s/>the<text:s/>quality<text:s/>of<text:s/>life<text:s/>and<text:s/>health<text:s/>of<text:s/>school<text:s/>children,<text:s/>and<text:s/>has<text:s/>moved<text:s/>school<text:s/>feeding<text:s/>up<text:s/>the<text:s/>political<text:s/>agenda.<text:s/>Research<text:s/>staff<text:s/>have<text:s/>already<text:s/>engaged<text:s/>with<text:s/>this<text:s/>project<text:s/>in<text:s/>the<text:s/>Foundation<text:s/>Phase<text:s/>domain<text:s/>research<text:s/>(health,<text:s/>well-being<text:s/>and<text:s/>nutrition<text:s/>domain).<text:s/></text:span></text:p>
          </text:list-item>
          <text:list-item>
            <text:p text:style-name="P340"><text:span text:style-name="T340_1">Food<text:s/>Banking<text:s/>Kenya<text:s/>is<text:s/>the<text:s/>third<text:s/>project<text:s/>selected.<text:s/>It<text:s/>is<text:s/>also<text:s/>being<text:s/>implemented<text:s/>in<text:s/>Nairobi.<text:s/>The<text:s/>model<text:s/>works<text:s/>with<text:s/>select<text:s/>supermarkets<text:s/>and<text:s/>informal<text:s/>schools.<text:s/>It<text:s/>collects<text:s/>all<text:s/>the<text:s/>short<text:s/>shelf-life<text:s/>groceries<text:s/>that<text:s/>are<text:s/>still<text:s/>edible<text:s/>and<text:s/>re-distributes<text:s/>them<text:s/>to<text:s/>school<text:s/>for<text:s/>immediate<text:s/>use<text:s/>in<text:s/>feeding<text:s/>school<text:s/>children.<text:s/>This<text:s/>model<text:s/>has<text:s/>been<text:s/>selected<text:s/>to<text:s/>learn<text:s/>how<text:s/>school<text:s/>feeding<text:s/>programmes<text:s/>can<text:s/>leverage<text:s/>on<text:s/>SMEs<text:s/>for<text:s/>improved<text:s/>environmental<text:s/>sustainability<text:s/>and<text:s/>reduced<text:s/>food<text:s/>waste.<text:s/></text:span></text:p>
          </text:list-item>
        </text:list>
        <text:list text:style-name="LS4" xml:id="list115" text:continue-list="list0">
          <text:list-item>
            <text:h text:style-name="P341" text:outline-level="2"><text:span text:style-name="T341_1">F</text:span><text:span text:style-name="T341_2">our<text:s/>informal<text:s/>schools<text:s/>within<text:s/>Viwandani<text:s/>and<text:s/>Mathare<text:s/>that<text:s/>are<text:s/>offering<text:s/>food<text:s/>to<text:s/>their<text:s/>students<text:s/>will<text:s/>be<text:s/>studied<text:s/>to<text:s/>understand<text:s/>the<text:s/>school-produced<text:s/>food<text:s/>model.<text:s/></text:span></text:h>
          </text:list-item>
          <text:list-item>
            <text:h text:style-name="P342" text:outline-level="2"><text:span text:style-name="T342_1">Research<text:s/>plans<text:s/>have<text:s/>been<text:s/>drawn<text:s/>up<text:s/>by<text:s/>the<text:s/>project<text:s/>team<text:s/>and<text:s/>are<text:s/>in<text:s/>the<text:s/>process<text:s/>of<text:s/>being<text:s/>finalised<text:s/>by<text:s/>ACRC.<text:s/>Once<text:s/>they<text:s/>have<text:s/>been<text:s/>signed<text:s/>off<text:s/>by<text:s/>ACRC,<text:s/>they<text:s/>will<text:s/>be<text:s/>shared<text:s/>with<text:s/>the<text:s/>projects<text:s/>and<text:s/>programmes<text:s/>that<text:s/>will<text:s/>be<text:s/>studied,<text:s/>and<text:s/>MoUs<text:s/>will<text:s/>be<text:s/>signed.<text:s text:c="2"/></text:span></text:h>
          </text:list-item>
        </text:list>
        <text:p text:style-name="P343"/>
        <text:p text:style-name="P344"><text:span text:style-name="T344_1">Changes<text:s/>to<text:s/>this<text:s/>output<text:s/>during<text:s/>the<text:s/>past<text:s/>year,<text:s/>and<text:s/>any<text:s/>planned<text:s/>changes<text:s/>as<text:s/>a<text:s/>result<text:s/>of<text:s/>this<text:s/>review</text:span></text:p>
        <text:p text:style-name="P345"/>
        <text:list text:style-name="LS4" xml:id="list117" text:continue-list="list0">
          <text:list-item>
            <text:h text:style-name="P346" text:outline-level="2"><text:span text:style-name="T346_1">As<text:s/></text:span><text:span text:style-name="T346_2">ACRP</text:span><text:span text:style-name="T346_3"><text:s/>develops,<text:s/>the<text:s/>relative<text:s/>emphasis<text:s/>on<text:s/>each<text:s/>output<text:s/>changes.<text:s/>ACRC<text:s/>and<text:s/>FCDO<text:s/>will<text:s/>consider<text:s/>as<text:s/>part<text:s/>of<text:s/>the<text:s/>results<text:s/>framework<text:s/>review<text:s/>whether<text:s/>Output<text:s/>3<text:s/>should<text:s/>be<text:s/>adjusted<text:s/>to<text:s/>10%.<text:s/></text:span></text:h>
          </text:list-item>
        </text:list>
        <text:p text:style-name="P347"><text:span text:style-name="T347_1">Progress<text:s/>on<text:s/>recommendations</text:span><text:span text:style-name="T347_2">,<text:s/></text:span><text:span text:style-name="T347_3">lessons<text:s/>learned<text:s/>and<text:s/>recommendations<text:s/>for<text:s/>the<text:s/>year<text:s/>ahead<text:s/></text:span></text:p>
        <text:p text:style-name="P348"/>
        <text:list text:style-name="LS4" xml:id="list118" text:continue-list="list0">
          <text:list-item>
            <text:h text:style-name="P349" text:outline-level="2"><text:span text:style-name="T349_1">N/A<text:s/></text:span><text:span text:style-name="T349_2">–<text:s/>see<text:s/>front<text:s/>section<text:s/>for<text:s/>lessons<text:s/>and<text:s/>recommendations.</text:span></text:h>
          </text:list-item>
        </text:list>
        <text:p text:style-name="P350"/>
        <text:p text:style-name="P351"/>
        <text:p text:style-name="P352"/>
        <text:h text:style-name="P353" text:outline-level="2"><text:span text:style-name="T353_1">D:<text:s/>VALUE<text:s/>FOR<text:s/>MONEY</text:span><text:span text:style-name="T353_2"><text:s/></text:span></text:h>
        <text:p text:style-name="P354"/>
        <text:p text:style-name="P355"><text:span text:style-name="T355_1">Key<text:s/>cost<text:s/>drivers<text:s/>and<text:s/>performance<text:s/></text:span></text:p>
        <text:p text:style-name="P356"/>
        <text:list text:style-name="LS4" xml:id="list119" text:continue-list="list0">
          <text:list-item>
            <text:h text:style-name="P357" text:outline-level="2"><text:span text:style-name="T357_1">The<text:s/>key<text:s/>cost<text:s/>drivers<text:s/>from<text:s/>the<text:s/>Business<text:s/>Case<text:s/>remain<text:s/>valid<text:s/>and<text:s/>currently<text:s/>are</text:span><text:span text:style-name="T357_2">:</text:span><text:span text:style-name="T357_3"><text:s/>travel<text:s/>costs<text:s/>for<text:s/>primary<text:s/>research,<text:s/>subsequent<text:s/>analysis;<text:s/>monitoring<text:s/>and<text:s/>research<text:s/>uptake;<text:s/>costs<text:s/>in<text:s/></text:span><text:span text:style-name="T357_4">conflict-affected<text:s/>cities</text:span><text:span text:style-name="T357_5"><text:s/>(e.g.<text:s/>security,<text:s/>scarce<text:s/>researchers<text:s/>with<text:s/>relevant<text:s/>skills<text:s/>and<text:s/>experience)<text:s/>and<text:s/>salaries<text:s/>of<text:s/></text:span><text:span text:style-name="T357_6">Consortium</text:span><text:span text:style-name="T357_7"><text:s/>staff<text:s/>and<text:s/>associated<text:s/>overheads.<text:s/></text:span></text:h>
          </text:list-item>
          <text:list-item>
            <text:h text:style-name="P358" text:outline-level="2"><text:span text:style-name="T358_1">Over<text:s/>the<text:s/>reporting<text:s/>period,<text:s/></text:span><text:span text:style-name="T358_2">key<text:s/>considerations<text:s/>towards<text:s/>value<text:s/>for<text:s/>money<text:s/>have<text:s/>been<text:s/>demonstrated<text:s/>across<text:s/>the<text:s/>programme,<text:s/>and<text:s/>it<text:s/></text:span><text:span text:style-name="T358_3">has<text:s/></text:span><text:span text:style-name="T358_4">continue</text:span><text:span text:style-name="T358_5">d</text:span><text:span text:style-name="T358_6"><text:s/>to<text:s/>perform<text:s/>well.<text:s/></text:span><text:span text:style-name="T358_7">A<text:s/>broader<text:s/>approach<text:s/>to<text:s/></text:span><text:span text:style-name="T358_8">v</text:span><text:span text:style-name="T358_9">alue<text:s/>for<text:s/>money<text:s/>has<text:s/>been<text:s/>adopted<text:s/>over<text:s/>the<text:s/>year,<text:s/>with<text:s/>a<text:s/>strive<text:s/>to<text:s/>have<text:s/>quantifiable<text:s/>and<text:s/>qualifiable<text:s/>examples<text:s/>of<text:s/></text:span><text:span text:style-name="T358_10">programme<text:s/>delivery<text:s/>tracked<text:s/>over<text:s/>the<text:s/>course<text:s/>of<text:s/>the<text:s/>year,<text:s/>allowing<text:s/>for<text:s/>a<text:s/>clearer<text:s/>picture<text:s/>of<text:s/>the<text:s/></text:span><text:span text:style-name="T358_11">impacts,<text:s/>outcomes<text:s/>and<text:s/>outputs<text:s/>of<text:s/>the<text:s/>programme.<text:s/></text:span></text:h>
          </text:list-item>
          <text:list-item>
            <text:h text:style-name="P359" text:outline-level="2"><text:span text:style-name="T359_1">Given<text:s/>the<text:s/>nature<text:s/>of<text:s/>research,<text:s/>it<text:s/>may<text:s/>well<text:s/>be<text:s/>several<text:s/>years<text:s/>until<text:s/>the<text:s/>‘true’<text:s/>value<text:s/>can<text:s/>be<text:s/>established<text:s/>of<text:s/>the<text:s/>work,<text:s/>though<text:s/></text:span><text:span text:style-name="T359_2">there<text:s/>are<text:s/></text:span><text:span text:style-name="T359_3">significant<text:s/>examples<text:s/>of<text:s/>policy<text:s/>influencing<text:s/></text:span><text:span text:style-name="T359_4">as<text:s/>a<text:s/>result<text:s/>of<text:s/>the<text:s/></text:span><text:span text:style-name="T359_5">ACRP</text:span><text:span text:style-name="T359_6"><text:s/></text:span><text:span text:style-name="T359_7">which<text:s/>have<text:s/>already<text:s/>demonstrated<text:s/>the<text:s/>transitional<text:s/>change<text:s/>influence<text:s/>that<text:s/>the<text:s/>programme<text:s/>ultimately<text:s/>strives<text:s/>for.<text:s/></text:span><text:span text:style-name="T359_8">Examples<text:s/>are<text:s/>captured<text:s/>in<text:s/>the<text:s/>Annexes<text:s/>of<text:s/>this<text:s/>review.<text:s/></text:span></text:h>
          </text:list-item>
          <text:list-item>
            <text:h text:style-name="P360" text:outline-level="2"><text:span text:style-name="T360_1">Consortium<text:s/>senior<text:s/>staff<text:s/>have<text:s/>demonstrated<text:s/>a<text:s/>good<text:s/>understanding<text:s/>of<text:s/>FCDO’s<text:s/>vison<text:s/>for<text:s/>the<text:s/>programme<text:s/>and<text:s/>have<text:s/>demonstrated<text:s/>that<text:s/>they<text:s/>can<text:s/>produce<text:s/>high-quality<text:s/>products<text:s/>with<text:s/>limited<text:s/></text:span><text:span text:style-name="T360_2">support<text:s/>from<text:s/>FCDO.<text:s/>They</text:span><text:span text:style-name="T360_3"><text:s/>appreciat</text:span><text:span text:style-name="T360_4">e</text:span><text:span text:style-name="T360_5"><text:s/>the<text:s/></text:span><text:span text:style-name="T360_6">need<text:s/>for</text:span><text:span text:style-name="T360_7"><text:s/>VfM<text:s/>across<text:s/>the<text:s/>range<text:s/>of<text:s/>the<text:s/>programme<text:s/>to<text:s/>demonstrate<text:s/>effectiveness.<text:s/></text:span></text:h>
          </text:list-item>
        </text:list>
        <text:p text:style-name="P361"><text:span text:style-name="T361_1">VfM<text:s/>performance<text:s/>compared<text:s/>to<text:s/>the<text:s/>original<text:s/>VfM<text:s/>proposition<text:s/>in<text:s/>the<text:s/>business<text:s/>case<text:s/></text:span></text:p>
        <text:p text:style-name="P362"/>
        <text:list text:style-name="LS4" xml:id="list123" text:continue-list="list0">
          <text:list-item>
            <text:h text:style-name="P363" text:outline-level="2"><text:span text:style-name="T363_1">Examples<text:s/>of<text:s/>value<text:s/>for<text:s/>money<text:s/></text:span><text:span text:style-name="T363_2">captured<text:s/>over<text:s/>the<text:s/>course<text:s/>of<text:s/>the<text:s/>reporting<text:s/>year<text:s/>are<text:s/>listed<text:s/>below</text:span><text:span text:style-name="T363_3">:</text:span><text:span text:style-name="T363_4"><text:s/></text:span></text:h>
          </text:list-item>
        </text:list>
        <table:table table:style-name="Table10">
          <table:table-column table:style-name="Column41"/>
          <table:table-column table:style-name="Column42"/>
          <table:table-row table:style-name="Row39">
            <table:table-cell table:style-name="Cell122">
              <text:p text:style-name="P364"><text:bookmark-start text:name="_Hlk159946943"/><text:span text:style-name="T364_1">Category</text:span></text:p>
            </table:table-cell>
            <table:table-cell table:style-name="Cell123">
              <text:p text:style-name="P365"><text:span text:style-name="T365_1">Performance</text:span></text:p>
            </table:table-cell>
          </table:table-row>
          <table:table-row table:style-name="Row40">
            <table:table-cell table:style-name="Cell124">
              <text:p text:style-name="P366"><text:span text:style-name="T366_1">Economy<text:s/>(inputs<text:s/>at<text:s/>the<text:s/>right<text:s/>price)</text:span></text:p>
            </table:table-cell>
            <table:table-cell table:style-name="Cell125">
              <text:list text:style-name="LS24" xml:id="list124">
                <text:list-item>
                  <text:h text:style-name="P367" text:outline-level="3"><text:span text:style-name="T367_1">To<text:s/>m</text:span><text:span text:style-name="T367_2">anage<text:s/>researcher<text:s/>and<text:s/>uptake<text:s/>specialist<text:s/>costs<text:s/>ACRP<text:s/>developed<text:s/>a<text:s/>day<text:s/>rate<text:s/>system<text:s/>with<text:s/>three<text:s/>levels<text:s/>of<text:s/>remuneration<text:s/>related<text:s/>to<text:s/>expertise<text:s/>which<text:s/>was<text:s/>agreed<text:s/>with<text:s/>the<text:s/>FCDO.<text:s/>Distinguishing<text:s/>between<text:s/>international<text:s/>and<text:s/>local<text:s/>expertise,<text:s/>savings<text:s/>are<text:s/>secured<text:s/>as<text:s/>the<text:s/>fee<text:s/>rates<text:s/>for<text:s/>the<text:s/>latter<text:s/>are<text:s/>often<text:s/>half<text:s/>those<text:s/>of<text:s/>the<text:s/>former.<text:s text:c="2"/></text:span></text:h>
                </text:list-item>
              </text:list>
              <text:list text:style-name="LS23" xml:id="list125">
                <text:list-item>
                  <text:h text:style-name="P368" text:outline-level="3"><text:span text:style-name="T368_1">ACRC<text:s/>ha</text:span><text:span text:style-name="T368_2">s</text:span><text:span text:style-name="T368_3"><text:s/>enabled<text:s/>lead<text:s/>researchers<text:s/>to<text:s/>use<text:s/>research<text:s/>assistants<text:s/>by<text:s/>agreeing<text:s/>to<text:s/>contract<text:s/>these<text:s/>individuals<text:s/>directly.<text:s text:c="2"/>This<text:s/>increased<text:s/>the<text:s/>likelihood<text:s/>that<text:s/>highly<text:s/>skilled<text:s/>(and<text:s/>higher<text:s/>cost)<text:s/>researchers<text:s/>were<text:s/>not<text:s/>used<text:s/>when<text:s/>less<text:s/>skilled<text:s/>(and<text:s/>therefore<text:s/></text:span><text:span text:style-name="T368_4">lower<text:s/>cost</text:span><text:span text:style-name="T368_5">)<text:s/>researchers<text:s/>could<text:s/>be<text:s/>used.</text:span><text:span text:style-name="T368_6"><text:s/>For<text:s/>example,<text:s/></text:span><text:span text:style-name="T368_7">a</text:span><text:span text:style-name="T368_8"><text:s/>city<text:s/>lead<text:s/>was<text:s/>contracted<text:s/>for<text:s/>12.5<text:s/>days<text:s/>at<text:s/>£300<text:s/>a<text:s/>day<text:s/>and<text:s/>with<text:s/>a<text:s/>junior<text:s/>assistant<text:s/>who<text:s/>was<text:s/>contracted<text:s/>for<text:s/>12<text:s/>days<text:s/>at<text:s/>£100<text:s/>a<text:s/>day</text:span><text:span text:style-name="T368_9">.<text:s/>This<text:s/>approach<text:s/>has<text:s/>reduced<text:s/>staffing<text:s/>costs<text:s/></text:span><text:span text:style-name="T368_10">through<text:s/>salary<text:s/>savings,<text:s/>but<text:s/>also<text:s/>minimising<text:s/>recruitment<text:s/>processes<text:s/>which<text:s/>save<text:s/>both<text:s/>time<text:s/>and<text:s/>administrative<text:s/>costs.<text:s/></text:span></text:h>
                </text:list-item>
                <text:list-item>
                  <text:h text:style-name="P369" text:outline-level="3"><text:span text:style-name="T369_1">The<text:s/>decision<text:s/>has<text:s/>been<text:s/>made<text:s/>to<text:s/>occasionally</text:span><text:span text:style-name="T369_2"><text:s/>draw<text:s/>in<text:s/>some<text:s/>researchers<text:s/>in<text:s/>the<text:s/>global<text:s/>North<text:s/>where<text:s/>costs<text:s/>are<text:s/>generally<text:s/>higher<text:s/>than<text:s/>those<text:s/>in<text:s/>the<text:s/>global<text:s/>South<text:s/>if<text:s/>they<text:s/>add<text:s/></text:span><text:span text:style-name="T369_3">additional<text:s/>value</text:span><text:span text:style-name="T369_4">.<text:s/>However,<text:s/>wherever<text:s/>possible<text:s/>they<text:s/>have<text:s/>used<text:s/>academics<text:s/>committed<text:s/>to<text:s/>reform<text:s/>who<text:s/>regularly<text:s/>make<text:s/>additional<text:s/>inputs</text:span><text:span text:style-name="T369_5"><text:s/></text:span><text:span text:style-name="T369_6">pro<text:s/>bono.<text:s/></text:span></text:h>
                </text:list-item>
                <text:list-item>
                  <text:p text:style-name="P370"><text:span text:style-name="T370_1">ACRP</text:span><text:span text:style-name="T370_2"><text:s/>is<text:s/>underpinned<text:s/>by<text:s/>the<text:s/></text:span><text:span text:style-name="T370_3">University<text:s/>of<text:s/>Manchester</text:span><text:span text:style-name="T370_4">’s</text:span><text:span text:style-name="T370_5"><text:s/>stringent<text:s/>financial<text:s/>management<text:s/>systems</text:span><text:span text:style-name="T370_6"><text:s/>w</text:span><text:span text:style-name="T370_7">hich<text:s/>are<text:s/>closely<text:s/>adhered<text:s/>to</text:span><text:span text:style-name="T370_8">,<text:s/>and<text:s/>compliment<text:s/>FCDOs<text:s/>principles.<text:s/></text:span><text:span text:style-name="T370_9">The<text:s/>University<text:s/>has<text:s/>negotiated<text:s/>preferential<text:s/>rates<text:s/>with<text:s/>a<text:s/>number<text:s/>of<text:s/>suppliers,<text:s/>ensuring<text:s/>that<text:s/>orders<text:s/>placed<text:s/>(e.g.<text:s/>for<text:s/>travel,<text:s/>consumables,<text:s/>equipment<text:s/>etc)<text:s/>are<text:s/>good<text:s/>quality<text:s/>and<text:s/></text:span><text:span text:style-name="T370_10">represent<text:s/>good</text:span><text:span text:style-name="T370_11"><text:s/>value<text:s/>for<text:s/>money.<text:s text:c="2"/></text:span><text:span text:style-name="T370_12">For<text:s/>example,<text:s/>a<text:s/>full<text:s/>tender<text:s/>process</text:span><text:span text:style-name="T370_13"><text:s/>was<text:s/>embarked<text:s/>on</text:span><text:span text:style-name="T370_14"><text:s/>before<text:s/>appointing<text:s/>its<text:s/>travel<text:s/>agent<text:s/>and<text:s/></text:span><text:span text:style-name="T370_15">r</text:span><text:span text:style-name="T370_16">ates<text:s/>are<text:s/>regularly<text:s/>benchmark</text:span><text:span text:style-name="T370_17">ed<text:s/>through<text:s/>the<text:s/></text:span><text:span text:style-name="T370_18">on-campus<text:s/>hotel<text:s/>to<text:s/>check<text:s/>its<text:s/>rates<text:s/>are<text:s/>reasonable<text:s/>compared<text:s/>to<text:s/>other<text:s/>(off<text:s/>campus)<text:s/>similar<text:s/>hotels.<text:s/></text:span></text:p>
                </text:list-item>
              </text:list>
              <text:list text:style-name="LS25" xml:id="list128">
                <text:list-item>
                  <text:p text:style-name="P371"><text:span text:style-name="T371_1">Further<text:s/>additional<text:s/>savings<text:s/>have<text:s/>been<text:s/>sough</text:span><text:span text:style-name="T371_2">t<text:s/>across<text:s/></text:span><text:span text:style-name="T371_3">the<text:s/>year</text:span><text:span text:style-name="T371_4"><text:s/>to<text:s/>maximise<text:s/>efficiency<text:s/>in<text:s/>travel.<text:s/>T</text:span><text:span text:style-name="T371_5">he<text:s/></text:span><text:span text:style-name="T371_6">University<text:s/>of<text:s/>Manchester<text:s/>has<text:s/>held<text:s/>virtual<text:s/>meetings<text:s/>across<text:s/>the<text:s/>Consortium<text:s/>to<text:s/>reduce<text:s/>travel<text:s/>costs.<text:s/>When<text:s/>travel<text:s/>was<text:s/>essential,<text:s/>staff<text:s/>and<text:s/>partners<text:s/>undertook<text:s/>multiple<text:s/>activities<text:s/>on<text:s/>each<text:s/>trip,<text:s/>e.g.<text:s/>research,<text:s/></text:span><text:span text:style-name="T371_7">capacity-strengthening,<text:s/>uptake,<text:s/>and<text:s/>partnership-building.<text:s/>The<text:s/>ACRP<text:s/>has<text:s/>used<text:s/>local<text:s/>offices<text:s/>of<text:s/>researchers<text:s/>and<text:s/>uptake<text:s/>specialists<text:s/>at<text:s/>no<text:s/>cost,<text:s/>where<text:s/>possible.</text:span></text:p>
                </text:list-item>
              </text:list>
            </table:table-cell>
          </table:table-row>
          <table:table-row table:style-name="Row41">
            <table:table-cell table:style-name="Cell126">
              <text:p text:style-name="P372"><text:span text:style-name="T372_1">Efficiency<text:s/>(outputs<text:s/>from<text:s/>inputs<text:s/>maximised)</text:span></text:p>
            </table:table-cell>
            <table:table-cell table:style-name="Cell127">
              <text:list text:style-name="LS25" xml:id="list129">
                <text:list-item>
                  <text:p text:style-name="P373"><text:span text:style-name="T373_1">To<text:s/>maximise<text:s/>the<text:s/>quality<text:s/>of<text:s/>research<text:s/>in<text:s/>the<text:s/>city<text:s/>teams,<text:s/></text:span><text:span text:style-name="T373_2">ACRP</text:span><text:span text:style-name="T373_3"><text:s/>has<text:s/>mapped<text:s/>Senior<text:s/>Management<text:s/>Team<text:s/>members<text:s/>to<text:s/>specific<text:s/>cities.<text:s/>This<text:s/>enables<text:s/></text:span><text:span text:style-name="T373_4">ACRP</text:span><text:span text:style-name="T373_5"><text:s/>to<text:s/>understand<text:s/>how<text:s/>the<text:s/>research<text:s/>has<text:s/>been<text:s/>developing<text:s/>and<text:s/></text:span><text:span text:style-name="T373_6">to<text:s/></text:span><text:span text:style-name="T373_7">adjust<text:s/>budgets<text:s/>accordingly</text:span><text:span text:style-name="T373_8"><text:s/>to<text:s/>improve<text:s/>outputs.</text:span></text:p>
                </text:list-item>
                <text:list-item>
                  <text:p text:style-name="P374"><text:span text:style-name="T374_1">As<text:s/>part<text:s/>of<text:s/>the<text:s/>approach,<text:s/>strong<text:s/></text:span><text:span text:style-name="T374_2">relations</text:span><text:span text:style-name="T374_3">hips<text:s/>have<text:s/>been<text:s/>established<text:s/></text:span><text:span text:style-name="T374_4">with<text:s/>teams<text:s/></text:span><text:span text:style-name="T374_5">to<text:s/>ensure<text:s/>clear<text:s/>lines<text:s/>of<text:s/>communication<text:s/>and<text:s/>minimise<text:s/>resource<text:s/>slippage.</text:span></text:p>
                </text:list-item>
                <text:list-item>
                  <text:p text:style-name="P375"><text:span text:style-name="T375_1">A<text:s/>clear<text:s/>system<text:s/>is<text:s/>in<text:s/>place<text:s/>to<text:s/>maximise<text:s/>the<text:s/>quality<text:s/>of<text:s/>the<text:s/>programmes</text:span><text:span text:style-name="T375_2">’</text:span><text:span text:style-name="T375_3"><text:s/>outputs</text:span><text:span text:style-name="T375_4">.<text:s/>Each<text:s/></text:span><text:span text:style-name="T375_5">report<text:s/>is<text:s/>reviewed<text:s/>internally<text:s/>by<text:s/>two<text:s/>members<text:s/>of<text:s/>the<text:s/>SMT.<text:s/>If<text:s/>it<text:s/>is<text:s/>ready<text:s/>to<text:s/></text:span><text:span text:style-name="T375_6">proceed</text:span><text:span text:style-name="T375_7"><text:s/>to<text:s/>review,<text:s/>it<text:s/>is<text:s/>sent<text:s/>to<text:s/>at<text:s/>least<text:s/>two<text:s/>external<text:s/>reviewers</text:span><text:span text:style-name="T375_8">.</text:span><text:span text:style-name="T375_9"><text:s/></text:span><text:span text:style-name="T375_10">This<text:s/>‘two<text:s/>tier’<text:s/>approach<text:s/>to<text:s/>review<text:s/>strengthens<text:s/>the<text:s/>output<text:s/>of<text:s/>the<text:s/>programme</text:span><text:span text:style-name="T375_11"><text:s/>whilst<text:s/></text:span><text:span text:style-name="T375_12">limit</text:span><text:span text:style-name="T375_13">ing<text:s/></text:span><text:span text:style-name="T375_14">cost</text:span><text:span text:style-name="T375_15">s</text:span><text:span text:style-name="T375_16">.<text:s/></text:span></text:p>
                </text:list-item>
                <text:list-item>
                  <text:p text:style-name="P376"><text:span text:style-name="T376_1">In<text:s/>the<text:s/>case<text:s/>of<text:s/>city<text:s/>synthesis<text:s/>reports,<text:s/>one<text:s/>political<text:s/>settlement<text:s/>and<text:s/>one<text:s/>urban<text:s/>development<text:s/>expert<text:s/>external<text:s/>to<text:s/></text:span><text:span text:style-name="T376_2">ACRP</text:span><text:span text:style-name="T376_3"><text:s/>offered<text:s/>insight<text:s/>at<text:s/>no<text:s/>additional<text:s/>cost.<text:s/></text:span><text:span text:style-name="T376_4">ACRP</text:span><text:span text:style-name="T376_5"><text:s/>has<text:s/>sought<text:s/>to<text:s/>identify<text:s/>the<text:s/>strongest<text:s/>possible<text:s/>external<text:s/>reviewers<text:s/>to<text:s/>add<text:s/>value<text:s/>to<text:s/>these<text:s/>drafts.<text:s/></text:span></text:p>
                </text:list-item>
                <text:list-item>
                  <text:p text:style-name="P377"><text:span text:style-name="T377_1">For<text:s/></text:span><text:span text:style-name="T377_2">ACRP</text:span><text:span text:style-name="T377_3"><text:s/>post-doctoral<text:s/>scholars,<text:s/>and<text:s/>researchers<text:s/>that<text:s/>have<text:s/>successfully<text:s/>secure</text:span><text:span text:style-name="T377_4">d</text:span><text:span text:style-name="T377_5"><text:s/>ACRP<text:s/>small<text:s/>grants<text:s/>to<text:s/>move<text:s/>reports<text:s/>to<text:s/>journal<text:s/>publication,<text:s/></text:span><text:span text:style-name="T377_6">several</text:span><text:span text:style-name="T377_7"><text:s/>days<text:s/>of<text:s/>dedicated<text:s/>mentoring<text:s/>from<text:s/>academic<text:s/>experts<text:s/>is<text:s/>provided</text:span><text:span text:style-name="T377_8"><text:s/>(six<text:s/>days<text:s/></text:span><text:span text:style-name="T377_9">per</text:span><text:span text:style-name="T377_10"><text:s/>year<text:s/>for<text:s/>post-docs<text:s/>and<text:s/>three<text:s/>days<text:s/>per<text:s/>year<text:s/>for<text:s/>those<text:s/>receiving<text:s/>publication<text:s/>grants)</text:span><text:span text:style-name="T377_11">.<text:s/>This<text:s/>is<text:s/>to<text:s/>maximise<text:s/>the<text:s/>likelihood<text:s/>of<text:s/>publication<text:s/>success.</text:span></text:p>
                </text:list-item>
              </text:list>
            </table:table-cell>
          </table:table-row>
          <table:table-row table:style-name="Row42">
            <table:table-cell table:style-name="Cell128">
              <text:p text:style-name="P378"><text:span text:style-name="T378_1">Effectiveness<text:s/>(outputs<text:s/>managed<text:s/>achieve<text:s/>outcomes)</text:span></text:p>
            </table:table-cell>
            <table:table-cell table:style-name="Cell129">
              <text:p text:style-name="P379"><text:span text:style-name="T379_1">The<text:s/>aim<text:s/>of<text:s/></text:span><text:span text:style-name="T379_2">ACRP</text:span><text:span text:style-name="T379_3"><text:s/>is<text:s/></text:span><text:span text:style-name="T379_4">ultimately<text:s/>to<text:s/></text:span><text:span text:style-name="T379_5">influence<text:s/>outcomes<text:s/>into<text:s/>effective<text:s/>change<text:s/>across<text:s/>African<text:s/>cities</text:span><text:span text:style-name="T379_6">-</text:span></text:p>
              <text:p text:style-name="P380"/>
              <text:list text:style-name="LS26" xml:id="list134">
                <text:list-item>
                  <text:p text:style-name="P381"><text:span text:style-name="T381_1">From<text:s/>the<text:s/>beginning<text:s/></text:span><text:span text:style-name="T381_2">ACRP</text:span><text:span text:style-name="T381_3"><text:s/>ha</text:span><text:span text:style-name="T381_4">s</text:span><text:span text:style-name="T381_5"><text:s/>sought<text:s/>to<text:s/>identify<text:s/>those<text:s/>individuals<text:s/>in<text:s/>African<text:s/>cities<text:s/>best<text:s/>able<text:s/>to<text:s/>advance<text:s/>the<text:s/>objective</text:span><text:span text:style-name="T381_6">s</text:span><text:span text:style-name="T381_7"><text:s/>of<text:s/>ACRP,<text:s/>and<text:s/></text:span><text:span text:style-name="T381_8">then<text:s/></text:span><text:span text:style-name="T381_9">encourage<text:s/>them<text:s/>to<text:s/>join<text:s/>city<text:s/>teams.<text:s/></text:span><text:span text:style-name="T381_10">T</text:span><text:span text:style-name="T381_11">here<text:s/>are<text:s/>scholars<text:s/>in<text:s/>each<text:s/>of<text:s/>the<text:s/>12<text:s/>cities<text:s/>with<text:s/>considerable<text:s/>experience<text:s/>of<text:s/>academic<text:s/>research<text:s/>and<text:s/>strong<text:s/>connections<text:s/>to<text:s/>key<text:s/>city<text:s/>and<text:s/>national<text:s/>officials<text:s/>due<text:s/>to<text:s/>their<text:s/>previous<text:s/>contribution<text:s/>to<text:s/>policy<text:s/>and<text:s/>programming<text:s/>advice</text:span><text:span text:style-name="T381_12">,<text:s/></text:span><text:span text:style-name="T381_13">which<text:s/>improves<text:s/>the<text:s/>effectiveness<text:s/>of<text:s/>the<text:s/>programme<text:s/></text:span><text:span text:style-name="T381_14">in<text:s/>accordance<text:s/>with<text:s/>the<text:s/>ToC.<text:s/></text:span></text:p>
                </text:list-item>
                <text:list-item>
                  <text:p text:style-name="P382"><text:span text:style-name="T382_1">ACRP</text:span><text:span text:style-name="T382_2"><text:s/>has<text:s/>benefitted<text:s/>from<text:s/>three<text:s/>pre-existing<text:s/>networks.<text:s/>First,<text:s/></text:span><text:span text:style-name="T382_3">political<text:s/>specialists<text:s/>in<text:s/>a<text:s/>network<text:s/></text:span><text:span text:style-name="T382_4">related<text:s/>to<text:s/></text:span><text:span text:style-name="T382_5">the<text:s/></text:span><text:span text:style-name="T382_6">Effective<text:s/>States<text:s/>and<text:s/>Inclusive<text:s/>Development<text:s/></text:span><text:span text:style-name="T382_7">(ESID)<text:s/>programme</text:span><text:span text:style-name="T382_8">.<text:s/>Second,<text:s/>the<text:s/>network<text:s/>of<text:s/>the<text:s/>CEO<text:s/>which<text:s/>reflects<text:s/>30<text:s/>years<text:s/>of<text:s/>work<text:s/>related<text:s/>to<text:s/>urban<text:s/>poverty.<text:s/>Third,<text:s/>the<text:s/>network<text:s/>related<text:s/>to<text:s/>UNU<text:s/>Wider<text:s/>i.e.<text:s/>African<text:s/>economists.<text:s/>Domain<text:s/>leads<text:s/>further<text:s/>contributed<text:s/>to<text:s/>the<text:s/>identification<text:s/>of<text:s/>specialist<text:s/>researchers.<text:s/></text:span><text:span text:style-name="T382_9">By<text:s/>utilising<text:s/>these<text:s/></text:span><text:span text:style-name="T382_10">networks,</text:span><text:span text:style-name="T382_11"><text:s/>the<text:s/>outputs<text:s/>of<text:s/>the<text:s/>programme<text:s/>are<text:s/></text:span><text:span text:style-name="T382_12"><text:s/></text:span><text:span text:style-name="T382_13">strengthened<text:s/></text:span><text:span text:style-name="T382_14">to<text:s/>influence<text:s/>the<text:s/>outcomes<text:s/>of<text:s/>the<text:s/>programme<text:s/>through<text:s/>influence<text:s/>and<text:s/></text:span><text:span text:style-name="T382_15">reach.<text:s/></text:span></text:p>
                </text:list-item>
                <text:list-item>
                  <text:p text:style-name="P383"><text:span text:style-name="T383_1">ACRP</text:span><text:span text:style-name="T383_2"><text:s/></text:span><text:span text:style-name="T383_3">has</text:span><text:span text:style-name="T383_4"><text:s/>aimed<text:s/>to<text:s/>recruit<text:s/></text:span><text:span text:style-name="T383_5">researchers<text:s/>with<text:s/>strong<text:s/>connections<text:s/>to<text:s/>officials</text:span><text:span text:style-name="T383_6">,<text:s/>which<text:s/></text:span><text:span text:style-name="T383_7">has<text:s/>brought<text:s/>multiple<text:s/>benefits</text:span><text:span text:style-name="T383_8">.</text:span><text:span text:style-name="T383_9"><text:s/>and<text:s/>these<text:s/>have<text:s/>helped<text:s/>to<text:s/>advance<text:s/>the<text:s/>outcomes<text:s/>relat</text:span><text:span text:style-name="T383_10">ing</text:span><text:span text:style-name="T383_11"><text:s/>to<text:s/>elite<text:s/>commitment</text:span><text:span text:style-name="T383_12"><text:s/>and<text:s/>engagement</text:span><text:span text:style-name="T383_13"><text:s/>as<text:s/>reported<text:s/>above</text:span><text:span text:style-name="T383_14">.</text:span><text:span text:style-name="T383_15"><text:s/></text:span><text:span text:style-name="T383_16">Enga</text:span><text:span text:style-name="T383_17">gement<text:s/>and<text:s/>support<text:s/>of<text:s/>the<text:s/>political<text:s/>elite<text:s/>has<text:s/>proved<text:s/>vital,<text:s/>s</text:span><text:span text:style-name="T383_18">u</text:span><text:span text:style-name="T383_19">ch<text:s/>as<text:s/>t</text:span><text:span text:style-name="T383_20">hrough<text:s/>the<text:s/>systematic<text:s/>Land<text:s/>Title<text:s/>Project<text:s/>in<text:s/>Maiduguri,<text:s/></text:span><text:span text:style-name="T383_21">which<text:s/>has<text:s/></text:span><text:span text:style-name="T383_22">political<text:s/></text:span><text:span text:style-name="T383_23">support<text:s/>from<text:s/></text:span><text:span text:style-name="T383_24">the<text:s/>government<text:s/>and<text:s/>the<text:s/>state<text:s/>governor<text:s/></text:span><text:span text:style-name="T383_25">to<text:s/>make<text:s/>the<text:s/>pilot<text:s/>a<text:s/>success.<text:s/>(Annex</text:span><text:span text:style-name="T383_26"><text:s/>4</text:span><text:span text:style-name="T383_27">)</text:span></text:p>
                </text:list-item>
                <text:list-item>
                  <text:p text:style-name="P384"><text:span text:style-name="T384_1">ACRP<text:s/>research</text:span><text:span text:style-name="T384_2"><text:s/></text:span><text:span text:style-name="T384_3">has<text:s/></text:span><text:span text:style-name="T384_4">influence</text:span><text:span text:style-name="T384_5">d</text:span><text:span text:style-name="T384_6"><text:s/>policy<text:s/>and<text:s/>planning<text:s/>as<text:s/>elaborated<text:s/>in<text:s/>Annex<text:s/>1</text:span><text:span text:style-name="T384_7"><text:s/>with</text:span><text:span text:style-name="T384_8"><text:s/>the<text:s/></text:span><text:span text:style-name="T384_9">m</text:span><text:span text:style-name="T384_10">ost<text:s/>notable<text:s/>benefits<text:s/>related<text:s/>to</text:span><text:span text:style-name="T384_11"><text:s/>e</text:span><text:span text:style-name="T384_12">ngag</text:span><text:span text:style-name="T384_13">ement</text:span><text:span text:style-name="T384_14"><text:s/>with<text:s/>officials<text:s/>in<text:s/>state<text:s/>agencies</text:span><text:span text:style-name="T384_15"><text:s/>so<text:s/>that</text:span><text:span text:style-name="T384_16"><text:s/>stakeholder<text:s/>inputs<text:s/>sharpen<text:s/>the<text:s/>identification<text:s/>of<text:s/></text:span><text:span text:style-name="T384_17">PCPs</text:span><text:span text:style-name="T384_18"><text:s/></text:span><text:span text:style-name="T384_19">and</text:span><text:span text:style-name="T384_20"><text:s/>the</text:span><text:span text:style-name="T384_21">ir</text:span><text:span text:style-name="T384_22"><text:s/></text:span><text:span text:style-name="T384_23">solutions</text:span><text:span text:style-name="T384_24">.</text:span><text:span text:style-name="T384_25"><text:s/></text:span><text:span text:style-name="T384_26">This<text:s/>improves<text:s/>the<text:s/>effectiveness<text:s/>of<text:s/>outcomes,<text:s/>by<text:s/>promoting<text:s/>the<text:s/>engagement<text:s/>of<text:s/>local<text:s/>actors<text:s/>to</text:span><text:span text:style-name="T384_27"><text:s/>input<text:s/>into<text:s/>the<text:s/>PCP’s<text:s/>as<text:s/>well<text:s/>as<text:s/>ensuring<text:s/>their<text:s/>commitment<text:s/>to<text:s/>their<text:s/>effective<text:s/></text:span><text:span text:style-name="T384_28">delivery.</text:span></text:p>
                </text:list-item>
                <text:list-item>
                  <text:p text:style-name="P385"><text:span text:style-name="T385_1">ACRP<text:s/>teams<text:s/>continue<text:s/>to<text:s/>receive<text:s/>invitations<text:s/>from<text:s/>state<text:s/>officials</text:span><text:span text:style-name="T385_2">,<text:s/>which<text:s/>demonstrates<text:s/>both<text:s/>the<text:s/>influence<text:s/>of<text:s/>the<text:s/>programme<text:s/>and<text:s/>the<text:s/></text:span><text:span text:style-name="T385_3">progress<text:s/>to<text:s/>meet<text:s/>the<text:s/>ToC.<text:s/></text:span><text:span text:style-name="T385_4"><text:s/>For<text:s/>example,<text:s/>Harare<text:s/></text:span><text:span text:style-name="T385_5">ACRP</text:span><text:span text:style-name="T385_6"><text:s/>domain<text:s/>research<text:s/>findings<text:s/>were<text:s/>presented<text:s/>at<text:s/>the<text:s/>request<text:s/>of<text:s/>the<text:s/>organizers<text:s/>at<text:s/>a<text:s/>Housing<text:s/>Directors<text:s/>Forum<text:s/>in<text:s/>Ruwa<text:s/>(Zimbabwe)<text:s/>on<text:s/>15</text:span><text:span text:style-name="T385_7">th</text:span><text:span text:style-name="T385_8"><text:s/>and<text:s/>16</text:span><text:span text:style-name="T385_9">th</text:span><text:span text:style-name="T385_10"><text:s/>November<text:s/>2023</text:span><text:span text:style-name="T385_11">.</text:span></text:p>
                </text:list-item>
                <text:list-item>
                  <text:p text:style-name="P386"><text:span text:style-name="T386_1">Diverse<text:s/>researchers<text:s/>with<text:s/>experience<text:s/>in<text:s/>relevant<text:s/>fields<text:s/>have<text:s/>facilitated<text:s/>outreach<text:s/>to<text:s/>a<text:s/>range<text:s/>of<text:s/>groups<text:s/>whose<text:s/>relevance<text:s/>has<text:s/>become<text:s/>widely<text:s/>recognised.<text:s/>This<text:s/>has<text:s/></text:span><text:span text:style-name="T386_2">further<text:s/></text:span><text:span text:style-name="T386_3">helped<text:s/>the<text:s/>crafting<text:s/>of<text:s/>PCPs<text:s/>and<text:s/>solutions</text:span><text:span text:style-name="T386_4">,<text:s/></text:span><text:span text:style-name="T386_5">drawing<text:s/>on<text:s/>a<text:s/>wide<text:s/>range<text:s/>of<text:s/>relevant<text:s/>experiences<text:s/>from<text:s/>implementation<text:s/>agencies<text:s/>and<text:s/>stakeholder<text:s/>groups<text:s/>representative<text:s/>of<text:s/>those<text:s/>experiencing<text:s/>the<text:s/>PCP</text:span><text:span text:style-name="T386_6"><text:s/>to<text:s/>strengthen<text:s/>the<text:s/>effectiveness<text:s/>of<text:s/>the<text:s/>programme.<text:s/></text:span><text:span text:style-name="T386_7">Examples<text:s/>of<text:s/>this<text:s/>in<text:s/>Lagos<text:s/>and<text:s/>Mogadishu<text:s/>are<text:s/>captured<text:s/>in<text:s/>Annex<text:s/></text:span><text:span text:style-name="T386_8">3</text:span><text:span text:style-name="T386_9">.</text:span></text:p>
                </text:list-item>
                <text:list-item>
                  <text:p text:style-name="P387"><text:span text:style-name="T387_1">A<text:s/>strong<text:s/>media<text:s/>approach<text:s/>has</text:span><text:span text:style-name="T387_2"><text:s/>been<text:s/>used<text:s/>to<text:s/>draw<text:s/>in<text:s/>officials<text:s/>and<text:s/>politicians</text:span><text:span text:style-name="T387_3"><text:s/>as<text:s/>well<text:s/>as<text:s/>increase<text:s/>wider<text:s/>interest<text:s/>in<text:s/>the<text:s/>programme<text:s/>which<text:s/>will<text:s/>strengthen<text:s/>the<text:s/>outcome<text:s/>further.<text:s/></text:span><text:span text:style-name="T387_4">A</text:span><text:span text:style-name="T387_5">ctive<text:s/>engagement<text:s/>with<text:s/>X<text:s/>and<text:s/>LinkedIn<text:s/></text:span><text:span text:style-name="T387_6">has<text:s/>broadened<text:s/>the<text:s/>reach<text:s/>of<text:s/>the<text:s/>outputs,<text:s/>with<text:s/></text:span><text:span text:style-name="T387_7">the<text:s/>three-day<text:s/>June<text:s/>Conference<text:s/>receiving<text:s/>3,379<text:s/>impressions<text:s/>on<text:s/>LinkedIn.<text:s/></text:span></text:p>
                </text:list-item>
              </text:list>
            </table:table-cell>
          </table:table-row>
          <table:table-row table:style-name="Row43">
            <table:table-cell table:style-name="Cell130">
              <text:p text:style-name="P388"><text:span text:style-name="T388_1">Equity</text:span></text:p>
            </table:table-cell>
            <table:table-cell table:style-name="Cell131">
              <text:list text:style-name="LS27" xml:id="list141">
                <text:list-item>
                  <text:p text:style-name="P389"><text:span text:style-name="T389_1">Through<text:s/>the<text:s/></text:span><text:span text:style-name="T389_2">ACRP</text:span><text:span text:style-name="T389_3">,<text:s/>t</text:span><text:span text:style-name="T389_4">he<text:s/>development<text:s/>of<text:s/>African<text:s/>scholarship<text:s/>in<text:s/>the<text:s/>field<text:s/>of<text:s/>urban<text:s/>development<text:s/>and<text:s/>specifically<text:s/>with<text:s/>reference<text:s/>to<text:s/>urban<text:s/>politics<text:s/>and<text:s/>system<text:s/>reforms<text:s/>is<text:s/>important<text:s/>to<text:s/>the<text:s/>future<text:s/>prosperity<text:s/>and<text:s/>well-being<text:s/>of<text:s/>the<text:s/>residents<text:s/>of<text:s/>African<text:s/>cities</text:span><text:span text:style-name="T389_5">,<text:s/>promoting<text:s/>equity<text:s/>to<text:s/>combat<text:s/></text:span><text:span text:style-name="T389_6">the<text:s/>cross<text:s/>sectoral<text:s/>PCPs<text:s/>the<text:s/>programme<text:s/>aims<text:s/>to<text:s/>address.<text:s/></text:span></text:p>
                </text:list-item>
                <text:list-item>
                  <text:p text:style-name="P390"><text:span text:style-name="T390_1">F</text:span><text:span text:style-name="T390_2">ive<text:s/>post-doctoral<text:s/>ACRP<text:s/>African<text:s/>scholars</text:span><text:span text:style-name="T390_3"><text:s/></text:span><text:span text:style-name="T390_4">(</text:span><text:span text:style-name="T390_5">4<text:s/>men<text:s/>and<text:s/>1<text:s/>woman</text:span><text:span text:style-name="T390_6">)</text:span><text:span text:style-name="T390_7"><text:s/>published<text:s/>journal<text:s/>articles<text:s/>related<text:s/>to<text:s/>their<text:s/>work<text:s/>with<text:s/>ACRP<text:s/>this<text:s/>year<text:s/>in<text:s/>leading<text:s/>urban<text:s/>development<text:s/>and<text:s/>development<text:s/>politics<text:s/>journals<text:s/>(</text:span><text:span text:style-name="T390_8">Environment<text:s/>and<text:s/>Urbanization,<text:s/>Journal<text:s/>of<text:s/>East<text:s/>African<text:s/>Studies,<text:s/>Habitat<text:s/>International,<text:s/>Political<text:s/>Geography<text:s/>and<text:s/>Geoforum)</text:span><text:span text:style-name="T390_9">.</text:span></text:p>
                </text:list-item>
                <text:list-item>
                  <text:p text:style-name="P391"><text:span text:style-name="T391_1">ACRP</text:span><text:span text:style-name="T391_2"><text:s/>continues<text:s/>to<text:s/>profile<text:s/>the<text:s/>voices<text:s/>of<text:s/>African<text:s/>expertise<text:s/>in<text:s/>communication<text:s/>products.<text:s/>For<text:s/>example,<text:s/>each<text:s/>of<text:s/>the<text:s/>12<text:s/>podcast<text:s/>episodes<text:s/>released<text:s/>in<text:s/></text:span><text:span text:style-name="T391_3">this<text:s/>reporting<text:s/>period<text:s/>have</text:span><text:span text:style-name="T391_4"><text:s/>featured<text:s/>at<text:s/>least<text:s/>one<text:s/>African<text:s/>expert.<text:s/></text:span></text:p>
                </text:list-item>
                <text:list-item>
                  <text:p text:style-name="P392"><text:span text:style-name="T392_1">ACRP</text:span><text:span text:style-name="T392_2"><text:s/>is<text:s/>also<text:s/>sensitive<text:s/>to<text:s/>the<text:s/>gender<text:s/>balance<text:s/>and<text:s/>seek</text:span><text:span text:style-name="T392_3">s</text:span><text:span text:style-name="T392_4"><text:s/>gender<text:s/>equity</text:span><text:span text:style-name="T392_5">.<text:s text:c="2"/>In<text:s/>2023<text:s/>women<text:s/>comprised<text:s/>40.6%<text:s/>of<text:s/>podcast<text:s/>participants;<text:s/>44.5%<text:s/>of<text:s/>blog<text:s/>writers;<text:s/>and<text:s/>51.7%<text:s/>of<text:s/>writers<text:s/>of<text:s/>publications<text:s text:c="3"/></text:span><text:span text:style-name="T392_6">ACRP</text:span><text:span text:style-name="T392_7"><text:s/>also<text:s/>seeks<text:s/>to<text:s/>ensure<text:s/>that<text:s/>community<text:s/>expertise<text:s/>is<text:s/>recognised<text:s/>at<text:s/>all<text:s/>levels<text:s/>including<text:s/>providing<text:s/>insights<text:s/>to<text:s/>academic<text:s/>analyses<text:s/>of<text:s/>urban<text:s/>politics<text:s/>and<text:s/>strengthening<text:s/>the<text:s/>quality<text:s/>of<text:s/>urban<text:s/>programming.<text:s/>This<text:s/>work<text:s/>was<text:s/>reported<text:s/>on<text:s/>at<text:s/>the<text:s/>FCDO<text:s/>CDP<text:s/>for<text:s/>the<text:s/>governance<text:s/>advisors’<text:s/>team.<text:s text:c="2"/></text:span></text:p>
                </text:list-item>
                <text:list-item>
                  <text:p text:style-name="P393"><text:span text:style-name="T393_1">The<text:s/>University<text:s/>of<text:s/>Manchester’s<text:s/>involvement<text:s/>of<text:s/>Southern<text:s/>partners<text:s/>is<text:s/>reflected<text:s/>in<text:s/>increasing<text:s/>research<text:s/>leadership<text:s/>by<text:s/>Southern<text:s/>partners;<text:s/>the<text:s/>percentage<text:s/>of<text:s/>African<text:s/>members<text:s/>in<text:s/>the<text:s/>SMT<text:s/>has<text:s/>increased<text:s/>from<text:s/>30<text:s/>to<text:s/>37.5<text:s/>per<text:s/>cent<text:s/>in<text:s/>the<text:s/>last<text:s/>12<text:s/>months.</text:span></text:p>
                </text:list-item>
                <text:list-item>
                  <text:p text:style-name="P394"><text:span text:style-name="T394_1">The<text:s/>decolonisation<text:s/>survey<text:s/>of<text:s/>2022<text:s/>was<text:s/>followed<text:s/>up<text:s/>by<text:s/>15<text:s/>interviews<text:s/>with<text:s/>a<text:s/>range<text:s/>of<text:s/>those<text:s/>involved<text:s/>in<text:s/>ACRP<text:s/>research<text:s/>and<text:s/>uptake.<text:s/>This<text:s/>was<text:s/>undertaken<text:s/>by<text:s/>an<text:s/>independent<text:s/>African<text:s/>researcher.<text:s/>Findings<text:s/>were<text:s/>shared<text:s/>with<text:s/>the<text:s/>Dar<text:s/>es<text:s/>Salaam<text:s/>cross-city<text:s/>consortium<text:s/>meeting.<text:s/>The<text:s/>Implementation<text:s/>Phase<text:s/>will<text:s/>be<text:s/>supported<text:s/>by<text:s/>a<text:s/>decentralized<text:s/>management<text:s/>approach<text:s/>that<text:s/>was<text:s/>shared<text:s/>with<text:s/>the<text:s/>Dar<text:s/>es<text:s/>Salaam<text:s/>meeting.<text:s/>African<text:s/>city<text:s/>managers<text:s/>will<text:s/>co-lead<text:s/>the<text:s/>work<text:s/>of<text:s/>ACRP<text:s/>together<text:s/>with<text:s/>the<text:s/>Consortium’s<text:s/>SMT.<text:s/></text:span></text:p>
                </text:list-item>
              </text:list>
            </table:table-cell>
          </table:table-row>
          <table:table-row table:style-name="Row44">
            <table:table-cell table:style-name="Cell132">
              <text:p text:style-name="P395"><text:span text:style-name="T395_1">Aggregate<text:s/>cost<text:s/>effectiveness<text:s/>(inputs<text:s/>to<text:s/>outcomes)</text:span></text:p>
            </table:table-cell>
            <table:table-cell table:style-name="Cell133">
              <text:p text:style-name="P396"><text:span text:style-name="T396_1">The<text:s/>cost<text:s/>effectiveness<text:s/>of<text:s/>the<text:s/>research<text:s/>that<text:s/>African<text:s/>Cities<text:s/>provides<text:s/>is<text:s/>high.<text:s/></text:span><text:span text:style-name="T396_2">Through<text:s/>effective<text:s/>economic<text:s/>considerations<text:s/></text:span><text:span text:style-name="T396_3">value<text:s/>for<text:s/>money<text:s/>approaches<text:s/>have<text:s/>kept<text:s/>costs<text:s/>low,<text:s/>without<text:s/>negatively<text:s/>impacting<text:s/></text:span><text:span text:style-name="T396_4">the<text:s/>outputs<text:s/>of<text:s/>the<text:s/>programmes<text:s/>which<text:s/>have<text:s/>been<text:s/>strengthened<text:s/>in<text:s/>cost<text:s/>effective<text:s/>approaches.<text:s/>The<text:s/>ultimate<text:s/>outcomes<text:s/>of<text:s/>the<text:s/>programme<text:s/></text:span><text:span text:style-name="T396_5">have<text:s/>effectively<text:s/>influenced<text:s/>policy<text:s/>and<text:s/>stakeholders<text:s/>and<text:s/>will<text:s/>continue<text:s/>to<text:s/>do<text:s/>so.<text:s/></text:span><text:span text:style-name="T396_6">The<text:s/>programme<text:s/>suppliers<text:s/>consider<text:s/>VfM<text:s/>with<text:s/>high<text:s/>performance,<text:s/>resulting<text:s/>in<text:s/>key<text:s/>efficiencies<text:s/>throughout.  </text:span></text:p>
            </table:table-cell>
          </table:table-row>
        </table:table>
        <text:p text:style-name="P397"><text:bookmark-end text:name="_Hlk159946943"/></text:p>
        <text:p text:style-name="P398"><text:span text:style-name="T398_1">Assessment<text:s/>of<text:s/>whether<text:s/>the<text:s/>programme<text:s/>continues<text:s/>to<text:s/>represent<text:s/>value<text:s/>for<text:s/>money</text:span></text:p>
        <text:p text:style-name="P399"/>
        <text:list text:style-name="LS4" xml:id="list147" text:continue-list="list0">
          <text:list-item>
            <text:h text:style-name="P400" text:outline-level="2"><text:span text:style-name="T400_1">Looking<text:s/>at<text:s/>the<text:s/>Valu</text:span><text:span text:style-name="T400_2">e</text:span><text:span text:style-name="T400_3"><text:s/>for<text:s/>money<text:s/>assessment<text:s/>over<text:s/>the<text:s/>course<text:s/>of<text:s/>this<text:s/>reporting<text:s/>year,<text:s/>the<text:s/></text:span><text:span text:style-name="T400_4">ACRP</text:span><text:span text:style-name="T400_5"><text:s/>has<text:s/></text:span><text:span text:style-name="T400_6">strengthened<text:s/>its<text:s/></text:span><text:span text:style-name="T400_7">demonstrable</text:span><text:span text:style-name="T400_8"><text:s/>commitment<text:s/>to<text:s/></text:span><text:span text:style-name="T400_9">VfM.<text:s/></text:span><text:span text:style-name="T400_10">The<text:s/>University<text:s/>of<text:s/>Manchester<text:s/>have<text:s/>explored<text:s/>ways<text:s/>of<text:s/>effectively<text:s/>capturing<text:s/>FCDO<text:s/>VfM<text:s/>metrics<text:s/>and<text:s/>reporting<text:s/></text:span><text:span text:style-name="T400_11">on<text:s/></text:span><text:span text:style-name="T400_12">them.<text:s/></text:span><text:span text:style-name="T400_13">Largely<text:s/>these<text:s/>actions<text:s/>were<text:s/>in<text:s/>place<text:s/>in<text:s/>the<text:s/>previous<text:s/>reporting<text:s/>year,<text:s/>but<text:s/></text:span><text:span text:style-name="T400_14">realising<text:s/></text:span><text:span text:style-name="T400_15">VfM</text:span><text:span text:style-name="T400_16"><text:s/></text:span><text:span text:style-name="T400_17">h</text:span><text:span text:style-name="T400_18">as<text:s/>strengthened<text:s/>the<text:s/>assessment<text:s/>since<text:s/>the<text:s/>last<text:s/>reporting<text:s/>year.<text:s/></text:span></text:h>
          </text:list-item>
          <text:list-item>
            <text:h text:style-name="P401" text:outline-level="2"><text:span text:style-name="T401_1">The<text:s/>Value<text:s/>for<text:s/>Money<text:s/>assessment<text:s/>of<text:s/>the<text:s/></text:span><text:span text:style-name="T401_2">ACRP</text:span><text:span text:style-name="T401_3"><text:s/>demonstrates<text:s/>that<text:s/>the<text:s/>programme<text:s/>provides<text:s/></text:span><text:span text:style-name="T401_4">influential<text:s/>and<text:s/>effective<text:s/>outputs,<text:s/>that<text:s/>directly<text:s/>contribute<text:s/>to<text:s/>the<text:s/>ToC<text:s/></text:span><text:span text:style-name="T401_5">through<text:s/>their<text:s/>outcomes.<text:s/></text:span><text:span text:style-name="T401_6"><text:s/></text:span></text:h>
          </text:list-item>
        </text:list>
        <text:p text:style-name="P402"/>
        <text:p text:style-name="P403"><text:span text:style-name="T403_1">E:<text:s/>RISK<text:s/></text:span></text:p>
        <text:p text:style-name="P404"/>
        <text:p text:style-name="P405"><text:span text:style-name="T405_1">Overview<text:s/>of<text:s/>risk<text:s/>management</text:span><text:span text:style-name="T405_2"><text:s/></text:span></text:p>
        <text:p text:style-name="P406"><text:span text:style-name="T406_1">Risk<text:s/>Rating:<text:s/>M</text:span><text:span text:style-name="T406_2">oderate</text:span></text:p>
        <text:list text:style-name="LS4" xml:id="list149" text:continue-list="list0">
          <text:list-item>
            <text:h text:style-name="P407" text:outline-level="2"><text:span text:style-name="T407_1">The<text:s/>overall<text:s/>risk<text:s/>rating<text:s/>of<text:s/>the<text:s/>programme<text:s/>is<text:s/></text:span><text:span text:style-name="T407_2">Moderate</text:span><text:span text:style-name="T407_3">,<text:s/>with<text:s/>th</text:span><text:span text:style-name="T407_4">e<text:s/>aggregate<text:s/>risk<text:s/></text:span><text:span text:style-name="T407_5">appetite<text:s/></text:span><text:span text:style-name="T407_6">for<text:s/>the<text:s/>programme<text:s/>is</text:span><text:span text:style-name="T407_7"><text:s/>at<text:s/>a<text:s/></text:span><text:span text:style-name="T407_8">c</text:span><text:span text:style-name="T407_9">autious</text:span><text:span text:style-name="T407_10"><text:s/>level</text:span><text:span text:style-name="T407_11">,<text:s/>summarised<text:s/></text:span><text:span text:style-name="T407_12">as<text:s/>an<text:s/>amalgam<text:s/>of<text:s/>the<text:s/>ratings<text:s/>across<text:s/>the<text:s/>FCDO<text:s/>risk<text:s/>categories</text:span><text:span text:style-name="T407_13"><text:s/>as<text:s/>follows</text:span><text:span text:style-name="T407_14">:</text:span><text:span text:style-name="T407_15"><text:s/></text:span></text:h>
          </text:list-item>
        </text:list>
        <table:table table:style-name="Table11">
          <table:table-column table:style-name="Column43"/>
          <table:table-column table:style-name="Column44"/>
          <table:table-column table:style-name="Column45"/>
          <table:table-column table:style-name="Column46"/>
          <table:table-column table:style-name="Column47"/>
          <table:table-column table:style-name="Column48"/>
          <table:table-column table:style-name="Column49"/>
          <table:table-column table:style-name="Column50"/>
          <table:table-row table:style-name="Row45">
            <table:table-cell table:style-name="Cell134">
              <text:p text:style-name="P408"><text:span text:style-name="T408_1">Strategy<text:s/>&amp;<text:s/>Context</text:span></text:p>
            </table:table-cell>
            <table:table-cell table:style-name="Cell135">
              <text:p text:style-name="P409"><text:span text:style-name="T409_1">Public<text:s/>Service<text:s/>&amp;<text:s/>Delivery<text:s/>Operations</text:span></text:p>
            </table:table-cell>
            <table:table-cell table:style-name="Cell136">
              <text:p text:style-name="P410"><text:span text:style-name="T410_1">Policy<text:s/>&amp;<text:s/>Prog.<text:s/>Delivery</text:span></text:p>
            </table:table-cell>
            <table:table-cell table:style-name="Cell137">
              <text:p text:style-name="P411"><text:span text:style-name="T411_1">Financial<text:s/>&amp;<text:s/>Fiduciary</text:span></text:p>
            </table:table-cell>
            <table:table-cell table:style-name="Cell138">
              <text:p text:style-name="P412"><text:span text:style-name="T412_1">Safe-guarding</text:span></text:p>
            </table:table-cell>
            <table:table-cell table:style-name="Cell139">
              <text:p text:style-name="P413"><text:span text:style-name="T413_1">People</text:span></text:p>
            </table:table-cell>
            <table:table-cell table:style-name="Cell140">
              <text:p text:style-name="P414"><text:span text:style-name="T414_1">Reputation</text:span></text:p>
            </table:table-cell>
            <table:table-cell table:style-name="Cell141">
              <text:p text:style-name="P415"><text:span text:style-name="T415_1">Aggregate</text:span></text:p>
            </table:table-cell>
          </table:table-row>
          <table:table-row table:style-name="Row46">
            <table:table-cell table:style-name="Cell142">
              <text:p text:style-name="P416"><text:span text:style-name="T416_1">Major</text:span><text:span text:style-name="T416_2"><text:s/></text:span></text:p>
            </table:table-cell>
            <table:table-cell table:style-name="Cell143">
              <text:p text:style-name="P417"><text:span text:style-name="T417_1">Major<text:s/></text:span></text:p>
            </table:table-cell>
            <table:table-cell table:style-name="Cell144">
              <text:p text:style-name="P418"><text:span text:style-name="T418_1">Moderate<text:s/></text:span></text:p>
            </table:table-cell>
            <table:table-cell table:style-name="Cell145">
              <text:p text:style-name="P419"><text:span text:style-name="T419_1"><text:s/>Moderate<text:s/></text:span></text:p>
            </table:table-cell>
            <table:table-cell table:style-name="Cell146">
              <text:p text:style-name="P420"><text:span text:style-name="T420_1">Moderate<text:s/></text:span><text:span text:style-name="T420_2"><text:s/></text:span></text:p>
            </table:table-cell>
            <table:table-cell table:style-name="Cell147">
              <text:p text:style-name="P421"><text:span text:style-name="T421_1"><text:s/>Moderate</text:span></text:p>
            </table:table-cell>
            <table:table-cell table:style-name="Cell148">
              <text:p text:style-name="P422"><text:span text:style-name="T422_1">Moderate</text:span></text:p>
            </table:table-cell>
            <table:table-cell table:style-name="Cell149">
              <text:p text:style-name="P423"><text:span text:style-name="T423_1"><text:s/>Moderate</text:span><text:span text:style-name="T423_2"><text:s/></text:span></text:p>
            </table:table-cell>
          </table:table-row>
        </table:table>
        <text:h text:style-name="P424" text:outline-level="2"/>
        <text:list text:style-name="LS4" xml:id="list150" text:continue-list="list0">
          <text:list-item>
            <text:h text:style-name="P425" text:outline-level="2"><text:span text:style-name="T425_1">General<text:s/>r</text:span><text:span text:style-name="T425_2">isk<text:s/>management<text:s/>continues<text:s/>to<text:s/>be<text:s/>reviewed<text:s/>quarterly</text:span><text:span text:style-name="T425_3"><text:s/></text:span><text:span text:style-name="T425_4">by</text:span><text:span text:style-name="T425_5"><text:s/>the<text:s/>ACRC<text:s/></text:span><text:span text:style-name="T425_6">management<text:s/></text:span><text:span text:style-name="T425_7">level</text:span><text:span text:style-name="T425_8"><text:s/>and<text:s/>discussed<text:s/>regularly<text:s/>with<text:s/>FCDO</text:span><text:span text:style-name="T425_9"><text:s/>to<text:s/>ensure<text:s/>suitable<text:s/>mitigation<text:s/>approaches<text:s/>are<text:s/>in<text:s/>place<text:s/>for<text:s/>escalated<text:s/>risks</text:span><text:span text:style-name="T425_10">.</text:span><text:span text:style-name="T425_11"><text:s/>The<text:s/>University</text:span><text:span text:style-name="T425_12"><text:s/>remains<text:s/></text:span><text:span text:style-name="T425_13">responsible<text:s/>for<text:s/>managing<text:s/>risk,<text:s/>due<text:s/>diligence<text:s/>and<text:s/>financial<text:s/>management<text:s/>of<text:s/>downstream<text:s/>partners,<text:s/>and<text:s/>ensuring<text:s/>full<text:s/>compliance<text:s/>with<text:s/>the<text:s/>contract<text:s/>across<text:s/>the<text:s/>wider<text:s/>Consortium.</text:span></text:h>
          </text:list-item>
          <text:list-item>
            <text:h text:style-name="P426" text:outline-level="2"><text:span text:style-name="T426_1">Financial<text:s/></text:span><text:span text:style-name="T426_2">risks<text:s/></text:span><text:span text:style-name="T426_3">around<text:s/>budgetary<text:s/></text:span><text:span text:style-name="T426_4">uncertainty</text:span><text:span text:style-name="T426_5"><text:s/></text:span><text:span text:style-name="T426_6">has<text:s/></text:span><text:span text:style-name="T426_7">reduced<text:s/>considerably<text:s/>over<text:s/>the<text:s/>year.<text:s/>A<text:s/>budget<text:s/>for<text:s/>2023/4<text:s/>and<text:s/>2024/5<text:s/>was<text:s/>confirmed<text:s/>in<text:s/>July<text:s/>2023<text:s/>with<text:s/>a<text:s/>further<text:s/>budget<text:s/>commitment</text:span><text:span text:style-name="T426_8"><text:s/>confirmed<text:s/></text:span><text:span text:style-name="T426_9">in<text:s/>January<text:s/>2024.<text:s/></text:span><text:span text:style-name="T426_10">Over<text:s/>previous<text:s/>reporting<text:s/>years,<text:s/>risks<text:s/>around<text:s/>budgets<text:s/>developed<text:s/>into<text:s/>live<text:s/>issues,<text:s/></text:span><text:span text:style-name="T426_11">consequen</text:span><text:span text:style-name="T426_12">tly<text:s/>resulting<text:s/>in<text:s/></text:span><text:span text:style-name="T426_13">delayed<text:s/>PCP<text:s/>development<text:s/>and<text:s/>related<text:s/>activities.<text:s/></text:span><text:span text:style-name="T426_14">Moving<text:s/>into<text:s/>the<text:s/>next<text:s/>reporting<text:s/>year<text:s/>it<text:s/>is<text:s/>hoped<text:s/>that<text:s/>with<text:s/>confirmed<text:s/>budgets<text:s/>in<text:s/>place,<text:s/></text:span><text:span text:style-name="T426_15">progress<text:s/>will<text:s/>catch<text:s/>up.<text:s/></text:span></text:h>
          </text:list-item>
          <text:list-item>
            <text:h text:style-name="P427" text:outline-level="2"><text:span text:style-name="T427_1">Moving<text:s/>into<text:s/>the<text:s/>next<text:s/>reporting<text:s/>year,<text:s/>there<text:s/>is<text:s/>a<text:s/>significant<text:s/>risk<text:s/>around<text:s/>the<text:s/>proposed<text:s/>contract<text:s/>amendment<text:s/>to<text:s/>the<text:s/>programme.<text:s/>Delays<text:s/>in<text:s/>the<text:s/>drafting<text:s/>and<text:s/>approval<text:s/>of<text:s/>such<text:s/>an<text:s/>amendment<text:s/>may<text:s/>limit<text:s/></text:span><text:span text:style-name="T427_2">effectiveness<text:s/>over<text:s/>the<text:s/>next<text:s/>year.<text:s/>FCDO<text:s/>are<text:s/>working<text:s/>closely<text:s/>with<text:s/>the<text:s/>University<text:s/>of<text:s/>Manchester<text:s/>to<text:s/>resolve<text:s/></text:span><text:span text:style-name="T427_3">this<text:s/>and</text:span><text:span text:style-name="T427_4"><text:s/>minimise<text:s/>delay.<text:s/></text:span><text:span text:style-name="T427_5"><text:s/></text:span></text:h>
          </text:list-item>
          <text:list-item>
            <text:h text:style-name="P428" text:outline-level="2"><text:span text:style-name="T428_1">Key<text:s/>r</text:span><text:span text:style-name="T428_2">isks<text:s/></text:span><text:span text:style-name="T428_3">around<text:s/>the<text:s/></text:span><text:span text:style-name="T428_4">research<text:s/>and<text:s/>action<text:s/>research<text:s/>strategy</text:span><text:span text:style-name="T428_5"><text:s/>that<text:s/>were<text:s/>flagged<text:s/>in<text:s/>the<text:s/>previous<text:s/>year’s<text:s/>report<text:s/>are<text:s/>now<text:s/>reducing.<text:s/>The<text:s/>strategy</text:span><text:span text:style-name="T428_6"><text:s/>continues<text:s/>to<text:s/>be<text:s/>well<text:s/>received<text:s/>by<text:s/>both<text:s/>major<text:s/>stakeholders<text:s/>and<text:s/>local<text:s/>research<text:s/>and<text:s/>uptake<text:s/>teams</text:span><text:span text:style-name="T428_7">,<text:s/>which<text:s/>has<text:s/>reduced<text:s/>the<text:s/>risk<text:s/>associated<text:s/>through<text:s/>effective<text:s/>mitigation<text:s/>and<text:s/>planning.<text:s/></text:span><text:span text:style-name="T428_8">The<text:s/>strategy<text:s/>will<text:s/>be<text:s/>revised<text:s/>substantively<text:s/>with<text:s/>the<text:s/>Implementation<text:s/>Phase<text:s/>city<text:s/>teams<text:s/>coming<text:s/>on<text:s/>board<text:s/>in<text:s/>2024.<text:s/></text:span></text:h>
          </text:list-item>
          <text:list-item>
            <text:h text:style-name="P429" text:outline-level="2"><text:span text:style-name="T429_1">The<text:s/>year<text:s/>has<text:s/>demonstrated<text:s/>the<text:s/>risks<text:s/>associated<text:s/>with<text:s/>personnel</text:span><text:span text:style-name="T429_2">,<text:s/>both<text:s/>internally<text:s/>to<text:s/>FCDO<text:s/>and<text:s/></text:span><text:span text:style-name="T429_3">for<text:s/>the<text:s/>University<text:s/>of<text:s/>Manchester.<text:s/>The<text:s/>PRO<text:s/>of<text:s/>the<text:s/>programme<text:s/>has<text:s/>recently<text:s/>moved<text:s/>to<text:s/>another<text:s/>post,<text:s/>and<text:s/>over<text:s/>the<text:s/>course<text:s/>of<text:s/>the<text:s/>reporting<text:s/>period,<text:s/>the<text:s/>FCDO<text:s/>programme<text:s/>manager<text:s/>has<text:s/>similarly<text:s/>moved<text:s/>on.<text:s/>This<text:s/></text:span><text:span text:style-name="T429_4">has<text:s/></text:span><text:span text:style-name="T429_5">increase</text:span><text:span text:style-name="T429_6">d<text:s/>the<text:s/>risk<text:s/>to<text:s/>the<text:s/>programme<text:s/>whist<text:s/>FCDO<text:s/>hire<text:s/>to<text:s/>these<text:s/>roles</text:span><text:span text:style-name="T429_7">,<text:s/>though<text:s/>is<text:s/>comfortably<text:s/>mitigated<text:s/>through<text:s/>the<text:s/>consistency<text:s/>of<text:s/>the<text:s/>SRO<text:s/></text:span><text:span text:style-name="T429_8">and</text:span><text:span text:style-name="T429_9"><text:s/>cover<text:s/></text:span><text:span text:style-name="T429_10">provided<text:s/></text:span><text:span text:style-name="T429_11">internally<text:s/>being<text:s/>in<text:s/>place.<text:s/></text:span></text:h>
          </text:list-item>
          <text:list-item>
            <text:h text:style-name="P430" text:outline-level="2"><text:span text:style-name="T430_1">Personnel<text:s/>risk<text:s/>for<text:s/>t</text:span><text:span text:style-name="T430_2">he<text:s/>University<text:s/>of<text:s/>Manchester<text:s/></text:span><text:span text:style-name="T430_3">was<text:s/>heightened<text:s/>by<text:s/>the<text:s/></text:span><text:span text:style-name="T430_4">Operations<text:s/>Manager<text:s/></text:span><text:span text:style-name="T430_5">being<text:s/></text:span><text:span text:style-name="T430_6">on<text:s/>sick<text:s/>leave<text:s/>for<text:s/>three<text:s/>months,<text:s/>returning<text:s/>part<text:s/>time<text:s/>at<text:s/>the<text:s/>end<text:s/>of<text:s/>August</text:span><text:span text:style-name="T430_7"><text:s/>and<text:s/>subsequently<text:s/>resigning</text:span><text:span text:style-name="T430_8"><text:s/>in<text:s/>November</text:span><text:span text:style-name="T430_9">.<text:s/>Whil</text:span><text:span text:style-name="T430_10">st<text:s/>the<text:s/>post<text:s/>was<text:s/>vacant</text:span><text:span text:style-name="T430_11">,<text:s/>the<text:s/>Consortium<text:s/>restructured<text:s/>the<text:s/>Operations<text:s/>Team<text:s/>to<text:s/>upgrade<text:s/>the<text:s/>capabilities<text:s/>of<text:s/></text:span><text:span text:style-name="T430_12">staff</text:span><text:span text:style-name="T430_13"><text:s/>and</text:span><text:span text:style-name="T430_14"><text:s/></text:span><text:span text:style-name="T430_15">have<text:s/>subsequently<text:s/></text:span><text:span text:style-name="T430_16">recruit</text:span><text:span text:style-name="T430_17">ed</text:span><text:span text:style-name="T430_18"><text:s/>a<text:s/>new<text:s/>operations<text:s/>manager.<text:s/>T</text:span><text:span text:style-name="T430_19">he<text:s/>new<text:s/>team<text:s/>are<text:s/>broadly<text:s/>in<text:s/>post<text:s/>at<text:s/>the<text:s/>time<text:s/>of<text:s/>writing</text:span><text:span text:style-name="T430_20">,<text:s/>which<text:s/>reduces<text:s/>the<text:s/>risk<text:s/>significantly</text:span><text:span text:style-name="T430_21">,<text:s/>furthermore,<text:s/></text:span><text:span text:style-name="T430_22">part-time<text:s/>temporary<text:s/>assistance<text:s/>from</text:span><text:span text:style-name="T430_23"><text:s/></text:span><text:span text:style-name="T430_24">other<text:s/>University<text:s/>staff</text:span><text:span text:style-name="T430_25"><text:s/>was<text:s/>provided<text:s/>to<text:s/>ensure<text:s/>the<text:s/>programme<text:s/></text:span><text:span text:style-name="T430_26">remained<text:s/>on<text:s/>track.</text:span></text:h>
          </text:list-item>
          <text:list-item>
            <text:h text:style-name="P431" text:outline-level="2"><text:span text:style-name="T431_1">From<text:s/>a<text:s/>safeguarding<text:s/>perspective,<text:s/>t</text:span><text:span text:style-name="T431_2">he<text:s/>Consortium’s<text:s/>SMT<text:s/>continue<text:s/>to<text:s/>be<text:s/>alert<text:s/>to<text:s/>potential<text:s/>challenges<text:s/>related<text:s/>to<text:s/>fieldwork<text:s/>and<text:s/>uptake<text:s/>risks</text:span><text:span text:style-name="T431_3">,<text:s/>as<text:s/>well<text:s/>as<text:s/>risks<text:s/></text:span><text:span text:style-name="T431_4">associated</text:span><text:span text:style-name="T431_5"><text:s/>with<text:s/>sexual<text:s/>exploitation<text:s/>abuse<text:s/>and<text:s/>harassment</text:span><text:span text:style-name="T431_6"><text:s/>(SEAH)</text:span><text:span text:style-name="T431_7">.<text:s/></text:span><text:span text:style-name="T431_8"><text:s/>In<text:s/>practice<text:s/>sensitive<text:s/>issues<text:s/>have<text:s/>been<text:s/>handled<text:s/>carefully<text:s/>and<text:s/>successfully.<text:s/>Safeguarding<text:s/>preparations<text:s/>and<text:s/>the<text:s/>policy<text:s/>to<text:s/>manage<text:s/>contentious<text:s/>issues<text:s/>with<text:s/>stakeholders<text:s/>have<text:s/>worked<text:s/>well</text:span><text:span text:style-name="T431_9"><text:s/>to<text:s/>mitigate<text:s/>against<text:s/>SEAH<text:s/>and<text:s/>wider<text:s/>safeguarding<text:s/>risks</text:span><text:span text:style-name="T431_10">.<text:s/>Mitigation<text:s/>measures</text:span><text:span text:style-name="T431_11"><text:s/>such<text:s/>as<text:s/></text:span><text:span text:style-name="T431_12">Consortium<text:s/>members<text:s/>providing<text:s/>e</text:span><text:span text:style-name="T431_13">ffective</text:span><text:span text:style-name="T431_14"><text:s/></text:span><text:span text:style-name="T431_15">train</text:span><text:span text:style-name="T431_16">ing<text:s/>to<text:s/></text:span><text:span text:style-name="T431_17">city-based</text:span><text:span text:style-name="T431_18"><text:s/>researchers<text:s/>and<text:s/>monitoring<text:s/>this<text:s/>within<text:s/>each<text:s/>city<text:s/>team</text:span><text:span text:style-name="T431_19"><text:s/>have<text:s/>proved<text:s/>effective</text:span><text:span text:style-name="T431_20">,<text:s/></text:span><text:span text:style-name="T431_21">alongside</text:span><text:span text:style-name="T431_22"><text:s/>consortium<text:s/>leads<text:s/></text:span><text:span text:style-name="T431_23">and<text:s/>reviewers<text:s/>both<text:s/>being<text:s/>sensitive<text:s/>to<text:s/>language<text:s/>that<text:s/>may<text:s/>require<text:s/>escalation<text:s/>or<text:s/>action<text:s/>to<text:s/>address<text:s/>safeguarding<text:s/>risk.<text:s/></text:span><text:span text:style-name="T431_24">The<text:s/></text:span><text:span text:style-name="T431_25">Senior<text:s/></text:span><text:span text:style-name="T431_26">Management<text:s/>Team<text:s/></text:span><text:span text:style-name="T431_27">is<text:s/>now<text:s/>preparing<text:s/>to<text:s/>revise<text:s/>these<text:s/>policies<text:s/>for<text:s/>the<text:s/>implementation<text:s/>phase.<text:s/>The<text:s/>pilot<text:s/>project<text:s/>preparation<text:s/>is<text:s/>providing<text:s/>some<text:s/>understanding<text:s/>of<text:s/>the<text:s/>risks<text:s/>that<text:s/>need<text:s/>to<text:s/>be<text:s/>considered<text:s/>in<text:s/>policy<text:s/>and<text:s/>programme<text:s/>delivery.</text:span><text:span text:style-name="T431_28"><text:s text:c="2"/></text:span></text:h>
          </text:list-item>
        </text:list>
        <text:h text:style-name="P432" text:outline-level="2"/>
        <text:p text:style-name="P433"><text:span text:style-name="T433_1">F:<text:s/>PROGRAMME<text:s/>MANAGEMENT:<text:s/></text:span><text:bookmark-start text:name="_Hlk21353049"/><text:span text:style-name="T433_2">DELIVERY,<text:s/>COMMERCIAL<text:s/>&amp;<text:s/>FINANCIAL<text:s/>PERFORMANCE<text:s/></text:span><text:bookmark-end text:name="_Hlk21353049"/></text:p>
        <text:h text:style-name="P434" text:outline-level="2"><text:span text:style-name="T434_1">Programme<text:s/>management<text:s/></text:span><text:span text:style-name="T434_2">Delivery<text:s/></text:span></text:h>
        <text:list text:style-name="LS4" xml:id="list157" text:continue-list="list0">
          <text:list-item>
            <text:h text:style-name="P435" text:outline-level="2"><text:span text:style-name="T435_1">Following<text:s/>agreement<text:s/>in<text:s/>2021,<text:s/>funding<text:s/>for<text:s/>the<text:s/>programme<text:s/>is<text:s/>sourced<text:s/>from<text:s/>one<text:s/>FCDO<text:s/>research<text:s/>team<text:s/>rather<text:s/>than<text:s/>the<text:s/>original<text:s/>five.<text:s/>The<text:s/>Politics,<text:s/>Conflict,<text:s/>&amp;<text:s/>Humanitarian<text:s/>(PCH)<text:s/>team<text:s/>continues<text:s/>to<text:s/>manage<text:s/>the<text:s/>programme,<text:s/>including<text:s/>the<text:s/>financial<text:s/>aspects,<text:s/>with<text:s/>the<text:s/>remaining<text:s/>four<text:s/>research<text:s/>teams<text:s/>(Agriculture,<text:s/>Climate<text:s/>and<text:s/>Environment,<text:s/>Growth<text:s/>and<text:s/>Education)<text:s/>continuing<text:s/>to<text:s/>provide<text:s/>technical<text:s/>inpu</text:span><text:span text:style-name="T435_2">t.</text:span><text:span text:style-name="T435_3"><text:s/></text:span></text:h>
          </text:list-item>
          <text:list-item>
            <text:h text:style-name="P436" text:outline-level="2"><text:span text:style-name="T436_1">University<text:s/>of<text:s/>Manchester<text:s/>submits<text:s/>quarterly<text:s/>requests<text:s/>for<text:s/>funding<text:s/>to<text:s/>FCDO<text:s/>after<text:s/>the<text:s/>end<text:s/>of<text:s/>each<text:s/>quarter,<text:s/>accompanied<text:s/>by<text:s/>narrative<text:s/>summary<text:s/>reports<text:s/>of<text:s/>the<text:s/>key<text:s/>spending<text:s/>areas.<text:s text:c="2"/>Quarterly<text:s/>payments<text:s/>are<text:s/>made<text:s/>in<text:s/>arrears,<text:s/>based<text:s/>on<text:s/>actual<text:s/>expenditure,<text:s/>which<text:s/>minimises<text:s/>financial<text:s/>risk<text:s/>and<text:s/>ensures<text:s/>that<text:s/>funds<text:s/>only<text:s/>go<text:s/>to<text:s/>approved<text:s/>budgeted<text:s/>areas.</text:span></text:h>
          </text:list-item>
          <text:list-item>
            <text:h text:style-name="P437" text:outline-level="2"><text:span text:style-name="T437_1">A<text:s/>programme<text:s/>asset<text:s/>list<text:s/>is<text:s/>maintained<text:s/>and<text:s/>shared<text:s/>with<text:s/>FCDO<text:s/>(last<text:s/>updated<text:s/>March<text:s/>202</text:span><text:span text:style-name="T437_2">4</text:span><text:span text:style-name="T437_3">).</text:span><text:span text:style-name="T437_4"><text:s/>And<text:s/>the<text:s/></text:span><text:span text:style-name="T437_5">University<text:s/>of<text:s/>Manchester<text:s/>ha</text:span><text:span text:style-name="T437_6">ve</text:span><text:span text:style-name="T437_7"><text:s/>confirmed<text:s/>programme<text:s/>information<text:s/>on<text:s/>IATI<text:s/>is<text:s/>up<text:s/>to<text:s/>date.</text:span></text:h>
          </text:list-item>
        </text:list>
        <text:h text:style-name="P438" text:outline-level="2"><text:span text:style-name="T438_1">Financial</text:span><text:span text:style-name="T438_2"><text:s/>and<text:s/>commercial</text:span><text:span text:style-name="T438_3"><text:s/>Management<text:s/></text:span></text:h>
        <text:list text:style-name="LS4" xml:id="list160" text:continue-list="list0">
          <text:list-item>
            <text:h text:style-name="P439" text:outline-level="2"><text:span text:style-name="T439_1">The<text:s/>University<text:s/>of<text:s/>Manchester<text:s/>is<text:s/>funded<text:s/>through<text:s/>a<text:s/>commercial<text:s/>contract,<text:s/>with<text:s/>a<text:s/>total<text:s/>value<text:s/>of<text:s/>£32,101,144.<text:s/></text:span><text:span text:style-name="T439_2">The<text:s/>t</text:span><text:span text:style-name="T439_3">otal<text:s/>expenditure<text:s/></text:span><text:span text:style-name="T439_4">thus<text:s/>far</text:span><text:span text:style-name="T439_5"><text:s/>for<text:s/>the<text:s/>programme<text:s/>is<text:s/>£7,937,672.<text:s/>Expenditure<text:s/>for<text:s/>this<text:s/>reporting<text:s/>period<text:s/>has<text:s/>totalled<text:s/>£3</text:span><text:span text:style-name="T439_6">,155,065</text:span><text:span text:style-name="T439_7">,<text:s/>resulting<text:s/>in<text:s/>a<text:s/>7%<text:s/>variance<text:s/>against<text:s/>the<text:s/>forecast<text:s/>for<text:s/>the<text:s/>reporting<text:s/>year<text:s/>as<text:s/>detailed<text:s/>below-</text:span></text:h>
          </text:list-item>
        </text:list>
        <text:p text:style-name="P440"/>
        <table:table table:style-name="Table12">
          <table:table-column table:style-name="Column51"/>
          <table:table-column table:style-name="Column52"/>
          <table:table-column table:style-name="Column53"/>
          <table:table-column table:style-name="Column54"/>
          <table:table-column table:style-name="Column55"/>
          <table:table-column table:style-name="Column56"/>
          <table:table-row table:style-name="Row47">
            <table:table-cell table:style-name="Cell150">
              <text:p text:style-name="P441"><text:bookmark-start text:name="_Hlk158384258"/></text:p>
            </table:table-cell>
            <table:table-cell table:style-name="Cell151">
              <text:p text:style-name="P442"><text:span text:style-name="T442_1">Jan<text:s/>–<text:s/>Mar<text:s/>2023</text:span></text:p>
            </table:table-cell>
            <table:table-cell table:style-name="Cell152">
              <text:p text:style-name="P443"><text:span text:style-name="T443_1">Apr<text:s/>–<text:s/>Jun<text:s/>2023</text:span></text:p>
            </table:table-cell>
            <table:table-cell table:style-name="Cell153">
              <text:p text:style-name="P444"><text:span text:style-name="T444_1">Jul<text:s/>–<text:s/>Sep<text:s/>2023</text:span></text:p>
            </table:table-cell>
            <table:table-cell table:style-name="Cell154">
              <text:p text:style-name="P445"><text:span text:style-name="T445_1">Oct<text:s/>–<text:s/>Dec<text:s/>2023</text:span></text:p>
            </table:table-cell>
            <table:table-cell table:style-name="Cell155">
              <text:p text:style-name="P446"><text:span text:style-name="T446_1">Total</text:span></text:p>
            </table:table-cell>
          </table:table-row>
          <table:table-row table:style-name="Row48">
            <table:table-cell table:style-name="Cell156">
              <text:p text:style-name="P447"><text:span text:style-name="T447_1">Actual<text:s/>spending<text:s/></text:span></text:p>
            </table:table-cell>
            <table:table-cell table:style-name="Cell157">
              <text:p text:style-name="P448"><text:span text:style-name="T448_1">£1,785,357</text:span></text:p>
            </table:table-cell>
            <table:table-cell table:style-name="Cell158">
              <text:p text:style-name="P449"><text:span text:style-name="T449_1">£588,088</text:span></text:p>
            </table:table-cell>
            <table:table-cell table:style-name="Cell159">
              <text:p text:style-name="P450"><text:span text:style-name="T450_1">£349,956</text:span></text:p>
            </table:table-cell>
            <table:table-cell table:style-name="Cell160">
              <text:p text:style-name="P451"><text:span text:style-name="T451_1">£431,665</text:span></text:p>
            </table:table-cell>
            <table:table-cell table:style-name="Cell161">
              <text:p text:style-name="P452"><text:span text:style-name="T452_1">£3,155,065</text:span></text:p>
            </table:table-cell>
          </table:table-row>
          <table:table-row table:style-name="Row49">
            <table:table-cell table:style-name="Cell162">
              <text:p text:style-name="P453"><text:span text:style-name="T453_1"><text:s/>Quarterly<text:s/>Forecast<text:s/></text:span></text:p>
            </table:table-cell>
            <table:table-cell table:style-name="Cell163">
              <text:p text:style-name="P454"><text:span text:style-name="T454_1">£972,616</text:span></text:p>
            </table:table-cell>
            <table:table-cell table:style-name="Cell164">
              <text:p text:style-name="P455"><text:span text:style-name="T455_1">£517,592</text:span></text:p>
            </table:table-cell>
            <table:table-cell table:style-name="Cell165">
              <text:p text:style-name="P456"><text:span text:style-name="T456_1">£726,021</text:span></text:p>
            </table:table-cell>
            <table:table-cell table:style-name="Cell166">
              <text:p text:style-name="P457"><text:span text:style-name="T457_1">£718,773</text:span></text:p>
            </table:table-cell>
            <table:table-cell table:style-name="Cell167">
              <text:p text:style-name="P458"><text:span text:style-name="T458_1">£2,935,002</text:span></text:p>
            </table:table-cell>
          </table:table-row>
          <table:table-row table:style-name="Row50">
            <table:table-cell table:style-name="Cell168">
              <text:p text:style-name="P459"><text:span text:style-name="T459_1">Variance</text:span></text:p>
            </table:table-cell>
            <table:table-cell table:style-name="Cell169">
              <text:p text:style-name="P460"><text:span text:style-name="T460_1">£812,741<text:s/>(+84%)</text:span></text:p>
            </table:table-cell>
            <table:table-cell table:style-name="Cell170">
              <text:p text:style-name="P461"><text:span text:style-name="T461_1">£70,496<text:s/>(+14%)</text:span></text:p>
            </table:table-cell>
            <table:table-cell table:style-name="Cell171">
              <text:p text:style-name="P462"><text:span text:style-name="T462_1">£376,065</text:span><text:span text:style-name="T462_2"><text:s/>(</text:span><text:span text:style-name="T462_3">-52%)</text:span></text:p>
            </table:table-cell>
            <table:table-cell table:style-name="Cell172">
              <text:p text:style-name="P463"><text:span text:style-name="T463_1">£287,108<text:s/>(-40%)</text:span></text:p>
            </table:table-cell>
            <table:table-cell table:style-name="Cell173">
              <text:p text:style-name="P464"><text:span text:style-name="T464_1">£220,063<text:s/>(+7%)</text:span></text:p>
            </table:table-cell>
          </table:table-row>
        </table:table>
        <text:p text:style-name="P465"/>
        <text:list text:style-name="LS4" xml:id="list161" text:continue-list="list0">
          <text:list-item>
            <text:h text:style-name="P466" text:outline-level="2"><text:span text:style-name="T466_1">The<text:s/>actual<text:s/>spend</text:span><text:span text:style-name="T466_2">ing</text:span><text:span text:style-name="T466_3"><text:s/>for<text:s/>quarter<text:s/>1<text:s/>(January<text:s/>to<text:s/>March<text:s/>2023)<text:s/>wa</text:span><text:span text:style-name="T466_4">s<text:s/></text:span><text:span text:style-name="T466_5">84%<text:s/>up<text:s/>on<text:s/>the<text:s/>forecasted<text:s/>figure<text:s/>of<text:s/>£972,616.</text:span><text:span text:style-name="T466_6"><text:s/></text:span><text:span text:style-name="T466_7">This<text:s/>was<text:s/>primarily<text:s/>due<text:s/>to<text:s/>s</text:span><text:span text:style-name="T466_8">ignificant<text:s/>expenditure<text:s/>on<text:s/>Foundation<text:s/>Phase<text:s/>research,<text:s/>and<text:s/>specifically<text:s/>city<text:s/>and<text:s/>domain<text:s/>research<text:s/>related<text:s/>costs.</text:span><text:span text:style-name="T466_9"><text:s text:c="2"/></text:span></text:h>
          </text:list-item>
          <text:list-item>
            <text:h text:style-name="P467" text:outline-level="2"><text:span text:style-name="T467_1">There<text:s/>were<text:s/>f</text:span><text:span text:style-name="T467_2">urther<text:s/>variances<text:s/>over<text:s/>the<text:s/>course<text:s/>of<text:s/>the<text:s/>reporting<text:s/>year</text:span><text:span text:style-name="T467_3">;</text:span><text:span text:style-name="T467_4"><text:s/></text:span><text:span text:style-name="T467_5">quarter<text:s/>3<text:s/></text:span><text:span text:style-name="T467_6">was<text:s/></text:span><text:span text:style-name="T467_7">52%<text:s/>lower<text:s/>than<text:s/>the<text:s/>expenditure<text:s/>forecast<text:s/>figure</text:span><text:span text:style-name="T467_8"><text:s/>and<text:s/></text:span><text:span text:style-name="T467_9">quarter<text:s/>4<text:s/>is<text:s/>projected<text:s/>to<text:s/>be<text:s/>40%<text:s/>lower<text:s/>than<text:s/>the<text:s/>initial<text:s/>forecast.<text:s/>Despite<text:s/>these<text:s/>inconsistent<text:s/>forecasts,<text:s/>the<text:s/>overall<text:s/>budget<text:s/>and<text:s/>forecast<text:s/>are<text:s/>broadly<text:s/>on<text:s/>target<text:s/>with<text:s/>a<text:s/>7%<text:s/>overall<text:s/>variance.<text:s/></text:span></text:h>
          </text:list-item>
          <text:list-item>
            <text:h text:style-name="P468" text:outline-level="2"><text:span text:style-name="T468_1">Th</text:span><text:span text:style-name="T468_2">ese<text:s/></text:span><text:span text:style-name="T468_3">quarter<text:s/>2<text:s/>and<text:s/>3<text:s/>variances</text:span><text:span text:style-name="T468_4"><text:s/>are<text:s/></text:span><text:span text:style-name="T468_5">primarily<text:s/>driven<text:s/>by<text:s/>delays<text:s/>in<text:s/>receiving<text:s/>reports<text:s/>related<text:s/>to<text:s/>the<text:s/>Foundation<text:s/>Phase<text:s/>(including<text:s/>Addis<text:s/>and<text:s/>Bukavu)</text:span><text:span text:style-name="T468_6">,<text:s/>which<text:s/>in<text:s/>turn<text:s/>related<text:s/>to<text:s/>delays<text:s/>in<text:s/>activities<text:s/>starting,<text:s/>as<text:s/>they<text:s/>were<text:s/>postponed<text:s/>whilst<text:s/>awaiting<text:s/>confirmation<text:s/>from<text:s/>FCDO<text:s/>on<text:s/>the<text:s/>budget<text:s/>for<text:s/>the<text:s/>2023/24<text:s/>year</text:span><text:span text:style-name="T468_7">.</text:span><text:span text:style-name="T468_8"><text:s/></text:span><text:span text:style-name="T468_9"><text:s/></text:span><text:span text:style-name="T468_10">For<text:s/>the<text:s/>same<text:s/>reason</text:span><text:span text:style-name="T468_11">,<text:s/></text:span><text:span text:style-name="T468_12">there<text:s/>has<text:s/>been<text:s/></text:span><text:span text:style-name="T468_13">£122k<text:s/>underspend</text:span><text:span text:style-name="T468_14">ing</text:span><text:span text:style-name="T468_15"><text:s/>on<text:s/>the<text:s/>Implementation<text:s/>phase,<text:s/>relating<text:s/>to<text:s/>delays<text:s/>in<text:s/>contracting<text:s/>of<text:s/>projects.<text:s/></text:span><text:span text:style-name="T468_16">Whereas<text:s/>the<text:s/>Quarter<text:s/>4<text:s/>variance<text:s/>is<text:s/>largely<text:s/></text:span><text:span text:style-name="T468_17">driven<text:s/>by<text:s/>£300k<text:s/>underspend<text:s/>on<text:s/>the<text:s/>Implementation<text:s/>phase,</text:span><text:span text:style-name="T468_18"><text:s/>relating<text:s/>to<text:s/>delays<text:s/>in<text:s/>contracting<text:s/>of<text:s/>pilots<text:s/>and<text:s/>transition<text:s/>projects.</text:span></text:h>
          </text:list-item>
          <text:list-item>
            <text:h text:style-name="P469" text:outline-level="2"><text:span text:style-name="T469_1">The<text:s/>primary<text:s/>drivers<text:s/>for<text:s/>this<text:s/>underspend<text:s/>against<text:s/>forecasts<text:s/>are</text:span><text:span text:style-name="T469_2">:</text:span><text:span text:style-name="T469_3"><text:s/></text:span></text:h>
            <text:list>
              <text:list-item>
                <text:h text:style-name="P470" text:outline-level="2"><text:bookmark-end text:name="_Hlk158384258"/><text:span text:style-name="T470_1">A</text:span><text:span text:style-name="T470_2">s</text:span><text:span text:style-name="T470_3"><text:s/>mentioned<text:s/>in<text:s/>the<text:s/>risk<text:s/>section<text:s/>of<text:s/>the<text:s/>review,<text:s/></text:span><text:span text:style-name="T470_4">the<text:s/>Operations<text:s/>Manager<text:s/></text:span><text:span text:style-name="T470_5">at<text:s/>the<text:s/>University<text:s/>of<text:s/>Manchester<text:s/></text:span><text:span text:style-name="T470_6">was<text:s/>on<text:s/>sick<text:s/>leave<text:s/>then<text:s/></text:span><text:span text:style-name="T470_7">departed<text:s/>the<text:s/>role.</text:span><text:span text:style-name="T470_8"><text:s/>This<text:s/>had<text:s/>immediate<text:s/>repercussions<text:s/>for<text:s/>both<text:s/></text:span><text:span text:style-name="T470_9">the<text:s/></text:span><text:span text:style-name="T470_10">CEO<text:s/>and<text:s/>H</text:span><text:span text:style-name="T470_11">ead<text:s/>of<text:s/>Programme<text:s/>Development<text:s/>(HoPD)</text:span><text:span text:style-name="T470_12">,<text:s/>limi</text:span><text:span text:style-name="T470_13">ting<text:s/>capacity<text:s/></text:span><text:span text:style-name="T470_14">and<text:s/>a<text:s/>lack<text:s/>of<text:s/>available<text:s/>cover<text:s/>of<text:s/>a<text:s/>significant<text:s/>portion<text:s/>of<text:s/>this<text:s/>reporting<text:s/>year.<text:s/></text:span><text:span text:style-name="T470_15">R</text:span><text:span text:style-name="T470_16">ecruitment<text:s/>rounds<text:s/></text:span><text:span text:style-name="T470_17">subsequently<text:s/>took<text:s/>up</text:span><text:span text:style-name="T470_18"><text:s/>time</text:span><text:span text:style-name="T470_19"><text:s/>of<text:s/>the<text:s/>HoPD</text:span><text:span text:style-name="T470_20">,<text:s/>reducing<text:s/>their<text:s/>availably<text:s/>further.<text:s/></text:span></text:h>
              </text:list-item>
              <text:list-item>
                <text:h text:style-name="P471" text:outline-level="2"><text:span text:style-name="T471_1">The<text:s/>lack<text:s/>of<text:s/>personnel<text:s/>had<text:s/>a</text:span><text:span text:style-name="T471_2">dditional<text:s/>impacts<text:s/>given<text:s/>the<text:s/>position<text:s/>the<text:s/>programme<text:s/>was<text:s/>in<text:s/>at<text:s/>the<text:s/>time.<text:s/>S</text:span><text:span text:style-name="T471_3">ystem<text:s/>development<text:s/></text:span><text:span text:style-name="T471_4">and</text:span><text:span text:style-name="T471_5"><text:s/>the<text:s/>transition<text:s/>into<text:s/>implementation<text:s/></text:span><text:span text:style-name="T471_6">including</text:span><text:span text:style-name="T471_7"><text:s/>the<text:s/>setting<text:s/>up<text:s/>of<text:s/>systems<text:s/>for<text:s/>the<text:s/>action<text:s/>research</text:span><text:span text:style-name="T471_8"><text:s/>were<text:s/>all<text:s/>impacted,<text:s/>causing<text:s/>fluctuations<text:s/>in<text:s/>forecasting.<text:s/></text:span><text:span text:style-name="T471_9"><text:s/></text:span></text:h>
              </text:list-item>
              <text:list-item>
                <text:h text:style-name="P472" text:outline-level="2"><text:span text:style-name="T472_1">While</text:span><text:span text:style-name="T472_2"><text:s/>the<text:s/>programme</text:span><text:span text:style-name="T472_3"><text:s/>had<text:s/>a<text:s/>firm<text:s/>budget<text:s/>for<text:s/>2023/4<text:s/>and<text:s/>then<text:s/>2024/5<text:s/>from<text:s/>FCDO<text:s/>in<text:s/>July<text:s/>2023,<text:s/>there<text:s/></text:span><text:span text:style-name="T472_4">has<text:s/>been<text:s/></text:span><text:span text:style-name="T472_5">less<text:s/>certainty<text:s/></text:span><text:span text:style-name="T472_6">over</text:span><text:span text:style-name="T472_7"><text:s/>the<text:s/></text:span><text:span text:style-name="T472_8">available<text:s/></text:span><text:span text:style-name="T472_9">financial<text:s/></text:span><text:span text:style-name="T472_10">budgets<text:s/></text:span><text:span text:style-name="T472_11">beyond<text:s/>March<text:s/>2025</text:span><text:span text:style-name="T472_12">,<text:s/>which<text:s/></text:span><text:span text:style-name="T472_13">impacts<text:s/>on<text:s/>the<text:s/>Universities<text:s/>ability<text:s/>to<text:s/></text:span><text:span text:style-name="T472_14">plan</text:span><text:span text:style-name="T472_15"><text:s/>action<text:s/>research<text:s/>projects<text:s/>beyond<text:s/>the<text:s/>pilots</text:span><text:span text:style-name="T472_16">.</text:span></text:h>
              </text:list-item>
            </text:list>
          </text:list-item>
          <text:list-item>
            <text:h text:style-name="P473" text:outline-level="2"><text:span text:style-name="T473_1">The<text:s/>consortium</text:span><text:span text:style-name="T473_2"><text:s/>ha</text:span><text:span text:style-name="T473_3">s</text:span><text:span text:style-name="T473_4"><text:s/>put<text:s/>in<text:s/>place<text:s/>the<text:s/>following<text:s/>mitigating<text:s/>actions:</text:span></text:h>
            <text:list>
              <text:list-item>
                <text:h text:style-name="P474" text:outline-level="2"><text:span text:style-name="T474_1">Additional<text:s/></text:span><text:span text:style-name="T474_2">and<text:s/></text:span><text:span text:style-name="T474_3">Promoted<text:s/></text:span><text:span text:style-name="T474_4">staff.</text:span><text:span text:style-name="T474_5"><text:s/></text:span><text:span text:style-name="T474_6">University<text:s/>of<text:s/>Manchester<text:s/></text:span><text:span text:style-name="T474_7">have<text:s/>added<text:s/>an<text:s/>additional<text:s/>Grade<text:s/>6<text:s/>staff<text:s/>member<text:s/>to<text:s/>the<text:s/>operations<text:s/>team.</text:span><text:span text:style-name="T474_8"><text:s/>As<text:s/>well<text:s/>as<text:s/></text:span><text:span text:style-name="T474_9">replac</text:span><text:span text:style-name="T474_10">ing</text:span><text:span text:style-name="T474_11"><text:s/>two<text:s/>Grade<text:s/>5<text:s/>Operations<text:s/>Team<text:s/>members<text:s/>with<text:s/>two<text:s/>Grade<text:s/>6<text:s/>Operations<text:s/>Team<text:s/>members.<text:s/>One<text:s/></text:span><text:span text:style-name="T474_12">existing<text:s/>colleague<text:s/>on<text:s/></text:span><text:span text:style-name="T474_13">promotion<text:s/>which<text:s/></text:span><text:span text:style-name="T474_14">will<text:s/></text:span><text:span text:style-name="T474_15">help<text:s/>with<text:s/>continuity.<text:s/></text:span><text:span text:style-name="T474_16">A</text:span><text:span text:style-name="T474_17"><text:s/>suitable<text:s/></text:span><text:span text:style-name="T474_18">team<text:s/>is<text:s/>now<text:s/>in<text:s/>place<text:s/>as<text:s/>the<text:s/>programme<text:s/>moves<text:s/>into<text:s/>the<text:s/>next<text:s/>reporting<text:s/>period.<text:s/></text:span></text:h>
              </text:list-item>
              <text:list-item>
                <text:h text:style-name="P475" text:outline-level="2"><text:span text:style-name="T475_1">Additional<text:s/>academic<text:s/>support.</text:span><text:span text:style-name="T475_2"><text:s/></text:span><text:span text:style-name="T475_3">The<text:s/></text:span><text:span text:style-name="T475_4">team</text:span><text:span text:style-name="T475_5"><text:s/></text:span><text:span text:style-name="T475_6">has</text:span><text:span text:style-name="T475_7"><text:s/>added<text:s/>additional<text:s/>academic<text:s/>assistance<text:s/>from<text:s/>the<text:s/>UoM<text:s/>drawing<text:s/>in<text:s/>a<text:s/></text:span><text:span text:style-name="T475_8">S</text:span><text:span text:style-name="T475_9">enior<text:s/></text:span><text:span text:style-name="T475_10">L</text:span><text:span text:style-name="T475_11">ecturer<text:s/>with<text:s/>a<text:s/>20</text:span><text:span text:style-name="T475_12">%<text:s/></text:span><text:span text:style-name="T475_13">commitment<text:s/>to<text:s/>provide<text:s/>research<text:s/>management<text:s/>support<text:s/>from<text:s/>1</text:span><text:span text:style-name="T475_14">st</text:span><text:span text:style-name="T475_15"><text:s/>April<text:s/>2024.<text:s/>There<text:s/>is<text:s/>a<text:s/>potential<text:s/>to<text:s/>both<text:s/>increase<text:s/>and/or<text:s/>drop<text:s/>this<text:s/>as<text:s/>required.<text:s/></text:span></text:h>
              </text:list-item>
              <text:list-item>
                <text:h text:style-name="P476" text:outline-level="2"><text:span text:style-name="T476_1">Temporary<text:s/>operations<text:s/>support</text:span><text:span text:style-name="T476_2"><text:s/></text:span><text:span text:style-name="T476_3">A</text:span><text:span text:style-name="T476_4">dditional<text:s/>support</text:span><text:span text:style-name="T476_5"><text:s/></text:span><text:span text:style-name="T476_6">from<text:s/>two<text:s/>UoM<text:s/>staff<text:s/>members<text:s/>experienced<text:s/>in<text:s/>research<text:s/>management</text:span><text:span text:style-name="T476_7"><text:s/>is<text:s/>now<text:s/>in<text:s/>place.</text:span><text:span text:style-name="T476_8"><text:s/>Whil</text:span><text:span text:style-name="T476_9">st<text:s/>it<text:s/>is<text:s/>not<text:s/></text:span><text:span text:style-name="T476_10">anticipate</text:span><text:span text:style-name="T476_11">d<text:s/></text:span><text:span text:style-name="T476_12">that<text:s/></text:span><text:span text:style-name="T476_13">their<text:s/></text:span><text:span text:style-name="T476_14">roles<text:s/>will<text:s/>continue<text:s/></text:span><text:span text:style-name="T476_15">beyond<text:s/>April,<text:s/>the<text:s/>additional<text:s/>knowledge<text:s/>of<text:s/>ACRC<text:s/>that<text:s/>both<text:s/>staff<text:s/>now<text:s/></text:span><text:span text:style-name="T476_16">have<text:s/></text:span><text:span text:style-name="T476_17">will<text:s/>be<text:s/>beneficial<text:s/>moving<text:s/>forward.<text:s/></text:span><text:span text:style-name="T476_18"><text:s/></text:span></text:h>
              </text:list-item>
              <text:list-item>
                <text:h text:style-name="P477" text:outline-level="2"><text:span text:style-name="T477_1">Greater<text:s/>financial<text:s/>certainty</text:span><text:span text:style-name="T477_2">.<text:s/></text:span><text:span text:style-name="T477_3">FCDO<text:s/>were<text:s/></text:span><text:span text:style-name="T477_4">able</text:span><text:span text:style-name="T477_5"><text:s/>to<text:s/>offer<text:s/></text:span><text:span text:style-name="T477_6">greater<text:s/>financial<text:s/>certainty</text:span><text:span text:style-name="T477_7"><text:s/>moving<text:s/>forward,<text:s/>confirming<text:s/></text:span><text:span text:style-name="T477_8">a<text:s/>four-year<text:s/>budget<text:s/>commitment</text:span><text:span text:style-name="T477_9">.<text:s/></text:span></text:h>
              </text:list-item>
            </text:list>
          </text:list-item>
        </text:list>
        <text:p text:style-name="P478"/>
        <text:p text:style-name="P479"><text:span text:style-name="T479_1">G:<text:s/></text:span><text:span text:style-name="T479_2">MONITORING,<text:s/>EVIDENCE<text:s/>AND<text:s/>LEARNING</text:span><text:span text:style-name="T479_3"><text:s/></text:span></text:p>
        <text:p text:style-name="P480"/>
        <text:p text:style-name="P481"><text:span text:style-name="T481_1">Monitoring<text:s/>and<text:s/>Evaluation</text:span></text:p>
        <text:p text:style-name="P482"/>
        <text:list text:style-name="LS4" xml:id="list173" text:continue-list="list0">
          <text:list-item>
            <text:h text:style-name="P483" text:outline-level="2"><text:span text:style-name="T483_1">T</text:span><text:span text:style-name="T483_2">h</text:span><text:span text:style-name="T483_3">is<text:s/></text:span><text:span text:style-name="T483_4">Annual<text:s/>Review</text:span><text:span text:style-name="T483_5"><text:s/>was<text:s/>written<text:s/>by<text:s/>the<text:s/>Programme<text:s/>manager,<text:s/>PRO<text:s/>and<text:s/>SRO<text:s/>of<text:s/>FCDO</text:span><text:span text:style-name="T483_6"><text:s/>drawing<text:s/>upon<text:s/>information<text:s/>contained<text:s/>in<text:s/>an<text:s/>African<text:s/>Cities<text:s/>Annual<text:s/>Report,<text:s/>produced<text:s/>by<text:s/>the<text:s/>Consortium</text:span><text:span text:style-name="T483_7">.</text:span><text:span text:style-name="T483_8"><text:s/></text:span><text:span text:style-name="T483_9">FCDO<text:s/>has<text:s/>discussed<text:s/>elements<text:s/>of<text:s/>this<text:s/>review<text:s/></text:span><text:span text:style-name="T483_10">with<text:s/>the<text:s/>University<text:s/>of<text:s/>Manchester<text:s/>for<text:s/>clarity,<text:s/>though<text:s/>a<text:s/>visit<text:s/>was<text:s/>not<text:s/>possible<text:s/>due<text:s/>to<text:s/>staffing<text:s/>gaps<text:s/>detailed<text:s/>earlier<text:s/>in<text:s/>the<text:s/>report.<text:s/></text:span><text:span text:style-name="T483_11">Feedback<text:s/>from<text:s/>FCDO<text:s/>post<text:s/></text:span><text:span text:style-name="T483_12">in</text:span><text:span text:style-name="T483_13"><text:s/>priority<text:s/>cities</text:span><text:span text:style-name="T483_14"><text:s/>has<text:s/>been<text:s/>incorporated<text:s/>into<text:s/>the<text:s/>recommendations</text:span><text:span text:style-name="T483_15">.</text:span></text:h>
          </text:list-item>
          <text:list-item>
            <text:h text:style-name="P484" text:outline-level="2"><text:span text:style-name="T484_1">Operational<text:s/>KPIs<text:s/>are<text:s/>in<text:s/>place<text:s/>for<text:s/>the<text:s/>duration<text:s/>of<text:s/>the<text:s/>programme<text:s/>which<text:s/>are<text:s/>monitored<text:s/>on<text:s/>a<text:s/>quarterly<text:s/>basis<text:s/>as<text:s/>part<text:s/>of<text:s/>the<text:s/>invoice<text:s/>approval<text:s/>process.</text:span><text:span text:style-name="T484_2"><text:s/>During<text:s/>the<text:s/>review<text:s/>period,<text:s/>University<text:s/>of<text:s/>Manchester<text:s/>achieved<text:s/>all<text:s/>operational<text:s/>KPIs,<text:s/>having<text:s/>management<text:s/>information<text:s/>systems<text:s/>in<text:s/>place<text:s/>to<text:s/>monitor<text:s/>progress.</text:span></text:h>
          </text:list-item>
          <text:list-item>
            <text:h text:style-name="P485" text:outline-level="2"><text:span text:style-name="T485_1">An<text:s/>independent<text:s/>evaluation<text:s/>of<text:s/>the<text:s/>programme<text:s/>is<text:s/>included<text:s/>in<text:s/>the<text:s/>Business<text:s/>Case<text:s/>and<text:s/></text:span><text:span text:style-name="T485_2">is</text:span><text:span text:style-name="T485_3"><text:s/>planned<text:s/></text:span><text:span text:style-name="T485_4">to<text:s/>take<text:s/>place<text:s/>in<text:s/>two<text:s/>stages</text:span><text:span text:style-name="T485_5"><text:s/>i)</text:span><text:span text:style-name="T485_6"><text:s/>a<text:s/>mid-term<text:s/>process<text:s/>review<text:s/>and<text:s/></text:span><text:span text:style-name="T485_7">ii)<text:s/></text:span><text:span text:style-name="T485_8">an<text:s/>evaluation<text:s/>of<text:s/>performance<text:s/>and<text:s/>early<text:s/>impacts<text:s/>at<text:s/>the<text:s/>end<text:s/>of<text:s/>the<text:s/>programme.<text:s/>£600,000<text:s/>has<text:s/>been<text:s/>allocated<text:s/>for<text:s/>the<text:s/>evaluation<text:s/>costs.<text:s text:c="2"/>Work<text:s/>on<text:s/>commissioning<text:s/>the<text:s/>evaluation<text:s/>is<text:s/>expected<text:s/>to<text:s/>start<text:s/>in<text:s/>mid-2024</text:span><text:span text:style-name="T485_9">,<text:s/>and<text:s/>FCDO<text:s/>will<text:s/>engage<text:s/>with<text:s/>the<text:s/>University<text:s/>of<text:s/>Manchester<text:s/>to<text:s/>finesse<text:s/>the<text:s/>approach<text:s/>of<text:s/>this<text:s/>evaluation.<text:s/></text:span></text:h>
          </text:list-item>
        </text:list>
        <text:p text:style-name="P486"><text:span text:style-name="T486_1">Evidence</text:span></text:p>
        <text:p text:style-name="P487"/>
        <text:list text:style-name="LS4" xml:id="list176" text:continue-list="list0">
          <text:list-item>
            <text:h text:style-name="P488" text:outline-level="2"><text:span text:style-name="T488_1">Evidence</text:span><text:span text:style-name="T488_2"><text:s/></text:span><text:span text:style-name="T488_3">is<text:s/>a<text:s/>key<text:s/>driver<text:s/>as<text:s/>enshrined<text:s/>in<text:s/>the<text:s/>ToC</text:span><text:span text:style-name="T488_4">.<text:s/>View</text:span><text:span text:style-name="T488_5">ed<text:s/>as<text:s/></text:span><text:span text:style-name="T488_6">“Cities</text:span><text:span text:style-name="T488_7"><text:s/>of<text:s/>Systems”<text:s/></text:span><text:span text:style-name="T488_8">evidence<text:s/>is<text:s/>produced<text:s/>to<text:s/>impact<text:s/>African<text:s/>Cities</text:span><text:span text:style-name="T488_9"><text:s/>with<text:s/>the<text:s/>intention<text:s/>of<text:s/>influencing<text:s/>policy<text:s/>as<text:s/></text:span><text:span text:style-name="T488_10">the</text:span><text:span text:style-name="T488_11"><text:s/>key<text:s/></text:span><text:span text:style-name="T488_12">impact<text:s/>of<text:s/>the<text:s/>programme.<text:s/>Evidence<text:s/></text:span><text:span text:style-name="T488_13">produced<text:s/></text:span><text:span text:style-name="T488_14">by<text:s/>the<text:s/>programme<text:s/></text:span><text:span text:style-name="T488_15">is</text:span><text:span text:style-name="T488_16"><text:s/>having</text:span><text:span text:style-name="T488_17"><text:s/>wide</text:span><text:span text:style-name="T488_18">spread<text:s/></text:span><text:span text:style-name="T488_19">impacts<text:s/></text:span><text:span text:style-name="T488_20">as<text:s/></text:span><text:span text:style-name="T488_21">part<text:s/>of<text:s/>outcome<text:s/>indicator<text:s/>1<text:s/></text:span><text:span text:style-name="T488_22">as<text:s/>detailed<text:s/>in<text:s/>Annex<text:s/>A</text:span><text:span text:style-name="T488_23">,<text:s/></text:span></text:h>
          </text:list-item>
          <text:list-item>
            <text:h text:style-name="P489" text:outline-level="2"><text:span text:style-name="T489_1">Where<text:s/>possible<text:s/>and<text:s/>applicable,<text:s/>data<text:s/>and<text:s/>evidence<text:s/>is<text:s/>disaggregated<text:s/>by<text:s/>age,<text:s/>sex,<text:s/>disability<text:s/>and<text:s/>gender,<text:s/>however,</text:span><text:span text:style-name="T489_2"><text:s/>these<text:s/>are<text:s/>not<text:s/>the<text:s/>primary<text:s/>drivers<text:s/>of<text:s/>the<text:s/>evidence<text:s/>produced<text:s/>and<text:s/></text:span><text:span text:style-name="T489_3">utilised</text:span><text:span text:style-name="T489_4"><text:s/>as<text:s/>part<text:s/>of<text:s/>the<text:s/>programme</text:span><text:span text:style-name="T489_5">,<text:s/>rather<text:s/>the<text:s/>programme<text:s/>approaches<text:s/>evidence<text:s/>by<text:s/>establishing<text:s/>PCP’s<text:s/>which<text:s/>take<text:s/>these</text:span><text:span text:style-name="T489_6"><text:s/>metrics<text:s/>into<text:s/>account</text:span><text:span text:style-name="T489_7">.</text:span></text:h>
          </text:list-item>
        </text:list>
        <text:p text:style-name="P490"><text:span text:style-name="T490_1">Learning</text:span></text:p>
        <text:p text:style-name="P491"/>
        <text:list text:style-name="LS4" xml:id="list178" text:continue-list="list0">
          <text:list-item>
            <text:h text:style-name="P492" text:outline-level="2"><text:span text:style-name="T492_1">The<text:s/>primary<text:s/>driver<text:s/></text:span><text:span text:style-name="T492_2">regarding<text:s/>learning<text:s/>is<text:s/>captured<text:s/>in<text:s/>the<text:s/></text:span><text:span text:style-name="T492_3">l</text:span><text:span text:style-name="T492_4">ogframe<text:s/>as<text:s/></text:span><text:span text:style-name="T492_5">o</text:span><text:span text:style-name="T492_6">utcome<text:s/></text:span><text:span text:style-name="T492_7">i</text:span><text:span text:style-name="T492_8">ndictor<text:s/>5</text:span><text:span text:style-name="T492_9"><text:s/>detailing<text:s/>progress<text:s/>towards<text:s/>building<text:s/>the<text:s/>capacities<text:s/>and<text:s/>capabilities<text:s/>of<text:s/>national<text:s/>and<text:s/>local<text:s/>government<text:s/>staff.<text:s/></text:span><text:span text:style-name="T492_10">At<text:s/>this<text:s/>stage<text:s/>of<text:s/>the<text:s/>programme,<text:s/>th</text:span><text:span text:style-name="T492_11">is<text:s/>outcome<text:s/>is<text:s/>waiting<text:s/>for<text:s/>the<text:s/>implementation<text:s/>of<text:s/>the<text:s/>PCPs</text:span><text:span text:style-name="T492_12"><text:s/>and<text:s/></text:span><text:span text:style-name="T492_13">will</text:span><text:span text:style-name="T492_14"><text:s/>formally</text:span><text:span text:style-name="T492_15"><text:s/>commence<text:s/>in<text:s/>the<text:s/>final<text:s/>quarter<text:s/>of<text:s/>FY<text:s/>2023/</text:span><text:span text:style-name="T492_16">2</text:span><text:span text:style-name="T492_17">4.<text:s/></text:span></text:h>
          </text:list-item>
          <text:list-item>
            <text:h text:style-name="P493" text:outline-level="2"><text:span text:style-name="T493_1">However,<text:s/></text:span><text:span text:style-name="T493_2">Annexes<text:s/>4<text:s/>and<text:s/>12<text:s/></text:span><text:span text:style-name="T493_3">demonstrate<text:s/></text:span><text:span text:style-name="T493_4">a<text:s/>strong<text:s/>engagement<text:s/>from<text:s/>relevant<text:s/>government<text:s/>agencies<text:s/>across<text:s/>the<text:s/>Foundation<text:s/>Phase</text:span><text:span text:style-name="T493_5">,<text:s/>and<text:s/>a</text:span><text:span text:style-name="T493_6">n<text:s/>insight<text:s/>into<text:s/>the<text:s/>scope<text:s/>of<text:s/>learning<text:s/>and<text:s/>evidence<text:s/></text:span><text:span text:style-name="T493_7">(and<text:s/>influence)<text:s/></text:span><text:span text:style-name="T493_8">potential<text:s/>of<text:s/>the<text:s/>programme</text:span><text:span text:style-name="T493_9"><text:s/>as<text:s/>it<text:s/>moves<text:s/>to<text:s/>Implementation<text:s/>phase.<text:s/></text:span></text:h>
          </text:list-item>
          <text:list-item>
            <text:h text:style-name="P494" text:outline-level="2"><text:span text:style-name="T494_1">Further<text:s/>learning<text:s/>through<text:s/></text:span><text:span text:style-name="T494_2">practical<text:s/></text:span><text:span text:style-name="T494_3">w</text:span><text:span text:style-name="T494_4">orkshops</text:span><text:span text:style-name="T494_5"><text:s/></text:span><text:span text:style-name="T494_6">is</text:span><text:span text:style-name="T494_7"><text:s/>integral<text:s/>to<text:s/>the<text:s/>programme</text:span><text:span text:style-name="T494_8">,<text:s/>and</text:span><text:span text:style-name="T494_9"><text:s/>these</text:span><text:span text:style-name="T494_10"><text:s/>are<text:s/>detailed<text:s/>in<text:s/>the<text:s/>Annexes<text:s/></text:span><text:span text:style-name="T494_11">1,</text:span><text:span text:style-name="T494_12"><text:s/></text:span><text:span text:style-name="T494_13">2<text:s/>and<text:s/>3.<text:s/></text:span><text:span text:style-name="T494_14">These<text:s/>are<text:s/>primarily<text:s/>targeted</text:span><text:span text:style-name="T494_15"><text:s/>at<text:s/>policy<text:s/>makers</text:span><text:span text:style-name="T494_16"><text:s/>to<text:s/></text:span><text:span text:style-name="T494_17">share<text:s/>the<text:s/>evidence<text:s/>and<text:s/>findings<text:s/>and<text:s/>put<text:s/>them<text:s/>into<text:s/>practical<text:s/>and<text:s/>effective<text:s/>use.</text:span><text:span text:style-name="T494_18"><text:s/></text:span><text:span text:style-name="T494_19">E</text:span><text:span text:style-name="T494_20">ngaging<text:s/></text:span><text:span text:style-name="T494_21">c</text:span><text:span text:style-name="T494_22">ity<text:s/>elites<text:s/>in<text:s/>these<text:s/>workshops<text:s/>is<text:s/></text:span><text:span text:style-name="T494_23">critica</text:span><text:span text:style-name="T494_24">l<text:s/>for<text:s/>the</text:span><text:span text:style-name="T494_25"><text:s/></text:span><text:span text:style-name="T494_26">decision-making</text:span><text:span text:style-name="T494_27"><text:s/>scope<text:s/>and<text:s/>influence<text:s/></text:span><text:span text:style-name="T494_28">of</text:span><text:span text:style-name="T494_29"><text:s/>the<text:s/>research.<text:s/></text:span></text:h>
          </text:list-item>
          <text:list-item>
            <text:h text:style-name="P495" text:outline-level="2"><text:span text:style-name="T495_1">Internally<text:s/>to<text:s/>FCDO,<text:s/>learning<text:s/>from<text:s/>the<text:s/>programme<text:s/>has<text:s/>come<text:s/>primarily<text:s/>through<text:s/>the<text:s/>circulation<text:s/>of<text:s/>findings<text:s/>with<text:s/>country<text:s/>offices<text:s/>and<text:s/>development<text:s/>leads<text:s/>within<text:s/>the<text:s/>department</text:span><text:span text:style-name="T495_2">,<text:s/>and<text:s/>engagement<text:s/></text:span><text:span text:style-name="T495_3">of</text:span><text:span text:style-name="T495_4"><text:s/>the<text:s/>PRO</text:span><text:span text:style-name="T495_5">.</text:span><text:span text:style-name="T495_6"><text:s/>As<text:s/>the<text:s/>programme<text:s/>moves<text:s/>into<text:s/>the<text:s/>next<text:s/>phase,<text:s/>more<text:s/>direct<text:s/>engagement<text:s/>and<text:s/>learning<text:s/>with<text:s/>FCDO<text:s/>colleagues<text:s/>will<text:s/>be<text:s/>put<text:s/>into<text:s/>place<text:s/>to<text:s/>maximise<text:s/>benefit<text:s/>of<text:s/>the<text:s/>research<text:s/>and<text:s/>impacts.<text:s/></text:span></text:h>
          </text:list-item>
        </text:list>
        <text:p text:style-name="P496"/>
        <table:table table:style-name="Table13">
          <table:table-column table:style-name="Column57"/>
          <table:table-column table:style-name="Column58"/>
          <table:table-column table:style-name="Column59"/>
          <table:table-column table:style-name="Column60"/>
          <table:table-row table:style-name="Row51">
            <table:table-cell table:style-name="Cell174">
              <text:p text:style-name="P497"><text:span text:style-name="T497_1">Date<text:s/>of<text:s/>last<text:s/>narrative<text:s/>financial<text:s/>report</text:span></text:p>
            </table:table-cell>
            <table:table-cell table:style-name="Cell175">
              <text:p text:style-name="P498"><text:span text:style-name="T498_1">February<text:s/>2024</text:span></text:p>
            </table:table-cell>
            <table:table-cell table:style-name="Cell176">
              <text:p text:style-name="P499"><text:span text:style-name="T499_1">Date<text:s/>of<text:s/>last<text:s/>audited<text:s/>annual<text:s/>statement</text:span></text:p>
            </table:table-cell>
            <table:table-cell table:style-name="Cell177">
              <text:p text:style-name="P500"><text:span text:style-name="T500_1">Not<text:s/>required<text:s/>for<text:s/>contracts</text:span></text:p>
            </table:table-cell>
          </table:table-row>
        </table:table>
        <text:p text:style-name="P501"/>
        <text:p text:style-name="P502"><text:span text:style-name="T502_1">Annex<text:s/>1<text:s/>–<text:s/>Examples<text:s/>of<text:s/>ACRP's<text:s/>research<text:s/>approach<text:s/>and<text:s/>products<text:s/>used<text:s/>in<text:s/>policy<text:s/>and<text:s/>planning<text:s/>in<text:s/>African<text:s/>cities.</text:span></text:p>
        <text:p text:style-name="P503"/>
        <text:p text:style-name="P504"><text:span text:style-name="T504_1">Accra:<text:s/></text:span><text:span text:style-name="T504_2">Close<text:s/>engagement<text:s/>with<text:s/>the<text:s/>Ministry<text:s/>of<text:s/>Local<text:s/>Government,<text:s/>Decentralization<text:s/>and<text:s/>Rural<text:s/>Development<text:s/>(particularly<text:s/>the<text:s/>Decentralization<text:s/>Directorate).<text:s/>In<text:s/>2023<text:s/>(January<text:s/>24</text:span><text:span text:style-name="T504_3">th</text:span><text:span text:style-name="T504_4"><text:s/>and<text:s/>25</text:span><text:span text:style-name="T504_5">th</text:span><text:span text:style-name="T504_6">),<text:s/>a<text:s/>two-day<text:s/>Consultative<text:s/>workshop<text:s/>was<text:s/>organised<text:s/>in<text:s/>collaboration<text:s/>with<text:s/>the<text:s/>Ministry<text:s/>for<text:s/>state<text:s/>and<text:s/>non-state<text:s/>stakeholders.<text:s/>Evidence<text:s/>from<text:s/>African<text:s/>Cities<text:s/>Research<text:s/>Programme<text:s/>(ACRC)<text:s/>amplified<text:s/>the<text:s/>need<text:s/>for<text:s/>and<text:s/>contributed<text:s/>to<text:s/>the<text:s/>conceptualization<text:s/>of<text:s/>the<text:s/>city’s<text:s/>slum<text:s/>upgrading<text:s/>programme.<text:s/>Also<text:s/>discussed<text:s/>was<text:s/>the<text:s/>need<text:s/>for<text:s/>revision<text:s/>of<text:s/>the<text:s/>national<text:s/>housing<text:s/>policy.</text:span></text:p>
        <text:p text:style-name="P505"><text:span text:style-name="T505_1">Freetown:<text:s/></text:span><text:span text:style-name="T505_2">evidence<text:s/>from<text:s/>ACRC<text:s/>research<text:s/>undertaken<text:s/>by<text:s/>SLURC<text:s/>and<text:s/>CODOHSAPA<text:s/>was<text:s/>disseminated<text:s/>during<text:s/>Freetown’s<text:s/>housing<text:s/>conference<text:s/>(8</text:span><text:span text:style-name="T505_3">th</text:span><text:span text:style-name="T505_4"><text:s/>and<text:s/>9</text:span><text:span text:style-name="T505_5">th</text:span><text:span text:style-name="T505_6"><text:s/>May)<text:s/>and<text:s/>the<text:s/>research<text:s/>demonstrated<text:s/>the<text:s/>need<text:s/>for<text:s/>a<text:s/>national<text:s/>housing<text:s/>policy.<text:s/></text:span><text:span text:style-name="T505_7">There<text:s/>was<text:s/>significant<text:s/>commitment<text:s/>from<text:s/>the<text:s/>political<text:s/>elite<text:s/>both<text:s/>at<text:s/>the<text:s/>Ministerial<text:s/>and<text:s/>county<text:s/>council<text:s/>level<text:s/>such<text:s/>that<text:s/>the<text:s/>review<text:s/>of<text:s/>the<text:s/>National<text:s/>Housing<text:s/>Policy<text:s/>was<text:s/>ensured.<text:s/>The<text:s/>Ministers<text:s/>of:<text:s/>Lands,<text:s/>Housing<text:s/>and<text:s/>Country<text:s/>Development;<text:s/>Western<text:s/>Area;<text:s/>and<text:s/>Planning<text:s/>&amp;<text:s/>Economic Development<text:s/>attended<text:s/>the<text:s/>conference.<text:s/>The<text:s/>first<text:s/>two<text:s/>Ministers<text:s/>made<text:s/>presentations<text:s/>during<text:s/>the<text:s/>conference.<text:s/>Additional<text:s/>high-level<text:s/>delegates<text:s/>in<text:s/>attendance<text:s/>were<text:s/>the<text:s/>mayor<text:s/>of<text:s/>Makeni<text:s/>City<text:s/>Council,<text:s/>representation<text:s/>from<text:s/>the<text:s/>Western<text:s/>Rural<text:s/>City<text:s/>Council,<text:s/>Freetown<text:s/>County<text:s/>Council<text:s/>and<text:s/>Bo<text:s/>Council. </text:span><text:span text:style-name="T505_8"><text:s/></text:span><text:span text:style-name="T505_9">A<text:s/>follow<text:s/>up<text:s/>practical<text:s/>workshop (policy<text:s/>dialogue) was<text:s/>held<text:s/>with<text:s/>housing<text:s/>stakeholders<text:s/>(including CSOs,<text:s/>Freetown<text:s/>County<text:s/>Council,<text:s/>Ministry<text:s/>of<text:s/>Housing<text:s/>and<text:s/>Country<text:s/>Development,<text:s/>and<text:s/>development<text:s/>partners) to<text:s/>define<text:s/>key<text:s/>principles<text:s/>to<text:s/>guide<text:s/>development<text:s/>of<text:s/>a<text:s/>housing<text:s/>policy<text:s/>that safeguards<text:s/>equitable and<text:s/>sustainable<text:s/>housing<text:s/>in<text:s/>Freetown. These deliberations<text:s/>were<text:s/>summarised<text:s/>into<text:s/>a<text:s/>chart<text:s/>and<text:s/>presented<text:s/>to<text:s/>the<text:s/>government. </text:span></text:p>
        <text:p text:style-name="P506"/>
        <text:p text:style-name="P507"><text:span text:style-name="T507_1">Harare:<text:s/>(2<text:s/>examples)</text:span></text:p>
        <text:p text:style-name="P508"><text:span text:style-name="T508_1">1.<text:s/></text:span><text:span text:style-name="T508_2">Through<text:s/>engagements<text:s/>with<text:s/>the<text:s/>City<text:s/>of<text:s/>Harare’s<text:s/>informal<text:s/>sector<text:s/>committee,<text:s/></text:span><text:span text:style-name="T508_3">ACRC<text:s/>research<text:s/>was<text:s/>instrumental<text:s/>in<text:s/>informing<text:s/>the<text:s/>creation<text:s/>of<text:s/>the<text:s/>Informal<text:s/>Sector<text:s/>Policy<text:s/>for<text:s/>the<text:s/>city<text:s/>of<text:s/>Harare.<text:s/>ACRC<text:s/>city<text:s/>domain<text:s/>researchers,<text:s/>in<text:s/>their<text:s/>report,<text:s/>proposed<text:s/>several<text:s/>pathways<text:s/>to<text:s/>secure<text:s/>transformative<text:s/>policy<text:s/>changes<text:s/>including<text:s/>a<text:s/>new<text:s/>approach<text:s/>to<text:s/>economic<text:s/>informality<text:s/>with<text:s/>greater<text:s/>recognition<text:s/>of<text:s/>such<text:s/>activities<text:s/>and<text:s/>potential<text:s/>actions<text:s/>to<text:s/>facilitate<text:s/>the<text:s/>development<text:s/>of<text:s/>the<text:s/>sector.<text:s/></text:span><text:span text:style-name="T508_4">In<text:s/>April<text:s/>2023,<text:s/>following<text:s/>further<text:s/>discussions<text:s/>about<text:s/>economic<text:s/>informality<text:s/>with<text:s/>the<text:s/>ACRP<text:s/>(African<text:s/>Cities<text:s/>Research<text:s/>Programme)<text:s/>team<text:s/>at<text:s/>the<text:s/>Urban<text:s/>Informal<text:s/>Forum<text:s/>(in<text:s/>which<text:s/>the<text:s/>city<text:s/>council<text:s/>participates),<text:s/>the<text:s/>Small<text:s/>and<text:s/>Medium<text:s/>Enterprise<text:s/>Committee<text:s/>launched<text:s/>the<text:s/>Small<text:s/>and<text:s/>Medium<text:s/>Enterprise<text:s/>(SME)<text:s/>Policy<text:s/>for<text:s/>the<text:s/>City<text:s/>of<text:s/>Harare<text:s/>which<text:s/>“sets<text:s/>out<text:s/>strategies<text:s/>for<text:s/>implementation,<text:s/>coordination,<text:s/>monitoring<text:s/>and<text:s/>evaluation<text:s/>to<text:s/>enhance<text:s/>development<text:s/>and<text:s/>growth<text:s/>of<text:s/>the<text:s/>SME<text:s/>sector<text:s/>in<text:s/>Harare…”<text:s/>(City<text:s/>of<text:s/>Harare,<text:s/>2023:10).<text:s/></text:span></text:p>
        <text:p text:style-name="P509"><text:span text:style-name="T509_1">2.<text:s text:c="2"/>High<text:s/>level<text:s/>officials<text:s/>have<text:s/>continued<text:s/>their<text:s/>engagement<text:s/>with<text:s/>the<text:s/>research<text:s/>team.<text:s/></text:span><text:span text:style-name="T509_2">ACRP<text:s/>domain<text:s/>research<text:s/>findings<text:s/>were<text:s/>presented<text:s/>by<text:s/>the<text:s/>team,<text:s/>at<text:s/>the<text:s/>request<text:s/>of<text:s/>the<text:s/>organizers,<text:s/>at<text:s/>a<text:s/>Housing<text:s/>Directors<text:s/>Forum<text:s/>in<text:s/>Ruwa<text:s/>(Zimbabwe)<text:s/>on<text:s/>15</text:span><text:span text:style-name="T509_3">th</text:span><text:span text:style-name="T509_4"><text:s/>and<text:s/>16</text:span><text:span text:style-name="T509_5">th</text:span><text:span text:style-name="T509_6"><text:s/>November<text:s/>2024.<text:s/></text:span><text:span text:style-name="T509_7">Thirty-two</text:span><text:span text:style-name="T509_8"><text:s/>housing<text:s/>directors<text:s/>were<text:s/>present<text:s/>at<text:s/>this<text:s/>meeting.<text:s/>The<text:s/>ACRP<text:s/>presentations<text:s/>on<text:s/>findings<text:s/>from<text:s/>the<text:s/>informal<text:s/>settlement<text:s/>and<text:s/>land<text:s/>and<text:s/>connectivity<text:s/>domains<text:s/>and<text:s/>subsequent<text:s/>discussions,<text:s/>explored<text:s/>pathways<text:s/>for<text:s/>building<text:s/>climate<text:s/>resilient<text:s/>settlements.<text:s text:c="2"/></text:span></text:p>
        <text:p text:style-name="P510"/>
        <text:p text:style-name="P511"><text:span text:style-name="T511_1">Lilongwe:<text:s/>(3<text:s/>examples)</text:span></text:p>
        <text:p text:style-name="P512"><text:span text:style-name="T512_1">1.<text:s/>Evidence<text:s/>from<text:s/>ACRP’s<text:s/>city<text:s/>domain<text:s/>report<text:s/>supported<text:s/>the<text:s/>establishment<text:s/>of<text:s/>Slum<text:s/>Upgrading<text:s/>Guidelines<text:s/>to<text:s/>operationalize<text:s/>Slum<text:s/>Upgrading<text:s/>in<text:s/>the<text:s/>city,<text:s/>and<text:s/>advanced<text:s/>a<text:s/>substantive<text:s/>initiative<text:s/>part<text:s/>financed<text:s/>by<text:s/>the<text:s/>Ministry<text:s/>of<text:s/>Local<text:s/>Government.<text:s/>The<text:s/>Malawi<text:s/>Implementation<text:s/>Plan<text:s/>(MIP<text:s/>1)<text:s/>has<text:s/>listed<text:s/>the<text:s/>Slum<text:s/>Upgrading<text:s/>Guidelines<text:s/>as<text:s/>a<text:s/>priority<text:s/>area<text:s/>for<text:s/>implementation<text:s/>in<text:s/>the<text:s/>year<text:s/>2024.<text:s text:c="2"/>To<text:s/>resolve<text:s/>the<text:s/>informality<text:s/>challenge<text:s/>in<text:s/>Lilongwe<text:s/>(a<text:s/>key<text:s/>need<text:s/>evidenced<text:s/>by<text:s/>ACRP<text:s/>research),<text:s/>a<text:s/>city-level<text:s/>consortium<text:s/>has<text:s/>been<text:s/>set<text:s/>up<text:s/>to<text:s/>support<text:s/>the<text:s/>government<text:s/>of<text:s/>Malawi<text:s/>in<text:s/>the<text:s/>formulation<text:s/>of<text:s/>the<text:s/>national<text:s/>slum<text:s/>upgrading<text:s/>and<text:s/>containment<text:s/>strategy<text:s/>guidelines.<text:s/>The<text:s/>current<text:s/>National<text:s/>Urbanization<text:s/>Policy,<text:s/>implemented<text:s/>since<text:s/>2019,<text:s/>is<text:s/>set<text:s/>to<text:s/>expire<text:s/>in<text:s/>April<text:s/>2024.<text:s/>However,<text:s/>there<text:s/>is<text:s/>a<text:s/>lack<text:s/>of<text:s/>a<text:s/>dedicated<text:s/>strategy<text:s/>for<text:s/>informal<text:s/>settlements<text:s/>upgrading<text:s/>and<text:s/>containment;<text:s/>and<text:s/>this<text:s/>has<text:s/>impeded<text:s/>effective<text:s/>slum<text:s/>upgrading<text:s/>policy<text:s/>implementation.<text:s/>Supporting<text:s/>the<text:s/>development<text:s/>and<text:s/>implementation<text:s/>of<text:s/>the<text:s/>National<text:s/>Slum<text:s/>Upgrading<text:s/>and<text:s/>Prevention<text:s/>Strategy<text:s/>in<text:s/>Malawi<text:s/>will<text:s/>advance<text:s/>Malawi’s<text:s/>Vision<text:s/>2063.<text:s text:c="3"/>The<text:s/>same<text:s/>ACRP<text:s/>evidence<text:s/>supported<text:s/>officials<text:s/>at<text:s/>the<text:s/>Ministry<text:s/>of<text:s/>Local<text:s/>Government<text:s/>to<text:s/>provide<text:s/>a<text:s/>grant<text:s/>of<text:s/>land<text:s/>(12<text:s/>hectares)<text:s/>and<text:s/>make<text:s/>a<text:s/>cash<text:s/>contribution<text:s/>of<text:s/>K40<text:s/>million<text:s/>(approximately<text:s/>US<text:s/>$2.4<text:s/>million)<text:s/>to<text:s/>catalyse<text:s/>community<text:s/>engagement<text:s/>activities<text:s/>in<text:s/>the<text:s/>2022/2023<text:s/>financial<text:s/>budget.<text:s/>This<text:s/>will<text:s/>support<text:s/>slum<text:s/>upgrading<text:s/>in<text:s/>Mgona,<text:s/>Lilongwe.</text:span></text:p>
        <text:p text:style-name="P513"><text:span text:style-name="T513_1"> </text:span><text:span text:style-name="T513_2">2.<text:s/>ACRP<text:s/>researchers<text:s/>emphasised<text:s/>to<text:s/>City<text:s/>of<text:s/>Lilongwe<text:s/>that<text:s/>there<text:s/>is<text:s/>a<text:s/>need<text:s/>to<text:s/>incorporate<text:s/>communities<text:s/>meaningfully<text:s/>within<text:s/>City<text:s/>Council<text:s/>planning<text:s/>processes.<text:s/>An<text:s/>informal<text:s/>alliance<text:s/>comprising<text:s/>of<text:s/>Tilitonse<text:s/>Foundation,<text:s/>Oxfam,<text:s/>Catholic<text:s/>Commission<text:s/>for<text:s/>Justice<text:s/>and<text:s/>Peace,<text:s/>and<text:s/>CCODE<text:s/>has<text:s/>supported<text:s/>the<text:s/>Lilongwe<text:s/>City<text:s/>Council<text:s/>to<text:s/>formulate<text:s/>the<text:s/>Lilongwe<text:s/>Urban<text:s/>Ward<text:s/>Level<text:s/>Profile.<text:s/>(CCODE<text:s/>have<text:s/>been<text:s/>ACRP<text:s/>city<text:s/>domain<text:s/>researchers<text:s/>for<text:s/>informal<text:s/>settlements<text:s/>and<text:s/>supported<text:s/>ACRP<text:s/>uptake.)<text:s/>The<text:s/>profile<text:s/>developed<text:s/>through<text:s/>a<text:s/>consultative<text:s/>process<text:s/>contains<text:s/>development<text:s/>aspirations<text:s/>for<text:s/>all<text:s/>the<text:s/>27<text:s/>wards<text:s/>in<text:s/>the<text:s/>city.<text:s/>In<text:s/>the<text:s/>meantime,<text:s/>the<text:s/>council<text:s/>has<text:s/>started<text:s/>implementing<text:s/>some<text:s/>of<text:s/>the<text:s/>community<text:s/>prioritised<text:s/>projects<text:s/>that<text:s/>were<text:s/>identified<text:s/>through<text:s/>this<text:s/>process.<text:s/>However,<text:s/>communities<text:s/>still<text:s/>face<text:s/>the<text:s/>challenge<text:s/>of<text:s/>convincing<text:s/>different<text:s/>stakeholders<text:s/>to<text:s/>use<text:s/>the<text:s/>document<text:s/>when<text:s/>delivering<text:s/>development<text:s/>in<text:s/>their<text:s/>areas.<text:s/>This<text:s/>work<text:s/>reinforced<text:s/>ongoing<text:s/>efforts<text:s/>by<text:s/>USAID<text:s/>to<text:s/>reinforce<text:s/>local<text:s/>democracy.<text:s/>The<text:s/>Council<text:s/>is<text:s/>currently<text:s/>sponsoring<text:s/>ward<text:s/>development<text:s/>plans<text:s/>with<text:s/>a<text:s/>central<text:s/>role<text:s/>given<text:s/>to<text:s/>communities.<text:s/></text:span></text:p>
        <text:p text:style-name="P514"><text:span text:style-name="T514_1">3.<text:s/>Based<text:s/>on<text:s/>the<text:s/>ACRP<text:s/>evidence,<text:s/>ACRC<text:s/>partner<text:s/>CCODE<text:s/>has<text:s/>started<text:s/>working<text:s/>with<text:s/>the<text:s/>Department<text:s/>of<text:s/>Commerce<text:s/>of<text:s/>the<text:s/>Lilongwe<text:s/>City<text:s/>Council<text:s/>to<text:s/>address<text:s/>challenges<text:s/>being<text:s/>faced<text:s/>by<text:s/>the<text:s/>informal<text:s/>business<text:s/>sector.<text:s/>Despite<text:s/>the<text:s/>centrality<text:s/>of<text:s/>the<text:s/>informal<text:s/>sector<text:s/>within<text:s/>the<text:s/>local<text:s/>economy,<text:s/>the<text:s/>adversarial<text:s/>relationship<text:s/>between<text:s/>the<text:s/>council<text:s/>and<text:s/>the<text:s/>informal<text:s/>sector<text:s/>traders<text:s/>has<text:s/>led<text:s/>to<text:s/>loss<text:s/>of<text:s/>revenue<text:s/>by<text:s/>the<text:s/>council<text:s/>and<text:s/>in<text:s/>most<text:s/>cases<text:s/>violation<text:s/>of<text:s/>rights<text:s/>of<text:s/>informal<text:s/>sector<text:s/>traders<text:s/>through<text:s/>beatings<text:s/>and<text:s/>confiscation<text:s/>of<text:s/>merchandise. Lilongwe<text:s/>City<text:s/>Council<text:s/>is<text:s/>working<text:s/>with<text:s/>CCODE<text:s/>to<text:s/>build<text:s/>a<text:s/>more<text:s/>favourable<text:s/>working<text:s/>relationship<text:s/>between<text:s/>informal<text:s/>vendors<text:s/>and<text:s/>the<text:s/>council,<text:s/>through<text:s/>mapping<text:s/>and<text:s/>categorizing<text:s/>all<text:s/>the<text:s/>informal<text:s/>trades<text:s/>as<text:s/>well<text:s/>as<text:s/>building<text:s/>participatory<text:s/>structures<text:s/>in<text:s/>the<text:s/>city.<text:s/>The<text:s/>partnership<text:s/>seeks<text:s/>to:<text:s/>a)<text:s/>Increase<text:s/>Revenue<text:s/>Generation:<text:s/>Implement<text:s/>measures<text:s/>to<text:s/>enhance<text:s/>revenue<text:s/>collection<text:s/>from<text:s/>the<text:s/>informal<text:s/>sector,<text:s/>ensuring<text:s/>fair<text:s/>taxation<text:s/>and<text:s/>efficient<text:s/>payment<text:s/>mechanisms.<text:s/>b)<text:s/>Improve<text:s/>Relationships<text:s/>and<text:s/>Trust:<text:s/>Strengthen<text:s/>communication<text:s/>and<text:s/>collaboration<text:s/>channels<text:s/>between<text:s/>Lilongwe<text:s/>City<text:s/>Council<text:s/>and<text:s/>informal<text:s/>traders<text:s/>to<text:s/>build<text:s/>mutual<text:s/>trust<text:s/>and<text:s/>understanding.<text:s/>C)<text:s/>Enhance<text:s/>Compliance<text:s/>to<text:s/>Trading<text:s/>Bylaws:<text:s/>Promote<text:s/>adherence<text:s/>to<text:s/>trading<text:s/>regulations<text:s/>and<text:s/>bylaws<text:s/>among<text:s/>informal<text:s/>sector<text:s/>players,<text:s/>thereby<text:s/>fostering<text:s/>a<text:s/>more<text:s/>organized<text:s/>and<text:s/>sustainable<text:s/>trading<text:s/>environment.<text:s/>d)<text:s/>Zero<text:s/>Tolerance<text:s/>to<text:s/>Corruption:<text:s/>Implement<text:s/>stringent<text:s/>measures<text:s/>to<text:s/>eliminate<text:s/>corruption<text:s/>within<text:s/>the<text:s/>council's<text:s/>staff,<text:s/>promoting<text:s/>transparent<text:s/>and<text:s/>accountable<text:s/>practices.</text:span></text:p>
        <text:p text:style-name="P515"/>
        <text:p text:style-name="P516"><text:span text:style-name="T516_1">Nairobi:<text:s/>(2<text:s/>examples)</text:span></text:p>
        <text:p text:style-name="P517"><text:span text:style-name="T517_1">1.<text:s/>Evidence<text:s/>from<text:s/>the<text:s/>ACRP<text:s/>led<text:s/>to<text:s/>an<text:s/>invitation<text:s/>by<text:s/>the<text:s/>County<text:s/>government<text:s/>of<text:s/>Nairobi<text:s/>to<text:s/>review<text:s/>the<text:s/>existing<text:s/>national<text:s/>housing<text:s/>policy,<text:s/>and<text:s/>include<text:s/>the<text:s/>affordable<text:s/>rental<text:s/>housing<text:s/>market. This<text:s/>invitation<text:s/>was<text:s/>rooted<text:s/>from<text:s/>the<text:s/>ACRC<text:s/>housing<text:s/>domain<text:s/>research<text:s/>findings<text:s/>that<text:s/>revealed<text:s/>that<text:s/>90.7%<text:s/>of<text:s/>the<text:s/>Nairobi<text:s/>city<text:s/>dwellers<text:s/>are<text:s/>renters,<text:s/>who<text:s/>view<text:s/>the<text:s/>city<text:s/>as<text:s/>a<text:s/>dormitory<text:s/>area<text:s/>as<text:s/>they<text:s/>search<text:s/>for<text:s/>livelihood<text:s/>opportunities<text:s/>and<text:s/>upward<text:s/>mobility.<text:s/>This<text:s/>catalysed<text:s/>collective<text:s/>questioning<text:s/>of<text:s/>the<text:s/>affordable<text:s/>housing<text:s/>programme,<text:s/>a<text:s/>flagship<text:s/>programme<text:s/>by<text:s/>the<text:s/>national<text:s/>and<text:s/>County<text:s/>governments,<text:s/>aimed<text:s/>at<text:s/>reducing<text:s/>the<text:s/>housing<text:s/>deficit<text:s/>in<text:s/>the<text:s/>city.<text:s/>The<text:s/>political<text:s/>elite,<text:s/>academia,<text:s/>researchers<text:s/>and<text:s/>other<text:s/>agencies<text:s/>through<text:s/>ACRC<text:s/>workshops<text:s/>acknowledged<text:s/>that<text:s/>the<text:s/>popular<text:s/>affordable<text:s/>housing<text:s/>programme<text:s/>would<text:s/>not<text:s/>in<text:s/>its<text:s/>narrowest<text:s/>form<text:s/>address<text:s/>housing<text:s/>quality<text:s/>and<text:s/>deficit<text:s/>gaps<text:s/>among<text:s/>the<text:s/>low-income<text:s/>population<text:s/>segment,<text:s/>and<text:s/>that<text:s/>its<text:s/>tailoring<text:s/>did<text:s/>not<text:s/>allow<text:s/>for<text:s/>renters<text:s/>to<text:s/>benefit<text:s/>from<text:s/>the<text:s/>model.<text:s/>The<text:s/>invite<text:s/>to<text:s/>review<text:s/>the<text:s/>housing<text:s/>policy<text:s/>may<text:s/>allow<text:s/>for<text:s/>inclusion<text:s/>of<text:s/>social<text:s/>rental<text:s/>housing<text:s/>implementation<text:s/>as<text:s/>a<text:s/>right<text:s/>among<text:s/>the<text:s/>urban<text:s/>poor,<text:s/>and<text:s/>integration<text:s/>of<text:s/>affordable<text:s/>rental<text:s/>housing<text:s/>market,<text:s/>targeting<text:s/>the<text:s/>middle-income<text:s/>earners.<text:s/>The<text:s/>policy<text:s/>review<text:s/>strategies<text:s/>are<text:s/>still<text:s/>ongoing,<text:s/>and<text:s/>have<text:s/>brought<text:s/>on<text:s/>board<text:s/>the<text:s/>academia,<text:s/>SDI<text:s/>uptake<text:s/>research<text:s/>team,<text:s/>Muungano<text:s/>wa<text:s/>Wanavijiji,<text:s/>the<text:s/>county<text:s/>government<text:s/>of<text:s/>Nairobi<text:s/>and<text:s/>other<text:s/>policy<text:s/>actors.<text:s/> </text:span></text:p>
        <text:p text:style-name="P518"><text:span text:style-name="T518_1">2.<text:s/></text:span><text:span text:style-name="T518_2">Evidence<text:s/>from<text:s/>ACRC<text:s/>revealed<text:s/>the<text:s/>requirement<text:s/>for<text:s/>multiple<text:s/>trading<text:s/>licences<text:s/>negatively<text:s/>impacted<text:s/>the<text:s/>cost<text:s/>of<text:s/>doing<text:s/>business<text:s/>and<text:s/>subsequently<text:s/>hindered<text:s/>structural<text:s/>transformation.<text:s/>This<text:s/>contributed<text:s/>to<text:s/>the<text:s/>activation<text:s/>of<text:s/>a<text:s/>unified<text:s/>business<text:s/>permit<text:s/>for<text:s/>businesses<text:s/>in<text:s/>Nairobi<text:s/>City<text:s/>County;<text:s/>a<text:s/>recommendation<text:s/>in<text:s/>the<text:s/>structural<text:s/>transformation<text:s/>research<text:s/>report.</text:span><text:span text:style-name="T518_3"><text:note text:note-class="footnote"><text:note-citation/><text:note-body><text:p text:style-name="P519"><text:span text:style-name="T519_1"><text:s/>https://www.citizen.digital/news/nairobi-governor-johnson-sakaja-unveils-unified-business-permit-n334062</text:span></text:p></text:note-body></text:note></text:span><text:span text:style-name="T519_2"><text:s/></text:span></text:p>
        <text:p text:style-name="P520"/>
        <text:p text:style-name="P521"/>
        <text:p text:style-name="P522"/>
        <text:p text:style-name="P523"><text:span text:style-name="T523_1">Annex<text:s/>2:<text:s/></text:span><text:span text:style-name="T523_2">Three<text:s/>reform<text:s/>Coalitions<text:s/>taking<text:s/>part<text:s/>in<text:s/>capacity<text:s/>and<text:s/>capability<text:s/>strengthening</text:span></text:p>
        <text:p text:style-name="P524"/>
        <text:p text:style-name="P525"><text:span text:style-name="T525_1">Lagos:<text:s/></text:span><text:span text:style-name="T525_2">Nigerian<text:s/>Federation<text:s/>for<text:s/>the<text:s/>Urban<text:s/>Poor<text:s/>(a<text:s/>reform<text:s/>coalition<text:s/>of<text:s/>community<text:s/>groups<text:s/>active<text:s/>in<text:s/>informal<text:s/>settlements)<text:s/>has<text:s/>engaged<text:s/>in<text:s/>Foundation<text:s/>Phase<text:s/>research<text:s/>with<text:s/>associated<text:s/>training<text:s/>and<text:s/>advanced<text:s/>their<text:s/>skills<text:s/>to<text:s/>generate,<text:s/>validate<text:s/>and<text:s/>access<text:s/>evidence.<text:s/>They<text:s/>have<text:s/>used<text:s/>this<text:s/>evidence<text:s/>to<text:s/>strengthen<text:s/>their<text:s/>capacity<text:s/>to<text:s/>demand<text:s/>state<text:s/>accountability.<text:s/>Community<text:s/>representatives<text:s/>from<text:s/>Akoka,<text:s/>Bariga,<text:s/>Ajegunle<text:s/>Ikorodu<text:s/>Kirikiri<text:s/>and<text:s/>Oshodi<text:s/>engaged<text:s/>with<text:s/>ACRP<text:s/>research<text:s/>teams<text:s/>to<text:s/>identify<text:s/>solutions<text:s/>for<text:s/>improved<text:s/>housing<text:s/>for<text:s/>low-income<text:s/>residents.</text:span></text:p>
        <text:p text:style-name="P526"><text:span text:style-name="T526_1">Community<text:s/>activists<text:s/>had<text:s/>the<text:s/>opportunity<text:s/>to<text:s/>use<text:s/>their<text:s/>new<text:s/>capabilities<text:s/>when<text:s/>they<text:s/>participated<text:s/>in<text:s/>an<text:s/>ACRC<text:s/>dissemination<text:s/></text:span><text:span text:style-name="T526_2">workshop<text:s/>on<text:s/>Community<text:s/>Infrastructure<text:s/>Projects<text:s/>and<text:s/>the<text:s/>Lagos<text:s/>State<text:s/>Development<text:s/>Plan<text:s/>2052.<text:s/>At<text:s/>this<text:s/>meeting<text:s/>they<text:s/>had<text:s/>the<text:s/>opportunity<text:s/>to<text:s/>interact<text:s/>with<text:s/></text:span><text:span text:style-name="T526_3">legislators<text:s/>to<text:s/>discuss<text:s/>how<text:s/>to<text:s/>provide<text:s/>affordable<text:s/>housing<text:s/>for<text:s/>the<text:s/>urban<text:s/>poor.<text:s/></text:span></text:p>
        <text:p text:style-name="P527"/>
        <text:p text:style-name="P528"><text:span text:style-name="T528_1">In<text:s/>Kampala</text:span><text:span text:style-name="T528_2">,<text:s/>t</text:span><text:span text:style-name="T528_3">he<text:s/>Urban<text:s/>Action<text:s/>Lab<text:s/>has<text:s/>demonstrated<text:s/>its<text:s/>ability<text:s/>to<text:s/>provide<text:s/>a<text:s/>platform<text:s/>for<text:s/>reform<text:s/>efforts<text:s/>in<text:s/>Kampala.<text:s/>Academics<text:s/>work<text:s/>closely<text:s/>with<text:s/>community<text:s/>groups<text:s/>and<text:s/>state<text:s/>officials<text:s/>(local<text:s/>government<text:s/>and<text:s/>national)<text:s/>to<text:s/>innovate<text:s/>policies<text:s/>and<text:s/>programmes<text:s/>that<text:s/>advance<text:s/>inclusion<text:s/>and<text:s/>poverty<text:s/>reduction.<text:s/>Through<text:s/>the<text:s/>ACRP,<text:s/>they<text:s/>have<text:s/>established<text:s/>a<text:s/>close<text:s/>working<text:s/>relationship<text:s/>with<text:s/>Dr<text:s/>Badru<text:s/>Bukenya,<text:s/>an<text:s/>academic<text:s/>with<text:s/>extensive<text:s/>experience<text:s/>of<text:s/>political<text:s/>settlements<text:s/>and<text:s/>considerable<text:s/>knowledge<text:s/>about<text:s/>the<text:s/>politics<text:s/>of<text:s/>Kampala<text:s/>and<text:s/>Uganda.<text:s/>Dr<text:s/>Bukenya<text:s/>has<text:s/>explained<text:s/>the<text:s/>political<text:s/>settlements<text:s/>framework<text:s/>to<text:s/>ACRP<text:s/>researchers<text:s/>and<text:s/>uptake<text:s/>specialists<text:s/>in<text:s/>the<text:s/>team;<text:s/>and<text:s/>has<text:s/>worked<text:s/>with<text:s/>multiple<text:s/>team<text:s/>members<text:s/>to<text:s/>incorporate<text:s/>a<text:s/>politically<text:s/>nuanced<text:s/>analysis<text:s/>into<text:s/>their<text:s/>urban<text:s/>focused<text:s/>contributions.<text:s/>This<text:s/>has<text:s/>built<text:s/>the<text:s/>capabilities<text:s/>of<text:s/>UAL<text:s/>collaborators<text:s/>(academic<text:s/>and<text:s/>non-academic)<text:s/>and<text:s/>has<text:s/>the<text:s/>potential<text:s/>to<text:s/>improve<text:s/>political<text:s/>strategies<text:s/>going<text:s/>forward.<text:s/>(Similar<text:s/>positive<text:s/>impacts<text:s/>from<text:s/>a<text:s/>close<text:s/>engagement<text:s/>between<text:s/>ACRC<text:s/>political<text:s/>researchers<text:s/>and<text:s/>urban<text:s/>coalitions<text:s/>has<text:s/>been<text:s/>noted<text:s/>by<text:s/>other<text:s/>teams<text:s/>including<text:s/>Accra<text:s/>and<text:s/>Harare.)<text:s/></text:span></text:p>
        <text:p text:style-name="P529"/>
        <text:p text:style-name="P530"><text:span text:style-name="T530_1">In<text:s/></text:span><text:span text:style-name="T530_2">Lilongwe</text:span><text:span text:style-name="T530_3">,<text:s/>the<text:s/>National<text:s/>Slum<text:s/>Upgrading<text:s/>Programme<text:s/>(NSUP),<text:s/>which<text:s/>supports<text:s/>the<text:s/>delivery<text:s/>of<text:s/>new<text:s/>low-cost<text:s/>housing<text:s/>(greenfield),<text:s/>home<text:s/>improvements<text:s/>(in-situ<text:s/>upgrading),<text:s/>provision<text:s/>of<text:s/>basic<text:s/>services,<text:s/>infrastructure<text:s/>and<text:s/>livelihood<text:s/>opportunities<text:s/>in<text:s/>Lilongwe,<text:s/>has<text:s/>been<text:s/>strengthened<text:s/>by<text:s/>an<text:s/>informal<text:s/>coalition<text:s/>between<text:s/>the<text:s/>Ministry<text:s/>of<text:s/>Lands<text:s/>(and<text:s/>Department<text:s/>of<text:s/>Urban<text:s/>Development),<text:s/>Lilongwe<text:s/>City<text:s/>Council<text:s/>(LCC),<text:s/>Centre<text:s/>for<text:s/>Community<text:s/>Organisation<text:s/>and<text:s/>Development<text:s/>(CCODE)<text:s/>and<text:s/>the<text:s/>Malawi<text:s/>Homeless<text:s/>Peoples<text:s/>Federation<text:s/>(MHPF).<text:s/>Informed<text:s/>by<text:s/>the<text:s/>approaches<text:s/>and<text:s/>knowledge<text:s/>obtained<text:s/>through<text:s/>participation<text:s/>in<text:s/>several<text:s/>ACRC<text:s/>workshops<text:s/>(particularly<text:s/>on<text:s/>the<text:s/>political<text:s/>settlements<text:s/>approach<text:s/>which<text:s/>helped<text:s/>the<text:s/>coalition<text:s/>conduct<text:s/>a<text:s/>more<text:s/>rigorous<text:s/>stakeholder<text:s/>mapping<text:s/>which<text:s/>identified<text:s/>different<text:s/>stakeholder<text:s/>interests<text:s/>and<text:s/>points<text:s/>of<text:s/>friction),<text:s/>the<text:s/>coalition<text:s/>is<text:s/>involved<text:s/>in<text:s/>the<text:s/>piloting<text:s/>of<text:s/>the<text:s/>programme.<text:s/>Additionally,<text:s/>one<text:s/>of<text:s/>the<text:s/>workshops<text:s/>provided<text:s/>a<text:s/>platform<text:s/>for<text:s/>sharing<text:s/>research<text:s/>findings<text:s/>on<text:s/>climate<text:s/>change<text:s/>impacts,<text:s/>urban<text:s/>development<text:s/>challenges<text:s/>and<text:s/>the<text:s/>effects<text:s/>of<text:s/>land<text:s/>markets<text:s/>on<text:s/>vulnerable<text:s/>populations.</text:span></text:p>
        <text:p text:style-name="P531"><text:span text:style-name="T531_1">Annex<text:s/>3:<text:s/></text:span><text:span text:style-name="T531_2">Three<text:s/>citizen<text:s/>groups<text:s/>taking<text:s/>part<text:s/>in<text:s/>ACRP<text:s/>action<text:s/>research<text:s/>projects<text:s/>to<text:s/>address<text:s/>PCPs.</text:span></text:p>
        <text:p text:style-name="P532"/>
        <text:p text:style-name="P533"><text:span text:style-name="T533_1">Citizen<text:s/>groups<text:s/>have<text:s/>played<text:s/>a<text:s/>substantive<text:s/>role<text:s/>in<text:s/>the<text:s/>development<text:s/>of<text:s/>pilot<text:s/>projects.<text:s/></text:span></text:p>
        <text:p text:style-name="P534"><text:span text:style-name="T534_1">In<text:s/></text:span><text:span text:style-name="T534_2">Harare</text:span><text:span text:style-name="T534_3">,<text:s/>the<text:s/>ARCP<text:s/>pilot<text:s/>project<text:s/>is<text:s/>focused<text:s/>on<text:s/>the<text:s/>planning<text:s/>and<text:s/>upgrading<text:s/>a<text:s/>large<text:s/>informal<text:s/>market<text:s/>for<text:s/>informal<text:s/>furniture<text:s/>vendors,<text:s/>Glen<text:s/>View<text:s/>8.<text:s/>This<text:s/>requires<text:s/>the<text:s/>mobilization<text:s/>of<text:s/>traders<text:s/>and<text:s/>workers<text:s/>at<text:s/>the<text:s/>site,<text:s/>and<text:s/>the<text:s/>reorientation<text:s/>of<text:s/>informal<text:s/>governance<text:s/>in<text:s/>the<text:s/>market<text:s/>away<text:s/>from<text:s/>space<text:s/>barons<text:s/>and<text:s/>towards<text:s/>the<text:s/>City<text:s/>of<text:s/>Harare.<text:s/>The<text:s/>Zimbabwe<text:s/>Homeless<text:s/>People’s<text:s/>Federation<text:s/>(a<text:s/>citizen<text:s/>group)<text:s/>have<text:s/>been<text:s/>involved<text:s/>in<text:s/>planning<text:s/>the<text:s/>pilot<text:s/>project<text:s/>in<text:s/>Glen<text:s/>View<text:s/>8,<text:s/>alongside<text:s/>academics<text:s/>and<text:s/>professionals.<text:s/>Those<text:s/>experiences<text:s/>are<text:s/>already<text:s/>making<text:s/>a<text:s/>significant<text:s/>contribution<text:s/>to<text:s/>the<text:s/>planning<text:s/>of<text:s/>this<text:s/>project,<text:s/>and<text:s/>their<text:s/>work<text:s/>will<text:s/>continue<text:s/>to<text:s/>be<text:s/>important<text:s/>going<text:s/>forward.<text:s/>This<text:s/>market<text:s/>in<text:s/>Mbare<text:s/>is<text:s/>also<text:s/>controlled<text:s/>by<text:s/>Zanu<text:s/>PF<text:s/>with<text:s/>powerful<text:s/>space<text:s/>baron<text:s/>so<text:s/>they<text:s/>have<text:s/>very<text:s/>relevant<text:s/>experience.<text:s/>Their<text:s/>inputs<text:s/>have<text:s/>been<text:s/>important<text:s/>in<text:s/>the<text:s/>planning<text:s/>processes<text:s/>and<text:s/>risk<text:s/>assessment.<text:s/>They<text:s/>have<text:s/>reached<text:s/>out<text:s/>to<text:s/>community<text:s/>leaders<text:s/>within<text:s/>the<text:s/>market<text:s/>that<text:s/>they<text:s/>know<text:s/>as<text:s/>a<text:s/>part<text:s/>of<text:s/>the<text:s/>preparation<text:s/>for<text:s/>the<text:s/>work.<text:s/></text:span></text:p>
        <text:p text:style-name="P535"/>
        <text:p text:style-name="P536"><text:span text:style-name="T536_1">In</text:span><text:span text:style-name="T536_2"><text:s/>Mogadishu,<text:s/></text:span><text:span text:style-name="T536_3">informal<text:s/>settlers<text:s/>(some<text:s/>of<text:s/>whom<text:s/>are<text:s/>IDPs<text:s/>and<text:s/>others<text:s/>long-term<text:s/>vulnerable<text:s/>residents)<text:s/>do<text:s/>not<text:s/>have<text:s/>security<text:s/>of<text:s/>tenure<text:s/>nor<text:s/>formal<text:s/>or<text:s/>informal<text:s/>access<text:s/>to<text:s/>uphold<text:s/>their<text:s/>right<text:s/>to<text:s/>land,<text:s/>tenure,<text:s/>and<text:s/>livelihoods.<text:s/>The<text:s/>pilot<text:s/>project<text:s/>in<text:s/>Mogadishu<text:s/>seeks<text:s/>to<text:s/>make<text:s/>these<text:s/>informal<text:s/>settlers<text:s/>and<text:s/>their<text:s/>organizations<text:s/>agents<text:s/>of<text:s/>change<text:s/>and<text:s/>active<text:s/>participates<text:s/>in<text:s/>a<text:s/>more<text:s/>broadly<text:s/>based<text:s/>reform<text:s/>coalition.</text:span></text:p>
        <text:p text:style-name="P537"/>
        <text:p text:style-name="P538"><text:span text:style-name="T538_1">Specifically,<text:s/>the<text:s/>ACRP<text:s/>pilot<text:s/>project<text:s/>will<text:s/>test<text:s/>mechanisms<text:s/>to<text:s/>offer<text:s/>tenure<text:s/>security<text:s/>to<text:s/>two<text:s/>types<text:s/>of<text:s/>informal<text:s/>neighbourhoods:<text:s/>first,<text:s/>IDP<text:s/>camps<text:s/>on<text:s/>the<text:s/>periphery<text:s/>of<text:s/>the<text:s/>city<text:s/>and<text:s/>second<text:s/>to<text:s/>low-income<text:s/>communities<text:s/>who<text:s/>are<text:s/>members<text:s/>of<text:s/>indigenous<text:s/>clans<text:s/>and<text:s/>who<text:s/>have<text:s/>occupied<text:s/>centrally<text:s/>located<text:s/>buildings.<text:s/>Citizen<text:s/>groups<text:s/>in<text:s/>both<text:s/>types<text:s/>of<text:s/>neighbourhood<text:s/>have<text:s/>been<text:s/>engaged<text:s/>with<text:s/>and<text:s/>will<text:s/>be<text:s/>important<text:s/>going<text:s/>forward.<text:s/>With<text:s/>respect<text:s/>to<text:s/>the<text:s/>IDP<text:s/>camps,<text:s/>Tana<text:s/>Copenhagen<text:s/>and<text:s/>associated<text:s/>local<text:s/>researchers<text:s/>have<text:s/>been<text:s/>working<text:s/>with<text:s/>informal<text:s/>settlement<text:s/>managers<text:s/>(ISMs)<text:s/>since<text:s/>they<text:s/>first<text:s/>began<text:s/>working<text:s/>in<text:s/>Mogadishu’s<text:s/>camps<text:s/>in<text:s/>2011.<text:s/>ISMs<text:s/>are<text:s/>essential<text:s/>to<text:s/>the<text:s/>successful<text:s/>delivery<text:s/>of<text:s/>the<text:s/>project<text:s/>in<text:s/>the<text:s/>camps<text:s/>and<text:s/>ISMs<text:s/>from<text:s/>Kaxda<text:s/>(who<text:s/>have<text:s/>long<text:s/>standing<text:s/>relations<text:s/>with<text:s/>the<text:s/>project<text:s/>team),<text:s/>where<text:s/>the<text:s/>project<text:s/>will<text:s/>be<text:s/>realised,<text:s/>have<text:s/>input<text:s/>into<text:s/>the<text:s/>project<text:s/>design.<text:s/>In<text:s/>the<text:s/>second<text:s/>type<text:s/>of<text:s/>neighbourhood,<text:s/>the<text:s/>project<text:s/>team<text:s/>has<text:s/>engaged<text:s/>with<text:s/>local<text:s/>community<text:s/>organizations<text:s/>in<text:s/>Hodan<text:s/>where<text:s/>the<text:s/>project<text:s/>will<text:s/>be<text:s/>realised.</text:span></text:p>
        <text:p text:style-name="P539"/>
        <text:p text:style-name="P540"><text:span text:style-name="T540_1">In<text:s/></text:span><text:span text:style-name="T540_2">Nairobi,<text:s/></text:span><text:span text:style-name="T540_3">ACRC<text:s/>planning<text:s/>processes<text:s/>for<text:s/>the<text:s/>first<text:s/>city<text:s/>project<text:s/>(following<text:s/>the<text:s/>pilot)<text:s/>are<text:s/>centring<text:s/>on<text:s/>Mathare,<text:s/>a<text:s/>large<text:s/>informal<text:s/>settlement<text:s/>in<text:s/>the<text:s/>centre<text:s/>of<text:s/>the<text:s/>city.<text:s/>The<text:s/>two<text:s/>major<text:s/>citizen<text:s/>networks<text:s/>are<text:s/>the<text:s/>Mathare<text:s/>Social<text:s/>Justice<text:s/>Centre<text:s/>(a<text:s/>founder<text:s/>member<text:s/>of<text:s/>the<text:s/>network<text:s/>of<text:s/>social<text:s/>justice<text:s/>centres)<text:s/>and<text:s/>Muungano<text:s/>waWanavijiji<text:s/>(a<text:s/>network<text:s/>of<text:s/>informal<text:s/>settlement<text:s/>residents<text:s/>(mainly<text:s/>women)<text:s/>who<text:s/>are<text:s/>organized<text:s/>into<text:s/>savings<text:s/>groups<text:s/>and<text:s/>affiliated<text:s/>with<text:s/>Slum/Shack<text:s/>Dwellers<text:s/>International).<text:s/>Both<text:s/>networks<text:s/>are<text:s/>members<text:s/>of<text:s/>M-SPARC,<text:s/>a<text:s/>coalition<text:s/>of<text:s/>community<text:s/>groups,<text:s/>NGOs<text:s/>and<text:s/>academics<text:s/>that<text:s/>is<text:s/>seeking<text:s/>to<text:s/>emulate<text:s/>the<text:s/>experience<text:s/>with<text:s/>the<text:s/>Mukuru<text:s/>Special<text:s/>Planning<text:s/>Area<text:s/>(SPA)<text:s/>and<text:s/>secure<text:s/>a<text:s/>Special<text:s/>Planning<text:s/>Area<text:s/>for<text:s/>Mathare.<text:s text:c="2"/>These<text:s/>two<text:s/>citizen<text:s/>networks<text:s/>–<text:s/>and<text:s/>other<text:s/>members<text:s/>of<text:s/>M-SPARC<text:s/>–<text:s/>made<text:s/>multiple<text:s/>contributions<text:s/>to<text:s/>an<text:s/>ACRP<text:s/>workshop<text:s/>in<text:s/>Nairobi<text:s/>(11</text:span><text:span text:style-name="T540_4">th</text:span><text:span text:style-name="T540_5"><text:s/>October<text:s/>2023)<text:s/>to<text:s/>discuss<text:s/>their<text:s/>work<text:s/>to<text:s/>date<text:s/>and<text:s/>the<text:s/>potential<text:s/>for<text:s/>future<text:s/>collaboration.<text:s/>Both<text:s/>networks<text:s/>have<text:s/>been<text:s/>involved<text:s/>in<text:s/>follow<text:s/>up<text:s/>discussions<text:s/>to<text:s/>prepare<text:s/>a<text:s/>project.<text:s/>This<text:s/>work<text:s/>has<text:s/>advanced<text:s/>as<text:s/>described<text:s/>below<text:s/>in<text:s/>Annex<text:s/>11<text:s/>for<text:s/>output<text:s/>2.1.</text:span></text:p>
        <text:p text:style-name="P541"><text:span text:style-name="T541_1">Muungano<text:s/>waWanavijiji<text:s/>have<text:s/>also<text:s/>input<text:s/>into<text:s/>the<text:s/>pilot<text:s/>project<text:s/>in<text:s/>Nairobi<text:s/>although<text:s/>they<text:s/>will<text:s/>not<text:s/>be<text:s/>directly<text:s/>involved<text:s/>in<text:s/>the<text:s/>first<text:s/>stage<text:s/>of<text:s/>this<text:s/>pilot.<text:s/></text:span></text:p>
        <text:p text:style-name="P542"><text:span text:style-name="T542_1">Annex<text:s/>4</text:span><text:span text:style-name="T542_2"><text:s/>(</text:span><text:span text:style-name="T542_3">Outcome<text:s/>4):<text:s/>Progress<text:s/>towards<text:s/>securing<text:s/>elite<text:s/>commitment<text:s/>(including<text:s/>both<text:s/>political<text:s/>and<text:s/>business<text:s/>elites)<text:s/>to<text:s/>ACRC<text:s/>approaches<text:s/>to<text:s/>addressing<text:s/>PCPs<text:s/>and<text:s/>securing<text:s/>reform.</text:span></text:p>
        <text:p text:style-name="P543"/>
        <text:p text:style-name="P544"><text:span text:style-name="T544_1">During<text:s/>the<text:s/>Foundation<text:s/>Phase,<text:s/>all<text:s/>cities<text:s/>successfully<text:s/>engaged<text:s/>a<text:s/>broad<text:s/>range<text:s/>of<text:s/>elites,<text:s/>particularly<text:s/>within<text:s/>the<text:s/>political<text:s/>sphere.<text:s/>As<text:s/>outcome<text:s/>1<text:s/>outlines,<text:s/>engagements<text:s/>in<text:s/>a<text:s/>number<text:s/>of<text:s/>cities<text:s/>led<text:s/>to<text:s/>positive<text:s/>policy<text:s/>impact,<text:s/>particularly<text:s/>around<text:s/>various<text:s/>city<text:s/>plans<text:s/>and<text:s/>strategies.<text:s/>This<text:s/>degree<text:s/>of<text:s/>elite<text:s/>engagement<text:s/>will<text:s/>provide<text:s/>the<text:s/>basis<text:s/>to<text:s/>develop<text:s/>more<text:s/>proactive<text:s/>elite<text:s/>commitment<text:s/>around<text:s/>specific<text:s/>PCPs<text:s/>during<text:s/>the<text:s/>Implementation<text:s/>Phase.<text:s/></text:span></text:p>
        <text:p text:style-name="P545"/>
        <text:p text:style-name="P546"><text:span text:style-name="T546_1">To<text:s/>monitor<text:s/>progress<text:s/>on<text:s/>securing<text:s/>elite<text:s/>commitment<text:s/>in<text:s/>the<text:s/>Implementation<text:s/>Phase,<text:s/>ACRC<text:s/>developed<text:s/>a<text:s/></text:span><text:span text:style-name="T546_2">12-fold</text:span><text:span text:style-name="T546_3"><text:s/>framework.<text:s/>We<text:s/>believe<text:s/>that<text:s/>commitment<text:s/>can<text:s/>be<text:s/>evidenced<text:s/>within<text:s/>and<text:s/>across<text:s/>the<text:s/>following<text:s/>dimensions,<text:s/>and<text:s/>for<text:s/>elites<text:s/>both<text:s/>in<text:s/>and<text:s/>outside<text:s/>of<text:s/>government:</text:span></text:p>
        <text:list text:style-name="LS31" xml:id="list182">
          <text:list-item>
            <text:p text:style-name="P547"><text:span text:style-name="T547_1">Discursive</text:span><text:span text:style-name="T547_2">:<text:s/>the<text:s/>extent<text:s/>to<text:s/>which<text:s/>ACRP<text:s/>approaches<text:s/>are<text:s/>reflected<text:s/>in<text:s/>elite<text:s/>communications,<text:s/>e.g.<text:s/>speeches,<text:s/>press<text:s/>briefings,<text:s/>manifesto<text:s/>commitments.</text:span></text:p>
          </text:list-item>
          <text:list-item>
            <text:p text:style-name="P548"><text:span text:style-name="T548_1">Legal</text:span><text:span text:style-name="T548_2">:<text:s/>the<text:s/>extent<text:s/>to<text:s/>which<text:s/>ACRP<text:s/>approaches<text:s/>are<text:s/>advanced<text:s/>or<text:s/>underpinned<text:s/>by<text:s/>new<text:s/>regulations,<text:s/>policies,<text:s/>or<text:s/>legislation.</text:span></text:p>
          </text:list-item>
          <text:list-item>
            <text:p text:style-name="P549"><text:span text:style-name="T549_1">Financial</text:span><text:span text:style-name="T549_2">:<text:s/>the<text:s/>extent<text:s/>to<text:s/>which<text:s/>elites<text:s/>support<text:s/>ACRP<text:s/>approaches<text:s/>with<text:s/>cash<text:s/>or<text:s/>equivalent<text:s/>contributions.</text:span></text:p>
          </text:list-item>
          <text:list-item>
            <text:p text:style-name="P550"><text:span text:style-name="T550_1">Practical</text:span><text:span text:style-name="T550_2">:</text:span><text:span text:style-name="T550_3"><text:s/>the<text:s/>extent<text:s/>to<text:s/>which<text:s/>elites<text:s/>engage<text:s/>in<text:s/>the<text:s/>planning,<text:s/>design<text:s/>and<text:s/>implementation<text:s/>of<text:s/>ACRP<text:s/>approaches,<text:s/>and/or<text:s/>their<text:s/>scaling<text:s/>up.</text:span></text:p>
          </text:list-item>
        </text:list>
        <text:p text:style-name="P551"><text:span text:style-name="T551_1">And<text:s/>commitment<text:s/>within<text:s/>each<text:s/>dimension<text:s/>can<text:s/>be<text:s/>categorised<text:s/>as<text:s/></text:span><text:span text:style-name="T551_2">strong</text:span><text:span text:style-name="T551_3">,<text:s/></text:span><text:span text:style-name="T551_4">moderate</text:span><text:span text:style-name="T551_5"><text:s/>or<text:s/>incipient<text:s/>(</text:span><text:span text:style-name="T551_6">weak).</text:span><text:span text:style-name="T551_7"><text:note text:note-class="footnote"><text:note-citation/><text:note-body><text:p text:style-name="P552"><text:span text:style-name="T552_1"><text:s/>See<text:s/>the<text:s/>ACRC<text:s/>Annual<text:s/>Report<text:s/>2022<text:s/>for<text:s/>more<text:s/>details</text:span></text:p></text:note-body></text:note></text:span><text:span text:style-name="T552_2"><text:s/></text:span><text:span text:style-name="T552_3">To<text:s/>date,<text:s/>in<text:s/>the<text:s/>Foundation<text:s/>Phase,<text:s/>engagement<text:s/>is<text:s/></text:span><text:span text:style-name="T552_4">practical</text:span><text:span text:style-name="T552_5"><text:s/>and<text:s/>either<text:s/>moderate<text:s/>or<text:s/>weak.<text:s/></text:span></text:p>
        <text:p text:style-name="P553"/>
        <text:p text:style-name="P554"><text:span text:style-name="T554_1">Accra<text:s/>(moderate<text:s/>practical)</text:span></text:p>
        <text:list text:style-name="LS14" xml:id="list186">
          <text:list-item>
            <text:p text:style-name="P555"><text:span text:style-name="T555_1">Regular<text:s/>engagement<text:s/>with<text:s/>senior<text:s/>city<text:s/>officials.<text:s/>The<text:s/>final<text:s/>city<text:s/>workshop<text:s/>attracted<text:s/>the<text:s/>Greater<text:s/>Accra<text:s/>regional<text:s/>Minister<text:s/>and<text:s/>the<text:s/>Minister<text:s/>of<text:s/>State<text:s/>for<text:s/>Local<text:s/>government.<text:s/></text:span></text:p>
          </text:list-item>
          <text:list-item>
            <text:p text:style-name="P556"><text:span text:style-name="T556_1">Close<text:s/>engagement<text:s/>with<text:s/>the<text:s/>Ministry<text:s/>of<text:s/>Local<text:s/>Government,<text:s/>Decentralization<text:s/>and<text:s/>Rural<text:s/>Development<text:s/>(particularly<text:s/>the<text:s/>Technical<text:s/>Working<text:s/>Group<text:s/>on<text:s/>Urban).<text:s/>In<text:s/>2023,<text:s/>a<text:s/></text:span><text:span text:style-name="T556_2">two-day</text:span><text:span text:style-name="T556_3"><text:s/>Consultative<text:s/>workshop<text:s/>was<text:s/>organised<text:s/>in<text:s/>collaboration<text:s/>with<text:s/>the<text:s/>Ministry<text:s/>for<text:s/>state<text:s/>and<text:s/>non-state<text:s/>stakeholders.<text:s/>Evidence<text:s/>from<text:s/>ACRC<text:s/>amplified<text:s/>the<text:s/>need<text:s/>for<text:s/>and<text:s/>contributed<text:s/>to<text:s/>the<text:s/>conceptualization<text:s/>of<text:s/>the<text:s/>city’s<text:s/>slum<text:s/>upgrading<text:s/>programme.<text:s/>Also<text:s/>discussed<text:s/>was<text:s/>the<text:s/>need<text:s/>for<text:s/>revision<text:s/>of<text:s/>the<text:s/>national<text:s/>housing<text:s/>policy.</text:span></text:p>
          </text:list-item>
        </text:list>
        <text:p text:style-name="P557"><text:span text:style-name="T557_1">Addis<text:s/>(moderate<text:s/>practical)</text:span></text:p>
        <text:list text:style-name="LS28" xml:id="list188">
          <text:list-item>
            <text:p text:style-name="P558"><text:span text:style-name="T558_1">Regular<text:s/>engagement<text:s/>with<text:s/>senior<text:s/>city<text:s/>and<text:s/>national<text:s/>politicians.<text:s/>For<text:s/>example,<text:s/>the<text:s/>team<text:s/>held<text:s/>high<text:s/>level<text:s/>meetings<text:s/>with<text:s/>the<text:s/>city<text:s/>manager’s<text:s/>office<text:s/>and<text:s/>Ministry<text:s/>of<text:s/>Urban<text:s/>Development<text:s/>and<text:s/>infrastructure<text:s/>to<text:s/>explore<text:s/>avenues<text:s/>for<text:s/>collaboration.<text:s/>An<text:s/>inception<text:s/>workshop<text:s/>in<text:s/>April<text:s/>convened<text:s/>52<text:s/>participants<text:s/>including<text:s/>representatives<text:s/>from<text:s/>city<text:s/>mayor<text:s/>and<text:s/>managers<text:s/>offices,<text:s/>development<text:s/>partners,<text:s/>civil<text:s/>society,<text:s/>media,<text:s/>researchers,<text:s/>business,<text:s/>and<text:s/>political<text:s/>elites<text:s/>to<text:s/>introduce<text:s/>ACRC<text:s/>and<text:s/>coalesce<text:s/>support<text:s/>for<text:s/>urban<text:s/>reforms.<text:s text:c="2"/></text:span></text:p>
          </text:list-item>
        </text:list>
        <text:p text:style-name="P559"><text:span text:style-name="T559_1">Bukavu<text:s/>(moderate<text:s/>practical)</text:span></text:p>
        <text:list text:style-name="LS28" xml:id="list189">
          <text:list-item>
            <text:p text:style-name="P560"><text:span text:style-name="T560_1">Regular<text:s/>engagement<text:s/>with<text:s/>city<text:s/>authorities<text:s/>including<text:s/>meetings<text:s/>with<text:s/>political-administrative<text:s/>authorities<text:s/>from<text:s/>three<text:s/>municipalities<text:s/>and<text:s/>divisions<text:s/>and<text:s/>separately<text:s/>with<text:s/>grassroots<text:s/>officials.<text:s/>The<text:s/>team<text:s/>maintained<text:s/>ongoing<text:s/>relationships<text:s/>following<text:s/>transitions<text:s/>of<text:s/>Environmental<text:s/>Coordinators;<text:s/>divisions<text:s/>of<text:s/>planning,<text:s/>housing<text:s/>and<text:s/>transport<text:s/>in<text:s/>Bukavu;<text:s/>ministry<text:s/>of<text:s/>interior<text:s/>Ciriri<text:s/>District.<text:s/>Recently<text:s/>the<text:s/>team<text:s/>engaged<text:s/>heads<text:s/>of<text:s/>neighbourhoods<text:s/>and<text:s/>avenues,<text:s/>members<text:s/>of<text:s/>the<text:s/>Local<text:s/>Development<text:s/>Committees<text:s/>(CLD)<text:s/>and<text:s/>political<text:s/>elites<text:s/>seeking<text:s/>elective<text:s/>positions<text:s/>on<text:s/>the<text:s/>ACRC<text:s/>project<text:s/>through<text:s/>radio<text:s/>broadcast<text:s/>programmes.</text:span></text:p>
          </text:list-item>
          <text:list-item>
            <text:p text:style-name="P561"><text:span text:style-name="T561_1">Business<text:s/>elites<text:s/>have<text:s/>also<text:s/>been<text:s/>engaged<text:s/>including<text:s/>meetings<text:s/>with<text:s/>Federation<text:s/>of<text:s/>Congolese<text:s/>Enterprises,<text:s/>market<text:s/>committee<text:s/>unions,<text:s/>transporters,<text:s/>and<text:s/>merchant<text:s/>representatives;<text:s/>to<text:s/>co-create<text:s/>and<text:s/>co-produce<text:s/>evidence<text:s/>and<text:s/>establish<text:s/>pathways<text:s/>for<text:s/>catalysing<text:s/>urban<text:s/>reforms<text:s/>in<text:s/>Bukavu.</text:span></text:p>
          </text:list-item>
        </text:list>
        <text:p text:style-name="P562"><text:span text:style-name="T562_1">Dar</text:span><text:span text:style-name="T562_2"><text:s/></text:span><text:span text:style-name="T562_3">(incipient<text:s/>practical)</text:span></text:p>
        <text:list text:style-name="LS29" xml:id="list191">
          <text:list-item>
            <text:p text:style-name="P563"><text:span text:style-name="T563_1">ACRC<text:s/>research<text:s/>and<text:s/>engagement<text:s/>on<text:s/>land<text:s/>and<text:s/>housing<text:s/>policy<text:s/>has<text:s/>resulted<text:s/>in<text:s/>a<text:s/>marked<text:s/>increase<text:s/>in<text:s/>community<text:s/>voices<text:s/>being<text:s/>incorporated<text:s/>into<text:s/>policy<text:s/>making<text:s/>processes,<text:s/>particularly<text:s/>around<text:s/>the<text:s/>regularisation<text:s/>and<text:s/>formalisation<text:s/>of<text:s/>informal<text:s/>settlements.<text:s text:c="2"/>Temeke<text:s/>municipality<text:s/>engaged<text:s/>strongly<text:s/>in<text:s/>the<text:s/>Uptake<text:s/>workshop<text:s/>and<text:s/>follow<text:s/>up<text:s/>discussions<text:s/>have<text:s/>taken<text:s/>place.</text:span></text:p>
          </text:list-item>
        </text:list>
        <text:p text:style-name="P564"><text:span text:style-name="T564_1">Freetown<text:s/>(moderate<text:s/>practical)</text:span></text:p>
        <text:list text:style-name="LS14" xml:id="list192">
          <text:list-item>
            <text:p text:style-name="P565"><text:span text:style-name="T565_1">There<text:s/>was<text:s/>significant<text:s/>commitment<text:s/>from<text:s/>the<text:s/>political<text:s/>elite<text:s/>both<text:s/>at<text:s/>the<text:s/>Ministerial<text:s/>and<text:s/>county<text:s/>council<text:s/>level<text:s/>in<text:s/>meetings<text:s/>related<text:s/>to<text:s/>the<text:s/>dissemination<text:s/>of<text:s/>the<text:s/>findings<text:s/>of<text:s/>the<text:s/>housing<text:s/>domain<text:s/>which<text:s/>was<text:s/>linked<text:s/>with<text:s/>efforts<text:s/>to<text:s/>advance<text:s/>housing<text:s/>policy<text:s/>and<text:s/>programming.<text:s/>This<text:s/>was<text:s/>such<text:s/>that<text:s/>the<text:s/>review<text:s/>of<text:s/>the<text:s/>National<text:s/>Housing<text:s/>Policy<text:s/>was<text:s/>ensured.<text:s/>Ministers<text:s/>of<text:s/>Lands,<text:s/>Housing<text:s/>and<text:s/>Country<text:s/>Development;<text:s/>the<text:s/>Western<text:s/>Area;<text:s/>and<text:s/>Planning<text:s/>&amp;<text:s/>Economic Development<text:s/>attended<text:s/>the<text:s/>conference.<text:s/>The<text:s/>first<text:s/>two<text:s/>Ministers<text:s/>made<text:s/>presentations<text:s/>during<text:s/>the<text:s/>conference.<text:s/>Additional<text:s/>high-level<text:s/>delegates<text:s/>in<text:s/>attendance<text:s/>were<text:s/>the<text:s/>mayor<text:s/>of<text:s/>Makeni<text:s/>City<text:s/>Council,<text:s/>representation<text:s/>from<text:s/>the<text:s/>Western<text:s/>Rural<text:s/>City<text:s/>Council,<text:s/>Freetown<text:s/>County<text:s/>Council<text:s/>and<text:s/>Bo<text:s/>Council. </text:span><text:span text:style-name="T565_2"><text:s/></text:span><text:span text:style-name="T565_3">A<text:s/>follow<text:s/>up<text:s/></text:span><text:span text:style-name="T565_4">practical<text:s/>workshop (policy<text:s/>dialogue) was<text:s/>held<text:s/>with<text:s/>housing<text:s/>stakeholders<text:s/>(including CSOs,<text:s/>Freetown<text:s/>County<text:s/>Council,<text:s/>Ministry<text:s/>of<text:s/>Housing<text:s/>and<text:s/>Country<text:s/>Development,<text:s/>and<text:s/>development<text:s/>partners) to<text:s/>define<text:s/>key<text:s/>principles<text:s/>to<text:s/>guide<text:s/>development<text:s/>of<text:s/>a<text:s/>housing<text:s/>policy<text:s/>that safeguards<text:s/>equitable and<text:s/>sustainable<text:s/>housing<text:s/>in<text:s/>Freetown. These deliberations<text:s/>were<text:s/>summarised<text:s/>into<text:s/>a<text:s/>chart<text:s/>and<text:s/>presented<text:s/>to<text:s/>the<text:s/>government.</text:span></text:p>
          </text:list-item>
        </text:list>
        <text:p text:style-name="P566"><text:span text:style-name="T566_1">Harare<text:s/>(moderate<text:s/>practical)</text:span></text:p>
        <text:list text:style-name="LS14" xml:id="list193">
          <text:list-item>
            <text:p text:style-name="P567"><text:span text:style-name="T567_1">Regular<text:s/>engagements<text:s/>with<text:s/>the<text:s/>Mayor<text:s/>of<text:s/>Harare,<text:s/>the<text:s/>Town<text:s/>Clerk<text:s/>and<text:s/>the<text:s/>Council<text:s/>for<text:s/>City<text:s/>of<text:s/>Harare<text:s/>–<text:s/>including<text:s/>bringing<text:s/>together<text:s/>council<text:s/>members<text:s/>from<text:s/>the<text:s/>ruling<text:s/>party<text:s/>(ZANU<text:s/>PF),<text:s/>the<text:s/>Citizen<text:s/>Coalition<text:s/>for<text:s/>Change<text:s/>(CCC),<text:s/>and<text:s/>the<text:s/>Movement<text:s/>for<text:s/>Democratic<text:s/>Change<text:s/>(MDC)<text:s/>in<text:s/>a<text:s/>productive<text:s/>manner,<text:s/>where<text:s/>previously<text:s/>ideological<text:s/>differences<text:s/>had<text:s/>shut<text:s/>down<text:s/>the<text:s/>potential<text:s/>for<text:s/>dialogue.<text:s/>The<text:s/>Commercial<text:s/>Bank<text:s/>of<text:s/>Zimbabwe<text:s/>(CBZ)<text:s/>has<text:s/>been<text:s/>co-opted<text:s/>to<text:s/>become<text:s/>a<text:s/>regular<text:s/>member<text:s/>of<text:s/>the<text:s/>UIF<text:s/>reform<text:s/>coalition.<text:s/>Close<text:s/>engagement<text:s/>and<text:s/>active<text:s/>interest<text:s/>of<text:s/>town<text:s/>council<text:s/>members<text:s/>in<text:s/>moving<text:s/>forward<text:s/>with<text:s/>the<text:s/>Glenview<text:s/>8<text:s/>action<text:s/>research<text:s/>project.</text:span></text:p>
          </text:list-item>
        </text:list>
        <text:p text:style-name="P568"><text:span text:style-name="T568_1">Kampala<text:s/>(weak<text:s/>practical)</text:span></text:p>
        <text:list text:style-name="LS14" xml:id="list194">
          <text:list-item>
            <text:p text:style-name="P569"><text:span text:style-name="T569_1">Regular<text:s/>stakeholder<text:s/>engagement<text:s/>meetings<text:s/>with<text:s/>Kampala<text:s/>City<text:s/>Council<text:s/>Authority<text:s/>political<text:s/>elites;<text:s/>Chairman<text:s/>of<text:s/>the<text:s/>Buganda<text:s/>land<text:s/>board<text:s/>and<text:s/>the<text:s/>Shadow<text:s/>Minister<text:s/>for<text:s/>Works<text:s/>and<text:s/>MP<text:s/>for<text:s/>Mawokota<text:s/>South<text:s/>Constituency<text:s/>Yusuf<text:s/>Nsibambi<text:s/>to<text:s/>catalyse<text:s/>uptake<text:s/>of<text:s/>evidence<text:s/>from<text:s/>ACRC.</text:span></text:p>
          </text:list-item>
        </text:list>
        <text:p text:style-name="P570"><text:span text:style-name="T570_1">Lagos<text:s/>(moderate<text:s/>practical)</text:span></text:p>
        <text:list text:style-name="LS14" xml:id="list195">
          <text:list-item>
            <text:p text:style-name="P571"><text:span text:style-name="T571_1">Extensive<text:s/>engagement<text:s/>with<text:s/>city<text:s/>elites.<text:s/>The<text:s/>final<text:s/>uptake<text:s/>workshop<text:s/>attracted<text:s/>46<text:s/>participants<text:s/>with<text:s/>representatives<text:s/>from<text:s/>the<text:s/>Lagos<text:s/>State<text:s/>Assembly,<text:s/>State<text:s/>Resilience<text:s/>Office,<text:s/>State<text:s/>Economics<text:s/>Intelligence<text:s/>Department,<text:s/>State<text:s/>Building<text:s/>Control<text:s/>Agency,<text:s/>Nigerian<text:s/>Institute<text:s/>of<text:s/>Building,<text:s/>Real<text:s/>Estate<text:s/>Regulatory<text:s/>Authority<text:s/>and<text:s/>the<text:s/>Ministries<text:s/>of<text:s/>Local<text:s/>Government<text:s/>and<text:s/>Community<text:s/>Affairs<text:s/>and<text:s/>the<text:s/>Ministry<text:s/>of<text:s/>Commerce,<text:s/>Industry<text:s/>and<text:s/>Cooperatives<text:s/>Ministries.<text:s/></text:span></text:p>
          </text:list-item>
          <text:list-item>
            <text:p text:style-name="P572"><text:span text:style-name="T572_1">ACRC<text:s/>research<text:s/>findings<text:s/>were<text:s/>disseminated<text:s/>at<text:s/>the<text:s/>Education<text:s/>Writers<text:s/>Summit.<text:s/>This<text:s/>platform<text:s/>that<text:s/>reached<text:s/>political<text:s/>elites<text:s/>in<text:s/>Nigeria’s<text:s/>ACRC<text:s/>research<text:s/>thematic<text:s/>area<text:s/>and<text:s/>provided<text:s/>an<text:s/>opportunity<text:s/>to<text:s/>convene<text:s/>a<text:s/>follow-up<text:s/>city<text:s/>and<text:s/>political<text:s/>elite<text:s/>meeting.</text:span></text:p>
          </text:list-item>
        </text:list>
        <text:p text:style-name="P573"><text:span text:style-name="T573_1">Lilongwe<text:s/>(moderate<text:s/>practical)</text:span></text:p>
        <text:list text:style-name="LS30" xml:id="list197">
          <text:list-item>
            <text:p text:style-name="P574"><text:span text:style-name="T574_1">The<text:s/>team<text:s/>engaged<text:s/>the<text:s/>full<text:s/>city<text:s/>council<text:s/>including<text:s/>the<text:s/>mayor,<text:s/>all<text:s/>27<text:s/>ward<text:s/>councillors,<text:s/>two<text:s/>Members<text:s/>of<text:s/>Parliament<text:s/>and<text:s/>the<text:s/>senior<text:s/>management<text:s/>of<text:s/>the<text:s/>council</text:span><text:span text:style-name="T574_2"><text:s/>to<text:s/>introduce<text:s/>the<text:s/>project,<text:s/>foster<text:s/>buy-in<text:s/>and<text:s/>manage<text:s/>political<text:s/>fears<text:s/>associated<text:s/>with<text:s/>proposed<text:s/>action<text:s/>research<text:s/>projects<text:s/>(specifically<text:s/>suspicion<text:s/>of<text:s/>destabilization<text:s/>of<text:s/>vote<text:s/>banks).</text:span></text:p>
          </text:list-item>
        </text:list>
        <text:p text:style-name="P575"/>
        <text:p text:style-name="P576"><text:span text:style-name="T576_1">Maiduguri<text:s/>(moderate<text:s/>practical,<text:s/>weak<text:s/>financial)</text:span></text:p>
        <text:list text:style-name="LS30" xml:id="list198">
          <text:list-item>
            <text:p text:style-name="P577"><text:span text:style-name="T577_1">Evidence<text:s/>from<text:s/>ACRC<text:s/>research<text:s/>and<text:s/>engagements<text:s/>with<text:s/>political<text:s/>elites<text:s/>in<text:s/>Borno<text:s/>state<text:s/>contributed<text:s/>to<text:s/>a<text:s/>commitment<text:s/>from<text:s/>the<text:s/>government<text:s/>to<text:s/>support<text:s/>urban<text:s/>development.<text:s/>This<text:s/>has<text:s/>resulted<text:s/>in<text:s/>a<text:s/>budgetary<text:s/>provision<text:s/>in<text:s/>the<text:s/>2023<text:s/>appropriation<text:s/>to<text:s/>fund<text:s/>implementation<text:s/>of<text:s/>the<text:s/>Maiduguri<text:s/>new<text:s/>development<text:s/>masterplan,<text:s/>with<text:s/>the<text:s/>planned<text:s/>construction<text:s/>of<text:s/>modern<text:s/>infrastructure,<text:s/>operationalization<text:s/>of<text:s/>newly<text:s/>constructed<text:s/>skill<text:s/>acquisition<text:s/>centres,<text:s/>reforms<text:s/>in<text:s/>the<text:s/>land<text:s/>administration<text:s/>sector,<text:s/>and<text:s/>continuation<text:s/>of<text:s/>budget<text:s/>transparency<text:s/>program<text:s/>in<text:s/>Health,<text:s/>Education<text:s/>and<text:s/>Agriculture<text:s/>sector<text:s/>supported<text:s/>by<text:s/>FCDO.<text:s/>Additional<text:s/>engagements<text:s/>with<text:s/>political<text:s/>elites<text:s/>are<text:s/>ongoing<text:s/>to<text:s/>accompan</text:span><text:span text:style-name="T577_2">y<text:s/>the<text:s/></text:span><text:span text:style-name="T577_3">Systematic<text:s/>Land<text:s/>Titling<text:s/>Project<text:s/>(SLT)<text:s/>in<text:s/></text:span><text:span text:style-name="T577_4">Maisandari</text:span><text:span text:style-name="T577_5"><text:s/>and<text:s/>Dusuman<text:s/>continued<text:s/>(see<text:s/>output<text:s/>2.2).<text:s/></text:span><text:span text:style-name="T577_6"> </text:span></text:p>
          </text:list-item>
        </text:list>
        <text:p text:style-name="P578"><text:span text:style-name="T578_1">Mogadishu<text:s/>(moderate<text:s/>practical)</text:span></text:p>
        <text:list text:style-name="LS30" xml:id="list199">
          <text:list-item>
            <text:p text:style-name="P579"><text:span text:style-name="T579_1">The<text:s/>Heritage<text:s/>Institute<text:s/>of<text:s/>Policy<text:s/>Studies<text:s/>employed<text:s/>its<text:s/>significant<text:s/>convening<text:s/>power<text:s/>to<text:s/>bring<text:s/>together<text:s/>elite<text:s/>stakeholders<text:s/>such<text:s/>as<text:s/>urban<text:s/>administrators<text:s/>from<text:s/>the<text:s/>Banaadir<text:s/>Regional<text:s/>Administration,<text:s/>the<text:s/>national<text:s/>government<text:s/>(including<text:s/>the<text:s/>House<text:s/>of<text:s/>the<text:s/>People<text:s/>and<text:s/>Senate),<text:s/>relevant<text:s/>Federal<text:s/>Member<text:s/>State<text:s/>authorities,<text:s/>and<text:s/>the<text:s/>executive<text:s/>branch<text:s/>(including<text:s/>the<text:s/>President<text:s/>and<text:s/>Prime<text:s/>Minister’s<text:s/>Offices)<text:s/>including<text:s/>the<text:s/>Uptake<text:s/>Forum<text:s/>(March<text:s/>9th,<text:s/>2023)<text:s/>which<text:s/>the<text:s/>uptake<text:s/>team<text:s/>organized<text:s/>and<text:s/>executed,<text:s/>leading<text:s/>to<text:s/>a<text:s/>highly<text:s/>successful<text:s/>event<text:s/>with<text:s/>over<text:s/>200<text:s/>attendees.<text:s text:c="2"/>High-level<text:s/>attendees<text:s/>included<text:s/>the<text:s/>Mayor<text:s/>of<text:s/>Mogadishu<text:s/>(Yusuf<text:s/>Xussen<text:s/>Jimcale<text:s/>“Madaale”)<text:s/>and<text:s/>the<text:s/>Somali<text:s/>Minister<text:s/>of<text:s/>Interior<text:s/>(Ahmed<text:s/>Moallim<text:s/>Fiqi)<text:s/>who<text:s/>both<text:s/>addressed<text:s/>the<text:s/>Forum.<text:s/>The<text:s/>City<text:s/>Lead<text:s/>and<text:s/>Director<text:s/>of<text:s/>HIPS<text:s/>has<text:s/>already<text:s/>organized<text:s/>future<text:s/>engagement<text:s/>with<text:s/>the<text:s/>BRA<text:s/>to<text:s/>continue<text:s/>to<text:s/>integrate<text:s/>ACRC<text:s/>outcomes<text:s/>into<text:s/>policy<text:s/>and<text:s/>reform<text:s/>outcomes.<text:s/>The<text:s/>team<text:s/>has<text:s/>continued<text:s/>to<text:s/>engage<text:s/>the<text:s/>deputy<text:s/>mayor<text:s/>Isse<text:s/>Gurre<text:s/>on<text:s/>the<text:s/>proposed<text:s/>establishment<text:s/>of<text:s/>an<text:s/>independent<text:s/>urban<text:s/>research<text:s/>centre.</text:span></text:p>
          </text:list-item>
        </text:list>
        <text:p text:style-name="P580"><text:span text:style-name="T580_1">The<text:s/>pilot<text:s/>project<text:s/>to<text:s/>address<text:s/>the<text:s/>tenure<text:s/>security<text:s/>needs<text:s/>of<text:s/></text:span><text:span text:style-name="T580_2">low-income</text:span><text:span text:style-name="T580_3"><text:s/>households<text:s/>in<text:s/>the<text:s/>city<text:s/>will<text:s/>be<text:s/>led<text:s/>by<text:s/>Tana<text:s/>Copenhagen.<text:s/>Tana<text:s/>have<text:s/>previously<text:s/>had<text:s/>a<text:s/>good<text:s/>engagement<text:s/>with<text:s/>the<text:s/>Benadir<text:s/>Regional<text:s/>Authority.<text:s/>As<text:s/>has<text:s/>been<text:s/>demonstrated<text:s/>through<text:s/>the<text:s/>DFID<text:s/>(now<text:s/>FCDO)<text:s/>funded<text:s/>IAAAP<text:s/>programme,<text:s/>the<text:s/>BRA<text:s/>has<text:s/>an<text:s/>interest<text:s/>in<text:s/>enhancing<text:s/>the<text:s/>formality<text:s/>of<text:s/>the<text:s/>management<text:s/>of<text:s/>the<text:s/>informal<text:s/>settlements.<text:s/>The<text:s/>BRA<text:s/>durable<text:s/>solutions<text:s/>unit<text:s/>which<text:s/>reports<text:s/>into<text:s/>one<text:s/>of<text:s/>the<text:s/>deputy<text:s/>mayors<text:s/>in<text:s/>Mogadishu<text:s/>has<text:s/>agreed<text:s/>to<text:s/>support<text:s/>the<text:s/>action<text:s/>research<text:s/>project.<text:s/></text:span><text:span text:style-name="T580_4">Tana’s<text:s/>engagement<text:s/>has<text:s/>been<text:s/>endorsed<text:s/>by<text:s/>the<text:s/>BRA,<text:s/>which<text:s/>holds<text:s/>the<text:s/>formal<text:s/>authority<text:s/>in<text:s/>Mogadishu.</text:span><text:span text:style-name="T580_5"><text:s/></text:span><text:span text:style-name="T580_6">The<text:s/>leaders<text:s/>of<text:s/>the<text:s/>AR<text:s/>project<text:s/>recognise<text:s/>that<text:s/>key<text:s/>to<text:s/>success<text:s/>of<text:s/>the<text:s/>project<text:s/>is<text:s/>that<text:s/>the<text:s/>BRA<text:s/>are<text:s/>n<text:s/>agreement<text:s/>with<text:s/>the<text:s/>activities<text:s/>undertaken.<text:s/>Hence<text:s/>this<text:s/>early<text:s/>support<text:s/>is<text:s/>critical.</text:span></text:p>
        <text:p text:style-name="P581"/>
        <text:p text:style-name="P582"><text:span text:style-name="T582_1">Annex<text:s/>5.<text:s/>ACRP<text:s/>and<text:s/>FCDO’s<text:s/>International<text:s/>Development<text:s/>White<text:s/>Paper<text:s/>(2023)<text:s/></text:span></text:p>
        <text:p text:style-name="P583"/>
        <text:p text:style-name="P584"><text:span text:style-name="T584_1">ACRP<text:s/>showcases<text:s/>how<text:s/>UK-funded<text:s/>development<text:s/>research<text:s/>can<text:s/>promote<text:s/>more<text:s/>inclusive,<text:s/>prosperous<text:s/>and<text:s/>sustainable<text:s/>futures<text:s/>in<text:s/>Africa<text:s/>through<text:s/>strategies<text:s/>that<text:s/>directly<text:s/>tackle<text:s/>poverty<text:s/>and<text:s/>climate<text:s/>change.<text:s/>This<text:s/>international<text:s/>partnership<text:s/>of<text:s/>research-to-policy<text:s/>actors<text:s/>has<text:s/>undertaken<text:s/>ground-breaking<text:s/>research<text:s/>into<text:s/>the<text:s/>political<text:s/>and<text:s/>systemic<text:s/>constraints<text:s/>that<text:s/>are<text:s/>holding<text:s/>African<text:s/>cities<text:s/>back.<text:s/>Over<text:s/>the<text:s/>next<text:s/>few<text:s/>years,<text:s/>it<text:s/>will<text:s/>draw<text:s/>on<text:s/>this<text:s/>knowledge<text:s/>to<text:s/>directly<text:s/>support<text:s/>a<text:s/>new<text:s/>wave<text:s/>of<text:s/>reforms<text:s/>and<text:s/>interventions<text:s/>that<text:s/>tackle<text:s/>complex<text:s/>problems<text:s/>related<text:s/>to<text:s/>economic<text:s/>transformation,<text:s/>poverty<text:s/>reduction,<text:s/>climate<text:s/>change,<text:s/>gendered<text:s/>inequalities,<text:s/>food<text:s/>security<text:s/>and<text:s/>nutritious<text:s/>diets,<text:s/>insecurity,<text:s/>violence<text:s/>and<text:s/>conflict.<text:s/>Importantly,<text:s/>these<text:s/>interventions<text:s/>and<text:s/>reforms<text:s/>are<text:s/>being<text:s/>devised<text:s/>through<text:s/>a<text:s/>locally-led<text:s/>and<text:s/>inclusive<text:s/>approach,<text:s/>as<text:s/>UK<text:s/>based<text:s/>researchers<text:s/>work<text:s/>in<text:s/>partnership<text:s/>with<text:s/>African<text:s/>researchers<text:s/>and<text:s/>organisations<text:s/>who<text:s/>know<text:s/>what<text:s/>is<text:s/>required<text:s/>in<text:s/>each<text:s/>specific<text:s/>context.<text:s/>This<text:s/>approach<text:s/>draws<text:s/>in<text:s/>civil<text:s/>society<text:s/>expertise<text:s/>and<text:s/>builds<text:s/>state<text:s/>capabilities<text:s/>to<text:s/>deliver<text:s/>sustainable<text:s/>reform.</text:span></text:p>
        <text:p text:style-name="P585"/>
        <table:table table:style-name="Table14">
          <table:table-column table:style-name="Column61"/>
          <table:table-column table:style-name="Column62"/>
          <table:table-row table:style-name="Row52">
            <table:table-cell table:style-name="Cell178">
              <text:p text:style-name="P586"><text:span text:style-name="T586_1">White<text:s/>paper<text:s/>focus</text:span></text:p>
            </table:table-cell>
            <table:table-cell table:style-name="Cell179">
              <text:p text:style-name="P587"><text:span text:style-name="T587_1">Relevance<text:s/>to<text:s/>ACRP</text:span></text:p>
            </table:table-cell>
          </table:table-row>
          <table:table-row table:style-name="Row53">
            <table:table-cell table:style-name="Cell180">
              <text:p text:style-name="P588"><text:span text:style-name="T588_1">Poverty<text:s/>reduction<text:s/>and<text:s/>climate<text:s/>change<text:s/>are<text:s/>central,<text:s/>as<text:s/>is<text:s/>‘sustainable<text:s/>and<text:s/>inclusive<text:s/>growth’.</text:span></text:p>
            </table:table-cell>
            <table:table-cell table:style-name="Cell181">
              <text:p text:style-name="P589"><text:span text:style-name="T589_1">Strong<text:s/>links<text:s/>to<text:s/>overarching<text:s/>focus<text:s/>on<text:s/>sustainable<text:s/>and<text:s/>inclusive<text:s/>cities<text:s/>that<text:s/>help<text:s/>drive<text:s/>growth<text:s/>and<text:s/>poverty<text:s/>reduction</text:span></text:p>
            </table:table-cell>
          </table:table-row>
          <table:table-row table:style-name="Row54">
            <table:table-cell table:style-name="Cell182">
              <text:p text:style-name="P590"><text:span text:style-name="T590_1">All<text:s/>ODA<text:s/>is<text:s/>aimed<text:s/>at<text:s/>poverty<text:s/>reduction<text:s/>with<text:s/>a<text:s/>strong<text:s/>focus<text:s/>on<text:s/>low-income<text:s/>countries,<text:s/>using<text:s/>ODA<text:s/>only<text:s/>where<text:s/>absolutely<text:s/>necessary<text:s/>in<text:s/>MICs<text:s/>(no<text:s/>distinction<text:s/>between<text:s/>lower/upper-middle<text:s/>income<text:s/>countries).</text:span></text:p>
            </table:table-cell>
            <table:table-cell table:style-name="Cell183">
              <text:p text:style-name="P591"><text:span text:style-name="T591_1">ACRP<text:s/>is<text:s/>focused<text:s/>on<text:s/>supporting<text:s/>the<text:s/>development<text:s/>of<text:s/>low-income<text:s/>urban<text:s/>residents<text:s/>including<text:s/>those<text:s/>living<text:s/>and<text:s/>working<text:s/>informally.<text:s/>Nairobi<text:s/>and<text:s/>Harare<text:s/>were<text:s/>selected<text:s/>in<text:s/>April<text:s/>2023,<text:s/>Accra<text:s/>and<text:s/>Lagos<text:s/>in<text:s/>September<text:s/>2023<text:s/>and<text:s/>Kampala<text:s/>in<text:s/>December<text:s/>2023.<text:s/>Our<text:s/>final<text:s/>city<text:s/>selection<text:s/>is<text:s/>in<text:s/>a<text:s/>city<text:s/>in<text:s/>a<text:s/></text:span><text:span text:style-name="T591_2">low-income</text:span><text:span text:style-name="T591_3"><text:s/>country<text:s/>We<text:s/>are<text:s/>also<text:s/>completed<text:s/>two<text:s/>pilots<text:s/>(selected<text:s/>in<text:s/>April<text:s/>2023<text:s/>to<text:s/>assist<text:s/>preparation)<text:s/>in<text:s/>Maiduguri<text:s/>and<text:s/>Mogadishu.<text:s/>Somalia<text:s/>is<text:s/>also<text:s/>a<text:s/></text:span><text:span text:style-name="T591_4">low-income</text:span><text:span text:style-name="T591_5"><text:s/>country.<text:s/></text:span></text:p>
            </table:table-cell>
          </table:table-row>
          <table:table-row table:style-name="Row55">
            <table:table-cell table:style-name="Cell184">
              <text:p text:style-name="P592"><text:span text:style-name="T592_1">Strong<text:s/>focus<text:s/>on<text:s/>harnessing<text:s/>innovation<text:s/>and<text:s/>research<text:s/>for<text:s/>cost-effective<text:s/>development<text:s/>impact<text:s/>and<text:s/>‘fund<text:s/>research,<text:s/>in<text:s/>partnership<text:s/>with<text:s/>world-class<text:s/>UK<text:s/>universities,<text:s/>to<text:s/>give<text:s/>policymakers<text:s/>the<text:s/>evidence<text:s/>they<text:s/>need<text:s/>on<text:s/>how<text:s/>to<text:s/>drive<text:s/>growth<text:s/>and<text:s/>economic<text:s/>transformation’</text:span></text:p>
            </table:table-cell>
            <table:table-cell table:style-name="Cell185">
              <text:p text:style-name="P593"><text:span text:style-name="T593_1">This<text:s/>is<text:s/>ACRP’s<text:s/>modus<text:s/>operandi.<text:s/>We<text:s/>are<text:s/>working<text:s/>in<text:s/>close<text:s/>association<text:s/>with<text:s/>a<text:s/>range<text:s/>of<text:s/>established<text:s/>local<text:s/>research<text:s/>and<text:s/>innovation<text:s/>agencies<text:s/>to<text:s/>develop<text:s/>solutions<text:s/>to<text:s/>complex<text:s/>priority<text:s/>problems.<text:s/>From<text:s/>the<text:s/>beginning,<text:s/>uptake<text:s/>has<text:s/>been<text:s/>an<text:s/>essential<text:s/>part<text:s/>of<text:s/>our<text:s/>work<text:s/>and<text:s/>we<text:s/>have<text:s/>already<text:s/>established<text:s/>close<text:s/>relations<text:s/>with<text:s/>a<text:s/>range<text:s/>of<text:s/>officials<text:s/>and<text:s/>politicians<text:s/>interested<text:s/>in<text:s/>reform.<text:s/></text:span></text:p>
            </table:table-cell>
          </table:table-row>
          <table:table-row table:style-name="Row56">
            <table:table-cell table:style-name="Cell186">
              <text:p text:style-name="P594"><text:span text:style-name="T594_1">Inclusive,<text:s/>locally-led<text:s/>approach</text:span></text:p>
              <text:p text:style-name="P595"/>
            </table:table-cell>
            <table:table-cell table:style-name="Cell187">
              <text:p text:style-name="P596"><text:span text:style-name="T596_1">The<text:s/>operational<text:s/>modality<text:s/>of<text:s/>ACRP<text:s/>is<text:s/>to<text:s/>strengthen<text:s/>city-based<text:s/>networks<text:s/>of<text:s/>academics,<text:s/>professionals,<text:s/>NGOs<text:s/>and<text:s/>community<text:s/>researchers.<text:s text:c="2"/>We<text:s/>have<text:s/>encouraged<text:s/>these<text:s/>to<text:s/>be<text:s/>more<text:s/>inclusive<text:s/>with<text:s/>respect<text:s/>to<text:s/>gender.<text:s/>We<text:s/>have<text:s/>also<text:s/>encouraged<text:s/>the<text:s/>inclusion<text:s/>of<text:s/>community<text:s/>researchers<text:s/>through<text:s/>sharing<text:s/>modalities<text:s/>through<text:s/>which<text:s/>these<text:s/>researchers<text:s/>have<text:s/>developed<text:s/>their<text:s/>analytical<text:s/>capabilities<text:s/>to<text:s/>contribute<text:s/>to<text:s/>an<text:s/>understanding<text:s/>of<text:s/>local<text:s/>level<text:s/>politics.<text:s/></text:span></text:p>
            </table:table-cell>
          </table:table-row>
          <table:table-row table:style-name="Row57">
            <table:table-cell table:style-name="Cell188">
              <text:p text:style-name="P597"><text:span text:style-name="T597_1">Shift<text:s/>away<text:s/>from<text:s/>‘aid’<text:s/>and<text:s/>west-knows-best<text:s/>to<text:s/>a<text:s/>focus<text:s/>on<text:s/>“global<text:s/>development<text:s/>that<text:s/>is<text:s/>led<text:s/>by<text:s/>the<text:s/>countries,<text:s/>societies,<text:s/>and<text:s/>communities<text:s/>that<text:s/>are<text:s/>most<text:s/>affected.<text:s/></text:span></text:p>
            </table:table-cell>
            <table:table-cell table:style-name="Cell189">
              <text:p text:style-name="P598"><text:span text:style-name="T598_1">ACRP<text:s/>has<text:s/>sought<text:s/>to<text:s/>ensure<text:s/>that<text:s/>the<text:s/>options<text:s/>for<text:s/>development<text:s/>are<text:s/>being<text:s/>identified<text:s/>and<text:s/>developed<text:s/>by<text:s/>local<text:s/>stakeholders<text:s/>(national<text:s/>government,<text:s/>local<text:s/>government,<text:s/>academics,<text:s/>NGOs,<text:s/>other<text:s/>interested<text:s/>professional<text:s/>groups<text:s/>and<text:s/>grassroots<text:s/>networks).<text:s/>Working<text:s/>with<text:s/>such<text:s/>groups<text:s/>we<text:s/>identify<text:s/>their<text:s/>knowledge<text:s/>needs<text:s/>with<text:s/>respect<text:s/>to<text:s/>inclusive<text:s/>development<text:s/>and<text:s/>the<text:s/>goals<text:s/>of<text:s/>economic<text:s/>prosperity<text:s/>and<text:s/>poverty<text:s/>reduction,<text:s/>while<text:s/>also<text:s/>reducing<text:s/>climate<text:s/>related<text:s/>risks.<text:s text:c="2"/></text:span></text:p>
            </table:table-cell>
          </table:table-row>
          <table:table-row table:style-name="Row58">
            <table:table-cell table:style-name="Cell190">
              <text:p text:style-name="P599"><text:span text:style-name="T599_1">Development<text:s/>challenges:<text:s/>strong<text:s/>focus<text:s/>on<text:s/>climate<text:s/>change,<text:s/>conflict,<text:s/>state<text:s/>fragility,<text:s/>demographic<text:s/>change.</text:span></text:p>
              <text:p text:style-name="P600"/>
            </table:table-cell>
            <table:table-cell table:style-name="Cell191">
              <text:p text:style-name="P601"><text:span text:style-name="T601_1">The<text:s/>White<text:s/>Paper<text:s/>has<text:s/>relatively<text:s/>little<text:s/>consideration<text:s/>of<text:s/>the<text:s/>significance<text:s/>of<text:s/>cities<text:s/>and<text:s/>other<text:s/>urban<text:s/>centres<text:s/>in<text:s/>addressing<text:s/>development<text:s/>challenges.<text:s/>‘Cities’<text:s/>and<text:s/>‘urban’<text:s/>are<text:s/>only<text:s/>mentioned<text:s/>twice<text:s/>each,<text:s/>with<text:s/>no<text:s/>focus<text:s/>on<text:s/>urbanisation.<text:s/>Despite<text:s/>this,<text:s/>we<text:s/>know<text:s/>that<text:s/>urban<text:s/>development<text:s/>has<text:s/>strong<text:s/>links<text:s/>to<text:s/>managing<text:s/>all<text:s/>these<text:s/>specific<text:s/>challenges.<text:s/></text:span></text:p>
              <text:p text:style-name="P602"/>
              <text:p text:style-name="P603"><text:span text:style-name="T603_1">ACRP<text:s/>will<text:s/>directly<text:s/>engage<text:s/>with<text:s/>this<text:s/>and<text:s/>build<text:s/>knowledge<text:s/>relevant<text:s/>to<text:s/>addressing<text:s/>climate<text:s/>risks,<text:s/>enhancing<text:s/>safety<text:s/>and<text:s/>security,<text:s/>and<text:s/>strengthening<text:s/>effective<text:s/>local<text:s/>government<text:s/>actions<text:s/>to<text:s/>address<text:s/>residents’<text:s/>needs<text:s/>(and<text:s/>therefore<text:s/>contribute<text:s/>to<text:s/>addressing<text:s/>state<text:s/>fragility).<text:s/></text:span></text:p>
            </table:table-cell>
          </table:table-row>
          <table:table-row table:style-name="Row59">
            <table:table-cell table:style-name="Cell192">
              <text:p text:style-name="P604"><text:span text:style-name="T604_1">Enabling<text:s/>economic<text:s/>transformation,<text:s/>including<text:s/>‘promote<text:s/>productive<text:s/>and<text:s/>job-creating<text:s/>sectors<text:s/>such<text:s/>as<text:s/>manufacturing,<text:s/>agribusiness<text:s/>and<text:s/>services’).<text:s/>Includes<text:s/>building<text:s/>diverse<text:s/>and<text:s/>decarbonised<text:s/>energy<text:s/>systems<text:s/>in<text:s/>low-<text:s/>and<text:s/>middle-income<text:s/>countries.<text:s/></text:span></text:p>
              <text:p text:style-name="P605"/>
            </table:table-cell>
            <table:table-cell table:style-name="Cell193">
              <text:p text:style-name="P606"><text:span text:style-name="T606_1">ACRP<text:s/>has,<text:s/>in<text:s/>its<text:s/>Foundation<text:s/>Phase<text:s/>research,<text:s/>linked<text:s/>economists<text:s/>with<text:s/>an<text:s/>interest<text:s/>in<text:s/>urban<text:s/>development<text:s/>with<text:s/>urban<text:s/>development<text:s/>experts<text:s/>to<text:s/>strengthen<text:s/>knowledge<text:s/>and<text:s/>innovation.<text:s/>We<text:s/>have<text:s/>sought<text:s/>to<text:s/>contribute<text:s/>to<text:s/>economic<text:s/>transformation<text:s/>with<text:s/>a<text:s/>dual<text:s/>focus<text:s/>on<text:s/>structural<text:s/>transformation<text:s/>and<text:s/>neighbourhood<text:s/>level<text:s/>economic<text:s/>development.<text:s/>This<text:s/>interest<text:s/>is<text:s/>carrying<text:s/>through<text:s/>into<text:s/>the<text:s/>Implementation<text:s/>Phase<text:s/>(action<text:s/>research)<text:s/>with<text:s/>pilot<text:s/>projects<text:s/>to<text:s/>support<text:s/>informal<text:s/>economic<text:s/>activities.<text:s/>Research<text:s/>from<text:s/>the<text:s/>Foundation<text:s/>Phase<text:s/>on<text:s text:c="2"/>Structural<text:s/>Transformation<text:s/>in<text:s/>African<text:s/>cities<text:s/>is<text:s/>to<text:s/>be<text:s/>published<text:s/>by<text:s/>the<text:s/>Brookings<text:s/>Institute.<text:s/></text:span></text:p>
            </table:table-cell>
          </table:table-row>
          <table:table-row table:style-name="Row60">
            <table:table-cell table:style-name="Cell194">
              <text:p text:style-name="P607"><text:span text:style-name="T607_1">Climate<text:s/>change<text:s/>and<text:s/>low<text:s/>carbon<text:s/>futures</text:span></text:p>
            </table:table-cell>
            <table:table-cell table:style-name="Cell195">
              <text:p text:style-name="P608"><text:span text:style-name="T608_1">We<text:s/>believe<text:s/>that<text:s/>FCDO<text:s/>(and<text:s/>others)<text:s/>won’t<text:s/>meet<text:s/>their<text:s/>targets<text:s/>without<text:s/>a<text:s/>clearer<text:s/>focus<text:s/>on<text:s/>building<text:s/>resilience<text:s/>to<text:s/>climate<text:s/>change<text:s/>and<text:s/>supporting<text:s/>energy<text:s/>transitions<text:s/>in<text:s/>urban<text:s/>areas.</text:span><text:span text:style-name="T608_2"><text:note text:note-class="footnote"><text:note-citation/><text:note-body><text:p text:style-name="P609"><text:span text:style-name="T609_1"><text:s/></text:span><text:span text:style-name="T609_2">African<text:s/>Climate<text:s/>Summit<text:s/>Declaration<text:s/>Sept<text:s/>’23:<text:s/>‘Further<text:s/>recognise<text:s/>that<text:s/>African<text:s/>cities<text:s/>and<text:s/>urban<text:s/>centres<text:s/>are<text:s/>growing<text:s/>rapidly,<text:s/>and<text:s/>by<text:s/>2050<text:s/>would<text:s/>be<text:s/>home<text:s/>to<text:s/>over<text:s/>1.0<text:s/>billion<text:s/>people.<text:s/>Cognisant<text:s/>of<text:s/>the<text:s/>fact<text:s/>that<text:s/>rapid<text:s/>urbanization,<text:s/>poverty,<text:s/>and<text:s/>inequality<text:s/>limit<text:s text:c="2"/>planning<text:s/>capacities<text:s/>and<text:s/>other<text:s/>urban<text:s/>dynamics<text:s/>which<text:s/>increase<text:s/>people’s<text:s/>exposure<text:s/>and<text:s/>vulnerability<text:s/>to<text:s/>hazards<text:s/>and<text:s/>have<text:s/>thus<text:s/>turned<text:s/>cities<text:s/>into<text:s/>disaster<text:s/>hotspots<text:s/>across<text:s/>the<text:s/>continent.</text:span><text:span text:style-name="T609_3"><text:s/></text:span><text:span text:style-name="T609_4"><text:a xlink:type="simple" xlink:href="https://media.africaclimatesummit.org/Final+declaration+1709-English.pdf?request-content-type=%22application/force-download"><text:span text:style-name="T609_5">https://media.africaclimatesummit.org/Final+declaration+1709-English.pdf?request-content-type=%22application/force-download</text:span></text:a></text:span></text:p><text:p text:style-name="P610"/></text:note-body></text:note></text:span><text:span text:style-name="T610_1"><text:s/>We<text:s/>are<text:s/>developing<text:s/>action<text:s/>research<text:s/>projects<text:s/>that<text:s/>consider<text:s/>climate<text:s/>responses<text:s/>in<text:s/>informal<text:s/>neighbourhoods<text:s/>at<text:s/>both<text:s/>the<text:s/>local<text:s/>and<text:s/>city-wide<text:s/>scale<text:s/>with<text:s/>the<text:s/>inclusion<text:s/>of<text:s/>both<text:s/>mitigation<text:s/>and<text:s/>adaptation<text:s/>goals.<text:s/>All<text:s/>projects<text:s/>will<text:s/>be<text:s/>“sense-checked”<text:s/>not<text:s/>to<text:s/>exacerbate<text:s/>the<text:s/>climate<text:s/>crisis.</text:span></text:p>
            </table:table-cell>
          </table:table-row>
          <table:table-row table:style-name="Row61">
            <table:table-cell table:style-name="Cell196">
              <text:p text:style-name="P611"><text:span text:style-name="T611_1">‘work<text:s/>with<text:s/>cities<text:s/>to<text:s/>create<text:s/>infrastructure<text:s/>services<text:s/>that<text:s/>are<text:s/>resilient<text:s/>and<text:s/>sustainable<text:s/>(SDG<text:s/>11)<text:s/>and<text:s/>help<text:s/>realise<text:s/></text:span><text:span text:style-name="T611_2">their<text:s/>potential<text:s/>to<text:s/>drive<text:s/>growth<text:s/>and<text:s/>create<text:s/>jobs,<text:s/>drawing<text:s/>on<text:s/>outstanding<text:s/>UK<text:s/>and<text:s/>global<text:s/>expertise<text:s/>in<text:s/>urban<text:s/>planning<text:s/>and<text:s/>project<text:s/>development’<text:s/>(p77).</text:span></text:p>
              <text:p text:style-name="P612"/>
            </table:table-cell>
            <table:table-cell table:style-name="Cell197">
              <text:p text:style-name="P613"><text:span text:style-name="T613_1">This<text:s/>is<text:s/>closely<text:s/>aligned<text:s/>with<text:s/>the<text:s/>objectives<text:s/>of<text:s/>ACRP.<text:s/></text:span></text:p>
            </table:table-cell>
          </table:table-row>
          <table:table-row table:style-name="Row62">
            <table:table-cell table:style-name="Cell198">
              <text:p text:style-name="P614"><text:span text:style-name="T614_1">Ensuring<text:s/>opportunities<text:s/>for<text:s/>all,<text:s/>including<text:s/>through<text:s/>equality<text:s/>and<text:s/>rights,<text:s/>education<text:s/>health,<text:s/>water<text:s/>and<text:s/>social<text:s/>protection<text:s/>(Chapter<text:s/>6).<text:s/>Strong<text:s/>focus<text:s/>on<text:s/>ending/tackling<text:s/></text:span><text:span text:style-name="T614_2">gender-based</text:span><text:span text:style-name="T614_3"><text:s/>violence,<text:s/>education,<text:s/>supporting<text:s/>women’s<text:s/>rights<text:s/>organisations.<text:s text:c="2"/></text:span></text:p>
            </table:table-cell>
            <table:table-cell table:style-name="Cell199">
              <text:p text:style-name="P615"><text:span text:style-name="T615_1">ACRP<text:s/>has<text:s/>included<text:s/>a<text:s/>focus<text:s/>on<text:s/>gender<text:s/>from<text:s/>its<text:s/>inception.<text:s/>Pilots<text:s/>include<text:s/>innovative<text:s/>advances<text:s/>in<text:s/>inclusive<text:s/>school<text:s/>feeding<text:s/>in<text:s/>Nairobi<text:s/>(working<text:s/>with<text:s/>women’s<text:s/>groups),<text:s/>market<text:s/>upgrading<text:s/>in<text:s/>Harare<text:s/>(with<text:s/>recognise<text:s/>of<text:s/>women-<text:s/>led<text:s/>enterprises)<text:s/>and<text:s/>land<text:s/>rights<text:s/>in<text:s/>Maiduguri<text:s/>(with<text:s/>specific<text:s/>measures<text:s/>to<text:s/>secure<text:s/>the<text:s/>inclusion<text:s/>of<text:s/>women).<text:s/>All<text:s/>pilots<text:s/>will<text:s/>consider<text:s/>how<text:s/>to<text:s/>ensure<text:s/>that<text:s/>activities<text:s/>are<text:s/>relevant<text:s/>to<text:s/>women’s<text:s/>gendered<text:s/>needs<text:s/>and<text:s/>responsibilities<text:s/>(e.g.<text:s/>school<text:s/>feeding).<text:s/>We<text:s/>are<text:s/>also<text:s/>alert<text:s/>to<text:s/>other<text:s/>forms<text:s/>of<text:s/>disadvantage<text:s/>including<text:s/>youth,<text:s/>residency<text:s/>status<text:s/>(IDPs,<text:s/>refugees)<text:s/>and<text:s/>informal<text:s/>work/residency.<text:s/></text:span></text:p>
            </table:table-cell>
          </table:table-row>
          <table:table-row table:style-name="Row63">
            <table:table-cell table:style-name="Cell200">
              <text:p text:style-name="P616"><text:span text:style-name="T616_1">Defending<text:s/>civic<text:s/>space<text:s/>and<text:s/>supporting<text:s/>state<text:s/>capabilities.<text:s/></text:span></text:p>
              <text:p text:style-name="P617"><text:span text:style-name="T617_1">‘Civil<text:s/>society<text:s/>is<text:s/>a<text:s/>vital<text:s/>policy<text:s/>and<text:s/>programme<text:s/>partner<text:s/>for<text:s/>the<text:s/>UK<text:s/>and<text:s/>is<text:s/>central<text:s/>to<text:s/>achieving<text:s/>the<text:s/>SDGs.<text:s/>International<text:s/>and<text:s/>local<text:s/>civil<text:s/>society<text:s/>organisations<text:s/>are<text:s/>contributing<text:s/>as<text:s/>delivery<text:s/>partners,<text:s/>thought<text:s/>leaders,<text:s/>and<text:s/>independent<text:s/>actors<text:s/>in<text:s/>their<text:s/>own<text:s/>right.’</text:span></text:p>
            </table:table-cell>
            <table:table-cell table:style-name="Cell201">
              <text:p text:style-name="P618"><text:span text:style-name="T618_1">Links<text:s/>to<text:s/>ACRC’s<text:s/>theory<text:s/>of<text:s/>change.<text:s/></text:span></text:p>
              <text:p text:style-name="P619"/>
              <text:p text:style-name="P620"><text:span text:style-name="T620_1">Collaboration<text:s/>between<text:s/>local<text:s/>government<text:s/>and<text:s/>organized<text:s/>residents<text:s/>including<text:s/>community<text:s/>groups,<text:s/>academic<text:s/>departments,<text:s/>NGOs<text:s/>and<text:s/>professional<text:s/>agencies<text:s/>is<text:s/>a<text:s/>key<text:s/>pathway<text:s/>to<text:s/>ensure<text:s/>pilot<text:s/>success<text:s/>and<text:s/>future<text:s/>scaling.</text:span></text:p>
              <text:p text:style-name="P621"><text:span text:style-name="T621_1">ACRP’s<text:s/>theory<text:s/>of<text:s/>change<text:s/>develops<text:s/>the<text:s/>modalities<text:s/>through<text:s/>which<text:s/>civil<text:s/>society<text:s/>can<text:s/>build<text:s/>effective<text:s/>partnerships<text:s/>with<text:s/>national<text:s/>and<text:s/>local<text:s/>government<text:s/>to<text:s/>advance<text:s/>the<text:s/>urban<text:s/>reform<text:s/>frontier.<text:s/>We<text:s/>will<text:s/>continue<text:s/>to<text:s/>test<text:s/>our<text:s/>theory<text:s/>of<text:s/>change<text:s/>through<text:s/>the<text:s/>programme.<text:s/></text:span></text:p>
              <text:p text:style-name="P622"/>
            </table:table-cell>
          </table:table-row>
          <table:table-row table:style-name="Row64">
            <table:table-cell table:style-name="Cell202">
              <text:p text:style-name="P623"><text:span text:style-name="T623_1">‘There<text:s/>is<text:s/>a<text:s/>global<text:s/>food<text:s/>systems<text:s/>and<text:s/>nutrition<text:s/>crisis….<text:s/>More<text:s/>than<text:s/>one<text:s/>in<text:s/>three<text:s/>people<text:s/>globally<text:s/>cannot<text:s/>afford<text:s/>a<text:s/>healthy<text:s/>diet,<text:s/>with<text:s/>women<text:s/>and<text:s/>girls<text:s/>worst<text:s/>affected….Although<text:s/>most<text:s/>of<text:s/>the<text:s/>world’s<text:s/>extreme<text:s/>poverty<text:s/>will<text:s/>be<text:s/>in<text:s/>low-income<text:s/>countries<text:s/>by<text:s/>that<text:s/>date,<text:s/>most<text:s/>of<text:s/>the<text:s/>world’s<text:s/>undernourished<text:s/>population<text:s/>are<text:s/>expected<text:s/>to<text:s/>remain<text:s/>in<text:s/>middle-income<text:s/>countries’.<text:s/>Nutritious<text:s/>food<text:s/>gets<text:s/>a<text:s/>mention<text:s/>under<text:s/>health.<text:s/>‘We<text:s/>will<text:s/>support<text:s/>major<text:s/>international<text:s/>research<text:s/>collaborations,<text:s/>and<text:s/>work<text:s/>in<text:s/>partnership<text:s/>with<text:s/>likeminded<text:s/>research<text:s/>funders<text:s/>that<text:s/>seek<text:s/>to<text:s/>harness<text:s/>new<text:s/>solutions<text:s/>and<text:s/></text:span><text:span text:style-name="T623_2">cutting-edge</text:span><text:span text:style-name="T623_3"><text:s/>technologies<text:s/>to<text:s/>solve<text:s/>the<text:s/>global<text:s/>challenges<text:s/>of<text:s/>securing<text:s/>food,<text:s/>nutrition<text:s/>and<text:s/>health<text:s/>security<text:s/>for<text:s/>all<text:s/>in<text:s/>the<text:s/>face<text:s/>of<text:s/>a<text:s/>changing<text:s/>climate.’</text:span></text:p>
            </table:table-cell>
            <table:table-cell table:style-name="Cell203">
              <text:p text:style-name="P624"><text:span text:style-name="T624_1">There<text:s/>is<text:s/>a<text:s/>direct<text:s/>link<text:s/>to<text:s/>ACRP<text:s/>work<text:s/>on<text:s/>nutrition<text:s/>and<text:s/>healthy<text:s/>diets.<text:s/></text:span></text:p>
              <text:p text:style-name="P625"/>
              <text:p text:style-name="P626"><text:span text:style-name="T626_1">One<text:s/>of<text:s/>the<text:s/>pilot<text:s/>projects<text:s/>in<text:s/>Nairobi<text:s/>has<text:s/>a<text:s/>focus<text:s/>on<text:s/>school<text:s/>feeding<text:s/>in<text:s/>informal<text:s/>schools.<text:s/>This<text:s/>project<text:s/>emerged<text:s/>from<text:s/>research<text:s/>on<text:s/>nutrition<text:s/>and<text:s/>healthy<text:s/>diets.<text:s/>We<text:s/>anticipate<text:s/>doing<text:s/>more<text:s/>work<text:s/>in<text:s/>this<text:s/>domain<text:s/>if<text:s/>it<text:s/>emerges<text:s/>as<text:s/>a<text:s/>strategic<text:s/>priority<text:s/>from<text:s/>the<text:s/>local<text:s/>teams.<text:s/></text:span></text:p>
            </table:table-cell>
          </table:table-row>
          <table:table-row table:style-name="Row65">
            <table:table-cell table:style-name="Cell204">
              <text:p text:style-name="P627"><text:span text:style-name="T627_1">There’s<text:s/>a<text:s/>lot<text:s/>on<text:s/>conflict,<text:s/>displacement<text:s/>and<text:s/>migration<text:s/>but<text:s/>little<text:s/>on<text:s/>the<text:s/>impact<text:s/>on<text:s/>cities.<text:s/></text:span></text:p>
            </table:table-cell>
            <table:table-cell table:style-name="Cell205">
              <text:p text:style-name="P628"><text:span text:style-name="T628_1">The<text:s/>consequences<text:s/>of<text:s/>conflict<text:s/>and<text:s/>displacement<text:s/>are<text:s/>present<text:s/>in<text:s/>both<text:s/>urban<text:s/>and<text:s/>rural<text:s/>areas.<text:s/>ACRP’s<text:s/>pilot<text:s/>project<text:s/>in<text:s/>Mogadishu<text:s/>seeks<text:s/>to<text:s/>advance<text:s/>reform<text:s/>efforts<text:s/>for<text:s/>IDPs<text:s/>in<text:s/>the<text:s/>city<text:s/>by<text:s/>developing<text:s/>practices<text:s/>that<text:s/>realise<text:s/>existing<text:s/>(but<text:s/>unused)<text:s/>policies<text:s/>to<text:s/>enhance<text:s/>tenure<text:s/>security.<text:s/>Going<text:s/>forward,<text:s/>we<text:s/>will<text:s/>seek<text:s/>to<text:s/>build<text:s/>on<text:s/>the<text:s/>work<text:s/>of<text:s/>ACRC’s<text:s/>consortium<text:s/>partner<text:s/>(IIED)<text:s/>and<text:s/>their<text:s/>research<text:s/>on<text:s/>“cities<text:s/>not<text:s/>camps”<text:s/>and<text:s/>find<text:s/>ways<text:s/>to<text:s/>incorporate<text:s/>IDPs<text:s/>and<text:s/>refugees<text:s/>in<text:s/>enhanced<text:s/>opportunities<text:s/>in<text:s/>urban<text:s/>areas.<text:s/>This<text:s/>requires<text:s/>the<text:s/>effective<text:s/>incorporation<text:s/>of<text:s/>one<text:s/>disadvantaged<text:s/>group.<text:s/></text:span></text:p>
              <text:p text:style-name="P629"><text:span text:style-name="T629_1">Safety<text:s/>and<text:s/>security<text:s/>is<text:s/>a<text:s/>focus<text:s/>area<text:s/>for<text:s/>ACRP<text:s/>in<text:s/>all<text:s/>cities,<text:s/>and<text:s/>our<text:s/>work<text:s/>will<text:s/>advance<text:s/>an<text:s/>understanding<text:s/>as<text:s/>to<text:s/>how<text:s/>this<text:s/>can<text:s/>be<text:s/>enhanced<text:s/>at<text:s/>neighbourhood<text:s/>and<text:s/>city<text:s/>scales.</text:span></text:p>
            </table:table-cell>
          </table:table-row>
          <table:table-row table:style-name="Row66">
            <table:table-cell table:style-name="Cell206">
              <text:p text:style-name="P630"><text:span text:style-name="T630_1">Lots<text:s/>on<text:s/>education<text:s/>but<text:s/>not<text:s/>vocational<text:s/>education.<text:s/>One<text:s/>mention<text:s/>of<text:s/>‘employment<text:s/>for<text:s/>urban<text:s/>and<text:s/>rural<text:s/>youth’.<text:s/></text:span></text:p>
            </table:table-cell>
            <table:table-cell table:style-name="Cell207">
              <text:p text:style-name="P631"><text:span text:style-name="T631_1">Youth<text:s/>and<text:s/>capability<text:s/>development<text:s/>has<text:s/>been<text:s/>a<text:s/>research<text:s/>focus<text:s/>of<text:s/>ACRP<text:s/>in<text:s/>its<text:s/>Foundation<text:s/>Phase.<text:s/>We<text:s/>anticipate<text:s/>that<text:s/>enhancing<text:s/>employment<text:s/>and<text:s/>livelihood<text:s/>opportunities<text:s/>for<text:s/>youth<text:s/>people<text:s/>will<text:s/>remain<text:s/>important<text:s/>as<text:s/>we<text:s/>transition<text:s/>into<text:s/>the<text:s/>action<text:s/>research<text:s/>phase.<text:s/></text:span></text:p>
            </table:table-cell>
          </table:table-row>
          <table:table-row table:style-name="Row67">
            <table:table-cell table:style-name="Cell208">
              <text:p text:style-name="P632"><text:span text:style-name="T632_1">Social<text:s/>protection<text:s/>has<text:s/>returned<text:s/>–<text:s/>a<text:s/>strong<text:s/>focus<text:s/>here,<text:s/>including<text:s/>in<text:s/>relation<text:s/>to<text:s/>conflict<text:s/>and<text:s/>women.</text:span></text:p>
              <text:p text:style-name="P633"/>
            </table:table-cell>
            <table:table-cell table:style-name="Cell209">
              <text:p text:style-name="P634"><text:span text:style-name="T634_1">The<text:s/>interest<text:s/>in<text:s/>social<text:s/>protection<text:s/>reflects<text:s/>the<text:s/>need<text:s/>for<text:s/>modalities<text:s/>that<text:s/>address<text:s/>the<text:s/>needs<text:s/>of<text:s/>the<text:s/>most<text:s/>vulnerable<text:s/>citizens.<text:s/>Support<text:s/>for<text:s/>the<text:s/>most<text:s/>vulnerable<text:s/>and<text:s/>disadvantaged<text:s/>residents<text:s/>of<text:s/>urban<text:s/>areas<text:s/>is<text:s/>very<text:s/>much<text:s/>part<text:s/>of<text:s/>the<text:s/>ACRP<text:s/>agenda.<text:s/>We<text:s/>may<text:s/>work<text:s/>on<text:s/>this<text:s/>as<text:s/>complex<text:s/>priority<text:s/>problems<text:s/>emerge.<text:s/></text:span></text:p>
            </table:table-cell>
          </table:table-row>
          <table:table-row table:style-name="Row68">
            <table:table-cell table:style-name="Cell210">
              <text:p text:style-name="P635"><text:span text:style-name="T635_1">Water<text:s/>and<text:s/>sanitation<text:s/>systems<text:s/>for<text:s/>developing<text:s/>countries,<text:s/>including<text:s/>cities,<text:s/>well-regulated<text:s/>water<text:s/>sectors.</text:span></text:p>
            </table:table-cell>
            <table:table-cell table:style-name="Cell211">
              <text:p text:style-name="P636"><text:span text:style-name="T636_1">Addressing<text:s/>complex<text:s/>priority<text:s/>problems<text:s/>will<text:s/>include<text:s/>work<text:s/>in<text:s/>informal<text:s/>settlements<text:s/>and<text:s/>therefore<text:s/>will<text:s/>require<text:s/>us<text:s/>to<text:s/>research<text:s/>and<text:s/>develop<text:s/>solutions<text:s/>to<text:s/>improve<text:s/>water<text:s/>and<text:s/>sanitation<text:s/>provision.<text:s/></text:span></text:p>
            </table:table-cell>
          </table:table-row>
          <table:table-row table:style-name="Row69">
            <table:table-cell table:style-name="Cell212">
              <text:p text:style-name="P637"><text:span text:style-name="T637_1">We<text:s/>will<text:s/>tap<text:s/>into<text:s/>the<text:s/>energy<text:s/>and<text:s/>drive<text:s/>of<text:s/>early<text:s/>career<text:s/>scientists<text:s/>and<text:s/>innovators<text:s/>across<text:s/>Africa<text:s/>and<text:s/>Asia,<text:s/>to<text:s/>develop,<text:s/>evaluate,<text:s/>test<text:s/>and<text:s/>scale<text:s/>locally-led<text:s/>solutions<text:s/>to<text:s/>pressing<text:s/>challenges.<text:s/>These<text:s/>include<text:s/>effective<text:s/>adaptation<text:s/>to<text:s/>climate<text:s/>change,<text:s/>accelerated<text:s/>clean<text:s/>energy<text:s/>access,<text:s/>effective<text:s/>models<text:s/>to<text:s/>protect<text:s/>nature<text:s/>and<text:s/>address<text:s/>pollution,<text:s/>and<text:s/>the<text:s/>creation<text:s/>of<text:s/>new<text:s/>employment<text:s/>opportunities<text:s/>for<text:s/>urban<text:s/>and<text:s/>rural<text:s/>youth.</text:span></text:p>
            </table:table-cell>
            <table:table-cell table:style-name="Cell213">
              <text:p text:style-name="P638"><text:span text:style-name="T638_1">ACRC’s<text:s/>work<text:s/>with<text:s/>local<text:s/>researchers<text:s/>to<text:s/>identify<text:s/>locally<text:s/>relevant<text:s/>and<text:s/>scale-able<text:s/>solutions.</text:span></text:p>
              <text:p text:style-name="P639"/>
              <text:p text:style-name="P640"><text:span text:style-name="T640_1">We<text:s/>will<text:s/>maintain<text:s/>our<text:s/>network<text:s/>of<text:s/>scholars<text:s/>and<text:s/>uptake<text:s/>specialists<text:s/>in<text:s/>all<text:s/>12<text:s/>cities<text:s/>and<text:s/>deepen<text:s/>engagements<text:s/>in<text:s/>those<text:s/>active<text:s/>in<text:s/>the<text:s/>Implementation<text:s/>Phase.<text:s/>We<text:s/>will<text:s/>work<text:s/>with<text:s/>the<text:s/>African<text:s/>Centre<text:s/>for<text:s/>Cities<text:s/>(at<text:s/>University<text:s/>of<text:s/>Cape<text:s/>Town)<text:s/>and<text:s/>Centre<text:s/>for<text:s/>Housing<text:s/>and<text:s/>Sustainable<text:s/>Development.<text:s/>University<text:s/>of<text:s/>Lagos<text:s/>(African<text:s/>Research<text:s/>Universities<text:s/>Alliance’s<text:s/>urban<text:s/>lead)<text:s/>to<text:s/>share<text:s/>knowledge<text:s/>widely.</text:span></text:p>
            </table:table-cell>
          </table:table-row>
        </table:table>
        <text:p text:style-name="P641"/>
        <text:p text:style-name="P642"/>
        <text:p text:style-name="P643"/>
        <text:p text:style-name="P644"/>
        <text:p text:style-name="P645"/>
        <text:p text:style-name="P646"/>
        <text:p text:style-name="P647"/>
        <text:p text:style-name="P648"/>
        <text:p text:style-name="P649"/>
        <text:p text:style-name="P650"/>
        <text:p text:style-name="P651"><text:span text:style-name="T651_1">Annex<text:s/>6<text:s/>(output<text:s/>1.1):<text:s/>Summary<text:s/>report<text:s/>on<text:s/>the<text:s/>ACRC<text:s/>Conceptual<text:s/>Framework<text:s/>for<text:s/>ACRC<text:s/>Annual<text:s/>Report<text:s/>2023-24</text:span></text:p>
        <text:p text:style-name="P652"/>
        <text:p text:style-name="P653"><text:span text:style-name="T653_1">What<text:s/>the<text:s/>framework<text:s/>set<text:s/>out<text:s/>to<text:s/>do</text:span></text:p>
        <text:p text:style-name="P654"><text:span text:style-name="T654_1">The<text:s/>ACRP<text:s/>was<text:s/>premised<text:s/>on<text:s/>the<text:s/>idea<text:s/>that<text:s/>urban<text:s/>development<text:s/>efforts<text:s/>in<text:s/>Africa<text:s/>to<text:s/>date<text:s/>had<text:s/>been<text:s/>overly<text:s/>siloed<text:s/>by<text:s/>sector<text:s/>and<text:s/>insufficiently<text:s/>politically<text:s/>informed.<text:s/>The<text:s/>ambition,<text:s/>then,<text:s/>was<text:s/>to<text:s/>develop<text:s/>an<text:s/>approach<text:s/>to<text:s/>analy</text:span><text:span text:style-name="T654_2">s</text:span><text:span text:style-name="T654_3">ing<text:s/>complex<text:s/>urban<text:s/>problems<text:s/>that<text:s/>treated<text:s/>the<text:s/>city<text:s/>as<text:s/>a<text:s/>system,<text:s/>intertwined<text:s/>with<text:s/>the<text:s/>country’s<text:s/>political<text:s/>settlement.<text:s/>In<text:s/>its<text:s/>Foundation<text:s/>Phase,<text:s/>the<text:s/>ACRC<text:s/>thus<text:s/>adapted<text:s/>a<text:s/>political<text:s/>settlements<text:s/>framework<text:s/>previously<text:s/>used<text:s/>by<text:s/>the<text:s/>successful<text:s/>ESID<text:s/>programme,<text:s/>refined<text:s/>the<text:s/>approach<text:s/>to<text:s/>city<text:s/>systems,<text:s/>and<text:s/>added<text:s/>the<text:s/>idea<text:s/>of<text:s/>urban<text:s/>development<text:s/>domains.<text:s/>Our<text:s/>approach<text:s/>is<text:s/>explained<text:s/>in<text:s/>greater<text:s/>detail<text:s/>below.</text:span></text:p>
        <text:p text:style-name="P655"/>
        <text:p text:style-name="P656"><text:span text:style-name="T656_1">Political<text:s/>settlements</text:span></text:p>
        <text:p text:style-name="P657"><text:span text:style-name="T657_1">To<text:s/>understand<text:s/>urban<text:s/>development<text:s/>and<text:s/>prospects<text:s/>for<text:s/>developmental<text:s/>reform<text:s/>in<text:s/>our<text:s/>cities,<text:s/>we<text:s/>needed<text:s/>to<text:s/>understand<text:s/>who<text:s/>wields<text:s/>power<text:s/>and<text:s/>how<text:s/>they<text:s/>use<text:s/>it.<text:s/>City-level<text:s/>power<text:s/>dynamics<text:s/>do<text:s/>not<text:s/>exist<text:s/>in<text:s/>a<text:s/>vacuum;<text:s/>they<text:s/>are<text:s/>typically<text:s/>influenced<text:s/>by<text:s/>what<text:s/>we<text:s/>call<text:s/>the<text:s/>country’s<text:s/>‘political<text:s/>settlement’.<text:s/>A<text:s/>political<text:s/>settlement<text:s/>is<text:s/>a<text:s/>common<text:s/>understanding<text:s/>among<text:s/>a<text:s/>society’s<text:s/>most<text:s/>powerful<text:s/>groups<text:s/>about<text:s/>the<text:s/>basic<text:s/>rules<text:s/>(or<text:s/>institutions)<text:s/>of<text:s/>the<text:s/>political<text:s/>and<text:s/>economic<text:s/>game.<text:s/>Those<text:s/>rules<text:s/>create<text:s/>opportunities<text:s/>or<text:s/>benefits<text:s/>for<text:s/>‘insider’<text:s/>groups,<text:s/>often<text:s/>to<text:s/>the<text:s/>exclusion<text:s/>of<text:s/>‘outsiders’.</text:span></text:p>
        <text:p text:style-name="P658"/>
        <text:p text:style-name="P659"><text:span text:style-name="T659_1">Political<text:s/>settlements<text:s/>can<text:s/>be<text:s/>analysed<text:s/>in<text:s/>a<text:s/>variety<text:s/>of<text:s/>ways,<text:s/>but<text:s/>our<text:s/>approach<text:s/>focused<text:s/>on<text:s/>two<text:s/>main<text:s/>dimensions:<text:s/></text:span><text:span text:style-name="T659_2">power<text:s/>configuration</text:span><text:span text:style-name="T659_3"><text:s/>and<text:s/></text:span><text:span text:style-name="T659_4">social<text:s/>foundation</text:span><text:span text:style-name="T659_5">.<text:s/>The<text:s/>power<text:s/>configuration<text:s/>describes<text:s/>the<text:s/>relative<text:s/>strength<text:s/>of<text:s/>groups<text:s/>loyal<text:s/>to<text:s/>the<text:s/>leader<text:s/>(collectively<text:s/>referred<text:s/>to<text:s/>as<text:s/>the<text:s/>‘leader’s<text:s/>bloc’)<text:s/>vis-à-vis<text:s/>groups<text:s/>that<text:s/>oppose<text:s/>the<text:s/>leader<text:s/>or<text:s/>are<text:s/>only<text:s/>contingently<text:s/>loyal.<text:s/>Crudely,<text:s/>where<text:s/>the<text:s/>leader’s<text:s/>bloc<text:s/>is<text:s/>strong,<text:s/>we<text:s/>say<text:s/>that<text:s/>power<text:s/>is<text:s/>‘concentrated’.<text:s/>Where,<text:s/>by<text:s/>contrast,<text:s/>the<text:s/>leader’s<text:s/>bloc<text:s/>is<text:s/>weak,<text:s/>we<text:s/>say<text:s/>that<text:s/>power<text:s/>is<text:s/>‘dispersed’.<text:s/>Power<text:s/>concentration,<text:s/>interacting<text:s/>with<text:s/>other<text:s/>variables,<text:s/>shapes<text:s/>the<text:s/>ability<text:s/>of<text:s/>the<text:s/>government<text:s/>to<text:s/>make<text:s/>and<text:s/>implement<text:s/>decisive,<text:s/>consistent<text:s/>urban<text:s/>development<text:s/>policy.</text:span></text:p>
        <text:p text:style-name="P660"/>
        <text:p text:style-name="P661"><text:span text:style-name="T661_1">The<text:s/>social<text:s/>foundation<text:s/>describes<text:s/>the<text:s/>breadth<text:s/>and<text:s/>depth<text:s/>of<text:s/>groups<text:s/>that<text:s/>are<text:s/>‘insiders’<text:s/>to<text:s/>the<text:s/>settlement.</text:span><text:span text:style-name="T661_2"><text:note text:note-class="footnote"><text:note-citation/><text:note-body><text:p text:style-name="P662"><text:span text:style-name="T662_1"><text:s/></text:span><text:span text:style-name="T662_2">To<text:s/>be<text:s/>an<text:s/>‘insider’<text:s/>a<text:s/>group<text:s/>has<text:s/>to<text:s/>satisfy<text:s/>two<text:s/>criteria:<text:s/>1)<text:s/>it<text:s/>is<text:s/>potentially<text:s/>powerful<text:s/>enough,<text:s/>acting<text:s/>alone<text:s/>or<text:s/>with<text:s/>others,<text:s/>to<text:s/>make<text:s/>significant<text:s/>trouble<text:s/>for<text:s/>the<text:s/>leadership<text:s/>and/or<text:s/>significantly<text:s/>affect<text:s/>struggles<text:s/>between<text:s/>political<text:s/>blocs,<text:s/>and<text:s/>2)<text:s/>the<text:s/>leadership<text:s/>chooses<text:s/>to<text:s/>manage<text:s/>this<text:s/>potential<text:s/>threat<text:s/>predominantly<text:s/>by<text:s/>‘co-opting’<text:s/>the<text:s/>group,<text:s/>and<text:s/>thereby<text:s/>incorporate<text:s/>it<text:s/>into<text:s/>the<text:s/>settlement,<text:s/>by<text:s/>channeling<text:s/>benefits<text:s/>of<text:s/>some<text:s/>description<text:s/>to<text:s/>it.<text:s/>Groups<text:s/>that<text:s/>either<text:s/>lack<text:s/>the<text:s/>power<text:s/>to<text:s/>affect<text:s/>struggles<text:s/>in<text:s/>this<text:s/>way,<text:s/>or<text:s/>that<text:s/>are<text:s/>predominantly<text:s/>repressed<text:s/>by<text:s/>the<text:s/>leadership,<text:s/>are<text:s/>‘outsiders’<text:s/>to<text:s/>the<text:s/>settlement.<text:s/></text:span></text:p></text:note-body></text:note></text:span><text:span text:style-name="T662_3"><text:s/>Where<text:s/>a<text:s/>relatively<text:s/>large<text:s/>proportion<text:s/>of<text:s/>the<text:s/>population<text:s/>are<text:s/>insiders,<text:s/>we<text:s/>describe<text:s/>the<text:s/>settlement<text:s/>as<text:s/>‘broad’.<text:s/>Where,<text:s/>conversely,<text:s/>only<text:s/>a<text:s/>relatively<text:s/>small<text:s/>proportion<text:s/>of<text:s/>the<text:s/>population<text:s/>are<text:s/>‘insiders’,<text:s/>we<text:s/>describe<text:s/>the<text:s/>settlement<text:s/>as<text:s/>‘narrow’.<text:s/>The<text:s/>social<text:s/>foundation,<text:s/>interacting<text:s/>with<text:s/>other<text:s/>variables,<text:s/>will<text:s/>shape<text:s/>the<text:s/>degree<text:s/>to<text:s/>which<text:s/>governing<text:s/>elites<text:s/>are<text:s/>committed<text:s/>to<text:s/>‘inclusive’<text:s/>urban<text:s/>development<text:s/>policy.<text:s/>[For<text:s/>further<text:s/>details<text:s/>see<text:s/>Working<text:s/>Paper<text:s/>1].<text:s/></text:span></text:p>
        <text:p text:style-name="P663"/>
        <text:p text:style-name="P664"><text:span text:style-name="T664_1">City<text:s/>of<text:s/>Systems</text:span></text:p>
        <text:p text:style-name="P665"><text:span text:style-name="T665_1">Our<text:s/>City<text:s/>of<text:s/>Systems<text:s/>approach<text:s/>analysed<text:s/>the<text:s/>systems<text:s/>by<text:s/>which<text:s/>various<text:s/>actors<text:s/>and<text:s/>agencies<text:s/>attempt<text:s/>to<text:s/>sustain<text:s/>and/or<text:s/>improve<text:s/>urban<text:s/>life.<text:s/>All<text:s/>of<text:s/>these<text:s/>‘urban<text:s/>systems’<text:s/>depend<text:s/>on<text:s/>both<text:s/>physical<text:s/>infrastructure<text:s/>and<text:s/>human<text:s/>actors<text:s/>(but<text:s/>in<text:s/>more<text:s/>‘social’<text:s/>systems,<text:s/>such<text:s/>as<text:s/>healthcare<text:s/>and<text:s/>education,<text:s/>humans<text:s/>play<text:s/>a<text:s/>more<text:s/>pivotal<text:s/>role<text:s/>in<text:s/>system<text:s/>functioning).<text:s/></text:span></text:p>
        <text:p text:style-name="P666"/>
        <text:p text:style-name="P667"><text:span text:style-name="T667_1">The<text:s/>partial<text:s/>dependence<text:s/>of<text:s/>all<text:s/>urban<text:s/>systems<text:s/>on<text:s/>physical<text:s/>infrastructure<text:s/>creates<text:s/>powerful<text:s/>constraints<text:s/>and<text:s/>path<text:s/>dependencies,<text:s/>and<text:s/>produces<text:s/>unintended<text:s/>(negative)<text:s/>externalities.<text:s/>We<text:s/>analysed<text:s/>how<text:s/>the<text:s/>externalities<text:s/>of<text:s/>systems<text:s/>(compounded<text:s/>by<text:s/>inter-system<text:s/>interaction</text:span><text:span text:style-name="T667_2"><text:note text:note-class="footnote"><text:note-citation/><text:note-body><text:p text:style-name="P668"><text:span text:style-name="T668_1"><text:s/>Complex<text:s/>problems<text:s/>in<text:s/>African<text:s/>cities<text:s/>often<text:s/>involve<text:s/>multiple<text:s/>city<text:s/>systems<text:s/>that<text:s/>interact<text:s/>with<text:s/>each<text:s/>other;<text:s/>we<text:s/>will<text:s/>capture<text:s/>multi-system<text:s/>interaction<text:s/>in<text:s/>our<text:s/>third<text:s/>concept<text:s/>of<text:s/>‘urban<text:s/>development<text:s/>domains’.</text:span></text:p></text:note-body></text:note></text:span><text:span text:style-name="T668_2">)<text:s/>and<text:s/>the<text:s/>scale<text:s/>of<text:s/>system<text:s/>failures/fragmentations<text:s/>add<text:s/>to<text:s/>the<text:s/>challenges<text:s/>that<text:s/>residents<text:s/>and<text:s/>enterprises<text:s/>face.<text:s/></text:span></text:p>
        <text:p text:style-name="P669"/>
        <text:p text:style-name="P670"><text:span text:style-name="T670_1">Since<text:s/>systems<text:s/>are<text:s/>also<text:s/>governed<text:s/>and<text:s/>resourced<text:s/>by<text:s/>numerous<text:s/>human<text:s/>actors,<text:s/>their<text:s/>functioning<text:s/>is<text:s/>impacted<text:s/>by<text:s/>the<text:s/>political<text:s/>settlement<text:s/>described<text:s/>above,<text:s/>as<text:s/>well<text:s/>as<text:s/>by<text:s/>ideas<text:s/>deriving<text:s/>from<text:s/>developmental<text:s/>paradigms<text:s/>like<text:s/>modernism<text:s/>and<text:s/>neoliberalism.<text:s/>This<text:s/>means<text:s/>that<text:s/>systems<text:s/>tend<text:s/>to<text:s/>unevenly<text:s/>allocate<text:s/>goods<text:s/>and<text:s/>services,<text:s/>and<text:s/>may<text:s/>be<text:s/>used<text:s/>to<text:s/>extract<text:s/>benefits<text:s/>and<text:s/>secure<text:s/>political<text:s/>advantage.</text:span></text:p>
        <text:p text:style-name="P671"/>
        <text:p text:style-name="P672"><text:span text:style-name="T672_1">The<text:s/>systems<text:s/>covered<text:s/>by<text:s/>ACRC<text:s/>research<text:s/>were:<text:s/>water;<text:s/>energy;<text:s/>waste<text:s/>management;<text:s/>sanitation;<text:s/>education;<text:s/>healthcare;<text:s/>food<text:s/>distribution;<text:s/>transportation;<text:s/>finance;<text:s/>law<text:s/>and<text:s/>order.</text:span></text:p>
        <text:p text:style-name="P673"><text:span text:style-name="T673_1">We<text:s/>examined<text:s/>how<text:s/>they<text:s/>function,<text:s/>how<text:s/>they<text:s/>supported<text:s/>or<text:s/>hindered<text:s/>urban<text:s/>development,<text:s/>and<text:s/>how<text:s/>they<text:s/>may<text:s/>be<text:s/>improved.<text:s/></text:span></text:p>
        <text:p text:style-name="P674"/>
        <text:p text:style-name="P675"><text:span text:style-name="T675_1">Domains</text:span></text:p>
        <text:p text:style-name="P676"><text:bookmark-start text:name="_Hlk153209434"/><text:span text:style-name="T676_1">A<text:s/>development<text:s/>domain<text:s/>is<text:s/>a<text:s/>distinct<text:s/>field<text:s/>of<text:s/>power,<text:s/>policy<text:s/>and<text:s/>practice<text:s/>that<text:s/>has<text:s/>formed<text:s/>around<text:s/>a<text:s/>complex,<text:s/>inter-systemic<text:s/>development<text:s/>challenge<text:s/>in<text:s/>a<text:s/>city,<text:s/>wherein<text:s/>various<text:s/>actors<text:s/>(political,<text:s/>bureaucratic,<text:s/>professional<text:s/>and<text:s/>popular)<text:s/>offering<text:s/>solutions<text:s/>collaborate<text:s/>or<text:s/>compete<text:s/>for<text:s/>authority.<text:s/></text:span></text:p>
        <text:p text:style-name="P677"><text:bookmark-end text:name="_Hlk153209434"/><text:span text:style-name="T677_1">These<text:s/>development<text:s/>challenges<text:s/>usually<text:s/>fall<text:s/>under<text:s/>the<text:s/>remit<text:s/>of<text:s/>specific<text:s/>central<text:s/>and/or<text:s/>local<text:s/>government<text:s/>departments.<text:s/>In<text:s/>most<text:s/>cases,<text:s/>affected<text:s/>residents<text:s/>and<text:s/>civil<text:s/>society<text:s/>groups<text:s/>become<text:s/>involved<text:s/>in<text:s/>addressing<text:s/>them;<text:s/>experts<text:s/>(often<text:s/>constituting<text:s/>an<text:s/>‘epistemic<text:s/>community’)<text:s/>also<text:s/>get<text:s/>involved;<text:s/>and<text:s/>ruling<text:s/>elites<text:s/>may<text:s/>or<text:s/>may<text:s/>not<text:s/>get<text:s/>involved,<text:s/>depending<text:s/>on<text:s/></text:span><text:span text:style-name="T677_2">the<text:s/>opportunities<text:s/>that<text:s/>these<text:s/>domains<text:s/>offer<text:s/>for<text:s/>asset<text:s/>accumulation,<text:s/>rent<text:s/>extraction<text:s/>and<text:s/>electoral<text:s/>success<text:s/>(through<text:s/>the<text:s/>representation<text:s/>of<text:s/>ideologies,<text:s/>demonstration<text:s/>of<text:s/>state<text:s/>capability,<text:s/>or<text:s/>manipulation<text:s/>of<text:s/>voters).<text:s/></text:span></text:p>
        <text:p text:style-name="P678"><text:span text:style-name="T678_1">In<text:s/>each<text:s/>development<text:s/>domain,<text:s/>particular<text:s/>ideas,<text:s/>practices<text:s/>and<text:s/>systems<text:s/>interoperate<text:s/>in<text:s/>ways<text:s/>that<text:s/>either<text:s/>sustain<text:s/>or<text:s/>reshape<text:s/>the<text:s/>power<text:s/>configuration<text:s/>in<text:s/>the<text:s/>city<text:s/>and<text:s/>country.<text:s/></text:span></text:p>
        <text:p text:style-name="P679"/>
        <text:p text:style-name="P680"><text:span text:style-name="T680_1">ACRC<text:s/></text:span><text:span text:style-name="T680_2">distinguished<text:s/>between<text:s/></text:span><text:span text:style-name="T680_3">built<text:s/>environment</text:span><text:span text:style-name="T680_4"> </text:span><text:span text:style-name="T680_5">domains</text:span><text:span text:style-name="T680_6"><text:s/>that<text:s/>also<text:s/>play<text:s/>important<text:s/>economic<text:s/>and<text:s/>social<text:s/>roles<text:s/>(</text:span><text:span text:style-name="T680_7"><text:a xlink:type="simple" xlink:href="https://www.african-cities.org/housing"><text:span text:style-name="T680_8">housing</text:span></text:a></text:span><text:span text:style-name="T680_9">, </text:span><text:span text:style-name="T680_10"><text:a xlink:type="simple" xlink:href="https://www.african-cities.org/informal-settlements"><text:span text:style-name="T680_11">informal<text:s/>settlements</text:span></text:a></text:span><text:span text:style-name="T680_12">, </text:span><text:span text:style-name="T680_13"><text:a xlink:type="simple" xlink:href="https://www.african-cities.org/land-and-connectivity"><text:span text:style-name="T680_14">land<text:s/>and<text:s/>connectivity</text:span></text:a></text:span><text:span text:style-name="T680_15">);<text:s/></text:span><text:span text:style-name="T680_16">economic<text:s/>domains</text:span><text:span text:style-name="T680_17"> that<text:s/>focus<text:s/>primarily<text:s/>on<text:s/>income<text:s/>and<text:s/>asset<text:s/>generation<text:s/>(</text:span><text:span text:style-name="T680_18"><text:a xlink:type="simple" xlink:href="https://www.african-cities.org/structural-transformation"><text:span text:style-name="T680_19">structural<text:s/>transformation</text:span></text:a></text:span><text:span text:style-name="T680_20">, </text:span><text:span text:style-name="T680_21"><text:a xlink:type="simple" xlink:href="https://www.african-cities.org/neighbourhood-and-district-economic-development"><text:span text:style-name="T680_22">neighbourhood<text:s/>and<text:s/>district<text:s/>economic<text:s/>development</text:span></text:a></text:span><text:span text:style-name="T680_23">);<text:s/>and<text:s/></text:span><text:span text:style-name="T680_24">societal<text:s/>domains</text:span><text:span text:style-name="T680_25"> that<text:s/>affect<text:s/>all<text:s/>citizens<text:s/>and<text:s/>their<text:s/>efforts<text:s/>to<text:s/>secure<text:s/>health,<text:s/>wellbeing<text:s/>and<text:s/>opportunity<text:s/>(</text:span><text:span text:style-name="T680_26"><text:a xlink:type="simple" xlink:href="https://www.african-cities.org/youth-and-capability-development"><text:span text:style-name="T680_27">youth<text:s/>and<text:s/>capability<text:s/>development</text:span></text:a></text:span><text:span text:style-name="T680_28">, </text:span><text:span text:style-name="T680_29"><text:a xlink:type="simple" xlink:href="https://www.african-cities.org/health-wellbeing-and-nutrition"><text:span text:style-name="T680_30">health,<text:s/>wellbeing<text:s/>and<text:s/>nutrition</text:span></text:a></text:span><text:span text:style-name="T680_31">, </text:span><text:span text:style-name="T680_32"><text:a xlink:type="simple" xlink:href="https://www.african-cities.org/safety-and-security"><text:span text:style-name="T680_33">safety<text:s/>and<text:s/>security</text:span></text:a></text:span><text:span text:style-name="T680_34">).</text:span></text:p>
        <text:p text:style-name="P681"/>
        <text:p text:style-name="P682"><text:span text:style-name="T682_1">Overarching<text:s/>analysis</text:span></text:p>
        <text:p text:style-name="P683"><text:span text:style-name="T683_1">The<text:s/>ACRC’s<text:s/>City<text:s/>Synthesis<text:s/>Reports<text:s/>all<text:s/>attempted<text:s/>to<text:s/>show<text:s/>how<text:s/>national<text:s/>and<text:s/>city-level<text:s/>politics,<text:s/>urban<text:s/>systems,<text:s/>and<text:s/>particular<text:s/>configurations<text:s/>of<text:s/>actors,<text:s/>agencies,<text:s/>ideas<text:s/>and<text:s/>practices<text:s/>have<text:s/>shaped<text:s/>development<text:s/>in<text:s/>various<text:s/>domains,<text:s/>while<text:s/>its<text:s/>Cross-City<text:s/>Domain<text:s/>Reports<text:s/>sought<text:s/>to<text:s/>aggregate<text:s/>and<text:s/>analy</text:span><text:span text:style-name="T683_2">s</text:span><text:span text:style-name="T683_3">e<text:s/>the<text:s/>work<text:s/>of<text:s/>our<text:s/>domain<text:s/>teams<text:s/>across<text:s/>cities.</text:span></text:p>
        <text:p text:style-name="P684"><text:span text:style-name="T684_1">The<text:s/>diagram<text:s/>below<text:s/>illustrates<text:s/>how<text:s/>the<text:s/>different<text:s/>elements<text:s/>of<text:s/>the<text:s/>Conceptual<text:s/>Framework<text:s/>came<text:s/>together.</text:span></text:p>
        <text:p text:style-name="P685"><draw:frame svg:x="0cm" svg:y="0cm" svg:width="13.476cm" svg:height="13.476cm" draw:style-name="FR3" text:anchor-type="as-char" draw:z-index="0"><draw:image xlink:href="Pictures/image3.png" xlink:type="simple" xlink:show="embed" xlink:actuate="onLoad"/><svg:desc>A diagram of a structure

Description automatically generated</svg:desc></draw:frame></text:p>
        <text:p text:style-name="P686"><text:span text:style-name="T686_1">Figure<text:s/>1<text:s/>(annex<text:s/>6):<text:s/>The<text:s/>ACRC<text:s/>Conceptual<text:s/>Framework</text:span></text:p>
        <text:p text:style-name="P687"/>
        <text:p text:style-name="P688"><text:span text:style-name="T688_1">How<text:s/>we<text:s/>tried<text:s/>to<text:s/>operationalise<text:s/>the<text:s/>framework</text:span></text:p>
        <text:p text:style-name="P689"><text:span text:style-name="T689_1">Capacity<text:s/>in<text:s/>the<text:s/>consortium<text:s/>around<text:s/>the<text:s/>CF<text:s/>was<text:s/>built<text:s/>in<text:s/>various<text:s/>ways.<text:s/>A<text:s/>Conceptual<text:s/>Framework<text:s/>draft<text:s/>Working<text:s/>Paper<text:s/>was<text:s/>produced<text:s/>early<text:s/>on<text:s/>in<text:s/>the<text:s/>life<text:s/>of<text:s/>the<text:s/>consortium<text:s/>and<text:s/>feedback<text:s/>was<text:s/>sought<text:s/>at<text:s/>online<text:s/>workshops<text:s/>in<text:s/>2020.<text:s/>A<text:s/>revised<text:s/>version<text:s/>of<text:s/>the<text:s/>Framework<text:s/>was<text:s/>subsequently<text:s/>published<text:s/>and<text:s/>showcased<text:s/>in<text:s/>Foundation<text:s/>Phase<text:s/>workshops.<text:s/>The<text:s/>PS,<text:s/>CoS<text:s/>and<text:s/>Domain<text:s/>Leads<text:s/>subsequently<text:s/>worked<text:s/>together<text:s/>with<text:s/>City<text:s/>Research<text:s/>Leads<text:s/>and<text:s/>the<text:s/>City<text:s/>Lead<text:s/>in<text:s/>their<text:s/>respective<text:s/>areas<text:s/>to<text:s/>build<text:s/>familiarity<text:s/>with<text:s/>the<text:s/>framework,<text:s/>as<text:s/>well<text:s/>as<text:s/>attending,<text:s/>usually<text:s/>remotely,<text:s/>Foundation<text:s/>Phase<text:s/>and<text:s/>PCP<text:s/>Workshops.<text:s/>In<text:s/>the<text:s/>majority<text:s/>of<text:s/>cases,<text:s/>the<text:s/>SMT<text:s/>Research<text:s/>Leads<text:s/>felt<text:s/>that<text:s/>the<text:s/>In-City<text:s/>Researchers<text:s/>had<text:s/>a<text:s/>decent<text:s/>working<text:s/>grasp<text:s/>of<text:s/>the<text:s/>frameworks</text:span><text:span text:style-name="T689_2">-</text:span><text:span text:style-name="T689_3"><text:s/>although<text:s/>there<text:s/>was<text:s/>some<text:s/>unevenness.<text:s/>All-Consortium<text:s/>Workshops<text:s/>in<text:s/>Nairobi<text:s/>in<text:s/>2022<text:s/>and<text:s/>Dar<text:s/>es<text:s/>Salaam<text:s/>in<text:s/>2023<text:s/>also<text:s/>featured<text:s/>sessions<text:s/>dedicated<text:s/>to<text:s/>the<text:s/>framework<text:s/>and<text:s/>SMT<text:s/>designed<text:s/>various<text:s/>templates<text:s/>for<text:s/>report-writing,<text:s/>intended<text:s/>to<text:s/>encourage<text:s/>cross-fertilisation<text:s/>of<text:s/>the<text:s/>different<text:s/>framework<text:s/>dimensions.<text:s/>In<text:s/>most<text:s/>cases,<text:s/>these<text:s/>measures<text:s/>combined<text:s/>for<text:s/>a<text:s/>reasonably<text:s/>successful<text:s/>adoption<text:s/>of<text:s/>the<text:s/>framework<text:s/>across<text:s/>our<text:s/>cities<text:s/>(see<text:s/>below).<text:s/>However,<text:s/>the<text:s/>process<text:s/>has<text:s/>not<text:s/>been<text:s/>without<text:s/>its<text:s/>challenges.<text:s/></text:span></text:p>
        <text:p text:style-name="P690"/>
        <text:p text:style-name="P691"><text:span text:style-name="T691_1">Teething<text:s/>troubles</text:span></text:p>
        <text:p text:style-name="P692"><text:span text:style-name="T692_1">As<text:s/>the<text:s/>work<text:s/>unfolded<text:s/>some<text:s/>SMT<text:s/>and<text:s/>City<text:s/>Leads<text:s/>raised<text:s/>concerns<text:s/>that<text:s/>the<text:s/>different<text:s/>dimensions<text:s/>of<text:s/>the<text:s/>framework<text:s/>were<text:s/>not<text:s/>coming<text:s/>together<text:s/>as<text:s/>strongly<text:s/>as<text:s/>we<text:s/>had<text:s/>expected.<text:s/>Several<text:s/>factors<text:s/>appear<text:s/>to<text:s/>have<text:s/>contributed<text:s/>to<text:s/>this:</text:span></text:p>
        <text:list text:style-name="LS22" xml:id="list200">
          <text:list-item>
            <text:p text:style-name="P693"><text:span text:style-name="T693_1">The<text:s/>framework<text:s/>is<text:s/>complex</text:span></text:p>
          </text:list-item>
        </text:list>
        <text:p text:style-name="P694"/>
        <text:p text:style-name="P695"><text:span text:style-name="T695_1">With<text:s/>its<text:s/>three<text:s/>different<text:s/>dimensions,<text:s/>each<text:s/>internally<text:s/>quite<text:s/>complex,<text:s/>grasping<text:s/>the<text:s/>framework<text:s/>in<text:s/>its<text:s/>entirety<text:s/>is<text:s/>a<text:s/>not<text:s/>insignificant<text:s/>intellectual<text:s/>challenge.<text:s/>As<text:s/>such,<text:s/>an<text:s/>extended<text:s/>period<text:s/>of<text:s/>training<text:s/>and<text:s/>familiarisation<text:s/>would<text:s/>likely<text:s/>be<text:s/>necessary<text:s/>to<text:s/>embed<text:s/>it<text:s/>effectively.</text:span></text:p>
        <text:list text:style-name="LS22" xml:id="list201" text:continue-list="list200">
          <text:list-item>
            <text:p text:style-name="P696"><text:span text:style-name="T696_1">Virtual<text:s/>Learning<text:s/>is<text:s/>not<text:s/>a<text:s/>perfect<text:s/>substitute<text:s/>for<text:s/>face-to-face<text:s/>time<text:s/>on<text:s/>the<text:s/>ground</text:span></text:p>
          </text:list-item>
        </text:list>
        <text:p text:style-name="P697"/>
        <text:p text:style-name="P698"><text:span text:style-name="T698_1">Partly<text:s/>due<text:s/>to<text:s/>Covid<text:s/>and<text:s/>partly<text:s/>due<text:s/>to<text:s/>budgetary<text:s/>constraints,<text:s/>much<text:s/>of<text:s/>the<text:s/>training<text:s/>around<text:s/>the<text:s/>CF<text:s/>was<text:s/>conducted<text:s/>online,<text:s/>sometimes<text:s/>in<text:s/>large<text:s/>groups.<text:s/>In<text:s/>retrospect,<text:s/>this<text:s/>was<text:s/>not<text:s/>a<text:s/>substitute<text:s/>for<text:s/>extended<text:s/>on-the-ground<text:s/>contact<text:s/>and<text:s/>conversations.<text:s/>Problems<text:s/>were<text:s/>exacerbated<text:s/>for<text:s/>researchers<text:s/>and<text:s/>city<text:s/>teams<text:s/>who<text:s/>joined<text:s/>the<text:s/>consortium<text:s/>late<text:s/>and<text:s/>so<text:s/>missed<text:s/>some<text:s/>of<text:s/>the<text:s/>early<text:s/>trainings.</text:span></text:p>
        <text:list text:style-name="LS22" xml:id="list202" text:continue-list="list200">
          <text:list-item>
            <text:p text:style-name="P699"><text:span text:style-name="T699_1">Coordinating<text:s/>teams<text:s/>on<text:s/>the<text:s/>ground<text:s/>proved<text:s/>challenging</text:span></text:p>
          </text:list-item>
        </text:list>
        <text:p text:style-name="P700"/>
        <text:p text:style-name="P701"><text:span text:style-name="T701_1">SMT<text:s/>and<text:s/>City<text:s/>Leads<text:s/>often<text:s/>expressed<text:s/>frustration<text:s/>that<text:s/>the<text:s/>PS,<text:s/>CoS<text:s/>and<text:s/>Domain<text:s/>Researchers<text:s/>were<text:s/>not<text:s/>spending<text:s/>enough<text:s/>time<text:s/>together<text:s/>outside<text:s/>of<text:s/>fairly<text:s/>superficial<text:s/>interactions<text:s/>in<text:s/>weekly<text:s/>or<text:s/>bi-monthly<text:s/>city<text:s/>meetings.<text:s/>A<text:s/>number<text:s/>of<text:s/>factors<text:s/>likely<text:s/>contributed:</text:span></text:p>
        <text:list text:style-name="LS13" xml:id="list203">
          <text:list-item>
            <text:p text:style-name="P702"><text:span text:style-name="T702_1">Not<text:s/>all<text:s/>researchers<text:s/>were<text:s/>resident<text:s/>in<text:s/>cities,<text:s/>and<text:s/>even<text:s/>if<text:s/>they<text:s/>were,<text:s/>the<text:s/>logistics<text:s/>of<text:s/>coordinating<text:s/>meetings<text:s/>were<text:s/>not<text:s/>always<text:s/>easy,<text:s/>especially<text:s/>during<text:s/>Covid.<text:s/>Many<text:s/>of<text:s/>these<text:s/>meetings<text:s/>were<text:s/>on<text:s/>zoom<text:s/>and<text:s/>participation<text:s/>may<text:s/>have<text:s/>been<text:s/>lacking.<text:s/></text:span></text:p>
          </text:list-item>
          <text:list-item>
            <text:p text:style-name="P703"><text:span text:style-name="T703_1">The<text:s/>City<text:s/>Leads<text:s/>role<text:s/>was<text:s/>not<text:s/>particularly<text:s/>generously<text:s/>resourced.<text:s/>Moreover,<text:s/>contractually,<text:s/>the<text:s/>City<text:s/>Researchers<text:s/>were<text:s/>not<text:s/>accountable<text:s/>to<text:s/>the<text:s/>City<text:s/>Lead<text:s/>(but<text:s/>to<text:s/>the<text:s/>PS,<text:s/>CoS<text:s/>and<text:s/>domain<text:s/>leads),<text:s/>constraining<text:s/>his<text:s/>or<text:s/>her<text:s/>authority.<text:s/></text:span></text:p>
          </text:list-item>
          <text:list-item>
            <text:p text:style-name="P704"><text:span text:style-name="T704_1">The<text:s/>main<text:s/>contractual<text:s/>deliverables<text:s/>for<text:s/>City<text:s/>Researchers<text:s/>were<text:s/>fairly<text:s/>lengthy<text:s/>PS,<text:s/>CoS<text:s/>or<text:s/>domain<text:s/>reports.<text:s/>This<text:s/>tended<text:s/>to<text:s/>encourage<text:s/>working<text:s/>in<text:s/>siloes<text:s/>rather<text:s/>than<text:s/>working<text:s/>collaboratively.</text:span></text:p>
          </text:list-item>
          <text:list-item>
            <text:p text:style-name="P705"><text:span text:style-name="T705_1">The<text:s/>City<text:s/>Domain<text:s/>Report<text:s/>Template<text:s/></text:span><text:span text:style-name="T705_2">referred</text:span><text:span text:style-name="T705_3"><text:s/>to<text:s/>politics<text:s/>and<text:s/>political<text:s/>economy<text:s/>(and<text:s/>to<text:s/>governance,<text:s/>interests,<text:s/>ideas<text:s/>and<text:s/>territorial<text:s/>control)<text:s/>but<text:s/>not<text:s/>specifically<text:s/>to<text:s/>political<text:s/>settlements.</text:span></text:p>
          </text:list-item>
          <text:list-item>
            <text:p text:style-name="P706"><text:span text:style-name="T706_1">Collaboration<text:s/>should<text:s/>have<text:s/>been<text:s/>strong<text:s/>around<text:s/>PCPs<text:s/>and<text:s/>collaborative<text:s/>workshops<text:s/>were<text:s/>organized<text:s/>for<text:s/>the<text:s/>city<text:s/>teams<text:s/>to<text:s/>discuss<text:s/>and<text:s/>develop<text:s/>PCPs;<text:s/>but<text:s/>PCP<text:s/>work<text:s/>did<text:s/>not<text:s/>feature<text:s/>prominently<text:s/>in<text:s/>City<text:s/>Researcher<text:s/>TORs.<text:s/>The<text:s/>PCP<text:s/>template<text:s/>which<text:s/>included<text:s/>a<text:s/>diagnostic<text:s/>tool<text:s/>and<text:s/>worked<text:s/>examples<text:s/>had<text:s/>little<text:s/>take-up<text:s/>by<text:s/>city<text:s/>teams,<text:s/>who<text:s/>may<text:s/>have<text:s/>been<text:s/>overwhelmed<text:s/>by<text:s/>the<text:s/>weight<text:s/>of<text:s/>documentation.</text:span></text:p>
          </text:list-item>
          <text:list-item>
            <text:p text:style-name="P707"><text:span text:style-name="T707_1">Some<text:s/>City<text:s/>Researchers<text:s/>also<text:s/>complained<text:s/>that<text:s/>their<text:s/>roles<text:s/>were<text:s/>under-resourced<text:s/>(although<text:s/>many<text:s/>also<text:s/>engaged<text:s/>very<text:s/>enthusiastically<text:s/>and<text:s/>deeply<text:s/>with<text:s/>the<text:s/>work).<text:s/></text:span></text:p>
          </text:list-item>
        </text:list>
        <text:p text:style-name="P708"/>
        <text:list text:style-name="LS22" xml:id="list209" text:continue-list="list200">
          <text:list-item>
            <text:p text:style-name="P709"><text:span text:style-name="T709_1">Some<text:s/>City<text:s/>Researchers<text:s/>felt<text:s/>the<text:s/>framework<text:s/>was<text:s/>‘imposed’</text:span></text:p>
          </text:list-item>
        </text:list>
        <text:p text:style-name="P710"/>
        <text:p text:style-name="P711"><text:span text:style-name="T711_1">The<text:s/>outlines<text:s/>of<text:s/>the<text:s/>framework<text:s/>were<text:s/>contained<text:s/>in<text:s/>the<text:s/>RPC’s<text:s/>Terms<text:s/>of<text:s/>Reference,<text:s/>and<text:s/>they<text:s/>were<text:s/>interpreted<text:s/>primarily<text:s/>by<text:s/>SMT<text:s/>members<text:s/>working<text:s/>out<text:s/>of<text:s/>Manchester<text:s/>and<text:s/>ODI,<text:s/>drawing<text:s/>on<text:s/>their<text:s/>previous<text:s/>research<text:s/>experience.<text:s/>Although<text:s/>there<text:s/>were<text:s/>opportunities<text:s/>for<text:s/>city<text:s/>researchers<text:s/>to<text:s/>give<text:s/>feedback<text:s/>and<text:s/>even<text:s/>make<text:s/>adaptations,<text:s/>these<text:s/>were<text:s/>not<text:s/>always<text:s/>taken<text:s/>up.<text:s/>As<text:s/>mentioned<text:s/>before,<text:s/>the<text:s/>virtual<text:s/>training<text:s/>format<text:s/>that<text:s/>prevailed<text:s/>in<text:s/>the<text:s/>Foundation<text:s/>Phase<text:s/>did<text:s/>not<text:s/>lend<text:s/>itself<text:s/>easily<text:s/>to<text:s/>a<text:s/>dialogical<text:s/>approach.<text:s/>The<text:s/>problem<text:s/>was<text:s/>exacerbated<text:s/>for<text:s/>cities<text:s/>or<text:s/>researchers<text:s/>who<text:s/>joined<text:s/>the<text:s/>programme<text:s/>late.<text:s/>All<text:s/>this<text:s/>was<text:s/>also<text:s/>happening<text:s/>in<text:s/>a<text:s/>context<text:s/>where<text:s/>debates<text:s/>around<text:s/>the<text:s/>decolonisation<text:s/>of<text:s/>knowledge<text:s/>in<text:s/>development<text:s/>studies<text:s/>and<text:s/>practice<text:s/>were<text:s/>growing<text:s/>more<text:s/>intense.<text:s/>Indeed,<text:s/>several<text:s/>respondents<text:s/>to<text:s/>ACRC’s<text:s/>decolonisation<text:s/>survey<text:s/>expressed<text:s/>disquiet<text:s/>about<text:s/>the<text:s/>top-down,<text:s/>Global<text:s/>North<text:s/>imposition<text:s/>of<text:s/>the<text:s/>framework<text:s/>and<text:s/>some<text:s/>of<text:s/>those<text:s/>might<text:s/>have<text:s/>been<text:s/>less<text:s/>than<text:s/>enthusiastic<text:s/>about<text:s/>delivering<text:s/>on<text:s/>it.<text:s/></text:span></text:p>
        <text:p text:style-name="P712"/>
        <text:p text:style-name="P713"><text:span text:style-name="T713_1">Positive<text:s/>signs</text:span></text:p>
        <text:p text:style-name="P714"><text:span text:style-name="T714_1">Despite<text:s/>teething<text:s/>troubles,<text:s/>there<text:s/>were<text:s/>several<text:s/>signs<text:s/>that<text:s/>with<text:s/>its<text:s/>CF,<text:s/>the<text:s/>ACRC<text:s/>was<text:s/>broadly<text:s/>on<text:s/>the<text:s/>right<text:s/>track.<text:s/>For<text:s/>example,<text:s/>the<text:s/>importance<text:s/>of<text:s/>politics<text:s/>to<text:s/>city<text:s/>systems<text:s/>and<text:s/>urban<text:s/>development<text:s/>problems<text:s/>was<text:s/>widely<text:s/>accepted<text:s/>by<text:s/>consortium<text:s/>members<text:s/>and<text:s/>raised<text:s/>repeatedly<text:s/>with<text:s/>us<text:s/>in<text:s/>informal<text:s/>conversations.<text:s/>Some<text:s/>PS<text:s/>researchers<text:s/>also<text:s/>engaged<text:s/>deeply<text:s/>with<text:s/>the<text:s/>opportunity<text:s/>to<text:s/>learn<text:s/>about<text:s/>the<text:s/>urban<text:s/>context.<text:s/>Some<text:s/>researchers<text:s/>and<text:s/>City<text:s/>Leads<text:s/>expressed<text:s/>excitement<text:s/>about<text:s/>the<text:s/>framework<text:s/>and<text:s/>believed<text:s/>it<text:s/>was<text:s/>unlocking<text:s/>a<text:s/>new<text:s/>understanding<text:s/>of<text:s/>urban<text:s/>problems.<text:s/></text:span></text:p>
        <text:p text:style-name="P715"><text:span text:style-name="T715_1">In<text:s/>some<text:s/>cities,<text:s/>for<text:s/>example<text:s/>Harare<text:s/>and<text:s/>Kampala,<text:s/>strong<text:s/>city<text:s/>leadership<text:s/>combined<text:s/>with<text:s/>a<text:s/>genuine<text:s/>curiosity<text:s/>about<text:s/>urban<text:s/>development<text:s/>on<text:s/>the<text:s/>part<text:s/>of<text:s/>the<text:s/>PS<text:s/>researchers,<text:s/>led<text:s/>to<text:s/>cohesive<text:s/>city<text:s/>teams,<text:s/>fruitful<text:s/>interactions<text:s/>and<text:s/>sophisticated<text:s/>PCP<text:s/>proposals.<text:s/></text:span></text:p>
        <text:p text:style-name="P716"/>
        <text:p text:style-name="P717"><text:span text:style-name="T717_1">Another<text:s/>area<text:s/>of<text:s/>useful<text:s/>cross-fertilisation<text:s/>was<text:s/>the<text:s/>ACRC’s<text:s/>PS-IS<text:s/>research<text:s/>strand.<text:s/>Here,<text:s/>additional<text:s/>budgets<text:s/>were<text:s/>provided<text:s/>for<text:s/>PS<text:s/>and<text:s/>IS<text:s/>researchers<text:s/>to<text:s/>work<text:s/>together<text:s/>in<text:s/>a<text:s/>deliberate<text:s/>way<text:s/>on<text:s/>the<text:s/>politics<text:s/>of<text:s/>informal<text:s/>settlements.<text:s/>We<text:s/>believe<text:s/>the<text:s/>research<text:s/>has<text:s/>been<text:s/>groundbreaking<text:s/>and<text:s/>we<text:s/>expect<text:s/>several<text:s/>publications<text:s/>to<text:s/>follow.<text:s/></text:span></text:p>
        <text:p text:style-name="P718"/>
        <text:p text:style-name="P719"><text:span text:style-name="T719_1">ACRC’s<text:s/>postdocs<text:s/>also<text:s/>sometimes<text:s/>embraced<text:s/>the<text:s/>spirit<text:s/>of<text:s/>the<text:s/>framework<text:s/>and<text:s/>a<text:s/>number<text:s/>of<text:s/>publications<text:s/>that<text:s/>integrate<text:s/>politics,<text:s/>systems<text:s/>and<text:s/>domains<text:s/>have<text:s/>followed<text:s/>or<text:s/>are<text:s/>forthcoming.</text:span><text:span text:style-name="T719_2"><text:note text:note-class="footnote"><text:note-citation/><text:note-body><text:p text:style-name="P720"><text:span text:style-name="T720_1"><text:s/></text:span><text:span text:style-name="T720_2">Maina,<text:s/>M.<text:s/>and<text:s/>L.<text:s/>Cirolia<text:s/>(2023).<text:s/>"Ring<text:s/>roads,<text:s/>revived<text:s/>plans,<text:s/>plotted<text:s/>practice:<text:s/>The<text:s/>multiple<text:s/>makings<text:s/>of<text:s/>&amp;<text:s/>Nairobi’s<text:s/>urban<text:s/>periphery."<text:s/></text:span><text:span text:style-name="T720_3">Habitat<text:s/>International</text:span><text:span text:style-name="T720_4"><text:s/></text:span><text:span text:style-name="T720_5">142</text:span><text:span text:style-name="T720_6">;<text:s/>Ouma,<text:s/>S.<text:s/>(2023).<text:s/>"Ascendant<text:s/>recentralisation:<text:s/>the<text:s/>politics<text:s/>of<text:s/>urban<text:s/>governance<text:s/>and<text:s/>institutional<text:s/>configurations<text:s/>in<text:s/>Nairobi."<text:s/></text:span><text:span text:style-name="T720_7">Journal<text:s/>of<text:s/>Eastern<text:s/>African<text:s/>Studies</text:span><text:span text:style-name="T720_8"><text:s/></text:span><text:span text:style-name="T720_9">17</text:span><text:span text:style-name="T720_10">:<text:s/>363-383;<text:s/>Tahir,<text:s/>A.<text:s/>I.<text:s/>(2022).<text:s/>"Electoral<text:s/>Politics<text:s/>and<text:s/>Violence<text:s/>in<text:s/>Somalia:<text:s/>Implications<text:s/>for<text:s/>Livability<text:s/>in<text:s/>Mogadishu."<text:s/></text:span><text:span text:style-name="T720_11">Bildhaan</text:span><text:span text:style-name="T720_12"><text:s/></text:span><text:span text:style-name="T720_13">22</text:span><text:span text:style-name="T720_14">:<text:s/>91-114.</text:span></text:p></text:note-body></text:note></text:span><text:span text:style-name="T720_15"><text:s/></text:span></text:p>
        <text:p text:style-name="P721"><text:span text:style-name="T721_1">The<text:s/>consortium<text:s/>has<text:s/>employed<text:s/>an<text:s/>experienced<text:s/>editor<text:s/>in<text:s/>the<text:s/>shape<text:s/>of<text:s/>Maurice<text:s/>Hutton<text:s/>to<text:s/>try<text:s/>to<text:s/>draw<text:s/>out<text:s/>to<text:s/>the<text:s/>fullest<text:s/>extent<text:s/>the<text:s/>integrative<text:s/>aspects<text:s/>of<text:s/>the<text:s/>framework<text:s/>in<text:s/>the<text:s/>City<text:s/>Synthesis<text:s/>Reports<text:s/>and<text:s/>reviewers<text:s/>were<text:s/>guided<text:s/>to<text:s/>focus<text:s/>on<text:s/>the<text:s/>intellectual<text:s/>contribution<text:s/>of<text:s/>the<text:s/>framework.<text:s/></text:span></text:p>
        <text:p text:style-name="P722"><text:span text:style-name="T722_1">To<text:s/>date,<text:s/>feedback<text:s/>from<text:s/>reviewers,<text:s/>though<text:s/>mixed,<text:s/>has<text:s/>on<text:s/>balance<text:s/>been<text:s/>encouraging.<text:s/>For<text:s/>example,<text:s/>reviewers<text:s/>for<text:s/>the<text:s/>Accra<text:s/>paper<text:s/>stated<text:s/>that:<text:s/>‘</text:span><text:span text:style-name="T722_2">The<text:s/>paper<text:s/>certainly<text:s/>makes<text:s/>contribution<text:s/>to<text:s/>our<text:s/>understanding<text:s/>of<text:s/>how<text:s/>politics<text:s/>shape<text:s/>the<text:s/>provision<text:s/>of<text:s/>infrastructure<text:s/>and<text:s/>urban<text:s/>development<text:s/>in<text:s/>general’<text:s/>and<text:s/>that,<text:s/>‘</text:span><text:span text:style-name="T722_3">the<text:s/>conceptual<text:s/>framework<text:s/>provides<text:s/>at<text:s/>glance<text:s/>the<text:s/>critical<text:s/>components<text:s/>as<text:s/>well<text:s/>as<text:s/>pointers<text:s/>or<text:s/>lines<text:s/>of<text:s/>actions<text:s/>and<text:s/>strategies<text:s/>for<text:s/>solving<text:s/>urban<text:s/>development<text:s/>challenges<text:s/>in<text:s/>GAMA,<text:s/>and<text:s/>Africa<text:s/>as<text:s/>a<text:s/>whole’<text:s/>and<text:s/>also<text:s/>that<text:s/>it<text:s/>could<text:s/>be<text:s/>‘</text:span><text:span text:style-name="T722_4">adopted<text:s/>and<text:s/>applied<text:s/>in<text:s/>other<text:s/>settings<text:s/>in<text:s/>Africa’.<text:s/>In<text:s/>the<text:s/>view<text:s/>of<text:s/>the<text:s/>Freetown<text:s/>reviewers:<text:s/>‘</text:span><text:span text:style-name="T722_5">The<text:s/>detailed<text:s/>political<text:s/>economy<text:s/>analysis<text:s/>is<text:s/>a<text:s/>welcome<text:s/>addition<text:s/>in<text:s/>that<text:s/>it<text:s/>goes<text:s/>beyond<text:s/>typical<text:s/>urban<text:s/>development<text:s/>research<text:s/>that<text:s/>black<text:s/>boxes<text:s/>challenges<text:s/>of<text:s/>improving<text:s/>the<text:s/>city<text:s/>as<text:s/>issues<text:s/>of<text:s/>‘political<text:s/>will’,<text:s/>saying<text:s/></text:span><text:span text:style-name="T722_6">that</text:span><text:span text:style-name="T722_7"><text:s/>‘it<text:s/>undoubtedly<text:s/>connects<text:s/>very<text:s/>nicely<text:s/>some<text:s/>of<text:s/>the<text:s/>developmental<text:s/>challenges<text:s/>to<text:s/>the<text:s/>political<text:s/>system<text:s/>and<text:s/>more<text:s/>broadly<text:s/>to<text:s/>the<text:s/>politics<text:s/>at<text:s/>different<text:s/>levels.<text:s/>It<text:s/>also<text:s/>adds<text:s/>substantial<text:s/>empirical<text:s/>evidence<text:s/>in<text:s/>support<text:s/>of<text:s/>these<text:s/>claims’<text:s/>and<text:s/>that,<text:s/>‘I<text:s/>find<text:s/>the<text:s/>final<text:s/>section<text:s/>around<text:s/>implications<text:s/>for<text:s/>future<text:s/>research<text:s/>and<text:s/>intervention<text:s/>particularly<text:s/>useful<text:s/>and<text:s/>it<text:s/>draws<text:s/>nicely<text:s/>on<text:s/>the<text:s/>political<text:s/>settlements<text:s/>and<text:s/>the<text:s/>system<text:s/>work<text:s/>earlier<text:s/>on’.<text:s/>The<text:s/>reviewers<text:s/>for<text:s/>Harare,<text:s/>meanwhile,<text:s/>stated<text:s/>that<text:s/>the<text:s/>City<text:s/>Synthesis<text:s/>Paper,<text:s/>‘</text:span><text:span text:style-name="T722_8">does<text:s/>a<text:s/>good<text:s/>job<text:s/>of<text:s/>integrating<text:s/>the<text:s/>political<text:s/>settlements<text:s/>framework<text:s/>and<text:s/>language<text:s/>with<text:s/>the<text:s/>specificity<text:s/>of<text:s/>the<text:s/>Harare<text:s/>case,<text:s/>and<text:s/>mostly<text:s/>carries<text:s/>this<text:s/>through<text:s/>in<text:s/>the<text:s/>text…In<text:s/>my<text:s/>view<text:s/>this<text:s/>makes<text:s/>a<text:s/>valuable<text:s/>contribution<text:s/>to<text:s/>our<text:s/>understanding<text:s/>of<text:s/>city<text:s/>politics<text:s/>and<text:s/>its<text:s/>intersection<text:s/>with<text:s/>infrastructure<text:s/>and<text:s/>developmental<text:s/>concerns,<text:s/>and<text:s/>its<text:s/>specificity<text:s/>will<text:s/>make<text:s/>it<text:s/>a<text:s/>valuable<text:s/>reference<text:s/>document’<text:s/>and<text:s/>also<text:s/>that,<text:s/>‘</text:span><text:span text:style-name="T722_9">I<text:s/>think<text:s/>the<text:s/>explanation<text:s/>of<text:s/>how<text:s/>politics<text:s/>affects<text:s/>the<text:s/>city<text:s/>systems<text:s/>and<text:s/>the<text:s/>manifestation<text:s/>of<text:s/>the<text:s/>domains<text:s/>stands<text:s/>out<text:s/>for<text:s/>me.’</text:span><text:span text:style-name="T722_10"> </text:span></text:p>
        <text:p text:style-name="P723"/>
        <text:p text:style-name="P724"><text:span text:style-name="T724_1">We<text:s/>have<text:s/>already<text:s/>had<text:s/>one<text:s/>of<text:s/>the<text:s/>reviewers<text:s/>(professor<text:s/>of<text:s/>policy<text:s/>analysis<text:s/>at<text:s/>the<text:s/>Pardee<text:s/>RAND<text:s/>Graduate<text:s/>School)<text:s/>contact<text:s/>us<text:s/>to<text:s/>ask<text:s/>when<text:s/>the<text:s/>paper<text:s/>they<text:s/>reviewed<text:s/>will<text:s/>be<text:s/>published<text:s/>so<text:s/>that<text:s/>they<text:s/>can<text:s/>reference<text:s/>it.<text:s/></text:span></text:p>
        <text:p text:style-name="P725"/>
        <text:p text:style-name="P726"><text:span text:style-name="T726_1">The<text:s/>framework<text:s/>going<text:s/>forward</text:span></text:p>
        <text:p text:style-name="P727"><text:span text:style-name="T727_1">At<text:s/>a<text:s/>meeting<text:s/>in<text:s/>Manchester<text:s/>in<text:s/>December,<text:s/>we<text:s/>also<text:s/>began<text:s/>discussing<text:s/>how<text:s/>to<text:s/>monitor<text:s/>and<text:s/>evaluate<text:s/>the<text:s/>CF<text:s/>in<text:s/>the<text:s/>Implementation<text:s/>Phase.<text:s/>In<text:s/>line<text:s/>with<text:s/>our<text:s/>principles<text:s/>of<text:s/>decolonisation<text:s/>and<text:s/>decentralisation,<text:s/>decisions<text:s/>will<text:s/>be<text:s/>made<text:s/>in<text:s/>consultation<text:s/>with<text:s/>city<text:s/>teams<text:s/>during<text:s/>Inception/Induction<text:s/>Workshops<text:s/>in<text:s/>the<text:s/>coming<text:s/>year.<text:s/>The<text:s/>aim<text:s/>is<text:s/>not<text:s/>to<text:s/>impose<text:s/>a<text:s/>framework,<text:s/>but<text:s/>rather<text:s/>to<text:s/>open<text:s/>a<text:s/>space<text:s/>in<text:s/>which<text:s/>the<text:s/>strengths<text:s/>and<text:s/>limitations<text:s/>of<text:s/>the<text:s/>CF<text:s/>can<text:s/>be<text:s/>discussed<text:s/>and<text:s/>it<text:s/>can<text:s/>be<text:s/>adapted<text:s/>or<text:s/>embellished<text:s/>according<text:s/>to<text:s/>context.<text:s/></text:span></text:p>
        <text:p text:style-name="P728"/>
        <text:p text:style-name="P729"><text:span text:style-name="T729_1">Beyond<text:s/>that,<text:s/>we<text:s/>have<text:s/>in<text:s/>mind<text:s/>an<text:s/>approach<text:s/>wherein<text:s/>SMT-level<text:s/>Research<text:s/>Leads<text:s/>will<text:s/>be<text:s/>in<text:s/>regular<text:s/>dialogue<text:s/>with<text:s/>In-City<text:s/>Politics<text:s/>and<text:s/>Urban<text:s/>Development<text:s/>Leads,<text:s/>who<text:s/>in<text:s/>turn<text:s/>will<text:s/>be<text:s/>in<text:s/>regular<text:s/>dialogue<text:s/>with<text:s/>In-City<text:s/>Action<text:s/>Research<text:s/>Teams.<text:s/>As<text:s/>a<text:s/>way<text:s/>of<text:s/>institutionalising<text:s/>the<text:s/>integration<text:s/>that<text:s/>was<text:s/>sometimes<text:s/>lacking<text:s/>in<text:s/>the<text:s/>Foundation<text:s/>Phase,<text:s/>the<text:s/>Research<text:s/>Director<text:s/>Politics,<text:s/>Research<text:s/>Director<text:s/>Urban<text:s/>Development<text:s/>and<text:s/>the<text:s/>In-City<text:s/>Politics<text:s/>Lead<text:s/>and<text:s/>In-City<text:s/>Urban<text:s/>Development<text:s/>Lead<text:s/>for<text:s/>each<text:s/>city,<text:s/>will<text:s/>all<text:s/>meet<text:s/>together<text:s/>on<text:s/>a<text:s/>monthly<text:s/>basis<text:s/>to<text:s/>review<text:s/>progress<text:s/>on<text:s/>Action<text:s/>Research<text:s/>projects.<text:s/>In<text:s/>addition,<text:s/>the<text:s/>Politics<text:s/>and<text:s/>Urban<text:s/>Development<text:s/>researchers<text:s/>from<text:s/>across<text:s/>cities<text:s/>will<text:s/>meet<text:s/>annually<text:s/>to<text:s/>compare<text:s/>and<text:s/>reflect<text:s/>on<text:s/>progress.<text:s/>As<text:s/>part<text:s/>of<text:s/>this<text:s/></text:span><text:span text:style-name="T729_2">dialogue,</text:span><text:span text:style-name="T729_3"><text:s/>we<text:s/>will<text:s/>explore<text:s/>ways<text:s/>in<text:s/>which<text:s/>the<text:s/>adapted<text:s/>CF<text:s/>might<text:s/>help<text:s/>inform<text:s/>decision-making<text:s/>on<text:s/>the<text:s/>ground,<text:s/>and<text:s/>also<text:s/>interpret<text:s/>developments<text:s/>in<text:s/>our<text:s/>AR<text:s/>projects<text:s/>through<text:s/>the<text:s/>lens<text:s/>of<text:s/>the<text:s/>CF.<text:s/>We<text:s/>will<text:s/>capture<text:s/>the<text:s/>lessons<text:s/>and<text:s/>adapt<text:s/>the<text:s/>framework<text:s/>in<text:s/>an<text:s/>iterative<text:s/>fashion,<text:s/>building<text:s/>a<text:s/>body<text:s/>of<text:s/>knowledge<text:s/>that<text:s/>will<text:s/>inform<text:s/>our<text:s/>final<text:s/>evaluation<text:s/>and<text:s/>exposition<text:s/>of<text:s/>the<text:s/>CF.</text:span></text:p>
        <text:p text:style-name="P730"/>
        <text:p text:style-name="P731"/>
        <text:p text:style-name="P732"/>
        <text:p text:style-name="P733"/>
        <text:p text:style-name="P734"/>
        <text:p text:style-name="P735"/>
        <text:p text:style-name="P736"/>
        <text:p text:style-name="P737"/>
        <text:p text:style-name="P738"/>
        <text:p text:style-name="P739"/>
        <text:p text:style-name="P740"/>
        <text:p text:style-name="P741"/>
        <text:p text:style-name="P742"/>
        <text:p text:style-name="P743"/>
        <text:p text:style-name="P744"/>
        <text:p text:style-name="P745"/>
        <text:p text:style-name="P746"/>
        <text:p text:style-name="P747"/>
        <text:p text:style-name="P748"><text:span text:style-name="T748_1">Annex<text:s/>7<text:s/>(Output<text:s/>1.2):<text:s/>Analysis<text:s/>of<text:s/>progress<text:s/>in<text:s/>the<text:s/>publication<text:s/>of<text:s/>city<text:s/>and<text:s/>domain<text:s/>working<text:s/>papers</text:span></text:p>
        <text:p text:style-name="P749"><text:span text:style-name="T749_1">Challenges<text:s/>experienced<text:s/>to<text:s/>date</text:span></text:p>
        <text:list text:style-name="LS14" xml:id="list210">
          <text:list-item>
            <text:p text:style-name="P750"><text:span text:style-name="T750_1">The<text:s/>publication<text:s/>of<text:s/>city<text:s/>and<text:s/>domain<text:s/>working<text:s/>papers<text:s/>has<text:s/>moved<text:s/>forward<text:s/>more<text:s/>slowly<text:s/>than<text:s/>anticipated.<text:s/></text:span></text:p>
          </text:list-item>
          <text:list-item>
            <text:p text:style-name="P751"><text:span text:style-name="T751_1">There<text:s/>are<text:s/>three<text:s/>reasons<text:s/>for<text:s/>delays<text:s/>in<text:s/>the<text:s/>city<text:s/>working<text:s/>papers.<text:s/>First,<text:s/>the<text:s/>city<text:s/>leads<text:s/>took<text:s/>longer<text:s/>than<text:s/>expected<text:s/>in<text:s/>bringing<text:s/>together<text:s/>the<text:s/>diverse<text:s/>contributions<text:s/>across<text:s/>the<text:s/>research<text:s/>team<text:s/>in<text:s/>ways<text:s/>that<text:s/>integrated<text:s/>the<text:s/>findings.<text:s/>At<text:s/>city<text:s/>level,<text:s/>the<text:s/>reductions<text:s/>in<text:s/>funding<text:s/>and<text:s/>late<text:s/>confirmation<text:s/>of<text:s/>budgets<text:s/>has<text:s/>meant<text:s/>that<text:s/>work<text:s/>has<text:s/>had<text:s/>to<text:s/>proceed<text:s/>more<text:s/>slowly<text:s/>and<text:s/>over<text:s/>and<text:s/>extended<text:s/>time<text:s/>period.<text:s/>It<text:s/>proved<text:s/>difficult<text:s/>to<text:s/>change<text:s/>tack<text:s/>and<text:s/>increase<text:s/>the<text:s/>momentum.<text:s/>In<text:s/>addition,<text:s/>the<text:s/>research<text:s/>leads<text:s/>in<text:s/>Manchester<text:s/>demanded<text:s/>a<text:s/>high<text:s/>standard<text:s/>of<text:s/>outputs<text:s/>and<text:s/>hence<text:s/>the<text:s/>original<text:s/>reports<text:s/>were<text:s/>revised<text:s/>prior<text:s/>to<text:s/>sending<text:s/>out<text:s/>to<text:s/>review<text:s/>on<text:s/>some<text:s/>occasions.<text:s/>Second,<text:s/>the<text:s/>process<text:s/>of<text:s/>finding<text:s/>reviewers<text:s/>able<text:s/>to<text:s/>take<text:s/>on<text:s/>this<text:s/>work<text:s/>took<text:s/>longer<text:s/>than<text:s/>anticipated<text:s/>in<text:s/>some<text:s/>cases.<text:s/>We<text:s/>were<text:s/>keen<text:s/>to<text:s/>ensure<text:s/>that<text:s/>the<text:s/>reviewers<text:s/>were<text:s/>those<text:s/>best<text:s/>placed<text:s/>to<text:s/>add<text:s/>value<text:s/>to<text:s/>the<text:s/>work<text:s/>with<text:s/>a<text:s/>review<text:s/>both<text:s/>from<text:s/>an<text:s/>expert<text:s/>on<text:s/>political<text:s/>settlements<text:s/>and<text:s/>urban<text:s/>development.<text:s/>In<text:s/>several<text:s/>cases,<text:s/>reviewers<text:s/>were<text:s/>not<text:s/>available<text:s/>and/or<text:s/>asked<text:s/>for<text:s/>additional<text:s/>time.<text:s/>Third,<text:s/>we<text:s/>have<text:s/>generally<text:s/>found<text:s/>that<text:s/>reviewers<text:s/>have<text:s/>not<text:s/>maintained<text:s/>their<text:s/>commitment<text:s/>to<text:s/>return<text:s/>a<text:s/>timely<text:s/>review.<text:s/>Very<text:s/>few<text:s/>reviewers<text:s/>kept<text:s/>to<text:s/>their<text:s/>agreed<text:s/>deadline.<text:s/>City<text:s/>leads<text:s/>generally<text:s/>responded<text:s/>speedily<text:s/>to<text:s/>the<text:s/>reviewer<text:s/>comments<text:s/>and<text:s/>review<text:s/>process<text:s/>but<text:s/>in<text:s/>some<text:s/>cases<text:s/>they<text:s/>needed<text:s/>to<text:s/>work<text:s/>with<text:s/>their<text:s/>teams<text:s/>to<text:s/>edit<text:s/>text,<text:s/>and<text:s/>this<text:s/>took<text:s/>time.<text:s/></text:span></text:p>
          </text:list-item>
          <text:list-item>
            <text:p text:style-name="P752"><text:span text:style-name="T752_1">There<text:s/>are<text:s/>two<text:s/>reasons<text:s/>for<text:s/>delays<text:s/>in<text:s/>the<text:s/>cross-city<text:s/>domain<text:s/>working<text:s/>papers.<text:s/>First,<text:s/>there<text:s/>is<text:s/>a<text:s/>similar<text:s/>reason<text:s/>for<text:s/>delays<text:s/>as<text:s/>for<text:s/>city<text:s/>working<text:s/>papers,<text:s/>i.e.<text:s/>securing<text:s/>the<text:s/>reviewers<text:s/>who<text:s/>are<text:s/>best<text:s/>placed<text:s/>and<text:s/>waiting<text:s/>for<text:s/>their<text:s/>reviews.<text:s/>A<text:s/>further<text:s/>reason<text:s/>is<text:s/>that<text:s/>a<text:s/>small<text:s/>number<text:s/>of<text:s/>city<text:s/>domain<text:s/>research<text:s/>reports<text:s/>have<text:s/>been<text:s/>delayed<text:s/>leading<text:s/>to<text:s/>domain<text:s/>leads<text:s/>not<text:s/>being<text:s/>able<text:s/>to<text:s/>complete<text:s/>the<text:s/>report.<text:s/></text:span></text:p>
          </text:list-item>
          <text:list-item>
            <text:p text:style-name="P753"><text:span text:style-name="T753_1">We<text:s/>have<text:s/>continued<text:s/>to<text:s/>work<text:s/>with<text:s/>city<text:s/>and<text:s/>domain<text:s/>leads<text:s/>to<text:s/>ensure<text:s/>this<text:s/>work<text:s/>is<text:s/>completed.<text:s/></text:span></text:p>
          </text:list-item>
        </text:list>
        <text:p text:style-name="P754"/>
        <text:p text:style-name="P755"><text:span text:style-name="T755_1">Summary<text:s/>of<text:s/>progress<text:s/>on<text:s/>city<text:s/>synthesis<text:s/>reports:<text:s/></text:span></text:p>
        <text:list text:style-name="LS14" xml:id="list214">
          <text:list-item>
            <text:p text:style-name="P756"><text:span text:style-name="T756_1">Progress<text:s/>is<text:s/>good<text:s/>on<text:s/>three<text:s/>city<text:s/>reports<text:s/>and<text:s/>they<text:s/>are<text:s/>likely<text:s/>to<text:s/>be<text:s/>published<text:s/>in<text:s/>February/March<text:s/>(depending<text:s/>on<text:s/>copyediting<text:s/>scheduling)<text:s/>–</text:span><text:span text:style-name="T756_2"><text:s/>Freetown,<text:s/>Lilongwe,<text:s/>and<text:s/>Maiduguri.</text:span></text:p>
          </text:list-item>
          <text:list-item>
            <text:p text:style-name="P757"><text:span text:style-name="T757_1">Accra,<text:s/>Dar,<text:s/>Harare</text:span><text:span text:style-name="T757_2"><text:s/>and<text:s/></text:span><text:span text:style-name="T757_3">Mogadishu</text:span><text:span text:style-name="T757_4"><text:s/>likely<text:s/>to<text:s/>be<text:s/>published<text:s/>in<text:s/>March/April.</text:span></text:p>
          </text:list-item>
          <text:list-item>
            <text:p text:style-name="P758"><text:span text:style-name="T758_1">Two<text:s/>city<text:s/>reports<text:s/>(</text:span><text:span text:style-name="T758_2">Nairobi<text:s/>and<text:s/>Kampala</text:span><text:span text:style-name="T758_3">)<text:s/>at<text:s/>different<text:s/>stages<text:s/>of<text:s/>review<text:s/>as<text:s/>we<text:s/>are<text:s/>still<text:s/>waiting<text:s/>for<text:s/>reviewers<text:s/>to<text:s/>respond.</text:span></text:p>
          </text:list-item>
          <text:list-item>
            <text:p text:style-name="P759"><text:span text:style-name="T759_1">Three<text:s/>city<text:s/>reports<text:s/>(</text:span><text:span text:style-name="T759_2">Addis,<text:s/>Bukavu,<text:s/>and<text:s/>Lagos</text:span><text:span text:style-name="T759_3">)<text:s/>yet<text:s/>to<text:s/>be<text:s/>submitted.</text:span></text:p>
          </text:list-item>
        </text:list>
        <text:p text:style-name="P760"><text:span text:style-name="T760_1">Summary<text:s/>of<text:s/>domain<text:s/>reports:</text:span></text:p>
        <text:list text:style-name="LS15" xml:id="list218">
          <text:list-item>
            <text:p text:style-name="P761"><text:span text:style-name="T761_1"><text:a xlink:type="simple" xlink:href="https://www.african-cities.org/publications/working-paper-7/"><text:span text:style-name="T761_2">Safety<text:s/>and<text:s/>Security<text:s/>report</text:span></text:a></text:span><text:span text:style-name="T761_3"><text:s/>has<text:s/>been<text:s/>published.</text:span></text:p>
          </text:list-item>
        </text:list>
        <text:list text:style-name="LS14" xml:id="list219">
          <text:list-item>
            <text:p text:style-name="P762"><text:span text:style-name="T762_1">Youth<text:s/>and<text:s/>capability<text:s/>report<text:s/>on<text:s/>track<text:s/>to<text:s/>be<text:s/>published<text:s/>in<text:s/>February.</text:span></text:p>
          </text:list-item>
          <text:list-item>
            <text:p text:style-name="P763"><text:span text:style-name="T763_1">Informal<text:s/>Settlements,<text:s/>Land<text:s/>and<text:s/>Connectivity<text:s/>and<text:s/>Health,<text:s/>Well-being<text:s/>and<text:s/>Nutrition<text:s/>are<text:s/>all<text:s/>being<text:s/>copy<text:s/>edited<text:s/>and<text:s/>are<text:s/>likely<text:s/>to<text:s/>be<text:s/>published<text:s/>between<text:s/>in<text:s/>February,</text:span></text:p>
          </text:list-item>
          <text:list-item>
            <text:p text:style-name="P764"><text:span text:style-name="T764_1">Housing<text:s/>domain<text:s/>report<text:s/>likely<text:s/>to<text:s/>be<text:s/>published<text:s/>in<text:s/>March.</text:span></text:p>
          </text:list-item>
          <text:list-item>
            <text:p text:style-name="P765"><text:span text:style-name="T765_1">Structural<text:s/>Transformation<text:s/>is<text:s/>under<text:s/>review.</text:span></text:p>
          </text:list-item>
          <text:list-item>
            <text:p text:style-name="P766"><text:span text:style-name="T766_1">NDED<text:s/>reports<text:s/>is<text:s/>delayed<text:s/>due<text:s/>to<text:s/>two<text:s/>city<text:s/>domain<text:s/>reports<text:s/>not<text:s/>being<text:s/>completed.</text:span></text:p>
          </text:list-item>
        </text:list>
        <text:p text:style-name="P767"><text:span text:style-name="T767_1">Additional<text:s/>published<text:s/>material</text:span></text:p>
        <text:p text:style-name="P768"><text:span text:style-name="T768_1">In<text:s/>addition<text:s/>to<text:s/>the<text:s/>city<text:s/>and<text:s/>domain<text:s/>reports,<text:s/>those<text:s/>associated<text:s/>with<text:s/>the<text:s/>ACRC<text:s/>have<text:s/>published<text:s/>the<text:s/>following<text:s/>journal<text:s/>papers<text:s/>in<text:s/>2023:</text:span></text:p>
        <text:p text:style-name="P769"><text:span text:style-name="T769_1">Maina,<text:s/>M.<text:s/>and<text:s/>L.<text:s/>Cirolia<text:s/>(2023).<text:s/>"Ring<text:s/>roads,<text:s/>revived<text:s/>plans,<text:s/>plotted<text:s/>practice:<text:s/>The<text:s/>multiple<text:s/>makings<text:s/>of<text:s/>&amp;<text:s/>Nairobi’s<text:s/>urban<text:s/>periphery."<text:s/></text:span><text:span text:style-name="T769_2">Habitat<text:s/>International</text:span><text:span text:style-name="T769_3"><text:s/></text:span><text:span text:style-name="T769_4">142</text:span><text:span text:style-name="T769_5">:<text:s/>102932</text:span></text:p>
        <text:p text:style-name="P770"><text:span text:style-name="T770_1">Mitlin,<text:s/>D.<text:s/>(202</text:span><text:span text:style-name="T770_2">2</text:span><text:span text:style-name="T770_3">).<text:s/>"The<text:s/>contribution<text:s/>of<text:s/>reform<text:s/>coalitions<text:s/>to<text:s/>inclusion<text:s/>and<text:s/>equity:<text:s/>lessons<text:s/>from<text:s/>urban<text:s/>social<text:s/>movements."<text:s/></text:span><text:span text:style-name="T770_4">Area<text:s/>Development<text:s/>and<text:s/>Policy</text:span><text:span text:style-name="T770_5"><text:s/></text:span><text:span text:style-name="T770_6">8</text:span><text:span text:style-name="T770_7">(1):<text:s/>1-26.</text:span></text:p>
        <text:p text:style-name="P771"><text:span text:style-name="T771_1">Omoegun,<text:s/>A.<text:s/>(2023).<text:s/>"Fight<text:s/>against<text:s/>indiscipline?<text:s/>The<text:s/>governance<text:s/>of<text:s/>street<text:s/>trader<text:s/>displacements<text:s/>in<text:s/>Oshodi<text:s/>Market,<text:s/>Lagos."<text:s/></text:span><text:span text:style-name="T771_2">Geoforum</text:span><text:span text:style-name="T771_3"><text:s/></text:span><text:span text:style-name="T771_4">147</text:span><text:span text:style-name="T771_5">:<text:s/>103889.</text:span></text:p>
        <text:p text:style-name="P772"/>
        <text:p text:style-name="P773"><text:span text:style-name="T773_1">Ouma,<text:s/>S.<text:s/>(2023).<text:s/>"Ascendant<text:s/>recentralisation:<text:s/>the<text:s/>politics<text:s/>of<text:s/>urban<text:s/>governance<text:s/>and<text:s/>institutional<text:s/>configurations<text:s/>in<text:s/>Nairobi."<text:s/></text:span><text:span text:style-name="T773_2">Journal<text:s/>of<text:s/>Eastern<text:s/>African<text:s/>Studies</text:span><text:span text:style-name="T773_3"><text:s/></text:span><text:span text:style-name="T773_4">17</text:span><text:span text:style-name="T773_5">:<text:s/>363-383<text:s/></text:span></text:p>
        <text:p text:style-name="P774"><text:span text:style-name="T774_1">Ouma,<text:s/>S.<text:s/>(2023).<text:s/>"Participation<text:s/>as<text:s/>‘city-making’:<text:s/>a<text:s/>critical<text:s/>assessment<text:s/>of<text:s/>participatory<text:s/>planning<text:s/>in<text:s/>the<text:s/>Mukuru<text:s/>Special<text:s/>Planning<text:s/>Area<text:s/>in<text:s/>Nairobi,<text:s/>Kenya."<text:s/></text:span><text:span text:style-name="T774_2">Environment<text:s/>and<text:s/>Urbanization</text:span><text:span text:style-name="T774_3"><text:s/></text:span><text:span text:style-name="T774_4">35</text:span><text:span text:style-name="T774_5">(2):<text:s/>470-489.</text:span></text:p>
        <text:p text:style-name="P775"><text:span text:style-name="T775_1">Tahir,<text:s/>A.<text:s/>I.<text:s/>(2022).<text:s/>"Electoral<text:s/>Politics<text:s/>and<text:s/>Violence<text:s/>in<text:s/>Somalia:<text:s/>Implications<text:s/>for<text:s/>Livability<text:s/>in<text:s/>Mogadishu."<text:s/></text:span><text:span text:style-name="T775_2">Bildhaan</text:span><text:span text:style-name="T775_3"><text:s/></text:span><text:span text:style-name="T775_4">22</text:span><text:span text:style-name="T775_5">:<text:s/>91-114.</text:span></text:p>
        <text:p text:style-name="P776"/>
        <text:p text:style-name="P777"/>
        <text:p text:style-name="P778"/>
        <text:p text:style-name="P779"><draw:frame svg:x="11.06cm" svg:y="0.369cm" svg:width="4.845cm" svg:height="0.594cm" draw:style-name="FR4" text:anchor-type="char" draw:z-index="4"><draw:text-box><text:p text:style-name="P780"><text:span text:style-name="T780_1">ACRC's<text:s/>theory<text:s/>of<text:s/>change<text:s/>(ToC)</text:span></text:p></draw:text-box></draw:frame><text:span text:style-name="T780_2">Annex<text:s/>8<text:s/>(output<text:s/>1.3,</text:span><text:span text:style-name="T780_3"><text:s/></text:span><text:span text:style-name="T780_4">2023<text:s/>milestone):</text:span><text:span text:style-name="T780_5"><text:s/></text:span><text:span text:style-name="T780_6"><text:s/>Novel<text:s/>communication<text:s/>used<text:s/>to<text:s/>share<text:s/>knowledge:<text:s/>exploring<text:s/>urban<text:s/>reform<text:s/>coalitions</text:span></text:p>
        <text:p text:style-name="P781"/>
        <text:p text:style-name="P782"><draw:frame svg:x="11.065cm" svg:y="0.141cm" svg:width="4.845cm" svg:height="11.165cm" draw:style-name="FR5" text:anchor-type="char" draw:z-index="1"><draw:image xlink:href="Pictures/image4.png" xlink:type="simple" xlink:show="embed" xlink:actuate="onLoad"/><svg:desc>A yellow and blue background with black text

Description automatically generated</svg:desc></draw:frame><text:span text:style-name="T782_1">Background<text:s/>and<text:s/>aim:</text:span></text:p>
        <text:p text:style-name="P783"><text:span text:style-name="T783_1">Urban<text:s/>reform<text:s/>coalitions<text:s/>are<text:s/>a<text:s/>key<text:s/>component<text:s/>of<text:s/>the<text:s/>ACRC<text:s/>theory<text:s/>of<text:s/>change<text:s/>and<text:s/>our<text:s/>approach<text:s/>to<text:s/>uptake<text:s/>more<text:s/>widely.<text:s/>They<text:s/>can<text:s/>create<text:s/>a<text:s/>way<text:s/>for<text:s/>collaboration<text:s/>between<text:s/>researchers,<text:s/>communities,<text:s/>NGOs,<text:s/>city<text:s/>elites<text:s/>and<text:s/>state<text:s/>agencies,<text:s/>enabling<text:s/>them<text:s/>to<text:s/>drive<text:s/>forward<text:s/>potentially<text:s/>contentious<text:s/>issues<text:s/>of<text:s/>policy<text:s/>and<text:s/>implementation<text:s/>around<text:s/>urban<text:s/>reform.<text:s/></text:span></text:p>
        <text:p text:style-name="P784"/>
        <text:p text:style-name="P785"><text:span text:style-name="T785_1">While<text:s/>the<text:s/>concept<text:s/>of<text:s/>reform<text:s/>coalitions<text:s/>is<text:s/>well<text:s/>established,<text:s/>particularly<text:s/>within<text:s/>civil<text:s/>society,<text:s/>there<text:s/>are<text:s/>aspects<text:s/>of<text:s/>its<text:s/>application<text:s/>to<text:s/>urban<text:s/>reform<text:s/>processes<text:s/>that<text:s/>we<text:s/>have<text:s/>been<text:s/>keen<text:s/>to<text:s/>explore<text:s/>and<text:s/>highlight.<text:s/>It<text:s/>is<text:s/>also<text:s/>distinctive<text:s/>to<text:s/>the<text:s/>overall<text:s/>approach<text:s/>of<text:s/>ACRC<text:s/>and<text:s/>therefore<text:s/>a<text:s/>key<text:s/>idea<text:s/>we<text:s/>wanted<text:s/>to<text:s/>engage<text:s/>people<text:s/>around.</text:span></text:p>
        <text:p text:style-name="P786"/>
        <text:p text:style-name="P787"><text:span text:style-name="T787_1">At<text:s/>the<text:s/>same<text:s/>time,<text:s/>as<text:s/>there<text:s/>isn’t<text:s/>a<text:s/>singular,<text:s/>settled<text:s/>understanding<text:s/>of<text:s/>urban<text:s/>reform<text:s/>coalitions<text:s/>–<text:s/>and<text:s/>because<text:s/>it<text:s/>is<text:s/>part<text:s/>of<text:s/>a<text:s/>hypothesis<text:s/>that<text:s/>we<text:s/>are<text:s/>testing<text:s/>(within<text:s/>the<text:s/>ToC)<text:s/>–<text:s/>the<text:s/>concept<text:s/>is<text:s/>one<text:s/>we<text:s/>wanted<text:s/>to<text:s/>gain<text:s/>feedback<text:s/>on<text:s/>and<text:s/>catalyse<text:s/>further<text:s/>insights<text:s/>around,<text:s/>rather<text:s/>than<text:s/>definitively<text:s/>promoting<text:s/>as<text:s/>our<text:s/>settled<text:s/>conclusion<text:s/>and<text:s/>recommendation<text:s/>for<text:s/>others<text:s/>to<text:s/>adopt.<text:s/></text:span></text:p>
        <text:p text:style-name="P788"/>
        <text:p text:style-name="P789"><text:span text:style-name="T789_1">Our<text:s/>main<text:s/>aim<text:s/>was<text:s/>to<text:s/>drive<text:s/>engagement<text:s/>and<text:s/>conversations<text:s/>around<text:s/>the<text:s/>potential<text:s/>of<text:s/>urban<text:s/>reform<text:s/>coalitions,<text:s/>and<text:s/>in<text:s/>particular<text:s/>the<text:s/>role<text:s/>of<text:s/>knowledge,<text:s/>in<text:s/>creating<text:s/>substantive<text:s/>change.</text:span></text:p>
        <text:p text:style-name="P790"/>
        <text:p text:style-name="P791"><text:span text:style-name="T791_1">Major<text:s/>activities<text:s/>(so<text:s/>far):</text:span></text:p>
        <text:list text:style-name="LS16" xml:id="list224">
          <text:list-item>
            <text:p text:style-name="P792"><text:span text:style-name="T792_1">October<text:s/>2021</text:span><text:span text:style-name="T792_2">:<text:s/>Diana<text:s/>Mitlin<text:s/>published<text:s/>an<text:s/></text:span><text:span text:style-name="T792_3"><text:a xlink:type="simple" xlink:href="https://theconversation.com/citizen-government-coalitions-could-hold-the-key-to-the-reform-of-african-cities-170387"><text:span text:style-name="T792_4">initial<text:s/>think<text:s/>piece</text:span></text:a></text:span><text:span text:style-name="T792_5"><text:s/>in<text:s/></text:span><text:span text:style-name="T792_6">The<text:s/>Conversation<text:s/>Africa</text:span><text:span text:style-name="T792_7">,<text:s/>which<text:s/>was<text:s/></text:span><text:span text:style-name="T792_8"><text:a xlink:type="simple" xlink:href="https://www.news24.com/news24/opinions/analysis/analysis-diana-mitlin-citizen-govt-coalitions-could-hold-the-key-to-the-reform-of-african-cities-20211102#google_vignette"><text:span text:style-name="T792_9">re-published</text:span></text:a></text:span><text:span text:style-name="T792_10"><text:s/>by<text:s/>News24<text:s/>in<text:s/>South<text:s/>Africa.<text:s/></text:span></text:p>
          </text:list-item>
          <text:list-item>
            <text:p text:style-name="P793"><text:span text:style-name="T793_1">November<text:s/>2021</text:span><text:span text:style-name="T793_2">:<text:s/>Diana<text:s/>Mitlin<text:s/>gave<text:s/>the<text:s/>annual<text:s/></text:span><text:span text:style-name="T793_3"><text:a xlink:type="simple" xlink:href="https://www.youtube.com/watch?v=3aEleGYyQwI"><text:span text:style-name="T793_4">Area<text:s/>Development<text:s/>and<text:s/>Policy<text:s/></text:span><text:span text:style-name="T793_5">lecture</text:span></text:a></text:span><text:span text:style-name="T793_6"><text:s/>on<text:s/>‘Coalitions<text:s/>and<text:s/>alliances;<text:s/>understanding<text:s/>their<text:s/>contribution<text:s/>to<text:s/>urban<text:s/>transformation’.<text:s text:c="2"/></text:span></text:p>
          </text:list-item>
          <text:list-item>
            <text:p text:style-name="P794"><text:span text:style-name="T794_1">December<text:s/>2022</text:span><text:span text:style-name="T794_2">:<text:s/>Diana<text:s/>Mitlin<text:s/>published<text:s/>an<text:s/></text:span><text:span text:style-name="T794_3"><text:a xlink:type="simple" xlink:href="https://www.tandfonline.com/doi/full/10.1080/23792949.2022.2148548"><text:span text:style-name="T794_4">open<text:s/>access<text:s/>article</text:span></text:a></text:span><text:span text:style-name="T794_5"><text:s/>in<text:s/></text:span><text:span text:style-name="T794_6">Area<text:s/>Development<text:s/>and<text:s/>Policy</text:span><text:span text:style-name="T794_7"><text:s/>–<text:s/>‘</text:span><text:span text:style-name="T794_8">The<text:s/>contribution<text:s/>of<text:s/>reform<text:s/>coalitions<text:s/>to<text:s/>inclusion<text:s/>and<text:s/>equity:<text:s/>lessons<text:s/>from<text:s/>urban<text:s/>social<text:s/>movements’<text:s/>–<text:s/>along<text:s/>with<text:s/>a<text:s/></text:span><text:span text:style-name="T794_9"><text:a xlink:type="simple" xlink:href="https://www.african-cities.org/new-paper-driving-equitable-change-through-urban-reform-coalitions/"><text:span text:style-name="T794_10">summary</text:span></text:a></text:span><text:span text:style-name="T794_11"><text:s/>on<text:s/>the<text:s/>ACRC<text:s/>blog.</text:span></text:p>
            <text:list>
              <text:list-item>
                <text:p text:style-name="P795"><text:span text:style-name="T795_1">This<text:s/>article<text:s/>has<text:s/>sparked<text:s/>an<text:s/>academic<text:s/>debate,<text:s/>with<text:s/>Lalitha<text:s/>Kamath<text:s/>publishing<text:s/>a<text:s/>(largely<text:s/>supportive)<text:s/>commentary<text:s/>on<text:s/>Diana's<text:s/>article<text:s/>in<text:s/>the<text:s/>same<text:s/>issue<text:s/>titled<text:s/>‘</text:span><text:span text:style-name="T795_2"><text:a xlink:type="simple" xlink:href="https://www.tandfonline.com/doi/full/10.1080/23792949.2022.2161922"><text:span text:style-name="T795_3">Coalitions<text:s/>and<text:s/>urban<text:s/>transformation:<text:s/>contributions<text:s/>and<text:s/>limits</text:span></text:a></text:span><text:span text:style-name="T795_4">’.<text:s text:c="2"/></text:span></text:p>
              </text:list-item>
            </text:list>
          </text:list-item>
          <text:list-item>
            <text:p text:style-name="P796"><text:span text:style-name="T796_1">February<text:s/>2023</text:span><text:span text:style-name="T796_2">:<text:s/>After<text:s/>securing<text:s/>additional<text:s/>funding<text:s/>from<text:s/>The<text:s/>University<text:s/>of<text:s/>Manchester<text:s/>to<text:s/>run<text:s/>a<text:s/>conference<text:s/>on<text:s/>urban<text:s/>reform<text:s/>coalitions,<text:s/>ACRC<text:s/>postdoc<text:s/></text:span><text:span text:style-name="T796_3">Ezana<text:s/>Haddis<text:s/>Weldeghebrael<text:s/>produced<text:s/>a<text:s/>miniseries<text:s/>of<text:s/>blogs<text:s/>and<text:s/>podcasts<text:s/>to<text:s/>explore<text:s/>the<text:s/>idea<text:s/>and<text:s/>set<text:s/>the<text:s/>scene.<text:s/>This<text:s/>included:</text:span></text:p>
            <text:list>
              <text:list-item>
                <text:p text:style-name="P797"><text:span text:style-name="T797_1">An<text:s/>initial<text:s/>blog<text:s/></text:span><text:span text:style-name="T797_2"><text:a xlink:type="simple" xlink:href="https://www.african-cities.org/how-do-you-build-an-inclusive-urban-reform-coalition/"><text:span text:style-name="T797_3">outlining<text:s/>his<text:s/>definitions<text:s/>and<text:s/>ideas</text:span></text:a></text:span><text:span text:style-name="T797_4">.</text:span></text:p>
              </text:list-item>
              <text:list-item>
                <text:p text:style-name="P798"><text:span text:style-name="T798_1">A<text:s/>podcast<text:s/>conversation<text:s/>with<text:s/></text:span><text:span text:style-name="T798_2"><text:a xlink:type="simple" xlink:href="https://www.african-cities.org/building-inclusive-urban-reform-coalitions-a-conversation-with-diana-mitlin/"><text:span text:style-name="T798_3">Diana<text:s/>Mitlin</text:span></text:a></text:span><text:span text:style-name="T798_4">.</text:span></text:p>
              </text:list-item>
              <text:list-item>
                <text:p text:style-name="P799"><text:span text:style-name="T799_1">A<text:s/>podcast<text:s/>with<text:s/></text:span><text:span text:style-name="T799_2"><text:a xlink:type="simple" xlink:href="https://www.african-cities.org/urban-reform-coalitions-in-harare-a-conversation-with-george-masimba/"><text:span text:style-name="T799_3">George<text:s/>Masimba</text:span></text:a></text:span><text:span text:style-name="T799_4"><text:s/>on<text:s/>Harare.</text:span></text:p>
              </text:list-item>
              <text:list-item>
                <text:p text:style-name="P800"><text:span text:style-name="T800_1">A<text:s/>podcast<text:s/>with<text:s/></text:span><text:span text:style-name="T800_2"><text:a xlink:type="simple" xlink:href="https://www.african-cities.org/urban-reform-coalitions-in-kampala-a-conversation-with-shuaib-lwasa/"><text:span text:style-name="T800_3">Shuaib<text:s/>Lwasa</text:span></text:a></text:span><text:span text:style-name="T800_4"><text:s/>on<text:s/>Kampala.</text:span></text:p>
              </text:list-item>
              <text:list-item>
                <text:p text:style-name="P801"><text:span text:style-name="T801_1">A<text:s/>podcast<text:s/>with<text:s/></text:span><text:span text:style-name="T801_2"><text:a xlink:type="simple" xlink:href="https://www.african-cities.org/urban-reform-coalitions-in-freetown-a-conversation-with-joseph-macarthy/"><text:span text:style-name="T801_3">Joseph<text:s/>Macarthy</text:span></text:a></text:span><text:span text:style-name="T801_4"><text:s/>on<text:s/>Freetown.<text:s/></text:span></text:p>
              </text:list-item>
            </text:list>
          </text:list-item>
          <text:list-item>
            <text:p text:style-name="P802"><text:span text:style-name="T802_1">June<text:s/>2023</text:span><text:span text:style-name="T802_2">:<text:s/>We<text:s/>held<text:s/>a<text:s/>three-day<text:s/>conference<text:s/>at<text:s/>Manchester,<text:s/>designed<text:s/>to<text:s/>explore<text:s/>and<text:s/>interrogate<text:s/>the<text:s/>idea<text:s/>of<text:s/>urban<text:s/>reform<text:s/>coalitions.<text:s/>Speakers<text:s/>included<text:s/>among<text:s/>others<text:s/>FCDO<text:s/>chief<text:s/>economist<text:s/>Adnan<text:s/>Khan,<text:s/>Kunal<text:s/>Sen<text:s/>(UNU-WIDER),<text:s/>Vanessa<text:s/>van<text:s/>den<text:s/>Boogaard<text:s/>(ICTD),<text:s/>Somsook<text:s/>Boonyabancha<text:s/>(CODI)<text:s/>and<text:s/>Shalini<text:s/>Sinha<text:s/>(WIEGO).<text:s/>Participants<text:s/>shared<text:s/>insights<text:s/>and<text:s/>examples<text:s/>from<text:s/>Africa,<text:s/>Asia<text:s/>and<text:s/>the<text:s/>UK,<text:s/>producing<text:s/>a<text:s/>broad<text:s/>consensus<text:s/>on<text:s/>the<text:s/>potential<text:s/>of<text:s/>urban<text:s/>reform<text:s/>coalitions<text:s/>–<text:s/>highlighted<text:s/>in<text:s/>this<text:s/></text:span><text:span text:style-name="T802_3"><text:a xlink:type="simple" xlink:href="https://www.african-cities.org/key-principles-for-urban-reform-coalitions-that-work/"><text:span text:style-name="T802_4">summary<text:s/>blog</text:span></text:a></text:span><text:span text:style-name="T802_5">.</text:span></text:p>
            <text:list>
              <text:list-item>
                <text:p text:style-name="P803"><text:span text:style-name="T803_1">Environment<text:s/>and<text:s/>Urbanization</text:span><text:span text:style-name="T803_2"><text:s/>journal<text:s/>has<text:s/>accepted<text:s/>a<text:s/>proposal<text:s/>to<text:s/>publish<text:s/>a<text:s/>special<text:s/>issue<text:s/>on<text:s/>urban<text:s/>reform<text:s/>coalitions<text:s/>in<text:s/>2025.<text:s/>So<text:s/>far,<text:s/>six<text:s/>papers<text:s/>(by<text:s/>Vanessa<text:s/>van<text:s/>den<text:s/>Boogaard<text:s/>and<text:s/>Priya<text:s/>Srivatsa;<text:s/>Shuaib<text:s/>Lwasa;<text:s/>Catherine<text:s/>Sutherland;<text:s/>Vanesa<text:s/>Castan<text:s/>Broto,<text:s/>Emelyn<text:s/>Bermundo<text:s/>and<text:s/>Louie<text:s/>Robert<text:s/>Posadas;<text:s/>Martin<text:s/>Atela;<text:s/>and<text:s/>Ezana<text:s/>Haddis<text:s/>Weldeghebrael)<text:s/>are<text:s/>in<text:s/>the<text:s/>process<text:s/>of<text:s/>writing-up.<text:s/></text:span></text:p>
              </text:list-item>
            </text:list>
          </text:list-item>
          <text:list-item>
            <text:p text:style-name="P804"><text:span text:style-name="T804_1">September<text:s/>2023</text:span><text:span text:style-name="T804_2">:<text:s/>We<text:s/>followed<text:s/>the<text:s/>conference<text:s/>with<text:s/>a<text:s/></text:span><text:span text:style-name="T804_3"><text:a xlink:type="simple" xlink:href="https://www.african-cities.org/what-role-can-researchers-play-in-driving-urban-reform/"><text:span text:style-name="T804_4">webinar</text:span></text:a></text:span><text:span text:style-name="T804_5">,<text:s/>specifically<text:s/>highlighting<text:s/>the<text:s/>role<text:s/>of<text:s/>researchers<text:s/>within<text:s/>urban<text:s/>reform<text:s/>coalitions,<text:s/>with<text:s/>Shalini<text:s/>Sinha,<text:s/>Catherine<text:s/>Sutherland<text:s/>(University<text:s/>of<text:s/>KwaZulu-Natal)<text:s/>and<text:s/>Paul<text:s/>Mukwaya<text:s/>(Urban<text:s/>Action<text:s/>Lab)<text:s/>sharing<text:s/>their<text:s/>own<text:s/>experiences<text:s/>of<text:s/>working<text:s/>within<text:s/>coalitions.<text:s/>The<text:s/>webinar<text:s/>recording<text:s/>was<text:s/>shared<text:s/>via<text:s/>YouTube<text:s/>and<text:s/>the<text:s/>African<text:s/>Cities<text:s/>podcast.</text:span></text:p>
          </text:list-item>
          <text:list-item>
            <text:p text:style-name="P805"><text:span text:style-name="T805_1">November<text:s/>2023</text:span><text:span text:style-name="T805_2">:<text:s/>We<text:s/>ran<text:s/>a<text:s/>city-focused<text:s/></text:span><text:span text:style-name="T805_3"><text:a xlink:type="simple" xlink:href="https://www.african-cities.org/towards-urban-reform-navigating-kampalas-complex-governance-structure/"><text:span text:style-name="T805_4">webinar</text:span></text:a></text:span><text:span text:style-name="T805_5"><text:s/>entitled<text:s/>‘The<text:s/>governance<text:s/>of<text:s/>Kampala<text:s/>city:<text:s/>Are<text:s/>reform<text:s/>coalitions<text:s/>and<text:s/>civil<text:s/>society<text:s/>doing<text:s/>their<text:s/>fair<text:s/>share?’<text:s/>This<text:s/>was<text:s/>led<text:s/>by<text:s/>the<text:s/>Urban<text:s/>Action<text:s/>Lab<text:s/>at<text:s/>the<text:s/>University<text:s/>of<text:s/>Makerere<text:s/>and<text:s/>involved<text:s/>representatives<text:s/>from<text:s/>the<text:s/>Ministry<text:s/>of<text:s/>Lands,<text:s/>Housing<text:s/>and<text:s/>Urban<text:s/>Development,<text:s/>UN-Habitat<text:s/>and<text:s/>SDI<text:s/>Uganda<text:s/>discussing<text:s/>the<text:s/>role<text:s/>and<text:s/>potential<text:s/>of<text:s/>local<text:s/>reform<text:s/>coalitions.</text:span></text:p>
          </text:list-item>
        </text:list>
        <text:p text:style-name="P806"><text:span text:style-name="T806_1">Alongside<text:s/>these<text:s/>key<text:s/>activities,<text:s/>we<text:s/>have<text:s/>actively<text:s/>engaged<text:s/>people<text:s/>throughout<text:s/>via<text:s/>social<text:s/>media<text:s/>(particularly<text:s/>Twitter/X<text:s/>and<text:s/>LinkedIn)<text:s/>and<text:s/>via<text:s/>regular<text:s/>ACRC<text:s/>e-newsletters.</text:span><text:span text:style-name="T806_2"><text:s/></text:span></text:p>
        <text:list text:style-name="LS17" xml:id="list238">
          <text:list-item>
            <text:p text:style-name="P807"><text:span text:style-name="T807_1">The<text:s/>Conversation<text:s/>Africa</text:span><text:span text:style-name="T807_2"><text:s/>article</text:span><text:span text:style-name="T807_3"><text:s/>has<text:s/>been<text:s/>viewed<text:s/>2,598<text:s/>times.</text:span></text:p>
          </text:list-item>
          <text:list-item>
            <text:p text:style-name="P808"><text:span text:style-name="T808_1">LinkedIn<text:s/>posts</text:span><text:span text:style-name="T808_2"><text:s/>sharing<text:s/>highlights<text:s/>from<text:s/>the<text:s/></text:span><text:span text:style-name="T808_3">three-day<text:s/>June<text:s/>conference</text:span><text:span text:style-name="T808_4"><text:s/>received<text:s/>a<text:s/>total<text:s/>of<text:s/>3,379<text:s/>impressions,<text:s/>64<text:s/>likes<text:s/>and<text:s/>824<text:s/>clicks.</text:span></text:p>
          </text:list-item>
          <text:list-item>
            <text:p text:style-name="P809"><text:span text:style-name="T809_1">The</text:span><text:span text:style-name="T809_2"><text:s/>September<text:s/>and<text:s/>November<text:s/>webinars<text:s/></text:span><text:span text:style-name="T809_3">received<text:s/>a<text:s/>total<text:s/>of</text:span><text:span text:style-name="T809_4"><text:s/>140<text:s/>registrations<text:s/></text:span><text:span text:style-name="T809_5">and</text:span><text:span text:style-name="T809_6"><text:s/>71<text:s/>attendees</text:span><text:span text:style-name="T809_7">.</text:span></text:p>
          </text:list-item>
          <text:list-item>
            <text:p text:style-name="P810"><text:span text:style-name="T810_1">September<text:s/>webinar<text:s/>recap<text:s/>Twitter<text:s/>thread</text:span><text:span text:style-name="T810_2"><text:s/>received<text:s/>2,437<text:s/>impressions,<text:s/>32<text:s/>likes<text:s/>and<text:s/>16<text:s/>reposts;<text:s/></text:span><text:span text:style-name="T810_3">LinkedIn<text:s/>post</text:span><text:span text:style-name="T810_4"><text:s/>received<text:s/>1,066<text:s/>impressions,<text:s/>26<text:s/>likes<text:s/>and<text:s/>4<text:s/>reposts.</text:span></text:p>
          </text:list-item>
          <text:list-item>
            <text:p text:style-name="P811"><text:span text:style-name="T811_1">October<text:s/>e-newsletter</text:span><text:span text:style-name="T811_2"><text:s/>(“Moving<text:s/>from<text:s/>research<text:s/>to<text:s/>reform”)<text:s/>spotlighted<text:s/>the<text:s/>September<text:s/>webinar<text:s/>recap<text:s/>and<text:s/>was<text:s/>our<text:s/>most<text:s/>opened<text:s/>(68.2%)<text:s/>and<text:s/>clicked<text:s/>(28.3%)<text:s/>e-newsletter<text:s/>of<text:s/>2023.</text:span></text:p>
          </text:list-item>
          <text:list-item>
            <text:p text:style-name="P812"><text:span text:style-name="T812_1">Urban<text:s/>reform<text:s/>coalition<text:s/></text:span><text:span text:style-name="T812_2">blog<text:s/>posts</text:span><text:span text:style-name="T812_3"><text:s/>received<text:s/>984<text:s/>views.</text:span></text:p>
          </text:list-item>
          <text:list-item>
            <text:p text:style-name="P813"><text:span text:style-name="T813_1">Urban<text:s/>reform<text:s/>coalition<text:s/></text:span><text:span text:style-name="T813_2">podcast<text:s/>episodes</text:span><text:span text:style-name="T813_3"><text:s/>received<text:s/>588<text:s/>downloads.</text:span></text:p>
          </text:list-item>
        </text:list>
        <text:p text:style-name="P814"><text:span text:style-name="T814_1">ACRC<text:s/>is<text:s/>also<text:s/>currently<text:s/>identifying<text:s/>urban<text:s/>reform<text:s/>coalition-building<text:s/>initiatives<text:s/>from<text:s/>the<text:s/>12<text:s/>cities<text:s/>domain<text:s/>reports<text:s/>with<text:s/>the<text:s/>aim<text:s/>of<text:s/>synthesising<text:s/>a<text:s/>conceptual<text:s/>framework<text:s/>of<text:s/>different<text:s/>forms<text:s/>of<text:s/>coalition-building<text:s/>experiences<text:s/>in<text:s/>the<text:s/>African<text:s/>cities.</text:span><text:span text:style-name="T814_2"><text:s/></text:span></text:p>
        <text:p text:style-name="P815"/>
        <text:p text:style-name="P816"><text:span text:style-name="T816_1">Impacts<text:s/>and<text:s/>next<text:s/>steps:</text:span></text:p>
        <text:list text:style-name="LS17" xml:id="list245">
          <text:list-item>
            <text:p text:style-name="P817"><text:span text:style-name="T817_1">In<text:s/>her<text:s/></text:span><text:span text:style-name="T817_2"><text:a xlink:type="simple" xlink:href="https://sobeds.ukzn.ac.za/news/inaugural-lecture-reflects-on-urban-reform-coalitions-and-sustainability/"><text:span text:style-name="T817_3">inaugural<text:s/>lecture</text:span></text:a></text:span><text:span text:style-name="T817_4"><text:s/>at<text:s/>the<text:s/>University<text:s/>of<text:s/>KwaZulu-Natal,</text:span><text:span text:style-name="T817_5"><text:s/>conference<text:s/>attendee<text:s/>Professor<text:s/>Catherine<text:s/>Sutherland<text:s/>gave<text:s/>a<text:s/>speech<text:s/>titled<text:s/>‘Urban<text:s/>reform<text:s/>coalitions:<text:s/>Building<text:s/>transformative<text:s/>sustainability<text:s/>in<text:s/>Durban,<text:s/>South<text:s/>Africa.’<text:s/>She<text:s/>told<text:s/>us:<text:s/>“For<text:s/>my<text:s/>inaugural<text:s/>lecture<text:s/>I<text:s/>have<text:s/>decided<text:s/>to<text:s/>talk<text:s/>about<text:s/>my<text:s/>journey<text:s/>of<text:s/>research<text:s/>in<text:s/>Durban<text:s/>over<text:s/>many<text:s/>years<text:s/>and<text:s/>how<text:s/>I<text:s/>have<text:s/>landed<text:s/>on<text:s/>the<text:s/>framework<text:s/>of<text:s/>urban<text:s/>reform<text:s/>coalitions<text:s/>(that<text:s/>Diana<text:s/>Mitlin<text:s/>and<text:s/>your<text:s/>invitation<text:s/>helped<text:s/>to<text:s/>inspire<text:s/>in<text:s/>me).<text:s/>I<text:s/>am<text:s/>sending<text:s/>this<text:s/>to<text:s/>you…<text:s/>to<text:s/>thank<text:s/>you<text:s/>both,<text:s/>and<text:s/>especially<text:s/>Diana<text:s/>for<text:s/>her<text:s/>framework,<text:s/>and<text:s/>for<text:s/>inspiring<text:s/>me<text:s/>to<text:s/>think<text:s/>about<text:s/>my<text:s/>work<text:s/>in<text:s/>this<text:s/>way.<text:s/>I<text:s/>will<text:s/>recognise<text:s/>your<text:s/>contribution<text:s/>in<text:s/>my<text:s/>presentation.</text:span></text:p>
          </text:list-item>
        </text:list>
        <text:p text:style-name="P818"><draw:frame svg:x="0cm" svg:y="0cm" svg:width="9.51cm" svg:height="11.285cm" draw:style-name="FR6" text:anchor-type="as-char" draw:z-index="0"><draw:image xlink:href="Pictures/image5.png" xlink:type="simple" xlink:show="embed" xlink:actuate="onLoad"/><svg:desc>A screenshot of a news article

Description automatically generated</svg:desc></draw:frame></text:p>
        <text:p text:style-name="P819"><text:span text:style-name="T819_1">While<text:s/>there<text:s/>is<text:s/>still<text:s/>work<text:s/>to<text:s/>do<text:s/>to<text:s/>more<text:s/>fully<text:s/>and<text:s/>definitively<text:s/>engage<text:s/>ACRC<text:s/>stakeholders<text:s/>around<text:s/>the<text:s/>potential<text:s/>of<text:s/>urban<text:s/>reform<text:s/>coalitions,<text:s/>we<text:s/>believe<text:s/>the<text:s/>research<text:s/>and<text:s/>uptake<text:s/>activities<text:s/>undertaken<text:s/>so<text:s/>far<text:s/>have<text:s/>played<text:s/>a<text:s/>useful<text:s/>role<text:s/>generating<text:s/>interest<text:s/>in<text:s/>the<text:s/>idea,<text:s/>and<text:s/>with<text:s/>ACRC<text:s/>as<text:s/>a<text:s/>whole.<text:s/></text:span></text:p>
        <text:p text:style-name="P820"/>
        <text:p text:style-name="P821"><text:span text:style-name="T821_1">The<text:s/>podcast<text:s/>series,<text:s/>workshop<text:s/>and<text:s/>webinar<text:s/>have<text:s/>all<text:s/>provided<text:s/>a<text:s/>useful<text:s/>platform<text:s/>for<text:s/>Africa-based<text:s/>researchers<text:s/>and<text:s/>activists<text:s/>to<text:s/>share<text:s/>their<text:s/>experiences,<text:s/>tactics<text:s/>and<text:s/>thinking<text:s/>around<text:s/>effective<text:s/>and<text:s/>inclusive<text:s/>urban<text:s/>reform.<text:s/></text:span></text:p>
        <text:p text:style-name="P822"/>
        <text:p text:style-name="P823"><text:span text:style-name="T823_1">During<text:s/>the<text:s/>implementation<text:s/>phase,<text:s/>we<text:s/>will<text:s/>continue<text:s/>to<text:s/>actively<text:s/>communicate<text:s/>and<text:s/>explore<text:s/>this<text:s/>concept,<text:s/>particularly<text:s/>in<text:s/>light<text:s/>of<text:s/></text:span><text:span text:style-name="T823_2">the</text:span><text:span text:style-name="T823_3"><text:s/>PCP/action<text:s/>research<text:s/>projects.<text:s/>Ultimately,<text:s/>we<text:s/>hope<text:s/>to<text:s/>have<text:s/>effectively<text:s/>positioned<text:s/>the<text:s/>idea<text:s/>of<text:s/>urban<text:s/>reform<text:s/>coalitions<text:s/>in<text:s/>advance<text:s/>of<text:s/>any<text:s/>final<text:s/>conclusions<text:s/>and<text:s/>recommendations<text:s/>coming<text:s/>out<text:s/>of<text:s/>ACRC.</text:span></text:p>
        <text:p text:style-name="P824"/>
        <text:p text:style-name="P825"><text:span text:style-name="T825_1">Annex<text:s/>9<text:s/>(output<text:s/>1.3):<text:s/>Production<text:s/>of<text:s/>policy<text:s/>briefs,<text:s/>blogs,<text:s/>video<text:s/>blogs<text:s/>and<text:s/>novel<text:s/>means<text:s/>of<text:s/>communication<text:s/>that<text:s/>share<text:s/>new<text:s/>knowledge<text:s/>beyond<text:s/>academia<text:s/>and<text:s/>professionals.</text:span></text:p>
        <text:p text:style-name="P826"><text:span text:style-name="T826_1">Communications<text:s/>overview<text:s/>of<text:s/>the<text:s/>year</text:span></text:p>
        <text:p text:style-name="P827"><text:span text:style-name="T827_1">Building<text:s/>on<text:s/>the<text:s/>strong<text:s/>foundation<text:s/>set<text:s/>by<text:s/>our<text:s/>communications<text:s/>activity<text:s/>from<text:s/>2021-22,<text:s/>we<text:s/>were<text:s/>able<text:s/>to<text:s/>bolster<text:s/>our<text:s/>digital<text:s/>presence<text:s/>and<text:s/>raise<text:s/>awareness<text:s/>around<text:s/>our<text:s/>foundation<text:s/>phase<text:s/>research<text:s/>in<text:s/>2023.<text:s/>Highlights<text:s/>from<text:s/>the<text:s/>year<text:s/>include:</text:span></text:p>
        <text:list text:style-name="LS18" xml:id="list246">
          <text:list-item>
            <text:p text:style-name="P828"><text:span text:style-name="T828_1">Continuing<text:s/>to<text:s/>grow<text:s/>our<text:s/>online<text:s/>presence,<text:s/>with<text:s/>35.3K<text:s/>website<text:s/>users<text:s/>(20%<text:s/>more<text:s/>than<text:s/>2022)<text:s/>and<text:s/>44.2K<text:s/>sessions.</text:span></text:p>
          </text:list-item>
          <text:list-item>
            <text:p text:style-name="P829"><text:span text:style-name="T829_1">Publishing<text:s/>seven<text:s/>journal<text:s/>articles,<text:s/>one<text:s/>book<text:s/>chapter<text:s/>and<text:s/>four<text:s/>policy<text:s/>briefs,<text:s/>with<text:s/>ACRC-hosted<text:s/>publications<text:s/>also<text:s/>receiving<text:s/>1,648<text:s/>downloads<text:s/>throughout<text:s/>the<text:s/>year<text:s/>(a<text:s/>69%<text:s/>increase<text:s/>from<text:s/>2022).</text:span></text:p>
          </text:list-item>
          <text:list-item>
            <text:p text:style-name="P830"><text:span text:style-name="T830_1">Keeping<text:s/>the<text:s/>ACRC<text:s/>blog<text:s/>fresh<text:s/>with<text:s/>news<text:s/>updates,<text:s/>insights<text:s/>and<text:s/>commentaries<text:s/>every<text:s/>week,<text:s/>attracting<text:s/>more<text:s/>than<text:s/>6.3K<text:s/>views.</text:span></text:p>
          </text:list-item>
          <text:list-item>
            <text:p text:style-name="P831"><text:span text:style-name="T831_1">Strengthening<text:s/>our<text:s/>social<text:s/>media<text:s/>presence,<text:s/>especially<text:s/>on<text:s/>LinkedIn,<text:s/>with<text:s/>follower<text:s/>numbers<text:s/>surpassing<text:s/>2K<text:s/>on<text:s/>LinkedIn<text:s/>(1,061<text:s/>new)<text:s/>and<text:s/>4.2K<text:s/>on<text:s/>Twitter/X<text:s/>(735<text:s/>new).</text:span></text:p>
          </text:list-item>
          <text:list-item>
            <text:p text:style-name="P832"><text:span text:style-name="T832_1">Recording<text:s/>and<text:s/>releasing<text:s/>an<text:s/>average<text:s/>of<text:s/>one<text:s/>podcast<text:s/>episode<text:s/>per<text:s/>month,<text:s/>attracting<text:s/>more<text:s/>than<text:s/>2.1K<text:s/>total<text:s/>downloads<text:s/>(103%<text:s/>more<text:s/>than<text:s/>in<text:s/>2022).</text:span></text:p>
          </text:list-item>
          <text:list-item>
            <text:p text:style-name="P833"><text:span text:style-name="T833_1">Achieving<text:s/>an<text:s/>average<text:s/>open<text:s/>rate<text:s/>of<text:s/>52.4%<text:s/>across<text:s/>nine<text:s/>e-newsletters.</text:span></text:p>
          </text:list-item>
          <text:list-item>
            <text:p text:style-name="P834"><text:span text:style-name="T834_1">Securing<text:s/>valuable<text:s/>media<text:s/>coverage<text:s/>in<text:s/>regional,<text:s/>national<text:s/>and<text:s/>international<text:s/>outlets,<text:s/>with<text:s/>particularly<text:s/>strong<text:s/>engagement<text:s/>for<text:s/>our<text:s/>Set<text:s/>2<text:s/>cities.</text:span></text:p>
          </text:list-item>
          <text:list-item>
            <text:p text:style-name="P835"><text:span text:style-name="T835_1">Hosting<text:s/>and<text:s/>collaborating<text:s/>on<text:s/>a<text:s/>number<text:s/>of<text:s/>profile-raising<text:s/>events<text:s/>–<text:s/>including<text:s/>conferences,<text:s/>workshops,<text:s/>panel<text:s/>events<text:s/>and<text:s/>webinars<text:s/>–<text:s/>to<text:s/>increase<text:s/>visibility<text:s/>of<text:s/>ACRC’s<text:s/>research<text:s/>and<text:s/>invite<text:s/>discussion<text:s/>around<text:s/>the<text:s/>Theory<text:s/>of<text:s/>Change.</text:span></text:p>
          </text:list-item>
        </text:list>
        <text:p text:style-name="P836"><text:span text:style-name="T836_1">Website</text:span></text:p>
        <text:p text:style-name="P837"><text:span text:style-name="T837_1">We<text:s/>unfortunately<text:s/>faced<text:s/>issues<text:s/>with<text:s/>website<text:s/>tracking<text:s/>metrics<text:s/>from<text:s/>July<text:s/>onwards,<text:s/>arising<text:s/>out<text:s/>of<text:s/>the<text:s/>required<text:s/>migration<text:s/>from<text:s/>Universal<text:s/>Analytics<text:s/>(UA)<text:s/>to<text:s/>Google<text:s/>Analytics<text:s/>4<text:s/>(GA4).<text:s/>A<text:s/>problem<text:s/>with<text:s/>the<text:s/>third-party<text:s/>software<text:s/>we<text:s/>use<text:s/>(MonsterInsights)<text:s/>meant<text:s/>that<text:s/>GA4<text:s/>was<text:s/>not<text:s/>properly<text:s/>installed<text:s/>and<text:s/>some<text:s/>website<text:s/>visits,<text:s/>page<text:s/>views<text:s/>and<text:s/>events<text:s/>were<text:s/>not<text:s/>recorded.<text:s/>While<text:s/>the<text:s/>issue<text:s/>has<text:s/>now<text:s/>been<text:s/>resolved,<text:s/>we<text:s/>have<text:s/>extrapolated<text:s/>data<text:s/>from<text:s/>the<text:s/>first<text:s/>six<text:s/>months<text:s/>of<text:s/>2023<text:s/>to<text:s/>give<text:s/>a<text:s/>more<text:s/>accurate<text:s/>projection/estimation<text:s/>of<text:s/>our<text:s/>engagement<text:s/>results<text:s/>for<text:s/>the<text:s/>year.</text:span></text:p>
        <text:list text:style-name="LS19" xml:id="list254">
          <text:list-item>
            <text:p text:style-name="P838"><text:span text:style-name="T838_1">35.3K<text:s/>users<text:s/>(96.4%<text:s/>more<text:s/>than<text:s/>2021;<text:s/>20.4%<text:s/>more<text:s/>than<text:s/>2022)</text:span></text:p>
          </text:list-item>
          <text:list-item>
            <text:p text:style-name="P839"><text:span text:style-name="T839_1">44.2K<text:s/>sessions<text:s/>(91.5%<text:s/>more<text:s/>than<text:s/>2021;<text:s/>13%<text:s/>more<text:s/>than<text:s/>2022)</text:span></text:p>
          </text:list-item>
          <text:list-item>
            <text:p text:style-name="P840"><text:span text:style-name="T840_1">84.5K<text:s/>page<text:s/>views<text:s/>(56.1%<text:s/>more<text:s/>than<text:s/>2021;<text:s/>1.8%<text:s/>fewer<text:s/>than<text:s/>2022)</text:span></text:p>
          </text:list-item>
        </text:list>
        <text:p text:style-name="P841"><text:span text:style-name="T841_1">As<text:s/>in<text:s/>2022,<text:s/>the<text:s/>US<text:s/>remained<text:s/>the<text:s/>top<text:s/>country<text:s/>for<text:s/>website<text:s/>visitors<text:s/>(18.6%),<text:s/>followed<text:s/>by<text:s/>Nigeria<text:s/>(12.7%)<text:s/>and<text:s/>the<text:s/>UK<text:s/>(11.1%).<text:s/>Again,<text:s/>six<text:s/>of<text:s/>the<text:s/>top<text:s/>ten<text:s/>countries<text:s/>were<text:s/>African<text:s/>states:<text:s/>South<text:s/>Africa<text:s/>(5.5%),<text:s/>Kenya<text:s/>(5%),<text:s/>Ethiopia<text:s/>(4.1%)<text:s/>and<text:s/>Tanzania<text:s/>(2.1%),<text:s/>alongside<text:s/>Nigeria.</text:span></text:p>
        <text:p text:style-name="P842"><draw:frame svg:x="0cm" svg:y="0cm" svg:width="12cm" svg:height="7.396cm" draw:style-name="FR7" text:anchor-type="as-char" draw:z-index="0"><draw:image xlink:href="Pictures/image6.png" xlink:type="simple" xlink:show="embed" xlink:actuate="onLoad"/><svg:desc>A colorful circle with text

Description automatically generated</svg:desc></draw:frame></text:p>
        <text:p text:style-name="P843"><text:span text:style-name="T843_1">Most<text:s/>website<text:s/>traffic<text:s/>came<text:s/>via<text:s/>search<text:s/>engines<text:s/>again<text:s/>in<text:s/>2023,<text:s/>followed<text:s/>by<text:s/>users<text:s/>who<text:s/>visited<text:s/>the<text:s/>website<text:s/>directly.<text:s/>More<text:s/>users<text:s/>visited<text:s/>the<text:s/>website<text:s/>using<text:s/>a<text:s/>computer<text:s/>compared<text:s/>to<text:s/>a<text:s/>mobile<text:s/>or<text:s/>tablet<text:s/>device,<text:s/>which<text:s/>is<text:s/>a<text:s/>change<text:s/>from<text:s/>2022,<text:s/>when<text:s/>most<text:s/>users<text:s/>visited<text:s/>on<text:s/>a<text:s/>mobile.</text:span></text:p>
        <table:table table:style-name="Table15">
          <table:table-column table:style-name="Column63"/>
          <table:table-column table:style-name="Column64"/>
          <table:table-row table:style-name="Row70">
            <table:table-cell table:style-name="Cell214">
              <text:p text:style-name="P844"><draw:frame svg:x="0cm" svg:y="0cm" svg:width="7.5cm" svg:height="4.665cm" draw:style-name="FR8" text:anchor-type="as-char" draw:z-index="0"><draw:image xlink:href="Pictures/image7.png" xlink:type="simple" xlink:show="embed" xlink:actuate="onLoad"/><svg:desc>A colorful circle with text

Description automatically generated</svg:desc></draw:frame></text:p>
            </table:table-cell>
            <table:table-cell table:style-name="Cell215">
              <text:p text:style-name="P845"><draw:frame svg:x="0cm" svg:y="0cm" svg:width="6.5cm" svg:height="4.041cm" draw:style-name="FR9" text:anchor-type="as-char" draw:z-index="0"><draw:image xlink:href="Pictures/image8.png" xlink:type="simple" xlink:show="embed" xlink:actuate="onLoad"/><svg:desc>A diagram of a pie chart

Description automatically generated</svg:desc></draw:frame></text:p>
            </table:table-cell>
          </table:table-row>
        </table:table>
        <text:p text:style-name="P846"><text:span text:style-name="T846_1">Search<text:s/>engine<text:s/>optimisation<text:s/>(SEO)<text:s/>continued<text:s/>to<text:s/>drive<text:s/>organic<text:s/>traffic<text:s/>to<text:s/>the<text:s/>website.<text:s/>The<text:s/>ACRC<text:s/>website<text:s/>continues<text:s/>to<text:s/>appear<text:s/>prominently<text:s/>in<text:s/>Google<text:s/>search<text:s/>results<text:s/>and<text:s/>remains<text:s/>the<text:s/>second<text:s/>listing<text:s/>for<text:s/>the<text:s/>query<text:s/>“</text:span><text:span text:style-name="T846_2"><text:a xlink:type="simple" xlink:href="https://www.google.com/search?q=african+cities"><text:span text:style-name="T846_3">African<text:s/>cities</text:span></text:a></text:span><text:span text:style-name="T846_4">”,<text:s/>after<text:s/>Wikipedia.<text:s/>The<text:s/>top<text:s/>ten<text:s/>Google<text:s/>search<text:s/>terms<text:s/>that<text:s/>directed<text:s/>users<text:s/>to<text:s/>the<text:s/>ACRC<text:s/>website<text:s/>are<text:s/>shown<text:s/>in<text:s/>the<text:s/>table<text:s/>below.</text:span></text:p>
        <text:p text:style-name="P847"/>
        <table:table table:style-name="Table16">
          <table:table-column table:style-name="Column65"/>
          <table:table-column table:style-name="Column66"/>
          <table:table-row table:style-name="Row71">
            <table:table-cell table:style-name="Cell216">
              <text:p text:style-name="P848"><text:span text:style-name="T848_1">Top<text:s/>10<text:s/>search<text:s/>terms</text:span></text:p>
            </table:table-cell>
            <table:table-cell table:style-name="Cell217">
              <text:p text:style-name="P849"><text:span text:style-name="T849_1">Clicks</text:span></text:p>
            </table:table-cell>
          </table:table-row>
          <table:table-row table:style-name="Row72">
            <table:table-cell table:style-name="Cell218">
              <text:p text:style-name="P850"><text:span text:style-name="T850_1">African<text:s/>Cities<text:s/>Research<text:s/>Consortium</text:span></text:p>
            </table:table-cell>
            <table:table-cell table:style-name="Cell219">
              <text:p text:style-name="P851"><text:span text:style-name="T851_1">804</text:span></text:p>
            </table:table-cell>
          </table:table-row>
          <table:table-row table:style-name="Row73">
            <table:table-cell table:style-name="Cell220">
              <text:p text:style-name="P852"><text:span text:style-name="T852_1">Maiduguri</text:span></text:p>
            </table:table-cell>
            <table:table-cell table:style-name="Cell221">
              <text:p text:style-name="P853"><text:span text:style-name="T853_1">793</text:span></text:p>
            </table:table-cell>
          </table:table-row>
          <table:table-row table:style-name="Row74">
            <table:table-cell table:style-name="Cell222">
              <text:p text:style-name="P854"><text:span text:style-name="T854_1">ACRC</text:span></text:p>
            </table:table-cell>
            <table:table-cell table:style-name="Cell223">
              <text:p text:style-name="P855"><text:span text:style-name="T855_1">525</text:span></text:p>
            </table:table-cell>
          </table:table-row>
          <table:table-row table:style-name="Row75">
            <table:table-cell table:style-name="Cell224">
              <text:p text:style-name="P856"><text:span text:style-name="T856_1">Addis<text:s/>Ababa</text:span></text:p>
            </table:table-cell>
            <table:table-cell table:style-name="Cell225">
              <text:p text:style-name="P857"><text:span text:style-name="T857_1">336</text:span></text:p>
            </table:table-cell>
          </table:table-row>
          <table:table-row table:style-name="Row76">
            <table:table-cell table:style-name="Cell226">
              <text:p text:style-name="P858"><text:span text:style-name="T858_1">Largest<text:s/>city<text:s/>in<text:s/>Africa</text:span></text:p>
            </table:table-cell>
            <table:table-cell table:style-name="Cell227">
              <text:p text:style-name="P859"><text:span text:style-name="T859_1">296</text:span></text:p>
            </table:table-cell>
          </table:table-row>
          <table:table-row table:style-name="Row77">
            <table:table-cell table:style-name="Cell228">
              <text:p text:style-name="P860"><text:span text:style-name="T860_1">Khartoum</text:span></text:p>
            </table:table-cell>
            <table:table-cell table:style-name="Cell229">
              <text:p text:style-name="P861"><text:span text:style-name="T861_1">240</text:span></text:p>
            </table:table-cell>
          </table:table-row>
          <table:table-row table:style-name="Row78">
            <table:table-cell table:style-name="Cell230">
              <text:p text:style-name="P862"><text:span text:style-name="T862_1">Harare</text:span></text:p>
            </table:table-cell>
            <table:table-cell table:style-name="Cell231">
              <text:p text:style-name="P863"><text:span text:style-name="T863_1">232</text:span></text:p>
            </table:table-cell>
          </table:table-row>
          <table:table-row table:style-name="Row79">
            <table:table-cell table:style-name="Cell232">
              <text:p text:style-name="P864"><text:span text:style-name="T864_1">Ancient<text:s/>African<text:s/>cities</text:span></text:p>
            </table:table-cell>
            <table:table-cell table:style-name="Cell233">
              <text:p text:style-name="P865"><text:span text:style-name="T865_1">169</text:span></text:p>
            </table:table-cell>
          </table:table-row>
          <table:table-row table:style-name="Row80">
            <table:table-cell table:style-name="Cell234">
              <text:p text:style-name="P866"><text:span text:style-name="T866_1">Ababa</text:span></text:p>
            </table:table-cell>
            <table:table-cell table:style-name="Cell235">
              <text:p text:style-name="P867"><text:span text:style-name="T867_1">166</text:span></text:p>
            </table:table-cell>
          </table:table-row>
          <table:table-row table:style-name="Row81">
            <table:table-cell table:style-name="Cell236">
              <text:p text:style-name="P868"><text:span text:style-name="T868_1">Lilongwe</text:span></text:p>
            </table:table-cell>
            <table:table-cell table:style-name="Cell237">
              <text:p text:style-name="P869"><text:span text:style-name="T869_1">163</text:span></text:p>
            </table:table-cell>
          </table:table-row>
        </table:table>
        <text:p text:style-name="P870"/>
        <text:p text:style-name="P871"><text:span text:style-name="T871_1">In<text:s/>2023,<text:s/>we<text:s/>received<text:s/>32K<text:s/>clicks<text:s/>through<text:s/>to<text:s/>the<text:s/>ACRC<text:s/>website<text:s/>from<text:s/>Google<text:s/>alone<text:s/>and<text:s/>were<text:s/>seen<text:s/>by<text:s/>users<text:s/>in<text:s/>search<text:s/>results<text:s/>more<text:s/>than<text:s/>5.1<text:s/>million<text:s/>times.<text:s/>We<text:s/>saw<text:s/>continued<text:s/>interest<text:s/>in<text:s/>our<text:s/>city<text:s/>pages,<text:s/>with<text:s/>Addis<text:s/>Ababa<text:s/>attracting<text:s/>the<text:s/>most<text:s/>views,<text:s/>followed<text:s/>by<text:s/>Maiduguri<text:s/>–<text:s/>reflecting<text:s/>the<text:s/>popular<text:s/>Google<text:s/>search<text:s/>terms<text:s/>shown<text:s/>above.</text:span></text:p>
        <text:p text:style-name="P872"><draw:frame svg:x="0cm" svg:y="0cm" svg:width="12cm" svg:height="10.05cm" draw:style-name="FR10" text:anchor-type="as-char" draw:z-index="0"><draw:image xlink:href="Pictures/image9.png" xlink:type="simple" xlink:show="embed" xlink:actuate="onLoad"/><svg:desc>A graph with different colored lines

Description automatically generated</svg:desc></draw:frame></text:p>
        <text:p text:style-name="P873"><text:span text:style-name="T873_1">Publications</text:span></text:p>
        <text:p text:style-name="P874"><text:span text:style-name="T874_1">ACRC<text:s/>researchers<text:s/>published<text:s/>seven<text:s/>journal<text:s/>articles<text:s/>and<text:s/>one<text:s/>book<text:s/>chapter<text:s/>in<text:s/>2023,<text:s/>along<text:s/>with<text:s/>four<text:s/>policy<text:s/>briefs<text:s/>as<text:s/>part<text:s/>of<text:s/>our<text:s/>work<text:s/>with<text:s/>the<text:s/>FCDO-funded<text:s/>Covid<text:s/>Collective.<text:s/>In<text:s/>total,<text:s/>publications<text:s/>were<text:s/>downloaded<text:s/>from<text:s/>our<text:s/>website<text:s/>1,648<text:s/>times<text:s/>–<text:s/>up<text:s/>68.9%<text:s/>from<text:s/>2022.</text:span></text:p>
        <text:p text:style-name="P875"><text:span text:style-name="T875_1">The<text:s/>table<text:s/>below<text:s/>provides<text:s/>a<text:s/>breakdown<text:s/>of<text:s/>downloads<text:s/>in<text:s/>2023<text:s/>for<text:s/>all<text:s/>our<text:s/>publications<text:s/>to<text:s/>date<text:s/>via<text:s/>the<text:s/>ACRC<text:s/>website.<text:s/>(Please<text:s/>note<text:s/>that<text:s/>it<text:s/>is<text:s/>not<text:s/>possible<text:s/>to<text:s/>track<text:s/>journal<text:s/>article<text:s/>downloads<text:s/>in<text:s/>the<text:s/>same<text:s/>way<text:s/>as<text:s/>these<text:s/>are<text:s/>hosted<text:s/>externally.)<text:s/>Papers<text:s/>published<text:s/>in<text:s/>2023<text:s/>are<text:s/>highlighted<text:s/>in<text:s/></text:span><text:span text:style-name="T875_2">blue</text:span><text:span text:style-name="T875_3">.</text:span></text:p>
        <text:p text:style-name="P876"/>
        <table:table table:style-name="Table17">
          <table:table-column table:style-name="Column67"/>
          <table:table-column table:style-name="Column68"/>
          <table:table-row table:style-name="Row82">
            <table:table-cell table:style-name="Cell238">
              <text:p text:style-name="P877"><text:span text:style-name="T877_1">Working<text:s/>Papers</text:span></text:p>
            </table:table-cell>
            <table:table-cell table:style-name="Cell239">
              <text:p text:style-name="P878"><text:span text:style-name="T878_1">Downloads</text:span></text:p>
            </table:table-cell>
          </table:table-row>
          <table:table-row table:style-name="Row83">
            <table:table-cell table:style-name="Cell240">
              <text:p text:style-name="P879"><text:span text:style-name="T879_1">Working<text:s/>Paper<text:s/>1<text:s/>|<text:s/>Politics,<text:s/>systems<text:s/>and<text:s/>domains:<text:s/>A<text:s/>conceptual<text:s/>framework<text:s/>for<text:s/>the<text:s/>African<text:s/>Cities<text:s/>Research<text:s/>Consortium</text:span></text:p>
            </table:table-cell>
            <table:table-cell table:style-name="Cell241">
              <text:p text:style-name="P880"><text:span text:style-name="T880_1">99</text:span></text:p>
            </table:table-cell>
          </table:table-row>
          <table:table-row table:style-name="Row84">
            <table:table-cell table:style-name="Cell242">
              <text:p text:style-name="P881"><text:span text:style-name="T881_1">Working<text:s/>Paper<text:s/>2<text:s/>|<text:s/>Uneven<text:s/>development,<text:s/>politics<text:s/>and<text:s/>governance<text:s/>in<text:s/>urban<text:s/>Africa:<text:s/>An<text:s/>analytical<text:s/>literature<text:s/>review</text:span></text:p>
            </table:table-cell>
            <table:table-cell table:style-name="Cell243">
              <text:p text:style-name="P882"><text:span text:style-name="T882_1">49</text:span></text:p>
            </table:table-cell>
          </table:table-row>
          <table:table-row table:style-name="Row85">
            <table:table-cell table:style-name="Cell244">
              <text:p text:style-name="P883"><text:span text:style-name="T883_1">Working<text:s/>Paper<text:s/>3<text:s/>|<text:s/>Annotated<text:s/>bibliography<text:s/>on<text:s/>urban<text:s/>politics<text:s/>and<text:s/>political<text:s/>economy<text:s/>in<text:s/>African<text:s/>cities</text:span></text:p>
            </table:table-cell>
            <table:table-cell table:style-name="Cell245">
              <text:p text:style-name="P884"><text:span text:style-name="T884_1">40</text:span></text:p>
            </table:table-cell>
          </table:table-row>
          <table:table-row table:style-name="Row86">
            <table:table-cell table:style-name="Cell246">
              <text:p text:style-name="P885"><text:span text:style-name="T885_1">Working<text:s/>Paper<text:s/>4<text:s/>|<text:s/>Understanding<text:s/>the<text:s/>politics<text:s/>of<text:s/>Covid-19<text:s/>in<text:s/>Kampala,<text:s/>Nairobi<text:s/>and<text:s/>Mogadishu:<text:s/>A<text:s/>political<text:s/>settlements<text:s/>approach</text:span></text:p>
            </table:table-cell>
            <table:table-cell table:style-name="Cell247">
              <text:p text:style-name="P886"><text:span text:style-name="T886_1">29</text:span></text:p>
            </table:table-cell>
          </table:table-row>
          <table:table-row table:style-name="Row87">
            <table:table-cell table:style-name="Cell248">
              <text:p text:style-name="P887"><text:span text:style-name="T887_1">Working<text:s/>Paper<text:s/>5<text:s/>|<text:s/>Towards<text:s/>a<text:s/>comparative<text:s/>understanding<text:s/>of<text:s/>community-led<text:s/>and<text:s/>collaborative<text:s/>responses<text:s/>to<text:s/>Covid-19<text:s/>in<text:s/>Kampala,<text:s/>Mogadishu<text:s/>and<text:s/>Nairobi</text:span></text:p>
            </table:table-cell>
            <table:table-cell table:style-name="Cell249">
              <text:p text:style-name="P888"><text:span text:style-name="T888_1">41</text:span></text:p>
            </table:table-cell>
          </table:table-row>
          <table:table-row table:style-name="Row88">
            <table:table-cell table:style-name="Cell250">
              <text:p text:style-name="P889"><text:span text:style-name="T889_1">Working<text:s/>Paper<text:s/>6<text:s/>|<text:s/>Data<text:s/>portraits:<text:s/>Covid-19<text:s/>vaccine<text:s/>rollout<text:s/>in<text:s/>informal<text:s/>settlements<text:s/>in<text:s/>Harare,<text:s/>Kampala,<text:s/>Lilongwe<text:s/>and<text:s/>Mumbai</text:span></text:p>
            </table:table-cell>
            <table:table-cell table:style-name="Cell251">
              <text:p text:style-name="P890"><text:span text:style-name="T890_1">26</text:span></text:p>
            </table:table-cell>
          </table:table-row>
          <table:table-row table:style-name="Row89">
            <table:table-cell table:style-name="Cell252">
              <text:p text:style-name="P891"><text:span text:style-name="T891_1">Briefing<text:s/>Papers</text:span></text:p>
            </table:table-cell>
            <table:table-cell table:style-name="Cell253">
              <text:p text:style-name="P892"><text:span text:style-name="T892_1">Downloads</text:span></text:p>
            </table:table-cell>
          </table:table-row>
          <table:table-row table:style-name="Row90">
            <table:table-cell table:style-name="Cell254">
              <text:p text:style-name="P893"><text:span text:style-name="T893_1">Covid<text:s/>Collective<text:s/>|<text:s/>Politics<text:s/>and<text:s/>Covid-19<text:s/>in<text:s/>Kampala</text:span></text:p>
            </table:table-cell>
            <table:table-cell table:style-name="Cell255">
              <text:p text:style-name="P894"><text:span text:style-name="T894_1">13</text:span></text:p>
            </table:table-cell>
          </table:table-row>
          <table:table-row table:style-name="Row91">
            <table:table-cell table:style-name="Cell256">
              <text:p text:style-name="P895"><text:span text:style-name="T895_1">Covid<text:s/>Collective<text:s/>|<text:s/>Covid-19<text:s/>response<text:s/>in<text:s/>Nairobi:<text:s/>A<text:s/>political<text:s/>settlements<text:s/>approach</text:span></text:p>
            </table:table-cell>
            <table:table-cell table:style-name="Cell257">
              <text:p text:style-name="P896"><text:span text:style-name="T896_1">10</text:span></text:p>
            </table:table-cell>
          </table:table-row>
          <table:table-row table:style-name="Row92">
            <table:table-cell table:style-name="Cell258">
              <text:p text:style-name="P897"><text:span text:style-name="T897_1">Covid<text:s/>Collective<text:s/>|<text:s/>Understanding<text:s/>community-led<text:s/>and<text:s/>collaborative<text:s/>responses<text:s/>to<text:s/>Covid-19<text:s/>in<text:s/>Nairobi</text:span></text:p>
            </table:table-cell>
            <table:table-cell table:style-name="Cell259">
              <text:p text:style-name="P898"><text:span text:style-name="T898_1">13</text:span></text:p>
            </table:table-cell>
          </table:table-row>
          <table:table-row table:style-name="Row93">
            <table:table-cell table:style-name="Cell260">
              <text:p text:style-name="P899"><text:span text:style-name="T899_1">Covid<text:s/>Collective<text:s/>|<text:s/>Towards<text:s/>a<text:s/>comparative<text:s/>understanding<text:s/>of<text:s/>community-led<text:s/>and<text:s/>collaborative<text:s/>responses<text:s/>to<text:s/>Covid-19<text:s/>in<text:s/>Kampala</text:span></text:p>
            </table:table-cell>
            <table:table-cell table:style-name="Cell261">
              <text:p text:style-name="P900"><text:span text:style-name="T900_1">7</text:span></text:p>
            </table:table-cell>
          </table:table-row>
          <table:table-row table:style-name="Row94">
            <table:table-cell table:style-name="Cell262">
              <text:p text:style-name="P901"><text:span text:style-name="T901_1">Covid<text:s/>Collective<text:s/>|<text:s/>Towards<text:s/>a<text:s/>comparative<text:s/>understanding<text:s/>of<text:s/>community-led<text:s/>and<text:s/>collaborative<text:s/>responses<text:s/>to<text:s/>Covid-19<text:s/>in<text:s/>Mogadishu</text:span></text:p>
            </table:table-cell>
            <table:table-cell table:style-name="Cell263">
              <text:p text:style-name="P902"><text:span text:style-name="T902_1">9</text:span></text:p>
            </table:table-cell>
          </table:table-row>
          <table:table-row table:style-name="Row95">
            <table:table-cell table:style-name="Cell264">
              <text:p text:style-name="P903"><text:span text:style-name="T903_1">Covid<text:s/>Collective<text:s/>|<text:s/>The<text:s/>politics<text:s/>of<text:s/>Covid<text:s/>responses<text:s/>in<text:s/>African<text:s/>cities:<text:s/>Lilongwe</text:span></text:p>
            </table:table-cell>
            <table:table-cell table:style-name="Cell265">
              <text:p text:style-name="P904"><text:span text:style-name="T904_1">12</text:span></text:p>
            </table:table-cell>
          </table:table-row>
          <table:table-row table:style-name="Row96">
            <table:table-cell table:style-name="Cell266">
              <text:p text:style-name="P905"><text:span text:style-name="T905_1">Covid<text:s/>Collective<text:s/>|<text:s/>Covid-19<text:s/>effects<text:s/>and<text:s/>responses<text:s/>in<text:s/>Kampala’s<text:s/>informal<text:s/>sector:<text:s/>Promises<text:s/>for<text:s/>social<text:s/>justice<text:s/>and<text:s/>resilient<text:s/>livelihoods<text:s/>in<text:s/>the<text:s/>face<text:s/>of<text:s/>multiple<text:s/>crises</text:span></text:p>
            </table:table-cell>
            <table:table-cell table:style-name="Cell267">
              <text:p text:style-name="P906"><text:span text:style-name="T906_1">12</text:span></text:p>
            </table:table-cell>
          </table:table-row>
          <table:table-row table:style-name="Row97">
            <table:table-cell table:style-name="Cell268">
              <text:p text:style-name="P907"><text:span text:style-name="T907_1">Covid<text:s/>Collective<text:s/>|<text:s/>Nairobi<text:s/>in<text:s/>the<text:s/>wake<text:s/>of<text:s/>Covid-19:<text:s/>Civil<text:s/>society<text:s/>organisations<text:s/>key<text:s/>to<text:s/>building<text:s/>resilient<text:s/>capacities</text:span></text:p>
            </table:table-cell>
            <table:table-cell table:style-name="Cell269">
              <text:p text:style-name="P908"><text:span text:style-name="T908_1">10</text:span></text:p>
            </table:table-cell>
          </table:table-row>
          <table:table-row table:style-name="Row98">
            <table:table-cell table:style-name="Cell270">
              <text:p text:style-name="P909"><text:span text:style-name="T909_1">Covid<text:s/>Collective<text:s/>|<text:s/>Informal<text:s/>settlement<text:s/>communities<text:s/>as<text:s/>first<text:s/>responders<text:s/>to<text:s/>disasters:<text:s/>Covid-19<text:s/>pandemic<text:s/>experiences<text:s/>in<text:s/>Harare</text:span></text:p>
            </table:table-cell>
            <table:table-cell table:style-name="Cell271">
              <text:p text:style-name="P910"><text:span text:style-name="T910_1">9</text:span></text:p>
            </table:table-cell>
          </table:table-row>
          <table:table-row table:style-name="Row99">
            <table:table-cell table:style-name="Cell272">
              <text:p text:style-name="P911"><text:span text:style-name="T911_1">Covid<text:s/>Collective<text:s/>|<text:s/>Redefining<text:s/>urban<text:s/>social<text:s/>protection<text:s/>programmes<text:s/>in<text:s/>Malawi:<text:s/>Lessons<text:s/>from<text:s/>the<text:s/>Covid-19<text:s/>Emergency<text:s/>Urban<text:s/>Cash<text:s/>Intervention<text:s/>(CUCI)</text:span></text:p>
            </table:table-cell>
            <table:table-cell table:style-name="Cell273">
              <text:p text:style-name="P912"><text:span text:style-name="T912_1">15</text:span></text:p>
            </table:table-cell>
          </table:table-row>
          <table:table-row table:style-name="Row100">
            <table:table-cell table:style-name="Cell274">
              <text:p text:style-name="P913"><text:span text:style-name="T913_1">City<text:s/>Scoping<text:s/>Studies</text:span></text:p>
            </table:table-cell>
            <table:table-cell table:style-name="Cell275">
              <text:p text:style-name="P914"><text:span text:style-name="T914_1">Downloads</text:span></text:p>
            </table:table-cell>
          </table:table-row>
          <table:table-row table:style-name="Row101">
            <table:table-cell table:style-name="Cell276">
              <text:p text:style-name="P915"><text:span text:style-name="T915_1">Accra:<text:s/>City<text:s/>Scoping<text:s/>Study</text:span></text:p>
            </table:table-cell>
            <table:table-cell table:style-name="Cell277">
              <text:p text:style-name="P916"><text:span text:style-name="T916_1">71</text:span></text:p>
            </table:table-cell>
          </table:table-row>
          <table:table-row table:style-name="Row102">
            <table:table-cell table:style-name="Cell278">
              <text:p text:style-name="P917"><text:span text:style-name="T917_1">Addis<text:s/>Ababa:<text:s/>City<text:s/>Scoping<text:s/>Study</text:span></text:p>
            </table:table-cell>
            <table:table-cell table:style-name="Cell279">
              <text:p text:style-name="P918"><text:span text:style-name="T918_1">206</text:span></text:p>
            </table:table-cell>
          </table:table-row>
          <table:table-row table:style-name="Row103">
            <table:table-cell table:style-name="Cell280">
              <text:p text:style-name="P919"><text:span text:style-name="T919_1">Bukavu<text:s/>(EN):<text:s/>City<text:s/>Scoping<text:s/>Study</text:span></text:p>
            </table:table-cell>
            <table:table-cell table:style-name="Cell281">
              <text:p text:style-name="P920"><text:span text:style-name="T920_1">57</text:span></text:p>
            </table:table-cell>
          </table:table-row>
          <table:table-row table:style-name="Row104">
            <table:table-cell table:style-name="Cell282">
              <text:p text:style-name="P921"><text:span text:style-name="T921_1">Bukavu<text:s/>(FR):<text:s/>City<text:s/>Scoping<text:s/>Study</text:span></text:p>
            </table:table-cell>
            <table:table-cell table:style-name="Cell283">
              <text:p text:style-name="P922"><text:span text:style-name="T922_1">21</text:span></text:p>
            </table:table-cell>
          </table:table-row>
          <table:table-row table:style-name="Row105">
            <table:table-cell table:style-name="Cell284">
              <text:p text:style-name="P923"><text:span text:style-name="T923_1">Dar<text:s/>es<text:s/>Salaam:<text:s/>City<text:s/>Scoping<text:s/>Study</text:span></text:p>
            </table:table-cell>
            <table:table-cell table:style-name="Cell285">
              <text:p text:style-name="P924"><text:span text:style-name="T924_1">90</text:span></text:p>
            </table:table-cell>
          </table:table-row>
          <table:table-row table:style-name="Row106">
            <table:table-cell table:style-name="Cell286">
              <text:p text:style-name="P925"><text:span text:style-name="T925_1">Freetown:<text:s/>City<text:s/>Scoping<text:s/>Study</text:span></text:p>
            </table:table-cell>
            <table:table-cell table:style-name="Cell287">
              <text:p text:style-name="P926"><text:span text:style-name="T926_1">75</text:span></text:p>
            </table:table-cell>
          </table:table-row>
          <table:table-row table:style-name="Row107">
            <table:table-cell table:style-name="Cell288">
              <text:p text:style-name="P927"><text:span text:style-name="T927_1">Harare:<text:s/>City<text:s/>Scoping<text:s/>Study</text:span></text:p>
            </table:table-cell>
            <table:table-cell table:style-name="Cell289">
              <text:p text:style-name="P928"><text:span text:style-name="T928_1">108</text:span></text:p>
            </table:table-cell>
          </table:table-row>
          <table:table-row table:style-name="Row108">
            <table:table-cell table:style-name="Cell290">
              <text:p text:style-name="P929"><text:span text:style-name="T929_1">Kampala:<text:s/>City<text:s/>Scoping<text:s/>Study</text:span></text:p>
            </table:table-cell>
            <table:table-cell table:style-name="Cell291">
              <text:p text:style-name="P930"><text:span text:style-name="T930_1">67</text:span></text:p>
            </table:table-cell>
          </table:table-row>
          <table:table-row table:style-name="Row109">
            <table:table-cell table:style-name="Cell292">
              <text:p text:style-name="P931"><text:span text:style-name="T931_1">Khartoum:<text:s/>City<text:s/>Scoping<text:s/>Study</text:span></text:p>
            </table:table-cell>
            <table:table-cell table:style-name="Cell293">
              <text:p text:style-name="P932"><text:span text:style-name="T932_1">91</text:span></text:p>
            </table:table-cell>
          </table:table-row>
          <table:table-row table:style-name="Row110">
            <table:table-cell table:style-name="Cell294">
              <text:p text:style-name="P933"><text:span text:style-name="T933_1">Lagos:<text:s/>City<text:s/>Scoping<text:s/>Study</text:span></text:p>
            </table:table-cell>
            <table:table-cell table:style-name="Cell295">
              <text:p text:style-name="P934"><text:span text:style-name="T934_1">83</text:span></text:p>
            </table:table-cell>
          </table:table-row>
          <table:table-row table:style-name="Row111">
            <table:table-cell table:style-name="Cell296">
              <text:p text:style-name="P935"><text:span text:style-name="T935_1">Lilongwe:<text:s/>City<text:s/>Scoping<text:s/>Study</text:span></text:p>
            </table:table-cell>
            <table:table-cell table:style-name="Cell297">
              <text:p text:style-name="P936"><text:span text:style-name="T936_1">51</text:span></text:p>
            </table:table-cell>
          </table:table-row>
          <table:table-row table:style-name="Row112">
            <table:table-cell table:style-name="Cell298">
              <text:p text:style-name="P937"><text:span text:style-name="T937_1">Maiduguri:<text:s/>City<text:s/>Scoping<text:s/>Study</text:span></text:p>
            </table:table-cell>
            <table:table-cell table:style-name="Cell299">
              <text:p text:style-name="P938"><text:span text:style-name="T938_1">166</text:span></text:p>
            </table:table-cell>
          </table:table-row>
          <table:table-row table:style-name="Row113">
            <table:table-cell table:style-name="Cell300">
              <text:p text:style-name="P939"><text:span text:style-name="T939_1">Mogadishu:<text:s/>City<text:s/>Scoping<text:s/>Study</text:span></text:p>
            </table:table-cell>
            <table:table-cell table:style-name="Cell301">
              <text:p text:style-name="P940"><text:span text:style-name="T940_1">81</text:span></text:p>
            </table:table-cell>
          </table:table-row>
          <table:table-row table:style-name="Row114">
            <table:table-cell table:style-name="Cell302">
              <text:p text:style-name="P941"><text:span text:style-name="T941_1">Nairobi:<text:s/>City<text:s/>Scoping<text:s/>Study</text:span></text:p>
            </table:table-cell>
            <table:table-cell table:style-name="Cell303">
              <text:p text:style-name="P942"><text:span text:style-name="T942_1">87</text:span></text:p>
            </table:table-cell>
          </table:table-row>
        </table:table>
        <text:p text:style-name="P943"><text:span text:style-name="T943_1">Blog</text:span></text:p>
        <text:p text:style-name="P944"><text:span text:style-name="T944_1">In<text:s/>2023,<text:s/>we<text:s/>published<text:s/>52<text:s/></text:span><text:span text:style-name="T944_2"><text:a xlink:type="simple" xlink:href="https://www.african-cities.org/news/"><text:span text:style-name="T944_3">blog<text:s/>posts</text:span></text:a></text:span><text:span text:style-name="T944_4"><text:s/>–<text:s/>an<text:s/>average<text:s/>of<text:s/>one<text:s/>per<text:s/>week<text:s/>–<text:s/>which<text:s/>attracted<text:s/>6,366<text:s/>views<text:s/>in<text:s/>total.<text:s/>The<text:s/>most<text:s/>popular<text:s/>post<text:s/>published<text:s/>this<text:s/>year<text:s/>was<text:s/>an<text:s/>article<text:s/>from<text:s/>Astrid<text:s/>RN<text:s/>Haas,<text:s/>which<text:s/>attracted<text:s/>751<text:s/>view<text:s/>and<text:s/>explored<text:s/></text:span><text:span text:style-name="T944_5"><text:a xlink:type="simple" xlink:href="https://www.african-cities.org/building-cities-for-all-not-the-privileged-few/"><text:span text:style-name="T944_6">how<text:s/>“charter<text:s/>cities”<text:s/>can<text:s/>exacerbate<text:s/>inequalities</text:span></text:a></text:span><text:span text:style-name="T944_7"><text:s/>between<text:s/>privileged<text:s/>urban<text:s/>residents<text:s/>and<text:s/>disadvantaged<text:s/>communities.<text:s/>The<text:s/></text:span><text:span text:style-name="T944_8">piece<text:s/>garnered<text:s/>strong<text:s/>social<text:s/>media<text:s/>engagement,<text:s/>including<text:s/>the<text:s/></text:span><text:span text:style-name="T944_9"><text:a xlink:type="simple" xlink:href="https://twitter.com/kurtislockhart/status/1649032382626889731"><text:span text:style-name="T944_10">offer<text:s/>of<text:s/>a<text:s/>response<text:s/>article</text:span></text:a></text:span><text:span text:style-name="T944_11"><text:s/>from<text:s/>the<text:s/>Charter<text:s/>Cities<text:s/>Institute’s<text:s/>executive<text:s/>director,<text:s/>Kurtis<text:s/>Lockhart,<text:s/>and<text:s/>was<text:s/>also<text:s/>featured<text:s/>in<text:s/></text:span><text:span text:style-name="T944_12"><text:a xlink:type="simple" xlink:href="https://thisweekinafrica.substack.com/p/this-week-in-africa-022"><text:span text:style-name="T944_13">This<text:s/>Week<text:s/>in<text:s/>Africa</text:span></text:a></text:span><text:span text:style-name="T944_14">.</text:span></text:p>
        <text:p text:style-name="P945"><text:span text:style-name="T945_1">As<text:s/>in<text:s/>previous<text:s/>years,<text:s/>we<text:s/>published<text:s/>a<text:s/>mix<text:s/>of<text:s/>news<text:s/>stories,<text:s/>research<text:s/>updates,<text:s/>event<text:s/>announcements/recaps,<text:s/>media<text:s/>coverage<text:s/>and<text:s/>comment<text:s/>pieces<text:s/>–<text:s/>with<text:s/>a<text:s/>growing<text:s/>focus<text:s/>on<text:s/>city-specific<text:s/>domain<text:s/>findings.<text:s/>Articles<text:s/>from<text:s/>our<text:s/>postdoctoral<text:s/>research<text:s/>fellows<text:s/>sharing<text:s/>their<text:s/>fieldwork<text:s/>experiences<text:s/>were<text:s/>especially<text:s/>well<text:s/>received.<text:s/>For<text:s/>instance,<text:s/>Patience<text:s/>Adzande’s<text:s/>blog<text:s/>posts<text:s/>–<text:s/>documenting<text:s/>her<text:s/>research<text:s/>into<text:s/></text:span><text:span text:style-name="T945_2"><text:a xlink:type="simple" xlink:href="https://www.african-cities.org/gender-and-informal-security-provision-in-maiduguri-nigeria/"><text:span text:style-name="T945_3">informal<text:s/>security<text:s/>provision<text:s/>in<text:s/>Maiduguri</text:span></text:a></text:span><text:span text:style-name="T945_4"><text:s/>and<text:s/>reflections<text:s/>on<text:s/></text:span><text:span text:style-name="T945_5"><text:a xlink:type="simple" xlink:href="https://www.african-cities.org/conducting-research-in-fragile-cities-reflections-on-my-experience-in-maiduguri-nigeria/"><text:span text:style-name="T945_6">working<text:s/>within<text:s/>fragile<text:s/>contexts</text:span></text:a></text:span><text:span text:style-name="T945_7"><text:s/>–<text:s/>received<text:s/>371<text:s/>views.<text:s/>A<text:s/>collective<text:s/>article<text:s/>–<text:s/>written<text:s/>by<text:s/>Elizabeth<text:s/>Dessie,<text:s/>Smith<text:s/>Ouma,<text:s/>Patience<text:s/>Adzande,<text:s/>Nicola<text:s/>Banks,<text:s/>Ezana<text:s/>Haddis<text:s/>Weldeghebrael,<text:s/>Joshua<text:s/>Magero,<text:s/>Miriam<text:s/>Maina,<text:s/>Diana<text:s/>Mitlin<text:s/>and<text:s/>Ademola<text:s/>Omoegun<text:s/>–<text:s/>focused<text:s/>on<text:s/>the<text:s/>challenges<text:s/>and<text:s/>intricacies<text:s/>of<text:s/></text:span><text:span text:style-name="T945_8"><text:a xlink:type="simple" xlink:href="https://www.african-cities.org/doing-research-with-disadvantaged-people-navigating-challenges-and-intricacies/"><text:span text:style-name="T945_9">conducting<text:s/>research<text:s/>with<text:s/>disadvantaged<text:s/>communities</text:span></text:a></text:span><text:span text:style-name="T945_10"><text:s/>and<text:s/>attracted<text:s/>386<text:s/>views.</text:span></text:p>
        <text:p text:style-name="P946"><text:span text:style-name="T946_1">Older<text:s/>blog<text:s/>content<text:s/>also<text:s/>continued<text:s/>to<text:s/>attract<text:s/>significant<text:s/>traffic,<text:s/>with<text:s/>David<text:s/>Satterthwaite’s<text:s/>guest<text:s/>blog<text:s/>on<text:s/>the<text:s/></text:span><text:span text:style-name="T946_2"><text:a xlink:type="simple" xlink:href="https://www.african-cities.org/african-cities-from-500-ad-to-1900/"><text:span text:style-name="T946_3">history<text:s/>of<text:s/>African<text:s/>cities<text:s/>from<text:s/>500<text:s/>AD<text:s/>to<text:s/>1900</text:span></text:a></text:span><text:span text:style-name="T946_4"><text:s/>receiving<text:s/>3,780<text:s/>views<text:s/>and<text:s/>last<text:s/>year’s<text:s/>domain<text:s/>blog<text:s/>post<text:s/>on<text:s/></text:span><text:span text:style-name="T946_5"><text:a xlink:type="simple" xlink:href="https://www.african-cities.org/upgrading-informal-settlements-in-african-cities/"><text:span text:style-name="T946_6">upgrading<text:s/>informal<text:s/>settlements</text:span></text:a></text:span><text:span text:style-name="T946_7"><text:s/>receiving<text:s/>850<text:s/>views.</text:span></text:p>
        <text:p text:style-name="P947"><text:span text:style-name="T947_1">Social<text:s/>media</text:span></text:p>
        <text:p text:style-name="P948"><text:span text:style-name="T948_1">Twitter/X</text:span></text:p>
        <text:p text:style-name="P949"><text:span text:style-name="T949_1">Despite<text:s/>significant<text:s/>shifts<text:s/>in<text:s/>the<text:s/>platform’s<text:s/>algorithm<text:s/>and<text:s/>available<text:s/>analytics,<text:s/>engagement<text:s/>remained<text:s/>steady<text:s/>on<text:s/></text:span><text:span text:style-name="T949_2"><text:a xlink:type="simple" xlink:href="https://twitter.com/AfricanCities_"><text:span text:style-name="T949_3">Twitter/X</text:span></text:a></text:span><text:span text:style-name="T949_4"><text:s/>in<text:s/>2023.<text:s/>Followers<text:s/>reached<text:s/>4,240<text:s/>and<text:s/>our<text:s/>posts<text:s/>achieved<text:s/>an<text:s/>average<text:s/>engagement<text:s/>rate<text:s/>of<text:s/>3.6%.<text:s/>The<text:s/>table<text:s/>below<text:s/>provides<text:s/>a<text:s/>breakdown<text:s/>of<text:s/>key<text:s/>metrics.</text:span></text:p>
        <table:table table:style-name="Table18">
          <table:table-column table:style-name="Column69"/>
          <table:table-column table:style-name="Column70"/>
          <table:table-column table:style-name="Column71"/>
          <table:table-column table:style-name="Column72"/>
          <table:table-row table:style-name="Row115">
            <table:table-cell table:style-name="Cell304">
              <text:p text:style-name="P950"><text:span text:style-name="T950_1">Tweets</text:span></text:p>
            </table:table-cell>
            <table:table-cell table:style-name="Cell305">
              <text:p text:style-name="P951"><text:span text:style-name="T951_1">235</text:span></text:p>
            </table:table-cell>
            <table:table-cell table:style-name="Cell306">
              <text:p text:style-name="P952"><text:span text:style-name="T952_1">Retweets</text:span></text:p>
            </table:table-cell>
            <table:table-cell table:style-name="Cell307">
              <text:p text:style-name="P953"><text:span text:style-name="T953_1">687</text:span></text:p>
            </table:table-cell>
          </table:table-row>
          <table:table-row table:style-name="Row116">
            <table:table-cell table:style-name="Cell308">
              <text:p text:style-name="P954"><text:span text:style-name="T954_1">Impressions</text:span></text:p>
            </table:table-cell>
            <table:table-cell table:style-name="Cell309">
              <text:p text:style-name="P955"><text:span text:style-name="T955_1">206,630</text:span></text:p>
            </table:table-cell>
            <table:table-cell table:style-name="Cell310">
              <text:p text:style-name="P956"><text:span text:style-name="T956_1">Likes</text:span></text:p>
            </table:table-cell>
            <table:table-cell table:style-name="Cell311">
              <text:p text:style-name="P957"><text:span text:style-name="T957_1">1,616</text:span></text:p>
            </table:table-cell>
          </table:table-row>
          <table:table-row table:style-name="Row117">
            <table:table-cell table:style-name="Cell312">
              <text:p text:style-name="P958"><text:span text:style-name="T958_1">Engagement<text:s/>rate<text:s/>(average)</text:span></text:p>
            </table:table-cell>
            <table:table-cell table:style-name="Cell313">
              <text:p text:style-name="P959"><text:span text:style-name="T959_1">3.6%</text:span></text:p>
            </table:table-cell>
            <table:table-cell table:style-name="Cell314">
              <text:p text:style-name="P960"><text:span text:style-name="T960_1">Replies</text:span></text:p>
            </table:table-cell>
            <table:table-cell table:style-name="Cell315">
              <text:p text:style-name="P961"><text:span text:style-name="T961_1">167</text:span></text:p>
            </table:table-cell>
          </table:table-row>
          <table:table-row table:style-name="Row118">
            <table:table-cell table:style-name="Cell316">
              <text:p text:style-name="P962"><text:span text:style-name="T962_1">Link<text:s/>clicks</text:span></text:p>
            </table:table-cell>
            <table:table-cell table:style-name="Cell317">
              <text:p text:style-name="P963"><text:span text:style-name="T963_1">1,367</text:span></text:p>
            </table:table-cell>
            <table:table-cell table:style-name="Cell318">
              <text:p text:style-name="P964"><text:span text:style-name="T964_1">Followers</text:span></text:p>
            </table:table-cell>
            <table:table-cell table:style-name="Cell319">
              <text:p text:style-name="P965"><text:span text:style-name="T965_1">4,240<text:s/>(735<text:s/>new)</text:span></text:p>
            </table:table-cell>
          </table:table-row>
        </table:table>
        <text:p text:style-name="P966"/>
        <text:p text:style-name="P967"><text:span text:style-name="T967_1">The<text:s/>charts<text:s/>below<text:s/>show<text:s/>our<text:s/>engagement<text:s/>rate<text:s/>for<text:s/>the<text:s/>past<text:s/>three<text:s/>years,<text:s/>and<text:s/>how<text:s/>the<text:s/>2023<text:s/>engagement<text:s/>rate<text:s/>lines<text:s/>up<text:s/>with<text:s/>impressions<text:s/>per<text:s/>month.</text:span></text:p>
        <table:table table:style-name="Table19">
          <table:table-column table:style-name="Column73"/>
          <table:table-column table:style-name="Column74"/>
          <table:table-row table:style-name="Row119">
            <table:table-cell table:style-name="Cell320">
              <text:p text:style-name="P968"><draw:frame svg:x="0cm" svg:y="0cm" svg:width="7.5cm" svg:height="4.625cm" draw:style-name="FR11" text:anchor-type="as-char" draw:z-index="0"><draw:image xlink:href="Pictures/image10.png" xlink:type="simple" xlink:show="embed" xlink:actuate="onLoad"/><svg:desc>A graph of a graph of a number of months

Description automatically generated with medium confidence</svg:desc></draw:frame></text:p>
            </table:table-cell>
            <table:table-cell table:style-name="Cell321">
              <text:p text:style-name="P969"><draw:frame svg:x="0cm" svg:y="0cm" svg:width="7.5cm" svg:height="4.627cm" draw:style-name="FR12" text:anchor-type="as-char" draw:z-index="0"><draw:image xlink:href="Pictures/image11.png" xlink:type="simple" xlink:show="embed" xlink:actuate="onLoad"/><svg:desc>A graph with blue and green lines

Description automatically generated</svg:desc></draw:frame></text:p>
            </table:table-cell>
          </table:table-row>
        </table:table>
        <text:p text:style-name="P970"><text:span text:style-name="T970_1">Peaks<text:s/>in</text:span><text:span text:style-name="T970_2"><text:s/></text:span><text:span text:style-name="T970_3">impressions</text:span><text:span text:style-name="T970_4"><text:s/>correspond<text:s/>with<text:s/>a<text:s/>popular<text:s/>thread<text:s/>about<text:s/>priority<text:s/>complex<text:s/>problems<text:s/>and<text:s/>the<text:s/>call<text:s/>for<text:s/>papers<text:s/>for<text:s/>the<text:s/>2023<text:s/>DSA<text:s/>conference<text:s/>[February],<text:s/>live-posting<text:s/>from<text:s/>our<text:s/>consortium-wide<text:s/>meeting<text:s/>in<text:s/>Dar<text:s/>es<text:s/>Salaam<text:s/>[May]<text:s/>and<text:s/>Urban<text:s/>Reform<text:s/>Coalitions<text:s/>Conference<text:s/>[June],<text:s/>and<text:s/>announcements<text:s/>around<text:s/>job<text:s/>vacancies<text:s/>in<text:s/>the<text:s/>operations<text:s/>team,<text:s/>the<text:s/>Kampala<text:s/>governance<text:s/>webinar<text:s/>and<text:s/>a<text:s/>new<text:s/>podcast<text:s/>episode<text:s/>about<text:s/>service<text:s/>delivery<text:s/>in<text:s/>Kampala<text:s/>[November].<text:s/>The<text:s/>significant<text:s/>peak<text:s/>in<text:s/>the<text:s/></text:span><text:span text:style-name="T970_5">engagement<text:s/>rate</text:span><text:span text:style-name="T970_6"><text:s/>in<text:s/>August<text:s/>coincides<text:s/>with<text:s/>the<text:s/>promotion<text:s/>of<text:s/>our<text:s/>webinar<text:s/>on<text:s/>urban<text:s/>reform<text:s/>coalitions,<text:s/>and<text:s/>a<text:s/>generally<text:s/>high<text:s/>level<text:s/>of<text:s/>engagement<text:s/>across<text:s/>fewer<text:s/>posts.</text:span></text:p>
        <text:p text:style-name="P971"><text:span text:style-name="T971_1">Our<text:s/></text:span><text:span text:style-name="T971_2">top<text:s/>posts<text:s/></text:span><text:span text:style-name="T971_3">in<text:s/>terms<text:s/>of<text:s/>impressions<text:s/>and<text:s/>engagement<text:s/>–<text:s/>not<text:s/>counting<text:s/>content<text:s/>related<text:s/>to<text:s/>recruitment<text:s/>–<text:s/>were<text:s/>a<text:s/>thread<text:s/>about<text:s/></text:span><text:span text:style-name="T971_4"><text:a xlink:type="simple" xlink:href="https://twitter.com/AfricanCities_/status/1628445067072483330"><text:span text:style-name="T971_5">how<text:s/>priority<text:s/>complex<text:s/>problems<text:s/>can<text:s/>catalyse<text:s/>urban<text:s/>reform</text:span></text:a></text:span><text:span text:style-name="T971_6"><text:s/>(9,122<text:s/>impressions,<text:s/>184<text:s/>engagements)<text:s/>and<text:s/>a<text:s/></text:span><text:span text:style-name="T971_7"><text:a xlink:type="simple" xlink:href="https://twitter.com/AfricanCities_/status/1661984781297434624"><text:span text:style-name="T971_8">video<text:s/>post<text:s/>from<text:s/>the<text:s/>consortium-wide<text:s/>meeting<text:s/>in<text:s/>Dar<text:s/>es<text:s/>Salaam</text:span></text:a></text:span><text:span text:style-name="T971_9"><text:s/>(4,105<text:s/>impressions,<text:s/>266<text:s/>engagements).</text:span></text:p>
        <table:table table:style-name="Table20">
          <table:table-column table:style-name="Column75"/>
          <table:table-column table:style-name="Column76"/>
          <table:table-row table:style-name="Row120">
            <table:table-cell table:style-name="Cell322">
              <text:p text:style-name="P972"/>
            </table:table-cell>
            <table:table-cell table:style-name="Cell323">
              <text:p text:style-name="P973"/>
            </table:table-cell>
          </table:table-row>
        </table:table>
        <text:p text:style-name="P974"><text:span text:style-name="T974_1">LinkedIn</text:span></text:p>
        <text:p text:style-name="P975"><text:span text:style-name="T975_1">Our<text:s/>reach<text:s/>and<text:s/>engagement<text:s/>on<text:s/></text:span><text:span text:style-name="T975_2"><text:a xlink:type="simple" xlink:href="https://www.linkedin.com/company/african-cities-research-consortium"><text:span text:style-name="T975_3">LinkedIn</text:span></text:a></text:span><text:span text:style-name="T975_4"><text:s/>continued<text:s/>to<text:s/>grow<text:s/>in<text:s/>2023.<text:s/>We<text:s/>gained<text:s/>1,061<text:s/>new<text:s/>followers<text:s/>and<text:s/>achieved<text:s/>an<text:s/>average<text:s/>engagement<text:s/>rate<text:s/>of<text:s/>5.9%<text:s/>across<text:s/>our<text:s/>posts.<text:s/>The<text:s/>table<text:s/>below<text:s/>provides<text:s/>a<text:s/>breakdown<text:s/>of<text:s/>key<text:s/>metrics.</text:span></text:p>
        <table:table table:style-name="Table21">
          <table:table-column table:style-name="Column77"/>
          <table:table-column table:style-name="Column78"/>
          <table:table-row table:style-name="Row121">
            <table:table-cell table:style-name="Cell324">
              <text:p text:style-name="P976"><text:span text:style-name="T976_1">Unique<text:s/>visitors</text:span></text:p>
            </table:table-cell>
            <table:table-cell table:style-name="Cell325">
              <text:p text:style-name="P977"><text:span text:style-name="T977_1">813</text:span></text:p>
            </table:table-cell>
          </table:table-row>
          <table:table-row table:style-name="Row122">
            <table:table-cell table:style-name="Cell326">
              <text:p text:style-name="P978"><text:span text:style-name="T978_1">Page<text:s/>views</text:span></text:p>
            </table:table-cell>
            <table:table-cell table:style-name="Cell327">
              <text:p text:style-name="P979"><text:span text:style-name="T979_1">1,983</text:span></text:p>
            </table:table-cell>
          </table:table-row>
          <table:table-row table:style-name="Row123">
            <table:table-cell table:style-name="Cell328">
              <text:p text:style-name="P980"><text:span text:style-name="T980_1">Followers</text:span></text:p>
            </table:table-cell>
            <table:table-cell table:style-name="Cell329">
              <text:p text:style-name="P981"><text:span text:style-name="T981_1">2,073<text:s/>(1,061<text:s/>new)</text:span></text:p>
            </table:table-cell>
          </table:table-row>
          <table:table-row table:style-name="Row124">
            <table:table-cell table:style-name="Cell330">
              <text:p text:style-name="P982"><text:span text:style-name="T982_1">Impressions</text:span></text:p>
            </table:table-cell>
            <table:table-cell table:style-name="Cell331">
              <text:p text:style-name="P983"><text:span text:style-name="T983_1">45,375</text:span></text:p>
            </table:table-cell>
          </table:table-row>
          <table:table-row table:style-name="Row125">
            <table:table-cell table:style-name="Cell332">
              <text:p text:style-name="P984"><text:span text:style-name="T984_1">Total<text:s/>clicks</text:span></text:p>
            </table:table-cell>
            <table:table-cell table:style-name="Cell333">
              <text:p text:style-name="P985"><text:span text:style-name="T985_1">2,526</text:span></text:p>
            </table:table-cell>
          </table:table-row>
          <table:table-row table:style-name="Row126">
            <table:table-cell table:style-name="Cell334">
              <text:p text:style-name="P986"><text:span text:style-name="T986_1">Engagement<text:s/>rate<text:s/>(average)</text:span></text:p>
            </table:table-cell>
            <table:table-cell table:style-name="Cell335">
              <text:p text:style-name="P987"><text:span text:style-name="T987_1">5.9%</text:span></text:p>
            </table:table-cell>
          </table:table-row>
        </table:table>
        <text:p text:style-name="P988"><text:span text:style-name="T988_1">The<text:s/>charts<text:s/>below<text:s/>show<text:s/>our<text:s/>engagement<text:s/>rate<text:s/>for<text:s/>the<text:s/>past<text:s/>three<text:s/>years,<text:s/>and<text:s/>how<text:s/>the<text:s/>2023<text:s/>engagement<text:s/>rate<text:s/>lines<text:s/>up<text:s/>with<text:s/>impressions<text:s/>per<text:s/>month.</text:span></text:p>
        <table:table table:style-name="Table22">
          <table:table-column table:style-name="Column79"/>
          <table:table-column table:style-name="Column80"/>
          <table:table-row table:style-name="Row127">
            <table:table-cell table:style-name="Cell336">
              <text:p text:style-name="P989"><draw:frame svg:x="0cm" svg:y="0cm" svg:width="7.5cm" svg:height="4.625cm" draw:style-name="FR13" text:anchor-type="as-char" draw:z-index="0"><draw:image xlink:href="Pictures/image12.png" xlink:type="simple" xlink:show="embed" xlink:actuate="onLoad"/><svg:desc>A graph of different colored lines

Description automatically generated</svg:desc></draw:frame></text:p>
            </table:table-cell>
            <table:table-cell table:style-name="Cell337">
              <text:p text:style-name="P990"><draw:frame svg:x="0cm" svg:y="0cm" svg:width="7.5cm" svg:height="4.625cm" draw:style-name="FR14" text:anchor-type="as-char" draw:z-index="0"><draw:image xlink:href="Pictures/image13.png" xlink:type="simple" xlink:show="embed" xlink:actuate="onLoad"/><svg:desc>A graph with blue and green lines

Description automatically generated</svg:desc></draw:frame></text:p>
            </table:table-cell>
          </table:table-row>
        </table:table>
        <text:p text:style-name="P991"><text:span text:style-name="T991_1">We<text:s/>experienced<text:s/>a<text:s/>notable<text:s/>peak<text:s/>in<text:s/></text:span><text:span text:style-name="T991_2">impressions<text:s/></text:span><text:span text:style-name="T991_3">in<text:s/>November,<text:s/>largely<text:s/>around<text:s/>our<text:s/>recruitment<text:s/>announcement<text:s/>for<text:s/>three<text:s/>operations<text:s/>team<text:s/>vacancies</text:span><text:span text:style-name="T991_4">.<text:s/></text:span><text:span text:style-name="T991_5">Engagement</text:span><text:span text:style-name="T991_6"><text:s/>was<text:s/>highest<text:s/>in<text:s/>June,<text:s/>in<text:s/>line<text:s/>with<text:s/>daily<text:s/>round-up<text:s/>posts<text:s/>from<text:s/>the<text:s/>three-day<text:s/>Urban<text:s/>Reform<text:s/>Coalitions<text:s/>Conference<text:s/>in<text:s/>Manchester.</text:span></text:p>
        <text:p text:style-name="P992"><text:span text:style-name="T992_1">Our<text:s/></text:span><text:span text:style-name="T992_2">top<text:s/>LinkedIn<text:s/>content</text:span><text:span text:style-name="T992_3"><text:s/>in<text:s/>terms<text:s/>of<text:s/>impressions<text:s/>and<text:s/>engagement<text:s/>–<text:s/>not<text:s/>counting<text:s/>content<text:s/>related<text:s/>to<text:s/>recruitment<text:s/>–<text:s/>were<text:s/>a<text:s/>post<text:s/>for<text:s/></text:span><text:span text:style-name="T992_4"><text:a xlink:type="simple" xlink:href="https://www.linkedin.com/posts/african-cities-research-consortium_africancities-worldcitiesday-activity-7125083467184238593-FZtV"><text:span text:style-name="T992_5">World<text:s/>Cities<text:s/>Day</text:span></text:a></text:span><text:span text:style-name="T992_6">,<text:s/>in<text:s/>which<text:s/>we<text:s/>shared<text:s/>existing<text:s/>ACRC<text:s/>blog<text:s/>content<text:s/>relating<text:s/>to<text:s/>the<text:s/>2023<text:s/>theme<text:s/>around<text:s/>financing<text:s/>sustainable<text:s/>urban<text:s/>development<text:s/>(2,692<text:s/>impressions,<text:s/>58<text:s/>clicks,<text:s/>57<text:s/>reactions),<text:s/>and<text:s/>a<text:s/>round-up<text:s/>post<text:s/>from<text:s/>the<text:s/>first<text:s/>day<text:s/>of<text:s/>the<text:s/></text:span><text:span text:style-name="T992_7"><text:a xlink:type="simple" xlink:href="https://www.linkedin.com/posts/african-cities-research-consortium_what-a-brilliant-first-day-of-our-conference-activity-7074426597340008449-Dr9u"><text:span text:style-name="T992_8">Urban<text:s/>Reform<text:s/>Coalitions<text:s/>Conference</text:span></text:a></text:span><text:span text:style-name="T992_9">,<text:s/>comprising<text:s/>a<text:s/>summary<text:s/>of<text:s/>the<text:s/>presentations<text:s/>and<text:s/>discussions<text:s/>along<text:s/>with<text:s/>a<text:s/>selection<text:s/>of<text:s/>photos<text:s/>(1,627<text:s/>impressions,<text:s/>447<text:s/>clicks,<text:s/>38<text:s/>reactions).</text:span></text:p>
        <table:table table:style-name="Table23">
          <table:table-column table:style-name="Column81"/>
          <table:table-column table:style-name="Column82"/>
          <table:table-row table:style-name="Row128">
            <table:table-cell table:style-name="Cell338">
              <text:p text:style-name="P993"/>
            </table:table-cell>
            <table:table-cell table:style-name="Cell339">
              <text:p text:style-name="P994"/>
            </table:table-cell>
          </table:table-row>
        </table:table>
        <text:p text:style-name="P995"><text:span text:style-name="T995_1">YouTube</text:span></text:p>
        <text:p text:style-name="P996"><text:span text:style-name="T996_1">We<text:s/>continue<text:s/>to<text:s/>use<text:s/>YouTube<text:s/>primarily<text:s/>to<text:s/>host<text:s/>video<text:s/>content<text:s/>that<text:s/>we<text:s/>use<text:s/>across<text:s/>our<text:s/>website<text:s/>and<text:s/>other<text:s/>social<text:s/>media<text:s/>channels.<text:s/>We<text:s/>published<text:s/>four<text:s/>new<text:s/>videos<text:s/>in<text:s/>2023:</text:span></text:p>
        <text:p text:style-name="P997"><text:span text:style-name="T997_1">Video<text:s/>exploring<text:s/>the<text:s/></text:span><text:span text:style-name="T997_2"><text:a xlink:type="simple" xlink:href="https://youtu.be/bQrOdI7YGAY"><text:span text:style-name="T997_3">politics<text:s/>of<text:s/>transport<text:s/>systems<text:s/>in<text:s/>Lagos</text:span></text:a></text:span><text:span text:style-name="T997_4"><text:s/>(368<text:s/>views)</text:span></text:p>
        <text:p text:style-name="P998"><text:span text:style-name="T998_1">Video<text:s/>showing<text:s/>the<text:s/></text:span><text:span text:style-name="T998_2"><text:a xlink:type="simple" xlink:href="https://youtu.be/rZcoGiJuKm8"><text:span text:style-name="T998_3">impacts<text:s/>of<text:s/>climate<text:s/>change<text:s/>on<text:s/>informal<text:s/>settlements<text:s/>in<text:s/>Harare</text:span></text:a></text:span><text:span text:style-name="T998_4"><text:s/>(260<text:s/>views)</text:span></text:p>
        <text:p text:style-name="P999"><text:span text:style-name="T999_1">Recording<text:s/>of<text:s/>a<text:s/></text:span><text:span text:style-name="T999_2"><text:a xlink:type="simple" xlink:href="https://youtu.be/9-z-0Q4QW7g"><text:span text:style-name="T999_3">webinar<text:s/>on<text:s/>urban<text:s/>reform<text:s/>coalitions</text:span></text:a></text:span><text:span text:style-name="T999_4"><text:s/>(66<text:s/>views)</text:span></text:p>
        <text:p text:style-name="P1000"><text:span text:style-name="T1000_1">Recording<text:s/>of<text:s/>a<text:s/></text:span><text:span text:style-name="T1000_2"><text:a xlink:type="simple" xlink:href="https://youtu.be/oqQvb80YDNg"><text:span text:style-name="T1000_3">webinar<text:s/>on<text:s/>governance<text:s/>in<text:s/>Kampala</text:span></text:a></text:span><text:span text:style-name="T1000_4"><text:s/>(33<text:s/>views)</text:span></text:p>
        <text:p text:style-name="P1001"><text:span text:style-name="T1001_1">The<text:s/>politics<text:s/>of<text:s/>transport<text:s/>systems<text:s/>video<text:s/>–<text:s/>produced<text:s/>by<text:s/>the<text:s/>Lagos<text:s/>uptake<text:s/>team<text:s/>[February]<text:s/>–<text:s/>was<text:s/>our<text:s/>most-watched<text:s/>content<text:s/>in<text:s/>2023,<text:s/>followed<text:s/>by<text:s/>the<text:s/>video<text:s/>exploring<text:s/>the<text:s/>impacts<text:s/>of<text:s/>climate<text:s/>change<text:s/>in<text:s/>Harare’s<text:s/>informal<text:s/>settlements<text:s/>[August].<text:s/>This<text:s/>is<text:s/>shown<text:s/>by<text:s/>the<text:s/>peaks<text:s/>in<text:s/>the<text:s/>below<text:s/>chart.</text:span></text:p>
        <text:p text:style-name="P1002"><draw:frame svg:x="0cm" svg:y="0cm" svg:width="7.472cm" svg:height="4.608cm" draw:style-name="FR15" text:anchor-type="as-char" draw:z-index="0"><draw:image xlink:href="Pictures/image14.png" xlink:type="simple" xlink:show="embed" xlink:actuate="onLoad"/><svg:desc>A graph with different colored lines

Description automatically generated</svg:desc></draw:frame></text:p>
        <text:p text:style-name="P1003"><text:span text:style-name="T1003_1">In<text:s/>addition,<text:s/>as<text:s/>part<text:s/>of<text:s/>their<text:s/>uptake<text:s/>work,<text:s/>ICLEI<text:s/>Africa<text:s/>produced<text:s/>a<text:s/>series<text:s/>of<text:s/></text:span><text:span text:style-name="T1003_2"><text:a xlink:type="simple" xlink:href="https://www.african-cities.org/unpacking-acrcs-approach-to-research-uptake/"><text:span text:style-name="T1003_3">short<text:s/>explainer<text:s/>videos</text:span></text:a></text:span><text:span text:style-name="T1003_4"><text:s/>to<text:s/>elucidate<text:s/>the<text:s/>role<text:s/>of<text:s/>uptake<text:s/>within<text:s/>our<text:s/>research<text:s/>approach:</text:span></text:p>
        <text:p text:style-name="P1004"><text:span text:style-name="T1004_1"><text:a xlink:type="simple" xlink:href="https://youtu.be/DJX4b86ywZk"><text:span text:style-name="T1004_2">What<text:s/>is<text:s/>research<text:s/>uptake?</text:span></text:a></text:span><text:span text:style-name="T1004_3"><text:s/>(172<text:s/>views)</text:span></text:p>
        <text:p text:style-name="P1005"><text:span text:style-name="T1005_1"><text:a xlink:type="simple" xlink:href="https://youtu.be/FFYmhbgbqDU"><text:span text:style-name="T1005_2">Research<text:s/>uptake<text:s/>in<text:s/>practice</text:span></text:a></text:span><text:span text:style-name="T1005_3"><text:s/>(134<text:s/>views)</text:span></text:p>
        <text:p text:style-name="P1006"><text:span text:style-name="T1006_1"><text:a xlink:type="simple" xlink:href="https://youtu.be/O-oghaUT6lg"><text:span text:style-name="T1006_2">From<text:s/>research<text:s/>uptake<text:s/>to<text:s/>action</text:span></text:a></text:span><text:span text:style-name="T1006_3"><text:s/>(74<text:s/>views)</text:span></text:p>
        <text:p text:style-name="P1007"><text:span text:style-name="T1007_1">E-newsletter</text:span></text:p>
        <text:p text:style-name="P1008"><text:span text:style-name="T1008_1">We<text:s/>sent<text:s/>nine<text:s/>e-newsletters<text:s/>in<text:s/>2023<text:s/>and<text:s/>grew<text:s/>our<text:s/>subscriber<text:s/>base<text:s/>by<text:s/>90.<text:s/>Two<text:s/>e-newsletters<text:s/>surpassed<text:s/>a<text:s/>60%<text:s/>open<text:s/>rate,<text:s/>with<text:s/>our<text:s/>highest<text:s/>open<text:s/>rates<text:s/>in<text:s/>October<text:s/>(68.2%)<text:s/>and<text:s/>January<text:s/>(62.1%).<text:s/>The<text:s/></text:span><text:span text:style-name="T1008_2"><text:a xlink:type="simple" xlink:href="https://us3.campaign-archive.com/?u=bcd8bd59d8a6df29c40af74ed&amp;id=2ae72e0578"><text:span text:style-name="T1008_3">October<text:s/>e-newsletter</text:span></text:a></text:span><text:span text:style-name="T1008_4"><text:s/>spotlighted<text:s/>the<text:s/>webinar<text:s/>recording<text:s/>from<text:s/>our<text:s/>urban<text:s/>reform<text:s/>coalitions<text:s/>webinar,<text:s/>while<text:s/>the<text:s/></text:span><text:span text:style-name="T1008_5"><text:a xlink:type="simple" xlink:href="http://eepurl.com/ijxMlj"><text:span text:style-name="T1008_6">January<text:s/>e-newsletter</text:span></text:a></text:span><text:span text:style-name="T1008_7"><text:s/>led<text:s/>with<text:s/>a<text:s/>blog<text:s/>post<text:s/>exploring<text:s/>the<text:s/>impact<text:s/>of<text:s/>the<text:s/>global<text:s/>energy<text:s/>crisis<text:s/>on<text:s/>households<text:s/>in<text:s/>African<text:s/>cities.</text:span></text:p>
        <text:p text:style-name="P1009"><text:span text:style-name="T1009_1">We<text:s/>additionally<text:s/>experienced<text:s/>a<text:s/>significant<text:s/>peak<text:s/>in<text:s/>the<text:s/>click<text:s/>rate<text:s/>in<text:s/>October<text:s/>e-newsletter<text:s/>campaign,<text:s/>with<text:s/>201<text:s/>clicks<text:s/>through<text:s/>to<text:s/>a<text:s/>blog<text:s/>post<text:s/>on<text:s/></text:span><text:span text:style-name="T1009_2"><text:a xlink:type="simple" xlink:href="https://www.african-cities.org/lagos-gated-communities-shelter-from-crime-or-social-segregation/"><text:span text:style-name="T1009_3">gated<text:s/>communities<text:s/>in<text:s/>Lagos</text:span></text:a></text:span><text:span text:style-name="T1009_4">,<text:s/>199<text:s/>clicks<text:s/>through<text:s/>to<text:s/>the<text:s/></text:span><text:span text:style-name="T1009_5"><text:a xlink:type="simple" xlink:href="https://www.african-cities.org/what-role-can-researchers-play-in-driving-urban-reform/"><text:span text:style-name="T1009_6">urban<text:s/>reform<text:s/>coalitions<text:s/>webinar<text:s/>recap</text:span></text:a></text:span><text:span text:style-name="T1009_7"><text:s/>blog<text:s/>post,<text:s/>and<text:s/>184<text:s/>clicks<text:s/>through<text:s/>to<text:s/>a<text:s/>blog<text:s/>update<text:s/>on<text:s/>the<text:s/></text:span><text:span text:style-name="T1009_8"><text:a xlink:type="simple" xlink:href="https://www.african-cities.org/co-producing-knowledge-to-shape-sustainable-cities-insights-from-acrcs-uptake-workshop-in-kampala/"><text:span text:style-name="T1009_9">Kampala<text:s/>uptake<text:s/>workshop</text:span></text:a></text:span><text:span text:style-name="T1009_10">.<text:s/>The<text:s/>table<text:s/>below<text:s/>provides<text:s/>a<text:s/>brief<text:s/>summary<text:s/>of<text:s/>key<text:s/>e-newsletter<text:s/>analytics<text:s/>for<text:s/>the<text:s/>year.</text:span></text:p>
        <table:table table:style-name="Table24">
          <table:table-column table:style-name="Column83"/>
          <table:table-column table:style-name="Column84"/>
          <table:table-row table:style-name="Row129">
            <table:table-cell table:style-name="Cell340">
              <text:p text:style-name="P1010"><text:span text:style-name="T1010_1">Subscribers</text:span></text:p>
            </table:table-cell>
            <table:table-cell table:style-name="Cell341">
              <text:p text:style-name="P1011"><text:span text:style-name="T1011_1">764</text:span></text:p>
            </table:table-cell>
          </table:table-row>
          <table:table-row table:style-name="Row130">
            <table:table-cell table:style-name="Cell342">
              <text:p text:style-name="P1012"><text:span text:style-name="T1012_1">New<text:s/>subscribers</text:span></text:p>
            </table:table-cell>
            <table:table-cell table:style-name="Cell343">
              <text:p text:style-name="P1013"><text:span text:style-name="T1013_1">90</text:span></text:p>
            </table:table-cell>
          </table:table-row>
          <table:table-row table:style-name="Row131">
            <table:table-cell table:style-name="Cell344">
              <text:p text:style-name="P1014"><text:span text:style-name="T1014_1">Open<text:s/>rate<text:s/>(average)</text:span></text:p>
            </table:table-cell>
            <table:table-cell table:style-name="Cell345">
              <text:p text:style-name="P1015"><text:span text:style-name="T1015_1">52.4%</text:span></text:p>
            </table:table-cell>
          </table:table-row>
          <table:table-row table:style-name="Row132">
            <table:table-cell table:style-name="Cell346">
              <text:p text:style-name="P1016"><text:span text:style-name="T1016_1">Click<text:s/>rate<text:s/>(average)</text:span></text:p>
            </table:table-cell>
            <table:table-cell table:style-name="Cell347">
              <text:p text:style-name="P1017"><text:span text:style-name="T1017_1">8.7%</text:span></text:p>
            </table:table-cell>
          </table:table-row>
        </table:table>
        <text:p text:style-name="P1018"/>
        <text:p text:style-name="P1019"><text:span text:style-name="T1019_1">As<text:s/>a<text:s/>benchmark,<text:s/></text:span><text:span text:style-name="T1019_2"><text:a xlink:type="simple" xlink:href="https://mailchimp.com/en-gb/resources/email-marketing-benchmarks/"><text:span text:style-name="T1019_3">Mailchimp<text:s/>reports</text:span></text:a></text:span><text:span text:style-name="T1019_4"><text:s/>that<text:s/>the<text:s/>average<text:s/>open<text:s/>rate<text:s/>for<text:s/>its<text:s/>users<text:s/>across<text:s/>industries<text:s/>was<text:s/>21.33%<text:s/>and<text:s/>the<text:s/>average<text:s/>click<text:s/>rate<text:s/>was<text:s/>2.62%.<text:s/>The<text:s/>chart<text:s/>below<text:s/>shows<text:s/>our<text:s/>open<text:s/>and<text:s/>click<text:s/>rates<text:s/>throughout<text:s/>the<text:s/>year<text:s/>(with<text:s/>no<text:s/>e-newsletter<text:s/>sent<text:s/>in<text:s/>May,<text:s/>August<text:s/>or<text:s/>December).</text:span></text:p>
        <text:p text:style-name="P1020"><draw:frame svg:x="0cm" svg:y="0cm" svg:width="7.554cm" svg:height="4.658cm" draw:style-name="FR16" text:anchor-type="as-char" draw:z-index="0"><draw:image xlink:href="Pictures/image15.png" xlink:type="simple" xlink:show="embed" xlink:actuate="onLoad"/><svg:desc>A graph of blue and green bars

Description automatically generated</svg:desc></draw:frame></text:p>
        <text:p text:style-name="P1021"><text:span text:style-name="T1021_1">Podcast</text:span></text:p>
        <text:p text:style-name="P1022"><text:span text:style-name="T1022_1">We<text:s/>saw<text:s/>continued<text:s/>steady<text:s/>growth<text:s/>with<text:s/>the<text:s/>African<text:s/>Cities<text:s/>podcast<text:s/>in<text:s/>2023,<text:s/>publishing<text:s/>a<text:s/>total<text:s/>of<text:s/>12<text:s/>episodes<text:s/>throughout<text:s/>the<text:s/>year.<text:s/></text:span><text:span text:style-name="T1022_2">It<text:s/>is<text:s/>available<text:s/>to<text:s/>stream<text:s/>via<text:s/>the<text:s/></text:span><text:span text:style-name="T1022_3"><text:a xlink:type="simple" xlink:href="https://www.african-cities.org/connect"><text:span text:style-name="T1022_4">ACRC<text:s/>website</text:span></text:a></text:span><text:span text:style-name="T1022_5">,<text:s/></text:span><text:span text:style-name="T1022_6"><text:a xlink:type="simple" office:target-frame-name="_blank" xlink:href="https://apple.co/3IGaNJ9?mc_cid=3b3c32071f&amp;mc_eid=UNIQID"><text:span text:style-name="T1022_7">Apple</text:span></text:a></text:span><text:span text:style-name="T1022_8">,<text:s/></text:span><text:span text:style-name="T1022_9"><text:a xlink:type="simple" office:target-frame-name="_blank" xlink:href="https://spoti.fi/3DaFG7b?mc_cid=3b3c32071f&amp;mc_eid=UNIQID"><text:span text:style-name="T1022_10">Spotify</text:span></text:a></text:span><text:span text:style-name="T1022_11">,<text:s/></text:span><text:span text:style-name="T1022_12"><text:a xlink:type="simple" office:target-frame-name="_blank" xlink:href="https://bit.ly/ACRCpodcast?mc_cid=3b3c32071f&amp;mc_eid=UNIQID"><text:span text:style-name="T1022_13">Buzzsprout</text:span></text:a></text:span><text:span text:style-name="T1022_14">,<text:s/></text:span><text:span text:style-name="T1022_15"><text:a xlink:type="simple" office:target-frame-name="_blank" xlink:href="https://bit.ly/ACRCpodcastGoogle?mc_cid=3b3c32071f&amp;mc_eid=UNIQID"><text:span text:style-name="T1022_16">Google</text:span></text:a></text:span><text:span text:style-name="T1022_17"><text:s/>and<text:s/>other<text:s/>services.</text:span></text:p>
        <text:p text:style-name="P1023"><text:span text:style-name="T1023_1">Most<text:s/>episodes<text:s/>were<text:s/>recorded<text:s/>via<text:s/>Zoom,<text:s/>with<text:s/>a<text:s/>few<text:s/>recorded<text:s/>in-person<text:s/>at<text:s/>the<text:s/>consortium-wide<text:s/>meeting<text:s/>in<text:s/>Dar<text:s/>es<text:s/>Salaam<text:s/>in<text:s/>May<text:s/>or<text:s/>in<text:s/>Manchester.<text:s/>The<text:s/>average<text:s/>length<text:s/>of<text:s/>episode<text:s/>was<text:s/>34:50<text:s/>minutes<text:s/>and<text:s/>the<text:s/>podcast<text:s/>received<text:s/>a<text:s/>total<text:s/>of<text:s/>2,111<text:s/>downloads<text:s/>during<text:s/>the<text:s/>reporting<text:s/>period<text:s/>–<text:s/>an<text:s/>increase<text:s/>of<text:s/>103%<text:s/>from<text:s/>2022.</text:span></text:p>
        <text:p text:style-name="P1024"><text:span text:style-name="T1024_1">With<text:s/>listeners<text:s/>across<text:s/>58<text:s/>countries,<text:s/>most<text:s/>were<text:s/>based<text:s/>in<text:s/>Europe,<text:s/>followed<text:s/>closely<text:s/>by<text:s/>Africa<text:s/>–<text:s/>with<text:s/>data<text:s/>for<text:s/>the<text:s/>last<text:s/>ten<text:s/>episodes<text:s/>shown<text:s/>in<text:s/>the<text:s/>map<text:s/>below.</text:span></text:p>
        <text:p text:style-name="P1025"><draw:frame svg:x="0cm" svg:y="0cm" svg:width="12cm" svg:height="6.036cm" draw:style-name="FR17" text:anchor-type="as-char" draw:z-index="0"><draw:image xlink:href="Pictures/image16.png" xlink:type="simple" xlink:show="embed" xlink:actuate="onLoad"/><svg:desc>A map of the world with different colored rectangles

Description automatically generated</svg:desc></draw:frame></text:p>
        <text:p text:style-name="P1026"><text:span text:style-name="T1026_1">Source:<text:s/></text:span><text:span text:style-name="T1026_2"><text:a xlink:type="simple" xlink:href="https://www.buzzsprout.com/"><text:span text:style-name="T1026_3">Buzzsprout</text:span></text:a></text:span></text:p>
        <text:p text:style-name="P1027"><text:span text:style-name="T1027_1">Three<text:s/>of<text:s/>the<text:s/>five<text:s/>top<text:s/>cities<text:s/>for<text:s/>podcast<text:s/>downloads<text:s/>were<text:s/>in<text:s/>Africa,<text:s/>while<text:s/>the<text:s/>countries<text:s/>with<text:s/>the<text:s/>most<text:s/>downloads<text:s/>were<text:s/>the<text:s/>UK<text:s/>(225)<text:s/>and<text:s/>the<text:s/>US<text:s/>(168).</text:span></text:p>
        <table:table table:style-name="Table25">
          <table:table-column table:style-name="Column85"/>
          <table:table-column table:style-name="Column86"/>
          <table:table-column table:style-name="Column87"/>
          <table:table-column table:style-name="Column88"/>
          <table:table-row table:style-name="Row133">
            <table:table-cell table:style-name="Cell348">
              <text:p text:style-name="P1028"><text:span text:style-name="T1028_1">Top<text:s/>cities</text:span></text:p>
            </table:table-cell>
            <table:table-cell table:style-name="Cell349">
              <text:p text:style-name="P1029"><text:span text:style-name="T1029_1">Downloads</text:span></text:p>
            </table:table-cell>
            <table:table-cell table:style-name="Cell350">
              <text:p text:style-name="P1030"><text:span text:style-name="T1030_1">Top<text:s/>countries</text:span></text:p>
            </table:table-cell>
            <table:table-cell table:style-name="Cell351">
              <text:p text:style-name="P1031"><text:span text:style-name="T1031_1">Downloads</text:span></text:p>
            </table:table-cell>
          </table:table-row>
          <table:table-row table:style-name="Row134">
            <table:table-cell table:style-name="Cell352">
              <text:p text:style-name="P1032"><text:span text:style-name="T1032_1">Nairobi</text:span></text:p>
            </table:table-cell>
            <table:table-cell table:style-name="Cell353">
              <text:p text:style-name="P1033"><text:span text:style-name="T1033_1">60</text:span></text:p>
            </table:table-cell>
            <table:table-cell table:style-name="Cell354">
              <text:p text:style-name="P1034"><text:span text:style-name="T1034_1">UK</text:span></text:p>
            </table:table-cell>
            <table:table-cell table:style-name="Cell355">
              <text:p text:style-name="P1035"><text:span text:style-name="T1035_1">225</text:span></text:p>
            </table:table-cell>
          </table:table-row>
          <table:table-row table:style-name="Row135">
            <table:table-cell table:style-name="Cell356">
              <text:p text:style-name="P1036"><text:span text:style-name="T1036_1">Frankfurt</text:span></text:p>
            </table:table-cell>
            <table:table-cell table:style-name="Cell357">
              <text:p text:style-name="P1037"><text:span text:style-name="T1037_1">56</text:span></text:p>
            </table:table-cell>
            <table:table-cell table:style-name="Cell358">
              <text:p text:style-name="P1038"><text:span text:style-name="T1038_1">US</text:span></text:p>
            </table:table-cell>
            <table:table-cell table:style-name="Cell359">
              <text:p text:style-name="P1039"><text:span text:style-name="T1039_1">168</text:span></text:p>
            </table:table-cell>
          </table:table-row>
          <table:table-row table:style-name="Row136">
            <table:table-cell table:style-name="Cell360">
              <text:p text:style-name="P1040"><text:span text:style-name="T1040_1">Cape<text:s/>Town</text:span></text:p>
            </table:table-cell>
            <table:table-cell table:style-name="Cell361">
              <text:p text:style-name="P1041"><text:span text:style-name="T1041_1">46</text:span></text:p>
            </table:table-cell>
            <table:table-cell table:style-name="Cell362">
              <text:p text:style-name="P1042"><text:span text:style-name="T1042_1">South<text:s/>Africa</text:span></text:p>
            </table:table-cell>
            <table:table-cell table:style-name="Cell363">
              <text:p text:style-name="P1043"><text:span text:style-name="T1043_1">99</text:span></text:p>
            </table:table-cell>
          </table:table-row>
          <table:table-row table:style-name="Row137">
            <table:table-cell table:style-name="Cell364">
              <text:p text:style-name="P1044"><text:span text:style-name="T1044_1">Manchester</text:span></text:p>
            </table:table-cell>
            <table:table-cell table:style-name="Cell365">
              <text:p text:style-name="P1045"><text:span text:style-name="T1045_1">42</text:span></text:p>
            </table:table-cell>
            <table:table-cell table:style-name="Cell366">
              <text:p text:style-name="P1046"><text:span text:style-name="T1046_1">Germany</text:span></text:p>
            </table:table-cell>
            <table:table-cell table:style-name="Cell367">
              <text:p text:style-name="P1047"><text:span text:style-name="T1047_1">92</text:span></text:p>
            </table:table-cell>
          </table:table-row>
          <table:table-row table:style-name="Row138">
            <table:table-cell table:style-name="Cell368">
              <text:p text:style-name="P1048"><text:span text:style-name="T1048_1">Kampala</text:span></text:p>
            </table:table-cell>
            <table:table-cell table:style-name="Cell369">
              <text:p text:style-name="P1049"><text:span text:style-name="T1049_1">34</text:span></text:p>
            </table:table-cell>
            <table:table-cell table:style-name="Cell370">
              <text:p text:style-name="P1050"><text:span text:style-name="T1050_1">Kenya</text:span></text:p>
            </table:table-cell>
            <table:table-cell table:style-name="Cell371">
              <text:p text:style-name="P1051"><text:span text:style-name="T1051_1">74</text:span></text:p>
            </table:table-cell>
          </table:table-row>
        </table:table>
        <text:p text:style-name="P1052"/>
        <text:p text:style-name="P1053"><text:span text:style-name="T1053_1">Additional<text:s/>statistics<text:s/>available<text:s/>for<text:s/>the<text:s/>three<text:s/>top<text:s/>podcast<text:s/>streaming<text:s/>platforms<text:s/>(outside<text:s/>of<text:s/>the<text:s/>Buzzsprout<text:s/>player)<text:s/>are<text:s/>shown<text:s/>in<text:s/>the<text:s/>table<text:s/>below.<text:s/>(Please<text:s/>note<text:s/>that<text:s/>the<text:s/>number<text:s/>of<text:s/>plays<text:s/>is<text:s/>included<text:s/>in<text:s/>the<text:s/>overall<text:s/>podcast<text:s/>downloads.)</text:span></text:p>
        <table:table table:style-name="Table26">
          <table:table-column table:style-name="Column89"/>
          <table:table-column table:style-name="Column90"/>
          <table:table-column table:style-name="Column91"/>
          <table:table-column table:style-name="Column92"/>
          <table:table-row table:style-name="Row139">
            <table:table-cell table:style-name="Cell372">
              <text:p text:style-name="P1054"><text:span text:style-name="T1054_1">Platform</text:span></text:p>
            </table:table-cell>
            <table:table-cell table:style-name="Cell373">
              <text:p text:style-name="P1055"><text:span text:style-name="T1055_1">Followers</text:span></text:p>
            </table:table-cell>
            <table:table-cell table:style-name="Cell374">
              <text:p text:style-name="P1056"><text:span text:style-name="T1056_1">Listeners</text:span></text:p>
            </table:table-cell>
            <table:table-cell table:style-name="Cell375">
              <text:p text:style-name="P1057"><text:span text:style-name="T1057_1">Plays</text:span></text:p>
            </table:table-cell>
          </table:table-row>
          <table:table-row table:style-name="Row140">
            <table:table-cell table:style-name="Cell376">
              <text:p text:style-name="P1058"><text:span text:style-name="T1058_1">Apple<text:s/>Podcasts</text:span></text:p>
            </table:table-cell>
            <table:table-cell table:style-name="Cell377">
              <text:p text:style-name="P1059"><text:span text:style-name="T1059_1">67<text:s/>(25<text:s/>new)</text:span></text:p>
            </table:table-cell>
            <table:table-cell table:style-name="Cell378">
              <text:p text:style-name="P1060"/>
            </table:table-cell>
            <table:table-cell table:style-name="Cell379">
              <text:p text:style-name="P1061"><text:span text:style-name="T1061_1">980</text:span></text:p>
            </table:table-cell>
          </table:table-row>
          <table:table-row table:style-name="Row141">
            <table:table-cell table:style-name="Cell380">
              <text:p text:style-name="P1062"><text:span text:style-name="T1062_1">Spotify</text:span></text:p>
            </table:table-cell>
            <table:table-cell table:style-name="Cell381">
              <text:p text:style-name="P1063"><text:span text:style-name="T1063_1">83<text:s/>(33<text:s/>new)</text:span></text:p>
            </table:table-cell>
            <table:table-cell table:style-name="Cell382">
              <text:p text:style-name="P1064"><text:span text:style-name="T1064_1">191</text:span></text:p>
            </table:table-cell>
            <table:table-cell table:style-name="Cell383">
              <text:p text:style-name="P1065"><text:span text:style-name="T1065_1">280</text:span></text:p>
            </table:table-cell>
          </table:table-row>
          <table:table-row table:style-name="Row142">
            <table:table-cell table:style-name="Cell384">
              <text:p text:style-name="P1066"><text:span text:style-name="T1066_1">Google<text:s/>Podcasts</text:span></text:p>
            </table:table-cell>
            <table:table-cell table:style-name="Cell385">
              <text:p text:style-name="P1067"><text:span text:style-name="T1067_1">23<text:s/>(1<text:s/>new)</text:span></text:p>
            </table:table-cell>
            <table:table-cell table:style-name="Cell386">
              <text:p text:style-name="P1068"/>
            </table:table-cell>
            <table:table-cell table:style-name="Cell387">
              <text:p text:style-name="P1069"><text:span text:style-name="T1069_1">74</text:span></text:p>
            </table:table-cell>
          </table:table-row>
        </table:table>
        <text:p text:style-name="P1070"/>
        <text:p text:style-name="P1071"><text:span text:style-name="T1071_1">As<text:s/>noted<text:s/>in<text:s/>last<text:s/>year’s<text:s/>report,<text:s/>podcast<text:s/>content<text:s/>tends<text:s/>to<text:s/>continue<text:s/>attracting<text:s/>listeners<text:s/>in<text:s/>the<text:s/>months<text:s/>following<text:s/>release.<text:s/>In<text:s/>general,<text:s/>we<text:s/>have<text:s/>continued<text:s/>to<text:s/>see<text:s/>a<text:s/>strong<text:s/>correlation<text:s/>between<text:s/>the<text:s/>length<text:s/>of<text:s/>time<text:s/>an<text:s/>episode<text:s/>has<text:s/>been<text:s/>live<text:s/>and<text:s/>the<text:s/>number<text:s/>of<text:s/>downloads<text:s/>it<text:s/>has<text:s/>received<text:s/>in<text:s/>2023.<text:s/>The<text:s/>table<text:s/>below<text:s/>shows<text:s/>download<text:s/>numbers<text:s/>for<text:s/>episodes<text:s/>in<text:s/>order<text:s/>of<text:s/>release.</text:span></text:p>
        <table:table table:style-name="Table27">
          <table:table-column table:style-name="Column93"/>
          <table:table-column table:style-name="Column94"/>
          <table:table-row table:style-name="Row143">
            <table:table-cell table:style-name="Cell388">
              <text:p text:style-name="P1072"><text:span text:style-name="T1072_1">Episodes</text:span></text:p>
            </table:table-cell>
            <table:table-cell table:style-name="Cell389">
              <text:p text:style-name="P1073"><text:span text:style-name="T1073_1">Downloads</text:span></text:p>
            </table:table-cell>
          </table:table-row>
          <table:table-row table:style-name="Row144">
            <table:table-cell table:style-name="Cell390">
              <text:p text:style-name="P1074"><text:span text:style-name="T1074_1">Safety<text:s/>and<text:s/>security<text:s/>in<text:s/>Nairobi<text:s/>with<text:s/>Wangui<text:s/>Kimari</text:span></text:p>
            </table:table-cell>
            <table:table-cell table:style-name="Cell391">
              <text:p text:style-name="P1075"><text:span text:style-name="T1075_1">119</text:span></text:p>
            </table:table-cell>
          </table:table-row>
          <table:table-row table:style-name="Row145">
            <table:table-cell table:style-name="Cell392">
              <text:p text:style-name="P1076"><text:span text:style-name="T1076_1">Household<text:s/>microenterprises<text:s/>with<text:s/>Selina<text:s/>Pasirayi<text:s/>and<text:s/>Rollins<text:s/>Chitika</text:span></text:p>
            </table:table-cell>
            <table:table-cell table:style-name="Cell393">
              <text:p text:style-name="P1077"><text:span text:style-name="T1077_1">109</text:span></text:p>
            </table:table-cell>
          </table:table-row>
          <table:table-row table:style-name="Row146">
            <table:table-cell table:style-name="Cell394">
              <text:p text:style-name="P1078"><text:span text:style-name="T1078_1">Inclusive<text:s/>urban<text:s/>reform<text:s/>coalitions<text:s/>with<text:s/>Diana<text:s/>Mitlin</text:span></text:p>
            </table:table-cell>
            <table:table-cell table:style-name="Cell395">
              <text:p text:style-name="P1079"><text:span text:style-name="T1079_1">165</text:span></text:p>
            </table:table-cell>
          </table:table-row>
          <table:table-row table:style-name="Row147">
            <table:table-cell table:style-name="Cell396">
              <text:p text:style-name="P1080"><text:span text:style-name="T1080_1">Urban<text:s/>reform<text:s/>coalitions:<text:s/>Harare<text:s/>with<text:s/>George<text:s/>Masimba</text:span></text:p>
            </table:table-cell>
            <table:table-cell table:style-name="Cell397">
              <text:p text:style-name="P1081"><text:span text:style-name="T1081_1">134</text:span></text:p>
            </table:table-cell>
          </table:table-row>
          <table:table-row table:style-name="Row148">
            <table:table-cell table:style-name="Cell398">
              <text:p text:style-name="P1082"><text:span text:style-name="T1082_1">Urban<text:s/>politics<text:s/>and<text:s/>power<text:s/>in<text:s/>Mogadishu</text:span></text:p>
            </table:table-cell>
            <table:table-cell table:style-name="Cell399">
              <text:p text:style-name="P1083"><text:span text:style-name="T1083_1">208</text:span></text:p>
            </table:table-cell>
          </table:table-row>
          <table:table-row table:style-name="Row149">
            <table:table-cell table:style-name="Cell400">
              <text:p text:style-name="P1084"><text:span text:style-name="T1084_1">Urban<text:s/>reform<text:s/>coalitions:<text:s/>Freetown<text:s/>with<text:s/>Joseph<text:s/>Macarthy</text:span></text:p>
            </table:table-cell>
            <table:table-cell table:style-name="Cell401">
              <text:p text:style-name="P1085"><text:span text:style-name="T1085_1">85</text:span></text:p>
            </table:table-cell>
          </table:table-row>
          <table:table-row table:style-name="Row150">
            <table:table-cell table:style-name="Cell402">
              <text:p text:style-name="P1086"><text:span text:style-name="T1086_1">Urban<text:s/>reform<text:s/>coalitions:<text:s/>Kampala<text:s/>with<text:s/>Shuaib<text:s/>Lwasa</text:span></text:p>
            </table:table-cell>
            <table:table-cell table:style-name="Cell403">
              <text:p text:style-name="P1087"><text:span text:style-name="T1087_1">97</text:span></text:p>
            </table:table-cell>
          </table:table-row>
          <table:table-row table:style-name="Row151">
            <table:table-cell table:style-name="Cell404">
              <text:p text:style-name="P1088"><text:span text:style-name="T1088_1">Strengthening<text:s/>service<text:s/>delivery<text:s/>processes<text:s/>in<text:s/>Kampala</text:span></text:p>
            </table:table-cell>
            <table:table-cell table:style-name="Cell405">
              <text:p text:style-name="P1089"><text:span text:style-name="T1089_1">98</text:span></text:p>
            </table:table-cell>
          </table:table-row>
          <table:table-row table:style-name="Row152">
            <table:table-cell table:style-name="Cell406">
              <text:p text:style-name="P1090"><text:span text:style-name="T1090_1">Unlocking<text:s/>better<text:s/>housing<text:s/>for<text:s/>Lagos</text:span></text:p>
            </table:table-cell>
            <table:table-cell table:style-name="Cell407">
              <text:p text:style-name="P1091"><text:span text:style-name="T1091_1">116</text:span></text:p>
            </table:table-cell>
          </table:table-row>
          <table:table-row table:style-name="Row153">
            <table:table-cell table:style-name="Cell408">
              <text:p text:style-name="P1092"><text:span text:style-name="T1092_1">Urban<text:s/>reform<text:s/>coalitions:<text:s/>The<text:s/>role<text:s/>of<text:s/>researchers</text:span></text:p>
            </table:table-cell>
            <table:table-cell table:style-name="Cell409">
              <text:p text:style-name="P1093"><text:span text:style-name="T1093_1">112</text:span></text:p>
            </table:table-cell>
          </table:table-row>
          <table:table-row table:style-name="Row154">
            <table:table-cell table:style-name="Cell410">
              <text:p text:style-name="P1094"><text:span text:style-name="T1094_1">Politics<text:s/>and<text:s/>informality<text:s/>in<text:s/>Kampala<text:s/>with<text:s/>Peter<text:s/>Kasaija</text:span></text:p>
            </table:table-cell>
            <table:table-cell table:style-name="Cell411">
              <text:p text:style-name="P1095"><text:span text:style-name="T1095_1">80</text:span></text:p>
            </table:table-cell>
          </table:table-row>
          <table:table-row table:style-name="Row155">
            <table:table-cell table:style-name="Cell412">
              <text:p text:style-name="P1096"><text:span text:style-name="T1096_1">Action<text:s/>research<text:s/>and<text:s/>coalition<text:s/>building<text:s/>in<text:s/>Nairobi</text:span></text:p>
            </table:table-cell>
            <table:table-cell table:style-name="Cell413">
              <text:p text:style-name="P1097"><text:span text:style-name="T1097_1">60</text:span></text:p>
            </table:table-cell>
          </table:table-row>
        </table:table>
        <text:p text:style-name="P1098"><text:span text:style-name="T1098_1">Media</text:span></text:p>
        <text:p text:style-name="P1099"><text:span text:style-name="T1099_1">We<text:s/>achieved<text:s/>strong<text:s/>local<text:s/>and<text:s/>national<text:s/>media<text:s/>coverage<text:s/>in<text:s/>2023,<text:s/>particularly<text:s/>around<text:s/>final<text:s/>research<text:s/>uptake<text:s/>workshops<text:s/>and<text:s/>emerging<text:s/>findings<text:s/>from<text:s/>the<text:s/>city<text:s/>and<text:s/>domain<text:s/>studies.</text:span></text:p>
        <text:p text:style-name="P1100"><text:span text:style-name="T1100_1">Accra</text:span><text:span text:style-name="T1100_2">:<text:s/></text:span><text:span text:style-name="T1100_3"><text:a xlink:type="simple" office:target-frame-name="_blank" xlink:href="https://newsghana.com.gh/accra-other-african-cities-to-benefit-from-investment-projects-to-address-development-challenges/"><text:span text:style-name="T1100_4">News<text:s/>Ghana</text:span></text:a></text:span><text:span text:style-name="T1100_5">,<text:s/></text:span><text:span text:style-name="T1100_6"><text:a xlink:type="simple" office:target-frame-name="_blank" xlink:href="https://www.ghanaweb.com/GhanaHomePage/NewsArchive/Enough-of-routine-seminars-get-to-work-Greater-Accra-Regional-Minister-to-MMDAs-1749089"><text:span text:style-name="T1100_7">GhanaWeb</text:span></text:a></text:span><text:span text:style-name="T1100_8">,<text:s/></text:span><text:span text:style-name="T1100_9"><text:a xlink:type="simple" office:target-frame-name="_blank" xlink:href="https://allafrica.com/stories/202304200139.html"><text:span text:style-name="T1100_10">AllAfrica</text:span></text:a></text:span><text:span text:style-name="T1100_11"><text:s/>and<text:s/>the<text:s/></text:span><text:span text:style-name="T1100_12"><text:a xlink:type="simple" office:target-frame-name="_blank" xlink:href="https://www.ghanaiantimes.com.gh/16-9-urban-residents-live-in-metal-containers-wooden-kioks-structures-report/"><text:span text:style-name="T1100_13">Ghanaian<text:s/>Times</text:span></text:a></text:span><text:span text:style-name="T1100_14"><text:s/>(also<text:s/>in<text:s/>print)<text:s/>covered<text:s/>the<text:s/>final<text:s/>uptake<text:s/>workshop.<text:s/></text:span></text:p>
        <text:p text:style-name="P1101"><text:span text:style-name="T1101_1">Addis<text:s/>Ababa</text:span><text:span text:style-name="T1101_2">:<text:s/>Research<text:s/>findings<text:s/>were<text:s/>featured<text:s/>in<text:s/>an<text:s/></text:span><text:span text:style-name="T1101_3"><text:a xlink:type="simple" xlink:href="https://addisfortune.news/addis-abebaprecarious-urban-habitat/"><text:span text:style-name="T1101_4">Addis<text:s/>Fortune</text:span></text:a></text:span><text:span text:style-name="T1101_5"><text:s/>article<text:s/>on<text:s/>the<text:s/>city’s<text:s/>precarious<text:s/>urban<text:s/>habitat.</text:span></text:p>
        <text:p text:style-name="P1102"><text:span text:style-name="T1102_1">Bukavu</text:span><text:span text:style-name="T1102_2">:<text:s/></text:span><text:span text:style-name="T1102_3"><text:a xlink:type="simple" xlink:href="https://geographical.co.uk/science-environment/landslides-are-pulling-the-congolese-city-of-bukavu-apart"><text:span text:style-name="T1102_4">Geographical</text:span></text:a></text:span><text:span text:style-name="T1102_5"><text:s/>(the<text:s/>official<text:s/>magazine<text:s/>of<text:s/>the<text:s/>UK’s<text:s/>Royal<text:s/>Geographical<text:s/>Society)<text:s/>cited<text:s/>the<text:s/>Bukavu<text:s/>city<text:s/>scoping<text:s/>study<text:s/>in<text:s/>an<text:s/>online<text:s/>article<text:s/>about<text:s/>landslides<text:s/>impacting<text:s/>city<text:s/>residents.</text:span></text:p>
        <text:p text:style-name="P1103"><text:span text:style-name="T1103_1">Dar<text:s/>es<text:s/>Salaam</text:span><text:span text:style-name="T1103_2">:<text:s/></text:span><text:span text:style-name="T1103_3">The<text:s/>Guardian</text:span><text:span text:style-name="T1103_4"><text:s/>(Tanzania)<text:s/>reported<text:s/>on<text:s/>an<text:s/>ACRC<text:s/>stakeholder<text:s/>engagement<text:s/>meeting<text:s/>and<text:s/>calls<text:s/>to<text:s/></text:span><text:span text:style-name="T1103_5"><text:a xlink:type="simple" xlink:href="https://www.ippmedia.com/en/news/stakeholders-call-strategies-improve-access-better-housing"><text:span text:style-name="T1103_6">improve<text:s/>access<text:s/>to<text:s/>better<text:s/>housing</text:span></text:a></text:span><text:span text:style-name="T1103_7">,<text:s/>along<text:s/>with<text:s/>the<text:s/></text:span><text:span text:style-name="T1103_8"><text:a xlink:type="simple" xlink:href="https://www.ippmedia.com/en/features/researchers-inclusive-affordable-land-and-adequate-housing"><text:span text:style-name="T1103_9">final<text:s/>uptake<text:s/>workshop</text:span></text:a></text:span><text:span text:style-name="T1103_10">.</text:span></text:p>
        <text:p text:style-name="P1104"><text:span text:style-name="T1104_1">Lagos</text:span><text:span text:style-name="T1104_2">:<text:s/></text:span><text:span text:style-name="T1104_3"><text:a xlink:type="simple" xlink:href="https://guardian.ng/features/proliferation-of-informal-settlements-stimulates-crime-insecurity-in-lagos/"><text:span text:style-name="T1104_4">The<text:s/>Guardian</text:span></text:a></text:span><text:span text:style-name="T1104_5"><text:s/>(Nigeria)<text:s/>featured<text:s/>an<text:s/>interview<text:s/>on<text:s/>safety<text:s/>and<text:s/>security<text:s/>with<text:s/>domain<text:s/>lead<text:s/>Adewumi<text:s/>Badiora,<text:s/>while<text:s/>Basirat<text:s/>Oyalowo</text:span><text:span text:style-name="T1104_6"><text:s/></text:span><text:span text:style-name="T1104_7">appeared<text:s/>in<text:s/>a </text:span><text:span text:style-name="T1104_8"><text:a xlink:type="simple" xlink:href="https://anchor.fm/rethinking-lagos/episodes/Health-e1t8kle/a-a95ca7v"><text:span text:style-name="T1104_9">Rethinking<text:s/>Lagos</text:span></text:a></text:span><text:span text:style-name="T1104_10"><text:s/>radio<text:s/>broadcast<text:s/>to<text:s/>talk<text:s/>about<text:s/>health<text:s/>systems.<text:s/></text:span><text:span text:style-name="T1104_11"><text:a xlink:type="simple" office:target-frame-name="_blank" xlink:href="https://guardian.ng/property/stakeholders-seek-affordable-standard-houses-for-lagos-residents/"><text:span text:style-name="T1104_12">The<text:s/>Guardian</text:span></text:a></text:span><text:span text:style-name="T1104_13"><text:s/>(Nigeria),<text:s/></text:span><text:span text:style-name="T1104_14"><text:a xlink:type="simple" office:target-frame-name="_blank" xlink:href="https://independent.ng/lagos-economic-activities-are-driven-by-population-size-govt-industrial-policies/"><text:span text:style-name="T1104_15">The<text:s/>Independent<text:s/>Nigeria</text:span></text:a></text:span><text:span text:style-name="T1104_16">,<text:s/></text:span><text:span text:style-name="T1104_17"><text:a xlink:type="simple" office:target-frame-name="_blank" xlink:href="https://www.thisdaylive.com/index.php/2023/05/23/acrc-develops-multi-sectoral-solutions-for-safer-more-resilient-lagos"><text:span text:style-name="T1104_18">This<text:s/>Day<text:s/>Live</text:span></text:a></text:span><text:span text:style-name="T1104_19"><text:s/>and<text:s/></text:span><text:span text:style-name="T1104_20"><text:a xlink:type="simple" office:target-frame-name="_blank" xlink:href="https://youtu.be/_EBcvNHl0Dw"><text:span text:style-name="T1104_21">TVC<text:s/>News</text:span></text:a></text:span><text:span text:style-name="T1104_22"><text:s/>covered<text:s/>the<text:s/>final<text:s/>uptake<text:s/>workshop<text:s/>and<text:s/>domain<text:s/>research.</text:span></text:p>
        <text:p text:style-name="P1105"><text:span text:style-name="T1105_1">Maiduguri</text:span><text:span text:style-name="T1105_2">:<text:s/>Along<text:s/>with<text:s/></text:span><text:span text:style-name="T1105_3"><text:a xlink:type="simple" xlink:href="https://www.african-cities.org/acrc-research-gets-people-talking-in-maiduguri/"><text:span text:style-name="T1105_4">radio<text:s/>and<text:s/>television<text:s/>coverage</text:span></text:a></text:span><text:span text:style-name="T1105_5"><text:s/>of<text:s/>workshops<text:s/>and<text:s/>advocacy,<text:s/>proceedings<text:s/>from<text:s/>the<text:s/>final<text:s/>uptake<text:s/>workshop<text:s/>were<text:s/>covered<text:s/>extensively<text:s/>by<text:s/>national<text:s/>and<text:s/>regional<text:s/>media,<text:s/>including<text:s/></text:span><text:span text:style-name="T1105_6"><text:a xlink:type="simple" xlink:href="https://independent.ng/acrc-vows-to-address-urban-development-challenges-in-12-african-cities-including-borno/"><text:span text:style-name="T1105_7">The<text:s/>Independent<text:s/>Nigeria</text:span></text:a></text:span><text:span text:style-name="T1105_8">,<text:s/></text:span><text:span text:style-name="T1105_9"><text:a xlink:type="simple" xlink:href="https://www.vanguardngr.com/2023/03/acrc-to-address-urban-development-challenges-in-borno-11-other-african-cities/"><text:span text:style-name="T1105_10">Vanguard<text:s/>News</text:span></text:a></text:span><text:span text:style-name="T1105_11">,<text:s/></text:span><text:span text:style-name="T1105_12"><text:a xlink:type="simple" xlink:href="https://www.nationalaccordnewspaper.com/research-team-addresses-critical-challenges-facing-borno-cities/"><text:span text:style-name="T1105_13">National<text:s/>Accord</text:span></text:a></text:span><text:span text:style-name="T1105_14">,<text:s/></text:span><text:span text:style-name="T1105_15"><text:a xlink:type="simple" xlink:href="https://www.blueprint.ng/borno-research-team-addresses-critical-challenges-facing-african-cities/"><text:span text:style-name="T1105_16">Blueprint</text:span></text:a></text:span><text:span text:style-name="T1105_17">,<text:s/></text:span><text:span text:style-name="T1105_18"><text:a xlink:type="simple" xlink:href="https://sunnewsonline.com/borno-faces-new-challenges/?amp"><text:span text:style-name="T1105_19">Sun<text:s/>News</text:span></text:a></text:span><text:span text:style-name="T1105_20">,<text:s/></text:span><text:span text:style-name="T1105_21"><text:a xlink:type="simple" xlink:href="https://newsng.ng/acrc-vows-to-address-urban-development-challenges-in-12-african-cities-including-borno/"><text:span text:style-name="T1105_22">News<text:s/>Net<text:s/>Global</text:span></text:a></text:span><text:span text:style-name="T1105_23">,<text:s/></text:span><text:span text:style-name="T1105_24"><text:a xlink:type="simple" xlink:href="https://www.scrollreport.com/2023/03/acrc-tackles-urban-developmnt-challenges-in-nigeria-others/"><text:span text:style-name="T1105_25">Scroll<text:s/>Report</text:span></text:a></text:span><text:span text:style-name="T1105_26"><text:s/>and<text:s/></text:span><text:span text:style-name="T1105_27"><text:a xlink:type="simple" xlink:href="https://www.thenewshawk.ng/consortium-to-address-urban-development-challenges-in-maiduguri-other-african-cities/"><text:span text:style-name="T1105_28">News<text:s/>Hawk</text:span></text:a></text:span><text:span text:style-name="T1105_29">.</text:span></text:p>
        <text:p text:style-name="P1106"><text:span text:style-name="T1106_1">At<text:s/>the<text:s/>international<text:s/>level,<text:s/>Kunal<text:s/>Sen<text:s/>and<text:s/>Michael<text:s/>Danquah<text:s/>contributed<text:s/>a<text:s/></text:span><text:span text:style-name="T1106_2"><text:a xlink:type="simple" xlink:href="https://www.brookings.edu/blog/africa-in-focus/2023/02/28/how-can-cities-create-better-jobs-in-sub-saharan-africa/"><text:span text:style-name="T1106_3">viewpoint<text:s/>article</text:span></text:a></text:span><text:span text:style-name="T1106_4"><text:s/>to<text:s/>the<text:s/>Brookings<text:s/>Institution’s<text:s/></text:span><text:span text:style-name="T1106_5">Foresight<text:s/>Africa<text:s/>2023</text:span><text:span text:style-name="T1106_6"><text:s/>report,<text:s/>exploring<text:s/>how<text:s/>cities<text:s/>can<text:s/>create<text:s/>better<text:s/>jobs<text:s/>in<text:s/>sub-Saharan<text:s/>Africa. Our<text:s/>blog<text:s/>post<text:s/>on<text:s/>Africa’s<text:s/>fastest<text:s/>growing<text:s/>cities<text:s/>was<text:s/>cited<text:s/>in<text:s/>an<text:s/></text:span><text:span text:style-name="T1106_7"><text:a xlink:type="simple" xlink:href="https://african.business/2023/07/resources/africas-housing-crisis-developers-seek-to-scale-solutions"><text:span text:style-name="T1106_8">African<text:s/>Business</text:span></text:a></text:span><text:span text:style-name="T1106_9"><text:s/>article<text:s/>on<text:s/>housing<text:s/>in<text:s/>African<text:s/>cities<text:s/>and<text:s/>Rosebella<text:s/>Apollo’s<text:s/>blog<text:s/>post<text:s/>on<text:s/>indigenous<text:s/>knowledge<text:s/>was<text:s/>featured<text:s/>in<text:s/>the<text:s/></text:span><text:span text:style-name="T1106_10"><text:a xlink:type="simple" office:target-frame-name="_blank" xlink:href="https://mailchi.mp/africaevidencenetwork.org/africa-evidence-network-november-2023-newsletter-19339469"><text:span text:style-name="T1106_11">Africa<text:s/>Evidence<text:s/>Network</text:span></text:a></text:span><text:span text:style-name="T1106_12">’s<text:s/>November<text:s/>newsletter.<text:s/>We<text:s/>also<text:s/>received<text:s/>an<text:s/>interview<text:s/>request<text:s/>around<text:s/>informal<text:s/>settlements<text:s/>in<text:s/>abandoned<text:s/>buildings<text:s/>in<text:s/>Africa<text:s/>from<text:s/>Sky<text:s/>News<text:s/>Tonight,<text:s/>following<text:s/>the<text:s/>Johannesburg<text:s/>“hijacked”<text:s/>building<text:s/>fire.</text:span></text:p>
        <text:p text:style-name="P1107"><text:span text:style-name="T1107_1">Our<text:s/>news<text:s/>announcement<text:s/>about<text:s/>the<text:s/></text:span><text:span text:style-name="T1107_2"><text:a xlink:type="simple" xlink:href="https://www.african-cities.org/acrc-kicks-off-four-action-research-pilot-projects/"><text:span text:style-name="T1107_3">launch<text:s/>of<text:s/>our<text:s/>action<text:s/>research<text:s/>pilot<text:s/>projects</text:span></text:a></text:span><text:span text:style-name="T1107_4"><text:s/>was<text:s/>republished<text:s/>via<text:s/></text:span><text:span text:style-name="T1107_5"><text:a xlink:type="simple" xlink:href="https://www.manchester.ac.uk/discover/news/african-cities-research-consortium-starts-new-research-pilot-projects/"><text:span text:style-name="T1107_6">The<text:s/>University<text:s/>of<text:s/>Manchester’s<text:s/>main<text:s/>news<text:s/>page</text:span></text:a></text:span><text:span text:style-name="T1107_7"><text:s/>and<text:s/>the<text:s/></text:span><text:span text:style-name="T1107_8"><text:a xlink:type="simple" xlink:href="https://www.devstud.org.uk/2023/11/22/african-cities-research-selects-four-action-areas/"><text:span text:style-name="T1107_9">Development<text:s/>Studies<text:s/>Association’s<text:s/>news<text:s/>page</text:span></text:a></text:span><text:span text:style-name="T1107_10">.</text:span></text:p>
        <text:p text:style-name="P1108"><text:span text:style-name="T1108_1">ACRC<text:s/>blogs,<text:s/>social<text:s/>media<text:s/>posts,<text:s/>podcast<text:s/>content<text:s/>and<text:s/>new<text:s/>research<text:s/>publications<text:s/>continued<text:s/>to<text:s/>be<text:s/>frequently<text:s/>covered<text:s/>by<text:s/>the<text:s/>weekly<text:s/>newsletter<text:s/>roundup,<text:s/></text:span><text:span text:style-name="T1108_2"><text:a xlink:type="simple" xlink:href="https://thisweekinafrica.substack.com/"><text:span text:style-name="T1108_3">This<text:s/>Week<text:s/>in<text:s/>Africa</text:span></text:a></text:span><text:span text:style-name="T1108_4">,<text:s/>compiled<text:s/>by<text:s/>Jeffrey<text:s/>Paller.<text:s/>To<text:s/>give<text:s/>a<text:s/>few<text:s/>examples,<text:s/>our<text:s/></text:span><text:span text:style-name="T1108_5"><text:a xlink:type="simple" xlink:href="https://thisweekinafrica.substack.com/p/this-week-in-africa-4cc"><text:span text:style-name="T1108_6">Twitter/X<text:s/>thread<text:s/>on<text:s/>reform<text:s/>coalitions</text:span></text:a></text:span><text:span text:style-name="T1108_7"><text:s/>was<text:s/>linked,<text:s/>the<text:s/></text:span><text:span text:style-name="T1108_8"><text:a xlink:type="simple" xlink:href="https://thisweekinafrica.substack.com/p/this-week-in-africa-061"><text:span text:style-name="T1108_9">Lagos<text:s/>politics<text:s/>of<text:s/>transport<text:s/>video</text:span></text:a></text:span><text:span text:style-name="T1108_10"><text:s/>was<text:s/>featured<text:s/>twice<text:s/>–<text:s/>the<text:s/>second<text:s/>time<text:s/></text:span><text:span text:style-name="T1108_11"><text:a xlink:type="simple" xlink:href="https://thisweekinafrica.substack.com/p/this-week-in-africa-f3a"><text:span text:style-name="T1108_12">alongside<text:s/>our<text:s/>blog<text:s/>post</text:span></text:a></text:span><text:span text:style-name="T1108_13"><text:s/>exploring<text:s/>how<text:s/>priority<text:s/>complex<text:s/>problems<text:s/>can<text:s/>catalyse<text:s/>urban<text:s/>reform<text:s/>–<text:s/>and<text:s/>our<text:s/>podcast<text:s/>episodes<text:s/>on<text:s/></text:span><text:span text:style-name="T1108_14"><text:a xlink:type="simple" xlink:href="https://thisweekinafrica.substack.com/p/this-week-in-africa-171"><text:span text:style-name="T1108_15">urban<text:s/>politics<text:s/>and<text:s/>power<text:s/>in<text:s/>Mogadishu</text:span></text:a></text:span><text:span text:style-name="T1108_16">,<text:s/></text:span><text:span text:style-name="T1108_17"><text:a xlink:type="simple" xlink:href="https://thisweekinafrica.substack.com/p/this-week-in-africa-bcd"><text:span text:style-name="T1108_18">reform<text:s/>coalitions<text:s/>in<text:s/>Freetown</text:span></text:a></text:span><text:span text:style-name="T1108_19">,<text:s/>Kampala’s<text:s/></text:span><text:span text:style-name="T1108_20"><text:a xlink:type="simple" xlink:href="https://thisweekinafrica.substack.com/p/this-week-in-africa-9aa"><text:span text:style-name="T1108_21">service<text:s/>delivery</text:span></text:a></text:span><text:span text:style-name="T1108_22"><text:s/>and<text:s/></text:span><text:span text:style-name="T1108_23"><text:a xlink:type="simple" xlink:href="https://thisweekinafrica.substack.com/p/this-week-in-africa-736"><text:span text:style-name="T1108_24">politics<text:s/>and<text:s/>informality</text:span></text:a></text:span><text:span text:style-name="T1108_25"><text:s/>were<text:s/>highlighted.</text:span></text:p>
        <text:p text:style-name="P1109"><text:span text:style-name="T1109_1">Events</text:span></text:p>
        <text:p text:style-name="P1110"><text:span text:style-name="T1110_1">Environment<text:s/>&amp;<text:s/>Urbanization<text:s/>Better<text:s/>Cities<text:s/>Day<text:s/>[March]</text:span></text:p>
        <text:p text:style-name="P1111"><text:span text:style-name="T1111_1">Diana<text:s/>Mitlin<text:s/>delivered<text:s/>the<text:s/></text:span><text:span text:style-name="T1111_2"><text:a xlink:type="simple" xlink:href="https://www.youtube.com/live/wH5hShbsxTg?feature=share&amp;t=17752"><text:span text:style-name="T1111_3">closing<text:s/>keynote</text:span></text:a></text:span><text:span text:style-name="T1111_4"><text:s/>at<text:s/>the<text:s/>Environment<text:s/>&amp;<text:s/>Urbanization<text:s/>Better<text:s/>Cities<text:s/>Day<text:s/>online<text:s/>event<text:s/>on<text:s/>16<text:s/>March.</text:span></text:p>
        <text:p text:style-name="P1112"><text:span text:style-name="T1112_1">ACRC<text:s/>consortium-wide<text:s/>meeting<text:s/>[May]</text:span></text:p>
        <text:p text:style-name="P1113"><draw:frame svg:x="4.309cm" svg:y="0.011cm" svg:width="4.763cm" svg:height="11.088cm" draw:style-name="FR18" text:anchor-type="char" draw:z-index="3"><draw:image xlink:href="Pictures/image17.png" xlink:type="simple" xlink:show="embed" xlink:actuate="onLoad"/><svg:desc>A group of people standing in a row

Description automatically generated</svg:desc></draw:frame><draw:frame svg:x="-0.328cm" svg:y="0.011cm" svg:width="4.763cm" svg:height="10.738cm" draw:style-name="FR19" text:anchor-type="char" draw:z-index="2"><draw:image xlink:href="Pictures/image18.png" xlink:type="simple" xlink:show="embed" xlink:actuate="onLoad"/><svg:desc>A group of people standing in a row

Description automatically generated</svg:desc></draw:frame><text:span text:style-name="T1113_1">Our<text:s/>2023<text:s/>consortium-wide<text:s/>meeting,<text:s/>held<text:s/>from<text:s/>24-26<text:s/>May,<text:s/>was<text:s/>a<text:s/>highlight<text:s/>of<text:s/>the<text:s/>year,<text:s/>bringing<text:s/>together<text:s/>around<text:s/>120<text:s/>ACRC<text:s/>members<text:s/>in<text:s/>Dar<text:s/>es<text:s/>Salaam.<text:s/>Before<text:s/>the<text:s/>main<text:s/>meeting,<text:s/>individual<text:s/>workshops<text:s/>were<text:s/>held<text:s/>to<text:s/>discuss<text:s/>city<text:s/>of<text:s/>systems,<text:s/>political<text:s/>settlements<text:s/>and<text:s/>domain<text:s/>studies<text:s/>to<text:s/>date,<text:s/>followed<text:s/>by<text:s/>optional<text:s/>visits<text:s/>to<text:s/>different<text:s/>community<text:s/>projects<text:s/>across<text:s/>the<text:s/>city.<text:s/>The<text:s/>main<text:s/>sessions<text:s/>then<text:s/>focused<text:s/>on<text:s/>taking<text:s/>stock<text:s/>and<text:s/>learning<text:s/>from<text:s/>ACRC’s<text:s/>foundation<text:s/>phase,<text:s/>evaluating<text:s/>how<text:s/>our<text:s/>research<text:s/>approach<text:s/>is<text:s/>holding<text:s/>up<text:s/>in<text:s/>theory<text:s/>and<text:s/>practice,<text:s/>and<text:s/>looking<text:s/>at<text:s/>the<text:s/>next<text:s/>phase<text:s/>of<text:s/>the<text:s/>programme.</text:span></text:p>
        <text:p text:style-name="P1114"/>
        <text:p text:style-name="P1115"><text:span text:style-name="T1115_1">We<text:s/>sent<text:s/>out<text:s/>daily<text:s/>newsletters<text:s/>(above)<text:s/>via<text:s/>the<text:s/>internal<text:s/>mailing<text:s/>list<text:s/>over<text:s/>the<text:s/>three<text:s/>main<text:s/>days<text:s/>of<text:s/>the<text:s/>meeting,<text:s/>to<text:s/>provide<text:s/>a<text:s/>brief<text:s/>recap<text:s/>of<text:s/>the<text:s/>day<text:s/>and<text:s/>keep<text:s/>colleagues<text:s/>not<text:s/>in<text:s/>attendance<text:s/>informed<text:s/>about<text:s/>the<text:s/>proceedings.<text:s/>These<text:s/>included<text:s/>photos,<text:s/>short<text:s/>write-ups<text:s/>of<text:s/>the<text:s/>key<text:s/>sessions,<text:s/>presentation<text:s/>recordings<text:s/>and<text:s/>links<text:s/>to<text:s/>meeting<text:s/>resources.<text:s/>Along<text:s/>with<text:s/>posting<text:s/>regular<text:s/>updates<text:s/>on<text:s/>Twitter/X<text:s/>and<text:s/>LinkedIn<text:s/>throughout<text:s/>the<text:s/>week,<text:s/>we<text:s/>also<text:s/>published<text:s/>a<text:s/></text:span><text:span text:style-name="T1115_2"><text:a xlink:type="simple" xlink:href="https://www.african-cities.org/reflections-from-dar-es-salaam-acrcs-second-annual-consortium-wide-workshop/"><text:span text:style-name="T1115_3">blog<text:s/>post</text:span></text:a></text:span><text:span text:style-name="T1115_4"><text:s/>to<text:s/>summarise<text:s/>the<text:s/>main<text:s/>discussions<text:s/>from<text:s/>the<text:s/>meeting.</text:span></text:p>
        <text:p text:style-name="P1116"><text:span text:style-name="T1116_1">ACRC<text:s/>Urban<text:s/>Reform<text:s/>Coalitions<text:s/>Conference<text:s/>[June]</text:span></text:p>
        <text:p text:style-name="P1117"><text:span text:style-name="T1117_1">We<text:s/>co-hosted<text:s/>a<text:s/>three-day<text:s/>conference<text:s/>at<text:s/>The<text:s/>University<text:s/>of<text:s/>Manchester<text:s/>from<text:s/>13-15<text:s/>June,<text:s/>in<text:s/>collaboration<text:s/>with<text:s/>the<text:s/>Manchester<text:s/>Urban<text:s/>Institute:<text:s/>‘The<text:s/>role<text:s/>of<text:s/>reform<text:s/>coalitions<text:s/>for<text:s/>equitable,<text:s/>inclusive<text:s/>and<text:s/>sustainable<text:s/>urban<text:s/>outcomes’.<text:s/>Bringing<text:s/>together<text:s/>international<text:s/>experts<text:s/>on<text:s/>the<text:s/>role<text:s/>of<text:s/>coalitions<text:s/>in<text:s/>shaping<text:s/>progressive<text:s/>urban<text:s/>reform<text:s/>in<text:s/>both<text:s/>the<text:s/>global<text:s/>North<text:s/>and<text:s/>the<text:s/>global<text:s/>South,<text:s/>insights<text:s/>and<text:s/>lessons<text:s/>were<text:s/>shared<text:s/>by<text:s/>academics,<text:s/>urban<text:s/>planners,<text:s/>private<text:s/>sector<text:s/>professionals<text:s/>and<text:s/>civil<text:s/>society<text:s/>leaders.</text:span></text:p>
        <text:p text:style-name="P1118"><text:span text:style-name="T1118_1">In<text:s/>the<text:s/>build-up<text:s/>to<text:s/>and<text:s/>following<text:s/>the<text:s/>conference,<text:s/>we<text:s/>published<text:s/>a<text:s/>series<text:s/>of<text:s/>blogs<text:s/>and<text:s/>podcasts<text:s/>to<text:s/>highlight<text:s/>key<text:s/>issues<text:s/>around<text:s/>reform<text:s/>coalition<text:s/>building<text:s/>in<text:s/>African<text:s/>cities:</text:span></text:p>
        <text:p text:style-name="P1119"><text:span text:style-name="T1119_1"><text:a xlink:type="simple" xlink:href="https://www.african-cities.org/new-paper-driving-equitable-change-through-urban-reform-coalitions/"><text:span text:style-name="T1119_2">New<text:s/>paper:<text:s/>Driving<text:s/>equitable<text:s/>change<text:s/>through<text:s/>urban<text:s/>reform<text:s/>coalitions</text:span></text:a></text:span><text:span text:style-name="T1119_3"><text:s/>[blog]</text:span></text:p>
        <text:p text:style-name="P1120"><text:span text:style-name="T1120_1"><text:a xlink:type="simple" xlink:href="https://www.african-cities.org/how-do-you-build-an-inclusive-urban-reform-coalition/"><text:span text:style-name="T1120_2">How<text:s/>do<text:s/>you<text:s/>build<text:s/>an<text:s/>inclusive<text:s/>urban<text:s/>reform<text:s/>coalition?</text:span></text:a></text:span><text:span text:style-name="T1120_3"><text:s/>[blog]</text:span></text:p>
        <text:p text:style-name="P1121"><text:span text:style-name="T1121_1"><text:a xlink:type="simple" xlink:href="https://africancities.buzzsprout.com/1949126/12132412-inclusive-urban-reform-coalitions-with-diana-mitlin"><text:span text:style-name="T1121_2">Inclusive<text:s/>urban<text:s/>reform<text:s/>coalitions<text:s/>with<text:s/>Diana<text:s/>Mitlin</text:span></text:a></text:span><text:span text:style-name="T1121_3"><text:s/>[podcast]</text:span></text:p>
        <text:p text:style-name="P1122"><text:span text:style-name="T1122_1"><text:a xlink:type="simple" xlink:href="https://africancities.buzzsprout.com/1949126/12507028-urban-reform-coalitions-harare-with-george-masimba"><text:span text:style-name="T1122_2">Urban<text:s/>reform<text:s/>coalitions:<text:s/>Harare<text:s/>with<text:s/>George<text:s/>Masimba</text:span></text:a></text:span><text:span text:style-name="T1122_3"><text:s/>[podcast]</text:span></text:p>
        <text:p text:style-name="P1123"><text:span text:style-name="T1123_1"><text:a xlink:type="simple" xlink:href="https://africancities.buzzsprout.com/1949126/12960799-urban-reform-coalitions-freetown-with-joseph-macarthy"><text:span text:style-name="T1123_2">Urban<text:s/>reform<text:s/>coalitions:<text:s/>Freetown<text:s/>with<text:s/>Joseph<text:s/>Macarthy</text:span></text:a></text:span><text:span text:style-name="T1123_3"><text:s/>[podcast]</text:span></text:p>
        <text:p text:style-name="P1124"><text:span text:style-name="T1124_1"><text:a xlink:type="simple" xlink:href="https://africancities.buzzsprout.com/1949126/13023652-urban-reform-coalitions-kampala-with-shuaib-lwasa"><text:span text:style-name="T1124_2">Urban<text:s/>reform<text:s/>coalitions:<text:s/>Kampala<text:s/>with<text:s/>Shuaib<text:s/>Lwasa</text:span></text:a></text:span><text:span text:style-name="T1124_3"><text:s/>[podcast]</text:span></text:p>
        <text:p text:style-name="P1125"><text:span text:style-name="T1125_1">Our<text:s/>summary<text:s/></text:span><text:span text:style-name="T1125_2"><text:a xlink:type="simple" office:target-frame-name="_blank" xlink:href="https://twitter.com/AfricanCities_/status/1623623059297955840"><text:span text:style-name="T1125_3">Twitter/X<text:s/>thread</text:span></text:a></text:span><text:span text:style-name="T1125_4"><text:s/>sharing<text:s/>the<text:s/>initial<text:s/>blog<text:s/>posts<text:s/>and<text:s/>podcast<text:s/>interview<text:s/>with<text:s/>Diana<text:s/>was<text:s/>featured<text:s/>in<text:s/></text:span><text:span text:style-name="T1125_5"><text:a xlink:type="simple" office:target-frame-name="_blank" xlink:href="https://thisweekinafrica.substack.com/p/this-week-in-africa-4cc"><text:span text:style-name="T1125_6">This<text:s/>Week<text:s/>in<text:s/>Africa</text:span></text:a></text:span><text:span text:style-name="T1125_7">.<text:s/>We<text:s/>posted<text:s/></text:span><text:span text:style-name="T1125_8">LinkedIn<text:s/>updates<text:s/>over<text:s/>the<text:s/>course<text:s/>of<text:s/>the<text:s/>three<text:s/>days<text:s/>(</text:span><text:span text:style-name="T1125_9"><text:a xlink:type="simple" xlink:href="https://www.linkedin.com/feed/update/urn:li:activity:7074426597340008449"><text:span text:style-name="T1125_10">1</text:span></text:a></text:span><text:span text:style-name="T1125_11">,<text:s/></text:span><text:span text:style-name="T1125_12"><text:a xlink:type="simple" xlink:href="https://www.linkedin.com/feed/update/urn:li:activity:7074756876533391361"><text:span text:style-name="T1125_13">2</text:span></text:a></text:span><text:span text:style-name="T1125_14">,<text:s/></text:span><text:span text:style-name="T1125_15"><text:a xlink:type="simple" xlink:href="https://www.linkedin.com/feed/update/urn:li:activity:7075122971614302208"><text:span text:style-name="T1125_16">3</text:span></text:a></text:span><text:span text:style-name="T1125_17">),<text:s/>which<text:s/>received<text:s/>strong<text:s/>engagement,<text:s/>and<text:s/>the<text:s/>summary<text:s/>blog<text:s/>post,<text:s/>written<text:s/>by<text:s/>two<text:s/>postgraduate<text:s/>students<text:s/>at<text:s/>the<text:s/>Global<text:s/>Development<text:s/>Institute,<text:s/>was<text:s/>also<text:s/>featured<text:s/>in<text:s/></text:span><text:span text:style-name="T1125_18"><text:a xlink:type="simple" xlink:href="https://thisweekinafrica.substack.com/p/this-week-in-africa-363"><text:span text:style-name="T1125_19">This<text:s/>Week<text:s/>in<text:s/>Africa</text:span></text:a></text:span><text:span text:style-name="T1125_20">.</text:span></text:p>
        <text:p text:style-name="P1126"><text:span text:style-name="T1126_1">Development<text:s/>Studies<text:s/>Association<text:s/>(DSA)<text:s/>conference<text:s/>panels<text:s/>[June]</text:span></text:p>
        <text:p text:style-name="P1127"><text:span text:style-name="T1127_1">We<text:s/></text:span><text:span text:style-name="T1127_2"><text:a xlink:type="simple" xlink:href="https://www.african-cities.org/acrc-at-the-2023-dsa-conference/"><text:span text:style-name="T1127_3">convened<text:s/>two<text:s/>panels</text:span></text:a></text:span><text:span text:style-name="T1127_4"><text:s/>for<text:s/>the<text:s/>DSA<text:s/>conference,<text:s/>held<text:s/>from<text:s/>28-30<text:s/>June.<text:s/>These<text:s/>focused<text:s/>on<text:s/>experiences<text:s/>of<text:s/>decoloniality<text:s/>in<text:s/>action<text:s/>and<text:s/>the<text:s/>politics<text:s/>underpinning<text:s/>crises<text:s/>in<text:s/>African<text:s/>cities.</text:span></text:p>
        <text:p text:style-name="P1128"><text:span text:style-name="T1128_1">ACRC<text:s/>urban<text:s/>reform<text:s/>coalitions<text:s/>webinar<text:s/>[September]</text:span></text:p>
        <text:p text:style-name="P1129"><text:span text:style-name="T1129_1">Building<text:s/>on<text:s/>the<text:s/>June<text:s/>conference,<text:s/>we<text:s/>held<text:s/>a<text:s/>webinar<text:s/>on<text:s/>13<text:s/>September:<text:s/>‘How<text:s/>can<text:s/>knowledge<text:s/>and<text:s/>evidence<text:s/>catalyse<text:s/>urban<text:s/>reform<text:s/>coalitions?’.<text:s/>The<text:s/>webinar<text:s/>explored<text:s/>the<text:s/>role<text:s/>that<text:s/>researchers<text:s/>can<text:s/>play<text:s/>in<text:s/>the<text:s/>formation<text:s/>and<text:s/>functioning<text:s/>of<text:s/>urban<text:s/>reform<text:s/>coalitions.</text:span></text:p>
        <text:p text:style-name="P1130"><text:span text:style-name="T1130_1">The<text:s/>event<text:s/>was<text:s/>chaired<text:s/>by<text:s/>Ezana<text:s/>Haddis<text:s/>Weldeghebrael<text:s/>and<text:s/>comprised<text:s/>presentations<text:s/>from<text:s/>three<text:s/>panellists<text:s/>–<text:s/>Shalini<text:s/>Sinha<text:s/>(WIEGO),<text:s/>Catherine<text:s/>Sutherland<text:s/>(University<text:s/>of<text:s/>KwaZulu-Natal)<text:s/>and<text:s/>Paul<text:s/>Mukwaya<text:s/>(Urban<text:s/>Action<text:s/>Lab,<text:s/>Makerere<text:s/>University)<text:s/>–<text:s/>followed<text:s/>by<text:s/>a<text:s/>Q+A<text:s/>session.<text:s/>71<text:s/>people<text:s/>registered<text:s/>for<text:s/>the<text:s/>webinar<text:s/>and<text:s/>35<text:s/>attended<text:s/>(not<text:s/>including<text:s/>panellists),<text:s/>with<text:s/>some<text:s/>strong<text:s/>audience<text:s/>engagement<text:s/>in<text:s/>the<text:s/>Q+A<text:s/>component.<text:s/>We<text:s/>posted<text:s/>recordings<text:s/>via<text:s/></text:span><text:span text:style-name="T1130_2"><text:a xlink:type="simple" xlink:href="https://youtu.be/9-z-0Q4QW7g"><text:span text:style-name="T1130_3">YouTube</text:span></text:a></text:span><text:span text:style-name="T1130_4"><text:s/>and<text:s/>our<text:s/></text:span><text:span text:style-name="T1130_5"><text:a xlink:type="simple" xlink:href="https://africancities.buzzsprout.com/1949126/13634685-urban-reform-coalitions-the-role-of-researchers"><text:span text:style-name="T1130_6">podcast</text:span></text:a></text:span><text:span text:style-name="T1130_7">,<text:s/>along<text:s/>with<text:s/>a<text:s/></text:span><text:span text:style-name="T1130_8"><text:a xlink:type="simple" xlink:href="https://www.african-cities.org/what-role-can-researchers-play-in-driving-urban-reform/"><text:span text:style-name="T1130_9">blog<text:s/>post<text:s/>summary</text:span></text:a></text:span><text:span text:style-name="T1130_10"><text:s/>of<text:s/>the<text:s/>event.</text:span></text:p>
        <text:p text:style-name="P1131"><text:span text:style-name="T1131_1">UCLA<text:s/>Urban<text:s/>Politics<text:s/>in<text:s/>the<text:s/>Global<text:s/>South<text:s/>conference<text:s/>panel<text:s/>[October]</text:span></text:p>
        <text:p text:style-name="P1132"><text:span text:style-name="T1132_1">Diana<text:s/>Mitlin<text:s/>spoke<text:s/>at<text:s/>UCLA’s<text:s/>2023<text:s/></text:span><text:span text:style-name="T1132_2"><text:a xlink:type="simple" office:target-frame-name="_blank" xlink:href="https://www.globalsouthurbanpols.com/"><text:span text:style-name="T1132_3">Urban<text:s/>Politics<text:s/>in<text:s/>the<text:s/>Global<text:s/>South<text:s/>conference</text:span></text:a></text:span><text:span text:style-name="T1132_4"><text:s/>on<text:s/>October<text:s/>26-27,<text:s/>alongside<text:s/>speakers<text:s/>from<text:s/>WIEGO<text:s/>and<text:s/>the<text:s/>World<text:s/>Resources<text:s/>Institute.<text:s/>The<text:s/>panel<text:s/>focused<text:s/>on<text:s/>environment<text:s/>and<text:s/>inequality,<text:s/>specifically<text:s/>looking<text:s/>at<text:s/>how<text:s/>complex<text:s/>urban<text:s/>policy<text:s/>problems<text:s/>are<text:s/>shaped<text:s/>by<text:s/>climate<text:s/>change<text:s/>and<text:s/>pollution.</text:span></text:p>
        <text:p text:style-name="P1133"><text:span text:style-name="T1133_1">Urban<text:s/>October<text:s/>event<text:s/>in<text:s/>Addis<text:s/>Ababa<text:s/>[October]</text:span></text:p>
        <text:p text:style-name="P1134"><text:span text:style-name="T1134_1">The<text:s/>Forum<text:s/>for<text:s/>Social<text:s/>Studies<text:s/>(FSS)<text:s/>hosted<text:s/>a<text:s/>joint<text:s/></text:span><text:span text:style-name="T1134_2"><text:a xlink:type="simple" office:target-frame-name="_blank" xlink:href="https://twitter.com/TheUrbanCenter/status/1714132249086423085"><text:span text:style-name="T1134_3">Urban<text:s/>October<text:s/>event</text:span></text:a></text:span><text:span text:style-name="T1134_4"><text:s/>with<text:s/>the<text:s/>Urban<text:s/>Centre<text:s/>and<text:s/>UN-Habitat<text:s/>Ethiopia,<text:s/>contributing<text:s/>emerging<text:s/>findings<text:s/>from<text:s/>ACRC<text:s/>research<text:s/>in<text:s/>Addis<text:s/>Ababa<text:s/>to<text:s/>dialogues<text:s/>on<text:s/>urban<text:s/>housing<text:s/>and<text:s/>youth.</text:span></text:p>
        <text:p text:style-name="P1135"><text:span text:style-name="T1135_1">ACRC<text:s/>Kampala<text:s/>governance<text:s/>webinar<text:s/>[November]</text:span></text:p>
        <text:p text:style-name="P1136"><text:span text:style-name="T1136_1">We<text:s/>hosted<text:s/>a<text:s/>webinar<text:s/>on<text:s/>28<text:s/>November<text:s/>in<text:s/>collaboration<text:s/>with<text:s/>the<text:s/>Kampala<text:s/>city<text:s/>team:<text:s/>‘The<text:s/>governance<text:s/>of<text:s/>Kampala<text:s/>city:<text:s/>Are<text:s/>reform<text:s/>coalitions<text:s/>and<text:s/>civil<text:s/>society<text:s/>doing<text:s/>their<text:s/>fair<text:s/>share?’.<text:s/>As<text:s/>well<text:s/>as<text:s/>sharing<text:s/>key<text:s/>findings<text:s/>from<text:s/>ACRC<text:s/>research<text:s/>in<text:s/>the<text:s/>city,<text:s/>the<text:s/>webinar<text:s/>featured<text:s/>an<text:s/>expert<text:s/>panel<text:s/>discussion<text:s/>–<text:s/>with<text:s/>Sarah<text:s/>Nandudu<text:s/>(Slum<text:s/>Dwellers<text:s/>Federation<text:s/>of<text:s/>Uganda),<text:s/>Fiona<text:s/>Nshemerirwe<text:s/>(UN-Habitat),<text:s/>Commissioner<text:s/>Joseph<text:s/>Walter<text:s/>Pade<text:s/>(Ministry<text:s/>of<text:s/>Lands,<text:s/>Housing<text:s/>and<text:s/>Urban<text:s/>Development)<text:s/>and<text:s/>Namazzi<text:s/>Olive<text:s/>Kagobola<text:s/>(LCV<text:s/>Woman<text:s/>Councillor)<text:s/>–<text:s/>followed<text:s/>by<text:s/>an<text:s/>audience<text:s/>Q+A<text:s/>session.</text:span></text:p>
        <text:p text:style-name="P1137"><text:span text:style-name="T1137_1">69<text:s/>people<text:s/>registered<text:s/>for<text:s/>the<text:s/>webinar<text:s/>and<text:s/>36<text:s/>attended<text:s/>(not<text:s/>including<text:s/>panellists),<text:s/>with<text:s/>43<text:s/>registrants<text:s/>also<text:s/>signing<text:s/>up<text:s/>for<text:s/>the<text:s/>ACRC<text:s/>e-newsletter.<text:s/>Following<text:s/>the<text:s/>webinar,<text:s/>we<text:s/>shared<text:s/>the<text:s/>video<text:s/>recording<text:s/>via<text:s/></text:span><text:span text:style-name="T1137_2"><text:a xlink:type="simple" xlink:href="https://youtu.be/oqQvb80YDNg"><text:span text:style-name="T1137_3">YouTube</text:span></text:a></text:span><text:span text:style-name="T1137_4"><text:s/>and<text:s/>our<text:s/></text:span><text:span text:style-name="T1137_5"><text:a xlink:type="simple" xlink:href="https://www.african-cities.org/towards-urban-reform-navigating-kampalas-complex-governance-structure/"><text:span text:style-name="T1137_6">blog</text:span></text:a></text:span><text:span text:style-name="T1137_7">.</text:span></text:p>
        <text:p text:style-name="P1138"><text:span text:style-name="T1138_1">UNU-WIDER/ACRC<text:s/>structural<text:s/>transformation<text:s/>workshop<text:s/>[November]</text:span></text:p>
        <text:p text:style-name="P1139"><text:span text:style-name="T1139_1">We<text:s/>co-hosted<text:s/>a<text:s/>two-day<text:s/></text:span><text:span text:style-name="T1139_2"><text:a xlink:type="simple" xlink:href="https://www.wider.unu.edu/event/african-urbanization-bridging-gap-structural-transformation"><text:span text:style-name="T1139_3">workshop</text:span></text:a></text:span><text:span text:style-name="T1139_4"><text:s/>in<text:s/>Helsinki<text:s/>with<text:s/>UNU-WIDER<text:s/>from<text:s/>9-10<text:s/>November,<text:s/>which<text:s/>focused<text:s/>on<text:s/>bridging<text:s/>the<text:s/>structural<text:s/>transformation<text:s/>gap<text:s/>in<text:s/>African<text:s/>cities.<text:s/>ACRC<text:s/>colleagues<text:s/>shared<text:s/>insights<text:s/>on<text:s/>the<text:s/>constraints,<text:s/>politics<text:s/>of<text:s/>and<text:s/>pathways<text:s/>to<text:s/>structural<text:s/>transformation<text:s/>in<text:s/>Africa,<text:s/>along<text:s/>with<text:s/>experiences<text:s/>and<text:s/>emerging<text:s/>insights<text:s/>from<text:s/>ACRC<text:s/>city<text:s/>research.<text:s/>The<text:s/>closing<text:s/>keynote<text:s/>on<text:s/>the<text:s/>first<text:s/>day<text:s/>was<text:s/>delivered<text:s/>by<text:s/>Arkebe<text:s/>Oqubay,<text:s/>former<text:s/>mayor<text:s/>of<text:s/>Addis<text:s/>Ababa.</text:span></text:p>
        <text:p text:style-name="P1140"><text:span text:style-name="T1140_1">ACRC<text:s/>panel<text:s/>at<text:s/>The<text:s/>University<text:s/>of<text:s/>Manchester<text:s/>[December]</text:span></text:p>
        <text:p text:style-name="P1141"><text:span text:style-name="T1141_1">We<text:s/>ran<text:s/>a<text:s/></text:span><text:span text:style-name="T1141_2"><text:a xlink:type="simple" xlink:href="https://events.manchester.ac.uk/event/event:m2b3-lp140ovz-7xstwf"><text:span text:style-name="T1141_3">panel<text:s/>event</text:span></text:a></text:span><text:span text:style-name="T1141_4"><text:s/>at<text:s/>The<text:s/>University<text:s/>of<text:s/>Manchester<text:s/>on<text:s/>5<text:s/>December,<text:s/>as<text:s/>part<text:s/>of<text:s/>the<text:s/>Global<text:s/>Development<text:s/>Institute’s<text:s/>lecture<text:s/>series:<text:s/>‘Reimaging<text:s/>urban<text:s/>reform:<text:s/>Emerging<text:s/>insights<text:s/>from<text:s/>the<text:s/>African<text:s/>Cities<text:s/>Research<text:s/>Consortium<text:s/>(ACRC)’.<text:s/>Featuring<text:s/>insights<text:s/>from<text:s/>Diana<text:s/>Mitlin,<text:s/>Shuaib<text:s/>Lwasa,<text:s/>Ezana<text:s/>Haddis<text:s/>Weldeghebrael<text:s/>and<text:s/>Elizabeth<text:s/>Dessie,<text:s/>Smith<text:s/>Ouma<text:s/>and<text:s/>Patience<text:s/>Adzande<text:s/>on<text:s/>ACRC<text:s/>research<text:s/>progress<text:s/>so<text:s/>far,<text:s/>the<text:s/>lecture<text:s/>also<text:s/>explored<text:s/>the<text:s/>role<text:s/>of<text:s/>reform<text:s/>coalitions<text:s/>in<text:s/>urban<text:s/>transformation<text:s/>and<text:s/>provided<text:s/>a<text:s/>glimpse<text:s/>into<text:s/>the<text:s/>action<text:s/>research<text:s/>projects<text:s/>being<text:s/>undertaken<text:s/>in<text:s/>Harare<text:s/>and<text:s/>Lagos.</text:span></text:p>
        <text:p text:style-name="P1142"/>
        <text:p text:style-name="P1143"><text:span text:style-name="T1143_1">We<text:s/>were<text:s/>involved<text:s/>in<text:s/>a<text:s/>number<text:s/>of<text:s/>other<text:s/>notable<text:s/>external<text:s/>events<text:s/>and<text:s/>engagements<text:s/>throughout<text:s/>the<text:s/>year.<text:s/>In<text:s/></text:span><text:span text:style-name="T1143_2">May</text:span><text:span text:style-name="T1143_3">,<text:s/>structural<text:s/>transformation<text:s/>domain<text:s/>co-leads<text:s/>Kunal<text:s/>Sen<text:s/>and<text:s/>Michael<text:s/>Danquah<text:s/>from<text:s/>UNU-WIDER<text:s/>were<text:s/>invited<text:s/>to<text:s/>deliver<text:s/>a<text:s/>two-hour<text:s/>training<text:s/>session<text:s/>to<text:s/>35<text:s/>‘Young<text:s/>Professionals’<text:s/>from<text:s/>the<text:s/>African<text:s/>Development<text:s/>Bank,<text:s/>based<text:s/>on<text:s/>their<text:s/>ACRC<text:s/>research.<text:s/>Beth<text:s/>Chitekwe-Biti<text:s/>discussed<text:s/>ACRC<text:s/>at<text:s/>a<text:s/></text:span><text:span text:style-name="T1143_4"><text:a xlink:type="simple" xlink:href="https://www.devstud.org.uk/2023/05/15/collaboration-between-ngos-and-researchers-an-ngo-perspective/"><text:span text:style-name="T1143_5">DSA<text:s/>webinar</text:span></text:a></text:span><text:span text:style-name="T1143_6"><text:s/>on<text:s/>working<text:s/>with<text:s/>NGOs,<text:s/>and<text:s/>Diana<text:s/>Mitlin<text:s/>took<text:s/>part<text:s/>in<text:s/>an<text:s/>Economist<text:s/>Impact/UN-Habitat<text:s/>expert<text:s/>workshop<text:s/>–<text:s/>part<text:s/>of<text:s/>a<text:s/>pilot<text:s/>research<text:s/>initiative<text:s/>aimed<text:s/>at<text:s/>developing<text:s/>an<text:s/>urban<text:s/>performance<text:s/>index<text:s/>that<text:s/>assesses<text:s/>the<text:s/>state<text:s/>of<text:s/>sustainable<text:s/>development<text:s/>in<text:s/>cities<text:s/>around<text:s/>the<text:s/>globe.<text:s/>In<text:s/></text:span><text:span text:style-name="T1143_7">June</text:span><text:span text:style-name="T1143_8">,<text:s/>we<text:s/>received<text:s/>an<text:s/>invitation<text:s/>from<text:s/>UN-Habitat<text:s/>to<text:s/>discuss<text:s/></text:span><text:span text:style-name="T1143_9">refining<text:s/>their<text:s/></text:span><text:span text:style-name="T1143_10">finance<text:s/>and<text:s/>economy<text:s/></text:span><text:span text:style-name="T1143_11">strategy,<text:s/>and<text:s/>core</text:span><text:span text:style-name="T1143_12"><text:s/>partner<text:s/>organisation<text:s/>SDI<text:s/>also<text:s/>had<text:s/>a<text:s/>strong</text:span><text:span text:style-name="T1143_13"><text:s/></text:span><text:span text:style-name="T1143_14">presence<text:s/>at<text:s/>the<text:s/>UN-Habitat<text:s/>General<text:s/>Assembly,<text:s/>with<text:s/>chair<text:s/>Joseph<text:s/>Muturi<text:s/>speaking<text:s/>at<text:s/>the<text:s/></text:span><text:span text:style-name="T1143_15"><text:a xlink:type="simple" office:target-frame-name="_blank" xlink:href="https://twitter.com/Wanavijiji_sdi/status/1665707291595735040"><text:span text:style-name="T1143_16">launch<text:s/>of<text:s/>a<text:s/>Global<text:s/>Action<text:s/>Plan</text:span></text:a></text:span><text:span text:style-name="T1143_17"><text:s/>on<text:s/>upgrading<text:s/>of<text:s/>slums<text:s/>and<text:s/>informal<text:s/>settlements. The<text:s/>Accra<text:s/>structural<text:s/>transformation<text:s/>team<text:s/>was<text:s/>invited<text:s/>by<text:s/>IGC<text:s/>Ghana/Ghana<text:s/>Statistical<text:s/>service<text:s/>to<text:s/>present<text:s/>on<text:s/>their<text:s/>quantitative<text:s/>work<text:s/>in<text:s/>the<text:s/>city<text:s/>in<text:s/></text:span><text:span text:style-name="T1143_18">July</text:span><text:span text:style-name="T1143_19">,<text:s/>as<text:s/>part<text:s/>of<text:s/>an<text:s/>engagement<text:s/>workshop<text:s/>with<text:s/>Integrated<text:s/>Business<text:s/>Establishment<text:s/>Survey<text:s/>(IBES)<text:s/>users.<text:s/>In<text:s/></text:span><text:span text:style-name="T1143_20">September</text:span><text:span text:style-name="T1143_21">,<text:s/>land<text:s/>and<text:s/>connectivity<text:s/>domain<text:s/>researchers<text:s/>started<text:s/>working<text:s/>on<text:s/>an<text:s/>upgrading<text:s/>strategy<text:s/>for<text:s/>Somalia<text:s/>as<text:s/>part<text:s/>of<text:s/>a<text:s/>World<text:s/>Bank<text:s/>project.<text:s/>Diana<text:s/>Mitlin<text:s/>also<text:s/>participated<text:s/>in<text:s/>a<text:s/>PwC<text:s/>roundtable<text:s/>discussion<text:s/>around<text:s/>the<text:s/>consultancy’s<text:s/>forthcoming<text:s/>International<text:s/>Development<text:s/>White<text:s/>Paper,<text:s/>with<text:s/>a<text:s/>focus<text:s/>on<text:s/>urbanisation<text:s/>and<text:s/>infrastructure.<text:s/>Smith<text:s/>Ouma<text:s/>and<text:s/>Daniela<text:s/>Cocco<text:s/>Beltrame<text:s/>delivered<text:s/>a<text:s/>training<text:s/>session<text:s/>on<text:s/>community<text:s/>participation<text:s/>in<text:s/>development<text:s/>projects<text:s/>at<text:s/>the<text:s/>FCDO<text:s/>Governance<text:s/>Professional<text:s/>Development<text:s/>Conference<text:s/>in<text:s/></text:span><text:span text:style-name="T1143_22">October</text:span><text:span text:style-name="T1143_23">.<text:s/>In<text:s/></text:span><text:span text:style-name="T1143_24">December</text:span><text:span text:style-name="T1143_25">,<text:s/>Diana<text:s/>was<text:s/>invited<text:s/>to<text:s/>feed<text:s/>into<text:s/>the<text:s/>Independent<text:s/>Commission<text:s/>for<text:s/>Aid<text:s/>Impact<text:s/>(ICAI)<text:s/></text:span><text:span text:style-name="T1143_26"><text:a xlink:type="simple" xlink:href="https://icai.independent.gov.uk/global-health-research-sustainable-cities-and-ukraine-among-new-icai-review-topics/"><text:span text:style-name="T1143_27">review</text:span></text:a></text:span><text:span text:style-name="T1143_28"><text:s/>on<text:s/>government<text:s/>progress<text:s/>towards<text:s/>sustainable<text:s/>cities<text:s/>(SDG<text:s/>11).</text:span></text:p>
        <text:p text:style-name="P1144"/>
        <text:p text:style-name="P1145"/>
        <text:p text:style-name="P1146"/>
        <text:p text:style-name="P1147"/>
        <text:p text:style-name="P1148"/>
        <text:p text:style-name="P1149"/>
        <text:p text:style-name="P1150"/>
        <text:p text:style-name="P1151"/>
        <text:p text:style-name="P1152"/>
        <text:p text:style-name="P1153"/>
        <text:p text:style-name="P1154"/>
        <text:p text:style-name="P1155"/>
        <text:p text:style-name="P1156"/>
        <text:p text:style-name="P1157"/>
        <text:p text:style-name="P1158"/>
        <text:p text:style-name="P1159"/>
        <text:p text:style-name="P1160"/>
        <text:p text:style-name="P1161"/>
        <text:p text:style-name="P1162"/>
        <text:p text:style-name="P1163"/>
        <text:p text:style-name="P1164"/>
        <text:p text:style-name="P1165"/>
        <text:p text:style-name="P1166"/>
        <text:p text:style-name="P1167"/>
        <text:p text:style-name="P1168"><text:span text:style-name="T1168_1">Annex<text:s/>10<text:s text:c="2"/>(Output<text:s/>1.4):<text:s text:c="2"/>Database</text:span></text:p>
        <text:p text:style-name="P1169"><text:span text:style-name="T1169_1">Within<text:s/>ACRC,<text:s/>researchers<text:s/>have<text:s/>been<text:s/>actively<text:s/>engaged<text:s/>with<text:s/>the<text:s/>database<text:s/>of<text:s/>urban<text:s/>reform.<text:s/>An<text:s/>internal<text:s/>version<text:s/>of<text:s/>the<text:s/>database<text:s/>interface<text:s/>/<text:s/>website<text:s/>was<text:s/>launched<text:s/>at<text:s/>the<text:s/>consortium<text:s/>wide<text:s/>meeting<text:s/>in<text:s/>May,<text:s/>and<text:s/>the<text:s/>team<text:s/>subsequently<text:s/>received<text:s/>39<text:s/>additional<text:s/>suggestions<text:s/>for<text:s/>additional<text:s/>case<text:s/>studies.<text:s/>So<text:s/>far<text:s/>around<text:s/>over<text:s/>30<text:s/>different<text:s/>ACRC<text:s/>researchers<text:s/>from<text:s/>across<text:s/>the<text:s/>consortium<text:s/>either<text:s/>are,<text:s/>or<text:s/>have<text:s/>been<text:s/>involved<text:s/>in<text:s/>authoring,<text:s/>co-authoring<text:s/>or<text:s/>contributing<text:s/>information.</text:span></text:p>
        <text:p text:style-name="P1170"><text:span text:style-name="T1170_1">At<text:s/>the<text:s/>current<text:s/>time<text:s/>four<text:s/>case<text:s/>studies<text:s/>have<text:s/>been<text:s/>finalised,<text:s/>six<text:s/>are<text:s/>being<text:s/>externally<text:s/>reviewed,<text:s/>with<text:s/>14<text:s/>currently<text:s/>being<text:s/>drafted<text:s/>and<text:s/>an<text:s/>additional<text:s/>8<text:s/>ready<text:s/>to<text:s/>be<text:s/>worked<text:s/>on.<text:s/>Final<text:s/>case<text:s/>studies<text:s/>are<text:s/>around<text:s/>2000–3500<text:s/>words<text:s/>long.<text:s/>In<text:s/>December<text:s/>a<text:s/>peer<text:s/>review<text:s/>process<text:s/>for<text:s/>case<text:s/>studies<text:s/>was<text:s/>agreed<text:s/>and<text:s/>began<text:s/>to<text:s/>be<text:s/>implemented.<text:s/>This<text:s/>is<text:s/>especially<text:s/>important<text:s/>for<text:s/>two<text:s/>reasons:<text:s/></text:span><text:span text:style-name="T1170_2">firstly,</text:span><text:span text:style-name="T1170_3"><text:s/>because<text:s/>we<text:s/>are<text:s/>focusing<text:s/>on<text:s/>recent<text:s/>(past<text:s/>10<text:s/>years)<text:s/>or<text:s/>ongoing<text:s/>initiatives,<text:s/>for<text:s/>which<text:s/>there<text:s/>are<text:s/>not<text:s/>always<text:s/>huge<text:s/>quantities<text:s/>of<text:s/>written<text:s/>resources<text:s/>available<text:s/>to<text:s/>draw<text:s/>on;<text:s/>and<text:s/>secondly<text:s/>to<text:s/>ensure<text:s/>a<text:s/>focus<text:s/>on<text:s/>documenting<text:s/>lessons<text:s/>and<text:s/>that<text:s/>the<text:s/>discussion<text:s/>is<text:s/>framed<text:s/>by<text:s/>the<text:s/>ACRC's<text:s/>ToC.</text:span></text:p>
        <text:p text:style-name="P1171"><text:span text:style-name="T1171_1">The<text:s/>database<text:s/>can<text:s/>be<text:s/>accessed<text:s/>here:<text:s/></text:span><text:span text:style-name="T1171_2"><text:a xlink:type="simple" xlink:href="https://african-cities-database.org/"><text:span text:style-name="T1171_3">https://african-cities-database.org/</text:span></text:a></text:span></text:p>
        <text:p text:style-name="P1172"/>
        <text:p text:style-name="P1173"><text:span text:style-name="T1173_1">Externally,<text:s/>progress<text:s/>towards<text:s/>launching<text:s/>the<text:s/>database<text:s/>publicly<text:s/>has<text:s/>been<text:s/>significantly<text:s/>delayed<text:s/>by<text:s/>the<text:s/></text:span><text:span text:style-name="T1173_2">cyber-attack</text:span><text:span text:style-name="T1173_3"><text:s/>experience<text:s/>by<text:s/>the<text:s/>University<text:s/>of<text:s/>Manchester<text:s/>over<text:s/>the<text:s/>summer,<text:s/>which<text:s/>saw<text:s/>IT<text:s/>staff<text:s/>who<text:s/>were<text:s/>developing<text:s/>the<text:s/>database<text:s/>urgently<text:s/>redeployed.<text:s/>In<text:s/>addition,<text:s/>the<text:s/>RA<text:s/>recruited<text:s/>in<text:s/>March<text:s/>to<text:s/>drive<text:s/>forward<text:s/>case<text:s/>study<text:s/>preparation<text:s/>took<text:s/>another<text:s/>job<text:s/>shortly<text:s/>after<text:s/>starting,<text:s/>leaving<text:s/>the<text:s/>post<text:s/>unfilled<text:s/>until<text:s/>October.<text:s text:c="2"/>As<text:s/>a<text:s/>consequence,<text:s/>we<text:s/>had<text:s/>to<text:s/>delay<text:s/>the<text:s/>planned<text:s/>autumn<text:s/>launch<text:s/>of<text:s/>the<text:s/>database.<text:s/>Work<text:s/>is<text:s/>ongoing<text:s/>to<text:s/>finalise<text:s/>the<text:s/>next,<text:s/>public<text:s/>version<text:s/>of<text:s/>the<text:s/>database,<text:s/>which<text:s/>we<text:s/>anticipate<text:s/>launching<text:s/>before<text:s/>the<text:s/>end<text:s/>of<text:s/>February.</text:span></text:p>
        <text:p text:style-name="P1174"/>
        <text:p text:style-name="P1175"><text:span text:style-name="T1175_1">Annex<text:s/>11<text:s/>(Output<text:s/>1.5)<text:s/>:<text:s/>Analysis<text:s/>of<text:s/>authorship<text:s/>of<text:s/>PCP<text:s/>and<text:s/>PCP<text:s/>solutions</text:span></text:p>
        <table:table table:style-name="Table28">
          <table:table-column table:style-name="Column95"/>
          <table:table-column table:style-name="Column96"/>
          <table:table-column table:style-name="Column97"/>
          <table:table-column table:style-name="Column98"/>
          <table:table-row table:style-name="Row156">
            <table:table-cell table:style-name="Cell414">
              <text:p text:style-name="P1176"><text:span text:style-name="T1176_1">City</text:span></text:p>
            </table:table-cell>
            <table:table-cell table:style-name="Cell415">
              <text:p text:style-name="P1177"><text:span text:style-name="T1177_1">Domain/no.*</text:span></text:p>
            </table:table-cell>
            <table:table-cell table:style-name="Cell416">
              <text:p text:style-name="P1178"><text:span text:style-name="T1178_1">Title</text:span></text:p>
            </table:table-cell>
            <table:table-cell table:style-name="Cell417">
              <text:p text:style-name="P1179"><text:span text:style-name="T1179_1">Percentage<text:s/>African<text:s/></text:span><text:span text:style-name="T1179_2"><text:line-break/>authorship</text:span></text:p>
            </table:table-cell>
          </table:table-row>
          <table:table-row table:style-name="Row157">
            <table:table-cell table:style-name="Cell418">
              <text:p text:style-name="P1180"><text:span text:style-name="T1180_1">Accra</text:span></text:p>
            </table:table-cell>
            <table:table-cell table:style-name="Cell419">
              <text:p text:style-name="P1181"><text:span text:style-name="T1181_1">Housing<text:s/>PCP<text:s/>1<text:s/></text:span></text:p>
            </table:table-cell>
            <table:table-cell table:style-name="Cell420">
              <text:p text:style-name="P1182"><text:span text:style-name="T1182_1">Need<text:s/>for<text:s/>affordable<text:s/>&amp;<text:s/>quality<text:s/>rental<text:s/>housing<text:s/>in<text:s/>Accra<text:s/>co-operatively<text:s/>owned<text:s/>units</text:span></text:p>
            </table:table-cell>
            <table:table-cell table:style-name="Cell421">
              <text:p text:style-name="P1183"><text:span text:style-name="T1183_1">100</text:span></text:p>
            </table:table-cell>
          </table:table-row>
          <table:table-row table:style-name="Row158">
            <table:table-cell table:style-name="Cell422">
              <text:p text:style-name="P1184"><text:span text:style-name="T1184_1">Accra</text:span></text:p>
            </table:table-cell>
            <table:table-cell table:style-name="Cell423">
              <text:p text:style-name="P1185"><text:span text:style-name="T1185_1">IS<text:s/>PCP<text:s/>1</text:span></text:p>
            </table:table-cell>
            <table:table-cell table:style-name="Cell424">
              <text:p text:style-name="P1186"><text:span text:style-name="T1186_1">Improving<text:s/>living<text:s/>environment<text:s/>of<text:s/>informal<text:s/>settlements<text:s/>through<text:s/>slum<text:s/>upgrading<text:s/></text:span></text:p>
            </table:table-cell>
            <table:table-cell table:style-name="Cell425">
              <text:p text:style-name="P1187"><text:span text:style-name="T1187_1">100</text:span></text:p>
            </table:table-cell>
          </table:table-row>
          <table:table-row table:style-name="Row159">
            <table:table-cell table:style-name="Cell426">
              <text:p text:style-name="P1188"><text:span text:style-name="T1188_1">Accra</text:span></text:p>
            </table:table-cell>
            <table:table-cell table:style-name="Cell427">
              <text:p text:style-name="P1189"><text:span text:style-name="T1189_1">IS<text:s/>PCP<text:s/>2</text:span></text:p>
            </table:table-cell>
            <table:table-cell table:style-name="Cell428">
              <text:p text:style-name="P1190"><text:span text:style-name="T1190_1">Provision<text:s/>of<text:s/>Basic<text:s/>Services<text:s/>in<text:s/>informal<text:s/>settlements<text:s/>through<text:s/>women<text:s/>zero<text:s/>waste<text:s/>cooperatives</text:span></text:p>
            </table:table-cell>
            <table:table-cell table:style-name="Cell429">
              <text:p text:style-name="P1191"><text:span text:style-name="T1191_1">100</text:span></text:p>
            </table:table-cell>
          </table:table-row>
          <table:table-row table:style-name="Row160">
            <table:table-cell table:style-name="Cell430">
              <text:p text:style-name="P1192"><text:span text:style-name="T1192_1">Accra</text:span></text:p>
            </table:table-cell>
            <table:table-cell table:style-name="Cell431">
              <text:p text:style-name="P1193"><text:span text:style-name="T1193_1">L&amp;C<text:s/>PCP<text:s/>1</text:span></text:p>
            </table:table-cell>
            <table:table-cell table:style-name="Cell432">
              <text:p text:style-name="P1194"><text:span text:style-name="T1194_1">An<text:s/>incremental<text:s/>approach<text:s/>to<text:s/>BRT<text:s/>implementation<text:s/>with<text:s/>existing<text:s/>paratransit<text:s/>operators<text:s/>in<text:s/>Accra</text:span></text:p>
            </table:table-cell>
            <table:table-cell table:style-name="Cell433">
              <text:p text:style-name="P1195"><text:span text:style-name="T1195_1">100</text:span></text:p>
            </table:table-cell>
          </table:table-row>
          <table:table-row table:style-name="Row161">
            <table:table-cell table:style-name="Cell434">
              <text:p text:style-name="P1196"><text:span text:style-name="T1196_1">Accra</text:span></text:p>
            </table:table-cell>
            <table:table-cell table:style-name="Cell435">
              <text:p text:style-name="P1197"><text:span text:style-name="T1197_1">L&amp;C<text:s/>PCP<text:s/>2</text:span></text:p>
            </table:table-cell>
            <table:table-cell table:style-name="Cell436">
              <text:p text:style-name="P1198"><text:span text:style-name="T1198_1">Enhancing<text:s/>property<text:s/>revenue<text:s/>mobilization<text:s/>for<text:s/>infrastructure<text:s/>development<text:s/>in<text:s/>GAMA</text:span></text:p>
            </table:table-cell>
            <table:table-cell table:style-name="Cell437">
              <text:p text:style-name="P1199"><text:span text:style-name="T1199_1">100</text:span></text:p>
            </table:table-cell>
          </table:table-row>
          <table:table-row table:style-name="Row162">
            <table:table-cell table:style-name="Cell438">
              <text:p text:style-name="P1200"><text:span text:style-name="T1200_1">Accra</text:span></text:p>
            </table:table-cell>
            <table:table-cell table:style-name="Cell439">
              <text:p text:style-name="P1201"><text:span text:style-name="T1201_1">NDED<text:s/>PCP<text:s/>1</text:span></text:p>
            </table:table-cell>
            <table:table-cell table:style-name="Cell440">
              <text:p text:style-name="P1202"><text:span text:style-name="T1202_1">Informal<text:s/>governance<text:s/>structure<text:s/>of<text:s/>market<text:s/>queens<text:s/></text:span></text:p>
            </table:table-cell>
            <table:table-cell table:style-name="Cell441">
              <text:p text:style-name="P1203"><text:span text:style-name="T1203_1">100</text:span></text:p>
            </table:table-cell>
          </table:table-row>
          <table:table-row table:style-name="Row163">
            <table:table-cell table:style-name="Cell442">
              <text:p text:style-name="P1204"><text:span text:style-name="T1204_1">Accra</text:span></text:p>
            </table:table-cell>
            <table:table-cell table:style-name="Cell443">
              <text:p text:style-name="P1205"><text:span text:style-name="T1205_1">NDED<text:s/>PCP<text:s/>2</text:span></text:p>
            </table:table-cell>
            <table:table-cell table:style-name="Cell444">
              <text:p text:style-name="P1206"><text:span text:style-name="T1206_1">Lack<text:s/>of<text:s/>access<text:s/>to<text:s/>affordable<text:s/>credit:<text:s/>Exploitation<text:s/>by<text:s/>the<text:s/>informal<text:s/>lenders</text:span><text:span text:style-name="T1206_2"><text:line-break/><text:s/></text:span></text:p>
            </table:table-cell>
            <table:table-cell table:style-name="Cell445">
              <text:p text:style-name="P1207"><text:span text:style-name="T1207_1">100</text:span></text:p>
            </table:table-cell>
          </table:table-row>
          <table:table-row table:style-name="Row164">
            <table:table-cell table:style-name="Cell446">
              <text:p text:style-name="P1208"><text:span text:style-name="T1208_1">Accra</text:span></text:p>
            </table:table-cell>
            <table:table-cell table:style-name="Cell447">
              <text:p text:style-name="P1209"><text:span text:style-name="T1209_1">ST<text:s/>PCP<text:s/>1</text:span></text:p>
            </table:table-cell>
            <table:table-cell table:style-name="Cell448">
              <text:p text:style-name="P1210"><text:span text:style-name="T1210_1">Workers<text:s/>Fidelity</text:span></text:p>
            </table:table-cell>
            <table:table-cell table:style-name="Cell449">
              <text:p text:style-name="P1211"><text:span text:style-name="T1211_1">100</text:span></text:p>
            </table:table-cell>
          </table:table-row>
          <table:table-row table:style-name="Row165">
            <table:table-cell table:style-name="Cell450">
              <text:p text:style-name="P1212"><text:span text:style-name="T1212_1">Accra</text:span></text:p>
            </table:table-cell>
            <table:table-cell table:style-name="Cell451">
              <text:p text:style-name="P1213"><text:span text:style-name="T1213_1">ST<text:s/>PCP<text:s/>2</text:span></text:p>
            </table:table-cell>
            <table:table-cell table:style-name="Cell452">
              <text:p text:style-name="P1214"><text:span text:style-name="T1214_1">Scarcity<text:s/>of<text:s/>land<text:s/>for<text:s/>business<text:s/>operations</text:span></text:p>
            </table:table-cell>
            <table:table-cell table:style-name="Cell453">
              <text:p text:style-name="P1215"><text:span text:style-name="T1215_1">100</text:span></text:p>
            </table:table-cell>
          </table:table-row>
          <table:table-row table:style-name="Row166">
            <table:table-cell table:style-name="Cell454">
              <text:p text:style-name="P1216"><text:span text:style-name="T1216_1">Addis</text:span></text:p>
            </table:table-cell>
            <table:table-cell table:style-name="Cell455">
              <text:p text:style-name="P1217"><text:span text:style-name="T1217_1">Housing<text:s/>PCP<text:s/>1<text:s/></text:span></text:p>
            </table:table-cell>
            <table:table-cell table:style-name="Cell456">
              <text:p text:style-name="P1218"><text:span text:style-name="T1218_1">Enhancing<text:s/>Urban<text:s/>Annual<text:s/>Voluntary<text:s/>Housing<text:s/>Renovation<text:s/>Program<text:s/>in<text:s/>Addis<text:s/>Ababa:<text:s/>An<text:s/>Action<text:s/>Research<text:s/>Initiative.<text:s/></text:span></text:p>
            </table:table-cell>
            <table:table-cell table:style-name="Cell457">
              <text:p text:style-name="P1219"><text:span text:style-name="T1219_1">100</text:span></text:p>
            </table:table-cell>
          </table:table-row>
          <table:table-row table:style-name="Row167">
            <table:table-cell table:style-name="Cell458">
              <text:p text:style-name="P1220"><text:span text:style-name="T1220_1">Addis</text:span></text:p>
            </table:table-cell>
            <table:table-cell table:style-name="Cell459">
              <text:p text:style-name="P1221"><text:span text:style-name="T1221_1">ST<text:s/>PCP<text:s/>1</text:span></text:p>
            </table:table-cell>
            <table:table-cell table:style-name="Cell460">
              <text:p text:style-name="P1222"><text:span text:style-name="T1222_1">No<text:s/>support<text:s/>for<text:s/>growth-oriented<text:s/>single-entrepreneur<text:s/>led<text:s/>firms<text:s/>under<text:s/>the<text:s/>MSE<text:s/>program.</text:span></text:p>
            </table:table-cell>
            <table:table-cell table:style-name="Cell461">
              <text:p text:style-name="P1223"><text:span text:style-name="T1223_1">50</text:span></text:p>
            </table:table-cell>
          </table:table-row>
          <table:table-row table:style-name="Row168">
            <table:table-cell table:style-name="Cell462">
              <text:p text:style-name="P1224"><text:span text:style-name="T1224_1">Addis</text:span></text:p>
            </table:table-cell>
            <table:table-cell table:style-name="Cell463">
              <text:p text:style-name="P1225"><text:span text:style-name="T1225_1">YCD<text:s/>PCP<text:s/>1</text:span></text:p>
            </table:table-cell>
            <table:table-cell table:style-name="Cell464">
              <text:p text:style-name="P1226"><text:span text:style-name="T1226_1">Advocating<text:s/>for<text:s/>Decent<text:s/>&amp;<text:s/>Dignified<text:s/>work<text:s/>for<text:s/>young<text:s/>female<text:s/>Force<text:s/></text:span></text:p>
            </table:table-cell>
            <table:table-cell table:style-name="Cell465">
              <text:p text:style-name="P1227"><text:span text:style-name="T1227_1">100</text:span></text:p>
            </table:table-cell>
          </table:table-row>
          <table:table-row table:style-name="Row169">
            <table:table-cell table:style-name="Cell466">
              <text:p text:style-name="P1228"><text:span text:style-name="T1228_1">Addis</text:span></text:p>
            </table:table-cell>
            <table:table-cell table:style-name="Cell467">
              <text:p text:style-name="P1229"><text:span text:style-name="T1229_1">YCD<text:s/>PCP<text:s/>2</text:span></text:p>
            </table:table-cell>
            <table:table-cell table:style-name="Cell468">
              <text:p text:style-name="P1230"><text:span text:style-name="T1230_1">Addressing<text:s/>Policy<text:s/>&amp;<text:s/>Practice<text:s/>Fragmentation<text:s/>in<text:s/>Adolescent-focused<text:s/>sexual<text:s/>reproductive<text:s/>Health</text:span></text:p>
            </table:table-cell>
            <table:table-cell table:style-name="Cell469">
              <text:p text:style-name="P1231"><text:span text:style-name="T1231_1">100</text:span></text:p>
            </table:table-cell>
          </table:table-row>
          <table:table-row table:style-name="Row170">
            <table:table-cell table:style-name="Cell470">
              <text:p text:style-name="P1232"><text:span text:style-name="T1232_1">Bukavu</text:span></text:p>
            </table:table-cell>
            <table:table-cell table:style-name="Cell471">
              <text:p text:style-name="P1233"><text:span text:style-name="T1233_1">HWBN<text:s/>PCP<text:s/>1</text:span></text:p>
            </table:table-cell>
            <table:table-cell table:style-name="Cell472">
              <text:p text:style-name="P1234"><text:span text:style-name="T1234_1">Healthy<text:s/>and<text:s/>balanced<text:s/>food<text:s/>accessible<text:s/>to<text:s/>families<text:s/>with<text:s/>a<text:s/>history<text:s/>of<text:s/>child<text:s/>malnutrition<text:s/>living<text:s/>in<text:s/>the<text:s/>outlying<text:s/>districts<text:s/>of<text:s/>Bukavu<text:s/></text:span></text:p>
            </table:table-cell>
            <table:table-cell table:style-name="Cell473">
              <text:p text:style-name="P1235"><text:span text:style-name="T1235_1">100</text:span></text:p>
            </table:table-cell>
          </table:table-row>
          <table:table-row table:style-name="Row171">
            <table:table-cell table:style-name="Cell474">
              <text:p text:style-name="P1236"><text:span text:style-name="T1236_1">Bukavu</text:span></text:p>
            </table:table-cell>
            <table:table-cell table:style-name="Cell475">
              <text:p text:style-name="P1237"><text:span text:style-name="T1237_1">L&amp;C<text:s/>PCP<text:s/>1</text:span></text:p>
            </table:table-cell>
            <table:table-cell table:style-name="Cell476">
              <text:p text:style-name="P1238"><text:span text:style-name="T1238_1">Participatory-action<text:s/>research<text:s/>project<text:s/>on<text:s/>connectivity’s<text:s/>restoration<text:s/>and<text:s/>the<text:s/>land<text:s/>protection<text:s/>in<text:s/>the<text:s/>peripheral<text:s/>area<text:s/>of<text:s/>Bukavu.<text:s/></text:span></text:p>
            </table:table-cell>
            <table:table-cell table:style-name="Cell477">
              <text:p text:style-name="P1239"><text:span text:style-name="T1239_1">100</text:span></text:p>
            </table:table-cell>
          </table:table-row>
          <table:table-row table:style-name="Row172">
            <table:table-cell table:style-name="Cell478">
              <text:p text:style-name="P1240"><text:span text:style-name="T1240_1">Bukavu</text:span></text:p>
            </table:table-cell>
            <table:table-cell table:style-name="Cell479">
              <text:p text:style-name="P1241"><text:span text:style-name="T1241_1">S&amp;S<text:s/>PCP<text:s/>1</text:span></text:p>
            </table:table-cell>
            <table:table-cell table:style-name="Cell480">
              <text:p text:style-name="P1242"><text:span text:style-name="T1242_1">Lobbying<text:s/>and<text:s/>Community<text:s/>Mobilization<text:s/>for<text:s/>the<text:s/>Securitization<text:s/>of<text:s/>Urban<text:s/>Spaces:<text:s/>Evaluating<text:s/>the<text:s/>impact<text:s/>of<text:s/>passageways,<text:s/>trails<text:s/>and<text:s/>public<text:s/>lighting<text:s/>rehabilitation<text:s/>in<text:s/>high-risk<text:s/>areas<text:s/>in<text:s/>Bukavu.<text:s/></text:span></text:p>
            </table:table-cell>
            <table:table-cell table:style-name="Cell481">
              <text:p text:style-name="P1243"><text:span text:style-name="T1243_1">100</text:span></text:p>
            </table:table-cell>
          </table:table-row>
          <table:table-row table:style-name="Row173">
            <table:table-cell table:style-name="Cell482">
              <text:p text:style-name="P1244"><text:span text:style-name="T1244_1">Dar<text:s/>es<text:s/>Salaam</text:span></text:p>
            </table:table-cell>
            <table:table-cell table:style-name="Cell483">
              <text:p text:style-name="P1245"><text:span text:style-name="T1245_1">Housing<text:s/>PCP<text:s/>1<text:s/></text:span></text:p>
            </table:table-cell>
            <table:table-cell table:style-name="Cell484">
              <text:p text:style-name="P1246"><text:span text:style-name="T1246_1">New<text:s/>Finance<text:s/>Options</text:span></text:p>
            </table:table-cell>
            <table:table-cell table:style-name="Cell485">
              <text:p text:style-name="P1247"><text:span text:style-name="T1247_1">100</text:span></text:p>
            </table:table-cell>
          </table:table-row>
          <table:table-row table:style-name="Row174">
            <table:table-cell table:style-name="Cell486">
              <text:p text:style-name="P1248"><text:span text:style-name="T1248_1">Dar<text:s/>es<text:s/>Salaam</text:span></text:p>
            </table:table-cell>
            <table:table-cell table:style-name="Cell487">
              <text:p text:style-name="P1249"><text:span text:style-name="T1249_1">Housing<text:s/>PCP<text:s/>2</text:span></text:p>
            </table:table-cell>
            <table:table-cell table:style-name="Cell488">
              <text:p text:style-name="P1250"><text:span text:style-name="T1250_1">Spatial<text:s/>Planning<text:s/>Institutions<text:s/></text:span></text:p>
            </table:table-cell>
            <table:table-cell table:style-name="Cell489">
              <text:p text:style-name="P1251"><text:span text:style-name="T1251_1">100</text:span></text:p>
            </table:table-cell>
          </table:table-row>
          <table:table-row table:style-name="Row175">
            <table:table-cell table:style-name="Cell490">
              <text:p text:style-name="P1252"><text:span text:style-name="T1252_1">Dar<text:s/>es<text:s/>Salaam</text:span></text:p>
            </table:table-cell>
            <table:table-cell table:style-name="Cell491">
              <text:p text:style-name="P1253"><text:span text:style-name="T1253_1">IS<text:s/>PCP<text:s/>1</text:span></text:p>
            </table:table-cell>
            <table:table-cell table:style-name="Cell492">
              <text:p text:style-name="P1254"><text:span text:style-name="T1254_1">Participatory<text:s/>Community<text:s/>Land<text:s/>Use<text:s/>Planning<text:s/></text:span></text:p>
            </table:table-cell>
            <table:table-cell table:style-name="Cell493">
              <text:p text:style-name="P1255"><text:span text:style-name="T1255_1">100</text:span></text:p>
            </table:table-cell>
          </table:table-row>
          <table:table-row table:style-name="Row176">
            <table:table-cell table:style-name="Cell494">
              <text:p text:style-name="P1256"><text:span text:style-name="T1256_1">Dar<text:s/>es<text:s/>Salaam</text:span></text:p>
            </table:table-cell>
            <table:table-cell table:style-name="Cell495">
              <text:p text:style-name="P1257"><text:span text:style-name="T1257_1">NDED<text:s/>PCP<text:s/>1</text:span></text:p>
            </table:table-cell>
            <table:table-cell table:style-name="Cell496">
              <text:p text:style-name="P1258"><text:span text:style-name="T1258_1">Securing<text:s/>Transport<text:s/>Micro-Enterprises<text:s/></text:span></text:p>
            </table:table-cell>
            <table:table-cell table:style-name="Cell497">
              <text:p text:style-name="P1259"><text:span text:style-name="T1259_1">100</text:span></text:p>
            </table:table-cell>
          </table:table-row>
          <table:table-row table:style-name="Row177">
            <table:table-cell table:style-name="Cell498">
              <text:p text:style-name="P1260"><text:span text:style-name="T1260_1">Dar<text:s/>es<text:s/>Salaam</text:span></text:p>
            </table:table-cell>
            <table:table-cell table:style-name="Cell499">
              <text:p text:style-name="P1261"><text:span text:style-name="T1261_1">ST<text:s/>PCP<text:s/>1</text:span></text:p>
            </table:table-cell>
            <table:table-cell table:style-name="Cell500">
              <text:p text:style-name="P1262"><text:span text:style-name="T1262_1">TVET<text:s/>and<text:s/>Informal<text:s/>Sector<text:s/></text:span></text:p>
            </table:table-cell>
            <table:table-cell table:style-name="Cell501">
              <text:p text:style-name="P1263"><text:span text:style-name="T1263_1">100</text:span></text:p>
            </table:table-cell>
          </table:table-row>
          <table:table-row table:style-name="Row178">
            <table:table-cell table:style-name="Cell502">
              <text:p text:style-name="P1264"><text:span text:style-name="T1264_1">Freetown</text:span></text:p>
            </table:table-cell>
            <table:table-cell table:style-name="Cell503">
              <text:p text:style-name="P1265"><text:span text:style-name="T1265_1">Housing<text:s/>PCP<text:s/>1<text:s/></text:span></text:p>
            </table:table-cell>
            <table:table-cell table:style-name="Cell504">
              <text:p text:style-name="P1266"><text:span text:style-name="T1266_1">Inclusive<text:s/>Housing<text:s/>Policy<text:s/>Development,<text:s/>an<text:s/>action<text:s/>research<text:s/>project</text:span></text:p>
            </table:table-cell>
            <table:table-cell table:style-name="Cell505">
              <text:p text:style-name="P1267"><text:span text:style-name="T1267_1">100</text:span></text:p>
            </table:table-cell>
          </table:table-row>
          <table:table-row table:style-name="Row179">
            <table:table-cell table:style-name="Cell506">
              <text:p text:style-name="P1268"><text:span text:style-name="T1268_1">Freetown</text:span></text:p>
            </table:table-cell>
            <table:table-cell table:style-name="Cell507">
              <text:p text:style-name="P1269"><text:span text:style-name="T1269_1">Housing<text:s/>PCP<text:s/>2</text:span></text:p>
            </table:table-cell>
            <table:table-cell table:style-name="Cell508">
              <text:p text:style-name="P1270"><text:span text:style-name="T1270_1">Affordable<text:s/>rental<text:s/>housing<text:s/>-<text:s/>demonstration<text:s/>project</text:span></text:p>
            </table:table-cell>
            <table:table-cell table:style-name="Cell509">
              <text:p text:style-name="P1271"><text:span text:style-name="T1271_1">100</text:span></text:p>
            </table:table-cell>
          </table:table-row>
          <table:table-row table:style-name="Row180">
            <table:table-cell table:style-name="Cell510">
              <text:p text:style-name="P1272"><text:span text:style-name="T1272_1">Freetown</text:span></text:p>
            </table:table-cell>
            <table:table-cell table:style-name="Cell511">
              <text:p text:style-name="P1273"><text:span text:style-name="T1273_1">HWBN<text:s/>PCP<text:s/>1</text:span></text:p>
            </table:table-cell>
            <table:table-cell table:style-name="Cell512">
              <text:p text:style-name="P1274"><text:span text:style-name="T1274_1">(Aguaponics)<text:s/>Improving<text:s/>access<text:s/>to<text:s/>affordable<text:s/>health<text:s/>diets<text:s/>through<text:s/>skills<text:s/>development<text:s/></text:span></text:p>
            </table:table-cell>
            <table:table-cell table:style-name="Cell513">
              <text:p text:style-name="P1275"><text:span text:style-name="T1275_1">100</text:span></text:p>
            </table:table-cell>
          </table:table-row>
          <table:table-row table:style-name="Row181">
            <table:table-cell table:style-name="Cell514">
              <text:p text:style-name="P1276"><text:span text:style-name="T1276_1">Freetown</text:span></text:p>
            </table:table-cell>
            <table:table-cell table:style-name="Cell515">
              <text:p text:style-name="P1277"><text:span text:style-name="T1277_1">HWBN<text:s/>PCP<text:s/>2</text:span></text:p>
            </table:table-cell>
            <table:table-cell table:style-name="Cell516">
              <text:p text:style-name="P1278"><text:span text:style-name="T1278_1">Empowering<text:s/>market<text:s/>women<text:s/>through<text:s/>an<text:s/>adult<text:s/>learning<text:s/>scheme<text:s/>to<text:s/>improve<text:s/>HWBN<text:s/>and<text:s/>microfinance<text:s/>opportunities<text:s/>in<text:s/>Freetown</text:span></text:p>
            </table:table-cell>
            <table:table-cell table:style-name="Cell517">
              <text:p text:style-name="P1279"><text:span text:style-name="T1279_1">100</text:span></text:p>
            </table:table-cell>
          </table:table-row>
          <table:table-row table:style-name="Row182">
            <table:table-cell table:style-name="Cell518">
              <text:p text:style-name="P1280"><text:span text:style-name="T1280_1">Freetown</text:span></text:p>
            </table:table-cell>
            <table:table-cell table:style-name="Cell519">
              <text:p text:style-name="P1281"><text:span text:style-name="T1281_1">HWBN<text:s/>PCP<text:s/>3</text:span></text:p>
            </table:table-cell>
            <table:table-cell table:style-name="Cell520">
              <text:p text:style-name="P1282"><text:span text:style-name="T1282_1">Urban<text:s/>agriculture<text:s/>(backyard<text:s/>gardening)<text:s/>in<text:s/>informal<text:s/>settlements</text:span></text:p>
            </table:table-cell>
            <table:table-cell table:style-name="Cell521">
              <text:p text:style-name="P1283"><text:span text:style-name="T1283_1">100</text:span></text:p>
            </table:table-cell>
          </table:table-row>
          <table:table-row table:style-name="Row183">
            <table:table-cell table:style-name="Cell522">
              <text:p text:style-name="P1284"><text:span text:style-name="T1284_1">Freetown</text:span></text:p>
            </table:table-cell>
            <table:table-cell table:style-name="Cell523">
              <text:p text:style-name="P1285"><text:span text:style-name="T1285_1">IS<text:s/>PCP<text:s/>1</text:span></text:p>
            </table:table-cell>
            <table:table-cell table:style-name="Cell524">
              <text:p text:style-name="P1286"><text:span text:style-name="T1286_1">Improving<text:s/>secure<text:s/>tenure<text:s/>and<text:s/>basic<text:s/>services<text:s/></text:span></text:p>
            </table:table-cell>
            <table:table-cell table:style-name="Cell525">
              <text:p text:style-name="P1287"><text:span text:style-name="T1287_1">100</text:span></text:p>
            </table:table-cell>
          </table:table-row>
          <table:table-row table:style-name="Row184">
            <table:table-cell table:style-name="Cell526">
              <text:p text:style-name="P1288"><text:span text:style-name="T1288_1">Freetown</text:span></text:p>
            </table:table-cell>
            <table:table-cell table:style-name="Cell527">
              <text:p text:style-name="P1289"><text:span text:style-name="T1289_1">IS<text:s/>PCP<text:s/>2</text:span></text:p>
            </table:table-cell>
            <table:table-cell table:style-name="Cell528">
              <text:p text:style-name="P1290"><text:span text:style-name="T1290_1">Mitigating<text:s/>climate/environmental<text:s/>risk<text:s/>and<text:s/>building<text:s/>resilence</text:span></text:p>
            </table:table-cell>
            <table:table-cell table:style-name="Cell529">
              <text:p text:style-name="P1291"><text:span text:style-name="T1291_1">100</text:span></text:p>
            </table:table-cell>
          </table:table-row>
          <table:table-row table:style-name="Row185">
            <table:table-cell table:style-name="Cell530">
              <text:p text:style-name="P1292"><text:span text:style-name="T1292_1">Freetown</text:span></text:p>
            </table:table-cell>
            <table:table-cell table:style-name="Cell531">
              <text:p text:style-name="P1293"><text:span text:style-name="T1293_1">S&amp;S<text:s/>PCP<text:s/>1</text:span></text:p>
            </table:table-cell>
            <table:table-cell table:style-name="Cell532">
              <text:p text:style-name="P1294"><text:span text:style-name="T1294_1">Community<text:s/>Security,<text:s/>local<text:s/>policing<text:s/>and<text:s/>the<text:s/>instrumentalisation<text:s/>of<text:s/>gangs</text:span></text:p>
            </table:table-cell>
            <table:table-cell table:style-name="Cell533">
              <text:p text:style-name="P1295"><text:span text:style-name="T1295_1">50</text:span></text:p>
            </table:table-cell>
          </table:table-row>
          <table:table-row table:style-name="Row186">
            <table:table-cell table:style-name="Cell534">
              <text:p text:style-name="P1296"><text:span text:style-name="T1296_1">Freetown</text:span></text:p>
            </table:table-cell>
            <table:table-cell table:style-name="Cell535">
              <text:p text:style-name="P1297"><text:span text:style-name="T1297_1">S&amp;S<text:s/>PCP<text:s/>2</text:span></text:p>
            </table:table-cell>
            <table:table-cell table:style-name="Cell536">
              <text:p text:style-name="P1298"><text:span text:style-name="T1298_1">Land,<text:s/>Banking<text:s/>and<text:s/>informal<text:s/>security<text:s/></text:span></text:p>
            </table:table-cell>
            <table:table-cell table:style-name="Cell537">
              <text:p text:style-name="P1299"><text:span text:style-name="T1299_1">50</text:span></text:p>
            </table:table-cell>
          </table:table-row>
          <table:table-row table:style-name="Row187">
            <table:table-cell table:style-name="Cell538">
              <text:p text:style-name="P1300"><text:span text:style-name="T1300_1">Freetown</text:span></text:p>
            </table:table-cell>
            <table:table-cell table:style-name="Cell539">
              <text:p text:style-name="P1301"><text:span text:style-name="T1301_1">YCD<text:s/>PCP<text:s/>1</text:span></text:p>
            </table:table-cell>
            <table:table-cell table:style-name="Cell540">
              <text:p text:style-name="P1302"><text:span text:style-name="T1302_1">Equipping<text:s/>youth<text:s/>with<text:s/>knowledge;<text:s/>certificate<text:s/>course,<text:s/>AR<text:s/>project<text:s/></text:span><text:span text:style-name="T1302_2">alongside</text:span><text:span text:style-name="T1302_3"><text:s/>Energy,<text:s/>Waste<text:s/>Transformation<text:s/></text:span></text:p>
            </table:table-cell>
            <table:table-cell table:style-name="Cell541">
              <text:p text:style-name="P1303"><text:span text:style-name="T1303_1">100</text:span></text:p>
            </table:table-cell>
          </table:table-row>
          <table:table-row table:style-name="Row188">
            <table:table-cell table:style-name="Cell542">
              <text:p text:style-name="P1304"><text:span text:style-name="T1304_1">Harare</text:span></text:p>
            </table:table-cell>
            <table:table-cell table:style-name="Cell543">
              <text:p text:style-name="P1305"><text:span text:style-name="T1305_1">IS<text:s/>PCP<text:s/>1</text:span></text:p>
            </table:table-cell>
            <table:table-cell table:style-name="Cell544">
              <text:p text:style-name="P1306"><text:span text:style-name="T1306_1">Inclusive<text:s/>and<text:s/>comprehensive<text:s/>slum<text:s/>upgrading<text:s/>practice<text:s/></text:span></text:p>
            </table:table-cell>
            <table:table-cell table:style-name="Cell545">
              <text:p text:style-name="P1307"><text:span text:style-name="T1307_1">75</text:span></text:p>
            </table:table-cell>
          </table:table-row>
          <table:table-row table:style-name="Row189">
            <table:table-cell table:style-name="Cell546">
              <text:p text:style-name="P1308"><text:span text:style-name="T1308_1">Harare</text:span></text:p>
            </table:table-cell>
            <table:table-cell table:style-name="Cell547">
              <text:p text:style-name="P1309"><text:span text:style-name="T1309_1">L&amp;C<text:s/>PCP<text:s/>1</text:span></text:p>
            </table:table-cell>
            <table:table-cell table:style-name="Cell548">
              <text:p text:style-name="P1310"><text:span text:style-name="T1310_1">City<text:s/>Urban<text:s/>and<text:s/>Management<text:s/>Weaknesses</text:span></text:p>
            </table:table-cell>
            <table:table-cell table:style-name="Cell549">
              <text:p text:style-name="P1311"><text:span text:style-name="T1311_1">100</text:span></text:p>
            </table:table-cell>
          </table:table-row>
          <table:table-row table:style-name="Row190">
            <table:table-cell table:style-name="Cell550">
              <text:p text:style-name="P1312"><text:span text:style-name="T1312_1">Harare</text:span></text:p>
            </table:table-cell>
            <table:table-cell table:style-name="Cell551">
              <text:p text:style-name="P1313"><text:span text:style-name="T1313_1">NDED<text:s/>PCP<text:s/>1</text:span></text:p>
            </table:table-cell>
            <table:table-cell table:style-name="Cell552">
              <text:p text:style-name="P1314"><text:span text:style-name="T1314_1">Inclusive<text:s/></text:span><text:span text:style-name="T1314_2">u</text:span><text:span text:style-name="T1314_3">p</text:span><text:span text:style-name="T1314_4">grading</text:span><text:span text:style-name="T1314_5">,<text:s/>regularization,<text:s/>provision<text:s/>of<text:s text:c="2"/>operational<text:s/>spaces<text:s/>for<text:s/>household<text:s/>enterprises<text:s/>,<text:s/>Glen<text:s/>View<text:s/>B<text:s/>Complex<text:s/></text:span></text:p>
            </table:table-cell>
            <table:table-cell table:style-name="Cell553">
              <text:p text:style-name="P1315"><text:span text:style-name="T1315_1">100</text:span></text:p>
            </table:table-cell>
          </table:table-row>
          <table:table-row table:style-name="Row191">
            <table:table-cell table:style-name="Cell554">
              <text:p text:style-name="P1316"><text:span text:style-name="T1316_1">Harare</text:span></text:p>
            </table:table-cell>
            <table:table-cell table:style-name="Cell555">
              <text:p text:style-name="P1317"><text:span text:style-name="T1317_1">ST<text:s/>PCP<text:s/>1</text:span></text:p>
            </table:table-cell>
            <table:table-cell table:style-name="Cell556">
              <text:p text:style-name="P1318"><text:span text:style-name="T1318_1">Lack<text:s/>of<text:s/>overarching<text:s/>spatial<text:s/>development<text:s/>programme</text:span></text:p>
            </table:table-cell>
            <table:table-cell table:style-name="Cell557">
              <text:p text:style-name="P1319"><text:span text:style-name="T1319_1">100</text:span></text:p>
            </table:table-cell>
          </table:table-row>
          <table:table-row table:style-name="Row192">
            <table:table-cell table:style-name="Cell558">
              <text:p text:style-name="P1320"><text:span text:style-name="T1320_1">Harare</text:span></text:p>
            </table:table-cell>
            <table:table-cell table:style-name="Cell559">
              <text:p text:style-name="P1321"><text:span text:style-name="T1321_1">ST<text:s/>PCP<text:s/>2</text:span></text:p>
            </table:table-cell>
            <table:table-cell table:style-name="Cell560">
              <text:p text:style-name="P1322"><text:span text:style-name="T1322_1">Rising<text:s/>and<text:s/>pervasive<text:s/>informality<text:s/>within<text:s/>the<text:s/>city</text:span></text:p>
            </table:table-cell>
            <table:table-cell table:style-name="Cell561">
              <text:p text:style-name="P1323"><text:span text:style-name="T1323_1">100</text:span></text:p>
            </table:table-cell>
          </table:table-row>
          <table:table-row table:style-name="Row193">
            <table:table-cell table:style-name="Cell562">
              <text:p text:style-name="P1324"><text:span text:style-name="T1324_1">Kampala</text:span></text:p>
            </table:table-cell>
            <table:table-cell table:style-name="Cell563">
              <text:p text:style-name="P1325"><text:span text:style-name="T1325_1">Team<text:s/>PCP<text:s/>1</text:span></text:p>
            </table:table-cell>
            <table:table-cell table:style-name="Cell564">
              <text:p text:style-name="P1326"><text:span text:style-name="T1326_1">Kawenja<text:s/>plast-preneurship<text:s/>and<text:s/>innovation<text:s/>hub </text:span></text:p>
            </table:table-cell>
            <table:table-cell table:style-name="Cell565">
              <text:p text:style-name="P1327"><text:span text:style-name="T1327_1">100</text:span></text:p>
            </table:table-cell>
          </table:table-row>
          <table:table-row table:style-name="Row194">
            <table:table-cell table:style-name="Cell566">
              <text:p text:style-name="P1328"><text:span text:style-name="T1328_1">Kampala</text:span></text:p>
            </table:table-cell>
            <table:table-cell table:style-name="Cell567">
              <text:p text:style-name="P1329"><text:span text:style-name="T1329_1">Team<text:s/>PCP<text:s/>2</text:span></text:p>
            </table:table-cell>
            <table:table-cell table:style-name="Cell568">
              <text:p text:style-name="P1330"><text:span text:style-name="T1330_1">Communally<text:s/>Led<text:s/>Solutions<text:s/>for<text:s/>Enhancing<text:s/>Sanitation<text:s/>Hygiene<text:s/>&amp;<text:s/>Food<text:s/>Supply<text:s/>System<text:s/>in<text:s/>Ggaba<text:s/>Market</text:span></text:p>
            </table:table-cell>
            <table:table-cell table:style-name="Cell569">
              <text:p text:style-name="P1331"><text:span text:style-name="T1331_1">100</text:span></text:p>
            </table:table-cell>
          </table:table-row>
          <table:table-row table:style-name="Row195">
            <table:table-cell table:style-name="Cell570">
              <text:p text:style-name="P1332"><text:span text:style-name="T1332_1">Lagos</text:span></text:p>
            </table:table-cell>
            <table:table-cell table:style-name="Cell571">
              <text:p text:style-name="P1333"><text:span text:style-name="T1333_1">Housing<text:s/>PCP<text:s/>1<text:s/></text:span></text:p>
            </table:table-cell>
            <table:table-cell table:style-name="Cell572">
              <text:p text:style-name="P1334"><text:span text:style-name="T1334_1">Catalyse<text:s/>cooperative<text:s/>societies<text:s/>towards<text:s/>affordable<text:s/>&amp;<text:s/>sustainable<text:s/>rental<text:s/>and<text:s/></text:span><text:span text:style-name="T1334_2">owner-occupied</text:span><text:span text:style-name="T1334_3"><text:s/>housing:<text:s/>AR<text:s/>pilot<text:s/>at<text:s/>Lagos<text:s/>Federation<text:s/>cooperative<text:s/>societies<text:s/>land.</text:span></text:p>
            </table:table-cell>
            <table:table-cell table:style-name="Cell573">
              <text:p text:style-name="P1335"><text:span text:style-name="T1335_1">100</text:span></text:p>
            </table:table-cell>
          </table:table-row>
          <table:table-row table:style-name="Row196">
            <table:table-cell table:style-name="Cell574">
              <text:p text:style-name="P1336"><text:span text:style-name="T1336_1">Lagos</text:span></text:p>
            </table:table-cell>
            <table:table-cell table:style-name="Cell575">
              <text:p text:style-name="P1337"><text:span text:style-name="T1337_1">Housing<text:s/>PCP<text:s/>2</text:span></text:p>
            </table:table-cell>
            <table:table-cell table:style-name="Cell576">
              <text:p text:style-name="P1338"><text:span text:style-name="T1338_1">Scaling<text:s/>up<text:s/>Climate<text:s/>Resilience<text:s/>&amp;<text:s/>Sustainability<text:s/>Initiatives<text:s/></text:span></text:p>
            </table:table-cell>
            <table:table-cell table:style-name="Cell577">
              <text:p text:style-name="P1339"><text:span text:style-name="T1339_1">100</text:span></text:p>
            </table:table-cell>
          </table:table-row>
          <table:table-row table:style-name="Row197">
            <table:table-cell table:style-name="Cell578">
              <text:p text:style-name="P1340"><text:span text:style-name="T1340_1">Lagos</text:span></text:p>
            </table:table-cell>
            <table:table-cell table:style-name="Cell579">
              <text:p text:style-name="P1341"><text:span text:style-name="T1341_1">NDED<text:s/>PCP<text:s/>1</text:span></text:p>
            </table:table-cell>
            <table:table-cell table:style-name="Cell580">
              <text:p text:style-name="P1342"><text:span text:style-name="T1342_1">Promoting<text:s/>Financial<text:s/>Inclusion<text:s/>for<text:s/>HMEs<text:s/>in<text:s/>Lagos</text:span></text:p>
            </table:table-cell>
            <table:table-cell table:style-name="Cell581">
              <text:p text:style-name="P1343"><text:span text:style-name="T1343_1">100</text:span></text:p>
            </table:table-cell>
          </table:table-row>
          <table:table-row table:style-name="Row198">
            <table:table-cell table:style-name="Cell582">
              <text:p text:style-name="P1344"><text:span text:style-name="T1344_1">Lagos</text:span></text:p>
            </table:table-cell>
            <table:table-cell table:style-name="Cell583">
              <text:p text:style-name="P1345"><text:span text:style-name="T1345_1">S&amp;S<text:s/>PCP<text:s/>1</text:span></text:p>
            </table:table-cell>
            <table:table-cell table:style-name="Cell584">
              <text:p text:style-name="P1346"><text:span text:style-name="T1346_1">Inequality<text:s/>-<text:s/>job,<text:s/>income,<text:s/>welfare<text:s/>-<text:s/>and<text:s/>increasing<text:s/>violent<text:s/>criminal<text:s/>youth</text:span></text:p>
            </table:table-cell>
            <table:table-cell table:style-name="Cell585">
              <text:p text:style-name="P1347"><text:span text:style-name="T1347_1">100</text:span></text:p>
            </table:table-cell>
          </table:table-row>
          <table:table-row table:style-name="Row199">
            <table:table-cell table:style-name="Cell586">
              <text:p text:style-name="P1348"><text:span text:style-name="T1348_1">Lagos</text:span></text:p>
            </table:table-cell>
            <table:table-cell table:style-name="Cell587">
              <text:p text:style-name="P1349"><text:span text:style-name="T1349_1">S&amp;S<text:s/>PCP<text:s/>2</text:span></text:p>
            </table:table-cell>
            <table:table-cell table:style-name="Cell588">
              <text:p text:style-name="P1350"><text:span text:style-name="T1350_1">Lack<text:s/>of<text:s/>State<text:s/>Capacity<text:s/>to<text:s/>provide<text:s/>security<text:s/>&amp;<text:s/>emergency<text:s/>management<text:s/>services<text:s/>effectively</text:span></text:p>
            </table:table-cell>
            <table:table-cell table:style-name="Cell589">
              <text:p text:style-name="P1351"><text:span text:style-name="T1351_1">100</text:span></text:p>
            </table:table-cell>
          </table:table-row>
          <table:table-row table:style-name="Row200">
            <table:table-cell table:style-name="Cell590">
              <text:p text:style-name="P1352"><text:span text:style-name="T1352_1">Lagos</text:span></text:p>
            </table:table-cell>
            <table:table-cell table:style-name="Cell591">
              <text:p text:style-name="P1353"><text:span text:style-name="T1353_1">S&amp;S<text:s/>PCP<text:s/>3</text:span></text:p>
            </table:table-cell>
            <table:table-cell table:style-name="Cell592">
              <text:p text:style-name="P1354"><text:span text:style-name="T1354_1">Increasing<text:s/>hotspots<text:s/>of<text:s/>violent<text:s/>crime<text:s/>due<text:s/>to<text:s/>poor<text:s/>night-time<text:s/>environment</text:span></text:p>
            </table:table-cell>
            <table:table-cell table:style-name="Cell593">
              <text:p text:style-name="P1355"><text:span text:style-name="T1355_1">100</text:span></text:p>
            </table:table-cell>
          </table:table-row>
          <table:table-row table:style-name="Row201">
            <table:table-cell table:style-name="Cell594">
              <text:p text:style-name="P1356"><text:span text:style-name="T1356_1">Lilongwe</text:span></text:p>
            </table:table-cell>
            <table:table-cell table:style-name="Cell595">
              <text:p text:style-name="P1357"><text:span text:style-name="T1357_1">HWBN<text:s/>PCP<text:s/>1</text:span></text:p>
            </table:table-cell>
            <table:table-cell table:style-name="Cell596">
              <text:p text:style-name="P1358"><text:span text:style-name="T1358_1">Nutrition<text:s/>uptake<text:s/>challenges<text:s/>despite<text:s/>vast<text:s/>knowledge</text:span></text:p>
            </table:table-cell>
            <table:table-cell table:style-name="Cell597">
              <text:p text:style-name="P1359"><text:span text:style-name="T1359_1">100</text:span></text:p>
            </table:table-cell>
          </table:table-row>
          <table:table-row table:style-name="Row202">
            <table:table-cell table:style-name="Cell598">
              <text:p text:style-name="P1360"><text:span text:style-name="T1360_1">Lilongwe</text:span></text:p>
            </table:table-cell>
            <table:table-cell table:style-name="Cell599">
              <text:p text:style-name="P1361"><text:span text:style-name="T1361_1">IS<text:s/>PCP<text:s/>1</text:span></text:p>
            </table:table-cell>
            <table:table-cell table:style-name="Cell600">
              <text:p text:style-name="P1362"><text:span text:style-name="T1362_1">Waste<text:s/>Management<text:s/>Challenges<text:s/>in<text:s/>three<text:s/>informal<text:s/>settlements</text:span></text:p>
            </table:table-cell>
            <table:table-cell table:style-name="Cell601">
              <text:p text:style-name="P1363"><text:span text:style-name="T1363_1">100</text:span></text:p>
            </table:table-cell>
          </table:table-row>
          <table:table-row table:style-name="Row203">
            <table:table-cell table:style-name="Cell602">
              <text:p text:style-name="P1364"><text:span text:style-name="T1364_1">Lilongwe</text:span></text:p>
            </table:table-cell>
            <table:table-cell table:style-name="Cell603">
              <text:p text:style-name="P1365"><text:span text:style-name="T1365_1">NDED<text:s/>PCP<text:s/>1</text:span></text:p>
            </table:table-cell>
            <table:table-cell table:style-name="Cell604">
              <text:p text:style-name="P1366"><text:span text:style-name="T1366_1">Developing<text:s/>an<text:s/>Ecosystem<text:s/>for<text:s/>Opportunity<text:s/>Focused<text:s/>Micro-Entrepreneurs<text:s/>Stand-Alone<text:s/>Action<text:s/>Research<text:s/>Project.<text:s/></text:span></text:p>
            </table:table-cell>
            <table:table-cell table:style-name="Cell605">
              <text:p text:style-name="P1367"><text:span text:style-name="T1367_1">100</text:span></text:p>
            </table:table-cell>
          </table:table-row>
          <table:table-row table:style-name="Row204">
            <table:table-cell table:style-name="Cell606">
              <text:p text:style-name="P1368"><text:span text:style-name="T1368_1">Maiduguri</text:span></text:p>
            </table:table-cell>
            <table:table-cell table:style-name="Cell607">
              <text:p text:style-name="P1369"><text:span text:style-name="T1369_1">L&amp;C<text:s/>PCP<text:s/>1</text:span></text:p>
            </table:table-cell>
            <table:table-cell table:style-name="Cell608">
              <text:p text:style-name="P1370"><text:span text:style-name="T1370_1">Customary<text:s/>Land<text:s/>Registration<text:s/>and<text:s/>Conflicts<text:s/>in<text:s/>Maiduguri</text:span></text:p>
            </table:table-cell>
            <table:table-cell table:style-name="Cell609">
              <text:p text:style-name="P1371"><text:span text:style-name="T1371_1">100</text:span></text:p>
            </table:table-cell>
          </table:table-row>
          <table:table-row table:style-name="Row205">
            <table:table-cell table:style-name="Cell610">
              <text:p text:style-name="P1372"><text:span text:style-name="T1372_1">Maiduguri</text:span></text:p>
            </table:table-cell>
            <table:table-cell table:style-name="Cell611">
              <text:p text:style-name="P1373"><text:span text:style-name="T1373_1">S&amp;S<text:s/>PCP<text:s/>1</text:span></text:p>
            </table:table-cell>
            <table:table-cell table:style-name="Cell612">
              <text:p text:style-name="P1374"><text:span text:style-name="T1374_1">Politicalization<text:s/>&amp;<text:s/>instrumentalisation,<text:s/>Civilian<text:s/>Task<text:s/>Force</text:span></text:p>
            </table:table-cell>
            <table:table-cell table:style-name="Cell613">
              <text:p text:style-name="P1375"><text:span text:style-name="T1375_1">100</text:span></text:p>
            </table:table-cell>
          </table:table-row>
          <table:table-row table:style-name="Row206">
            <table:table-cell table:style-name="Cell614">
              <text:p text:style-name="P1376"><text:span text:style-name="T1376_1">Maiduguri</text:span></text:p>
            </table:table-cell>
            <table:table-cell table:style-name="Cell615">
              <text:p text:style-name="P1377"><text:span text:style-name="T1377_1">YCD<text:s/>PCP<text:s/>1</text:span></text:p>
            </table:table-cell>
            <table:table-cell table:style-name="Cell616">
              <text:p text:style-name="P1378"><text:span text:style-name="T1378_1">Youth<text:s/>involvement<text:s/>in<text:s/>drug<text:s/>and<text:s/>substance<text:s/>abuse.<text:s/>Reactivating<text:s/>the<text:s/>multi-stakeholder<text:s/>drugs<text:s/>control<text:s/>committee<text:s/>to<text:s/>prevent<text:s/>drug<text:s/>trafficking<text:s/>and<text:s/>rehabilitate<text:s/>addicts.<text:s text:c="2"/></text:span></text:p>
            </table:table-cell>
            <table:table-cell table:style-name="Cell617">
              <text:p text:style-name="P1379"><text:span text:style-name="T1379_1">100</text:span></text:p>
            </table:table-cell>
          </table:table-row>
          <table:table-row table:style-name="Row207">
            <table:table-cell table:style-name="Cell618">
              <text:p text:style-name="P1380"><text:span text:style-name="T1380_1">Maiduguri</text:span></text:p>
            </table:table-cell>
            <table:table-cell table:style-name="Cell619">
              <text:p text:style-name="P1381"><text:span text:style-name="T1381_1">YCD<text:s/>PCP<text:s/>2</text:span></text:p>
            </table:table-cell>
            <table:table-cell table:style-name="Cell620">
              <text:p text:style-name="P1382"><text:span text:style-name="T1382_1">Addressing<text:s/>low<text:s/>quality<text:s/>of<text:s/>primary<text:s/>&amp;<text:s/>secondary<text:s/>education<text:s/>through<text:s/>teaching<text:s/>service<text:s/>reform<text:s/></text:span></text:p>
            </table:table-cell>
            <table:table-cell table:style-name="Cell621">
              <text:p text:style-name="P1383"><text:span text:style-name="T1383_1">100</text:span></text:p>
            </table:table-cell>
          </table:table-row>
          <table:table-row table:style-name="Row208">
            <table:table-cell table:style-name="Cell622">
              <text:p text:style-name="P1384"><text:span text:style-name="T1384_1">Mogadishu<text:s/></text:span></text:p>
            </table:table-cell>
            <table:table-cell table:style-name="Cell623">
              <text:p text:style-name="P1385"><text:span text:style-name="T1385_1">IS<text:s/>PCP<text:s/>1</text:span></text:p>
            </table:table-cell>
            <table:table-cell table:style-name="Cell624">
              <text:p text:style-name="P1386"><text:span text:style-name="T1386_1">Informal<text:s/>settlers<text:s/>(&amp;<text:s/>IDPs)<text:s/>lack<text:s/>of<text:s/>secure<text:s/>tenure:<text:s/>Training<text:s/>and<text:s/>alliance<text:s/>building<text:s/>with<text:s/>key<text:s/>formal<text:s/>&amp;<text:s/>informal<text:s/>actors</text:span></text:p>
            </table:table-cell>
            <table:table-cell table:style-name="Cell625">
              <text:p text:style-name="P1387"><text:span text:style-name="T1387_1">50</text:span></text:p>
            </table:table-cell>
          </table:table-row>
          <table:table-row table:style-name="Row209">
            <table:table-cell table:style-name="Cell626">
              <text:p text:style-name="P1388"><text:span text:style-name="T1388_1">Mogadishu<text:s/></text:span></text:p>
            </table:table-cell>
            <table:table-cell table:style-name="Cell627">
              <text:p text:style-name="P1389"><text:span text:style-name="T1389_1">S&amp;S<text:s/>PCP<text:s/>1</text:span></text:p>
            </table:table-cell>
            <table:table-cell table:style-name="Cell628">
              <text:p text:style-name="P1390"><text:span text:style-name="T1390_1">Youth<text:s/>gangs<text:s/>(ciyaal<text:s/>weero)<text:s/>emerging<text:s/>forms<text:s/>of<text:s/>violent<text:s/>criminality</text:span></text:p>
            </table:table-cell>
            <table:table-cell table:style-name="Cell629">
              <text:p text:style-name="P1391"><text:span text:style-name="T1391_1">100</text:span></text:p>
            </table:table-cell>
          </table:table-row>
          <table:table-row table:style-name="Row210">
            <table:table-cell table:style-name="Cell630">
              <text:p text:style-name="P1392"><text:span text:style-name="T1392_1">Mogadishu<text:s/></text:span></text:p>
            </table:table-cell>
            <table:table-cell table:style-name="Cell631">
              <text:p text:style-name="P1393"><text:span text:style-name="T1393_1">YCD<text:s/>PCP<text:s/>1</text:span></text:p>
            </table:table-cell>
            <table:table-cell table:style-name="Cell632">
              <text:p text:style-name="P1394"><text:span text:style-name="T1394_1">Youth<text:s/>healing<text:s/>engagement,<text:s/>advocacy,<text:s/>and<text:s/>lobbying</text:span></text:p>
            </table:table-cell>
            <table:table-cell table:style-name="Cell633">
              <text:p text:style-name="P1395"><text:span text:style-name="T1395_1">100</text:span></text:p>
            </table:table-cell>
          </table:table-row>
          <table:table-row table:style-name="Row211">
            <table:table-cell table:style-name="Cell634">
              <text:p text:style-name="P1396"><text:span text:style-name="T1396_1">Nairobi</text:span></text:p>
            </table:table-cell>
            <table:table-cell table:style-name="Cell635">
              <text:p text:style-name="P1397"><text:span text:style-name="T1397_1">Housing<text:s/>PCP<text:s/>1<text:s/></text:span></text:p>
            </table:table-cell>
            <table:table-cell table:style-name="Cell636">
              <text:p text:style-name="P1398"><text:span text:style-name="T1398_1">The<text:s/>high<text:s/></text:span><text:span text:style-name="T1398_2">incidence</text:span><text:span text:style-name="T1398_3"><text:s/>of<text:s/>rental<text:s/>occupancy<text:s/>in<text:s/>urban<text:s/>areas;<text:s/>bring<text:s/>rental<text:s text:c="2"/>housing<text:s/>to<text:s/>the<text:s/>forefront<text:s/>of<text:s/>the<text:s/>housing<text:s/>agenda</text:span></text:p>
            </table:table-cell>
            <table:table-cell table:style-name="Cell637">
              <text:p text:style-name="P1399"><text:span text:style-name="T1399_1">50</text:span></text:p>
            </table:table-cell>
          </table:table-row>
          <table:table-row table:style-name="Row212">
            <table:table-cell table:style-name="Cell638">
              <text:p text:style-name="P1400"><text:span text:style-name="T1400_1">Nairobi</text:span></text:p>
            </table:table-cell>
            <table:table-cell table:style-name="Cell639">
              <text:p text:style-name="P1401"><text:span text:style-name="T1401_1">Housing<text:s/>PCP<text:s/>2</text:span></text:p>
            </table:table-cell>
            <table:table-cell table:style-name="Cell640">
              <text:p text:style-name="P1402"><text:span text:style-name="T1402_1">The<text:s/>impact<text:s/>of<text:s/>housing<text:s/>sub-markets<text:s/>relative<text:s/>to<text:s/>the<text:s/>larger<text:s/>urban<text:s/>economic<text:s/>space</text:span></text:p>
            </table:table-cell>
            <table:table-cell table:style-name="Cell641">
              <text:p text:style-name="P1403"><text:span text:style-name="T1403_1">50</text:span></text:p>
            </table:table-cell>
          </table:table-row>
          <table:table-row table:style-name="Row213">
            <table:table-cell table:style-name="Cell642">
              <text:p text:style-name="P1404"><text:span text:style-name="T1404_1">Nairobi</text:span></text:p>
            </table:table-cell>
            <table:table-cell table:style-name="Cell643">
              <text:p text:style-name="P1405"><text:span text:style-name="T1405_1">Housing<text:s/>PCP<text:s/>3</text:span></text:p>
            </table:table-cell>
            <table:table-cell table:style-name="Cell644">
              <text:p text:style-name="P1406"><text:span text:style-name="T1406_1">Lack<text:s/>of<text:s/>functional<text:s/>assignments<text:s/>&amp;<text:s/></text:span><text:span text:style-name="T1406_2">decision-making</text:span><text:span text:style-name="T1406_3"><text:s/>roles</text:span></text:p>
            </table:table-cell>
            <table:table-cell table:style-name="Cell645">
              <text:p text:style-name="P1407"><text:span text:style-name="T1407_1">50</text:span></text:p>
            </table:table-cell>
          </table:table-row>
          <table:table-row table:style-name="Row214">
            <table:table-cell table:style-name="Cell646">
              <text:p text:style-name="P1408"><text:span text:style-name="T1408_1">Nairobi</text:span></text:p>
            </table:table-cell>
            <table:table-cell table:style-name="Cell647">
              <text:p text:style-name="P1409"><text:span text:style-name="T1409_1">HWBN<text:s/>PCP<text:s/>1</text:span></text:p>
            </table:table-cell>
            <table:table-cell table:style-name="Cell648">
              <text:p text:style-name="P1410"><text:span text:style-name="T1410_1">Sustainable<text:s/>and<text:s/>Healthy<text:s/>Diets<text:s/>for<text:s/>Children<text:s/></text:span></text:p>
            </table:table-cell>
            <table:table-cell table:style-name="Cell649">
              <text:p text:style-name="P1411"><text:span text:style-name="T1411_1">100</text:span></text:p>
            </table:table-cell>
          </table:table-row>
          <table:table-row table:style-name="Row215">
            <table:table-cell table:style-name="Cell650">
              <text:p text:style-name="P1412"><text:span text:style-name="T1412_1">Nairobi</text:span></text:p>
            </table:table-cell>
            <table:table-cell table:style-name="Cell651">
              <text:p text:style-name="P1413"><text:span text:style-name="T1413_1">S&amp;S<text:s/>PCP<text:s/>1</text:span></text:p>
            </table:table-cell>
            <table:table-cell table:style-name="Cell652">
              <text:p text:style-name="P1414"><text:span text:style-name="T1414_1">Child<text:s/>centred<text:s/>&amp;<text:s/>environmentally<text:s/>designed<text:s/>play<text:s/>spaces<text:s/>in<text:s/>low-income<text:s/></text:span><text:span text:style-name="T1414_2"><text:line-break/>neighbourhoods</text:span></text:p>
            </table:table-cell>
            <table:table-cell table:style-name="Cell653">
              <text:p text:style-name="P1415"><text:span text:style-name="T1415_1">50</text:span></text:p>
            </table:table-cell>
          </table:table-row>
          <table:table-row table:style-name="Row216">
            <table:table-cell table:style-name="Cell654">
              <text:p text:style-name="P1416"><text:span text:style-name="T1416_1">Nairobi</text:span></text:p>
            </table:table-cell>
            <table:table-cell table:style-name="Cell655">
              <text:p text:style-name="P1417"><text:span text:style-name="T1417_1">S&amp;S<text:s/>PCP<text:s/>2</text:span></text:p>
            </table:table-cell>
            <table:table-cell table:style-name="Cell656">
              <text:p text:style-name="P1418"><text:span text:style-name="T1418_1">Handbook<text:s/>to<text:s/>document<text:s/>costs<text:s/>of<text:s/>petty<text:s/>offences,&amp;<text:s/>showcase<text:s/>alternative<text:s/>and<text:s/>non-punitive<text:s/>approaches<text:s/>to<text:s/>security<text:s/>provision</text:span></text:p>
            </table:table-cell>
            <table:table-cell table:style-name="Cell657">
              <text:p text:style-name="P1419"><text:span text:style-name="T1419_1">50</text:span></text:p>
            </table:table-cell>
          </table:table-row>
        </table:table>
        <text:p text:style-name="P1420"><text:span text:style-name="T1420_1">*.<text:s/>Domain<text:s/>abbreviations:<text:s/>HWBN<text:s/>is<text:s/>health<text:s/>well-being<text:s/>and<text:s/>nutrition;<text:s/>IS<text:s/>is<text:s/>informal<text:s/>settlements;<text:s/>L&amp;C<text:s/>is<text:s/>land<text:s/>and<text:s/>connectivity;<text:s/>NDED<text:s/>is<text:s/>neighbourhood<text:s/>and<text:s/>district<text:s/>economic<text:s/>development;<text:s/>S&amp;S<text:s/>is<text:s/>safety<text:s/>and<text:s/>security;<text:s/>ST<text:s/>is<text:s/>structural<text:s/>transformation;<text:s/>YCD<text:s/>is<text:s/>youth<text:s/>and<text:s/>capability<text:s/>development.<text:s/>Team<text:s/>is<text:s/>a<text:s/>cross-domain<text:s/>PCP<text:s/>application.<text:s/></text:span></text:p>
        <text:p text:style-name="P1421"/>
        <text:p text:style-name="P1422"/>
        <text:p text:style-name="P1423"><text:span text:style-name="T1423_1">Annex<text:s/>12<text:s/>(Output<text:s/>2.1):<text:s/>Examples<text:s/>of<text:s/>reform<text:s/>coalitions<text:s/>collaborating<text:s/>with<text:s/>others<text:s/>(</text:span><text:span text:style-name="T1423_2">e.g.</text:span><text:span text:style-name="T1423_3"><text:s/>elites)<text:s/>to<text:s/>contribute<text:s/>to<text:s/>the<text:s/>work<text:s/>of<text:s/>the<text:s/>ACRP</text:span></text:p>
        <text:p text:style-name="P1424"/>
        <text:p text:style-name="P1425"><text:span text:style-name="T1425_1">Accra<text:s/>–<text:s/>Local<text:s/>Government<text:s/>Network.<text:s/></text:span><text:span text:style-name="T1425_2">ACRC<text:s/>researchers<text:s/>engaged<text:s/>with<text:s/>Local<text:s/>Government<text:s/>Network<text:s/>(LOGnet),<text:s/>an<text:s/>SDG11<text:s/>platform<text:s/>(the<text:s/>coalition<text:s/>of<text:s/>NGOs<text:s/>in<text:s/>WASH),<text:s/>and<text:s/>the<text:s/>National<text:s/>Urban<text:s/>Forum-Technical<text:s/>Working<text:s/>Group<text:s/>on<text:s/>Urban<text:s/>to<text:s/>rationalise<text:s/>for<text:s/>reforms<text:s/>in<text:s/>housing<text:s/>and<text:s/>service<text:s/>delivery.<text:s/>In<text:s/>addition<text:s/>to<text:s/>co-creation<text:s/>and<text:s/>co-production<text:s/>of<text:s/>evidence,<text:s/>these<text:s/>group<text:s/>accessed<text:s/>and<text:s/>used<text:s/>evidence<text:s/>from<text:s/>ACRC<text:s/>to<text:s/>catalyse<text:s/>deliberations<text:s/>and<text:s/>encourage<text:s/>policy<text:s/>reviews<text:s/>(both<text:s/>in<text:s/>respect<text:s/>of<text:s/>the<text:s/>slum<text:s/>upgrading<text:s/>programmes<text:s/>and<text:s/>the<text:s/>national<text:s/>housing<text:s/>policy).<text:s/>Local<text:s/>government<text:s/>is<text:s/>essential<text:s/>to<text:s/>the<text:s/>provision<text:s/>of<text:s/>urban<text:s/>basic<text:s/>services,<text:s/>and<text:s/>hence<text:s/>has<text:s/>a<text:s/>significance<text:s/>contribution<text:s/>to<text:s/>advancing<text:s/>an<text:s/>urban<text:s/>reform<text:s/>agenda<text:s/>that<text:s/>address<text:s/>SDGs<text:s/>and<text:s/>the<text:s/>needs<text:s/>of<text:s/></text:span><text:span text:style-name="T1425_3">low-income</text:span><text:span text:style-name="T1425_4"><text:s/>residents.<text:s/></text:span></text:p>
        <text:p text:style-name="P1426"/>
        <text:p text:style-name="P1427"><text:span text:style-name="T1427_1">Harare<text:s/>–<text:s/>Urban<text:s/>Informality<text:s/>Forum.<text:s/></text:span><text:span text:style-name="T1427_2">The<text:s/>Urban<text:s/>Informality<text:s/>Forum<text:s/>constitutes<text:s/>a<text:s/>policy<text:s/>and<text:s/>learning<text:s/>space<text:s/>that<text:s/>brings<text:s/>together<text:s/>academics,<text:s/>NGOs<text:s/>city<text:s/>officials,<text:s/>and<text:s/>communities<text:s/>from<text:s/>informal<text:s/>settlements.<text:s/>It<text:s/>provides<text:s/>both<text:s/>officials<text:s/>and<text:s/>communities<text:s/>with<text:s/>a<text:s/>better<text:s/>understanding<text:s/>of<text:s/>each<text:s/>other’s<text:s/>position<text:s/>and<text:s/>a<text:s/>more<text:s/>inclusive<text:s/>process<text:s/>of<text:s/>co-designing<text:s/>interventions<text:s/>has<text:s/>resulted.<text:s/>The<text:s/>Forum<text:s/>has<text:s/>engaged<text:s/>strongly<text:s/>with<text:s/>the<text:s/>ACRP’s<text:s/>research<text:s/>and<text:s/>evidence.<text:s/>It<text:s/>has<text:s/>been<text:s/>very<text:s/>supportive<text:s/>of<text:s/>work<text:s/>to<text:s/>advance<text:s/>the<text:s/>informal<text:s/>economic<text:s/>sector<text:s/>policy<text:s/>for<text:s/>the<text:s/>city<text:s/>of<text:s/>Harare<text:s/>and<text:s/>to<text:s/>ensure<text:s/>more<text:s/>effective<text:s/>state<text:s/>support<text:s/>for<text:s/>the<text:s/>informal<text:s/>economic<text:s/>sector.<text:s/>The<text:s/>contribution<text:s/>of<text:s/>a<text:s/>broad<text:s/>group<text:s/>of<text:s/>policy<text:s/>actors,<text:s/>civic<text:s/>society<text:s/>agencies<text:s/>and<text:s/>academics<text:s/>(drawing<text:s/>on<text:s/>several<text:s/>relevant<text:s/>disciplines)<text:s/>has<text:s/>been<text:s/>important<text:s/>to<text:s/>legitimate<text:s/>the<text:s/>concerns<text:s/>that<text:s/>have<text:s/>been<text:s/>raised<text:s/>by<text:s/>the<text:s/>ACRP<text:s/>research<text:s/>and<text:s/>validate<text:s/>findings.</text:span></text:p>
        <text:p text:style-name="P1428"/>
        <text:p text:style-name="P1429"><text:span text:style-name="T1429_1">In<text:s/></text:span><text:span text:style-name="T1429_2">Kampala<text:s/>–<text:s/>Urban<text:s/>Action<text:s/>Lab,<text:s/></text:span><text:span text:style-name="T1429_3">the<text:s/>ACRP<text:s/>team<text:s/>have<text:s/>been<text:s/>working<text:s/>closely<text:s/>with<text:s/>the<text:s/>Urban<text:s/>Action<text:s/>Lab,<text:s/>relevant<text:s/>government<text:s/>ministries<text:s/>and<text:s/>the<text:s/>Kampala<text:s/>Capital<text:s/>City<text:s/>Authority<text:s/>(KCCA).<text:s/>High<text:s/>level<text:s/>government<text:s/>officials<text:s/>such<text:s/>as<text:s/>Commissioner<text:s/>for<text:s/>Urban<text:s/>Development<text:s/>(Ministry<text:s/>of<text:s/>Lands,<text:s/>Housing<text:s/>and<text:s/>Urban<text:s/>Development)<text:s/>participate<text:s/>in<text:s/>ACRP<text:s/>meetings<text:s/>and<text:s/>webinars.<text:s/>Longstanding<text:s/>relationships<text:s/>that<text:s/>the<text:s/>Urban<text:s/>Action<text:s/>Lab<text:s/>have<text:s/>developed<text:s/>with<text:s/>a<text:s/>multitude<text:s/>of<text:s/>state<text:s/>agencies<text:s/>since<text:s/>it<text:s/>was<text:s/>founded<text:s/>in<text:s/>2000<text:s/>have<text:s/>added<text:s/>to<text:s/>the<text:s/>credibility<text:s/>of<text:s/>the<text:s/>ACRP.<text:s/>The<text:s/>City<text:s/>of<text:s/>Systems<text:s/>team<text:s/>(some<text:s/>of<text:s/>whom<text:s/>work<text:s/>within<text:s/>in<text:s/>the<text:s/>Urban<text:s/>Action<text:s/>Lab)<text:s/>have<text:s/>been<text:s/>asked<text:s/>to<text:s/>engage<text:s/>with<text:s/>KCCA<text:s/>officials<text:s/>to<text:s/>advance<text:s/>Kampala's<text:s/>climate<text:s/>action<text:s/>plan.</text:span></text:p>
        <text:p text:style-name="P1430"/>
        <text:p text:style-name="P1431"><text:span text:style-name="T1431_1">In<text:s/></text:span><text:span text:style-name="T1431_2">Lagos,<text:s/></text:span><text:span text:style-name="T1431_3">the<text:s/></text:span><text:span text:style-name="T1431_4">Centre<text:s/>for<text:s/>Housing<text:s/>and<text:s/>Sustainable<text:s/>Development</text:span><text:span text:style-name="T1431_5"><text:s/>at<text:s/>the<text:s/>University<text:s/>of<text:s/>Lagos<text:s/>has<text:s/>helped<text:s/>the<text:s/>ACRC<text:s/>team<text:s/>to<text:s/></text:span><text:span text:style-name="T1431_6">build<text:s/>relations<text:s/>with<text:s/>the<text:s/>state<text:s/></text:span><text:span text:style-name="T1431_7">governor<text:s/>and<text:s/>officials<text:s/>in<text:s/>the<text:s/>state<text:s/>government<text:s/>who<text:s/>are<text:s/>tasked<text:s/>with<text:s/>taking<text:s/>forward<text:s/>the<text:s/>Lagos<text:s/>State<text:s/>Development<text:s/>Plan.<text:s/>One<text:s/>state<text:s/>government<text:s/>staff<text:s/>member<text:s/>sits<text:s/>on<text:s/>the<text:s/>ACRC<text:s/>advisory<text:s/>committee,<text:s/>and<text:s/>they<text:s/>and<text:s/>other<text:s/>officials<text:s/>have<text:s/>been<text:s/>involved<text:s/>in<text:s/>many<text:s/>ACRP<text:s/>uptake<text:s/>activities.<text:s/>The<text:s/>Centre<text:s/>for<text:s/>Housing<text:s/>and<text:s/>Sustainable<text:s/>Development<text:s/>have<text:s/>worked<text:s/>with<text:s/>the<text:s/>ACRP<text:s/>team<text:s/>to<text:s/>deepen<text:s/>their<text:s/>engagement<text:s/>with<text:s/>the<text:s/>implementation<text:s/>of<text:s/>the<text:s/>Lagos<text:s/>State<text:s/>Development<text:s/>Plan<text:s/>(LSDP).<text:s/>The<text:s/>Plan<text:s/>has<text:s/>given<text:s/>a<text:s/>new<text:s/>impetus<text:s/>to<text:s/>inclusive<text:s/>development<text:s/>with<text:s/>a<text:s/>commitment<text:s/>to<text:s/>implement<text:s/>infrastructure<text:s/>development<text:s/>for<text:s/>poverty<text:s/>reduction.</text:span><text:span text:style-name="T1431_8"><text:s/></text:span><text:span text:style-name="T1431_9">Work<text:s/>in<text:s/></text:span><text:span text:style-name="T1431_10">Lagos<text:s/></text:span><text:span text:style-name="T1431_11">by<text:s/>ACRP</text:span><text:span text:style-name="T1431_12"><text:s/></text:span><text:span text:style-name="T1431_13">has<text:s/>also<text:s/>catalysed<text:s/>the<text:s/>formation<text:s/>of<text:s/>a<text:s/>new<text:s/>coalition,<text:s/>the<text:s/>Pro-Poor<text:s/>Media<text:s/>for<text:s/>Development<text:s/>Network.<text:s/>This<text:s/>network<text:s/>seeks<text:s/>to<text:s/>bring<text:s/>together<text:s/>media<text:s/>specialists<text:s/>committed<text:s/>to<text:s/>inclusive<text:s/>development.<text:s/>It<text:s/>is<text:s/>being<text:s/>supported<text:s/>by<text:s/>journalists<text:s/>working<text:s/>with<text:s/>leading<text:s/>news<text:s/>outlets<text:s/>including<text:s/>the<text:s/>Premier<text:s/>Times<text:s/>Nigeria.<text:s/>Journalists<text:s/>associated<text:s/>with<text:s/>the<text:s/>network<text:s/>have<text:s/>covered<text:s/>ACRP<text:s/>activities<text:s/>and<text:s/>related<text:s/>evidence<text:s/>presented<text:s/>at<text:s/>meetings<text:s/>in<text:s/>their<text:s/>outlets.<text:s/></text:span></text:p>
        <text:p text:style-name="P1432"/>
        <text:p text:style-name="P1433"><text:span text:style-name="T1433_1">In<text:s/>Maiduguri,<text:s/></text:span><text:span text:style-name="T1433_2">the<text:s/></text:span><text:span text:style-name="T1433_3">Network<text:s/>of<text:s/>Civil<text:s/>Society<text:s/>Organisations<text:s/>in<text:s/>Borno</text:span><text:span text:style-name="T1433_4"><text:s/>(NECSOB)<text:s/>is<text:s/>a<text:s/>significant<text:s/>platform<text:s/>for<text:s/>pushing<text:s/>reform<text:s/>agendas.<text:s/>NECSOB<text:s/>is<text:s/>the<text:s/>umbrella<text:s/>coalition<text:s/>of<text:s/>civil<text:s/>society<text:s/>organisations<text:s/>in<text:s/>Borno<text:s/>State,<text:s/>it<text:s/>has<text:s/>representatives<text:s/>from<text:s/>registered<text:s/>community<text:s/>based<text:s/>and<text:s/>civil<text:s/>society<text:s/>organisations.<text:s/>NECSOB<text:s/>is<text:s/>an<text:s/>organisation<text:s/>registered<text:s/>and<text:s/>recognised<text:s/>by<text:s/>the<text:s/>state<text:s/>government<text:s/>that<text:s/>has<text:s/>been<text:s/>in<text:s/>the<text:s/>forefront<text:s/>of<text:s/>citizen-driven<text:s/>development,<text:s/>often<text:s/>interfacing<text:s/>between<text:s/>government,<text:s/>development<text:s/>organisations<text:s/>and<text:s/>affected<text:s/>communities.<text:s/>The<text:s/>organisation<text:s/>has<text:s/>made<text:s/>a<text:s/>substantive<text:s/>contribution<text:s/>to<text:s/>ACRP’s<text:s/>uptake<text:s/>activities<text:s/>from<text:s/>the<text:s/>inception<text:s/>of<text:s/>the<text:s/>work<text:s/>in<text:s/>Maiduguri.<text:s/>They<text:s/>have<text:s/>indicated<text:s/>their<text:s/>willingness<text:s/>to<text:s/>participate<text:s/>in<text:s/>the<text:s/>ACRP<text:s/>pilot<text:s/>project.<text:s/>They<text:s/>will<text:s/>engage<text:s/>from<text:s/>the<text:s/>beginning<text:s/>so<text:s/>that<text:s/>staff<text:s/>understand<text:s/>the<text:s/>work<text:s/>that<text:s/>is<text:s/>required<text:s/>to<text:s/>extend<text:s/>the<text:s/>SLTP<text:s/>project<text:s/>such<text:s/>that<text:s/>it<text:s/>is<text:s/>more<text:s/>inclusive.<text:s/></text:span></text:p>
        <text:p text:style-name="P1434"/>
        <text:p text:style-name="P1435"><text:span text:style-name="T1435_1">Nairobi<text:s/>–Mathare<text:s/>Special<text:s/>Planning<text:s/>Area<text:s/>Research<text:s/>Collective<text:s/>(M-SPARC).<text:s/></text:span><text:span text:style-name="T1435_2">M-SPARC<text:s/>is<text:s/>a<text:s/>coalition<text:s/>established<text:s/>to<text:s/>advance<text:s/>the<text:s/>development<text:s/>of<text:s/>the<text:s/>informal<text:s/>neighbourhood<text:s/>of<text:s/>Mathare.<text:s/>Building<text:s/>on<text:s/>the<text:s/>earlier<text:s/>success<text:s/>of<text:s/>the<text:s/>Mukuru<text:s/>SPA,<text:s/>which<text:s/>brought<text:s/>together<text:s/>41<text:s/>agencies<text:s/>in<text:s/>a<text:s/>multi-sectoral<text:s/>coalition<text:s/>that<text:s/>was<text:s/>co-led<text:s/>by<text:s/>Nairobi<text:s/>City<text:s/>County<text:s/>Government<text:s/>and<text:s/>the<text:s/>Muungano<text:s/>Alliance,<text:s/>the<text:s/>M-SPARC<text:s/>seems<text:s/>to<text:s/>catalyse<text:s/>inclusive<text:s/>development<text:s/>options<text:s/>for<text:s/>Mathare.<text:s/>M-SPARC<text:s/>have<text:s/>engaged<text:s/>with<text:s/>the<text:s/>ACRP,<text:s/>particularly<text:s/>through<text:s/>research<text:s/>undertaken<text:s/>by<text:s/>the<text:s/>Safety<text:s/>and<text:s/>Security<text:s/>domain.<text:s/>As<text:s/>a<text:s/>contribution<text:s/>to<text:s/>M-SPARC,<text:s/>SDI-K<text:s/>and<text:s/>Muungano<text:s/>waWanavijiji<text:s/>have<text:s/>drafted<text:s/>a<text:s/>Mathare<text:s/>settlement<text:s/>improvement<text:s/>proposal,<text:s/>to<text:s/>be<text:s/>considered<text:s/>for<text:s/>the<text:s/>Implementation<text:s/>Phase<text:s/>focusing<text:s/>on<text:s/>three<text:s/>areas:<text:s/>1)<text:s/>Productive<text:s/>public<text:s/>spaces.<text:s/>2)<text:s/>Solid<text:s/>waste<text:s/>management<text:s/>3)<text:s/>Sewer<text:s/>connectivity.<text:s/>They<text:s/>have<text:s/>helped<text:s/>to<text:s/>situate<text:s/>the<text:s/>work<text:s/>of<text:s/>the<text:s/>ACRP<text:s/>with<text:s/>the<text:s/>Nairobi<text:s/>Rivers<text:s/>Commission,<text:s/>a<text:s/>government<text:s/>of<text:s/>Kenya<text:s/>initiative<text:s/>to<text:s/>“support<text:s/>a<text:s/>clean<text:s/>and<text:s/>healthy<text:s/>Nairobi<text:s/>River<text:s/>eco-system<text:s/>for<text:s/>social-economic<text:s/>transformation<text:s/>and<text:s/>climate<text:s/>resilient<text:s/>development”.<text:s/>The<text:s/>Commission<text:s/>is<text:s/>working<text:s/>with<text:s/>groups<text:s/>such<text:s/>as<text:s/>the<text:s/>World<text:s/>Resources<text:s/>Institute<text:s/>who<text:s/>share<text:s/>ACRP’s<text:s/>commitment<text:s/>to<text:s/>inclusive<text:s/>development.<text:s/>ACRP<text:s/>engagements<text:s/>with<text:s/>both<text:s/>M-SPARC<text:s/>and<text:s/>the<text:s/>Rivers<text:s/>Commission<text:s/>are<text:s/>seeking<text:s/>to<text:s/>identify<text:s/>common<text:s/>goals<text:s/>and<text:s/>establish<text:s/>a<text:s/>technical<text:s/>and<text:s/>community-based<text:s/>working<text:s/>group<text:s/>to<text:s/>implement<text:s/>an<text:s/>action<text:s/>research<text:s/>project<text:s/>in<text:s/>Mathare<text:s/>that<text:s/>will<text:s/>contribute<text:s/>to<text:s/>the<text:s/>work<text:s/>of<text:s/>the<text:s/>Nairobi<text:s/>Rivers<text:s/>Commission<text:s/>to<text:s/>improve<text:s/>the<text:s/>quality<text:s/>of<text:s/>the<text:s/>river<text:s/>basin.</text:span></text:p>
        <text:p text:style-name="P1436"><text:span text:style-name="T1436_1">Annex<text:s/>13<text:s/>(Output<text:s/>2.2)<text:s/>-<text:s/>One<text:s/>example<text:s/>of<text:s/>political<text:s/>or<text:s/>business<text:s/>elites’<text:s/>engagement<text:s/>(resource<text:s/>contribution,<text:s/>brokering,<text:s/>in<text:s/>kind<text:s/>contribution<text:s/>etc.)<text:s/>with<text:s/>ACRP<text:s/>activities.</text:span></text:p>
        <text:p text:style-name="P1437"/>
        <text:p text:style-name="P1438"><text:span text:style-name="T1438_1">In<text:s/>Maiduguri,</text:span><text:span text:style-name="T1438_2"><text:s/>most<text:s/>land<text:s/>in<text:s/>the<text:s/>city<text:s/>is<text:s/>administered<text:s/>by<text:s/>local<text:s/>leaders<text:s/>who<text:s/>issue<text:s/>customary<text:s/>titles.<text:s/>A<text:s/>Systematic<text:s/>Land<text:s/>Title<text:s/>Project<text:s/>(SLTP)<text:s/>started<text:s/>by<text:s/>the<text:s/>state<text:s/>government<text:s/>has<text:s/>had<text:s/>a<text:s/>primary<text:s/>focus<text:s/>on<text:s/>formal<text:s/>titles.<text:s/>This<text:s/>pilot<text:s/>project<text:s/>will<text:s/>work<text:s/>with<text:s/>the<text:s/>state<text:s/>government,<text:s/>the<text:s/>district<text:s/>government</text:span><text:span text:style-name="T1438_3"><text:note text:note-class="footnote"><text:note-citation/><text:note-body><text:p text:style-name="P1439"><text:span text:style-name="T1439_1"><text:s/></text:span><text:span text:style-name="T1439_2">Local<text:s/>Governments<text:s/>don't<text:s/>have<text:s/>a<text:s/>role<text:s/>in<text:s/>the<text:s/>current<text:s/>policy<text:s/>related<text:s/>to<text:s/>land<text:s/>titling.<text:s/>But<text:s/>they<text:s/>had<text:s/>during<text:s/>the<text:s/>previous<text:s/>dispensation.<text:s/>The<text:s/>BOGIS<text:s/>deal<text:s/>directly<text:s/>with<text:s/>the<text:s/>traditional<text:s/>leaders<text:s/>and<text:s/>District<text:s/>Heads.</text:span></text:p><text:p text:style-name="P1440"/></text:note-body></text:note></text:span><text:span text:style-name="T1440_1"><text:s/>and<text:s/>customary<text:s/>leaders<text:s/>to<text:s/>extend<text:s/>the<text:s/>work<text:s/>of<text:s/>land<text:s/>titling<text:s/>into<text:s/>informal<text:s/>neighbourhoods<text:s/>and<text:s/>so<text:s/>raise<text:s/>the<text:s/>percentage<text:s/>of<text:s/>persons<text:s/>with<text:s/>statutory<text:s/>rights<text:s/>of<text:s/>occupancy<text:s/>and<text:s/>enable<text:s/>informal<text:s/>land-owners<text:s/>to<text:s/>benefit<text:s/>from<text:s/>the<text:s/>additional<text:s/>security.<text:s/>An<text:s/>existing<text:s/>reform<text:s/>coalition<text:s/>–<text:s/>the<text:s/>Network<text:s/>of<text:s/>Civil<text:s/>Society<text:s/>organisations<text:s/>in<text:s/>Borno<text:s/>(NECSOB)<text:s/>–<text:s/>will<text:s/>assist<text:s/>with<text:s/>mobilising<text:s/>communities<text:s/>through<text:s/>a<text:s/>wide<text:s/>range<text:s/>of<text:s/>activities.<text:s/>However,<text:s/>the<text:s/>support<text:s/>of<text:s/>the<text:s/>political<text:s/>elite<text:s/>in<text:s/>the<text:s/>state<text:s/>government<text:s/>is<text:s/>essential<text:s/>for<text:s/>the<text:s/>success<text:s/>of<text:s/>the<text:s/>project.<text:s/></text:span></text:p>
        <text:p text:style-name="P1441"/>
        <text:p text:style-name="P1442"><text:span text:style-name="T1442_1">The<text:s/>leads<text:s/>for<text:s/>the<text:s/>pilot<text:s/>project<text:s/>have<text:s/>had<text:s/>intensive<text:s/>discussions<text:s/>with<text:s/>BOGIS<text:s/>(Borno<text:s/>State<text:s/>Geographic<text:s/>Information<text:s/>Systems)<text:s/>which<text:s/>is<text:s/>responsible<text:s/>for<text:s/>the<text:s/>SLTP<text:s/>to<text:s/>discuss<text:s/>how<text:s/>to<text:s/>advance<text:s/>land<text:s/>titling<text:s/>efforts<text:s/>in<text:s/>informal<text:s/>settlements.<text:s/>BOGIS<text:s/>is<text:s/>the<text:s/>most<text:s/>important<text:s/>state<text:s/>agency<text:s/>for<text:s/>this<text:s/>work.<text:s/>The<text:s/>agency<text:s/>is<text:s/>committed<text:s/>and<text:s/>willing<text:s/>to<text:s/>enter<text:s/>a<text:s/>Memorandum<text:s/>of<text:s/>Understanding<text:s/>(MoU)<text:s/>with<text:s/>ACRP<text:s/>to<text:s/>implement<text:s/>the<text:s/>project;<text:s/>plans<text:s/>are<text:s/>currently<text:s/>underway<text:s/>to<text:s/>finalise<text:s/>this<text:s/>MoU.<text:s/>BOGIS<text:s/>have<text:s/>emphasised<text:s/>their<text:s/>support<text:s/>for<text:s/>the<text:s/>pilot<text:s/>project<text:s/>and<text:s/>have<text:s/>been<text:s/>in<text:s/>discussions<text:s/>with<text:s/>pilot<text:s/>project<text:s/>leads<text:s/>to<text:s/>identify<text:s/>ways<text:s/>in<text:s/>which<text:s/>they<text:s/>can<text:s/>support<text:s/>the<text:s/>project.<text:s/>BOGIS<text:s/>have<text:s/>committed<text:s/>to<text:s/>provide<text:s/>space<text:s/>free<text:s/>of<text:s/>charge<text:s/>for<text:s/>the<text:s/>pilot<text:s/>project<text:s/>staff<text:s/>in<text:s/>their<text:s/>offices.</text:span></text:p>
        <text:p text:style-name="P1443"/>
        <text:p text:style-name="P1444"><text:span text:style-name="T1444_1">There<text:s/>is<text:s/>already<text:s/>strong<text:s/>political<text:s/>backing<text:s/>from<text:s/>the<text:s/>government<text:s/>for<text:s/>this<text:s/>pilot<text:s/>project<text:s/>which<text:s/>builds<text:s/>on<text:s/>existing<text:s/>support<text:s/>from<text:s/>the<text:s/>state<text:s/>governor<text:s/>for<text:s/>the<text:s/>Systematic<text:s/>Land<text:s/>Titling<text:s/>Project.<text:s/>This<text:s/>commitment<text:s/>has<text:s/>been<text:s/>substantiated<text:s/>by<text:s/>the<text:s/>state<text:s/>governor’s<text:s/>reappointment<text:s/>of<text:s/>the<text:s/>Executive<text:s/>Secretary<text:s/>of<text:s/>BOGIS<text:s/>Adam<text:s/>Bababe,<text:s/>who<text:s/>championed<text:s/>the<text:s/>SLTP<text:s/>during<text:s/>the<text:s/>governor’s<text:s/>first<text:s/>term<text:s/>in<text:s/>office<text:s/>(2019<text:s/>–<text:s/>2023).<text:s/>This<text:s/>reappointment<text:s/>provides<text:s/>the<text:s/>required<text:s/>impetus<text:s/>for<text:s/>the<text:s/>SLTP<text:s/>project,<text:s/>and<text:s/>its<text:s/>expansion<text:s/>into<text:s/>informal<text:s/>neighbourhoods.<text:s/></text:span></text:p>
        <text:p text:style-name="P1445"/>
        <text:p text:style-name="P1446"><text:span text:style-name="T1446_1">In<text:s/>addition<text:s/>to<text:s/>support<text:s/>from<text:s/>elites<text:s/>within<text:s/>the<text:s/>state<text:s/>government,<text:s/>support<text:s/>for<text:s/>the<text:s/>pilot<text:s/>project<text:s/>has<text:s/>also<text:s/>been<text:s/>sought<text:s/>from<text:s/>the<text:s/>traditional<text:s/>rulers<text:s/>and<text:s/>from<text:s/>the<text:s/>leaders<text:s/>of<text:s/>the<text:s/>district<text:s/>government.<text:s/>Preliminary<text:s/>discussions<text:s/>held<text:s/>with<text:s/>traditional<text:s/>leaders,<text:s/>and<text:s/>the<text:s/>research<text:s/>team<text:s/>indicates<text:s/>willingness<text:s/>to<text:s/>support<text:s/>the<text:s/>reform.<text:s/>They<text:s/>are<text:s/>hesitant<text:s/>of<text:s/>the<text:s/>reform<text:s/>as<text:s/>proposed<text:s/>by<text:s/>BOGIS<text:s/>due<text:s/>to<text:s/>fear<text:s/>of<text:s/>losing<text:s/>the<text:s/>power<text:s/>to<text:s/>administer<text:s/>land<text:s/>(and<text:s/>the<text:s/>fees<text:s/>they<text:s/>charge).<text:s/>However,<text:s/>they<text:s/>are<text:s/>also<text:s/>willing<text:s/>to<text:s/>engage<text:s/>with<text:s/>this<text:s/>project.<text:s/>The<text:s/>pilot<text:s/>will<text:s/>work<text:s/>in<text:s/>two<text:s/>neighbourhoods,<text:s/>Maisandari<text:s/>and<text:s/>Dusuman,<text:s/>and<text:s/>in<text:s/>each<text:s/>locality<text:s/>an<text:s/>Advisory<text:s/>Board<text:s/>will<text:s/>be<text:s/>established<text:s/>headed<text:s/>by<text:s/>the<text:s/>traditional<text:s/>leader.<text:s/>Local<text:s/>government<text:s/>remains<text:s/>significant<text:s/>for<text:s/>success<text:s/>and<text:s/>these<text:s/>local<text:s/>elites<text:s/>also<text:s/>need<text:s/>to<text:s/>be<text:s/>brought<text:s/>on-board.<text:s/>District<text:s/>Heads<text:s/>of<text:s/>Maisandari<text:s/>and<text:s/>Dusuman<text:s/>in<text:s/>whose<text:s/>areas<text:s/>the<text:s/>project<text:s/>has<text:s/>been<text:s/>planned<text:s/>to<text:s/>be<text:s/>implemented<text:s/>have<text:s/>indicated<text:s/>that<text:s/>they<text:s/>are<text:s/>keen<text:s/>and<text:s/>willing<text:s/>to<text:s/>actively<text:s/>participate.<text:s/>Verbal<text:s/>consents<text:s/>were<text:s/>obtained<text:s/>after<text:s/>bilateral<text:s/>meetings<text:s/>were<text:s/>held<text:s/>with<text:s/>them<text:s/>and<text:s/>the<text:s/>research<text:s/>team.</text:span></text:p>
        <text:p text:style-name="P1447"/>
        <text:p text:style-name="P1448"><text:span text:style-name="T1448_1">In<text:s/>Harare</text:span><text:span text:style-name="T1448_2">,<text:s/>the<text:s/>pilot<text:s/>project<text:s/>will<text:s/>support<text:s/>the<text:s/>mobilization<text:s/>of<text:s/>entrepreneurs<text:s/>and<text:s/>informal<text:s/>workers<text:s/>in<text:s/>Glen<text:s/>View<text:s/>8,<text:s/>and<text:s/>develop<text:s/>evidence-based<text:s/>recommendations<text:s/>to<text:s/>support<text:s/>an<text:s/>improved<text:s/>regulatory<text:s/>and<text:s/>legislative<text:s/>framework<text:s/>in<text:s/>order<text:s/>to<text:s/>improve<text:s/>the<text:s/>market<text:s/>infrastructure<text:s/>and<text:s/>enhance<text:s/>livelihoods<text:s/>security<text:s/>and<text:s/>incomes.<text:s/>It<text:s/>is<text:s/>anticipated<text:s/>that<text:s/>the<text:s/>lessons<text:s/>from<text:s/>the<text:s/>pilot<text:s/>will<text:s/>be<text:s/>relevant<text:s/>in<text:s/>other<text:s/>market<text:s/>areas.<text:s/></text:span></text:p>
        <text:p text:style-name="P1449"/>
        <text:p text:style-name="P1450"><text:span text:style-name="T1450_1">Support<text:s/>from<text:s/>both<text:s/>the<text:s/>City<text:s/>of<text:s/>Harare<text:s/>(CoH)<text:s/>and<text:s/>relevant<text:s/>ministries<text:s/>for<text:s/>the<text:s/>pilot<text:s/>project<text:s/>to<text:s/>upgrade<text:s/>Glen<text:s/>View<text:s/>8<text:s/>is<text:s/>linked<text:s/>to<text:s/>their<text:s/>understanding<text:s/>of<text:s/>the<text:s/>wider<text:s/>significance<text:s/>of<text:s/>the<text:s/>project<text:s/>for<text:s/>policy<text:s/>and<text:s/>programming<text:s/>towards<text:s/>the<text:s/>informal<text:s/>economy.<text:s/>It<text:s/>has<text:s/>been<text:s/>agreed<text:s/>that<text:s/>findings<text:s/>will<text:s/>feed<text:s/>into<text:s/>existing<text:s/>efforts<text:s/>to<text:s/>ensure<text:s/>that<text:s/>informal<text:s/>small<text:s/>and<text:s/>medium<text:s/>sized<text:s/>enterprises<text:s/>contribute<text:s/>significantly<text:s/>to<text:s/>Zimbabwe’s<text:s/>economic<text:s/>growth.</text:span></text:p>
        <text:p text:style-name="P1451"/>
        <text:p text:style-name="P1452"><text:span text:style-name="T1452_1">The<text:s/>pilot<text:s/>project<text:s/>team<text:s/>have<text:s/>secured<text:s/>agreement<text:s/>from<text:s/>local<text:s/>councillors,<text:s/>political<text:s/>party<text:s/>representation,<text:s/>city<text:s/>technocrats,<text:s/>local<text:s/>representation<text:s/>from<text:s/>relevant<text:s/>government<text:s/>ministries<text:s/>and<text:s/>public<text:s/>bodies,<text:s/>development<text:s/>agencies,<text:s/>and<text:s/>the<text:s/>Glen<text:s/>View<text:s/>Home<text:s/>Industries<text:s/>Associations<text:s/>in<text:s/>addition<text:s/>to<text:s/>a<text:s/>range<text:s/>of<text:s/>enterprise<text:s/>groups<text:s/>and<text:s/>other<text:s/>civil<text:s/>society<text:s/>agencies.<text:s/></text:span><text:span text:style-name="T1452_2">The<text:s/>City<text:s/>of<text:s/>Harare<text:s/>technocrats<text:s/>have<text:s/>agreed<text:s/>to<text:s/>take<text:s/>part<text:s/>in<text:s/>the<text:s/></text:span><text:span text:style-name="T1452_3">Multi-Stakeholder<text:s/>Working<text:s/>Group<text:s/>(MSWG)<text:s/>to<text:s/>support<text:s/>the<text:s/>improvement<text:s/>process.</text:span></text:p>
        <text:p text:style-name="P1453"/>
        <text:p text:style-name="P1454"><text:span text:style-name="T1454_1">The<text:s/>City<text:s/>of<text:s/>Harare’s<text:s/>SME<text:s/>Committee<text:s/>Informal<text:s/>Sector<text:s/>Strategy<text:s/>is<text:s/>consistent<text:s/>with<text:s/>the<text:s/>project<text:s/>as<text:s/>it<text:s/>aims,<text:s/>among<text:s/>other<text:s/>things,<text:s/>to<text:s/>support<text:s/>infrastructure<text:s/>investments.<text:s/>The<text:s/>project<text:s/>team<text:s/>has<text:s/>obtained<text:s/>permissions<text:s/>and<text:s/>support<text:s/>from<text:s/>the<text:s/>City<text:s/>of<text:s/>Harare’s<text:s/>Town<text:s/>Clerk,<text:s/>the<text:s/>SME<text:s/>Committee<text:s/>as<text:s/>well<text:s/>as<text:s/>the<text:s/>Director<text:s/>of<text:s/>Housing<text:s/>and<text:s/>Social<text:s/>Services.<text:s/></text:span><text:span text:style-name="T1454_2"><text:s/>The<text:s/>City<text:s/>of<text:s/>Harare<text:s/>SME<text:s/>Committee<text:s/>and<text:s/>CoH<text:s/>Glen<text:s/>View<text:s/>District<text:s/>Office<text:s/>have<text:s/>agreed<text:s/>to<text:s/>work<text:s/>with<text:s/>the<text:s/>project<text:s/>team<text:s/>to<text:s/>operationalise<text:s/>and<text:s/>coordinate<text:s/>the<text:s/>Multi-Stakeholder<text:s/>Working<text:s/>Group,<text:s/>an<text:s/>important<text:s/>step<text:s/>to<text:s/>support<text:s/>its<text:s/>work.<text:s/>As<text:s/>significantly,<text:s/>there<text:s/>is<text:s/>also<text:s/>agreement<text:s/>to<text:s/>establish<text:s/>a<text:s/>Multi-stakeholder<text:s/>Negotiation<text:s/>Platform<text:s/>(MSNP)<text:s/>comprising<text:s/>city<text:s/></text:span><text:span text:style-name="T1454_3">and<text:s/>national<text:s/>level<text:s/>stakeholders<text:s/>(e.g.,<text:s/>representatives<text:s/>from<text:s/>the<text:s/>SMEs<text:s/>Committee,<text:s/>higher-level<text:s/>city<text:s/>bureaucrats,<text:s/>government<text:s/>ministries<text:s/>etc),<text:s/>as<text:s/>well<text:s/>as<text:s/>the<text:s/>project<text:s/>team<text:s/>and<text:s/>additional<text:s/>ACRP<text:s/>support<text:s/>as<text:s/>required.<text:s/>This<text:s/>Negotiation<text:s/>Platform<text:s/>will<text:s/>begin<text:s/>meeting<text:s/>on<text:s/>a<text:s/>quarterly<text:s/>basis<text:s/>as<text:s/>soon<text:s/>as<text:s/>the<text:s/>project<text:s/>commences.<text:s/></text:span></text:p>
        <text:p text:style-name="P1455"/>
        <text:p text:style-name="P1456"><text:span text:style-name="T1456_1">With<text:s/>respect<text:s/>to<text:s/>national<text:s/>government,<text:s/>in<text:s/>January<text:s/>2022,<text:s/>the<text:s/>Minister<text:s/>and<text:s/>Permanent<text:s/>Secretary<text:s/>for<text:s/>Provincial<text:s/>Affairs<text:s/>and<text:s/>Devolution<text:s/>for<text:s/>Harare<text:s/>Metropolitan<text:s/>Province,<text:s/>together<text:s/>with<text:s/>the<text:s/>Harare<text:s/>City<text:s/>Council<text:s/>toured<text:s/>Glen<text:s/>View<text:s/>8<text:s/>Complex<text:s/>and<text:s/>outlined<text:s/>a<text:s/>joint<text:s/>national<text:s/>and<text:s/>local<text:s/>government’s<text:s/>vision/position<text:s/>which<text:s/>included<text:s/>the<text:s/>need<text:s/>to<text:s/>rid<text:s/>the<text:s/>area<text:s/>of<text:s/>the<text:s/>space<text:s/>barons,<text:s/>upgrade<text:s/>infrastructure,<text:s/>ensure<text:s/>the<text:s/>provision<text:s/>of<text:s/>adequate<text:s/>essential<text:s/>public<text:s/>services<text:s/>among<text:s/>other<text:s/>things.<text:s/>The<text:s/>government<text:s/>thereafter<text:s/>set<text:s/>up<text:s/>an<text:s/>interim<text:s/>executive<text:s/>committee<text:s/>to<text:s/>manage<text:s/>the<text:s/>affairs<text:s/>of<text:s/>the<text:s/>Complex</text:span><text:span text:style-name="T1456_2"><text:note text:note-class="footnote"><text:note-citation/><text:note-body><text:p text:style-name="P1457"><text:span text:style-name="T1457_1"><text:s/></text:span><text:span text:style-name="T1457_2"><text:a xlink:type="simple" xlink:href="https://twitter.com/ProvinceHarare/status/1482008930922418179"><text:span text:style-name="T1457_3">https://twitter.com/ProvinceHarare/status/1482008930922418179</text:span></text:a></text:span></text:p><text:p text:style-name="P1458"/></text:note-body></text:note></text:span><text:span text:style-name="T1458_1">.<text:s/></text:span><text:span text:style-name="T1458_2">The<text:s/>project<text:s/>team<text:s/>have<text:s/>had<text:s/>a<text:s/>positive<text:s/>reception<text:s/>from<text:s/>the<text:s/>Secretary<text:s/>for<text:s/>Provincial<text:s/>Affairs<text:s/>for<text:s/>the<text:s/>Harare<text:s/>Metropolitan<text:s/>Province<text:s/>in<text:s/>the<text:s/>President’s<text:s/>Office.<text:s/>The<text:s/>Ministry<text:s/>of<text:s/>Women<text:s/>Affairs<text:s/>and<text:s/>SME<text:s/>Development<text:s/>have<text:s/>requested<text:s/>further<text:s/>information<text:s/>on<text:s/>the<text:s/>findings<text:s/>of<text:s/>the<text:s/>first<text:s/>phase<text:s/>of<text:s/>ACRP’s<text:s/>research<text:s/>in<text:s/>Harare<text:s/>and<text:s/>are<text:s/>keen<text:s/>for<text:s/>engagement.</text:span></text:p>
        <text:p text:style-name="P1459"/>
        <text:p text:style-name="P1460"/>
        <text:p text:style-name="P1461"><text:span text:style-name="T1461_1">Annex<text:s/>14<text:s/>(Output<text:s/>2.3):<text:s/></text:span><text:bookmark-start text:name="_Hlk155893307"/><text:span text:style-name="T1461_2">Capacity<text:s/>strengthening<text:s/>(capability<text:s/>development)<text:s/>plan<text:s/>for<text:s/>action<text:s/>research<text:s/>and<text:s/>research<text:s/>related<text:s/>to<text:s/>PCPs<text:s/>developed<text:s/>and<text:s/>agreed.</text:span><text:bookmark-end text:name="_Hlk155893307"/></text:p>
        <text:p text:style-name="P1462"/>
        <text:p text:style-name="P1463"><text:span text:style-name="T1463_1">Action<text:s/>research<text:s/>is<text:s/>interpreted<text:s/>and<text:s/>applied<text:s/>differently<text:s/>by<text:s/>different<text:s/>research<text:s/>communities.<text:s/>Action<text:s/>research<text:s/>is<text:s/>generally<text:s/>interpreted<text:s/>as<text:s/>participatory<text:s/>research,<text:s/>or<text:s/>participatory<text:s/>action<text:s/>research<text:s/>but<text:s/>also<text:s/>understood<text:s/>as<text:s/>research<text:s/>and<text:s/>development<text:s/>or<text:s/>research<text:s/>for<text:s/>development.<text:s/>Due<text:s/>to<text:s/>the<text:s/>different<text:s/>ways<text:s/>in<text:s/>which<text:s/>it<text:s/>is<text:s/>interpreted,<text:s/>action<text:s/>research<text:s/>is<text:s/>also<text:s/>applied<text:s/>differently.<text:s/>But<text:s/>it<text:s/>is<text:s/>known<text:s/>that<text:s/>participation<text:s/>can<text:s/>be<text:s/>measured<text:s/>along<text:s/>a<text:s/>continuum<text:s/>from<text:s/>passive<text:s/>to<text:s/>active<text:s/>participatory<text:s/>research<text:s/>with<text:s/>possible<text:s/>forms<text:s/>in<text:s/>between.<text:s text:c="2"/>There<text:s/>is<text:s/>no<text:s/>blueprint<text:s/>of<text:s/>action<text:s/>research<text:s/>which<text:s/>makes<text:s/>it<text:s/>important<text:s/>for<text:s/>any<text:s/>team<text:s/>to<text:s/>define<text:s/>it<text:s/>in<text:s/>way<text:s/>that<text:s/>achieves<text:s/>the<text:s/>intended<text:s/>outcomes<text:s/>of<text:s/>the<text:s/>research.<text:s/>While<text:s/>participation<text:s/>is<text:s/>common<text:s/>in<text:s/>all<text:s/>understandings,<text:s/>the<text:s/>element<text:s/>of<text:s/>action<text:s/>expands<text:s/>AR<text:s/>to<text:s/>not<text:s/>just<text:s/>participating<text:s/>in<text:s/>data<text:s/>collection,<text:s/>analysis,<text:s/>dissemination<text:s/>but<text:s/>in<text:s/>spheres<text:s/>including<text:s/>policy,<text:s/>experiments,<text:s/>ideation<text:s/>of<text:s/>solutions<text:s/>and<text:s/>trials.<text:s/>These<text:s/>can<text:s/>include<text:s/>for<text:s/>example,<text:s/>engagement<text:s/>with<text:s/>stakeholders,<text:s/>nurturing<text:s/>alliances<text:s/>and<text:s/>coalitions,<text:s/>managing<text:s/>risk<text:s/>associated<text:s/>with<text:s/>multiple<text:s/>interests,<text:s/>co-writing<text:s/>up<text:s/>evidence,<text:s/>co-writing<text:s/>up<text:s/>for<text:s/>policy<text:s/>reference,<text:s/>engaging<text:s/>policy<text:s/>actors.</text:span></text:p>
        <text:p text:style-name="P1464"/>
        <text:p text:style-name="P1465"><text:span text:style-name="T1465_1">In<text:s/>context<text:s/>of<text:s/>PCPs<text:s/>and<text:s/>transformative<text:s/>nature<text:s/>of<text:s/>their<text:s/>goal,<text:s/>it<text:s/>is<text:s/>necessary<text:s/>to<text:s/>brainstorm<text:s/>and<text:s/>plan<text:s/>for<text:s/>action<text:s/>research<text:s/>at<text:s/>the<text:s/>inception<text:s/>of<text:s/>PCP<text:s/>project<text:s/>implementation.<text:s/>But<text:s/>it<text:s/>is<text:s/>equally<text:s/>important<text:s/>to<text:s/>evaluate<text:s/>progress<text:s/>of<text:s/>action<text:s/>research<text:s/>and<text:s/>adjust<text:s/>accordingly<text:s/>during<text:s/>the<text:s/>time<text:s/>period<text:s/>of<text:s/>implementing<text:s/>projects.<text:s/>This<text:s/>means<text:s/>again<text:s/>that<text:s/>there<text:s/>is<text:s/>no<text:s/>template<text:s/>for<text:s/>action<text:s/>research<text:s/>–<text:s/>or<text:s/>for<text:s/>capability<text:s/>development<text:s/>and<text:s/>capacity<text:s/>strengthening<text:s/>related<text:s/>to<text:s/>action<text:s/>research<text:s/>–<text:s/>but<text:s/>rather<text:s/>there<text:s/>is<text:s/>an<text:s/>approach<text:s/>that<text:s/>is<text:s/>flexible,<text:s/>aligns<text:s/>with<text:s/>the<text:s/>context,<text:s/>actors’<text:s/>expectations<text:s/>and<text:s/>priorities<text:s/>as<text:s/>appropriate.<text:s/>Each<text:s/>city<text:s/>team<text:s/>will<text:s/>have<text:s/>to<text:s/>gauge<text:s/>whether<text:s/>a<text:s/>particular<text:s/>phase<text:s/>is<text:s/>a<text:s/>worthwhile<text:s/>exercise<text:s/>to<text:s/>do<text:s/>or<text:s/>if<text:s/>there<text:s/>is<text:s/>ample<text:s/>experience<text:s/>and<text:s/>expertise,<text:s/>focus<text:s/>can<text:s/>then<text:s/>be<text:s/>on<text:s/>monitoring<text:s/>progress<text:s/>of<text:s/>key<text:s/>progress<text:s/>markers.</text:span></text:p>
        <text:p text:style-name="P1466"/>
        <text:p text:style-name="P1467"><text:span text:style-name="T1467_1">The<text:s/>ACRC<text:s/>places<text:s/>considerable<text:s/>emphasis<text:s/>on<text:s/>the<text:s/>incorporation<text:s/>of<text:s/>local<text:s/>residents<text:s/>and<text:s/>the<text:s/>development<text:s/>of<text:s/>community<text:s/>knowledge.<text:s/>This<text:s/>is<text:s/>a<text:s/>further<text:s/>consideration<text:s/>in<text:s/>the<text:s/>process<text:s/>of<text:s/>action<text:s/>research.<text:s/>ACRC<text:s/>has<text:s/>a<text:s/>plan<text:s/>to<text:s/>enhance<text:s/>the<text:s/>development<text:s/>of<text:s/>community<text:s/>knowledge<text:s/>and<text:s/>build<text:s/>the<text:s/>capabilities<text:s/>of<text:s/>both<text:s/>community<text:s/>and<text:s/>non-community<text:s/>researchers<text:s/>to<text:s/>achieve<text:s/>this<text:s/>goal.<text:s/>Hence<text:s/>this<text:s/>component<text:s/>will<text:s/>be<text:s/>integrated<text:s/>into<text:s/>support<text:s/>for<text:s/>action<text:s/>research.<text:s/></text:span></text:p>
        <text:p text:style-name="P1468"/>
        <text:p text:style-name="P1469"><text:span text:style-name="T1469_1">Action<text:s/>research<text:s/>is<text:s/>proposed<text:s/>to<text:s/>be<text:s/>implemented<text:s/>in<text:s/>a<text:s/>phased<text:s/>approach<text:s/>with<text:s/>the<text:s/>required<text:s/>capability<text:s/>development<text:s/>and<text:s/>capacity<text:s/>enhancement<text:s/>being<text:s/>secured<text:s/>both<text:s/>through<text:s/>this<text:s/>process,<text:s/>and<text:s/>through<text:s/>further<text:s/>identified<text:s/>requirements.<text:s/></text:span></text:p>
        <text:p text:style-name="P1470"/>
        <text:p text:style-name="P1471"><text:span text:style-name="T1471_1">Phase<text:s/>1</text:span><text:span text:style-name="T1471_2">:<text:s/></text:span></text:p>
        <text:list text:style-name="LS33" xml:id="list257">
          <text:list-item>
            <text:p text:style-name="P1472"><text:span text:style-name="T1472_1">To<text:s/>start<text:s/>with,<text:s/>each<text:s/>city<text:s/>team<text:s/>will<text:s/>hold<text:s/>a<text:s/>brainstorming<text:s/>session<text:s/>on<text:s/>a<text:s/>number<text:s/>of<text:s/>questions<text:s/>some<text:s/>of<text:s/>which<text:s/>are<text:s/>listed<text:s/>below.</text:span></text:p>
          </text:list-item>
        </text:list>
        <text:list text:style-name="LS20" xml:id="list258">
          <text:list-item>
            <text:list>
              <text:list-item>
                <text:p text:style-name="P1473"><text:span text:style-name="T1473_1">What<text:s/>is<text:s/>your<text:s/>understanding<text:s/>of<text:s/>action<text:s/>research?</text:span></text:p>
              </text:list-item>
              <text:list-item>
                <text:p text:style-name="P1474"><text:span text:style-name="T1474_1">What<text:s/>is<text:s/>the<text:s/>planned<text:s/>research<text:s/>approach<text:s/>for<text:s/>the<text:s/>PCP?<text:s/></text:span></text:p>
              </text:list-item>
              <text:list-item>
                <text:p text:style-name="P1475"><text:span text:style-name="T1475_1">What<text:s/>action<text:s/>research<text:s/>can<text:s/>be<text:s/>integrated<text:s/>in<text:s/>the<text:s/>approach?<text:s/></text:span></text:p>
              </text:list-item>
              <text:list-item>
                <text:p text:style-name="P1476"><text:span text:style-name="T1476_1">What<text:s/>is<text:s/>the<text:s/>value<text:s/>addition<text:s/>of<text:s/>action<text:s/>research<text:s/>to<text:s/>the<text:s/>preferred<text:s/>approach?</text:span></text:p>
              </text:list-item>
              <text:list-item>
                <text:p text:style-name="P1477"><text:span text:style-name="T1477_1">What<text:s/>is<text:s/>the<text:s/>value<text:s/>addition<text:s/>beyond<text:s/>the<text:s/>PCP<text:s/>to<text:s/>sectoral<text:s/>linkages,<text:s/>reform<text:s/>coalitions,<text:s/>policy<text:s/>experiments?</text:span></text:p>
              </text:list-item>
              <text:list-item>
                <text:p text:style-name="P1478"><text:span text:style-name="T1478_1">How<text:s/>can<text:s/>and<text:s/>should<text:s/>action<text:s/>research<text:s/>be<text:s/>integrated<text:s/>into<text:s/>PCP<text:s/>implementation?</text:span></text:p>
              </text:list-item>
            </text:list>
          </text:list-item>
          <text:list-item>
            <text:p text:style-name="P1479"><text:span text:style-name="T1479_1">Action<text:s/>research<text:s/>storming<text:s/>and<text:s/>planning<text:s/>with<text:s/>pilot<text:s/>teams<text:s/>as<text:s/>part<text:s/>of<text:s/>induction<text:s/>or<text:s/>initial<text:s/>PCP<text:s/>implementation<text:s/>activities.<text:s/>To<text:s/>be<text:s/>co-produced<text:s/>such<text:s/>that<text:s/>each<text:s/>team<text:s/>develops<text:s/>own<text:s/>template<text:s/>for<text:s/>action<text:s/>research.</text:span></text:p>
          </text:list-item>
          <text:list-item>
            <text:p text:style-name="P1480"><text:span text:style-name="T1480_1">Capacity<text:s/>enhancement<text:s/>activities<text:s/>where<text:s/>needed<text:s/>and<text:s/>expressly<text:s/>preferred<text:s/>by<text:s/>the<text:s/>team<text:s/>will<text:s/>also<text:s/>be<text:s/>identified<text:s/>and<text:s/>organized<text:s/>as<text:s/>a<text:s/>part<text:s/>of<text:s/>this<text:s/>process.</text:span></text:p>
          </text:list-item>
        </text:list>
        <text:p text:style-name="P1481"/>
        <text:list text:style-name="LS33" xml:id="list266" text:continue-list="list257">
          <text:list-item>
            <text:p text:style-name="P1482"><text:span text:style-name="T1482_1">In<text:s/>addition,<text:s/>during<text:s/>this<text:s/>phase<text:s/>and<text:s/>as<text:s/>much<text:s/>as<text:s/>possible<text:s/>at<text:s/>inception,<text:s/>planning<text:s/>is<text:s/>necessary<text:s/>for<text:s/>prioritizing<text:s/>emerging<text:s/>actions<text:s/>of<text:s/>the<text:s/>planned<text:s/>research.<text:s/>Intersectoral<text:s/>linkages<text:s/>of<text:s/>the<text:s/>proposed<text:s/>research<text:s/>will<text:s/>be<text:s/>assessed<text:s/>for<text:s/>integration<text:s/>of<text:s/>sectors,<text:s/>actors<text:s/>and<text:s/>at<text:s/>scale<text:s/>from<text:s/>pilot<text:s/>sites.<text:s/>The<text:s/>teams<text:s/>can<text:s/>discuss<text:s/>the<text:s/>co-benefits<text:s/>and<text:s/>interdependencies<text:s/>of<text:s/>the<text:s/>actions<text:s/>with<text:s/>city<text:s/>of<text:s/>system<text:s/>sectors<text:s/>in<text:s/>relation<text:s/>to<text:s/>the<text:s/>proposed<text:s/>PCP.<text:s/>The<text:s/>goal<text:s/>for<text:s/>this<text:s/>interdependence<text:s/>analysis<text:s/>is<text:s/>to<text:s/>identify<text:s/>action<text:s/>research<text:s/>activities<text:s/>needed<text:s/>to<text:s/>spur<text:s/>behavioral<text:s/>change<text:s/>among<text:s/>the<text:s/>stakeholders<text:s/>around<text:s/>the<text:s/>PCP<text:s/>but<text:s/>also<text:s/>possibilities<text:s/>for<text:s/>sectoral<text:s/>integration.<text:s text:c="2"/>At<text:s/>programme<text:s/>level,<text:s/>this<text:s/>will<text:s/>be<text:s/>useful<text:s/>in<text:s/>testing<text:s/>or<text:s/>validating<text:s/>the<text:s/>theory<text:s/>of<text:s/>change.<text:s/>The<text:s/>indicative<text:s/>steps<text:s/>for<text:s/>interdependencies<text:s/>analysis<text:s/>are<text:s/>as<text:s/>follows</text:span></text:p>
          </text:list-item>
        </text:list>
        <text:p text:style-name="P1483"/>
        <text:list text:style-name="LS32" xml:id="list267">
          <text:list-item>
            <text:list>
              <text:list-item>
                <text:p text:style-name="P1484"><text:span text:style-name="T1484_1">Identify<text:s/>the<text:s/>opportunities.</text:span></text:p>
              </text:list-item>
              <text:list-item>
                <text:p text:style-name="P1485"><text:span text:style-name="T1485_1">List<text:s/>strategies<text:s/>proposed<text:s/>to<text:s/>address<text:s/>the<text:s/>challenge<text:s/>and<text:s/>harness<text:s/>opportunities.</text:span></text:p>
              </text:list-item>
              <text:list-item>
                <text:p text:style-name="P1486"><text:span text:style-name="T1486_1">Select<text:s/>and<text:s/>asses<text:s/>the<text:s/>identified<text:s/>feasible<text:s/>additional<text:s/>activities<text:s/>for<text:s/>harnessing<text:s/>opportunities.</text:span></text:p>
              </text:list-item>
              <text:list-item>
                <text:p text:style-name="P1487"><text:span text:style-name="T1487_1">Assess<text:s/>the<text:s/>interactions<text:s/>between<text:s/>different<text:s/>strategic<text:s/>actions<text:s/>by<text:s/>sector.<text:s/>Interaction<text:s/>can<text:s/>be:</text:span></text:p>
                <text:list>
                  <text:list-item>
                    <text:p text:style-name="P1488"><text:span text:style-name="T1488_1">Re-enforcing<text:s/></text:span></text:p>
                  </text:list-item>
                  <text:list-item>
                    <text:p text:style-name="P1489"><text:span text:style-name="T1489_1">Enabling</text:span></text:p>
                  </text:list-item>
                  <text:list-item>
                    <text:p text:style-name="P1490"><text:span text:style-name="T1490_1">Consistent<text:s/></text:span></text:p>
                  </text:list-item>
                  <text:list-item>
                    <text:p text:style-name="P1491"><text:span text:style-name="T1491_1">Constraining<text:s/></text:span></text:p>
                  </text:list-item>
                  <text:list-item>
                    <text:p text:style-name="P1492"><text:span text:style-name="T1492_1">Counteracting<text:s/>(opposing)<text:s/></text:span></text:p>
                  </text:list-item>
                  <text:list-item>
                    <text:p text:style-name="P1493"><text:span text:style-name="T1493_1">Cancelling</text:span></text:p>
                  </text:list-item>
                </text:list>
              </text:list-item>
              <text:list-item>
                <text:p text:style-name="P1494"><text:span text:style-name="T1494_1">Assess<text:s/>the<text:s/>possible<text:s/>tradeoffs<text:s/>of<text:s/>PCP<text:s/>implementation<text:s/>and<text:s/>plan<text:s/>to<text:s/>reduce<text:s/>negative<text:s/>effects.</text:span></text:p>
              </text:list-item>
            </text:list>
          </text:list-item>
        </text:list>
        <text:p text:style-name="P1495"/>
        <text:p text:style-name="P1496"><text:span text:style-name="T1496_1">Capacity<text:s/>enhancement<text:s/>activities<text:s/>where<text:s/>needed<text:s/>and<text:s/>expressly<text:s/>preferred<text:s/>by<text:s/>the<text:s/>team<text:s/>will<text:s/>also<text:s/>be<text:s/>organized.</text:span></text:p>
        <text:p text:style-name="P1497"/>
        <text:list text:style-name="LS33" xml:id="list278" text:continue-list="list257">
          <text:list-item>
            <text:p text:style-name="P1498"><text:span text:style-name="T1498_1">To<text:s/>track<text:s/>progress,<text:s/>a<text:s/>select<text:s/>set<text:s/>of<text:s/>progress<text:s/>indicators/markers<text:s/>will<text:s/>be<text:s/>developed<text:s/>from<text:s/>the<text:s/>list<text:s/>of<text:s/>actions<text:s/>and<text:s/>process<text:s/>of<text:s/>implementation.<text:s/>A<text:s/>lean,<text:s/>flexible<text:s/>and<text:s/>simple<text:s/>matrix<text:s/>of<text:s/>progress<text:s/>markers<text:s/>and<text:s/>plan<text:s/>for<text:s/>MEL<text:s/>at<text:s/>city<text:s/>level<text:s/>will<text:s/>be<text:s/>developed<text:s/>by<text:s/>each<text:s/>team.<text:s/>Outcome<text:s/>mapping<text:s/>approach<text:s/>is<text:s/>proposed<text:s/>for<text:s/>a<text:s/>MEL<text:s/>process.<text:s/>It<text:s/>is<text:s/>important<text:s/>that<text:s/>the<text:s/>approach<text:s/>is<text:s/>well<text:s/>aligned<text:s/>to<text:s/>Action<text:s/>Research<text:s/>methods.<text:s/></text:span></text:p>
          </text:list-item>
        </text:list>
        <text:p text:style-name="P1499"/>
        <text:p text:style-name="P1500"><text:span text:style-name="T1500_1">The<text:s/>select<text:s/>progress<text:s/>markers<text:s/>should<text:s/>have<text:s/>both<text:s/>quantitative<text:s/>and<text:s/>qualitative<text:s/>indicators<text:s/>since<text:s/>transformative<text:s/>urban<text:s/>frontiers<text:s/>are<text:s/>most<text:s/>likely<text:s/>relatable<text:s/>to<text:s/>behavior<text:s/>rather<text:s/>simply<text:s/>physical<text:s/>artifacts.<text:s/>Self-journaling<text:s/>is<text:s/>an<text:s/>option<text:s/>here<text:s/>to<text:s/>enable<text:s/>actors<text:s/>document<text:s/>change<text:s/>in<text:s/>their<text:s/>own<text:s/>behavior<text:s/>following<text:s/>the<text:s/>progress<text:s/>markers<text:s/>list.<text:s/></text:span></text:p>
        <text:list text:style-name="LS33" xml:id="list279" text:continue-list="list257">
          <text:list-item>
            <text:list>
              <text:list-item>
                <text:p text:style-name="P1501"><text:span text:style-name="T1501_1">Expect<text:s/>to<text:s/>see;<text:s/>change<text:s/>in<text:s/>physical<text:s/>setting,<text:s/>behavior<text:s/>that<text:s/>is<text:s/>associated<text:s/>with<text:s/>research<text:s/>activity<text:s/>for<text:s/>example<text:s/>key<text:s/>elites<text:s/>in<text:s/>the<text:s/>city<text:s/>attending<text:s/>most<text:s/>of<text:s/>the<text:s/>engagement<text:s/>meetings<text:s/>over<text:s/>a<text:s/>period<text:s/>–<text:s/>one<text:s/>year</text:span></text:p>
              </text:list-item>
              <text:list-item>
                <text:p text:style-name="P1502"><text:span text:style-name="T1502_1">Like<text:s/>to<text:s/>see;<text:s/>change<text:s/>in<text:s/>some<text:s/>or<text:s/>all<text:s/>of<text:s/>the<text:s/>flowing<text:s/>-<text:s/>behavior<text:s/>of<text:s/>actors,<text:s/>physical<text:s/>setting,<text:s/>institutional<text:s/>procedures,<text:s/>policy<text:s/>implementation<text:s/>templates,<text:s/>policy<text:s/>guidelines<text:s/>that<text:s/>can<text:s/>be<text:s/>associated<text:s/>with<text:s/>the<text:s/>action<text:s/>research<text:s/>interventions<text:s/>including<text:s/>but<text:s/>not<text:s/>limited<text:s/>to<text:s/>trials<text:s/>or<text:s/>experimentation.<text:s/>For<text:s/></text:span><text:span text:style-name="T1502_2">example,</text:span><text:span text:style-name="T1502_3"><text:s/>elites<text:s/>start<text:s/>to<text:s/>plan<text:s/>within<text:s/>city<text:s/>administration<text:s/>following<text:s/>some<text:s/>emerging<text:s/>innovative<text:s/>solutions</text:span></text:p>
              </text:list-item>
              <text:list-item>
                <text:p text:style-name="P1503"><text:span text:style-name="T1503_1">Love<text:s/>to<text:s/>see;<text:s/>change<text:s/>is<text:s/>some<text:s/>or<text:s/></text:span><text:span text:style-name="T1503_2">all<text:s/>of</text:span><text:span text:style-name="T1503_3"><text:s/>the<text:s/>following<text:s/>–<text:s/>behavior<text:s/>of<text:s/>actors,<text:s/>physical<text:s/>setting,<text:s/>institutional<text:s/>procedures,<text:s/>policy<text:s/>implementation<text:s/>templates,<text:s/>policy<text:s/>guidelines<text:s/>that<text:s/>is<text:s/>mainstreamed,<text:s/>institutionalized<text:s/>and<text:s/>integrated<text:s/>in<text:s/>regulatory<text:s/>processes<text:s/>of<text:s/>the<text:s/>city.<text:s/>For<text:s/></text:span><text:span text:style-name="T1503_4">example,</text:span><text:span text:style-name="T1503_5"><text:s/>the<text:s/>city<text:s/>creates<text:s/>ordinances<text:s/>that<text:s/>incorporate<text:s/>the<text:s/>emerging<text:s/>innovations<text:s/>and<text:s/>follows<text:s/>them<text:s/>in<text:s/>planning,<text:s/>investment<text:s/>and<text:s/>operationalization<text:s/></text:span></text:p>
              </text:list-item>
            </text:list>
          </text:list-item>
        </text:list>
        <text:p text:style-name="P1504"/>
        <text:list text:style-name="LS33" xml:id="list282" text:continue-list="list257">
          <text:list-item>
            <text:p text:style-name="P1505"><text:span text:style-name="T1505_1">Capacity<text:s/>enhancement<text:s/>activities<text:s/>where<text:s/>needed<text:s/>and<text:s/>expressly<text:s/>preferred<text:s/>by<text:s/>the<text:s/>team<text:s/>will<text:s/>also<text:s/>be<text:s/>organized</text:span></text:p>
          </text:list-item>
        </text:list>
        <text:p text:style-name="P1506"/>
        <text:list text:style-name="LS33" xml:id="list283" text:continue-list="list257">
          <text:list-item>
            <text:p text:style-name="P1507"><text:span text:style-name="T1507_1">Contributes<text:s/>to<text:s/>the<text:s/>ACRC<text:s/>log<text:s/>frame<text:s/>reporting</text:span></text:p>
          </text:list-item>
        </text:list>
        <text:p text:style-name="P1508"/>
        <text:p text:style-name="P1509"><text:span text:style-name="T1509_1">Phase<text:s/>2:<text:s/></text:span></text:p>
        <text:p text:style-name="P1510"/>
        <text:p text:style-name="P1511"><text:span text:style-name="T1511_1">This<text:s/>phase<text:s/>draws<text:s/>on<text:s/>the<text:s/>heavy<text:s/>lift<text:s/>in<text:s/>phase<text:s/>1.<text:s/>Capability<text:s/>development<text:s/>and<text:s/>capacity<text:s/>enhancement<text:s/>activities<text:s/>will<text:s/>be<text:s/>assessed<text:s/>to<text:s/>ensure<text:s/>that<text:s/>action<text:s/>research<text:s/>project<text:s/>staff<text:s/>are<text:s/>confident<text:s/>about<text:s/>their<text:s/>skills<text:s/>and<text:s/>abilities.<text:s/></text:span></text:p>
        <text:p text:style-name="P1512"/>
        <text:p text:style-name="P1513"><text:span text:style-name="T1513_1">The<text:s/>plan<text:s/>is<text:s/>to<text:s/>conduct<text:s/>annual<text:s/>reviews<text:s/>to<text:s/>evaluate<text:s/>the<text:s/>progress<text:s/>markers<text:s/>from<text:s/>the<text:s/>matrix.<text:s/>The<text:s/>number<text:s/>of<text:s/>reviews<text:s/>and<text:s/>evaluations<text:s/>will<text:s/>depend<text:s/>on<text:s/>the<text:s/>implementation<text:s/>period<text:s/>of<text:s/>each<text:s/>city.<text:s/>That<text:s/>is<text:s/>to<text:s/>say,<text:s/>a<text:s/>minimum<text:s/>of<text:s/>3,<text:s/>while<text:s/>the<text:s/>fourth<text:s/>review<text:s/>will<text:s/>be<text:s/>a<text:s/>summative<text:s/>evaluation.<text:s/>This<text:s/>phase<text:s/>is<text:s/>planned<text:s/>to<text:s/>update<text:s/>the<text:s/>MEL<text:s/>reporting<text:s/>at<text:s/>the<text:s/>three<text:s/>levels<text:s/>of<text:s/>expect,<text:s/>like<text:s/>and<text:s/>love<text:s/>to<text:s/>see.</text:span></text:p>
        <text:list text:style-name="LS34" xml:id="list284">
          <text:list-item>
            <text:p text:style-name="P1514"><text:span text:style-name="T1514_1">This<text:s/>phase<text:s/>is<text:s/>intended<text:s/>to<text:s/>collate<text:s/>all<text:s/>documented<text:s/>progress<text:s/>of<text:s/>the<text:s/>project,<text:s/>across<text:s/>a<text:s/>spectrum<text:s/>of<text:s/>actors<text:s/>and<text:s/>city-wide<text:s/>scale<text:s/>sector<text:s/>linkages.<text:s/>The<text:s/>documentation<text:s/>will<text:s/>be<text:s/>material<text:s/>for<text:s/>publication<text:s/>as<text:s/>articles,<text:s/>policy<text:s/>briefs<text:s/>and<text:s/>or<text:s/>blogs.<text:s/>Co-production<text:s/>of<text:s/>these<text:s/>publication<text:s/>is<text:s/>a<text:s/>key<text:s/>principle<text:s/>for<text:s/>implementation<text:s/>phase.</text:span></text:p>
          </text:list-item>
          <text:list-item>
            <text:p text:style-name="P1515"><text:span text:style-name="T1515_1">The<text:s/>annual<text:s/>review<text:s/>can<text:s/>also<text:s/>be<text:s/>planned<text:s/>as<text:s/>a<text:s/>workshop<text:s/>alongside<text:s/>the<text:s/>planned<text:s/>city<text:s/>team<text:s/>meetings.</text:span></text:p>
          </text:list-item>
          <text:list-item>
            <text:p text:style-name="P1516"><text:span text:style-name="T1516_1">Contributes<text:s/>to<text:s/>the<text:s/>ACRC<text:s/>log<text:s/>frame<text:s/>reporting</text:span></text:p>
          </text:list-item>
        </text:list>
        <text:p text:style-name="P1517"/>
        <text:p text:style-name="P1518"><text:span text:style-name="T1518_1">Phase<text:s/>3:<text:s/></text:span></text:p>
        <text:p text:style-name="P1519"><text:span text:style-name="T1519_1">A<text:s/>summative<text:s/>phase<text:s/>of<text:s/>Action<text:s/>Research<text:s/>is<text:s/>planned<text:s/>at<text:s/>the<text:s/>end<text:s/>of<text:s/>the<text:s/>project<text:s/>implementation.<text:s/>Implementing<text:s/>action<text:s/>research<text:s/>offers<text:s/>lessons<text:s/>and<text:s/>challenges<text:s/>on<text:s/>what<text:s/>works<text:s/>and<text:s/>what<text:s/>doesn’t<text:s/>work.<text:s/>The<text:s/>lessons<text:s/>are<text:s/>useful<text:s/>to<text:s/>inform<text:s/>the<text:s/>wider<text:s/>ACRC<text:s/>program<text:s/>in<text:s/>conjunction<text:s/>with<text:s/>other<text:s/>activities<text:s/>on<text:s/>emerging<text:s/>possibilities<text:s/>for<text:s/>urban<text:s/>reform<text:s/>frontiers,<text:s/>city-level<text:s/>alignment<text:s/>with<text:s/>national<text:s/>level<text:s/>political<text:s/>settlement.<text:s/>This<text:s/>phase<text:s/>is<text:s/>planned<text:s/>as<text:s/>follows.<text:s/></text:span></text:p>
        <text:list text:style-name="LS21" xml:id="list287">
          <text:list-item>
            <text:p text:style-name="P1520"><text:span text:style-name="T1520_1">A<text:s/>documentation<text:s/>of<text:s/>the<text:s/>action<text:s/>research<text:s/>drawing<text:s/>from<text:s/>the<text:s/>annual<text:s/>reviews<text:s/>as<text:s/>well<text:s/>as<text:s/>action<text:s/>research<text:s/>reports<text:s/>including<text:s/>engagement<text:s/>activities</text:span></text:p>
          </text:list-item>
          <text:list-item>
            <text:p text:style-name="P1521"><text:span text:style-name="T1521_1">A<text:s/>synthesis<text:s/>working<text:s/>paper<text:s/>on<text:s/>lessons<text:s/>and<text:s/>challenges<text:s/>about<text:s/>what<text:s/>works<text:s/>and<text:s/>what<text:s/>has<text:s/>not<text:s/>worked<text:s/>that<text:s/>draws<text:s/>on<text:s/>materials<text:s/>from<text:s/>all<text:s/>implementing<text:s/>cities.</text:span></text:p>
          </text:list-item>
          <text:list-item>
            <text:p text:style-name="P1522"><text:span text:style-name="T1522_1">A<text:s/>working<text:s/>paper<text:s/>and<text:s/>or<text:s/>journal<text:s/>article<text:s/>focused<text:s/>on<text:s/>co-production<text:s/>in<text:s/>collaboration<text:s/>with<text:s/>community<text:s/>knowledge<text:s/>and<text:s/>political<text:s/>settlement.</text:span></text:p>
          </text:list-item>
          <text:list-item>
            <text:p text:style-name="P1523"><text:span text:style-name="T1523_1">A<text:s/>note<text:s/>explaining<text:s/>the<text:s/>capability<text:s/>development<text:s/>and<text:s/>capacity<text:s/>enhancement<text:s/>activities<text:s/>undertaken.<text:s/></text:span></text:p>
          </text:list-item>
          <text:list-item>
            <text:p text:style-name="P1524"><text:span text:style-name="T1524_1">Contributes<text:s/>to<text:s/>the<text:s/>ACRC<text:s/>log<text:s/>frame<text:s/>reporting</text:span></text:p>
          </text:list-item>
        </text:list>
        <text:p text:style-name="P1525"/>
        <text:p text:style-name="P1526"><text:span text:style-name="T1526_1">Resources<text:s/>for<text:s/>the<text:s/>plan</text:span></text:p>
        <text:p text:style-name="P1527"/>
        <text:list text:style-name="LS35" xml:id="list292">
          <text:list-item>
            <text:p text:style-name="P1528"><text:span text:style-name="T1528_1">Human<text:s/>resource</text:span></text:p>
            <text:list>
              <text:list-item>
                <text:p text:style-name="P1529"><text:span text:style-name="T1529_1">UD<text:s/>lead,<text:s/>to<text:s/>provide<text:s/>technical<text:s/>backstopping<text:s/>in<text:s/>Action<text:s/>Research<text:s/>and<text:s/>Outcome<text:s/>Mapping</text:span></text:p>
              </text:list-item>
              <text:list-item>
                <text:p text:style-name="P1530"><text:span text:style-name="T1530_1">UD<text:s/>and<text:s/>PS<text:s/>leads<text:s/>to<text:s/>work<text:s/>together<text:s/>on<text:s/>integration<text:s/>and<text:s/>light<text:s/>touch<text:s/>evaluation<text:s/>of<text:s/>the<text:s/>contribution<text:s/>of<text:s/>action<text:s/>research<text:s/>to<text:s/>the<text:s/>ACRC<text:s/>conceptual<text:s/>framework<text:s/>and<text:s/>theory<text:s/>of<text:s/>change</text:span></text:p>
              </text:list-item>
              <text:list-item>
                <text:p text:style-name="P1531"><text:span text:style-name="T1531_1">City<text:s/>manager,<text:s/>ICPL,<text:s/>ICUL,<text:s/>Action<text:s/>research<text:s/>team<text:s/>and<text:s/>engagement<text:s/>committee<text:s/>will<text:s/>play<text:s/>a<text:s/>role<text:s/>in<text:s/>phase<text:s/>1<text:s/>to<text:s/>develop<text:s/>the<text:s/>light<text:s/>touch<text:s/>MEL<text:s/>and<text:s/>progress<text:s/>markers.</text:span></text:p>
              </text:list-item>
              <text:list-item>
                <text:p text:style-name="P1532"><text:span text:style-name="T1532_1">City<text:s/>manager,<text:s/>ICPL,<text:s/>ICUL,<text:s/>Action<text:s/>research<text:s/>team<text:s/>responsible<text:s/>for<text:s/>phases<text:s/>2<text:s/>and<text:s/>3</text:span></text:p>
              </text:list-item>
              <text:list-item>
                <text:p text:style-name="P1533"><text:span text:style-name="T1533_1">ICPL<text:s/>(in<text:s/>city<text:s/>politics<text:s/>lead),<text:s/>ICUL<text:s/>(in<text:s/>city<text:s/>urban<text:s/>lead),<text:s/>responsible<text:s/>for<text:s/>leading<text:s/>on<text:s/>co-writing<text:s/>planned<text:s/>publications.</text:span></text:p>
              </text:list-item>
            </text:list>
          </text:list-item>
          <text:list-item>
            <text:p text:style-name="P1534"><text:span text:style-name="T1534_1">Documentation<text:s/>and<text:s/>media<text:s/>products</text:span></text:p>
            <text:list>
              <text:list-item>
                <text:p text:style-name="P1535"><text:span text:style-name="T1535_1">Action<text:s/>research<text:s/>workshop<text:s/>report<text:s/>published<text:s/>to<text:s/>share<text:s/>ideas<text:s/>and<text:s/>inspire<text:s/>approaches.</text:span></text:p>
              </text:list-item>
              <text:list-item>
                <text:p text:style-name="P1536"><text:span text:style-name="T1536_1">Blogs<text:s/>and<text:s/>podcasts<text:s/>as<text:s/>work<text:s/>starts<text:s/>rolling<text:s/>out<text:s/>in<text:s/>the<text:s/>different<text:s/>action<text:s/>research<text:s/>projects<text:s/>will<text:s/>further<text:s/>share<text:s/>experiences,<text:s/>and<text:s/>potentially<text:s/>catalyse<text:s/>visits<text:s/>and<text:s/>peer-to-peer<text:s/>learning.<text:s/>The<text:s/>open<text:s/>sharing<text:s/>of<text:s/>learning<text:s/>will<text:s/>enable<text:s/>those<text:s/>involved<text:s/>in<text:s/>the<text:s/>action<text:s/>research<text:s/>to<text:s/>self-determine<text:s/>their<text:s/>needs.<text:s/></text:span></text:p>
              </text:list-item>
              <text:list-item>
                <text:p text:style-name="P1537"><text:span text:style-name="T1537_1">As<text:s/>experiences<text:s/>are<text:s/>consolidated<text:s/>and<text:s/>sharpened,<text:s/>we<text:s/>anticipate<text:s/>sharing<text:s/>these<text:s/>through<text:s/>research<text:s/>reports<text:s/>on<text:s/>the<text:s/>action<text:s/>research<text:s/>methodology,<text:s/>conference<text:s/>presentations<text:s/>and<text:s/>potentially<text:s/>journal<text:s/>papers.<text:s/></text:span></text:p>
              </text:list-item>
            </text:list>
          </text:list-item>
          <text:list-item>
            <text:p text:style-name="P1538"><text:span text:style-name="T1538_1">Financial<text:s/>resources</text:span></text:p>
          </text:list-item>
        </text:list>
        <text:p text:style-name="P1539"><text:span text:style-name="T1539_1">Capability<text:s/>development<text:s/>budgets<text:s/>for<text:s/>action<text:s/>research<text:s/>will<text:s/>be<text:s/>present<text:s/>at<text:s/>three<text:s/>scales.</text:span></text:p>
        <text:list text:style-name="LS35" xml:id="list303" text:continue-list="list292">
          <text:list-item>
            <text:list>
              <text:list-item>
                <text:p text:style-name="P1540"><text:span text:style-name="T1540_1">All<text:s/>action<text:s/>research<text:s/>projects<text:s/>will<text:s/>have<text:s/>a<text:s/>budget<text:s/>for<text:s/>these<text:s/>activities.<text:s/></text:span></text:p>
              </text:list-item>
              <text:list-item>
                <text:p text:style-name="P1541"><text:span text:style-name="T1541_1">City<text:s/>managers<text:s/>will<text:s/>have<text:s/>a<text:s/>budget<text:s/>for<text:s/>capability<text:s/>development<text:s/>activities<text:s/>which<text:s/>could<text:s/>potentially<text:s/>be<text:s/>used<text:s/>to<text:s/>strengthen<text:s/>action<text:s/>research<text:s/>activities,<text:s/>if<text:s/>that<text:s/>is<text:s/>decided<text:s/>by<text:s/>the<text:s/>city<text:s/>manager<text:s/>and<text:s/>action<text:s/>research<text:s/>project<text:s/>leads.<text:s/></text:span></text:p>
              </text:list-item>
              <text:list-item>
                <text:p text:style-name="P1542"><text:span text:style-name="T1542_1">ACRC<text:s/>research<text:s/>leads<text:s/>will<text:s/>also<text:s/>have<text:s/>a<text:s/>capability<text:s/>development<text:s/>budget<text:s/>which<text:s/>could<text:s/>also<text:s/>be<text:s/>used<text:s/>to<text:s/>share<text:s/>knowledge<text:s/>about<text:s/>action<text:s/>research<text:s/>approaches<text:s/>and/or<text:s/>deepen<text:s/>our<text:s/>understanding<text:s/>of<text:s/>how<text:s/>effective<text:s/>learning<text:s/>can<text:s/>take<text:s/>place.<text:s/></text:span></text:p>
              </text:list-item>
            </text:list>
          </text:list-item>
        </text:list>
        <text:p text:style-name="P1543"/>
        <text:p text:style-name="P1544"/>
        <text:p text:style-name="P1545"><text:span text:style-name="T1545_1">Timeline<text:s/>TBD</text:span></text:p>
        <text:p text:style-name="P1546"/>
        <table:table table:style-name="Table29">
          <table:table-column table:style-name="Column99"/>
          <table:table-column table:style-name="Column100"/>
          <table:table-column table:style-name="Column101"/>
          <table:table-column table:style-name="Column102"/>
          <table:table-column table:style-name="Column103"/>
          <table:table-column table:style-name="Column104"/>
          <table:table-column table:style-name="Column105"/>
          <table:table-column table:style-name="Column106"/>
          <table:table-column table:style-name="Column107"/>
          <table:table-row table:style-name="Row217">
            <table:table-cell table:style-name="Cell658">
              <text:p text:style-name="P1547"><text:span text:style-name="T1547_1">Activity</text:span></text:p>
            </table:table-cell>
            <table:table-cell table:style-name="Cell659">
              <text:p text:style-name="P1548"><text:span text:style-name="T1548_1">Year<text:s/>1<text:s/>start</text:span></text:p>
            </table:table-cell>
            <table:table-cell table:style-name="Cell660">
              <text:p text:style-name="P1549"><text:span text:style-name="T1549_1">Year<text:s/>1<text:s/>end</text:span></text:p>
            </table:table-cell>
            <table:table-cell table:style-name="Cell661">
              <text:p text:style-name="P1550"><text:span text:style-name="T1550_1">Year<text:s/>2<text:s/>start</text:span></text:p>
            </table:table-cell>
            <table:table-cell table:style-name="Cell662">
              <text:p text:style-name="P1551"><text:span text:style-name="T1551_1">Year<text:s/>2<text:s/>end</text:span></text:p>
            </table:table-cell>
            <table:table-cell table:style-name="Cell663">
              <text:p text:style-name="P1552"><text:span text:style-name="T1552_1">Year<text:s/>3<text:s/>start</text:span></text:p>
            </table:table-cell>
            <table:table-cell table:style-name="Cell664">
              <text:p text:style-name="P1553"><text:span text:style-name="T1553_1">Year<text:s/>3<text:s/>end</text:span></text:p>
            </table:table-cell>
            <table:table-cell table:style-name="Cell665">
              <text:p text:style-name="P1554"><text:span text:style-name="T1554_1">Year<text:s/>4<text:s/>start</text:span></text:p>
            </table:table-cell>
            <table:table-cell table:style-name="Cell666">
              <text:p text:style-name="P1555"><text:span text:style-name="T1555_1">Year<text:s/>4<text:s/>end</text:span></text:p>
            </table:table-cell>
          </table:table-row>
          <table:table-row table:style-name="Row218">
            <table:table-cell table:style-name="Cell667">
              <text:p text:style-name="P1556"><text:span text:style-name="T1556_1">Inception<text:s/>workshop</text:span></text:p>
            </table:table-cell>
            <table:table-cell table:style-name="Cell668">
              <text:p text:style-name="P1557"/>
            </table:table-cell>
            <table:table-cell table:style-name="Cell669">
              <text:p text:style-name="P1558"/>
            </table:table-cell>
            <table:table-cell table:style-name="Cell670">
              <text:p text:style-name="P1559"/>
            </table:table-cell>
            <table:table-cell table:style-name="Cell671">
              <text:p text:style-name="P1560"/>
            </table:table-cell>
            <table:table-cell table:style-name="Cell672">
              <text:p text:style-name="P1561"/>
            </table:table-cell>
            <table:table-cell table:style-name="Cell673">
              <text:p text:style-name="P1562"/>
            </table:table-cell>
            <table:table-cell table:style-name="Cell674">
              <text:p text:style-name="P1563"/>
            </table:table-cell>
            <table:table-cell table:style-name="Cell675">
              <text:p text:style-name="P1564"/>
            </table:table-cell>
          </table:table-row>
          <table:table-row table:style-name="Row219">
            <table:table-cell table:style-name="Cell676">
              <text:p text:style-name="P1565"><text:span text:style-name="T1565_1">Interdependencies<text:s/>analysis<text:s/></text:span></text:p>
            </table:table-cell>
            <table:table-cell table:style-name="Cell677">
              <text:p text:style-name="P1566"/>
            </table:table-cell>
            <table:table-cell table:style-name="Cell678">
              <text:p text:style-name="P1567"/>
            </table:table-cell>
            <table:table-cell table:style-name="Cell679">
              <text:p text:style-name="P1568"/>
            </table:table-cell>
            <table:table-cell table:style-name="Cell680">
              <text:p text:style-name="P1569"/>
            </table:table-cell>
            <table:table-cell table:style-name="Cell681">
              <text:p text:style-name="P1570"/>
            </table:table-cell>
            <table:table-cell table:style-name="Cell682">
              <text:p text:style-name="P1571"/>
            </table:table-cell>
            <table:table-cell table:style-name="Cell683">
              <text:p text:style-name="P1572"/>
            </table:table-cell>
            <table:table-cell table:style-name="Cell684">
              <text:p text:style-name="P1573"/>
            </table:table-cell>
          </table:table-row>
          <table:table-row table:style-name="Row220">
            <table:table-cell table:style-name="Cell685">
              <text:p text:style-name="P1574"><text:span text:style-name="T1574_1">MEL<text:s/>matrix</text:span></text:p>
            </table:table-cell>
            <table:table-cell table:style-name="Cell686">
              <text:p text:style-name="P1575"/>
            </table:table-cell>
            <table:table-cell table:style-name="Cell687">
              <text:p text:style-name="P1576"/>
            </table:table-cell>
            <table:table-cell table:style-name="Cell688">
              <text:p text:style-name="P1577"/>
            </table:table-cell>
            <table:table-cell table:style-name="Cell689">
              <text:p text:style-name="P1578"/>
            </table:table-cell>
            <table:table-cell table:style-name="Cell690">
              <text:p text:style-name="P1579"/>
            </table:table-cell>
            <table:table-cell table:style-name="Cell691">
              <text:p text:style-name="P1580"/>
            </table:table-cell>
            <table:table-cell table:style-name="Cell692">
              <text:p text:style-name="P1581"/>
            </table:table-cell>
            <table:table-cell table:style-name="Cell693">
              <text:p text:style-name="P1582"/>
            </table:table-cell>
          </table:table-row>
          <table:table-row table:style-name="Row221">
            <table:table-cell table:style-name="Cell694">
              <text:p text:style-name="P1583"><text:span text:style-name="T1583_1">Annual<text:s/>review</text:span></text:p>
            </table:table-cell>
            <table:table-cell table:style-name="Cell695">
              <text:p text:style-name="P1584"/>
            </table:table-cell>
            <table:table-cell table:style-name="Cell696">
              <text:p text:style-name="P1585"/>
            </table:table-cell>
            <table:table-cell table:style-name="Cell697">
              <text:p text:style-name="P1586"/>
            </table:table-cell>
            <table:table-cell table:style-name="Cell698">
              <text:p text:style-name="P1587"/>
            </table:table-cell>
            <table:table-cell table:style-name="Cell699">
              <text:p text:style-name="P1588"/>
            </table:table-cell>
            <table:table-cell table:style-name="Cell700">
              <text:p text:style-name="P1589"/>
            </table:table-cell>
            <table:table-cell table:style-name="Cell701">
              <text:p text:style-name="P1590"/>
            </table:table-cell>
            <table:table-cell table:style-name="Cell702">
              <text:p text:style-name="P1591"/>
            </table:table-cell>
          </table:table-row>
          <table:table-row table:style-name="Row222">
            <table:table-cell table:style-name="Cell703">
              <text:p text:style-name="P1592"><text:span text:style-name="T1592_1">Publication<text:s/>–<text:s/>policy<text:s/>briefs,<text:s/>blogs,<text:s/>WP,<text:s/>article</text:span></text:p>
            </table:table-cell>
            <table:table-cell table:style-name="Cell704">
              <text:p text:style-name="P1593"/>
            </table:table-cell>
            <table:table-cell table:style-name="Cell705">
              <text:p text:style-name="P1594"/>
            </table:table-cell>
            <table:table-cell table:style-name="Cell706">
              <text:p text:style-name="P1595"/>
            </table:table-cell>
            <table:table-cell table:style-name="Cell707">
              <text:p text:style-name="P1596"/>
            </table:table-cell>
            <table:table-cell table:style-name="Cell708">
              <text:p text:style-name="P1597"/>
            </table:table-cell>
            <table:table-cell table:style-name="Cell709">
              <text:p text:style-name="P1598"/>
            </table:table-cell>
            <table:table-cell table:style-name="Cell710">
              <text:p text:style-name="P1599"/>
            </table:table-cell>
            <table:table-cell table:style-name="Cell711">
              <text:p text:style-name="P1600"/>
            </table:table-cell>
          </table:table-row>
          <table:table-row table:style-name="Row223">
            <table:table-cell table:style-name="Cell712">
              <text:p text:style-name="P1601"><text:span text:style-name="T1601_1">Annual<text:s/>meetings<text:s/>for<text:s/>review<text:s/>(sync<text:s/>with<text:s/>city<text:s/>team<text:s/>meetings)</text:span></text:p>
            </table:table-cell>
            <table:table-cell table:style-name="Cell713">
              <text:p text:style-name="P1602"/>
            </table:table-cell>
            <table:table-cell table:style-name="Cell714">
              <text:p text:style-name="P1603"/>
            </table:table-cell>
            <table:table-cell table:style-name="Cell715">
              <text:p text:style-name="P1604"/>
            </table:table-cell>
            <table:table-cell table:style-name="Cell716">
              <text:p text:style-name="P1605"/>
            </table:table-cell>
            <table:table-cell table:style-name="Cell717">
              <text:p text:style-name="P1606"/>
            </table:table-cell>
            <table:table-cell table:style-name="Cell718">
              <text:p text:style-name="P1607"/>
            </table:table-cell>
            <table:table-cell table:style-name="Cell719">
              <text:p text:style-name="P1608"/>
            </table:table-cell>
            <table:table-cell table:style-name="Cell720">
              <text:p text:style-name="P1609"/>
            </table:table-cell>
          </table:table-row>
          <table:table-row table:style-name="Row224">
            <table:table-cell table:style-name="Cell721">
              <text:p text:style-name="P1610"><text:span text:style-name="T1610_1">Journaling</text:span></text:p>
              <text:p text:style-name="P1611"/>
            </table:table-cell>
            <table:table-cell table:style-name="Cell722">
              <text:p text:style-name="P1612"/>
            </table:table-cell>
            <table:table-cell table:style-name="Cell723">
              <text:p text:style-name="P1613"/>
            </table:table-cell>
            <table:table-cell table:style-name="Cell724">
              <text:p text:style-name="P1614"/>
            </table:table-cell>
            <table:table-cell table:style-name="Cell725">
              <text:p text:style-name="P1615"/>
            </table:table-cell>
            <table:table-cell table:style-name="Cell726">
              <text:p text:style-name="P1616"/>
            </table:table-cell>
            <table:table-cell table:style-name="Cell727">
              <text:p text:style-name="P1617"/>
            </table:table-cell>
            <table:table-cell table:style-name="Cell728">
              <text:p text:style-name="P1618"/>
            </table:table-cell>
            <table:table-cell table:style-name="Cell729">
              <text:p text:style-name="P1619"/>
            </table:table-cell>
          </table:table-row>
        </table:table>
        <text:p text:style-name="P1620"/>
        <text:p text:style-name="P1621"/>
        <text:p text:style-name="P1622"><text:span text:style-name="T1622_1">Annex<text:s/>15<text:s/>(output<text:s/>3.1):<text:s/>Identified<text:s/>numbers<text:s/>of<text:s/>households<text:s/>that<text:s/>will<text:s/>benefit<text:s/>from<text:s/>specified<text:s/>improvement<text:s/>in<text:s/>either<text:s/>poverty<text:s/>reduction<text:s/>and/or<text:s/>economic<text:s/>prosperity.<text:s/>Methods<text:s/>to<text:s/>measure<text:s/>gendered<text:s/>impacts<text:s/>within<text:s/>and<text:s/>beyond<text:s/>the<text:s/>household<text:s/>in<text:s/>place.</text:span><text:span text:style-name="T1622_2"><text:s/></text:span></text:p>
        <text:p text:style-name="P1623"/>
        <text:p text:style-name="P1624"><text:span text:style-name="T1624_1">For<text:s/>this<text:s/>output<text:s/>we<text:s/>use<text:s/>the<text:s/>example<text:s/>of<text:s/>Harare,<text:s/>one<text:s/>of<text:s/>the<text:s/>pilot<text:s/>projects.<text:s/>The<text:s/>project<text:s/>is<text:s/>to<text:s/>upgrade<text:s/>an<text:s/>informal<text:s/>furniture<text:s/>market<text:s/>(see<text:s/>Annex<text:s/>12<text:s/>above).<text:s/></text:span></text:p>
        <text:p text:style-name="P1625"/>
        <text:p text:style-name="P1626"><text:span text:style-name="T1626_1">Verified<text:s/>figures<text:s/>on<text:s/>the<text:s/>number<text:s/>of<text:s/>traders<text:s/>at<text:s/>Glen<text:s/>View<text:s/>8<text:s/>are<text:s/>unavailable.<text:s/>Obtaining<text:s/>accurate<text:s/>figures<text:s/>is<text:s/>exacerbated<text:s/>by<text:s/>various<text:s/>factors.<text:s/>In<text:s/>part<text:s/>the<text:s/>exponential<text:s/>growth<text:s/>of<text:s/>the<text:s/>complex<text:s/>has<text:s/>experienced<text:s/>since<text:s/>it<text:s/>was<text:s/>first<text:s/>established<text:s/>in<text:s/>2000.<text:s/>Numbers<text:s/>increased<text:s/>in<text:s/>2005,<text:s/>after<text:s/>Operation<text:s/>Murambatsvina,<text:s/>when<text:s/>enterprises<text:s/>that<text:s/>were<text:s/>demolished<text:s/>across<text:s/>the<text:s/>city<text:s/>were<text:s/>relocated<text:s/>at<text:s/>Glenview<text:s/>8.<text:s/>Another<text:s/>key<text:s/>factor<text:s/>why<text:s/>figures<text:s/>fluctuation<text:s/>is<text:s/>due<text:s/>to<text:s/>frequent<text:s/>fires<text:s/>which<text:s/>have<text:s/>become<text:s/>a<text:s/>yearly<text:s/>occurrence.<text:s text:c="2"/>In<text:s/>addition,<text:s/>access<text:s/>to<text:s/>and<text:s/>ability<text:s/>to<text:s/>retain<text:s/>a<text:s/>market<text:s/>stall<text:s/>is<text:s/>linked<text:s/>to<text:s/>the<text:s/>power<text:s/>and<text:s/>control<text:s/>wielded<text:s/>by<text:s/>space<text:s/>barons<text:s/>who<text:s/>charge<text:s/>fees.<text:s text:c="2"/>The<text:s/>number<text:s/>of<text:s/>businesses<text:s/>operating<text:s/>at<text:s/>any<text:s/>time<text:s/>is<text:s/>also<text:s/>includes<text:s/>ancillary<text:s/>traders,<text:s/>such<text:s/>as<text:s/>food<text:s/>vendors,<text:s/>that<text:s/>have<text:s/>set<text:s/>up<text:s/>in<text:s/>and<text:s/>around<text:s/>the<text:s/>market.<text:s text:c="2"/>In<text:s/>addition,<text:s/>during<text:s/>Covid<text:s/>traders<text:s/>spread<text:s/>to<text:s/>the<text:s/>surrounding<text:s/>neighbourhood,<text:s/>acquiring<text:s/>rented<text:s/>spaces<text:s/>in<text:s/>back<text:s/>yards<text:s/>of<text:s/>neighbouring<text:s/>households.<text:s/></text:span></text:p>
        <text:p text:style-name="P1627"/>
        <text:p text:style-name="P1628"><text:span text:style-name="T1628_1">There<text:s/>is<text:s/>no<text:s/>consensus<text:s/>on<text:s/>actual<text:s/>numbers,<text:s/>as<text:s/>the<text:s/>following<text:s/>figures<text:s/>illustrate.<text:s/>According<text:s/>to<text:s/>a<text:s/>2012<text:s/>study<text:s/>by<text:s/>the<text:s/>International<text:s/>Journal<text:s/>of<text:s/>Marketing<text:s/>and<text:s/>Technology<text:s/>the<text:s/>city<text:s/>council<text:s/>allocated<text:s/>1,920<text:s/>small<text:s/>and<text:s/>medium<text:s/>enterprises<text:s/>stalls.<text:s/>A<text:s/>survey<text:s/>in<text:s/>2022<text:s/>estimated<text:s/>that<text:s/>the<text:s/>industrial<text:s/>c</text:span><text:span text:style-name="T1628_2">omplex<text:s/>houses<text:s/>over<text:s/>500<text:s/>informal<text:s/>economy<text:s/>enterprises<text:s/>that<text:s/>specialise<text:s/>in<text:s/>the<text:s/>production<text:s/>and<text:s/>selling<text:s/>of<text:s/>furniture,<text:s/>with<text:s/>over<text:s/>1,500<text:s/>men<text:s/>and<text:s/>women<text:s/>are<text:s/>either<text:s/>directly<text:s/>or<text:s/>indirectly<text:s/>employed<text:s/>at<text:s/>the<text:s/>complex.</text:span><text:span text:style-name="T1628_3"><text:note text:note-class="footnote"><text:note-citation/><text:note-body><text:p text:style-name="P1629"><text:span text:style-name="T1629_1"><text:s/></text:span><text:span text:style-name="T1629_2">Source:<text:s/></text:span><text:span text:style-name="T1629_3"><text:a xlink:type="simple" xlink:href="https://visetonline.org/glenview-area-8-fires-time-for-viable-and-sustainable-solutions-by-samuel-wadzai/"><text:span text:style-name="T1629_4">https://visetonline.org/glenview-area-8-fires-time-for-viable-and-sustainable-solutions-by-samuel-wadzai/</text:span></text:a></text:span><text:span text:style-name="T1629_5">.<text:s/></text:span><text:span text:style-name="T1629_6"><text:s/>Accessed<text:s/>090724</text:span></text:p></text:note-body></text:note></text:span></text:p>
        <text:p text:style-name="P1630"/>
        <text:p text:style-name="P1631"><text:span text:style-name="T1631_1">In<text:s/>the<text:s/>absence<text:s/>of<text:s/>reliable<text:s/>figures,<text:s/>the<text:s/>starting<text:s/>point<text:s/>of<text:s/>the<text:s/>action<text:s/>research<text:s/>will<text:s/>be<text:s/>a<text:s/>participatory<text:s/>mapping<text:s/>and<text:s/>profiling<text:s/>exercise<text:s/>which<text:s/>will<text:s/>cover<text:s/>the<text:s/>totality<text:s/>of<text:s/>the<text:s/>market<text:s/>and<text:s/>the<text:s/>existing<text:s/>stock<text:s/>of<text:s/>facilities<text:s/>and<text:s/>services<text:s/>and<text:s/>will<text:s/>verify<text:s/>the<text:s/>formal<text:s/>and<text:s/>informal<text:s/>boundaries<text:s/>of<text:s/>the<text:s/>trading<text:s/>area.<text:s/>The<text:s/>inventory<text:s/>of<text:s/>existing<text:s/>facilities<text:s/>and<text:s/>services<text:s/>will<text:s/>inform<text:s/>the<text:s/>type<text:s/>of<text:s/>improvement<text:s/>interventions<text:s/>that<text:s/>will<text:s/>form<text:s/>part<text:s/>of<text:s/>a<text:s/>participatory<text:s/>prioritization<text:s/>process<text:s/>to<text:s/>identify<text:s/>which<text:s/>improvements<text:s/>to<text:s/>the<text:s/>infrastructure,<text:s/>that<text:s/>will<text:s/>enhance<text:s/>the<text:s/>economic<text:s/>activity<text:s/>and<text:s/>quality<text:s/>of<text:s/>working<text:s/>conditions,<text:s/>will<text:s/>be<text:s/>implemented.<text:s/>Although<text:s/>the<text:s/>traders<text:s/>are<text:s/>primarily<text:s/>men,<text:s/>women<text:s/>do<text:s/>have<text:s/>a<text:s/>significant<text:s/>presence<text:s/>in<text:s/>the<text:s/>market<text:s/>complex.<text:s/>The<text:s/>detailed<text:s/>mapping<text:s/>and<text:s/>profiling<text:s/>information<text:s/>will<text:s/>establish<text:s/>a<text:s/>baseline<text:s/>and<text:s/>disaggregated<text:s/>data<text:s/>set<text:s/>on<text:s/>female<text:s/>and<text:s/>male<text:s/>traders,<text:s/>including<text:s/>gendered<text:s/>data<text:s/>on<text:s/>the<text:s/>space<text:s/>barons<text:s/>and<text:s/>representation<text:s/>in<text:s/>traders’<text:s/>associations.<text:s/></text:span></text:p>
        <text:p text:style-name="P1632"><text:span text:style-name="T1632_1">As<text:s/>part<text:s/>of<text:s/>the<text:s/>mobilization,<text:s/>the<text:s/>Zimbabwe<text:s/>Homeless<text:s/>People’s<text:s/>Federation<text:s/>will<text:s/>support<text:s/>women<text:s/>and<text:s/>youth-led<text:s/>saving<text:s/>groups<text:s/>at<text:s/>the<text:s/>Complex<text:s/>targeting<text:s/>women<text:s/>and<text:s/>youths<text:s/>who<text:s/>are<text:s/>involved<text:s/>at<text:s/>the<text:s/>different<text:s/>production<text:s/>stages<text:s/>of<text:s/>the<text:s/>furniture<text:s/>businesses<text:s/>including<text:s/>the<text:s/>supportive<text:s/>economic<text:s/>activities.<text:s/>The<text:s/>Federation<text:s/>has<text:s/>an<text:s/>initial<text:s/>target<text:s/>of<text:s/>100<text:s/>women<text:s/>organised<text:s/>in<text:s/>savings<text:s/>groups.<text:s/>The<text:s/>savings<text:s/>groups<text:s/>focus<text:s/>will<text:s/>also<text:s/>include<text:s/>households<text:s/>in<text:s/>the<text:s/>immediate<text:s/>surroundings<text:s/>of<text:s/>the<text:s/>Complex<text:s/>who<text:s/>are,<text:s/>in<text:s/>many<text:s/>respects,<text:s/>linked<text:s/>to<text:s/>the<text:s/>furniture businesses.</text:span></text:p>
        <text:p text:style-name="P1633"/>
        <text:p text:style-name="P1634"/>
        <text:p text:style-name="P1635"/>
        <text:p text:style-name="P1636"/>
        <text:p text:style-name="P1637"/>
        <text:p text:style-name="P1638"/>
        <text:p text:style-name="P1639"/>
        <text:p text:style-name="P1640"/>
        <text:p text:style-name="P1641"/>
        <text:p text:style-name="P1642"/>
        <text:p text:style-name="P1643"/>
        <text:p text:style-name="P1644"/>
        <text:p text:style-name="P1645"/>
        <text:p text:style-name="P1646"/>
        <text:p text:style-name="P1647"/>
        <text:p text:style-name="P1648"/>
        <text:p text:style-name="P1649"/>
        <text:p text:style-name="P1650"/>
        <text:p text:style-name="P1651"/>
        <text:p text:style-name="P1652"/>
        <text:p text:style-name="P1653"/>
        <text:p text:style-name="P1654"/>
        <text:p text:style-name="P1655"/>
        <text:p text:style-name="P1656"><text:span text:style-name="T1656_1">Annex<text:s/>16<text:s/>(output<text:s/>3.2):<text:s text:c="2"/>Completed<text:s/>design<text:s/>of<text:s/>action<text:s/>research<text:s/>to<text:s/>augment<text:s/>ongoing<text:s/>programmes.<text:s/>Identify<text:s/>“x”<text:s/>number<text:s/>of<text:s/>households<text:s/>that<text:s/>will<text:s/>benefit<text:s/>from<text:s/>poverty<text:s/>reduction.</text:span></text:p>
        <text:p text:style-name="P1657"><text:span text:style-name="T1657_1">The<text:s/>action<text:s/>research<text:s/>in<text:s/>Maiduguri<text:s/>will<text:s/>augment<text:s/>the<text:s/>land<text:s/>administration<text:s/>and<text:s/>registration<text:s/>process<text:s/>which<text:s/>is<text:s/>being<text:s/>undertaken<text:s/>by<text:s/>the<text:s/>Borno<text:s/>State<text:s/>Geographical<text:s/>Information<text:s/>System<text:s/>(BOGIS)<text:s/>in<text:s/>collaboration<text:s/>with<text:s/>the<text:s/>local<text:s/>government<text:s/>councils<text:s/>and<text:s/>traditional<text:s/>rulers.<text:s/>A<text:s/>digitisation<text:s/>of<text:s/>land<text:s/>and<text:s/>buildings<text:s/>is<text:s/>underway,<text:s/>and<text:s/>the<text:s/>programme<text:s/>of<text:s/>land<text:s/>registration,<text:s/>which<text:s/>enjoys<text:s/>strong<text:s/>support<text:s/>from<text:s/>the<text:s/>Governor,<text:s/>is<text:s/>being<text:s/>extended<text:s/>to<text:s/>incorporate<text:s/>customary<text:s/>land<text:s/>titles<text:s/>into<text:s/>the<text:s/>land<text:s/>registry<text:s/>database.<text:s/>According<text:s/>to<text:s/>BOGIS<text:s/>data,<text:s/>an<text:s/>initial<text:s/>round<text:s/>of<text:s/>data<text:s/>capture<text:s/>related<text:s/>to<text:s/>a<text:s/>total<text:s/>of<text:s/>102,858<text:s/>properties<text:s/>surveyed,<text:s/>10,109<text:s/>have<text:s/>customary<text:s/>certificates<text:s/>of<text:s/>occupancy,<text:s/>and<text:s/>4,126<text:s/>have<text:s/>only<text:s/>local<text:s/>sales<text:s/>agreements.</text:span></text:p>
        <text:p text:style-name="P1658"><text:span text:style-name="T1658_1">Land<text:s/>registration<text:s/>through<text:s/>customary<text:s/>means<text:s/>has<text:s/>enjoyed<text:s/>legitimacy<text:s/>for<text:s/>centuries<text:s/>however<text:s/>those<text:s/>holding<text:s/>customary<text:s/>title<text:s/>are<text:s/>exposed<text:s/>to<text:s/>various<text:s/>risks<text:s/>including<text:s/>abuses<text:s/>of<text:s/>power<text:s/>by<text:s/>local<text:s/>land<text:s/>vendors,<text:s/>forged<text:s/>and<text:s/>flawed<text:s/>documents<text:s/>as<text:s/>well<text:s/>as<text:s/>land<text:s/>grabbing<text:s/>linked<text:s/>to<text:s/>political<text:s/>interests.<text:s/>Low-income<text:s/>households,<text:s/>particularly<text:s/>low-income<text:s/>women<text:s/>are<text:s/>at<text:s/>greatest<text:s/>risk<text:s/>of<text:s/>experiencing<text:s/>these<text:s/>abuses.<text:s/>In<text:s/>many<text:s/>instances<text:s/>low-income<text:s/>people<text:s/>have<text:s/>lost<text:s/>their<text:s/>lands<text:s/>to<text:s/>powerful<text:s/>groups.<text:s/>Land<text:s/>conflicts<text:s/>are<text:s/>common,<text:s/>the<text:s/>courts<text:s/>are<text:s/>inundated<text:s/>with<text:s/>cases,<text:s/>and<text:s/>weakness<text:s/>in<text:s/>the<text:s/>justice<text:s/>system<text:s/>result<text:s/>in<text:s/>insecurity<text:s/>for<text:s/>the<text:s/>most<text:s/>vulnerable,<text:s/>fuelling<text:s/>distortions<text:s/>in<text:s/>the<text:s/>land<text:s/>economy.<text:s/>Upgrading<text:s/>the<text:s/>land<text:s/>registration<text:s/>system<text:s/>to<text:s/>include<text:s/>customary<text:s/>title<text:s/>holders<text:s/>aims<text:s/>to<text:s/>curb<text:s/>the<text:s/>practices<text:s/>of<text:s/>the<text:s/>powerful<text:s/>groups<text:s/>as<text:s/>well<text:s/>as<text:s/>recognize<text:s/>customary<text:s/>titles<text:s/>as<text:s/>legitimate<text:s/>and<text:s/>record<text:s/>these<text:s/>transparently<text:s/>in<text:s/>the<text:s/>land<text:s/>registration<text:s/>system.<text:s/></text:span></text:p>
        <text:p text:style-name="P1659"><text:span text:style-name="T1659_1">The<text:s/>ACRC<text:s/>action<text:s/>research<text:s/>project<text:s/>will<text:s/>contribute<text:s/>to<text:s/>the<text:s/>process<text:s/>working<text:s/>with<text:s/>the<text:s/>groups<text:s/>that<text:s/>are<text:s/>certificate<text:s/>holders<text:s/>and<text:s/>through<text:s/>legal<text:s/>and<text:s/>technical<text:s/>advisory<text:s/>services,<text:s/>enable<text:s/>the<text:s/>resolution<text:s/>of<text:s/>cases,<text:s/>and<text:s/>the<text:s/>transition<text:s/>to<text:s/>statutory<text:s/>titles.<text:s/>This<text:s/>group<text:s/>have<text:s/>been<text:s/>selected<text:s/>since<text:s/>these<text:s/>local<text:s/>agreements<text:s/>are<text:s/>those<text:s/>that<text:s/>are<text:s/>at<text:s/>greatest<text:s/>risk.<text:s text:c="2"/>It<text:s/>is<text:s/>expected<text:s/>that<text:s/>1,000<text:s/>titles<text:s/>will<text:s/>be<text:s/>issued<text:s/>benefitting<text:s/>1,000<text:s/>households.<text:s/></text:span></text:p>
        <text:p text:style-name="P1660"><text:span text:style-name="T1660_1">Low-income<text:s/>women<text:s/>have<text:s/>historically<text:s/>faced<text:s/>gendered<text:s/>challenges<text:s/>in<text:s/>acquiring<text:s/>land.<text:s/>The<text:s/>ACRC<text:s/>project<text:s/>will<text:s/>include<text:s/>the<text:s/>processing<text:s/>of<text:s/>titles<text:s/>for<text:s/>women;<text:s/>the<text:s/>first<text:s/>trail<text:s/>aims<text:s/>to<text:s/>benefit<text:s/>100<text:s/>women<text:s/>living<text:s/>in<text:s/>the<text:s/>most<text:s/>marginalised<text:s/>communities.<text:s/>The<text:s/>aim<text:s/>of<text:s/>the<text:s/>trial<text:s/>is<text:s/>to<text:s/>document<text:s/>a<text:s/>process<text:s/>which<text:s/>can<text:s/>be<text:s/>replicated.</text:span></text:p>
        <text:p text:style-name="P1661"><text:span text:style-name="T1661_1">The<text:s/>project<text:s/>will<text:s/>carry<text:s/>out<text:s/>an<text:s/>awareness<text:s/>raising<text:s/>process<text:s/>to<text:s/>enhance<text:s/>the<text:s/>capabilities<text:s/>of<text:s/>local<text:s/>leaders,<text:s/>the<text:s/>custodians<text:s/>of<text:s/>the<text:s/>land,<text:s/>on<text:s/>the<text:s/>merits<text:s/>and<text:s/>benefits<text:s/>of<text:s/>titling.<text:s/>The<text:s/>action<text:s/>research<text:s/>will<text:s/>engage<text:s/>the<text:s/>leaders,<text:s/>clarifying<text:s/>their<text:s/>role<text:s/>as<text:s/>well<text:s/>as<text:s/>the<text:s/>role<text:s/>of<text:s/>local<text:s/>government<text:s/>in<text:s/>the<text:s/>new<text:s/>registration<text:s/>system,<text:s/>bringing<text:s/>together<text:s/>the<text:s/>key<text:s/>state<text:s/>and<text:s/>civil<text:s/>society<text:s/>actors<text:s/>and<text:s/>customary<text:s/>leaders<text:s/>to<text:s/>enhance<text:s/>the<text:s/>land<text:s/>reform<text:s/>coalition.<text:s/>Reporting<text:s/>on<text:s/>the<text:s/>number<text:s/>of<text:s/>titles<text:s/>will<text:s/>include<text:s/>a<text:s/>socio-economic<text:s/>profile<text:s/>of<text:s/>the<text:s/>households<text:s/>that<text:s/>obtain<text:s/>titles;<text:s/>the<text:s/>learning<text:s/>will<text:s/>also<text:s/>document<text:s/>what<text:s/>are<text:s/>the<text:s/>co-benefits<text:s/>of<text:s/>the<text:s/>holding<text:s/>title,<text:s/>(in<text:s/>addition<text:s/>to<text:s/>security).<text:s text:c="2"/></text:span></text:p>
        <text:p text:style-name="P1662"/>
        <text:p text:style-name="P1663"/>
        <text:p text:style-name="P1664"><text:span text:style-name="T1664_1">Annex<text:s/>17<text:s/>(output<text:s/>3.3):<text:s text:c="2"/></text:span><text:span text:style-name="T1664_2">Three<text:s/>existing<text:s/>projects<text:s/>identified<text:s/>for<text:s/>study<text:s/>by<text:s/>ACRC<text:s/>(for<text:s/>their<text:s/>consistency<text:s/>with<text:s/>our<text:s/>conceptual<text:s/>framework<text:s/>and<text:s/>Theory<text:s/>of<text:s/>Change)<text:s/>and<text:s/>permission<text:s/>for<text:s/>research<text:s/>secured<text:s/>by<text:s/>project<text:s/>"owners".</text:span></text:p>
        <text:p text:style-name="P1665"/>
        <text:p text:style-name="P1666"><text:span text:style-name="T1666_1">The<text:s/>proposed<text:s/>action<text:s/>research<text:s/>project<text:s/>aims<text:s/>at<text:s/>improving<text:s/>the<text:s/>health<text:s/>and<text:s/>nutrition<text:s/>conditions<text:s/>of<text:s/>children<text:s/>in<text:s/>urban<text:s/>informal<text:s/>settlements<text:s/>specifically<text:s/>those<text:s/>in<text:s/>private<text:s/>informal<text:s/>primary<text:s/>schools<text:s/>not<text:s/>currently<text:s/>targeted<text:s/>by<text:s/>the<text:s/>existing<text:s/>county<text:s/>programmes.<text:s/>Since<text:s/>the<text:s/>pilot<text:s/>project<text:s/>was<text:s/>proposed<text:s/>late<text:s/>in<text:s/>2022,<text:s/>there<text:s/>has<text:s/>been<text:s/>much<text:s/>more<text:s/>widespread<text:s/>recognition<text:s/>of<text:s/>the<text:s/>need<text:s/>for<text:s/>improved<text:s/>school<text:s/>feeding.<text:s/>The<text:s/>Government<text:s/>of<text:s/>Kenya<text:s/>at<text:s/>both<text:s/>at<text:s/>the<text:s/>national<text:s/>and<text:s/>County<text:s/>levels<text:s/>are<text:s/>cognizant<text:s/>of<text:s/>the<text:s/>food<text:s/>insecurity<text:s/>and<text:s/>nutrition<text:s/>problem<text:s/>faced<text:s/>by<text:s/>some<text:s/>vulnerable<text:s/>urban<text:s/>populations<text:s/>including<text:s/>children.<text:s/>The<text:s/>Governor<text:s/>of<text:s/>Nairobi<text:s/>County<text:s/>has<text:s/>therefore<text:s/>launched<text:s/>a<text:s/>school<text:s/>feeding<text:s/>programme<text:s/>dubbed<text:s/></text:span><text:span text:style-name="T1666_2">Dishi<text:s/>na<text:s/>County</text:span><text:span text:style-name="T1666_3"><text:s/>for<text:s/>public<text:s/>primary<text:s/>schools<text:s/>and<text:s/>early<text:s/>child<text:s/>development<text:s/>(ECD)<text:s/>centres<text:s/>in<text:s/>Nairobi<text:s/>County<text:s/>targeting<text:s/>mostly<text:s/>informal<text:s/>settlements<text:s/>and<text:s/>/or<text:s/>low-income<text:s/>urban<text:s/>areas.<text:s/></text:span></text:p>
        <text:p text:style-name="P1667"/>
        <text:p text:style-name="P1668"><text:span text:style-name="T1668_1">Three<text:s/>established<text:s/>programmes<text:s/>will<text:s/>be<text:s/>studied<text:s/>both<text:s/>to<text:s/>provide<text:s/>the<text:s/>evidence<text:s/>to<text:s/>inform<text:s/>approaches<text:s/>to<text:s/>inclusive<text:s/>school<text:s/>feeding<text:s/>in<text:s/>Nairobi<text:s/>and<text:s/>encourage<text:s/>such<text:s/>approaches<text:s/>to<text:s/>be<text:s/>more<text:s/>inclusive<text:s/>and<text:s/>specifically<text:s/>to<text:s/>reach<text:s/>out<text:s/>to<text:s/>informal<text:s/>schools<text:s/>in<text:s/>informal<text:s/>neighbourhoods.<text:s/>These<text:s/>programmes<text:s/>are<text:s/>the<text:s/>following:<text:s/></text:span></text:p>
        <text:p text:style-name="P1669"/>
        <text:p text:style-name="P1670"><text:span text:style-name="T1670_1">The<text:s/></text:span><text:span text:style-name="T1670_2">Dishi<text:s/>na<text:s/>County</text:span><text:span text:style-name="T1670_3"><text:s/>school<text:s/>feeding<text:s/>programme<text:s/>targets<text:s/>to<text:s/>feed<text:s/>at<text:s/>least<text:s/>250,000<text:s/>children<text:s/>through<text:s/>10<text:s/>centralized<text:s/>kitchens<text:s/>serving<text:s/>several<text:s/>public<text:s/>primary<text:s/>schools<text:s/>and<text:s/>ECD<text:s/>centres<text:s/>in<text:s/>select<text:s/>Nairobi<text:s/>sub-counties.<text:s/>It<text:s/>is<text:s/>essential<text:s/>to<text:s/>include<text:s/>this<text:s/>programme<text:s/>due<text:s/>to<text:s/>its<text:s/>significance<text:s/>for<text:s/>the<text:s/>governor.<text:s/>It<text:s/>forms<text:s/>a<text:s/>significance<text:s/>benchmark<text:s/>against<text:s/>which<text:s/>other<text:s/>projects<text:s/>can<text:s/>be<text:s/>evaluated<text:s/>by<text:s/>the<text:s/>county<text:s/>government.<text:s/></text:span></text:p>
        <text:p text:style-name="P1671"/>
        <text:p text:style-name="P1672"><text:span text:style-name="T1672_1">Food4Education</text:span><text:span text:style-name="T1672_2"><text:s/>has<text:s/>also<text:s/>been<text:s/>selected.<text:s/>It<text:s/>is<text:s/>being<text:s/>implemented<text:s/>in<text:s/>some<text:s/>public<text:s/>primary<text:s/>schools<text:s/>in<text:s/>Nairobi<text:s/>and<text:s/>its<text:s/>environs,<text:s/>Mombasa<text:s/>and<text:s/>Kisumu.<text:s/>It<text:s/>has<text:s/>been<text:s/>selected<text:s/>because<text:s/>it<text:s/>informed<text:s/>the<text:s/>design<text:s/>of<text:s/>the<text:s/></text:span><text:span text:style-name="T1672_3">Dishi<text:s/>na<text:s/>County</text:span><text:span text:style-name="T1672_4"><text:s/></text:span><text:span text:style-name="T1672_5">School</text:span><text:span text:style-name="T1672_6"><text:s/>feeding<text:s/>programme.<text:s/>It<text:s/>was<text:s/>also<text:s/>influential<text:s/>to<text:s/>the<text:s/>researchers<text:s/>in<text:s/>the<text:s/>first<text:s/>phase<text:s/>of<text:s/>ACRC<text:s/>i.e.<text:s/>during<text:s/>the<text:s/>identification<text:s/>of<text:s/>the<text:s/>priority<text:s/>complex<text:s/>problem<text:s/>(PCP).<text:s/>It’s<text:s/>also<text:s/>been<text:s/>selected<text:s/>to<text:s/>learn<text:s/>from<text:s/>due<text:s/>to<text:s/>its<text:s/>longevity<text:s/>and<text:s/>because<text:s/>its<text:s/>already<text:s/>being<text:s/>scaled<text:s/>up<text:s/>in<text:s/>other<text:s/>Counties<text:s/>(Mombasa<text:s/>and<text:s/>Kisumu)<text:s/>i.e.<text:s/>it<text:s/>has<text:s/>achieved<text:s/>both<text:s/>material<text:s/>improvements<text:s/>in<text:s/>the<text:s/>quality<text:s/>of<text:s/>life<text:s/>and<text:s/>health<text:s/>of<text:s/>school<text:s/>children,<text:s/>and<text:s/>has<text:s/>moved<text:s/>school<text:s/>feeding<text:s/>up<text:s/>the<text:s/>political<text:s/>agenda.<text:s/></text:span><text:span text:style-name="T1672_7">Research<text:s/>staff<text:s/>have<text:s/>already<text:s/>engaged<text:s/>with<text:s/>this<text:s/>project<text:s/>in<text:s/>the<text:s/>Foundation<text:s/>Phase<text:s/>domain<text:s/>research<text:s/>(health,<text:s/>well-being<text:s/>and<text:s/>nutrition<text:s/>domain).</text:span></text:p>
        <text:p text:style-name="P1673"/>
        <text:p text:style-name="P1674"><text:span text:style-name="T1674_1">Food<text:s/>Banking<text:s/>Kenya</text:span><text:span text:style-name="T1674_2"><text:s/>is<text:s/>the<text:s/>third<text:s/>project<text:s/>selected.<text:s/>It<text:s/>is<text:s/>also<text:s/>being<text:s/>implemented<text:s/>in<text:s/>Nairobi.<text:s/>The<text:s/>model<text:s/>works<text:s/>with<text:s/>select<text:s/>supermarkets<text:s/>and<text:s/>informal<text:s/>schools.<text:s/>It<text:s/>collects<text:s/>all<text:s/>the<text:s/>short<text:s/>shelf-life<text:s/>groceries<text:s/>that<text:s/>are<text:s/>still<text:s/>edible<text:s/>and<text:s/>re-distributes<text:s/>them<text:s/>to<text:s/>school<text:s/>for<text:s/>feeding<text:s/>of<text:s/>the<text:s/>immediate<text:s/>use<text:s/>in<text:s/>feeding<text:s/>of<text:s/>the<text:s/>school<text:s/>children.<text:s/>This<text:s/>model<text:s/>has<text:s/>been<text:s/>selected<text:s/>to<text:s/>learn<text:s/>how<text:s/>school<text:s/>feeding<text:s/>programmes<text:s/>can<text:s/>leverage<text:s/>on<text:s/>SMEs<text:s/>for<text:s/>improved<text:s/>environmental<text:s/>sustainability<text:s/>and<text:s/>reduced<text:s/>food<text:s/>waste.<text:s/></text:span></text:p>
        <text:p text:style-name="P1675"/>
        <text:p text:style-name="P1676"><text:span text:style-name="T1676_1">Finally,<text:s/>four<text:s/>informal<text:s/>schools<text:s/>within<text:s/>Viwandani<text:s/>and<text:s/>Mathare<text:s/>that<text:s/>are<text:s/>offering<text:s/>food<text:s/>to<text:s/>their<text:s/>students<text:s/>will<text:s/>be<text:s/>studied<text:s/>to<text:s/>understand<text:s/>the<text:s/>school-produced<text:s/>food<text:s/>model.</text:span></text:p>
        <text:p text:style-name="P1677"/>
        <text:p text:style-name="P1678"><text:span text:style-name="T1678_1">Research<text:s/>plans<text:s/>have<text:s/>been<text:s/>drawn<text:s/>up<text:s/>by<text:s/>the<text:s/>project<text:s/>team<text:s/>and<text:s/>are<text:s/>in<text:s/>the<text:s/>process<text:s/>of<text:s/>being<text:s/>finalised<text:s/>by<text:s/>ACRC.<text:s/>Once<text:s/>they<text:s/>have<text:s/>been<text:s/>signed<text:s/>off<text:s/>by<text:s/>ACRC,<text:s/>they<text:s/>will<text:s/>be<text:s/>shared<text:s/>with<text:s/>the<text:s/>projects<text:s/>and<text:s/>programmes<text:s/>that<text:s/>will<text:s/>be<text:s/>studied,<text:s/>and<text:s/>MoUs<text:s/>will<text:s/>be<text:s/>signed.<text:s/></text:span></text:p>
        <text:p text:style-name="P1679"><text:span text:style-name="T1679_1"><text:s/></text:span></text:p>
        <text:p text:style-name="P1680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Tunga" svg:font-family="Tunga" style:font-pitch="variable" style:font-family-generic="swiss"/>
    <style:font-face style:name="SimSun" svg:font-family="SimSun" style:font-pitch="variable"/>
    <style:font-face style:name="SimHei" svg:font-family="SimHei" style:font-pitch="fixed" style:font-family-generic="modern"/>
    <style:font-face style:name="Segoe UI" svg:font-family="Segoe UI" style:font-pitch="variable" style:font-family-generic="swiss"/>
    <style:font-face style:name="Consolas" svg:font-family="Consolas" style:font-pitch="fixed" style:font-family-generic="modern"/>
    <style:font-face style:name="Arial Unicode MS" svg:font-family="Arial Unicode MS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MS Mincho" svg:font-family="MS Mincho" style:font-pitch="fixed" style:font-family-generic="modern"/>
    <style:font-face style:name="Verdana" svg:font-family="Verdana" style:font-pitch="variable" style:font-family-generic="swiss"/>
    <style:font-face style:name="Palatino Linotype" svg:font-family="Palatino Linotype" style:font-pitch="variable" style:font-family-generic="roman"/>
    <style:font-face style:name="Gill Sans MT" svg:font-family="Gill Sans MT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0.501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1" style:display-name="Heading 1" style:family="paragraph" style:parent-style-name="Normal" style:default-outline-level="1">
      <style:paragraph-properties fo:margin-bottom="0.212cm"/>
      <style:text-properties fo:font-size="11pt" style:font-size-asian="11pt" fo:font-weight="bold" style:font-weight-asian="bold"/>
    </style:style>
    <style:style style:name="Heading_20_2" style:display-name="Heading 2" style:family="paragraph" style:parent-style-name="Normal" style:default-outline-level="2">
      <style:paragraph-properties fo:margin-bottom="0.212cm"/>
      <style:text-properties fo:font-size="11pt" style:font-size-asian="11pt" style:font-name-complex="Arial" style:font-size-complex="11pt"/>
    </style:style>
    <style:style style:name="Heading_20_3" style:display-name="Heading 3" style:family="paragraph" style:parent-style-name="Normal" style:default-outline-level="3">
      <style:paragraph-properties fo:text-indent="0cm" fo:margin-left="0.501cm">
        <style:tab-stops>
          <style:tab-stop style:type="left" style:leader-style="none" style:position="1.034cm"/>
        </style:tab-stops>
      </style:paragraph-properties>
      <style:text-properties fo:font-size="11pt" style:font-size-asian="11pt" style:font-size-complex="11pt" fo:language-asian="en" fo:country-asian="GB"/>
    </style:style>
    <style:style style:name="Heading_20_4" style:display-name="Heading 4" style:family="paragraph" style:parent-style-name="Normal" style:default-outline-level="4">
      <style:paragraph-properties fo:margin-top="0.071cm" fo:keep-with-next="always" fo:keep-together="always"/>
      <style:text-properties fo:font-style="italic" style:font-style-asian="italic" style:font-style-complex="italic" fo:color="#2f5496" style:font-name="Calibri Light" style:font-name-asian="游ゴシック Light" style:font-name-complex="Times New Roman"/>
    </style:style>
    <style:style style:name="Heading_20_5" style:display-name="Heading 5" style:family="paragraph" style:parent-style-name="Normal" style:default-outline-level="5">
      <style:paragraph-properties fo:line-height="107%" fo:margin-top="0.071cm" fo:keep-with-next="always" fo:keep-together="always"/>
      <style:text-properties style:font-name="Calibri" style:font-name-asian="Calibri" style:font-name-complex="Tunga" fo:language-asian="en" fo:country-asian="GB" fo:font-weight="bold" style:font-weight-asian="bold" style:font-weight-complex="bold" style:letter-kerning="true"/>
    </style:style>
    <style:style style:name="Heading_20_6" style:display-name="Heading 6" style:family="paragraph" style:parent-style-name="Normal" style:default-outline-level="6">
      <style:paragraph-properties fo:line-height="107%" fo:margin-top="0.071cm" fo:keep-with-next="always" fo:keep-together="always"/>
      <style:text-properties fo:font-size="11pt" style:font-name-asian="Calibri" style:font-size-asian="11pt" style:font-size-complex="11pt" fo:font-weight="bold" style:font-weight-asian="bold" style:letter-kerning="true"/>
    </style:style>
    <style:style style:name="Heading_20_7" style:display-name="Heading 7" style:family="paragraph" style:parent-style-name="Normal" style:default-outline-level="7">
      <style:paragraph-properties fo:line-height="107%" fo:margin-top="0.071cm" fo:keep-with-next="always" fo:keep-together="always"/>
      <style:text-properties style:font-name="Calibri" fo:font-size="11pt" style:font-name-asian="Calibri" style:font-size-asian="11pt" fo:language="de" fo:language-asian="de" fo:country="DE" fo:country-asian="DE" fo:font-weight="bold" style:font-weight-asian="bold" style:font-weight-complex="bold" style:letter-kerning="true"/>
    </style:style>
    <style:style style:name="Heading_20_8" style:display-name="Heading 8" style:family="paragraph" style:parent-style-name="Normal" style:default-outline-level="8">
      <style:paragraph-properties fo:keep-with-next="always" fo:hyphenation-ladder-count="no-limit"/>
      <style:text-properties fo:font-style="italic" style:font-style-asian="italic" style:font-style-complex="italic" style:font-name="Times New Roman" fo:font-size="10pt" style:font-name-asian="SimSun" style:font-size-asian="10pt" fo:language-asian="ar" fo:country-asian="SA"/>
    </style:style>
    <style:style style:name="Heading_20_9" style:display-name="Heading 9" style:family="paragraph" style:parent-style-name="Normal" style:default-outline-level="9">
      <style:paragraph-properties fo:line-height="132%" fo:margin-top="0.423cm" fo:margin-bottom="0.113cm" fo:keep-with-next="always" fo:keep-together="always"/>
      <style:text-properties fo:font-size="10.5pt" style:font-name-asian="SimHei" style:font-size-asian="10.5pt" style:font-size-complex="10pt" fo:language-asian="zh" fo:country-asian="C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style:font-name="Arial" style:font-name-asian="Times New Roman" style:font-name-complex="Arial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Heading_20_1_20_Char" style:display-name="Heading 1 Char" style:family="text" style:parent-style-name="Default_20_Paragraph_20_Font">
      <style:text-properties style:font-name="Arial" style:font-name-asian="Times New Roman" style:font-name-complex="Times New Roman" style:font-size-complex="12pt" fo:font-weight="bold" style:font-weight-asian="bold"/>
    </style:style>
    <style:style style:name="Heading_20_3_20_Char" style:display-name="Heading 3 Char" style:family="text" style:parent-style-name="Default_20_Paragraph_20_Font">
      <style:text-properties style:font-name="Arial" style:font-name-asian="Times New Roman" style:font-name-complex="Times New Roman" fo:language-asian="en" fo:country-asian="GB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2f5496" style:font-name="Calibri Light" fo:font-size="12pt" style:font-name-asian="游ゴシック Light" style:font-size-asian="12pt" style:font-name-complex="Times New Roman" style:font-size-complex="12pt"/>
    </style:style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arattere_20_Carattere_20_Char_20_Char_20_Char_20_Char_20_Char_20_Char_20_Zchn" style:display-name="Carattere Carattere Char Char Char Char Char Char Zchn" style:family="paragraph" style:parent-style-name="Normal">
      <style:paragraph-properties fo:line-height="0.423cm" fo:margin-bottom="0.282cm"/>
      <style:text-properties style:text-position="super 58%" style:font-name="Calibri" fo:font-size="11pt" style:font-name-asian="Calibri" style:font-size-asian="11pt" style:font-name-complex="Arial" style:font-size-complex="11pt"/>
    </style:style>
    <style:style style:name="Heading_20_5_20_Char" style:display-name="Heading 5 Char" style:family="text" style:parent-style-name="Default_20_Paragraph_20_Font">
      <style:text-properties style:font-name="Calibri" fo:font-size="12pt" style:font-name-asian="Calibri" style:font-size-asian="12pt" style:font-name-complex="Tunga" style:font-size-complex="12pt" fo:language-asian="en" fo:country-asian="GB" fo:font-weight="bold" style:font-weight-asian="bold" style:font-weight-complex="bold" style:letter-kerning="true"/>
    </style:style>
    <style:style style:name="Heading_20_6_20_Char" style:display-name="Heading 6 Char" style:family="text" style:parent-style-name="Default_20_Paragraph_20_Font">
      <style:text-properties style:font-name="Arial" style:font-name-asian="Calibri" style:font-name-complex="Times New Roman" fo:font-weight="bold" style:font-weight-asian="bold" style:letter-kerning="true"/>
    </style:style>
    <style:style style:name="Heading_20_7_20_Char" style:display-name="Heading 7 Char" style:family="text" style:parent-style-name="Default_20_Paragraph_20_Font">
      <style:text-properties style:font-name="Calibri" style:font-name-asian="Calibri" style:font-name-complex="Times New Roman" style:font-size-complex="12pt" fo:language="de" fo:language-asian="de" fo:country="DE" fo:country-asian="DE" fo:font-weight="bold" style:font-weight-asian="bold" style:font-weight-complex="bold" style:letter-kerning="true"/>
    </style:style>
    <style:style style:name="Heading_20_8_20_Char" style:display-name="Heading 8 Char" style:family="text" style:parent-style-name="Default_20_Paragraph_20_Font">
      <style:text-properties fo:font-style="italic" style:font-style-asian="italic" style:font-style-complex="italic" style:font-name="Times New Roman" fo:font-size="10pt" style:font-name-asian="SimSun" style:font-size-asian="10pt" style:font-name-complex="Times New Roman" style:font-size-complex="12pt" fo:language-asian="ar" fo:country-asian="SA"/>
    </style:style>
    <style:style style:name="Heading_20_9_20_Char" style:display-name="Heading 9 Char" style:family="text" style:parent-style-name="Default_20_Paragraph_20_Font">
      <style:text-properties style:font-name="Arial" fo:font-size="10.5pt" style:font-name-asian="SimHei" style:font-size-asian="10.5pt" style:font-name-complex="Times New Roman" style:font-size-complex="10pt" fo:language-asian="zh" fo:country-asian="CN"/>
    </style:style>
    <style:style style:name="No_20_List1" style:display-name="No List1" style:family="paragraph">
      <style:paragraph-properties fo:line-height="108%" fo:margin-bottom="0.282cm"/>
      <style:text-properties fo:font-size="11pt" style:font-size-asian="11pt" style:font-size-complex="11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Consolas" fo:font-size="10pt" style:font-name-asian="Calibri" style:font-size-asian="10pt" style:font-size-complex="10pt" style:letter-kerning="true"/>
    </style:style>
    <style:style style:name="HTML_20_Preformatted_20_Char" style:display-name="HTML Preformatted Char" style:family="text" style:parent-style-name="Default_20_Paragraph_20_Font">
      <style:text-properties style:font-name="Consolas" fo:font-size="10pt" style:font-name-asian="Times New Roman" style:font-size-asian="10pt" style:font-name-complex="Times New Roman" style:font-size-complex="10pt"/>
    </style:style>
    <style:style style:name="HTML_20_Typewriter" style:display-name="HTML Typewriter" style:family="text">
      <style:text-properties style:font-name="Arial Unicode MS" fo:font-size="10pt" style:font-name-asian="Times New Roman" style:font-size-asian="10pt" style:font-name-complex="Times New Roman" style:font-size-complex="10pt"/>
    </style:style>
    <style:style style:name="msonormal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Toc_20_1" style:display-name="Toc 1" style:family="paragraph" style:parent-style-name="Normal">
      <style:paragraph-properties fo:margin-top="0.635cm" fo:hyphenation-ladder-count="no-limit"/>
      <style:text-properties fo:text-transform="uppercase" fo:font-size="11pt" style:font-name-asian="SimSun" style:font-size-asian="11pt" style:font-size-complex="14pt" fo:language-asian="ar" fo:country-asian="SA" fo:font-weight="bold" style:font-weight-asian="bold" style:font-weight-complex="bold"/>
    </style:style>
    <style:style style:name="Toc_20_2" style:display-name="Toc 2" style:family="paragraph" style:parent-style-name="Normal">
      <style:paragraph-properties fo:margin-top="0.423cm" fo:hyphenation-ladder-count="no-limit"/>
      <style:text-properties fo:font-size="11pt" style:font-name-asian="SimSun" style:font-size-asian="11pt" style:font-size-complex="11pt" fo:language-asian="ar" fo:country-asian="SA" fo:font-weight="bold" style:font-weight-asian="bold" style:font-weight-complex="bold"/>
    </style:style>
    <style:style style:name="Toc_20_3" style:display-name="Toc 3" style:family="paragraph" style:parent-style-name="Normal">
      <style:paragraph-properties fo:margin-left="0.423cm" fo:hyphenation-ladder-count="no-limit"/>
      <style:text-properties fo:font-size="11pt" style:font-name-asian="SimSun" style:font-size-asian="11pt" style:font-size-complex="11pt" fo:language-asian="ar" fo:country-asian="SA"/>
    </style:style>
    <style:style style:name="Normal_20_Indent" style:display-name="Normal Indent" style:family="paragraph" style:parent-style-name="Normal">
      <style:paragraph-properties fo:text-align="justify" fo:text-indent="0.741cm"/>
      <style:text-properties fo:font-size="10.5pt" style:font-name-asian="SimSun" style:font-size-asian="10.5pt" style:font-size-complex="10pt" fo:language-asian="zh" fo:country-asian="CN" style:letter-kerning="true"/>
    </style:style>
    <style:style style:name="Footnote_20_Text_20_Char1" style:display-name="Footnote Text Char1" style:family="text" style:parent-style-name="Default_20_Paragraph_20_Font">
      <style:text-properties style:font-name="Calibri" fo:font-size="10pt" style:font-name-asian="Calibri" style:font-size-asian="10pt" style:font-name-complex="Times New Roman" style:font-size-complex="10pt" style:letter-kerning="true"/>
    </style:style>
    <style:style style:name="Caption" style:family="paragraph" style:parent-style-name="Normal">
      <style:paragraph-properties fo:margin-bottom="0.353cm"/>
      <style:text-properties fo:font-style="italic" style:font-style-asian="italic" style:font-style-complex="italic" fo:color="#44546a" style:font-name="Calibri" fo:font-size="9pt" style:font-name-asian="Calibri" style:font-size-asian="9pt" style:font-size-complex="9pt" style:letter-kerning="true"/>
    </style:style>
    <style:style style:name="Endnote_20_text" style:display-name="Endnote text" style:family="paragraph" style:parent-style-name="Normal">
      <style:text-properties style:font-name="Calibri" fo:font-size="10pt" style:font-name-asian="Calibri" style:font-size-asian="10pt" style:font-size-complex="10pt" style:letter-kerning="true"/>
    </style:style>
    <style:style style:name="Endnote_20_Text_20_Char" style:display-name="End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Body_20_Text" style:display-name="Body Text" style:family="paragraph" style:parent-style-name="Normal">
      <style:paragraph-properties fo:line-height="200%"/>
      <style:text-properties fo:font-size="11pt" style:font-name-asian="SimSun" style:font-size-asian="11pt" style:font-size-complex="10pt" fo:language-asian="zh" fo:country-asian="CN"/>
    </style:style>
    <style:style style:name="Body_20_Text_20_Char" style:display-name="Body Text Char" style:family="text" style:parent-style-name="Default_20_Paragraph_20_Font">
      <style:text-properties style:font-name="Arial" style:font-name-asian="SimSun" style:font-name-complex="Times New Roman" style:font-size-complex="10pt" fo:language-asian="zh" fo:country-asian="CN"/>
    </style:style>
    <style:style style:name="List_20_Char" style:display-name="List Char" style:family="text" style:parent-style-name="Body_20_Text_20_Char">
      <style:text-properties style:font-name="Arial" style:font-name-asian="SimSun" style:font-name-complex="Tahoma" style:font-size-complex="10pt" fo:language-asian="ar" fo:country-asian="SA"/>
    </style:style>
    <style:style style:name="List" style:family="paragraph" style:parent-style-name="Body_20_Text">
      <style:paragraph-properties fo:line-height="100%" fo:margin-bottom="0.212cm" fo:hyphenation-ladder-count="no-limit"/>
      <style:text-properties style:font-name-complex="Tahoma" fo:language-asian="ar" fo:country-asian="SA"/>
    </style:style>
    <style:style style:name="List_20_Bullet" style:display-name="List Bullet" style:family="paragraph" style:parent-style-name="Normal">
      <style:paragraph-properties fo:hyphenation-ladder-count="no-limit"/>
      <style:text-properties fo:font-size="11pt" style:font-name-asian="SimSun" style:font-size-asian="11pt" style:font-size-complex="11pt" fo:language-asian="ar" fo:country-asian="SA"/>
    </style:style>
    <style:style style:name="Title" style:family="paragraph" style:parent-style-name="Normal">
      <style:text-properties fo:letter-spacing="-0.018cm" style:font-name="Calibri Light" fo:font-size="28pt" style:font-size-asian="28pt" style:font-size-complex="28pt" style:letter-kerning="true"/>
    </style:style>
    <style:style style:name="Title_20_Char" style:display-name="Title Char" style:family="text" style:parent-style-name="Default_20_Paragraph_20_Font">
      <style:text-properties fo:letter-spacing="-0.018cm" style:font-name="Calibri Light" fo:font-size="28pt" style:font-name-asian="游ゴシック Light" style:font-size-asian="28pt" style:font-name-complex="Times New Roman" style:font-size-complex="28pt" style:letter-kerning="true"/>
    </style:style>
    <style:style style:name="Body_20_Text_20_Indent" style:display-name="Body Text Indent" style:family="paragraph" style:parent-style-name="Normal">
      <style:paragraph-properties fo:line-height="107%" fo:margin-bottom="0.212cm" fo:margin-left="0.499cm"/>
      <style:text-properties style:font-name="Calibri" fo:font-size="11pt" style:font-name-asian="Calibri" style:font-size-asian="11pt" style:font-size-complex="11pt" style:letter-kerning="true"/>
    </style:style>
    <style:style style:name="Body_20_Text_20_Indent_20_Char" style:display-name="Body Text Indent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Subtitle" style:family="paragraph" style:parent-style-name="Normal">
      <style:text-properties fo:letter-spacing="0.026cm" fo:font-style="italic" style:font-style-asian="italic" style:font-style-complex="italic" fo:color="#4f81bd" style:font-name="Cambria" style:font-name-asian="MS Gothic" fo:language="de" fo:language-asian="de" fo:country="DE" fo:country-asian="DE"/>
    </style:style>
    <style:style style:name="Subtitle_20_Char" style:display-name="Subtitle Char" style:family="text" style:parent-style-name="Default_20_Paragraph_20_Font">
      <style:text-properties fo:letter-spacing="0.026cm" fo:font-style="italic" style:font-style-asian="italic" style:font-style-complex="italic" fo:color="#4f81bd" style:font-name="Cambria" fo:font-size="12pt" style:font-name-asian="MS Gothic" style:font-size-asian="12pt" style:font-name-complex="Times New Roman" style:font-size-complex="12pt" fo:language="de" fo:language-asian="de" fo:country="DE" fo:country-asian="DE"/>
    </style:style>
    <style:style style:name="Body_20_Text_20_2" style:display-name="Body Text 2" style:family="paragraph" style:parent-style-name="Normal">
      <style:paragraph-properties fo:line-height="200%" fo:margin-bottom="0.212cm"/>
      <style:text-properties style:font-name="Calibri" fo:font-size="11pt" style:font-name-asian="Calibri" style:font-size-asian="11pt" style:font-size-complex="11pt" style:letter-kerning="true"/>
    </style:style>
    <style:style style:name="Body_20_Text_20_2_20_Char" style:display-name="Body Text 2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Document_20_Map" style:display-name="Document Map" style:family="paragraph" style:parent-style-name="Normal">
      <style:text-properties style:font-name="Calibri" fo:font-size="11pt" style:font-name-asian="Calibri" style:font-size-asian="11pt" style:font-size-complex="11pt" fo:language="en" fo:country="US" style:letter-kerning="true"/>
    </style:style>
    <style:style style:name="Document_20_Map_20_Char" style:display-name="Document Map Char" style:family="text" style:parent-style-name="Default_20_Paragraph_20_Font">
      <style:text-properties style:font-name="Calibri" style:font-name-asian="Calibri" style:font-name-complex="Times New Roman" fo:language="en" fo:country="US" style:letter-kerning="true"/>
    </style:style>
    <style:style style:name="Plain_20_Text" style:display-name="Plain Text" style:family="paragraph" style:parent-style-name="Normal">
      <style:paragraph-properties fo:hyphenation-ladder-count="no-limit"/>
      <style:text-properties style:font-name="Courier New" fo:font-size="10pt" style:font-name-asian="SimSun" style:font-size-asian="10pt" style:font-name-complex="Courier New" style:font-size-complex="10pt" fo:language-asian="ar" fo:country-asian="SA"/>
    </style:style>
    <style:style style:name="Plain_20_Text_20_Char" style:display-name="Plain Text Char" style:family="text" style:parent-style-name="Default_20_Paragraph_20_Font">
      <style:text-properties style:font-name="Courier New" fo:font-size="10pt" style:font-name-asian="SimSun" style:font-size-asian="10pt" style:font-name-complex="Courier New" style:font-size-complex="10pt" fo:language-asian="ar" fo:country-asian="SA"/>
    </style:style>
    <style:style style:name="No_20_Spacing_20_Char" style:display-name="No Spacing Char" style:family="text" style:parent-style-name="Default_20_Paragraph_20_Font">
      <style:text-properties style:font-name="Calibri" fo:font-size="10pt" style:font-name-asian="Calibri" style:font-size-asian="10pt" style:font-name-complex="Arial" style:font-size-complex="10pt" fo:language-asian="zh" fo:country-asian="CN"/>
    </style:style>
    <style:style style:name="No_20_Spacing" style:display-name="No Spacing" style:family="paragraph">
      <style:paragraph-properties fo:line-height="100%" fo:margin-bottom="0cm"/>
      <style:text-properties style:font-name="Calibri" fo:font-size="10pt" style:font-name-asian="Calibri" style:font-size-asian="10pt" style:font-name-complex="Arial" style:font-size-complex="10pt" fo:language-asian="zh" fo:country-asian="CN"/>
    </style:style>
    <style:style style:name="Revision" style:family="paragraph">
      <style:paragraph-properties fo:line-height="100%" fo:margin-bottom="0cm"/>
      <style:text-properties style:font-name="Calibri" fo:font-size="11pt" style:font-name-asian="Calibri" style:font-size-asian="11pt" style:font-name-complex="Times New Roman" style:font-size-complex="11pt" style:letter-kerning="true"/>
    </style:style>
    <style:style style:name="Intense_20_Quote" style:display-name="Intense Quote" style:family="paragraph" style:parent-style-name="Normal">
      <style:paragraph-properties fo:text-align="center" fo:line-height="107%" fo:padding-top="0.353cm" fo:border-top="#4472c4 0.018cm solid" fo:margin-top="0.635cm" fo:padding-bottom="0.353cm" fo:border-bottom="#4472c4 0.018cm solid" fo:margin-bottom="0.635cm" fo:margin-left="1.524cm" fo:margin-right="1.524cm"/>
      <style:text-properties fo:font-style="italic" style:font-style-asian="italic" style:font-style-complex="italic" fo:color="#12b0ca" fo:font-size="11pt" style:font-name-asian="Calibri" style:font-size-asian="11pt" style:font-size-complex="11pt" style:letter-kerning="true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12b0ca" style:font-name="Arial" style:font-name-asian="Calibri" style:font-name-complex="Times New Roman" style:letter-kerning="true"/>
    </style:style>
    <style:style style:name="Bibliography" style:family="paragraph" style:parent-style-name="Normal">
      <style:paragraph-properties fo:line-height="107%" fo:margin-bottom="0.282cm"/>
      <style:text-properties style:font-name="Calibri" fo:font-size="11pt" style:font-name-asian="Calibri" style:font-size-asian="11pt" style:font-size-complex="11pt" style:letter-kerning="true"/>
    </style:style>
    <style:style style:name="Body_20_Text1" style:display-name="Body Text1" style:family="paragraph" style:parent-style-name="Normal">
      <style:paragraph-properties fo:line-height="120%" fo:margin-bottom="0.282cm"/>
      <style:text-properties fo:font-size="10pt" style:font-name-asian="Calibri" style:font-size-asian="10pt" style:font-name-complex="Arial" style:font-size-complex="10pt" fo:language-asian="zh" fo:country-asian="CN"/>
    </style:style>
    <style:style style:name="Bullet_20_list_20_Char" style:display-name="Bullet list Char" style:family="text" style:parent-style-name="Default_20_Paragraph_20_Font">
      <style:text-properties style:font-name="Arial" style:font-name-asian="SimSun" style:font-name-complex="Tahoma" fo:language-asian="ar" fo:country-asian="SA"/>
    </style:style>
    <style:style style:name="Bullet_20_list" style:display-name="Bullet list" style:family="paragraph" style:parent-style-name="Normal">
      <style:paragraph-properties fo:margin-bottom="0.212cm" fo:hyphenation-ladder-count="no-limit"/>
      <style:text-properties fo:font-size="11pt" style:font-name-asian="SimSun" style:font-size-asian="11pt" style:font-name-complex="Tahoma" style:font-size-complex="11pt" fo:language-asian="ar" fo:country-asian="SA"/>
    </style:style>
    <style:style style:name="Heading_20_11" style:display-name="Heading 11" style:family="paragraph" style:parent-style-name="Normal" style:default-outline-level="1">
      <style:paragraph-properties fo:line-height="150%" fo:margin-top="0.423cm" fo:margin-bottom="0.212cm" fo:keep-with-next="always"/>
      <style:text-properties fo:color="#2f5496" style:font-name="Calibri Light" fo:font-size="16pt" style:font-name-asian="游ゴシック Light" style:font-size-asian="16pt" style:font-name-complex="Times New Roman" style:font-size-complex="16pt" style:letter-kerning="true"/>
    </style:style>
    <style:style style:name="Heading_20_21" style:display-name="Heading 21" style:family="paragraph" style:parent-style-name="Heading_20_1" style:default-outline-level="2">
      <style:paragraph-properties fo:line-height="150%" fo:margin-top="0.423cm" fo:keep-with-next="always"/>
      <style:text-properties fo:font-size="12pt" style:font-size-asian="12pt" style:font-name-complex="Arial" style:font-size-complex="16pt" fo:language-asian="zh" fo:country-asian="CN" fo:font-weight="normal" style:font-weight-asian="normal" style:font-weight-complex="bold" style:letter-kerning="true"/>
    </style:style>
    <style:style style:name="Heading_20_41" style:display-name="Heading 41" style:family="paragraph" style:parent-style-name="Normal" style:default-outline-level="4">
      <style:paragraph-properties fo:text-align="justify" fo:text-indent="-0.635cm" fo:line-height="115%" fo:margin-bottom="0.353cm" fo:margin-left="5.08cm" fo:keep-with-next="always"/>
      <style:text-properties fo:font-style="italic" style:font-style-asian="italic" style:font-style-complex="italic" style:font-name="Times New Roman" fo:font-size="10pt" style:font-name-asian="Calibri" style:font-size-asian="10pt" fo:language="fr" fo:language-asian="zh" fo:country="FR" fo:country-asian="CN"/>
    </style:style>
    <style:style style:name="Heading_20_51" style:display-name="Heading 51" style:family="paragraph" style:parent-style-name="Normal" style:default-outline-level="5">
      <style:paragraph-properties fo:text-align="justify" fo:text-indent="-0.635cm" fo:margin-left="6.35cm" fo:keep-with-next="always">
        <style:tab-stops>
          <style:tab-stop style:type="left" style:leader-style="none" style:position="-5.849cm"/>
        </style:tab-stops>
      </style:paragraph-properties>
      <style:text-properties style:font-name="Times New Roman" style:font-name-asian="Calibri" style:font-name-complex="Tunga" fo:language-asian="en" fo:country-asian="GB" fo:font-weight="bold" style:font-weight-asian="bold" style:font-weight-complex="bold"/>
    </style:style>
    <style:style style:name="WPS_20_Cover_20_Header1" style:display-name="WPS Cover Header1" style:family="paragraph" style:parent-style-name="Normal" style:default-outline-level="6">
      <style:paragraph-properties fo:margin-bottom="0.423cm"/>
      <style:text-properties fo:font-size="11pt" style:font-name-asian="Calibri" style:font-size-asian="11pt" style:font-size-complex="11pt" fo:language-asian="zh" fo:country-asian="CN" fo:font-weight="bold" style:font-weight-asian="bold"/>
    </style:style>
    <style:style style:name="Heading_20_71" style:display-name="Heading 71" style:family="paragraph" style:parent-style-name="Normal" style:default-outline-level="7">
      <style:paragraph-properties fo:text-indent="-0.635cm" fo:margin-bottom="0.212cm" fo:margin-left="8.89cm" fo:keep-with-next="always"/>
      <style:text-properties style:font-name="Times New Roman" fo:font-size="10pt" style:font-name-asian="Calibri" style:font-size-asian="10pt" fo:language="de" fo:language-asian="de" fo:country="DE" fo:country-asian="DE" fo:font-weight="bold" style:font-weight-asian="bold" style:font-weight-complex="bold"/>
    </style:style>
    <style:style style:name="Endnote_20_Text1" style:display-name="Endnote Text1" style:family="paragraph" style:parent-style-name="Normal">
      <style:text-properties fo:font-size="10pt" style:font-size-asian="10pt" style:font-size-complex="10pt"/>
    </style:style>
    <style:style style:name="Body_20_Text_20_21" style:display-name="Body Text 21" style:family="paragraph" style:parent-style-name="Normal">
      <style:paragraph-properties fo:text-align="center"/>
    </style:style>
    <style:style style:name="Document_20_Map1" style:display-name="Document Map1" style:family="paragraph" style:parent-style-name="Normal">
      <style:paragraph-properties fo:text-align="justify"/>
      <style:text-properties style:font-name="Times New Roman" fo:font-size="10pt" style:font-name-asian="Calibri" style:font-size-asian="10pt" style:font-size-complex="10pt" fo:language="en" fo:country="US"/>
    </style:style>
    <style:style style:name="MTDisplayEquation" style:family="paragraph" style:parent-style-name="Normal">
      <style:paragraph-properties fo:text-align="justify" fo:line-height="150%">
        <style:tab-stops>
          <style:tab-stop style:type="center" style:leader-style="none" style:position="7.62cm"/>
          <style:tab-stop style:type="right" style:leader-style="none" style:position="15.24cm"/>
        </style:tab-stops>
      </style:paragraph-properties>
      <style:text-properties style:text-position="-100% 100%" fo:font-size="10.5pt" style:font-name-asian="SimSun" style:font-size-asian="10.5pt" style:font-size-complex="10pt" fo:language-asian="zh" fo:country-asian="CN" style:letter-kerning="true"/>
    </style:style>
    <style:style style:name="References" style:family="paragraph" style:parent-style-name="Normal">
      <style:paragraph-properties fo:line-height="0.494cm" fo:margin-bottom="0.106cm" fo:margin-left="1.905cm"/>
      <style:text-properties fo:font-size="10pt" style:font-name-asian="SimSun" style:font-size-asian="10pt" style:font-size-complex="10pt" fo:language-asian="zh" fo:country-asian="CN"/>
    </style:style>
    <style:style style:name="bullet" style:family="paragraph" style:parent-style-name="Normal">
      <style:paragraph-properties fo:text-align="justify" fo:text-indent="-0.388cm" fo:line-height="0.494cm" fo:margin-bottom="0.009cm" fo:margin-left="1.139cm"/>
      <style:text-properties fo:font-size="11pt" style:font-name-asian="SimSun" style:font-size-asian="11pt" style:font-size-complex="10pt" fo:language-asian="zh" fo:country-asian="CN"/>
    </style:style>
    <style:style style:name="Title1" style:family="paragraph" style:parent-style-name="Normal">
      <style:paragraph-properties fo:line-height="120%"/>
      <style:text-properties fo:letter-spacing="-0.018cm" style:font-name="Calibri Light" fo:font-size="28pt" style:font-name-asian="游ゴシック Light" style:font-size-asian="28pt" style:font-name-complex="Times New Roman" style:font-size-complex="28pt" style:letter-kerning="true"/>
    </style:style>
    <style:style style:name="Body_20_Text_20_Indent1" style:display-name="Body Text Indent1" style:family="paragraph" style:parent-style-name="Normal">
      <style:paragraph-properties fo:margin-bottom="0.212cm" fo:margin-left="0.499cm"/>
    </style:style>
    <style:style style:name="HTML_20_Preformatted1" style:display-name="HTML Preformatted1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Consolas" fo:font-size="10pt" style:font-size-asian="10pt" style:font-size-complex="10pt"/>
    </style:style>
    <style:style style:name="WPS_20_Cover_20_Paragraph" style:display-name="WPS Cover Paragraph" style:family="paragraph" style:parent-style-name="Normal">
      <style:paragraph-properties fo:text-align="justify" fo:line-height="120%"/>
      <style:text-properties fo:font-size="11pt" style:font-name-asian="Calibri" style:font-size-asian="11pt" style:font-size-complex="10pt" fo:language-asian="zh" fo:country-asian="CN"/>
    </style:style>
    <style:style style:name="Index" style:family="paragraph" style:parent-style-name="Normal">
      <style:paragraph-properties fo:hyphenation-ladder-count="no-limit"/>
      <style:text-properties fo:font-size="11pt" style:font-name-asian="SimSun" style:font-size-asian="11pt" style:font-name-complex="Tahoma" style:font-size-complex="11pt" fo:language-asian="ar" fo:country-asian="SA"/>
    </style:style>
    <style:style style:name="Heading" style:family="paragraph" style:parent-style-name="Normal">
      <style:paragraph-properties fo:margin-top="0.423cm" fo:margin-bottom="0.212cm" fo:keep-with-next="always" fo:hyphenation-ladder-count="no-limit"/>
      <style:text-properties fo:font-size="14pt" style:font-name-asian="MS Mincho" style:font-size-asian="14pt" style:font-name-complex="Tahoma" style:font-size-complex="14pt" fo:language-asian="ar" fo:country-asian="SA"/>
    </style:style>
    <style:style style:name="Formatvorlage1" style:family="paragraph" style:parent-style-name="Heading_20_2">
      <style:paragraph-properties fo:line-height="107%" fo:margin-top="0.071cm" fo:margin-bottom="0cm" fo:keep-with-next="always" fo:keep-together="always"/>
      <style:text-properties fo:font-size="12pt" style:font-name-asian="SimSun" style:font-size-asian="12pt" style:font-size-complex="16pt" style:font-weight-complex="bold" style:letter-kerning="true"/>
    </style:style>
    <style:style style:name="Formatvorlage2" style:family="paragraph" style:parent-style-name="Heading_20_2">
      <style:paragraph-properties fo:line-height="107%" fo:margin-top="0.071cm" fo:margin-bottom="0cm" fo:keep-with-next="always" fo:keep-together="always"/>
      <style:text-properties fo:font-size="12pt" style:font-name-asian="SimSun" style:font-size-asian="12pt" style:font-size-complex="16pt" style:font-weight-complex="bold" style:letter-kerning="true"/>
    </style:style>
    <style:style style:name="Fußnoten" style:family="paragraph" style:parent-style-name="Footnote_20_text">
      <style:paragraph-properties fo:hyphenation-ladder-count="no-limit"/>
      <style:text-properties style:font-name-asian="SimSun" style:font-name-complex="Arial" fo:language-asian="ar" fo:country-asian="SA"/>
    </style:style>
    <style:style style:name="Tabellenname" style:family="paragraph" style:parent-style-name="Normal">
      <style:paragraph-properties fo:text-align="justify" fo:line-height="150%" fo:margin-top="0.212cm" fo:margin-bottom="0.212cm" fo:hyphenation-ladder-count="no-limit"/>
      <style:text-properties fo:font-size="10pt" style:font-name-asian="SimSun" style:font-size-asian="10pt" style:font-size-complex="10pt" fo:language-asian="ar" fo:country-asian="SA" fo:font-weight="bold" style:font-weight-asian="bold" style:font-weight-complex="bold"/>
    </style:style>
    <style:style style:name="text" style:family="paragraph" style:parent-style-name="Normal">
      <style:paragraph-properties style:text-autospace="none" fo:text-align="justify" style:line-height-at-least="0.635cm" style:punctuation-wrap="simple" fo:hyphenation-ladder-count="no-limit"/>
      <style:text-properties fo:font-size="11pt" style:font-name-asian="SimSun" style:font-size-asian="11pt" style:font-size-complex="10pt" fo:language-asian="ar" fo:country-asian="SA"/>
    </style:style>
    <style:style style:name="Titulo_20_Secundario" style:display-name="Titulo Secundario" style:family="paragraph" style:parent-style-name="Normal">
      <style:paragraph-properties fo:text-align="center" fo:line-height="150%" fo:hyphenation-ladder-count="no-limit"/>
      <style:text-properties fo:font-size="16pt" style:font-name-asian="SimSun" style:font-size-asian="16pt" style:font-size-complex="11pt" fo:language="de" fo:language-asian="he" fo:language-complex="he" fo:country="DE" fo:country-asian="IL" fo:country-complex="IL" fo:font-weight="bold" style:font-weight-asian="bold"/>
    </style:style>
    <style:style style:name="Titulo_20_Terciario" style:display-name="Titulo Terciario" style:family="paragraph" style:parent-style-name="Normal">
      <style:paragraph-properties fo:text-align="center" fo:line-height="150%" fo:hyphenation-ladder-count="no-limit"/>
      <style:text-properties fo:font-size="11pt" style:font-name-asian="SimSun" style:font-size-asian="11pt" style:font-size-complex="11pt" fo:language="de" fo:language-asian="he" fo:language-complex="he" fo:country="DE" fo:country-asian="IL" fo:country-complex="IL"/>
    </style:style>
    <style:style style:name="page_body" style:family="paragraph" style:parent-style-name="Normal">
      <style:paragraph-properties fo:margin-top="0.494cm" fo:margin-bottom="0.494cm" fo:hyphenation-ladder-count="no-limit"/>
      <style:text-properties style:font-name="Verdana" fo:font-size="10pt" style:font-name-asian="SimSun" style:font-size-asian="10pt" style:font-size-complex="10pt" fo:language-asian="ar" fo:country-asian="SA"/>
    </style:style>
    <style:style style:name="WW-Default" style:family="paragraph">
      <style:paragraph-properties style:text-autospace="none" fo:line-height="100%" fo:margin-bottom="0cm" fo:hyphenation-ladder-count="no-limit"/>
      <style:text-properties fo:color="#000000" style:font-name="Times New Roman" fo:font-size="12pt" style:font-name-asian="SimSun" style:font-size-asian="12pt" style:font-name-complex="Times New Roman" style:font-size-complex="12pt" fo:language-asian="ar" fo:country-asian="SA"/>
    </style:style>
    <style:style style:name="Table_20_Contents" style:display-name="Table Contents" style:family="paragraph" style:parent-style-name="Normal">
      <style:paragraph-properties fo:hyphenation-ladder-count="no-limit"/>
      <style:text-properties fo:font-size="11pt" style:font-name-asian="SimSun" style:font-size-asian="11pt" style:font-size-complex="11pt" fo:language-asian="ar" fo:country-asian="SA"/>
    </style:style>
    <style:style style:name="Table_20_Heading" style:display-name="Table Heading" style:family="paragraph" style:parent-style-name="Table_20_Contents"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Frame_20_contents" style:display-name="Frame contents" style:family="paragraph" style:parent-style-name="Body_20_Text">
      <style:paragraph-properties fo:line-height="100%" fo:margin-bottom="0.212cm" fo:hyphenation-ladder-count="no-limit"/>
      <style:text-properties style:font-size-complex="12pt" fo:language-asian="ar" fo:country-asian="SA"/>
    </style:style>
    <style:style style:name="Default" style:family="paragraph">
      <style:paragraph-properties style:text-autospace="none" fo:line-height="100%" fo:margin-bottom="0cm"/>
      <style:text-properties fo:color="#000000" style:font-name="Times New Roman" fo:font-size="12pt" style:font-name-asian="Calibri" style:font-size-asian="12pt" style:font-name-complex="Times New Roman" style:font-size-complex="12pt" fo:language-asian="zh" fo:country-asian="CN"/>
    </style:style>
    <style:style style:name="NonNumbered_20_Char_20_Char" style:display-name="NonNumbered Char Char" style:family="text">
      <style:text-properties style:font-name="Arial" style:font-name-complex="Times New Roman" fo:language-asian="zh" fo:country-asian="CN"/>
    </style:style>
    <style:style style:name="NonNumbered_20_Char" style:display-name="NonNumbered Char" style:family="paragraph" style:parent-style-name="Normal">
      <style:paragraph-properties fo:text-align="justify" fo:margin-top="0.423cm" fo:margin-bottom="0.423cm" fo:margin-left="2cm"/>
      <style:text-properties fo:font-size="11pt" style:font-name-asian="Calibri" style:font-size-asian="11pt" style:font-size-complex="11pt" fo:language-asian="zh" fo:country-asian="CN"/>
    </style:style>
    <style:style style:name="D_26_C_20_Text" style:display-name="D&amp;C Text" style:family="paragraph" style:parent-style-name="Normal">
      <style:paragraph-properties fo:text-align="justify" fo:line-height="150%"/>
      <style:text-properties fo:font-size="11pt" style:font-name-asian="Calibri" style:font-size-asian="11pt" style:font-size-complex="10pt" fo:language="de" fo:language-asian="de" fo:country="DE" fo:country-asian="DE"/>
    </style:style>
    <style:style style:name="WD_20_extra_20_Überschrift" style:display-name="WD extra Überschrift" style:family="paragraph" style:parent-style-name="Normal">
      <style:paragraph-properties fo:line-height="200%" fo:margin-bottom="0.212cm"/>
      <style:text-properties fo:font-size="11pt" style:font-name-asian="Calibri" style:font-size-asian="11pt" style:font-size-complex="11pt" fo:language-asian="de" fo:country-asian="DE" fo:font-weight="bold" style:font-weight-asian="bold"/>
    </style:style>
    <style:style style:name="wp_3A__20_textkörper" style:display-name="wp: textkörper" style:family="paragraph" style:parent-style-name="Normal">
      <style:paragraph-properties fo:text-align="justify" fo:line-height="120%"/>
      <style:text-properties fo:color="#000000" style:font-name="Palatino Linotype" fo:font-size="11pt" style:font-name-asian="Calibri" style:font-size-asian="11pt" style:font-size-complex="11pt" fo:language-asian="de" fo:country-asian="CH" style:font-weight-complex="bold"/>
    </style:style>
    <style:style style:name="Tabellenüberschrift" style:family="paragraph" style:parent-style-name="Normal">
      <style:paragraph-properties fo:text-align="justify" fo:line-height="200%">
        <style:tab-stops>
          <style:tab-stop style:type="left" style:leader-style="none" style:position="2.011cm"/>
        </style:tab-stops>
      </style:paragraph-properties>
      <style:text-properties fo:font-style="italic" style:font-style-asian="italic" fo:font-size="11pt" style:font-name-asian="Calibri" style:font-size-asian="11pt" style:font-size-complex="11pt" fo:language-asian="de" fo:country-asian="DE"/>
    </style:style>
    <style:style style:name="Question" style:family="paragraph" style:parent-style-name="Normal">
      <style:paragraph-properties fo:keep-with-next="always"/>
      <style:text-properties fo:font-size="11pt" style:font-name-asian="Calibri" style:font-size-asian="11pt" style:font-name-complex="Arial" style:font-size-complex="10pt" fo:language-asian="de" fo:country-asian="DE" style:font-weight-complex="bold"/>
    </style:style>
    <style:style style:name="Formatvorlage_20_Überschrift_20_1" style:display-name="Formatvorlage Überschrift 1" style:family="paragraph" style:parent-style-name="Heading_20_1">
      <style:paragraph-properties fo:line-height="150%" fo:margin-top="0.635cm" fo:margin-bottom="0.847cm" fo:keep-with-next="always"/>
      <style:text-properties style:font-name="Times New Roman" fo:font-size="18pt" style:font-size-asian="18pt" fo:language-asian="de" fo:country-asian="DE" fo:font-weight="normal" style:font-weight-asian="normal" style:font-weight-complex="bold"/>
    </style:style>
    <style:style style:name="Verzeichnis_20_V" style:display-name="Verzeichnis V" style:family="paragraph" style:parent-style-name="Normal">
      <style:paragraph-properties fo:margin-bottom="0.212cm"/>
      <style:text-properties fo:font-size="11pt" style:font-name-asian="Calibri" style:font-size-asian="11pt" style:font-size-complex="11pt" fo:language-asian="de" fo:country-asian="DE"/>
    </style:style>
    <style:style style:name="JRI_3A__20_Fußnote" style:display-name="JRI: Fußnote" style:family="paragraph" style:parent-style-name="Footnote_20_text">
      <style:paragraph-properties fo:text-align="justify"/>
      <style:text-properties style:font-name-asian="Calibri" style:font-name-complex="Arial" fo:language-asian="de" fo:country-asian="DE"/>
    </style:style>
    <style:style style:name="JRI_3A__20_textkörper" style:display-name="JRI: textkörper" style:family="paragraph" style:parent-style-name="Normal">
      <style:paragraph-properties fo:text-align="justify" fo:line-height="150%"/>
      <style:text-properties fo:font-size="11pt" style:font-name-asian="Calibri" style:font-size-asian="11pt" style:font-size-complex="11pt" fo:language-asian="de" fo:country-asian="DE"/>
    </style:style>
    <style:style style:name="DevCha_3A__20_Überschrift_20_1" style:display-name="DevCha: Überschrift 1" style:family="paragraph" style:parent-style-name="Heading_20_1">
      <style:paragraph-properties fo:line-height="150%" fo:margin-bottom="0cm" fo:keep-with-next="always"/>
      <style:text-properties fo:text-transform="uppercase" style:font-name="Times New Roman" fo:font-size="12pt" style:font-size-asian="12pt" style:font-size-complex="10pt" fo:language="fr" fo:language-asian="de" fo:country="FR" fo:country-asian="DE" style:font-weight-complex="bold"/>
    </style:style>
    <style:style style:name="DevCha_3A__20_Überschrift_20_2" style:display-name="DevCha: Überschrift 2" style:family="paragraph" style:parent-style-name="Heading_20_2">
      <style:paragraph-properties fo:line-height="107%" fo:margin-top="0.071cm" fo:margin-bottom="0cm" fo:keep-with-next="always" fo:keep-together="always"/>
      <style:text-properties fo:font-size="12pt" style:font-name-asian="SimSun" style:font-size-asian="12pt" style:font-size-complex="16pt" style:font-weight-complex="bold" style:letter-kerning="true"/>
    </style:style>
    <style:style style:name="Abstractüberschirft" style:family="paragraph" style:parent-style-name="Normal">
      <style:paragraph-properties fo:text-align="justify" fo:margin-bottom="0.212cm">
        <style:tab-stops>
          <style:tab-stop style:type="left" style:leader-style="none" style:position="3.175cm"/>
        </style:tab-stops>
      </style:paragraph-properties>
      <style:text-properties fo:font-size="11pt" style:font-name-asian="Calibri" style:font-size-asian="11pt" style:font-size-complex="10pt" fo:language-asian="de" fo:country-asian="DE"/>
    </style:style>
    <style:style style:name="JRI_3A__20_Author_27_s_20_affiliation" style:display-name="JRI: Author's affiliation" style:family="paragraph" style:parent-style-name="Normal">
      <style:paragraph-properties fo:text-align="justify"/>
      <style:text-properties fo:font-size="11pt" style:font-name-asian="Calibri" style:font-size-asian="11pt" style:font-size-complex="11pt" fo:language-asian="de" fo:country-asian="DE"/>
    </style:style>
    <style:style style:name="WD_20_endnotes_20_Zchn" style:display-name="WD endnotes Zchn" style:family="text">
      <style:text-properties style:font-name="Arial" fo:font-size="10pt" style:font-name-asian="Calibri" style:font-size-asian="10pt" style:font-name-complex="Times New Roman" style:font-size-complex="10pt" fo:language-asian="de" fo:country-asian="DE"/>
    </style:style>
    <style:style style:name="WD_20_endnotes" style:display-name="WD endnotes" style:family="paragraph" style:parent-style-name="Endnote_20_text">
      <style:paragraph-properties fo:text-align="justify" fo:line-height="200%" fo:margin-bottom="0.212cm">
        <style:tab-stops>
          <style:tab-stop style:type="left" style:leader-style="none" style:position="0.4cm"/>
        </style:tab-stops>
      </style:paragraph-properties>
      <style:text-properties style:font-name="Arial" fo:language-asian="de" fo:country-asian="DE"/>
    </style:style>
    <style:style style:name="WD_20_references" style:display-name="WD references" style:family="paragraph" style:parent-style-name="Body_20_Text">
      <style:paragraph-properties fo:text-indent="-1cm" fo:line-height="150%" fo:margin-left="1cm"/>
      <style:text-properties style:font-name-asian="Times New Roman" style:font-size-complex="12pt" fo:language-asian="de" fo:country-asian="DE" style:font-weight-complex="bold"/>
    </style:style>
    <style:style style:name="WD_20_references_20__2B__20_14_20_Pt." style:display-name="WD references + 14 Pt." style:family="paragraph" style:parent-style-name="WD_20_references">
      <style:paragraph-properties fo:text-align="center" fo:text-indent="0cm" fo:margin-bottom="0.212cm" fo:margin-left="0cm"/>
      <style:text-properties fo:font-size="14pt" style:font-size-asian="14pt" fo:font-weight="bold" style:font-weight-asian="bold" style:font-weight-complex="normal"/>
    </style:style>
    <style:style style:name="WD_20_textkörper" style:display-name="WD textkörper" style:family="paragraph" style:parent-style-name="Normal">
      <style:paragraph-properties fo:text-align="justify" fo:text-indent="2cm" fo:line-height="200%"/>
      <style:text-properties fo:font-size="11pt" style:font-name-asian="Calibri" style:font-size-asian="11pt" style:font-size-complex="10pt" fo:language="de" fo:language-asian="de" fo:country="DE" fo:country-asian="DE"/>
    </style:style>
    <style:style style:name="WD_20_2._20_Überschrift" style:display-name="WD 2. Überschrift" style:family="paragraph" style:parent-style-name="Body_20_Text">
      <style:paragraph-properties fo:text-align="center" fo:margin-top="0.423cm" fo:margin-bottom="0.212cm"/>
      <style:text-properties style:font-style-complex="italic" style:font-name-asian="Times New Roman" fo:language-asian="de" fo:country-asian="DE" fo:font-weight="bold" style:font-weight-asian="bold" style:font-weight-complex="bold"/>
    </style:style>
    <style:style style:name="WD_20_Autoren" style:display-name="WD Autoren" style:family="paragraph" style:parent-style-name="Normal">
      <style:paragraph-properties style:text-autospace="none" fo:text-indent="3.501cm" fo:line-height="200%" fo:margin-bottom="0.212cm"/>
      <style:text-properties fo:font-size="11pt" style:font-name-asian="Calibri" style:font-size-asian="11pt" style:font-size-complex="11pt" fo:language-asian="de" fo:country-asian="DE" fo:font-weight="bold" style:font-weight-asian="bold" style:font-weight-complex="bold"/>
    </style:style>
    <style:style style:name="WD_20_corresponding_20_author" style:display-name="WD corresponding author" style:family="paragraph" style:parent-style-name="Normal">
      <style:text-properties fo:font-size="11pt" style:font-name-asian="Calibri" style:font-size-asian="11pt" style:font-size-complex="10pt" fo:language="de" fo:language-asian="de" fo:country="DE" fo:country-asian="DE"/>
    </style:style>
    <style:style style:name="WD_20_Zitat" style:display-name="WD Zitat" style:family="paragraph" style:parent-style-name="WD_20_textkörper">
      <style:paragraph-properties fo:text-indent="0cm" fo:margin-top="0.212cm" fo:margin-left="1cm" fo:margin-right="1cm"/>
      <style:text-properties fo:font-style="italic" style:font-style-asian="italic" fo:language="en" fo:country="US"/>
    </style:style>
    <style:style style:name="WD_20_Zitat_20__2B__20_Rechts" style:display-name="WD Zitat + Rechts" style:family="paragraph" style:parent-style-name="WD_20_Zitat">
      <style:paragraph-properties fo:text-align="right" fo:margin-top="0cm"/>
      <style:text-properties style:font-style-complex="italic"/>
    </style:style>
    <style:style style:name="Formatvorlage_20_Textkörper_20_2_20__2B__20_10_20_Pt._20_Zeilenabstand_3A__20__20_Doppelt" style:display-name="Formatvorlage Textkörper 2 + 10 Pt. Zeilenabstand:  Doppelt" style:family="paragraph" style:parent-style-name="Body_20_Text_20_2">
      <style:paragraph-properties fo:text-align="justify" fo:line-height="100%" fo:margin-bottom="0cm"/>
      <style:text-properties style:font-name="Arial" fo:font-size="10pt" style:font-size-asian="10pt" style:font-size-complex="10pt" fo:language-asian="de" fo:country-asian="DE"/>
    </style:style>
    <style:style style:name="WD_20_source_20_information" style:display-name="WD source information" style:family="paragraph" style:parent-style-name="Body_20_Text">
      <style:paragraph-properties fo:line-height="100%" fo:margin-bottom="0.212cm"/>
      <style:text-properties fo:font-size="10pt" style:font-name-asian="Times New Roman" style:font-size-asian="10pt" style:font-size-complex="12pt" fo:language-asian="de" fo:country-asian="DE" style:font-weight-complex="bold"/>
    </style:style>
    <style:style style:name="WD_20_Figure" style:display-name="WD Figure" style:family="paragraph" style:parent-style-name="Body_20_Text">
      <style:paragraph-properties fo:line-height="100%"/>
      <style:text-properties style:font-name-asian="Times New Roman" style:font-size-complex="12pt" fo:language-asian="de" fo:country-asian="DE" style:font-weight-complex="bold"/>
    </style:style>
    <style:style style:name="D_26_C_20_Footnote" style:display-name="D&amp;C Footnote" style:family="paragraph" style:parent-style-name="Footnote_20_text">
      <style:text-properties fo:font-size="11pt" style:font-name-asian="Calibri" style:font-size-asian="11pt" style:font-name-complex="Arial" fo:language="de" fo:language-asian="de" fo:country="DE" fo:country-asian="DE"/>
    </style:style>
    <style:style style:name="D_26_C_20_Heading_20_1" style:display-name="D&amp;C Heading 1" style:family="paragraph">
      <style:paragraph-properties fo:line-height="150%" fo:margin-top="0.847cm" fo:margin-bottom="0.212cm"/>
      <style:text-properties style:font-name="Times New Roman" fo:font-size="12pt" style:font-name-asian="Calibri" style:font-size-asian="12pt" style:font-name-complex="Times New Roman" style:font-size-complex="12pt" fo:language="en" fo:country="US" fo:font-weight="bold" style:font-weight-asian="bold" style:font-weight-complex="bold"/>
    </style:style>
    <style:style style:name="D_26_C_20_Heading_20_2" style:display-name="D&amp;C Heading 2" style:family="paragraph" style:parent-style-name="D_26_C_20_Heading_20_1"/>
    <style:style style:name="D_26_C_20_Zitat" style:display-name="D&amp;C Zitat" style:family="paragraph" style:parent-style-name="WD_20_Zitat">
      <style:paragraph-properties fo:line-height="150%" fo:margin-bottom="0.212cm"/>
    </style:style>
    <style:style style:name="D_26_C_20_Zitat_20_rechts" style:display-name="D&amp;C Zitat rechts" style:family="paragraph" style:parent-style-name="WD_20_Zitat_20__2B__20_Rechts">
      <style:paragraph-properties fo:line-height="150%"/>
    </style:style>
    <style:style style:name="D_26_C_20_Heading_20_3" style:display-name="D&amp;C Heading 3" style:family="paragraph" style:parent-style-name="D_26_C_20_Heading_20_2">
      <style:paragraph-properties fo:margin-top="0.423cm"/>
      <style:text-properties fo:font-style="italic" style:font-style-asian="italic" fo:font-weight="normal" style:font-weight-asian="normal"/>
    </style:style>
    <style:style style:name="Bibliography1" style:family="paragraph" style:parent-style-name="Normal">
      <style:paragraph-properties fo:text-indent="-1.27cm" fo:margin-left="1.27cm"/>
      <style:text-properties fo:font-size="11pt" style:font-name-asian="Calibri" style:font-size-asian="11pt" style:font-size-complex="11pt" fo:language="de" fo:language-asian="de" fo:country="DE" fo:country-asian="DE"/>
    </style:style>
    <style:style style:name="Diss_Tabellentext" style:family="paragraph" style:parent-style-name="Normal">
      <style:paragraph-properties fo:text-align="justify" fo:margin-top="0.106cm" fo:margin-bottom="0.106cm">
        <style:tab-stops>
          <style:tab-stop style:type="left" style:leader-style="none" style:position="2.251cm"/>
        </style:tab-stops>
      </style:paragraph-properties>
      <style:text-properties fo:font-size="10pt" style:font-name-asian="Calibri" style:font-size-asian="10pt" style:font-size-complex="11pt" fo:language="de" fo:language-asian="de" fo:country="DE" fo:country-asian="DE"/>
    </style:style>
    <style:style style:name="Formatvorlage_20_Literaturverzeichnis_20__2B__20_Arial_20_11_20_Pt." style:display-name="Formatvorlage Literaturverzeichnis + Arial 11 Pt." style:family="paragraph" style:parent-style-name="Bibliography">
      <style:paragraph-properties fo:text-indent="-1.27cm" fo:line-height="100%" fo:margin-bottom="0.423cm" fo:margin-left="1.27cm"/>
      <style:text-properties style:font-name="Arial" fo:language="de" fo:language-asian="de" fo:country="DE" fo:country-asian="DE"/>
    </style:style>
    <style:style style:name="WPS_20_Heading" style:display-name="WPS Heading" style:family="paragraph" style:parent-style-name="Heading_20_1">
      <style:paragraph-properties fo:line-height="150%" fo:margin-top="0.423cm" fo:margin-bottom="0.282cm" fo:margin-left="0.751cm" fo:keep-with-next="always"/>
      <style:text-properties style:font-name-asian="Calibri" style:font-name-complex="Arial" style:font-size-complex="11pt" fo:language-asian="zh" fo:country-asian="CN" style:font-weight-complex="bold" style:letter-kerning="true"/>
    </style:style>
    <style:style style:name="Table_20_header" style:display-name="Table header" style:family="paragraph" style:parent-style-name="Heading_20_8">
      <style:paragraph-properties fo:text-align="center" fo:margin-top="0.106cm"/>
      <style:text-properties fo:font-style="normal" style:font-style-asian="normal" style:font-name="Arial" fo:font-size="11pt" style:font-size-asian="11pt" fo:font-weight="bold" style:font-weight-asian="bold"/>
    </style:style>
    <style:style style:name="Table_20_source_2F_notes" style:display-name="Table source/notes" style:family="paragraph" style:parent-style-name="Body_20_Text1">
      <style:paragraph-properties fo:margin-top="0.106cm" fo:margin-bottom="0.106cm"/>
      <style:text-properties fo:font-size="9pt" style:font-size-asian="9pt" style:font-size-complex="9pt" fo:language-asian="en" fo:country-asian="GB"/>
    </style:style>
    <style:style style:name="Style1" style:family="paragraph" style:parent-style-name="Heading_20_1">
      <style:paragraph-properties fo:line-height="150%" fo:margin-top="0.423cm" fo:margin-bottom="0.282cm" fo:keep-with-next="always"/>
      <style:text-properties style:font-name-asian="Calibri" style:font-name-complex="Arial" style:font-size-complex="11pt" fo:language-asian="zh" fo:country-asian="CN" style:font-weight-complex="bold" style:letter-kerning="true"/>
    </style:style>
    <style:style style:name="footnote_20_description_20_Char" style:display-name="footnote description Char" style:family="text">
      <style:text-properties fo:color="#000000" style:font-name="Calibri" fo:font-size="10pt" style:font-name-asian="Calibri" style:font-size-asian="10pt" style:font-name-complex="Calibri" fo:language-asian="en" fo:country-asian="GB"/>
    </style:style>
    <style:style style:name="footnote_20_description" style:display-name="footnote description" style:family="paragraph">
      <style:paragraph-properties fo:text-align="justify" fo:text-indent="0.335cm" fo:line-height="107%" fo:margin-bottom="0cm"/>
      <style:text-properties fo:color="#000000" style:font-name="Calibri" fo:font-size="10pt" style:font-name-asian="Calibri" style:font-size-asian="10pt" style:font-name-complex="Calibri" style:font-size-complex="10pt" fo:language-asian="en" fo:country-asian="GB"/>
    </style:style>
    <style:style style:name="Numbered_20_list_20_Char" style:display-name="Numbered list Char" style:family="text" style:parent-style-name="List_20_Char">
      <style:text-properties style:font-name="Arial" style:font-name-asian="SimSun" style:font-name-complex="Tahoma" style:font-size-complex="10pt" fo:language-asian="ar" fo:country-asian="SA"/>
    </style:style>
    <style:style style:name="Numbered_20_list" style:display-name="Numbered list" style:family="paragraph" style:parent-style-name="List"/>
    <style:style style:name="WPS_20_Numbered_20_List_20_2" style:display-name="WPS Numbered List 2" style:family="paragraph" style:parent-style-name="Numbered_20_list">
      <style:paragraph-properties fo:margin-left="1.27cm"/>
    </style:style>
    <style:style style:name="WPS_20_References" style:display-name="WPS References" style:family="paragraph" style:parent-style-name="Normal">
      <style:paragraph-properties fo:text-indent="-1.27cm" fo:margin-left="1.27cm" fo:keep-together="always"/>
      <style:text-properties fo:font-size="11pt" style:font-name-asian="Calibri" style:font-size-asian="11pt" style:font-name-complex="Arial" style:font-size-complex="11pt" fo:language-asian="zh" fo:country-asian="CN"/>
    </style:style>
    <style:style style:name="Intense_20_quote1" style:display-name="Intense quote1" style:family="paragraph" style:parent-style-name="Normal">
      <style:paragraph-properties fo:text-align="center" fo:padding-top="0.353cm" fo:border-top="#3bd4ed 0.018cm solid" fo:margin-top="0.635cm" fo:padding-bottom="0.353cm" fo:border-bottom="#3bd4ed 0.018cm solid" fo:margin-bottom="0.635cm" fo:margin-left="1.524cm" fo:margin-right="1.524cm"/>
      <style:text-properties fo:font-style="italic" style:font-style-asian="italic" style:font-style-complex="italic" fo:color="#12b0ca" fo:font-size="11pt" style:font-name-asian="Calibri" style:font-size-asian="11pt" style:font-size-complex="11pt" fo:language-asian="zh" fo:country-asian="CN"/>
    </style:style>
    <style:style style:name="Endnote_20_reference" style:display-name="Endnote reference" style:family="text">
      <style:text-properties style:text-position="super 58%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findhit" style:family="text" style:parent-style-name="Default_20_Paragraph_20_Font"/>
    <style:style style:name="Document_20_Map_20_Char1" style:display-name="Document Map Char1" style:family="text" style:parent-style-name="Default_20_Paragraph_20_Font">
      <style:text-properties style:font-name="Segoe UI" fo:font-size="8pt" style:font-size-asian="8pt" style:font-name-complex="Segoe UI" style:font-size-complex="8pt"/>
    </style:style>
    <style:style style:name="Char_20_Char4" style:display-name="Char Char4" style:family="text">
      <style:text-properties style:font-name="Tunga" style:font-name-complex="Tunga" style:font-weight-complex="bold"/>
    </style:style>
    <style:style style:name="ds1" style:family="text">
      <style:text-properties fo:color="#000000" fo:font-size="8.5pt" style:font-size-asian="8.5pt" style:font-size-complex="8.5pt"/>
    </style:style>
    <style:style style:name="goohl0" style:family="text" style:parent-style-name="Default_20_Paragraph_20_Font"/>
    <style:style style:name="goohl2" style:family="text" style:parent-style-name="Default_20_Paragraph_20_Font"/>
    <style:style style:name="goohl1" style:family="text" style:parent-style-name="Default_20_Paragraph_20_Font"/>
    <style:style style:name="datatitle1" style:family="text">
      <style:text-properties fo:color="#10619f" fo:font-size="9.5pt" style:font-size-asian="9.5pt" style:font-size-complex="9.5pt" fo:font-weight="bold" style:font-weight-asian="bold" style:font-weight-complex="bold"/>
    </style:style>
    <style:style style:name="Char_20_Char8" style:display-name="Char Char8" style:family="text">
      <style:text-properties style:font-name="Tunga" fo:font-size="12pt" style:font-size-asian="12pt" style:font-name-complex="Tunga" style:font-size-complex="12pt" style:font-weight-complex="bold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8Num1z0" style:family="text">
      <style:text-properties style:font-name="Times New Roman" style:font-name-complex="Times New Roman"/>
    </style:style>
    <style:style style:name="WW8Num2z0" style:family="text">
      <style:text-properties style:font-name="Times New Roman" style:font-name-complex="Times New Roman"/>
    </style:style>
    <style:style style:name="WW8Num3z0" style:family="text">
      <style:text-properties style:font-name="Times New Roman" style:font-name-complex="Times New Roman"/>
    </style:style>
    <style:style style:name="WW8Num4z0" style:family="text">
      <style:text-properties style:font-name="Times New Roman" style:font-name-complex="Times New Roman"/>
    </style:style>
    <style:style style:name="WW8Num5z0" style:family="text">
      <style:text-properties style:font-name="Symbol"/>
    </style:style>
    <style:style style:name="WW8Num6z0" style:family="text">
      <style:text-properties style:font-name="Symbol"/>
    </style:style>
    <style:style style:name="WW8Num7z0" style:family="text">
      <style:text-properties style:font-name="Symbol"/>
    </style:style>
    <style:style style:name="WW8Num8z0" style:family="text">
      <style:text-properties style:font-name="Symbol"/>
    </style:style>
    <style:style style:name="WW8Num9z0" style:family="text">
      <style:text-properties style:font-name="Times New Roman" style:font-name-complex="Times New Roman"/>
    </style:style>
    <style:style style:name="WW8Num10z0" style:family="text">
      <style:text-properties style:font-name="Symbol"/>
    </style:style>
    <style:style style:name="WW8Num12z0" style:family="text">
      <style:text-properties fo:font-size="8pt" style:font-size-asian="8pt"/>
    </style:style>
    <style:style style:name="WW8Num12z1" style:family="text">
      <style:text-properties style:font-name="Courier New" style:font-name-complex="Courier New"/>
    </style:style>
    <style:style style:name="WW8Num12z2" style:family="text">
      <style:text-properties style:font-name="Wingdings"/>
    </style:style>
    <style:style style:name="WW8Num12z3" style:family="text">
      <style:text-properties style:font-name="Symbol"/>
    </style:style>
    <style:style style:name="WW8Num13z0" style:family="text">
      <style:text-properties style:font-name="Symbol" fo:font-size="10pt" style:font-size-asian="10pt"/>
    </style:style>
    <style:style style:name="WW8Num13z1" style:family="text">
      <style:text-properties style:font-name="Courier New" fo:font-size="10pt" style:font-size-asian="10pt" style:font-name-complex="Courier New"/>
    </style:style>
    <style:style style:name="WW8Num13z2" style:family="text">
      <style:text-properties style:font-name="Wingdings" fo:font-size="10pt" style:font-size-asian="10pt"/>
    </style:style>
    <style:style style:name="WW8Num14z0" style:family="text">
      <style:text-properties style:font-name="Symbol" style:font-name-asian="SimSun"/>
    </style:style>
    <style:style style:name="WW8Num14z1" style:family="text">
      <style:text-properties style:font-name="Courier New" style:font-name-complex="Courier New"/>
    </style:style>
    <style:style style:name="WW8Num14z2" style:family="text">
      <style:text-properties style:font-name="Wingdings"/>
    </style:style>
    <style:style style:name="WW8Num14z3" style:family="text">
      <style:text-properties style:font-name="Symbol"/>
    </style:style>
    <style:style style:name="WW8Num15z0" style:family="text">
      <style:text-properties style:font-name="Times New Roman" style:font-name-asian="Times New Roman" style:font-name-complex="Times New Roman"/>
    </style:style>
    <style:style style:name="WW8Num15z1" style:family="text">
      <style:text-properties style:font-name="Courier New" style:font-name-complex="Courier New"/>
    </style:style>
    <style:style style:name="WW8Num15z2" style:family="text">
      <style:text-properties style:font-name="Wingdings"/>
    </style:style>
    <style:style style:name="WW8Num15z3" style:family="text">
      <style:text-properties style:font-name="Symbol"/>
    </style:style>
    <style:style style:name="Char_20_Char" style:display-name="Char Char" style:family="text" style:parent-style-name="Default_20_Paragraph_20_Font"/>
    <style:style style:name="Footnote_20_Characters" style:display-name="Footnote Characters" style:family="text" style:parent-style-name="Default_20_Paragraph_20_Font"/>
    <style:style style:name="Fußnoten_20_Char" style:display-name="Fußnoten Char" style:family="text">
      <style:text-properties style:font-name="Times New Roman" style:font-name-complex="Times New Roman" fo:language="en" fo:language-asian="ar" fo:language-complex="ar" fo:country="GB" fo:country-asian="SA" fo:country-complex="SA"/>
    </style:style>
    <style:style style:name="Endnote_20_Characters" style:display-name="Endnote Characters" style:family="text">
      <style:text-properties style:text-position="super 58%"/>
    </style:style>
    <style:style style:name="WW-Endnote_20_Characters" style:display-name="WW-Endnote Characters" style:family="text"/>
    <style:style style:name="Kopfzeile_20_Zchn" style:display-name="Kopfzeile Zchn" style:family="text">
      <style:text-properties style:font-name="Calibri" fo:font-size="11pt" style:font-size-asian="11pt" style:font-name-complex="Calibri" fo:language-asian="en" fo:country-asian="US"/>
    </style:style>
    <style:style style:name="value" style:family="text"/>
    <style:style style:name="il" style:family="text"/>
    <style:style style:name="Footer_20_Char1" style:display-name="Footer Char1" style:family="text"/>
    <style:style style:name="footnote_20_mark" style:display-name="footnote mark" style:family="text">
      <style:text-properties style:text-position="super 58%" fo:color="#000000" style:font-name="Calibri" fo:font-size="10pt" style:font-name-asian="Calibri" style:font-size-asian="10pt" style:font-name-complex="Calibri"/>
    </style:style>
    <style:style style:name="apple-converted-space" style:family="text" style:parent-style-name="Default_20_Paragraph_20_Font"/>
    <style:style style:name="monsterinsights-reports-list-count" style:family="text" style:parent-style-name="Default_20_Paragraph_20_Font"/>
    <style:style style:name="monsterinsights-reports-list-text" style:family="text" style:parent-style-name="Default_20_Paragraph_20_Font"/>
    <style:style style:name="monsterinsights-reports-list-number" style:family="text" style:parent-style-name="Default_20_Paragraph_20_Font"/>
    <style:style style:name="Heading_20_1_20_Char1" style:display-name="Heading 1 Char1" style:family="text" style:parent-style-name="Default_20_Paragraph_20_Font">
      <style:text-properties fo:color="#2f5496" style:font-name="Calibri Light" fo:font-size="16pt" style:font-name-asian="Times New Roman" style:font-size-asian="16pt" style:font-name-complex="Times New Roman" style:font-size-complex="16pt" style:letter-kerning="true"/>
    </style:style>
    <style:style style:name="Heading_20_2_20_Char1" style:display-name="Heading 2 Char1" style:family="text" style:parent-style-name="Default_20_Paragraph_20_Font">
      <style:text-properties fo:color="#2f5496" style:font-name="Calibri Light" fo:font-size="13pt" style:font-name-asian="Times New Roman" style:font-size-asian="13pt" style:font-name-complex="Times New Roman" style:font-size-complex="13pt"/>
    </style:style>
    <style:style style:name="Heading_20_4_20_Char1" style:display-name="Heading 4 Char1" style:family="text" style:parent-style-name="Default_20_Paragraph_20_Font">
      <style:text-properties fo:font-style="italic" style:font-style-asian="italic" style:font-style-complex="italic" fo:color="#2f5496" style:font-name="Calibri Light" style:font-name-asian="Times New Roman" style:font-name-complex="Times New Roman"/>
    </style:style>
    <style:style style:name="Heading_20_5_20_Char1" style:display-name="Heading 5 Char1" style:family="text" style:parent-style-name="Default_20_Paragraph_20_Font">
      <style:text-properties fo:color="#2f5496" style:font-name="Calibri Light" style:font-name-asian="Times New Roman" style:font-name-complex="Times New Roman"/>
    </style:style>
    <style:style style:name="Heading_20_6_20_Char1" style:display-name="Heading 6 Char1" style:family="text" style:parent-style-name="Default_20_Paragraph_20_Font">
      <style:text-properties fo:color="#1f3763" style:font-name="Calibri Light" style:font-name-asian="Times New Roman" style:font-name-complex="Times New Roman"/>
    </style:style>
    <style:style style:name="Heading_20_7_20_Char1" style:display-name="Heading 7 Char1" style:family="text" style:parent-style-name="Default_20_Paragraph_20_Font">
      <style:text-properties fo:font-style="italic" style:font-style-asian="italic" style:font-style-complex="italic" fo:color="#1f3763" style:font-name="Calibri Light" style:font-name-asian="Times New Roman" style:font-name-complex="Times New Roman"/>
    </style:style>
    <style:style style:name="Endnote_20_Text_20_Char1" style:display-name="Endnote Text Char1" style:family="text" style:parent-style-name="Default_20_Paragraph_20_Font">
      <style:text-properties style:font-name="Calibri" fo:font-size="10pt" style:font-name-asian="Calibri" style:font-size-asian="10pt" style:font-name-complex="Times New Roman" style:font-size-complex="10pt" style:letter-kerning="true"/>
    </style:style>
    <style:style style:name="Body_20_Text_20_2_20_Char1" style:display-name="Body Text 2 Char1" style:family="text" style:parent-style-name="Default_20_Paragraph_20_Font">
      <style:text-properties style:font-name="Calibri" style:font-name-asian="Calibri" style:font-name-complex="Times New Roman" style:letter-kerning="true"/>
    </style:style>
    <style:style style:name="Document_20_Map_20_Char2" style:display-name="Document Map Char2" style:family="text" style:parent-style-name="Default_20_Paragraph_20_Font">
      <style:text-properties style:font-name="Segoe UI" fo:font-size="8pt" style:font-size-asian="8pt" style:font-name-complex="Segoe UI" style:font-size-complex="8pt"/>
    </style:style>
    <style:style style:name="Title_20_Char1" style:display-name="Title Char1" style:family="text" style:parent-style-name="Default_20_Paragraph_20_Font">
      <style:text-properties fo:letter-spacing="-0.018cm" style:font-name="Calibri Light" fo:font-size="28pt" style:font-name-asian="Times New Roman" style:font-size-asian="28pt" style:font-name-complex="Times New Roman" style:font-size-complex="28pt" style:letter-kerning="true"/>
    </style:style>
    <style:style style:name="Body_20_Text_20_Indent_20_Char1" style:display-name="Body Text Indent Char1" style:family="text" style:parent-style-name="Default_20_Paragraph_20_Font">
      <style:text-properties style:font-name="Calibri" style:font-name-asian="Calibri" style:font-name-complex="Times New Roman" style:letter-kerning="true"/>
    </style:style>
    <style:style style:name="HTML_20_Preformatted_20_Char1" style:display-name="HTML Preformatted Char1" style:family="text" style:parent-style-name="Default_20_Paragraph_20_Font">
      <style:text-properties style:font-name="Consolas" fo:font-size="10pt" style:font-name-asian="Calibri" style:font-size-asian="10pt" style:font-name-complex="Times New Roman" style:font-size-complex="10pt" style:letter-kerning="true"/>
    </style:style>
    <style:style style:name="Intense_20_Quote_20_Char1" style:display-name="Intense Quote Char1" style:family="text" style:parent-style-name="Default_20_Paragraph_20_Font">
      <style:text-properties fo:font-style="italic" style:font-style-asian="italic" style:font-style-complex="italic" fo:color="#4472c4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Page_20_number" style:display-name="Page number" style:family="text" style:parent-style-name="Default_20_Paragraph_20_Font"/>
    <style:style style:name="No_20_List11" style:display-name="No List11" style:family="paragraph">
      <style:paragraph-properties fo:line-height="108%" fo:margin-bottom="0.282cm"/>
      <style:text-properties fo:font-size="11pt" style:font-size-asian="11pt" style:font-size-complex="11pt"/>
    </style:style>
    <style:style style:name="LS1" style:family="paragraph" style:parent-style-name="No_20_List"/>
    <style:style style:name="cf11" style:family="text" style:parent-style-name="Default_20_Paragraph_20_Font">
      <style:text-properties style:font-name="Segoe UI" fo:font-size="9pt" style:font-size-asian="9pt" style:font-name-complex="Segoe UI" style:font-size-complex="9pt" fo:font-weight="bold" style:font-weight-asian="bold" style:font-weight-complex="bold"/>
    </style:style>
    <style:style style:name="cf21" style:family="text" style:parent-style-name="Default_20_Paragraph_20_Font">
      <style:text-properties style:font-name="Segoe UI" fo:font-size="9pt" style:font-size-asian="9pt" style:font-name-complex="Segoe UI" style:font-size-complex="9pt" fo:font-weight="bold" style:font-weight-asian="bold" style:font-weight-complex="bold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1.136cm" text:min-label-width="0.635cm" fo:text-align="start" text:list-level-position-and-space-mode="label-alignment">
          <style:list-level-label-alignment text:label-followed-by="listtab" fo:margin-left="1.771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2.406cm" text:min-label-width="0.635cm" fo:text-align="start" text:list-level-position-and-space-mode="label-alignment">
          <style:list-level-label-alignment text:label-followed-by="listtab" fo:margin-left="3.04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676cm" text:min-label-width="0.635cm" fo:text-align="start" text:list-level-position-and-space-mode="label-alignment">
          <style:list-level-label-alignment text:label-followed-by="listtab" fo:margin-left="4.31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946cm" text:min-label-width="0.635cm" fo:text-align="start" text:list-level-position-and-space-mode="label-alignment">
          <style:list-level-label-alignment text:label-followed-by="listtab" fo:margin-left="5.581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6.216cm" text:min-label-width="0.635cm" fo:text-align="start" text:list-level-position-and-space-mode="label-alignment">
          <style:list-level-label-alignment text:label-followed-by="listtab" fo:margin-left="6.85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7.486cm" text:min-label-width="0.635cm" fo:text-align="start" text:list-level-position-and-space-mode="label-alignment">
          <style:list-level-label-alignment text:label-followed-by="listtab" fo:margin-left="8.121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756cm" text:min-label-width="0.635cm" fo:text-align="start" text:list-level-position-and-space-mode="label-alignment">
          <style:list-level-label-alignment text:label-followed-by="listtab" fo:margin-left="9.391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10.026cm" text:min-label-width="0.635cm" fo:text-align="start" text:list-level-position-and-space-mode="label-alignment">
          <style:list-level-label-alignment text:label-followed-by="listtab" fo:margin-left="10.66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1.296cm" text:min-label-width="0.635cm" fo:text-align="start" text:list-level-position-and-space-mode="label-alignment">
          <style:list-level-label-alignment text:label-followed-by="listtab" fo:margin-left="11.931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fo:font-style="normal" style:font-style-asian="normal" style:font-style-complex="normal" fo:color="#000000" fo:font-size="10pt" style:font-size-asian="10pt" style:font-size-complex="10pt" fo:font-weight="normal" style:font-weight-asian="normal" style:font-weight-complex="bold"/>
    </style:style>
    <text:list-style style:name="LS4">
      <text:list-level-style-number style:num-format="1" text:style-name="List4Level0" style:num-suffix=".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font-style="normal" style:font-style-asian="normal" style:font-style-complex="normal" fo:color="#000000" fo:font-size="10pt" style:font-size-asian="10pt" style:font-size-complex="10pt" fo:font-weight="normal" style:font-weight-asian="normal" style:font-weight-complex="bold"/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1.503cm" text:min-label-width="0.635cm" fo:text-align="start" text:list-level-position-and-space-mode="label-alignment">
          <style:list-level-label-alignment text:label-followed-by="listtab" fo:margin-left="2.138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2.773cm" text:min-label-width="0.635cm" fo:text-align="start" text:list-level-position-and-space-mode="label-alignment">
          <style:list-level-label-alignment text:label-followed-by="listtab" fo:margin-left="3.40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4.043cm" text:min-label-width="0.635cm" fo:text-align="start" text:list-level-position-and-space-mode="label-alignment">
          <style:list-level-label-alignment text:label-followed-by="listtab" fo:margin-left="4.678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5.313cm" text:min-label-width="0.635cm" fo:text-align="start" text:list-level-position-and-space-mode="label-alignment">
          <style:list-level-label-alignment text:label-followed-by="listtab" fo:margin-left="5.94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6.583cm" text:min-label-width="0.635cm" fo:text-align="start" text:list-level-position-and-space-mode="label-alignment">
          <style:list-level-label-alignment text:label-followed-by="listtab" fo:margin-left="7.21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7.853cm" text:min-label-width="0.635cm" fo:text-align="start" text:list-level-position-and-space-mode="label-alignment">
          <style:list-level-label-alignment text:label-followed-by="listtab" fo:margin-left="8.488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9.123cm" text:min-label-width="0.635cm" fo:text-align="start" text:list-level-position-and-space-mode="label-alignment">
          <style:list-level-label-alignment text:label-followed-by="listtab" fo:margin-left="9.758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10.393cm" text:min-label-width="0.635cm" fo:text-align="start" text:list-level-position-and-space-mode="label-alignment">
          <style:list-level-label-alignment text:label-followed-by="listtab" fo:margin-left="11.02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1.663cm" text:min-label-width="0.635cm" fo:text-align="start" text:list-level-position-and-space-mode="label-alignment">
          <style:list-level-label-alignment text:label-followed-by="listtab" fo:margin-left="12.298cm" fo:text-indent="-0.635cm"/>
        </style:list-level-properties>
        <style:text-properties style:font-name="Wingdings"/>
      </text:list-level-style-bullet>
    </text:list-style>
    <style:style style:name="List6Level2" style:family="text">
      <style:text-properties fo:font-style="italic" style:font-style-asian="italic" style:font-name="Arial" fo:font-size="12pt" style:font-size-asian="12pt" style:font-name-complex="Arial" fo:font-weight="normal" style:font-weight-asian="normal"/>
    </style:style>
    <text:list-style style:name="LS6">
      <text:list-level-style-number style:num-format="1" text:style-name="List6Level0" style:num-suffix=".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  <text:list-level-style-number style:num-format="1" text:display-levels="2" text:style-name="List6Level1" style:num-suffix="." text:level="2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  <text:list-level-style-number style:num-format="1" text:display-levels="2" text:style-name="List6Level2" style:num-suffix=".1.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tyle="italic" style:font-style-asian="italic" style:font-name="Arial" fo:font-size="12pt" style:font-size-asian="12pt" style:font-name-complex="Arial" fo:font-weight="normal" style:font-weight-asian="normal"/>
      </text:list-level-style-number>
      <text:list-level-style-number style:num-format="1" text:display-levels="4" text:style-name="List6Level3" style:num-suffix="." text:level="4">
        <style:list-level-properties text:space-before="0cm" text:min-label-width="1.524cm" fo:text-align="start" text:list-level-position-and-space-mode="label-alignment">
          <style:list-level-label-alignment text:label-followed-by="listtab" fo:margin-left="1.524cm" fo:text-indent="-1.524cm"/>
        </style:list-level-properties>
      </text:list-level-style-number>
      <text:list-level-style-number style:num-format="1" text:display-levels="5" text:style-name="List6Level4" style:num-suffix="." text:level="5">
        <style:list-level-properties text:space-before="0cm" text:min-label-width="1.778cm" fo:text-align="start" text:list-level-position-and-space-mode="label-alignment">
          <style:list-level-label-alignment text:label-followed-by="listtab" fo:margin-left="1.778cm" fo:text-indent="-1.778cm"/>
        </style:list-level-properties>
      </text:list-level-style-number>
      <text:list-level-style-number style:num-format="1" text:display-levels="6" text:style-name="List6Level5" style:num-suffix="." text:level="6">
        <style:list-level-properties text:space-before="0cm" text:min-label-width="2.032cm" fo:text-align="start" text:list-level-position-and-space-mode="label-alignment">
          <style:list-level-label-alignment text:label-followed-by="listtab" fo:margin-left="2.032cm" fo:text-indent="-2.032cm"/>
        </style:list-level-properties>
      </text:list-level-style-number>
      <text:list-level-style-number style:num-format="1" text:display-levels="7" text:style-name="List6Level6" style:num-suffix="." text:level="7">
        <style:list-level-properties text:space-before="0cm" text:min-label-width="2.286cm" fo:text-align="start" text:list-level-position-and-space-mode="label-alignment">
          <style:list-level-label-alignment text:label-followed-by="listtab" fo:margin-left="2.286cm" fo:text-indent="-2.286cm"/>
        </style:list-level-properties>
      </text:list-level-style-number>
      <text:list-level-style-number style:num-format="1" text:display-levels="8" text:style-name="List6Level7" style:num-suffix=".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9" text:style-name="List6Level8" style:num-suffix="." text:level="9">
        <style:list-level-properties text:space-before="0cm" text:min-label-width="2.794cm" fo:text-align="start" text:list-level-position-and-space-mode="label-alignment">
          <style:list-level-label-alignment text:label-followed-by="listtab" fo:margin-left="2.794cm" fo:text-indent="-2.794cm"/>
        </style:list-level-properties>
      </text:list-level-style-number>
    </text:list-style>
    <style:style style:name="List7Level0" style:family="text">
      <style:text-properties style:font-name="Symbol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8Level0" style:family="text">
      <style:text-properties fo:color="#000000" fo:font-size="10pt" style:font-size-asian="10pt" style:font-size-complex="10pt"/>
    </style:style>
    <text:list-style style:name="LS8">
      <text:list-level-style-number style:num-format="1" text:style-name="List8Level0" style:num-suffix="]" style:num-prefix="[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fo:font-size="10pt" style:font-size-asian="10pt" style:font-size-complex="10pt"/>
      </text:list-level-style-number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0Level1" style:num-suffix="." style:num-prefix="3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i" text:style-name="List12Level0" style:num-suffix=")" style:num-prefix="(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13Level0" style:family="text">
      <style:text-properties style:font-name="Calibri" style:font-name-asian="Calibri" style:font-name-complex="Calibri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-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alibri" style:font-name-asian="Calibri" style:font-name-complex="Calibri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1">
      <text:list-level-style-number style:num-format="1" text:style-name="List21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22">
      <text:list-level-style-number style:num-format="1" text:style-name="List22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714cm" text:min-label-width="0.635cm" fo:text-align="start" text:list-level-position-and-space-mode="label-alignment">
          <style:list-level-label-alignment text:label-followed-by="listtab" fo:margin-left="1.349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84cm" text:min-label-width="0.635cm" fo:text-align="start" text:list-level-position-and-space-mode="label-alignment">
          <style:list-level-label-alignment text:label-followed-by="listtab" fo:margin-left="2.61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254cm" text:min-label-width="0.635cm" fo:text-align="start" text:list-level-position-and-space-mode="label-alignment">
          <style:list-level-label-alignment text:label-followed-by="listtab" fo:margin-left="3.889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524cm" text:min-label-width="0.635cm" fo:text-align="start" text:list-level-position-and-space-mode="label-alignment">
          <style:list-level-label-alignment text:label-followed-by="listtab" fo:margin-left="5.159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94cm" text:min-label-width="0.635cm" fo:text-align="start" text:list-level-position-and-space-mode="label-alignment">
          <style:list-level-label-alignment text:label-followed-by="listtab" fo:margin-left="6.42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7.064cm" text:min-label-width="0.635cm" fo:text-align="start" text:list-level-position-and-space-mode="label-alignment">
          <style:list-level-label-alignment text:label-followed-by="listtab" fo:margin-left="7.699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334cm" text:min-label-width="0.635cm" fo:text-align="start" text:list-level-position-and-space-mode="label-alignment">
          <style:list-level-label-alignment text:label-followed-by="listtab" fo:margin-left="8.96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604cm" text:min-label-width="0.635cm" fo:text-align="start" text:list-level-position-and-space-mode="label-alignment">
          <style:list-level-label-alignment text:label-followed-by="listtab" fo:margin-left="10.23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874cm" text:min-label-width="0.635cm" fo:text-align="start" text:list-level-position-and-space-mode="label-alignment">
          <style:list-level-label-alignment text:label-followed-by="listtab" fo:margin-left="11.509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2Level2" style:family="text">
      <style:text-properties style:font-name="Arial" style:font-name-complex="Times New Roman"/>
    </style: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bullet text:bullet-char="•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Arial" style:font-name-complex="Times New Roman"/>
      </text:list-level-style-bullet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3">
      <text:list-level-style-number style:num-format="a" text:style-name="List33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6">
      <text:list-level-style-number style:num-format="1" text:style-name="List36Level0" style:num-suffix=")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number style:num-format="1" text:style-name="List37Level0" style:num-suffix=")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o" text:style-name="List3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38">
      <text:list-level-style-number style:num-format="1" text:style-name="List3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0">
      <text:list-level-style-number style:num-format="1" text:style-name="List40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1Level0" style:family="text">
      <style:text-properties fo:font-style="normal" style:font-style-asian="normal" style:font-style-complex="normal"/>
    </style:style>
    <text:list-style style:name="LS41">
      <text:list-level-style-number style:num-format="1" text:style-name="List41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/>
      </text:list-level-style-number>
      <text:list-level-style-number style:num-format="a" text:style-name="List4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43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43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43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43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43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43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43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43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text:list-style style:name="LS44">
      <text:list-level-style-number style:num-format="A" text:style-name="List44Level0" style:num-suffix=")" text:level="1">
        <style:list-level-properties text:space-before="2.434cm" text:min-label-width="0.635cm" fo:text-align="start" text:list-level-position-and-space-mode="label-alignment">
          <style:list-level-label-alignment text:label-followed-by="listtab" fo:margin-left="3.069cm" fo:text-indent="-0.635cm"/>
        </style:list-level-properties>
      </text:list-level-style-number>
      <text:list-level-style-number style:num-format="A" text:style-name="List44Level1" style:num-suffix=")" text:level="2">
        <style:list-level-properties text:space-before="2.434cm" text:min-label-width="0.635cm" fo:text-align="start" text:list-level-position-and-space-mode="label-alignment">
          <style:list-level-label-alignment text:label-followed-by="listtab" fo:margin-left="3.069cm" fo:text-indent="-0.635cm"/>
        </style:list-level-properties>
      </text:list-level-style-number>
      <text:list-level-style-number style:num-format="A" text:style-name="List44Level2" style:num-suffix=")" text:level="3">
        <style:list-level-properties text:space-before="2.434cm" text:min-label-width="0.635cm" fo:text-align="start" text:list-level-position-and-space-mode="label-alignment">
          <style:list-level-label-alignment text:label-followed-by="listtab" fo:margin-left="3.069cm" fo:text-indent="-0.635cm"/>
        </style:list-level-properties>
      </text:list-level-style-number>
      <text:list-level-style-number style:num-format="A" text:style-name="List44Level3" style:num-suffix=")" text:level="4">
        <style:list-level-properties text:space-before="2.434cm" text:min-label-width="0.635cm" fo:text-align="start" text:list-level-position-and-space-mode="label-alignment">
          <style:list-level-label-alignment text:label-followed-by="listtab" fo:margin-left="3.069cm" fo:text-indent="-0.635cm"/>
        </style:list-level-properties>
      </text:list-level-style-number>
      <text:list-level-style-number style:num-format="A" text:style-name="List44Level4" style:num-suffix=")" text:level="5">
        <style:list-level-properties text:space-before="2.434cm" text:min-label-width="0.635cm" fo:text-align="start" text:list-level-position-and-space-mode="label-alignment">
          <style:list-level-label-alignment text:label-followed-by="listtab" fo:margin-left="3.069cm" fo:text-indent="-0.635cm"/>
        </style:list-level-properties>
      </text:list-level-style-number>
      <text:list-level-style-number style:num-format="A" text:style-name="List44Level5" style:num-suffix=")" text:level="6">
        <style:list-level-properties text:space-before="2.434cm" text:min-label-width="0.635cm" fo:text-align="start" text:list-level-position-and-space-mode="label-alignment">
          <style:list-level-label-alignment text:label-followed-by="listtab" fo:margin-left="3.069cm" fo:text-indent="-0.635cm"/>
        </style:list-level-properties>
      </text:list-level-style-number>
      <text:list-level-style-number style:num-format="A" text:style-name="List44Level6" style:num-suffix=")" text:level="7">
        <style:list-level-properties text:space-before="2.434cm" text:min-label-width="0.635cm" fo:text-align="start" text:list-level-position-and-space-mode="label-alignment">
          <style:list-level-label-alignment text:label-followed-by="listtab" fo:margin-left="3.069cm" fo:text-indent="-0.635cm"/>
        </style:list-level-properties>
      </text:list-level-style-number>
      <text:list-level-style-number style:num-format="A" text:style-name="List44Level7" style:num-suffix=")" text:level="8">
        <style:list-level-properties text:space-before="2.434cm" text:min-label-width="0.635cm" fo:text-align="start" text:list-level-position-and-space-mode="label-alignment">
          <style:list-level-label-alignment text:label-followed-by="listtab" fo:margin-left="3.069cm" fo:text-indent="-0.635cm"/>
        </style:list-level-properties>
      </text:list-level-style-number>
      <text:list-level-style-number style:num-format="A" text:style-name="List44Level8" style:num-suffix=")" text:level="9">
        <style:list-level-properties text:space-before="2.434cm" text:min-label-width="0.635cm" fo:text-align="start" text:list-level-position-and-space-mode="label-alignment">
          <style:list-level-label-alignment text:label-followed-by="listtab" fo:margin-left="3.069cm" fo:text-indent="-0.635cm"/>
        </style:list-level-properties>
      </text:list-level-style-number>
    </text:list-style>
    <text:list-style style:name="LS45">
      <text:list-level-style-number style:num-format="A" text:style-name="List45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A" text:style-name="List45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A" text:style-name="List45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A" text:style-name="List45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A" text:style-name="List45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A" text:style-name="List45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A" text:style-name="List45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A" text:style-name="List45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A" text:style-name="List45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style:style style:name="List46Level0" style:family="text">
      <style:text-properties style:font-name="Symbol"/>
    </style:style>
    <style:style style:name="List46Level1" style:family="text">
      <style:text-properties style:font-name="Symbol"/>
    </style:style>
    <style:style style:name="List46Level2" style:family="text">
      <style:text-properties style:font-name="Symbol"/>
    </style:style>
    <style:style style:name="List46Level3" style:family="text">
      <style:text-properties style:font-name="Symbol"/>
    </style:style>
    <style:style style:name="List46Level4" style:family="text">
      <style:text-properties style:font-name="Symbol"/>
    </style:style>
    <style:style style:name="List46Level5" style:family="text">
      <style:text-properties style:font-name="Symbol"/>
    </style:style>
    <style:style style:name="List46Level6" style:family="text">
      <style:text-properties style:font-name="Symbol"/>
    </style:style>
    <style:style style:name="List46Level7" style:family="text">
      <style:text-properties style:font-name="Symbol"/>
    </style:style>
    <style:style style:name="List46Level8" style:family="text">
      <style:text-properties style:font-name="Symbol"/>
    </style:style>
    <text:list-style style:name="LS46">
      <text:list-level-style-bullet text:bullet-char="" text:style-name="List46Level0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6Level1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6Level2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6Level3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6Level4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6Level5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6Level6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6Level7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6Level8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</text:list-style>
    <style:style style:name="List47Level0" style:family="text">
      <style:text-properties fo:font-style="normal" style:font-style-asian="normal" style:font-style-complex="normal" fo:color="#000000" fo:font-size="10pt" style:font-size-asian="10pt" style:font-size-complex="10pt" fo:font-weight="normal" style:font-weight-asian="normal" style:font-weight-complex="bold"/>
    </style:style>
    <text:list-style style:name="LS47">
      <text:list-level-style-number style:num-format="1" text:style-name="List47Level0" style:num-suffix=".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font-style="normal" style:font-style-asian="normal" style:font-style-complex="normal" fo:color="#000000" fo:font-size="10pt" style:font-size-asian="10pt" style:font-size-complex="10pt" fo:font-weight="normal" style:font-weight-asian="normal" style:font-weight-complex="bold"/>
      </text:list-level-style-number>
      <text:list-level-style-number style:num-format="a" text:style-name="List4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8Level0" style:family="text">
      <style:text-properties fo:font-style="normal" style:font-style-asian="normal" style:font-style-complex="normal" fo:color="#000000" fo:font-size="10pt" style:font-size-asian="10pt" style:font-size-complex="10pt" fo:font-weight="normal" style:font-weight-asian="normal" style:font-weight-complex="bold"/>
    </style:style>
    <text:list-style style:name="LS48">
      <text:list-level-style-number style:num-format="1" text:style-name="List48Level0" style:num-suffix=".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font-style="normal" style:font-style-asian="normal" style:font-style-complex="normal" fo:color="#000000" fo:font-size="10pt" style:font-size-asian="10pt" style:font-size-complex="10pt" fo:font-weight="normal" style:font-weight-asian="normal" style:font-weight-complex="bold"/>
      </text:list-level-style-number>
      <text:list-level-style-number style:num-format="a" text:style-name="List4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9Level0" style:family="text">
      <style:text-properties style:font-name="Symbol" fo:font-size="10pt" style:font-size-asian="10pt"/>
    </style:style>
    <style:style style:name="List49Level1" style:family="text">
      <style:text-properties style:font-name="Courier New" fo:font-size="10pt" style:font-size-asian="10pt"/>
    </style:style>
    <style:style style:name="List49Level2" style:family="text">
      <style:text-properties style:font-name="Wingdings" fo:font-size="10pt" style:font-size-asian="10pt"/>
    </style:style>
    <style:style style:name="List49Level3" style:family="text">
      <style:text-properties style:font-name="Wingdings" fo:font-size="10pt" style:font-size-asian="10pt"/>
    </style:style>
    <style:style style:name="List49Level4" style:family="text">
      <style:text-properties style:font-name="Wingdings" fo:font-size="10pt" style:font-size-asian="10pt"/>
    </style:style>
    <style:style style:name="List49Level5" style:family="text">
      <style:text-properties style:font-name="Wingdings" fo:font-size="10pt" style:font-size-asian="10pt"/>
    </style:style>
    <style:style style:name="List49Level6" style:family="text">
      <style:text-properties style:font-name="Wingdings" fo:font-size="10pt" style:font-size-asian="10pt"/>
    </style:style>
    <style:style style:name="List49Level7" style:family="text">
      <style:text-properties style:font-name="Wingdings" fo:font-size="10pt" style:font-size-asian="10pt"/>
    </style:style>
    <style:style style:name="List49Level8" style:family="text">
      <style:text-properties style:font-name="Wingdings" fo:font-size="10pt" style:font-size-asian="10pt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0Level0" style:family="text">
      <style:text-properties fo:font-style="normal" style:font-style-asian="normal" style:font-style-complex="normal" fo:color="#000000" fo:font-size="10pt" style:font-size-asian="10pt" style:font-size-complex="10pt" fo:font-weight="normal" style:font-weight-asian="normal" style:font-weight-complex="bold"/>
    </style:style>
    <text:list-style style:name="LS50">
      <text:list-level-style-number style:num-format="1" text:style-name="List50Level0" style:num-suffix=".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font-style="normal" style:font-style-asian="normal" style:font-style-complex="normal" fo:color="#000000" fo:font-size="10pt" style:font-size-asian="10pt" style:font-size-complex="10pt" fo:font-weight="normal" style:font-weight-asian="normal" style:font-weight-complex="bold"/>
      </text:list-level-style-number>
      <text:list-level-style-number style:num-format="a" text:style-name="List5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1Level0" style:family="text">
      <style:text-properties fo:font-style="normal" style:font-style-asian="normal" style:font-style-complex="normal" fo:color="#000000" fo:font-size="10pt" style:font-size-asian="10pt" style:font-size-complex="10pt" fo:font-weight="normal" style:font-weight-asian="normal" style:font-weight-complex="bold"/>
    </style:style>
    <text:list-style style:name="LS51">
      <text:list-level-style-number style:num-format="1" text:style-name="List51Level0" style:num-suffix=".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font-style="normal" style:font-style-asian="normal" style:font-style-complex="normal" fo:color="#000000" fo:font-size="10pt" style:font-size-asian="10pt" style:font-size-complex="10pt" fo:font-weight="normal" style:font-weight-asian="normal" style:font-weight-complex="bold"/>
      </text:list-level-style-number>
      <text:list-level-style-number style:num-format="a" text:style-name="List5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1.27cm" fo:padding-right="0cm" fo:margin-right="1.27cm"/>
      <style:header-style>
        <style:header-footer-properties fo:min-height="0.021cm" style:dynamic-spacing="true"/>
      </style:header-style>
      <style:footer-style>
        <style:header-footer-properties fo:min-height="0.021cm" style:dynamic-spacing="true"/>
      </style:footer-style>
    </style:page-layout>
    <style:style style:name="P1" style:family="paragraph" style:parent-style-name="Header" style:master-page-name="MasterPage2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  <style:page-layout style:name="pm2">
      <style:page-layout-properties style:print-orientation="landscape" fo:page-width="29.7cm" fo:page-height="21.001cm" fo:padding-top="0cm" fo:margin-top="1.251cm" fo:padding-bottom="0cm" fo:margin-bottom="1.251cm" fo:padding-left="0cm" fo:margin-left="1.251cm" fo:padding-right="0cm" fo:margin-right="1.251cm"/>
      <style:header-style>
        <style:header-footer-properties fo:min-height="1.289cm" style:dynamic-spacing="true"/>
      </style:header-style>
      <style:footer-style>
        <style:header-footer-properties fo:min-height="1.289cm" style:dynamic-spacing="true"/>
      </style:footer-style>
    </style:page-layout>
    <style:style style:name="P5" style:family="paragraph" style:parent-style-name="Header"/>
    <style:style style:name="FR3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6" style:family="paragraph" style:parent-style-name="Normal"/>
    <style:style style:name="T6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7" style:family="paragraph" style:parent-style-name="Footer"/>
    <style:style style:name="FR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8" style:family="paragraph" style:parent-style-name="Normal"/>
    <style:style style:name="T8_1" style:family="text">
      <style:text-properties fo:color="#000000" style:font-name="Calibri" fo:font-size="10pt" style:font-name-asian="Calibri" style:font-size-asian="10pt" style:font-name-complex="Calibri" style:font-size-complex="10pt"/>
    </style:style>
    <style:page-layout style:name="pm3">
      <style:page-layout-properties style:print-orientation="portrait" fo:page-width="21.001cm" fo:page-height="29.7cm" fo:padding-top="0cm" fo:margin-top="1.249cm" fo:padding-bottom="0cm" fo:margin-bottom="1.249cm" fo:padding-left="0cm" fo:margin-left="1.251cm" fo:padding-right="0cm" fo:margin-right="1.498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9" style:family="paragraph" style:parent-style-name="Header"/>
    <style:style style:name="FR5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0" style:family="paragraph" style:parent-style-name="Normal"/>
    <style:style style:name="T10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11" style:family="paragraph" style:parent-style-name="Footer"/>
    <style:style style:name="FR6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2" style:family="paragraph" style:parent-style-name="Normal"/>
    <style:style style:name="T12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tracked-changes text:track-changes="true"/>
        <text:p text:style-name="P1"><draw:frame svg:x="0cm" svg:y="0cm" svg:width="1.233cm" svg:height="1.233cm" draw:style-name="FR1" text:anchor-type="page" draw:z-index="4"><draw:text-box fo:min-height="1.233cm"><text:p text:style-name="P2"><text:span text:style-name="T2_1">OFFICIAL</text:span></text:p></draw:text-box><svg:desc>OFFICIAL</svg:desc></draw:frame></text:p>
      </style:header>
      <style:footer>
        <text:tracked-changes text:track-changes="true"/>
        <text:p text:style-name="P3"><draw:frame svg:x="0cm" svg:y="0cm" svg:width="1.233cm" svg:height="1.233cm" draw:style-name="FR2" text:anchor-type="page" draw:z-index="10"><draw:text-box fo:min-height="1.233cm"><text:p text:style-name="P4"><text:span text:style-name="T4_1">OFFICIAL</text:span></text:p></draw:text-box><svg:desc>OFFICIAL</svg:desc></draw:frame></text:p>
      </style:footer>
    </style:master-page>
    <style:master-page style:name="MasterPage1" style:page-layout-name="pm2">
      <style:header>
        <text:tracked-changes text:track-changes="true"/>
        <text:p text:style-name="P5"><draw:frame svg:x="0cm" svg:y="0cm" svg:width="1.233cm" svg:height="1.233cm" draw:style-name="FR3" text:anchor-type="page" draw:z-index="4"><draw:text-box fo:min-height="1.233cm"><text:p text:style-name="P6"><text:span text:style-name="T6_1">OFFICIAL</text:span></text:p></draw:text-box><svg:desc>OFFICIAL</svg:desc></draw:frame></text:p>
      </style:header>
      <style:footer>
        <text:tracked-changes text:track-changes="true"/>
        <text:p text:style-name="P7"><draw:frame svg:x="0cm" svg:y="0cm" svg:width="1.233cm" svg:height="1.233cm" draw:style-name="FR4" text:anchor-type="page" draw:z-index="10"><draw:text-box fo:min-height="1.233cm"><text:p text:style-name="P8"><text:span text:style-name="T8_1">OFFICIAL</text:span></text:p></draw:text-box><svg:desc>OFFICIAL</svg:desc></draw:frame></text:p>
      </style:footer>
    </style:master-page>
    <style:master-page style:name="MasterPage2" style:page-layout-name="pm3">
      <style:header>
        <text:tracked-changes text:track-changes="true"/>
        <text:p text:style-name="P9"><draw:frame svg:x="0cm" svg:y="0cm" svg:width="1.233cm" svg:height="1.233cm" draw:style-name="FR5" text:anchor-type="page" draw:z-index="4"><draw:text-box fo:min-height="1.233cm"><text:p text:style-name="P10"><text:span text:style-name="T10_1">OFFICIAL</text:span></text:p></draw:text-box><svg:desc>OFFICIAL</svg:desc></draw:frame></text:p>
      </style:header>
      <style:footer>
        <text:tracked-changes text:track-changes="true"/>
        <text:p text:style-name="P11"><draw:frame svg:x="0cm" svg:y="0cm" svg:width="1.233cm" svg:height="1.233cm" draw:style-name="FR6" text:anchor-type="page" draw:z-index="10"><draw:text-box fo:min-height="1.233cm"><text:p text:style-name="P12"><text:span text:style-name="T12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David Pedley</meta:initial-creator>
    <meta:creation-date>2024-08-15T15:01:00</meta:creation-date>
    <dc:creator>Lynne Schulz</dc:creator>
    <dc:date>2026-01-15T17:29:00</dc:date>
    <meta:print-date>2024-04-18T16:20:00</meta:print-date>
    <meta:editing-cycles>6</meta:editing-cycles>
    <meta:editing-duration>PT4M</meta:editing-duration>
    <meta:document-statistic meta:page-count="61" meta:paragraph-count="1595" meta:row-count="3877" meta:word-count="35187" meta:character-count="231345" meta:non-whitespace-character-count="197753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3a70c4ea,7c99f9ce,36d4fcb6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6fbbd06f,64f2bfbf,6f17a05b</meta:user-defined>
    <meta:user-defined meta:name="ClassificationContentMarkingHeaderText">OFFICIAL</meta:user-defined>
    <meta:user-defined meta:name="ContentTypeId">0x010100A9E804AD2130B047BEB1B1355903FA590700B4117C8F96673543A2B1A6137CD21C6D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