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&quot;Arial&quot;,sans-serif" svg:font-family="&quot;Arial&quot;,sans-serif" style:font-family-generic="roman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Aptos" svg:font-family="Aptos" style:font-pitch="variable" style:font-family-generic="swiss"/>
    <style:font-face style:name="Segoe UI" svg:font-family="Segoe UI" style:font-pitch="variable" style:font-family-generic="swiss"/>
    <style:font-face style:name="Aptos Narrow" svg:font-family="Aptos Narrow" style:font-pitch="variable" style:font-family-generic="swiss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fo:text-align="justify" fo:background-color="#ffffff" style:page-number="1"/>
    </style:style>
    <style:style style:name="T1_1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1_2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1_3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1_4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1_5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1_6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1_7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able1" style:family="table">
      <style:table-properties table:align="left" style:width="17.791cm" fo:margin-left="0.19cm"/>
    </style:style>
    <style:style style:name="Column1" style:family="table-column">
      <style:table-column-properties style:column-width="9.282cm"/>
    </style:style>
    <style:style style:name="Column2" style:family="table-column">
      <style:table-column-properties style:column-width="3.443cm"/>
    </style:style>
    <style:style style:name="Column3" style:family="table-column">
      <style:table-column-properties style:column-width="5.066cm"/>
    </style:style>
    <style:style style:name="Row1" style:family="table-row">
      <style:table-row-properties style:min-row-height="1.217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background-color="#ffffff"/>
    </style:style>
    <style:style style:name="T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2" style:family="table-row">
      <style:table-row-properties style:min-row-height="0.68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3" style:family="paragraph" style:parent-style-name="Normal">
      <style:paragraph-properties fo:text-align="justify" fo:background-color="#ffffff"/>
    </style:style>
    <style:style style:name="T3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4" style:family="paragraph" style:parent-style-name="Normal">
      <style:paragraph-properties fo:text-align="justify" fo:background-color="#ffffff"/>
    </style:style>
    <style:style style:name="T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text-align="justify" fo:background-color="#ffffff"/>
    </style:style>
    <style:style style:name="T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3" style:family="table-row">
      <style:table-row-properties style:min-row-height="0.67cm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text-align="justify" fo:background-color="#ffffff"/>
    </style:style>
    <style:style style:name="T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7" style:family="paragraph" style:parent-style-name="Normal">
      <style:paragraph-properties fo:text-align="justify" fo:background-color="#ffffff"/>
    </style:style>
    <style:style style:name="T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8" style:family="paragraph" style:parent-style-name="Normal">
      <style:paragraph-properties fo:text-align="justify" fo:background-color="#ffffff"/>
    </style:style>
    <style:style style:name="T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text-align="justify" fo:background-color="#ffffff"/>
    </style:style>
    <style:style style:name="T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10" style:family="paragraph" style:parent-style-name="Normal">
      <style:paragraph-properties fo:text-align="justify" fo:background-color="#ffffff"/>
    </style:style>
    <style:style style:name="T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1" style:family="paragraph" style:parent-style-name="Normal">
      <style:paragraph-properties fo:text-align="justify" fo:background-color="#ffffff"/>
      <style:text-properties fo:font-size="11pt" style:font-size-asian="11pt" style:font-name-complex="Arial" style:font-size-complex="11pt" fo:font-weight="bold" style:font-weight-asian="bold"/>
    </style:style>
    <style:style style:name="P12" style:family="paragraph" style:parent-style-name="Normal">
      <style:paragraph-properties fo:text-align="justify" fo:background-color="#ffffff"/>
    </style:style>
    <style:style style:name="T12_1" style:family="text">
      <style:text-properties fo:font-size="11pt" style:font-size-asian="11pt" style:font-name-complex="Arial" style:font-size-complex="11pt" fo:font-weight="bold" style:font-weight-asian="bold"/>
    </style:style>
    <style:style style:name="T12_2" style:family="text">
      <style:text-properties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7.727cm" fo:margin-left="0.19cm"/>
    </style:style>
    <style:style style:name="Column4" style:family="table-column">
      <style:table-column-properties style:column-width="2.434cm"/>
    </style:style>
    <style:style style:name="Column5" style:family="table-column">
      <style:table-column-properties style:column-width="1.852cm"/>
    </style:style>
    <style:style style:name="Column6" style:family="table-column">
      <style:table-column-properties style:column-width="1.958cm"/>
    </style:style>
    <style:style style:name="Column7" style:family="table-column">
      <style:table-column-properties style:column-width="1.879cm"/>
    </style:style>
    <style:style style:name="Column8" style:family="table-column">
      <style:table-column-properties style:column-width="1.852cm"/>
    </style:style>
    <style:style style:name="Column9" style:family="table-column">
      <style:table-column-properties style:column-width="1.852cm"/>
    </style:style>
    <style:style style:name="Column10" style:family="table-column">
      <style:table-column-properties style:column-width="1.905cm"/>
    </style:style>
    <style:style style:name="Column11" style:family="table-column">
      <style:table-column-properties style:column-width="1.958cm"/>
    </style:style>
    <style:style style:name="Column12" style:family="table-column">
      <style:table-column-properties style:column-width="2.037cm"/>
    </style:style>
    <style:style style:name="Row4" style:family="table-row"/>
    <style:style style:name="Cell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background-color="#ffffff"/>
    </style:style>
    <style:style style:name="T13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background-color="#ffffff"/>
    </style:style>
    <style:style style:name="T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background-color="#ffffff"/>
    </style:style>
    <style:style style:name="T1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background-color="#ffffff"/>
    </style:style>
    <style:style style:name="T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background-color="#ffffff"/>
    </style:style>
    <style:style style:name="T1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background-color="#ffffff"/>
    </style:style>
    <style:style style:name="T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background-color="#ffffff"/>
    </style:style>
    <style:style style:name="T1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background-color="#ffffff"/>
    </style:style>
    <style:style style:name="T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background-color="#ffffff"/>
    </style:style>
    <style:style style:name="T2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5" style:family="table-row"/>
    <style:style style:name="Cell1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background-color="#ffffff"/>
    </style:style>
    <style:style style:name="T2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background-color="#ffffff"/>
    </style:style>
    <style:style style:name="T2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background-color="#ffffff"/>
    </style:style>
    <style:style style:name="T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background-color="#ffffff"/>
    </style:style>
    <style:style style:name="T2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background-color="#ffffff"/>
    </style:style>
    <style:style style:name="T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background-color="#ffffff"/>
    </style:style>
    <style:style style:name="T2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background-color="#ffffff"/>
    </style:style>
    <style:style style:name="T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background-color="#ffffff"/>
    </style:style>
    <style:style style:name="T2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background-color="#ffffff"/>
    </style:style>
    <style:style style:name="T3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6" style:family="table-row">
      <style:table-row-properties style:min-row-height="0.926cm"/>
    </style:style>
    <style:style style:name="Cell2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background-color="#ffffff"/>
    </style:style>
    <style:style style:name="T3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3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background-color="#ffffff"/>
    </style:style>
    <style:style style:name="T32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background-color="#ffffff"/>
    </style:style>
    <style:style style:name="T33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background-color="#ffffff"/>
    </style:style>
    <style:style style:name="T34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background-color="#ffffff"/>
    </style:style>
    <style:style style:name="T35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background-color="#ffffff"/>
    </style:style>
    <style:style style:name="T36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background-color="#ffffff"/>
    </style:style>
    <style:style style:name="T37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background-color="#ffffff"/>
    </style:style>
    <style:style style:name="T38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background-color="#ffffff"/>
    </style:style>
    <style:style style:name="T39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P40" style:family="paragraph" style:parent-style-name="Normal">
      <style:paragraph-properties fo:text-align="justify" fo:background-color="#ffffff"/>
      <style:text-properties fo:font-size="11pt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7.791cm" fo:margin-left="0.19cm"/>
    </style:style>
    <style:style style:name="Column13" style:family="table-column">
      <style:table-column-properties style:column-width="5.764cm"/>
    </style:style>
    <style:style style:name="Column14" style:family="table-column">
      <style:table-column-properties style:column-width="12.026cm"/>
    </style:style>
    <style:style style:name="Row7" style:family="table-row"/>
    <style:style style:name="Cell3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background-color="#ffffff"/>
    </style:style>
    <style:style style:name="T4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background-color="#ffffff"/>
    </style:style>
    <style:style style:name="T42_1" style:family="text"/>
    <style:style style:name="T42_2" style:family="text" style:parent-style-name="Internet_20_link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4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8" style:family="table-row">
      <style:table-row-properties style:min-row-height="1.062cm"/>
    </style:style>
    <style:style style:name="Cell3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background-color="#ffffff"/>
    </style:style>
    <style:style style:name="T4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background-color="#ffffff"/>
    </style:style>
    <style:style style:name="T44_1" style:family="text"/>
    <style:style style:name="T44_2" style:family="text" style:parent-style-name="Internet_20_link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4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45" style:family="paragraph" style:parent-style-name="Normal">
      <style:paragraph-properties fo:text-align="justify" fo:background-color="#ffffff"/>
      <style:text-properties fo:font-size="11pt" style:font-size-asian="11pt" style:font-name-complex="Arial" style:font-size-complex="11pt"/>
    </style:style>
    <style:style style:name="P46" style:family="paragraph" style:parent-style-name="Normal">
      <style:paragraph-properties fo:text-align="justify" fo:background-color="#ffffff"/>
      <style:text-properties fo:font-style="italic" style:font-style-asian="italic" fo:font-size="10pt" style:font-size-asian="10pt" style:font-name-complex="Arial" style:font-size-complex="10pt"/>
    </style:style>
    <style:style style:name="P47" style:family="paragraph" style:parent-style-name="Normal">
      <style:paragraph-properties fo:text-align="justify" fo:break-before="page" fo:background-color="#ffffff"/>
    </style:style>
    <style:style style:name="P48" style:family="paragraph" style:parent-style-name="Normal">
      <style:paragraph-properties fo:text-align="justify" fo:background-color="#ffffff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8_1" style:family="text">
      <style:text-properties fo:font-size="14pt" style:font-size-asian="14pt" style:font-name-complex="Arial" style:font-size-complex="14pt" fo:font-weight="bold" style:font-weight-asian="bold"/>
    </style:style>
    <style:style style:name="P49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fo:font-weight="bold" style:font-weight-asian="bold"/>
    </style:style>
    <style:style style:name="P50" style:family="paragraph" style:parent-style-name="Normal">
      <style:paragraph-properties fo:text-align="justify" fo:background-color="#ffffff"/>
    </style:style>
    <style:style style:name="T5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1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51_1" style:family="text">
      <style:text-properties fo:font-size="10pt" style:font-name-asian="ＭＳ 明朝" style:font-size-asian="10pt" style:font-name-complex="Arial" style:font-size-complex="10pt"/>
    </style:style>
    <style:style style:name="T51_2" style:family="text">
      <style:text-properties fo:font-size="10pt" style:font-name-asian="ＭＳ 明朝" style:font-size-asian="10pt" style:font-name-complex="Arial" style:font-size-complex="10pt"/>
    </style:style>
    <style:style style:name="T51_3" style:family="text">
      <style:text-properties fo:font-size="10pt" style:font-name-asian="ＭＳ 明朝" style:font-size-asian="10pt" style:font-name-complex="Arial" style:font-size-complex="10pt"/>
    </style:style>
    <style:style style:name="T51_4" style:family="text">
      <style:text-properties fo:font-size="10pt" style:font-name-asian="ＭＳ 明朝" style:font-size-asian="10pt" style:font-name-complex="Arial" style:font-size-complex="10pt"/>
    </style:style>
    <style:style style:name="T51_5" style:family="text">
      <style:text-properties fo:font-size="10pt" style:font-name-asian="ＭＳ 明朝" style:font-size-asian="10pt" style:font-name-complex="Arial" style:font-size-complex="10pt"/>
    </style:style>
    <style:style style:name="T51_6" style:family="text">
      <style:text-properties fo:font-size="10pt" style:font-name-asian="ＭＳ 明朝" style:font-size-asian="10pt" style:font-name-complex="Arial" style:font-size-complex="10pt"/>
    </style:style>
    <style:style style:name="T51_7" style:family="text">
      <style:text-properties fo:font-size="10pt" style:font-name-asian="ＭＳ 明朝" style:font-size-asian="10pt" style:font-name-complex="Arial" style:font-size-complex="10pt"/>
    </style:style>
    <style:style style:name="T51_8" style:family="text">
      <style:text-properties fo:font-size="10pt" style:font-name-asian="ＭＳ 明朝" style:font-size-asian="10pt" style:font-name-complex="Arial" style:font-size-complex="10pt"/>
    </style:style>
    <style:style style:name="T51_9" style:family="text">
      <style:text-properties fo:font-size="10pt" style:font-name-asian="ＭＳ 明朝" style:font-size-asian="10pt" style:font-name-complex="Arial" style:font-size-complex="10pt"/>
    </style:style>
    <style:style style:name="T51_10" style:family="text">
      <style:text-properties fo:font-size="10pt" style:font-name-asian="ＭＳ 明朝" style:font-size-asian="10pt" style:font-name-complex="Arial" style:font-size-complex="10pt"/>
    </style:style>
    <style:style style:name="T51_11" style:family="text">
      <style:text-properties fo:font-size="10pt" style:font-name-asian="ＭＳ 明朝" style:font-size-asian="10pt" style:font-name-complex="Arial" style:font-size-complex="10pt"/>
    </style:style>
    <style:style style:name="T51_12" style:family="text">
      <style:text-properties fo:font-size="10pt" style:font-name-asian="ＭＳ 明朝" style:font-size-asian="10pt" style:font-name-complex="Arial" style:font-size-complex="10pt"/>
    </style:style>
    <style:style style:name="T51_13" style:family="text">
      <style:text-properties fo:font-size="10pt" style:font-name-asian="ＭＳ 明朝" style:font-size-asian="10pt" style:font-name-complex="Arial" style:font-size-complex="10pt"/>
    </style:style>
    <style:style style:name="T51_14" style:family="text">
      <style:text-properties fo:font-size="10pt" style:font-name-asian="ＭＳ 明朝" style:font-size-asian="10pt" style:font-name-complex="Arial" style:font-size-complex="10pt"/>
    </style:style>
    <style:style style:name="T51_15" style:family="text">
      <style:text-properties fo:font-size="10pt" style:font-name-asian="ＭＳ 明朝" style:font-size-asian="10pt" style:font-name-complex="Arial" style:font-size-complex="10pt"/>
    </style:style>
    <style:style style:name="T51_16" style:family="text">
      <style:text-properties fo:font-size="10pt" style:font-name-asian="ＭＳ 明朝" style:font-size-asian="10pt" style:font-name-complex="Arial" style:font-size-complex="10pt"/>
    </style:style>
    <style:style style:name="T51_17" style:family="text">
      <style:text-properties fo:font-size="10pt" style:font-name-asian="ＭＳ 明朝" style:font-size-asian="10pt" style:font-name-complex="Arial" style:font-size-complex="10pt"/>
    </style:style>
    <style:style style:name="T51_18" style:family="text">
      <style:text-properties fo:font-size="10pt" style:font-name-asian="ＭＳ 明朝" style:font-size-asian="10pt" style:font-name-complex="Arial" style:font-size-complex="10pt"/>
    </style:style>
    <style:style style:name="T51_19" style:family="text">
      <style:text-properties fo:font-size="10pt" style:font-name-asian="ＭＳ 明朝" style:font-size-asian="10pt" style:font-name-complex="Arial" style:font-size-complex="10pt"/>
    </style:style>
    <style:style style:name="T51_20" style:family="text">
      <style:text-properties fo:font-size="10pt" style:font-name-asian="ＭＳ 明朝" style:font-size-asian="10pt" style:font-name-complex="Arial" style:font-size-complex="10pt"/>
    </style:style>
    <style:style style:name="T51_21" style:family="text">
      <style:text-properties fo:font-size="10pt" style:font-name-asian="ＭＳ 明朝" style:font-size-asian="10pt" style:font-name-complex="Arial" style:font-size-complex="10pt"/>
    </style:style>
    <style:style style:name="T51_22" style:family="text">
      <style:text-properties fo:font-size="10pt" style:font-name-asian="ＭＳ 明朝" style:font-size-asian="10pt" style:font-name-complex="Arial" style:font-size-complex="10pt"/>
    </style:style>
    <style:style style:name="T51_23" style:family="text">
      <style:text-properties fo:font-size="10pt" style:font-name-asian="ＭＳ 明朝" style:font-size-asian="10pt" style:font-name-complex="Arial" style:font-size-complex="10pt"/>
    </style:style>
    <style:style style:name="T51_24" style:family="text"/>
    <style:style style:name="T51_25" style:family="text">
      <style:text-properties fo:font-size="10pt" style:font-name-asian="ＭＳ 明朝" style:font-size-asian="10pt" style:font-name-complex="Arial" style:font-size-complex="10pt"/>
    </style:style>
    <style:style style:name="T51_26" style:family="text">
      <style:text-properties fo:font-size="10pt" style:font-name-asian="ＭＳ 明朝" style:font-size-asian="10pt" style:font-name-complex="Arial" style:font-size-complex="10pt"/>
    </style:style>
    <style:style style:name="T51_27" style:family="text">
      <style:text-properties fo:font-size="10pt" style:font-name-asian="ＭＳ 明朝" style:font-size-asian="10pt" style:font-name-complex="Arial" style:font-size-complex="10pt"/>
    </style:style>
    <style:style style:name="T51_28" style:family="text">
      <style:text-properties fo:font-size="10pt" style:font-name-asian="ＭＳ 明朝" style:font-size-asian="10pt" style:font-name-complex="Arial" style:font-size-complex="10pt"/>
    </style:style>
    <style:style style:name="T51_29" style:family="text">
      <style:text-properties fo:font-size="10pt" style:font-name-asian="ＭＳ 明朝" style:font-size-asian="10pt" style:font-name-complex="Arial" style:font-size-complex="10pt"/>
    </style:style>
    <style:style style:name="T51_30" style:family="text">
      <style:text-properties fo:font-size="10pt" style:font-name-asian="ＭＳ 明朝" style:font-size-asian="10pt" style:font-name-complex="Arial" style:font-size-complex="10pt"/>
    </style:style>
    <style:style style:name="T51_31" style:family="text">
      <style:text-properties fo:font-size="10pt" style:font-name-asian="ＭＳ 明朝" style:font-size-asian="10pt" style:font-name-complex="Arial" style:font-size-complex="10pt"/>
    </style:style>
    <style:style style:name="T51_32" style:family="text">
      <style:text-properties fo:font-size="10pt" style:font-name-asian="ＭＳ 明朝" style:font-size-asian="10pt" style:font-name-complex="Arial" style:font-size-complex="10pt"/>
    </style:style>
    <style:style style:name="T51_33" style:family="text">
      <style:text-properties fo:font-size="10pt" style:font-name-asian="ＭＳ 明朝" style:font-size-asian="10pt" style:font-name-complex="Arial" style:font-size-complex="10pt"/>
    </style:style>
    <style:style style:name="T51_34" style:family="text">
      <style:text-properties fo:font-size="10pt" style:font-name-asian="ＭＳ 明朝" style:font-size-asian="10pt" style:font-name-complex="Arial" style:font-size-complex="10pt"/>
    </style:style>
    <style:style style:name="T51_35" style:family="text">
      <style:text-properties fo:font-size="10pt" style:font-name-asian="ＭＳ 明朝" style:font-size-asian="10pt" style:font-name-complex="Arial" style:font-size-complex="10pt"/>
    </style:style>
    <style:style style:name="T51_36" style:family="text">
      <style:text-properties fo:font-size="10pt" style:font-name-asian="ＭＳ 明朝" style:font-size-asian="10pt" style:font-name-complex="Arial" style:font-size-complex="10pt"/>
    </style:style>
    <style:style style:name="T51_37" style:family="text">
      <style:text-properties fo:font-size="10pt" style:font-name-asian="ＭＳ 明朝" style:font-size-asian="10pt" style:font-name-complex="Arial" style:font-size-complex="10pt"/>
    </style:style>
    <style:style style:name="T51_38" style:family="text">
      <style:text-properties fo:font-size="10pt" style:font-name-asian="ＭＳ 明朝" style:font-size-asian="10pt" style:font-name-complex="Arial" style:font-size-complex="10pt"/>
    </style:style>
    <style:style style:name="T51_39" style:family="text">
      <style:text-properties fo:font-size="10pt" style:font-name-asian="ＭＳ 明朝" style:font-size-asian="10pt" style:font-name-complex="Arial" style:font-size-complex="10pt"/>
    </style:style>
    <style:style style:name="T51_40" style:family="text">
      <style:text-properties fo:font-size="10pt" style:font-name-asian="ＭＳ 明朝" style:font-size-asian="10pt" style:font-name-complex="Arial" style:font-size-complex="10pt"/>
    </style:style>
    <style:style style:name="T51_41" style:family="text">
      <style:text-properties fo:font-size="10pt" style:font-name-asian="ＭＳ 明朝" style:font-size-asian="10pt" style:font-name-complex="Arial" style:font-size-complex="10pt"/>
    </style:style>
    <style:style style:name="T51_42" style:family="text">
      <style:text-properties fo:font-size="10pt" style:font-name-asian="ＭＳ 明朝" style:font-size-asian="10pt" style:font-name-complex="Arial" style:font-size-complex="10pt"/>
    </style:style>
    <style:style style:name="T51_43" style:family="text">
      <style:text-properties fo:font-size="10pt" style:font-name-asian="ＭＳ 明朝" style:font-size-asian="10pt" style:font-name-complex="Arial" style:font-size-complex="10pt"/>
    </style:style>
    <style:style style:name="T51_44" style:family="text">
      <style:text-properties fo:font-size="10pt" style:font-name-asian="ＭＳ 明朝" style:font-size-asian="10pt" style:font-name-complex="Arial" style:font-size-complex="10pt"/>
    </style:style>
    <style:style style:name="T51_45" style:family="text">
      <style:text-properties fo:font-size="10pt" style:font-name-asian="ＭＳ 明朝" style:font-size-asian="10pt" style:font-name-complex="Arial" style:font-size-complex="10pt"/>
    </style:style>
    <style:style style:name="P52" style:family="paragraph" style:parent-style-name="Normal">
      <style:paragraph-properties fo:text-align="justify" fo:background-color="#ffffff"/>
      <style:text-properties fo:font-size="10pt" style:font-name-asian="ＭＳ 明朝" style:font-size-asian="10pt" style:font-name-complex="Arial" style:font-size-complex="10pt"/>
    </style:style>
    <style:style style:name="P53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53_1" style:family="text">
      <style:text-properties fo:font-size="10pt" style:font-name-asian="ＭＳ 明朝" style:font-size-asian="10pt" style:font-name-complex="Arial" style:font-size-complex="10pt"/>
    </style:style>
    <style:style style:name="T53_2" style:family="text">
      <style:text-properties fo:font-size="10pt" style:font-name-asian="ＭＳ 明朝" style:font-size-asian="10pt" style:font-name-complex="Arial" style:font-size-complex="10pt"/>
    </style:style>
    <style:style style:name="T53_3" style:family="text">
      <style:text-properties fo:font-size="10pt" style:font-name-asian="ＭＳ 明朝" style:font-size-asian="10pt" style:font-name-complex="Arial" style:font-size-complex="10pt"/>
    </style:style>
    <style:style style:name="T53_4" style:family="text">
      <style:text-properties fo:font-size="10pt" style:font-name-asian="ＭＳ 明朝" style:font-size-asian="10pt" style:font-name-complex="Arial" style:font-size-complex="10pt"/>
    </style:style>
    <style:style style:name="T53_5" style:family="text">
      <style:text-properties fo:font-size="10pt" style:font-name-asian="ＭＳ 明朝" style:font-size-asian="10pt" style:font-name-complex="Arial" style:font-size-complex="10pt"/>
    </style:style>
    <style:style style:name="T53_6" style:family="text">
      <style:text-properties fo:font-size="10pt" style:font-name-asian="ＭＳ 明朝" style:font-size-asian="10pt" style:font-name-complex="Arial" style:font-size-complex="10pt"/>
    </style:style>
    <style:style style:name="T53_7" style:family="text">
      <style:text-properties fo:font-size="10pt" style:font-name-asian="ＭＳ 明朝" style:font-size-asian="10pt" style:font-name-complex="Arial" style:font-size-complex="10pt"/>
    </style:style>
    <style:style style:name="T53_8" style:family="text">
      <style:text-properties fo:font-size="10pt" style:font-name-asian="ＭＳ 明朝" style:font-size-asian="10pt" style:font-name-complex="Arial" style:font-size-complex="10pt"/>
    </style:style>
    <style:style style:name="T53_9" style:family="text">
      <style:text-properties fo:font-size="10pt" style:font-name-asian="ＭＳ 明朝" style:font-size-asian="10pt" style:font-name-complex="Arial" style:font-size-complex="10pt"/>
    </style:style>
    <style:style style:name="T53_10" style:family="text">
      <style:text-properties fo:font-size="10pt" style:font-name-asian="ＭＳ 明朝" style:font-size-asian="10pt" style:font-name-complex="Arial" style:font-size-complex="10pt"/>
    </style:style>
    <style:style style:name="T53_11" style:family="text">
      <style:text-properties fo:font-size="10pt" style:font-name-asian="ＭＳ 明朝" style:font-size-asian="10pt" style:font-name-complex="Arial" style:font-size-complex="10pt"/>
    </style:style>
    <style:style style:name="T53_12" style:family="text">
      <style:text-properties fo:font-size="10pt" style:font-name-asian="ＭＳ 明朝" style:font-size-asian="10pt" style:font-name-complex="Arial" style:font-size-complex="10pt"/>
    </style:style>
    <style:style style:name="T53_13" style:family="text">
      <style:text-properties fo:font-size="10pt" style:font-name-asian="ＭＳ 明朝" style:font-size-asian="10pt" style:font-name-complex="Arial" style:font-size-complex="10pt"/>
    </style:style>
    <style:style style:name="T53_14" style:family="text">
      <style:text-properties fo:font-size="10pt" style:font-name-asian="ＭＳ 明朝" style:font-size-asian="10pt" style:font-name-complex="Arial" style:font-size-complex="10pt"/>
    </style:style>
    <style:style style:name="T53_15" style:family="text">
      <style:text-properties fo:font-size="10pt" style:font-name-asian="ＭＳ 明朝" style:font-size-asian="10pt" style:font-name-complex="Arial" style:font-size-complex="10pt"/>
    </style:style>
    <style:style style:name="T53_16" style:family="text">
      <style:text-properties fo:font-size="10pt" style:font-name-asian="ＭＳ 明朝" style:font-size-asian="10pt" style:font-name-complex="Arial" style:font-size-complex="10pt"/>
    </style:style>
    <style:style style:name="T53_17" style:family="text"/>
    <style:style style:name="T53_18" style:family="text">
      <style:text-properties fo:font-size="10pt" style:font-name-asian="ＭＳ 明朝" style:font-size-asian="10pt" style:font-name-complex="Arial" style:font-size-complex="10pt"/>
    </style:style>
    <style:style style:name="T53_19" style:family="text">
      <style:text-properties fo:font-size="10pt" style:font-name-asian="ＭＳ 明朝" style:font-size-asian="10pt" style:font-name-complex="Arial" style:font-size-complex="10pt"/>
    </style:style>
    <style:style style:name="T53_20" style:family="text">
      <style:text-properties fo:font-size="10pt" style:font-name-asian="ＭＳ 明朝" style:font-size-asian="10pt" style:font-name-complex="Arial" style:font-size-complex="10pt"/>
    </style:style>
    <style:style style:name="T53_21" style:family="text">
      <style:text-properties fo:font-size="10pt" style:font-name-asian="ＭＳ 明朝" style:font-size-asian="10pt" style:font-name-complex="Arial" style:font-size-complex="10pt"/>
    </style:style>
    <style:style style:name="T53_22" style:family="text">
      <style:text-properties fo:font-size="10pt" style:font-name-asian="ＭＳ 明朝" style:font-size-asian="10pt" style:font-name-complex="Arial" style:font-size-complex="10pt"/>
    </style:style>
    <style:style style:name="T53_23" style:family="text">
      <style:text-properties fo:font-size="10pt" style:font-name-asian="ＭＳ 明朝" style:font-size-asian="10pt" style:font-name-complex="Arial" style:font-size-complex="10pt"/>
    </style:style>
    <style:style style:name="T53_24" style:family="text">
      <style:text-properties fo:font-size="10pt" style:font-name-asian="ＭＳ 明朝" style:font-size-asian="10pt" style:font-name-complex="Arial" style:font-size-complex="10pt"/>
    </style:style>
    <style:style style:name="T53_25" style:family="text">
      <style:text-properties fo:font-size="10pt" style:font-name-asian="ＭＳ 明朝" style:font-size-asian="10pt" style:font-name-complex="Arial" style:font-size-complex="10pt"/>
    </style:style>
    <style:style style:name="T53_26" style:family="text">
      <style:text-properties fo:font-size="10pt" style:font-name-asian="ＭＳ 明朝" style:font-size-asian="10pt" style:font-name-complex="Arial" style:font-size-complex="10pt"/>
    </style:style>
    <style:style style:name="T53_27" style:family="text">
      <style:text-properties fo:font-size="10pt" style:font-name-asian="ＭＳ 明朝" style:font-size-asian="10pt" style:font-name-complex="Arial" style:font-size-complex="10pt"/>
    </style:style>
    <style:style style:name="T53_28" style:family="text">
      <style:text-properties fo:font-size="10pt" style:font-name-asian="ＭＳ 明朝" style:font-size-asian="10pt" style:font-name-complex="Arial" style:font-size-complex="10pt"/>
    </style:style>
    <style:style style:name="T53_29" style:family="text">
      <style:text-properties fo:font-size="10pt" style:font-name-asian="ＭＳ 明朝" style:font-size-asian="10pt" style:font-name-complex="Arial" style:font-size-complex="10pt"/>
    </style:style>
    <style:style style:name="T53_30" style:family="text">
      <style:text-properties fo:font-size="10pt" style:font-name-asian="ＭＳ 明朝" style:font-size-asian="10pt" style:font-name-complex="Arial" style:font-size-complex="10pt"/>
    </style:style>
    <style:style style:name="T53_31" style:family="text">
      <style:text-properties fo:font-size="10pt" style:font-name-asian="ＭＳ 明朝" style:font-size-asian="10pt" style:font-name-complex="Arial" style:font-size-complex="10pt"/>
    </style:style>
    <style:style style:name="T53_32" style:family="text">
      <style:text-properties fo:font-size="10pt" style:font-name-asian="ＭＳ 明朝" style:font-size-asian="10pt" style:font-name-complex="Arial" style:font-size-complex="10pt"/>
    </style:style>
    <style:style style:name="T53_33" style:family="text">
      <style:text-properties fo:font-size="10pt" style:font-name-asian="ＭＳ 明朝" style:font-size-asian="10pt" style:font-name-complex="Arial" style:font-size-complex="10pt"/>
    </style:style>
    <style:style style:name="T53_34" style:family="text">
      <style:text-properties fo:font-size="10pt" style:font-name-asian="ＭＳ 明朝" style:font-size-asian="10pt" style:font-name-complex="Arial" style:font-size-complex="10pt"/>
    </style:style>
    <style:style style:name="T53_35" style:family="text">
      <style:text-properties fo:font-size="10pt" style:font-name-asian="ＭＳ 明朝" style:font-size-asian="10pt" style:font-name-complex="Arial" style:font-size-complex="10pt"/>
    </style:style>
    <style:style style:name="T53_36" style:family="text">
      <style:text-properties fo:font-size="10pt" style:font-name-asian="ＭＳ 明朝" style:font-size-asian="10pt" style:font-name-complex="Arial" style:font-size-complex="10pt"/>
    </style:style>
    <style:style style:name="T53_37" style:family="text">
      <style:text-properties fo:font-size="10pt" style:font-name-asian="ＭＳ 明朝" style:font-size-asian="10pt" style:font-name-complex="Arial" style:font-size-complex="10pt"/>
    </style:style>
    <style:style style:name="T53_38" style:family="text">
      <style:text-properties fo:font-size="10pt" style:font-name-asian="ＭＳ 明朝" style:font-size-asian="10pt" style:font-name-complex="Arial" style:font-size-complex="10pt"/>
    </style:style>
    <style:style style:name="T53_39" style:family="text">
      <style:text-properties fo:font-size="10pt" style:font-name-asian="ＭＳ 明朝" style:font-size-asian="10pt" style:font-name-complex="Arial" style:font-size-complex="10pt"/>
    </style:style>
    <style:style style:name="T53_40" style:family="text">
      <style:text-properties fo:font-size="10pt" style:font-name-asian="ＭＳ 明朝" style:font-size-asian="10pt" style:font-name-complex="Arial" style:font-size-complex="10pt"/>
    </style:style>
    <style:style style:name="T53_41" style:family="text">
      <style:text-properties fo:font-size="10pt" style:font-name-asian="ＭＳ 明朝" style:font-size-asian="10pt" style:font-name-complex="Arial" style:font-size-complex="10pt"/>
    </style:style>
    <style:style style:name="T53_42" style:family="text">
      <style:text-properties fo:font-size="10pt" style:font-name-asian="ＭＳ 明朝" style:font-size-asian="10pt" style:font-name-complex="Arial" style:font-size-complex="10pt"/>
    </style:style>
    <style:style style:name="P54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55" style:family="paragraph" style:parent-style-name="Normal">
      <style:paragraph-properties fo:text-align="justify" fo:background-color="#ffffff"/>
    </style:style>
    <style:style style:name="T55_1" style:family="text">
      <style:text-properties fo:font-size="10pt" style:font-name-asian="Arial" style:font-size-asian="10pt" style:font-name-complex="Arial" style:font-size-complex="10pt"/>
    </style:style>
    <style:style style:name="T55_2" style:family="text">
      <style:text-properties fo:font-size="10pt" style:font-name-asian="Arial" style:font-size-asian="10pt" style:font-name-complex="Arial" style:font-size-complex="10pt"/>
    </style:style>
    <style:style style:name="T55_3" style:family="text">
      <style:text-properties fo:font-size="10pt" style:font-name-asian="Arial" style:font-size-asian="10pt" style:font-name-complex="Arial" style:font-size-complex="10pt"/>
    </style:style>
    <style:style style:name="T55_4" style:family="text">
      <style:text-properties fo:font-size="10pt" style:font-name-asian="Arial" style:font-size-asian="10pt" style:font-name-complex="Arial" style:font-size-complex="10pt"/>
    </style:style>
    <style:style style:name="T55_5" style:family="text">
      <style:text-properties fo:font-size="10pt" style:font-name-asian="Arial" style:font-size-asian="10pt" style:font-name-complex="Arial" style:font-size-complex="10pt"/>
    </style:style>
    <style:style style:name="T55_6" style:family="text">
      <style:text-properties fo:font-size="10pt" style:font-name-asian="Arial" style:font-size-asian="10pt" style:font-name-complex="Arial" style:font-size-complex="10pt"/>
    </style:style>
    <style:style style:name="T55_7" style:family="text">
      <style:text-properties fo:font-size="10pt" style:font-name-asian="Arial" style:font-size-asian="10pt" style:font-name-complex="Arial" style:font-size-complex="10pt"/>
    </style:style>
    <style:style style:name="T55_8" style:family="text">
      <style:text-properties fo:font-size="10pt" style:font-name-asian="Arial" style:font-size-asian="10pt" style:font-name-complex="Arial" style:font-size-complex="10pt"/>
    </style:style>
    <style:style style:name="T55_9" style:family="text">
      <style:text-properties fo:font-size="10pt" style:font-name-asian="Arial" style:font-size-asian="10pt" style:font-name-complex="Arial" style:font-size-complex="10pt"/>
    </style:style>
    <style:style style:name="T55_10" style:family="text">
      <style:text-properties fo:font-size="10pt" style:font-name-asian="Arial" style:font-size-asian="10pt" style:font-name-complex="Arial" style:font-size-complex="10pt"/>
    </style:style>
    <style:style style:name="T55_11" style:family="text">
      <style:text-properties fo:font-size="10pt" style:font-name-asian="Arial" style:font-size-asian="10pt" style:font-name-complex="Arial" style:font-size-complex="10pt"/>
    </style:style>
    <style:style style:name="T55_12" style:family="text">
      <style:text-properties fo:font-size="10pt" style:font-name-asian="Arial" style:font-size-asian="10pt" style:font-name-complex="Arial" style:font-size-complex="10pt"/>
    </style:style>
    <style:style style:name="T55_13" style:family="text">
      <style:text-properties fo:font-size="10pt" style:font-name-asian="Arial" style:font-size-asian="10pt" style:font-name-complex="Arial" style:font-size-complex="10pt"/>
    </style:style>
    <style:style style:name="T55_14" style:family="text">
      <style:text-properties fo:font-size="10pt" style:font-name-asian="Arial" style:font-size-asian="10pt" style:font-name-complex="Arial" style:font-size-complex="10pt"/>
    </style:style>
    <style:style style:name="T55_15" style:family="text">
      <style:text-properties fo:font-size="10pt" style:font-name-asian="Arial" style:font-size-asian="10pt" style:font-name-complex="Arial" style:font-size-complex="10pt"/>
    </style:style>
    <style:style style:name="T55_16" style:family="text">
      <style:text-properties fo:font-size="10pt" style:font-name-asian="Arial" style:font-size-asian="10pt" style:font-name-complex="Arial" style:font-size-complex="10pt"/>
    </style:style>
    <style:style style:name="T55_17" style:family="text">
      <style:text-properties fo:font-size="10pt" style:font-name-asian="Arial" style:font-size-asian="10pt" style:font-name-complex="Arial" style:font-size-complex="10pt"/>
    </style:style>
    <style:style style:name="T55_18" style:family="text">
      <style:text-properties fo:font-size="10pt" style:font-name-asian="Arial" style:font-size-asian="10pt" style:font-name-complex="Arial" style:font-size-complex="10pt"/>
    </style:style>
    <style:style style:name="T55_19" style:family="text">
      <style:text-properties fo:font-size="10pt" style:font-name-asian="Arial" style:font-size-asian="10pt" style:font-name-complex="Arial" style:font-size-complex="10pt"/>
    </style:style>
    <style:style style:name="T55_20" style:family="text">
      <style:text-properties fo:font-size="10pt" style:font-name-asian="Arial" style:font-size-asian="10pt" style:font-name-complex="Arial" style:font-size-complex="10pt"/>
    </style:style>
    <style:style style:name="P56" style:family="paragraph" style:parent-style-name="Normal">
      <style:paragraph-properties fo:text-align="justify" fo:background-color="#ffffff"/>
      <style:text-properties style:font-name="Calibri" fo:font-size="11pt" style:font-name-asian="ＭＳ 明朝" style:font-size-asian="11pt" style:font-name-complex="Arial" style:font-size-complex="11pt"/>
    </style:style>
    <style:style style:name="P57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57_1" style:family="text">
      <style:text-properties fo:font-size="10pt" style:font-name-asian="ＭＳ 明朝" style:font-size-asian="10pt" style:font-name-complex="Arial" style:font-size-complex="10pt"/>
    </style:style>
    <style:style style:name="T57_2" style:family="text" style:parent-style-name="Normal">
      <style:text-properties fo:font-size="10pt" style:font-name-asian="ＭＳ 明朝" style:font-size-asian="10pt" style:font-name-complex="Arial" style:font-size-complex="10pt"/>
    </style:style>
    <style:style style:name="P58" style:family="paragraph" style:parent-style-name="Footnote_20_text"/>
    <style:style style:name="T58_1" style:family="text"/>
    <style:style style:name="T58_2" style:family="text"/>
    <style:style style:name="T58_3" style:family="text"/>
    <style:style style:name="T58_4" style:family="text"/>
    <style:style style:name="T58_5" style:family="text"/>
    <style:style style:name="T58_6" style:family="text"/>
    <style:style style:name="T58_7" style:family="text"/>
    <style:style style:name="T58_8" style:family="text"/>
    <style:style style:name="T58_9" style:family="text">
      <style:text-properties fo:font-size="10pt" style:font-name-asian="ＭＳ 明朝" style:font-size-asian="10pt" style:font-name-complex="Arial" style:font-size-complex="10pt"/>
    </style:style>
    <style:style style:name="T58_10" style:family="text">
      <style:text-properties fo:font-size="10pt" style:font-name-asian="ＭＳ 明朝" style:font-size-asian="10pt" style:font-name-complex="Arial" style:font-size-complex="10pt"/>
    </style:style>
    <style:style style:name="T58_11" style:family="text">
      <style:text-properties fo:font-size="10pt" style:font-name-asian="ＭＳ 明朝" style:font-size-asian="10pt" style:font-name-complex="Arial" style:font-size-complex="10pt"/>
    </style:style>
    <style:style style:name="T58_12" style:family="text">
      <style:text-properties fo:font-size="10pt" style:font-name-asian="ＭＳ 明朝" style:font-size-asian="10pt" style:font-name-complex="Arial" style:font-size-complex="10pt"/>
    </style:style>
    <style:style style:name="T58_13" style:family="text">
      <style:text-properties fo:font-size="10pt" style:font-name-asian="ＭＳ 明朝" style:font-size-asian="10pt" style:font-name-complex="Arial" style:font-size-complex="10pt"/>
    </style:style>
    <style:style style:name="T58_14" style:family="text">
      <style:text-properties fo:font-size="10pt" style:font-name-asian="ＭＳ 明朝" style:font-size-asian="10pt" style:font-name-complex="Arial" style:font-size-complex="10pt"/>
    </style:style>
    <style:style style:name="T58_15" style:family="text">
      <style:text-properties fo:font-size="10pt" style:font-name-asian="ＭＳ 明朝" style:font-size-asian="10pt" style:font-name-complex="Arial" style:font-size-complex="10pt"/>
    </style:style>
    <style:style style:name="T58_16" style:family="text">
      <style:text-properties fo:font-size="10pt" style:font-name-asian="ＭＳ 明朝" style:font-size-asian="10pt" style:font-name-complex="Arial" style:font-size-complex="10pt"/>
    </style:style>
    <style:style style:name="T58_17" style:family="text">
      <style:text-properties fo:font-size="10pt" style:font-name-asian="ＭＳ 明朝" style:font-size-asian="10pt" style:font-name-complex="Arial" style:font-size-complex="10pt"/>
    </style:style>
    <style:style style:name="T58_18" style:family="text">
      <style:text-properties fo:font-size="10pt" style:font-name-asian="ＭＳ 明朝" style:font-size-asian="10pt" style:font-name-complex="Arial" style:font-size-complex="10pt"/>
    </style:style>
    <style:style style:name="T58_19" style:family="text">
      <style:text-properties fo:font-size="10pt" style:font-name-asian="ＭＳ 明朝" style:font-size-asian="10pt" style:font-name-complex="Arial" style:font-size-complex="10pt"/>
    </style:style>
    <style:style style:name="T58_20" style:family="text">
      <style:text-properties fo:font-size="10pt" style:font-name-asian="ＭＳ 明朝" style:font-size-asian="10pt" style:font-name-complex="Arial" style:font-size-complex="10pt"/>
    </style:style>
    <style:style style:name="T58_21" style:family="text">
      <style:text-properties fo:font-size="10pt" style:font-name-asian="ＭＳ 明朝" style:font-size-asian="10pt" style:font-name-complex="Arial" style:font-size-complex="10pt"/>
    </style:style>
    <style:style style:name="T58_22" style:family="text">
      <style:text-properties fo:font-size="10pt" style:font-name-asian="ＭＳ 明朝" style:font-size-asian="10pt" style:font-name-complex="Arial" style:font-size-complex="10pt"/>
    </style:style>
    <style:style style:name="T58_23" style:family="text">
      <style:text-properties fo:font-size="10pt" style:font-name-asian="ＭＳ 明朝" style:font-size-asian="10pt" style:font-name-complex="Arial" style:font-size-complex="10pt"/>
    </style:style>
    <style:style style:name="T58_24" style:family="text">
      <style:text-properties fo:font-size="10pt" style:font-name-asian="ＭＳ 明朝" style:font-size-asian="10pt" style:font-name-complex="Arial" style:font-size-complex="10pt"/>
    </style:style>
    <style:style style:name="T58_25" style:family="text">
      <style:text-properties fo:font-size="10pt" style:font-name-asian="ＭＳ 明朝" style:font-size-asian="10pt" style:font-name-complex="Arial" style:font-size-complex="10pt"/>
    </style:style>
    <style:style style:name="T58_26" style:family="text">
      <style:text-properties fo:font-size="10pt" style:font-name-asian="ＭＳ 明朝" style:font-size-asian="10pt" style:font-name-complex="Arial" style:font-size-complex="10pt"/>
    </style:style>
    <style:style style:name="T58_27" style:family="text">
      <style:text-properties fo:font-size="10pt" style:font-name-asian="ＭＳ 明朝" style:font-size-asian="10pt" style:font-name-complex="Arial" style:font-size-complex="10pt"/>
    </style:style>
    <style:style style:name="T58_28" style:family="text">
      <style:text-properties fo:font-size="10pt" style:font-name-asian="ＭＳ 明朝" style:font-size-asian="10pt" style:font-name-complex="Arial" style:font-size-complex="10pt"/>
    </style:style>
    <style:style style:name="T58_29" style:family="text">
      <style:text-properties fo:font-size="10pt" style:font-name-asian="ＭＳ 明朝" style:font-size-asian="10pt" style:font-name-complex="Arial" style:font-size-complex="10pt"/>
    </style:style>
    <style:style style:name="T58_30" style:family="text">
      <style:text-properties fo:font-size="10pt" style:font-name-asian="ＭＳ 明朝" style:font-size-asian="10pt" style:font-name-complex="Arial" style:font-size-complex="10pt"/>
    </style:style>
    <style:style style:name="T58_31" style:family="text">
      <style:text-properties fo:background-color="#ffff00" fo:font-size="10pt" style:font-name-asian="ＭＳ 明朝" style:font-size-asian="10pt" style:font-name-complex="Arial" style:font-size-complex="10pt"/>
    </style:style>
    <style:style style:name="T58_32" style:family="text">
      <style:text-properties fo:font-size="10pt" style:font-name-asian="ＭＳ 明朝" style:font-size-asian="10pt" style:font-name-complex="Arial" style:font-size-complex="10pt"/>
    </style:style>
    <style:style style:name="T58_33" style:family="text">
      <style:text-properties fo:font-size="10pt" style:font-name-asian="ＭＳ 明朝" style:font-size-asian="10pt" style:font-name-complex="Arial" style:font-size-complex="10pt"/>
    </style:style>
    <style:style style:name="T58_34" style:family="text">
      <style:text-properties fo:font-size="10pt" style:font-name-asian="ＭＳ 明朝" style:font-size-asian="10pt" style:font-name-complex="Arial" style:font-size-complex="10pt"/>
    </style:style>
    <style:style style:name="T58_35" style:family="text">
      <style:text-properties fo:font-size="10pt" style:font-name-asian="ＭＳ 明朝" style:font-size-asian="10pt" style:font-name-complex="Arial" style:font-size-complex="10pt"/>
    </style:style>
    <style:style style:name="T58_36" style:family="text">
      <style:text-properties fo:font-size="10pt" style:font-name-asian="ＭＳ 明朝" style:font-size-asian="10pt" style:font-name-complex="Arial" style:font-size-complex="10pt"/>
    </style:style>
    <style:style style:name="T58_37" style:family="text">
      <style:text-properties fo:font-size="10pt" style:font-name-asian="ＭＳ 明朝" style:font-size-asian="10pt" style:font-name-complex="Arial" style:font-size-complex="10pt"/>
    </style:style>
    <style:style style:name="T58_38" style:family="text">
      <style:text-properties fo:font-size="10pt" style:font-name-asian="ＭＳ 明朝" style:font-size-asian="10pt" style:font-name-complex="Arial" style:font-size-complex="10pt"/>
    </style:style>
    <style:style style:name="T58_39" style:family="text">
      <style:text-properties fo:font-size="10pt" style:font-name-asian="ＭＳ 明朝" style:font-size-asian="10pt" style:font-name-complex="Arial" style:font-size-complex="10pt"/>
    </style:style>
    <style:style style:name="T58_40" style:family="text">
      <style:text-properties fo:font-size="10pt" style:font-name-asian="ＭＳ 明朝" style:font-size-asian="10pt" style:font-name-complex="Arial" style:font-size-complex="10pt"/>
    </style:style>
    <style:style style:name="T58_41" style:family="text">
      <style:text-properties fo:font-size="10pt" style:font-name-asian="ＭＳ 明朝" style:font-size-asian="10pt" style:font-name-complex="Arial" style:font-size-complex="10pt"/>
    </style:style>
    <style:style style:name="T58_42" style:family="text">
      <style:text-properties fo:font-size="10pt" style:font-name-asian="ＭＳ 明朝" style:font-size-asian="10pt" style:font-name-complex="Arial" style:font-size-complex="10pt"/>
    </style:style>
    <style:style style:name="T58_43" style:family="text">
      <style:text-properties fo:font-size="10pt" style:font-name-asian="ＭＳ 明朝" style:font-size-asian="10pt" style:font-name-complex="Arial" style:font-size-complex="10pt"/>
    </style:style>
    <style:style style:name="T58_44" style:family="text">
      <style:text-properties fo:font-size="10pt" style:font-name-asian="ＭＳ 明朝" style:font-size-asian="10pt" style:font-name-complex="Arial" style:font-size-complex="10pt"/>
    </style:style>
    <style:style style:name="T58_45" style:family="text">
      <style:text-properties fo:font-size="10pt" style:font-name-asian="ＭＳ 明朝" style:font-size-asian="10pt" style:font-name-complex="Arial" style:font-size-complex="10pt"/>
    </style:style>
    <style:style style:name="T58_46" style:family="text">
      <style:text-properties fo:font-size="10pt" style:font-name-asian="ＭＳ 明朝" style:font-size-asian="10pt" style:font-name-complex="Arial" style:font-size-complex="10pt"/>
    </style:style>
    <style:style style:name="T58_47" style:family="text">
      <style:text-properties fo:font-size="10pt" style:font-name-asian="ＭＳ 明朝" style:font-size-asian="10pt" style:font-name-complex="Arial" style:font-size-complex="10pt"/>
    </style:style>
    <style:style style:name="T58_48" style:family="text">
      <style:text-properties fo:font-size="10pt" style:font-name-asian="ＭＳ 明朝" style:font-size-asian="10pt" style:font-name-complex="Arial" style:font-size-complex="10pt"/>
    </style:style>
    <style:style style:name="T58_49" style:family="text">
      <style:text-properties fo:font-size="10pt" style:font-name-asian="ＭＳ 明朝" style:font-size-asian="10pt" style:font-name-complex="Arial" style:font-size-complex="10pt"/>
    </style:style>
    <style:style style:name="T58_50" style:family="text">
      <style:text-properties fo:font-size="10pt" style:font-name-asian="ＭＳ 明朝" style:font-size-asian="10pt" style:font-name-complex="Arial" style:font-size-complex="10pt"/>
    </style:style>
    <style:style style:name="T58_51" style:family="text">
      <style:text-properties fo:font-size="10pt" style:font-name-asian="ＭＳ 明朝" style:font-size-asian="10pt" style:font-name-complex="Arial" style:font-size-complex="10pt"/>
    </style:style>
    <style:style style:name="T58_52" style:family="text">
      <style:text-properties fo:font-size="10pt" style:font-name-asian="ＭＳ 明朝" style:font-size-asian="10pt" style:font-name-complex="Arial" style:font-size-complex="10pt"/>
    </style:style>
    <style:style style:name="T58_53" style:family="text">
      <style:text-properties fo:font-size="10pt" style:font-name-asian="ＭＳ 明朝" style:font-size-asian="10pt" style:font-name-complex="Arial" style:font-size-complex="10pt"/>
    </style:style>
    <style:style style:name="T58_54" style:family="text">
      <style:text-properties fo:font-size="10pt" style:font-name-asian="ＭＳ 明朝" style:font-size-asian="10pt" style:font-name-complex="Arial" style:font-size-complex="10pt"/>
    </style:style>
    <style:style style:name="T58_55" style:family="text">
      <style:text-properties fo:font-size="10pt" style:font-name-asian="ＭＳ 明朝" style:font-size-asian="10pt" style:font-name-complex="Arial" style:font-size-complex="10pt"/>
    </style:style>
    <style:style style:name="T58_56" style:family="text">
      <style:text-properties fo:font-size="10pt" style:font-name-asian="ＭＳ 明朝" style:font-size-asian="10pt" style:font-name-complex="Arial" style:font-size-complex="10pt"/>
    </style:style>
    <style:style style:name="T58_57" style:family="text">
      <style:text-properties fo:font-size="10pt" style:font-name-asian="ＭＳ 明朝" style:font-size-asian="10pt" style:font-name-complex="Arial" style:font-size-complex="10pt"/>
    </style:style>
    <style:style style:name="T58_58" style:family="text">
      <style:text-properties fo:font-size="10pt" style:font-name-asian="ＭＳ 明朝" style:font-size-asian="10pt" style:font-name-complex="Arial" style:font-size-complex="10pt" fo:font-weight="bold" style:font-weight-asian="bold" style:font-weight-complex="bold"/>
    </style:style>
    <style:style style:name="T58_59" style:family="text">
      <style:text-properties fo:font-size="10pt" style:font-name-asian="ＭＳ 明朝" style:font-size-asian="10pt" style:font-name-complex="Arial" style:font-size-complex="10pt"/>
    </style:style>
    <style:style style:name="T58_60" style:family="text">
      <style:text-properties fo:font-size="10pt" style:font-name-asian="ＭＳ 明朝" style:font-size-asian="10pt" style:font-name-complex="Arial" style:font-size-complex="10pt"/>
    </style:style>
    <style:style style:name="T58_61" style:family="text">
      <style:text-properties fo:font-size="10pt" style:font-name-asian="ＭＳ 明朝" style:font-size-asian="10pt" style:font-name-complex="Arial" style:font-size-complex="10pt"/>
    </style:style>
    <style:style style:name="T58_62" style:family="text">
      <style:text-properties fo:font-size="10pt" style:font-name-asian="ＭＳ 明朝" style:font-size-asian="10pt" style:font-name-complex="Arial" style:font-size-complex="10pt"/>
    </style:style>
    <style:style style:name="T58_63" style:family="text">
      <style:text-properties fo:font-size="10pt" style:font-name-asian="ＭＳ 明朝" style:font-size-asian="10pt" style:font-name-complex="Arial" style:font-size-complex="10pt"/>
    </style:style>
    <style:style style:name="T58_64" style:family="text">
      <style:text-properties fo:font-size="10pt" style:font-name-asian="ＭＳ 明朝" style:font-size-asian="10pt" style:font-name-complex="Arial" style:font-size-complex="10pt"/>
    </style:style>
    <style:style style:name="T58_65" style:family="text">
      <style:text-properties fo:font-size="10pt" style:font-name-asian="ＭＳ 明朝" style:font-size-asian="10pt" style:font-name-complex="Arial" style:font-size-complex="10pt"/>
    </style:style>
    <style:style style:name="P59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  <style:text-properties fo:font-size="10pt" style:font-name-asian="ＭＳ 明朝" style:font-size-asian="10pt" style:font-name-complex="Arial" style:font-size-complex="10pt"/>
    </style:style>
    <style:style style:name="P60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60_1" style:family="text">
      <style:text-properties fo:font-size="10pt" style:font-name-asian="ＭＳ 明朝" style:font-size-asian="10pt" style:font-name-complex="Arial" style:font-size-complex="10pt"/>
    </style:style>
    <style:style style:name="T60_2" style:family="text">
      <style:text-properties fo:font-size="10pt" style:font-name-asian="ＭＳ 明朝" style:font-size-asian="10pt" style:font-name-complex="Arial" style:font-size-complex="10pt"/>
    </style:style>
    <style:style style:name="T60_3" style:family="text">
      <style:text-properties fo:font-size="10pt" style:font-name-asian="ＭＳ 明朝" style:font-size-asian="10pt" style:font-name-complex="Arial" style:font-size-complex="10pt"/>
    </style:style>
    <style:style style:name="T60_4" style:family="text">
      <style:text-properties fo:font-size="10pt" style:font-name-asian="ＭＳ 明朝" style:font-size-asian="10pt" style:font-name-complex="Arial" style:font-size-complex="10pt"/>
    </style:style>
    <style:style style:name="T60_5" style:family="text">
      <style:text-properties fo:font-size="10pt" style:font-name-asian="ＭＳ 明朝" style:font-size-asian="10pt" style:font-name-complex="Arial" style:font-size-complex="10pt"/>
    </style:style>
    <style:style style:name="T60_6" style:family="text">
      <style:text-properties fo:font-size="10pt" style:font-name-asian="ＭＳ 明朝" style:font-size-asian="10pt" style:font-name-complex="Arial" style:font-size-complex="10pt"/>
    </style:style>
    <style:style style:name="T60_7" style:family="text">
      <style:text-properties fo:font-size="10pt" style:font-name-asian="ＭＳ 明朝" style:font-size-asian="10pt" style:font-name-complex="Arial" style:font-size-complex="10pt"/>
    </style:style>
    <style:style style:name="T60_8" style:family="text">
      <style:text-properties fo:font-size="10pt" style:font-name-asian="ＭＳ 明朝" style:font-size-asian="10pt" style:font-name-complex="Arial" style:font-size-complex="10pt"/>
    </style:style>
    <style:style style:name="T60_9" style:family="text">
      <style:text-properties fo:font-size="10pt" style:font-name-asian="ＭＳ 明朝" style:font-size-asian="10pt" style:font-name-complex="Arial" style:font-size-complex="10pt"/>
    </style:style>
    <style:style style:name="T60_10" style:family="text">
      <style:text-properties fo:font-size="10pt" style:font-name-asian="ＭＳ 明朝" style:font-size-asian="10pt" style:font-name-complex="Arial" style:font-size-complex="10pt"/>
    </style:style>
    <style:style style:name="T60_11" style:family="text">
      <style:text-properties fo:font-size="10pt" style:font-name-asian="ＭＳ 明朝" style:font-size-asian="10pt" style:font-name-complex="Arial" style:font-size-complex="10pt"/>
    </style:style>
    <style:style style:name="T60_12" style:family="text">
      <style:text-properties fo:font-size="10pt" style:font-name-asian="ＭＳ 明朝" style:font-size-asian="10pt" style:font-name-complex="Arial" style:font-size-complex="10pt"/>
    </style:style>
    <style:style style:name="T60_13" style:family="text">
      <style:text-properties fo:font-size="10pt" style:font-name-asian="ＭＳ 明朝" style:font-size-asian="10pt" style:font-name-complex="Arial" style:font-size-complex="10pt"/>
    </style:style>
    <style:style style:name="T60_14" style:family="text">
      <style:text-properties fo:font-size="10pt" style:font-name-asian="ＭＳ 明朝" style:font-size-asian="10pt" style:font-name-complex="Arial" style:font-size-complex="10pt"/>
    </style:style>
    <style:style style:name="T60_15" style:family="text">
      <style:text-properties fo:font-size="10pt" style:font-name-asian="ＭＳ 明朝" style:font-size-asian="10pt" style:font-name-complex="Arial" style:font-size-complex="10pt"/>
    </style:style>
    <style:style style:name="T60_16" style:family="text">
      <style:text-properties fo:font-size="10pt" style:font-name-asian="ＭＳ 明朝" style:font-size-asian="10pt" style:font-name-complex="Arial" style:font-size-complex="10pt"/>
    </style:style>
    <style:style style:name="T60_17" style:family="text">
      <style:text-properties fo:font-size="10pt" style:font-name-asian="ＭＳ 明朝" style:font-size-asian="10pt" style:font-name-complex="Arial" style:font-size-complex="10pt"/>
    </style:style>
    <style:style style:name="T60_18" style:family="text">
      <style:text-properties fo:font-size="10pt" style:font-name-asian="ＭＳ 明朝" style:font-size-asian="10pt" style:font-name-complex="Arial" style:font-size-complex="10pt"/>
    </style:style>
    <style:style style:name="T60_19" style:family="text">
      <style:text-properties fo:font-size="10pt" style:font-name-asian="ＭＳ 明朝" style:font-size-asian="10pt" style:font-name-complex="Arial" style:font-size-complex="10pt"/>
    </style:style>
    <style:style style:name="T60_20" style:family="text">
      <style:text-properties fo:font-size="10pt" style:font-name-asian="ＭＳ 明朝" style:font-size-asian="10pt" style:font-name-complex="Arial" style:font-size-complex="10pt"/>
    </style:style>
    <style:style style:name="P61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  <style:text-properties fo:font-size="10pt" style:font-name-asian="ＭＳ 明朝" style:font-size-asian="10pt" style:font-name-complex="Arial" style:font-size-complex="10pt"/>
    </style:style>
    <style:style style:name="P62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62_1" style:family="text">
      <style:text-properties fo:font-size="10pt" style:font-name-asian="ＭＳ 明朝" style:font-size-asian="10pt" style:font-name-complex="Arial" style:font-size-complex="10pt"/>
    </style:style>
    <style:style style:name="T62_2" style:family="text">
      <style:text-properties fo:font-size="10pt" style:font-name-asian="ＭＳ 明朝" style:font-size-asian="10pt" style:font-name-complex="Arial" style:font-size-complex="10pt"/>
    </style:style>
    <style:style style:name="T62_3" style:family="text">
      <style:text-properties fo:font-size="10pt" style:font-name-asian="ＭＳ 明朝" style:font-size-asian="10pt" style:font-name-complex="Arial" style:font-size-complex="10pt"/>
    </style:style>
    <style:style style:name="T62_4" style:family="text">
      <style:text-properties fo:font-size="10pt" style:font-name-asian="ＭＳ 明朝" style:font-size-asian="10pt" style:font-name-complex="Arial" style:font-size-complex="10pt"/>
    </style:style>
    <style:style style:name="T62_5" style:family="text">
      <style:text-properties fo:font-size="10pt" style:font-name-asian="ＭＳ 明朝" style:font-size-asian="10pt" style:font-name-complex="Arial" style:font-size-complex="10pt"/>
    </style:style>
    <style:style style:name="T62_6" style:family="text">
      <style:text-properties fo:font-size="10pt" style:font-name-asian="ＭＳ 明朝" style:font-size-asian="10pt" style:font-name-complex="Arial" style:font-size-complex="10pt"/>
    </style:style>
    <style:style style:name="T62_7" style:family="text">
      <style:text-properties fo:font-size="10pt" style:font-name-asian="ＭＳ 明朝" style:font-size-asian="10pt" style:font-name-complex="Arial" style:font-size-complex="10pt"/>
    </style:style>
    <style:style style:name="T62_8" style:family="text">
      <style:text-properties fo:font-size="10pt" style:font-name-asian="ＭＳ 明朝" style:font-size-asian="10pt" style:font-name-complex="Arial" style:font-size-complex="10pt"/>
    </style:style>
    <style:style style:name="P63" style:family="paragraph" style:parent-style-name="Normal">
      <style:paragraph-properties fo:text-align="justify" fo:background-color="#ffffff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63_1" style:family="text">
      <style:text-properties fo:font-size="10pt" style:font-size-asian="10pt" style:font-name-complex="Arial" style:font-size-complex="10pt" fo:font-weight="bold" style:font-weight-asian="bold"/>
    </style:style>
    <style:style style:name="P64" style:family="paragraph" style:parent-style-name="Normal">
      <style:paragraph-properties fo:text-align="justify" fo:background-color="#ffffff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65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65_1" style:family="text">
      <style:text-properties fo:font-size="10pt" style:font-name-asian="ＭＳ 明朝" style:font-size-asian="10pt" style:font-name-complex="Arial" style:font-size-complex="10pt"/>
    </style:style>
    <style:style style:name="T65_2" style:family="text">
      <style:text-properties fo:font-size="10pt" style:font-name-asian="ＭＳ 明朝" style:font-size-asian="10pt" style:font-name-complex="Arial" style:font-size-complex="10pt"/>
    </style:style>
    <style:style style:name="T65_3" style:family="text">
      <style:text-properties fo:font-size="10pt" style:font-name-asian="ＭＳ 明朝" style:font-size-asian="10pt" style:font-name-complex="Arial" style:font-size-complex="10pt"/>
    </style:style>
    <style:style style:name="T65_4" style:family="text">
      <style:text-properties fo:font-size="10pt" style:font-name-asian="ＭＳ 明朝" style:font-size-asian="10pt" style:font-name-complex="Arial" style:font-size-complex="10pt"/>
    </style:style>
    <style:style style:name="T65_5" style:family="text">
      <style:text-properties fo:font-size="10pt" style:font-name-asian="ＭＳ 明朝" style:font-size-asian="10pt" style:font-name-complex="Arial" style:font-size-complex="10pt"/>
    </style:style>
    <style:style style:name="T65_6" style:family="text">
      <style:text-properties fo:font-size="10pt" style:font-name-asian="ＭＳ 明朝" style:font-size-asian="10pt" style:font-name-complex="Arial" style:font-size-complex="10pt"/>
    </style:style>
    <style:style style:name="T65_7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T65_8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T65_9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T65_10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65_11" style:family="text">
      <style:text-properties fo:font-style="italic" style:font-style-asian="italic" style:font-style-complex="italic" fo:font-size="10pt" style:font-name-asian="ＭＳ 明朝" style:font-size-asian="10pt" style:font-name-complex="Arial" style:font-size-complex="10pt" fo:font-weight="bold" style:font-weight-asian="bold" style:font-weight-complex="bold"/>
    </style:style>
    <style:style style:name="T65_12" style:family="text">
      <style:text-properties fo:font-style="italic" style:font-style-asian="italic" style:font-style-complex="italic" fo:font-size="10pt" style:font-name-asian="ＭＳ 明朝" style:font-size-asian="10pt" style:font-name-complex="Arial" style:font-size-complex="10pt" fo:font-weight="bold" style:font-weight-asian="bold" style:font-weight-complex="bold"/>
    </style:style>
    <style:style style:name="P66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  <style:text-properties fo:font-style="italic" style:font-style-asian="italic" style:font-style-complex="italic" fo:font-size="10pt" style:font-name-asian="ＭＳ 明朝" style:font-size-asian="10pt" style:font-name-complex="Arial" style:font-size-complex="10pt" fo:font-weight="bold" style:font-weight-asian="bold" style:font-weight-complex="bold"/>
    </style:style>
    <style:style style:name="P67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67_1" style:family="text">
      <style:text-properties fo:font-style="italic" style:font-style-asian="italic" style:font-style-complex="italic" fo:font-size="10pt" style:font-name-asian="ＭＳ 明朝" style:font-size-asian="10pt" style:font-name-complex="Arial" style:font-size-complex="10pt" fo:font-weight="bold" style:font-weight-asian="bold" style:font-weight-complex="bold"/>
    </style:style>
    <style:style style:name="P68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68_1" style:family="text">
      <style:text-properties fo:font-size="10pt" style:font-name-asian="ＭＳ 明朝" style:font-size-asian="10pt" style:font-name-complex="Arial" style:font-size-complex="10pt"/>
    </style:style>
    <style:style style:name="T68_2" style:family="text">
      <style:text-properties fo:font-size="10pt" style:font-name-asian="ＭＳ 明朝" style:font-size-asian="10pt" style:font-name-complex="Arial" style:font-size-complex="10pt"/>
    </style:style>
    <style:style style:name="T68_3" style:family="text">
      <style:text-properties fo:font-size="10pt" style:font-name-asian="ＭＳ 明朝" style:font-size-asian="10pt" style:font-name-complex="Arial" style:font-size-complex="10pt"/>
    </style:style>
    <style:style style:name="T68_4" style:family="text">
      <style:text-properties fo:font-size="10pt" style:font-name-asian="ＭＳ 明朝" style:font-size-asian="10pt" style:font-name-complex="Arial" style:font-size-complex="10pt"/>
    </style:style>
    <style:style style:name="T68_5" style:family="text">
      <style:text-properties fo:font-size="10pt" style:font-name-asian="ＭＳ 明朝" style:font-size-asian="10pt" style:font-name-complex="Arial" style:font-size-complex="10pt"/>
    </style:style>
    <style:style style:name="T68_6" style:family="text">
      <style:text-properties fo:font-size="10pt" style:font-name-asian="ＭＳ 明朝" style:font-size-asian="10pt" style:font-name-complex="Arial" style:font-size-complex="10pt"/>
    </style:style>
    <style:style style:name="T68_7" style:family="text">
      <style:text-properties fo:font-size="10pt" style:font-name-asian="ＭＳ 明朝" style:font-size-asian="10pt" style:font-name-complex="Arial" style:font-size-complex="10pt"/>
    </style:style>
    <style:style style:name="T68_8" style:family="text">
      <style:text-properties fo:font-size="10pt" style:font-name-asian="ＭＳ 明朝" style:font-size-asian="10pt" style:font-name-complex="Arial" style:font-size-complex="10pt"/>
    </style:style>
    <style:style style:name="T68_9" style:family="text">
      <style:text-properties fo:font-size="10pt" style:font-name-asian="ＭＳ 明朝" style:font-size-asian="10pt" style:font-name-complex="Arial" style:font-size-complex="10pt"/>
    </style:style>
    <style:style style:name="T68_10" style:family="text">
      <style:text-properties fo:font-size="10pt" style:font-name-asian="ＭＳ 明朝" style:font-size-asian="10pt" style:font-name-complex="Arial" style:font-size-complex="10pt"/>
    </style:style>
    <style:style style:name="T68_11" style:family="text">
      <style:text-properties fo:font-size="10pt" style:font-name-asian="ＭＳ 明朝" style:font-size-asian="10pt" style:font-name-complex="Arial" style:font-size-complex="10pt"/>
    </style:style>
    <style:style style:name="T68_12" style:family="text">
      <style:text-properties fo:font-size="10pt" style:font-name-asian="ＭＳ 明朝" style:font-size-asian="10pt" style:font-name-complex="Arial" style:font-size-complex="10pt"/>
    </style:style>
    <style:style style:name="T68_13" style:family="text">
      <style:text-properties fo:font-size="10pt" style:font-name-asian="ＭＳ 明朝" style:font-size-asian="10pt" style:font-name-complex="Arial" style:font-size-complex="10pt"/>
    </style:style>
    <style:style style:name="T68_14" style:family="text">
      <style:text-properties fo:font-size="10pt" style:font-name-asian="ＭＳ 明朝" style:font-size-asian="10pt" style:font-name-complex="Arial" style:font-size-complex="10pt"/>
    </style:style>
    <style:style style:name="T68_15" style:family="text">
      <style:text-properties fo:font-size="10pt" style:font-name-asian="ＭＳ 明朝" style:font-size-asian="10pt" style:font-name-complex="Arial" style:font-size-complex="10pt"/>
    </style:style>
    <style:style style:name="T68_16" style:family="text">
      <style:text-properties fo:font-size="10pt" style:font-name-asian="ＭＳ 明朝" style:font-size-asian="10pt" style:font-name-complex="Arial" style:font-size-complex="10pt"/>
    </style:style>
    <style:style style:name="T68_17" style:family="text">
      <style:text-properties fo:font-size="10pt" style:font-name-asian="ＭＳ 明朝" style:font-size-asian="10pt" style:font-name-complex="Arial" style:font-size-complex="10pt"/>
    </style:style>
    <style:style style:name="T68_18" style:family="text">
      <style:text-properties fo:font-size="10pt" style:font-name-asian="ＭＳ 明朝" style:font-size-asian="10pt" style:font-name-complex="Arial" style:font-size-complex="10pt"/>
    </style:style>
    <style:style style:name="T68_19" style:family="text">
      <style:text-properties fo:font-size="10pt" style:font-name-asian="ＭＳ 明朝" style:font-size-asian="10pt" style:font-name-complex="Arial" style:font-size-complex="10pt"/>
    </style:style>
    <style:style style:name="T68_20" style:family="text">
      <style:text-properties fo:font-size="10pt" style:font-name-asian="ＭＳ 明朝" style:font-size-asian="10pt" style:font-name-complex="Arial" style:font-size-complex="10pt"/>
    </style:style>
    <style:style style:name="T68_21" style:family="text">
      <style:text-properties fo:font-size="10pt" style:font-name-asian="ＭＳ 明朝" style:font-size-asian="10pt" style:font-name-complex="Arial" style:font-size-complex="10pt"/>
    </style:style>
    <style:style style:name="T68_22" style:family="text">
      <style:text-properties fo:font-size="10pt" style:font-name-asian="ＭＳ 明朝" style:font-size-asian="10pt" style:font-name-complex="Arial" style:font-size-complex="10pt"/>
    </style:style>
    <style:style style:name="T68_23" style:family="text">
      <style:text-properties fo:font-size="10pt" style:font-name-asian="ＭＳ 明朝" style:font-size-asian="10pt" style:font-name-complex="Arial" style:font-size-complex="10pt"/>
    </style:style>
    <style:style style:name="T68_24" style:family="text">
      <style:text-properties fo:font-size="10pt" style:font-name-asian="ＭＳ 明朝" style:font-size-asian="10pt" style:font-name-complex="Arial" style:font-size-complex="10pt"/>
    </style:style>
    <style:style style:name="T68_25" style:family="text">
      <style:text-properties fo:font-size="10pt" style:font-name-asian="ＭＳ 明朝" style:font-size-asian="10pt" style:font-name-complex="Arial" style:font-size-complex="10pt"/>
    </style:style>
    <style:style style:name="T68_26" style:family="text">
      <style:text-properties fo:font-size="10pt" style:font-name-asian="ＭＳ 明朝" style:font-size-asian="10pt" style:font-name-complex="Arial" style:font-size-complex="10pt"/>
    </style:style>
    <style:style style:name="T68_27" style:family="text">
      <style:text-properties fo:font-size="10pt" style:font-name-asian="ＭＳ 明朝" style:font-size-asian="10pt" style:font-name-complex="Arial" style:font-size-complex="10pt"/>
    </style:style>
    <style:style style:name="T68_28" style:family="text">
      <style:text-properties fo:font-size="10pt" style:font-name-asian="ＭＳ 明朝" style:font-size-asian="10pt" style:font-name-complex="Arial" style:font-size-complex="10pt"/>
    </style:style>
    <style:style style:name="T68_29" style:family="text">
      <style:text-properties fo:font-size="10pt" style:font-name-asian="ＭＳ 明朝" style:font-size-asian="10pt" style:font-name-complex="Arial" style:font-size-complex="10pt"/>
    </style:style>
    <style:style style:name="T68_30" style:family="text">
      <style:text-properties fo:font-size="10pt" style:font-name-asian="ＭＳ 明朝" style:font-size-asian="10pt" style:font-name-complex="Arial" style:font-size-complex="10pt"/>
    </style:style>
    <style:style style:name="T68_31" style:family="text">
      <style:text-properties fo:font-size="10pt" style:font-name-asian="ＭＳ 明朝" style:font-size-asian="10pt" style:font-name-complex="Arial" style:font-size-complex="10pt"/>
    </style:style>
    <style:style style:name="T68_32" style:family="text">
      <style:text-properties fo:font-size="10pt" style:font-name-asian="ＭＳ 明朝" style:font-size-asian="10pt" style:font-name-complex="Arial" style:font-size-complex="10pt"/>
    </style:style>
    <style:style style:name="T68_33" style:family="text">
      <style:text-properties fo:font-size="10pt" style:font-name-asian="ＭＳ 明朝" style:font-size-asian="10pt" style:font-name-complex="Arial" style:font-size-complex="10pt"/>
    </style:style>
    <style:style style:name="T68_34" style:family="text">
      <style:text-properties fo:font-size="10pt" style:font-name-asian="ＭＳ 明朝" style:font-size-asian="10pt" style:font-name-complex="Arial" style:font-size-complex="10pt"/>
    </style:style>
    <style:style style:name="T68_35" style:family="text">
      <style:text-properties fo:font-size="10pt" style:font-name-asian="ＭＳ 明朝" style:font-size-asian="10pt" style:font-name-complex="Arial" style:font-size-complex="10pt"/>
    </style:style>
    <style:style style:name="T68_36" style:family="text">
      <style:text-properties fo:font-size="10pt" style:font-name-asian="ＭＳ 明朝" style:font-size-asian="10pt" style:font-name-complex="Arial" style:font-size-complex="10pt"/>
    </style:style>
    <style:style style:name="T68_37" style:family="text">
      <style:text-properties fo:font-size="10pt" style:font-name-asian="ＭＳ 明朝" style:font-size-asian="10pt" style:font-name-complex="Arial" style:font-size-complex="10pt"/>
    </style:style>
    <style:style style:name="T68_38" style:family="text">
      <style:text-properties fo:font-size="10pt" style:font-name-asian="ＭＳ 明朝" style:font-size-asian="10pt" style:font-name-complex="Arial" style:font-size-complex="10pt"/>
    </style:style>
    <style:style style:name="T68_39" style:family="text">
      <style:text-properties fo:font-size="10pt" style:font-name-asian="ＭＳ 明朝" style:font-size-asian="10pt" style:font-name-complex="Arial" style:font-size-complex="10pt"/>
    </style:style>
    <style:style style:name="T68_40" style:family="text">
      <style:text-properties fo:font-size="10pt" style:font-name-asian="ＭＳ 明朝" style:font-size-asian="10pt" style:font-name-complex="Arial" style:font-size-complex="10pt"/>
    </style:style>
    <style:style style:name="T68_41" style:family="text">
      <style:text-properties fo:font-size="10pt" style:font-name-asian="ＭＳ 明朝" style:font-size-asian="10pt" style:font-name-complex="Arial" style:font-size-complex="10pt"/>
    </style:style>
    <style:style style:name="T68_42" style:family="text">
      <style:text-properties fo:font-size="10pt" style:font-name-asian="ＭＳ 明朝" style:font-size-asian="10pt" style:font-name-complex="Arial" style:font-size-complex="10pt"/>
    </style:style>
    <style:style style:name="P69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  <style:text-properties fo:font-size="10pt" style:font-name-asian="ＭＳ 明朝" style:font-size-asian="10pt" style:font-name-complex="Arial" style:font-size-complex="10pt"/>
    </style:style>
    <style:style style:name="P70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70_1" style:family="text">
      <style:text-properties fo:font-size="10pt" style:font-name-asian="ＭＳ 明朝" style:font-size-asian="10pt" style:font-name-complex="Arial" style:font-size-complex="10pt"/>
    </style:style>
    <style:style style:name="T70_2" style:family="text">
      <style:text-properties fo:font-size="10pt" style:font-name-asian="ＭＳ 明朝" style:font-size-asian="10pt" style:font-name-complex="Arial" style:font-size-complex="10pt"/>
    </style:style>
    <style:style style:name="T70_3" style:family="text">
      <style:text-properties fo:font-size="10pt" style:font-name-asian="ＭＳ 明朝" style:font-size-asian="10pt" style:font-name-complex="Arial" style:font-size-complex="10pt"/>
    </style:style>
    <style:style style:name="T70_4" style:family="text">
      <style:text-properties fo:font-size="10pt" style:font-name-asian="ＭＳ 明朝" style:font-size-asian="10pt" style:font-name-complex="Arial" style:font-size-complex="10pt"/>
    </style:style>
    <style:style style:name="T70_5" style:family="text">
      <style:text-properties fo:font-size="10pt" style:font-name-asian="ＭＳ 明朝" style:font-size-asian="10pt" style:font-name-complex="Arial" style:font-size-complex="10pt"/>
    </style:style>
    <style:style style:name="T70_6" style:family="text">
      <style:text-properties fo:font-size="10pt" style:font-name-asian="ＭＳ 明朝" style:font-size-asian="10pt" style:font-name-complex="Arial" style:font-size-complex="10pt"/>
    </style:style>
    <style:style style:name="T70_7" style:family="text">
      <style:text-properties fo:font-size="10pt" style:font-name-asian="ＭＳ 明朝" style:font-size-asian="10pt" style:font-name-complex="Arial" style:font-size-complex="10pt"/>
    </style:style>
    <style:style style:name="T70_8" style:family="text">
      <style:text-properties fo:font-size="10pt" style:font-name-asian="ＭＳ 明朝" style:font-size-asian="10pt" style:font-name-complex="Arial" style:font-size-complex="10pt"/>
    </style:style>
    <style:style style:name="T70_9" style:family="text">
      <style:text-properties fo:font-size="10pt" style:font-name-asian="ＭＳ 明朝" style:font-size-asian="10pt" style:font-name-complex="Arial" style:font-size-complex="10pt"/>
    </style:style>
    <style:style style:name="T70_10" style:family="text">
      <style:text-properties fo:font-size="10pt" style:font-name-asian="ＭＳ 明朝" style:font-size-asian="10pt" style:font-name-complex="Arial" style:font-size-complex="10pt"/>
    </style:style>
    <style:style style:name="T70_11" style:family="text">
      <style:text-properties fo:font-size="10pt" style:font-name-asian="ＭＳ 明朝" style:font-size-asian="10pt" style:font-name-complex="Arial" style:font-size-complex="10pt"/>
    </style:style>
    <style:style style:name="T70_12" style:family="text">
      <style:text-properties fo:font-size="10pt" style:font-name-asian="ＭＳ 明朝" style:font-size-asian="10pt" style:font-name-complex="Arial" style:font-size-complex="10pt"/>
    </style:style>
    <style:style style:name="T70_13" style:family="text">
      <style:text-properties fo:font-size="10pt" style:font-name-asian="ＭＳ 明朝" style:font-size-asian="10pt" style:font-name-complex="Arial" style:font-size-complex="10pt"/>
    </style:style>
    <style:style style:name="T70_14" style:family="text">
      <style:text-properties fo:font-size="10pt" style:font-name-asian="ＭＳ 明朝" style:font-size-asian="10pt" style:font-name-complex="Arial" style:font-size-complex="10pt"/>
    </style:style>
    <style:style style:name="T70_15" style:family="text">
      <style:text-properties fo:font-size="10pt" style:font-name-asian="ＭＳ 明朝" style:font-size-asian="10pt" style:font-name-complex="Arial" style:font-size-complex="10pt"/>
    </style:style>
    <style:style style:name="T70_16" style:family="text">
      <style:text-properties fo:font-size="10pt" style:font-name-asian="ＭＳ 明朝" style:font-size-asian="10pt" style:font-name-complex="Arial" style:font-size-complex="10pt"/>
    </style:style>
    <style:style style:name="T70_17" style:family="text">
      <style:text-properties fo:font-size="10pt" style:font-name-asian="ＭＳ 明朝" style:font-size-asian="10pt" style:font-name-complex="Arial" style:font-size-complex="10pt"/>
    </style:style>
    <style:style style:name="T70_18" style:family="text">
      <style:text-properties fo:font-size="10pt" style:font-name-asian="ＭＳ 明朝" style:font-size-asian="10pt" style:font-name-complex="Arial" style:font-size-complex="10pt"/>
    </style:style>
    <style:style style:name="T70_19" style:family="text">
      <style:text-properties fo:font-size="10pt" style:font-name-asian="ＭＳ 明朝" style:font-size-asian="10pt" style:font-name-complex="Arial" style:font-size-complex="10pt"/>
    </style:style>
    <style:style style:name="T70_20" style:family="text">
      <style:text-properties fo:font-size="10pt" style:font-name-asian="ＭＳ 明朝" style:font-size-asian="10pt" style:font-name-complex="Arial" style:font-size-complex="10pt"/>
    </style:style>
    <style:style style:name="P71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  <style:text-properties fo:font-size="10pt" style:font-name-asian="ＭＳ 明朝" style:font-size-asian="10pt" style:font-name-complex="Arial" style:font-size-complex="10pt"/>
    </style:style>
    <style:style style:name="P72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T7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2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2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2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72_6" style:family="text">
      <style:text-properties fo:font-size="10pt" style:font-size-asian="10pt" style:font-name-complex="Arial" style:font-size-complex="10pt"/>
    </style:style>
    <style:style style:name="T72_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72_8" style:family="text">
      <style:text-properties fo:font-size="10pt" style:font-size-asian="10pt" style:font-name-complex="Arial" style:font-size-complex="10pt"/>
    </style:style>
    <style:style style:name="T72_9" style:family="text">
      <style:text-properties fo:font-size="10pt" style:font-size-asian="10pt" style:font-name-complex="Arial" style:font-size-complex="10pt"/>
    </style:style>
    <style:style style:name="T72_10" style:family="text">
      <style:text-properties fo:font-size="10pt" style:font-size-asian="10pt" style:font-name-complex="Arial" style:font-size-complex="10pt"/>
    </style:style>
    <style:style style:name="T72_11" style:family="text">
      <style:text-properties fo:font-size="10pt" style:font-size-asian="10pt" style:font-name-complex="Arial" style:font-size-complex="10pt"/>
    </style:style>
    <style:style style:name="P73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74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T7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4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4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4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74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74_6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74_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74_8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74_9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74_10" style:family="text">
      <style:text-properties fo:font-size="10pt" style:font-size-asian="10pt" style:font-name-complex="Arial" style:font-size-complex="10pt"/>
    </style:style>
    <style:style style:name="T74_11" style:family="text">
      <style:text-properties fo:font-size="10pt" style:font-size-asian="10pt" style:font-name-complex="Arial" style:font-size-complex="10pt"/>
    </style:style>
    <style:style style:name="P75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76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76_1" style:family="text">
      <style:text-properties fo:font-style="italic" style:font-style-asian="italic" style:font-style-complex="italic" fo:font-size="10pt" style:font-name-asian="ＭＳ 明朝" style:font-size-asian="10pt" style:font-name-complex="Arial" style:font-size-complex="10pt" fo:font-weight="bold" style:font-weight-asian="bold" style:font-weight-complex="bold"/>
    </style:style>
    <style:style style:name="P77" style:family="paragraph" style:parent-style-name="Normal">
      <style:paragraph-properties fo:text-align="justify" fo:background-color="#ffffff"/>
    </style:style>
    <style:style style:name="T77_1" style:family="text">
      <style:text-properties fo:font-size="10pt" style:font-name-asian="ＭＳ 明朝" style:font-size-asian="10pt" style:font-name-complex="Arial" style:font-size-complex="10pt"/>
    </style:style>
    <style:style style:name="T77_2" style:family="text">
      <style:text-properties fo:font-size="10pt" style:font-name-asian="ＭＳ 明朝" style:font-size-asian="10pt" style:font-name-complex="Arial" style:font-size-complex="10pt"/>
    </style:style>
    <style:style style:name="T77_3" style:family="text">
      <style:text-properties fo:font-size="10pt" style:font-name-asian="ＭＳ 明朝" style:font-size-asian="10pt" style:font-name-complex="Arial" style:font-size-complex="10pt"/>
    </style:style>
    <style:style style:name="T77_4" style:family="text">
      <style:text-properties fo:font-size="10pt" style:font-name-asian="ＭＳ 明朝" style:font-size-asian="10pt" style:font-name-complex="Arial" style:font-size-complex="10pt"/>
    </style:style>
    <style:style style:name="T77_5" style:family="text">
      <style:text-properties fo:font-size="10pt" style:font-name-asian="ＭＳ 明朝" style:font-size-asian="10pt" style:font-name-complex="Arial" style:font-size-complex="10pt"/>
    </style:style>
    <style:style style:name="T77_6" style:family="text">
      <style:text-properties fo:font-size="10pt" style:font-name-asian="ＭＳ 明朝" style:font-size-asian="10pt" style:font-name-complex="Arial" style:font-size-complex="10pt"/>
    </style:style>
    <style:style style:name="T77_7" style:family="text">
      <style:text-properties fo:font-size="10pt" style:font-name-asian="ＭＳ 明朝" style:font-size-asian="10pt" style:font-name-complex="Arial" style:font-size-complex="10pt"/>
    </style:style>
    <style:style style:name="T77_8" style:family="text">
      <style:text-properties fo:font-size="10pt" style:font-name-asian="ＭＳ 明朝" style:font-size-asian="10pt" style:font-name-complex="Arial" style:font-size-complex="10pt"/>
    </style:style>
    <style:style style:name="T77_9" style:family="text">
      <style:text-properties fo:font-size="10pt" style:font-name-asian="ＭＳ 明朝" style:font-size-asian="10pt" style:font-name-complex="Arial" style:font-size-complex="10pt"/>
    </style:style>
    <style:style style:name="T77_10" style:family="text">
      <style:text-properties fo:font-size="10pt" style:font-name-asian="ＭＳ 明朝" style:font-size-asian="10pt" style:font-name-complex="Arial" style:font-size-complex="10pt"/>
    </style:style>
    <style:style style:name="T77_11" style:family="text">
      <style:text-properties fo:font-size="10pt" style:font-name-asian="ＭＳ 明朝" style:font-size-asian="10pt" style:font-name-complex="Arial" style:font-size-complex="10pt"/>
    </style:style>
    <style:style style:name="T77_12" style:family="text">
      <style:text-properties fo:font-size="10pt" style:font-name-asian="ＭＳ 明朝" style:font-size-asian="10pt" style:font-name-complex="Arial" style:font-size-complex="10pt"/>
    </style:style>
    <style:style style:name="T77_13" style:family="text">
      <style:text-properties fo:font-size="10pt" style:font-name-asian="ＭＳ 明朝" style:font-size-asian="10pt" style:font-name-complex="Arial" style:font-size-complex="10pt"/>
    </style:style>
    <style:style style:name="T77_14" style:family="text">
      <style:text-properties fo:font-size="10pt" style:font-name-asian="ＭＳ 明朝" style:font-size-asian="10pt" style:font-name-complex="Arial" style:font-size-complex="10pt"/>
    </style:style>
    <style:style style:name="T77_15" style:family="text">
      <style:text-properties fo:font-size="10pt" style:font-name-asian="ＭＳ 明朝" style:font-size-asian="10pt" style:font-name-complex="Arial" style:font-size-complex="10pt"/>
    </style:style>
    <style:style style:name="T77_16" style:family="text">
      <style:text-properties fo:font-size="10pt" style:font-name-asian="ＭＳ 明朝" style:font-size-asian="10pt" style:font-name-complex="Arial" style:font-size-complex="10pt"/>
    </style:style>
    <style:style style:name="T77_17" style:family="text">
      <style:text-properties fo:font-size="10pt" style:font-name-asian="ＭＳ 明朝" style:font-size-asian="10pt" style:font-name-complex="Arial" style:font-size-complex="10pt"/>
    </style:style>
    <style:style style:name="T77_18" style:family="text">
      <style:text-properties fo:font-size="10pt" style:font-name-asian="ＭＳ 明朝" style:font-size-asian="10pt" style:font-name-complex="Arial" style:font-size-complex="10pt"/>
    </style:style>
    <style:style style:name="T77_19" style:family="text">
      <style:text-properties fo:font-size="10pt" style:font-name-asian="ＭＳ 明朝" style:font-size-asian="10pt" style:font-name-complex="Arial" style:font-size-complex="10pt"/>
    </style:style>
    <style:style style:name="T77_20" style:family="text">
      <style:text-properties fo:font-size="10pt" style:font-name-asian="ＭＳ 明朝" style:font-size-asian="10pt" style:font-name-complex="Arial" style:font-size-complex="10pt"/>
    </style:style>
    <style:style style:name="T77_21" style:family="text">
      <style:text-properties fo:font-size="10pt" style:font-name-asian="ＭＳ 明朝" style:font-size-asian="10pt" style:font-name-complex="Arial" style:font-size-complex="10pt"/>
    </style:style>
    <style:style style:name="T77_22" style:family="text">
      <style:text-properties fo:font-size="10pt" style:font-name-asian="ＭＳ 明朝" style:font-size-asian="10pt" style:font-name-complex="Arial" style:font-size-complex="10pt"/>
    </style:style>
    <style:style style:name="T77_23" style:family="text">
      <style:text-properties fo:font-size="10pt" style:font-name-asian="ＭＳ 明朝" style:font-size-asian="10pt" style:font-name-complex="Arial" style:font-size-complex="10pt"/>
    </style:style>
    <style:style style:name="T77_24" style:family="text">
      <style:text-properties fo:font-size="10pt" style:font-name-asian="ＭＳ 明朝" style:font-size-asian="10pt" style:font-name-complex="Arial" style:font-size-complex="10pt"/>
    </style:style>
    <style:style style:name="T77_25" style:family="text">
      <style:text-properties fo:font-size="10pt" style:font-name-asian="ＭＳ 明朝" style:font-size-asian="10pt" style:font-name-complex="Arial" style:font-size-complex="10pt"/>
    </style:style>
    <style:style style:name="T77_26" style:family="text">
      <style:text-properties fo:font-size="10pt" style:font-name-asian="ＭＳ 明朝" style:font-size-asian="10pt" style:font-name-complex="Arial" style:font-size-complex="10pt"/>
    </style:style>
    <style:style style:name="T77_27" style:family="text">
      <style:text-properties fo:font-size="10pt" style:font-name-asian="ＭＳ 明朝" style:font-size-asian="10pt" style:font-name-complex="Arial" style:font-size-complex="10pt"/>
    </style:style>
    <style:style style:name="T77_28" style:family="text">
      <style:text-properties fo:font-size="10pt" style:font-name-asian="ＭＳ 明朝" style:font-size-asian="10pt" style:font-name-complex="Arial" style:font-size-complex="10pt"/>
    </style:style>
    <style:style style:name="T77_29" style:family="text">
      <style:text-properties fo:font-size="10pt" style:font-name-asian="ＭＳ 明朝" style:font-size-asian="10pt" style:font-name-complex="Arial" style:font-size-complex="10pt"/>
    </style:style>
    <style:style style:name="T77_30" style:family="text">
      <style:text-properties fo:font-size="10pt" style:font-name-asian="ＭＳ 明朝" style:font-size-asian="10pt" style:font-name-complex="Arial" style:font-size-complex="10pt"/>
    </style:style>
    <style:style style:name="T77_31" style:family="text">
      <style:text-properties fo:font-size="10pt" style:font-name-asian="ＭＳ 明朝" style:font-size-asian="10pt" style:font-name-complex="Arial" style:font-size-complex="10pt"/>
    </style:style>
    <style:style style:name="T77_32" style:family="text">
      <style:text-properties fo:font-size="10pt" style:font-name-asian="ＭＳ 明朝" style:font-size-asian="10pt" style:font-name-complex="Arial" style:font-size-complex="10pt"/>
    </style:style>
    <style:style style:name="T77_33" style:family="text">
      <style:text-properties fo:font-size="10pt" style:font-name-asian="ＭＳ 明朝" style:font-size-asian="10pt" style:font-name-complex="Arial" style:font-size-complex="10pt"/>
    </style:style>
    <style:style style:name="T77_34" style:family="text">
      <style:text-properties fo:font-size="10pt" style:font-name-asian="ＭＳ 明朝" style:font-size-asian="10pt" style:font-name-complex="Arial" style:font-size-complex="10pt"/>
    </style:style>
    <style:style style:name="T77_35" style:family="text">
      <style:text-properties fo:font-size="10pt" style:font-name-asian="ＭＳ 明朝" style:font-size-asian="10pt" style:font-name-complex="Arial" style:font-size-complex="10pt"/>
    </style:style>
    <style:style style:name="T77_36" style:family="text">
      <style:text-properties fo:font-size="10pt" style:font-name-asian="ＭＳ 明朝" style:font-size-asian="10pt" style:font-name-complex="Arial" style:font-size-complex="10pt"/>
    </style:style>
    <style:style style:name="T77_37" style:family="text">
      <style:text-properties fo:font-size="10pt" style:font-name-asian="ＭＳ 明朝" style:font-size-asian="10pt" style:font-name-complex="Arial" style:font-size-complex="10pt"/>
    </style:style>
    <style:style style:name="P78" style:family="paragraph" style:parent-style-name="Normal">
      <style:paragraph-properties fo:text-align="justify" fo:background-color="#ffffff"/>
      <style:text-properties fo:font-size="10pt" style:font-name-asian="ＭＳ 明朝" style:font-size-asian="10pt" style:font-name-complex="Arial" style:font-size-complex="10pt"/>
    </style:style>
    <style:style style:name="P79" style:family="paragraph" style:parent-style-name="Normal">
      <style:paragraph-properties fo:text-align="justify" fo:background-color="#ffffff"/>
    </style:style>
    <style:style style:name="T79_1" style:family="text">
      <style:text-properties fo:font-size="10pt" style:font-size-asian="10pt" style:font-name-complex="Arial" style:font-size-complex="10pt"/>
    </style:style>
    <style:style style:name="T79_2" style:family="text">
      <style:text-properties fo:font-size="10pt" style:font-size-asian="10pt" style:font-name-complex="Arial" style:font-size-complex="10pt"/>
    </style:style>
    <style:style style:name="T79_3" style:family="text">
      <style:text-properties fo:font-size="10pt" style:font-size-asian="10pt" style:font-name-complex="Arial" style:font-size-complex="10pt"/>
    </style:style>
    <style:style style:name="T79_4" style:family="text">
      <style:text-properties fo:font-size="10pt" style:font-size-asian="10pt" style:font-name-complex="Arial" style:font-size-complex="10pt"/>
    </style:style>
    <style:style style:name="T79_5" style:family="text">
      <style:text-properties fo:font-size="10pt" style:font-size-asian="10pt" style:font-name-complex="Arial" style:font-size-complex="10pt"/>
    </style:style>
    <style:style style:name="P80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81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T8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1_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81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1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81_5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81_6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81_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81_8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81_9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81_10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81_11" style:family="text">
      <style:text-properties fo:font-size="10pt" style:font-size-asian="10pt" style:font-name-complex="Arial" style:font-size-complex="10pt"/>
    </style:style>
    <style:style style:name="T81_12" style:family="text">
      <style:text-properties fo:font-size="10pt" style:font-size-asian="10pt" style:font-name-complex="Arial" style:font-size-complex="10pt"/>
    </style:style>
    <style:style style:name="T81_13" style:family="text">
      <style:text-properties fo:font-size="10pt" style:font-size-asian="10pt" style:font-name-complex="Arial" style:font-size-complex="10pt"/>
    </style:style>
    <style:style style:name="T81_14" style:family="text">
      <style:text-properties fo:font-size="10pt" style:font-size-asian="10pt" style:font-name-complex="Arial" style:font-size-complex="10pt"/>
    </style:style>
    <style:style style:name="T81_15" style:family="text">
      <style:text-properties fo:font-size="10pt" style:font-size-asian="10pt" style:font-name-complex="Arial" style:font-size-complex="10pt"/>
    </style:style>
    <style:style style:name="T81_16" style:family="text">
      <style:text-properties fo:font-size="10pt" style:font-size-asian="10pt" style:font-name-complex="Arial" style:font-size-complex="10pt"/>
    </style:style>
    <style:style style:name="T81_17" style:family="text">
      <style:text-properties fo:font-size="10pt" style:font-size-asian="10pt" style:font-name-complex="Arial" style:font-size-complex="10pt"/>
    </style:style>
    <style:style style:name="T81_18" style:family="text">
      <style:text-properties fo:font-size="10pt" style:font-size-asian="10pt" style:font-name-complex="Arial" style:font-size-complex="10pt"/>
    </style:style>
    <style:style style:name="T81_19" style:family="text">
      <style:text-properties fo:font-size="10pt" style:font-size-asian="10pt" style:font-name-complex="Arial" style:font-size-complex="10pt"/>
    </style:style>
    <style:style style:name="T81_20" style:family="text">
      <style:text-properties fo:font-size="10pt" style:font-size-asian="10pt" style:font-name-complex="Arial" style:font-size-complex="10pt"/>
    </style:style>
    <style:style style:name="T81_21" style:family="text">
      <style:text-properties fo:font-size="10pt" style:font-size-asian="10pt" style:font-name-complex="Arial" style:font-size-complex="10pt"/>
    </style:style>
    <style:style style:name="T81_22" style:family="text">
      <style:text-properties fo:font-size="10pt" style:font-size-asian="10pt" style:font-name-complex="Arial" style:font-size-complex="10pt"/>
    </style:style>
    <style:style style:name="T81_23" style:family="text">
      <style:text-properties fo:font-size="10pt" style:font-size-asian="10pt" style:font-name-complex="Arial" style:font-size-complex="10pt"/>
    </style:style>
    <style:style style:name="T81_24" style:family="text">
      <style:text-properties fo:font-size="10pt" style:font-size-asian="10pt" style:font-name-complex="Arial" style:font-size-complex="10pt"/>
    </style:style>
    <style:style style:name="T81_25" style:family="text">
      <style:text-properties fo:font-size="10pt" style:font-size-asian="10pt" style:font-name-complex="Arial" style:font-size-complex="10pt"/>
    </style:style>
    <style:style style:name="T81_26" style:family="text">
      <style:text-properties fo:font-size="10pt" style:font-name-asian="Arial" style:font-size-asian="10pt" style:font-name-complex="Arial" style:font-size-complex="10pt"/>
    </style:style>
    <style:style style:name="T81_27" style:family="text">
      <style:text-properties fo:font-size="10pt" style:font-name-asian="Arial" style:font-size-asian="10pt" style:font-name-complex="Arial" style:font-size-complex="10pt"/>
    </style:style>
    <style:style style:name="T81_28" style:family="text">
      <style:text-properties fo:font-size="10pt" style:font-name-asian="Arial" style:font-size-asian="10pt" style:font-name-complex="Arial" style:font-size-complex="10pt"/>
    </style:style>
    <style:style style:name="T81_29" style:family="text">
      <style:text-properties fo:font-size="10pt" style:font-name-asian="Arial" style:font-size-asian="10pt" style:font-name-complex="Arial" style:font-size-complex="10pt"/>
    </style:style>
    <style:style style:name="T81_30" style:family="text">
      <style:text-properties fo:font-size="10pt" style:font-name-asian="Arial" style:font-size-asian="10pt" style:font-name-complex="Arial" style:font-size-complex="10pt"/>
    </style:style>
    <style:style style:name="T81_31" style:family="text">
      <style:text-properties fo:font-size="10pt" style:font-name-asian="Arial" style:font-size-asian="10pt" style:font-name-complex="Arial" style:font-size-complex="10pt"/>
    </style:style>
    <style:style style:name="T81_32" style:family="text">
      <style:text-properties fo:font-size="10pt" style:font-name-asian="Arial" style:font-size-asian="10pt" style:font-name-complex="Arial" style:font-size-complex="10pt"/>
    </style:style>
    <style:style style:name="T81_33" style:family="text">
      <style:text-properties fo:font-size="10pt" style:font-name-asian="Arial" style:font-size-asian="10pt" style:font-name-complex="Arial" style:font-size-complex="10pt"/>
    </style:style>
    <style:style style:name="T81_34" style:family="text">
      <style:text-properties fo:font-size="10pt" style:font-name-asian="Arial" style:font-size-asian="10pt" style:font-name-complex="Arial" style:font-size-complex="10pt"/>
    </style:style>
    <style:style style:name="T81_35" style:family="text">
      <style:text-properties fo:font-size="10pt" style:font-name-asian="Arial" style:font-size-asian="10pt" style:font-name-complex="Arial" style:font-size-complex="10pt"/>
    </style:style>
    <style:style style:name="P82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83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84" style:family="paragraph" style:parent-style-name="Normal">
      <style:paragraph-properties fo:text-align="justify" fo:background-color="#ffffff"/>
    </style:style>
    <style:style style:name="T84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P85" style:family="paragraph" style:parent-style-name="Normal">
      <style:paragraph-properties fo:text-align="justify" fo:background-color="#ffffff" fo:margin-bottom="0.212cm"/>
    </style:style>
    <style:style style:name="T85_1" style:family="text">
      <style:text-properties fo:font-size="10pt" style:font-size-asian="10pt" style:font-name-complex="Arial" style:font-size-complex="10pt"/>
    </style:style>
    <style:style style:name="T85_2" style:family="text">
      <style:text-properties fo:font-size="10pt" style:font-size-asian="10pt" style:font-name-complex="Arial" style:font-size-complex="10pt"/>
    </style:style>
    <style:style style:name="T85_3" style:family="text">
      <style:text-properties fo:font-size="10pt" style:font-size-asian="10pt" style:font-name-complex="Arial" style:font-size-complex="10pt"/>
    </style:style>
    <style:style style:name="T85_4" style:family="text">
      <style:text-properties fo:font-size="10pt" style:font-size-asian="10pt" style:font-name-complex="Arial" style:font-size-complex="10pt"/>
    </style:style>
    <style:style style:name="T85_5" style:family="text">
      <style:text-properties fo:font-size="10pt" style:font-size-asian="10pt" style:font-name-complex="Arial" style:font-size-complex="10pt"/>
    </style:style>
    <style:style style:name="T85_6" style:family="text">
      <style:text-properties fo:font-size="10pt" style:font-size-asian="10pt" style:font-name-complex="Arial" style:font-size-complex="10pt"/>
    </style:style>
    <style:style style:name="T85_7" style:family="text">
      <style:text-properties fo:font-size="10pt" style:font-size-asian="10pt" style:font-name-complex="Arial" style:font-size-complex="10pt"/>
    </style:style>
    <style:style style:name="T85_8" style:family="text">
      <style:text-properties fo:font-size="10pt" style:font-size-asian="10pt" style:font-name-complex="Arial" style:font-size-complex="10pt"/>
    </style:style>
    <style:style style:name="T85_9" style:family="text">
      <style:text-properties fo:font-size="10pt" style:font-size-asian="10pt" style:font-name-complex="Arial" style:font-size-complex="10pt"/>
    </style:style>
    <style:style style:name="T85_10" style:family="text">
      <style:text-properties fo:font-size="10pt" style:font-size-asian="10pt" style:font-name-complex="Arial" style:font-size-complex="10pt"/>
    </style:style>
    <style:style style:name="T85_11" style:family="text">
      <style:text-properties fo:font-size="10pt" style:font-size-asian="10pt" style:font-name-complex="Arial" style:font-size-complex="10pt"/>
    </style:style>
    <style:style style:name="T85_12" style:family="text">
      <style:text-properties fo:font-size="10pt" style:font-size-asian="10pt" style:font-name-complex="Arial" style:font-size-complex="10pt"/>
    </style:style>
    <style:style style:name="T85_13" style:family="text">
      <style:text-properties fo:font-size="10pt" style:font-size-asian="10pt" style:font-name-complex="Arial" style:font-size-complex="10pt"/>
    </style:style>
    <style:style style:name="T85_14" style:family="text">
      <style:text-properties fo:font-size="10pt" style:font-size-asian="10pt" style:font-name-complex="Arial" style:font-size-complex="10pt"/>
    </style:style>
    <style:style style:name="T85_15" style:family="text">
      <style:text-properties fo:font-size="10pt" style:font-size-asian="10pt" style:font-name-complex="Arial" style:font-size-complex="10pt"/>
    </style:style>
    <style:style style:name="T85_16" style:family="text">
      <style:text-properties fo:font-size="10pt" style:font-size-asian="10pt" style:font-name-complex="Arial" style:font-size-complex="10pt"/>
    </style:style>
    <style:style style:name="T85_17" style:family="text">
      <style:text-properties fo:font-size="10pt" style:font-size-asian="10pt" style:font-name-complex="Arial" style:font-size-complex="10pt"/>
    </style:style>
    <style:style style:name="T85_18" style:family="text">
      <style:text-properties fo:font-size="10pt" style:font-size-asian="10pt" style:font-name-complex="Arial" style:font-size-complex="10pt"/>
    </style:style>
    <style:style style:name="T85_19" style:family="text">
      <style:text-properties fo:font-size="10pt" style:font-size-asian="10pt" style:font-name-complex="Arial" style:font-size-complex="10pt"/>
    </style:style>
    <style:style style:name="T85_20" style:family="text">
      <style:text-properties fo:font-size="10pt" style:font-size-asian="10pt" style:font-name-complex="Arial" style:font-size-complex="10pt"/>
    </style:style>
    <style:style style:name="T85_21" style:family="text">
      <style:text-properties fo:font-size="10pt" style:font-size-asian="10pt" style:font-name-complex="Arial" style:font-size-complex="10pt"/>
    </style:style>
    <style:style style:name="T85_22" style:family="text">
      <style:text-properties fo:font-size="10pt" style:font-size-asian="10pt" style:font-name-complex="Arial" style:font-size-complex="10pt"/>
    </style:style>
    <style:style style:name="T85_23" style:family="text">
      <style:text-properties fo:font-size="10pt" style:font-size-asian="10pt" style:font-name-complex="Arial" style:font-size-complex="10pt"/>
    </style:style>
    <style:style style:name="T85_24" style:family="text">
      <style:text-properties fo:font-size="10pt" style:font-size-asian="10pt" style:font-name-complex="Arial" style:font-size-complex="10pt"/>
    </style:style>
    <style:style style:name="T85_25" style:family="text">
      <style:text-properties fo:font-size="10pt" style:font-size-asian="10pt" style:font-name-complex="Arial" style:font-size-complex="10pt"/>
    </style:style>
    <style:style style:name="T85_26" style:family="text">
      <style:text-properties fo:font-size="10pt" style:font-size-asian="10pt" style:font-name-complex="Arial" style:font-size-complex="10pt"/>
    </style:style>
    <style:style style:name="T85_27" style:family="text">
      <style:text-properties fo:font-size="10pt" style:font-size-asian="10pt" style:font-name-complex="Arial" style:font-size-complex="10pt"/>
    </style:style>
    <style:style style:name="T85_28" style:family="text">
      <style:text-properties fo:font-size="10pt" style:font-size-asian="10pt" style:font-name-complex="Arial" style:font-size-complex="10pt"/>
    </style:style>
    <style:style style:name="T85_29" style:family="text">
      <style:text-properties fo:font-size="10pt" style:font-size-asian="10pt" style:font-name-complex="Arial" style:font-size-complex="10pt"/>
    </style:style>
    <style:style style:name="T85_30" style:family="text">
      <style:text-properties fo:font-size="10pt" style:font-size-asian="10pt" style:font-name-complex="Arial" style:font-size-complex="10pt"/>
    </style:style>
    <style:style style:name="T85_31" style:family="text">
      <style:text-properties fo:font-size="10pt" style:font-size-asian="10pt" style:font-name-complex="Arial" style:font-size-complex="10pt"/>
    </style:style>
    <style:style style:name="T85_32" style:family="text">
      <style:text-properties fo:font-size="10pt" style:font-size-asian="10pt" style:font-name-complex="Arial" style:font-size-complex="10pt"/>
    </style:style>
    <style:style style:name="T85_33" style:family="text">
      <style:text-properties fo:font-size="10pt" style:font-size-asian="10pt" style:font-name-complex="Arial" style:font-size-complex="10pt"/>
    </style:style>
    <style:style style:name="T85_34" style:family="text">
      <style:text-properties fo:font-size="10pt" style:font-size-asian="10pt" style:font-name-complex="Arial" style:font-size-complex="10pt"/>
    </style:style>
    <style:style style:name="T85_35" style:family="text">
      <style:text-properties fo:font-size="10pt" style:font-size-asian="10pt" style:font-name-complex="Arial" style:font-size-complex="10pt"/>
    </style:style>
    <style:style style:name="T85_36" style:family="text">
      <style:text-properties fo:font-size="10pt" style:font-size-asian="10pt" style:font-name-complex="Arial" style:font-size-complex="10pt"/>
    </style:style>
    <style:style style:name="T85_37" style:family="text">
      <style:text-properties fo:font-size="10pt" style:font-size-asian="10pt" style:font-name-complex="Arial" style:font-size-complex="10pt"/>
    </style:style>
    <style:style style:name="P86" style:family="paragraph" style:parent-style-name="List_20_Paragraph">
      <style:paragraph-properties fo:text-align="justify" fo:background-color="#ffffff" fo:margin-bottom="0.212cm"/>
    </style:style>
    <style:style style:name="T86_1" style:family="text">
      <style:text-properties fo:font-size="10pt" style:font-size-asian="10pt" style:font-name-complex="Arial" style:font-size-complex="10pt"/>
    </style:style>
    <style:style style:name="T86_2" style:family="text">
      <style:text-properties fo:font-size="10pt" style:font-size-asian="10pt" style:font-name-complex="Arial" style:font-size-complex="10pt"/>
    </style:style>
    <style:style style:name="T86_3" style:family="text">
      <style:text-properties fo:font-size="10pt" style:font-size-asian="10pt" style:font-name-complex="Arial" style:font-size-complex="10pt"/>
    </style:style>
    <style:style style:name="T86_4" style:family="text">
      <style:text-properties fo:font-size="10pt" style:font-size-asian="10pt" style:font-name-complex="Arial" style:font-size-complex="10pt"/>
    </style:style>
    <style:style style:name="T86_5" style:family="text">
      <style:text-properties fo:font-size="10pt" style:font-size-asian="10pt" style:font-name-complex="Arial" style:font-size-complex="10pt"/>
    </style:style>
    <style:style style:name="T86_6" style:family="text">
      <style:text-properties fo:font-size="10pt" style:font-size-asian="10pt" style:font-name-complex="Arial" style:font-size-complex="10pt"/>
    </style:style>
    <style:style style:name="T86_7" style:family="text">
      <style:text-properties fo:font-size="10pt" style:font-size-asian="10pt" style:font-name-complex="Arial" style:font-size-complex="10pt"/>
    </style:style>
    <style:style style:name="T86_8" style:family="text">
      <style:text-properties fo:font-size="10pt" style:font-size-asian="10pt" style:font-name-complex="Arial" style:font-size-complex="10pt"/>
    </style:style>
    <style:style style:name="T86_9" style:family="text" style:parent-style-name="Footnote_20_reference">
      <style:text-properties fo:font-size="10pt" style:font-size-asian="10pt" style:font-name-complex="Arial" style:font-size-complex="10pt"/>
    </style:style>
    <style:style style:name="T86_10" style:family="text" style:parent-style-name="List_20_Paragraph">
      <style:text-properties fo:font-size="10pt" style:font-size-asian="10pt" style:font-name-complex="Arial" style:font-size-complex="10pt"/>
    </style:style>
    <style:style style:name="P87" style:family="paragraph" style:parent-style-name="Footnote_20_text"/>
    <style:style style:name="T87_1" style:family="text">
      <style:text-properties style:font-name-complex="Arial"/>
    </style:style>
    <style:style style:name="T87_2" style:family="text">
      <style:text-properties fo:font-size="10pt" style:font-size-asian="10pt" style:font-name-complex="Arial" style:font-size-complex="10pt"/>
    </style:style>
    <style:style style:name="T87_3" style:family="text">
      <style:text-properties fo:font-size="10pt" style:font-size-asian="10pt" style:font-name-complex="Arial" style:font-size-complex="10pt"/>
    </style:style>
    <style:style style:name="T87_4" style:family="text">
      <style:text-properties fo:font-size="10pt" style:font-size-asian="10pt" style:font-name-complex="Arial" style:font-size-complex="10pt"/>
    </style:style>
    <style:style style:name="T87_5" style:family="text">
      <style:text-properties fo:font-size="10pt" style:font-size-asian="10pt" style:font-name-complex="Arial" style:font-size-complex="10pt"/>
    </style:style>
    <style:style style:name="T87_6" style:family="text">
      <style:text-properties fo:font-size="10pt" style:font-size-asian="10pt" style:font-name-complex="Arial" style:font-size-complex="10pt"/>
    </style:style>
    <style:style style:name="T87_7" style:family="text">
      <style:text-properties fo:font-size="10pt" style:font-size-asian="10pt" style:font-name-complex="Arial" style:font-size-complex="10pt"/>
    </style:style>
    <style:style style:name="T87_8" style:family="text">
      <style:text-properties fo:font-size="10pt" style:font-size-asian="10pt" style:font-name-complex="Arial" style:font-size-complex="10pt"/>
    </style:style>
    <style:style style:name="T87_9" style:family="text">
      <style:text-properties fo:font-size="10pt" style:font-size-asian="10pt" style:font-name-complex="Arial" style:font-size-complex="10pt"/>
    </style:style>
    <style:style style:name="P88" style:family="paragraph" style:parent-style-name="List_20_Paragraph">
      <style:paragraph-properties fo:text-align="justify" fo:background-color="#ffffff" fo:margin-bottom="0.212cm"/>
    </style:style>
    <style:style style:name="T88_1" style:family="text">
      <style:text-properties fo:font-size="10pt" style:font-size-asian="10pt" style:font-name-complex="Arial" style:font-size-complex="10pt"/>
    </style:style>
    <style:style style:name="T88_2" style:family="text">
      <style:text-properties fo:font-size="10pt" style:font-size-asian="10pt" style:font-name-complex="Arial" style:font-size-complex="10pt"/>
    </style:style>
    <style:style style:name="T88_3" style:family="text" style:parent-style-name="List_20_Paragraph">
      <style:text-properties fo:font-size="10pt" style:font-size-asian="10pt" style:font-name-complex="Arial" style:font-size-complex="10pt"/>
    </style:style>
    <style:style style:name="P89" style:family="paragraph" style:parent-style-name="Footnote_20_text"/>
    <style:style style:name="T89_1" style:family="text">
      <style:text-properties style:font-name-complex="Arial"/>
    </style:style>
    <style:style style:name="T89_2" style:family="text">
      <style:text-properties fo:font-size="10pt" style:font-size-asian="10pt" style:font-name-complex="Arial" style:font-size-complex="10pt"/>
    </style:style>
    <style:style style:name="P90" style:family="paragraph" style:parent-style-name="List_20_Paragraph">
      <style:paragraph-properties fo:text-align="justify" fo:background-color="#ffffff" fo:margin-bottom="0.212cm"/>
      <style:text-properties fo:font-size="10pt" style:font-size-asian="10pt" style:font-name-complex="Arial" style:font-size-complex="10pt"/>
    </style:style>
    <style:style style:name="T90_1" style:family="text">
      <style:text-properties fo:font-size="10pt" style:font-size-asian="10pt" style:font-name-complex="Arial" style:font-size-complex="10pt"/>
    </style:style>
    <style:style style:name="T90_2" style:family="text">
      <style:text-properties fo:font-size="10pt" style:font-size-asian="10pt" style:font-name-complex="Arial" style:font-size-complex="10pt"/>
    </style:style>
    <style:style style:name="T90_3" style:family="text">
      <style:text-properties fo:font-size="10pt" style:font-size-asian="10pt" style:font-name-complex="Arial" style:font-size-complex="10pt"/>
    </style:style>
    <style:style style:name="T90_4" style:family="text">
      <style:text-properties fo:font-size="10pt" style:font-size-asian="10pt" style:font-name-complex="Arial" style:font-size-complex="10pt"/>
    </style:style>
    <style:style style:name="P91" style:family="paragraph" style:parent-style-name="List_20_Paragraph">
      <style:paragraph-properties fo:text-align="justify" fo:background-color="#ffffff" fo:margin-bottom="0.212cm"/>
      <style:text-properties fo:font-size="10pt" style:font-size-asian="10pt" style:font-name-complex="Arial" style:font-size-complex="10pt"/>
    </style:style>
    <style:style style:name="T91_1" style:family="text">
      <style:text-properties fo:font-size="10pt" style:font-size-asian="10pt" style:font-name-complex="Arial" style:font-size-complex="10pt"/>
    </style:style>
    <style:style style:name="P92" style:family="paragraph" style:parent-style-name="List_20_Paragraph">
      <style:paragraph-properties fo:text-align="justify" fo:background-color="#ffffff" fo:margin-bottom="0.212cm"/>
      <style:text-properties fo:font-size="10pt" style:font-size-asian="10pt" style:font-name-complex="Arial" style:font-size-complex="10pt"/>
    </style:style>
    <style:style style:name="T92_1" style:family="text">
      <style:text-properties fo:font-size="10pt" style:font-size-asian="10pt" style:font-name-complex="Arial" style:font-size-complex="10pt"/>
    </style:style>
    <style:style style:name="T92_2" style:family="text">
      <style:text-properties fo:font-size="10pt" style:font-size-asian="10pt" style:font-name-complex="Arial" style:font-size-complex="10pt"/>
    </style:style>
    <style:style style:name="P93" style:family="paragraph" style:parent-style-name="List_20_Paragraph">
      <style:paragraph-properties fo:text-align="justify" fo:background-color="#ffffff" fo:margin-bottom="0.212cm"/>
      <style:text-properties fo:font-size="10pt" style:font-size-asian="10pt" style:font-name-complex="Arial" style:font-size-complex="10pt"/>
    </style:style>
    <style:style style:name="T93_1" style:family="text">
      <style:text-properties fo:font-size="10pt" style:font-size-asian="10pt" style:font-name-complex="Arial" style:font-size-complex="10pt"/>
    </style:style>
    <style:style style:name="T93_2" style:family="text">
      <style:text-properties fo:font-size="10pt" style:font-size-asian="10pt" style:font-name-complex="Arial" style:font-size-complex="10pt"/>
    </style:style>
    <style:style style:name="T93_3" style:family="text">
      <style:text-properties fo:font-size="10pt" style:font-size-asian="10pt" style:font-name-complex="Arial" style:font-size-complex="10pt"/>
    </style:style>
    <style:style style:name="T93_4" style:family="text">
      <style:text-properties fo:font-size="10pt" style:font-size-asian="10pt" style:font-name-complex="Arial" style:font-size-complex="10pt"/>
    </style:style>
    <style:style style:name="P94" style:family="paragraph" style:parent-style-name="List_20_Paragraph">
      <style:paragraph-properties fo:text-align="justify" fo:background-color="#ffffff" fo:margin-bottom="0.212cm"/>
      <style:text-properties fo:font-size="10pt" style:font-size-asian="10pt" style:font-name-complex="Arial" style:font-size-complex="10pt"/>
    </style:style>
    <style:style style:name="T94_1" style:family="text">
      <style:text-properties fo:font-size="10pt" style:font-size-asian="10pt" style:font-name-complex="Arial" style:font-size-complex="10pt"/>
    </style:style>
    <style:style style:name="T94_2" style:family="text">
      <style:text-properties fo:font-size="10pt" style:font-size-asian="10pt" style:font-name-complex="Arial" style:font-size-complex="10pt"/>
    </style:style>
    <style:style style:name="T94_3" style:family="text">
      <style:text-properties fo:font-size="10pt" style:font-size-asian="10pt" style:font-name-complex="Arial" style:font-size-complex="10pt"/>
    </style:style>
    <style:style style:name="T94_4" style:family="text">
      <style:text-properties fo:font-size="10pt" style:font-size-asian="10pt" style:font-name-complex="Arial" style:font-size-complex="10pt"/>
    </style:style>
    <style:style style:name="T94_5" style:family="text">
      <style:text-properties fo:font-size="10pt" style:font-size-asian="10pt" style:font-name-complex="Arial" style:font-size-complex="10pt"/>
    </style:style>
    <style:style style:name="T94_6" style:family="text">
      <style:text-properties fo:font-size="10pt" style:font-size-asian="10pt" style:font-name-complex="Arial" style:font-size-complex="10pt"/>
    </style:style>
    <style:style style:name="T94_7" style:family="text">
      <style:text-properties fo:font-size="10pt" style:font-size-asian="10pt" style:font-name-complex="Arial" style:font-size-complex="10pt"/>
    </style:style>
    <style:style style:name="T94_8" style:family="text">
      <style:text-properties fo:font-size="10pt" style:font-size-asian="10pt" style:font-name-complex="Arial" style:font-size-complex="10pt"/>
    </style:style>
    <style:style style:name="T94_9" style:family="text">
      <style:text-properties fo:font-size="10pt" style:font-size-asian="10pt" style:font-name-complex="Arial" style:font-size-complex="10pt"/>
    </style:style>
    <style:style style:name="T94_10" style:family="text">
      <style:text-properties fo:font-size="10pt" style:font-size-asian="10pt" style:font-name-complex="Arial" style:font-size-complex="10pt"/>
    </style:style>
    <style:style style:name="T94_11" style:family="text">
      <style:text-properties fo:font-size="10pt" style:font-size-asian="10pt" style:font-name-complex="Arial" style:font-size-complex="10pt"/>
    </style:style>
    <style:style style:name="P95" style:family="paragraph" style:parent-style-name="List_20_Paragraph">
      <style:paragraph-properties fo:text-align="justify" fo:background-color="#ffffff" fo:margin-bottom="0.212cm"/>
      <style:text-properties fo:font-size="10pt" style:font-name-asian="Arial" style:font-size-asian="10pt" style:font-name-complex="Arial" style:font-size-complex="10pt"/>
    </style:style>
    <style:style style:name="T95_1" style:family="text">
      <style:text-properties fo:font-size="10pt" style:font-name-asian="Arial" style:font-size-asian="10pt" style:font-name-complex="Arial" style:font-size-complex="10pt"/>
    </style:style>
    <style:style style:name="T95_2" style:family="text">
      <style:text-properties fo:font-size="10pt" style:font-name-asian="Arial" style:font-size-asian="10pt" style:font-name-complex="Arial" style:font-size-complex="10pt"/>
    </style:style>
    <style:style style:name="T95_3" style:family="text">
      <style:text-properties fo:font-size="10pt" style:font-name-asian="Arial" style:font-size-asian="10pt" style:font-name-complex="Arial" style:font-size-complex="10pt"/>
    </style:style>
    <style:style style:name="T95_4" style:family="text">
      <style:text-properties fo:font-size="10pt" style:font-name-asian="Arial" style:font-size-asian="10pt" style:font-name-complex="Arial" style:font-size-complex="10pt"/>
    </style:style>
    <style:style style:name="P96" style:family="paragraph" style:parent-style-name="List_20_Paragraph">
      <style:paragraph-properties fo:text-align="justify" fo:background-color="#ffffff" fo:margin-bottom="0.212cm"/>
      <style:text-properties fo:font-size="10pt" style:font-name-asian="Arial" style:font-size-asian="10pt" style:font-name-complex="Arial" style:font-size-complex="10pt"/>
    </style:style>
    <style:style style:name="T96_1" style:family="text">
      <style:text-properties fo:font-size="10pt" style:font-name-asian="Arial" style:font-size-asian="10pt" style:font-name-complex="Arial" style:font-size-complex="10pt"/>
    </style:style>
    <style:style style:name="T96_2" style:family="text">
      <style:text-properties fo:font-size="10pt" style:font-name-asian="Arial" style:font-size-asian="10pt" style:font-name-complex="Arial" style:font-size-complex="10pt"/>
    </style:style>
    <style:style style:name="T96_3" style:family="text">
      <style:text-properties fo:font-size="10pt" style:font-name-asian="Arial" style:font-size-asian="10pt" style:font-name-complex="Arial" style:font-size-complex="10pt"/>
    </style:style>
    <style:style style:name="P97" style:family="paragraph" style:parent-style-name="List_20_Paragraph">
      <style:paragraph-properties fo:text-align="justify" fo:background-color="#ffffff" fo:margin-bottom="0.212cm"/>
      <style:text-properties fo:font-size="10pt" style:font-name-asian="Arial" style:font-size-asian="10pt" style:font-name-complex="Arial" style:font-size-complex="10pt"/>
    </style:style>
    <style:style style:name="T97_1" style:family="text">
      <style:text-properties fo:font-size="10pt" style:font-name-asian="Arial" style:font-size-asian="10pt" style:font-name-complex="Arial" style:font-size-complex="10pt"/>
    </style:style>
    <style:style style:name="T97_2" style:family="text">
      <style:text-properties fo:font-size="10pt" style:font-name-asian="Arial" style:font-size-asian="10pt" style:font-name-complex="Arial" style:font-size-complex="10pt"/>
    </style:style>
    <style:style style:name="T97_3" style:family="text">
      <style:text-properties fo:font-size="10pt" style:font-name-asian="Arial" style:font-size-asian="10pt" style:font-name-complex="Arial" style:font-size-complex="10pt"/>
    </style:style>
    <style:style style:name="T97_4" style:family="text">
      <style:text-properties fo:font-size="10pt" style:font-name-asian="Arial" style:font-size-asian="10pt" style:font-name-complex="Arial" style:font-size-complex="10pt"/>
    </style:style>
    <style:style style:name="T97_5" style:family="text">
      <style:text-properties fo:font-size="10pt" style:font-name-asian="Arial" style:font-size-asian="10pt" style:font-name-complex="Arial" style:font-size-complex="10pt"/>
    </style:style>
    <style:style style:name="T97_6" style:family="text">
      <style:text-properties fo:font-size="10pt" style:font-name-asian="Arial" style:font-size-asian="10pt" style:font-name-complex="Arial" style:font-size-complex="10pt"/>
    </style:style>
    <style:style style:name="T97_7" style:family="text">
      <style:text-properties fo:font-size="10pt" style:font-name-asian="Arial" style:font-size-asian="10pt" style:font-name-complex="Arial" style:font-size-complex="10pt"/>
    </style:style>
    <style:style style:name="T97_8" style:family="text">
      <style:text-properties fo:font-size="10pt" style:font-name-asian="Arial" style:font-size-asian="10pt" style:font-name-complex="Arial" style:font-size-complex="10pt"/>
    </style:style>
    <style:style style:name="T97_9" style:family="text">
      <style:text-properties fo:font-size="10pt" style:font-name-asian="Arial" style:font-size-asian="10pt" style:font-name-complex="Arial" style:font-size-complex="10pt"/>
    </style:style>
    <style:style style:name="T97_10" style:family="text">
      <style:text-properties fo:font-size="10pt" style:font-name-asian="Arial" style:font-size-asian="10pt" style:font-name-complex="Arial" style:font-size-complex="10pt"/>
    </style:style>
    <style:style style:name="T97_11" style:family="text">
      <style:text-properties fo:font-size="10pt" style:font-name-asian="Arial" style:font-size-asian="10pt" style:font-name-complex="Arial" style:font-size-complex="10pt"/>
    </style:style>
    <style:style style:name="T97_12" style:family="text">
      <style:text-properties fo:font-size="10pt" style:font-name-asian="Arial" style:font-size-asian="10pt" style:font-name-complex="Arial" style:font-size-complex="10pt"/>
    </style:style>
    <style:style style:name="P98" style:family="paragraph" style:parent-style-name="List_20_Paragraph">
      <style:paragraph-properties fo:text-align="justify" fo:background-color="#ffffff" fo:margin-bottom="0.212cm"/>
      <style:text-properties fo:font-size="10pt" style:font-name-asian="Arial" style:font-size-asian="10pt" style:font-name-complex="Arial" style:font-size-complex="10pt"/>
    </style:style>
    <style:style style:name="T98_1" style:family="text">
      <style:text-properties fo:font-size="10pt" style:font-name-asian="Arial" style:font-size-asian="10pt" style:font-name-complex="Arial" style:font-size-complex="10pt"/>
    </style:style>
    <style:style style:name="T98_2" style:family="text">
      <style:text-properties fo:font-size="10pt" style:font-name-asian="Arial" style:font-size-asian="10pt" style:font-name-complex="Arial" style:font-size-complex="10pt"/>
    </style:style>
    <style:style style:name="T98_3" style:family="text">
      <style:text-properties fo:font-size="10pt" style:font-name-asian="Arial" style:font-size-asian="10pt" style:font-name-complex="Arial" style:font-size-complex="10pt"/>
    </style:style>
    <style:style style:name="T98_4" style:family="text">
      <style:text-properties fo:font-size="10pt" style:font-name-asian="Arial" style:font-size-asian="10pt" style:font-name-complex="Arial" style:font-size-complex="10pt"/>
    </style:style>
    <style:style style:name="T98_5" style:family="text">
      <style:text-properties fo:font-size="10pt" style:font-name-asian="Arial" style:font-size-asian="10pt" style:font-name-complex="Arial" style:font-size-complex="10pt"/>
    </style:style>
    <style:style style:name="P99" style:family="paragraph" style:parent-style-name="List_20_Paragraph">
      <style:paragraph-properties fo:text-align="justify" fo:background-color="#ffffff" fo:margin-bottom="0.212cm"/>
      <style:text-properties fo:font-size="10pt" style:font-name-asian="Arial" style:font-size-asian="10pt" style:font-name-complex="Arial" style:font-size-complex="10pt"/>
    </style:style>
    <style:style style:name="T99_1" style:family="text">
      <style:text-properties fo:font-size="10pt" style:font-name-asian="Arial" style:font-size-asian="10pt" style:font-name-complex="Arial" style:font-size-complex="10pt"/>
    </style:style>
    <style:style style:name="T99_2" style:family="text">
      <style:text-properties fo:font-size="10pt" style:font-name-asian="Arial" style:font-size-asian="10pt" style:font-name-complex="Arial" style:font-size-complex="10pt"/>
    </style:style>
    <style:style style:name="T99_3" style:family="text">
      <style:text-properties fo:font-size="10pt" style:font-name-asian="Arial" style:font-size-asian="10pt" style:font-name-complex="Arial" style:font-size-complex="10pt"/>
    </style:style>
    <style:style style:name="T99_4" style:family="text">
      <style:text-properties fo:font-size="10pt" style:font-name-asian="Arial" style:font-size-asian="10pt" style:font-name-complex="Arial" style:font-size-complex="10pt"/>
    </style:style>
    <style:style style:name="T99_5" style:family="text">
      <style:text-properties fo:font-size="10pt" style:font-name-asian="Arial" style:font-size-asian="10pt" style:font-name-complex="Arial" style:font-size-complex="10pt"/>
    </style:style>
    <style:style style:name="T99_6" style:family="text">
      <style:text-properties fo:font-size="10pt" style:font-name-asian="Arial" style:font-size-asian="10pt" style:font-name-complex="Arial" style:font-size-complex="10pt"/>
    </style:style>
    <style:style style:name="T99_7" style:family="text">
      <style:text-properties fo:font-size="10pt" style:font-name-asian="Arial" style:font-size-asian="10pt" style:font-name-complex="Arial" style:font-size-complex="10pt"/>
    </style:style>
    <style:style style:name="T99_8" style:family="text">
      <style:text-properties fo:font-size="10pt" style:font-name-asian="Arial" style:font-size-asian="10pt" style:font-name-complex="Arial" style:font-size-complex="10pt"/>
    </style:style>
    <style:style style:name="T99_9" style:family="text">
      <style:text-properties fo:font-size="10pt" style:font-name-asian="Arial" style:font-size-asian="10pt" style:font-name-complex="Arial" style:font-size-complex="10pt"/>
    </style:style>
    <style:style style:name="T99_10" style:family="text">
      <style:text-properties fo:font-size="10pt" style:font-name-asian="Arial" style:font-size-asian="10pt" style:font-name-complex="Arial" style:font-size-complex="10pt"/>
    </style:style>
    <style:style style:name="T99_11" style:family="text">
      <style:text-properties fo:font-size="10pt" style:font-name-asian="Arial" style:font-size-asian="10pt" style:font-name-complex="Arial" style:font-size-complex="10pt"/>
    </style:style>
    <style:style style:name="T99_12" style:family="text">
      <style:text-properties fo:font-size="10pt" style:font-name-asian="Arial" style:font-size-asian="10pt" style:font-name-complex="Arial" style:font-size-complex="10pt"/>
    </style:style>
    <style:style style:name="T99_13" style:family="text">
      <style:text-properties fo:font-size="10pt" style:font-name-asian="Arial" style:font-size-asian="10pt" style:font-name-complex="Arial" style:font-size-complex="10pt"/>
    </style:style>
    <style:style style:name="T99_14" style:family="text">
      <style:text-properties fo:font-size="10pt" style:font-name-asian="Arial" style:font-size-asian="10pt" style:font-name-complex="Arial" style:font-size-complex="10pt"/>
    </style:style>
    <style:style style:name="P100" style:family="paragraph" style:parent-style-name="List_20_Paragraph">
      <style:paragraph-properties fo:text-align="justify" fo:background-color="#ffffff" fo:margin-bottom="0.212cm"/>
      <style:text-properties fo:font-size="10pt" style:font-name-asian="Arial" style:font-size-asian="10pt" style:font-name-complex="Arial" style:font-size-complex="10pt"/>
    </style:style>
    <style:style style:name="T100_1" style:family="text">
      <style:text-properties fo:font-size="10pt" style:font-name-asian="Arial" style:font-size-asian="10pt" style:font-name-complex="Arial" style:font-size-complex="10pt"/>
    </style:style>
    <style:style style:name="T100_2" style:family="text">
      <style:text-properties fo:font-size="10pt" style:font-name-asian="Arial" style:font-size-asian="10pt" style:font-name-complex="Arial" style:font-size-complex="10pt"/>
    </style:style>
    <style:style style:name="T100_3" style:family="text">
      <style:text-properties fo:font-size="10pt" style:font-name-asian="Arial" style:font-size-asian="10pt" style:font-name-complex="Arial" style:font-size-complex="10pt"/>
    </style:style>
    <style:style style:name="T100_4" style:family="text">
      <style:text-properties fo:font-size="10pt" style:font-name-asian="Arial" style:font-size-asian="10pt" style:font-name-complex="Arial" style:font-size-complex="10pt"/>
    </style:style>
    <style:style style:name="T100_5" style:family="text">
      <style:text-properties fo:font-size="10pt" style:font-name-asian="Arial" style:font-size-asian="10pt" style:font-name-complex="Arial" style:font-size-complex="10pt"/>
    </style:style>
    <style:style style:name="P101" style:family="paragraph" style:parent-style-name="List_20_Paragraph">
      <style:paragraph-properties fo:text-align="justify" fo:background-color="#ffffff" fo:margin-bottom="0.212cm"/>
      <style:text-properties fo:font-size="10pt" style:font-name-asian="Arial" style:font-size-asian="10pt" style:font-name-complex="Arial" style:font-size-complex="10pt"/>
    </style:style>
    <style:style style:name="P102" style:family="paragraph" style:parent-style-name="List_20_Paragraph">
      <style:paragraph-properties fo:text-align="justify" fo:background-color="#ffffff" fo:margin-bottom="0.212cm"/>
      <style:text-properties fo:font-size="10pt" style:font-name-asian="Arial" style:font-size-asian="10pt" style:font-name-complex="Arial" style:font-size-complex="10pt"/>
    </style:style>
    <style:style style:name="T102_1" style:family="text">
      <style:text-properties fo:font-size="10pt" style:font-name-asian="Arial" style:font-size-asian="10pt" style:font-name-complex="Arial" style:font-size-complex="10pt"/>
    </style:style>
    <style:style style:name="T102_2" style:family="text">
      <style:text-properties fo:font-size="10pt" style:font-name-asian="Arial" style:font-size-asian="10pt" style:font-name-complex="Arial" style:font-size-complex="10pt"/>
    </style:style>
    <style:style style:name="T102_3" style:family="text">
      <style:text-properties fo:font-size="10pt" style:font-name-asian="Arial" style:font-size-asian="10pt" style:font-name-complex="Arial" style:font-size-complex="10pt"/>
    </style:style>
    <style:style style:name="T102_4" style:family="text">
      <style:text-properties fo:font-size="10pt" style:font-name-asian="Arial" style:font-size-asian="10pt" style:font-name-complex="Arial" style:font-size-complex="10pt"/>
    </style:style>
    <style:style style:name="T102_5" style:family="text">
      <style:text-properties fo:font-size="10pt" style:font-name-asian="Arial" style:font-size-asian="10pt" style:font-name-complex="Arial" style:font-size-complex="10pt"/>
    </style:style>
    <style:style style:name="P103" style:family="paragraph" style:parent-style-name="List_20_Paragraph">
      <style:paragraph-properties fo:text-align="justify" fo:background-color="#ffffff" fo:margin-bottom="0.212cm"/>
      <style:text-properties fo:font-size="10pt" style:font-name-asian="Arial" style:font-size-asian="10pt" style:font-name-complex="Arial" style:font-size-complex="10pt"/>
    </style:style>
    <style:style style:name="P104" style:family="paragraph" style:parent-style-name="Normal">
      <style:paragraph-properties fo:text-align="justify" fo:background-color="#ffffff"/>
    </style:style>
    <style:style style:name="T104_1" style:family="text">
      <style:text-properties fo:font-size="10pt" style:font-size-asian="10pt" style:font-name-complex="Arial" style:font-size-complex="10pt" fo:font-weight="bold" style:font-weight-asian="bold"/>
    </style:style>
    <style:style style:name="P105" style:family="paragraph" style:parent-style-name="Normal">
      <style:paragraph-properties fo:text-align="justify" fo:background-color="#ffffff"/>
    </style:style>
    <style:style style:name="T105_1" style:family="text">
      <style:text-properties fo:font-size="10pt" style:font-size-asian="10pt" style:font-name-complex="Arial" style:font-size-complex="10pt"/>
    </style:style>
    <style:style style:name="T105_2" style:family="text">
      <style:text-properties fo:font-size="10pt" style:font-size-asian="10pt" style:font-name-complex="Arial" style:font-size-complex="10pt"/>
    </style:style>
    <style:style style:name="T105_3" style:family="text">
      <style:text-properties fo:font-size="10pt" style:font-size-asian="10pt" style:font-name-complex="Arial" style:font-size-complex="10pt"/>
    </style:style>
    <style:style style:name="T105_4" style:family="text">
      <style:text-properties fo:font-size="10pt" style:font-size-asian="10pt" style:font-name-complex="Arial" style:font-size-complex="10pt"/>
    </style:style>
    <style:style style:name="T105_5" style:family="text">
      <style:text-properties fo:font-size="10pt" style:font-size-asian="10pt" style:font-name-complex="Arial" style:font-size-complex="10pt"/>
    </style:style>
    <style:style style:name="T105_6" style:family="text">
      <style:text-properties fo:font-size="10pt" style:font-size-asian="10pt" style:font-name-complex="Arial" style:font-size-complex="10pt"/>
    </style:style>
    <style:style style:name="T105_7" style:family="text">
      <style:text-properties fo:font-size="10pt" style:font-size-asian="10pt" style:font-name-complex="Arial" style:font-size-complex="10pt"/>
    </style:style>
    <style:style style:name="T105_8" style:family="text">
      <style:text-properties fo:font-size="10pt" style:font-size-asian="10pt" style:font-name-complex="Arial" style:font-size-complex="10pt"/>
    </style:style>
    <style:style style:name="T105_9" style:family="text">
      <style:text-properties fo:font-size="10pt" style:font-size-asian="10pt" style:font-name-complex="Arial" style:font-size-complex="10pt"/>
    </style:style>
    <style:style style:name="T105_10" style:family="text">
      <style:text-properties fo:font-size="10pt" style:font-size-asian="10pt" style:font-name-complex="Arial" style:font-size-complex="10pt"/>
    </style:style>
    <style:style style:name="T105_11" style:family="text">
      <style:text-properties fo:font-size="10pt" style:font-size-asian="10pt" style:font-name-complex="Arial" style:font-size-complex="10pt"/>
    </style:style>
    <style:style style:name="P106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107" style:family="paragraph" style:parent-style-name="Normal">
      <style:paragraph-properties fo:text-align="justify" fo:background-color="#ffffff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07_1" style:family="text">
      <style:text-properties fo:font-size="10pt" style:font-size-asian="10pt" style:font-name-complex="Arial" style:font-size-complex="10pt" fo:font-weight="bold" style:font-weight-asian="bold"/>
    </style:style>
    <style:style style:name="P108" style:family="paragraph" style:parent-style-name="Normal">
      <style:paragraph-properties fo:text-align="justify" fo:background-color="#ffffff"/>
    </style:style>
    <style:style style:name="T108_1" style:family="text">
      <style:text-properties fo:font-size="10pt" style:font-name-asian="ＭＳ 明朝" style:font-size-asian="10pt" style:font-name-complex="Arial" style:font-size-complex="10pt"/>
    </style:style>
    <style:style style:name="T108_2" style:family="text">
      <style:text-properties fo:font-size="10pt" style:font-name-asian="ＭＳ 明朝" style:font-size-asian="10pt" style:font-name-complex="Arial" style:font-size-complex="10pt"/>
    </style:style>
    <style:style style:name="T108_3" style:family="text">
      <style:text-properties fo:font-size="10pt" style:font-name-asian="ＭＳ 明朝" style:font-size-asian="10pt" style:font-name-complex="Arial" style:font-size-complex="10pt"/>
    </style:style>
    <style:style style:name="T108_4" style:family="text">
      <style:text-properties fo:font-size="10pt" style:font-name-asian="ＭＳ 明朝" style:font-size-asian="10pt" style:font-name-complex="Arial" style:font-size-complex="10pt"/>
    </style:style>
    <style:style style:name="T108_5" style:family="text">
      <style:text-properties fo:font-size="10pt" style:font-name-asian="ＭＳ 明朝" style:font-size-asian="10pt" style:font-name-complex="Arial" style:font-size-complex="10pt"/>
    </style:style>
    <style:style style:name="T108_6" style:family="text">
      <style:text-properties fo:font-size="10pt" style:font-name-asian="ＭＳ 明朝" style:font-size-asian="10pt" style:font-name-complex="Arial" style:font-size-complex="10pt"/>
    </style:style>
    <style:style style:name="T108_7" style:family="text">
      <style:text-properties fo:font-size="10pt" style:font-name-asian="ＭＳ 明朝" style:font-size-asian="10pt" style:font-name-complex="Arial" style:font-size-complex="10pt"/>
    </style:style>
    <style:style style:name="T108_8" style:family="text">
      <style:text-properties fo:font-size="10pt" style:font-name-asian="ＭＳ 明朝" style:font-size-asian="10pt" style:font-name-complex="Arial" style:font-size-complex="10pt"/>
    </style:style>
    <style:style style:name="T108_9" style:family="text">
      <style:text-properties fo:font-size="10pt" style:font-name-asian="ＭＳ 明朝" style:font-size-asian="10pt" style:font-name-complex="Arial" style:font-size-complex="10pt"/>
    </style:style>
    <style:style style:name="T108_10" style:family="text">
      <style:text-properties fo:font-size="10pt" style:font-name-asian="ＭＳ 明朝" style:font-size-asian="10pt" style:font-name-complex="Arial" style:font-size-complex="10pt"/>
    </style:style>
    <style:style style:name="T108_11" style:family="text">
      <style:text-properties fo:font-size="10pt" style:font-name-asian="ＭＳ 明朝" style:font-size-asian="10pt" style:font-name-complex="Arial" style:font-size-complex="10pt"/>
    </style:style>
    <style:style style:name="T108_12" style:family="text">
      <style:text-properties fo:font-size="10pt" style:font-name-asian="ＭＳ 明朝" style:font-size-asian="10pt" style:font-name-complex="Arial" style:font-size-complex="10pt"/>
    </style:style>
    <style:style style:name="T108_13" style:family="text">
      <style:text-properties fo:font-size="10pt" style:font-name-asian="ＭＳ 明朝" style:font-size-asian="10pt" style:font-name-complex="Arial" style:font-size-complex="10pt"/>
    </style:style>
    <style:style style:name="T108_14" style:family="text">
      <style:text-properties fo:font-size="10pt" style:font-name-asian="ＭＳ 明朝" style:font-size-asian="10pt" style:font-name-complex="Arial" style:font-size-complex="10pt"/>
    </style:style>
    <style:style style:name="T108_15" style:family="text">
      <style:text-properties fo:font-size="10pt" style:font-name-asian="ＭＳ 明朝" style:font-size-asian="10pt" style:font-name-complex="Arial" style:font-size-complex="10pt"/>
    </style:style>
    <style:style style:name="T108_16" style:family="text">
      <style:text-properties fo:font-size="10pt" style:font-name-asian="ＭＳ 明朝" style:font-size-asian="10pt" style:font-name-complex="Arial" style:font-size-complex="10pt"/>
    </style:style>
    <style:style style:name="T108_17" style:family="text">
      <style:text-properties fo:font-size="10pt" style:font-name-asian="ＭＳ 明朝" style:font-size-asian="10pt" style:font-name-complex="Arial" style:font-size-complex="10pt"/>
    </style:style>
    <style:style style:name="T108_18" style:family="text">
      <style:text-properties fo:font-size="10pt" style:font-name-asian="ＭＳ 明朝" style:font-size-asian="10pt" style:font-name-complex="Arial" style:font-size-complex="10pt"/>
    </style:style>
    <style:style style:name="T108_19" style:family="text">
      <style:text-properties fo:font-size="10pt" style:font-name-asian="ＭＳ 明朝" style:font-size-asian="10pt" style:font-name-complex="Arial" style:font-size-complex="10pt"/>
    </style:style>
    <style:style style:name="T108_20" style:family="text">
      <style:text-properties fo:font-size="10pt" style:font-name-asian="ＭＳ 明朝" style:font-size-asian="10pt" style:font-name-complex="Arial" style:font-size-complex="10pt"/>
    </style:style>
    <style:style style:name="T108_21" style:family="text">
      <style:text-properties fo:font-size="10pt" style:font-name-asian="ＭＳ 明朝" style:font-size-asian="10pt" style:font-name-complex="Arial" style:font-size-complex="10pt"/>
    </style:style>
    <style:style style:name="T108_22" style:family="text">
      <style:text-properties fo:font-size="10pt" style:font-name-asian="ＭＳ 明朝" style:font-size-asian="10pt" style:font-name-complex="Arial" style:font-size-complex="10pt"/>
    </style:style>
    <style:style style:name="P109" style:family="paragraph" style:parent-style-name="Normal">
      <style:paragraph-properties fo:text-align="justify" fo:background-color="#ffffff"/>
      <style:text-properties fo:font-size="10pt" style:font-name-asian="ＭＳ 明朝" style:font-size-asian="10pt" style:font-name-complex="Arial" style:font-size-complex="10pt"/>
    </style:style>
    <style:style style:name="P110" style:family="paragraph" style:parent-style-name="Normal">
      <style:paragraph-properties fo:text-align="justify" fo:background-color="#ffffff"/>
    </style:style>
    <style:style style:name="T110_1" style:family="text">
      <style:text-properties fo:font-size="10pt" style:font-size-asian="10pt" style:font-name-complex="Arial" style:font-size-complex="10pt"/>
    </style:style>
    <style:style style:name="T110_2" style:family="text">
      <style:text-properties fo:font-size="10pt" style:font-size-asian="10pt" style:font-name-complex="Arial" style:font-size-complex="10pt"/>
    </style:style>
    <style:style style:name="T110_3" style:family="text">
      <style:text-properties fo:font-size="10pt" style:font-size-asian="10pt" style:font-name-complex="Arial" style:font-size-complex="10pt"/>
    </style:style>
    <style:style style:name="T110_4" style:family="text">
      <style:text-properties fo:font-size="10pt" style:font-size-asian="10pt" style:font-name-complex="Arial" style:font-size-complex="10pt"/>
    </style:style>
    <style:style style:name="T110_5" style:family="text">
      <style:text-properties fo:font-size="10pt" style:font-size-asian="10pt" style:font-name-complex="Arial" style:font-size-complex="10pt"/>
    </style:style>
    <style:style style:name="T110_6" style:family="text">
      <style:text-properties fo:font-size="10pt" style:font-size-asian="10pt" style:font-name-complex="Arial" style:font-size-complex="10pt"/>
    </style:style>
    <style:style style:name="T110_7" style:family="text">
      <style:text-properties fo:font-size="10pt" style:font-size-asian="10pt" style:font-name-complex="Arial" style:font-size-complex="10pt"/>
    </style:style>
    <style:style style:name="T110_8" style:family="text">
      <style:text-properties fo:font-size="10pt" style:font-size-asian="10pt" style:font-name-complex="Arial" style:font-size-complex="10pt"/>
    </style:style>
    <style:style style:name="T110_9" style:family="text">
      <style:text-properties fo:font-size="10pt" style:font-size-asian="10pt" style:font-name-complex="Arial" style:font-size-complex="10pt"/>
    </style:style>
    <style:style style:name="T110_10" style:family="text">
      <style:text-properties fo:font-size="10pt" style:font-size-asian="10pt" style:font-name-complex="Arial" style:font-size-complex="10pt"/>
    </style:style>
    <style:style style:name="T110_11" style:family="text">
      <style:text-properties fo:font-size="10pt" style:font-size-asian="10pt" style:font-name-complex="Arial" style:font-size-complex="10pt"/>
    </style:style>
    <style:style style:name="T110_12" style:family="text">
      <style:text-properties fo:font-size="10pt" style:font-size-asian="10pt" style:font-name-complex="Arial" style:font-size-complex="10pt"/>
    </style:style>
    <style:style style:name="T110_13" style:family="text">
      <style:text-properties fo:font-size="10pt" style:font-size-asian="10pt" style:font-name-complex="Arial" style:font-size-complex="10pt"/>
    </style:style>
    <style:style style:name="T110_14" style:family="text">
      <style:text-properties fo:font-size="10pt" style:font-size-asian="10pt" style:font-name-complex="Arial" style:font-size-complex="10pt"/>
    </style:style>
    <style:style style:name="T110_15" style:family="text">
      <style:text-properties fo:font-size="10pt" style:font-size-asian="10pt" style:font-name-complex="Arial" style:font-size-complex="10pt"/>
    </style:style>
    <style:style style:name="T110_16" style:family="text">
      <style:text-properties fo:font-size="10pt" style:font-size-asian="10pt" style:font-name-complex="Arial" style:font-size-complex="10pt"/>
    </style:style>
    <style:style style:name="T110_17" style:family="text">
      <style:text-properties fo:font-size="10pt" style:font-size-asian="10pt" style:font-name-complex="Arial" style:font-size-complex="10pt"/>
    </style:style>
    <style:style style:name="T110_18" style:family="text">
      <style:text-properties fo:font-size="10pt" style:font-size-asian="10pt" style:font-name-complex="Arial" style:font-size-complex="10pt"/>
    </style:style>
    <style:style style:name="T110_19" style:family="text">
      <style:text-properties fo:font-size="10pt" style:font-size-asian="10pt" style:font-name-complex="Arial" style:font-size-complex="10pt"/>
    </style:style>
    <style:style style:name="T110_20" style:family="text">
      <style:text-properties fo:font-size="10pt" style:font-size-asian="10pt" style:font-name-complex="Arial" style:font-size-complex="10pt"/>
    </style:style>
    <style:style style:name="T110_21" style:family="text">
      <style:text-properties fo:font-size="10pt" style:font-size-asian="10pt" style:font-name-complex="Arial" style:font-size-complex="10pt"/>
    </style:style>
    <style:style style:name="T110_22" style:family="text">
      <style:text-properties fo:font-size="10pt" style:font-size-asian="10pt" style:font-name-complex="Arial" style:font-size-complex="10pt"/>
    </style:style>
    <style:style style:name="T110_23" style:family="text">
      <style:text-properties fo:font-size="10pt" style:font-size-asian="10pt" style:font-name-complex="Arial" style:font-size-complex="10pt"/>
    </style:style>
    <style:style style:name="T110_24" style:family="text">
      <style:text-properties fo:font-size="10pt" style:font-size-asian="10pt" style:font-name-complex="Arial" style:font-size-complex="10pt"/>
    </style:style>
    <style:style style:name="T110_25" style:family="text">
      <style:text-properties fo:font-size="10pt" style:font-size-asian="10pt" style:font-name-complex="Arial" style:font-size-complex="10pt"/>
    </style:style>
    <style:style style:name="T110_26" style:family="text">
      <style:text-properties fo:font-size="10pt" style:font-size-asian="10pt" style:font-name-complex="Arial" style:font-size-complex="10pt"/>
    </style:style>
    <style:style style:name="T110_27" style:family="text">
      <style:text-properties fo:font-size="10pt" style:font-size-asian="10pt" style:font-name-complex="Arial" style:font-size-complex="10pt"/>
    </style:style>
    <style:style style:name="T110_28" style:family="text">
      <style:text-properties fo:font-size="10pt" style:font-size-asian="10pt" style:font-name-complex="Arial" style:font-size-complex="10pt"/>
    </style:style>
    <style:style style:name="T110_29" style:family="text">
      <style:text-properties fo:font-size="10pt" style:font-size-asian="10pt" style:font-name-complex="Arial" style:font-size-complex="10pt"/>
    </style:style>
    <style:style style:name="T110_30" style:family="text">
      <style:text-properties fo:font-size="10pt" style:font-size-asian="10pt" style:font-name-complex="Arial" style:font-size-complex="10pt"/>
    </style:style>
    <style:style style:name="T110_31" style:family="text">
      <style:text-properties fo:font-size="10pt" style:font-size-asian="10pt" style:font-name-complex="Arial" style:font-size-complex="10pt"/>
    </style:style>
    <style:style style:name="P111" style:family="paragraph" style:parent-style-name="Normal">
      <style:paragraph-properties fo:text-align="justify" fo:break-before="page" fo:background-color="#ffffff"/>
    </style:style>
    <style:style style:name="P112" style:family="paragraph" style:parent-style-name="Heading_20_2">
      <style:paragraph-properties fo:text-align="justify" fo:background-color="#ffffff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/>
    </style:style>
    <style:style style:name="T112_1" style:family="text">
      <style:text-properties fo:font-style="normal" style:font-style-asian="normal"/>
    </style:style>
    <style:style style:name="P113" style:family="paragraph" style:parent-style-name="Normal">
      <style:paragraph-properties fo:text-align="justify" fo:background-color="#ffffff"/>
      <style:text-properties fo:font-size="11pt" style:font-size-asian="11pt" style:font-name-complex="Arial" style:font-size-complex="11pt"/>
    </style:style>
    <style:style style:name="P114" style:family="paragraph" style:parent-style-name="Normal">
      <style:paragraph-properties fo:text-align="justify" fo:background-color="#ffffff"/>
      <style:text-properties fo:font-size="11pt" style:font-size-asian="11pt" style:font-name-complex="Arial" style:font-size-complex="11pt"/>
    </style:style>
    <style:style style:name="P115" style:family="paragraph" style:parent-style-name="Normal">
      <style:paragraph-properties fo:text-align="justify" fo:background-color="#ffffff"/>
    </style:style>
    <style:style style:name="T11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1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15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15_4" style:family="text"/>
    <style:style style:name="T115_5" style:family="text" style:parent-style-name="Internet_20_link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T115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6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fo:font-weight="bold" style:font-weight-asian="bold"/>
    </style:style>
    <style:style style:name="P117" style:family="paragraph" style:parent-style-name="Normal">
      <style:paragraph-properties fo:text-align="justify" fo:background-color="#ffffff"/>
    </style:style>
    <style:style style:name="T117_1" style:family="text">
      <style:text-properties fo:font-size="10pt" style:font-name-asian="Arial" style:font-size-asian="10pt" style:font-name-complex="Arial" style:font-size-complex="10pt"/>
    </style:style>
    <style:style style:name="T117_2" style:family="text">
      <style:text-properties fo:font-size="10pt" style:font-name-asian="Arial" style:font-size-asian="10pt" style:font-name-complex="Arial" style:font-size-complex="10pt"/>
    </style:style>
    <style:style style:name="T117_3" style:family="text">
      <style:text-properties fo:font-size="10pt" style:font-name-asian="Arial" style:font-size-asian="10pt" style:font-name-complex="Arial" style:font-size-complex="10pt"/>
    </style:style>
    <style:style style:name="T117_4" style:family="text">
      <style:text-properties fo:font-size="10pt" style:font-name-asian="Arial" style:font-size-asian="10pt" style:font-name-complex="Arial" style:font-size-complex="10pt"/>
    </style:style>
    <style:style style:name="P118" style:family="paragraph" style:parent-style-name="Normal">
      <style:paragraph-properties fo:text-align="justify" fo:background-color="#ffffff" fo:keep-with-next="always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19" style:family="paragraph" style:parent-style-name="Caption">
      <style:paragraph-properties fo:text-align="justify"/>
    </style:style>
    <style:style style:name="T119_1" style:family="text"/>
    <style:style style:name="T119_2" style:family="text"/>
    <style:style style:name="T119_3" style:family="text"/>
    <style:style style:name="P120" style:family="paragraph" style:parent-style-name="Normal">
      <style:paragraph-properties fo:text-align="justify" fo:background-color="#ffffff"/>
    </style:style>
    <style:style style:name="T120_1" style:family="text">
      <style:text-properties fo:font-size="10pt" style:font-name-asian="Arial" style:font-size-asian="10pt" style:font-name-complex="Arial" style:font-size-complex="10pt"/>
    </style:style>
    <style:style style:name="P121" style:family="paragraph" style:parent-style-name="Normal">
      <style:paragraph-properties fo:text-align="justify" fo:background-color="#ffffff"/>
    </style:style>
    <style:style style:name="T121_1" style:family="text">
      <style:text-properties fo:font-size="10pt" style:font-name-asian="Arial" style:font-size-asian="10pt" style:font-name-complex="Arial" style:font-size-complex="10pt"/>
    </style:style>
    <style:style style:name="T121_2" style:family="text">
      <style:text-properties fo:font-size="10pt" style:font-name-asian="Arial" style:font-size-asian="10pt" style:font-name-complex="Arial" style:font-size-complex="10pt"/>
    </style:style>
    <style:style style:name="T121_3" style:family="text">
      <style:text-properties fo:font-size="10pt" style:font-name-asian="Arial" style:font-size-asian="10pt" style:font-name-complex="Arial" style:font-size-complex="10pt"/>
    </style:style>
    <style:style style:name="T121_4" style:family="text">
      <style:text-properties fo:font-size="10pt" style:font-name-asian="Arial" style:font-size-asian="10pt" style:font-name-complex="Arial" style:font-size-complex="10pt"/>
    </style:style>
    <style:style style:name="P122" style:family="paragraph" style:parent-style-name="List_20_Paragraph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T122_1" style:family="text">
      <style:text-properties fo:font-size="10pt" style:font-name-asian="Arial" style:font-size-asian="10pt" style:font-name-complex="Arial" style:font-size-complex="10pt"/>
    </style:style>
    <style:style style:name="T122_2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T122_3" style:family="text">
      <style:text-properties fo:font-size="10pt" style:font-name-asian="Arial" style:font-size-asian="10pt" style:font-name-complex="Arial" style:font-size-complex="10pt"/>
    </style:style>
    <style:style style:name="P123" style:family="paragraph" style:parent-style-name="List_20_Paragraph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T123_1" style:family="text">
      <style:text-properties fo:font-size="10pt" style:font-name-asian="Arial" style:font-size-asian="10pt" style:font-name-complex="Arial" style:font-size-complex="10pt"/>
    </style:style>
    <style:style style:name="P124" style:family="paragraph" style:parent-style-name="Normal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P125" style:family="paragraph" style:parent-style-name="Normal">
      <style:paragraph-properties fo:text-align="justify" fo:background-color="#ffffff"/>
    </style:style>
    <style:style style:name="T125_1" style:family="text">
      <style:text-properties fo:font-size="10pt" style:font-name-asian="Arial" style:font-size-asian="10pt" style:font-name-complex="Arial" style:font-size-complex="10pt"/>
    </style:style>
    <style:style style:name="T125_2" style:family="text">
      <style:text-properties fo:font-size="10pt" style:font-name-asian="Arial" style:font-size-asian="10pt" style:font-name-complex="Arial" style:font-size-complex="10pt"/>
    </style:style>
    <style:style style:name="T125_3" style:family="text">
      <style:text-properties fo:font-size="10pt" style:font-name-asian="Arial" style:font-size-asian="10pt" style:font-name-complex="Arial" style:font-size-complex="10pt"/>
    </style:style>
    <style:style style:name="T125_4" style:family="text" style:parent-style-name="Normal">
      <style:text-properties fo:font-size="10pt" style:font-name-asian="ＭＳ 明朝" style:font-size-asian="10pt" style:font-name-complex="Arial" style:font-size-complex="10pt"/>
    </style:style>
    <style:style style:name="P126" style:family="paragraph" style:parent-style-name="Footnote_20_text"/>
    <style:style style:name="T126_1" style:family="text">
      <style:text-properties style:font-name-complex="Arial"/>
    </style:style>
    <style:style style:name="T126_2" style:family="text">
      <style:text-properties fo:font-size="10pt" style:font-name-asian="Arial" style:font-size-asian="10pt" style:font-name-complex="Arial" style:font-size-complex="10pt"/>
    </style:style>
    <style:style style:name="P127" style:family="paragraph" style:parent-style-name="Normal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P128" style:family="paragraph" style:parent-style-name="Normal">
      <style:paragraph-properties fo:text-align="justify" fo:background-color="#ffffff"/>
    </style:style>
    <style:style style:name="T128_1" style:family="text">
      <style:text-properties fo:font-size="10pt" style:font-name-asian="ＭＳ 明朝" style:font-size-asian="10pt" style:font-name-complex="Arial" style:font-size-complex="10pt"/>
    </style:style>
    <style:style style:name="T128_2" style:family="text">
      <style:text-properties fo:font-size="10pt" style:font-size-asian="10pt" style:font-name-complex="Arial" style:font-size-complex="10pt"/>
    </style:style>
    <style:style style:name="T128_3" style:family="text">
      <style:text-properties fo:font-size="10pt" style:font-size-asian="10pt" style:font-name-complex="Arial" style:font-size-complex="10pt"/>
    </style:style>
    <style:style style:name="T128_4" style:family="text">
      <style:text-properties fo:font-size="10pt" style:font-size-asian="10pt" style:font-name-complex="Arial" style:font-size-complex="10pt"/>
    </style:style>
    <style:style style:name="T128_5" style:family="text">
      <style:text-properties fo:font-size="10pt" style:font-name-asian="ＭＳ 明朝" style:font-size-asian="10pt" style:font-name-complex="Arial" style:font-size-complex="10pt"/>
    </style:style>
    <style:style style:name="T128_6" style:family="text">
      <style:text-properties fo:font-size="10pt" style:font-name-asian="Arial" style:font-size-asian="10pt" style:font-name-complex="Arial" style:font-size-complex="10pt"/>
    </style:style>
    <style:style style:name="T128_7" style:family="text">
      <style:text-properties fo:font-size="10pt" style:font-name-asian="Arial" style:font-size-asian="10pt" style:font-name-complex="Arial" style:font-size-complex="10pt"/>
    </style:style>
    <style:style style:name="T128_8" style:family="text">
      <style:text-properties fo:font-size="10pt" style:font-name-asian="Arial" style:font-size-asian="10pt" style:font-name-complex="Arial" style:font-size-complex="10pt"/>
    </style:style>
    <style:style style:name="T128_9" style:family="text">
      <style:text-properties fo:font-size="10pt" style:font-name-asian="Arial" style:font-size-asian="10pt" style:font-name-complex="Arial" style:font-size-complex="10pt"/>
    </style:style>
    <style:style style:name="T128_10" style:family="text">
      <style:text-properties fo:font-size="10pt" style:font-name-asian="Arial" style:font-size-asian="10pt" style:font-name-complex="Arial" style:font-size-complex="10pt"/>
    </style:style>
    <style:style style:name="T128_11" style:family="text">
      <style:text-properties fo:font-size="10pt" style:font-name-asian="Arial" style:font-size-asian="10pt" style:font-name-complex="Arial" style:font-size-complex="10pt"/>
    </style:style>
    <style:style style:name="T128_12" style:family="text">
      <style:text-properties fo:font-size="10pt" style:font-name-asian="Arial" style:font-size-asian="10pt" style:font-name-complex="Arial" style:font-size-complex="10pt"/>
    </style:style>
    <style:style style:name="P129" style:family="paragraph" style:parent-style-name="Normal">
      <style:paragraph-properties fo:text-align="justify" fo:background-color="#ffffff"/>
    </style:style>
    <style:style style:name="T129_1" style:family="text">
      <style:text-properties fo:font-size="10pt" style:font-name-asian="Arial" style:font-size-asian="10pt" style:font-name-complex="Arial" style:font-size-complex="10pt"/>
    </style:style>
    <style:style style:name="P130" style:family="paragraph" style:parent-style-name="Normal">
      <style:paragraph-properties fo:text-align="justify" fo:background-color="#ffffff"/>
    </style:style>
    <style:style style:name="T130_1" style:family="text">
      <style:text-properties fo:font-size="10pt" style:font-name-asian="Arial" style:font-size-asian="10pt" style:font-name-complex="Arial" style:font-size-complex="10pt"/>
    </style:style>
    <style:style style:name="T130_2" style:family="text"/>
    <style:style style:name="T130_3" style:family="text" style:parent-style-name="Internet_20_link">
      <style:text-properties fo:color="#0070c0" fo:font-size="10pt" style:font-name-asian="Arial" style:font-size-asian="10pt" style:font-name-complex="Arial" style:font-size-complex="10pt"/>
    </style:style>
    <style:style style:name="T130_4" style:family="text">
      <style:text-properties fo:font-size="10pt" style:font-name-asian="Arial" style:font-size-asian="10pt" style:font-name-complex="Arial" style:font-size-complex="10pt"/>
    </style:style>
    <style:style style:name="P131" style:family="paragraph" style:parent-style-name="List_20_Paragraph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T131_1" style:family="text">
      <style:text-properties fo:font-size="10pt" style:font-name-asian="Arial" style:font-size-asian="10pt" style:font-name-complex="Arial" style:font-size-complex="10pt"/>
    </style:style>
    <style:style style:name="T131_2" style:family="text">
      <style:text-properties fo:font-size="10pt" style:font-name-asian="Arial" style:font-size-asian="10pt" style:font-name-complex="Arial" style:font-size-complex="10pt"/>
    </style:style>
    <style:style style:name="T131_3" style:family="text">
      <style:text-properties fo:font-size="10pt" style:font-name-asian="Arial" style:font-size-asian="10pt" style:font-name-complex="Arial" style:font-size-complex="10pt"/>
    </style:style>
    <style:style style:name="T131_4" style:family="text">
      <style:text-properties fo:font-size="10pt" style:font-name-asian="Arial" style:font-size-asian="10pt" style:font-name-complex="Arial" style:font-size-complex="10pt"/>
    </style:style>
    <style:style style:name="P132" style:family="paragraph" style:parent-style-name="List_20_Paragraph">
      <style:paragraph-properties fo:text-align="justify" fo:background-color="#ffffff"/>
    </style:style>
    <style:style style:name="T132_1" style:family="text">
      <style:text-properties fo:font-size="10pt" style:font-size-asian="10pt" style:font-name-complex="Arial" style:font-size-complex="10pt"/>
    </style:style>
    <style:style style:name="T132_2" style:family="text" style:parent-style-name="List_20_Paragraph">
      <style:text-properties fo:font-size="10pt" style:font-size-asian="10pt" style:font-name-complex="Arial" style:font-size-complex="10pt"/>
    </style:style>
    <style:style style:name="P133" style:family="paragraph" style:parent-style-name="Footnote_20_text"/>
    <style:style style:name="T133_1" style:family="text"/>
    <style:style style:name="T133_2" style:family="text"/>
    <style:style style:name="T133_3" style:family="text">
      <style:text-properties fo:font-size="10pt" style:font-size-asian="10pt" style:font-name-complex="Arial" style:font-size-complex="10pt"/>
    </style:style>
    <style:style style:name="T133_4" style:family="text">
      <style:text-properties fo:font-size="10pt" style:font-size-asian="10pt" style:font-name-complex="Arial" style:font-size-complex="10pt"/>
    </style:style>
    <style:style style:name="T133_5" style:family="text">
      <style:text-properties fo:font-size="10pt" style:font-size-asian="10pt" style:font-name-complex="Arial" style:font-size-complex="10pt"/>
    </style:style>
    <style:style style:name="T133_6" style:family="text">
      <style:text-properties fo:font-size="10pt" style:font-size-asian="10pt" style:font-name-complex="Arial" style:font-size-complex="10pt"/>
    </style:style>
    <style:style style:name="P134" style:family="paragraph" style:parent-style-name="List_20_Paragraph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T134_1" style:family="text">
      <style:text-properties fo:font-size="10pt" style:font-name-asian="Arial" style:font-size-asian="10pt" style:font-name-complex="Arial" style:font-size-complex="10pt"/>
    </style:style>
    <style:style style:name="P135" style:family="paragraph" style:parent-style-name="List_20_Paragraph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T135_1" style:family="text">
      <style:text-properties fo:font-size="10pt" style:font-name-asian="Arial" style:font-size-asian="10pt" style:font-name-complex="Arial" style:font-size-complex="10pt"/>
    </style:style>
    <style:style style:name="T135_2" style:family="text">
      <style:text-properties fo:font-size="10pt" style:font-name-asian="Arial" style:font-size-asian="10pt" style:font-name-complex="Arial" style:font-size-complex="10pt"/>
    </style:style>
    <style:style style:name="T135_3" style:family="text">
      <style:text-properties fo:font-size="10pt" style:font-name-asian="Arial" style:font-size-asian="10pt" style:font-name-complex="Arial" style:font-size-complex="10pt"/>
    </style:style>
    <style:style style:name="T135_4" style:family="text">
      <style:text-properties fo:font-size="10pt" style:font-name-asian="Arial" style:font-size-asian="10pt" style:font-name-complex="Arial" style:font-size-complex="10pt"/>
    </style:style>
    <style:style style:name="T135_5" style:family="text">
      <style:text-properties fo:font-size="10pt" style:font-name-asian="Arial" style:font-size-asian="10pt" style:font-name-complex="Arial" style:font-size-complex="10pt"/>
    </style:style>
    <style:style style:name="T135_6" style:family="text">
      <style:text-properties fo:font-size="10pt" style:font-name-asian="Arial" style:font-size-asian="10pt" style:font-name-complex="Arial" style:font-size-complex="10pt"/>
    </style:style>
    <style:style style:name="T135_7" style:family="text">
      <style:text-properties fo:font-size="10pt" style:font-name-asian="Arial" style:font-size-asian="10pt" style:font-name-complex="Arial" style:font-size-complex="10pt"/>
    </style:style>
    <style:style style:name="P136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T136_1" style:family="text">
      <style:text-properties fo:font-size="10pt" style:font-size-asian="10pt" style:font-name-complex="Arial" style:font-size-complex="10pt"/>
    </style:style>
    <style:style style:name="P137" style:family="paragraph" style:parent-style-name="Normal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P138" style:family="paragraph" style:parent-style-name="Normal">
      <style:paragraph-properties fo:text-align="justify" fo:background-color="#ffffff"/>
    </style:style>
    <style:style style:name="T138_1" style:family="text">
      <style:text-properties fo:font-size="10pt" style:font-name-asian="ＭＳ 明朝" style:font-size-asian="10pt" style:font-name-complex="Arial" style:font-size-complex="10pt"/>
    </style:style>
    <style:style style:name="T138_2" style:family="text">
      <style:text-properties fo:font-size="10pt" style:font-name-asian="Arial" style:font-size-asian="10pt" style:font-name-complex="Arial" style:font-size-complex="10pt"/>
    </style:style>
    <style:style style:name="T138_3" style:family="text">
      <style:text-properties fo:font-size="10pt" style:font-name-asian="Arial" style:font-size-asian="10pt" style:font-name-complex="Arial" style:font-size-complex="10pt"/>
    </style:style>
    <style:style style:name="T138_4" style:family="text">
      <style:text-properties fo:font-size="10pt" style:font-name-asian="Arial" style:font-size-asian="10pt" style:font-name-complex="Arial" style:font-size-complex="10pt"/>
    </style:style>
    <style:style style:name="T138_5" style:family="text">
      <style:text-properties fo:font-size="10pt" style:font-name-asian="Arial" style:font-size-asian="10pt" style:font-name-complex="Arial" style:font-size-complex="10pt"/>
    </style:style>
    <style:style style:name="T138_6" style:family="text">
      <style:text-properties fo:font-size="10pt" style:font-name-asian="Arial" style:font-size-asian="10pt" style:font-name-complex="Arial" style:font-size-complex="10pt"/>
    </style:style>
    <style:style style:name="T138_7" style:family="text">
      <style:text-properties fo:font-size="10pt" style:font-name-asian="Arial" style:font-size-asian="10pt" style:font-name-complex="Arial" style:font-size-complex="10pt"/>
    </style:style>
    <style:style style:name="T138_8" style:family="text">
      <style:text-properties fo:font-size="10pt" style:font-name-asian="Arial" style:font-size-asian="10pt" style:font-name-complex="Arial" style:font-size-complex="10pt"/>
    </style:style>
    <style:style style:name="T138_9" style:family="text">
      <style:text-properties fo:font-size="10pt" style:font-name-asian="Arial" style:font-size-asian="10pt" style:font-name-complex="Arial" style:font-size-complex="10pt"/>
    </style:style>
    <style:style style:name="T138_10" style:family="text">
      <style:text-properties fo:font-size="10pt" style:font-name-asian="Arial" style:font-size-asian="10pt" style:font-name-complex="Arial" style:font-size-complex="10pt"/>
    </style:style>
    <style:style style:name="T138_11" style:family="text">
      <style:text-properties fo:font-size="10pt" style:font-name-asian="Arial" style:font-size-asian="10pt" style:font-name-complex="Arial" style:font-size-complex="10pt"/>
    </style:style>
    <style:style style:name="T138_12" style:family="text" style:parent-style-name="Normal">
      <style:text-properties fo:font-size="10pt" style:font-name-asian="Arial" style:font-size-asian="10pt" style:font-name-complex="Arial" style:font-size-complex="10pt"/>
    </style:style>
    <style:style style:name="P139" style:family="paragraph" style:parent-style-name="Footnote_20_text"/>
    <style:style style:name="T139_1" style:family="text">
      <style:text-properties style:font-name-complex="Arial"/>
    </style:style>
    <style:style style:name="P140" style:family="paragraph" style:parent-style-name="Normal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P141" style:family="paragraph" style:parent-style-name="Normal">
      <style:paragraph-properties fo:text-align="justify" fo:background-color="#ffffff"/>
    </style:style>
    <style:style style:name="T141_1" style:family="text">
      <style:text-properties fo:font-size="10pt" style:font-name-asian="ＭＳ 明朝" style:font-size-asian="10pt" style:font-name-complex="Arial" style:font-size-complex="10pt"/>
    </style:style>
    <style:style style:name="T141_2" style:family="text">
      <style:text-properties fo:font-size="10pt" style:font-name-asian="ＭＳ 明朝" style:font-size-asian="10pt" style:font-name-complex="Arial" style:font-size-complex="10pt"/>
    </style:style>
    <style:style style:name="P142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  <style:text-properties fo:font-size="10pt" style:font-name-asian="ＭＳ 明朝" style:font-size-asian="10pt" style:font-name-complex="Arial" style:font-size-complex="10pt" fo:font-weight="bold" style:font-weight-asian="bold" style:font-weight-complex="bold"/>
    </style:style>
    <style:style style:name="Table4" style:family="table">
      <style:table-properties table:align="left" style:width="17.494cm" fo:margin-left="0cm"/>
    </style:style>
    <style:style style:name="Column15" style:family="table-column">
      <style:table-column-properties style:column-width="0.25cm"/>
    </style:style>
    <style:style style:name="Column16" style:family="table-column">
      <style:table-column-properties style:column-width="7.802cm"/>
    </style:style>
    <style:style style:name="Column17" style:family="table-column">
      <style:table-column-properties style:column-width="9.442cm"/>
    </style:style>
    <style:style style:name="Row9" style:family="table-row"/>
    <style:style style:name="Cell39" style:family="table-cell">
      <style:table-cell-properties fo:background-color="#f5f5f5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43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0" style:family="table-cell">
      <style:table-cell-properties fo:background-color="#f5f5f5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44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44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4_2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1" style:family="table-cell">
      <style:table-cell-properties fo:background-color="#f5f5f5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45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45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5_2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0" style:family="table-row"/>
    <style:style style:name="Cell42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46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46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Cell43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47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47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Cell44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48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48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48_2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Row11" style:family="table-row"/>
    <style:style style:name="Cell45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49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49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Cell46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50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50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Cell47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51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51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P152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  <style:text-properties fo:font-size="10pt" style:font-name-asian="ＭＳ 明朝" style:font-size-asian="10pt" style:font-name-complex="Arial" style:font-size-complex="10pt"/>
    </style:style>
    <style:style style:name="T152_1" style:family="text" style:parent-style-name="Normal">
      <style:text-properties fo:font-size="10pt" style:font-name-asian="ＭＳ 明朝" style:font-size-asian="10pt" style:font-name-complex="Arial" style:font-size-complex="10pt"/>
    </style:style>
    <style:style style:name="FR2" style:family="graphic" style:parent-style-name="Normal">
      <style:graphic-properties draw:stroke="none" draw:fill-color="#a0a0a0" fo:background-color="#a0a0a0" fo:border-top="none" fo:border-bottom="none" fo:border-left="none" fo:border-right="none" style:flow-with-text="false" style:run-through="foreground" draw:auto-grow-height="false" draw:auto-grow-width="false"/>
    </style:style>
    <style:style style:name="P153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  <style:text-properties fo:font-size="10pt" style:font-name-asian="ＭＳ 明朝" style:font-size-asian="10pt" style:font-name-complex="Arial" style:font-size-complex="10pt" fo:font-weight="bold" style:font-weight-asian="bold" style:font-weight-complex="bold"/>
    </style:style>
    <style:style style:name="Table5" style:family="table">
      <style:table-properties table:align="left" style:width="17.494cm" fo:margin-left="0cm"/>
    </style:style>
    <style:style style:name="Column18" style:family="table-column">
      <style:table-column-properties style:column-width="0.25cm"/>
    </style:style>
    <style:style style:name="Column19" style:family="table-column">
      <style:table-column-properties style:column-width="7.842cm"/>
    </style:style>
    <style:style style:name="Column20" style:family="table-column">
      <style:table-column-properties style:column-width="9.402cm"/>
    </style:style>
    <style:style style:name="Row12" style:family="table-row"/>
    <style:style style:name="Cell48" style:family="table-cell">
      <style:table-cell-properties fo:background-color="#f5f5f5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54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9" style:family="table-cell">
      <style:table-cell-properties fo:background-color="#f5f5f5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55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55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55_2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0" style:family="table-cell">
      <style:table-cell-properties fo:background-color="#f5f5f5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56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56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56_2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3" style:family="table-row"/>
    <style:style style:name="Cell51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57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57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Cell52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58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58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Cell53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59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59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59_2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59_3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Row14" style:family="table-row"/>
    <style:style style:name="Cell54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60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60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Cell55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61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61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61_2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61_3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61_4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Cell56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62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62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62_2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62_3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Row15" style:family="table-row"/>
    <style:style style:name="Cell57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63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63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Cell58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64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64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Cell59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65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65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Row16" style:family="table-row"/>
    <style:style style:name="Cell60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66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66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Cell61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67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67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67_2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67_3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67_4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67_5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Cell62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168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68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P169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  <style:text-properties fo:font-size="10pt" style:font-name-asian="ＭＳ 明朝" style:font-size-asian="10pt" style:font-name-complex="Arial" style:font-size-complex="10pt"/>
    </style:style>
    <style:style style:name="P170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70_1" style:family="text">
      <style:text-properties fo:font-size="10pt" style:font-name-asian="ＭＳ 明朝" style:font-size-asian="10pt" style:font-name-complex="Arial" style:font-size-complex="10pt"/>
    </style:style>
    <style:style style:name="T170_2" style:family="text">
      <style:text-properties fo:font-size="10pt" style:font-name-asian="ＭＳ 明朝" style:font-size-asian="10pt" style:font-name-complex="Arial" style:font-size-complex="10pt"/>
    </style:style>
    <style:style style:name="T170_3" style:family="text">
      <style:text-properties fo:font-size="10pt" style:font-name-asian="ＭＳ 明朝" style:font-size-asian="10pt" style:font-name-complex="Arial" style:font-size-complex="10pt"/>
    </style:style>
    <style:style style:name="T170_4" style:family="text">
      <style:text-properties fo:font-size="10pt" style:font-name-asian="ＭＳ 明朝" style:font-size-asian="10pt" style:font-name-complex="Arial" style:font-size-complex="10pt"/>
    </style:style>
    <style:style style:name="T170_5" style:family="text">
      <style:text-properties fo:font-size="10pt" style:font-name-asian="ＭＳ 明朝" style:font-size-asian="10pt" style:font-name-complex="Arial" style:font-size-complex="10pt"/>
    </style:style>
    <style:style style:name="T170_6" style:family="text">
      <style:text-properties fo:font-size="10pt" style:font-name-asian="ＭＳ 明朝" style:font-size-asian="10pt" style:font-name-complex="Arial" style:font-size-complex="10pt"/>
    </style:style>
    <style:style style:name="T170_7" style:family="text">
      <style:text-properties fo:font-size="10pt" style:font-name-asian="ＭＳ 明朝" style:font-size-asian="10pt" style:font-name-complex="Arial" style:font-size-complex="10pt"/>
    </style:style>
    <style:style style:name="P171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  <style:text-properties fo:font-size="10pt" style:font-name-asian="ＭＳ 明朝" style:font-size-asian="10pt" style:font-name-complex="Arial" style:font-size-complex="10pt"/>
    </style:style>
    <style:style style:name="Table6" style:family="table">
      <style:table-properties table:align="left" style:width="17.993cm" fo:margin-left="0cm"/>
    </style:style>
    <style:style style:name="Column21" style:family="table-column">
      <style:table-column-properties style:column-width="8.243cm"/>
    </style:style>
    <style:style style:name="Column22" style:family="table-column">
      <style:table-column-properties style:column-width="9.751cm"/>
    </style:style>
    <style:style style:name="Row17" style:family="table-row"/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72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 fo:background-color="#ffffff" fo:margin-bottom="0.212cm">
        <style:tab-stops>
          <style:tab-stop style:type="left" style:leader-style="none" style:position="1.252cm"/>
          <style:tab-stop style:type="left" style:leader-style="none" style:position="2.117cm"/>
        </style:tab-stops>
      </style:paragraph-properties>
    </style:style>
    <style:style style:name="T173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8" style:family="table-row"/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List_20_Paragraph">
      <style:paragraph-properties fo:text-align="justify" fo:background-color="#ffffff" fo:text-indent="-0.635cm" fo:margin-bottom="0.212cm" fo:margin-left="1.27cm">
        <style:tab-stops>
          <style:tab-stop style:type="left" style:leader-style="none" style:position="-0.018cm"/>
          <style:tab-stop style:type="left" style:leader-style="none" style:position="0.847cm"/>
        </style:tab-stops>
      </style:paragraph-properties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74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P175" style:family="paragraph" style:parent-style-name="List_20_Paragraph">
      <style:paragraph-properties fo:text-align="justify" fo:background-color="#ffffff" fo:text-indent="-0.635cm" fo:margin-bottom="0.212cm" fo:margin-left="1.27cm">
        <style:tab-stops>
          <style:tab-stop style:type="left" style:leader-style="none" style:position="-0.018cm"/>
          <style:tab-stop style:type="left" style:leader-style="none" style:position="0.847cm"/>
        </style:tab-stops>
      </style:paragraph-properties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75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T175_2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P176" style:family="paragraph" style:parent-style-name="List_20_Paragraph">
      <style:paragraph-properties fo:text-align="justify" fo:background-color="#ffffff" fo:text-indent="-0.635cm" fo:margin-bottom="0.212cm" fo:margin-left="1.27cm">
        <style:tab-stops>
          <style:tab-stop style:type="left" style:leader-style="none" style:position="-0.018cm"/>
          <style:tab-stop style:type="left" style:leader-style="none" style:position="0.847cm"/>
        </style:tab-stops>
      </style:paragraph-properties>
      <style:text-properties style:font-name="Arial" fo:font-size="10pt" style:font-name-asian="ＭＳ 明朝" style:font-size-asian="10pt" style:font-name-complex="Arial" style:font-size-complex="10pt" fo:language="sv" fo:language-asian="en" fo:language-complex="ar" fo:country="SE" fo:country-asian="US" fo:country-complex="SA"/>
    </style:style>
    <style:style style:name="T176_1" style:family="text">
      <style:text-properties style:font-name="Arial" fo:font-size="10pt" style:font-name-asian="ＭＳ 明朝" style:font-size-asian="10pt" style:font-name-complex="Arial" style:font-size-complex="10pt" fo:language="sv" fo:language-asian="en" fo:language-complex="ar" fo:country="SE" fo:country-asian="US" fo:country-complex="SA"/>
    </style:style>
    <style:style style:name="P177" style:family="paragraph" style:parent-style-name="List_20_Paragraph">
      <style:paragraph-properties fo:text-align="justify" fo:background-color="#ffffff" fo:text-indent="-0.635cm" fo:margin-bottom="0.212cm" fo:margin-left="1.27cm">
        <style:tab-stops>
          <style:tab-stop style:type="left" style:leader-style="none" style:position="-0.018cm"/>
          <style:tab-stop style:type="left" style:leader-style="none" style:position="0.847cm"/>
        </style:tab-stops>
      </style:paragraph-properties>
      <style:text-properties style:font-name="Arial" fo:font-size="10pt" style:font-name-asian="ＭＳ 明朝" style:font-size-asian="10pt" style:font-name-complex="Arial" style:font-size-complex="10pt" fo:language="sv" fo:language-asian="en" fo:language-complex="ar" fo:country="SE" fo:country-asian="US" fo:country-complex="SA"/>
    </style:style>
    <style:style style:name="T177_1" style:family="text">
      <style:text-properties style:font-name="Arial" fo:font-size="10pt" style:font-name-asian="ＭＳ 明朝" style:font-size-asian="10pt" style:font-name-complex="Arial" style:font-size-complex="10pt" fo:language="sv" fo:language-asian="en" fo:language-complex="ar" fo:country="SE" fo:country-asian="US" fo:country-complex="SA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List_20_Paragraph">
      <style:paragraph-properties fo:text-align="justify" fo:background-color="#ffffff" fo:text-indent="-0.635cm" fo:margin-bottom="0.212cm" fo:margin-left="1.27cm">
        <style:tab-stops>
          <style:tab-stop style:type="left" style:leader-style="none" style:position="-0.018cm"/>
          <style:tab-stop style:type="left" style:leader-style="none" style:position="0.847cm"/>
        </style:tab-stops>
      </style:paragraph-properties>
      <style:text-properties style:font-name="Arial" fo:font-size="10pt" style:font-name-asian="ＭＳ 明朝" style:font-size-asian="10pt" style:font-name-complex="Arial" style:font-size-complex="10pt" fo:language="sv" fo:language-asian="en" fo:language-complex="ar" fo:country="SE" fo:country-asian="US" fo:country-complex="SA"/>
    </style:style>
    <style:style style:name="T178_1" style:family="text">
      <style:text-properties style:font-name="Arial" fo:font-size="10pt" style:font-name-asian="ＭＳ 明朝" style:font-size-asian="10pt" style:font-name-complex="Arial" style:font-size-complex="10pt" fo:language="sv" fo:language-asian="en" fo:language-complex="ar" fo:country="SE" fo:country-asian="US" fo:country-complex="SA"/>
    </style:style>
    <style:style style:name="P179" style:family="paragraph" style:parent-style-name="List_20_Paragraph">
      <style:paragraph-properties fo:text-align="justify" fo:background-color="#ffffff" fo:text-indent="-0.635cm" fo:margin-bottom="0.212cm" fo:margin-left="1.27cm">
        <style:tab-stops>
          <style:tab-stop style:type="left" style:leader-style="none" style:position="-0.018cm"/>
          <style:tab-stop style:type="left" style:leader-style="none" style:position="0.847cm"/>
        </style:tab-stops>
      </style:paragraph-properties>
      <style:text-properties style:font-name="Arial" fo:font-size="10pt" style:font-name-asian="ＭＳ 明朝" style:font-size-asian="10pt" style:font-name-complex="Arial" style:font-size-complex="10pt" fo:language="sv" fo:language-asian="en" fo:language-complex="ar" fo:country="SE" fo:country-asian="US" fo:country-complex="SA"/>
    </style:style>
    <style:style style:name="T179_1" style:family="text">
      <style:text-properties style:font-name="Arial" fo:font-size="10pt" style:font-name-asian="ＭＳ 明朝" style:font-size-asian="10pt" style:font-name-complex="Arial" style:font-size-complex="10pt" fo:language="sv" fo:language-asian="en" fo:language-complex="ar" fo:country="SE" fo:country-asian="US" fo:country-complex="SA"/>
    </style:style>
    <style:style style:name="P180" style:family="paragraph" style:parent-style-name="List_20_Paragraph">
      <style:paragraph-properties fo:text-align="justify" fo:background-color="#ffffff" fo:text-indent="-0.635cm" fo:margin-bottom="0.212cm" fo:margin-left="1.27cm">
        <style:tab-stops>
          <style:tab-stop style:type="left" style:leader-style="none" style:position="-0.018cm"/>
          <style:tab-stop style:type="left" style:leader-style="none" style:position="0.847cm"/>
        </style:tab-stops>
      </style:paragraph-properties>
      <style:text-properties style:font-name="Arial" fo:font-size="10pt" style:font-name-asian="ＭＳ 明朝" style:font-size-asian="10pt" style:font-name-complex="Arial" style:font-size-complex="10pt" fo:language="de" fo:language-asian="en" fo:language-complex="ar" fo:country="DE" fo:country-asian="US" fo:country-complex="SA"/>
    </style:style>
    <style:style style:name="T180_1" style:family="text">
      <style:text-properties style:font-name="Arial" fo:font-size="10pt" style:font-name-asian="ＭＳ 明朝" style:font-size-asian="10pt" style:font-name-complex="Arial" style:font-size-complex="10pt" fo:language="de" fo:language-asian="en" fo:language-complex="ar" fo:country="DE" fo:country-asian="US" fo:country-complex="SA"/>
    </style:style>
    <style:style style:name="P181" style:family="paragraph" style:parent-style-name="List_20_Paragraph">
      <style:paragraph-properties fo:text-align="justify" fo:background-color="#ffffff" fo:text-indent="-0.635cm" fo:margin-bottom="0.212cm" fo:margin-left="1.27cm">
        <style:tab-stops>
          <style:tab-stop style:type="left" style:leader-style="none" style:position="-0.018cm"/>
          <style:tab-stop style:type="left" style:leader-style="none" style:position="0.847cm"/>
        </style:tab-stops>
      </style:paragraph-properties>
      <style:text-properties style:font-name="Arial" fo:font-size="10pt" style:font-name-asian="ＭＳ 明朝" style:font-size-asian="10pt" style:font-name-complex="Arial" style:font-size-complex="10pt" fo:language="de" fo:language-asian="en" fo:language-complex="ar" fo:country="DE" fo:country-asian="US" fo:country-complex="SA"/>
    </style:style>
    <style:style style:name="T181_1" style:family="text">
      <style:text-properties style:font-name="Arial" fo:font-size="10pt" style:font-name-asian="ＭＳ 明朝" style:font-size-asian="10pt" style:font-name-complex="Arial" style:font-size-complex="10pt" fo:language="de" fo:language-asian="en" fo:language-complex="ar" fo:country="DE" fo:country-asian="US" fo:country-complex="SA"/>
    </style:style>
    <style:style style:name="P182" style:family="paragraph" style:parent-style-name="List_20_Paragraph">
      <style:paragraph-properties fo:text-align="justify" fo:background-color="#ffffff" fo:text-indent="-0.635cm" fo:margin-bottom="0.212cm" fo:margin-left="1.27cm">
        <style:tab-stops>
          <style:tab-stop style:type="left" style:leader-style="none" style:position="-0.018cm"/>
          <style:tab-stop style:type="left" style:leader-style="none" style:position="0.847cm"/>
        </style:tab-stops>
      </style:paragraph-properties>
      <style:text-properties style:font-name="Arial" fo:font-size="10pt" style:font-name-asian="ＭＳ 明朝" style:font-size-asian="10pt" style:font-name-complex="Arial" style:font-size-complex="10pt" fo:language="de" fo:language-asian="en" fo:language-complex="ar" fo:country="DE" fo:country-asian="US" fo:country-complex="SA"/>
    </style:style>
    <style:style style:name="T182_1" style:family="text">
      <style:text-properties style:font-name="Arial" fo:font-size="10pt" style:font-name-asian="ＭＳ 明朝" style:font-size-asian="10pt" style:font-name-complex="Arial" style:font-size-complex="10pt" fo:language="de" fo:language-asian="en" fo:language-complex="ar" fo:country="DE" fo:country-asian="US" fo:country-complex="SA"/>
    </style:style>
    <style:style style:name="P183" style:family="paragraph" style:parent-style-name="List_20_Paragraph">
      <style:paragraph-properties fo:text-align="justify" fo:background-color="#ffffff" fo:text-indent="-0.635cm" fo:margin-bottom="0.212cm" fo:margin-left="1.27cm">
        <style:tab-stops>
          <style:tab-stop style:type="left" style:leader-style="none" style:position="-0.018cm"/>
          <style:tab-stop style:type="left" style:leader-style="none" style:position="0.847cm"/>
        </style:tab-stops>
      </style:paragraph-properties>
      <style:text-properties style:font-name="Arial" fo:font-size="10pt" style:font-name-asian="ＭＳ 明朝" style:font-size-asian="10pt" style:font-name-complex="Arial" style:font-size-complex="10pt" fo:language="pt" fo:language-asian="en" fo:language-complex="ar" fo:country="PT" fo:country-asian="US" fo:country-complex="SA"/>
    </style:style>
    <style:style style:name="T183_1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P184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185" style:family="paragraph" style:parent-style-name="Normal">
      <style:paragraph-properties fo:text-align="justify" fo:background-color="#ffffff"/>
    </style:style>
    <style:style style:name="T18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8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85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86" style:family="paragraph" style:parent-style-name="Normal">
      <style:paragraph-properties fo:text-align="justify" fo:background-color="#ffffff"/>
    </style:style>
    <style:style style:name="T186_1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P187" style:family="paragraph" style:parent-style-name="Normal">
      <style:paragraph-properties fo:text-align="justify" fo:background-color="#ffffff"/>
    </style:style>
    <style:style style:name="T187_1" style:family="text">
      <style:text-properties fo:font-size="10pt" style:font-name-asian="Arial" style:font-size-asian="10pt" style:font-name-complex="Arial" style:font-size-complex="10pt"/>
    </style:style>
    <style:style style:name="T187_2" style:family="text">
      <style:text-properties fo:font-size="10pt" style:font-name-asian="Arial" style:font-size-asian="10pt" style:font-name-complex="Arial" style:font-size-complex="10pt"/>
    </style:style>
    <style:style style:name="T187_3" style:family="text">
      <style:text-properties fo:font-size="10pt" style:font-name-asian="Arial" style:font-size-asian="10pt" style:font-name-complex="Arial" style:font-size-complex="10pt"/>
    </style:style>
    <style:style style:name="T187_4" style:family="text">
      <style:text-properties fo:font-size="10pt" style:font-name-asian="Arial" style:font-size-asian="10pt" style:font-name-complex="Arial" style:font-size-complex="10pt"/>
    </style:style>
    <style:style style:name="T187_5" style:family="text">
      <style:text-properties fo:font-size="10pt" style:font-name-asian="Arial" style:font-size-asian="10pt" style:font-name-complex="Arial" style:font-size-complex="10pt"/>
    </style:style>
    <style:style style:name="T187_6" style:family="text">
      <style:text-properties fo:font-size="10pt" style:font-name-asian="Arial" style:font-size-asian="10pt" style:font-name-complex="Arial" style:font-size-complex="10pt"/>
    </style:style>
    <style:style style:name="T187_7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187_8" style:family="text">
      <style:text-properties fo:font-size="10pt" style:font-name-asian="Arial" style:font-size-asian="10pt" style:font-name-complex="Arial" style:font-size-complex="10pt"/>
    </style:style>
    <style:style style:name="T187_9" style:family="text">
      <style:text-properties fo:font-size="10pt" style:font-name-asian="Arial" style:font-size-asian="10pt" style:font-name-complex="Arial" style:font-size-complex="10pt"/>
    </style:style>
    <style:style style:name="T187_10" style:family="text">
      <style:text-properties fo:font-size="10pt" style:font-name-asian="Arial" style:font-size-asian="10pt" style:font-name-complex="Arial" style:font-size-complex="10pt"/>
    </style:style>
    <style:style style:name="T187_11" style:family="text">
      <style:text-properties fo:font-size="10pt" style:font-name-asian="Arial" style:font-size-asian="10pt" style:font-name-complex="Arial" style:font-size-complex="10pt"/>
    </style:style>
    <style:style style:name="T187_12" style:family="text">
      <style:text-properties fo:font-size="10pt" style:font-name-asian="Arial" style:font-size-asian="10pt" style:font-name-complex="Arial" style:font-size-complex="10pt"/>
    </style:style>
    <style:style style:name="T187_13" style:family="text">
      <style:text-properties fo:font-size="10pt" style:font-name-asian="Arial" style:font-size-asian="10pt" style:font-name-complex="Arial" style:font-size-complex="10pt"/>
    </style:style>
    <style:style style:name="T187_14" style:family="text">
      <style:text-properties fo:font-size="10pt" style:font-name-asian="Arial" style:font-size-asian="10pt" style:font-name-complex="Arial" style:font-size-complex="10pt"/>
    </style:style>
    <style:style style:name="T187_15" style:family="text">
      <style:text-properties fo:font-size="10pt" style:font-name-asian="Arial" style:font-size-asian="10pt" style:font-name-complex="Arial" style:font-size-complex="10pt"/>
    </style:style>
    <style:style style:name="P188" style:family="paragraph" style:parent-style-name="Normal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P189" style:family="paragraph" style:parent-style-name="Normal">
      <style:paragraph-properties fo:text-align="justify" fo:background-color="#ffffff"/>
    </style:style>
    <style:style style:name="T189_1" style:family="text">
      <style:text-properties fo:font-size="10pt" style:font-name-asian="Arial" style:font-size-asian="10pt" style:font-name-complex="Arial" style:font-size-complex="10pt"/>
    </style:style>
    <style:style style:name="T189_2" style:family="text">
      <style:text-properties fo:font-size="10pt" style:font-name-asian="Arial" style:font-size-asian="10pt" style:font-name-complex="Arial" style:font-size-complex="10pt"/>
    </style:style>
    <style:style style:name="T189_3" style:family="text">
      <style:text-properties fo:font-size="10pt" style:font-name-asian="Arial" style:font-size-asian="10pt" style:font-name-complex="Arial" style:font-size-complex="10pt"/>
    </style:style>
    <style:style style:name="T189_4" style:family="text">
      <style:text-properties fo:font-size="10pt" style:font-name-asian="Arial" style:font-size-asian="10pt" style:font-name-complex="Arial" style:font-size-complex="10pt"/>
    </style:style>
    <style:style style:name="T189_5" style:family="text">
      <style:text-properties fo:font-size="10pt" style:font-name-asian="Arial" style:font-size-asian="10pt" style:font-name-complex="Arial" style:font-size-complex="10pt"/>
    </style:style>
    <style:style style:name="T189_6" style:family="text">
      <style:text-properties fo:font-size="10pt" style:font-name-asian="Arial" style:font-size-asian="10pt" style:font-name-complex="Arial" style:font-size-complex="10pt"/>
    </style:style>
    <style:style style:name="T189_7" style:family="text">
      <style:text-properties fo:font-size="10pt" style:font-name-asian="Arial" style:font-size-asian="10pt" style:font-name-complex="Arial" style:font-size-complex="10pt"/>
    </style:style>
    <style:style style:name="T189_8" style:family="text">
      <style:text-properties fo:font-size="10pt" style:font-name-asian="Arial" style:font-size-asian="10pt" style:font-name-complex="Arial" style:font-size-complex="10pt"/>
    </style:style>
    <style:style style:name="T189_9" style:family="text">
      <style:text-properties fo:font-size="10pt" style:font-name-asian="Arial" style:font-size-asian="10pt" style:font-name-complex="Arial" style:font-size-complex="10pt"/>
    </style:style>
    <style:style style:name="T189_10" style:family="text">
      <style:text-properties fo:font-size="10pt" style:font-name-asian="Arial" style:font-size-asian="10pt" style:font-name-complex="Arial" style:font-size-complex="10pt"/>
    </style:style>
    <style:style style:name="T189_11" style:family="text">
      <style:text-properties fo:font-size="10pt" style:font-name-asian="Arial" style:font-size-asian="10pt" style:font-name-complex="Arial" style:font-size-complex="10pt"/>
    </style:style>
    <style:style style:name="T189_12" style:family="text">
      <style:text-properties fo:font-size="10pt" style:font-name-asian="Arial" style:font-size-asian="10pt" style:font-name-complex="Arial" style:font-size-complex="10pt"/>
    </style:style>
    <style:style style:name="T189_13" style:family="text">
      <style:text-properties fo:font-size="10pt" style:font-name-asian="Arial" style:font-size-asian="10pt" style:font-name-complex="Arial" style:font-size-complex="10pt"/>
    </style:style>
    <style:style style:name="T189_14" style:family="text">
      <style:text-properties fo:font-size="10pt" style:font-name-asian="Arial" style:font-size-asian="10pt" style:font-name-complex="Arial" style:font-size-complex="10pt"/>
    </style:style>
    <style:style style:name="T189_15" style:family="text">
      <style:text-properties fo:font-size="10pt" style:font-name-asian="Arial" style:font-size-asian="10pt" style:font-name-complex="Arial" style:font-size-complex="10pt"/>
    </style:style>
    <style:style style:name="T189_16" style:family="text">
      <style:text-properties fo:font-size="10pt" style:font-name-asian="Arial" style:font-size-asian="10pt" style:font-name-complex="Arial" style:font-size-complex="10pt"/>
    </style:style>
    <style:style style:name="T189_17" style:family="text">
      <style:text-properties fo:font-size="10pt" style:font-name-asian="Arial" style:font-size-asian="10pt" style:font-name-complex="Arial" style:font-size-complex="10pt"/>
    </style:style>
    <style:style style:name="T189_18" style:family="text">
      <style:text-properties fo:font-size="10pt" style:font-name-asian="Arial" style:font-size-asian="10pt" style:font-name-complex="Arial" style:font-size-complex="10pt"/>
    </style:style>
    <style:style style:name="T189_19" style:family="text">
      <style:text-properties fo:font-size="10pt" style:font-name-asian="Arial" style:font-size-asian="10pt" style:font-name-complex="Arial" style:font-size-complex="10pt"/>
    </style:style>
    <style:style style:name="T189_20" style:family="text">
      <style:text-properties fo:font-size="10pt" style:font-name-asian="Arial" style:font-size-asian="10pt" style:font-name-complex="Arial" style:font-size-complex="10pt"/>
    </style:style>
    <style:style style:name="T189_21" style:family="text">
      <style:text-properties fo:font-size="10pt" style:font-name-asian="Arial" style:font-size-asian="10pt" style:font-name-complex="Arial" style:font-size-complex="10pt"/>
    </style:style>
    <style:style style:name="T189_22" style:family="text">
      <style:text-properties fo:font-size="10pt" style:font-name-asian="Arial" style:font-size-asian="10pt" style:font-name-complex="Arial" style:font-size-complex="10pt"/>
    </style:style>
    <style:style style:name="T189_23" style:family="text">
      <style:text-properties fo:font-size="10pt" style:font-name-asian="Arial" style:font-size-asian="10pt" style:font-name-complex="Arial" style:font-size-complex="10pt"/>
    </style:style>
    <style:style style:name="T189_24" style:family="text">
      <style:text-properties fo:font-size="10pt" style:font-name-asian="Arial" style:font-size-asian="10pt" style:font-name-complex="Arial" style:font-size-complex="10pt"/>
    </style:style>
    <style:style style:name="T189_25" style:family="text">
      <style:text-properties fo:font-size="10pt" style:font-name-asian="Arial" style:font-size-asian="10pt" style:font-name-complex="Arial" style:font-size-complex="10pt"/>
    </style:style>
    <style:style style:name="T189_26" style:family="text">
      <style:text-properties style:text-position="super 58%" fo:font-size="10pt" style:font-name-asian="Arial" style:font-size-asian="10pt" style:font-name-complex="Arial" style:font-size-complex="10pt"/>
    </style:style>
    <style:style style:name="T189_27" style:family="text">
      <style:text-properties fo:font-size="10pt" style:font-name-asian="Arial" style:font-size-asian="10pt" style:font-name-complex="Arial" style:font-size-complex="10pt"/>
    </style:style>
    <style:style style:name="T189_28" style:family="text">
      <style:text-properties fo:font-size="10pt" style:font-name-asian="Arial" style:font-size-asian="10pt" style:font-name-complex="Arial" style:font-size-complex="10pt"/>
    </style:style>
    <style:style style:name="T189_29" style:family="text">
      <style:text-properties fo:font-size="10pt" style:font-name-asian="Arial" style:font-size-asian="10pt" style:font-name-complex="Arial" style:font-size-complex="10pt"/>
    </style:style>
    <style:style style:name="T189_30" style:family="text">
      <style:text-properties fo:font-size="10pt" style:font-name-asian="Arial" style:font-size-asian="10pt" style:font-name-complex="Arial" style:font-size-complex="10pt"/>
    </style:style>
    <style:style style:name="T189_31" style:family="text">
      <style:text-properties fo:font-size="10pt" style:font-name-asian="Arial" style:font-size-asian="10pt" style:font-name-complex="Arial" style:font-size-complex="10pt"/>
    </style:style>
    <style:style style:name="T189_32" style:family="text">
      <style:text-properties fo:font-size="10pt" style:font-name-asian="Arial" style:font-size-asian="10pt" style:font-name-complex="Arial" style:font-size-complex="10pt"/>
    </style:style>
    <style:style style:name="P190" style:family="paragraph" style:parent-style-name="Normal">
      <style:paragraph-properties fo:text-align="justify" fo:background-color="#ffffff"/>
    </style:style>
    <style:style style:name="P191" style:family="paragraph" style:parent-style-name="Normal">
      <style:paragraph-properties fo:text-align="justify" fo:background-color="#ffffff"/>
    </style:style>
    <style:style style:name="T191_1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191_2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191_3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P192" style:family="paragraph" style:parent-style-name="Normal">
      <style:paragraph-properties fo:text-align="justify" fo:background-color="#ffffff"/>
    </style:style>
    <style:style style:name="T192_1" style:family="text">
      <style:text-properties fo:font-size="10pt" style:font-name-asian="Arial" style:font-size-asian="10pt" style:font-name-complex="Arial" style:font-size-complex="10pt"/>
    </style:style>
    <style:style style:name="T192_2" style:family="text">
      <style:text-properties fo:font-size="10pt" style:font-name-asian="Arial" style:font-size-asian="10pt" style:font-name-complex="Arial" style:font-size-complex="10pt"/>
    </style:style>
    <style:style style:name="T192_3" style:family="text">
      <style:text-properties fo:font-size="10pt" style:font-name-asian="Arial" style:font-size-asian="10pt" style:font-name-complex="Arial" style:font-size-complex="10pt"/>
    </style:style>
    <style:style style:name="T192_4" style:family="text">
      <style:text-properties fo:font-size="10pt" style:font-name-asian="Arial" style:font-size-asian="10pt" style:font-name-complex="Arial" style:font-size-complex="10pt"/>
    </style:style>
    <style:style style:name="T192_5" style:family="text">
      <style:text-properties fo:font-size="10pt" style:font-name-asian="Arial" style:font-size-asian="10pt" style:font-name-complex="Arial" style:font-size-complex="10pt"/>
    </style:style>
    <style:style style:name="T192_6" style:family="text">
      <style:text-properties style:font-name="Aptos" style:font-name-asian="Aptos" style:font-name-complex="Aptos"/>
    </style:style>
    <style:style style:name="T192_7" style:family="text">
      <style:text-properties fo:font-size="10pt" style:font-name-asian="Arial" style:font-size-asian="10pt" style:font-name-complex="Arial" style:font-size-complex="10pt"/>
    </style:style>
    <style:style style:name="T192_8" style:family="text">
      <style:text-properties fo:font-size="10pt" style:font-name-asian="Arial" style:font-size-asian="10pt" style:font-name-complex="Arial" style:font-size-complex="10pt"/>
    </style:style>
    <style:style style:name="T192_9" style:family="text">
      <style:text-properties fo:font-size="10pt" style:font-name-asian="Arial" style:font-size-asian="10pt" style:font-name-complex="Arial" style:font-size-complex="10pt"/>
    </style:style>
    <style:style style:name="T192_10" style:family="text">
      <style:text-properties fo:font-size="10pt" style:font-name-asian="Arial" style:font-size-asian="10pt" style:font-name-complex="Arial" style:font-size-complex="10pt"/>
    </style:style>
    <style:style style:name="T192_11" style:family="text">
      <style:text-properties fo:font-size="10pt" style:font-name-asian="Arial" style:font-size-asian="10pt" style:font-name-complex="Arial" style:font-size-complex="10pt"/>
    </style:style>
    <style:style style:name="T192_12" style:family="text">
      <style:text-properties fo:font-size="10pt" style:font-name-asian="Arial" style:font-size-asian="10pt" style:font-name-complex="Arial" style:font-size-complex="10pt"/>
    </style:style>
    <style:style style:name="T192_13" style:family="text">
      <style:text-properties fo:font-size="10pt" style:font-name-asian="Arial" style:font-size-asian="10pt" style:font-name-complex="Arial" style:font-size-complex="10pt"/>
    </style:style>
    <style:style style:name="T192_14" style:family="text">
      <style:text-properties fo:font-size="10pt" style:font-name-asian="Arial" style:font-size-asian="10pt" style:font-name-complex="Arial" style:font-size-complex="10pt"/>
    </style:style>
    <style:style style:name="T192_15" style:family="text" style:parent-style-name="Normal">
      <style:text-properties fo:font-size="10pt" style:font-name-asian="Arial" style:font-size-asian="10pt" style:font-name-complex="Arial" style:font-size-complex="10pt"/>
    </style:style>
    <style:style style:name="P193" style:family="paragraph" style:parent-style-name="Footnote_20_text"/>
    <style:style style:name="T193_1" style:family="text"/>
    <style:style style:name="T193_2" style:family="text"/>
    <style:style style:name="T193_3" style:family="text"/>
    <style:style style:name="T193_4" style:family="text"/>
    <style:style style:name="T193_5" style:family="text"/>
    <style:style style:name="T193_6" style:family="text"/>
    <style:style style:name="T193_7" style:family="text"/>
    <style:style style:name="T193_8" style:family="text"/>
    <style:style style:name="T193_9" style:family="text"/>
    <style:style style:name="T193_10" style:family="text"/>
    <style:style style:name="T193_11" style:family="text">
      <style:text-properties fo:font-size="10pt" style:font-name-asian="Arial" style:font-size-asian="10pt" style:font-name-complex="Arial" style:font-size-complex="10pt"/>
    </style:style>
    <style:style style:name="T193_12" style:family="text">
      <style:text-properties fo:font-size="10pt" style:font-name-asian="Arial" style:font-size-asian="10pt" style:font-name-complex="Arial" style:font-size-complex="10pt"/>
    </style:style>
    <style:style style:name="T193_13" style:family="text">
      <style:text-properties fo:font-size="10pt" style:font-name-asian="Arial" style:font-size-asian="10pt" style:font-name-complex="Arial" style:font-size-complex="10pt"/>
    </style:style>
    <style:style style:name="T193_14" style:family="text">
      <style:text-properties fo:font-size="10pt" style:font-name-asian="Arial" style:font-size-asian="10pt" style:font-name-complex="Arial" style:font-size-complex="10pt"/>
    </style:style>
    <style:style style:name="T193_15" style:family="text">
      <style:text-properties fo:font-size="10pt" style:font-name-asian="Arial" style:font-size-asian="10pt" style:font-name-complex="Arial" style:font-size-complex="10pt"/>
    </style:style>
    <style:style style:name="T193_16" style:family="text">
      <style:text-properties fo:font-size="10pt" style:font-name-asian="Arial" style:font-size-asian="10pt" style:font-name-complex="Arial" style:font-size-complex="10pt"/>
    </style:style>
    <style:style style:name="T193_17" style:family="text">
      <style:text-properties fo:font-size="10pt" style:font-name-asian="Arial" style:font-size-asian="10pt" style:font-name-complex="Arial" style:font-size-complex="10pt"/>
    </style:style>
    <style:style style:name="T193_18" style:family="text">
      <style:text-properties fo:font-size="10pt" style:font-name-asian="Arial" style:font-size-asian="10pt" style:font-name-complex="Arial" style:font-size-complex="10pt"/>
    </style:style>
    <style:style style:name="T193_19" style:family="text">
      <style:text-properties fo:font-size="10pt" style:font-name-asian="Arial" style:font-size-asian="10pt" style:font-name-complex="Arial" style:font-size-complex="10pt"/>
    </style:style>
    <style:style style:name="T193_20" style:family="text">
      <style:text-properties fo:font-size="10pt" style:font-name-asian="Arial" style:font-size-asian="10pt" style:font-name-complex="Arial" style:font-size-complex="10pt"/>
    </style:style>
    <style:style style:name="T193_21" style:family="text">
      <style:text-properties fo:font-size="10pt" style:font-name-asian="Arial" style:font-size-asian="10pt" style:font-name-complex="Arial" style:font-size-complex="10pt"/>
    </style:style>
    <style:style style:name="T193_22" style:family="text">
      <style:text-properties fo:font-size="10pt" style:font-name-asian="Arial" style:font-size-asian="10pt" style:font-name-complex="Arial" style:font-size-complex="10pt"/>
    </style:style>
    <style:style style:name="T193_23" style:family="text">
      <style:text-properties fo:font-size="10pt" style:font-name-asian="Arial" style:font-size-asian="10pt" style:font-name-complex="Arial" style:font-size-complex="10pt"/>
    </style:style>
    <style:style style:name="T193_24" style:family="text">
      <style:text-properties fo:font-size="10pt" style:font-name-asian="Arial" style:font-size-asian="10pt" style:font-name-complex="Arial" style:font-size-complex="10pt"/>
    </style:style>
    <style:style style:name="P194" style:family="paragraph" style:parent-style-name="Normal">
      <style:paragraph-properties fo:text-align="justify" fo:background-color="#ffffff"/>
    </style:style>
    <style:style style:name="P195" style:family="paragraph" style:parent-style-name="Normal">
      <style:paragraph-properties fo:text-align="justify" fo:background-color="#ffffff"/>
    </style:style>
    <style:style style:name="T195_1" style:family="text">
      <style:text-properties fo:font-size="10pt" style:font-name-asian="Arial" style:font-size-asian="10pt" style:font-name-complex="Arial" style:font-size-complex="10pt"/>
    </style:style>
    <style:style style:name="T195_2" style:family="text">
      <style:text-properties fo:font-size="10pt" style:font-name-asian="Arial" style:font-size-asian="10pt" style:font-name-complex="Arial" style:font-size-complex="10pt"/>
    </style:style>
    <style:style style:name="T195_3" style:family="text">
      <style:text-properties fo:font-size="10pt" style:font-name-asian="Arial" style:font-size-asian="10pt" style:font-name-complex="Arial" style:font-size-complex="10pt"/>
    </style:style>
    <style:style style:name="T195_4" style:family="text">
      <style:text-properties fo:font-size="10pt" style:font-name-asian="Arial" style:font-size-asian="10pt" style:font-name-complex="Arial" style:font-size-complex="10pt"/>
    </style:style>
    <style:style style:name="T195_5" style:family="text">
      <style:text-properties fo:font-size="10pt" style:font-name-asian="Arial" style:font-size-asian="10pt" style:font-name-complex="Arial" style:font-size-complex="10pt"/>
    </style:style>
    <style:style style:name="T195_6" style:family="text">
      <style:text-properties fo:font-size="10pt" style:font-name-asian="Arial" style:font-size-asian="10pt" style:font-name-complex="Arial" style:font-size-complex="10pt"/>
    </style:style>
    <style:style style:name="T195_7" style:family="text">
      <style:text-properties fo:font-size="10pt" style:font-name-asian="Arial" style:font-size-asian="10pt" style:font-name-complex="Arial" style:font-size-complex="10pt"/>
    </style:style>
    <style:style style:name="T195_8" style:family="text">
      <style:text-properties fo:font-size="10pt" style:font-name-asian="Arial" style:font-size-asian="10pt" style:font-name-complex="Arial" style:font-size-complex="10pt"/>
    </style:style>
    <style:style style:name="T195_9" style:family="text">
      <style:text-properties fo:font-size="10pt" style:font-name-asian="Arial" style:font-size-asian="10pt" style:font-name-complex="Arial" style:font-size-complex="10pt"/>
    </style:style>
    <style:style style:name="T195_10" style:family="text">
      <style:text-properties fo:font-size="10pt" style:font-name-asian="Arial" style:font-size-asian="10pt" style:font-name-complex="Arial" style:font-size-complex="10pt"/>
    </style:style>
    <style:style style:name="T195_11" style:family="text">
      <style:text-properties fo:font-size="10pt" style:font-name-asian="Arial" style:font-size-asian="10pt" style:font-name-complex="Arial" style:font-size-complex="10pt"/>
    </style:style>
    <style:style style:name="T195_12" style:family="text">
      <style:text-properties fo:font-size="10pt" style:font-name-asian="Arial" style:font-size-asian="10pt" style:font-name-complex="Arial" style:font-size-complex="10pt"/>
    </style:style>
    <style:style style:name="T195_13" style:family="text">
      <style:text-properties fo:font-size="10pt" style:font-name-asian="Arial" style:font-size-asian="10pt" style:font-name-complex="Arial" style:font-size-complex="10pt"/>
    </style:style>
    <style:style style:name="T195_14" style:family="text">
      <style:text-properties fo:font-size="10pt" style:font-name-asian="Arial" style:font-size-asian="10pt" style:font-name-complex="Arial" style:font-size-complex="10pt"/>
    </style:style>
    <style:style style:name="T195_15" style:family="text">
      <style:text-properties fo:font-size="10pt" style:font-name-asian="Arial" style:font-size-asian="10pt" style:font-name-complex="Arial" style:font-size-complex="10pt"/>
    </style:style>
    <style:style style:name="T195_16" style:family="text">
      <style:text-properties fo:font-size="10pt" style:font-name-asian="Arial" style:font-size-asian="10pt" style:font-name-complex="Arial" style:font-size-complex="10pt"/>
    </style:style>
    <style:style style:name="P196" style:family="paragraph" style:parent-style-name="Normal">
      <style:paragraph-properties fo:text-align="justify" fo:background-color="#ffffff"/>
    </style:style>
    <style:style style:name="T196_1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P197" style:family="paragraph" style:parent-style-name="Normal">
      <style:paragraph-properties fo:text-align="justify" fo:background-color="#ffffff"/>
    </style:style>
    <style:style style:name="T197_1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197_2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197_3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P198" style:family="paragraph" style:parent-style-name="Normal">
      <style:paragraph-properties fo:text-align="justify" fo:background-color="#ffffff"/>
    </style:style>
    <style:style style:name="T198_1" style:family="text">
      <style:text-properties fo:font-size="10pt" style:font-name-asian="Arial" style:font-size-asian="10pt" style:font-name-complex="Arial" style:font-size-complex="10pt"/>
    </style:style>
    <style:style style:name="T198_2" style:family="text">
      <style:text-properties fo:font-size="10pt" style:font-name-asian="Arial" style:font-size-asian="10pt" style:font-name-complex="Arial" style:font-size-complex="10pt"/>
    </style:style>
    <style:style style:name="T198_3" style:family="text">
      <style:text-properties fo:font-size="10pt" style:font-name-asian="Arial" style:font-size-asian="10pt" style:font-name-complex="Arial" style:font-size-complex="10pt"/>
    </style:style>
    <style:style style:name="T198_4" style:family="text">
      <style:text-properties fo:font-size="10pt" style:font-name-asian="Arial" style:font-size-asian="10pt" style:font-name-complex="Arial" style:font-size-complex="10pt"/>
    </style:style>
    <style:style style:name="T198_5" style:family="text">
      <style:text-properties fo:font-size="10pt" style:font-name-asian="Arial" style:font-size-asian="10pt" style:font-name-complex="Arial" style:font-size-complex="10pt"/>
    </style:style>
    <style:style style:name="T198_6" style:family="text">
      <style:text-properties fo:font-size="10pt" style:font-name-asian="Arial" style:font-size-asian="10pt" style:font-name-complex="Arial" style:font-size-complex="10pt"/>
    </style:style>
    <style:style style:name="T198_7" style:family="text">
      <style:text-properties fo:font-size="10pt" style:font-name-asian="Arial" style:font-size-asian="10pt" style:font-name-complex="Arial" style:font-size-complex="10pt"/>
    </style:style>
    <style:style style:name="T198_8" style:family="text">
      <style:text-properties fo:font-size="10pt" style:font-name-asian="Arial" style:font-size-asian="10pt" style:font-name-complex="Arial" style:font-size-complex="10pt"/>
    </style:style>
    <style:style style:name="P199" style:family="paragraph" style:parent-style-name="Normal">
      <style:paragraph-properties fo:text-align="justify" fo:background-color="#ffffff"/>
    </style:style>
    <style:style style:name="P200" style:family="paragraph" style:parent-style-name="Normal">
      <style:paragraph-properties fo:text-align="justify" fo:background-color="#ffffff"/>
    </style:style>
    <style:style style:name="T200_1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200_2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200_3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P201" style:family="paragraph" style:parent-style-name="Normal">
      <style:paragraph-properties fo:text-align="justify" fo:background-color="#ffffff"/>
    </style:style>
    <style:style style:name="T201_1" style:family="text">
      <style:text-properties fo:font-size="10pt" style:font-name-asian="Arial" style:font-size-asian="10pt" style:font-name-complex="Arial" style:font-size-complex="10pt"/>
    </style:style>
    <style:style style:name="T201_2" style:family="text">
      <style:text-properties fo:font-size="10pt" style:font-name-asian="Arial" style:font-size-asian="10pt" style:font-name-complex="Arial" style:font-size-complex="10pt"/>
    </style:style>
    <style:style style:name="T201_3" style:family="text">
      <style:text-properties fo:font-size="10pt" style:font-name-asian="Arial" style:font-size-asian="10pt" style:font-name-complex="Arial" style:font-size-complex="10pt"/>
    </style:style>
    <style:style style:name="T201_4" style:family="text">
      <style:text-properties fo:font-size="10pt" style:font-name-asian="Arial" style:font-size-asian="10pt" style:font-name-complex="Arial" style:font-size-complex="10pt"/>
    </style:style>
    <style:style style:name="T201_5" style:family="text">
      <style:text-properties fo:font-size="10pt" style:font-name-asian="Arial" style:font-size-asian="10pt" style:font-name-complex="Arial" style:font-size-complex="10pt"/>
    </style:style>
    <style:style style:name="T201_6" style:family="text">
      <style:text-properties fo:font-size="10pt" style:font-name-asian="Arial" style:font-size-asian="10pt" style:font-name-complex="Arial" style:font-size-complex="10pt"/>
    </style:style>
    <style:style style:name="T201_7" style:family="text">
      <style:text-properties fo:font-size="10pt" style:font-name-asian="Arial" style:font-size-asian="10pt" style:font-name-complex="Arial" style:font-size-complex="10pt"/>
    </style:style>
    <style:style style:name="T201_8" style:family="text">
      <style:text-properties fo:font-size="10pt" style:font-name-asian="Arial" style:font-size-asian="10pt" style:font-name-complex="Arial" style:font-size-complex="10pt"/>
    </style:style>
    <style:style style:name="T201_9" style:family="text">
      <style:text-properties fo:font-size="10pt" style:font-name-asian="Arial" style:font-size-asian="10pt" style:font-name-complex="Arial" style:font-size-complex="10pt"/>
    </style:style>
    <style:style style:name="T201_10" style:family="text">
      <style:text-properties fo:font-size="10pt" style:font-name-asian="Arial" style:font-size-asian="10pt" style:font-name-complex="Arial" style:font-size-complex="10pt"/>
    </style:style>
    <style:style style:name="T201_11" style:family="text">
      <style:text-properties fo:font-size="10pt" style:font-name-asian="Arial" style:font-size-asian="10pt" style:font-name-complex="Arial" style:font-size-complex="10pt"/>
    </style:style>
    <style:style style:name="T201_12" style:family="text">
      <style:text-properties fo:font-size="10pt" style:font-name-asian="Arial" style:font-size-asian="10pt" style:font-name-complex="Arial" style:font-size-complex="10pt"/>
    </style:style>
    <style:style style:name="T201_13" style:family="text">
      <style:text-properties fo:font-size="10pt" style:font-name-asian="Arial" style:font-size-asian="10pt" style:font-name-complex="Arial" style:font-size-complex="10pt"/>
    </style:style>
    <style:style style:name="T201_14" style:family="text">
      <style:text-properties fo:font-size="10pt" style:font-name-asian="Arial" style:font-size-asian="10pt" style:font-name-complex="Arial" style:font-size-complex="10pt"/>
    </style:style>
    <style:style style:name="T201_15" style:family="text">
      <style:text-properties fo:font-size="10pt" style:font-name-asian="Arial" style:font-size-asian="10pt" style:font-name-complex="Arial" style:font-size-complex="10pt"/>
    </style:style>
    <style:style style:name="T201_16" style:family="text">
      <style:text-properties fo:font-size="10pt" style:font-name-asian="Arial" style:font-size-asian="10pt" style:font-name-complex="Arial" style:font-size-complex="10pt"/>
    </style:style>
    <style:style style:name="T201_17" style:family="text">
      <style:text-properties fo:font-size="10pt" style:font-name-asian="Arial" style:font-size-asian="10pt" style:font-name-complex="Arial" style:font-size-complex="10pt"/>
    </style:style>
    <style:style style:name="T201_18" style:family="text">
      <style:text-properties fo:font-size="10pt" style:font-name-asian="Arial" style:font-size-asian="10pt" style:font-name-complex="Arial" style:font-size-complex="10pt"/>
    </style:style>
    <style:style style:name="T201_19" style:family="text">
      <style:text-properties fo:font-size="10pt" style:font-name-asian="Arial" style:font-size-asian="10pt" style:font-name-complex="Arial" style:font-size-complex="10pt"/>
    </style:style>
    <style:style style:name="T201_20" style:family="text">
      <style:text-properties fo:font-size="10pt" style:font-name-asian="Arial" style:font-size-asian="10pt" style:font-name-complex="Arial" style:font-size-complex="10pt"/>
    </style:style>
    <style:style style:name="T201_21" style:family="text">
      <style:text-properties fo:font-size="10pt" style:font-name-asian="Arial" style:font-size-asian="10pt" style:font-name-complex="Arial" style:font-size-complex="10pt"/>
    </style:style>
    <style:style style:name="T201_22" style:family="text">
      <style:text-properties fo:font-size="10pt" style:font-name-asian="Arial" style:font-size-asian="10pt" style:font-name-complex="Arial" style:font-size-complex="10pt"/>
    </style:style>
    <style:style style:name="T201_23" style:family="text">
      <style:text-properties fo:font-size="10pt" style:font-name-asian="Arial" style:font-size-asian="10pt" style:font-name-complex="Arial" style:font-size-complex="10pt"/>
    </style:style>
    <style:style style:name="P202" style:family="paragraph" style:parent-style-name="Normal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P203" style:family="paragraph" style:parent-style-name="Normal">
      <style:paragraph-properties fo:text-align="justify" fo:background-color="#ffffff"/>
    </style:style>
    <style:style style:name="T203_1" style:family="text">
      <style:text-properties fo:font-size="10pt" style:font-name-asian="Arial" style:font-size-asian="10pt" style:font-name-complex="Arial" style:font-size-complex="10pt"/>
    </style:style>
    <style:style style:name="T203_2" style:family="text">
      <style:text-properties fo:font-size="10pt" style:font-name-asian="Arial" style:font-size-asian="10pt" style:font-name-complex="Arial" style:font-size-complex="10pt"/>
    </style:style>
    <style:style style:name="T203_3" style:family="text">
      <style:text-properties fo:font-size="10pt" style:font-name-asian="Arial" style:font-size-asian="10pt" style:font-name-complex="Arial" style:font-size-complex="10pt"/>
    </style:style>
    <style:style style:name="T203_4" style:family="text">
      <style:text-properties fo:font-size="10pt" style:font-name-asian="Arial" style:font-size-asian="10pt" style:font-name-complex="Arial" style:font-size-complex="10pt"/>
    </style:style>
    <style:style style:name="T203_5" style:family="text">
      <style:text-properties fo:font-size="10pt" style:font-name-asian="Arial" style:font-size-asian="10pt" style:font-name-complex="Arial" style:font-size-complex="10pt"/>
    </style:style>
    <style:style style:name="T203_6" style:family="text">
      <style:text-properties fo:font-size="10pt" style:font-name-asian="Arial" style:font-size-asian="10pt" style:font-name-complex="Arial" style:font-size-complex="10pt"/>
    </style:style>
    <style:style style:name="T203_7" style:family="text">
      <style:text-properties fo:font-size="10pt" style:font-name-asian="Arial" style:font-size-asian="10pt" style:font-name-complex="Arial" style:font-size-complex="10pt"/>
    </style:style>
    <style:style style:name="T203_8" style:family="text">
      <style:text-properties fo:font-size="10pt" style:font-name-asian="Arial" style:font-size-asian="10pt" style:font-name-complex="Arial" style:font-size-complex="10pt"/>
    </style:style>
    <style:style style:name="T203_9" style:family="text">
      <style:text-properties fo:font-size="10pt" style:font-name-asian="Arial" style:font-size-asian="10pt" style:font-name-complex="Arial" style:font-size-complex="10pt"/>
    </style:style>
    <style:style style:name="T203_10" style:family="text">
      <style:text-properties fo:font-size="10pt" style:font-name-asian="Arial" style:font-size-asian="10pt" style:font-name-complex="Arial" style:font-size-complex="10pt"/>
    </style:style>
    <style:style style:name="T203_11" style:family="text">
      <style:text-properties fo:font-size="10pt" style:font-name-asian="Arial" style:font-size-asian="10pt" style:font-name-complex="Arial" style:font-size-complex="10pt"/>
    </style:style>
    <style:style style:name="T203_12" style:family="text">
      <style:text-properties fo:font-size="10pt" style:font-name-asian="Arial" style:font-size-asian="10pt" style:font-name-complex="Arial" style:font-size-complex="10pt"/>
    </style:style>
    <style:style style:name="T203_13" style:family="text">
      <style:text-properties fo:font-size="10pt" style:font-name-asian="Arial" style:font-size-asian="10pt" style:font-name-complex="Arial" style:font-size-complex="10pt"/>
    </style:style>
    <style:style style:name="T203_14" style:family="text">
      <style:text-properties fo:font-size="10pt" style:font-name-asian="Arial" style:font-size-asian="10pt" style:font-name-complex="Arial" style:font-size-complex="10pt"/>
    </style:style>
    <style:style style:name="T203_15" style:family="text">
      <style:text-properties fo:font-size="10pt" style:font-name-asian="Arial" style:font-size-asian="10pt" style:font-name-complex="Arial" style:font-size-complex="10pt"/>
    </style:style>
    <style:style style:name="T203_16" style:family="text">
      <style:text-properties fo:font-size="10pt" style:font-name-asian="Arial" style:font-size-asian="10pt" style:font-name-complex="Arial" style:font-size-complex="10pt"/>
    </style:style>
    <style:style style:name="T203_17" style:family="text">
      <style:text-properties fo:font-size="10pt" style:font-name-asian="Arial" style:font-size-asian="10pt" style:font-name-complex="Arial" style:font-size-complex="10pt"/>
    </style:style>
    <style:style style:name="T203_18" style:family="text">
      <style:text-properties fo:font-size="10pt" style:font-name-asian="Arial" style:font-size-asian="10pt" style:font-name-complex="Arial" style:font-size-complex="10pt"/>
    </style:style>
    <style:style style:name="T203_19" style:family="text">
      <style:text-properties fo:font-size="10pt" style:font-name-asian="Arial" style:font-size-asian="10pt" style:font-name-complex="Arial" style:font-size-complex="10pt"/>
    </style:style>
    <style:style style:name="P204" style:family="paragraph" style:parent-style-name="Normal">
      <style:paragraph-properties fo:text-align="justify" fo:background-color="#ffffff"/>
    </style:style>
    <style:style style:name="T204_1" style:family="text">
      <style:text-properties fo:font-size="10pt" style:font-name-asian="Arial" style:font-size-asian="10pt" style:font-name-complex="Arial" style:font-size-complex="10pt"/>
    </style:style>
    <style:style style:name="P205" style:family="paragraph" style:parent-style-name="Normal">
      <style:paragraph-properties fo:text-align="justify" fo:background-color="#ffffff" fo:line-height="108%"/>
    </style:style>
    <style:style style:name="T205_1" style:family="text">
      <style:text-properties fo:font-size="10pt" style:font-name-asian="Arial" style:font-size-asian="10pt" style:font-name-complex="Arial" style:font-size-complex="10pt"/>
    </style:style>
    <style:style style:name="T205_2" style:family="text">
      <style:text-properties fo:font-size="10pt" style:font-name-asian="Arial" style:font-size-asian="10pt" style:font-name-complex="Arial" style:font-size-complex="10pt"/>
    </style:style>
    <style:style style:name="T205_3" style:family="text">
      <style:text-properties fo:font-size="10pt" style:font-name-asian="Arial" style:font-size-asian="10pt" style:font-name-complex="Arial" style:font-size-complex="10pt"/>
    </style:style>
    <style:style style:name="T205_4" style:family="text">
      <style:text-properties fo:font-size="10pt" style:font-name-asian="Arial" style:font-size-asian="10pt" style:font-name-complex="Arial" style:font-size-complex="10pt"/>
    </style:style>
    <style:style style:name="T205_5" style:family="text">
      <style:text-properties fo:font-size="10pt" style:font-name-asian="Arial" style:font-size-asian="10pt" style:font-name-complex="Arial" style:font-size-complex="10pt"/>
    </style:style>
    <style:style style:name="T205_6" style:family="text">
      <style:text-properties fo:font-size="10pt" style:font-name-asian="Arial" style:font-size-asian="10pt" style:font-name-complex="Arial" style:font-size-complex="10pt"/>
    </style:style>
    <style:style style:name="T205_7" style:family="text">
      <style:text-properties fo:font-size="10pt" style:font-name-asian="Arial" style:font-size-asian="10pt" style:font-name-complex="Arial" style:font-size-complex="10pt"/>
    </style:style>
    <style:style style:name="T205_8" style:family="text">
      <style:text-properties fo:font-size="10pt" style:font-name-asian="Arial" style:font-size-asian="10pt" style:font-name-complex="Arial" style:font-size-complex="10pt"/>
    </style:style>
    <style:style style:name="T205_9" style:family="text">
      <style:text-properties fo:font-size="10pt" style:font-name-asian="Arial" style:font-size-asian="10pt" style:font-name-complex="Arial" style:font-size-complex="10pt"/>
    </style:style>
    <style:style style:name="T205_10" style:family="text">
      <style:text-properties fo:font-size="10pt" style:font-name-asian="Arial" style:font-size-asian="10pt" style:font-name-complex="Arial" style:font-size-complex="10pt"/>
    </style:style>
    <style:style style:name="T205_11" style:family="text">
      <style:text-properties fo:font-size="10pt" style:font-name-asian="Arial" style:font-size-asian="10pt" style:font-name-complex="Arial" style:font-size-complex="10pt"/>
    </style:style>
    <style:style style:name="T205_12" style:family="text">
      <style:text-properties fo:font-size="10pt" style:font-name-asian="Arial" style:font-size-asian="10pt" style:font-name-complex="Arial" style:font-size-complex="10pt"/>
    </style:style>
    <style:style style:name="T205_13" style:family="text">
      <style:text-properties fo:font-size="10pt" style:font-name-asian="Arial" style:font-size-asian="10pt" style:font-name-complex="Arial" style:font-size-complex="10pt"/>
    </style:style>
    <style:style style:name="T205_14" style:family="text">
      <style:text-properties fo:font-size="10pt" style:font-name-asian="Arial" style:font-size-asian="10pt" style:font-name-complex="Arial" style:font-size-complex="10pt"/>
    </style:style>
    <style:style style:name="T205_15" style:family="text">
      <style:text-properties fo:font-size="10pt" style:font-name-asian="Arial" style:font-size-asian="10pt" style:font-name-complex="Arial" style:font-size-complex="10pt"/>
    </style:style>
    <style:style style:name="T205_16" style:family="text">
      <style:text-properties fo:font-size="10pt" style:font-name-asian="Arial" style:font-size-asian="10pt" style:font-name-complex="Arial" style:font-size-complex="10pt"/>
    </style:style>
    <style:style style:name="T205_17" style:family="text">
      <style:text-properties fo:font-size="10pt" style:font-name-asian="Arial" style:font-size-asian="10pt" style:font-name-complex="Arial" style:font-size-complex="10pt"/>
    </style:style>
    <style:style style:name="T205_18" style:family="text">
      <style:text-properties fo:font-size="10pt" style:font-name-asian="Arial" style:font-size-asian="10pt" style:font-name-complex="Arial" style:font-size-complex="10pt"/>
    </style:style>
    <style:style style:name="T205_19" style:family="text">
      <style:text-properties fo:font-size="10pt" style:font-name-asian="Arial" style:font-size-asian="10pt" style:font-name-complex="Arial" style:font-size-complex="10pt"/>
    </style:style>
    <style:style style:name="T205_20" style:family="text">
      <style:text-properties fo:font-size="10pt" style:font-name-asian="Arial" style:font-size-asian="10pt" style:font-name-complex="Arial" style:font-size-complex="10pt"/>
    </style:style>
    <style:style style:name="T205_21" style:family="text">
      <style:text-properties fo:font-size="10pt" style:font-name-asian="Arial" style:font-size-asian="10pt" style:font-name-complex="Arial" style:font-size-complex="10pt"/>
    </style:style>
    <style:style style:name="T205_22" style:family="text">
      <style:text-properties fo:font-size="10pt" style:font-name-asian="Arial" style:font-size-asian="10pt" style:font-name-complex="Arial" style:font-size-complex="10pt"/>
    </style:style>
    <style:style style:name="T205_23" style:family="text">
      <style:text-properties fo:font-size="10pt" style:font-name-asian="Arial" style:font-size-asian="10pt" style:font-name-complex="Arial" style:font-size-complex="10pt"/>
    </style:style>
    <style:style style:name="T205_24" style:family="text">
      <style:text-properties fo:font-size="10pt" style:font-name-asian="Arial" style:font-size-asian="10pt" style:font-name-complex="Arial" style:font-size-complex="10pt"/>
    </style:style>
    <style:style style:name="T205_25" style:family="text">
      <style:text-properties fo:font-size="10pt" style:font-name-asian="Arial" style:font-size-asian="10pt" style:font-name-complex="Arial" style:font-size-complex="10pt"/>
    </style:style>
    <style:style style:name="T205_26" style:family="text">
      <style:text-properties fo:font-size="10pt" style:font-name-asian="Arial" style:font-size-asian="10pt" style:font-name-complex="Arial" style:font-size-complex="10pt"/>
    </style:style>
    <style:style style:name="T205_27" style:family="text">
      <style:text-properties fo:font-size="10pt" style:font-name-asian="Arial" style:font-size-asian="10pt" style:font-name-complex="Arial" style:font-size-complex="10pt"/>
    </style:style>
    <style:style style:name="T205_28" style:family="text">
      <style:text-properties fo:font-size="10pt" style:font-name-asian="Arial" style:font-size-asian="10pt" style:font-name-complex="Arial" style:font-size-complex="10pt"/>
    </style:style>
    <style:style style:name="T205_29" style:family="text">
      <style:text-properties fo:font-size="10pt" style:font-name-asian="Arial" style:font-size-asian="10pt" style:font-name-complex="Arial" style:font-size-complex="10pt"/>
    </style:style>
    <style:style style:name="T205_30" style:family="text">
      <style:text-properties fo:font-size="10pt" style:font-name-asian="Arial" style:font-size-asian="10pt" style:font-name-complex="Arial" style:font-size-complex="10pt"/>
    </style:style>
    <style:style style:name="T205_31" style:family="text">
      <style:text-properties fo:font-size="10pt" style:font-name-asian="Arial" style:font-size-asian="10pt" style:font-name-complex="Arial" style:font-size-complex="10pt"/>
    </style:style>
    <style:style style:name="T205_32" style:family="text">
      <style:text-properties fo:font-size="10pt" style:font-name-asian="Arial" style:font-size-asian="10pt" style:font-name-complex="Arial" style:font-size-complex="10pt"/>
    </style:style>
    <style:style style:name="T205_33" style:family="text">
      <style:text-properties fo:font-size="10pt" style:font-name-asian="Arial" style:font-size-asian="10pt" style:font-name-complex="Arial" style:font-size-complex="10pt"/>
    </style:style>
    <style:style style:name="T205_34" style:family="text">
      <style:text-properties fo:font-size="10pt" style:font-name-asian="Arial" style:font-size-asian="10pt" style:font-name-complex="Arial" style:font-size-complex="10pt"/>
    </style:style>
    <style:style style:name="T205_35" style:family="text">
      <style:text-properties fo:font-size="10pt" style:font-name-asian="Arial" style:font-size-asian="10pt" style:font-name-complex="Arial" style:font-size-complex="10pt"/>
    </style:style>
    <style:style style:name="T205_36" style:family="text">
      <style:text-properties fo:font-size="10pt" style:font-name-asian="Arial" style:font-size-asian="10pt" style:font-name-complex="Arial" style:font-size-complex="10pt"/>
    </style:style>
    <style:style style:name="P206" style:family="paragraph" style:parent-style-name="Normal">
      <style:paragraph-properties fo:text-align="justify" fo:background-color="#ffffff"/>
    </style:style>
    <style:style style:name="T206_1" style:family="text">
      <style:text-properties fo:font-size="10pt" style:font-name-asian="Arial" style:font-size-asian="10pt" style:font-name-complex="Arial" style:font-size-complex="10pt"/>
    </style:style>
    <style:style style:name="P207" style:family="paragraph" style:parent-style-name="Normal">
      <style:paragraph-properties fo:text-align="justify" fo:background-color="#ffffff"/>
    </style:style>
    <style:style style:name="T207_1" style:family="text">
      <style:text-properties fo:font-size="10pt" style:font-name-asian="Arial" style:font-size-asian="10pt" style:font-name-complex="Arial" style:font-size-complex="10pt"/>
    </style:style>
    <style:style style:name="T207_2" style:family="text">
      <style:text-properties fo:font-size="10pt" style:font-name-asian="Arial" style:font-size-asian="10pt" style:font-name-complex="Arial" style:font-size-complex="10pt"/>
    </style:style>
    <style:style style:name="T207_3" style:family="text">
      <style:text-properties fo:font-size="10pt" style:font-name-asian="Arial" style:font-size-asian="10pt" style:font-name-complex="Arial" style:font-size-complex="10pt"/>
    </style:style>
    <style:style style:name="T207_4" style:family="text">
      <style:text-properties fo:font-size="10pt" style:font-name-asian="Arial" style:font-size-asian="10pt" style:font-name-complex="Arial" style:font-size-complex="10pt"/>
    </style:style>
    <style:style style:name="T207_5" style:family="text">
      <style:text-properties fo:font-size="10pt" style:font-name-asian="Arial" style:font-size-asian="10pt" style:font-name-complex="Arial" style:font-size-complex="10pt"/>
    </style:style>
    <style:style style:name="T207_6" style:family="text">
      <style:text-properties fo:font-size="10pt" style:font-name-asian="Arial" style:font-size-asian="10pt" style:font-name-complex="Arial" style:font-size-complex="10pt"/>
    </style:style>
    <style:style style:name="T207_7" style:family="text">
      <style:text-properties fo:font-size="10pt" style:font-name-asian="Arial" style:font-size-asian="10pt" style:font-name-complex="Arial" style:font-size-complex="10pt"/>
    </style:style>
    <style:style style:name="T207_8" style:family="text">
      <style:text-properties fo:font-size="10pt" style:font-name-asian="Arial" style:font-size-asian="10pt" style:font-name-complex="Arial" style:font-size-complex="10pt"/>
    </style:style>
    <style:style style:name="T207_9" style:family="text">
      <style:text-properties fo:font-size="10pt" style:font-name-asian="Arial" style:font-size-asian="10pt" style:font-name-complex="Arial" style:font-size-complex="10pt"/>
    </style:style>
    <style:style style:name="T207_10" style:family="text">
      <style:text-properties fo:font-size="10pt" style:font-name-asian="Arial" style:font-size-asian="10pt" style:font-name-complex="Arial" style:font-size-complex="10pt"/>
    </style:style>
    <style:style style:name="T207_11" style:family="text">
      <style:text-properties fo:font-size="10pt" style:font-name-asian="Arial" style:font-size-asian="10pt" style:font-name-complex="Arial" style:font-size-complex="10pt"/>
    </style:style>
    <style:style style:name="T207_12" style:family="text">
      <style:text-properties fo:font-size="10pt" style:font-name-asian="Arial" style:font-size-asian="10pt" style:font-name-complex="Arial" style:font-size-complex="10pt"/>
    </style:style>
    <style:style style:name="T207_13" style:family="text">
      <style:text-properties fo:font-size="10pt" style:font-name-asian="Arial" style:font-size-asian="10pt" style:font-name-complex="Arial" style:font-size-complex="10pt"/>
    </style:style>
    <style:style style:name="T207_14" style:family="text">
      <style:text-properties fo:font-size="10pt" style:font-name-asian="Arial" style:font-size-asian="10pt" style:font-name-complex="Arial" style:font-size-complex="10pt"/>
    </style:style>
    <style:style style:name="T207_15" style:family="text">
      <style:text-properties fo:font-size="10pt" style:font-name-asian="Arial" style:font-size-asian="10pt" style:font-name-complex="Arial" style:font-size-complex="10pt"/>
    </style:style>
    <style:style style:name="T207_16" style:family="text">
      <style:text-properties fo:font-size="10pt" style:font-name-asian="Arial" style:font-size-asian="10pt" style:font-name-complex="Arial" style:font-size-complex="10pt"/>
    </style:style>
    <style:style style:name="T207_17" style:family="text">
      <style:text-properties fo:font-size="10pt" style:font-name-asian="Arial" style:font-size-asian="10pt" style:font-name-complex="Arial" style:font-size-complex="10pt"/>
    </style:style>
    <style:style style:name="T207_18" style:family="text">
      <style:text-properties fo:font-size="10pt" style:font-name-asian="Arial" style:font-size-asian="10pt" style:font-name-complex="Arial" style:font-size-complex="10pt"/>
    </style:style>
    <style:style style:name="T207_19" style:family="text">
      <style:text-properties fo:font-size="10pt" style:font-name-asian="Arial" style:font-size-asian="10pt" style:font-name-complex="Arial" style:font-size-complex="10pt"/>
    </style:style>
    <style:style style:name="T207_20" style:family="text">
      <style:text-properties fo:font-size="10pt" style:font-name-asian="Arial" style:font-size-asian="10pt" style:font-name-complex="Arial" style:font-size-complex="10pt"/>
    </style:style>
    <style:style style:name="T207_21" style:family="text">
      <style:text-properties fo:font-size="10pt" style:font-name-asian="Arial" style:font-size-asian="10pt" style:font-name-complex="Arial" style:font-size-complex="10pt"/>
    </style:style>
    <style:style style:name="T207_22" style:family="text">
      <style:text-properties fo:font-size="10pt" style:font-name-asian="Arial" style:font-size-asian="10pt" style:font-name-complex="Arial" style:font-size-complex="10pt"/>
    </style:style>
    <style:style style:name="T207_23" style:family="text">
      <style:text-properties fo:font-size="10pt" style:font-name-asian="Arial" style:font-size-asian="10pt" style:font-name-complex="Arial" style:font-size-complex="10pt"/>
    </style:style>
    <style:style style:name="T207_24" style:family="text">
      <style:text-properties fo:font-size="10pt" style:font-name-asian="Arial" style:font-size-asian="10pt" style:font-name-complex="Arial" style:font-size-complex="10pt"/>
    </style:style>
    <style:style style:name="T207_25" style:family="text">
      <style:text-properties fo:font-size="10pt" style:font-name-asian="Arial" style:font-size-asian="10pt" style:font-name-complex="Arial" style:font-size-complex="10pt"/>
    </style:style>
    <style:style style:name="T207_26" style:family="text">
      <style:text-properties fo:font-size="10pt" style:font-name-asian="Arial" style:font-size-asian="10pt" style:font-name-complex="Arial" style:font-size-complex="10pt"/>
    </style:style>
    <style:style style:name="T207_27" style:family="text">
      <style:text-properties fo:font-size="10pt" style:font-name-asian="Arial" style:font-size-asian="10pt" style:font-name-complex="Arial" style:font-size-complex="10pt"/>
    </style:style>
    <style:style style:name="T207_28" style:family="text">
      <style:text-properties fo:font-size="10pt" style:font-name-asian="Arial" style:font-size-asian="10pt" style:font-name-complex="Arial" style:font-size-complex="10pt"/>
    </style:style>
    <style:style style:name="T207_29" style:family="text">
      <style:text-properties fo:font-size="10pt" style:font-name-asian="Arial" style:font-size-asian="10pt" style:font-name-complex="Arial" style:font-size-complex="10pt"/>
    </style:style>
    <style:style style:name="T207_30" style:family="text">
      <style:text-properties fo:font-size="10pt" style:font-name-asian="Arial" style:font-size-asian="10pt" style:font-name-complex="Arial" style:font-size-complex="10pt"/>
    </style:style>
    <style:style style:name="T207_31" style:family="text">
      <style:text-properties fo:font-size="10pt" style:font-name-asian="Arial" style:font-size-asian="10pt" style:font-name-complex="Arial" style:font-size-complex="10pt"/>
    </style:style>
    <style:style style:name="P208" style:family="paragraph" style:parent-style-name="Normal">
      <style:paragraph-properties fo:text-align="justify" fo:background-color="#ffffff"/>
    </style:style>
    <style:style style:name="P209" style:family="paragraph" style:parent-style-name="Normal">
      <style:paragraph-properties fo:text-align="justify" fo:background-color="#ffffff"/>
    </style:style>
    <style:style style:name="T209_1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209_2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209_3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P210" style:family="paragraph" style:parent-style-name="Normal">
      <style:paragraph-properties fo:text-align="justify" fo:background-color="#ffffff"/>
    </style:style>
    <style:style style:name="T210_1" style:family="text">
      <style:text-properties fo:font-size="10pt" style:font-name-asian="Arial" style:font-size-asian="10pt" style:font-name-complex="Arial" style:font-size-complex="10pt"/>
    </style:style>
    <style:style style:name="T210_2" style:family="text">
      <style:text-properties fo:font-size="10pt" style:font-name-asian="Arial" style:font-size-asian="10pt" style:font-name-complex="Arial" style:font-size-complex="10pt"/>
    </style:style>
    <style:style style:name="T210_3" style:family="text">
      <style:text-properties fo:font-size="10pt" style:font-name-asian="Arial" style:font-size-asian="10pt" style:font-name-complex="Arial" style:font-size-complex="10pt"/>
    </style:style>
    <style:style style:name="T210_4" style:family="text">
      <style:text-properties fo:font-size="10pt" style:font-name-asian="Arial" style:font-size-asian="10pt" style:font-name-complex="Arial" style:font-size-complex="10pt"/>
    </style:style>
    <style:style style:name="T210_5" style:family="text">
      <style:text-properties fo:font-size="10pt" style:font-name-asian="Arial" style:font-size-asian="10pt" style:font-name-complex="Arial" style:font-size-complex="10pt"/>
    </style:style>
    <style:style style:name="T210_6" style:family="text">
      <style:text-properties fo:font-size="10pt" style:font-name-asian="Arial" style:font-size-asian="10pt" style:font-name-complex="Arial" style:font-size-complex="10pt"/>
    </style:style>
    <style:style style:name="T210_7" style:family="text">
      <style:text-properties fo:font-size="10pt" style:font-name-asian="Arial" style:font-size-asian="10pt" style:font-name-complex="Arial" style:font-size-complex="10pt"/>
    </style:style>
    <style:style style:name="T210_8" style:family="text">
      <style:text-properties fo:font-size="10pt" style:font-name-asian="Arial" style:font-size-asian="10pt" style:font-name-complex="Arial" style:font-size-complex="10pt"/>
    </style:style>
    <style:style style:name="T210_9" style:family="text">
      <style:text-properties fo:font-size="10pt" style:font-name-asian="Arial" style:font-size-asian="10pt" style:font-name-complex="Arial" style:font-size-complex="10pt"/>
    </style:style>
    <style:style style:name="T210_10" style:family="text">
      <style:text-properties fo:font-size="10pt" style:font-name-asian="Arial" style:font-size-asian="10pt" style:font-name-complex="Arial" style:font-size-complex="10pt"/>
    </style:style>
    <style:style style:name="P211" style:family="paragraph" style:parent-style-name="Normal">
      <style:paragraph-properties fo:text-align="justify" fo:background-color="#ffffff"/>
    </style:style>
    <style:style style:name="T211_1" style:family="text">
      <style:text-properties fo:font-size="10pt" style:font-name-asian="Arial" style:font-size-asian="10pt" style:font-name-complex="Arial" style:font-size-complex="10pt"/>
    </style:style>
    <style:style style:name="P212" style:family="paragraph" style:parent-style-name="Normal">
      <style:paragraph-properties fo:text-align="justify" fo:background-color="#ffffff"/>
    </style:style>
    <style:style style:name="T212_1" style:family="text">
      <style:text-properties fo:font-size="10pt" style:font-name-asian="Arial" style:font-size-asian="10pt" style:font-name-complex="Arial" style:font-size-complex="10pt"/>
    </style:style>
    <style:style style:name="T212_2" style:family="text">
      <style:text-properties fo:font-size="10pt" style:font-name-asian="Arial" style:font-size-asian="10pt" style:font-name-complex="Arial" style:font-size-complex="10pt"/>
    </style:style>
    <style:style style:name="T212_3" style:family="text">
      <style:text-properties fo:font-size="10pt" style:font-name-asian="Arial" style:font-size-asian="10pt" style:font-name-complex="Arial" style:font-size-complex="10pt"/>
    </style:style>
    <style:style style:name="T212_4" style:family="text">
      <style:text-properties fo:font-size="10pt" style:font-name-asian="Arial" style:font-size-asian="10pt" style:font-name-complex="Arial" style:font-size-complex="10pt"/>
    </style:style>
    <style:style style:name="T212_5" style:family="text">
      <style:text-properties fo:font-size="10pt" style:font-name-asian="Arial" style:font-size-asian="10pt" style:font-name-complex="Arial" style:font-size-complex="10pt"/>
    </style:style>
    <style:style style:name="T212_6" style:family="text">
      <style:text-properties fo:font-size="10pt" style:font-name-asian="Arial" style:font-size-asian="10pt" style:font-name-complex="Arial" style:font-size-complex="10pt"/>
    </style:style>
    <style:style style:name="T212_7" style:family="text">
      <style:text-properties fo:font-size="10pt" style:font-name-asian="Arial" style:font-size-asian="10pt" style:font-name-complex="Arial" style:font-size-complex="10pt"/>
    </style:style>
    <style:style style:name="T212_8" style:family="text">
      <style:text-properties fo:font-size="10pt" style:font-name-asian="Arial" style:font-size-asian="10pt" style:font-name-complex="Arial" style:font-size-complex="10pt"/>
    </style:style>
    <style:style style:name="T212_9" style:family="text">
      <style:text-properties fo:font-size="10pt" style:font-name-asian="Arial" style:font-size-asian="10pt" style:font-name-complex="Arial" style:font-size-complex="10pt"/>
    </style:style>
    <style:style style:name="T212_10" style:family="text">
      <style:text-properties fo:font-size="10pt" style:font-name-asian="Arial" style:font-size-asian="10pt" style:font-name-complex="Arial" style:font-size-complex="10pt"/>
    </style:style>
    <style:style style:name="T212_11" style:family="text">
      <style:text-properties fo:font-size="10pt" style:font-name-asian="Arial" style:font-size-asian="10pt" style:font-name-complex="Arial" style:font-size-complex="10pt"/>
    </style:style>
    <style:style style:name="T212_12" style:family="text">
      <style:text-properties fo:font-size="10pt" style:font-name-asian="Arial" style:font-size-asian="10pt" style:font-name-complex="Arial" style:font-size-complex="10pt"/>
    </style:style>
    <style:style style:name="T212_13" style:family="text">
      <style:text-properties fo:font-size="10pt" style:font-name-asian="Arial" style:font-size-asian="10pt" style:font-name-complex="Arial" style:font-size-complex="10pt"/>
    </style:style>
    <style:style style:name="T212_14" style:family="text">
      <style:text-properties fo:font-size="10pt" style:font-name-asian="Arial" style:font-size-asian="10pt" style:font-name-complex="Arial" style:font-size-complex="10pt"/>
    </style:style>
    <style:style style:name="T212_15" style:family="text">
      <style:text-properties fo:font-size="10pt" style:font-name-asian="Arial" style:font-size-asian="10pt" style:font-name-complex="Arial" style:font-size-complex="10pt"/>
    </style:style>
    <style:style style:name="T212_16" style:family="text">
      <style:text-properties fo:font-size="10pt" style:font-name-asian="Arial" style:font-size-asian="10pt" style:font-name-complex="Arial" style:font-size-complex="10pt"/>
    </style:style>
    <style:style style:name="T212_17" style:family="text">
      <style:text-properties fo:font-size="10pt" style:font-name-asian="Arial" style:font-size-asian="10pt" style:font-name-complex="Arial" style:font-size-complex="10pt"/>
    </style:style>
    <style:style style:name="T212_18" style:family="text">
      <style:text-properties fo:font-size="10pt" style:font-name-asian="Arial" style:font-size-asian="10pt" style:font-name-complex="Arial" style:font-size-complex="10pt"/>
    </style:style>
    <style:style style:name="T212_19" style:family="text">
      <style:text-properties fo:font-size="10pt" style:font-name-asian="Arial" style:font-size-asian="10pt" style:font-name-complex="Arial" style:font-size-complex="10pt"/>
    </style:style>
    <style:style style:name="T212_20" style:family="text">
      <style:text-properties fo:font-size="10pt" style:font-name-asian="Arial" style:font-size-asian="10pt" style:font-name-complex="Arial" style:font-size-complex="10pt"/>
    </style:style>
    <style:style style:name="T212_21" style:family="text">
      <style:text-properties fo:font-size="10pt" style:font-name-asian="Arial" style:font-size-asian="10pt" style:font-name-complex="Arial" style:font-size-complex="10pt"/>
    </style:style>
    <style:style style:name="P213" style:family="paragraph" style:parent-style-name="Normal">
      <style:paragraph-properties fo:text-align="justify" fo:background-color="#ffffff"/>
    </style:style>
    <style:style style:name="T213_1" style:family="text">
      <style:text-properties fo:font-size="10pt" style:font-name-asian="Arial" style:font-size-asian="10pt" style:font-name-complex="Arial" style:font-size-complex="10pt"/>
    </style:style>
    <style:style style:name="T213_2" style:family="text">
      <style:text-properties fo:font-size="10pt" style:font-name-asian="Arial" style:font-size-asian="10pt" style:font-name-complex="Arial" style:font-size-complex="10pt"/>
    </style:style>
    <style:style style:name="T213_3" style:family="text">
      <style:text-properties fo:font-size="10pt" style:font-name-asian="Arial" style:font-size-asian="10pt" style:font-name-complex="Arial" style:font-size-complex="10pt"/>
    </style:style>
    <style:style style:name="T213_4" style:family="text">
      <style:text-properties fo:font-size="10pt" style:font-name-asian="Arial" style:font-size-asian="10pt" style:font-name-complex="Arial" style:font-size-complex="10pt"/>
    </style:style>
    <style:style style:name="T213_5" style:family="text">
      <style:text-properties fo:font-size="10pt" style:font-name-asian="Arial" style:font-size-asian="10pt" style:font-name-complex="Arial" style:font-size-complex="10pt"/>
    </style:style>
    <style:style style:name="T213_6" style:family="text">
      <style:text-properties fo:font-size="10pt" style:font-name-asian="Arial" style:font-size-asian="10pt" style:font-name-complex="Arial" style:font-size-complex="10pt"/>
    </style:style>
    <style:style style:name="T213_7" style:family="text">
      <style:text-properties fo:font-size="10pt" style:font-name-asian="Arial" style:font-size-asian="10pt" style:font-name-complex="Arial" style:font-size-complex="10pt"/>
    </style:style>
    <style:style style:name="T213_8" style:family="text">
      <style:text-properties fo:font-size="10pt" style:font-name-asian="Arial" style:font-size-asian="10pt" style:font-name-complex="Arial" style:font-size-complex="10pt"/>
    </style:style>
    <style:style style:name="T213_9" style:family="text">
      <style:text-properties fo:font-size="10pt" style:font-name-asian="Arial" style:font-size-asian="10pt" style:font-name-complex="Arial" style:font-size-complex="10pt"/>
    </style:style>
    <style:style style:name="T213_10" style:family="text">
      <style:text-properties fo:font-size="10pt" style:font-name-asian="Arial" style:font-size-asian="10pt" style:font-name-complex="Arial" style:font-size-complex="10pt"/>
    </style:style>
    <style:style style:name="T213_11" style:family="text">
      <style:text-properties fo:font-size="10pt" style:font-name-asian="Arial" style:font-size-asian="10pt" style:font-name-complex="Arial" style:font-size-complex="10pt"/>
    </style:style>
    <style:style style:name="T213_12" style:family="text">
      <style:text-properties fo:font-size="10pt" style:font-name-asian="Arial" style:font-size-asian="10pt" style:font-name-complex="Arial" style:font-size-complex="10pt"/>
    </style:style>
    <style:style style:name="T213_13" style:family="text">
      <style:text-properties fo:font-size="10pt" style:font-name-asian="Arial" style:font-size-asian="10pt" style:font-name-complex="Arial" style:font-size-complex="10pt"/>
    </style:style>
    <style:style style:name="T213_14" style:family="text">
      <style:text-properties fo:font-size="10pt" style:font-name-asian="Arial" style:font-size-asian="10pt" style:font-name-complex="Arial" style:font-size-complex="10pt"/>
    </style:style>
    <style:style style:name="T213_15" style:family="text">
      <style:text-properties fo:font-size="10pt" style:font-name-asian="Arial" style:font-size-asian="10pt" style:font-name-complex="Arial" style:font-size-complex="10pt"/>
    </style:style>
    <style:style style:name="T213_16" style:family="text">
      <style:text-properties fo:font-size="10pt" style:font-name-asian="Arial" style:font-size-asian="10pt" style:font-name-complex="Arial" style:font-size-complex="10pt"/>
    </style:style>
    <style:style style:name="T213_17" style:family="text">
      <style:text-properties fo:font-size="10pt" style:font-name-asian="Arial" style:font-size-asian="10pt" style:font-name-complex="Arial" style:font-size-complex="10pt"/>
    </style:style>
    <style:style style:name="T213_18" style:family="text">
      <style:text-properties fo:font-size="10pt" style:font-name-asian="Arial" style:font-size-asian="10pt" style:font-name-complex="Arial" style:font-size-complex="10pt"/>
    </style:style>
    <style:style style:name="P214" style:family="paragraph" style:parent-style-name="Normal">
      <style:paragraph-properties fo:text-align="justify" fo:background-color="#ffffff"/>
    </style:style>
    <style:style style:name="T214_1" style:family="text">
      <style:text-properties fo:font-size="10pt" style:font-name-asian="Arial" style:font-size-asian="10pt" style:font-name-complex="Arial" style:font-size-complex="10pt"/>
    </style:style>
    <style:style style:name="P215" style:family="paragraph" style:parent-style-name="Normal">
      <style:paragraph-properties fo:text-align="justify" fo:background-color="#ffffff"/>
    </style:style>
    <style:style style:name="T215_1" style:family="text">
      <style:text-properties fo:font-size="10pt" style:font-name-asian="Arial" style:font-size-asian="10pt" style:font-name-complex="Arial" style:font-size-complex="10pt"/>
    </style:style>
    <style:style style:name="P216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217" style:family="paragraph" style:parent-style-name="Normal">
      <style:paragraph-properties fo:text-align="justify" fo:background-color="#ffffff"/>
    </style:style>
    <style:style style:name="T217_1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P218" style:family="paragraph" style:parent-style-name="Normal">
      <style:paragraph-properties fo:text-align="justify" fo:background-color="#ffffff" fo:margin-bottom="0.282cm"/>
    </style:style>
    <style:style style:name="T218_1" style:family="text">
      <style:text-properties fo:font-size="10pt" style:font-name-asian="Arial" style:font-size-asian="10pt" style:font-name-complex="Arial" style:font-size-complex="10pt"/>
    </style:style>
    <style:style style:name="T218_2" style:family="text">
      <style:text-properties fo:font-size="10pt" style:font-name-asian="Arial" style:font-size-asian="10pt" style:font-name-complex="Arial" style:font-size-complex="10pt"/>
    </style:style>
    <style:style style:name="T218_3" style:family="text">
      <style:text-properties fo:font-size="10pt" style:font-name-asian="Arial" style:font-size-asian="10pt" style:font-name-complex="Arial" style:font-size-complex="10pt"/>
    </style:style>
    <style:style style:name="T218_4" style:family="text">
      <style:text-properties fo:font-size="10pt" style:font-name-asian="Arial" style:font-size-asian="10pt" style:font-name-complex="Arial" style:font-size-complex="10pt"/>
    </style:style>
    <style:style style:name="T218_5" style:family="text">
      <style:text-properties fo:font-size="10pt" style:font-name-asian="Arial" style:font-size-asian="10pt" style:font-name-complex="Arial" style:font-size-complex="10pt"/>
    </style:style>
    <style:style style:name="T218_6" style:family="text">
      <style:text-properties fo:font-size="10pt" style:font-name-asian="Arial" style:font-size-asian="10pt" style:font-name-complex="Arial" style:font-size-complex="10pt"/>
    </style:style>
    <style:style style:name="T218_7" style:family="text">
      <style:text-properties fo:font-size="10pt" style:font-name-asian="Arial" style:font-size-asian="10pt" style:font-name-complex="Arial" style:font-size-complex="10pt"/>
    </style:style>
    <style:style style:name="T218_8" style:family="text">
      <style:text-properties fo:font-size="10pt" style:font-name-asian="Arial" style:font-size-asian="10pt" style:font-name-complex="Arial" style:font-size-complex="10pt"/>
    </style:style>
    <style:style style:name="T218_9" style:family="text">
      <style:text-properties fo:font-size="10pt" style:font-name-asian="Arial" style:font-size-asian="10pt" style:font-name-complex="Arial" style:font-size-complex="10pt"/>
    </style:style>
    <style:style style:name="T218_10" style:family="text">
      <style:text-properties fo:font-size="10pt" style:font-name-asian="Arial" style:font-size-asian="10pt" style:font-name-complex="Arial" style:font-size-complex="10pt"/>
    </style:style>
    <style:style style:name="T218_11" style:family="text">
      <style:text-properties fo:font-size="10pt" style:font-name-asian="Arial" style:font-size-asian="10pt" style:font-name-complex="Arial" style:font-size-complex="10pt"/>
    </style:style>
    <style:style style:name="T218_12" style:family="text">
      <style:text-properties fo:font-size="10pt" style:font-name-asian="Arial" style:font-size-asian="10pt" style:font-name-complex="Arial" style:font-size-complex="10pt"/>
    </style:style>
    <style:style style:name="T218_13" style:family="text">
      <style:text-properties fo:font-size="10pt" style:font-name-asian="Arial" style:font-size-asian="10pt" style:font-name-complex="Arial" style:font-size-complex="10pt"/>
    </style:style>
    <style:style style:name="T218_14" style:family="text">
      <style:text-properties fo:font-size="10pt" style:font-name-asian="Arial" style:font-size-asian="10pt" style:font-name-complex="Arial" style:font-size-complex="10pt"/>
    </style:style>
    <style:style style:name="T218_15" style:family="text">
      <style:text-properties fo:font-size="10pt" style:font-name-asian="Arial" style:font-size-asian="10pt" style:font-name-complex="Arial" style:font-size-complex="10pt"/>
    </style:style>
    <style:style style:name="T218_16" style:family="text">
      <style:text-properties fo:font-size="10pt" style:font-name-asian="Arial" style:font-size-asian="10pt" style:font-name-complex="Arial" style:font-size-complex="10pt"/>
    </style:style>
    <style:style style:name="T218_17" style:family="text">
      <style:text-properties fo:font-size="10pt" style:font-name-asian="Arial" style:font-size-asian="10pt" style:font-name-complex="Arial" style:font-size-complex="10pt"/>
    </style:style>
    <style:style style:name="T218_18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218_19" style:family="text">
      <style:text-properties fo:font-size="10pt" style:font-name-asian="Arial" style:font-size-asian="10pt" style:font-name-complex="Arial" style:font-size-complex="10pt"/>
    </style:style>
    <style:style style:name="T218_20" style:family="text">
      <style:text-properties fo:font-size="10pt" style:font-name-asian="Arial" style:font-size-asian="10pt" style:font-name-complex="Arial" style:font-size-complex="10pt"/>
    </style:style>
    <style:style style:name="T218_21" style:family="text">
      <style:text-properties fo:font-size="10pt" style:font-name-asian="Arial" style:font-size-asian="10pt" style:font-name-complex="Arial" style:font-size-complex="10pt"/>
    </style:style>
    <style:style style:name="T218_22" style:family="text">
      <style:text-properties fo:font-size="10pt" style:font-name-asian="Arial" style:font-size-asian="10pt" style:font-name-complex="Arial" style:font-size-complex="10pt"/>
    </style:style>
    <style:style style:name="T218_23" style:family="text">
      <style:text-properties fo:font-size="10pt" style:font-name-asian="Arial" style:font-size-asian="10pt" style:font-name-complex="Arial" style:font-size-complex="10pt"/>
    </style:style>
    <style:style style:name="T218_24" style:family="text">
      <style:text-properties fo:font-size="10pt" style:font-name-asian="Arial" style:font-size-asian="10pt" style:font-name-complex="Arial" style:font-size-complex="10pt"/>
    </style:style>
    <style:style style:name="T218_25" style:family="text">
      <style:text-properties fo:font-size="10pt" style:font-name-asian="Arial" style:font-size-asian="10pt" style:font-name-complex="Arial" style:font-size-complex="10pt"/>
    </style:style>
    <style:style style:name="T218_26" style:family="text">
      <style:text-properties fo:font-size="10pt" style:font-name-asian="Arial" style:font-size-asian="10pt" style:font-name-complex="Arial" style:font-size-complex="10pt"/>
    </style:style>
    <style:style style:name="T218_27" style:family="text">
      <style:text-properties fo:font-size="10pt" style:font-name-asian="Arial" style:font-size-asian="10pt" style:font-name-complex="Arial" style:font-size-complex="10pt"/>
    </style:style>
    <style:style style:name="T218_28" style:family="text">
      <style:text-properties fo:font-size="10pt" style:font-name-asian="Arial" style:font-size-asian="10pt" style:font-name-complex="Arial" style:font-size-complex="10pt"/>
    </style:style>
    <style:style style:name="T218_29" style:family="text">
      <style:text-properties fo:font-size="10pt" style:font-name-asian="Arial" style:font-size-asian="10pt" style:font-name-complex="Arial" style:font-size-complex="10pt"/>
    </style:style>
    <style:style style:name="T218_30" style:family="text">
      <style:text-properties fo:font-size="10pt" style:font-name-asian="Arial" style:font-size-asian="10pt" style:font-name-complex="Arial" style:font-size-complex="10pt"/>
    </style:style>
    <style:style style:name="T218_31" style:family="text">
      <style:text-properties fo:font-size="10pt" style:font-name-asian="Arial" style:font-size-asian="10pt" style:font-name-complex="Arial" style:font-size-complex="10pt"/>
    </style:style>
    <style:style style:name="T218_32" style:family="text">
      <style:text-properties fo:font-size="10pt" style:font-name-asian="Arial" style:font-size-asian="10pt" style:font-name-complex="Arial" style:font-size-complex="10pt"/>
    </style:style>
    <style:style style:name="T218_33" style:family="text">
      <style:text-properties fo:font-size="10pt" style:font-name-asian="Arial" style:font-size-asian="10pt" style:font-name-complex="Arial" style:font-size-complex="10pt"/>
    </style:style>
    <style:style style:name="T218_34" style:family="text">
      <style:text-properties fo:font-size="10pt" style:font-name-asian="Arial" style:font-size-asian="10pt" style:font-name-complex="Arial" style:font-size-complex="10pt"/>
    </style:style>
    <style:style style:name="T218_35" style:family="text">
      <style:text-properties fo:font-size="10pt" style:font-name-asian="Arial" style:font-size-asian="10pt" style:font-name-complex="Arial" style:font-size-complex="10pt"/>
    </style:style>
    <style:style style:name="T218_36" style:family="text">
      <style:text-properties fo:font-size="10pt" style:font-name-asian="Arial" style:font-size-asian="10pt" style:font-name-complex="Arial" style:font-size-complex="10pt"/>
    </style:style>
    <style:style style:name="T218_37" style:family="text">
      <style:text-properties fo:font-size="10pt" style:font-name-asian="Arial" style:font-size-asian="10pt" style:font-name-complex="Arial" style:font-size-complex="10pt"/>
    </style:style>
    <style:style style:name="T218_38" style:family="text">
      <style:text-properties fo:font-size="10pt" style:font-name-asian="Arial" style:font-size-asian="10pt" style:font-name-complex="Arial" style:font-size-complex="10pt"/>
    </style:style>
    <style:style style:name="T218_39" style:family="text">
      <style:text-properties fo:font-size="10pt" style:font-name-asian="Arial" style:font-size-asian="10pt" style:font-name-complex="Arial" style:font-size-complex="10pt"/>
    </style:style>
    <style:style style:name="P219" style:family="paragraph" style:parent-style-name="Normal">
      <style:paragraph-properties fo:text-align="justify" fo:background-color="#ffffff" fo:margin-bottom="0.282cm"/>
    </style:style>
    <style:style style:name="T219_1" style:family="text">
      <style:text-properties fo:font-size="10pt" style:font-name-asian="Arial" style:font-size-asian="10pt" style:font-name-complex="Arial" style:font-size-complex="10pt"/>
    </style:style>
    <style:style style:name="T219_2" style:family="text">
      <style:text-properties fo:font-size="10pt" style:font-name-asian="Arial" style:font-size-asian="10pt" style:font-name-complex="Arial" style:font-size-complex="10pt"/>
    </style:style>
    <style:style style:name="T219_3" style:family="text">
      <style:text-properties fo:font-size="10pt" style:font-name-asian="Arial" style:font-size-asian="10pt" style:font-name-complex="Arial" style:font-size-complex="10pt"/>
    </style:style>
    <style:style style:name="T219_4" style:family="text">
      <style:text-properties fo:font-size="10pt" style:font-name-asian="Arial" style:font-size-asian="10pt" style:font-name-complex="Arial" style:font-size-complex="10pt"/>
    </style:style>
    <style:style style:name="T219_5" style:family="text">
      <style:text-properties fo:font-size="10pt" style:font-name-asian="Arial" style:font-size-asian="10pt" style:font-name-complex="Arial" style:font-size-complex="10pt"/>
    </style:style>
    <style:style style:name="T219_6" style:family="text">
      <style:text-properties fo:font-size="10pt" style:font-name-asian="Arial" style:font-size-asian="10pt" style:font-name-complex="Arial" style:font-size-complex="10pt"/>
    </style:style>
    <style:style style:name="T219_7" style:family="text">
      <style:text-properties fo:font-size="10pt" style:font-name-asian="Arial" style:font-size-asian="10pt" style:font-name-complex="Arial" style:font-size-complex="10pt"/>
    </style:style>
    <style:style style:name="T219_8" style:family="text">
      <style:text-properties fo:font-size="10pt" style:font-name-asian="Arial" style:font-size-asian="10pt" style:font-name-complex="Arial" style:font-size-complex="10pt"/>
    </style:style>
    <style:style style:name="P220" style:family="paragraph" style:parent-style-name="Normal">
      <style:paragraph-properties fo:text-align="justify" fo:background-color="#ffffff"/>
    </style:style>
    <style:style style:name="T220_1" style:family="text">
      <style:text-properties fo:font-size="10pt" style:font-name-asian="Arial" style:font-size-asian="10pt" style:font-name-complex="Arial" style:font-size-complex="10pt"/>
    </style:style>
    <style:style style:name="T220_2" style:family="text">
      <style:text-properties fo:font-size="10pt" style:font-name-asian="Arial" style:font-size-asian="10pt" style:font-name-complex="Arial" style:font-size-complex="10pt"/>
    </style:style>
    <style:style style:name="T220_3" style:family="text">
      <style:text-properties fo:font-size="10pt" style:font-name-asian="Arial" style:font-size-asian="10pt" style:font-name-complex="Arial" style:font-size-complex="10pt"/>
    </style:style>
    <style:style style:name="T220_4" style:family="text">
      <style:text-properties fo:font-size="10pt" style:font-name-asian="Arial" style:font-size-asian="10pt" style:font-name-complex="Arial" style:font-size-complex="10pt"/>
    </style:style>
    <style:style style:name="T220_5" style:family="text">
      <style:text-properties fo:font-size="10pt" style:font-name-asian="Arial" style:font-size-asian="10pt" style:font-name-complex="Arial" style:font-size-complex="10pt"/>
    </style:style>
    <style:style style:name="T220_6" style:family="text">
      <style:text-properties fo:font-size="10pt" style:font-name-asian="Arial" style:font-size-asian="10pt" style:font-name-complex="Arial" style:font-size-complex="10pt"/>
    </style:style>
    <style:style style:name="T220_7" style:family="text">
      <style:text-properties fo:font-size="10pt" style:font-name-asian="Arial" style:font-size-asian="10pt" style:font-name-complex="Arial" style:font-size-complex="10pt"/>
    </style:style>
    <style:style style:name="P221" style:family="paragraph" style:parent-style-name="Normal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P222" style:family="paragraph" style:parent-style-name="Normal">
      <style:paragraph-properties fo:text-align="justify" fo:background-color="#ffffff"/>
    </style:style>
    <style:style style:name="T222_1" style:family="text">
      <style:text-properties fo:font-size="10pt" style:font-size-asian="10pt" style:font-size-complex="10pt"/>
    </style:style>
    <style:style style:name="T222_2" style:family="text">
      <style:text-properties fo:font-size="10pt" style:font-size-asian="10pt" style:font-size-complex="10pt"/>
    </style:style>
    <style:style style:name="T222_3" style:family="text">
      <style:text-properties fo:font-size="10pt" style:font-size-asian="10pt" style:font-size-complex="10pt"/>
    </style:style>
    <style:style style:name="T222_4" style:family="text">
      <style:text-properties fo:font-size="10pt" style:font-size-asian="10pt" style:font-size-complex="10pt"/>
    </style:style>
    <style:style style:name="T222_5" style:family="text">
      <style:text-properties fo:font-size="10pt" style:font-size-asian="10pt" style:font-size-complex="10pt"/>
    </style:style>
    <style:style style:name="T222_6" style:family="text">
      <style:text-properties fo:font-size="10pt" style:font-size-asian="10pt" style:font-size-complex="10pt"/>
    </style:style>
    <style:style style:name="T222_7" style:family="text">
      <style:text-properties fo:font-size="10pt" style:font-size-asian="10pt" style:font-size-complex="10pt"/>
    </style:style>
    <style:style style:name="T222_8" style:family="text">
      <style:text-properties fo:font-size="10pt" style:font-size-asian="10pt" style:font-size-complex="10pt"/>
    </style:style>
    <style:style style:name="T222_9" style:family="text">
      <style:text-properties fo:font-size="10pt" style:font-size-asian="10pt" style:font-size-complex="10pt"/>
    </style:style>
    <style:style style:name="T222_10" style:family="text">
      <style:text-properties fo:font-size="10pt" style:font-size-asian="10pt" style:font-size-complex="10pt"/>
    </style:style>
    <style:style style:name="T222_11" style:family="text">
      <style:text-properties fo:font-size="10pt" style:font-size-asian="10pt" style:font-size-complex="10pt"/>
    </style:style>
    <style:style style:name="T222_12" style:family="text">
      <style:text-properties fo:font-size="10pt" style:font-size-asian="10pt" style:font-size-complex="10pt"/>
    </style:style>
    <style:style style:name="T222_13" style:family="text">
      <style:text-properties fo:font-size="10pt" style:font-size-asian="10pt" style:font-size-complex="10pt"/>
    </style:style>
    <style:style style:name="T222_14" style:family="text">
      <style:text-properties fo:font-size="10pt" style:font-size-asian="10pt" style:font-size-complex="10pt"/>
    </style:style>
    <style:style style:name="T222_15" style:family="text">
      <style:text-properties fo:font-size="10pt" style:font-size-asian="10pt" style:font-size-complex="10pt"/>
    </style:style>
    <style:style style:name="P223" style:family="paragraph" style:parent-style-name="Normal">
      <style:paragraph-properties fo:text-align="justify" fo:background-color="#ffffff"/>
      <style:text-properties fo:font-size="10pt" style:font-size-asian="10pt"/>
    </style:style>
    <style:style style:name="P224" style:family="paragraph" style:parent-style-name="Normal">
      <style:paragraph-properties fo:text-align="justify" fo:break-before="page" fo:background-color="#ffffff"/>
    </style:style>
    <style:style style:name="P225" style:family="paragraph" style:parent-style-name="Heading_20_2">
      <style:paragraph-properties fo:text-align="justify" fo:background-color="#ffffff" fo:padding-top="0.035cm" fo:border-top="#000000 0.018cm solid" fo:margin-top="0cm" fo:padding-bottom="0.035cm" fo:border-bottom="#000000 0.018cm solid" fo:margin-bottom="0cm" fo:padding-left="0.141cm" fo:border-left="#000000 0.018cm solid" fo:padding-right="0.423cm" fo:border-right="#000000 0.018cm solid">
        <style:tab-stops>
          <style:tab-stop style:type="left" style:leader-style="none" style:position="0.751cm"/>
        </style:tab-stops>
      </style:paragraph-properties>
    </style:style>
    <style:style style:name="T225_1" style:family="text">
      <style:text-properties fo:font-style="normal" style:font-style-asian="normal"/>
    </style:style>
    <style:style style:name="P226" style:family="paragraph" style:parent-style-name="Normal">
      <style:paragraph-properties fo:text-align="justify" fo:background-color="#ffffff"/>
      <style:text-properties fo:font-style="italic" style:font-style-asian="italic" style:font-name-complex="Arial" fo:font-weight="bold" style:font-weight-asian="bold"/>
    </style:style>
    <style:style style:name="Table7" style:family="table">
      <style:table-properties table:align="left" style:width="18.189cm" fo:margin-left="0.19cm"/>
    </style:style>
    <style:style style:name="Column23" style:family="table-column">
      <style:table-column-properties style:column-width="4.133cm"/>
    </style:style>
    <style:style style:name="Column24" style:family="table-column">
      <style:table-column-properties style:column-width="0.296cm"/>
    </style:style>
    <style:style style:name="Column25" style:family="table-column">
      <style:table-column-properties style:column-width="3.406cm"/>
    </style:style>
    <style:style style:name="Column26" style:family="table-column">
      <style:table-column-properties style:column-width="1.963cm"/>
    </style:style>
    <style:style style:name="Column27" style:family="table-column">
      <style:table-column-properties style:column-width="2.429cm"/>
    </style:style>
    <style:style style:name="Column28" style:family="table-column">
      <style:table-column-properties style:column-width="5.826cm"/>
    </style:style>
    <style:style style:name="Column29" style:family="table-column">
      <style:table-column-properties style:column-width="0.136cm"/>
    </style:style>
    <style:style style:name="Row19" style:family="table-row">
      <style:table-row-properties style:min-row-height="0.714cm"/>
    </style:style>
    <style:style style:name="Cell6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justify" fo:background-color="#ffffff"/>
    </style:style>
    <style:style style:name="T2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Default">
      <style:paragraph-properties style:text-autospace="none" fo:text-align="justify" fo:background-color="#ffffff"/>
    </style:style>
    <style:style style:name="T228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28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20" style:family="table-row">
      <style:table-row-properties style:min-row-height="0.873cm"/>
    </style:style>
    <style:style style:name="Cell6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fo:background-color="#ffffff"/>
    </style:style>
    <style:style style:name="T2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justify" fo:background-color="#ffffff"/>
    </style:style>
    <style:style style:name="T23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1" style:family="table-row">
      <style:table-row-properties style:min-row-height="0.873cm"/>
    </style:style>
    <style:style style:name="Cell7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justify" fo:background-color="#ffffff"/>
    </style:style>
    <style:style style:name="T23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Default">
      <style:paragraph-properties style:text-autospace="none" fo:text-align="justify" fo:background-color="#ffffff"/>
    </style:style>
    <style:style style:name="T232_1" style:family="text">
      <style:text-properties fo:color="#000000" style:font-name="Arial" fo:font-size="11.5pt" style:font-size-asian="11.5pt" style:font-name-complex="Arial" style:font-size-complex="11.5pt" fo:language="en" fo:language-asian="en" fo:language-complex="ar" fo:country="GB" fo:country-asian="GB" fo:country-complex="SA"/>
    </style:style>
    <style:style style:name="Cell7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justify" fo:background-color="#ffffff"/>
    </style:style>
    <style:style style:name="T23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justify" fo:background-color="#ffffff"/>
    </style:style>
    <style:style style:name="T23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style:font-weight-complex="bold"/>
    </style:style>
    <style:style style:name="Row22" style:family="table-row">
      <style:table-row-properties style:min-row-height="0.217cm"/>
    </style:style>
    <style:style style:name="Cell75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235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P236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23" style:family="table-row">
      <style:table-row-properties style:min-row-height="0.556cm"/>
    </style:style>
    <style:style style:name="Cell7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justify" fo:background-color="#ffffff"/>
    </style:style>
    <style:style style:name="T237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7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justify" fo:background-color="#ffffff"/>
    </style:style>
    <style:style style:name="T238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7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justify" fo:background-color="#ffffff"/>
    </style:style>
    <style:style style:name="T23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3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4" style:family="table-row">
      <style:table-row-properties style:min-row-height="0.106cm"/>
    </style:style>
    <style:style style:name="Cell7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Default">
      <style:paragraph-properties style:text-autospace="none" fo:text-align="justify" fo:background-color="#ffffff"/>
    </style:style>
    <style:style style:name="T240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40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241" style:family="paragraph" style:parent-style-name="Normal">
      <style:paragraph-properties fo:text-align="justify" fo:background-color="#ffffff" fo:line-height="116%" fo:margin-bottom="0.282cm"/>
      <style:text-properties fo:font-style="italic" style:font-style-asian="italic"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8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Default">
      <style:paragraph-properties style:text-autospace="none" fo:text-align="justify" fo:background-color="#ffffff"/>
    </style:style>
    <style:style style:name="T242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243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8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Default">
      <style:paragraph-properties style:text-autospace="none" fo:text-align="justify" fo:background-color="#ffffff"/>
    </style:style>
    <style:style style:name="T244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44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44_3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44_4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44_5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44_6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44_7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44_8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44_9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44_10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44_1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44_1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44_13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44_14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44_15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44_16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44_17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44_18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245" style:family="paragraph" style:parent-style-name="Normal">
      <style:paragraph-properties fo:text-align="justify" fo:background-color="#ffffff"/>
      <style:text-properties style:font-name="Arial" fo:font-size="10pt" style:font-size-asian="10pt" style:font-size-complex="10pt" fo:language="en" fo:language-asian="en" fo:language-complex="ar" fo:country="GB" fo:country-asian="US" fo:country-complex="SA" style:font-weight-complex="bold"/>
    </style:style>
    <style:style style:name="Row25" style:family="table-row">
      <style:table-row-properties style:min-row-height="0.106cm"/>
    </style:style>
    <style:style style:name="Cell8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Default">
      <style:paragraph-properties style:text-autospace="none" fo:text-align="justify" fo:background-color="#ffffff"/>
    </style:style>
    <style:style style:name="T246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46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247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8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Default">
      <style:paragraph-properties style:text-autospace="none" fo:text-align="justify" fo:background-color="#ffffff"/>
    </style:style>
    <style:style style:name="T248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249" style:family="paragraph" style:parent-style-name="Default">
      <style:paragraph-properties style:text-autospace="none" fo:text-align="justify" fo:background-color="#ffffff"/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250" style:family="paragraph" style:parent-style-name="Normal">
      <style:paragraph-properties fo:text-align="justify" fo:background-color="#ffffff"/>
    </style:style>
    <style:style style:name="T25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8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justify" fo:background-color="#ffffff"/>
    </style:style>
    <style:style style:name="T25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1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1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1_5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1_6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1_7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52" style:family="paragraph" style:parent-style-name="Normal">
      <style:paragraph-properties fo:text-align="justify" fo:background-color="#ffffff"/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53" style:family="paragraph" style:parent-style-name="Normal">
      <style:paragraph-properties fo:text-align="justify" fo:background-color="#ffffff"/>
    </style:style>
    <style:style style:name="T25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3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3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26" style:family="table-row">
      <style:table-row-properties style:min-row-height="0.064cm"/>
    </style:style>
    <style:style style:name="Cell8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Default">
      <style:paragraph-properties style:text-autospace="none" fo:text-align="justify" fo:background-color="#ffffff"/>
    </style:style>
    <style:style style:name="T254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4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255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8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Default">
      <style:paragraph-properties style:text-autospace="none" fo:text-align="justify" fo:background-color="#ffffff"/>
    </style:style>
    <style:style style:name="T256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56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56_3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56_4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56_5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257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8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Default">
      <style:paragraph-properties style:text-autospace="none" fo:text-align="justify" fo:background-color="#ffffff"/>
    </style:style>
    <style:style style:name="T258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8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8_3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58_4" style:family="text" style:parent-style-name="Default">
      <style:text-properties fo:color="#000000" fo:font-size="10pt" style:font-size-asian="10pt" style:font-size-complex="10pt"/>
    </style:style>
    <style:style style:name="P259" style:family="paragraph" style:parent-style-name="Footnote_20_text"/>
    <style:style style:name="T259_1" style:family="text">
      <style:text-properties style:font-name-complex="Arial"/>
    </style:style>
    <style:style style:name="T259_2" style:family="text">
      <style:text-properties style:font-name-complex="Arial"/>
    </style:style>
    <style:style style:name="T259_3" style:family="text">
      <style:text-properties style:font-name-complex="Arial"/>
    </style:style>
    <style:style style:name="T259_4" style:family="text">
      <style:text-properties style:font-name-complex="Arial"/>
    </style:style>
    <style:style style:name="T259_5" style:family="text">
      <style:text-properties style:font-name-complex="Arial"/>
    </style:style>
    <style:style style:name="P260" style:family="paragraph" style:parent-style-name="Default">
      <style:paragraph-properties style:text-autospace="none" fo:text-align="justify" fo:background-color="#ffffff"/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261" style:family="paragraph" style:parent-style-name="Default">
      <style:paragraph-properties style:text-autospace="none" fo:text-align="justify" fo:background-color="#ffffff"/>
    </style:style>
    <style:style style:name="T261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262" style:family="paragraph" style:parent-style-name="Normal">
      <style:paragraph-properties fo:text-align="justify" fo:background-color="#ffffff"/>
      <style:text-properties style:font-name="Arial" fo:font-size="10pt" style:font-size-asian="10pt" style:font-size-complex="10pt" fo:language="en" fo:language-asian="en" fo:language-complex="ar" fo:country="GB" fo:country-asian="US" fo:country-complex="SA" style:font-weight-complex="bold"/>
    </style:style>
    <style:style style:name="P263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64" style:family="paragraph" style:parent-style-name="Normal">
      <style:paragraph-properties fo:text-align="justify" fo:background-color="#ffffff"/>
    </style:style>
    <style:style style:name="T26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64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64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64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65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266" style:family="paragraph" style:parent-style-name="Normal">
      <style:paragraph-properties fo:text-align="justify" fo:background-color="#ffffff"/>
    </style:style>
    <style:style style:name="T266_1" style:family="text">
      <style:text-properties fo:font-size="10pt" style:font-size-asian="10pt" style:font-name-complex="Arial" style:font-size-complex="10pt" style:font-weight-complex="bold"/>
    </style:style>
    <style:style style:name="T266_2" style:family="text">
      <style:text-properties fo:font-size="10pt" style:font-size-asian="10pt" style:font-name-complex="Arial" style:font-size-complex="10pt" style:font-weight-complex="bold"/>
    </style:style>
    <style:style style:name="T266_3" style:family="text">
      <style:text-properties fo:font-size="10pt" style:font-size-asian="10pt" style:font-name-complex="Arial" style:font-size-complex="10pt" style:font-weight-complex="bold"/>
    </style:style>
    <style:style style:name="T266_4" style:family="text">
      <style:text-properties fo:font-size="10pt" style:font-size-asian="10pt" style:font-name-complex="Arial" style:font-size-complex="10pt" style:font-weight-complex="bold"/>
    </style:style>
    <style:style style:name="T266_5" style:family="text">
      <style:text-properties fo:font-size="10pt" style:font-size-asian="10pt" style:font-name-complex="Arial" style:font-size-complex="10pt" style:font-weight-complex="bold"/>
    </style:style>
    <style:style style:name="T266_6" style:family="text">
      <style:text-properties fo:font-size="10pt" style:font-size-asian="10pt" style:font-name-complex="Arial" style:font-size-complex="10pt" style:font-weight-complex="bold"/>
    </style:style>
    <style:style style:name="T266_7" style:family="text">
      <style:text-properties fo:font-size="10pt" style:font-size-asian="10pt" style:font-name-complex="Arial" style:font-size-complex="10pt"/>
    </style:style>
    <style:style style:name="T266_8" style:family="text">
      <style:text-properties fo:font-size="10pt" style:font-size-asian="10pt" style:font-name-complex="Arial" style:font-size-complex="10pt"/>
    </style:style>
    <style:style style:name="T266_9" style:family="text">
      <style:text-properties fo:font-size="10pt" style:font-size-asian="10pt" style:font-name-complex="Arial" style:font-size-complex="10pt"/>
    </style:style>
    <style:style style:name="T266_10" style:family="text">
      <style:text-properties fo:font-size="10pt" style:font-size-asian="10pt" style:font-name-complex="Arial" style:font-size-complex="10pt"/>
    </style:style>
    <style:style style:name="T266_11" style:family="text">
      <style:text-properties fo:font-size="10pt" style:font-size-asian="10pt" style:font-name-complex="Arial" style:font-size-complex="10pt"/>
    </style:style>
    <style:style style:name="T266_12" style:family="text">
      <style:text-properties fo:font-size="10pt" style:font-size-asian="10pt" style:font-name-complex="Arial" style:font-size-complex="10pt" style:font-weight-complex="bold"/>
    </style:style>
    <style:style style:name="T266_13" style:family="text">
      <style:text-properties fo:font-size="10pt" style:font-size-asian="10pt" style:font-name-complex="Arial" style:font-size-complex="10pt" style:font-weight-complex="bold"/>
    </style:style>
    <style:style style:name="T266_14" style:family="text">
      <style:text-properties fo:font-size="10pt" style:font-size-asian="10pt" style:font-name-complex="Arial" style:font-size-complex="10pt" style:font-weight-complex="bold"/>
    </style:style>
    <style:style style:name="T266_15" style:family="text">
      <style:text-properties fo:font-size="10pt" style:font-size-asian="10pt" style:font-name-complex="Arial" style:font-size-complex="10pt" style:font-weight-complex="bold"/>
    </style:style>
    <style:style style:name="T266_16" style:family="text">
      <style:text-properties fo:font-size="10pt" style:font-size-asian="10pt" style:font-name-complex="Arial" style:font-size-complex="10pt" style:font-weight-complex="bold"/>
    </style:style>
    <style:style style:name="T266_17" style:family="text">
      <style:text-properties fo:font-size="10pt" style:font-size-asian="10pt" style:font-name-complex="Arial" style:font-size-complex="10pt" style:font-weight-complex="bold"/>
    </style:style>
    <style:style style:name="T266_18" style:family="text">
      <style:text-properties fo:font-size="10pt" style:font-size-asian="10pt" style:font-name-complex="Arial" style:font-size-complex="10pt" style:font-weight-complex="bold"/>
    </style:style>
    <style:style style:name="T266_19" style:family="text">
      <style:text-properties fo:font-size="10pt" style:font-size-asian="10pt" style:font-name-complex="Arial" style:font-size-complex="10pt" style:font-weight-complex="bold"/>
    </style:style>
    <style:style style:name="T266_20" style:family="text">
      <style:text-properties fo:font-size="10pt" style:font-size-asian="10pt" style:font-name-complex="Arial" style:font-size-complex="10pt" style:font-weight-complex="bold"/>
    </style:style>
    <style:style style:name="T266_21" style:family="text">
      <style:text-properties fo:font-size="10pt" style:font-size-asian="10pt" style:font-name-complex="Arial" style:font-size-complex="10pt" style:font-weight-complex="bold"/>
    </style:style>
    <style:style style:name="T266_22" style:family="text">
      <style:text-properties fo:font-size="10pt" style:font-size-asian="10pt" style:font-name-complex="Arial" style:font-size-complex="10pt" style:font-weight-complex="bold"/>
    </style:style>
    <style:style style:name="T266_23" style:family="text">
      <style:text-properties fo:font-size="10pt" style:font-size-asian="10pt" style:font-name-complex="Arial" style:font-size-complex="10pt" style:font-weight-complex="bold"/>
    </style:style>
    <style:style style:name="T266_24" style:family="text">
      <style:text-properties fo:font-size="10pt" style:font-size-asian="10pt" style:font-name-complex="Arial" style:font-size-complex="10pt" style:font-weight-complex="bold"/>
    </style:style>
    <style:style style:name="T266_25" style:family="text">
      <style:text-properties fo:font-size="10pt" style:font-size-asian="10pt" style:font-name-complex="Arial" style:font-size-complex="10pt" style:font-weight-complex="bold"/>
    </style:style>
    <style:style style:name="T266_26" style:family="text">
      <style:text-properties fo:font-size="10pt" style:font-size-asian="10pt" style:font-name-complex="Arial" style:font-size-complex="10pt" style:font-weight-complex="bold"/>
    </style:style>
    <style:style style:name="P267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268" style:family="paragraph" style:parent-style-name="Normal">
      <style:paragraph-properties fo:text-align="justify" fo:background-color="#ffffff"/>
    </style:style>
    <style:style style:name="T268_1" style:family="text">
      <style:text-properties fo:font-size="10pt" style:font-size-asian="10pt" style:font-name-complex="Arial" style:font-size-complex="10pt" style:font-weight-complex="bold"/>
    </style:style>
    <style:style style:name="T268_2" style:family="text">
      <style:text-properties fo:font-style="italic" style:font-style-asian="italic" style:font-style-complex="italic" fo:font-size="10pt" style:font-size-asian="10pt" style:font-name-complex="Arial" style:font-size-complex="10pt" style:font-weight-complex="bold"/>
    </style:style>
    <style:style style:name="T268_3" style:family="text">
      <style:text-properties fo:font-size="10pt" style:font-size-asian="10pt" style:font-name-complex="Arial" style:font-size-complex="10pt" style:font-weight-complex="bold"/>
    </style:style>
    <style:style style:name="T268_4" style:family="text">
      <style:text-properties fo:font-size="10pt" style:font-size-asian="10pt" style:font-name-complex="Arial" style:font-size-complex="10pt" style:font-weight-complex="bold"/>
    </style:style>
    <style:style style:name="T268_5" style:family="text">
      <style:text-properties fo:font-size="10pt" style:font-size-asian="10pt" style:font-name-complex="Arial" style:font-size-complex="10pt" style:font-weight-complex="bold"/>
    </style:style>
    <style:style style:name="T268_6" style:family="text">
      <style:text-properties fo:font-size="10pt" style:font-size-asian="10pt" style:font-name-complex="Arial" style:font-size-complex="10pt"/>
    </style:style>
    <style:style style:name="T268_7" style:family="text">
      <style:text-properties fo:font-size="10pt" style:font-size-asian="10pt" style:font-name-complex="Arial" style:font-size-complex="10pt" style:font-weight-complex="bold"/>
    </style:style>
    <style:style style:name="T268_8" style:family="text">
      <style:text-properties fo:font-size="10pt" style:font-size-asian="10pt" style:font-name-complex="Arial" style:font-size-complex="10pt" style:font-weight-complex="bold"/>
    </style:style>
    <style:style style:name="T268_9" style:family="text">
      <style:text-properties fo:font-size="10pt" style:font-size-asian="10pt" style:font-name-complex="Arial" style:font-size-complex="10pt" style:font-weight-complex="bold"/>
    </style:style>
    <style:style style:name="T268_10" style:family="text">
      <style:text-properties fo:font-size="10pt" style:font-size-asian="10pt" style:font-name-complex="Arial" style:font-size-complex="10pt" style:font-weight-complex="bold"/>
    </style:style>
    <style:style style:name="T268_11" style:family="text">
      <style:text-properties fo:font-size="10pt" style:font-size-asian="10pt" style:font-name-complex="Arial" style:font-size-complex="10pt" style:font-weight-complex="bold"/>
    </style:style>
    <style:style style:name="T268_12" style:family="text">
      <style:text-properties fo:font-size="10pt" style:font-size-asian="10pt" style:font-name-complex="Arial" style:font-size-complex="10pt" style:font-weight-complex="bold"/>
    </style:style>
    <style:style style:name="T268_13" style:family="text">
      <style:text-properties fo:font-style="italic" style:font-style-asian="italic" style:font-style-complex="italic" fo:font-size="10pt" style:font-size-asian="10pt" style:font-name-complex="Arial" style:font-size-complex="10pt" style:font-weight-complex="bold"/>
    </style:style>
    <style:style style:name="T268_14" style:family="text">
      <style:text-properties fo:font-size="10pt" style:font-size-asian="10pt" style:font-name-complex="Arial" style:font-size-complex="10pt" style:font-weight-complex="bold"/>
    </style:style>
    <style:style style:name="T268_15" style:family="text">
      <style:text-properties fo:font-size="10pt" style:font-size-asian="10pt" style:font-name-complex="Arial" style:font-size-complex="10pt" style:font-weight-complex="bold"/>
    </style:style>
    <style:style style:name="T268_16" style:family="text">
      <style:text-properties fo:font-size="10pt" style:font-size-asian="10pt" style:font-name-complex="Arial" style:font-size-complex="10pt" style:font-weight-complex="bold"/>
    </style:style>
    <style:style style:name="T268_17" style:family="text">
      <style:text-properties fo:font-size="10pt" style:font-size-asian="10pt" style:font-name-complex="Arial" style:font-size-complex="10pt" style:font-weight-complex="bold"/>
    </style:style>
    <style:style style:name="T268_18" style:family="text">
      <style:text-properties fo:font-size="10pt" style:font-size-asian="10pt" style:font-name-complex="Arial" style:font-size-complex="10pt" style:font-weight-complex="bold"/>
    </style:style>
    <style:style style:name="T268_19" style:family="text">
      <style:text-properties fo:font-size="10pt" style:font-size-asian="10pt" style:font-name-complex="Arial" style:font-size-complex="10pt" style:font-weight-complex="bold"/>
    </style:style>
    <style:style style:name="T268_20" style:family="text">
      <style:text-properties fo:font-size="10pt" style:font-size-asian="10pt" style:font-name-complex="Arial" style:font-size-complex="10pt" style:font-weight-complex="bold"/>
    </style:style>
    <style:style style:name="T268_21" style:family="text">
      <style:text-properties fo:font-size="10pt" style:font-size-asian="10pt" style:font-name-complex="Arial" style:font-size-complex="10pt" style:font-weight-complex="bold"/>
    </style:style>
    <style:style style:name="T268_22" style:family="text">
      <style:text-properties fo:font-size="10pt" style:font-size-asian="10pt" style:font-name-complex="Arial" style:font-size-complex="10pt" style:font-weight-complex="bold"/>
    </style:style>
    <style:style style:name="T268_23" style:family="text">
      <style:text-properties fo:font-size="10pt" style:font-size-asian="10pt" style:font-name-complex="Arial" style:font-size-complex="10pt" style:font-weight-complex="bold"/>
    </style:style>
    <style:style style:name="T268_24" style:family="text">
      <style:text-properties fo:font-size="10pt" style:font-size-asian="10pt" style:font-name-complex="Arial" style:font-size-complex="10pt" style:font-weight-complex="bold"/>
    </style:style>
    <style:style style:name="T268_25" style:family="text">
      <style:text-properties fo:font-size="10pt" style:font-size-asian="10pt" style:font-name-complex="Arial" style:font-size-complex="10pt" style:font-weight-complex="bold"/>
    </style:style>
    <style:style style:name="T268_26" style:family="text">
      <style:text-properties fo:font-size="10pt" style:font-size-asian="10pt" style:font-name-complex="Arial" style:font-size-complex="10pt" style:font-weight-complex="bold"/>
    </style:style>
    <style:style style:name="T268_27" style:family="text">
      <style:text-properties fo:font-style="italic" style:font-style-asian="italic" style:font-style-complex="italic" fo:font-size="10pt" style:font-size-asian="10pt" style:font-name-complex="Arial" style:font-size-complex="10pt" style:font-weight-complex="bold"/>
    </style:style>
    <style:style style:name="T268_28" style:family="text">
      <style:text-properties fo:font-size="10pt" style:font-size-asian="10pt" style:font-name-complex="Arial" style:font-size-complex="10pt" style:font-weight-complex="bold"/>
    </style:style>
    <style:style style:name="T268_29" style:family="text">
      <style:text-properties fo:font-size="10pt" style:font-size-asian="10pt" style:font-name-complex="Arial" style:font-size-complex="10pt" style:font-weight-complex="bold"/>
    </style:style>
    <style:style style:name="T268_30" style:family="text">
      <style:text-properties fo:font-size="10pt" style:font-size-asian="10pt" style:font-name-complex="Arial" style:font-size-complex="10pt" style:font-weight-complex="bold"/>
    </style:style>
    <style:style style:name="T268_31" style:family="text">
      <style:text-properties fo:font-size="10pt" style:font-size-asian="10pt" style:font-name-complex="Arial" style:font-size-complex="10pt" style:font-weight-complex="bold"/>
    </style:style>
    <style:style style:name="T268_32" style:family="text">
      <style:text-properties fo:font-size="10pt" style:font-size-asian="10pt" style:font-name-complex="Arial" style:font-size-complex="10pt" style:font-weight-complex="bold"/>
    </style:style>
    <style:style style:name="T268_33" style:family="text">
      <style:text-properties fo:font-size="10pt" style:font-size-asian="10pt" style:font-name-complex="Arial" style:font-size-complex="10pt" style:font-weight-complex="bold"/>
    </style:style>
    <style:style style:name="T268_34" style:family="text">
      <style:text-properties fo:font-size="10pt" style:font-size-asian="10pt" style:font-name-complex="Arial" style:font-size-complex="10pt" style:font-weight-complex="bold"/>
    </style:style>
    <style:style style:name="T268_35" style:family="text">
      <style:text-properties fo:font-size="10pt" style:font-size-asian="10pt" style:font-name-complex="Arial" style:font-size-complex="10pt" style:font-weight-complex="bold"/>
    </style:style>
    <style:style style:name="T268_36" style:family="text">
      <style:text-properties fo:font-size="10pt" style:font-size-asian="10pt" style:font-name-complex="Arial" style:font-size-complex="10pt" style:font-weight-complex="bold"/>
    </style:style>
    <style:style style:name="T268_37" style:family="text">
      <style:text-properties fo:font-size="10pt" style:font-size-asian="10pt" style:font-name-complex="Arial" style:font-size-complex="10pt" style:font-weight-complex="bold"/>
    </style:style>
    <style:style style:name="T268_38" style:family="text">
      <style:text-properties fo:font-size="10pt" style:font-size-asian="10pt" style:font-name-complex="Arial" style:font-size-complex="10pt" style:font-weight-complex="bold"/>
    </style:style>
    <style:style style:name="T268_39" style:family="text">
      <style:text-properties fo:font-size="10pt" style:font-size-asian="10pt" style:font-name-complex="Arial" style:font-size-complex="10pt" style:font-weight-complex="bold"/>
    </style:style>
    <style:style style:name="T268_40" style:family="text">
      <style:text-properties fo:font-size="10pt" style:font-size-asian="10pt" style:font-name-complex="Arial" style:font-size-complex="10pt" style:font-weight-complex="bold"/>
    </style:style>
    <style:style style:name="T268_41" style:family="text">
      <style:text-properties fo:font-size="10pt" style:font-size-asian="10pt" style:font-name-complex="Arial" style:font-size-complex="10pt" style:font-weight-complex="bold"/>
    </style:style>
    <style:style style:name="T268_42" style:family="text">
      <style:text-properties fo:font-size="10pt" style:font-size-asian="10pt" style:font-name-complex="Arial" style:font-size-complex="10pt" style:font-weight-complex="bold"/>
    </style:style>
    <style:style style:name="T268_43" style:family="text">
      <style:text-properties fo:font-size="10pt" style:font-size-asian="10pt" style:font-name-complex="Arial" style:font-size-complex="10pt" style:font-weight-complex="bold"/>
    </style:style>
    <style:style style:name="T268_44" style:family="text">
      <style:text-properties fo:font-size="10pt" style:font-size-asian="10pt" style:font-name-complex="Arial" style:font-size-complex="10pt" style:font-weight-complex="bold"/>
    </style:style>
    <style:style style:name="T268_45" style:family="text">
      <style:text-properties fo:font-size="10pt" style:font-size-asian="10pt" style:font-name-complex="Arial" style:font-size-complex="10pt" style:font-weight-complex="bold"/>
    </style:style>
    <style:style style:name="T268_46" style:family="text">
      <style:text-properties fo:font-size="10pt" style:font-size-asian="10pt" style:font-name-complex="Arial" style:font-size-complex="10pt" style:font-weight-complex="bold"/>
    </style:style>
    <style:style style:name="T268_47" style:family="text">
      <style:text-properties fo:font-size="10pt" style:font-size-asian="10pt" style:font-name-complex="Arial" style:font-size-complex="10pt"/>
    </style:style>
    <style:style style:name="T268_48" style:family="text">
      <style:text-properties fo:font-size="10pt" style:font-size-asian="10pt" style:font-name-complex="Arial" style:font-size-complex="10pt"/>
    </style:style>
    <style:style style:name="T268_49" style:family="text">
      <style:text-properties fo:font-size="10pt" style:font-size-asian="10pt" style:font-name-complex="Arial" style:font-size-complex="10pt"/>
    </style:style>
    <style:style style:name="T268_50" style:family="text">
      <style:text-properties fo:font-size="10pt" style:font-size-asian="10pt" style:font-name-complex="Arial" style:font-size-complex="10pt"/>
    </style:style>
    <style:style style:name="T268_51" style:family="text">
      <style:text-properties fo:font-size="10pt" style:font-size-asian="10pt" style:font-name-complex="Arial" style:font-size-complex="10pt"/>
    </style:style>
    <style:style style:name="T268_52" style:family="text">
      <style:text-properties fo:font-size="10pt" style:font-size-asian="10pt" style:font-name-complex="Arial" style:font-size-complex="10pt" style:font-weight-complex="bold"/>
    </style:style>
    <style:style style:name="T268_53" style:family="text">
      <style:text-properties fo:font-size="10pt" style:font-size-asian="10pt" style:font-name-complex="Arial" style:font-size-complex="10pt" style:font-weight-complex="bold"/>
    </style:style>
    <style:style style:name="T268_54" style:family="text">
      <style:text-properties fo:font-size="10pt" style:font-size-asian="10pt" style:font-name-complex="Arial" style:font-size-complex="10pt" style:font-weight-complex="bold"/>
    </style:style>
    <style:style style:name="T268_55" style:family="text">
      <style:text-properties fo:font-size="10pt" style:font-size-asian="10pt" style:font-name-complex="Arial" style:font-size-complex="10pt" style:font-weight-complex="bold"/>
    </style:style>
    <style:style style:name="T268_56" style:family="text">
      <style:text-properties fo:font-size="10pt" style:font-size-asian="10pt" style:font-name-complex="Arial" style:font-size-complex="10pt" style:font-weight-complex="bold"/>
    </style:style>
    <style:style style:name="T268_57" style:family="text">
      <style:text-properties fo:font-size="10pt" style:font-size-asian="10pt" style:font-name-complex="Arial" style:font-size-complex="10pt" style:font-weight-complex="bold"/>
    </style:style>
    <style:style style:name="T268_58" style:family="text">
      <style:text-properties fo:font-size="10pt" style:font-size-asian="10pt" style:font-name-complex="Arial" style:font-size-complex="10pt" style:font-weight-complex="bold"/>
    </style:style>
    <style:style style:name="T268_59" style:family="text">
      <style:text-properties fo:font-size="10pt" style:font-size-asian="10pt" style:font-name-complex="Arial" style:font-size-complex="10pt" style:font-weight-complex="bold"/>
    </style:style>
    <style:style style:name="T268_60" style:family="text">
      <style:text-properties fo:font-size="10pt" style:font-size-asian="10pt" style:font-name-complex="Arial" style:font-size-complex="10pt" style:font-weight-complex="bold"/>
    </style:style>
    <style:style style:name="T268_61" style:family="text">
      <style:text-properties fo:font-size="10pt" style:font-size-asian="10pt" style:font-name-complex="Arial" style:font-size-complex="10pt" style:font-weight-complex="bold"/>
    </style:style>
    <style:style style:name="T268_62" style:family="text">
      <style:text-properties fo:font-size="10pt" style:font-size-asian="10pt" style:font-name-complex="Arial" style:font-size-complex="10pt" style:font-weight-complex="bold"/>
    </style:style>
    <style:style style:name="T268_63" style:family="text">
      <style:text-properties fo:font-size="10pt" style:font-size-asian="10pt" style:font-name-complex="Arial" style:font-size-complex="10pt" style:font-weight-complex="bold"/>
    </style:style>
    <style:style style:name="T268_64" style:family="text">
      <style:text-properties fo:font-size="10pt" style:font-size-asian="10pt" style:font-name-complex="Arial" style:font-size-complex="10pt" style:font-weight-complex="bold"/>
    </style:style>
    <style:style style:name="T268_65" style:family="text">
      <style:text-properties fo:font-size="10pt" style:font-size-asian="10pt" style:font-name-complex="Arial" style:font-size-complex="10pt" style:font-weight-complex="bold"/>
    </style:style>
    <style:style style:name="T268_66" style:family="text">
      <style:text-properties fo:font-size="10pt" style:font-size-asian="10pt" style:font-name-complex="Arial" style:font-size-complex="10pt" style:font-weight-complex="bold"/>
    </style:style>
    <style:style style:name="T268_67" style:family="text">
      <style:text-properties fo:font-size="10pt" style:font-size-asian="10pt" style:font-name-complex="Arial" style:font-size-complex="10pt" style:font-weight-complex="bold"/>
    </style:style>
    <style:style style:name="T268_68" style:family="text">
      <style:text-properties fo:font-size="10pt" style:font-size-asian="10pt" style:font-name-complex="Arial" style:font-size-complex="10pt" style:font-weight-complex="bold"/>
    </style:style>
    <style:style style:name="T268_69" style:family="text">
      <style:text-properties fo:font-size="10pt" style:font-size-asian="10pt" style:font-name-complex="Arial" style:font-size-complex="10pt" style:font-weight-complex="bold"/>
    </style:style>
    <style:style style:name="T268_70" style:family="text">
      <style:text-properties fo:font-size="10pt" style:font-size-asian="10pt" style:font-name-complex="Arial" style:font-size-complex="10pt" style:font-weight-complex="bold"/>
    </style:style>
    <style:style style:name="T268_71" style:family="text">
      <style:text-properties fo:font-size="10pt" style:font-size-asian="10pt" style:font-name-complex="Arial" style:font-size-complex="10pt" style:font-weight-complex="bold"/>
    </style:style>
    <style:style style:name="T268_72" style:family="text">
      <style:text-properties fo:font-size="10pt" style:font-size-asian="10pt" style:font-name-complex="Arial" style:font-size-complex="10pt" style:font-weight-complex="bold"/>
    </style:style>
    <style:style style:name="T268_73" style:family="text">
      <style:text-properties fo:font-size="10pt" style:font-size-asian="10pt" style:font-name-complex="Arial" style:font-size-complex="10pt" style:font-weight-complex="bold"/>
    </style:style>
    <style:style style:name="T268_74" style:family="text">
      <style:text-properties fo:font-size="10pt" style:font-size-asian="10pt" style:font-name-complex="Arial" style:font-size-complex="10pt" style:font-weight-complex="bold"/>
    </style:style>
    <style:style style:name="P269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270" style:family="paragraph" style:parent-style-name="Normal">
      <style:paragraph-properties fo:text-align="justify" fo:background-color="#ffffff"/>
    </style:style>
    <style:style style:name="T270_1" style:family="text">
      <style:text-properties fo:font-size="10pt" style:font-size-asian="10pt" style:font-name-complex="Arial" style:font-size-complex="10pt" style:font-weight-complex="bold"/>
    </style:style>
    <style:style style:name="T270_2" style:family="text">
      <style:text-properties fo:font-size="10pt" style:font-size-asian="10pt" style:font-name-complex="Arial" style:font-size-complex="10pt" style:font-weight-complex="bold"/>
    </style:style>
    <style:style style:name="T270_3" style:family="text">
      <style:text-properties fo:font-size="10pt" style:font-size-asian="10pt" style:font-name-complex="Arial" style:font-size-complex="10pt" style:font-weight-complex="bold"/>
    </style:style>
    <style:style style:name="T270_4" style:family="text">
      <style:text-properties fo:font-size="10pt" style:font-size-asian="10pt" style:font-name-complex="Arial" style:font-size-complex="10pt"/>
    </style:style>
    <style:style style:name="T270_5" style:family="text">
      <style:text-properties fo:font-size="10pt" style:font-size-asian="10pt" style:font-name-complex="Arial" style:font-size-complex="10pt" style:font-weight-complex="bold"/>
    </style:style>
    <style:style style:name="T270_6" style:family="text">
      <style:text-properties fo:font-size="10pt" style:font-size-asian="10pt" style:font-name-complex="Arial" style:font-size-complex="10pt"/>
    </style:style>
    <style:style style:name="T270_7" style:family="text">
      <style:text-properties fo:font-size="10pt" style:font-size-asian="10pt" style:font-name-complex="Arial" style:font-size-complex="10pt"/>
    </style:style>
    <style:style style:name="T270_8" style:family="text">
      <style:text-properties fo:font-size="10pt" style:font-size-asian="10pt" style:font-name-complex="Arial" style:font-size-complex="10pt"/>
    </style:style>
    <style:style style:name="T270_9" style:family="text">
      <style:text-properties fo:font-size="10pt" style:font-size-asian="10pt" style:font-name-complex="Arial" style:font-size-complex="10pt"/>
    </style:style>
    <style:style style:name="T270_10" style:family="text">
      <style:text-properties fo:font-size="10pt" style:font-size-asian="10pt" style:font-name-complex="Arial" style:font-size-complex="10pt"/>
    </style:style>
    <style:style style:name="T270_11" style:family="text">
      <style:text-properties fo:font-size="10pt" style:font-size-asian="10pt" style:font-name-complex="Arial" style:font-size-complex="10pt" style:font-weight-complex="bold"/>
    </style:style>
    <style:style style:name="T270_12" style:family="text">
      <style:text-properties fo:font-size="10pt" style:font-size-asian="10pt" style:font-name-complex="Arial" style:font-size-complex="10pt" style:font-weight-complex="bold"/>
    </style:style>
    <style:style style:name="T270_13" style:family="text">
      <style:text-properties fo:font-size="10pt" style:font-size-asian="10pt" style:font-name-complex="Arial" style:font-size-complex="10pt" style:font-weight-complex="bold"/>
    </style:style>
    <style:style style:name="T270_14" style:family="text">
      <style:text-properties fo:font-size="10pt" style:font-size-asian="10pt" style:font-name-complex="Arial" style:font-size-complex="10pt" style:font-weight-complex="bold"/>
    </style:style>
    <style:style style:name="T270_15" style:family="text">
      <style:text-properties fo:font-size="10pt" style:font-size-asian="10pt" style:font-name-complex="Arial" style:font-size-complex="10pt" style:font-weight-complex="bold"/>
    </style:style>
    <style:style style:name="T270_16" style:family="text">
      <style:text-properties fo:font-size="10pt" style:font-size-asian="10pt" style:font-name-complex="Arial" style:font-size-complex="10pt" style:font-weight-complex="bold"/>
    </style:style>
    <style:style style:name="T270_17" style:family="text">
      <style:text-properties fo:font-size="10pt" style:font-size-asian="10pt" style:font-name-complex="Arial" style:font-size-complex="10pt" style:font-weight-complex="bold"/>
    </style:style>
    <style:style style:name="T270_18" style:family="text">
      <style:text-properties fo:font-size="10pt" style:font-size-asian="10pt" style:font-name-complex="Arial" style:font-size-complex="10pt" style:font-weight-complex="bold"/>
    </style:style>
    <style:style style:name="T270_19" style:family="text">
      <style:text-properties fo:font-size="10pt" style:font-size-asian="10pt" style:font-name-complex="Arial" style:font-size-complex="10pt" style:font-weight-complex="bold"/>
    </style:style>
    <style:style style:name="T270_20" style:family="text">
      <style:text-properties fo:font-size="10pt" style:font-size-asian="10pt" style:font-name-complex="Arial" style:font-size-complex="10pt" style:font-weight-complex="bold"/>
    </style:style>
    <style:style style:name="T270_21" style:family="text">
      <style:text-properties fo:font-size="10pt" style:font-size-asian="10pt" style:font-name-complex="Arial" style:font-size-complex="10pt" style:font-weight-complex="bold"/>
    </style:style>
    <style:style style:name="T270_22" style:family="text">
      <style:text-properties fo:font-size="10pt" style:font-size-asian="10pt" style:font-name-complex="Arial" style:font-size-complex="10pt" style:font-weight-complex="bold"/>
    </style:style>
    <style:style style:name="T270_23" style:family="text">
      <style:text-properties fo:font-size="10pt" style:font-size-asian="10pt" style:font-name-complex="Arial" style:font-size-complex="10pt" style:font-weight-complex="bold"/>
    </style:style>
    <style:style style:name="T270_24" style:family="text">
      <style:text-properties fo:font-size="10pt" style:font-size-asian="10pt" style:font-name-complex="Arial" style:font-size-complex="10pt" style:font-weight-complex="bold"/>
    </style:style>
    <style:style style:name="T270_25" style:family="text">
      <style:text-properties fo:font-size="10pt" style:font-size-asian="10pt" style:font-name-complex="Arial" style:font-size-complex="10pt" style:font-weight-complex="bold"/>
    </style:style>
    <style:style style:name="T270_26" style:family="text">
      <style:text-properties fo:font-size="10pt" style:font-size-asian="10pt" style:font-name-complex="Arial" style:font-size-complex="10pt" style:font-weight-complex="bold"/>
    </style:style>
    <style:style style:name="T270_27" style:family="text">
      <style:text-properties fo:font-size="10pt" style:font-size-asian="10pt" style:font-name-complex="Arial" style:font-size-complex="10pt" style:font-weight-complex="bold"/>
    </style:style>
    <style:style style:name="T270_28" style:family="text">
      <style:text-properties fo:font-size="10pt" style:font-size-asian="10pt" style:font-name-complex="Arial" style:font-size-complex="10pt" style:font-weight-complex="bold"/>
    </style:style>
    <style:style style:name="T270_29" style:family="text">
      <style:text-properties fo:font-size="10pt" style:font-size-asian="10pt" style:font-name-complex="Arial" style:font-size-complex="10pt" style:font-weight-complex="bold"/>
    </style:style>
    <style:style style:name="T270_30" style:family="text">
      <style:text-properties fo:font-size="10pt" style:font-size-asian="10pt" style:font-name-complex="Arial" style:font-size-complex="10pt"/>
    </style:style>
    <style:style style:name="T270_31" style:family="text">
      <style:text-properties fo:font-size="10pt" style:font-size-asian="10pt" style:font-name-complex="Arial" style:font-size-complex="10pt" style:font-weight-complex="bold"/>
    </style:style>
    <style:style style:name="T270_32" style:family="text">
      <style:text-properties fo:font-size="10pt" style:font-size-asian="10pt" style:font-name-complex="Arial" style:font-size-complex="10pt" style:font-weight-complex="bold"/>
    </style:style>
    <style:style style:name="T270_33" style:family="text">
      <style:text-properties fo:font-size="10pt" style:font-size-asian="10pt" style:font-name-complex="Arial" style:font-size-complex="10pt" style:font-weight-complex="bold"/>
    </style:style>
    <style:style style:name="T270_34" style:family="text">
      <style:text-properties fo:font-size="10pt" style:font-size-asian="10pt" style:font-name-complex="Arial" style:font-size-complex="10pt" style:font-weight-complex="bold"/>
    </style:style>
    <style:style style:name="T270_35" style:family="text">
      <style:text-properties fo:font-size="10pt" style:font-size-asian="10pt" style:font-name-complex="Arial" style:font-size-complex="10pt" style:font-weight-complex="bold"/>
    </style:style>
    <style:style style:name="T270_36" style:family="text">
      <style:text-properties fo:font-size="10pt" style:font-size-asian="10pt" style:font-name-complex="Arial" style:font-size-complex="10pt" style:font-weight-complex="bold"/>
    </style:style>
    <style:style style:name="T270_37" style:family="text">
      <style:text-properties fo:font-size="10pt" style:font-size-asian="10pt" style:font-name-complex="Arial" style:font-size-complex="10pt" style:font-weight-complex="bold"/>
    </style:style>
    <style:style style:name="T270_38" style:family="text">
      <style:text-properties fo:font-size="10pt" style:font-size-asian="10pt" style:font-name-complex="Arial" style:font-size-complex="10pt" style:font-weight-complex="bold"/>
    </style:style>
    <style:style style:name="T270_39" style:family="text">
      <style:text-properties fo:font-size="10pt" style:font-size-asian="10pt" style:font-name-complex="Arial" style:font-size-complex="10pt" style:font-weight-complex="bold"/>
    </style:style>
    <style:style style:name="T270_40" style:family="text">
      <style:text-properties fo:font-size="10pt" style:font-size-asian="10pt" style:font-name-complex="Arial" style:font-size-complex="10pt" style:font-weight-complex="bold"/>
    </style:style>
    <style:style style:name="T270_41" style:family="text">
      <style:text-properties fo:font-size="10pt" style:font-size-asian="10pt" style:font-name-complex="Arial" style:font-size-complex="10pt" style:font-weight-complex="bold"/>
    </style:style>
    <style:style style:name="T270_42" style:family="text">
      <style:text-properties fo:font-size="10pt" style:font-size-asian="10pt" style:font-name-complex="Arial" style:font-size-complex="10pt" style:font-weight-complex="bold"/>
    </style:style>
    <style:style style:name="T270_43" style:family="text">
      <style:text-properties fo:font-size="10pt" style:font-size-asian="10pt" style:font-name-complex="Arial" style:font-size-complex="10pt" style:font-weight-complex="bold"/>
    </style:style>
    <style:style style:name="T270_44" style:family="text">
      <style:text-properties fo:font-size="10pt" style:font-size-asian="10pt" style:font-name-complex="Arial" style:font-size-complex="10pt" style:font-weight-complex="bold"/>
    </style:style>
    <style:style style:name="T270_45" style:family="text">
      <style:text-properties fo:font-size="10pt" style:font-size-asian="10pt" style:font-name-complex="Arial" style:font-size-complex="10pt" style:font-weight-complex="bold"/>
    </style:style>
    <style:style style:name="T270_46" style:family="text">
      <style:text-properties fo:font-size="10pt" style:font-size-asian="10pt" style:font-name-complex="Arial" style:font-size-complex="10pt" style:font-weight-complex="bold"/>
    </style:style>
    <style:style style:name="P271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272" style:family="paragraph" style:parent-style-name="Normal">
      <style:paragraph-properties fo:text-align="justify" fo:background-color="#ffffff"/>
    </style:style>
    <style:style style:name="T272_1" style:family="text">
      <style:text-properties fo:font-size="10pt" style:font-size-asian="10pt" style:font-name-complex="Arial" style:font-size-complex="10pt" style:font-weight-complex="bold"/>
    </style:style>
    <style:style style:name="T272_2" style:family="text">
      <style:text-properties fo:font-size="10pt" style:font-size-asian="10pt" style:font-name-complex="Arial" style:font-size-complex="10pt" style:font-weight-complex="bold"/>
    </style:style>
    <style:style style:name="T272_3" style:family="text">
      <style:text-properties fo:font-size="10pt" style:font-size-asian="10pt" style:font-name-complex="Arial" style:font-size-complex="10pt" style:font-weight-complex="bold"/>
    </style:style>
    <style:style style:name="T272_4" style:family="text">
      <style:text-properties fo:font-size="10pt" style:font-size-asian="10pt" style:font-name-complex="Arial" style:font-size-complex="10pt" style:font-weight-complex="bold"/>
    </style:style>
    <style:style style:name="T272_5" style:family="text">
      <style:text-properties fo:font-size="10pt" style:font-size-asian="10pt" style:font-name-complex="Arial" style:font-size-complex="10pt" style:font-weight-complex="bold"/>
    </style:style>
    <style:style style:name="T272_6" style:family="text">
      <style:text-properties fo:font-size="10pt" style:font-size-asian="10pt" style:font-name-complex="Arial" style:font-size-complex="10pt" style:font-weight-complex="bold"/>
    </style:style>
    <style:style style:name="T272_7" style:family="text">
      <style:text-properties fo:font-size="10pt" style:font-size-asian="10pt" style:font-name-complex="Arial" style:font-size-complex="10pt" style:font-weight-complex="bold"/>
    </style:style>
    <style:style style:name="T272_8" style:family="text">
      <style:text-properties fo:font-size="10pt" style:font-size-asian="10pt" style:font-name-complex="Arial" style:font-size-complex="10pt" style:font-weight-complex="bold"/>
    </style:style>
    <style:style style:name="T272_9" style:family="text">
      <style:text-properties fo:font-size="10pt" style:font-size-asian="10pt" style:font-name-complex="Arial" style:font-size-complex="10pt" style:font-weight-complex="bold"/>
    </style:style>
    <style:style style:name="T272_10" style:family="text">
      <style:text-properties fo:font-size="10pt" style:font-size-asian="10pt" style:font-name-complex="Arial" style:font-size-complex="10pt" style:font-weight-complex="bold"/>
    </style:style>
    <style:style style:name="T272_11" style:family="text">
      <style:text-properties fo:font-size="10pt" style:font-size-asian="10pt" style:font-name-complex="Arial" style:font-size-complex="10pt" style:font-weight-complex="bold"/>
    </style:style>
    <style:style style:name="T272_12" style:family="text">
      <style:text-properties fo:font-size="10pt" style:font-size-asian="10pt" style:font-name-complex="Arial" style:font-size-complex="10pt" style:font-weight-complex="bold"/>
    </style:style>
    <style:style style:name="T272_13" style:family="text">
      <style:text-properties fo:font-size="10pt" style:font-size-asian="10pt" style:font-name-complex="Arial" style:font-size-complex="10pt" style:font-weight-complex="bold"/>
    </style:style>
    <style:style style:name="T272_14" style:family="text">
      <style:text-properties fo:font-size="10pt" style:font-size-asian="10pt" style:font-name-complex="Arial" style:font-size-complex="10pt" style:font-weight-complex="bold"/>
    </style:style>
    <style:style style:name="T272_15" style:family="text">
      <style:text-properties fo:font-size="10pt" style:font-size-asian="10pt" style:font-name-complex="Arial" style:font-size-complex="10pt" style:font-weight-complex="bold"/>
    </style:style>
    <style:style style:name="T272_16" style:family="text">
      <style:text-properties fo:font-size="10pt" style:font-size-asian="10pt" style:font-name-complex="Arial" style:font-size-complex="10pt" style:font-weight-complex="bold"/>
    </style:style>
    <style:style style:name="T272_17" style:family="text">
      <style:text-properties fo:font-size="10pt" style:font-size-asian="10pt" style:font-name-complex="Arial" style:font-size-complex="10pt" style:font-weight-complex="bold"/>
    </style:style>
    <style:style style:name="T272_18" style:family="text">
      <style:text-properties fo:font-size="10pt" style:font-size-asian="10pt" style:font-name-complex="Arial" style:font-size-complex="10pt" style:font-weight-complex="bold"/>
    </style:style>
    <style:style style:name="T272_19" style:family="text">
      <style:text-properties fo:font-size="10pt" style:font-size-asian="10pt" style:font-name-complex="Arial" style:font-size-complex="10pt" style:font-weight-complex="bold"/>
    </style:style>
    <style:style style:name="T272_20" style:family="text">
      <style:text-properties fo:font-size="10pt" style:font-size-asian="10pt" style:font-name-complex="Arial" style:font-size-complex="10pt" style:font-weight-complex="bold"/>
    </style:style>
    <style:style style:name="T272_21" style:family="text">
      <style:text-properties fo:font-size="10pt" style:font-size-asian="10pt" style:font-name-complex="Arial" style:font-size-complex="10pt" style:font-weight-complex="bold"/>
    </style:style>
    <style:style style:name="T272_22" style:family="text">
      <style:text-properties fo:font-size="10pt" style:font-size-asian="10pt" style:font-name-complex="Arial" style:font-size-complex="10pt" style:font-weight-complex="bold"/>
    </style:style>
    <style:style style:name="T272_23" style:family="text">
      <style:text-properties fo:font-size="10pt" style:font-size-asian="10pt" style:font-name-complex="Arial" style:font-size-complex="10pt" style:font-weight-complex="bold"/>
    </style:style>
    <style:style style:name="T272_24" style:family="text">
      <style:text-properties fo:font-size="10pt" style:font-size-asian="10pt" style:font-name-complex="Arial" style:font-size-complex="10pt" style:font-weight-complex="bold"/>
    </style:style>
    <style:style style:name="T272_25" style:family="text">
      <style:text-properties fo:font-size="10pt" style:font-size-asian="10pt" style:font-name-complex="Arial" style:font-size-complex="10pt" style:font-weight-complex="bold"/>
    </style:style>
    <style:style style:name="T272_26" style:family="text">
      <style:text-properties fo:font-size="10pt" style:font-size-asian="10pt" style:font-name-complex="Arial" style:font-size-complex="10pt" style:font-weight-complex="bold"/>
    </style:style>
    <style:style style:name="T272_27" style:family="text">
      <style:text-properties fo:font-size="10pt" style:font-size-asian="10pt" style:font-name-complex="Arial" style:font-size-complex="10pt" style:font-weight-complex="bold"/>
    </style:style>
    <style:style style:name="T272_28" style:family="text">
      <style:text-properties fo:font-size="10pt" style:font-size-asian="10pt" style:font-name-complex="Arial" style:font-size-complex="10pt" style:font-weight-complex="bold"/>
    </style:style>
    <style:style style:name="T272_29" style:family="text">
      <style:text-properties fo:font-size="10pt" style:font-size-asian="10pt" style:font-name-complex="Arial" style:font-size-complex="10pt" style:font-weight-complex="bold"/>
    </style:style>
    <style:style style:name="T272_30" style:family="text">
      <style:text-properties fo:font-size="10pt" style:font-size-asian="10pt" style:font-name-complex="Arial" style:font-size-complex="10pt" style:font-weight-complex="bold"/>
    </style:style>
    <style:style style:name="T272_31" style:family="text">
      <style:text-properties fo:font-size="10pt" style:font-size-asian="10pt" style:font-name-complex="Arial" style:font-size-complex="10pt" style:font-weight-complex="bold"/>
    </style:style>
    <style:style style:name="T272_32" style:family="text">
      <style:text-properties fo:font-size="10pt" style:font-size-asian="10pt" style:font-name-complex="Arial" style:font-size-complex="10pt" style:font-weight-complex="bold"/>
    </style:style>
    <style:style style:name="T272_33" style:family="text">
      <style:text-properties fo:font-size="10pt" style:font-size-asian="10pt" style:font-name-complex="Arial" style:font-size-complex="10pt" style:font-weight-complex="bold"/>
    </style:style>
    <style:style style:name="T272_34" style:family="text">
      <style:text-properties fo:font-size="10pt" style:font-size-asian="10pt" style:font-name-complex="Arial" style:font-size-complex="10pt" style:font-weight-complex="bold"/>
    </style:style>
    <style:style style:name="T272_35" style:family="text">
      <style:text-properties fo:font-size="10pt" style:font-size-asian="10pt" style:font-name-complex="Arial" style:font-size-complex="10pt" style:font-weight-complex="bold"/>
    </style:style>
    <style:style style:name="T272_36" style:family="text">
      <style:text-properties fo:font-size="10pt" style:font-size-asian="10pt" style:font-name-complex="Arial" style:font-size-complex="10pt" style:font-weight-complex="bold"/>
    </style:style>
    <style:style style:name="T272_37" style:family="text">
      <style:text-properties fo:font-size="10pt" style:font-size-asian="10pt" style:font-name-complex="Arial" style:font-size-complex="10pt" style:font-weight-complex="bold"/>
    </style:style>
    <style:style style:name="T272_38" style:family="text">
      <style:text-properties fo:font-size="10pt" style:font-size-asian="10pt" style:font-name-complex="Arial" style:font-size-complex="10pt" style:font-weight-complex="bold"/>
    </style:style>
    <style:style style:name="T272_39" style:family="text">
      <style:text-properties fo:font-size="10pt" style:font-size-asian="10pt" style:font-name-complex="Arial" style:font-size-complex="10pt" style:font-weight-complex="bold"/>
    </style:style>
    <style:style style:name="T272_40" style:family="text">
      <style:text-properties fo:font-size="10pt" style:font-size-asian="10pt" style:font-name-complex="Arial" style:font-size-complex="10pt" style:font-weight-complex="bold"/>
    </style:style>
    <style:style style:name="P273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274" style:family="paragraph" style:parent-style-name="Normal">
      <style:paragraph-properties fo:text-align="justify" fo:background-color="#ffffff"/>
    </style:style>
    <style:style style:name="T274_1" style:family="text">
      <style:text-properties fo:font-size="10pt" style:font-size-asian="10pt" style:font-name-complex="Arial" style:font-size-complex="10pt" style:font-weight-complex="bold"/>
    </style:style>
    <style:style style:name="T274_2" style:family="text">
      <style:text-properties fo:font-size="10pt" style:font-size-asian="10pt" style:font-name-complex="Arial" style:font-size-complex="10pt" style:font-weight-complex="bold"/>
    </style:style>
    <style:style style:name="T274_3" style:family="text">
      <style:text-properties fo:font-size="10pt" style:font-size-asian="10pt" style:font-name-complex="Arial" style:font-size-complex="10pt" style:font-weight-complex="bold"/>
    </style:style>
    <style:style style:name="T274_4" style:family="text">
      <style:text-properties fo:font-size="10pt" style:font-size-asian="10pt" style:font-name-complex="Arial" style:font-size-complex="10pt" style:font-weight-complex="bold"/>
    </style:style>
    <style:style style:name="T274_5" style:family="text">
      <style:text-properties fo:font-size="10pt" style:font-size-asian="10pt" style:font-name-complex="Arial" style:font-size-complex="10pt" style:font-weight-complex="bold"/>
    </style:style>
    <style:style style:name="T274_6" style:family="text">
      <style:text-properties fo:font-size="10pt" style:font-size-asian="10pt" style:font-name-complex="Arial" style:font-size-complex="10pt" style:font-weight-complex="bold"/>
    </style:style>
    <style:style style:name="T274_7" style:family="text">
      <style:text-properties fo:font-size="10pt" style:font-size-asian="10pt" style:font-name-complex="Arial" style:font-size-complex="10pt" style:font-weight-complex="bold"/>
    </style:style>
    <style:style style:name="T274_8" style:family="text">
      <style:text-properties fo:font-size="10pt" style:font-size-asian="10pt" style:font-name-complex="Arial" style:font-size-complex="10pt" style:font-weight-complex="bold"/>
    </style:style>
    <style:style style:name="T274_9" style:family="text">
      <style:text-properties fo:font-size="10pt" style:font-size-asian="10pt" style:font-name-complex="Arial" style:font-size-complex="10pt" style:font-weight-complex="bold"/>
    </style:style>
    <style:style style:name="T274_10" style:family="text">
      <style:text-properties fo:font-size="10pt" style:font-size-asian="10pt" style:font-name-complex="Arial" style:font-size-complex="10pt" style:font-weight-complex="bold"/>
    </style:style>
    <style:style style:name="T274_11" style:family="text">
      <style:text-properties fo:font-size="10pt" style:font-size-asian="10pt" style:font-name-complex="Arial" style:font-size-complex="10pt" style:font-weight-complex="bold"/>
    </style:style>
    <style:style style:name="T274_12" style:family="text">
      <style:text-properties fo:font-size="10pt" style:font-size-asian="10pt" style:font-name-complex="Arial" style:font-size-complex="10pt" style:font-weight-complex="bold"/>
    </style:style>
    <style:style style:name="T274_13" style:family="text">
      <style:text-properties fo:font-size="10pt" style:font-size-asian="10pt" style:font-name-complex="Arial" style:font-size-complex="10pt" style:font-weight-complex="bold"/>
    </style:style>
    <style:style style:name="T274_14" style:family="text">
      <style:text-properties fo:font-size="10pt" style:font-size-asian="10pt" style:font-name-complex="Arial" style:font-size-complex="10pt" style:font-weight-complex="bold"/>
    </style:style>
    <style:style style:name="T274_15" style:family="text">
      <style:text-properties fo:font-size="10pt" style:font-size-asian="10pt" style:font-name-complex="Arial" style:font-size-complex="10pt" style:font-weight-complex="bold"/>
    </style:style>
    <style:style style:name="T274_16" style:family="text">
      <style:text-properties fo:font-size="10pt" style:font-size-asian="10pt" style:font-name-complex="Arial" style:font-size-complex="10pt" style:font-weight-complex="bold"/>
    </style:style>
    <style:style style:name="T274_17" style:family="text">
      <style:text-properties fo:font-size="10pt" style:font-size-asian="10pt" style:font-name-complex="Arial" style:font-size-complex="10pt" style:font-weight-complex="bold"/>
    </style:style>
    <style:style style:name="T274_18" style:family="text">
      <style:text-properties fo:font-size="10pt" style:font-size-asian="10pt" style:font-name-complex="Arial" style:font-size-complex="10pt" style:font-weight-complex="bold"/>
    </style:style>
    <style:style style:name="T274_19" style:family="text">
      <style:text-properties fo:font-size="10pt" style:font-size-asian="10pt" style:font-name-complex="Arial" style:font-size-complex="10pt" style:font-weight-complex="bold"/>
    </style:style>
    <style:style style:name="T274_20" style:family="text">
      <style:text-properties fo:font-size="10pt" style:font-size-asian="10pt" style:font-name-complex="Arial" style:font-size-complex="10pt" style:font-weight-complex="bold"/>
    </style:style>
    <style:style style:name="T274_21" style:family="text">
      <style:text-properties fo:font-size="10pt" style:font-size-asian="10pt" style:font-name-complex="Arial" style:font-size-complex="10pt" style:font-weight-complex="bold"/>
    </style:style>
    <style:style style:name="T274_22" style:family="text">
      <style:text-properties fo:font-size="10pt" style:font-size-asian="10pt" style:font-name-complex="Arial" style:font-size-complex="10pt" style:font-weight-complex="bold"/>
    </style:style>
    <style:style style:name="T274_23" style:family="text">
      <style:text-properties fo:font-size="10pt" style:font-size-asian="10pt" style:font-name-complex="Arial" style:font-size-complex="10pt" style:font-weight-complex="bold"/>
    </style:style>
    <style:style style:name="T274_24" style:family="text">
      <style:text-properties fo:font-size="10pt" style:font-size-asian="10pt" style:font-name-complex="Arial" style:font-size-complex="10pt" style:font-weight-complex="bold"/>
    </style:style>
    <style:style style:name="T274_25" style:family="text">
      <style:text-properties fo:font-size="10pt" style:font-size-asian="10pt" style:font-name-complex="Arial" style:font-size-complex="10pt" style:font-weight-complex="bold"/>
    </style:style>
    <style:style style:name="T274_26" style:family="text">
      <style:text-properties fo:font-size="10pt" style:font-size-asian="10pt" style:font-name-complex="Arial" style:font-size-complex="10pt" style:font-weight-complex="bold"/>
    </style:style>
    <style:style style:name="T274_27" style:family="text">
      <style:text-properties fo:font-size="10pt" style:font-size-asian="10pt" style:font-name-complex="Arial" style:font-size-complex="10pt" style:font-weight-complex="bold"/>
    </style:style>
    <style:style style:name="T274_28" style:family="text">
      <style:text-properties fo:font-size="10pt" style:font-size-asian="10pt" style:font-name-complex="Arial" style:font-size-complex="10pt" style:font-weight-complex="bold"/>
    </style:style>
    <style:style style:name="T274_29" style:family="text" style:parent-style-name="Normal">
      <style:text-properties fo:font-size="10pt" style:font-size-asian="10pt" style:font-name-complex="Arial" style:font-size-complex="10pt" style:font-weight-complex="bold"/>
    </style:style>
    <style:style style:name="P275" style:family="paragraph" style:parent-style-name="Footnote_20_text"/>
    <style:style style:name="T275_1" style:family="text">
      <style:text-properties style:font-name-complex="Arial"/>
    </style:style>
    <style:style style:name="T275_2" style:family="text">
      <style:text-properties style:font-name-complex="Arial" style:font-weight-complex="bold"/>
    </style:style>
    <style:style style:name="T275_3" style:family="text">
      <style:text-properties style:font-name-complex="Arial" style:font-weight-complex="bold"/>
    </style:style>
    <style:style style:name="T275_4" style:family="text">
      <style:text-properties style:font-name-complex="Arial" style:font-weight-complex="bold"/>
    </style:style>
    <style:style style:name="T275_5" style:family="text">
      <style:text-properties style:font-name-complex="Arial" style:font-weight-complex="bold"/>
    </style:style>
    <style:style style:name="T275_6" style:family="text">
      <style:text-properties fo:font-size="10pt" style:font-size-asian="10pt" style:font-name-complex="Arial" style:font-size-complex="10pt" style:font-weight-complex="bold"/>
    </style:style>
    <style:style style:name="T275_7" style:family="text">
      <style:text-properties fo:font-size="10pt" style:font-size-asian="10pt" style:font-name-complex="Arial" style:font-size-complex="10pt" style:font-weight-complex="bold"/>
    </style:style>
    <style:style style:name="T275_8" style:family="text">
      <style:text-properties fo:font-size="10pt" style:font-size-asian="10pt" style:font-name-complex="Arial" style:font-size-complex="10pt" style:font-weight-complex="bold"/>
    </style:style>
    <style:style style:name="T275_9" style:family="text">
      <style:text-properties fo:font-size="10pt" style:font-size-asian="10pt" style:font-name-complex="Arial" style:font-size-complex="10pt" style:font-weight-complex="bold"/>
    </style:style>
    <style:style style:name="T275_10" style:family="text">
      <style:text-properties fo:font-size="10pt" style:font-size-asian="10pt" style:font-name-complex="Arial" style:font-size-complex="10pt" style:font-weight-complex="bold"/>
    </style:style>
    <style:style style:name="P276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Table8" style:family="table">
      <style:table-properties table:align="left" style:width="17.981cm" fo:margin-left="0cm"/>
    </style:style>
    <style:style style:name="Column30" style:family="table-column">
      <style:table-column-properties style:column-width="17.981cm"/>
    </style:style>
    <style:style style:name="Row27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justify" fo:background-color="#ffffff"/>
    </style:style>
    <style:style style:name="T27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78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79" style:family="paragraph" style:parent-style-name="Normal">
      <style:paragraph-properties fo:text-align="justify" fo:background-color="#ffffff"/>
    </style:style>
    <style:style style:name="T27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80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81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8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82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8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83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8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8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8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84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8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8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8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85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86" style:family="paragraph" style:parent-style-name="Normal">
      <style:paragraph-properties fo:text-align="justify" fo:background-color="#ffffff"/>
    </style:style>
    <style:style style:name="T28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87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8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8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8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88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8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89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8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90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9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91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92" style:family="paragraph" style:parent-style-name="Normal">
      <style:paragraph-properties fo:text-align="justify" fo:background-color="#ffffff"/>
    </style:style>
    <style:style style:name="T29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93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94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295" style:family="paragraph" style:parent-style-name="Normal">
      <style:paragraph-properties fo:text-align="justify" fo:background-color="#ffffff"/>
    </style:style>
    <style:style style:name="T295_1" style:family="text">
      <style:text-properties fo:font-size="10pt" style:font-size-asian="10pt" style:font-name-complex="Arial" style:font-size-complex="10pt" style:font-weight-complex="bold"/>
    </style:style>
    <style:style style:name="T295_2" style:family="text">
      <style:text-properties fo:font-size="10pt" style:font-size-asian="10pt" style:font-name-complex="Arial" style:font-size-complex="10pt" style:font-weight-complex="bold"/>
    </style:style>
    <style:style style:name="T295_3" style:family="text">
      <style:text-properties fo:font-size="10pt" style:font-size-asian="10pt" style:font-name-complex="Arial" style:font-size-complex="10pt" style:font-weight-complex="bold"/>
    </style:style>
    <style:style style:name="T295_4" style:family="text">
      <style:text-properties fo:font-size="10pt" style:font-size-asian="10pt" style:font-name-complex="Arial" style:font-size-complex="10pt" style:font-weight-complex="bold"/>
    </style:style>
    <style:style style:name="P296" style:family="paragraph" style:parent-style-name="List_20_Paragraph">
      <style:paragraph-properties fo:text-align="justify" fo:background-color="#ffffff"/>
    </style:style>
    <style:style style:name="T296_1" style:family="text">
      <style:text-properties fo:font-size="10pt" style:font-size-asian="10pt" style:font-name-complex="Arial" style:font-size-complex="10pt" style:font-weight-complex="bold"/>
    </style:style>
    <style:style style:name="T296_2" style:family="text">
      <style:text-properties fo:font-size="10pt" style:font-size-asian="10pt" style:font-name-complex="Arial" style:font-size-complex="10pt" style:font-weight-complex="bold"/>
    </style:style>
    <style:style style:name="T296_3" style:family="text">
      <style:text-properties fo:font-size="10pt" style:font-size-asian="10pt" style:font-name-complex="Arial" style:font-size-complex="10pt" style:font-weight-complex="bold"/>
    </style:style>
    <style:style style:name="T296_4" style:family="text">
      <style:text-properties fo:font-size="10pt" style:font-size-asian="10pt" style:font-name-complex="Arial" style:font-size-complex="10pt"/>
    </style:style>
    <style:style style:name="T296_5" style:family="text">
      <style:text-properties fo:font-size="10pt" style:font-size-asian="10pt" style:font-name-complex="Arial" style:font-size-complex="10pt" style:font-weight-complex="bold"/>
    </style:style>
    <style:style style:name="P297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T297_1" style:family="text">
      <style:text-properties fo:font-size="10pt" style:font-size-asian="10pt" style:font-name-complex="Arial" style:font-size-complex="10pt" style:font-weight-complex="bold"/>
    </style:style>
    <style:style style:name="T297_2" style:family="text">
      <style:text-properties fo:font-size="10pt" style:font-size-asian="10pt" style:font-name-complex="Arial" style:font-size-complex="10pt" style:font-weight-complex="bold"/>
    </style:style>
    <style:style style:name="T297_3" style:family="text">
      <style:text-properties fo:font-size="10pt" style:font-size-asian="10pt" style:font-name-complex="Arial" style:font-size-complex="10pt" style:font-weight-complex="bold"/>
    </style:style>
    <style:style style:name="P298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T298_1" style:family="text">
      <style:text-properties fo:font-size="10pt" style:font-size-asian="10pt" style:font-name-complex="Arial" style:font-size-complex="10pt" style:font-weight-complex="bold"/>
    </style:style>
    <style:style style:name="T298_2" style:family="text">
      <style:text-properties fo:font-size="10pt" style:font-size-asian="10pt" style:font-name-complex="Arial" style:font-size-complex="10pt" style:font-weight-complex="bold"/>
    </style:style>
    <style:style style:name="P299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T299_1" style:family="text">
      <style:text-properties fo:font-size="10pt" style:font-size-asian="10pt" style:font-name-complex="Arial" style:font-size-complex="10pt" style:font-weight-complex="bold"/>
    </style:style>
    <style:style style:name="T299_2" style:family="text">
      <style:text-properties fo:font-size="10pt" style:font-size-asian="10pt" style:font-name-complex="Arial" style:font-size-complex="10pt" style:font-weight-complex="bold"/>
    </style:style>
    <style:style style:name="T299_3" style:family="text">
      <style:text-properties fo:font-size="10pt" style:font-size-asian="10pt" style:font-name-complex="Arial" style:font-size-complex="10pt" style:font-weight-complex="bold"/>
    </style:style>
    <style:style style:name="T299_4" style:family="text">
      <style:text-properties fo:font-size="10pt" style:font-size-asian="10pt" style:font-name-complex="Arial" style:font-size-complex="10pt" style:font-weight-complex="bold"/>
    </style:style>
    <style:style style:name="T299_5" style:family="text">
      <style:text-properties fo:font-size="10pt" style:font-size-asian="10pt" style:font-name-complex="Arial" style:font-size-complex="10pt" style:font-weight-complex="bold"/>
    </style:style>
    <style:style style:name="T299_6" style:family="text">
      <style:text-properties fo:font-size="10pt" style:font-size-asian="10pt" style:font-name-complex="Arial" style:font-size-complex="10pt" style:font-weight-complex="bold"/>
    </style:style>
    <style:style style:name="T299_7" style:family="text">
      <style:text-properties fo:font-size="10pt" style:font-size-asian="10pt" style:font-name-complex="Arial" style:font-size-complex="10pt" style:font-weight-complex="bold"/>
    </style:style>
    <style:style style:name="P300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T300_1" style:family="text">
      <style:text-properties fo:font-size="10pt" style:font-size-asian="10pt" style:font-name-complex="Arial" style:font-size-complex="10pt" style:font-weight-complex="bold"/>
    </style:style>
    <style:style style:name="T300_2" style:family="text">
      <style:text-properties fo:font-size="10pt" style:font-size-asian="10pt" style:font-name-complex="Arial" style:font-size-complex="10pt" style:font-weight-complex="bold"/>
    </style:style>
    <style:style style:name="T300_3" style:family="text">
      <style:text-properties fo:font-size="10pt" style:font-size-asian="10pt" style:font-name-complex="Arial" style:font-size-complex="10pt" style:font-weight-complex="bold"/>
    </style:style>
    <style:style style:name="T300_4" style:family="text">
      <style:text-properties fo:font-size="10pt" style:font-size-asian="10pt" style:font-name-complex="Arial" style:font-size-complex="10pt" style:font-weight-complex="bold"/>
    </style:style>
    <style:style style:name="P301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T301_1" style:family="text">
      <style:text-properties fo:font-size="10pt" style:font-size-asian="10pt" style:font-name-complex="Arial" style:font-size-complex="10pt" style:font-weight-complex="bold"/>
    </style:style>
    <style:style style:name="P302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T302_1" style:family="text">
      <style:text-properties fo:font-size="10pt" style:font-size-asian="10pt" style:font-name-complex="Arial" style:font-size-complex="10pt" style:font-weight-complex="bold"/>
    </style:style>
    <style:style style:name="P303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T303_1" style:family="text">
      <style:text-properties fo:font-size="10pt" style:font-size-asian="10pt" style:font-name-complex="Arial" style:font-size-complex="10pt" style:font-weight-complex="bold"/>
    </style:style>
    <style:style style:name="P304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05" style:family="paragraph" style:parent-style-name="Normal">
      <style:paragraph-properties fo:text-align="justify" fo:background-color="#ffffff"/>
    </style:style>
    <style:style style:name="T305_1" style:family="text">
      <style:text-properties fo:font-size="10pt" style:font-size-asian="10pt" style:font-name-complex="Arial" style:font-size-complex="10pt" style:font-weight-complex="bold"/>
    </style:style>
    <style:style style:name="T305_2" style:family="text">
      <style:text-properties fo:font-size="10pt" style:font-size-asian="10pt" style:font-name-complex="Arial" style:font-size-complex="10pt" style:font-weight-complex="bold"/>
    </style:style>
    <style:style style:name="T305_3" style:family="text">
      <style:text-properties fo:font-size="10pt" style:font-size-asian="10pt" style:font-name-complex="Arial" style:font-size-complex="10pt" style:font-weight-complex="bold"/>
    </style:style>
    <style:style style:name="T305_4" style:family="text">
      <style:text-properties fo:font-size="10pt" style:font-size-asian="10pt" style:font-name-complex="Arial" style:font-size-complex="10pt" style:font-weight-complex="bold"/>
    </style:style>
    <style:style style:name="T305_5" style:family="text">
      <style:text-properties fo:font-size="10pt" style:font-size-asian="10pt" style:font-name-complex="Arial" style:font-size-complex="10pt" style:font-weight-complex="bold"/>
    </style:style>
    <style:style style:name="T305_6" style:family="text">
      <style:text-properties fo:font-size="10pt" style:font-size-asian="10pt" style:font-name-complex="Arial" style:font-size-complex="10pt"/>
    </style:style>
    <style:style style:name="T305_7" style:family="text">
      <style:text-properties fo:font-size="10pt" style:font-size-asian="10pt" style:font-name-complex="Arial" style:font-size-complex="10pt" style:font-weight-complex="bold"/>
    </style:style>
    <style:style style:name="T305_8" style:family="text">
      <style:text-properties fo:font-size="10pt" style:font-size-asian="10pt" style:font-name-complex="Arial" style:font-size-complex="10pt" style:font-weight-complex="bold"/>
    </style:style>
    <style:style style:name="T305_9" style:family="text">
      <style:text-properties fo:font-size="10pt" style:font-size-asian="10pt" style:font-name-complex="Arial" style:font-size-complex="10pt" style:font-weight-complex="bold"/>
    </style:style>
    <style:style style:name="T305_10" style:family="text">
      <style:text-properties fo:font-size="10pt" style:font-size-asian="10pt" style:font-name-complex="Arial" style:font-size-complex="10pt" style:font-weight-complex="bold"/>
    </style:style>
    <style:style style:name="T305_11" style:family="text">
      <style:text-properties fo:font-size="10pt" style:font-size-asian="10pt" style:font-name-complex="Arial" style:font-size-complex="10pt" style:font-weight-complex="bold"/>
    </style:style>
    <style:style style:name="P306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T306_1" style:family="text">
      <style:text-properties fo:font-size="10pt" style:font-size-asian="10pt" style:font-name-complex="Arial" style:font-size-complex="10pt" style:font-weight-complex="bold"/>
    </style:style>
    <style:style style:name="P307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T307_1" style:family="text">
      <style:text-properties fo:font-size="10pt" style:font-size-asian="10pt" style:font-name-complex="Arial" style:font-size-complex="10pt" style:font-weight-complex="bold"/>
    </style:style>
    <style:style style:name="T307_2" style:family="text">
      <style:text-properties fo:font-size="10pt" style:font-size-asian="10pt" style:font-name-complex="Arial" style:font-size-complex="10pt" style:font-weight-complex="bold"/>
    </style:style>
    <style:style style:name="T307_3" style:family="text">
      <style:text-properties fo:font-size="10pt" style:font-size-asian="10pt" style:font-name-complex="Arial" style:font-size-complex="10pt" style:font-weight-complex="bold"/>
    </style:style>
    <style:style style:name="T307_4" style:family="text">
      <style:text-properties fo:font-size="10pt" style:font-size-asian="10pt" style:font-name-complex="Arial" style:font-size-complex="10pt" style:font-weight-complex="bold"/>
    </style:style>
    <style:style style:name="T307_5" style:family="text">
      <style:text-properties fo:font-size="10pt" style:font-size-asian="10pt" style:font-name-complex="Arial" style:font-size-complex="10pt" style:font-weight-complex="bold"/>
    </style:style>
    <style:style style:name="T307_6" style:family="text">
      <style:text-properties fo:font-size="10pt" style:font-size-asian="10pt" style:font-name-complex="Arial" style:font-size-complex="10pt" style:font-weight-complex="bold"/>
    </style:style>
    <style:style style:name="T307_7" style:family="text">
      <style:text-properties fo:font-size="10pt" style:font-size-asian="10pt" style:font-name-complex="Arial" style:font-size-complex="10pt" style:font-weight-complex="bold"/>
    </style:style>
    <style:style style:name="T307_8" style:family="text">
      <style:text-properties fo:font-size="10pt" style:font-size-asian="10pt" style:font-name-complex="Arial" style:font-size-complex="10pt" style:font-weight-complex="bold"/>
    </style:style>
    <style:style style:name="T307_9" style:family="text">
      <style:text-properties fo:font-size="10pt" style:font-size-asian="10pt" style:font-name-complex="Arial" style:font-size-complex="10pt" style:font-weight-complex="bold"/>
    </style:style>
    <style:style style:name="P308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T308_1" style:family="text">
      <style:text-properties fo:font-size="10pt" style:font-size-asian="10pt" style:font-name-complex="Arial" style:font-size-complex="10pt" style:font-weight-complex="bold"/>
    </style:style>
    <style:style style:name="T308_2" style:family="text">
      <style:text-properties fo:font-size="10pt" style:font-size-asian="10pt" style:font-name-complex="Arial" style:font-size-complex="10pt" style:font-weight-complex="bold"/>
    </style:style>
    <style:style style:name="P309" style:family="paragraph" style:parent-style-name="List_20_Paragraph">
      <style:paragraph-properties fo:text-align="justify" fo:background-color="#ffffff"/>
    </style:style>
    <style:style style:name="T309_1" style:family="text">
      <style:text-properties fo:font-size="10pt" style:font-size-asian="10pt" style:font-name-complex="Arial" style:font-size-complex="10pt" style:font-weight-complex="bold"/>
    </style:style>
    <style:style style:name="T309_2" style:family="text">
      <style:text-properties fo:font-size="10pt" style:font-size-asian="10pt" style:font-name-complex="Arial" style:font-size-complex="10pt" style:font-weight-complex="bold"/>
    </style:style>
    <style:style style:name="T309_3" style:family="text" style:parent-style-name="List_20_Paragraph">
      <style:text-properties fo:font-size="10pt" style:font-size-asian="10pt" style:font-name-complex="Arial" style:font-size-complex="10pt" style:font-weight-complex="bold"/>
    </style:style>
    <style:style style:name="P310" style:family="paragraph" style:parent-style-name="Footnote_20_text"/>
    <style:style style:name="T310_1" style:family="text">
      <style:text-properties style:font-name-complex="Arial"/>
    </style:style>
    <style:style style:name="T310_2" style:family="text">
      <style:text-properties style:font-name-complex="Arial"/>
    </style:style>
    <style:style style:name="T310_3" style:family="text">
      <style:text-properties style:font-name-complex="Arial"/>
    </style:style>
    <style:style style:name="T310_4" style:family="text">
      <style:text-properties style:font-name-complex="Arial"/>
    </style:style>
    <style:style style:name="T310_5" style:family="text">
      <style:text-properties style:font-name-complex="Arial"/>
    </style:style>
    <style:style style:name="T310_6" style:family="text">
      <style:text-properties style:font-name="Segoe UI" fo:font-size="9pt" style:font-size-asian="9pt" style:font-name-complex="Segoe UI" style:font-size-complex="9pt"/>
    </style:style>
    <style:style style:name="T310_7" style:family="text">
      <style:text-properties fo:font-size="10pt" style:font-size-asian="10pt" style:font-name-complex="Arial" style:font-size-complex="10pt" style:font-weight-complex="bold"/>
    </style:style>
    <style:style style:name="T310_8" style:family="text">
      <style:text-properties fo:font-size="10pt" style:font-size-asian="10pt" style:font-name-complex="Arial" style:font-size-complex="10pt" style:font-weight-complex="bold"/>
    </style:style>
    <style:style style:name="P311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12" style:family="paragraph" style:parent-style-name="Normal">
      <style:paragraph-properties fo:text-align="justify" fo:background-color="#ffffff"/>
    </style:style>
    <style:style style:name="T312_1" style:family="text">
      <style:text-properties fo:font-size="10pt" style:font-size-asian="10pt" style:font-name-complex="Arial" style:font-size-complex="10pt"/>
    </style:style>
    <style:style style:name="T312_2" style:family="text">
      <style:text-properties fo:font-size="10pt" style:font-size-asian="10pt" style:font-name-complex="Arial" style:font-size-complex="10pt" style:font-weight-complex="bold"/>
    </style:style>
    <style:style style:name="P313" style:family="paragraph" style:parent-style-name="List_20_Paragraph">
      <style:paragraph-properties fo:text-align="justify" fo:background-color="#ffffff"/>
    </style:style>
    <style:style style:name="T313_1" style:family="text">
      <style:text-properties fo:font-size="10pt" style:font-size-asian="10pt" style:font-name-complex="Arial" style:font-size-complex="10pt" style:font-weight-complex="bold"/>
    </style:style>
    <style:style style:name="T313_2" style:family="text">
      <style:text-properties fo:font-size="10pt" style:font-size-asian="10pt" style:font-name-complex="Arial" style:font-size-complex="10pt" style:font-weight-complex="bold"/>
    </style:style>
    <style:style style:name="T313_3" style:family="text">
      <style:text-properties fo:font-size="10pt" style:font-size-asian="10pt" style:font-name-complex="Arial" style:font-size-complex="10pt" style:font-weight-complex="bold"/>
    </style:style>
    <style:style style:name="T313_4" style:family="text">
      <style:text-properties fo:font-size="10pt" style:font-size-asian="10pt" style:font-name-complex="Arial" style:font-size-complex="10pt" style:font-weight-complex="bold"/>
    </style:style>
    <style:style style:name="T313_5" style:family="text">
      <style:text-properties fo:font-size="10pt" style:font-size-asian="10pt" style:font-name-complex="Arial" style:font-size-complex="10pt" style:font-weight-complex="bold"/>
    </style:style>
    <style:style style:name="T313_6" style:family="text">
      <style:text-properties fo:font-size="10pt" style:font-size-asian="10pt" style:font-name-complex="Arial" style:font-size-complex="10pt"/>
    </style:style>
    <style:style style:name="T313_7" style:family="text">
      <style:text-properties fo:font-size="10pt" style:font-size-asian="10pt" style:font-name-complex="Arial" style:font-size-complex="10pt" style:font-weight-complex="bold"/>
    </style:style>
    <style:style style:name="P314" style:family="paragraph" style:parent-style-name="List_20_Paragraph">
      <style:paragraph-properties fo:text-align="justify" fo:background-color="#ffffff"/>
    </style:style>
    <style:style style:name="T314_1" style:family="text">
      <style:text-properties fo:font-size="10pt" style:font-size-asian="10pt" style:font-name-complex="Arial" style:font-size-complex="10pt" style:font-weight-complex="bold"/>
    </style:style>
    <style:style style:name="T314_2" style:family="text">
      <style:text-properties fo:font-size="10pt" style:font-size-asian="10pt" style:font-name-complex="Arial" style:font-size-complex="10pt" style:font-weight-complex="bold"/>
    </style:style>
    <style:style style:name="T314_3" style:family="text">
      <style:text-properties fo:font-size="10pt" style:font-size-asian="10pt" style:font-name-complex="Arial" style:font-size-complex="10pt" style:font-weight-complex="bold"/>
    </style:style>
    <style:style style:name="T314_4" style:family="text">
      <style:text-properties fo:font-size="10pt" style:font-size-asian="10pt" style:font-name-complex="Arial" style:font-size-complex="10pt"/>
    </style:style>
    <style:style style:name="T314_5" style:family="text">
      <style:text-properties fo:font-size="10pt" style:font-size-asian="10pt" style:font-name-complex="Arial" style:font-size-complex="10pt" style:font-weight-complex="bold"/>
    </style:style>
    <style:style style:name="T314_6" style:family="text">
      <style:text-properties fo:font-size="10pt" style:font-size-asian="10pt" style:font-name-complex="Arial" style:font-size-complex="10pt" style:font-weight-complex="bold"/>
    </style:style>
    <style:style style:name="T314_7" style:family="text">
      <style:text-properties fo:font-size="10pt" style:font-size-asian="10pt" style:font-name-complex="Arial" style:font-size-complex="10pt" style:font-weight-complex="bold"/>
    </style:style>
    <style:style style:name="T314_8" style:family="text">
      <style:text-properties fo:font-size="10pt" style:font-size-asian="10pt" style:font-name-complex="Arial" style:font-size-complex="10pt"/>
    </style:style>
    <style:style style:name="T314_9" style:family="text">
      <style:text-properties fo:font-size="10pt" style:font-size-asian="10pt" style:font-name-complex="Arial" style:font-size-complex="10pt" style:font-weight-complex="bold"/>
    </style:style>
    <style:style style:name="P315" style:family="paragraph" style:parent-style-name="List_20_Paragraph">
      <style:paragraph-properties fo:text-align="justify" fo:background-color="#ffffff"/>
    </style:style>
    <style:style style:name="T315_1" style:family="text">
      <style:text-properties fo:font-size="10pt" style:font-size-asian="10pt" style:font-name-complex="Arial" style:font-size-complex="10pt" style:font-weight-complex="bold"/>
    </style:style>
    <style:style style:name="T315_2" style:family="text" style:parent-style-name="List_20_Paragraph">
      <style:text-properties fo:font-size="10pt" style:font-size-asian="10pt" style:font-name-complex="Arial" style:font-size-complex="10pt" style:font-weight-complex="bold"/>
    </style:style>
    <style:style style:name="P316" style:family="paragraph" style:parent-style-name="Footnote_20_text">
      <style:paragraph-properties fo:text-align="justify"/>
    </style:style>
    <style:style style:name="T316_1" style:family="text">
      <style:text-properties style:font-name-complex="Arial"/>
    </style:style>
    <style:style style:name="P317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T317_1" style:family="text">
      <style:text-properties fo:font-size="10pt" style:font-size-asian="10pt" style:font-name-complex="Arial" style:font-size-complex="10pt" style:font-weight-complex="bold"/>
    </style:style>
    <style:style style:name="T317_2" style:family="text">
      <style:text-properties fo:font-size="10pt" style:font-size-asian="10pt" style:font-name-complex="Arial" style:font-size-complex="10pt" style:font-weight-complex="bold"/>
    </style:style>
    <style:style style:name="T317_3" style:family="text">
      <style:text-properties fo:font-size="10pt" style:font-size-asian="10pt" style:font-name-complex="Arial" style:font-size-complex="10pt" style:font-weight-complex="bold"/>
    </style:style>
    <style:style style:name="T317_4" style:family="text">
      <style:text-properties fo:font-size="10pt" style:font-size-asian="10pt" style:font-name-complex="Arial" style:font-size-complex="10pt" style:font-weight-complex="bold"/>
    </style:style>
    <style:style style:name="T317_5" style:family="text">
      <style:text-properties fo:font-size="10pt" style:font-size-asian="10pt" style:font-name-complex="Arial" style:font-size-complex="10pt" style:font-weight-complex="bold"/>
    </style:style>
    <style:style style:name="T317_6" style:family="text">
      <style:text-properties fo:font-size="10pt" style:font-size-asian="10pt" style:font-name-complex="Arial" style:font-size-complex="10pt" style:font-weight-complex="bold"/>
    </style:style>
    <style:style style:name="T317_7" style:family="text">
      <style:text-properties fo:font-size="10pt" style:font-size-asian="10pt" style:font-name-complex="Arial" style:font-size-complex="10pt" style:font-weight-complex="bold"/>
    </style:style>
    <style:style style:name="P318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19" style:family="paragraph" style:parent-style-name="Default">
      <style:paragraph-properties fo:text-align="justify" fo:background-color="#ffffff" fo:line-height="108%"/>
    </style:style>
    <style:style style:name="T319_1" style:family="text">
      <style:text-properties fo:color="#000000" fo:font-size="10pt" style:font-size-asian="10pt" style:font-size-complex="10pt"/>
    </style:style>
    <style:style style:name="T319_2" style:family="text">
      <style:text-properties fo:color="#000000" fo:font-size="10pt" style:font-size-asian="10pt" style:font-size-complex="10pt"/>
    </style:style>
    <style:style style:name="T319_3" style:family="text">
      <style:text-properties fo:color="#000000" fo:font-size="10pt" style:font-size-asian="10pt" style:font-size-complex="10pt"/>
    </style:style>
    <style:style style:name="T319_4" style:family="text">
      <style:text-properties fo:color="#000000" fo:font-size="10pt" style:font-size-asian="10pt" style:font-size-complex="10pt"/>
    </style:style>
    <style:style style:name="T319_5" style:family="text">
      <style:text-properties fo:color="#000000" fo:font-size="10pt" style:font-size-asian="10pt" style:font-size-complex="10pt"/>
    </style:style>
    <style:style style:name="T319_6" style:family="text">
      <style:text-properties fo:color="#000000" fo:font-size="10pt" style:font-size-asian="10pt" style:font-size-complex="10pt"/>
    </style:style>
    <style:style style:name="T319_7" style:family="text">
      <style:text-properties fo:color="#000000" fo:font-size="10pt" style:font-size-asian="10pt" style:font-size-complex="10pt"/>
    </style:style>
    <style:style style:name="T319_8" style:family="text">
      <style:text-properties fo:color="#000000" fo:font-size="10pt" style:font-size-asian="10pt" style:font-size-complex="10pt"/>
    </style:style>
    <style:style style:name="T319_9" style:family="text">
      <style:text-properties fo:color="#000000" fo:font-size="10pt" style:font-size-asian="10pt" style:font-size-complex="10pt"/>
    </style:style>
    <style:style style:name="T319_10" style:family="text">
      <style:text-properties fo:color="#000000" fo:font-size="10pt" style:font-size-asian="10pt" style:font-size-complex="10pt"/>
    </style:style>
    <style:style style:name="T319_11" style:family="text">
      <style:text-properties fo:color="#000000" fo:font-size="10pt" style:font-size-asian="10pt" style:font-size-complex="10pt"/>
    </style:style>
    <style:style style:name="P320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21" style:family="paragraph" style:parent-style-name="Normal">
      <style:paragraph-properties fo:text-align="justify" fo:background-color="#ffffff"/>
    </style:style>
    <style:style style:name="T321_1" style:family="text">
      <style:text-properties fo:font-size="10pt" style:font-size-asian="10pt" style:font-name-complex="Arial" style:font-size-complex="10pt" style:font-weight-complex="bold"/>
    </style:style>
    <style:style style:name="T321_2" style:family="text">
      <style:text-properties fo:font-size="10pt" style:font-size-asian="10pt" style:font-name-complex="Arial" style:font-size-complex="10pt" style:font-weight-complex="bold"/>
    </style:style>
    <style:style style:name="T321_3" style:family="text">
      <style:text-properties fo:font-size="10pt" style:font-size-asian="10pt" style:font-name-complex="Arial" style:font-size-complex="10pt" style:font-weight-complex="bold"/>
    </style:style>
    <style:style style:name="T321_4" style:family="text">
      <style:text-properties fo:font-size="10pt" style:font-size-asian="10pt" style:font-name-complex="Arial" style:font-size-complex="10pt" style:font-weight-complex="bold"/>
    </style:style>
    <style:style style:name="T321_5" style:family="text">
      <style:text-properties fo:font-size="10pt" style:font-size-asian="10pt" style:font-name-complex="Arial" style:font-size-complex="10pt" style:font-weight-complex="bold"/>
    </style:style>
    <style:style style:name="T321_6" style:family="text">
      <style:text-properties fo:font-size="10pt" style:font-size-asian="10pt" style:font-name-complex="Arial" style:font-size-complex="10pt" style:font-weight-complex="bold"/>
    </style:style>
    <style:style style:name="T321_7" style:family="text">
      <style:text-properties fo:font-size="10pt" style:font-size-asian="10pt" style:font-name-complex="Arial" style:font-size-complex="10pt" style:font-weight-complex="bold"/>
    </style:style>
    <style:style style:name="T321_8" style:family="text">
      <style:text-properties fo:font-size="10pt" style:font-size-asian="10pt" style:font-name-complex="Arial" style:font-size-complex="10pt" style:font-weight-complex="bold"/>
    </style:style>
    <style:style style:name="T321_9" style:family="text">
      <style:text-properties fo:font-size="10pt" style:font-size-asian="10pt" style:font-name-complex="Arial" style:font-size-complex="10pt" style:font-weight-complex="bold"/>
    </style:style>
    <style:style style:name="T321_10" style:family="text">
      <style:text-properties fo:font-size="10pt" style:font-size-asian="10pt" style:font-name-complex="Arial" style:font-size-complex="10pt" style:font-weight-complex="bold"/>
    </style:style>
    <style:style style:name="T321_11" style:family="text">
      <style:text-properties fo:font-size="10pt" style:font-size-asian="10pt" style:font-name-complex="Arial" style:font-size-complex="10pt" style:font-weight-complex="bold"/>
    </style:style>
    <style:style style:name="T321_12" style:family="text">
      <style:text-properties fo:font-size="10pt" style:font-size-asian="10pt" style:font-name-complex="Arial" style:font-size-complex="10pt" style:font-weight-complex="bold"/>
    </style:style>
    <style:style style:name="T321_13" style:family="text">
      <style:text-properties fo:font-size="10pt" style:font-size-asian="10pt" style:font-name-complex="Arial" style:font-size-complex="10pt" style:font-weight-complex="bold"/>
    </style:style>
    <style:style style:name="T321_14" style:family="text">
      <style:text-properties fo:font-size="10pt" style:font-size-asian="10pt" style:font-name-complex="Arial" style:font-size-complex="10pt" style:font-weight-complex="bold"/>
    </style:style>
    <style:style style:name="T321_15" style:family="text">
      <style:text-properties fo:font-size="10pt" style:font-size-asian="10pt" style:font-name-complex="Arial" style:font-size-complex="10pt" style:font-weight-complex="bold"/>
    </style:style>
    <style:style style:name="T321_16" style:family="text">
      <style:text-properties fo:font-size="10pt" style:font-size-asian="10pt" style:font-name-complex="Arial" style:font-size-complex="10pt" style:font-weight-complex="bold"/>
    </style:style>
    <style:style style:name="T321_17" style:family="text">
      <style:text-properties fo:font-size="10pt" style:font-size-asian="10pt" style:font-name-complex="Arial" style:font-size-complex="10pt" style:font-weight-complex="bold"/>
    </style:style>
    <style:style style:name="T321_18" style:family="text">
      <style:text-properties fo:font-size="10pt" style:font-size-asian="10pt" style:font-name-complex="Arial" style:font-size-complex="10pt" style:font-weight-complex="bold"/>
    </style:style>
    <style:style style:name="T321_19" style:family="text">
      <style:text-properties fo:font-size="10pt" style:font-size-asian="10pt" style:font-name-complex="Arial" style:font-size-complex="10pt" style:font-weight-complex="bold"/>
    </style:style>
    <style:style style:name="T321_20" style:family="text">
      <style:text-properties fo:font-size="10pt" style:font-size-asian="10pt" style:font-name-complex="Arial" style:font-size-complex="10pt" style:font-weight-complex="bold"/>
    </style:style>
    <style:style style:name="T321_21" style:family="text">
      <style:text-properties fo:font-size="10pt" style:font-size-asian="10pt" style:font-name-complex="Arial" style:font-size-complex="10pt" style:font-weight-complex="bold"/>
    </style:style>
    <style:style style:name="T321_22" style:family="text">
      <style:text-properties fo:font-size="10pt" style:font-size-asian="10pt" style:font-name-complex="Arial" style:font-size-complex="10pt" style:font-weight-complex="bold"/>
    </style:style>
    <style:style style:name="T321_23" style:family="text">
      <style:text-properties fo:font-size="10pt" style:font-size-asian="10pt" style:font-name-complex="Arial" style:font-size-complex="10pt" style:font-weight-complex="bold"/>
    </style:style>
    <style:style style:name="T321_24" style:family="text">
      <style:text-properties fo:font-size="10pt" style:font-size-asian="10pt" style:font-name-complex="Arial" style:font-size-complex="10pt" style:font-weight-complex="bold"/>
    </style:style>
    <style:style style:name="T321_25" style:family="text">
      <style:text-properties fo:font-size="10pt" style:font-size-asian="10pt" style:font-name-complex="Arial" style:font-size-complex="10pt" style:font-weight-complex="bold"/>
    </style:style>
    <style:style style:name="T321_26" style:family="text">
      <style:text-properties fo:font-size="10pt" style:font-size-asian="10pt" style:font-name-complex="Arial" style:font-size-complex="10pt" style:font-weight-complex="bold"/>
    </style:style>
    <style:style style:name="T321_27" style:family="text">
      <style:text-properties fo:font-size="10pt" style:font-size-asian="10pt" style:font-name-complex="Arial" style:font-size-complex="10pt" style:font-weight-complex="bold"/>
    </style:style>
    <style:style style:name="T321_28" style:family="text">
      <style:text-properties fo:font-size="10pt" style:font-size-asian="10pt" style:font-name-complex="Arial" style:font-size-complex="10pt" style:font-weight-complex="bold"/>
    </style:style>
    <style:style style:name="T321_29" style:family="text">
      <style:text-properties fo:font-size="10pt" style:font-size-asian="10pt" style:font-name-complex="Arial" style:font-size-complex="10pt" style:font-weight-complex="bold"/>
    </style:style>
    <style:style style:name="T321_30" style:family="text">
      <style:text-properties fo:font-size="10pt" style:font-size-asian="10pt" style:font-name-complex="Arial" style:font-size-complex="10pt"/>
    </style:style>
    <style:style style:name="T321_31" style:family="text">
      <style:text-properties fo:font-size="10pt" style:font-size-asian="10pt" style:font-name-complex="Arial" style:font-size-complex="10pt" style:font-weight-complex="bold"/>
    </style:style>
    <style:style style:name="T321_32" style:family="text">
      <style:text-properties fo:font-size="10pt" style:font-size-asian="10pt" style:font-name-complex="Arial" style:font-size-complex="10pt"/>
    </style:style>
    <style:style style:name="T321_33" style:family="text">
      <style:text-properties fo:font-size="10pt" style:font-size-asian="10pt" style:font-name-complex="Arial" style:font-size-complex="10pt" style:font-weight-complex="bold"/>
    </style:style>
    <style:style style:name="T321_34" style:family="text">
      <style:text-properties fo:font-size="10pt" style:font-size-asian="10pt" style:font-name-complex="Arial" style:font-size-complex="10pt" style:font-weight-complex="bold"/>
    </style:style>
    <style:style style:name="T321_35" style:family="text">
      <style:text-properties fo:font-size="10pt" style:font-size-asian="10pt" style:font-name-complex="Arial" style:font-size-complex="10pt" style:font-weight-complex="bold"/>
    </style:style>
    <style:style style:name="T321_36" style:family="text">
      <style:text-properties fo:font-size="10pt" style:font-size-asian="10pt" style:font-name-complex="Arial" style:font-size-complex="10pt" style:font-weight-complex="bold"/>
    </style:style>
    <style:style style:name="T321_37" style:family="text">
      <style:text-properties fo:font-size="10pt" style:font-size-asian="10pt" style:font-name-complex="Arial" style:font-size-complex="10pt" style:font-weight-complex="bold"/>
    </style:style>
    <style:style style:name="P322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23" style:family="paragraph" style:parent-style-name="Normal">
      <style:paragraph-properties fo:text-align="justify" fo:background-color="#ffffff"/>
    </style:style>
    <style:style style:name="T323_1" style:family="text">
      <style:text-properties fo:font-size="10pt" style:font-size-asian="10pt" style:font-name-complex="Arial" style:font-size-complex="10pt"/>
    </style:style>
    <style:style style:name="T323_2" style:family="text">
      <style:text-properties fo:font-size="10pt" style:font-size-asian="10pt" style:font-name-complex="Arial" style:font-size-complex="10pt"/>
    </style:style>
    <style:style style:name="T323_3" style:family="text">
      <style:text-properties fo:font-size="10pt" style:font-size-asian="10pt" style:font-name-complex="Arial" style:font-size-complex="10pt"/>
    </style:style>
    <style:style style:name="T323_4" style:family="text">
      <style:text-properties fo:font-size="10pt" style:font-size-asian="10pt" style:font-name-complex="Arial" style:font-size-complex="10pt"/>
    </style:style>
    <style:style style:name="T323_5" style:family="text">
      <style:text-properties fo:font-size="10pt" style:font-size-asian="10pt" style:font-name-complex="Arial" style:font-size-complex="10pt"/>
    </style:style>
    <style:style style:name="T323_6" style:family="text">
      <style:text-properties fo:font-size="10pt" style:font-size-asian="10pt" style:font-name-complex="Arial" style:font-size-complex="10pt"/>
    </style:style>
    <style:style style:name="T323_7" style:family="text">
      <style:text-properties fo:font-size="10pt" style:font-size-asian="10pt" style:font-name-complex="Arial" style:font-size-complex="10pt"/>
    </style:style>
    <style:style style:name="T323_8" style:family="text">
      <style:text-properties fo:font-size="10pt" style:font-size-asian="10pt" style:font-name-complex="Arial" style:font-size-complex="10pt"/>
    </style:style>
    <style:style style:name="T323_9" style:family="text">
      <style:text-properties fo:font-size="10pt" style:font-size-asian="10pt" style:font-name-complex="Arial" style:font-size-complex="10pt"/>
    </style:style>
    <style:style style:name="T323_10" style:family="text">
      <style:text-properties fo:font-size="10pt" style:font-size-asian="10pt" style:font-name-complex="Arial" style:font-size-complex="10pt"/>
    </style:style>
    <style:style style:name="T323_11" style:family="text">
      <style:text-properties fo:font-size="10pt" style:font-size-asian="10pt" style:font-name-complex="Arial" style:font-size-complex="10pt"/>
    </style:style>
    <style:style style:name="T323_12" style:family="text">
      <style:text-properties fo:font-size="10pt" style:font-size-asian="10pt" style:font-name-complex="Arial" style:font-size-complex="10pt"/>
    </style:style>
    <style:style style:name="T323_13" style:family="text">
      <style:text-properties fo:font-size="10pt" style:font-size-asian="10pt" style:font-name-complex="Arial" style:font-size-complex="10pt"/>
    </style:style>
    <style:style style:name="T323_14" style:family="text">
      <style:text-properties fo:font-size="10pt" style:font-size-asian="10pt" style:font-name-complex="Arial" style:font-size-complex="10pt"/>
    </style:style>
    <style:style style:name="T323_15" style:family="text">
      <style:text-properties fo:font-size="10pt" style:font-size-asian="10pt" style:font-name-complex="Arial" style:font-size-complex="10pt"/>
    </style:style>
    <style:style style:name="T323_16" style:family="text">
      <style:text-properties style:font-name="Segoe UI" fo:font-size="9pt" style:font-size-asian="9pt" style:font-name-complex="Segoe UI" style:font-size-complex="9pt"/>
    </style:style>
    <style:style style:name="P324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25" style:family="paragraph" style:parent-style-name="Normal">
      <style:paragraph-properties fo:text-align="justify" fo:background-color="#ffffff"/>
    </style:style>
    <style:style style:name="T32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26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27" style:family="paragraph" style:parent-style-name="Normal">
      <style:paragraph-properties fo:text-align="justify" fo:background-color="#ffffff"/>
    </style:style>
    <style:style style:name="T32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27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27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27_4" style:family="text">
      <style:text-properties fo:font-size="10pt" style:font-size-asian="10pt" style:font-name-complex="Arial" style:font-size-complex="10pt" style:font-weight-complex="bold"/>
    </style:style>
    <style:style style:name="P328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29" style:family="paragraph" style:parent-style-name="Normal">
      <style:paragraph-properties fo:text-align="justify" fo:background-color="#ffffff"/>
    </style:style>
    <style:style style:name="T32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29_2" style:family="text">
      <style:text-properties fo:font-size="10pt" style:font-size-asian="10pt" style:font-name-complex="Arial" style:font-size-complex="10pt" style:font-weight-complex="bold"/>
    </style:style>
    <style:style style:name="P330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31" style:family="paragraph" style:parent-style-name="Normal">
      <style:paragraph-properties fo:text-align="justify" fo:background-color="#ffffff"/>
    </style:style>
    <style:style style:name="T33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1_3" style:family="text">
      <style:text-properties fo:font-size="10pt" style:font-size-asian="10pt" style:font-name-complex="Arial" style:font-size-complex="10pt"/>
    </style:style>
    <style:style style:name="T331_4" style:family="text">
      <style:text-properties fo:font-size="10pt" style:font-size-asian="10pt" style:font-name-complex="Arial" style:font-size-complex="10pt"/>
    </style:style>
    <style:style style:name="T331_5" style:family="text">
      <style:text-properties fo:font-size="10pt" style:font-size-asian="10pt" style:font-name-complex="Arial" style:font-size-complex="10pt"/>
    </style:style>
    <style:style style:name="T331_6" style:family="text">
      <style:text-properties fo:font-size="10pt" style:font-size-asian="10pt" style:font-name-complex="Arial" style:font-size-complex="10pt"/>
    </style:style>
    <style:style style:name="T331_7" style:family="text">
      <style:text-properties fo:font-size="10pt" style:font-size-asian="10pt" style:font-name-complex="Arial" style:font-size-complex="10pt"/>
    </style:style>
    <style:style style:name="T331_8" style:family="text">
      <style:text-properties fo:font-size="10pt" style:font-size-asian="10pt" style:font-name-complex="Arial" style:font-size-complex="10pt"/>
    </style:style>
    <style:style style:name="T331_9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1_10" style:family="text">
      <style:text-properties fo:font-size="10pt" style:font-size-asian="10pt" style:font-name-complex="Arial" style:font-size-complex="10pt"/>
    </style:style>
    <style:style style:name="T331_11" style:family="text">
      <style:text-properties fo:font-size="10pt" style:font-size-asian="10pt" style:font-name-complex="Arial" style:font-size-complex="10pt"/>
    </style:style>
    <style:style style:name="T331_12" style:family="text">
      <style:text-properties fo:font-size="10pt" style:font-size-asian="10pt" style:font-name-complex="Arial" style:font-size-complex="10pt"/>
    </style:style>
    <style:style style:name="T331_13" style:family="text">
      <style:text-properties fo:font-size="10pt" style:font-size-asian="10pt" style:font-name-complex="Arial" style:font-size-complex="10pt"/>
    </style:style>
    <style:style style:name="P332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33" style:family="paragraph" style:parent-style-name="Normal">
      <style:paragraph-properties fo:text-align="justify" fo:background-color="#ffffff" fo:line-height="108%"/>
    </style:style>
    <style:style style:name="T333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/>
    </style:style>
    <style:style style:name="T333_2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/>
    </style:style>
    <style:style style:name="T333_3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/>
    </style:style>
    <style:style style:name="T333_4" style:family="text">
      <style:text-properties fo:font-size="10pt" style:font-size-asian="10pt" style:font-name-complex="Arial" style:font-size-complex="10pt" style:font-weight-complex="bold"/>
    </style:style>
    <style:style style:name="T333_5" style:family="text">
      <style:text-properties fo:font-size="10pt" style:font-size-asian="10pt" style:font-name-complex="Arial" style:font-size-complex="10pt" style:font-weight-complex="bold"/>
    </style:style>
    <style:style style:name="T333_6" style:family="text">
      <style:text-properties fo:font-size="10pt" style:font-size-asian="10pt" style:font-name-complex="Arial" style:font-size-complex="10pt"/>
    </style:style>
    <style:style style:name="T333_7" style:family="text">
      <style:text-properties fo:font-size="10pt" style:font-size-asian="10pt" style:font-name-complex="Arial" style:font-size-complex="10pt" style:font-weight-complex="bold"/>
    </style:style>
    <style:style style:name="T333_8" style:family="text">
      <style:text-properties fo:font-size="10pt" style:font-size-asian="10pt" style:font-name-complex="Arial" style:font-size-complex="10pt" style:font-weight-complex="bold"/>
    </style:style>
    <style:style style:name="T333_9" style:family="text">
      <style:text-properties fo:font-size="10pt" style:font-size-asian="10pt" style:font-name-complex="Arial" style:font-size-complex="10pt" style:font-weight-complex="bold"/>
    </style:style>
    <style:style style:name="T333_10" style:family="text">
      <style:text-properties fo:font-size="10pt" style:font-size-asian="10pt" style:font-name-complex="Arial" style:font-size-complex="10pt" style:font-weight-complex="bold"/>
    </style:style>
    <style:style style:name="T333_11" style:family="text">
      <style:text-properties fo:font-size="10pt" style:font-size-asian="10pt" style:font-name-complex="Arial" style:font-size-complex="10pt" style:font-weight-complex="bold"/>
    </style:style>
    <style:style style:name="T333_12" style:family="text">
      <style:text-properties fo:font-size="10pt" style:font-size-asian="10pt" style:font-name-complex="Arial" style:font-size-complex="10pt" style:font-weight-complex="bold"/>
    </style:style>
    <style:style style:name="T333_13" style:family="text">
      <style:text-properties fo:font-size="10pt" style:font-size-asian="10pt" style:font-name-complex="Arial" style:font-size-complex="10pt" style:font-weight-complex="bold"/>
    </style:style>
    <style:style style:name="T333_14" style:family="text">
      <style:text-properties fo:font-size="10pt" style:font-size-asian="10pt" style:font-name-complex="Arial" style:font-size-complex="10pt" style:font-weight-complex="bold"/>
    </style:style>
    <style:style style:name="T333_15" style:family="text">
      <style:text-properties fo:font-size="10pt" style:font-size-asian="10pt" style:font-name-complex="Arial" style:font-size-complex="10pt" style:font-weight-complex="bold"/>
    </style:style>
    <style:style style:name="T333_16" style:family="text">
      <style:text-properties fo:font-size="10pt" style:font-size-asian="10pt" style:font-name-complex="Arial" style:font-size-complex="10pt"/>
    </style:style>
    <style:style style:name="T333_17" style:family="text">
      <style:text-properties fo:font-size="10pt" style:font-size-asian="10pt" style:font-name-complex="Arial" style:font-size-complex="10pt" style:font-weight-complex="bold"/>
    </style:style>
    <style:style style:name="T333_18" style:family="text">
      <style:text-properties fo:font-size="10pt" style:font-size-asian="10pt" style:font-name-complex="Arial" style:font-size-complex="10pt" style:font-weight-complex="bold"/>
    </style:style>
    <style:style style:name="T333_19" style:family="text">
      <style:text-properties fo:font-size="10pt" style:font-size-asian="10pt" style:font-name-complex="Arial" style:font-size-complex="10pt" style:font-weight-complex="bold"/>
    </style:style>
    <style:style style:name="T333_20" style:family="text">
      <style:text-properties fo:font-size="10pt" style:font-size-asian="10pt" style:font-name-complex="Arial" style:font-size-complex="10pt" style:font-weight-complex="bold"/>
    </style:style>
    <style:style style:name="T333_21" style:family="text">
      <style:text-properties fo:font-size="10pt" style:font-size-asian="10pt" style:font-name-complex="Arial" style:font-size-complex="10pt" style:font-weight-complex="bold"/>
    </style:style>
    <style:style style:name="T333_22" style:family="text">
      <style:text-properties fo:font-size="10pt" style:font-size-asian="10pt" style:font-name-complex="Arial" style:font-size-complex="10pt" style:font-weight-complex="bold"/>
    </style:style>
    <style:style style:name="T333_23" style:family="text">
      <style:text-properties fo:font-size="10pt" style:font-size-asian="10pt" style:font-name-complex="Arial" style:font-size-complex="10pt" style:font-weight-complex="bold"/>
    </style:style>
    <style:style style:name="T333_24" style:family="text">
      <style:text-properties fo:font-size="10pt" style:font-size-asian="10pt" style:font-name-complex="Arial" style:font-size-complex="10pt" style:font-weight-complex="bold"/>
    </style:style>
    <style:style style:name="T333_25" style:family="text">
      <style:text-properties fo:font-size="10pt" style:font-size-asian="10pt" style:font-name-complex="Arial" style:font-size-complex="10pt" style:font-weight-complex="bold"/>
    </style:style>
    <style:style style:name="T333_26" style:family="text">
      <style:text-properties fo:font-size="10pt" style:font-size-asian="10pt" style:font-name-complex="Arial" style:font-size-complex="10pt"/>
    </style:style>
    <style:style style:name="T333_27" style:family="text">
      <style:text-properties fo:font-size="10pt" style:font-size-asian="10pt" style:font-name-complex="Arial" style:font-size-complex="10pt" style:font-weight-complex="bold"/>
    </style:style>
    <style:style style:name="P334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35" style:family="paragraph" style:parent-style-name="Normal">
      <style:paragraph-properties fo:text-align="justify" fo:background-color="#ffffff"/>
    </style:style>
    <style:style style:name="T335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/>
    </style:style>
    <style:style style:name="T335_2" style:family="text">
      <style:text-properties fo:font-size="10pt" style:font-size-asian="10pt" style:font-name-complex="Arial" style:font-size-complex="10pt" style:font-weight-complex="bold"/>
    </style:style>
    <style:style style:name="P336" style:family="paragraph" style:parent-style-name="List_20_Paragraph">
      <style:paragraph-properties fo:text-align="justify" fo:background-color="#ffffff"/>
    </style:style>
    <style:style style:name="T336_1" style:family="text">
      <style:text-properties fo:font-size="10pt" style:font-size-asian="10pt" style:font-name-complex="Arial" style:font-size-complex="10pt"/>
    </style:style>
    <style:style style:name="T336_2" style:family="text" style:parent-style-name="Footnote_20_reference">
      <style:text-properties fo:font-size="10pt" style:font-size-asian="10pt" style:font-name-complex="Arial" style:font-size-complex="10pt"/>
    </style:style>
    <style:style style:name="T336_3" style:family="text" style:parent-style-name="List_20_Paragraph">
      <style:text-properties fo:font-size="10pt" style:font-size-asian="10pt" style:font-name-complex="Arial" style:font-size-complex="10pt"/>
    </style:style>
    <style:style style:name="P337" style:family="paragraph" style:parent-style-name="Footnote_20_text"/>
    <style:style style:name="T337_1" style:family="text">
      <style:text-properties style:font-name-complex="Arial"/>
    </style:style>
    <style:style style:name="T337_2" style:family="text">
      <style:text-properties fo:font-size="10pt" style:font-size-asian="10pt" style:font-name-complex="Arial" style:font-size-complex="10pt"/>
    </style:style>
    <style:style style:name="T337_3" style:family="text">
      <style:text-properties fo:font-size="10pt" style:font-size-asian="10pt" style:font-name-complex="Arial" style:font-size-complex="10pt"/>
    </style:style>
    <style:style style:name="T337_4" style:family="text">
      <style:text-properties fo:font-size="10pt" style:font-size-asian="10pt" style:font-name-complex="Arial" style:font-size-complex="10pt"/>
    </style:style>
    <style:style style:name="P338" style:family="paragraph" style:parent-style-name="List_20_Paragraph">
      <style:paragraph-properties fo:text-align="justify" fo:background-color="#ffffff"/>
    </style:style>
    <style:style style:name="T338_1" style:family="text">
      <style:text-properties fo:font-size="10pt" style:font-size-asian="10pt" style:font-name-complex="Arial" style:font-size-complex="10pt"/>
    </style:style>
    <style:style style:name="T338_2" style:family="text" style:parent-style-name="List_20_Paragraph">
      <style:text-properties fo:font-size="10pt" style:font-size-asian="10pt" style:font-name-complex="Arial" style:font-size-complex="10pt"/>
    </style:style>
    <style:style style:name="P339" style:family="paragraph" style:parent-style-name="Footnote_20_text"/>
    <style:style style:name="T339_1" style:family="text">
      <style:text-properties style:font-name-complex="Arial"/>
    </style:style>
    <style:style style:name="T339_2" style:family="text">
      <style:text-properties fo:font-size="10pt" style:font-size-asian="10pt" style:font-name-complex="Arial" style:font-size-complex="10pt"/>
    </style:style>
    <style:style style:name="P340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341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T341_1" style:family="text">
      <style:text-properties fo:font-size="10pt" style:font-size-asian="10pt" style:font-name-complex="Arial" style:font-size-complex="10pt"/>
    </style:style>
    <style:style style:name="P342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343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T343_1" style:family="text">
      <style:text-properties fo:font-size="10pt" style:font-size-asian="10pt" style:font-name-complex="Arial" style:font-size-complex="10pt"/>
    </style:style>
    <style:style style:name="P344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T344_1" style:family="text">
      <style:text-properties fo:font-size="10pt" style:font-size-asian="10pt" style:font-name-complex="Arial" style:font-size-complex="10pt"/>
    </style:style>
    <style:style style:name="T344_2" style:family="text">
      <style:text-properties fo:font-size="10pt" style:font-size-asian="10pt" style:font-name-complex="Arial" style:font-size-complex="10pt"/>
    </style:style>
    <style:style style:name="T344_3" style:family="text">
      <style:text-properties fo:font-size="10pt" style:font-size-asian="10pt" style:font-name-complex="Arial" style:font-size-complex="10pt"/>
    </style:style>
    <style:style style:name="T344_4" style:family="text">
      <style:text-properties fo:font-size="10pt" style:font-size-asian="10pt" style:font-name-complex="Arial" style:font-size-complex="10pt"/>
    </style:style>
    <style:style style:name="P345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T345_1" style:family="text">
      <style:text-properties fo:font-size="10pt" style:font-size-asian="10pt" style:font-name-complex="Arial" style:font-size-complex="10pt"/>
    </style:style>
    <style:style style:name="T345_2" style:family="text">
      <style:text-properties fo:font-size="10pt" style:font-size-asian="10pt" style:font-name-complex="Arial" style:font-size-complex="10pt"/>
    </style:style>
    <style:style style:name="T345_3" style:family="text">
      <style:text-properties fo:font-size="10pt" style:font-size-asian="10pt" style:font-name-complex="Arial" style:font-size-complex="10pt"/>
    </style:style>
    <style:style style:name="T345_4" style:family="text">
      <style:text-properties fo:font-size="10pt" style:font-size-asian="10pt" style:font-name-complex="Arial" style:font-size-complex="10pt"/>
    </style:style>
    <style:style style:name="T345_5" style:family="text">
      <style:text-properties fo:font-size="10pt" style:font-size-asian="10pt" style:font-name-complex="Arial" style:font-size-complex="10pt"/>
    </style:style>
    <style:style style:name="P346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47" style:family="paragraph" style:parent-style-name="Normal">
      <style:paragraph-properties fo:text-align="justify" fo:background-color="#ffffff"/>
      <style:text-properties fo:font-style="italic" style:font-style-asian="italic" fo:font-size="10pt" style:font-size-asian="10pt" style:font-name-complex="Arial" style:font-size-complex="10pt" fo:font-weight="bold" style:font-weight-asian="bold"/>
    </style:style>
    <style:style style:name="Table9" style:family="table">
      <style:table-properties table:align="left" style:width="18.189cm" fo:margin-left="0.19cm"/>
    </style:style>
    <style:style style:name="Column31" style:family="table-column">
      <style:table-column-properties style:column-width="4.253cm"/>
    </style:style>
    <style:style style:name="Column32" style:family="table-column">
      <style:table-column-properties style:column-width="0.3cm"/>
    </style:style>
    <style:style style:name="Column33" style:family="table-column">
      <style:table-column-properties style:column-width="3.5cm"/>
    </style:style>
    <style:style style:name="Column34" style:family="table-column">
      <style:table-column-properties style:column-width="2.501cm"/>
    </style:style>
    <style:style style:name="Column35" style:family="table-column">
      <style:table-column-properties style:column-width="2.249cm"/>
    </style:style>
    <style:style style:name="Column36" style:family="table-column">
      <style:table-column-properties style:column-width="5.251cm"/>
    </style:style>
    <style:style style:name="Column37" style:family="table-column">
      <style:table-column-properties style:column-width="0.136cm"/>
    </style:style>
    <style:style style:name="Row28" style:family="table-row">
      <style:table-row-properties style:min-row-height="0.714cm"/>
    </style:style>
    <style:style style:name="Cell8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text-align="justify" fo:background-color="#ffffff"/>
    </style:style>
    <style:style style:name="T34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Default">
      <style:paragraph-properties style:text-autospace="none" fo:text-align="justify" fo:background-color="#ffffff"/>
    </style:style>
    <style:style style:name="T349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50" style:family="paragraph" style:parent-style-name="Normal">
      <style:paragraph-properties fo:text-align="justify" fo:background-color="#ffffff"/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29" style:family="table-row">
      <style:table-row-properties style:min-row-height="0.873cm"/>
    </style:style>
    <style:style style:name="Cell9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text-align="justify" fo:background-color="#ffffff"/>
    </style:style>
    <style:style style:name="T35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justify" fo:background-color="#ffffff"/>
    </style:style>
    <style:style style:name="T35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0" style:family="table-row">
      <style:table-row-properties style:min-row-height="0.873cm"/>
    </style:style>
    <style:style style:name="Cell9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justify" fo:background-color="#ffffff"/>
    </style:style>
    <style:style style:name="T3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Default">
      <style:paragraph-properties style:text-autospace="none" fo:text-align="justify" fo:background-color="#ffffff"/>
    </style:style>
    <style:style style:name="T354_1" style:family="text">
      <style:text-properties fo:color="#000000" style:font-name="Arial" fo:font-size="11.5pt" style:font-size-asian="11.5pt" style:font-name-complex="Arial" style:font-size-complex="11.5pt" fo:language="en" fo:language-asian="en" fo:language-complex="ar" fo:country="GB" fo:country-asian="GB" fo:country-complex="SA"/>
    </style:style>
    <style:style style:name="Cell9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text-align="justify" fo:background-color="#ffffff"/>
    </style:style>
    <style:style style:name="T35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text-align="justify" fo:background-color="#ffffff"/>
    </style:style>
    <style:style style:name="T35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style:font-weight-complex="bold"/>
    </style:style>
    <style:style style:name="Row31" style:family="table-row">
      <style:table-row-properties style:min-row-height="0.217cm"/>
    </style:style>
    <style:style style:name="Cell97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357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P358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32" style:family="table-row">
      <style:table-row-properties style:min-row-height="0.556cm"/>
    </style:style>
    <style:style style:name="Cell9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text-align="justify" fo:background-color="#ffffff"/>
    </style:style>
    <style:style style:name="T359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9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text-align="justify" fo:background-color="#ffffff"/>
    </style:style>
    <style:style style:name="T360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10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text-align="justify" fo:background-color="#ffffff"/>
    </style:style>
    <style:style style:name="T36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6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3" style:family="table-row">
      <style:table-row-properties style:min-row-height="0.106cm"/>
    </style:style>
    <style:style style:name="Cell10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Default">
      <style:paragraph-properties style:text-autospace="none" fo:text-align="justify" fo:background-color="#ffffff"/>
    </style:style>
    <style:style style:name="T362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2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63" style:family="paragraph" style:parent-style-name="Normal">
      <style:paragraph-properties fo:text-align="justify" fo:background-color="#ffffff"/>
      <style:text-properties fo:font-style="italic" style:font-style-asian="italic"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10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Default">
      <style:paragraph-properties style:text-autospace="none" fo:text-align="justify" fo:background-color="#ffffff"/>
    </style:style>
    <style:style style:name="T364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65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10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Default">
      <style:paragraph-properties style:text-autospace="none" fo:text-align="justify" fo:background-color="#ffffff"/>
    </style:style>
    <style:style style:name="T366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6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6_3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66_4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66_5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66_6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366_7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67" style:family="paragraph" style:parent-style-name="Normal">
      <style:paragraph-properties fo:text-align="justify" fo:background-color="#ffffff"/>
      <style:text-properties style:font-name="Arial" fo:font-size="10pt" style:font-size-asian="10pt" style:font-size-complex="10pt" fo:language="en" fo:language-asian="en" fo:language-complex="ar" fo:country="GB" fo:country-asian="US" fo:country-complex="SA" style:font-weight-complex="bold"/>
    </style:style>
    <style:style style:name="Row34" style:family="table-row">
      <style:table-row-properties style:min-row-height="0.106cm"/>
    </style:style>
    <style:style style:name="Cell10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Default">
      <style:paragraph-properties style:text-autospace="none" fo:text-align="justify" fo:background-color="#ffffff"/>
    </style:style>
    <style:style style:name="T368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8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69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10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Default">
      <style:paragraph-properties style:text-autospace="none" fo:text-align="justify" fo:background-color="#ffffff"/>
    </style:style>
    <style:style style:name="T370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71" style:family="paragraph" style:parent-style-name="Default">
      <style:paragraph-properties style:text-autospace="none" fo:text-align="justify" fo:background-color="#ffffff"/>
    </style:style>
    <style:style style:name="T371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72" style:family="paragraph" style:parent-style-name="Default">
      <style:paragraph-properties style:text-autospace="none" fo:text-align="justify" fo:background-color="#ffffff"/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73" style:family="paragraph" style:parent-style-name="Normal">
      <style:paragraph-properties fo:text-align="justify" fo:background-color="#ffffff"/>
    </style:style>
    <style:style style:name="T37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0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Default">
      <style:paragraph-properties style:text-autospace="none" fo:text-align="justify" fo:background-color="#ffffff"/>
    </style:style>
    <style:style style:name="T374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4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4_3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4_4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75" style:family="paragraph" style:parent-style-name="Normal">
      <style:paragraph-properties fo:text-align="justify" fo:background-color="#ffffff"/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376" style:family="paragraph" style:parent-style-name="Normal">
      <style:paragraph-properties fo:text-align="justify" fo:background-color="#ffffff"/>
    </style:style>
    <style:style style:name="T37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5" style:family="table-row">
      <style:table-row-properties style:min-row-height="0.106cm"/>
    </style:style>
    <style:style style:name="Cell10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Default">
      <style:paragraph-properties style:text-autospace="none" fo:text-align="justify" fo:background-color="#ffffff"/>
    </style:style>
    <style:style style:name="T377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7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78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10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Default">
      <style:paragraph-properties style:text-autospace="none" fo:text-align="justify" fo:background-color="#ffffff"/>
    </style:style>
    <style:style style:name="T379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80" style:family="paragraph" style:parent-style-name="Normal">
      <style:paragraph-properties fo:text-align="justify" fo:background-color="#ffffff"/>
    </style:style>
    <style:style style:name="T38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0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text-align="justify" fo:background-color="#ffffff"/>
    </style:style>
    <style:style style:name="T38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8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5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6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7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8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9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10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1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1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1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1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15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81_16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17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81_18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382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83" style:family="paragraph" style:parent-style-name="Normal">
      <style:paragraph-properties fo:text-align="justify" fo:background-color="#ffffff"/>
    </style:style>
    <style:style style:name="T38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83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83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83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83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84" style:family="paragraph" style:parent-style-name="Normal">
      <style:paragraph-properties fo:text-align="justify" fo:background-color="#ffffff"/>
    </style:style>
    <style:style style:name="T384_1" style:family="text">
      <style:text-properties fo:font-size="10pt" style:font-size-asian="10pt" style:font-name-complex="Arial" style:font-size-complex="10pt" style:font-weight-complex="bold"/>
    </style:style>
    <style:style style:name="T384_2" style:family="text">
      <style:text-properties fo:font-size="10pt" style:font-size-asian="10pt" style:font-name-complex="Arial" style:font-size-complex="10pt" style:font-weight-complex="bold"/>
    </style:style>
    <style:style style:name="T384_3" style:family="text">
      <style:text-properties fo:font-size="10pt" style:font-size-asian="10pt" style:font-name-complex="Arial" style:font-size-complex="10pt" style:font-weight-complex="bold"/>
    </style:style>
    <style:style style:name="T384_4" style:family="text">
      <style:text-properties fo:font-size="10pt" style:font-size-asian="10pt" style:font-name-complex="Arial" style:font-size-complex="10pt" style:font-weight-complex="bold"/>
    </style:style>
    <style:style style:name="T384_5" style:family="text">
      <style:text-properties fo:font-size="10pt" style:font-size-asian="10pt" style:font-name-complex="Arial" style:font-size-complex="10pt" style:font-weight-complex="bold"/>
    </style:style>
    <style:style style:name="T384_6" style:family="text">
      <style:text-properties fo:font-size="10pt" style:font-size-asian="10pt" style:font-name-complex="Arial" style:font-size-complex="10pt" style:font-weight-complex="bold"/>
    </style:style>
    <style:style style:name="T384_7" style:family="text">
      <style:text-properties fo:font-size="10pt" style:font-size-asian="10pt" style:font-name-complex="Arial" style:font-size-complex="10pt" style:font-weight-complex="bold"/>
    </style:style>
    <style:style style:name="P385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T385_1" style:family="text">
      <style:text-properties fo:font-size="10pt" style:font-size-asian="10pt" style:font-name-complex="Arial" style:font-size-complex="10pt" style:font-weight-complex="bold"/>
    </style:style>
    <style:style style:name="T385_2" style:family="text">
      <style:text-properties fo:font-size="10pt" style:font-size-asian="10pt" style:font-name-complex="Arial" style:font-size-complex="10pt" style:font-weight-complex="bold"/>
    </style:style>
    <style:style style:name="T385_3" style:family="text">
      <style:text-properties fo:font-style="italic" style:font-style-asian="italic" style:font-style-complex="italic" fo:font-size="10pt" style:font-size-asian="10pt" style:font-name-complex="Arial" style:font-size-complex="10pt" style:font-weight-complex="bold"/>
    </style:style>
    <style:style style:name="T385_4" style:family="text">
      <style:text-properties fo:font-size="10pt" style:font-size-asian="10pt" style:font-name-complex="Arial" style:font-size-complex="10pt" style:font-weight-complex="bold"/>
    </style:style>
    <style:style style:name="T385_5" style:family="text">
      <style:text-properties fo:font-size="10pt" style:font-size-asian="10pt" style:font-name-complex="Arial" style:font-size-complex="10pt" style:font-weight-complex="bold"/>
    </style:style>
    <style:style style:name="T385_6" style:family="text">
      <style:text-properties fo:font-size="10pt" style:font-size-asian="10pt" style:font-name-complex="Arial" style:font-size-complex="10pt" style:font-weight-complex="bold"/>
    </style:style>
    <style:style style:name="P386" style:family="paragraph" style:parent-style-name="List_20_Paragraph">
      <style:paragraph-properties fo:text-align="justify" fo:background-color="#ffffff"/>
    </style:style>
    <style:style style:name="T386_1" style:family="text">
      <style:text-properties fo:font-size="10pt" style:font-size-asian="10pt" style:font-name-complex="Arial" style:font-size-complex="10pt" style:font-weight-complex="bold"/>
    </style:style>
    <style:style style:name="T386_2" style:family="text">
      <style:text-properties fo:font-size="10pt" style:font-size-asian="10pt" style:font-name-complex="Arial" style:font-size-complex="10pt" style:font-weight-complex="bold"/>
    </style:style>
    <style:style style:name="T386_3" style:family="text">
      <style:text-properties fo:font-size="10pt" style:font-size-asian="10pt" style:font-name-complex="Arial" style:font-size-complex="10pt" style:font-weight-complex="bold"/>
    </style:style>
    <style:style style:name="T386_4" style:family="text">
      <style:text-properties fo:font-size="10pt" style:font-size-asian="10pt" style:font-name-complex="Arial" style:font-size-complex="10pt" style:font-weight-complex="bold"/>
    </style:style>
    <style:style style:name="T386_5" style:family="text">
      <style:text-properties fo:font-size="10pt" style:font-size-asian="10pt" style:font-name-complex="Arial" style:font-size-complex="10pt" style:font-weight-complex="bold"/>
    </style:style>
    <style:style style:name="T386_6" style:family="text">
      <style:text-properties fo:font-size="10pt" style:font-size-asian="10pt" style:font-name-complex="Arial" style:font-size-complex="10pt" style:font-weight-complex="bold"/>
    </style:style>
    <style:style style:name="T386_7" style:family="text">
      <style:text-properties fo:font-size="10pt" style:font-size-asian="10pt" style:font-name-complex="Arial" style:font-size-complex="10pt" style:font-weight-complex="bold"/>
    </style:style>
    <style:style style:name="T386_8" style:family="text">
      <style:text-properties fo:font-size="10pt" style:font-size-asian="10pt" style:font-name-complex="Arial" style:font-size-complex="10pt" style:font-weight-complex="bold"/>
    </style:style>
    <style:style style:name="T386_9" style:family="text">
      <style:text-properties fo:font-size="10pt" style:font-size-asian="10pt" style:font-name-complex="Arial" style:font-size-complex="10pt" style:font-weight-complex="bold"/>
    </style:style>
    <style:style style:name="T386_10" style:family="text">
      <style:text-properties fo:font-size="10pt" style:font-size-asian="10pt" style:font-name-complex="Arial" style:font-size-complex="10pt" style:font-weight-complex="bold"/>
    </style:style>
    <style:style style:name="T386_11" style:family="text">
      <style:text-properties fo:font-style="italic" style:font-style-asian="italic" style:font-style-complex="italic" fo:font-size="10pt" style:font-size-asian="10pt" style:font-name-complex="Arial" style:font-size-complex="10pt" style:font-weight-complex="bold"/>
    </style:style>
    <style:style style:name="T386_12" style:family="text">
      <style:text-properties fo:font-size="10pt" style:font-size-asian="10pt" style:font-name-complex="Arial" style:font-size-complex="10pt" style:font-weight-complex="bold"/>
    </style:style>
    <style:style style:name="T386_13" style:family="text">
      <style:text-properties fo:font-size="10pt" style:font-size-asian="10pt" style:font-name-complex="Arial" style:font-size-complex="10pt" style:font-weight-complex="bold"/>
    </style:style>
    <style:style style:name="T386_14" style:family="text">
      <style:text-properties fo:font-size="10pt" style:font-size-asian="10pt" style:font-name-complex="Arial" style:font-size-complex="10pt" style:font-weight-complex="bold"/>
    </style:style>
    <style:style style:name="T386_15" style:family="text">
      <style:text-properties fo:font-size="10pt" style:font-size-asian="10pt" style:font-name-complex="Arial" style:font-size-complex="10pt" style:font-weight-complex="bold"/>
    </style:style>
    <style:style style:name="T386_16" style:family="text">
      <style:text-properties fo:font-size="10pt" style:font-size-asian="10pt" style:font-name-complex="Arial" style:font-size-complex="10pt" style:font-weight-complex="bold"/>
    </style:style>
    <style:style style:name="T386_17" style:family="text">
      <style:text-properties fo:font-size="10pt" style:font-size-asian="10pt" style:font-name-complex="Arial" style:font-size-complex="10pt" style:font-weight-complex="bold"/>
    </style:style>
    <style:style style:name="T386_18" style:family="text">
      <style:text-properties fo:font-size="10pt" style:font-size-asian="10pt" style:font-name-complex="Arial" style:font-size-complex="10pt" style:font-weight-complex="bold"/>
    </style:style>
    <style:style style:name="T386_19" style:family="text">
      <style:text-properties fo:font-size="10pt" style:font-size-asian="10pt" style:font-name-complex="Arial" style:font-size-complex="10pt" style:font-weight-complex="bold"/>
    </style:style>
    <style:style style:name="T386_20" style:family="text">
      <style:text-properties fo:font-size="10pt" style:font-size-asian="10pt" style:font-name-complex="Arial" style:font-size-complex="10pt"/>
    </style:style>
    <style:style style:name="T386_21" style:family="text">
      <style:text-properties fo:font-size="10pt" style:font-size-asian="10pt" style:font-name-complex="Arial" style:font-size-complex="10pt" style:font-weight-complex="bold"/>
    </style:style>
    <style:style style:name="T386_22" style:family="text">
      <style:text-properties fo:font-size="10pt" style:font-size-asian="10pt" style:font-name-complex="Arial" style:font-size-complex="10pt" style:font-weight-complex="bold"/>
    </style:style>
    <style:style style:name="T386_23" style:family="text">
      <style:text-properties fo:font-size="10pt" style:font-size-asian="10pt" style:font-name-complex="Arial" style:font-size-complex="10pt" style:font-weight-complex="bold"/>
    </style:style>
    <style:style style:name="T386_24" style:family="text">
      <style:text-properties fo:font-size="10pt" style:font-size-asian="10pt" style:font-name-complex="Arial" style:font-size-complex="10pt" style:font-weight-complex="bold"/>
    </style:style>
    <style:style style:name="T386_25" style:family="text">
      <style:text-properties fo:font-style="italic" style:font-style-asian="italic" style:font-style-complex="italic" fo:font-size="10pt" style:font-size-asian="10pt" style:font-name-complex="Arial" style:font-size-complex="10pt" style:font-weight-complex="bold"/>
    </style:style>
    <style:style style:name="T386_26" style:family="text">
      <style:text-properties fo:font-size="10pt" style:font-size-asian="10pt" style:font-name-complex="Arial" style:font-size-complex="10pt" style:font-weight-complex="bold"/>
    </style:style>
    <style:style style:name="T386_27" style:family="text">
      <style:text-properties fo:font-size="10pt" style:font-size-asian="10pt" style:font-name-complex="Arial" style:font-size-complex="10pt" style:font-weight-complex="bold"/>
    </style:style>
    <style:style style:name="T386_28" style:family="text">
      <style:text-properties fo:font-size="10pt" style:font-size-asian="10pt" style:font-name-complex="Arial" style:font-size-complex="10pt" style:font-weight-complex="bold"/>
    </style:style>
    <style:style style:name="T386_29" style:family="text">
      <style:text-properties fo:font-size="10pt" style:font-size-asian="10pt" style:font-name-complex="Arial" style:font-size-complex="10pt" style:font-weight-complex="bold"/>
    </style:style>
    <style:style style:name="T386_30" style:family="text">
      <style:text-properties fo:font-size="10pt" style:font-size-asian="10pt" style:font-name-complex="Arial" style:font-size-complex="10pt"/>
    </style:style>
    <style:style style:name="T386_31" style:family="text">
      <style:text-properties fo:font-size="10pt" style:font-size-asian="10pt" style:font-name-complex="Arial" style:font-size-complex="10pt" style:font-weight-complex="bold"/>
    </style:style>
    <style:style style:name="T386_32" style:family="text">
      <style:text-properties fo:font-size="10pt" style:font-size-asian="10pt" style:font-name-complex="Arial" style:font-size-complex="10pt" style:font-weight-complex="bold"/>
    </style:style>
    <style:style style:name="T386_33" style:family="text">
      <style:text-properties fo:font-size="10pt" style:font-size-asian="10pt" style:font-name-complex="Arial" style:font-size-complex="10pt" style:font-weight-complex="bold"/>
    </style:style>
    <style:style style:name="T386_34" style:family="text">
      <style:text-properties fo:font-size="10pt" style:font-size-asian="10pt" style:font-name-complex="Arial" style:font-size-complex="10pt" style:font-weight-complex="bold"/>
    </style:style>
    <style:style style:name="T386_35" style:family="text">
      <style:text-properties fo:font-size="10pt" style:font-size-asian="10pt" style:font-name-complex="Arial" style:font-size-complex="10pt" style:font-weight-complex="bold"/>
    </style:style>
    <style:style style:name="P387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88" style:family="paragraph" style:parent-style-name="Normal">
      <style:paragraph-properties fo:text-align="justify" fo:background-color="#ffffff"/>
    </style:style>
    <style:style style:name="T388_1" style:family="text">
      <style:text-properties fo:font-size="10pt" style:font-size-asian="10pt" style:font-name-complex="Arial" style:font-size-complex="10pt" style:font-weight-complex="bold"/>
    </style:style>
    <style:style style:name="T388_2" style:family="text">
      <style:text-properties fo:font-size="10pt" style:font-size-asian="10pt" style:font-name-complex="Arial" style:font-size-complex="10pt" style:font-weight-complex="bold"/>
    </style:style>
    <style:style style:name="T388_3" style:family="text">
      <style:text-properties fo:font-size="10pt" style:font-size-asian="10pt" style:font-name-complex="Arial" style:font-size-complex="10pt" style:font-weight-complex="bold"/>
    </style:style>
    <style:style style:name="P389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90" style:family="paragraph" style:parent-style-name="Normal">
      <style:paragraph-properties fo:text-align="justify" fo:background-color="#ffffff"/>
    </style:style>
    <style:style style:name="T390_1" style:family="text">
      <style:text-properties fo:font-size="10pt" style:font-size-asian="10pt" style:font-name-complex="Arial" style:font-size-complex="10pt" style:font-weight-complex="bold"/>
    </style:style>
    <style:style style:name="T390_2" style:family="text">
      <style:text-properties fo:font-size="10pt" style:font-size-asian="10pt" style:font-name-complex="Arial" style:font-size-complex="10pt" style:font-weight-complex="bold"/>
    </style:style>
    <style:style style:name="T390_3" style:family="text">
      <style:text-properties fo:font-size="10pt" style:font-size-asian="10pt" style:font-name-complex="Arial" style:font-size-complex="10pt" style:font-weight-complex="bold"/>
    </style:style>
    <style:style style:name="P391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92" style:family="paragraph" style:parent-style-name="Normal">
      <style:paragraph-properties fo:text-align="justify" fo:background-color="#ffffff"/>
    </style:style>
    <style:style style:name="T392_1" style:family="text">
      <style:text-properties fo:font-size="10pt" style:font-size-asian="10pt" style:font-name-complex="Arial" style:font-size-complex="10pt" style:font-weight-complex="bold"/>
    </style:style>
    <style:style style:name="T392_2" style:family="text">
      <style:text-properties fo:font-size="10pt" style:font-size-asian="10pt" style:font-name-complex="Arial" style:font-size-complex="10pt" style:font-weight-complex="bold"/>
    </style:style>
    <style:style style:name="T392_3" style:family="text">
      <style:text-properties fo:font-size="10pt" style:font-size-asian="10pt" style:font-name-complex="Arial" style:font-size-complex="10pt" style:font-weight-complex="bold"/>
    </style:style>
    <style:style style:name="T392_4" style:family="text">
      <style:text-properties fo:font-size="10pt" style:font-size-asian="10pt" style:font-name-complex="Arial" style:font-size-complex="10pt" style:font-weight-complex="bold"/>
    </style:style>
    <style:style style:name="T392_5" style:family="text">
      <style:text-properties fo:font-size="10pt" style:font-size-asian="10pt" style:font-name-complex="Arial" style:font-size-complex="10pt" style:font-weight-complex="bold"/>
    </style:style>
    <style:style style:name="T392_6" style:family="text">
      <style:text-properties fo:font-size="10pt" style:font-size-asian="10pt" style:font-name-complex="Arial" style:font-size-complex="10pt" style:font-weight-complex="bold"/>
    </style:style>
    <style:style style:name="T392_7" style:family="text">
      <style:text-properties fo:font-size="10pt" style:font-size-asian="10pt" style:font-name-complex="Arial" style:font-size-complex="10pt" style:font-weight-complex="bold"/>
    </style:style>
    <style:style style:name="T392_8" style:family="text">
      <style:text-properties fo:font-size="10pt" style:font-size-asian="10pt" style:font-name-complex="Arial" style:font-size-complex="10pt" style:font-weight-complex="bold"/>
    </style:style>
    <style:style style:name="T392_9" style:family="text">
      <style:text-properties fo:font-size="10pt" style:font-size-asian="10pt" style:font-name-complex="Arial" style:font-size-complex="10pt" style:font-weight-complex="bold"/>
    </style:style>
    <style:style style:name="T392_10" style:family="text">
      <style:text-properties fo:font-size="10pt" style:font-size-asian="10pt" style:font-name-complex="Arial" style:font-size-complex="10pt" style:font-weight-complex="bold"/>
    </style:style>
    <style:style style:name="T392_11" style:family="text">
      <style:text-properties fo:font-size="10pt" style:font-size-asian="10pt" style:font-name-complex="Arial" style:font-size-complex="10pt" style:font-weight-complex="bold"/>
    </style:style>
    <style:style style:name="T392_12" style:family="text">
      <style:text-properties fo:font-size="10pt" style:font-size-asian="10pt" style:font-name-complex="Arial" style:font-size-complex="10pt" style:font-weight-complex="bold"/>
    </style:style>
    <style:style style:name="T392_13" style:family="text">
      <style:text-properties fo:font-size="10pt" style:font-size-asian="10pt" style:font-name-complex="Arial" style:font-size-complex="10pt" style:font-weight-complex="bold"/>
    </style:style>
    <style:style style:name="T392_14" style:family="text">
      <style:text-properties fo:font-size="10pt" style:font-size-asian="10pt" style:font-name-complex="Arial" style:font-size-complex="10pt" style:font-weight-complex="bold"/>
    </style:style>
    <style:style style:name="T392_15" style:family="text">
      <style:text-properties fo:font-size="10pt" style:font-size-asian="10pt" style:font-name-complex="Arial" style:font-size-complex="10pt" style:font-weight-complex="bold"/>
    </style:style>
    <style:style style:name="T392_16" style:family="text">
      <style:text-properties fo:font-size="10pt" style:font-size-asian="10pt" style:font-name-complex="Arial" style:font-size-complex="10pt" style:font-weight-complex="bold"/>
    </style:style>
    <style:style style:name="T392_17" style:family="text">
      <style:text-properties fo:font-size="10pt" style:font-size-asian="10pt" style:font-name-complex="Arial" style:font-size-complex="10pt" style:font-weight-complex="bold"/>
    </style:style>
    <style:style style:name="T392_18" style:family="text">
      <style:text-properties fo:font-size="10pt" style:font-size-asian="10pt" style:font-name-complex="Arial" style:font-size-complex="10pt" style:font-weight-complex="bold"/>
    </style:style>
    <style:style style:name="T392_19" style:family="text">
      <style:text-properties fo:font-size="10pt" style:font-size-asian="10pt" style:font-name-complex="Arial" style:font-size-complex="10pt" style:font-weight-complex="bold"/>
    </style:style>
    <style:style style:name="P393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94" style:family="paragraph" style:parent-style-name="Normal">
      <style:paragraph-properties fo:text-align="justify" fo:background-color="#ffffff"/>
    </style:style>
    <style:style style:name="T394_1" style:family="text">
      <style:text-properties fo:font-size="10pt" style:font-size-asian="10pt" style:font-name-complex="Arial" style:font-size-complex="10pt" style:font-weight-complex="bold"/>
    </style:style>
    <style:style style:name="T394_2" style:family="text">
      <style:text-properties fo:font-size="10pt" style:font-size-asian="10pt" style:font-name-complex="Arial" style:font-size-complex="10pt" style:font-weight-complex="bold"/>
    </style:style>
    <style:style style:name="T394_3" style:family="text">
      <style:text-properties fo:font-size="10pt" style:font-size-asian="10pt" style:font-name-complex="Arial" style:font-size-complex="10pt" style:font-weight-complex="bold"/>
    </style:style>
    <style:style style:name="T394_4" style:family="text">
      <style:text-properties fo:font-size="10pt" style:font-size-asian="10pt" style:font-name-complex="Arial" style:font-size-complex="10pt" style:font-weight-complex="bold"/>
    </style:style>
    <style:style style:name="T394_5" style:family="text">
      <style:text-properties fo:font-size="10pt" style:font-size-asian="10pt" style:font-name-complex="Arial" style:font-size-complex="10pt" style:font-weight-complex="bold"/>
    </style:style>
    <style:style style:name="T394_6" style:family="text">
      <style:text-properties fo:font-size="10pt" style:font-size-asian="10pt" style:font-name-complex="Arial" style:font-size-complex="10pt" style:font-weight-complex="bold"/>
    </style:style>
    <style:style style:name="T394_7" style:family="text">
      <style:text-properties fo:font-size="10pt" style:font-size-asian="10pt" style:font-name-complex="Arial" style:font-size-complex="10pt" style:font-weight-complex="bold"/>
    </style:style>
    <style:style style:name="T394_8" style:family="text">
      <style:text-properties fo:font-size="10pt" style:font-size-asian="10pt" style:font-name-complex="Arial" style:font-size-complex="10pt" style:font-weight-complex="bold"/>
    </style:style>
    <style:style style:name="T394_9" style:family="text">
      <style:text-properties fo:font-size="10pt" style:font-size-asian="10pt" style:font-name-complex="Arial" style:font-size-complex="10pt" style:font-weight-complex="bold"/>
    </style:style>
    <style:style style:name="T394_10" style:family="text">
      <style:text-properties fo:font-size="10pt" style:font-size-asian="10pt" style:font-name-complex="Arial" style:font-size-complex="10pt" style:font-weight-complex="bold"/>
    </style:style>
    <style:style style:name="T394_11" style:family="text">
      <style:text-properties fo:font-size="10pt" style:font-size-asian="10pt" style:font-name-complex="Arial" style:font-size-complex="10pt" style:font-weight-complex="bold"/>
    </style:style>
    <style:style style:name="T394_12" style:family="text">
      <style:text-properties fo:font-size="10pt" style:font-size-asian="10pt" style:font-name-complex="Arial" style:font-size-complex="10pt" style:font-weight-complex="bold"/>
    </style:style>
    <style:style style:name="T394_13" style:family="text">
      <style:text-properties fo:font-size="10pt" style:font-size-asian="10pt" style:font-name-complex="Arial" style:font-size-complex="10pt" style:font-weight-complex="bold"/>
    </style:style>
    <style:style style:name="P395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96" style:family="paragraph" style:parent-style-name="Normal">
      <style:paragraph-properties fo:text-align="justify" fo:background-color="#ffffff"/>
    </style:style>
    <style:style style:name="T396_1" style:family="text">
      <style:text-properties fo:font-size="10pt" style:font-size-asian="10pt" style:font-name-complex="Arial" style:font-size-complex="10pt" style:font-weight-complex="bold"/>
    </style:style>
    <style:style style:name="T396_2" style:family="text">
      <style:text-properties fo:font-size="10pt" style:font-size-asian="10pt" style:font-name-complex="Arial" style:font-size-complex="10pt" style:font-weight-complex="bold"/>
    </style:style>
    <style:style style:name="T396_3" style:family="text">
      <style:text-properties fo:font-size="10pt" style:font-size-asian="10pt" style:font-name-complex="Arial" style:font-size-complex="10pt" style:font-weight-complex="bold"/>
    </style:style>
    <style:style style:name="T396_4" style:family="text">
      <style:text-properties fo:font-size="10pt" style:font-size-asian="10pt" style:font-name-complex="Arial" style:font-size-complex="10pt" style:font-weight-complex="bold"/>
    </style:style>
    <style:style style:name="T396_5" style:family="text">
      <style:text-properties fo:font-size="10pt" style:font-size-asian="10pt" style:font-name-complex="Arial" style:font-size-complex="10pt" style:font-weight-complex="bold"/>
    </style:style>
    <style:style style:name="T396_6" style:family="text">
      <style:text-properties fo:font-size="10pt" style:font-size-asian="10pt" style:font-name-complex="Arial" style:font-size-complex="10pt" style:font-weight-complex="bold"/>
    </style:style>
    <style:style style:name="T396_7" style:family="text">
      <style:text-properties fo:font-size="10pt" style:font-size-asian="10pt" style:font-name-complex="Arial" style:font-size-complex="10pt" style:font-weight-complex="bold"/>
    </style:style>
    <style:style style:name="T396_8" style:family="text">
      <style:text-properties fo:font-size="10pt" style:font-size-asian="10pt" style:font-name-complex="Arial" style:font-size-complex="10pt" style:font-weight-complex="bold"/>
    </style:style>
    <style:style style:name="T396_9" style:family="text">
      <style:text-properties fo:font-size="10pt" style:font-size-asian="10pt" style:font-name-complex="Arial" style:font-size-complex="10pt" style:font-weight-complex="bold"/>
    </style:style>
    <style:style style:name="T396_10" style:family="text">
      <style:text-properties fo:font-size="10pt" style:font-size-asian="10pt" style:font-name-complex="Arial" style:font-size-complex="10pt" style:font-weight-complex="bold"/>
    </style:style>
    <style:style style:name="T396_11" style:family="text">
      <style:text-properties fo:font-size="10pt" style:font-size-asian="10pt" style:font-name-complex="Arial" style:font-size-complex="10pt" style:font-weight-complex="bold"/>
    </style:style>
    <style:style style:name="T396_12" style:family="text">
      <style:text-properties fo:font-size="10pt" style:font-size-asian="10pt" style:font-name-complex="Arial" style:font-size-complex="10pt" style:font-weight-complex="bold"/>
    </style:style>
    <style:style style:name="T396_13" style:family="text">
      <style:text-properties fo:font-size="10pt" style:font-size-asian="10pt" style:font-name-complex="Arial" style:font-size-complex="10pt" style:font-weight-complex="bold"/>
    </style:style>
    <style:style style:name="T396_14" style:family="text">
      <style:text-properties fo:font-size="10pt" style:font-size-asian="10pt" style:font-name-complex="Arial" style:font-size-complex="10pt" style:font-weight-complex="bold"/>
    </style:style>
    <style:style style:name="T396_15" style:family="text">
      <style:text-properties fo:font-size="10pt" style:font-size-asian="10pt" style:font-name-complex="Arial" style:font-size-complex="10pt" style:font-weight-complex="bold"/>
    </style:style>
    <style:style style:name="T396_16" style:family="text">
      <style:text-properties fo:font-size="10pt" style:font-size-asian="10pt" style:font-name-complex="Arial" style:font-size-complex="10pt" style:font-weight-complex="bold"/>
    </style:style>
    <style:style style:name="T396_17" style:family="text">
      <style:text-properties fo:font-size="10pt" style:font-size-asian="10pt" style:font-name-complex="Arial" style:font-size-complex="10pt" style:font-weight-complex="bold"/>
    </style:style>
    <style:style style:name="T396_18" style:family="text">
      <style:text-properties fo:font-size="10pt" style:font-size-asian="10pt" style:font-name-complex="Arial" style:font-size-complex="10pt" style:font-weight-complex="bold"/>
    </style:style>
    <style:style style:name="T396_19" style:family="text">
      <style:text-properties fo:font-size="10pt" style:font-size-asian="10pt" style:font-name-complex="Arial" style:font-size-complex="10pt" style:font-weight-complex="bold"/>
    </style:style>
    <style:style style:name="T396_20" style:family="text">
      <style:text-properties fo:font-size="10pt" style:font-size-asian="10pt" style:font-name-complex="Arial" style:font-size-complex="10pt" style:font-weight-complex="bold"/>
    </style:style>
    <style:style style:name="T396_21" style:family="text">
      <style:text-properties fo:font-size="10pt" style:font-size-asian="10pt" style:font-name-complex="Arial" style:font-size-complex="10pt" style:font-weight-complex="bold"/>
    </style:style>
    <style:style style:name="P397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398" style:family="paragraph" style:parent-style-name="Normal">
      <style:paragraph-properties fo:text-align="justify" fo:background-color="#ffffff"/>
    </style:style>
    <style:style style:name="T398_1" style:family="text">
      <style:text-properties fo:font-size="10pt" style:font-size-asian="10pt" style:font-name-complex="Arial" style:font-size-complex="10pt" style:font-weight-complex="bold"/>
    </style:style>
    <style:style style:name="T398_2" style:family="text">
      <style:text-properties fo:font-size="10pt" style:font-size-asian="10pt" style:font-name-complex="Arial" style:font-size-complex="10pt" style:font-weight-complex="bold"/>
    </style:style>
    <style:style style:name="T398_3" style:family="text">
      <style:text-properties fo:font-size="10pt" style:font-size-asian="10pt" style:font-name-complex="Arial" style:font-size-complex="10pt" style:font-weight-complex="bold"/>
    </style:style>
    <style:style style:name="T398_4" style:family="text">
      <style:text-properties fo:font-size="10pt" style:font-size-asian="10pt" style:font-name-complex="Arial" style:font-size-complex="10pt" style:font-weight-complex="bold"/>
    </style:style>
    <style:style style:name="T398_5" style:family="text">
      <style:text-properties fo:font-size="10pt" style:font-size-asian="10pt" style:font-name-complex="Arial" style:font-size-complex="10pt" style:font-weight-complex="bold"/>
    </style:style>
    <style:style style:name="T398_6" style:family="text">
      <style:text-properties fo:font-size="10pt" style:font-size-asian="10pt" style:font-name-complex="Arial" style:font-size-complex="10pt" style:font-weight-complex="bold"/>
    </style:style>
    <style:style style:name="T398_7" style:family="text">
      <style:text-properties fo:font-size="10pt" style:font-size-asian="10pt" style:font-name-complex="Arial" style:font-size-complex="10pt" style:font-weight-complex="bold"/>
    </style:style>
    <style:style style:name="T398_8" style:family="text">
      <style:text-properties fo:font-size="10pt" style:font-size-asian="10pt" style:font-name-complex="Arial" style:font-size-complex="10pt" style:font-weight-complex="bold"/>
    </style:style>
    <style:style style:name="T398_9" style:family="text">
      <style:text-properties fo:font-size="10pt" style:font-size-asian="10pt" style:font-name-complex="Arial" style:font-size-complex="10pt" style:font-weight-complex="bold"/>
    </style:style>
    <style:style style:name="T398_10" style:family="text">
      <style:text-properties fo:font-size="10pt" style:font-size-asian="10pt" style:font-name-complex="Arial" style:font-size-complex="10pt" style:font-weight-complex="bold"/>
    </style:style>
    <style:style style:name="T398_11" style:family="text">
      <style:text-properties fo:font-size="10pt" style:font-size-asian="10pt" style:font-name-complex="Arial" style:font-size-complex="10pt" style:font-weight-complex="bold"/>
    </style:style>
    <style:style style:name="T398_12" style:family="text">
      <style:text-properties fo:font-size="10pt" style:font-size-asian="10pt" style:font-name-complex="Arial" style:font-size-complex="10pt" style:font-weight-complex="bold"/>
    </style:style>
    <style:style style:name="P399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400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401" style:family="paragraph" style:parent-style-name="Normal">
      <style:paragraph-properties fo:text-align="justify" fo:background-color="#ffffff"/>
    </style:style>
    <style:style style:name="T40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02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403" style:family="paragraph" style:parent-style-name="Normal">
      <style:paragraph-properties fo:text-align="justify" fo:background-color="#ffffff"/>
    </style:style>
    <style:style style:name="T403_1" style:family="text">
      <style:text-properties fo:font-size="10pt" style:font-size-asian="10pt" style:font-size-complex="10pt" fo:font-weight="bold" style:font-weight-asian="bold" style:font-weight-complex="bold"/>
    </style:style>
    <style:style style:name="T403_2" style:family="text">
      <style:text-properties fo:font-size="10pt" style:font-size-asian="10pt" style:font-size-complex="10pt" fo:font-weight="bold" style:font-weight-asian="bold" style:font-weight-complex="bold"/>
    </style:style>
    <style:style style:name="T403_3" style:family="text">
      <style:text-properties fo:font-size="10pt" style:font-size-asian="10pt" style:font-size-complex="10pt" fo:font-weight="bold" style:font-weight-asian="bold" style:font-weight-complex="bold"/>
    </style:style>
    <style:style style:name="T403_4" style:family="text">
      <style:text-properties fo:font-size="10pt" style:font-size-asian="10pt" style:font-size-complex="10pt" fo:font-weight="bold" style:font-weight-asian="bold" style:font-weight-complex="bold"/>
    </style:style>
    <style:style style:name="T403_5" style:family="text">
      <style:text-properties fo:font-size="10pt" style:font-size-asian="10pt" style:font-size-complex="10pt" fo:font-weight="bold" style:font-weight-asian="bold" style:font-weight-complex="bold"/>
    </style:style>
    <style:style style:name="T403_6" style:family="text">
      <style:text-properties fo:font-size="10pt" style:font-size-asian="10pt" style:font-size-complex="10pt" fo:font-weight="bold" style:font-weight-asian="bold" style:font-weight-complex="bold"/>
    </style:style>
    <style:style style:name="T403_7" style:family="text">
      <style:text-properties fo:font-size="10pt" style:font-size-asian="10pt" style:font-size-complex="10pt" fo:font-weight="bold" style:font-weight-asian="bold" style:font-weight-complex="bold"/>
    </style:style>
    <style:style style:name="T403_8" style:family="text">
      <style:text-properties fo:font-size="10pt" style:font-size-asian="10pt" style:font-size-complex="10pt"/>
    </style:style>
    <style:style style:name="T403_9" style:family="text">
      <style:text-properties fo:font-size="10pt" style:font-size-asian="10pt" style:font-size-complex="10pt"/>
    </style:style>
    <style:style style:name="T403_10" style:family="text">
      <style:text-properties fo:font-size="10pt" style:font-size-asian="10pt" style:font-size-complex="10pt"/>
    </style:style>
    <style:style style:name="T403_11" style:family="text">
      <style:text-properties fo:font-size="10pt" style:font-size-asian="10pt" style:font-size-complex="10pt"/>
    </style:style>
    <style:style style:name="T403_12" style:family="text">
      <style:text-properties fo:font-size="10pt" style:font-size-asian="10pt" style:font-size-complex="10pt"/>
    </style:style>
    <style:style style:name="T403_13" style:family="text">
      <style:text-properties fo:font-size="10pt" style:font-size-asian="10pt" style:font-size-complex="10pt"/>
    </style:style>
    <style:style style:name="T403_14" style:family="text">
      <style:text-properties fo:font-size="10pt" style:font-size-asian="10pt" style:font-size-complex="10pt"/>
    </style:style>
    <style:style style:name="T403_15" style:family="text">
      <style:text-properties fo:font-size="10pt" style:font-size-asian="10pt" style:font-size-complex="10pt"/>
    </style:style>
    <style:style style:name="T403_16" style:family="text">
      <style:text-properties fo:font-size="10pt" style:font-size-asian="10pt" style:font-size-complex="10pt"/>
    </style:style>
    <style:style style:name="T403_17" style:family="text">
      <style:text-properties fo:font-size="10pt" style:font-size-asian="10pt" style:font-size-complex="10pt"/>
    </style:style>
    <style:style style:name="T403_18" style:family="text">
      <style:text-properties fo:font-size="10pt" style:font-size-asian="10pt" style:font-size-complex="10pt"/>
    </style:style>
    <style:style style:name="T403_19" style:family="text">
      <style:text-properties fo:font-size="10pt" style:font-size-asian="10pt" style:font-size-complex="10pt"/>
    </style:style>
    <style:style style:name="T403_20" style:family="text">
      <style:text-properties fo:font-size="10pt" style:font-size-asian="10pt" style:font-size-complex="10pt"/>
    </style:style>
    <style:style style:name="T403_21" style:family="text">
      <style:text-properties fo:font-size="10pt" style:font-size-asian="10pt" style:font-size-complex="10pt"/>
    </style:style>
    <style:style style:name="T403_22" style:family="text">
      <style:text-properties fo:font-size="10pt" style:font-size-asian="10pt" style:font-size-complex="10pt"/>
    </style:style>
    <style:style style:name="T403_23" style:family="text">
      <style:text-properties fo:font-size="10pt" style:font-size-asian="10pt" style:font-size-complex="10pt"/>
    </style:style>
    <style:style style:name="P404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405" style:family="paragraph" style:parent-style-name="Normal">
      <style:paragraph-properties fo:text-align="justify" fo:background-color="#ffffff"/>
    </style:style>
    <style:style style:name="T405_1" style:family="text">
      <style:text-properties fo:font-size="10pt" style:font-size-asian="10pt" style:font-size-complex="10pt" fo:font-weight="bold" style:font-weight-asian="bold" style:font-weight-complex="bold"/>
    </style:style>
    <style:style style:name="T405_2" style:family="text">
      <style:text-properties fo:font-size="10pt" style:font-size-asian="10pt" style:font-size-complex="10pt" fo:font-weight="bold" style:font-weight-asian="bold" style:font-weight-complex="bold"/>
    </style:style>
    <style:style style:name="T405_3" style:family="text">
      <style:text-properties fo:font-size="10pt" style:font-size-asian="10pt" style:font-size-complex="10pt" fo:font-weight="bold" style:font-weight-asian="bold" style:font-weight-complex="bold"/>
    </style:style>
    <style:style style:name="T405_4" style:family="text">
      <style:text-properties fo:font-size="10pt" style:font-size-asian="10pt" style:font-size-complex="10pt" fo:font-weight="bold" style:font-weight-asian="bold" style:font-weight-complex="bold"/>
    </style:style>
    <style:style style:name="T405_5" style:family="text">
      <style:text-properties fo:font-size="10pt" style:font-size-asian="10pt" style:font-size-complex="10pt" fo:font-weight="bold" style:font-weight-asian="bold" style:font-weight-complex="bold"/>
    </style:style>
    <style:style style:name="T405_6" style:family="text">
      <style:text-properties fo:font-size="10pt" style:font-size-asian="10pt" style:font-size-complex="10pt" fo:font-weight="bold" style:font-weight-asian="bold" style:font-weight-complex="bold"/>
    </style:style>
    <style:style style:name="T405_7" style:family="text">
      <style:text-properties fo:font-size="10pt" style:font-size-asian="10pt" style:font-size-complex="10pt"/>
    </style:style>
    <style:style style:name="T405_8" style:family="text">
      <style:text-properties fo:font-size="10pt" style:font-size-asian="10pt" style:font-size-complex="10pt"/>
    </style:style>
    <style:style style:name="T405_9" style:family="text">
      <style:text-properties fo:font-size="10pt" style:font-size-asian="10pt" style:font-size-complex="10pt"/>
    </style:style>
    <style:style style:name="T405_10" style:family="text">
      <style:text-properties fo:font-size="10pt" style:font-size-asian="10pt" style:font-size-complex="10pt"/>
    </style:style>
    <style:style style:name="T405_11" style:family="text">
      <style:text-properties fo:font-size="10pt" style:font-size-asian="10pt" style:font-size-complex="10pt"/>
    </style:style>
    <style:style style:name="T405_12" style:family="text">
      <style:text-properties fo:font-size="10pt" style:font-size-asian="10pt" style:font-size-complex="10pt"/>
    </style:style>
    <style:style style:name="T405_13" style:family="text">
      <style:text-properties fo:font-size="10pt" style:font-size-asian="10pt" style:font-size-complex="10pt"/>
    </style:style>
    <style:style style:name="T405_14" style:family="text">
      <style:text-properties fo:font-size="10pt" style:font-size-asian="10pt" style:font-size-complex="10pt"/>
    </style:style>
    <style:style style:name="T405_15" style:family="text">
      <style:text-properties fo:font-size="10pt" style:font-size-asian="10pt" style:font-size-complex="10pt"/>
    </style:style>
    <style:style style:name="T405_16" style:family="text">
      <style:text-properties fo:font-size="10pt" style:font-size-asian="10pt" style:font-size-complex="10pt"/>
    </style:style>
    <style:style style:name="T405_17" style:family="text">
      <style:text-properties fo:font-size="10pt" style:font-size-asian="10pt" style:font-size-complex="10pt"/>
    </style:style>
    <style:style style:name="T405_18" style:family="text">
      <style:text-properties fo:font-size="10pt" style:font-size-asian="10pt" style:font-size-complex="10pt"/>
    </style:style>
    <style:style style:name="T405_19" style:family="text">
      <style:text-properties fo:font-size="10pt" style:font-size-asian="10pt" style:font-size-complex="10pt"/>
    </style:style>
    <style:style style:name="T405_20" style:family="text">
      <style:text-properties fo:font-size="10pt" style:font-size-asian="10pt" style:font-size-complex="10pt"/>
    </style:style>
    <style:style style:name="P406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407" style:family="paragraph" style:parent-style-name="Normal">
      <style:paragraph-properties fo:text-align="justify" fo:background-color="#ffffff"/>
    </style:style>
    <style:style style:name="T407_1" style:family="text">
      <style:text-properties fo:font-size="10pt" style:font-size-asian="10pt" style:font-size-complex="10pt" fo:font-weight="bold" style:font-weight-asian="bold" style:font-weight-complex="bold"/>
    </style:style>
    <style:style style:name="T407_2" style:family="text">
      <style:text-properties fo:font-size="10pt" style:font-size-asian="10pt" style:font-size-complex="10pt" fo:font-weight="bold" style:font-weight-asian="bold" style:font-weight-complex="bold"/>
    </style:style>
    <style:style style:name="T407_3" style:family="text">
      <style:text-properties fo:font-size="10pt" style:font-size-asian="10pt" style:font-size-complex="10pt" fo:font-weight="bold" style:font-weight-asian="bold" style:font-weight-complex="bold"/>
    </style:style>
    <style:style style:name="T407_4" style:family="text">
      <style:text-properties fo:font-size="10pt" style:font-size-asian="10pt" style:font-size-complex="10pt" fo:font-weight="bold" style:font-weight-asian="bold" style:font-weight-complex="bold"/>
    </style:style>
    <style:style style:name="T407_5" style:family="text">
      <style:text-properties fo:font-size="10pt" style:font-size-asian="10pt" style:font-size-complex="10pt" fo:font-weight="bold" style:font-weight-asian="bold" style:font-weight-complex="bold"/>
    </style:style>
    <style:style style:name="T407_6" style:family="text">
      <style:text-properties fo:font-size="10pt" style:font-size-asian="10pt" style:font-size-complex="10pt" fo:font-weight="bold" style:font-weight-asian="bold" style:font-weight-complex="bold"/>
    </style:style>
    <style:style style:name="T407_7" style:family="text">
      <style:text-properties fo:font-size="10pt" style:font-size-asian="10pt" style:font-size-complex="10pt" fo:font-weight="bold" style:font-weight-asian="bold" style:font-weight-complex="bold"/>
    </style:style>
    <style:style style:name="T407_8" style:family="text">
      <style:text-properties fo:font-size="10pt" style:font-size-asian="10pt" style:font-size-complex="10pt" fo:font-weight="bold" style:font-weight-asian="bold" style:font-weight-complex="bold"/>
    </style:style>
    <style:style style:name="T407_9" style:family="text">
      <style:text-properties fo:font-size="10pt" style:font-size-asian="10pt" style:font-size-complex="10pt" fo:font-weight="bold" style:font-weight-asian="bold" style:font-weight-complex="bold"/>
    </style:style>
    <style:style style:name="T407_10" style:family="text">
      <style:text-properties fo:font-size="10pt" style:font-size-asian="10pt" style:font-size-complex="10pt" fo:font-weight="bold" style:font-weight-asian="bold" style:font-weight-complex="bold"/>
    </style:style>
    <style:style style:name="T407_11" style:family="text">
      <style:text-properties fo:font-size="10pt" style:font-size-asian="10pt" style:font-size-complex="10pt"/>
    </style:style>
    <style:style style:name="T407_12" style:family="text">
      <style:text-properties fo:font-size="10pt" style:font-size-asian="10pt" style:font-name-complex="Arial" style:font-size-complex="10pt"/>
    </style:style>
    <style:style style:name="T407_13" style:family="text">
      <style:text-properties fo:font-size="10pt" style:font-size-asian="10pt" style:font-name-complex="Arial" style:font-size-complex="10pt"/>
    </style:style>
    <style:style style:name="T407_14" style:family="text">
      <style:text-properties fo:font-size="10pt" style:font-size-asian="10pt" style:font-name-complex="Arial" style:font-size-complex="10pt" style:font-weight-complex="bold"/>
    </style:style>
    <style:style style:name="T407_15" style:family="text">
      <style:text-properties fo:font-size="10pt" style:font-size-asian="10pt" style:font-name-complex="Arial" style:font-size-complex="10pt" style:font-weight-complex="bold"/>
    </style:style>
    <style:style style:name="T407_16" style:family="text">
      <style:text-properties fo:font-size="10pt" style:font-size-asian="10pt" style:font-name-complex="Arial" style:font-size-complex="10pt" style:font-weight-complex="bold"/>
    </style:style>
    <style:style style:name="T407_17" style:family="text">
      <style:text-properties fo:font-size="10pt" style:font-size-asian="10pt" style:font-name-complex="Arial" style:font-size-complex="10pt" style:font-weight-complex="bold"/>
    </style:style>
    <style:style style:name="T407_18" style:family="text">
      <style:text-properties fo:font-size="10pt" style:font-size-asian="10pt" style:font-name-complex="Arial" style:font-size-complex="10pt" style:font-weight-complex="bold"/>
    </style:style>
    <style:style style:name="T407_19" style:family="text">
      <style:text-properties fo:font-size="10pt" style:font-size-asian="10pt" style:font-name-complex="Arial" style:font-size-complex="10pt" style:font-weight-complex="bold"/>
    </style:style>
    <style:style style:name="P408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409" style:family="paragraph" style:parent-style-name="Normal">
      <style:paragraph-properties fo:text-align="justify" fo:background-color="#ffffff"/>
    </style:style>
    <style:style style:name="T409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/>
    </style:style>
    <style:style style:name="T409_2" style:family="text">
      <style:text-properties fo:font-size="10pt" style:font-size-asian="10pt" style:font-name-complex="Arial" style:font-size-complex="10pt" style:font-weight-complex="bold"/>
    </style:style>
    <style:style style:name="P410" style:family="paragraph" style:parent-style-name="Normal">
      <style:paragraph-properties fo:text-align="justify" fo:background-color="#ffffff"/>
    </style:style>
    <style:style style:name="T410_1" style:family="text">
      <style:text-properties fo:font-size="10pt" style:font-size-asian="10pt" style:font-name-complex="Arial" style:font-size-complex="10pt"/>
    </style:style>
    <style:style style:name="T410_2" style:family="text">
      <style:text-properties fo:font-size="10pt" style:font-size-asian="10pt" style:font-name-complex="Arial" style:font-size-complex="10pt"/>
    </style:style>
    <style:style style:name="T410_3" style:family="text">
      <style:text-properties fo:font-size="10pt" style:font-size-asian="10pt" style:font-name-complex="Arial" style:font-size-complex="10pt"/>
    </style:style>
    <style:style style:name="T410_4" style:family="text">
      <style:text-properties fo:font-size="10pt" style:font-size-asian="10pt" style:font-name-complex="Arial" style:font-size-complex="10pt"/>
    </style:style>
    <style:style style:name="T410_5" style:family="text">
      <style:text-properties fo:font-size="10pt" style:font-size-asian="10pt" style:font-name-complex="Arial" style:font-size-complex="10pt"/>
    </style:style>
    <style:style style:name="T410_6" style:family="text">
      <style:text-properties fo:font-size="10pt" style:font-size-asian="10pt" style:font-name-complex="Arial" style:font-size-complex="10pt"/>
    </style:style>
    <style:style style:name="T410_7" style:family="text">
      <style:text-properties fo:font-size="10pt" style:font-size-asian="10pt" style:font-name-complex="Arial" style:font-size-complex="10pt"/>
    </style:style>
    <style:style style:name="T410_8" style:family="text">
      <style:text-properties fo:font-size="10pt" style:font-size-asian="10pt" style:font-name-complex="Arial" style:font-size-complex="10pt"/>
    </style:style>
    <style:style style:name="T410_9" style:family="text">
      <style:text-properties fo:font-size="10pt" style:font-size-asian="10pt" style:font-name-complex="Arial" style:font-size-complex="10pt"/>
    </style:style>
    <style:style style:name="P411" style:family="paragraph" style:parent-style-name="List_20_Paragraph">
      <style:paragraph-properties fo:text-align="justify" fo:background-color="#ffffff"/>
    </style:style>
    <style:style style:name="T411_1" style:family="text">
      <style:text-properties fo:font-size="10pt" style:font-size-asian="10pt" style:font-name-complex="Arial" style:font-size-complex="10pt"/>
    </style:style>
    <style:style style:name="T411_2" style:family="text">
      <style:text-properties fo:font-size="10pt" style:font-size-asian="10pt" style:font-name-complex="Arial" style:font-size-complex="10pt"/>
    </style:style>
    <style:style style:name="T411_3" style:family="text">
      <style:text-properties fo:font-size="10pt" style:font-size-asian="10pt" style:font-name-complex="Arial" style:font-size-complex="10pt"/>
    </style:style>
    <style:style style:name="T411_4" style:family="text">
      <style:text-properties fo:font-size="10pt" style:font-size-asian="10pt" style:font-name-complex="Arial" style:font-size-complex="10pt"/>
    </style:style>
    <style:style style:name="T411_5" style:family="text">
      <style:text-properties fo:font-size="10pt" style:font-size-asian="10pt" style:font-name-complex="Arial" style:font-size-complex="10pt"/>
    </style:style>
    <style:style style:name="T411_6" style:family="text">
      <style:text-properties fo:font-size="10pt" style:font-size-asian="10pt" style:font-name-complex="Arial" style:font-size-complex="10pt"/>
    </style:style>
    <style:style style:name="P412" style:family="paragraph" style:parent-style-name="List_20_Paragraph">
      <style:paragraph-properties fo:text-align="justify" fo:background-color="#ffffff"/>
    </style:style>
    <style:style style:name="T412_1" style:family="text">
      <style:text-properties fo:font-size="10pt" style:font-size-asian="10pt" style:font-name-complex="Arial" style:font-size-complex="10pt"/>
    </style:style>
    <style:style style:name="P413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T413_1" style:family="text">
      <style:text-properties fo:font-size="10pt" style:font-size-asian="10pt" style:font-name-complex="Arial" style:font-size-complex="10pt" style:font-weight-complex="bold"/>
    </style:style>
    <style:style style:name="T413_2" style:family="text">
      <style:text-properties fo:font-size="10pt" style:font-size-asian="10pt" style:font-name-complex="Arial" style:font-size-complex="10pt" style:font-weight-complex="bold"/>
    </style:style>
    <style:style style:name="T413_3" style:family="text">
      <style:text-properties fo:font-size="10pt" style:font-size-asian="10pt" style:font-name-complex="Arial" style:font-size-complex="10pt" style:font-weight-complex="bold"/>
    </style:style>
    <style:style style:name="P414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415" style:family="paragraph" style:parent-style-name="Normal">
      <style:paragraph-properties fo:text-align="justify" fo:background-color="#ffffff"/>
    </style:style>
    <style:style style:name="T415_1" style:family="text">
      <style:text-properties style:font-name-asian="Arial" style:font-name-complex="Arial"/>
    </style:style>
    <style:style style:name="Table10" style:family="table">
      <style:table-properties table:align="left" style:width="16.134cm" fo:margin-left="0.185cm"/>
    </style:style>
    <style:style style:name="Column38" style:family="table-column">
      <style:table-column-properties style:column-width="3.334cm"/>
    </style:style>
    <style:style style:name="Column39" style:family="table-column">
      <style:table-column-properties style:column-width="0.503cm"/>
    </style:style>
    <style:style style:name="Column40" style:family="table-column">
      <style:table-column-properties style:column-width="4.233cm"/>
    </style:style>
    <style:style style:name="Column41" style:family="table-column">
      <style:table-column-properties style:column-width="0.794cm"/>
    </style:style>
    <style:style style:name="Column42" style:family="table-column">
      <style:table-column-properties style:column-width="3.307cm"/>
    </style:style>
    <style:style style:name="Column43" style:family="table-column">
      <style:table-column-properties style:column-width="3.963cm"/>
    </style:style>
    <style:style style:name="Row36" style:family="table-row">
      <style:table-row-properties style:min-row-height="0.714cm"/>
    </style:style>
    <style:style style:name="Cell110" style:family="table-cell">
      <style:table-cell-properties fo:background-color="#dbe5f1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6" style:family="paragraph" style:parent-style-name="Normal">
      <style:paragraph-properties fo:text-align="justify" fo:background-color="#ffffff"/>
    </style:style>
    <style:style style:name="T4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1" style:family="table-cell">
      <style:table-cell-properties fo:background-color="#ffffff" style:vertical-align="top" fo:border-top="#000000 0.035cm solid" fo:border-bottom="#000000 0.035cm solid" fo:padding-left="0.19cm" fo:padding-right="0.19cm" fo:border-right="#000000 0.035cm solid" fo:wrap-option="wrap"/>
    </style:style>
    <style:style style:name="P417" style:family="paragraph" style:parent-style-name="Normal">
      <style:paragraph-properties fo:text-align="justify" fo:background-color="#ffffff"/>
    </style:style>
    <style:style style:name="T4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1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7" style:family="table-row">
      <style:table-row-properties style:min-row-height="0.873cm"/>
    </style:style>
    <style:style style:name="Cell112" style:family="table-cell">
      <style:table-cell-properties fo:background-color="#dbe5f1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8" style:family="paragraph" style:parent-style-name="Normal">
      <style:paragraph-properties fo:text-align="justify" fo:background-color="#ffffff"/>
    </style:style>
    <style:style style:name="T4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3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419" style:family="paragraph" style:parent-style-name="Normal">
      <style:paragraph-properties fo:text-align="justify" fo:background-color="#ffffff"/>
    </style:style>
    <style:style style:name="T4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8" style:family="table-row">
      <style:table-row-properties style:min-row-height="0.873cm"/>
    </style:style>
    <style:style style:name="Cell114" style:family="table-cell">
      <style:table-cell-properties fo:background-color="#dbe5f1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0" style:family="paragraph" style:parent-style-name="Normal">
      <style:paragraph-properties fo:text-align="justify" fo:background-color="#ffffff"/>
    </style:style>
    <style:style style:name="T4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5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421" style:family="paragraph" style:parent-style-name="Normal">
      <style:paragraph-properties fo:text-align="justify" fo:background-color="#ffffff"/>
    </style:style>
    <style:style style:name="T4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6" style:family="table-cell">
      <style:table-cell-properties fo:background-color="#dbe5f1" style:vertical-align="top" fo:border-bottom="#000000 0.035cm solid" fo:padding-left="0.19cm" fo:padding-right="0.19cm" fo:border-right="#000000 0.035cm solid" fo:wrap-option="wrap"/>
    </style:style>
    <style:style style:name="P422" style:family="paragraph" style:parent-style-name="Normal">
      <style:paragraph-properties fo:text-align="justify" fo:background-color="#ffffff"/>
    </style:style>
    <style:style style:name="T42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7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423" style:family="paragraph" style:parent-style-name="Normal">
      <style:paragraph-properties fo:text-align="justify" fo:background-color="#ffffff"/>
    </style:style>
    <style:style style:name="T4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9" style:family="table-row">
      <style:table-row-properties style:min-row-height="0.212cm"/>
    </style:style>
    <style:style style:name="Cell118" style:family="table-cell">
      <style:table-cell-properties fo:background-color="#ffffff" style:vertical-align="top" fo:border-top="#000000 0.035cm solid" fo:border-bottom="#000000 0.035cm solid" fo:padding-left="0.19cm" fo:padding-right="0.19cm" fo:wrap-option="wrap"/>
    </style:style>
    <style:style style:name="P424" style:family="paragraph" style:parent-style-name="Normal">
      <style:paragraph-properties fo:text-align="justify" fo:background-color="#ffffff"/>
    </style:style>
    <style:style style:name="T4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25" style:family="paragraph" style:parent-style-name="Normal">
      <style:paragraph-properties fo:text-align="justify" fo:background-color="#ffffff"/>
    </style:style>
    <style:style style:name="T4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0" style:family="table-row">
      <style:table-row-properties style:min-row-height="0.556cm"/>
    </style:style>
    <style:style style:name="Cell119" style:family="table-cell">
      <style:table-cell-properties fo:background-color="#d9d9d9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6" style:family="paragraph" style:parent-style-name="Normal">
      <style:paragraph-properties fo:text-align="justify" fo:background-color="#ffffff"/>
    </style:style>
    <style:style style:name="T42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0" style:family="table-cell">
      <style:table-cell-properties fo:background-color="#d9d9d9" style:vertical-align="top" fo:border-bottom="#000000 0.035cm solid" fo:padding-left="0.19cm" fo:border-left="#000000 0.035cm solid" fo:padding-right="0.19cm" fo:border-right="#000000 0.035cm solid" fo:wrap-option="wrap"/>
    </style:style>
    <style:style style:name="P427" style:family="paragraph" style:parent-style-name="Normal">
      <style:paragraph-properties fo:text-align="justify" fo:background-color="#ffffff"/>
    </style:style>
    <style:style style:name="T42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1" style:family="table-cell">
      <style:table-cell-properties fo:background-color="#d9d9d9" style:vertical-align="top" fo:border-bottom="#000000 0.035cm solid" fo:padding-left="0.19cm" fo:padding-right="0.19cm" fo:border-right="#000000 0.035cm solid" fo:wrap-option="wrap"/>
    </style:style>
    <style:style style:name="P428" style:family="paragraph" style:parent-style-name="Normal">
      <style:paragraph-properties fo:text-align="justify" fo:background-color="#ffffff"/>
    </style:style>
    <style:style style:name="T4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2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1" style:family="table-row">
      <style:table-row-properties style:min-row-height="0.106cm"/>
    </style:style>
    <style:style style:name="Cell122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9" style:family="paragraph" style:parent-style-name="Normal">
      <style:paragraph-properties fo:text-align="justify" fo:background-color="#ffffff"/>
    </style:style>
    <style:style style:name="T4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2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3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30" style:family="paragraph" style:parent-style-name="Normal">
      <style:paragraph-properties fo:text-align="justify" fo:background-color="#ffffff"/>
    </style:style>
    <style:style style:name="T4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4" style:family="table-cell">
      <style:table-cell-properties fo:background-color="#ffffff" style:vertical-align="top" fo:border-top="#000000 0.035cm solid" fo:border-bottom="#000000 0.035cm solid" fo:padding-left="0.19cm" fo:padding-right="0.19cm" fo:border-right="#000000 0.035cm solid" fo:wrap-option="wrap"/>
    </style:style>
    <style:style style:name="P431" style:family="paragraph" style:parent-style-name="Normal">
      <style:paragraph-properties fo:text-align="justify" fo:background-color="#ffffff"/>
    </style:style>
    <style:style style:name="T4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1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1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32" style:family="paragraph" style:parent-style-name="Normal">
      <style:paragraph-properties fo:text-align="justify" fo:background-color="#ffffff"/>
    </style:style>
    <style:style style:name="T4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2" style:family="table-row">
      <style:table-row-properties style:min-row-height="0.106cm"/>
    </style:style>
    <style:style style:name="Cell125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33" style:family="paragraph" style:parent-style-name="Normal">
      <style:paragraph-properties fo:text-align="justify" fo:background-color="#ffffff"/>
    </style:style>
    <style:style style:name="T4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6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34" style:family="paragraph" style:parent-style-name="Normal">
      <style:paragraph-properties fo:text-align="justify" fo:background-color="#ffffff"/>
    </style:style>
    <style:style style:name="T4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7" style:family="table-cell">
      <style:table-cell-properties fo:background-color="#ffffff" style:vertical-align="top" fo:border-top="#000000 0.035cm solid" fo:border-bottom="#000000 0.035cm solid" fo:padding-left="0.19cm" fo:padding-right="0.19cm" fo:border-right="#000000 0.035cm solid" fo:wrap-option="wrap"/>
    </style:style>
    <style:style style:name="P435" style:family="paragraph" style:parent-style-name="Normal">
      <style:paragraph-properties fo:text-align="justify" fo:background-color="#ffffff"/>
    </style:style>
    <style:style style:name="T4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36" style:family="paragraph" style:parent-style-name="Normal">
      <style:paragraph-properties fo:text-align="justify" fo:background-color="#ffffff"/>
    </style:style>
    <style:style style:name="T4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3" style:family="table-row">
      <style:table-row-properties style:min-row-height="0.106cm"/>
    </style:style>
    <style:style style:name="Cell128" style:family="table-cell">
      <style:table-cell-properties style:vertical-align="middle" fo:border-bottom="#000000 0.026cm solid" fo:padding-left="0.19cm" fo:border-left="#000000 0.026cm solid" fo:padding-right="0.19cm" fo:wrap-option="wrap"/>
    </style:style>
    <style:style style:name="P437" style:family="paragraph" style:parent-style-name="Normal">
      <style:paragraph-properties fo:text-align="justify" fo:background-color="#ffffff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29" style:family="table-cell">
      <style:table-cell-properties fo:background-color="#ffffff" style:vertical-align="top" fo:border-top="#000000 0.035cm solid" fo:border-bottom="#000000 0.035cm solid" fo:padding-left="0.19cm" fo:padding-right="0.19cm" fo:border-right="#000000 0.035cm solid" fo:wrap-option="wrap"/>
    </style:style>
    <style:style style:name="P438" style:family="paragraph" style:parent-style-name="Normal">
      <style:paragraph-properties fo:text-align="justify" fo:background-color="#ffffff"/>
    </style:style>
    <style:style style:name="T4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0" style:family="table-cell">
      <style:table-cell-properties fo:background-color="#ffffff" style:vertical-align="top" fo:border-top="#000000 0.035cm solid" fo:border-bottom="#000000 0.035cm solid" fo:padding-left="0.19cm" fo:padding-right="0.19cm" fo:border-right="#000000 0.035cm solid" fo:wrap-option="wrap"/>
    </style:style>
    <style:style style:name="P439" style:family="paragraph" style:parent-style-name="Normal">
      <style:paragraph-properties fo:text-align="justify" fo:background-color="#ffffff"/>
    </style:style>
    <style:style style:name="T4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9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9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9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40" style:family="paragraph" style:parent-style-name="Normal">
      <style:paragraph-properties fo:text-align="justify" fo:background-color="#ffffff"/>
    </style:style>
    <style:style style:name="T440_1" style:family="text">
      <style:text-properties fo:font-size="10pt" style:font-name-asian="Arial" style:font-size-asian="10pt" style:font-name-complex="Arial" style:font-size-complex="10pt"/>
    </style:style>
    <style:style style:name="P441" style:family="paragraph" style:parent-style-name="Normal">
      <style:paragraph-properties fo:text-align="justify" fo:background-color="#ffffff"/>
    </style:style>
    <style:style style:name="T441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441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441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441_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441_5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441_6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P442" style:family="paragraph" style:parent-style-name="Normal">
      <style:paragraph-properties fo:text-align="justify" fo:background-color="#ffffff"/>
    </style:style>
    <style:style style:name="T442_1" style:family="text">
      <style:text-properties fo:font-size="10pt" style:font-name-asian="Arial" style:font-size-asian="10pt" style:font-name-complex="Arial" style:font-size-complex="10pt"/>
    </style:style>
    <style:style style:name="T442_2" style:family="text">
      <style:text-properties fo:font-size="10pt" style:font-name-asian="Arial" style:font-size-asian="10pt" style:font-name-complex="Arial" style:font-size-complex="10pt"/>
    </style:style>
    <style:style style:name="T442_3" style:family="text">
      <style:text-properties fo:font-size="10pt" style:font-name-asian="Arial" style:font-size-asian="10pt" style:font-name-complex="Arial" style:font-size-complex="10pt"/>
    </style:style>
    <style:style style:name="T442_4" style:family="text">
      <style:text-properties fo:font-size="10pt" style:font-name-asian="Arial" style:font-size-asian="10pt" style:font-name-complex="Arial" style:font-size-complex="10pt"/>
    </style:style>
    <style:style style:name="T442_5" style:family="text">
      <style:text-properties fo:font-size="10pt" style:font-name-asian="Arial" style:font-size-asian="10pt" style:font-name-complex="Arial" style:font-size-complex="10pt"/>
    </style:style>
    <style:style style:name="T442_6" style:family="text">
      <style:text-properties fo:font-size="10pt" style:font-name-asian="Arial" style:font-size-asian="10pt" style:font-name-complex="Arial" style:font-size-complex="10pt"/>
    </style:style>
    <style:style style:name="T442_7" style:family="text">
      <style:text-properties fo:font-size="10pt" style:font-name-asian="Arial" style:font-size-asian="10pt" style:font-name-complex="Arial" style:font-size-complex="10pt"/>
    </style:style>
    <style:style style:name="T442_8" style:family="text">
      <style:text-properties fo:font-size="10pt" style:font-name-asian="Arial" style:font-size-asian="10pt" style:font-name-complex="Arial" style:font-size-complex="10pt"/>
    </style:style>
    <style:style style:name="T442_9" style:family="text">
      <style:text-properties fo:font-size="10pt" style:font-name-asian="Arial" style:font-size-asian="10pt" style:font-name-complex="Arial" style:font-size-complex="10pt"/>
    </style:style>
    <style:style style:name="T442_10" style:family="text">
      <style:text-properties fo:font-size="10pt" style:font-name-asian="Arial" style:font-size-asian="10pt" style:font-name-complex="Arial" style:font-size-complex="10pt"/>
    </style:style>
    <style:style style:name="T442_11" style:family="text">
      <style:text-properties fo:font-size="10pt" style:font-name-asian="Arial" style:font-size-asian="10pt" style:font-name-complex="Arial" style:font-size-complex="10pt"/>
    </style:style>
    <style:style style:name="T442_12" style:family="text">
      <style:text-properties fo:font-size="10pt" style:font-name-asian="Arial" style:font-size-asian="10pt" style:font-name-complex="Arial" style:font-size-complex="10pt"/>
    </style:style>
    <style:style style:name="T442_13" style:family="text">
      <style:text-properties fo:font-size="10pt" style:font-name-asian="Arial" style:font-size-asian="10pt" style:font-name-complex="Arial" style:font-size-complex="10pt"/>
    </style:style>
    <style:style style:name="T442_14" style:family="text">
      <style:text-properties fo:font-size="10pt" style:font-name-asian="Arial" style:font-size-asian="10pt" style:font-name-complex="Arial" style:font-size-complex="10pt"/>
    </style:style>
    <style:style style:name="T442_15" style:family="text">
      <style:text-properties fo:font-size="10pt" style:font-name-asian="Arial" style:font-size-asian="10pt" style:font-name-complex="Arial" style:font-size-complex="10pt"/>
    </style:style>
    <style:style style:name="T442_16" style:family="text">
      <style:text-properties fo:font-size="10pt" style:font-name-asian="Arial" style:font-size-asian="10pt" style:font-name-complex="Arial" style:font-size-complex="10pt"/>
    </style:style>
    <style:style style:name="T442_17" style:family="text">
      <style:text-properties fo:font-size="10pt" style:font-name-asian="Arial" style:font-size-asian="10pt" style:font-name-complex="Arial" style:font-size-complex="10pt"/>
    </style:style>
    <style:style style:name="T442_18" style:family="text">
      <style:text-properties fo:font-size="10pt" style:font-name-asian="Arial" style:font-size-asian="10pt" style:font-name-complex="Arial" style:font-size-complex="10pt"/>
    </style:style>
    <style:style style:name="T442_19" style:family="text">
      <style:text-properties fo:font-size="10pt" style:font-name-asian="Arial" style:font-size-asian="10pt" style:font-name-complex="Arial" style:font-size-complex="10pt"/>
    </style:style>
    <style:style style:name="T442_20" style:family="text">
      <style:text-properties fo:font-size="10pt" style:font-name-asian="Arial" style:font-size-asian="10pt" style:font-name-complex="Arial" style:font-size-complex="10pt"/>
    </style:style>
    <style:style style:name="T442_21" style:family="text">
      <style:text-properties fo:font-size="10pt" style:font-name-asian="Arial" style:font-size-asian="10pt" style:font-name-complex="Arial" style:font-size-complex="10pt"/>
    </style:style>
    <style:style style:name="T442_22" style:family="text">
      <style:text-properties fo:font-size="10pt" style:font-name-asian="Arial" style:font-size-asian="10pt" style:font-name-complex="Arial" style:font-size-complex="10pt"/>
    </style:style>
    <style:style style:name="T442_23" style:family="text">
      <style:text-properties fo:font-size="10pt" style:font-name-asian="Arial" style:font-size-asian="10pt" style:font-name-complex="Arial" style:font-size-complex="10pt"/>
    </style:style>
    <style:style style:name="T442_24" style:family="text">
      <style:text-properties fo:font-size="10pt" style:font-name-asian="Arial" style:font-size-asian="10pt" style:font-name-complex="Arial" style:font-size-complex="10pt"/>
    </style:style>
    <style:style style:name="T442_25" style:family="text">
      <style:text-properties fo:font-size="10pt" style:font-name-asian="Arial" style:font-size-asian="10pt" style:font-name-complex="Arial" style:font-size-complex="10pt"/>
    </style:style>
    <style:style style:name="T442_26" style:family="text">
      <style:text-properties fo:font-size="10pt" style:font-name-asian="Arial" style:font-size-asian="10pt" style:font-name-complex="Arial" style:font-size-complex="10pt"/>
    </style:style>
    <style:style style:name="T442_27" style:family="text">
      <style:text-properties fo:font-size="10pt" style:font-name-asian="Arial" style:font-size-asian="10pt" style:font-name-complex="Arial" style:font-size-complex="10pt"/>
    </style:style>
    <style:style style:name="T442_28" style:family="text">
      <style:text-properties fo:font-size="10pt" style:font-name-asian="Arial" style:font-size-asian="10pt" style:font-name-complex="Arial" style:font-size-complex="10pt"/>
    </style:style>
    <style:style style:name="T442_29" style:family="text">
      <style:text-properties fo:font-size="10pt" style:font-name-asian="Arial" style:font-size-asian="10pt" style:font-name-complex="Arial" style:font-size-complex="10pt"/>
    </style:style>
    <style:style style:name="T442_30" style:family="text">
      <style:text-properties fo:font-size="10pt" style:font-name-asian="Arial" style:font-size-asian="10pt" style:font-name-complex="Arial" style:font-size-complex="10pt"/>
    </style:style>
    <style:style style:name="T442_31" style:family="text">
      <style:text-properties fo:font-size="10pt" style:font-name-asian="Arial" style:font-size-asian="10pt" style:font-name-complex="Arial" style:font-size-complex="10pt"/>
    </style:style>
    <style:style style:name="T442_32" style:family="text">
      <style:text-properties fo:font-size="10pt" style:font-name-asian="Arial" style:font-size-asian="10pt" style:font-name-complex="Arial" style:font-size-complex="10pt"/>
    </style:style>
    <style:style style:name="T442_33" style:family="text">
      <style:text-properties fo:font-size="10pt" style:font-name-asian="Arial" style:font-size-asian="10pt" style:font-name-complex="Arial" style:font-size-complex="10pt"/>
    </style:style>
    <style:style style:name="T442_34" style:family="text">
      <style:text-properties fo:font-size="10pt" style:font-name-asian="Arial" style:font-size-asian="10pt" style:font-name-complex="Arial" style:font-size-complex="10pt"/>
    </style:style>
    <style:style style:name="T442_35" style:family="text">
      <style:text-properties fo:font-size="10pt" style:font-name-asian="Arial" style:font-size-asian="10pt" style:font-name-complex="Arial" style:font-size-complex="10pt"/>
    </style:style>
    <style:style style:name="T442_36" style:family="text">
      <style:text-properties fo:font-size="10pt" style:font-name-asian="Arial" style:font-size-asian="10pt" style:font-name-complex="Arial" style:font-size-complex="10pt"/>
    </style:style>
    <style:style style:name="T442_37" style:family="text">
      <style:text-properties fo:font-size="10pt" style:font-name-asian="Arial" style:font-size-asian="10pt" style:font-name-complex="Arial" style:font-size-complex="10pt"/>
    </style:style>
    <style:style style:name="T442_38" style:family="text">
      <style:text-properties fo:font-size="10pt" style:font-name-asian="Arial" style:font-size-asian="10pt" style:font-name-complex="Arial" style:font-size-complex="10pt"/>
    </style:style>
    <style:style style:name="T442_39" style:family="text">
      <style:text-properties fo:font-size="10pt" style:font-name-asian="Arial" style:font-size-asian="10pt" style:font-name-complex="Arial" style:font-size-complex="10pt"/>
    </style:style>
    <style:style style:name="P443" style:family="paragraph" style:parent-style-name="Normal">
      <style:paragraph-properties fo:text-align="justify" fo:background-color="#ffffff"/>
    </style:style>
    <style:style style:name="T443_1" style:family="text">
      <style:text-properties fo:font-size="10pt" style:font-name-asian="Arial" style:font-size-asian="10pt" style:font-name-complex="Arial" style:font-size-complex="10pt"/>
    </style:style>
    <style:style style:name="P444" style:family="paragraph" style:parent-style-name="Normal">
      <style:paragraph-properties fo:text-align="justify" fo:background-color="#ffffff"/>
    </style:style>
    <style:style style:name="T444_1" style:family="text">
      <style:text-properties fo:font-size="10pt" style:font-name-asian="Arial" style:font-size-asian="10pt" style:font-name-complex="Arial" style:font-size-complex="10pt"/>
    </style:style>
    <style:style style:name="T444_2" style:family="text">
      <style:text-properties fo:font-size="10pt" style:font-name-asian="Arial" style:font-size-asian="10pt" style:font-name-complex="Arial" style:font-size-complex="10pt"/>
    </style:style>
    <style:style style:name="T444_3" style:family="text">
      <style:text-properties fo:font-size="10pt" style:font-name-asian="Arial" style:font-size-asian="10pt" style:font-name-complex="Arial" style:font-size-complex="10pt"/>
    </style:style>
    <style:style style:name="T444_4" style:family="text">
      <style:text-properties fo:font-size="10pt" style:font-name-asian="Arial" style:font-size-asian="10pt" style:font-name-complex="Arial" style:font-size-complex="10pt"/>
    </style:style>
    <style:style style:name="T444_5" style:family="text">
      <style:text-properties fo:font-size="10pt" style:font-name-asian="Arial" style:font-size-asian="10pt" style:font-name-complex="Arial" style:font-size-complex="10pt"/>
    </style:style>
    <style:style style:name="T444_6" style:family="text">
      <style:text-properties fo:font-size="10pt" style:font-name-asian="Arial" style:font-size-asian="10pt" style:font-name-complex="Arial" style:font-size-complex="10pt"/>
    </style:style>
    <style:style style:name="T444_7" style:family="text">
      <style:text-properties fo:font-size="10pt" style:font-name-asian="Arial" style:font-size-asian="10pt" style:font-name-complex="Arial" style:font-size-complex="10pt"/>
    </style:style>
    <style:style style:name="P445" style:family="paragraph" style:parent-style-name="Normal">
      <style:paragraph-properties fo:text-align="justify" fo:background-color="#ffffff"/>
    </style:style>
    <style:style style:name="T445_1" style:family="text">
      <style:text-properties fo:font-size="10pt" style:font-name-asian="Arial" style:font-size-asian="10pt" style:font-name-complex="Arial" style:font-size-complex="10pt"/>
    </style:style>
    <style:style style:name="P446" style:family="paragraph" style:parent-style-name="Normal">
      <style:paragraph-properties fo:text-align="justify" fo:background-color="#ffffff"/>
    </style:style>
    <style:style style:name="T446_1" style:family="text">
      <style:text-properties fo:font-size="10pt" style:font-name-asian="Arial" style:font-size-asian="10pt" style:font-name-complex="Arial" style:font-size-complex="10pt"/>
    </style:style>
    <style:style style:name="P447" style:family="paragraph" style:parent-style-name="Normal">
      <style:paragraph-properties fo:text-align="justify" fo:background-color="#ffffff"/>
    </style:style>
    <style:style style:name="T447_1" style:family="text">
      <style:text-properties fo:font-size="10pt" style:font-name-asian="Arial" style:font-size-asian="10pt" style:font-name-complex="Arial" style:font-size-complex="10pt"/>
    </style:style>
    <style:style style:name="P448" style:family="paragraph" style:parent-style-name="Normal">
      <style:paragraph-properties fo:text-align="justify" fo:background-color="#ffffff"/>
    </style:style>
    <style:style style:name="T448_1" style:family="text">
      <style:text-properties fo:font-size="10pt" style:font-name-asian="Arial" style:font-size-asian="10pt" style:font-name-complex="Arial" style:font-size-complex="10pt"/>
    </style:style>
    <style:style style:name="P449" style:family="paragraph" style:parent-style-name="Normal">
      <style:paragraph-properties fo:text-align="justify" fo:background-color="#ffffff"/>
    </style:style>
    <style:style style:name="T449_1" style:family="text">
      <style:text-properties fo:font-size="10pt" style:font-name-asian="Arial" style:font-size-asian="10pt" style:font-name-complex="Arial" style:font-size-complex="10pt"/>
    </style:style>
    <style:style style:name="P450" style:family="paragraph" style:parent-style-name="Normal">
      <style:paragraph-properties fo:text-align="justify" fo:background-color="#ffffff"/>
    </style:style>
    <style:style style:name="P451" style:family="paragraph" style:parent-style-name="Normal">
      <style:paragraph-properties fo:text-align="justify" fo:background-color="#ffffff"/>
    </style:style>
    <style:style style:name="T451_1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P452" style:family="paragraph" style:parent-style-name="Normal">
      <style:paragraph-properties fo:text-align="justify" fo:background-color="#ffffff"/>
    </style:style>
    <style:style style:name="T452_1" style:family="text">
      <style:text-properties fo:font-size="10pt" style:font-name-asian="Arial" style:font-size-asian="10pt" style:font-name-complex="Arial" style:font-size-complex="10pt"/>
    </style:style>
    <style:style style:name="T452_2" style:family="text">
      <style:text-properties fo:font-size="10pt" style:font-name-asian="Arial" style:font-size-asian="10pt" style:font-name-complex="Arial" style:font-size-complex="10pt"/>
    </style:style>
    <style:style style:name="T452_3" style:family="text">
      <style:text-properties fo:font-size="10pt" style:font-name-asian="Arial" style:font-size-asian="10pt" style:font-name-complex="Arial" style:font-size-complex="10pt"/>
    </style:style>
    <style:style style:name="T452_4" style:family="text">
      <style:text-properties fo:font-size="10pt" style:font-name-asian="Arial" style:font-size-asian="10pt" style:font-name-complex="Arial" style:font-size-complex="10pt"/>
    </style:style>
    <style:style style:name="T452_5" style:family="text">
      <style:text-properties fo:font-size="10pt" style:font-name-asian="Arial" style:font-size-asian="10pt" style:font-name-complex="Arial" style:font-size-complex="10pt"/>
    </style:style>
    <style:style style:name="T452_6" style:family="text">
      <style:text-properties fo:font-size="10pt" style:font-name-asian="Arial" style:font-size-asian="10pt" style:font-name-complex="Arial" style:font-size-complex="10pt"/>
    </style:style>
    <style:style style:name="T452_7" style:family="text">
      <style:text-properties fo:font-size="10pt" style:font-name-asian="Arial" style:font-size-asian="10pt" style:font-name-complex="Arial" style:font-size-complex="10pt"/>
    </style:style>
    <style:style style:name="T452_8" style:family="text">
      <style:text-properties fo:font-size="10pt" style:font-name-asian="Arial" style:font-size-asian="10pt" style:font-name-complex="Arial" style:font-size-complex="10pt"/>
    </style:style>
    <style:style style:name="T452_9" style:family="text">
      <style:text-properties fo:font-size="10pt" style:font-name-asian="Arial" style:font-size-asian="10pt" style:font-name-complex="Arial" style:font-size-complex="10pt"/>
    </style:style>
    <style:style style:name="T452_10" style:family="text">
      <style:text-properties fo:font-size="10pt" style:font-name-asian="Arial" style:font-size-asian="10pt" style:font-name-complex="Arial" style:font-size-complex="10pt"/>
    </style:style>
    <style:style style:name="T452_11" style:family="text">
      <style:text-properties fo:font-size="10pt" style:font-name-asian="Arial" style:font-size-asian="10pt" style:font-name-complex="Arial" style:font-size-complex="10pt"/>
    </style:style>
    <style:style style:name="P453" style:family="paragraph" style:parent-style-name="Normal">
      <style:paragraph-properties fo:text-align="justify" fo:background-color="#ffffff"/>
    </style:style>
    <style:style style:name="P454" style:family="paragraph" style:parent-style-name="Normal">
      <style:paragraph-properties fo:text-align="justify" fo:background-color="#ffffff"/>
    </style:style>
    <style:style style:name="T454_1" style:family="text">
      <style:text-properties fo:font-size="10pt" style:font-name-asian="Arial" style:font-size-asian="10pt" style:font-name-complex="Arial" style:font-size-complex="10pt"/>
    </style:style>
    <style:style style:name="P455" style:family="paragraph" style:parent-style-name="Normal">
      <style:paragraph-properties fo:text-align="justify" fo:background-color="#ffffff"/>
    </style:style>
    <style:style style:name="T455_1" style:family="text">
      <style:text-properties fo:font-size="10pt" style:font-name-asian="Arial" style:font-size-asian="10pt" style:font-name-complex="Arial" style:font-size-complex="10pt"/>
    </style:style>
    <style:style style:name="P456" style:family="paragraph" style:parent-style-name="Normal">
      <style:paragraph-properties fo:text-align="justify" fo:background-color="#ffffff"/>
    </style:style>
    <style:style style:name="T456_1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P457" style:family="paragraph" style:parent-style-name="Normal">
      <style:paragraph-properties fo:text-align="justify" fo:background-color="#ffffff"/>
    </style:style>
    <style:style style:name="T457_1" style:family="text">
      <style:text-properties fo:font-size="10pt" style:font-name-asian="Arial" style:font-size-asian="10pt" style:font-name-complex="Arial" style:font-size-complex="10pt"/>
    </style:style>
    <style:style style:name="T457_2" style:family="text">
      <style:text-properties fo:font-size="10pt" style:font-name-asian="Arial" style:font-size-asian="10pt" style:font-name-complex="Arial" style:font-size-complex="10pt"/>
    </style:style>
    <style:style style:name="T457_3" style:family="text">
      <style:text-properties fo:font-size="10pt" style:font-name-asian="Arial" style:font-size-asian="10pt" style:font-name-complex="Arial" style:font-size-complex="10pt"/>
    </style:style>
    <style:style style:name="T457_4" style:family="text">
      <style:text-properties fo:font-size="10pt" style:font-name-asian="Arial" style:font-size-asian="10pt" style:font-name-complex="Arial" style:font-size-complex="10pt"/>
    </style:style>
    <style:style style:name="T457_5" style:family="text">
      <style:text-properties fo:font-size="10pt" style:font-name-asian="Arial" style:font-size-asian="10pt" style:font-name-complex="Arial" style:font-size-complex="10pt"/>
    </style:style>
    <style:style style:name="P458" style:family="paragraph" style:parent-style-name="Normal">
      <style:paragraph-properties fo:text-align="justify" fo:background-color="#ffffff"/>
    </style:style>
    <style:style style:name="T458_1" style:family="text">
      <style:text-properties fo:font-size="10pt" style:font-name-asian="Arial" style:font-size-asian="10pt" style:font-name-complex="Arial" style:font-size-complex="10pt"/>
    </style:style>
    <style:style style:name="P459" style:family="paragraph" style:parent-style-name="Normal">
      <style:paragraph-properties fo:text-align="justify" fo:background-color="#ffffff"/>
    </style:style>
    <style:style style:name="T459_1" style:family="text">
      <style:text-properties fo:font-size="10pt" style:font-name-asian="Arial" style:font-size-asian="10pt" style:font-name-complex="Arial" style:font-size-complex="10pt"/>
    </style:style>
    <style:style style:name="T459_2" style:family="text">
      <style:text-properties fo:font-size="10pt" style:font-name-asian="Arial" style:font-size-asian="10pt" style:font-name-complex="Arial" style:font-size-complex="10pt"/>
    </style:style>
    <style:style style:name="T459_3" style:family="text">
      <style:text-properties fo:font-size="10pt" style:font-name-asian="Arial" style:font-size-asian="10pt" style:font-name-complex="Arial" style:font-size-complex="10pt"/>
    </style:style>
    <style:style style:name="T459_4" style:family="text">
      <style:text-properties fo:font-size="10pt" style:font-name-asian="Arial" style:font-size-asian="10pt" style:font-name-complex="Arial" style:font-size-complex="10pt"/>
    </style:style>
    <style:style style:name="T459_5" style:family="text">
      <style:text-properties fo:font-size="10pt" style:font-name-asian="Arial" style:font-size-asian="10pt" style:font-name-complex="Arial" style:font-size-complex="10pt"/>
    </style:style>
    <style:style style:name="T459_6" style:family="text">
      <style:text-properties fo:font-size="10pt" style:font-name-asian="Arial" style:font-size-asian="10pt" style:font-name-complex="Arial" style:font-size-complex="10pt"/>
    </style:style>
    <style:style style:name="T459_7" style:family="text">
      <style:text-properties fo:font-size="10pt" style:font-name-asian="Arial" style:font-size-asian="10pt" style:font-name-complex="Arial" style:font-size-complex="10pt"/>
    </style:style>
    <style:style style:name="T459_8" style:family="text">
      <style:text-properties fo:font-size="10pt" style:font-name-asian="Arial" style:font-size-asian="10pt" style:font-name-complex="Arial" style:font-size-complex="10pt"/>
    </style:style>
    <style:style style:name="T459_9" style:family="text">
      <style:text-properties fo:font-size="10pt" style:font-name-asian="Arial" style:font-size-asian="10pt" style:font-name-complex="Arial" style:font-size-complex="10pt"/>
    </style:style>
    <style:style style:name="P460" style:family="paragraph" style:parent-style-name="Normal">
      <style:paragraph-properties fo:text-align="justify" fo:background-color="#ffffff"/>
    </style:style>
    <style:style style:name="T460_1" style:family="text">
      <style:text-properties fo:font-size="10pt" style:font-name-asian="Arial" style:font-size-asian="10pt" style:font-name-complex="Arial" style:font-size-complex="10pt"/>
    </style:style>
    <style:style style:name="P461" style:family="paragraph" style:parent-style-name="Normal">
      <style:paragraph-properties fo:text-align="justify" fo:background-color="#ffffff"/>
    </style:style>
    <style:style style:name="T461_1" style:family="text">
      <style:text-properties fo:font-size="10pt" style:font-name-asian="Arial" style:font-size-asian="10pt" style:font-name-complex="Arial" style:font-size-complex="10pt"/>
    </style:style>
    <style:style style:name="T461_2" style:family="text">
      <style:text-properties fo:font-size="10pt" style:font-name-asian="Arial" style:font-size-asian="10pt" style:font-name-complex="Arial" style:font-size-complex="10pt"/>
    </style:style>
    <style:style style:name="T461_3" style:family="text">
      <style:text-properties fo:font-size="10pt" style:font-name-asian="Arial" style:font-size-asian="10pt" style:font-name-complex="Arial" style:font-size-complex="10pt"/>
    </style:style>
    <style:style style:name="T461_4" style:family="text">
      <style:text-properties fo:font-size="10pt" style:font-name-asian="Arial" style:font-size-asian="10pt" style:font-name-complex="Arial" style:font-size-complex="10pt"/>
    </style:style>
    <style:style style:name="T461_5" style:family="text">
      <style:text-properties fo:font-size="10pt" style:font-name-asian="Arial" style:font-size-asian="10pt" style:font-name-complex="Arial" style:font-size-complex="10pt"/>
    </style:style>
    <style:style style:name="T461_6" style:family="text">
      <style:text-properties fo:font-size="10pt" style:font-name-asian="Arial" style:font-size-asian="10pt" style:font-name-complex="Arial" style:font-size-complex="10pt"/>
    </style:style>
    <style:style style:name="T461_7" style:family="text">
      <style:text-properties fo:font-size="10pt" style:font-name-asian="Arial" style:font-size-asian="10pt" style:font-name-complex="Arial" style:font-size-complex="10pt"/>
    </style:style>
    <style:style style:name="T461_8" style:family="text">
      <style:text-properties fo:font-size="10pt" style:font-name-asian="Arial" style:font-size-asian="10pt" style:font-name-complex="Arial" style:font-size-complex="10pt"/>
    </style:style>
    <style:style style:name="P462" style:family="paragraph" style:parent-style-name="Normal">
      <style:paragraph-properties fo:text-align="justify" fo:background-color="#ffffff"/>
    </style:style>
    <style:style style:name="T462_1" style:family="text">
      <style:text-properties fo:font-size="10pt" style:font-name-asian="Arial" style:font-size-asian="10pt" style:font-name-complex="Arial" style:font-size-complex="10pt"/>
    </style:style>
    <style:style style:name="P463" style:family="paragraph" style:parent-style-name="Normal">
      <style:paragraph-properties fo:text-align="justify" fo:background-color="#ffffff"/>
    </style:style>
    <style:style style:name="T463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P464" style:family="paragraph" style:parent-style-name="Normal">
      <style:paragraph-properties fo:text-align="justify" fo:background-color="#ffffff"/>
    </style:style>
    <style:style style:name="T464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464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464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464_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464_5" style:family="text">
      <style:text-properties fo:font-size="10pt" style:font-name-asian="Arial" style:font-size-asian="10pt" style:font-name-complex="Arial" style:font-size-complex="10pt"/>
    </style:style>
    <style:style style:name="T464_6" style:family="text">
      <style:text-properties fo:font-size="10pt" style:font-name-asian="Arial" style:font-size-asian="10pt" style:font-name-complex="Arial" style:font-size-complex="10pt"/>
    </style:style>
    <style:style style:name="T464_7" style:family="text">
      <style:text-properties fo:font-size="10pt" style:font-name-asian="Arial" style:font-size-asian="10pt" style:font-name-complex="Arial" style:font-size-complex="10pt"/>
    </style:style>
    <style:style style:name="T464_8" style:family="text">
      <style:text-properties fo:font-size="10pt" style:font-name-asian="Arial" style:font-size-asian="10pt" style:font-name-complex="Arial" style:font-size-complex="10pt"/>
    </style:style>
    <style:style style:name="T464_9" style:family="text">
      <style:text-properties fo:font-size="10pt" style:font-name-asian="Arial" style:font-size-asian="10pt" style:font-name-complex="Arial" style:font-size-complex="10pt"/>
    </style:style>
    <style:style style:name="P465" style:family="paragraph" style:parent-style-name="Normal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P466" style:family="paragraph" style:parent-style-name="Normal">
      <style:paragraph-properties fo:text-align="justify" fo:background-color="#ffffff"/>
    </style:style>
    <style:style style:name="T466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466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466_3" style:family="text">
      <style:text-properties fo:font-size="10pt" style:font-name-asian="Arial" style:font-size-asian="10pt" style:font-name-complex="Arial" style:font-size-complex="10pt"/>
    </style:style>
    <style:style style:name="T466_4" style:family="text">
      <style:text-properties fo:font-size="10pt" style:font-name-asian="Arial" style:font-size-asian="10pt" style:font-name-complex="Arial" style:font-size-complex="10pt"/>
    </style:style>
    <style:style style:name="T466_5" style:family="text">
      <style:text-properties fo:font-size="10pt" style:font-name-asian="Arial" style:font-size-asian="10pt" style:font-name-complex="Arial" style:font-size-complex="10pt"/>
    </style:style>
    <style:style style:name="P467" style:family="paragraph" style:parent-style-name="Normal">
      <style:paragraph-properties fo:text-align="justify" fo:background-color="#ffffff"/>
    </style:style>
    <style:style style:name="T467_1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P468" style:family="paragraph" style:parent-style-name="Normal">
      <style:paragraph-properties fo:text-align="justify" fo:background-color="#ffffff"/>
    </style:style>
    <style:style style:name="T468_1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P469" style:family="paragraph" style:parent-style-name="List_20_Paragraph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T469_1" style:family="text">
      <style:text-properties fo:font-size="10pt" style:font-name-asian="Arial" style:font-size-asian="10pt" style:font-name-complex="Arial" style:font-size-complex="10pt"/>
    </style:style>
    <style:style style:name="T469_2" style:family="text">
      <style:text-properties fo:font-size="10pt" style:font-name-asian="Arial" style:font-size-asian="10pt" style:font-name-complex="Arial" style:font-size-complex="10pt"/>
    </style:style>
    <style:style style:name="T469_3" style:family="text">
      <style:text-properties fo:font-size="10pt" style:font-name-asian="Arial" style:font-size-asian="10pt" style:font-name-complex="Arial" style:font-size-complex="10pt"/>
    </style:style>
    <style:style style:name="P470" style:family="paragraph" style:parent-style-name="List_20_Paragraph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T470_1" style:family="text">
      <style:text-properties fo:font-size="10pt" style:font-name-asian="Arial" style:font-size-asian="10pt" style:font-name-complex="Arial" style:font-size-complex="10pt"/>
    </style:style>
    <style:style style:name="T470_2" style:family="text">
      <style:text-properties fo:font-size="10pt" style:font-name-asian="Arial" style:font-size-asian="10pt" style:font-name-complex="Arial" style:font-size-complex="10pt"/>
    </style:style>
    <style:style style:name="T470_3" style:family="text">
      <style:text-properties fo:font-size="10pt" style:font-name-asian="Arial" style:font-size-asian="10pt" style:font-name-complex="Arial" style:font-size-complex="10pt"/>
    </style:style>
    <style:style style:name="P471" style:family="paragraph" style:parent-style-name="List_20_Paragraph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T471_1" style:family="text">
      <style:text-properties fo:font-size="10pt" style:font-name-asian="Arial" style:font-size-asian="10pt" style:font-name-complex="Arial" style:font-size-complex="10pt"/>
    </style:style>
    <style:style style:name="T471_2" style:family="text">
      <style:text-properties fo:font-size="10pt" style:font-name-asian="Arial" style:font-size-asian="10pt" style:font-name-complex="Arial" style:font-size-complex="10pt"/>
    </style:style>
    <style:style style:name="T471_3" style:family="text">
      <style:text-properties fo:font-size="10pt" style:font-name-asian="Arial" style:font-size-asian="10pt" style:font-name-complex="Arial" style:font-size-complex="10pt"/>
    </style:style>
    <style:style style:name="P472" style:family="paragraph" style:parent-style-name="List_20_Paragraph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T472_1" style:family="text">
      <style:text-properties fo:font-size="10pt" style:font-name-asian="Arial" style:font-size-asian="10pt" style:font-name-complex="Arial" style:font-size-complex="10pt"/>
    </style:style>
    <style:style style:name="P473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style:font-weight-complex="bold"/>
    </style:style>
    <style:style style:name="P474" style:family="paragraph" style:parent-style-name="Normal">
      <style:paragraph-properties fo:text-align="justify" fo:background-color="#ffffff"/>
    </style:style>
    <style:style style:name="T474_1" style:family="text">
      <style:text-properties style:font-name-asian="Arial" style:font-name-complex="Arial"/>
    </style:style>
    <style:style style:name="Table11" style:family="table">
      <style:table-properties table:align="left" style:width="16.967cm" fo:margin-left="0.185cm"/>
    </style:style>
    <style:style style:name="Column44" style:family="table-column">
      <style:table-column-properties style:column-width="3.307cm"/>
    </style:style>
    <style:style style:name="Column45" style:family="table-column">
      <style:table-column-properties style:column-width="0.665cm"/>
    </style:style>
    <style:style style:name="Column46" style:family="table-column">
      <style:table-column-properties style:column-width="2.267cm"/>
    </style:style>
    <style:style style:name="Column47" style:family="table-column">
      <style:table-column-properties style:column-width="1.931cm"/>
    </style:style>
    <style:style style:name="Column48" style:family="table-column">
      <style:table-column-properties style:column-width="2.566cm"/>
    </style:style>
    <style:style style:name="Column49" style:family="table-column">
      <style:table-column-properties style:column-width="5.814cm"/>
    </style:style>
    <style:style style:name="Column50" style:family="table-column">
      <style:table-column-properties style:column-width="0.113cm"/>
    </style:style>
    <style:style style:name="Column51" style:family="table-column">
      <style:table-column-properties style:column-width="0.303cm"/>
    </style:style>
    <style:style style:name="Row44" style:family="table-row">
      <style:table-row-properties style:min-row-height="0.714cm"/>
    </style:style>
    <style:style style:name="Cell131" style:family="table-cell">
      <style:table-cell-properties fo:background-color="#dbe5f1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75" style:family="paragraph" style:parent-style-name="Normal">
      <style:paragraph-properties fo:text-align="justify" fo:background-color="#ffffff"/>
    </style:style>
    <style:style style:name="T4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2" style:family="table-cell">
      <style:table-cell-properties fo:background-color="#ffffff" style:vertical-align="top" fo:border-top="#000000 0.035cm solid" fo:border-bottom="#000000 0.035cm solid" fo:padding-left="0.19cm" fo:padding-right="0.19cm" fo:border-right="#000000 0.035cm solid" fo:wrap-option="wrap"/>
    </style:style>
    <style:style style:name="P476" style:family="paragraph" style:parent-style-name="Normal">
      <style:paragraph-properties fo:text-align="justify" fo:background-color="#ffffff"/>
    </style:style>
    <style:style style:name="T4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7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5" style:family="table-row">
      <style:table-row-properties style:min-row-height="0.873cm"/>
    </style:style>
    <style:style style:name="Cell133" style:family="table-cell">
      <style:table-cell-properties fo:background-color="#dbe5f1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77" style:family="paragraph" style:parent-style-name="Normal">
      <style:paragraph-properties fo:text-align="justify" fo:background-color="#ffffff"/>
    </style:style>
    <style:style style:name="T4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4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478" style:family="paragraph" style:parent-style-name="Normal">
      <style:paragraph-properties fo:text-align="justify" fo:background-color="#ffffff"/>
    </style:style>
    <style:style style:name="T4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7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6" style:family="table-row">
      <style:table-row-properties style:min-row-height="0.873cm"/>
    </style:style>
    <style:style style:name="Cell135" style:family="table-cell">
      <style:table-cell-properties fo:background-color="#dbe5f1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79" style:family="paragraph" style:parent-style-name="Normal">
      <style:paragraph-properties fo:text-align="justify" fo:background-color="#ffffff"/>
    </style:style>
    <style:style style:name="T4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6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480" style:family="paragraph" style:parent-style-name="Normal">
      <style:paragraph-properties fo:text-align="justify" fo:background-color="#ffffff"/>
    </style:style>
    <style:style style:name="T4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7" style:family="table-cell">
      <style:table-cell-properties fo:background-color="#dbe5f1" style:vertical-align="top" fo:border-bottom="#000000 0.035cm solid" fo:padding-left="0.19cm" fo:padding-right="0.19cm" fo:border-right="#000000 0.035cm solid" fo:wrap-option="wrap"/>
    </style:style>
    <style:style style:name="P481" style:family="paragraph" style:parent-style-name="Normal">
      <style:paragraph-properties fo:text-align="justify" fo:background-color="#ffffff"/>
    </style:style>
    <style:style style:name="T4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8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482" style:family="paragraph" style:parent-style-name="Normal">
      <style:paragraph-properties fo:text-align="justify" fo:background-color="#ffffff"/>
    </style:style>
    <style:style style:name="T4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7" style:family="table-row">
      <style:table-row-properties style:min-row-height="0.212cm"/>
    </style:style>
    <style:style style:name="Cell139" style:family="table-cell">
      <style:table-cell-properties fo:background-color="#ffffff" style:vertical-align="top" fo:border-top="#000000 0.035cm solid" fo:border-bottom="#000000 0.035cm solid" fo:padding-left="0.19cm" fo:padding-right="0.19cm" fo:wrap-option="wrap"/>
    </style:style>
    <style:style style:name="P483" style:family="paragraph" style:parent-style-name="Normal">
      <style:paragraph-properties fo:text-align="justify" fo:background-color="#ffffff"/>
    </style:style>
    <style:style style:name="T4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84" style:family="paragraph" style:parent-style-name="Normal">
      <style:paragraph-properties fo:text-align="justify" fo:background-color="#ffffff"/>
    </style:style>
    <style:style style:name="T4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8" style:family="table-row">
      <style:table-row-properties style:min-row-height="0.556cm"/>
    </style:style>
    <style:style style:name="Cell140" style:family="table-cell">
      <style:table-cell-properties fo:background-color="#d9d9d9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85" style:family="paragraph" style:parent-style-name="Normal">
      <style:paragraph-properties fo:text-align="justify" fo:background-color="#ffffff"/>
    </style:style>
    <style:style style:name="T4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1" style:family="table-cell">
      <style:table-cell-properties fo:background-color="#d9d9d9" style:vertical-align="top" fo:border-bottom="#000000 0.035cm solid" fo:padding-left="0.19cm" fo:border-left="#000000 0.035cm solid" fo:padding-right="0.19cm" fo:border-right="#000000 0.035cm solid" fo:wrap-option="wrap"/>
    </style:style>
    <style:style style:name="P486" style:family="paragraph" style:parent-style-name="Normal">
      <style:paragraph-properties fo:text-align="justify" fo:background-color="#ffffff"/>
    </style:style>
    <style:style style:name="T4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2" style:family="table-cell">
      <style:table-cell-properties fo:background-color="#d9d9d9" style:vertical-align="top" fo:border-bottom="#000000 0.035cm solid" fo:padding-left="0.19cm" fo:padding-right="0.19cm" fo:border-right="#000000 0.035cm solid" fo:wrap-option="wrap"/>
    </style:style>
    <style:style style:name="P487" style:family="paragraph" style:parent-style-name="Normal">
      <style:paragraph-properties fo:text-align="justify" fo:background-color="#ffffff"/>
    </style:style>
    <style:style style:name="T4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8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9" style:family="table-row">
      <style:table-row-properties style:min-row-height="0.106cm"/>
    </style:style>
    <style:style style:name="Cell143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88" style:family="paragraph" style:parent-style-name="Normal">
      <style:paragraph-properties fo:text-align="justify" fo:background-color="#ffffff"/>
    </style:style>
    <style:style style:name="T4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8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8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4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89" style:family="paragraph" style:parent-style-name="Normal">
      <style:paragraph-properties fo:text-align="justify" fo:background-color="#ffffff"/>
    </style:style>
    <style:style style:name="T4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5" style:family="table-cell">
      <style:table-cell-properties fo:background-color="#ffffff" style:vertical-align="top" fo:border-top="#000000 0.035cm solid" fo:border-bottom="#000000 0.035cm solid" fo:padding-left="0.19cm" fo:padding-right="0.19cm" fo:border-right="#000000 0.035cm solid" fo:wrap-option="wrap"/>
    </style:style>
    <style:style style:name="P490" style:family="paragraph" style:parent-style-name="Normal">
      <style:paragraph-properties fo:text-align="justify" fo:background-color="#ffffff"/>
    </style:style>
    <style:style style:name="T4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9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9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91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92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93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94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95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0" style:family="table-row">
      <style:table-row-properties style:min-row-height="0.106cm"/>
    </style:style>
    <style:style style:name="Cell146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96" style:family="paragraph" style:parent-style-name="Normal">
      <style:paragraph-properties fo:text-align="justify" fo:background-color="#ffffff"/>
    </style:style>
    <style:style style:name="T4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7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97" style:family="paragraph" style:parent-style-name="Normal">
      <style:paragraph-properties fo:text-align="justify" fo:background-color="#ffffff"/>
    </style:style>
    <style:style style:name="T4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8" style:family="table-cell">
      <style:table-cell-properties fo:background-color="#ffffff" style:vertical-align="top" fo:border-top="#000000 0.035cm solid" fo:border-bottom="#000000 0.035cm solid" fo:padding-left="0.19cm" fo:padding-right="0.19cm" fo:border-right="#000000 0.035cm solid" fo:wrap-option="wrap"/>
    </style:style>
    <style:style style:name="P498" style:family="paragraph" style:parent-style-name="Normal">
      <style:paragraph-properties fo:text-align="justify" fo:background-color="#ffffff"/>
    </style:style>
    <style:style style:name="T4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9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9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99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00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01" style:family="paragraph" style:parent-style-name="List_20_Paragraph">
      <style:paragraph-properties fo:text-align="justify" fo:background-color="#ffffff" fo:text-indent="-0.635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1" style:family="table-row">
      <style:table-row-properties style:min-row-height="0.529cm"/>
    </style:style>
    <style:style style:name="Cell149" style:family="table-cell">
      <style:table-cell-properties style:vertical-align="middle" fo:border-top="#000000 0.035cm solid" fo:padding-left="0.19cm" fo:padding-right="0.19cm" fo:wrap-option="wrap"/>
    </style:style>
    <style:style style:name="P502" style:family="paragraph" style:parent-style-name="Normal">
      <style:paragraph-properties fo:text-align="justify" fo:background-color="#ffffff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50" style:family="table-cell">
      <style:table-cell-properties style:vertical-align="middle" fo:border-top="#000000 0.035cm solid" fo:padding-left="0.19cm" fo:padding-right="0.19cm" fo:wrap-option="wrap"/>
    </style:style>
    <style:style style:name="P503" style:family="paragraph" style:parent-style-name="Normal">
      <style:paragraph-properties fo:text-align="justify" fo:background-color="#ffffff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51" style:family="table-cell">
      <style:table-cell-properties style:vertical-align="middle" fo:padding-left="0.19cm" fo:padding-right="0.19cm" fo:wrap-option="wrap"/>
    </style:style>
    <style:style style:name="P504" style:family="paragraph" style:parent-style-name="Normal">
      <style:paragraph-properties fo:text-align="justify" fo:background-color="#ffffff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52" style:family="table-cell">
      <style:table-cell-properties style:vertical-align="middle" fo:border-top="#000000 0.035cm solid" fo:padding-left="0.19cm" fo:padding-right="0.19cm" fo:wrap-option="wrap"/>
    </style:style>
    <style:style style:name="P505" style:family="paragraph" style:parent-style-name="Normal">
      <style:paragraph-properties fo:text-align="justify" fo:background-color="#ffffff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53" style:family="table-cell">
      <style:table-cell-properties style:vertical-align="middle" fo:padding-left="0.19cm" fo:padding-right="0.19cm" fo:wrap-option="wrap"/>
    </style:style>
    <style:style style:name="P506" style:family="paragraph" style:parent-style-name="Normal">
      <style:paragraph-properties fo:text-align="justify" fo:background-color="#ffffff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54" style:family="table-cell">
      <style:table-cell-properties style:vertical-align="middle" fo:padding-left="0.19cm" fo:padding-right="0.19cm" fo:wrap-option="wrap"/>
    </style:style>
    <style:style style:name="P507" style:family="paragraph" style:parent-style-name="Normal">
      <style:paragraph-properties fo:text-align="justify" fo:background-color="#ffffff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55" style:family="table-cell">
      <style:table-cell-properties style:vertical-align="middle" fo:padding-left="0.19cm" fo:padding-right="0.19cm" fo:wrap-option="wrap"/>
    </style:style>
    <style:style style:name="P508" style:family="paragraph" style:parent-style-name="Normal">
      <style:paragraph-properties fo:text-align="justify" fo:background-color="#ffffff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509" style:family="paragraph" style:parent-style-name="Normal">
      <style:paragraph-properties fo:text-align="justify" fo:background-color="#ffffff"/>
    </style:style>
    <style:style style:name="T509_1" style:family="text">
      <style:text-properties fo:font-size="10pt" style:font-name-asian="Arial" style:font-size-asian="10pt" style:font-name-complex="Arial" style:font-size-complex="10pt"/>
    </style:style>
    <style:style style:name="P510" style:family="paragraph" style:parent-style-name="Normal">
      <style:paragraph-properties fo:text-align="justify" fo:background-color="#ffffff"/>
    </style:style>
    <style:style style:name="T510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510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510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510_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510_5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510_6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P511" style:family="paragraph" style:parent-style-name="Normal">
      <style:paragraph-properties fo:text-align="justify" fo:background-color="#ffffff"/>
    </style:style>
    <style:style style:name="T511_1" style:family="text">
      <style:text-properties fo:font-size="10pt" style:font-name-asian="Arial" style:font-size-asian="10pt" style:font-name-complex="Arial" style:font-size-complex="10pt"/>
    </style:style>
    <style:style style:name="P512" style:family="paragraph" style:parent-style-name="Normal">
      <style:paragraph-properties fo:text-align="justify" fo:background-color="#ffffff"/>
    </style:style>
    <style:style style:name="T512_1" style:family="text">
      <style:text-properties fo:font-size="10pt" style:font-name-asian="Arial" style:font-size-asian="10pt" style:font-name-complex="Arial" style:font-size-complex="10pt"/>
    </style:style>
    <style:style style:name="P513" style:family="paragraph" style:parent-style-name="Normal">
      <style:paragraph-properties fo:text-align="justify" fo:background-color="#ffffff"/>
    </style:style>
    <style:style style:name="T513_1" style:family="text">
      <style:text-properties fo:font-size="10pt" style:font-name-asian="Arial" style:font-size-asian="10pt" style:font-name-complex="Arial" style:font-size-complex="10pt"/>
    </style:style>
    <style:style style:name="P514" style:family="paragraph" style:parent-style-name="Normal">
      <style:paragraph-properties fo:text-align="justify" fo:background-color="#ffffff"/>
    </style:style>
    <style:style style:name="T514_1" style:family="text">
      <style:text-properties fo:font-size="10pt" style:font-name-asian="Arial" style:font-size-asian="10pt" style:font-name-complex="Arial" style:font-size-complex="10pt"/>
    </style:style>
    <style:style style:name="T514_2" style:family="text">
      <style:text-properties fo:font-size="10pt" style:font-name-asian="Arial" style:font-size-asian="10pt" style:font-name-complex="Arial" style:font-size-complex="10pt"/>
    </style:style>
    <style:style style:name="T514_3" style:family="text">
      <style:text-properties fo:font-size="10pt" style:font-name-asian="Arial" style:font-size-asian="10pt" style:font-name-complex="Arial" style:font-size-complex="10pt"/>
    </style:style>
    <style:style style:name="T514_4" style:family="text">
      <style:text-properties fo:font-size="10pt" style:font-name-asian="Arial" style:font-size-asian="10pt" style:font-name-complex="Arial" style:font-size-complex="10pt"/>
    </style:style>
    <style:style style:name="T514_5" style:family="text">
      <style:text-properties fo:font-size="10pt" style:font-name-asian="Arial" style:font-size-asian="10pt" style:font-name-complex="Arial" style:font-size-complex="10pt"/>
    </style:style>
    <style:style style:name="T514_6" style:family="text">
      <style:text-properties fo:font-size="10pt" style:font-name-asian="Arial" style:font-size-asian="10pt" style:font-name-complex="Arial" style:font-size-complex="10pt"/>
    </style:style>
    <style:style style:name="T514_7" style:family="text">
      <style:text-properties fo:font-size="10pt" style:font-name-asian="Arial" style:font-size-asian="10pt" style:font-name-complex="Arial" style:font-size-complex="10pt"/>
    </style:style>
    <style:style style:name="T514_8" style:family="text">
      <style:text-properties fo:font-size="10pt" style:font-name-asian="Arial" style:font-size-asian="10pt" style:font-name-complex="Arial" style:font-size-complex="10pt"/>
    </style:style>
    <style:style style:name="T514_9" style:family="text">
      <style:text-properties fo:font-size="10pt" style:font-name-asian="Arial" style:font-size-asian="10pt" style:font-name-complex="Arial" style:font-size-complex="10pt"/>
    </style:style>
    <style:style style:name="T514_10" style:family="text">
      <style:text-properties fo:font-size="10pt" style:font-name-asian="Arial" style:font-size-asian="10pt" style:font-name-complex="Arial" style:font-size-complex="10pt"/>
    </style:style>
    <style:style style:name="T514_11" style:family="text">
      <style:text-properties fo:font-size="10pt" style:font-name-asian="Arial" style:font-size-asian="10pt" style:font-name-complex="Arial" style:font-size-complex="10pt"/>
    </style:style>
    <style:style style:name="T514_12" style:family="text">
      <style:text-properties fo:font-size="10pt" style:font-name-asian="Arial" style:font-size-asian="10pt" style:font-name-complex="Arial" style:font-size-complex="10pt"/>
    </style:style>
    <style:style style:name="T514_13" style:family="text">
      <style:text-properties fo:font-size="10pt" style:font-name-asian="Arial" style:font-size-asian="10pt" style:font-name-complex="Arial" style:font-size-complex="10pt"/>
    </style:style>
    <style:style style:name="T514_14" style:family="text">
      <style:text-properties fo:font-size="10pt" style:font-name-asian="Arial" style:font-size-asian="10pt" style:font-name-complex="Arial" style:font-size-complex="10pt"/>
    </style:style>
    <style:style style:name="T514_15" style:family="text">
      <style:text-properties fo:font-size="10pt" style:font-name-asian="Arial" style:font-size-asian="10pt" style:font-name-complex="Arial" style:font-size-complex="10pt"/>
    </style:style>
    <style:style style:name="T514_16" style:family="text">
      <style:text-properties fo:font-size="10pt" style:font-name-asian="Arial" style:font-size-asian="10pt" style:font-name-complex="Arial" style:font-size-complex="10pt"/>
    </style:style>
    <style:style style:name="T514_17" style:family="text">
      <style:text-properties fo:font-size="10pt" style:font-name-asian="Arial" style:font-size-asian="10pt" style:font-name-complex="Arial" style:font-size-complex="10pt"/>
    </style:style>
    <style:style style:name="T514_18" style:family="text">
      <style:text-properties fo:font-size="10pt" style:font-name-asian="Arial" style:font-size-asian="10pt" style:font-name-complex="Arial" style:font-size-complex="10pt"/>
    </style:style>
    <style:style style:name="T514_19" style:family="text">
      <style:text-properties fo:font-size="10pt" style:font-name-asian="Arial" style:font-size-asian="10pt" style:font-name-complex="Arial" style:font-size-complex="10pt"/>
    </style:style>
    <style:style style:name="T514_20" style:family="text">
      <style:text-properties fo:font-size="10pt" style:font-name-asian="Arial" style:font-size-asian="10pt" style:font-name-complex="Arial" style:font-size-complex="10pt"/>
    </style:style>
    <style:style style:name="P515" style:family="paragraph" style:parent-style-name="Normal">
      <style:paragraph-properties fo:text-align="justify" fo:background-color="#ffffff"/>
    </style:style>
    <style:style style:name="T515_1" style:family="text">
      <style:text-properties fo:font-size="10pt" style:font-name-asian="Arial" style:font-size-asian="10pt" style:font-name-complex="Arial" style:font-size-complex="10pt"/>
    </style:style>
    <style:style style:name="P516" style:family="paragraph" style:parent-style-name="Normal">
      <style:paragraph-properties fo:text-align="justify" fo:background-color="#ffffff"/>
    </style:style>
    <style:style style:name="T516_1" style:family="text">
      <style:text-properties fo:font-size="10pt" style:font-name-asian="Arial" style:font-size-asian="10pt" style:font-name-complex="Arial" style:font-size-complex="10pt"/>
    </style:style>
    <style:style style:name="T516_2" style:family="text">
      <style:text-properties fo:font-size="10pt" style:font-name-asian="Arial" style:font-size-asian="10pt" style:font-name-complex="Arial" style:font-size-complex="10pt"/>
    </style:style>
    <style:style style:name="T516_3" style:family="text">
      <style:text-properties fo:font-size="10pt" style:font-name-asian="Arial" style:font-size-asian="10pt" style:font-name-complex="Arial" style:font-size-complex="10pt"/>
    </style:style>
    <style:style style:name="T516_4" style:family="text">
      <style:text-properties fo:font-size="10pt" style:font-name-asian="Arial" style:font-size-asian="10pt" style:font-name-complex="Arial" style:font-size-complex="10pt"/>
    </style:style>
    <style:style style:name="T516_5" style:family="text">
      <style:text-properties fo:font-size="10pt" style:font-name-asian="Arial" style:font-size-asian="10pt" style:font-name-complex="Arial" style:font-size-complex="10pt"/>
    </style:style>
    <style:style style:name="P517" style:family="paragraph" style:parent-style-name="Normal">
      <style:paragraph-properties fo:text-align="justify" fo:background-color="#ffffff"/>
    </style:style>
    <style:style style:name="T517_1" style:family="text">
      <style:text-properties fo:font-size="10pt" style:font-name-asian="Arial" style:font-size-asian="10pt" style:font-name-complex="Arial" style:font-size-complex="10pt"/>
    </style:style>
    <style:style style:name="P518" style:family="paragraph" style:parent-style-name="Normal">
      <style:paragraph-properties fo:text-align="justify" fo:background-color="#ffffff"/>
    </style:style>
    <style:style style:name="T518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P519" style:family="paragraph" style:parent-style-name="Normal">
      <style:paragraph-properties fo:text-align="justify" fo:background-color="#ffffff"/>
    </style:style>
    <style:style style:name="T519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19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19_3" style:family="text">
      <style:text-properties fo:font-size="10pt" style:font-name-asian="Arial" style:font-size-asian="10pt" style:font-name-complex="Arial" style:font-size-complex="10pt"/>
    </style:style>
    <style:style style:name="T519_4" style:family="text">
      <style:text-properties fo:font-size="10pt" style:font-name-asian="Arial" style:font-size-asian="10pt" style:font-name-complex="Arial" style:font-size-complex="10pt"/>
    </style:style>
    <style:style style:name="T519_5" style:family="text">
      <style:text-properties fo:font-size="10pt" style:font-name-asian="Arial" style:font-size-asian="10pt" style:font-name-complex="Arial" style:font-size-complex="10pt"/>
    </style:style>
    <style:style style:name="T519_6" style:family="text">
      <style:text-properties fo:font-size="10pt" style:font-name-asian="Arial" style:font-size-asian="10pt" style:font-name-complex="Arial" style:font-size-complex="10pt"/>
    </style:style>
    <style:style style:name="T519_7" style:family="text">
      <style:text-properties fo:font-size="10pt" style:font-name-asian="Arial" style:font-size-asian="10pt" style:font-name-complex="Arial" style:font-size-complex="10pt"/>
    </style:style>
    <style:style style:name="P520" style:family="paragraph" style:parent-style-name="Normal">
      <style:paragraph-properties fo:text-align="justify" fo:background-color="#ffffff"/>
    </style:style>
    <style:style style:name="T520_1" style:family="text">
      <style:text-properties fo:font-size="10pt" style:font-name-asian="Arial" style:font-size-asian="10pt" style:font-name-complex="Arial" style:font-size-complex="10pt"/>
    </style:style>
    <style:style style:name="P521" style:family="paragraph" style:parent-style-name="Normal">
      <style:paragraph-properties fo:text-align="justify" fo:background-color="#ffffff"/>
    </style:style>
    <style:style style:name="T521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22" style:family="paragraph" style:parent-style-name="List_20_Paragraph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T522_1" style:family="text">
      <style:text-properties fo:font-size="10pt" style:font-name-asian="Arial" style:font-size-asian="10pt" style:font-name-complex="Arial" style:font-size-complex="10pt"/>
    </style:style>
    <style:style style:name="P523" style:family="paragraph" style:parent-style-name="List_20_Paragraph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T523_1" style:family="text">
      <style:text-properties fo:font-size="10pt" style:font-name-asian="Arial" style:font-size-asian="10pt" style:font-name-complex="Arial" style:font-size-complex="10pt"/>
    </style:style>
    <style:style style:name="P524" style:family="paragraph" style:parent-style-name="List_20_Paragraph">
      <style:paragraph-properties fo:text-align="justify" fo:background-color="#ffffff"/>
    </style:style>
    <style:style style:name="T524_1" style:family="text">
      <style:text-properties fo:font-size="10pt" style:font-name-asian="Arial" style:font-size-asian="10pt" style:font-name-complex="Arial" style:font-size-complex="10pt"/>
    </style:style>
    <style:style style:name="T524_2" style:family="text" style:parent-style-name="List_20_Paragraph">
      <style:text-properties fo:font-size="10pt" style:font-name-asian="Arial" style:font-size-asian="10pt" style:font-name-complex="Arial" style:font-size-complex="10pt"/>
    </style:style>
    <style:style style:name="P525" style:family="paragraph" style:parent-style-name="Footnote_20_text"/>
    <style:style style:name="T525_1" style:family="text"/>
    <style:style style:name="T525_2" style:family="text">
      <style:text-properties style:font-name="Aptos" style:font-name-asian="Aptos" style:font-name-complex="Aptos"/>
    </style:style>
    <style:style style:name="T525_3" style:family="text">
      <style:text-properties style:text-position="super 58%" fo:font-size="10pt" style:font-name-asian="Arial" style:font-size-asian="10pt" style:font-name-complex="Arial" style:font-size-complex="10pt"/>
    </style:style>
    <style:style style:name="P526" style:family="paragraph" style:parent-style-name="List_20_Paragraph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T526_1" style:family="text">
      <style:text-properties fo:font-size="10pt" style:font-name-asian="Arial" style:font-size-asian="10pt" style:font-name-complex="Arial" style:font-size-complex="10pt"/>
    </style:style>
    <style:style style:name="P527" style:family="paragraph" style:parent-style-name="List_20_Paragraph">
      <style:paragraph-properties fo:text-align="justify" fo:background-color="#ffffff"/>
    </style:style>
    <style:style style:name="T527_1" style:family="text">
      <style:text-properties fo:font-size="10pt" style:font-name-asian="Arial" style:font-size-asian="10pt" style:font-name-complex="Arial" style:font-size-complex="10pt"/>
    </style:style>
    <style:style style:name="T527_2" style:family="text">
      <style:text-properties fo:font-size="10pt" style:font-name-asian="Arial" style:font-size-asian="10pt" style:font-name-complex="Arial" style:font-size-complex="10pt"/>
    </style:style>
    <style:style style:name="T527_3" style:family="text">
      <style:text-properties fo:font-size="10pt" style:font-name-asian="Arial" style:font-size-asian="10pt" style:font-name-complex="Arial" style:font-size-complex="10pt"/>
    </style:style>
    <style:style style:name="T527_4" style:family="text" style:parent-style-name="List_20_Paragraph">
      <style:text-properties fo:font-size="10pt" style:font-name-asian="Arial" style:font-size-asian="10pt" style:font-name-complex="Arial" style:font-size-complex="10pt"/>
    </style:style>
    <style:style style:name="P528" style:family="paragraph" style:parent-style-name="Footnote_20_text"/>
    <style:style style:name="T528_1" style:family="text"/>
    <style:style style:name="T528_2" style:family="text">
      <style:text-properties style:font-name="Aptos" style:font-name-asian="Aptos" style:font-name-complex="Aptos"/>
    </style:style>
    <style:style style:name="T528_3" style:family="text">
      <style:text-properties fo:font-size="10pt" style:font-name-asian="Arial" style:font-size-asian="10pt" style:font-name-complex="Arial" style:font-size-complex="10pt"/>
    </style:style>
    <style:style style:name="P529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530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531" style:family="paragraph" style:parent-style-name="Normal">
      <style:paragraph-properties fo:text-align="justify" fo:background-color="#ffffff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31_1" style:family="text">
      <style:text-properties fo:font-size="14pt" style:font-size-asian="14pt" style:font-name-complex="Arial" style:font-size-complex="14pt" fo:font-weight="bold" style:font-weight-asian="bold"/>
    </style:style>
    <style:style style:name="P532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533" style:family="paragraph" style:parent-style-name="paragraph">
      <style:paragraph-properties fo:text-align="justify" fo:background-color="#ffffff" fo:margin-top="0cm"/>
    </style:style>
    <style:style style:name="T533_1" style:family="text" style:parent-style-name="eop">
      <style:text-properties style:font-name="Arial" fo:font-size="10pt" style:font-size-asian="10pt" style:font-name-complex="Arial" style:font-size-complex="10pt"/>
    </style:style>
    <style:style style:name="P534" style:family="paragraph" style:parent-style-name="paragraph">
      <style:paragraph-properties fo:text-align="justify" fo:background-color="#ffffff" fo:margin-top="0cm"/>
    </style:style>
    <style:style style:name="T534_1" style:family="text" style:parent-style-name="normaltextrun">
      <style:text-properties style:font-name="Arial" fo:font-size="11pt" style:font-size-asian="11pt" style:font-name-complex="Arial" style:font-size-complex="11pt" fo:language="en" fo:font-weight="bold" style:font-weight-asian="bold" style:font-weight-complex="bold"/>
    </style:style>
    <style:style style:name="T534_2" style:family="text" style:parent-style-name="normaltextrun">
      <style:text-properties style:font-name="Arial" fo:font-size="11pt" style:font-size-asian="11pt" style:font-name-complex="Arial" style:font-size-complex="11pt" fo:language="en" fo:font-weight="bold" style:font-weight-asian="bold" style:font-weight-complex="bold"/>
    </style:style>
    <style:style style:name="T534_3" style:family="text" style:parent-style-name="normaltextrun">
      <style:text-properties style:font-name="Arial" fo:font-size="11pt" style:font-size-asian="11pt" style:font-name-complex="Arial" style:font-size-complex="11pt" fo:language="en" fo:font-weight="bold" style:font-weight-asian="bold" style:font-weight-complex="bold"/>
    </style:style>
    <style:style style:name="P535" style:family="paragraph" style:parent-style-name="paragraph">
      <style:paragraph-properties fo:text-align="justify" fo:background-color="#ffffff" fo:margin-top="0cm" fo:margin-bottom="0cm"/>
    </style:style>
    <style:style style:name="T535_1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5_2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5_3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5_4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5_5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5_6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5_7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P536" style:family="paragraph" style:parent-style-name="paragraph">
      <style:paragraph-properties fo:text-align="justify" fo:background-color="#ffffff"/>
    </style:style>
    <style:style style:name="T536_1" style:family="text" style:parent-style-name="normaltextrun">
      <style:text-properties style:font-name="Arial"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T536_2" style:family="text" style:parent-style-name="normaltextrun">
      <style:text-properties style:font-name="Arial"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T536_3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6_4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6_5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6_6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6_7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6_8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6_9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6_10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6_11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6_12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6_13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6_14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6_15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6_16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P537" style:family="paragraph" style:parent-style-name="paragraph">
      <style:paragraph-properties fo:text-align="justify" fo:background-color="#ffffff" fo:margin-top="0cm"/>
    </style:style>
    <style:style style:name="T537_1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7_2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7_3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7_4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7_5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7_6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7_7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7_8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7_9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P538" style:family="paragraph" style:parent-style-name="paragraph">
      <style:paragraph-properties fo:text-align="justify" fo:background-color="#ffffff" fo:margin-top="0cm"/>
      <style:text-properties style:font-name="Arial"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P539" style:family="paragraph" style:parent-style-name="paragraph">
      <style:paragraph-properties fo:text-align="justify" fo:background-color="#ffffff" fo:margin-top="0cm" fo:margin-bottom="0cm"/>
    </style:style>
    <style:style style:name="T539_1" style:family="text" style:parent-style-name="normaltextrun">
      <style:text-properties style:font-name="Arial" fo:font-size="10pt" style:font-size-asian="10pt" style:font-name-complex="Arial" style:font-size-complex="10pt" fo:language="en" fo:font-weight="bold" style:font-weight-asian="bold" style:font-weight-complex="bold"/>
    </style:style>
    <style:style style:name="T539_2" style:family="text" style:parent-style-name="normaltextrun">
      <style:text-properties style:font-name="Arial" fo:font-size="10pt" style:font-size-asian="10pt" style:font-name-complex="Arial" style:font-size-complex="10pt" fo:language="en"/>
    </style:style>
    <style:style style:name="T539_3" style:family="text" style:parent-style-name="normaltextrun">
      <style:text-properties style:font-name="Arial" fo:font-size="10pt" style:font-size-asian="10pt" style:font-name-complex="Arial" style:font-size-complex="10pt" fo:language="en"/>
    </style:style>
    <style:style style:name="T539_4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9_5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9_6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9_7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9_8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9_9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39_10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P540" style:family="paragraph" style:parent-style-name="paragraph">
      <style:paragraph-properties fo:text-align="justify" fo:background-color="#ffffff"/>
    </style:style>
    <style:style style:name="T540_1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P541" style:family="paragraph" style:parent-style-name="paragraph">
      <style:paragraph-properties fo:text-align="justify" fo:background-color="#ffffff" fo:margin-top="0cm" fo:margin-bottom="0cm"/>
    </style:style>
    <style:style style:name="T541_1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able12" style:family="table">
      <style:table-properties table:align="left" style:width="18.494cm" fo:margin-left="-0.009cm"/>
    </style:style>
    <style:style style:name="Column52" style:family="table-column">
      <style:table-column-properties style:column-width="4.41cm"/>
    </style:style>
    <style:style style:name="Column53" style:family="table-column">
      <style:table-column-properties style:column-width="1.974cm"/>
    </style:style>
    <style:style style:name="Column54" style:family="table-column">
      <style:table-column-properties style:column-width="2.267cm"/>
    </style:style>
    <style:style style:name="Column55" style:family="table-column">
      <style:table-column-properties style:column-width="2.267cm"/>
    </style:style>
    <style:style style:name="Column56" style:family="table-column">
      <style:table-column-properties style:column-width="1.988cm"/>
    </style:style>
    <style:style style:name="Column57" style:family="table-column">
      <style:table-column-properties style:column-width="1.882cm"/>
    </style:style>
    <style:style style:name="Column58" style:family="table-column">
      <style:table-column-properties style:column-width="1.854cm"/>
    </style:style>
    <style:style style:name="Column59" style:family="table-column">
      <style:table-column-properties style:column-width="1.854cm"/>
    </style:style>
    <style:style style:name="Row52" style:family="table-row"/>
    <style:style style:name="Cell156" style:family="table-cell">
      <style:table-cell-properties fo:background-color="#00347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line-height="108%" fo:margin-bottom="0.212cm"/>
    </style:style>
    <style:style style:name="T542_1" style:family="text">
      <style:text-properties fo:color="#ffffff"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157" style:family="table-cell">
      <style:table-cell-properties fo:background-color="#00347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line-height="108%" fo:margin-bottom="0.212cm"/>
    </style:style>
    <style:style style:name="T543_1" style:family="text">
      <style:text-properties fo:color="#ffffff"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158" style:family="table-cell">
      <style:table-cell-properties fo:background-color="#00347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line-height="108%" fo:margin-bottom="0.212cm"/>
    </style:style>
    <style:style style:name="T544_1" style:family="text">
      <style:text-properties fo:color="#ffffff"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159" style:family="table-cell">
      <style:table-cell-properties fo:background-color="#00347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line-height="108%" fo:margin-bottom="0.212cm"/>
    </style:style>
    <style:style style:name="T545_1" style:family="text">
      <style:text-properties fo:color="#ffffff"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160" style:family="table-cell">
      <style:table-cell-properties fo:background-color="#00347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line-height="108%" fo:margin-bottom="0.212cm"/>
    </style:style>
    <style:style style:name="T546_1" style:family="text">
      <style:text-properties fo:color="#ffffff"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161" style:family="table-cell">
      <style:table-cell-properties fo:background-color="#00347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line-height="108%" fo:margin-bottom="0.212cm"/>
    </style:style>
    <style:style style:name="T547_1" style:family="text">
      <style:text-properties fo:color="#ffffff"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162" style:family="table-cell">
      <style:table-cell-properties fo:background-color="#00347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line-height="108%" fo:margin-bottom="0.212cm"/>
    </style:style>
    <style:style style:name="T548_1" style:family="text">
      <style:text-properties fo:color="#ffffff"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163" style:family="table-cell">
      <style:table-cell-properties fo:background-color="#00347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line-height="108%" fo:margin-bottom="0.212cm"/>
    </style:style>
    <style:style style:name="T549_1" style:family="text">
      <style:text-properties fo:color="#ffffff"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Row53" style:family="table-row"/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line-height="108%" fo:margin-bottom="0.212cm"/>
    </style:style>
    <style:style style:name="T550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line-height="108%" fo:margin-bottom="0.212cm"/>
    </style:style>
    <style:style style:name="T551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line-height="108%" fo:margin-bottom="0.212cm"/>
    </style:style>
    <style:style style:name="T552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line-height="108%" fo:margin-bottom="0.212cm"/>
    </style:style>
    <style:style style:name="T553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line-height="108%" fo:margin-bottom="0.212cm"/>
    </style:style>
    <style:style style:name="T554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line-height="108%" fo:margin-bottom="0.212cm"/>
    </style:style>
    <style:style style:name="T555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line-height="108%" fo:margin-bottom="0.212cm"/>
    </style:style>
    <style:style style:name="T556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line-height="108%" fo:margin-bottom="0.212cm"/>
    </style:style>
    <style:style style:name="T557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Row54" style:family="table-row"/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line-height="108%" fo:margin-bottom="0.212cm"/>
    </style:style>
    <style:style style:name="T558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558_2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558_3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line-height="108%" fo:margin-bottom="0.212cm"/>
    </style:style>
    <style:style style:name="T559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line-height="108%" fo:margin-bottom="0.212cm"/>
    </style:style>
    <style:style style:name="T560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line-height="108%" fo:margin-bottom="0.212cm"/>
    </style:style>
    <style:style style:name="T561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paragraph-properties fo:line-height="108%" fo:margin-bottom="0.212cm"/>
    </style:style>
    <style:style style:name="T562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line-height="108%" fo:margin-bottom="0.212cm"/>
    </style:style>
    <style:style style:name="T563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paragraph-properties fo:line-height="108%" fo:margin-bottom="0.212cm"/>
    </style:style>
    <style:style style:name="T564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paragraph-properties fo:line-height="108%" fo:margin-bottom="0.212cm"/>
    </style:style>
    <style:style style:name="T565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Row55" style:family="table-row"/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paragraph-properties fo:line-height="108%" fo:margin-bottom="0.212cm"/>
    </style:style>
    <style:style style:name="T566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566_2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566_3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>
      <style:paragraph-properties fo:line-height="108%" fo:margin-bottom="0.212cm"/>
    </style:style>
    <style:style style:name="T567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>
      <style:paragraph-properties fo:line-height="108%" fo:margin-bottom="0.212cm"/>
    </style:style>
    <style:style style:name="T568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paragraph-properties fo:line-height="108%" fo:margin-bottom="0.212cm"/>
    </style:style>
    <style:style style:name="T569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paragraph-properties fo:line-height="108%" fo:margin-bottom="0.212cm"/>
    </style:style>
    <style:style style:name="T570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paragraph-properties fo:line-height="108%" fo:margin-bottom="0.212cm"/>
    </style:style>
    <style:style style:name="T571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paragraph-properties fo:line-height="108%" fo:margin-bottom="0.212cm"/>
    </style:style>
    <style:style style:name="T572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paragraph-properties fo:line-height="108%" fo:margin-bottom="0.212cm"/>
    </style:style>
    <style:style style:name="T573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Row56" style:family="table-row"/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paragraph-properties fo:line-height="108%" fo:margin-bottom="0.212cm"/>
    </style:style>
    <style:style style:name="T574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574_2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paragraph-properties fo:line-height="108%" fo:margin-bottom="0.212cm"/>
    </style:style>
    <style:style style:name="T575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paragraph-properties fo:line-height="108%" fo:margin-bottom="0.212cm"/>
    </style:style>
    <style:style style:name="T576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paragraph-properties fo:line-height="108%" fo:margin-bottom="0.212cm"/>
    </style:style>
    <style:style style:name="T577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8" style:family="paragraph" style:parent-style-name="Normal">
      <style:paragraph-properties fo:line-height="108%" fo:margin-bottom="0.212cm"/>
    </style:style>
    <style:style style:name="T578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9" style:family="paragraph" style:parent-style-name="Normal">
      <style:paragraph-properties fo:line-height="108%" fo:margin-bottom="0.212cm"/>
    </style:style>
    <style:style style:name="T579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>
      <style:paragraph-properties fo:line-height="108%" fo:margin-bottom="0.212cm"/>
    </style:style>
    <style:style style:name="T580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paragraph-properties fo:line-height="108%" fo:margin-bottom="0.212cm"/>
    </style:style>
    <style:style style:name="T581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Row57" style:family="table-row"/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2" style:family="paragraph" style:parent-style-name="Normal">
      <style:paragraph-properties fo:line-height="108%" fo:margin-bottom="0.212cm"/>
    </style:style>
    <style:style style:name="T582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3" style:family="paragraph" style:parent-style-name="Normal">
      <style:paragraph-properties fo:line-height="108%" fo:margin-bottom="0.212cm"/>
    </style:style>
    <style:style style:name="T583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4" style:family="paragraph" style:parent-style-name="Normal">
      <style:paragraph-properties fo:line-height="108%" fo:margin-bottom="0.212cm"/>
    </style:style>
    <style:style style:name="T584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5" style:family="paragraph" style:parent-style-name="Normal">
      <style:paragraph-properties fo:line-height="108%" fo:margin-bottom="0.212cm"/>
    </style:style>
    <style:style style:name="T585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6" style:family="paragraph" style:parent-style-name="Normal">
      <style:paragraph-properties fo:line-height="108%" fo:margin-bottom="0.212cm"/>
    </style:style>
    <style:style style:name="T586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Normal">
      <style:paragraph-properties fo:line-height="108%" fo:margin-bottom="0.212cm"/>
    </style:style>
    <style:style style:name="T587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8" style:family="paragraph" style:parent-style-name="Normal">
      <style:paragraph-properties fo:line-height="108%" fo:margin-bottom="0.212cm"/>
    </style:style>
    <style:style style:name="T588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Normal">
      <style:paragraph-properties fo:line-height="108%" fo:margin-bottom="0.212cm"/>
    </style:style>
    <style:style style:name="T589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P590" style:family="paragraph" style:parent-style-name="paragraph">
      <style:paragraph-properties fo:text-align="justify" fo:background-color="#ffffff"/>
    </style:style>
    <style:style style:name="T590_1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0_2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0_3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0_4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0_5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P591" style:family="paragraph" style:parent-style-name="paragraph">
      <style:paragraph-properties fo:text-align="justify" fo:background-color="#ffffff"/>
    </style:style>
    <style:style style:name="T591_1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1_2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1_3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1_4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1_5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1_6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1_7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1_8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1_9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1_10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1_11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1_12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1_13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T591_14" style:family="text" style:parent-style-name="normaltextrun">
      <style:text-properties style:font-name="Arial" fo:font-size="10pt" style:font-size-asian="10pt" style:font-name-complex="Arial" style:font-size-complex="10pt" fo:language="en" fo:country="US"/>
    </style:style>
    <style:style style:name="P592" style:family="paragraph" style:parent-style-name="paragraph">
      <style:paragraph-properties fo:text-align="justify" fo:background-color="#ffffff" fo:margin-top="0cm" fo:margin-bottom="0cm"/>
    </style:style>
    <style:style style:name="T592_1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92_2" style:family="text" style:parent-style-name="normaltextrun">
      <style:text-properties style:font-name="Arial" fo:font-size="10pt" style:font-size-asian="10pt" style:font-name-complex="Arial" style:font-size-complex="10pt"/>
    </style:style>
    <style:style style:name="P593" style:family="paragraph" style:parent-style-name="paragraph">
      <style:paragraph-properties fo:text-align="justify" fo:background-color="#ffffff"/>
    </style:style>
    <style:style style:name="T593_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3_2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3_3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3_4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3_5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3_6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3_7" style:family="text" style:parent-style-name="normaltextrun">
      <style:text-properties style:font-name="Arial" fo:font-size="10pt" style:font-size-asian="10pt" style:font-name-complex="Arial" style:font-size-complex="10pt"/>
    </style:style>
    <style:style style:name="P594" style:family="paragraph" style:parent-style-name="paragraph">
      <style:paragraph-properties fo:text-align="justify" fo:background-color="#ffffff" fo:margin-top="0cm"/>
    </style:style>
    <style:style style:name="T594_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4_2" style:family="text" style:parent-style-name="normaltextrun">
      <style:text-properties style:font-name="Arial" fo:font-size="10pt" style:font-size-asian="10pt" style:font-name-complex="Arial" style:font-size-complex="10pt"/>
    </style:style>
    <style:style style:name="P595" style:family="paragraph" style:parent-style-name="paragraph">
      <style:paragraph-properties fo:text-align="justify" fo:background-color="#ffffff" fo:margin-top="0cm"/>
      <style:text-properties style:font-name="Arial" fo:font-size="10pt" style:font-size-asian="10pt" style:font-name-complex="Arial" style:font-size-complex="10pt"/>
    </style:style>
    <style:style style:name="P596" style:family="paragraph" style:parent-style-name="paragraph">
      <style:paragraph-properties fo:text-align="justify" fo:background-color="#ffffff" fo:margin-top="0cm"/>
    </style:style>
    <style:style style:name="T596_1" style:family="text">
      <style:text-properties fo:color="#242424" style:font-name="Arial" fo:font-size="10pt" style:font-name-asian="Arial" style:font-size-asian="10pt" style:font-name-complex="Arial" style:font-size-complex="10pt"/>
    </style:style>
    <style:style style:name="T596_2" style:family="text">
      <style:text-properties fo:color="#242424" style:font-name="Arial" fo:font-size="10pt" style:font-name-asian="Arial" style:font-size-asian="10pt" style:font-name-complex="Arial" style:font-size-complex="10pt"/>
    </style:style>
    <style:style style:name="T596_3" style:family="text">
      <style:text-properties fo:color="#242424" style:font-name="Arial" fo:font-size="10pt" style:font-name-asian="Arial" style:font-size-asian="10pt" style:font-name-complex="Arial" style:font-size-complex="10pt"/>
    </style:style>
    <style:style style:name="T596_4" style:family="text">
      <style:text-properties fo:color="#242424" style:font-name="Arial" fo:font-size="10pt" style:font-name-asian="Arial" style:font-size-asian="10pt" style:font-name-complex="Arial" style:font-size-complex="10pt"/>
    </style:style>
    <style:style style:name="T596_5" style:family="text">
      <style:text-properties fo:color="#242424" style:font-name="Arial" fo:font-size="10pt" style:font-name-asian="Arial" style:font-size-asian="10pt" style:font-name-complex="Arial" style:font-size-complex="10pt"/>
    </style:style>
    <style:style style:name="T596_6" style:family="text">
      <style:text-properties fo:color="#242424" style:font-name="Arial" fo:font-size="10pt" style:font-name-asian="Arial" style:font-size-asian="10pt" style:font-name-complex="Arial" style:font-size-complex="10pt"/>
    </style:style>
    <style:style style:name="T596_7" style:family="text">
      <style:text-properties fo:color="#242424" style:font-name="Arial" fo:font-size="10pt" style:font-name-asian="Arial" style:font-size-asian="10pt" style:font-name-complex="Arial" style:font-size-complex="10pt"/>
    </style:style>
    <style:style style:name="T596_8" style:family="text">
      <style:text-properties fo:color="#242424" style:font-name="Arial" fo:font-size="10pt" style:font-name-asian="Arial" style:font-size-asian="10pt" style:font-name-complex="Arial" style:font-size-complex="10pt"/>
    </style:style>
    <style:style style:name="T596_9" style:family="text">
      <style:text-properties fo:color="#242424" style:font-name="Arial" fo:font-size="10pt" style:font-name-asian="Arial" style:font-size-asian="10pt" style:font-name-complex="Arial" style:font-size-complex="10pt"/>
    </style:style>
    <style:style style:name="T596_10" style:family="text">
      <style:text-properties fo:color="#242424" style:font-name="Arial" fo:font-size="10pt" style:font-name-asian="Arial" style:font-size-asian="10pt" style:font-name-complex="Arial" style:font-size-complex="10pt"/>
    </style:style>
    <style:style style:name="T596_11" style:family="text">
      <style:text-properties fo:color="#242424" style:font-name="Arial" fo:font-size="10pt" style:font-name-asian="Arial" style:font-size-asian="10pt" style:font-name-complex="Arial" style:font-size-complex="10pt"/>
    </style:style>
    <style:style style:name="T596_12" style:family="text" style:parent-style-name="normaltextrun">
      <style:text-properties style:font-name="Arial" fo:font-size="10pt" style:font-name-asian="Arial" style:font-size-asian="10pt" style:font-name-complex="Arial" style:font-size-complex="10pt"/>
    </style:style>
    <style:style style:name="T596_13" style:family="text" style:parent-style-name="normaltextrun">
      <style:text-properties style:font-name="Arial" fo:font-size="10pt" style:font-name-asian="Arial" style:font-size-asian="10pt" style:font-name-complex="Arial" style:font-size-complex="10pt"/>
    </style:style>
    <style:style style:name="P597" style:family="paragraph" style:parent-style-name="paragraph">
      <style:paragraph-properties fo:text-align="justify" fo:background-color="#ffffff" fo:margin-top="0cm"/>
      <style:text-properties style:font-name="Arial" fo:font-size="10pt" style:font-size-asian="10pt" style:font-name-complex="Arial" style:font-size-complex="10pt"/>
    </style:style>
    <style:style style:name="P598" style:family="paragraph" style:parent-style-name="paragraph">
      <style:paragraph-properties fo:text-align="justify" fo:background-color="#ffffff" fo:line-height="108%" fo:margin-top="0cm"/>
    </style:style>
    <style:style style:name="T598_1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98_2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3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4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5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6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7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8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9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10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1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12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13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14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15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16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17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18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19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20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2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598_22" style:family="text" style:parent-style-name="normaltextrun">
      <style:text-properties style:font-name="Arial" fo:font-size="10pt" style:font-size-asian="10pt" style:font-name-complex="Arial" style:font-size-complex="10pt"/>
    </style:style>
    <style:style style:name="P599" style:family="paragraph" style:parent-style-name="paragraph">
      <style:paragraph-properties fo:text-align="justify" fo:background-color="#ffffff" fo:line-height="108%" fo:margin-top="0cm"/>
      <style:text-properties style:font-name="Arial" fo:font-size="10pt" style:font-size-asian="10pt" style:font-name-complex="Arial" style:font-size-complex="10pt"/>
    </style:style>
    <style:style style:name="P600" style:family="paragraph" style:parent-style-name="paragraph">
      <style:paragraph-properties fo:text-align="justify" fo:background-color="#ffffff" fo:line-height="108%" fo:margin-top="0cm"/>
    </style:style>
    <style:style style:name="T600_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600_2" style:family="text" style:parent-style-name="normaltextrun">
      <style:text-properties style:font-name="Arial" fo:font-size="10pt" style:font-size-asian="10pt" style:font-name-complex="Arial" style:font-size-complex="10pt"/>
    </style:style>
    <style:style style:name="T600_3" style:family="text" style:parent-style-name="normaltextrun">
      <style:text-properties style:font-name="Arial" fo:font-size="10pt" style:font-size-asian="10pt" style:font-name-complex="Arial" style:font-size-complex="10pt"/>
    </style:style>
    <style:style style:name="T600_4" style:family="text" style:parent-style-name="normaltextrun">
      <style:text-properties style:font-name="Arial" fo:font-size="10pt" style:font-size-asian="10pt" style:font-name-complex="Arial" style:font-size-complex="10pt"/>
    </style:style>
    <style:style style:name="T600_5" style:family="text" style:parent-style-name="normaltextrun">
      <style:text-properties style:font-name="Arial" fo:font-size="10pt" style:font-size-asian="10pt" style:font-name-complex="Arial" style:font-size-complex="10pt"/>
    </style:style>
    <style:style style:name="T600_6" style:family="text" style:parent-style-name="normaltextrun">
      <style:text-properties style:font-name="Arial" fo:font-size="10pt" style:font-size-asian="10pt" style:font-name-complex="Arial" style:font-size-complex="10pt"/>
    </style:style>
    <style:style style:name="T600_7" style:family="text" style:parent-style-name="normaltextrun">
      <style:text-properties style:font-name="Arial" fo:font-size="10pt" style:font-size-asian="10pt" style:font-name-complex="Arial" style:font-size-complex="10pt"/>
    </style:style>
    <style:style style:name="T600_8" style:family="text" style:parent-style-name="normaltextrun">
      <style:text-properties style:font-name="Arial" fo:font-size="10pt" style:font-size-asian="10pt" style:font-name-complex="Arial" style:font-size-complex="10pt"/>
    </style:style>
    <style:style style:name="T600_9" style:family="text" style:parent-style-name="normaltextrun">
      <style:text-properties style:font-name="Arial" fo:font-size="10pt" style:font-size-asian="10pt" style:font-name-complex="Arial" style:font-size-complex="10pt"/>
    </style:style>
    <style:style style:name="T600_10" style:family="text" style:parent-style-name="normaltextrun">
      <style:text-properties style:font-name="Arial" fo:font-size="10pt" style:font-size-asian="10pt" style:font-name-complex="Arial" style:font-size-complex="10pt"/>
    </style:style>
    <style:style style:name="T600_11" style:family="text" style:parent-style-name="normaltextrun">
      <style:text-properties style:font-name="Arial" fo:font-size="10pt" style:font-size-asian="10pt" style:font-name-complex="Arial" style:font-size-complex="10pt"/>
    </style:style>
    <style:style style:name="P601" style:family="paragraph" style:parent-style-name="paragraph">
      <style:paragraph-properties fo:text-align="justify" fo:background-color="#ffffff" fo:line-height="108%" fo:margin-top="0cm"/>
      <style:text-properties style:font-name="Arial" fo:font-size="10pt" style:font-size-asian="10pt" style:font-name-complex="Arial" style:font-size-complex="10pt"/>
    </style:style>
    <style:style style:name="P602" style:family="paragraph" style:parent-style-name="paragraph">
      <style:paragraph-properties fo:text-align="justify" fo:background-color="#ffffff" fo:line-height="108%" fo:margin-top="0cm" fo:margin-bottom="0cm"/>
    </style:style>
    <style:style style:name="T602_1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602_2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602_3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602_4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602_5" style:family="text" style:parent-style-name="normaltextrun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able13" style:family="table">
      <style:table-properties table:align="left" style:width="17.999cm" fo:margin-left="-0.009cm"/>
    </style:style>
    <style:style style:name="Column60" style:family="table-column">
      <style:table-column-properties style:column-width="2.473cm"/>
    </style:style>
    <style:style style:name="Column61" style:family="table-column">
      <style:table-column-properties style:column-width="2.794cm"/>
    </style:style>
    <style:style style:name="Column62" style:family="table-column">
      <style:table-column-properties style:column-width="2.794cm"/>
    </style:style>
    <style:style style:name="Column63" style:family="table-column">
      <style:table-column-properties style:column-width="2.794cm"/>
    </style:style>
    <style:style style:name="Column64" style:family="table-column">
      <style:table-column-properties style:column-width="7.144cm"/>
    </style:style>
    <style:style style:name="Row58" style:family="table-row">
      <style:table-row-properties style:min-row-height="0.646cm"/>
    </style:style>
    <style:style style:name="Cell204" style:family="table-cell">
      <style:table-cell-properties fo:background-color="#00347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3" style:family="paragraph" style:parent-style-name="Normal">
      <style:paragraph-properties fo:line-height="108%" fo:margin-bottom="0.212cm"/>
    </style:style>
    <style:style style:name="T603_1" style:family="text">
      <style:text-properties fo:color="#000000"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205" style:family="table-cell">
      <style:table-cell-properties fo:background-color="#00347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4" style:family="paragraph" style:parent-style-name="Normal">
      <style:paragraph-properties fo:line-height="108%" fo:margin-bottom="0.212cm"/>
    </style:style>
    <style:style style:name="T604_1" style:family="text">
      <style:text-properties fo:color="#000000"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206" style:family="table-cell">
      <style:table-cell-properties fo:background-color="#00347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5" style:family="paragraph" style:parent-style-name="Normal">
      <style:paragraph-properties fo:line-height="108%" fo:margin-bottom="0.212cm"/>
    </style:style>
    <style:style style:name="T605_1" style:family="text">
      <style:text-properties fo:color="#000000"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207" style:family="table-cell">
      <style:table-cell-properties fo:background-color="#00347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>
      <style:paragraph-properties fo:line-height="108%" fo:margin-bottom="0.212cm"/>
    </style:style>
    <style:style style:name="T606_1" style:family="text">
      <style:text-properties fo:color="#000000"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208" style:family="table-cell">
      <style:table-cell-properties fo:background-color="#00347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7" style:family="paragraph" style:parent-style-name="Normal">
      <style:paragraph-properties fo:line-height="108%" fo:margin-bottom="0.212cm"/>
    </style:style>
    <style:style style:name="T607_1" style:family="text">
      <style:text-properties fo:color="#000000"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Row59" style:family="table-row">
      <style:table-row-properties style:min-row-height="0.646cm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8" style:family="paragraph" style:parent-style-name="Normal">
      <style:paragraph-properties fo:line-height="108%" fo:margin-bottom="0.212cm"/>
    </style:style>
    <style:style style:name="T608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9" style:family="paragraph" style:parent-style-name="Normal">
      <style:paragraph-properties fo:line-height="108%" fo:margin-bottom="0.212cm"/>
    </style:style>
    <style:style style:name="T609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0" style:family="paragraph" style:parent-style-name="Normal">
      <style:paragraph-properties fo:line-height="108%" fo:margin-bottom="0.212cm"/>
    </style:style>
    <style:style style:name="T610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>
      <style:paragraph-properties fo:line-height="108%" fo:margin-bottom="0.212cm"/>
    </style:style>
    <style:style style:name="T611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>
      <style:paragraph-properties fo:line-height="108%" fo:margin-bottom="0.212cm"/>
    </style:style>
    <style:style style:name="T612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Row60" style:family="table-row">
      <style:table-row-properties style:min-row-height="0.674cm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paragraph-properties fo:line-height="108%" fo:margin-bottom="0.212cm"/>
    </style:style>
    <style:style style:name="T613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>
      <style:paragraph-properties fo:line-height="108%" fo:margin-bottom="0.212cm"/>
    </style:style>
    <style:style style:name="T614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5" style:family="paragraph" style:parent-style-name="Normal">
      <style:paragraph-properties fo:line-height="108%" fo:margin-bottom="0.212cm"/>
    </style:style>
    <style:style style:name="T615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6" style:family="paragraph" style:parent-style-name="Normal">
      <style:paragraph-properties fo:line-height="108%" fo:margin-bottom="0.212cm"/>
    </style:style>
    <style:style style:name="T616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>
      <style:paragraph-properties fo:line-height="108%" fo:margin-bottom="0.212cm"/>
    </style:style>
    <style:style style:name="T617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Row61" style:family="table-row">
      <style:table-row-properties style:min-row-height="0.646cm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>
      <style:paragraph-properties fo:line-height="108%" fo:margin-bottom="0.212cm"/>
    </style:style>
    <style:style style:name="T618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paragraph-properties fo:line-height="108%" fo:margin-bottom="0.212cm"/>
    </style:style>
    <style:style style:name="T619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paragraph-properties fo:line-height="108%" fo:margin-bottom="0.212cm"/>
    </style:style>
    <style:style style:name="T620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Normal">
      <style:paragraph-properties fo:line-height="108%" fo:margin-bottom="0.212cm"/>
    </style:style>
    <style:style style:name="T621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">
      <style:paragraph-properties fo:line-height="108%" fo:margin-bottom="0.212cm"/>
    </style:style>
    <style:style style:name="T622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Row62" style:family="table-row">
      <style:table-row-properties style:min-row-height="0.646cm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">
      <style:paragraph-properties fo:line-height="108%" fo:margin-bottom="0.212cm"/>
    </style:style>
    <style:style style:name="T623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">
      <style:paragraph-properties fo:line-height="108%" fo:margin-bottom="0.212cm"/>
    </style:style>
    <style:style style:name="T624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>
      <style:paragraph-properties fo:line-height="108%" fo:margin-bottom="0.212cm"/>
    </style:style>
    <style:style style:name="T625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6" style:family="paragraph" style:parent-style-name="Normal">
      <style:paragraph-properties fo:line-height="108%" fo:margin-bottom="0.212cm"/>
    </style:style>
    <style:style style:name="T626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line-height="108%" fo:margin-bottom="0.212cm"/>
    </style:style>
    <style:style style:name="T627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/>
    </style:style>
    <style:style style:name="Row63" style:family="table-row">
      <style:table-row-properties style:min-row-height="0.646cm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8" style:family="paragraph" style:parent-style-name="Normal">
      <style:paragraph-properties fo:line-height="108%" fo:margin-bottom="0.212cm"/>
    </style:style>
    <style:style style:name="T628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paragraph-properties fo:line-height="108%" fo:margin-bottom="0.212cm"/>
    </style:style>
    <style:style style:name="T629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style:font-weight-complex="bold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">
      <style:paragraph-properties fo:line-height="108%" fo:margin-bottom="0.212cm"/>
    </style:style>
    <style:style style:name="T630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style:font-weight-complex="bold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1" style:family="paragraph" style:parent-style-name="Normal">
      <style:paragraph-properties fo:line-height="108%" fo:margin-bottom="0.212cm"/>
    </style:style>
    <style:style style:name="T631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style:font-weight-complex="bold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2" style:family="paragraph" style:parent-style-name="Normal">
      <style:paragraph-properties fo:line-height="108%" fo:margin-bottom="0.212cm"/>
    </style:style>
    <style:style style:name="T632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style:font-weight-complex="bold"/>
    </style:style>
    <style:style style:name="Row64" style:family="table-row">
      <style:table-row-properties style:min-row-height="0.646cm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line-height="108%" fo:margin-bottom="0.212cm"/>
    </style:style>
    <style:style style:name="T633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>
      <style:paragraph-properties fo:line-height="108%" fo:margin-bottom="0.212cm"/>
    </style:style>
    <style:style style:name="T634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style:font-weight-complex="bold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paragraph-properties fo:line-height="108%" fo:margin-bottom="0.212cm"/>
    </style:style>
    <style:style style:name="T635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style:font-weight-complex="bold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6" style:family="paragraph" style:parent-style-name="Normal">
      <style:paragraph-properties fo:line-height="108%" fo:margin-bottom="0.212cm"/>
    </style:style>
    <style:style style:name="T636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style:font-weight-complex="bold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line-height="108%" fo:margin-bottom="0.212cm"/>
    </style:style>
    <style:style style:name="T637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style:font-weight-complex="bold"/>
    </style:style>
    <style:style style:name="Row65" style:family="table-row">
      <style:table-row-properties style:min-row-height="0.674cm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8" style:family="paragraph" style:parent-style-name="Normal">
      <style:paragraph-properties fo:line-height="108%" fo:margin-bottom="0.212cm"/>
    </style:style>
    <style:style style:name="T638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line-height="108%" fo:margin-bottom="0.212cm"/>
    </style:style>
    <style:style style:name="T639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style:font-weight-complex="bold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>
      <style:paragraph-properties fo:line-height="108%"/>
    </style:style>
    <style:style style:name="T6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paragraph-properties fo:line-height="108%" fo:margin-bottom="0.212cm"/>
    </style:style>
    <style:style style:name="T641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style:font-weight-complex="bold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line-height="108%" fo:margin-bottom="0.212cm"/>
    </style:style>
    <style:style style:name="T642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style:font-weight-complex="bold"/>
    </style:style>
    <style:style style:name="Row66" style:family="table-row">
      <style:table-row-properties style:min-row-height="0.646cm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3" style:family="paragraph" style:parent-style-name="Normal">
      <style:paragraph-properties fo:line-height="108%" fo:margin-bottom="0.212cm"/>
    </style:style>
    <style:style style:name="T643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4" style:family="paragraph" style:parent-style-name="Normal">
      <style:paragraph-properties fo:line-height="108%" fo:margin-bottom="0.212cm"/>
    </style:style>
    <style:style style:name="T644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paragraph-properties fo:line-height="108%" fo:margin-bottom="0.212cm"/>
    </style:style>
    <style:style style:name="T645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>
      <style:paragraph-properties fo:line-height="108%" fo:margin-bottom="0.212cm"/>
    </style:style>
    <style:style style:name="T646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line-height="108%" fo:margin-bottom="0.212cm"/>
    </style:style>
    <style:style style:name="T647_1" style:family="text">
      <style:text-properties style:font-name="Arial" fo:font-size="10pt" style:font-name-asian="Arial" style:font-size-asian="10pt" style:font-size-complex="11pt" fo:language="en" fo:language-asian="en" fo:language-complex="ar" fo:country="US" fo:country-asian="US" fo:country-complex="SA" fo:font-weight="bold" style:font-weight-asian="bold"/>
    </style:style>
    <style:style style:name="P648" style:family="paragraph" style:parent-style-name="paragraph">
      <style:paragraph-properties fo:text-align="justify" fo:background-color="#ffffff" fo:line-height="108%" fo:margin-top="0cm" fo:margin-bottom="0cm"/>
      <style:text-properties style:font-name="Arial" fo:font-size="10pt" style:font-size-asian="10pt" style:font-name-complex="Arial" style:font-size-complex="10pt"/>
    </style:style>
    <style:style style:name="P649" style:family="paragraph" style:parent-style-name="Normal">
      <style:paragraph-properties fo:text-align="justify" fo:background-color="#ffffff" fo:line-height="115%" fo:margin-bottom="0.282cm"/>
    </style:style>
    <style:style style:name="T649_1" style:family="text" style:parent-style-name="normaltextrun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649_2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3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4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5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6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7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8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9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10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11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12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13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14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15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16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17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18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19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49_20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P650" style:family="paragraph" style:parent-style-name="Normal">
      <style:paragraph-properties fo:text-align="justify" fo:background-color="#ffffff" fo:line-height="115%" fo:margin-bottom="0.282cm"/>
    </style:style>
    <style:style style:name="T650_1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2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3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4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5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6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7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8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9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10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11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12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13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14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15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16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17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0_18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P651" style:family="paragraph" style:parent-style-name="Normal">
      <style:paragraph-properties fo:text-align="justify" fo:background-color="#ffffff" fo:line-height="115%" fo:margin-bottom="0.282cm"/>
    </style:style>
    <style:style style:name="T651_1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1_2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1_3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1_4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1_5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T651_6" style:family="text" style:parent-style-name="normaltextrun">
      <style:text-properties fo:font-size="10pt" style:font-size-asian="10pt" style:font-name-complex="Arial" style:font-size-complex="10pt" fo:language-asian="en" fo:country-asian="GB"/>
    </style:style>
    <style:style style:name="P652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653" style:family="paragraph" style:parent-style-name="Normal">
      <style:paragraph-properties fo:text-align="justify" fo:background-color="#ffffff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53_1" style:family="text">
      <style:text-properties fo:font-size="14pt" style:font-size-asian="14pt" style:font-name-complex="Arial" style:font-size-complex="14pt" fo:font-weight="bold" style:font-weight-asian="bold"/>
    </style:style>
    <style:style style:name="P654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55" style:family="paragraph" style:parent-style-name="Normal">
      <style:paragraph-properties fo:text-align="justify" fo:background-color="#ffffff"/>
    </style:style>
    <style:style style:name="T65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55_2" style:family="text">
      <style:text-properties fo:font-size="10pt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655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56" style:family="paragraph" style:parent-style-name="Normal">
      <style:paragraph-properties fo:text-align="justify" fo:background-color="#ffffff"/>
      <style:text-properties fo:font-size="10pt" style:font-name-asian="Arial" style:font-size-asian="10pt" style:font-name-complex="Arial" style:font-size-complex="10pt"/>
    </style:style>
    <style:style style:name="P657" style:family="paragraph" style:parent-style-name="Normal">
      <style:paragraph-properties fo:text-align="justify" fo:background-color="#ffffff"/>
    </style:style>
    <style:style style:name="T65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58" style:family="paragraph" style:parent-style-name="Normal">
      <style:paragraph-properties fo:text-align="justify" fo:background-color="#ffffff"/>
    </style:style>
    <style:style style:name="T658_1" style:family="text">
      <style:text-properties fo:font-size="10pt" style:font-size-asian="10pt" style:font-name-complex="Arial" style:font-size-complex="10pt"/>
    </style:style>
    <style:style style:name="T658_2" style:family="text">
      <style:text-properties fo:font-size="10pt" style:font-size-asian="10pt" style:font-name-complex="Arial" style:font-size-complex="10pt"/>
    </style:style>
    <style:style style:name="T658_3" style:family="text">
      <style:text-properties fo:font-size="10pt" style:font-size-asian="10pt" style:font-name-complex="Arial" style:font-size-complex="10pt"/>
    </style:style>
    <style:style style:name="T658_4" style:family="text">
      <style:text-properties fo:font-size="10pt" style:font-size-asian="10pt" style:font-name-complex="Arial" style:font-size-complex="10pt"/>
    </style:style>
    <style:style style:name="T658_5" style:family="text">
      <style:text-properties fo:font-size="10pt" style:font-size-asian="10pt" style:font-name-complex="Arial" style:font-size-complex="10pt"/>
    </style:style>
    <style:style style:name="P659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660" style:family="paragraph" style:parent-style-name="Normal">
      <style:paragraph-properties fo:text-align="justify" fo:background-color="#ffffff"/>
    </style:style>
    <style:style style:name="T660_1" style:family="text">
      <style:text-properties fo:font-size="10pt" style:font-size-asian="10pt" style:font-name-complex="Arial" style:font-size-complex="10pt"/>
    </style:style>
    <style:style style:name="T660_2" style:family="text">
      <style:text-properties fo:font-size="10pt" style:font-size-asian="10pt" style:font-name-complex="Arial" style:font-size-complex="10pt"/>
    </style:style>
    <style:style style:name="T660_3" style:family="text">
      <style:text-properties fo:font-size="10pt" style:font-size-asian="10pt" style:font-name-complex="Arial" style:font-size-complex="10pt"/>
    </style:style>
    <style:style style:name="T660_4" style:family="text">
      <style:text-properties fo:font-size="10pt" style:font-size-asian="10pt" style:font-name-complex="Arial" style:font-size-complex="10pt"/>
    </style:style>
    <style:style style:name="T660_5" style:family="text">
      <style:text-properties fo:font-size="10pt" style:font-size-asian="10pt" style:font-name-complex="Arial" style:font-size-complex="10pt"/>
    </style:style>
    <style:style style:name="T660_6" style:family="text">
      <style:text-properties fo:font-size="10pt" style:font-size-asian="10pt" style:font-name-complex="Arial" style:font-size-complex="10pt"/>
    </style:style>
    <style:style style:name="T660_7" style:family="text">
      <style:text-properties fo:font-size="10pt" style:font-size-asian="10pt" style:font-name-complex="Arial" style:font-size-complex="10pt"/>
    </style:style>
    <style:style style:name="T660_8" style:family="text">
      <style:text-properties fo:font-size="10pt" style:font-size-asian="10pt" style:font-name-complex="Arial" style:font-size-complex="10pt"/>
    </style:style>
    <style:style style:name="T660_9" style:family="text">
      <style:text-properties fo:font-size="10pt" style:font-size-asian="10pt" style:font-name-complex="Arial" style:font-size-complex="10pt"/>
    </style:style>
    <style:style style:name="T660_10" style:family="text">
      <style:text-properties fo:font-size="10pt" style:font-size-asian="10pt" style:font-name-complex="Arial" style:font-size-complex="10pt"/>
    </style:style>
    <style:style style:name="T660_11" style:family="text">
      <style:text-properties fo:font-size="10pt" style:font-size-asian="10pt" style:font-name-complex="Arial" style:font-size-complex="10pt"/>
    </style:style>
    <style:style style:name="T660_12" style:family="text">
      <style:text-properties fo:font-size="10pt" style:font-size-asian="10pt" style:font-name-complex="Arial" style:font-size-complex="10pt"/>
    </style:style>
    <style:style style:name="T660_13" style:family="text">
      <style:text-properties fo:font-size="10pt" style:font-size-asian="10pt" style:font-name-complex="Arial" style:font-size-complex="10pt"/>
    </style:style>
    <style:style style:name="T660_14" style:family="text">
      <style:text-properties fo:font-size="10pt" style:font-size-asian="10pt" style:font-name-complex="Arial" style:font-size-complex="10pt"/>
    </style:style>
    <style:style style:name="T660_15" style:family="text">
      <style:text-properties fo:font-size="10pt" style:font-size-asian="10pt" style:font-name-complex="Arial" style:font-size-complex="10pt"/>
    </style:style>
    <style:style style:name="T660_16" style:family="text">
      <style:text-properties fo:font-size="10pt" style:font-size-asian="10pt" style:font-name-complex="Arial" style:font-size-complex="10pt"/>
    </style:style>
    <style:style style:name="T660_17" style:family="text">
      <style:text-properties fo:font-size="10pt" style:font-size-asian="10pt" style:font-name-complex="Arial" style:font-size-complex="10pt"/>
    </style:style>
    <style:style style:name="T660_18" style:family="text">
      <style:text-properties fo:font-size="10pt" style:font-size-asian="10pt" style:font-name-complex="Arial" style:font-size-complex="10pt"/>
    </style:style>
    <style:style style:name="T660_19" style:family="text">
      <style:text-properties fo:font-size="10pt" style:font-size-asian="10pt" style:font-name-complex="Arial" style:font-size-complex="10pt"/>
    </style:style>
    <style:style style:name="T660_20" style:family="text">
      <style:text-properties fo:font-size="10pt" style:font-size-asian="10pt" style:font-name-complex="Arial" style:font-size-complex="10pt"/>
    </style:style>
    <style:style style:name="T660_21" style:family="text">
      <style:text-properties fo:font-size="10pt" style:font-size-asian="10pt" style:font-name-complex="Arial" style:font-size-complex="10pt"/>
    </style:style>
    <style:style style:name="T660_22" style:family="text">
      <style:text-properties fo:font-size="10pt" style:font-size-asian="10pt" style:font-name-complex="Arial" style:font-size-complex="10pt"/>
    </style:style>
    <style:style style:name="T660_23" style:family="text">
      <style:text-properties fo:font-size="10pt" style:font-size-asian="10pt" style:font-name-complex="Arial" style:font-size-complex="10pt"/>
    </style:style>
    <style:style style:name="T660_24" style:family="text">
      <style:text-properties fo:font-size="10pt" style:font-size-asian="10pt" style:font-name-complex="Arial" style:font-size-complex="10pt"/>
    </style:style>
    <style:style style:name="T660_25" style:family="text">
      <style:text-properties fo:font-size="10pt" style:font-size-asian="10pt" style:font-name-complex="Arial" style:font-size-complex="10pt"/>
    </style:style>
    <style:style style:name="T660_26" style:family="text">
      <style:text-properties fo:font-size="10pt" style:font-size-asian="10pt" style:font-name-complex="Arial" style:font-size-complex="10pt"/>
    </style:style>
    <style:style style:name="T660_27" style:family="text">
      <style:text-properties fo:font-size="10pt" style:font-size-asian="10pt" style:font-name-complex="Arial" style:font-size-complex="10pt"/>
    </style:style>
    <style:style style:name="T660_28" style:family="text">
      <style:text-properties fo:font-size="10pt" style:font-size-asian="10pt" style:font-name-complex="Arial" style:font-size-complex="10pt"/>
    </style:style>
    <style:style style:name="T660_29" style:family="text">
      <style:text-properties fo:font-size="10pt" style:font-size-asian="10pt" style:font-name-complex="Arial" style:font-size-complex="10pt"/>
    </style:style>
    <style:style style:name="T660_30" style:family="text">
      <style:text-properties fo:font-size="10pt" style:font-size-asian="10pt" style:font-name-complex="Arial" style:font-size-complex="10pt"/>
    </style:style>
    <style:style style:name="T660_31" style:family="text">
      <style:text-properties fo:font-size="10pt" style:font-size-asian="10pt" style:font-name-complex="Arial" style:font-size-complex="10pt"/>
    </style:style>
    <style:style style:name="T660_32" style:family="text">
      <style:text-properties fo:font-size="10pt" style:font-size-asian="10pt" style:font-name-complex="Arial" style:font-size-complex="10pt"/>
    </style:style>
    <style:style style:name="T660_33" style:family="text">
      <style:text-properties fo:font-size="10pt" style:font-size-asian="10pt" style:font-name-complex="Arial" style:font-size-complex="10pt"/>
    </style:style>
    <style:style style:name="P661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662" style:family="paragraph" style:parent-style-name="Normal">
      <style:paragraph-properties fo:text-align="justify" fo:background-color="#ffffff"/>
    </style:style>
    <style:style style:name="T662_1" style:family="text">
      <style:text-properties fo:font-size="10pt" style:font-size-asian="10pt" style:font-name-complex="Arial" style:font-size-complex="10pt"/>
    </style:style>
    <style:style style:name="P663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664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T664_1" style:family="text">
      <style:text-properties fo:font-size="10pt" style:font-size-asian="10pt" style:font-name-complex="Arial" style:font-size-complex="10pt"/>
    </style:style>
    <style:style style:name="P665" style:family="paragraph" style:parent-style-name="Normal">
      <style:paragraph-properties fo:text-align="justify" fo:background-color="#ffffff" fo:line-height="108%"/>
    </style:style>
    <style:style style:name="P666" style:family="paragraph" style:parent-style-name="Normal">
      <style:paragraph-properties fo:text-align="justify" fo:background-color="#ffffff"/>
    </style:style>
    <style:style style:name="T666_1" style:family="text">
      <style:text-properties fo:font-size="10pt" style:font-size-asian="10pt" style:font-name-complex="Arial" style:font-size-complex="10pt"/>
    </style:style>
    <style:style style:name="T666_2" style:family="text">
      <style:text-properties fo:font-size="10pt" style:font-size-asian="10pt" style:font-name-complex="Arial" style:font-size-complex="10pt"/>
    </style:style>
    <style:style style:name="T666_3" style:family="text">
      <style:text-properties fo:font-size="10pt" style:font-size-asian="10pt" style:font-name-complex="Arial" style:font-size-complex="10pt"/>
    </style:style>
    <style:style style:name="T666_4" style:family="text">
      <style:text-properties fo:font-size="10pt" style:font-size-asian="10pt" style:font-name-complex="Arial" style:font-size-complex="10pt"/>
    </style:style>
    <style:style style:name="P667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668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T668_1" style:family="text">
      <style:text-properties fo:font-size="10pt" style:font-size-asian="10pt" style:font-name-complex="Arial" style:font-size-complex="10pt"/>
    </style:style>
    <style:style style:name="P669" style:family="paragraph" style:parent-style-name="Normal">
      <style:paragraph-properties fo:text-align="justify" fo:background-color="#ffffff"/>
    </style:style>
    <style:style style:name="T669_1" style:family="text">
      <style:text-properties fo:font-size="10pt" style:font-size-asian="10pt" style:font-name-complex="Arial" style:font-size-complex="10pt"/>
    </style:style>
    <style:style style:name="T669_2" style:family="text">
      <style:text-properties fo:font-size="10pt" style:font-size-asian="10pt" style:font-name-complex="Arial" style:font-size-complex="10pt"/>
    </style:style>
    <style:style style:name="T669_3" style:family="text">
      <style:text-properties fo:font-size="10pt" style:font-size-asian="10pt" style:font-name-complex="Arial" style:font-size-complex="10pt"/>
    </style:style>
    <style:style style:name="P670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671" style:family="paragraph" style:parent-style-name="Normal">
      <style:paragraph-properties fo:text-align="justify" fo:background-color="#ffffff" fo:line-height="108%"/>
    </style:style>
    <style:style style:name="T671_1" style:family="text">
      <style:text-properties fo:font-size="10pt" style:font-size-asian="10pt" style:font-name-complex="Arial" style:font-size-complex="10pt"/>
    </style:style>
    <style:style style:name="T671_2" style:family="text">
      <style:text-properties fo:font-size="10pt" style:font-size-asian="10pt" style:font-name-complex="Arial" style:font-size-complex="10pt"/>
    </style:style>
    <style:style style:name="T671_3" style:family="text">
      <style:text-properties fo:font-size="10pt" style:font-size-asian="10pt" style:font-name-complex="Arial" style:font-size-complex="10pt"/>
    </style:style>
    <style:style style:name="T671_4" style:family="text">
      <style:text-properties fo:font-size="10pt" style:font-size-asian="10pt" style:font-name-complex="Arial" style:font-size-complex="10pt"/>
    </style:style>
    <style:style style:name="T671_5" style:family="text">
      <style:text-properties fo:font-size="10pt" style:font-size-asian="10pt" style:font-name-complex="Arial" style:font-size-complex="10pt"/>
    </style:style>
    <style:style style:name="T671_6" style:family="text">
      <style:text-properties fo:font-size="10pt" style:font-size-asian="10pt" style:font-name-complex="Arial" style:font-size-complex="10pt"/>
    </style:style>
    <style:style style:name="P672" style:family="paragraph" style:parent-style-name="Normal">
      <style:paragraph-properties fo:text-align="justify" fo:background-color="#ffffff" fo:line-height="108%"/>
      <style:text-properties fo:font-size="10pt" style:font-size-asian="10pt" style:font-name-complex="Arial" style:font-size-complex="10pt"/>
    </style:style>
    <style:style style:name="P673" style:family="paragraph" style:parent-style-name="List_20_Paragraph">
      <style:paragraph-properties fo:text-align="justify" fo:background-color="#ffffff" fo:line-height="108%"/>
      <style:text-properties fo:font-size="10pt" style:font-size-asian="10pt" style:font-name-complex="Arial" style:font-size-complex="10pt"/>
    </style:style>
    <style:style style:name="T673_1" style:family="text">
      <style:text-properties fo:font-size="10pt" style:font-size-asian="10pt" style:font-name-complex="Arial" style:font-size-complex="10pt"/>
    </style:style>
    <style:style style:name="P674" style:family="paragraph" style:parent-style-name="Normal">
      <style:paragraph-properties fo:text-align="justify" fo:background-color="#ffffff"/>
    </style:style>
    <style:style style:name="T674_1" style:family="text">
      <style:text-properties fo:font-size="10pt" style:font-size-asian="10pt" style:font-name-complex="Arial" style:font-size-complex="10pt"/>
    </style:style>
    <style:style style:name="T674_2" style:family="text">
      <style:text-properties fo:font-size="10pt" style:font-size-asian="10pt" style:font-name-complex="Arial" style:font-size-complex="10pt"/>
    </style:style>
    <style:style style:name="P675" style:family="paragraph" style:parent-style-name="Normal">
      <style:paragraph-properties fo:text-align="justify" fo:background-color="#ffffff"/>
    </style:style>
    <style:style style:name="T675_1" style:family="text">
      <style:text-properties fo:font-size="10pt" style:font-size-asian="10pt" style:font-name-complex="Arial" style:font-size-complex="10pt"/>
    </style:style>
    <style:style style:name="T675_2" style:family="text">
      <style:text-properties fo:font-size="10pt" style:font-size-asian="10pt" style:font-name-complex="Arial" style:font-size-complex="10pt"/>
    </style:style>
    <style:style style:name="T675_3" style:family="text">
      <style:text-properties fo:font-size="10pt" style:font-size-asian="10pt" style:font-name-complex="Arial" style:font-size-complex="10pt"/>
    </style:style>
    <style:style style:name="T675_4" style:family="text">
      <style:text-properties fo:font-size="10pt" style:font-size-asian="10pt" style:font-name-complex="Arial" style:font-size-complex="10pt"/>
    </style:style>
    <style:style style:name="T675_5" style:family="text">
      <style:text-properties fo:font-size="10pt" style:font-size-asian="10pt" style:font-name-complex="Arial" style:font-size-complex="10pt"/>
    </style:style>
    <style:style style:name="T675_6" style:family="text">
      <style:text-properties fo:font-size="10pt" style:font-size-asian="10pt" style:font-name-complex="Arial" style:font-size-complex="10pt"/>
    </style:style>
    <style:style style:name="T675_7" style:family="text">
      <style:text-properties fo:font-size="10pt" style:font-size-asian="10pt" style:font-name-complex="Arial" style:font-size-complex="10pt"/>
    </style:style>
    <style:style style:name="T675_8" style:family="text">
      <style:text-properties fo:font-size="10pt" style:font-size-asian="10pt" style:font-name-complex="Arial" style:font-size-complex="10pt"/>
    </style:style>
    <style:style style:name="P676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677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T677_1" style:family="text">
      <style:text-properties fo:font-size="10pt" style:font-size-asian="10pt" style:font-name-complex="Arial" style:font-size-complex="10pt"/>
    </style:style>
    <style:style style:name="T677_2" style:family="text">
      <style:text-properties fo:font-size="10pt" style:font-size-asian="10pt" style:font-name-complex="Arial" style:font-size-complex="10pt"/>
    </style:style>
    <style:style style:name="P678" style:family="paragraph" style:parent-style-name="List_20_Paragraph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679" style:family="paragraph" style:parent-style-name="Normal">
      <style:paragraph-properties fo:text-align="justify" fo:background-color="#ffffff" fo:line-height="108%"/>
    </style:style>
    <style:style style:name="T679_1" style:family="text">
      <style:text-properties fo:font-size="10pt" style:font-size-asian="10pt" style:font-name-complex="Arial" style:font-size-complex="10pt"/>
    </style:style>
    <style:style style:name="T679_2" style:family="text">
      <style:text-properties fo:font-size="10pt" style:font-size-asian="10pt" style:font-name-complex="Arial" style:font-size-complex="10pt"/>
    </style:style>
    <style:style style:name="T679_3" style:family="text">
      <style:text-properties fo:font-size="10pt" style:font-size-asian="10pt" style:font-name-complex="Arial" style:font-size-complex="10pt"/>
    </style:style>
    <style:style style:name="P680" style:family="paragraph" style:parent-style-name="Normal">
      <style:paragraph-properties fo:text-align="justify" fo:background-color="#ffffff"/>
    </style:style>
    <style:style style:name="T680_1" style:family="text">
      <style:text-properties fo:font-size="10pt" style:font-size-asian="10pt" style:font-name-complex="Arial" style:font-size-complex="10pt"/>
    </style:style>
    <style:style style:name="T680_2" style:family="text">
      <style:text-properties fo:font-size="10pt" style:font-size-asian="10pt" style:font-name-complex="Arial" style:font-size-complex="10pt"/>
    </style:style>
    <style:style style:name="P681" style:family="paragraph" style:parent-style-name="Normal">
      <style:paragraph-properties fo:background-color="#ffffff" fo:margin-top="0.071cm" fo:margin-bottom="0.071cm"/>
    </style:style>
    <style:style style:name="T681_1" style:family="text">
      <style:text-properties fo:font-style="italic" style:font-style-asian="italic" fo:font-size="10pt" style:font-size-asian="10pt" style:font-name-complex="Arial" style:font-size-complex="10pt"/>
    </style:style>
    <style:style style:name="P682" style:family="paragraph" style:parent-style-name="Normal">
      <style:paragraph-properties fo:text-align="justify" fo:background-color="#ffffff"/>
    </style:style>
    <style:style style:name="T682_1" style:family="text">
      <style:text-properties fo:font-size="10pt" style:font-size-asian="10pt" style:font-name-complex="Arial" style:font-size-complex="10pt"/>
    </style:style>
    <style:style style:name="T682_2" style:family="text">
      <style:text-properties fo:font-size="10pt" style:font-size-asian="10pt" style:font-name-complex="Arial" style:font-size-complex="10pt"/>
    </style:style>
    <style:style style:name="T682_3" style:family="text">
      <style:text-properties fo:font-size="10pt" style:font-size-asian="10pt" style:font-name-complex="Arial" style:font-size-complex="10pt"/>
    </style:style>
    <style:style style:name="T682_4" style:family="text">
      <style:text-properties fo:font-size="10pt" style:font-size-asian="10pt" style:font-name-complex="Arial" style:font-size-complex="10pt"/>
    </style:style>
    <style:style style:name="T682_5" style:family="text">
      <style:text-properties fo:font-size="10pt" style:font-size-asian="10pt" style:font-name-complex="Arial" style:font-size-complex="10pt"/>
    </style:style>
    <style:style style:name="T682_6" style:family="text">
      <style:text-properties fo:font-size="10pt" style:font-size-asian="10pt" style:font-name-complex="Arial" style:font-size-complex="10pt"/>
    </style:style>
    <style:style style:name="T682_7" style:family="text">
      <style:text-properties fo:font-size="10pt" style:font-size-asian="10pt" style:font-name-complex="Arial" style:font-size-complex="10pt"/>
    </style:style>
    <style:style style:name="P683" style:family="paragraph" style:parent-style-name="Normal">
      <style:paragraph-properties fo:text-align="justify" fo:background-color="#ffffff"/>
      <style:text-properties fo:font-size="10pt" style:font-size-asian="10pt" style:font-name-complex="Arial" style:font-size-complex="10pt"/>
    </style:style>
    <style:style style:name="P684" style:family="paragraph" style:parent-style-name="Normal">
      <style:paragraph-properties fo:text-align="justify" fo:background-color="#ffffff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84_1" style:family="text">
      <style:text-properties fo:font-size="14pt" style:font-size-asian="14pt" style:font-name-complex="Arial" style:font-size-complex="14pt" fo:font-weight="bold" style:font-weight-asian="bold"/>
    </style:style>
    <style:style style:name="T684_2" style:family="text">
      <style:text-properties fo:font-size="14pt" style:font-size-asian="14pt" style:font-size-complex="14pt" fo:font-weight="bold" style:font-weight-asian="bold"/>
    </style:style>
    <style:style style:name="T684_3" style:family="text">
      <style:text-properties fo:font-size="14pt" style:font-size-asian="14pt" style:font-size-complex="14pt" fo:font-weight="bold" style:font-weight-asian="bold"/>
    </style:style>
    <style:style style:name="T684_4" style:family="text">
      <style:text-properties fo:font-size="14pt" style:font-size-asian="14pt" style:font-size-complex="14pt" fo:font-weight="bold" style:font-weight-asian="bold"/>
    </style:style>
    <style:style style:name="P685" style:family="paragraph" style:parent-style-name="Normal">
      <style:paragraph-properties fo:text-align="justify" fo:background-color="#ffffff"/>
      <style:text-properties fo:font-size="11pt" style:font-size-asian="11pt" style:font-name-complex="Arial" style:font-size-complex="11pt" fo:font-weight="bold" style:font-weight-asian="bold"/>
    </style:style>
    <style:style style:name="P686" style:family="paragraph" style:parent-style-name="Normal">
      <style:paragraph-properties fo:text-align="justify" fo:background-color="#ffffff"/>
    </style:style>
    <style:style style:name="T68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86_2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86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86_4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86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87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688" style:family="paragraph" style:parent-style-name="Normal">
      <style:paragraph-properties fo:text-align="justify" fo:background-color="#ffffff"/>
    </style:style>
    <style:style style:name="T688_1" style:family="text">
      <style:text-properties fo:font-size="10pt" style:font-size-asian="10pt" style:font-size-complex="10pt"/>
    </style:style>
    <style:style style:name="T688_2" style:family="text">
      <style:text-properties fo:font-size="10pt" style:font-size-asian="10pt" style:font-size-complex="10pt"/>
    </style:style>
    <style:style style:name="T688_3" style:family="text">
      <style:text-properties fo:font-size="10pt" style:font-size-asian="10pt" style:font-size-complex="10pt"/>
    </style:style>
    <style:style style:name="T688_4" style:family="text">
      <style:text-properties fo:font-size="10pt" style:font-size-asian="10pt" style:font-size-complex="10pt"/>
    </style:style>
    <style:style style:name="T688_5" style:family="text">
      <style:text-properties fo:font-size="10pt" style:font-size-asian="10pt" style:font-size-complex="10pt"/>
    </style:style>
    <style:style style:name="T688_6" style:family="text">
      <style:text-properties fo:font-size="10pt" style:font-size-asian="10pt" style:font-size-complex="10pt"/>
    </style:style>
    <style:style style:name="T688_7" style:family="text">
      <style:text-properties fo:font-size="10pt" style:font-size-asian="10pt" style:font-size-complex="10pt"/>
    </style:style>
    <style:style style:name="T688_8" style:family="text">
      <style:text-properties fo:font-size="10pt" style:font-size-asian="10pt" style:font-size-complex="10pt"/>
    </style:style>
    <style:style style:name="T688_9" style:family="text">
      <style:text-properties fo:font-size="10pt" style:font-size-asian="10pt" style:font-size-complex="10pt"/>
    </style:style>
    <style:style style:name="T688_10" style:family="text">
      <style:text-properties fo:font-size="10pt" style:font-size-asian="10pt" style:font-size-complex="10pt"/>
    </style:style>
    <style:style style:name="T688_11" style:family="text">
      <style:text-properties fo:font-size="10pt" style:font-size-asian="10pt" style:font-size-complex="10pt"/>
    </style:style>
    <style:style style:name="T688_12" style:family="text">
      <style:text-properties fo:font-size="10pt" style:font-size-asian="10pt" style:font-size-complex="10pt"/>
    </style:style>
    <style:style style:name="T688_13" style:family="text">
      <style:text-properties fo:font-size="10pt" style:font-size-asian="10pt" style:font-size-complex="10pt"/>
    </style:style>
    <style:style style:name="T688_14" style:family="text">
      <style:text-properties fo:font-size="10pt" style:font-size-asian="10pt" style:font-size-complex="10pt"/>
    </style:style>
    <style:style style:name="P689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690" style:family="paragraph" style:parent-style-name="Normal">
      <style:paragraph-properties fo:text-align="justify" fo:background-color="#ffffff"/>
    </style:style>
    <style:style style:name="T690_1" style:family="text">
      <style:text-properties fo:font-size="10pt" style:font-size-asian="10pt" style:font-size-complex="10pt"/>
    </style:style>
    <style:style style:name="T690_2" style:family="text">
      <style:text-properties fo:font-size="10pt" style:font-size-asian="10pt" style:font-size-complex="10pt"/>
    </style:style>
    <style:style style:name="T690_3" style:family="text">
      <style:text-properties fo:font-size="10pt" style:font-size-asian="10pt" style:font-size-complex="10pt"/>
    </style:style>
    <style:style style:name="T690_4" style:family="text">
      <style:text-properties fo:font-size="10pt" style:font-size-asian="10pt" style:font-size-complex="10pt"/>
    </style:style>
    <style:style style:name="T690_5" style:family="text">
      <style:text-properties fo:font-size="10pt" style:font-size-asian="10pt" style:font-size-complex="10pt"/>
    </style:style>
    <style:style style:name="P691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692" style:family="paragraph" style:parent-style-name="Normal">
      <style:paragraph-properties fo:text-align="justify" fo:background-color="#ffffff"/>
    </style:style>
    <style:style style:name="T692_1" style:family="text">
      <style:text-properties fo:font-size="10pt" style:font-size-asian="10pt" style:font-size-complex="10pt" fo:font-weight="bold" style:font-weight-asian="bold" style:font-weight-complex="bold"/>
    </style:style>
    <style:style style:name="P693" style:family="paragraph" style:parent-style-name="Normal">
      <style:paragraph-properties fo:text-align="justify" fo:background-color="#ffffff"/>
    </style:style>
    <style:style style:name="T693_1" style:family="text">
      <style:text-properties fo:font-size="10pt" style:font-size-asian="10pt" style:font-size-complex="10pt"/>
    </style:style>
    <style:style style:name="T693_2" style:family="text">
      <style:text-properties fo:font-size="10pt" style:font-size-asian="10pt" style:font-size-complex="10pt"/>
    </style:style>
    <style:style style:name="T693_3" style:family="text">
      <style:text-properties fo:font-size="10pt" style:font-size-asian="10pt" style:font-size-complex="10pt"/>
    </style:style>
    <style:style style:name="T693_4" style:family="text">
      <style:text-properties fo:font-size="10pt" style:font-size-asian="10pt" style:font-size-complex="10pt"/>
    </style:style>
    <style:style style:name="T693_5" style:family="text">
      <style:text-properties fo:font-size="10pt" style:font-size-asian="10pt" style:font-size-complex="10pt"/>
    </style:style>
    <style:style style:name="T693_6" style:family="text">
      <style:text-properties fo:font-size="10pt" style:font-size-asian="10pt" style:font-size-complex="10pt"/>
    </style:style>
    <style:style style:name="T693_7" style:family="text">
      <style:text-properties fo:font-size="10pt" style:font-size-asian="10pt" style:font-size-complex="10pt"/>
    </style:style>
    <style:style style:name="T693_8" style:family="text">
      <style:text-properties fo:font-size="10pt" style:font-size-asian="10pt" style:font-size-complex="10pt"/>
    </style:style>
    <style:style style:name="T693_9" style:family="text">
      <style:text-properties fo:font-size="10pt" style:font-size-asian="10pt" style:font-size-complex="10pt"/>
    </style:style>
    <style:style style:name="T693_10" style:family="text">
      <style:text-properties fo:font-size="10pt" style:font-size-asian="10pt" style:font-size-complex="10pt"/>
    </style:style>
    <style:style style:name="T693_11" style:family="text">
      <style:text-properties fo:font-size="10pt" style:font-size-asian="10pt" style:font-size-complex="10pt"/>
    </style:style>
    <style:style style:name="T693_12" style:family="text">
      <style:text-properties fo:font-size="10pt" style:font-size-asian="10pt" style:font-size-complex="10pt"/>
    </style:style>
    <style:style style:name="T693_13" style:family="text">
      <style:text-properties fo:font-size="10pt" style:font-size-asian="10pt" style:font-size-complex="10pt"/>
    </style:style>
    <style:style style:name="T693_14" style:family="text">
      <style:text-properties fo:font-size="10pt" style:font-size-asian="10pt" style:font-size-complex="10pt"/>
    </style:style>
    <style:style style:name="T693_15" style:family="text">
      <style:text-properties fo:font-size="10pt" style:font-size-asian="10pt" style:font-size-complex="10pt"/>
    </style:style>
    <style:style style:name="T693_16" style:family="text">
      <style:text-properties fo:font-size="10pt" style:font-size-asian="10pt" style:font-size-complex="10pt"/>
    </style:style>
    <style:style style:name="T693_17" style:family="text">
      <style:text-properties fo:font-size="10pt" style:font-size-asian="10pt" style:font-size-complex="10pt"/>
    </style:style>
    <style:style style:name="T693_18" style:family="text">
      <style:text-properties fo:font-size="10pt" style:font-size-asian="10pt" style:font-size-complex="10pt"/>
    </style:style>
    <style:style style:name="T693_19" style:family="text">
      <style:text-properties fo:font-size="10pt" style:font-size-asian="10pt" style:font-size-complex="10pt"/>
    </style:style>
    <style:style style:name="T693_20" style:family="text">
      <style:text-properties fo:font-size="10pt" style:font-size-asian="10pt" style:font-size-complex="10pt"/>
    </style:style>
    <style:style style:name="T693_21" style:family="text">
      <style:text-properties fo:font-size="10pt" style:font-size-asian="10pt" style:font-size-complex="10pt"/>
    </style:style>
    <style:style style:name="T693_22" style:family="text">
      <style:text-properties fo:font-size="10pt" style:font-size-asian="10pt" style:font-size-complex="10pt"/>
    </style:style>
    <style:style style:name="T693_23" style:family="text">
      <style:text-properties fo:font-size="10pt" style:font-size-asian="10pt" style:font-size-complex="10pt"/>
    </style:style>
    <style:style style:name="P694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695" style:family="paragraph" style:parent-style-name="Normal">
      <style:paragraph-properties fo:text-align="justify" fo:background-color="#ffffff"/>
    </style:style>
    <style:style style:name="T695_1" style:family="text">
      <style:text-properties fo:font-size="10pt" style:font-size-asian="10pt" style:font-size-complex="10pt"/>
    </style:style>
    <style:style style:name="T695_2" style:family="text">
      <style:text-properties fo:font-size="10pt" style:font-size-asian="10pt" style:font-size-complex="10pt"/>
    </style:style>
    <style:style style:name="T695_3" style:family="text">
      <style:text-properties fo:font-size="10pt" style:font-size-asian="10pt" style:font-size-complex="10pt"/>
    </style:style>
    <style:style style:name="T695_4" style:family="text">
      <style:text-properties fo:font-size="10pt" style:font-size-asian="10pt" style:font-size-complex="10pt"/>
    </style:style>
    <style:style style:name="P696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697" style:family="paragraph" style:parent-style-name="Normal">
      <style:paragraph-properties fo:text-align="justify" fo:background-color="#ffffff"/>
    </style:style>
    <style:style style:name="T697_1" style:family="text">
      <style:text-properties fo:font-size="10pt" style:font-size-asian="10pt" style:font-size-complex="10pt" fo:font-weight="bold" style:font-weight-asian="bold" style:font-weight-complex="bold"/>
    </style:style>
    <style:style style:name="P698" style:family="paragraph" style:parent-style-name="Normal">
      <style:paragraph-properties fo:text-align="justify" fo:background-color="#ffffff"/>
    </style:style>
    <style:style style:name="T698_1" style:family="text">
      <style:text-properties fo:font-size="10pt" style:font-size-asian="10pt" style:font-size-complex="10pt"/>
    </style:style>
    <style:style style:name="T698_2" style:family="text">
      <style:text-properties fo:font-size="10pt" style:font-size-asian="10pt" style:font-size-complex="10pt"/>
    </style:style>
    <style:style style:name="T698_3" style:family="text">
      <style:text-properties fo:font-size="10pt" style:font-size-asian="10pt" style:font-size-complex="10pt"/>
    </style:style>
    <style:style style:name="T698_4" style:family="text">
      <style:text-properties fo:font-size="10pt" style:font-size-asian="10pt" style:font-size-complex="10pt"/>
    </style:style>
    <style:style style:name="T698_5" style:family="text">
      <style:text-properties fo:font-size="10pt" style:font-size-asian="10pt" style:font-size-complex="10pt" fo:font-weight="bold" style:font-weight-asian="bold" style:font-weight-complex="bold"/>
    </style:style>
    <style:style style:name="T698_6" style:family="text">
      <style:text-properties fo:font-size="10pt" style:font-size-asian="10pt" style:font-size-complex="10pt"/>
    </style:style>
    <style:style style:name="T698_7" style:family="text">
      <style:text-properties fo:font-size="10pt" style:font-size-asian="10pt" style:font-size-complex="10pt"/>
    </style:style>
    <style:style style:name="T698_8" style:family="text">
      <style:text-properties fo:font-size="10pt" style:font-size-asian="10pt" style:font-size-complex="10pt"/>
    </style:style>
    <style:style style:name="T698_9" style:family="text">
      <style:text-properties fo:font-size="10pt" style:font-size-asian="10pt" style:font-size-complex="10pt"/>
    </style:style>
    <style:style style:name="T698_10" style:family="text">
      <style:text-properties fo:font-size="10pt" style:font-size-asian="10pt" style:font-size-complex="10pt"/>
    </style:style>
    <style:style style:name="T698_11" style:family="text">
      <style:text-properties fo:font-size="10pt" style:font-size-asian="10pt" style:font-size-complex="10pt"/>
    </style:style>
    <style:style style:name="T698_12" style:family="text">
      <style:text-properties fo:font-size="10pt" style:font-size-asian="10pt" style:font-size-complex="10pt"/>
    </style:style>
    <style:style style:name="T698_13" style:family="text">
      <style:text-properties fo:font-size="10pt" style:font-size-asian="10pt" style:font-size-complex="10pt"/>
    </style:style>
    <style:style style:name="T698_14" style:family="text">
      <style:text-properties fo:font-size="10pt" style:font-size-asian="10pt" style:font-size-complex="10pt"/>
    </style:style>
    <style:style style:name="T698_15" style:family="text">
      <style:text-properties fo:font-size="10pt" style:font-size-asian="10pt" style:font-size-complex="10pt"/>
    </style:style>
    <style:style style:name="T698_16" style:family="text">
      <style:text-properties fo:font-size="10pt" style:font-size-asian="10pt" style:font-size-complex="10pt"/>
    </style:style>
    <style:style style:name="P699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700" style:family="paragraph" style:parent-style-name="Normal">
      <style:paragraph-properties fo:text-align="justify" fo:background-color="#ffffff" fo:line-height="108%"/>
    </style:style>
    <style:style style:name="T700_1" style:family="text">
      <style:text-properties fo:font-size="10pt" style:font-size-asian="10pt" style:font-size-complex="10pt"/>
    </style:style>
    <style:style style:name="T700_2" style:family="text">
      <style:text-properties fo:font-size="10pt" style:font-size-asian="10pt" style:font-size-complex="10pt"/>
    </style:style>
    <style:style style:name="T700_3" style:family="text">
      <style:text-properties fo:font-size="10pt" style:font-size-asian="10pt" style:font-size-complex="10pt"/>
    </style:style>
    <style:style style:name="T700_4" style:family="text">
      <style:text-properties fo:font-size="10pt" style:font-size-asian="10pt" style:font-size-complex="10pt"/>
    </style:style>
    <style:style style:name="T700_5" style:family="text">
      <style:text-properties fo:font-size="10pt" style:font-size-asian="10pt" style:font-size-complex="10pt"/>
    </style:style>
    <style:style style:name="P701" style:family="paragraph" style:parent-style-name="Normal">
      <style:paragraph-properties fo:text-align="justify" fo:background-color="#ffffff" fo:line-height="108%"/>
      <style:text-properties fo:font-size="10pt" style:font-size-asian="10pt" style:font-size-complex="10pt"/>
    </style:style>
    <style:style style:name="P702" style:family="paragraph" style:parent-style-name="Normal">
      <style:paragraph-properties fo:text-align="justify" fo:background-color="#ffffff" fo:line-height="115%"/>
    </style:style>
    <style:style style:name="T702_1" style:family="text">
      <style:text-properties fo:font-size="10pt" style:font-size-asian="10pt" style:font-size-complex="10pt" fo:font-weight="bold" style:font-weight-asian="bold" style:font-weight-complex="bold"/>
    </style:style>
    <style:style style:name="T702_2" style:family="text">
      <style:text-properties fo:font-size="10pt" style:font-size-asian="10pt" style:font-size-complex="10pt" fo:font-weight="bold" style:font-weight-asian="bold" style:font-weight-complex="bold"/>
    </style:style>
    <style:style style:name="T702_3" style:family="text">
      <style:text-properties fo:font-size="10pt" style:font-size-asian="10pt" style:font-size-complex="10pt" fo:font-weight="bold" style:font-weight-asian="bold" style:font-weight-complex="bold"/>
    </style:style>
    <style:style style:name="T702_4" style:family="text">
      <style:text-properties fo:font-size="10pt" style:font-size-asian="10pt" style:font-size-complex="10pt" fo:font-weight="bold" style:font-weight-asian="bold" style:font-weight-complex="bold"/>
    </style:style>
    <style:style style:name="T702_5" style:family="text">
      <style:text-properties fo:font-size="10pt" style:font-size-asian="10pt" style:font-size-complex="10pt" fo:font-weight="bold" style:font-weight-asian="bold" style:font-weight-complex="bold"/>
    </style:style>
    <style:style style:name="T702_6" style:family="text">
      <style:text-properties fo:font-size="10pt" style:font-size-asian="10pt" style:font-size-complex="10pt" fo:font-weight="bold" style:font-weight-asian="bold" style:font-weight-complex="bold"/>
    </style:style>
    <style:style style:name="T702_7" style:family="text">
      <style:text-properties fo:font-size="10pt" style:font-size-asian="10pt" style:font-size-complex="10pt" fo:font-weight="bold" style:font-weight-asian="bold" style:font-weight-complex="bold"/>
    </style:style>
    <style:style style:name="T702_8" style:family="text">
      <style:text-properties fo:font-size="10pt" style:font-size-asian="10pt" style:font-size-complex="10pt" fo:font-weight="bold" style:font-weight-asian="bold" style:font-weight-complex="bold"/>
    </style:style>
    <style:style style:name="T702_9" style:family="text">
      <style:text-properties fo:font-size="10pt" style:font-size-asian="10pt" style:font-size-complex="10pt" fo:font-weight="bold" style:font-weight-asian="bold" style:font-weight-complex="bold"/>
    </style:style>
    <style:style style:name="T702_10" style:family="text">
      <style:text-properties fo:font-size="10pt" style:font-size-asian="10pt" style:font-size-complex="10pt" fo:font-weight="bold" style:font-weight-asian="bold" style:font-weight-complex="bold"/>
    </style:style>
    <style:style style:name="T702_11" style:family="text">
      <style:text-properties fo:font-size="10pt" style:font-size-asian="10pt" style:font-size-complex="10pt" fo:font-weight="bold" style:font-weight-asian="bold" style:font-weight-complex="bold"/>
    </style:style>
    <style:style style:name="T702_12" style:family="text">
      <style:text-properties fo:font-size="10pt" style:font-size-asian="10pt" style:font-size-complex="10pt" fo:font-weight="bold" style:font-weight-asian="bold" style:font-weight-complex="bold"/>
    </style:style>
    <style:style style:name="T702_13" style:family="text">
      <style:text-properties fo:font-size="10pt" style:font-size-asian="10pt" style:font-size-complex="10pt" fo:font-weight="bold" style:font-weight-asian="bold" style:font-weight-complex="bold"/>
    </style:style>
    <style:style style:name="T702_14" style:family="text">
      <style:text-properties fo:font-size="10pt" style:font-size-asian="10pt" style:font-size-complex="10pt" fo:font-weight="bold" style:font-weight-asian="bold" style:font-weight-complex="bold"/>
    </style:style>
    <style:style style:name="Table14" style:family="table">
      <style:table-properties table:align="left" style:width="18.198cm" fo:margin-left="0cm"/>
    </style:style>
    <style:style style:name="Column65" style:family="table-column">
      <style:table-column-properties style:column-width="2.461cm"/>
    </style:style>
    <style:style style:name="Column66" style:family="table-column">
      <style:table-column-properties style:column-width="1.773cm"/>
    </style:style>
    <style:style style:name="Column67" style:family="table-column">
      <style:table-column-properties style:column-width="1.984cm"/>
    </style:style>
    <style:style style:name="Column68" style:family="table-column">
      <style:table-column-properties style:column-width="1.852cm"/>
    </style:style>
    <style:style style:name="Column69" style:family="table-column">
      <style:table-column-properties style:column-width="1.905cm"/>
    </style:style>
    <style:style style:name="Column70" style:family="table-column">
      <style:table-column-properties style:column-width="1.958cm"/>
    </style:style>
    <style:style style:name="Column71" style:family="table-column">
      <style:table-column-properties style:column-width="1.984cm"/>
    </style:style>
    <style:style style:name="Column72" style:family="table-column">
      <style:table-column-properties style:column-width="1.879cm"/>
    </style:style>
    <style:style style:name="Column73" style:family="table-column">
      <style:table-column-properties style:column-width="2.402cm"/>
    </style:style>
    <style:style style:name="Row67" style:family="table-row">
      <style:table-row-properties style:min-row-height="0.503cm"/>
    </style:style>
    <style:style style:name="Cell249" style:family="table-cell">
      <style:table-cell-properties fo:background-color="#a6c9ec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03" style:family="paragraph" style:parent-style-name="Normal">
      <style:paragraph-properties fo:text-align="justify" fo:background-color="#ffffff"/>
    </style:style>
    <style:style style:name="T703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50" style:family="table-cell">
      <style:table-cell-properties fo:background-color="#a6c9ec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04" style:family="paragraph" style:parent-style-name="Normal">
      <style:paragraph-properties fo:text-align="justify" fo:background-color="#ffffff"/>
    </style:style>
    <style:style style:name="T704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51" style:family="table-cell">
      <style:table-cell-properties fo:background-color="#a6c9ec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05" style:family="paragraph" style:parent-style-name="Normal">
      <style:paragraph-properties fo:text-align="justify" fo:background-color="#ffffff"/>
    </style:style>
    <style:style style:name="T705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52" style:family="table-cell">
      <style:table-cell-properties fo:background-color="#a6c9ec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06" style:family="paragraph" style:parent-style-name="Normal">
      <style:paragraph-properties fo:text-align="justify" fo:background-color="#ffffff"/>
    </style:style>
    <style:style style:name="T706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53" style:family="table-cell">
      <style:table-cell-properties fo:background-color="#a6c9ec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07" style:family="paragraph" style:parent-style-name="Normal">
      <style:paragraph-properties fo:text-align="justify" fo:background-color="#ffffff"/>
    </style:style>
    <style:style style:name="T707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54" style:family="table-cell">
      <style:table-cell-properties fo:background-color="#a6c9ec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08" style:family="paragraph" style:parent-style-name="Normal">
      <style:paragraph-properties fo:text-align="justify" fo:background-color="#ffffff"/>
    </style:style>
    <style:style style:name="T708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55" style:family="table-cell">
      <style:table-cell-properties fo:background-color="#a6c9ec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09" style:family="paragraph" style:parent-style-name="Normal">
      <style:paragraph-properties fo:text-align="justify" fo:background-color="#ffffff"/>
    </style:style>
    <style:style style:name="T709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56" style:family="table-cell">
      <style:table-cell-properties fo:background-color="#a6c9ec" style:vertical-align="middle" fo:padding-top="0.026cm" fo:border-top="#000000 0.018cm solid" fo:border-bottom="#000000 0.018cm solid" fo:padding-left="0.026cm" fo:border-left="#000000 0.018cm solid" fo:padding-right="0.026cm" fo:wrap-option="wrap"/>
    </style:style>
    <style:style style:name="P710" style:family="paragraph" style:parent-style-name="Normal">
      <style:paragraph-properties fo:text-align="justify" fo:background-color="#ffffff"/>
    </style:style>
    <style:style style:name="T710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57" style:family="table-cell">
      <style:table-cell-properties fo:background-color="#a6c9ec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11" style:family="paragraph" style:parent-style-name="Normal">
      <style:paragraph-properties fo:text-align="justify" fo:background-color="#ffffff"/>
    </style:style>
    <style:style style:name="T711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68" style:family="table-row">
      <style:table-row-properties style:min-row-height="0.503cm"/>
    </style:style>
    <style:style style:name="Cell258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12" style:family="paragraph" style:parent-style-name="Normal">
      <style:paragraph-properties fo:text-align="justify" fo:background-color="#ffffff"/>
    </style:style>
    <style:style style:name="T712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59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13" style:family="paragraph" style:parent-style-name="Normal">
      <style:paragraph-properties fo:text-align="justify" fo:background-color="#ffffff"/>
    </style:style>
    <style:style style:name="T713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60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14" style:family="paragraph" style:parent-style-name="Normal">
      <style:paragraph-properties fo:text-align="justify" fo:background-color="#ffffff"/>
    </style:style>
    <style:style style:name="T714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61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15" style:family="paragraph" style:parent-style-name="Normal">
      <style:paragraph-properties fo:text-align="justify" fo:background-color="#ffffff"/>
    </style:style>
    <style:style style:name="T715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62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16" style:family="paragraph" style:parent-style-name="Normal">
      <style:paragraph-properties fo:text-align="justify" fo:background-color="#ffffff"/>
    </style:style>
    <style:style style:name="T716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63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17" style:family="paragraph" style:parent-style-name="Normal">
      <style:paragraph-properties fo:text-align="justify" fo:background-color="#ffffff"/>
    </style:style>
    <style:style style:name="T717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64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18" style:family="paragraph" style:parent-style-name="Normal">
      <style:paragraph-properties fo:text-align="justify" fo:background-color="#ffffff"/>
    </style:style>
    <style:style style:name="T718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65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wrap-option="wrap"/>
    </style:style>
    <style:style style:name="P719" style:family="paragraph" style:parent-style-name="Normal">
      <style:paragraph-properties fo:text-align="justify" fo:background-color="#ffffff"/>
    </style:style>
    <style:style style:name="T719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66" style:family="table-cell">
      <style:table-cell-properties fo:background-color="#ffffff" style:vertical-align="middle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20" style:family="paragraph" style:parent-style-name="Normal">
      <style:paragraph-properties fo:text-align="justify" fo:background-color="#ffffff"/>
    </style:style>
    <style:style style:name="T720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T720_2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T720_3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Row69" style:family="table-row">
      <style:table-row-properties style:min-row-height="0.503cm"/>
    </style:style>
    <style:style style:name="Cell267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21" style:family="paragraph" style:parent-style-name="Normal">
      <style:paragraph-properties fo:text-align="justify" fo:background-color="#ffffff"/>
    </style:style>
    <style:style style:name="T721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68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22" style:family="paragraph" style:parent-style-name="Normal">
      <style:paragraph-properties fo:text-align="justify" fo:background-color="#ffffff"/>
    </style:style>
    <style:style style:name="T722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69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23" style:family="paragraph" style:parent-style-name="Normal">
      <style:paragraph-properties fo:text-align="justify" fo:background-color="#ffffff"/>
    </style:style>
    <style:style style:name="T723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70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24" style:family="paragraph" style:parent-style-name="Normal">
      <style:paragraph-properties fo:text-align="justify" fo:background-color="#ffffff"/>
    </style:style>
    <style:style style:name="T724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71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25" style:family="paragraph" style:parent-style-name="Normal">
      <style:paragraph-properties fo:text-align="justify" fo:background-color="#ffffff"/>
    </style:style>
    <style:style style:name="T725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72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26" style:family="paragraph" style:parent-style-name="Normal">
      <style:paragraph-properties fo:text-align="justify" fo:background-color="#ffffff"/>
    </style:style>
    <style:style style:name="T726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73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27" style:family="paragraph" style:parent-style-name="Normal">
      <style:paragraph-properties fo:text-align="justify" fo:background-color="#ffffff"/>
    </style:style>
    <style:style style:name="T727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74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wrap-option="wrap"/>
    </style:style>
    <style:style style:name="P728" style:family="paragraph" style:parent-style-name="Normal">
      <style:paragraph-properties fo:text-align="justify" fo:background-color="#ffffff"/>
    </style:style>
    <style:style style:name="T728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Cell275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29" style:family="paragraph" style:parent-style-name="Normal">
      <style:paragraph-properties fo:text-align="justify" fo:background-color="#ffffff"/>
    </style:style>
    <style:style style:name="T729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T729_2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/>
    </style:style>
    <style:style style:name="Row70" style:family="table-row">
      <style:table-row-properties style:min-row-height="0.503cm"/>
    </style:style>
    <style:style style:name="Cell276" style:family="table-cell">
      <style:table-cell-properties style:vertical-align="bottom" fo:padding-top="0.026cm" fo:border-top="#000000 0.018cm solid" fo:padding-left="0.026cm" fo:padding-right="0.026cm" fo:wrap-option="wrap"/>
    </style:style>
    <style:style style:name="P730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77" style:family="table-cell">
      <style:table-cell-properties style:vertical-align="bottom" fo:padding-top="0.026cm" fo:border-top="#000000 0.018cm solid" fo:padding-left="0.026cm" fo:padding-right="0.026cm" fo:wrap-option="wrap"/>
    </style:style>
    <style:style style:name="P731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78" style:family="table-cell">
      <style:table-cell-properties style:vertical-align="bottom" fo:padding-top="0.026cm" fo:border-top="#000000 0.018cm solid" fo:padding-left="0.026cm" fo:padding-right="0.026cm" fo:wrap-option="wrap"/>
    </style:style>
    <style:style style:name="P732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79" style:family="table-cell">
      <style:table-cell-properties style:vertical-align="bottom" fo:padding-top="0.026cm" fo:border-top="#000000 0.018cm solid" fo:padding-left="0.026cm" fo:padding-right="0.026cm" fo:wrap-option="wrap"/>
    </style:style>
    <style:style style:name="P733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80" style:family="table-cell">
      <style:table-cell-properties style:vertical-align="bottom" fo:padding-top="0.026cm" fo:border-top="#000000 0.018cm solid" fo:padding-left="0.026cm" fo:padding-right="0.026cm" fo:wrap-option="wrap"/>
    </style:style>
    <style:style style:name="P734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81" style:family="table-cell">
      <style:table-cell-properties style:vertical-align="bottom" fo:padding-top="0.026cm" fo:border-top="#000000 0.018cm solid" fo:padding-left="0.026cm" fo:padding-right="0.026cm" fo:wrap-option="wrap"/>
    </style:style>
    <style:style style:name="P735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82" style:family="table-cell">
      <style:table-cell-properties style:vertical-align="bottom" fo:padding-top="0.026cm" fo:border-top="#000000 0.018cm solid" fo:padding-left="0.026cm" fo:padding-right="0.026cm" fo:wrap-option="wrap"/>
    </style:style>
    <style:style style:name="P736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83" style:family="table-cell">
      <style:table-cell-properties style:vertical-align="bottom" fo:padding-top="0.026cm" fo:border-top="#000000 0.018cm solid" fo:padding-left="0.026cm" fo:padding-right="0.026cm" fo:wrap-option="wrap"/>
    </style:style>
    <style:style style:name="P737" style:family="paragraph" style:parent-style-name="Normal">
      <style:paragraph-properties fo:text-align="justify" fo:background-color="#ffffff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84" style:family="table-cell">
      <style:table-cell-properties style:vertical-align="bottom" fo:padding-top="0.026cm" fo:border-top="#000000 0.018cm solid" fo:border-bottom="#000000 0.018cm solid" fo:padding-left="0.026cm" fo:border-left="#000000 0.018cm solid" fo:padding-right="0.026cm" fo:border-right="#000000 0.018cm solid" fo:wrap-option="wrap"/>
    </style:style>
    <style:style style:name="P738" style:family="paragraph" style:parent-style-name="Normal">
      <style:paragraph-properties fo:text-align="justify" fo:background-color="#ffffff"/>
    </style:style>
    <style:style style:name="T738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38_2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38_3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739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740" style:family="paragraph" style:parent-style-name="Normal">
      <style:paragraph-properties fo:text-align="justify" fo:background-color="#ffffff"/>
    </style:style>
    <style:style style:name="T740_1" style:family="text">
      <style:text-properties fo:font-size="10pt" style:font-size-asian="10pt" style:font-size-complex="10pt" fo:font-weight="bold" style:font-weight-asian="bold"/>
    </style:style>
    <style:style style:name="P741" style:family="paragraph" style:parent-style-name="Normal">
      <style:paragraph-properties fo:text-align="justify" fo:background-color="#ffffff"/>
    </style:style>
    <style:style style:name="T741_1" style:family="text">
      <style:text-properties fo:font-size="10pt" style:font-size-asian="10pt" style:font-size-complex="10pt"/>
    </style:style>
    <style:style style:name="T741_2" style:family="text">
      <style:text-properties fo:font-size="10pt" style:font-size-asian="10pt" style:font-size-complex="10pt"/>
    </style:style>
    <style:style style:name="T741_3" style:family="text">
      <style:text-properties fo:font-size="10pt" style:font-size-asian="10pt" style:font-size-complex="10pt"/>
    </style:style>
    <style:style style:name="T741_4" style:family="text">
      <style:text-properties fo:font-size="10pt" style:font-size-asian="10pt" style:font-size-complex="10pt"/>
    </style:style>
    <style:style style:name="T741_5" style:family="text">
      <style:text-properties fo:font-size="10pt" style:font-size-asian="10pt" style:font-size-complex="10pt"/>
    </style:style>
    <style:style style:name="T741_6" style:family="text">
      <style:text-properties fo:font-size="10pt" style:font-size-asian="10pt" style:font-size-complex="10pt"/>
    </style:style>
    <style:style style:name="T741_7" style:family="text">
      <style:text-properties fo:font-size="10pt" style:font-size-asian="10pt" style:font-size-complex="10pt"/>
    </style:style>
    <style:style style:name="P742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743" style:family="paragraph" style:parent-style-name="Normal">
      <style:paragraph-properties fo:text-align="justify" fo:background-color="#ffffff"/>
    </style:style>
    <style:style style:name="T743_1" style:family="text">
      <style:text-properties fo:font-size="10pt" style:font-size-asian="10pt" style:font-size-complex="10pt"/>
    </style:style>
    <style:style style:name="T743_2" style:family="text">
      <style:text-properties fo:font-size="10pt" style:font-size-asian="10pt" style:font-size-complex="10pt"/>
    </style:style>
    <style:style style:name="T743_3" style:family="text">
      <style:text-properties fo:font-size="10pt" style:font-size-asian="10pt" style:font-size-complex="10pt"/>
    </style:style>
    <style:style style:name="T743_4" style:family="text">
      <style:text-properties fo:font-size="10pt" style:font-size-asian="10pt" style:font-size-complex="10pt"/>
    </style:style>
    <style:style style:name="T743_5" style:family="text">
      <style:text-properties fo:font-size="10pt" style:font-size-asian="10pt" style:font-size-complex="10pt"/>
    </style:style>
    <style:style style:name="P744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745" style:family="paragraph" style:parent-style-name="Normal">
      <style:paragraph-properties fo:text-align="justify" fo:background-color="#ffffff"/>
    </style:style>
    <style:style style:name="T745_1" style:family="text">
      <style:text-properties fo:font-size="10pt" style:font-size-asian="10pt" style:font-size-complex="10pt"/>
    </style:style>
    <style:style style:name="T745_2" style:family="text">
      <style:text-properties fo:font-size="10pt" style:font-size-asian="10pt" style:font-size-complex="10pt"/>
    </style:style>
    <style:style style:name="T745_3" style:family="text">
      <style:text-properties fo:font-size="10pt" style:font-size-asian="10pt" style:font-size-complex="10pt"/>
    </style:style>
    <style:style style:name="T745_4" style:family="text">
      <style:text-properties fo:font-size="10pt" style:font-size-asian="10pt" style:font-size-complex="10pt"/>
    </style:style>
    <style:style style:name="T745_5" style:family="text">
      <style:text-properties fo:font-size="10pt" style:font-size-asian="10pt" style:font-size-complex="10pt"/>
    </style:style>
    <style:style style:name="T745_6" style:family="text">
      <style:text-properties fo:font-size="10pt" style:font-size-asian="10pt" style:font-size-complex="10pt"/>
    </style:style>
    <style:style style:name="T745_7" style:family="text">
      <style:text-properties fo:font-size="10pt" style:font-size-asian="10pt" style:font-size-complex="10pt"/>
    </style:style>
    <style:style style:name="T745_8" style:family="text">
      <style:text-properties fo:font-size="10pt" style:font-size-asian="10pt" style:font-size-complex="10pt"/>
    </style:style>
    <style:style style:name="T745_9" style:family="text">
      <style:text-properties fo:font-size="10pt" style:font-size-asian="10pt" style:font-size-complex="10pt"/>
    </style:style>
    <style:style style:name="T745_10" style:family="text">
      <style:text-properties fo:font-size="10pt" style:font-size-asian="10pt" style:font-size-complex="10pt"/>
    </style:style>
    <style:style style:name="T745_11" style:family="text">
      <style:text-properties fo:font-size="10pt" style:font-size-asian="10pt" style:font-size-complex="10pt"/>
    </style:style>
    <style:style style:name="P746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747" style:family="paragraph" style:parent-style-name="Normal">
      <style:paragraph-properties fo:text-align="justify" fo:background-color="#ffffff"/>
    </style:style>
    <style:style style:name="T747_1" style:family="text">
      <style:text-properties fo:font-size="10pt" style:font-size-asian="10pt" style:font-size-complex="10pt"/>
    </style:style>
    <style:style style:name="T747_2" style:family="text">
      <style:text-properties fo:font-size="10pt" style:font-size-asian="10pt" style:font-size-complex="10pt"/>
    </style:style>
    <style:style style:name="T747_3" style:family="text">
      <style:text-properties fo:font-size="10pt" style:font-size-asian="10pt" style:font-size-complex="10pt"/>
    </style:style>
    <style:style style:name="T747_4" style:family="text">
      <style:text-properties fo:font-size="10pt" style:font-size-asian="10pt" style:font-size-complex="10pt"/>
    </style:style>
    <style:style style:name="T747_5" style:family="text">
      <style:text-properties fo:font-size="10pt" style:font-size-asian="10pt" style:font-size-complex="10pt"/>
    </style:style>
    <style:style style:name="T747_6" style:family="text">
      <style:text-properties fo:font-size="10pt" style:font-size-asian="10pt" style:font-size-complex="10pt"/>
    </style:style>
    <style:style style:name="T747_7" style:family="text">
      <style:text-properties fo:font-size="10pt" style:font-size-asian="10pt" style:font-size-complex="10pt"/>
    </style:style>
    <style:style style:name="T747_8" style:family="text">
      <style:text-properties fo:font-size="10pt" style:font-size-asian="10pt" style:font-size-complex="10pt"/>
    </style:style>
    <style:style style:name="T747_9" style:family="text">
      <style:text-properties fo:font-size="10pt" style:font-size-asian="10pt" style:font-size-complex="10pt"/>
    </style:style>
    <style:style style:name="T747_10" style:family="text">
      <style:text-properties fo:font-size="10pt" style:font-size-asian="10pt" style:font-size-complex="10pt"/>
    </style:style>
    <style:style style:name="T747_11" style:family="text">
      <style:text-properties fo:font-size="10pt" style:font-size-asian="10pt" style:font-size-complex="10pt"/>
    </style:style>
    <style:style style:name="T747_12" style:family="text">
      <style:text-properties fo:font-size="10pt" style:font-size-asian="10pt" style:font-size-complex="10pt"/>
    </style:style>
    <style:style style:name="T747_13" style:family="text">
      <style:text-properties fo:font-size="10pt" style:font-size-asian="10pt" style:font-size-complex="10pt"/>
    </style:style>
    <style:style style:name="P748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749" style:family="paragraph" style:parent-style-name="Normal">
      <style:paragraph-properties fo:text-align="justify" fo:background-color="#ffffff"/>
    </style:style>
    <style:style style:name="T749_1" style:family="text">
      <style:text-properties fo:font-size="10pt" style:font-size-asian="10pt" style:font-size-complex="10pt"/>
    </style:style>
    <style:style style:name="T749_2" style:family="text">
      <style:text-properties fo:font-size="10pt" style:font-size-asian="10pt" style:font-size-complex="10pt"/>
    </style:style>
    <style:style style:name="T749_3" style:family="text">
      <style:text-properties fo:font-size="10pt" style:font-size-asian="10pt" style:font-size-complex="10pt"/>
    </style:style>
    <style:style style:name="T749_4" style:family="text">
      <style:text-properties fo:font-size="10pt" style:font-size-asian="10pt" style:font-size-complex="10pt"/>
    </style:style>
    <style:style style:name="T749_5" style:family="text">
      <style:text-properties fo:font-size="10pt" style:font-size-asian="10pt" style:font-size-complex="10pt"/>
    </style:style>
    <style:style style:name="T749_6" style:family="text">
      <style:text-properties fo:font-size="10pt" style:font-size-asian="10pt" style:font-size-complex="10pt"/>
    </style:style>
    <style:style style:name="T749_7" style:family="text">
      <style:text-properties fo:font-size="10pt" style:font-size-asian="10pt" style:font-size-complex="10pt"/>
    </style:style>
    <style:style style:name="T749_8" style:family="text">
      <style:text-properties fo:font-size="10pt" style:font-size-asian="10pt" style:font-size-complex="10pt"/>
    </style:style>
    <style:style style:name="T749_9" style:family="text">
      <style:text-properties fo:font-size="10pt" style:font-size-asian="10pt" style:font-size-complex="10pt"/>
    </style:style>
    <style:style style:name="T749_10" style:family="text">
      <style:text-properties fo:font-size="10pt" style:font-size-asian="10pt" style:font-size-complex="10pt"/>
    </style:style>
    <style:style style:name="T749_11" style:family="text">
      <style:text-properties fo:font-size="10pt" style:font-size-asian="10pt" style:font-size-complex="10pt"/>
    </style:style>
    <style:style style:name="T749_12" style:family="text">
      <style:text-properties fo:font-size="10pt" style:font-size-asian="10pt" style:font-size-complex="10pt"/>
    </style:style>
    <style:style style:name="T749_13" style:family="text">
      <style:text-properties fo:font-size="10pt" style:font-size-asian="10pt" style:font-size-complex="10pt"/>
    </style:style>
    <style:style style:name="T749_14" style:family="text">
      <style:text-properties fo:font-size="10pt" style:font-size-asian="10pt" style:font-size-complex="10pt"/>
    </style:style>
    <style:style style:name="T749_15" style:family="text">
      <style:text-properties fo:font-size="10pt" style:font-size-asian="10pt" style:font-size-complex="10pt"/>
    </style:style>
    <style:style style:name="T749_16" style:family="text">
      <style:text-properties fo:font-size="10pt" style:font-size-asian="10pt" style:font-size-complex="10pt"/>
    </style:style>
    <style:style style:name="T749_17" style:family="text">
      <style:text-properties fo:font-size="10pt" style:font-size-asian="10pt" style:font-size-complex="10pt"/>
    </style:style>
    <style:style style:name="T749_18" style:family="text">
      <style:text-properties fo:font-size="10pt" style:font-size-asian="10pt" style:font-size-complex="10pt"/>
    </style:style>
    <style:style style:name="T749_19" style:family="text">
      <style:text-properties fo:font-size="10pt" style:font-size-asian="10pt" style:font-size-complex="10pt"/>
    </style:style>
    <style:style style:name="T749_20" style:family="text">
      <style:text-properties fo:font-size="10pt" style:font-size-asian="10pt" style:font-size-complex="10pt"/>
    </style:style>
    <style:style style:name="T749_21" style:family="text">
      <style:text-properties fo:font-size="10pt" style:font-size-asian="10pt" style:font-size-complex="10pt"/>
    </style:style>
    <style:style style:name="T749_22" style:family="text">
      <style:text-properties fo:font-size="10pt" style:font-size-asian="10pt" style:font-size-complex="10pt"/>
    </style:style>
    <style:style style:name="T749_23" style:family="text">
      <style:text-properties fo:font-size="10pt" style:font-size-asian="10pt" style:font-size-complex="10pt"/>
    </style:style>
    <style:style style:name="T749_24" style:family="text">
      <style:text-properties fo:font-size="10pt" style:font-size-asian="10pt" style:font-size-complex="10pt"/>
    </style:style>
    <style:style style:name="T749_25" style:family="text">
      <style:text-properties fo:font-size="10pt" style:font-size-asian="10pt" style:font-size-complex="10pt"/>
    </style:style>
    <style:style style:name="T749_26" style:family="text">
      <style:text-properties fo:font-size="10pt" style:font-size-asian="10pt" style:font-size-complex="10pt"/>
    </style:style>
    <style:style style:name="T749_27" style:family="text">
      <style:text-properties fo:font-size="10pt" style:font-size-asian="10pt" style:font-size-complex="10pt"/>
    </style:style>
    <style:style style:name="T749_28" style:family="text">
      <style:text-properties fo:font-size="10pt" style:font-size-asian="10pt" style:font-size-complex="10pt"/>
    </style:style>
    <style:style style:name="P750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751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752" style:family="paragraph" style:parent-style-name="Normal">
      <style:paragraph-properties fo:text-align="justify" fo:background-color="#ffffff"/>
      <style:text-properties fo:font-size="10pt" style:font-size-asian="10pt" style:font-size-complex="10pt"/>
    </style:style>
    <style:style style:name="P753" style:family="paragraph" style:parent-style-name="Normal">
      <style:paragraph-properties fo:text-align="justify" fo:background-color="#ffffff"/>
      <style:text-properties fo:font-size="11pt" style:font-size-asian="11pt" style:font-name-complex="Arial" style:font-size-complex="11pt"/>
    </style:style>
    <style:style style:name="Table15" style:family="table">
      <style:table-properties table:align="left" style:width="18.452cm" fo:margin-left="0cm"/>
    </style:style>
    <style:style style:name="Column74" style:family="table-column">
      <style:table-column-properties style:column-width="4.251cm"/>
    </style:style>
    <style:style style:name="Column75" style:family="table-column">
      <style:table-column-properties style:column-width="4.701cm"/>
    </style:style>
    <style:style style:name="Column76" style:family="table-column">
      <style:table-column-properties style:column-width="2.801cm"/>
    </style:style>
    <style:style style:name="Column77" style:family="table-column">
      <style:table-column-properties style:column-width="6.699cm"/>
    </style:style>
    <style:style style:name="Row71" style:family="table-row"/>
    <style:style style:name="Cell28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4" style:family="paragraph" style:parent-style-name="Normal">
      <style:paragraph-properties fo:text-align="justify" fo:background-color="#ffffff"/>
    </style:style>
    <style:style style:name="T754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5" style:family="paragraph" style:parent-style-name="Normal">
      <style:paragraph-properties fo:text-align="justify" fo:background-color="#ffffff" fo:line-height="108%"/>
    </style:style>
    <style:style style:name="T75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8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6" style:family="paragraph" style:parent-style-name="Normal">
      <style:paragraph-properties fo:text-align="justify" fo:background-color="#ffffff"/>
    </style:style>
    <style:style style:name="T756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7" style:family="paragraph" style:parent-style-name="Normal">
      <style:paragraph-properties fo:text-align="justify" fo:background-color="#ffffff"/>
    </style:style>
    <style:style style:name="T75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758" style:family="paragraph" style:parent-style-name="Normal">
      <style:paragraph-properties fo:text-align="justify" fo:background-color="#ffffff"/>
    </style:style>
  </office:automatic-styles>
  <office:body>
    <office:text>
      <text:p text:style-name="P1"><text:span text:style-name="T1_1"><text:s text:c="2"/></text:span><text:span text:style-name="T1_2">Annual<text:s/>Review</text:span><text:span text:style-name="T1_3"><text:s/>-<text:s/></text:span><text:span text:style-name="T1_4">REINVENT<text:s/>202</text:span><text:span text:style-name="T1_5">5</text:span><text:span text:style-name="T1_6">/</text:span><text:span text:style-name="T1_7">6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2"><text:span text:style-name="T2_1">Title:<text:s text:c="2"/></text:span><text:span text:style-name="T2_2">Reducing<text:s/>Insecurity<text:s/>and<text:s/>Violent<text:s/>Extremism<text:s/>in<text:s/>Northern<text:s/>and<text:s/>Coastal<text:s/>Regions<text:s/>of<text:s/>Kenya<text:s/>(REINVENT)<text:s/>programme<text:s text:c="2"/>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Programme<text:s/>Value<text:s/>£</text:span><text:span text:style-name="T3_2"><text:s/></text:span><text:span text:style-name="T3_3">(full<text:s/>life):</text:span><text:span text:style-name="T3_4"><text:s/></text:span><text:span text:style-name="T3_5">£</text:span><text:span text:style-name="T3_6">2</text:span><text:span text:style-name="T3_7">1.6</text:span><text:span text:style-name="T3_8">m</text:span></text:p>
          </table:table-cell>
          <table:table-cell table:style-name="Cell3">
            <text:p text:style-name="P4"><text:span text:style-name="T4_1">Review<text:s/>Date:</text:span></text:p>
          </table:table-cell>
          <table:table-cell table:style-name="Cell4">
            <text:p text:style-name="P5"><text:span text:style-name="T5_1">Ju</text:span><text:span text:style-name="T5_2">ly</text:span><text:span text:style-name="T5_3"><text:s/></text:span><text:span text:style-name="T5_4">2026</text:span></text:p>
          </table:table-cell>
        </table:table-row>
        <table:table-row table:style-name="Row3">
          <table:table-cell table:style-name="Cell5">
            <text:p text:style-name="P6"><text:span text:style-name="T6_1">Programme<text:s/>Code:<text:s/></text:span><text:span text:style-name="T6_2">300147</text:span></text:p>
          </table:table-cell>
          <table:table-cell table:style-name="Cell6">
            <text:p text:style-name="P7"><text:span text:style-name="T7_1">Start<text:s/>Date:</text:span><text:span text:style-name="T7_2"><text:s/></text:span></text:p>
            <text:p text:style-name="P8"><text:span text:style-name="T8_1">19<text:s/>Feb<text:s/>2018</text:span></text:p>
          </table:table-cell>
          <table:table-cell table:style-name="Cell7">
            <text:p text:style-name="P9"><text:span text:style-name="T9_1">End<text:s/>Date:<text:s/></text:span></text:p>
            <text:p text:style-name="P10"><text:span text:style-name="T10_1">3</text:span><text:span text:style-name="T10_2">0</text:span><text:span text:style-name="T10_3"><text:s/></text:span><text:span text:style-name="T10_4">June</text:span><text:span text:style-name="T10_5"><text:s/>202</text:span><text:span text:style-name="T10_6">8</text:span></text:p>
          </table:table-cell>
        </table:table-row>
      </table:table>
      <text:p text:style-name="P11"/>
      <text:p text:style-name="P12"><text:span text:style-name="T12_1"><text:s text:c="2"/></text:span><text:span text:style-name="T12_2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8">
            <text:p text:style-name="P13"><text:span text:style-name="T13_1">Year</text:span></text:p>
          </table:table-cell>
          <table:table-cell table:style-name="Cell9">
            <text:p text:style-name="P14"><text:span text:style-name="T14_1">2019</text:span></text:p>
          </table:table-cell>
          <table:table-cell table:style-name="Cell10">
            <text:p text:style-name="P15"><text:span text:style-name="T15_1">2020</text:span></text:p>
          </table:table-cell>
          <table:table-cell table:style-name="Cell11">
            <text:p text:style-name="P16"><text:span text:style-name="T16_1">2021</text:span></text:p>
          </table:table-cell>
          <table:table-cell table:style-name="Cell12">
            <text:p text:style-name="P17"><text:span text:style-name="T17_1">2022</text:span></text:p>
          </table:table-cell>
          <table:table-cell table:style-name="Cell13">
            <text:p text:style-name="P18"><text:span text:style-name="T18_1">2023</text:span></text:p>
          </table:table-cell>
          <table:table-cell table:style-name="Cell14">
            <text:p text:style-name="P19"><text:span text:style-name="T19_1">2024</text:span></text:p>
          </table:table-cell>
          <table:table-cell table:style-name="Cell15">
            <text:p text:style-name="P20"><text:span text:style-name="T20_1">2025</text:span></text:p>
          </table:table-cell>
          <table:table-cell table:style-name="Cell16">
            <text:p text:style-name="P21"><text:span text:style-name="T21_1">2026</text:span></text:p>
          </table:table-cell>
        </table:table-row>
        <table:table-row table:style-name="Row5">
          <table:table-cell table:style-name="Cell17">
            <text:p text:style-name="P22"><text:span text:style-name="T22_1">Programme<text:s/>Score</text:span></text:p>
          </table:table-cell>
          <table:table-cell table:style-name="Cell18">
            <text:p text:style-name="P23"><text:span text:style-name="T23_1">B</text:span></text:p>
          </table:table-cell>
          <table:table-cell table:style-name="Cell19">
            <text:p text:style-name="P24"><text:span text:style-name="T24_1">A</text:span></text:p>
          </table:table-cell>
          <table:table-cell table:style-name="Cell20">
            <text:p text:style-name="P25"><text:span text:style-name="T25_1">A</text:span></text:p>
          </table:table-cell>
          <table:table-cell table:style-name="Cell21">
            <text:p text:style-name="P26"><text:span text:style-name="T26_1">A</text:span></text:p>
          </table:table-cell>
          <table:table-cell table:style-name="Cell22">
            <text:p text:style-name="P27"><text:span text:style-name="T27_1">A+</text:span></text:p>
          </table:table-cell>
          <table:table-cell table:style-name="Cell23">
            <text:p text:style-name="P28"><text:span text:style-name="T28_1">A+</text:span></text:p>
          </table:table-cell>
          <table:table-cell table:style-name="Cell24">
            <text:p text:style-name="P29"><text:span text:style-name="T29_1">A</text:span></text:p>
          </table:table-cell>
          <table:table-cell table:style-name="Cell25">
            <text:p text:style-name="P30"><text:span text:style-name="T30_1">A</text:span></text:p>
          </table:table-cell>
        </table:table-row>
        <table:table-row table:style-name="Row6">
          <table:table-cell table:style-name="Cell26">
            <text:p text:style-name="P31"><text:span text:style-name="T31_1">Overall<text:s/>programme<text:s/>risk<text:s/>rating</text:span><text:span text:style-name="T31_2"><text:s/></text:span></text:p>
          </table:table-cell>
          <table:table-cell table:style-name="Cell27">
            <text:p text:style-name="P32"><text:span text:style-name="T32_1">Moderate</text:span></text:p>
          </table:table-cell>
          <table:table-cell table:style-name="Cell28">
            <text:p text:style-name="P33"><text:span text:style-name="T33_1">Moderate</text:span></text:p>
          </table:table-cell>
          <table:table-cell table:style-name="Cell29">
            <text:p text:style-name="P34"><text:span text:style-name="T34_1">Moderate</text:span></text:p>
          </table:table-cell>
          <table:table-cell table:style-name="Cell30">
            <text:p text:style-name="P35"><text:span text:style-name="T35_1">Moderate</text:span></text:p>
          </table:table-cell>
          <table:table-cell table:style-name="Cell31">
            <text:p text:style-name="P36"><text:span text:style-name="T36_1">Moderate</text:span></text:p>
          </table:table-cell>
          <table:table-cell table:style-name="Cell32">
            <text:p text:style-name="P37"><text:span text:style-name="T37_1">Moderate</text:span></text:p>
          </table:table-cell>
          <table:table-cell table:style-name="Cell33">
            <text:p text:style-name="P38"><text:span text:style-name="T38_1">Moderate</text:span></text:p>
          </table:table-cell>
          <table:table-cell table:style-name="Cell34">
            <text:p text:style-name="P39"><text:span text:style-name="T39_1">Moderate</text:span></text:p>
          </table:table-cell>
        </table:table-row>
      </table:table>
      <text:p text:style-name="P40"/>
      <table:table table:style-name="Table3">
        <table:table-column table:style-name="Column13"/>
        <table:table-column table:style-name="Column14"/>
        <table:table-row table:style-name="Row7">
          <table:table-cell table:style-name="Cell35">
            <text:p text:style-name="P41"><text:span text:style-name="T41_1">DevTracker<text:s/>Link<text:s/>to<text:s/>Business<text:s/>Case<text:s/>(and<text:s/>any<text:s/>addendum):<text:s/></text:span></text:p>
          </table:table-cell>
          <table:table-cell table:style-name="Cell36">
            <text:p text:style-name="P42"><text:span text:style-name="T42_1"><text:a xlink:type="simple" xlink:href="https://iati.fcdo.gov.uk/iati_documents/D0003336.odt"><text:span text:style-name="T42_2">https://iati.fcdo.gov.uk/iati_documents/D0003336.odt</text:span></text:a></text:span><text:span text:style-name="T42_3"><text:s/></text:span></text:p>
          </table:table-cell>
        </table:table-row>
        <table:table-row table:style-name="Row8">
          <table:table-cell table:style-name="Cell37">
            <text:p text:style-name="P43"><text:span text:style-name="T43_1">DevTracker<text:s/>Link</text:span><text:span text:style-name="T43_2"><text:s/></text:span><text:span text:style-name="T43_3">to<text:s/>results<text:s/>framework</text:span><text:span text:style-name="T43_4">:</text:span></text:p>
          </table:table-cell>
          <table:table-cell table:style-name="Cell38">
            <text:p text:style-name="P44"><text:span text:style-name="T44_1"><text:a xlink:type="simple" xlink:href="https://iati.fcdo.gov.uk/iati_documents/S30014715.xlsx"><text:span text:style-name="T44_2">https://iati.fcdo.gov.uk/iati_documents/S30014715.xlsx</text:span></text:a></text:span><text:span text:style-name="T44_3"><text:s/></text:span></text:p>
          </table:table-cell>
        </table:table-row>
      </table:table>
      <text:p text:style-name="P45"/>
      <text:p text:style-name="P46"/>
      <text:p text:style-name="P47"/>
      <text:p text:style-name="P48"><text:span text:style-name="T48_1">A.<text:s/>Summary<text:s/>and<text:s/>Overview</text:span></text:p>
      <text:p text:style-name="P49"/>
      <text:p text:style-name="P50"><text:span text:style-name="T50_1">Description<text:s/>of<text:s/>the<text:s/>programme<text:s/>and<text:s/>what<text:s/>it<text:s/>has<text:s/>achieved<text:s/></text:span></text:p>
      <text:p text:style-name="P51"><text:span text:style-name="T51_1">The<text:s/>Reducing<text:s/>Insecurity<text:s/>and<text:s/>Violent<text:s/>Extremism<text:s/>in<text:s/>Northern<text:s/>and<text:s/>Coastal<text:s/>regions<text:s/>of<text:s/>Keny</text:span><text:span text:style-name="T51_2">a</text:span><text:span text:style-name="T51_3"><text:s/>(</text:span><text:span text:style-name="T51_4">REINVENT</text:span><text:span text:style-name="T51_5">)<text:s/>programme</text:span><text:span text:style-name="T51_6"><text:s/>commenced<text:s/>in<text:s/>April<text:s/>2019<text:s/></text:span><text:span text:style-name="T51_7">and</text:span><text:span text:style-name="T51_8"><text:s/></text:span><text:span text:style-name="T51_9">will<text:s/></text:span><text:span text:style-name="T51_10">close<text:s/></text:span><text:span text:style-name="T51_11">in<text:s/>March<text:s/></text:span><text:span text:style-name="T51_12">202</text:span><text:span text:style-name="T51_13">8</text:span><text:span text:style-name="T51_14">.</text:span><text:span text:style-name="T51_15"><text:s/></text:span><text:span text:style-name="T51_16">The<text:s/>programme</text:span><text:span text:style-name="T51_17"><text:s/>year<text:s/>1-7</text:span><text:span text:style-name="T51_18"><text:s/>use</text:span><text:span text:style-name="T51_19">d</text:span><text:span text:style-name="T51_20"><text:s/>a<text:s/>sole<text:s/>first<text:s/>tier<text:s/>implementing<text:s/>partner,<text:s/>Tetra<text:s/>Tech<text:s/>International<text:s/>Development<text:s/>Limited<text:s/>(“Tetra<text:s/>Tech”)<text:s/>via<text:s/>a<text:s/></text:span><text:span text:style-name="T51_21">£19.5m<text:s/></text:span><text:span text:style-name="T51_22">contract.</text:span><text:span text:style-name="T51_23"><text:s/>Tetra<text:s/>Tech<text:s/>combined<text:s/>a<text:s/>mix<text:s/>of<text:s/>direct<text:s/>delivery<text:s/>by<text:s/>the<text:s/>REINVENT<text:s/>core<text:s/>team,</text:span><text:span text:style-name="T51_24"><text:s/></text:span><text:span text:style-name="T51_25">consortium<text:s/>partners,</text:span><text:span text:style-name="T51_26"><text:s/>consultancies<text:s/>and<text:s/></text:span><text:span text:style-name="T51_27">a<text:s/>selection<text:s/>of<text:s/></text:span><text:span text:style-name="T51_28">Kenyan<text:s/>partners<text:s/>(primarily<text:s/></text:span><text:span text:style-name="T51_29">Civil<text:s/>S</text:span><text:span text:style-name="T51_30">ociety<text:s/>Organisations<text:s/>(</text:span><text:span text:style-name="T51_31">CSOs</text:span><text:span text:style-name="T51_32">)</text:span><text:span text:style-name="T51_33"><text:s/>with<text:s/>specialist<text:s/>expertise<text:s/>and/or<text:s/>a<text:s/>particular<text:s/>geographic<text:s/>focus)<text:s/>to<text:s/>advance<text:s/></text:span><text:span text:style-name="T51_34">objectives<text:s/>agreed<text:s/></text:span><text:span text:style-name="T51_35">and<text:s/>adapted,<text:s/>as<text:s/>necessary,<text:s/></text:span><text:span text:style-name="T51_36">with<text:s/>the<text:s/>British<text:s/>High<text:s/>Commission<text:s/>team</text:span><text:span text:style-name="T51_37"><text:s/>in<text:s/>line<text:s/>with<text:s/>the<text:s/>Country<text:s/>Business<text:s/>Plan</text:span><text:span text:style-name="T51_38">.</text:span><text:span text:style-name="T51_39"><text:s/>The<text:s/>programme<text:s/></text:span><text:span text:style-name="T51_40">aligned<text:s/>well<text:s/>with<text:s/></text:span><text:span text:style-name="T51_41">UK<text:s/>and<text:s/>Government<text:s/>of<text:s/>Kenya<text:s/></text:span><text:span text:style-name="T51_42">(GoK)<text:s/></text:span><text:span text:style-name="T51_43">priorities,<text:s/>coming<text:s/>under<text:s/>the<text:s/></text:span><text:span text:style-name="T51_44">Security<text:s/></text:span><text:span text:style-name="T51_45">Compact<text:s/>between<text:s/>the<text:s/>UK<text:s/>and<text:s/>GoK.<text:s/></text:span></text:p>
      <text:p text:style-name="P52"/>
      <text:p text:style-name="P53"><text:span text:style-name="T53_1">As<text:s/>per<text:s/>the<text:s/></text:span><text:span text:style-name="T53_2">REINVENT<text:s/></text:span><text:span text:style-name="T53_3">Business<text:s/>Case</text:span><text:span text:style-name="T53_4"><text:s/>(BC)</text:span><text:span text:style-name="T53_5">,<text:s/></text:span><text:span text:style-name="T53_6">the<text:s/>programme<text:s/></text:span><text:span text:style-name="T53_7">aims</text:span><text:span text:style-name="T53_8"><text:s/>to<text:s/>enhance<text:s/>Kenyan<text:s/>capacity<text:s/>to<text:s/>address<text:s/>inter-communal<text:s/>conflict,<text:s/>weak<text:s/>community-police<text:s/>relations,<text:s/>violence<text:s/>against<text:s/>women<text:s/>and<text:s/>girls</text:span><text:span text:style-name="T53_9"><text:s/>(VAWG)</text:span><text:span text:style-name="T53_10">,<text:s/>violent<text:s/></text:span><text:bookmark-start text:name="_Int_q6Vzo5z4"/><text:span text:style-name="T53_11">extremism</text:span><text:bookmark-end text:name="_Int_q6Vzo5z4"/><text:span text:style-name="T53_12"><text:s/>and<text:s/>election<text:s/>related<text:s/>violence.<text:s/>It<text:s/></text:span><text:span text:style-name="T53_13">set<text:s/>out<text:s/>to</text:span><text:span text:style-name="T53_14"><text:s/>support<text:s/>the<text:s/>continued<text:s/>advancement<text:s/>of<text:s/>police<text:s/>reforms<text:s/>to<text:s/>improve<text:s/>the<text:s/>management,<text:s/></text:span><text:bookmark-start text:name="_Int_tRlW9lMd"/><text:span text:style-name="T53_15">oversight</text:span><text:bookmark-end text:name="_Int_tRlW9lMd"/><text:span text:style-name="T53_16"><text:s/>and<text:s/>accountability<text:s/>of<text:s/>the</text:span><text:span text:style-name="T53_17"><text:s/></text:span><text:span text:style-name="T53_18">National<text:s/>Police<text:s/></text:span><text:span text:style-name="T53_19">Service,</text:span><text:span text:style-name="T53_20"><text:s/>including<text:s/>recruitment,<text:s/>training,<text:s/>deployment,<text:s/>performance<text:s/></text:span><text:bookmark-start text:name="_Int_AvKM255e"/><text:span text:style-name="T53_21">management</text:span><text:bookmark-end text:name="_Int_AvKM255e"/><text:span text:style-name="T53_22"><text:s/>and<text:s/>transforming<text:s/>engagement<text:s/>with<text:s/>citizens<text:s/>to<text:s/>improve<text:s/>relationships<text:s/>and<text:s/>reputation.<text:s/></text:span><text:span text:style-name="T53_23">For<text:s/>its<text:s/></text:span><text:span text:style-name="T53_24">stated<text:s/></text:span><text:span text:style-name="T53_25">focus<text:s/>geographies<text:s/>of<text:s/>northern<text:s/>and<text:s/>coastal<text:s/>Kenya,<text:s/>t</text:span><text:span text:style-name="T53_26">he<text:s/></text:span><text:span text:style-name="T53_27">BC</text:span><text:span text:style-name="T53_28"><text:s/></text:span><text:span text:style-name="T53_29">envisaged<text:s/></text:span><text:span text:style-name="T53_30">the<text:s/>programme<text:s/>to<text:s/>achieve</text:span><text:span text:style-name="T53_31"><text:s/>a<text:s/>measurable<text:s/>reduction<text:s/>in<text:s/>conflict<text:s/>and<text:s/>violence<text:s/>through<text:s/>improvements<text:s/>in<text:s/>responses<text:s/>to<text:s/>violent<text:s/>incidents<text:s/>and<text:s/>crime,<text:s/>including<text:s/>VAWG.<text:s/>It<text:s/></text:span><text:span text:style-name="T53_32">was<text:s/>intended<text:s/>to</text:span><text:span text:style-name="T53_33"><text:s/>provide<text:s/></text:span><text:span text:style-name="T53_34">conflict<text:s/>analysis<text:s/>to<text:s/></text:span><text:span text:style-name="T53_35">support<text:s/></text:span><text:span text:style-name="T53_36">(then-)</text:span><text:span text:style-name="T53_37"><text:s/></text:span><text:span text:style-name="T53_38">DFID’s<text:s/>portfolio<text:s/>in<text:s/></text:span><text:span text:style-name="T53_39">those</text:span><text:span text:style-name="T53_40"><text:s/>regions<text:s/>and<text:s/></text:span><text:span text:style-name="T53_41">inform<text:s/>the<text:s/>targeting<text:s/>of<text:s/>wider<text:s/>development<text:s/>programmes<text:s/>to<text:s/>better<text:s/>address<text:s/>long<text:s/>term<text:s/>conflict<text:s/>drivers</text:span><text:span text:style-name="T53_42">.<text:s/></text:span></text:p>
      <text:p text:style-name="P54"/>
      <text:p text:style-name="P55"><text:span text:style-name="T55_1">The<text:s/>operational<text:s/>context<text:s/>changed<text:s/>over<text:s/>the<text:s/></text:span><text:span text:style-name="T55_2">seven<text:s/>years<text:s/>of<text:s/>the<text:s/>programme.<text:s/>REINVENT’s<text:s/></text:span><text:bookmark-start text:name="_Int_Fu3keiMN"/><text:span text:style-name="T55_3">early<text:s/>stages</text:span><text:bookmark-end text:name="_Int_Fu3keiMN"/><text:span text:style-name="T55_4"><text:s/>were<text:s/>impacted<text:s/>by<text:s/>COVID<text:s/></text:span><text:span text:style-name="T55_5">pandemic</text:span><text:span text:style-name="T55_6"><text:s/>and<text:s/></text:span><text:span text:style-name="T55_7">current</text:span><text:span text:style-name="T55_8"><text:s/></text:span><text:span text:style-name="T55_9">stages<text:s/>impacted<text:s/>by<text:s/>a<text:s/>global<text:s/>shift<text:s/>in<text:s/>approach<text:s/>to<text:s/>ODA.<text:s/>Internally,<text:s/>t</text:span><text:span text:style-name="T55_10">he<text:s/>FCO-DFID<text:s/>merger<text:s/>alongside<text:s/></text:span><text:span text:style-name="T55_11">b</text:span><text:span text:style-name="T55_12">udget<text:s/>fluctuations<text:s/></text:span><text:span text:style-name="T55_13">continues</text:span><text:span text:style-name="T55_14"><text:s/>to<text:s/>be<text:s/>a<text:s/>factor<text:s/>across<text:s/>the<text:s/>delivery<text:s/>of<text:s/>the<text:s/>programme.<text:s/></text:span><text:span text:style-name="T55_15">Within<text:s/>Kenya,<text:s/>the<text:s/></text:span><text:span text:style-name="T55_16">2022<text:s/>elections<text:s/>and<text:s/>protests<text:s/>of<text:s/>2023,<text:s/>2024<text:s/>and<text:s/>2025<text:s/>prompted<text:s/></text:span><text:span text:style-name="T55_17">changes</text:span><text:span text:style-name="T55_18"><text:s/>in<text:s/>the<text:s/>programme’s<text:s/>focus</text:span><text:span text:style-name="T55_19">,<text:s/>both<text:s/>thematically<text:s/>and<text:s/>geographically.<text:s/>Emerging<text:s/>new<text:s/>programmes<text:s/>also<text:s/>shifted<text:s/>REINVENT’s<text:s/>focus</text:span><text:span text:style-name="T55_20">.<text:s/></text:span></text:p>
      <text:p text:style-name="P56"/>
      <text:p text:style-name="P57"><text:span text:style-name="T57_1">REINVENT’s<text:s/>principal<text:s/>successes</text:span><text:span text:style-name="T57_2"><text:note text:note-class="footnote"><text:note-citation/><text:note-body><text:p text:style-name="P58"><text:span text:style-name="T58_1"><text:s/></text:span><text:span text:style-name="T58_2">This<text:s/></text:span><text:span text:style-name="T58_3">AR</text:span><text:span text:style-name="T58_4"><text:s/>was<text:s/>conducted<text:s/>at<text:s/>the<text:s/>end<text:s/>of<text:s/>the<text:s/>original<text:s/>seven-year<text:s/>REINVENT<text:s/>implementation<text:s/>phase<text:s/>(2019–2026),<text:s/>following<text:s/>completion<text:s/>of<text:s/>the<text:s/>Tetra<text:s/>Tech<text:s/>contract<text:s/>and<text:s/>prior<text:s/>to<text:s/>approval<text:s/>of<text:s/>the<text:s/>subsequent<text:s/>two-year<text:s/>programme<text:s/>extension.<text:s/>While<text:s/></text:span><text:span text:style-name="T58_5">the<text:s/>outputs<text:s/>have<text:s/>been<text:s/>a</text:span><text:span text:style-name="T58_6">ssessed<text:s/>against<text:s/>the<text:s/>Year<text:s/>7<text:s/>logframe,<text:s/></text:span><text:span text:style-name="T58_7">the<text:s/>entire<text:s/>AR</text:span><text:span text:style-name="T58_8"><text:s/>draws<text:s/>on<text:s/>evidence<text:s/>from<text:s/>across<text:s/>the<text:s/>full<text:s/>seven-year<text:s/>period<text:s/>and<text:s/>therefore<text:s/>serves<text:s/>as<text:s/>a<text:s/>comprehensive<text:s/>review<text:s/>of<text:s/>achievements,<text:s/>lessons<text:s/>and<text:s/>sustainability<text:s/>to<text:s/>date.<text:s/>The<text:s/>findings<text:s/>will<text:s/>provide<text:s/>a<text:s/>key<text:s/>evidence<text:s/>base<text:s/>for<text:s/>the<text:s/>final<text:s/>PCR<text:s/>at<text:s/>programme<text:s/>closure.</text:span></text:p></text:note-body></text:note></text:span><text:span text:style-name="T58_9"><text:s/>lay<text:s/>in<text:s/></text:span><text:span text:style-name="T58_10">helping</text:span><text:span text:style-name="T58_11"><text:s/>officials<text:s/>and<text:s/>agencies<text:s/></text:span><text:span text:style-name="T58_12">engage<text:s/>with<text:s/>each<text:s/>other<text:s/></text:span><text:span text:style-name="T58_13">in<text:s/>ways<text:s/>not<text:s/>otherwise<text:s/>happening<text:s/>in<text:s/>the<text:s/>Kenyan<text:s/>system:</text:span><text:span text:style-name="T58_14"><text:s/>whether</text:span><text:span text:style-name="T58_15"><text:s/>intra-GoK</text:span><text:span text:style-name="T58_16">,<text:s/>between<text:s/>police<text:s/>and<text:s/>its<text:s/>oversight<text:s/>organisation<text:s/>(IPOA)</text:span><text:span text:style-name="T58_17"><text:s/>or<text:s/></text:span><text:span text:style-name="T58_18">between</text:span><text:span text:style-name="T58_19"><text:s/>state<text:s/>and<text:s/>non-state<text:s/>entities</text:span><text:span text:style-name="T58_20"><text:s/>at<text:s/>a<text:s/>national<text:s/>and<text:s/>local<text:s/>level</text:span><text:span text:style-name="T58_21">.<text:s/>There<text:s/>is<text:s/>convincing<text:s/>evidence<text:s/>to<text:s/>show<text:s/>that<text:s/>REINVENT<text:s/>developed<text:s/>and<text:s/>maintained<text:s/>strong<text:s/>relationships<text:s/>with<text:s/>key<text:s/>interlocutors<text:s/>to<text:s/>help<text:s/>shape<text:s/></text:span><text:span text:style-name="T58_22">policing<text:s/></text:span><text:span text:style-name="T58_23">policy</text:span><text:span text:style-name="T58_24">,<text:s/>coordination<text:s/>processes</text:span><text:span text:style-name="T58_25"><text:s/>around<text:s/>peace<text:s/>and<text:s/>security,<text:s/></text:span><text:span text:style-name="T58_26">and<text:s/>elements<text:s/>of<text:s/></text:span><text:span text:style-name="T58_27">local<text:s/></text:span><text:span text:style-name="T58_28">practice.<text:s/>Capacity<text:s/>building<text:s/>pursued<text:s/>through<text:s/>training,<text:s/>mentoring</text:span><text:span text:style-name="T58_29"><text:s/>and</text:span><text:span text:style-name="T58_30"><text:s/>facilitation<text:s/>breathed<text:s/>life<text:s/>into<text:s/>formally<text:s/>constituted</text:span><text:span text:style-name="T58_31"><text:s/></text:span><text:span text:style-name="T58_32">institutions<text:s/>under<text:s/>county<text:s/>commissioners<text:s/>and</text:span><text:bookmark-start text:name="_Int_xcu1vD1M"/><text:span text:style-name="T58_33">,<text:s/>ultimately,<text:s/>the</text:span><text:bookmark-end text:name="_Int_xcu1vD1M"/><text:span text:style-name="T58_34"><text:s/>Ministry<text:s/>of<text:s/>Interior.</text:span><text:span text:style-name="T58_35"><text:s/></text:span><text:span text:style-name="T58_36">In<text:s/>addition,<text:s/>the<text:s/>emergence<text:s/></text:span><text:span text:style-name="T58_37">and<text:s/>operationalising<text:s/></text:span><text:span text:style-name="T58_38">of<text:s/>a<text:s/>police<text:s/>directorate<text:s/>on</text:span><text:span text:style-name="T58_39"><text:s/>gender<text:s/></text:span><text:span text:style-name="T58_40">that<text:s/>was<text:s/>distinct<text:s/>from</text:span><text:span text:style-name="T58_41"><text:s/>community<text:s/>policing</text:span><text:span text:style-name="T58_42">,</text:span><text:span text:style-name="T58_43"><text:s/>which</text:span><text:span text:style-name="T58_44"><text:s/>is<text:s/>a<text:s/>key<text:s/>step</text:span><text:span text:style-name="T58_45"><text:s/>that<text:s/>was<text:s/>clearly<text:s/>enabled<text:s/>by<text:s/>REINVENT<text:s/>influencing<text:s/>work</text:span><text:span text:style-name="T58_46">.</text:span><text:span text:style-name="T58_47"><text:s/></text:span><text:span text:style-name="T58_48">It</text:span><text:span text:style-name="T58_49"><text:s/>should<text:s/>enable,<text:s/>in<text:s/>time,<text:s/></text:span><text:span text:style-name="T58_50">the<text:s/>allocation<text:s/>of<text:s/>a<text:s/>targeted<text:s/>and<text:s/>a<text:s/>higher<text:s/>budget<text:s/>for<text:s/>women<text:s/>and<text:s/>children<text:s/>services<text:s/>(WCS)</text:span><text:span text:style-name="T58_51">,<text:s/>which<text:s/>were<text:s/>also<text:s/>improved<text:s/>through<text:s/>capacity<text:s/>building</text:span><text:span text:style-name="T58_52">.</text:span><text:span text:style-name="T58_53"><text:s/></text:span><text:span text:style-name="T58_54">Over<text:s/>the<text:s/>same<text:s/>period,<text:s/></text:span><text:span text:style-name="T58_55">REINVENT<text:s/>support<text:s/>to<text:s/>a<text:s/>specialist<text:s/>WCS<text:s/>facility<text:s/>in<text:s/>Nanyuki<text:s/></text:span><text:span text:style-name="T58_56">has<text:s/>enabled<text:s/>this<text:s/>“Policare”<text:s/>facility</text:span><text:span text:style-name="T58_57">,<text:s/>survivor-centred<text:s/></text:span><text:span text:style-name="T58_58">response</text:span><text:span text:style-name="T58_59"><text:s/></text:span><text:span text:style-name="T58_60">model,</text:span><text:span text:style-name="T58_61"><text:s/>to<text:s/>offer<text:s/></text:span><text:span text:style-name="T58_62">integrated<text:s/>police,<text:s/>psycho-social<text:s/>and<text:s/>potential<text:s/>medical<text:s/>services<text:s/>from<text:s/>a<text:s/>stand-alone<text:s/>building.<text:s/>This<text:s/></text:span><text:span text:style-name="T58_63">was</text:span><text:span text:style-name="T58_64"><text:s/>a<text:s/>pilot<text:s/>for<text:s/>more<text:s/>such<text:s/>service<text:s/>centres,<text:s/></text:span><text:span text:style-name="T58_65">including<text:s/>two<text:s/>locations<text:s/>already<text:s/>agreed<text:s/>by<text:s/>the<text:s/>National<text:s/>Police<text:s/>Service<text:s/>(NPS).</text:span></text:p>
      <text:p text:style-name="P59"/>
      <text:p text:style-name="P60"><text:span text:style-name="T60_1">REINVENT’s<text:s/>engagement<text:s/>with<text:s/>peacebuilding<text:s/>in<text:s/>Kenya<text:s/>ranged<text:s/>across<text:s/>multiple<text:s/>counties<text:s/>and<text:s/>different<text:s/>thematic<text:s/></text:span><text:span text:style-name="T60_2">issues<text:s/>(climate,<text:s/>investment,<text:s/></text:span><text:span text:style-name="T60_3">elections).<text:s/></text:span><text:span text:style-name="T60_4">It<text:s/>was<text:s/>informed<text:s/>by<text:s/>a<text:s/>longitudinal<text:s/>research<text:s/>programme<text:s/>on<text:s/>monitoring<text:s/>violence<text:s/>across<text:s/>the<text:s/>country.<text:s/></text:span><text:span text:style-name="T60_5">Again,<text:s/>the<text:s/>programme<text:s/>was<text:s/>able<text:s/>to</text:span><text:span text:style-name="T60_6"><text:s/>use<text:s/>its<text:s/>brand<text:s/>and<text:s/>resources<text:s/>to</text:span><text:span text:style-name="T60_7"><text:s/></text:span><text:span text:style-name="T60_8">convene<text:s/>state<text:s/>and<text:s/>non-state<text:s/>actors<text:s/>(police,<text:s/>Nation</text:span><text:span text:style-name="T60_9">al<text:s/>Government<text:s/>Administrative<text:s/>Officers</text:span><text:span text:style-name="T60_10"><text:s/>(NGAOs)</text:span><text:span text:style-name="T60_11">,<text:s/></text:span><text:span text:style-name="T60_12">civil<text:s/>society,<text:s/>councils<text:s/>of<text:s/>elders</text:span><text:span text:style-name="T60_13">,<text:s/></text:span><text:span text:style-name="T60_14">citizens</text:span><text:span text:style-name="T60_15">)<text:s/>to<text:s/>mitigate<text:s/>and<text:s/>resolve<text:s/>conflicts.<text:s/></text:span><text:span text:style-name="T60_16">Rather<text:s/>than<text:s/>creating<text:s/>parallel<text:s/>structures,<text:s/>REINVENT<text:s/>used<text:s/>existing<text:s/>mechanisms<text:s/>to<text:s/>move<text:s/>learning<text:s/>from<text:s/>local<text:s/>to<text:s/>national<text:s/>levels,<text:s/>convening<text:s/>actors,<text:s/>generating<text:s/>and<text:s/>sharing<text:s/>evidence,<text:s/>and<text:s/>linking<text:s/>community<text:s/>policing<text:s/>structures,<text:s/>police<text:s/>stations,<text:s/>Gender<text:s/>Desks/POLICARE<text:s/>facilities<text:s/>and<text:s/>NPS<text:s/>leadership<text:s/>engagements<text:s/>and<text:s/>national<text:s/>policy<text:s/>platforms</text:span><text:span text:style-name="T60_17">.<text:s/></text:span><text:span text:style-name="T60_18">The<text:s/>programme<text:s/>was<text:s/>able<text:s/>to<text:s/>document<text:s/>several<text:s/>case<text:s/>studies<text:s/>of<text:s/>increased<text:s/>coordination<text:s/>in<text:s/>addressing<text:s/>violence</text:span><text:span text:style-name="T60_19"><text:s/>and</text:span><text:span text:style-name="T60_20"><text:s/>conflict.<text:s/></text:span></text:p>
      <text:p text:style-name="P61"/>
      <text:p text:style-name="P62"><text:span text:style-name="T62_1">In<text:s/>the<text:s/>build-up<text:s/>to<text:s/>the<text:s/>2022<text:s/>Kenyan<text:s/>elections,<text:s/>REINVENT<text:s/>drew<text:s/>together<text:s/>these<text:s/></text:span><text:span text:style-name="T62_2">strands<text:s/>of<text:s/>work<text:s/>to<text:s/>mitigate<text:s/>violence<text:s/>around<text:s/>the<text:s/>elections.<text:s/>Working<text:s/>at<text:s/>the<text:s/>national<text:s/>level,<text:s/>the<text:s/>programme<text:s/>was<text:s/>able<text:s/></text:span><text:span text:style-name="T62_3">to<text:s/></text:span><text:span text:style-name="T62_4"><text:s/>bring</text:span><text:span text:style-name="T62_5"><text:s/>together<text:s/></text:span><text:span text:style-name="T62_6">high-level<text:s/>stakeholders<text:s/>to<text:s/>plan<text:s/>for<text:s/></text:span><text:span text:style-name="T62_7">improved<text:s/></text:span><text:span text:style-name="T62_8">election<text:s/>security.<text:s/>This<text:s/>was<text:s/>complemented<text:s/>with<text:s/>peacebuilding<text:s/>engagement<text:s/>and<text:s/>work<text:s/>on<text:s/>SGBV<text:s/>prevention/response</text:span></text:p>
      <text:p text:style-name="P63"><text:span text:style-name="T63_1">Major<text:s/>lessons<text:s/>learned,<text:s/>evidence<text:s/>generated<text:s/>and<text:s/>recommendations</text:span></text:p>
      <text:p text:style-name="P64"/>
      <text:p text:style-name="P65"><text:span text:style-name="T65_1">The<text:s/></text:span><text:span text:style-name="T65_2">programme’s<text:s/>two<text:s/>main<text:s/></text:span><text:span text:style-name="T65_3">overarching<text:s/></text:span><text:span text:style-name="T65_4">and<text:s/>intersecting<text:s/></text:span><text:span text:style-name="T65_5">lessons<text:s/>learned<text:s/></text:span><text:span text:style-name="T65_6">relate<text:s/>to<text:s/></text:span><text:span text:style-name="T65_7">s</text:span><text:span text:style-name="T65_8">ustainability</text:span><text:span text:style-name="T65_9"><text:s/></text:span><text:span text:style-name="T65_10">and<text:s/>the<text:s/></text:span><text:span text:style-name="T65_11">c</text:span><text:span text:style-name="T65_12">onsistency<text:s/>of<text:s/>priorities.</text:span></text:p>
      <text:p text:style-name="P66"/>
      <text:p text:style-name="P67"><text:span text:style-name="T67_1">Sustainability</text:span></text:p>
      <text:p text:style-name="P68"><text:span text:style-name="T68_1">T</text:span><text:span text:style-name="T68_2">his<text:s/></text:span><text:span text:style-name="T68_3">Annual<text:s/>Review</text:span><text:span text:style-name="T68_4"><text:s/>finds<text:s/>it<text:s/>challenging<text:s/>to<text:s/>conclude<text:s/>that<text:s/></text:span><text:span text:style-name="T68_5">all<text:s/>the<text:s/></text:span><text:span text:style-name="T68_6">positive<text:s/>changes<text:s/>facilitated<text:s/>by<text:s/>REINVENT<text:s/>will<text:s/>be<text:s/>sustainable</text:span><text:span text:style-name="T68_7"><text:s/>without<text:s/>further<text:s/>action<text:s/>by<text:s/>the<text:s/>BHC</text:span><text:span text:style-name="T68_8"><text:s/>or<text:s/></text:span><text:span text:style-name="T68_9">another</text:span><text:span text:style-name="T68_10"><text:s/>organisation</text:span><text:span text:style-name="T68_11">.<text:s/></text:span><text:span text:style-name="T68_12">While<text:s/>the<text:s/></text:span><text:span text:style-name="T68_13">2024-2028<text:s/></text:span><text:span text:style-name="T68_14">Strategic Framework for<text:s/>Police<text:s/>Reforms </text:span><text:span text:style-name="T68_15">was<text:s/>published</text:span><text:span text:style-name="T68_16"><text:s/>with<text:s/>the<text:s/>technical<text:s/>assistance<text:s/>of<text:s/>REINVENT<text:s/>and<text:s/>the<text:s/>National<text:s/>Steering<text:s/>Committee<text:s/>gazetted</text:span><text:span text:style-name="T68_17">,<text:s/>additional<text:s/>k</text:span><text:span text:style-name="T68_18">eys<text:s/>to<text:s/>long<text:s/>term<text:s/></text:span><text:span text:style-name="T68_19">policy<text:s/>change<text:s/></text:span><text:span text:style-name="T68_20">like<text:s/>n</text:span><text:span text:style-name="T68_21">ew<text:s/>legislation<text:s/></text:span><text:span text:style-name="T68_22">and<text:s/>Service<text:s/>Standing<text:s/>Order</text:span><text:span text:style-name="T68_23">s</text:span><text:span text:style-name="T68_24"><text:s/>are</text:span><text:span text:style-name="T68_25"><text:s/>drafted</text:span><text:span text:style-name="T68_26"><text:s/>and</text:span><text:span text:style-name="T68_27"><text:s/></text:span><text:span text:style-name="T68_28">awaiting<text:s/>approvals</text:span><text:span text:style-name="T68_29"><text:s/>from<text:s/>various<text:s/>Kenyan<text:s/>authorities</text:span><text:span text:style-name="T68_30">.</text:span><text:span text:style-name="T68_31"><text:s/></text:span><text:span text:style-name="T68_32">Even<text:s/>if<text:s/>it<text:s/>was<text:s/>legitimate<text:s/>to<text:s/></text:span><text:span text:style-name="T68_33">work<text:s/>on<text:s/>an<text:s/>assumption<text:s/>that<text:s/>relevant<text:s/>parts<text:s/>of<text:s/>the<text:s/>executive<text:s/>and<text:s/>in<text:s/>parliament<text:s/>would<text:s/>take<text:s/>the<text:s/></text:span><text:span text:style-name="T68_34">gender-related<text:s/>service<text:s/>standard<text:s/>orders<text:s/>(SSOs)<text:s/>and<text:s/>draft<text:s/>laws<text:s/></text:span><text:span text:style-name="T68_35">(successfully<text:s/>supported<text:s/>by<text:s/>REINVENT)<text:s/></text:span><text:span text:style-name="T68_36">forward,<text:s/>f</text:span><text:span text:style-name="T68_37">inal<text:s/>agreement<text:s/>by<text:s/>the</text:span><text:span text:style-name="T68_38">se<text:s/>institutions<text:s/>remains</text:span><text:span text:style-name="T68_39"><text:s/>outside<text:s/>the<text:s/></text:span><text:span text:style-name="T68_40">feasible<text:s/></text:span><text:span text:style-name="T68_41">direct<text:s/></text:span><text:span text:style-name="T68_42">influence<text:s/>of<text:s/>the<text:s/>programme.</text:span></text:p>
      <text:p text:style-name="P69"/>
      <text:p text:style-name="P70"><text:span text:style-name="T70_1">It<text:s/>is<text:s/>also<text:s/>not<text:s/>possible</text:span><text:span text:style-name="T70_2"><text:s/>to<text:s/>know<text:s/>whether<text:s/>behaviour<text:s/>changes<text:s/>in<text:s/>service<text:s/>delivery<text:s/></text:span><text:span text:style-name="T70_3">practice<text:s/>by<text:s/>police<text:s/>personnel<text:s/>and<text:s/>other<text:s/>officials<text:s/>key<text:s/>to<text:s/>safety<text:s/>and<text:s/>security<text:s/>are<text:s/>happening</text:span><text:span text:style-name="T70_4"><text:s/>or</text:span><text:span text:style-name="T70_5"><text:s/>lasting.<text:s/>The<text:s/>Capabilities<text:s/>Opportunities<text:s/>Motivation<text:s/>(COM)<text:s/>framework<text:s/>for<text:s/>understanding<text:s/></text:span><text:span text:style-name="T70_6">this<text:s/>was<text:s/>introduced<text:s/></text:span><text:span text:style-name="T70_7">in<text:s/>year<text:s/>6<text:s/>of</text:span><text:span text:style-name="T70_8"><text:s/></text:span><text:span text:style-name="T70_9">the<text:s/>programme<text:s/>and<text:s/>the<text:s/>requisite<text:s/>Monitoring<text:s/>Evaluation<text:s/>and<text:s/>Learning<text:s/>(MEL)<text:s/>system<text:s/>to<text:s/>track<text:s/>it<text:s/>could<text:s/>not<text:s/>be<text:s/>applied<text:s/>retrospectively.<text:s/>In<text:s/>addition,<text:s/></text:span><text:span text:style-name="T70_10">as<text:s/>the<text:s/>2027</text:span><text:span text:style-name="T70_11"><text:s/>Kenya</text:span><text:span text:style-name="T70_12"><text:s/>elections<text:s/>approach</text:span><text:span text:style-name="T70_13"><text:s/></text:span><text:span text:style-name="T70_14">the<text:s/>strong<text:s/>pushes<text:s/>towards<text:s/>professional<text:s/>standards,<text:s/>procedures</text:span><text:span text:style-name="T70_15">,<text:s/></text:span><text:bookmark-start text:name="_Int_dOFD0uN1"/><text:span text:style-name="T70_16">collaborations</text:span><text:bookmark-end text:name="_Int_dOFD0uN1"/><text:span text:style-name="T70_17"><text:s/>and<text:s/>oversight<text:s/></text:span><text:span text:style-name="T70_18">that<text:s/>the<text:s/>programme<text:s/>sought<text:s/>to<text:s/>help<text:s/>develop</text:span><text:span text:style-name="T70_19"><text:s/>may<text:s/>decline</text:span><text:span text:style-name="T70_20">.</text:span></text:p>
      <text:p text:style-name="P71"/>
      <text:list text:style-name="LS21" xml:id="list0">
        <text:list-item>
          <text:p text:style-name="P72"><text:span text:style-name="T72_1">L</text:span><text:span text:style-name="T72_2">esson</text:span><text:span text:style-name="T72_3"><text:s/></text:span><text:span text:style-name="T72_4">01:<text:s/></text:span><text:span text:style-name="T72_5">Sustainable<text:s/>behaviour<text:s/>change<text:s/>requires<text:s/>station<text:s/>level,<text:s/>people-centred<text:s/>interventions<text:s/>that<text:s/>are<text:s/>enabled<text:s/>and<text:s/>sustained<text:s/>by<text:s/>national<text:s/>policy.</text:span><text:span text:style-name="T72_6"><text:s/>National-level<text:s/>reform<text:s/>engagement<text:s/>creates<text:s/>an<text:s/>entry<text:s/>point<text:s/>and<text:s/>new<text:s/>policies<text:s/>provide<text:s/>mandate,<text:s/>but<text:s/>these<text:s/>need<text:s/>to<text:s/>combine<text:s/>with<text:s/>(i)<text:s/>skills<text:s/>development<text:s/>(training<text:s/></text:span><text:span text:style-name="T72_7">and<text:s/></text:span><text:span text:style-name="T72_8">mentoring)<text:s/>at<text:s/>the<text:s/>Officer<text:s/>Commanding<text:s/>Station<text:s/>(OCS)<text:s/>level,<text:s/>(ii)<text:s/>community<text:s/>‘demand’<text:s/>and<text:s/>feedback,<text:s/>facilitated<text:s/>by<text:s/>local<text:s/>‘</text:span><text:span text:style-name="T72_9">champions</text:span><text:span text:style-name="T72_10">,’</text:span><text:span text:style-name="T72_11"><text:s/>(iii)<text:s/>clear<text:s/>performance<text:s/>standards<text:s/>and<text:s/>measures<text:s/>and<text:s/>(iv)<text:s/>robust<text:s/>oversight<text:s/>that<text:s/>is<text:s/>transparent.<text:s/>Together<text:s/>these<text:s/>establish<text:s/>the<text:s/>incentives<text:s/>to<text:s/>drive<text:s/>positive<text:s/>changes<text:s/>in<text:s/>behaviours<text:s/>and<text:s/>practice<text:s/>that<text:s/>is<text:s/>sustainable.</text:span></text:p>
        </text:list-item>
      </text:list>
      <text:p text:style-name="P73"/>
      <text:list text:style-name="LS21" xml:id="list1">
        <text:list-item>
          <text:p text:style-name="P74"><text:span text:style-name="T74_1">L</text:span><text:span text:style-name="T74_2">esson<text:s/></text:span><text:span text:style-name="T74_3">02:<text:s/></text:span><text:span text:style-name="T74_4">Reform<text:s/></text:span><text:span text:style-name="T74_5">is<text:s/>more<text:s/>likely<text:s/>to<text:s/></text:span><text:span text:style-name="T74_6">succeed<text:s/>when<text:s/>policy,<text:s/>people<text:s/>and<text:s/>resourcing<text:s/>align</text:span><text:span text:style-name="T74_7"><text:s/>within<text:s/>the<text:s/></text:span><text:span text:style-name="T74_8">political<text:s/>window</text:span><text:span text:style-name="T74_9">.</text:span><text:span text:style-name="T74_10"><text:s/>Behaviour<text:s/>change<text:s/>is<text:s/>possible<text:s/>but<text:s/>requires<text:s/>a<text:s/>deliberate<text:s/>effort<text:s/>to<text:s/>shift<text:s/>capacities,<text:s/>opportunities<text:s/>and<text:s/>motivation<text:s/>(C-O-M)<text:s/>and<text:s/>targeted<text:s/>use<text:s/>of<text:s/>influencing<text:s/></text:span><text:span text:style-name="T74_11">consistently<text:s/>and<text:s/>from<text:s/>the<text:s/>outset<text:s/>of<text:s/>the<text:s/>programme,<text:s/>within<text:s/>the<text:s/>political<text:s/>window<text:s/>available.<text:s/></text:span></text:p>
        </text:list-item>
      </text:list>
      <text:p text:style-name="P75"/>
      <text:p text:style-name="P76"><text:span text:style-name="T76_1">Consistency<text:s/>of<text:s/>priorities</text:span></text:p>
      <text:p text:style-name="P77"><text:span text:style-name="T77_1">There<text:s/>is<text:s/>a<text:s/>risk<text:s/>that,<text:s/>given<text:s/>the<text:s/>complexity<text:s/>of<text:s/>REINVENT’s<text:s/>envisaged<text:s/>progress<text:s/>areas<text:s/>and<text:s/>the<text:s/>subjectivity<text:s/>of<text:s/>reporting,<text:s/>the<text:s/>results<text:s/>of<text:s/>the<text:s/>intervention<text:s/>may<text:s/>be<text:s/>over<text:s/>or<text:s/>even<text:s/>understated<text:s/>due<text:s/>to<text:s/>changes<text:s/>in<text:s/>priorities</text:span><text:span text:style-name="T77_2"><text:s/>and<text:s/>resultant<text:s/>impact<text:s/>on<text:s/>M&amp;E</text:span><text:span text:style-name="T77_3"><text:s/></text:span><text:span text:style-name="T77_4">The<text:s/></text:span><text:span text:style-name="T77_5">programmemoved</text:span><text:span text:style-name="T77_6"><text:s/>towards<text:s/>activities<text:s/>in<text:s/></text:span><text:bookmark-start text:name="_Int_Rk8QnccD"/><text:span text:style-name="T77_7">more<text:s/>and<text:s/>more</text:span><text:bookmark-end text:name="_Int_Rk8QnccD"/><text:span text:style-name="T77_8"><text:s/>places<text:s/>as<text:s/>the<text:s/>BHC<text:s/>simultaneously<text:s/>reduced<text:s/>budget<text:s/>allocations<text:s/>and<text:s/>requested<text:s/>more<text:s/>coverage<text:s/>to<text:s/>tackle<text:s/>emerging<text:s/>risks<text:s/>of<text:s/>political<text:s/>violence.<text:s/>Substantial<text:s/>programme<text:s/>budget<text:s/>cuts</text:span><text:span text:style-name="T77_9"><text:s/>and<text:s/>the<text:s/>findings<text:s/>f</text:span><text:span text:style-name="T77_10">or</text:span><text:span text:style-name="T77_11"><text:s/>th</text:span><text:span text:style-name="T77_12">e<text:s/>IAD</text:span><text:span text:style-name="T77_13"><text:s/>report</text:span><text:span text:style-name="T77_14"><text:s/>meant<text:s/>that</text:span><text:span text:style-name="T77_15">,<text:s/>in<text:s/>line<text:s/>with<text:s/>the<text:s/>designed<text:s/>adaptability<text:s/>of<text:s/>the<text:s/>programme,<text:s/></text:span><text:span text:style-name="T77_16">the<text:s/>weighting<text:s/>of<text:s/></text:span><text:span text:style-name="T77_17">o</text:span><text:span text:style-name="T77_18">utputs<text:s/>w</text:span><text:span text:style-name="T77_19">as</text:span><text:span text:style-name="T77_20"><text:s/></text:span><text:span text:style-name="T77_21">changed<text:s/></text:span><text:span text:style-name="T77_22">in<text:s/></text:span><text:span text:style-name="T77_23">Yr<text:s/>6<text:s/></text:span><text:span text:style-name="T77_24">2024-25</text:span><text:span text:style-name="T77_25">,<text:s/>the<text:s/>number<text:s/>of<text:s/>police<text:s/>stations<text:s/>supported<text:s/>was<text:s/>reduced<text:s/>to<text:s/>only<text:s/>12</text:span><text:span text:style-name="T77_26"><text:s/>with<text:s/>the<text:s/>aim<text:s/>being<text:s/>to<text:s/>consolidate<text:s/>the<text:s/>gains</text:span><text:span text:style-name="T77_27"><text:s/>and<text:s/>focus<text:s/>on<text:s/>sustainability</text:span><text:span text:style-name="T77_28">.</text:span><text:span text:style-name="T77_29"><text:s/></text:span><text:span text:style-name="T77_30">There<text:s/></text:span><text:span text:style-name="T77_31">was</text:span><text:span text:style-name="T77_32"><text:s/>also<text:s/></text:span><text:span text:style-name="T77_33">some<text:s/>targeted<text:s/>work<text:s/>in<text:s/>new<text:s/>areas</text:span><text:span text:style-name="T77_34"><text:s/>before<text:s/>geographic<text:s/>coverage<text:s/>was<text:s/>narrowed<text:s/></text:span><text:span text:style-name="T77_35">from</text:span><text:span text:style-name="T77_36"><text:s/>2024.</text:span><text:span text:style-name="T77_37"><text:s/></text:span></text:p>
      <text:p text:style-name="P78"/>
      <text:p text:style-name="P79"><text:span text:style-name="T79_1">In<text:s/>places<text:s/>like<text:s/>Nakuru<text:s/>and<text:s/>Mombasa,<text:s/>the<text:s/>programme<text:s/>developed<text:s/>its<text:s/>strongest<text:s/>collaborations<text:s/>and<text:s/>contributions<text:s/>to<text:s/>change<text:s/>because<text:s/>of<text:s/>the<text:s/>consistency<text:s/>of<text:s/>approach.<text:s/>Similarly,<text:s/>many<text:s/>of<text:s/>years<text:s/>of<text:s/>engagement<text:s/>through<text:s/>the<text:s/>same<text:s/>expert<text:s/>individuals<text:s/>through<text:s/>Jama<text:s/>Thabiti<text:s/>and<text:s/>REINVENT<text:s/>generated<text:s/>trusting<text:s/>relationships<text:s/>and<text:s/>collaboration.<text:s/>This<text:s/>work<text:s/>does<text:s/>not<text:s/>have<text:s/>to<text:s/>involve<text:s/>substantial<text:s/>amounts<text:s/>of<text:s/>Official<text:s/>Development<text:s/>Assistance<text:s/>(ODA</text:span><text:span text:style-name="T79_2">),</text:span><text:span text:style-name="T79_3"><text:s/>but<text:s/>it<text:s/>does<text:s/>require<text:s/>a<text:s/>sustained<text:s/>engagement<text:s/>with<text:s/>a<text:s/>range<text:s/>of<text:s/>state<text:s/>and<text:s/>non-state<text:s/>leaders<text:s/>to<text:s/>identify<text:s/>diverse<text:s/>entry<text:s/>points<text:s/></text:span><text:bookmark-start text:name="_Int_QrOkiQmC"/><text:span text:style-name="T79_4">and<text:s/>also</text:span><text:bookmark-end text:name="_Int_QrOkiQmC"/><text:span text:style-name="T79_5"><text:s/>socialise<text:s/>and<text:s/>finalise<text:s/>reforms.<text:s/></text:span></text:p>
      <text:p text:style-name="P80"/>
      <text:list text:style-name="LS5" xml:id="list2">
        <text:list-item>
          <text:p text:style-name="P81"><text:span text:style-name="T81_1">Lesson<text:s/>03:<text:s/></text:span><text:span text:style-name="T81_2">Long<text:s/>term</text:span><text:span text:style-name="T81_3"><text:s/></text:span><text:span text:style-name="T81_4">s</text:span><text:span text:style-name="T81_5">ystem<text:s/>strengthening<text:s/>requires<text:s/>influencing<text:s/>across<text:s/>levels<text:s/>and<text:s/>‘actors’<text:s/>(</text:span><text:bookmark-start text:name="_Int_WTtQDlha"/><text:span text:style-name="T81_6">different<text:s/>parts</text:span><text:bookmark-end text:name="_Int_WTtQDlha"/><text:span text:style-name="T81_7"><text:s/>of<text:s/>government,<text:s/>religious<text:s/>leaders,<text:s/>oversight<text:s/>bodies,<text:s/>business<text:s/>sector,<text:s/>CSOs<text:s/>etc.)</text:span><text:span text:style-name="T81_8"><text:s/>on<text:s/>a<text:s/>sustained<text:s/></text:span><text:span text:style-name="T81_9">and<text:s/>predictable<text:s/></text:span><text:span text:style-name="T81_10">basis</text:span><text:span text:style-name="T81_11">.<text:s/></text:span><text:span text:style-name="T81_12">REINVENT<text:s/>achieved<text:s/>its<text:s/>best<text:s/>results<text:s/>connecting<text:s/></text:span><text:span text:style-name="T81_13">Political<text:s/>Economy<text:s/>Analysis</text:span><text:span text:style-name="T81_14"><text:s/></text:span><text:span text:style-name="T81_15">(</text:span><text:span text:style-name="T81_16">PEA</text:span><text:span text:style-name="T81_17">)</text:span><text:span text:style-name="T81_18">,<text:s/>scenario<text:s/></text:span><text:bookmark-start text:name="_Int_sWw6OB0V"/><text:span text:style-name="T81_19">planning</text:span><text:bookmark-end text:name="_Int_sWw6OB0V"/><text:span text:style-name="T81_20"><text:s/>and<text:s/>data<text:s/>(e.g.<text:s/>locally<text:s/>accessible<text:s/>conflict<text:s/>and<text:s/>violence<text:s/>monitoring)<text:s/></text:span><text:span text:style-name="T81_21">to<text:s/>local<text:s/>networks<text:s/>where<text:s/>it<text:s/></text:span><text:span text:style-name="T81_22">continued<text:s/>similar<text:s/>levels<text:s/>of<text:s/>support<text:s/>year<text:s/>o</text:span><text:span text:style-name="T81_23">n</text:span><text:span text:style-name="T81_24"><text:s/>year.</text:span><text:span text:style-name="T81_25"><text:s/></text:span><text:span text:style-name="T81_26"><text:s/></text:span><text:span text:style-name="T81_27">For<text:s/>example,<text:s/>the<text:s/>2025<text:s/>electoral<text:s/>PEA<text:s/>mapped<text:s/>formal<text:s/>and<text:s/>informal<text:s/>actors<text:s/>influencing<text:s/>election<text:s/>security,<text:s/>and<text:s/>findings<text:s/>were<text:s/>then<text:s/>used<text:s/>in<text:s/>county<text:s/>scenario-planning<text:s/>and<text:s/>national<text:s/>platforms<text:s/>such<text:s/>as<text:s/>Uwiano</text:span><text:span text:style-name="T81_28">.<text:s/></text:span><text:span text:style-name="T81_29">Through<text:s/>the</text:span><text:span text:style-name="T81_30">se</text:span><text:span text:style-name="T81_31"><text:s/>longer</text:span><text:span text:style-name="T81_32">-</text:span><text:span text:style-name="T81_33">term<text:s/>engagement</text:span><text:span text:style-name="T81_34">s</text:span><text:span text:style-name="T81_35"><text:s/>the<text:s/>programme<text:s/>has<text:s/>been<text:s/>able<text:s/>to<text:s/>build<text:s/>trust<text:s/>(in<text:s/>the<text:s/>programme<text:s/>and<text:s/>between<text:s/>different<text:s/>actors),<text:s/>demonstrate<text:s/>the<text:s/>value<text:s/>of<text:s/>their<text:s/>approaches<text:s/>(e.g.<text:s/>in<text:s/>preventive<text:s/>or<text:s/>civilian-led<text:s/>approaches),<text:s/>and<text:s/>identify<text:s/>ways<text:s/>to<text:s/>institutionalise<text:s/>change<text:s/>for<text:s/>sustainability<text:s/>(e.g.<text:s/>in<text:s/>local<text:s/>legislation<text:s/>or<text:s/>frameworks).</text:span></text:p>
        </text:list-item>
      </text:list>
      <text:p text:style-name="P82"/>
      <text:p text:style-name="P83"/>
      <text:p text:style-name="P84"><text:span text:style-name="T84_1">Recommendations</text:span></text:p>
      <text:p text:style-name="P85"><text:span text:style-name="T85_1">The<text:s/>following<text:s/>recommendations<text:s/>are<text:s/>made<text:s/></text:span><text:span text:style-name="T85_2">considering</text:span><text:span text:style-name="T85_3"><text:s/></text:span><text:span text:style-name="T85_4">this<text:s/>time<text:s/>of<text:s/>profound<text:s/>change</text:span><text:span text:style-name="T85_5"><text:s/>in<text:s/>FCDO</text:span><text:span text:style-name="T85_6">,<text:s/></text:span><text:span text:style-name="T85_7">and<text:s/>the<text:s/>ODA<text:s/>budget<text:s/>being<text:s/>gradually<text:s/>reduced<text:s/>to<text:s/>the<text:s/>equivalent<text:s/>of<text:s/>0.3%<text:s/>of<text:s/>GNI<text:s/>by<text:s/>2027,<text:s/>to<text:s/>help<text:s/></text:span><text:span text:style-name="T85_8">sustain<text:s/>progress<text:s/>on<text:s/>REINVENT-related<text:s/>goals.<text:s/>They<text:s/>also<text:s/>take<text:s/>into<text:s/>the<text:s/>account<text:s/>the<text:s/>need<text:s/>for<text:s/>FCDO<text:s/></text:span><text:span text:style-name="T85_9">to<text:s/></text:span><text:span text:style-name="T85_10">move<text:s/></text:span><text:span text:style-name="T85_11">from<text:s/>donor<text:s/>to<text:s/></text:span><text:span text:style-name="T85_12">investor,<text:s/>from</text:span><text:span text:style-name="T85_13"><text:s/>service<text:s/>delivery<text:s/>to<text:s/>system<text:s/>support,<text:s/>from<text:s/>grants<text:s/>to<text:s/>expertise<text:s/>and<text:s/>from<text:s/>international<text:s/>intervention<text:s/>to<text:s/>supporting<text:s/>local<text:s/>solutions</text:span><text:span text:style-name="T85_14"><text:s/></text:span><text:span text:style-name="T85_15">deplo</text:span><text:span text:style-name="T85_16">ying</text:span><text:span text:style-name="T85_17"><text:s/></text:span><text:span text:style-name="T85_18">into<text:s/>new<text:s/>forms<text:s/>of<text:s/>partnership,<text:s/>including<text:s/>in<text:s/></text:span><text:span text:style-name="T85_19">any<text:s/>successor<text:s/>programme</text:span><text:span text:style-name="T85_20">.<text:s/></text:span><text:span text:style-name="T85_21">These<text:s/>recommendations<text:s/>are<text:s/>made<text:s/>to<text:s/>the<text:s/>BHC<text:s/></text:span><text:span text:style-name="T85_22">in<text:s/>Nairobi<text:s/></text:span><text:span text:style-name="T85_23">to<text:s/>inform<text:s/>the<text:s/>extension<text:s/>period<text:s/>of<text:s/>the<text:s/>REINVENT<text:s/>programme.</text:span><text:span text:style-name="T85_24"><text:s/></text:span><text:span text:style-name="T85_25">However,<text:s/>they<text:s/>may<text:s/>well<text:s/>be<text:s/>relevant<text:s/>to<text:s/>other</text:span><text:span text:style-name="T85_26">s<text:s/>engaged<text:s/>in<text:s/>the<text:s/>design<text:s/>and<text:s/>implementation<text:s/>of<text:s/>SSG/R<text:s/>and<text:s/>peacebuilding<text:s/></text:span><text:span text:style-name="T85_27">programmes.<text:s/></text:span><text:span text:style-name="T85_28">Th</text:span><text:span text:style-name="T85_29">e<text:s/>investments<text:s/>of<text:s/>ODA<text:s/>do<text:s/>not<text:s/>have<text:s/>to<text:s/>be<text:s/></text:span><text:span text:style-name="T85_30">substantial,</text:span><text:span text:style-name="T85_31"><text:s/>and<text:s/>some<text:s/></text:span><text:span text:style-name="T85_32">may<text:s/></text:span><text:span text:style-name="T85_33">solely<text:s/>require<text:s/>BHC<text:s/>to<text:s/>engage<text:s/>with<text:s/>the<text:s/>key<text:s/>authorities</text:span><text:span text:style-name="T85_34">,<text:s/>the<text:s/></text:span><text:span text:style-name="T85_35">new<text:s/>resourcing<text:s/>vehicle<text:s/></text:span><text:span text:style-name="T85_36">should<text:s/>be<text:s/>used<text:s/></text:span><text:span text:style-name="T85_37">to:</text:span></text:p>
      <text:list text:style-name="LS15" xml:id="list3">
        <text:list-item>
          <text:p text:style-name="P86"><text:span text:style-name="T86_1">'</text:span><text:span text:style-name="T86_2">L</text:span><text:span text:style-name="T86_3">and</text:span><text:span text:style-name="T86_4">’</text:span><text:span text:style-name="T86_5"><text:s/>key<text:s/>measures<text:s/>supported<text:s/></text:span><text:span text:style-name="T86_6">over<text:s/>multiple<text:s/>years<text:s/></text:span><text:span text:style-name="T86_7">by<text:s/>REINVENT<text:s/>for<text:s/>agreed<text:s/>reforms<text:s/>but<text:s/>not<text:s/>yet<text:s/>quite<text:s/>'over<text:s/>the<text:s/>line'</text:span><text:span text:style-name="T86_8">.</text:span><text:span text:style-name="T86_9"><text:s/></text:span><text:span text:style-name="T86_10"><text:note text:note-class="footnote"><text:note-citation/><text:note-body><text:p text:style-name="P87"><text:span text:style-name="T87_1"><text:s/>The<text:s/>National<text:s/>Steering<text:s/>Committee<text:s/>on<text:s/>policing<text:s/>reforms<text:s/>noted<text:s/>in<text:s/>its<text:s/>report<text:s/>in<text:s/>Oct<text:s/>2025<text:s/>that:<text:s/>"The<text:s/>review<text:s/>of<text:s/>standard<text:s/>operating<text:s/>procedures,<text:s/>including<text:s/>Service<text:s/>Standing<text:s/>Orders,<text:s/>“administrative<text:s/>orders,<text:s/>and<text:s/>unit<text:s/>manuals,<text:s/>has<text:s/>not<text:s/>advanced<text:s/>and<text:s/>remains<text:s/>pending,<text:s/>…demonstrating<text:s/>little<text:s/>to<text:s/>no<text:s/>progress".</text:span></text:p></text:note-body></text:note></text:span><text:span text:style-name="T87_2"><text:s/>Notable<text:s/>areas<text:s/></text:span><text:span text:style-name="T87_3">for<text:s/>finalisation<text:s/>include<text:s/></text:span><text:span text:style-name="T87_4">the<text:s/>review<text:s/>and<text:s/>subsequent<text:s/></text:span><text:span text:style-name="T87_5">operationalis</text:span><text:span text:style-name="T87_6">ation<text:s/>of<text:s/></text:span><text:span text:style-name="T87_7">key<text:s/>Service<text:s/>Standing<text:s/>Orders</text:span><text:span text:style-name="T87_8"><text:s/>and<text:s/>feasible<text:s/>GOK/MoI/NPS-resourced<text:s/>roll-out<text:s/>plans<text:s/>for<text:s/>2<text:s/>additional<text:s/>POLICARE<text:s/>locations<text:s/>and<text:s/>crime-clock<text:s/>digitisation<text:s/>in<text:s/>an<text:s/>expanded<text:s/>set<text:s/>of<text:s/>locations</text:span><text:span text:style-name="T87_9">.</text:span></text:p>
        </text:list-item>
        <text:list-item>
          <text:p text:style-name="P88"><text:span text:style-name="T88_1">F</text:span><text:span text:style-name="T88_2">ollow<text:s/>up<text:s/>on<text:s/>the<text:s/>development<text:s/>of<text:s/>oversight<text:s/>modules<text:s/>for<text:s/>NPS<text:s/>training<text:s/>and<text:s/>the<text:s/>"draft<text:s/>oversight<text:s/>curriculum<text:s/>module<text:s/>framework"</text:span><text:span text:style-name="T88_3"><text:note text:note-class="footnote"><text:note-citation/><text:note-body><text:p text:style-name="P89"><text:span text:style-name="T89_1"><text:s/>Page<text:s/>4<text:s/>of<text:s/>the<text:s/>NSC<text:s/>report.</text:span></text:p></text:note-body></text:note></text:span><text:span text:style-name="T89_2">.</text:span></text:p>
        </text:list-item>
        <text:list-item>
          <text:p text:style-name="P90"><text:span text:style-name="T90_1">C</text:span><text:span text:style-name="T90_2">onsider<text:s/>whether<text:s/>funding<text:s/>to<text:s/>the<text:s/>"change<text:s/>management<text:s/>plan"<text:s/>for<text:s/>"culture<text:s/>and<text:s/>attitudinal<text:s/>change"<text:s/>in<text:s/>the<text:s/>policing<text:s/>sector<text:s/>can<text:s/>either<text:s/>b</text:span><text:span text:style-name="T90_3">e</text:span><text:span text:style-name="T90_4"><text:s/>(partially)<text:s/>provided<text:s/>or<text:s/>successfully<text:s/>advocated<text:s/>for<text:s/>by<text:s/>BHC<text:s/>in<text:s/>conjunction<text:s/>with<text:s/>a<text:s/>coalition<text:s/>of<text:s/>stakeholders.</text:span></text:p>
        </text:list-item>
        <text:list-item>
          <text:p text:style-name="P91"><text:span text:style-name="T91_1">Bring<text:s/>expertise<text:s/>to<text:s/>bear<text:s/>and<text:s/>advocacy<text:s/>coalitions<text:s/>together<text:s/>to<text:s/>try<text:s/>as<text:s/>far<text:s/>as<text:s/>possible<text:s/>to:</text:span></text:p>
          <text:list>
            <text:list-item>
              <text:p text:style-name="P92"><text:span text:style-name="T92_1">Motivate</text:span><text:span text:style-name="T92_2"><text:s/>GoK/MoI/NPS<text:s/>budget<text:s/>resources<text:s/>into<text:s/>the<text:s/>roll-out<text:s/>of<text:s/>digitalisation<text:s/>(for,<text:s/>inter<text:s/>alia,<text:s/>SGBV<text:s/>data,<text:s/>Occurrence<text:s/>Book<text:s/>entries<text:s/>and<text:s/>firearms<text:s/>management)<text:s/>across<text:s/>policing<text:s/>entities.<text:s/>This<text:s/>is<text:s/>potentially<text:s/>transformative<text:s/>and<text:s/>will<text:s/>tackle<text:s/>continuing<text:s/>and<text:s/>major<text:s/>gaps<text:s/>in<text:s/>available<text:s/>analysable<text:s/>data</text:span></text:p>
            </text:list-item>
            <text:list-item>
              <text:p text:style-name="P93"><text:span text:style-name="T93_1">D</text:span><text:span text:style-name="T93_2">rive<text:s/>not<text:s/>only<text:s/>adequate<text:s/>formal<text:s/>budget<text:s/>allocations<text:s/>but<text:s/>also<text:s/>real-world<text:s/>budget<text:s/>utilisation<text:s/>to<text:s/>women<text:s/>and<text:s/>children<text:s/>services<text:s/>of<text:s/>NPS.<text:s/>A<text:s/>key<text:s/>step<text:s/>will<text:s/>be<text:s/>the<text:s/>formal<text:s/>adoption<text:s/>as<text:s/>soon<text:s/>as<text:s/>possible<text:s/>of<text:s/>the<text:s/>relevant<text:s/>SSOs.<text:s/>Equally<text:s/>important<text:s/>will<text:s/>be<text:s/>the<text:s/>sustainable<text:s/>drivers<text:s/>of<text:s/>the<text:s/>motivation<text:s/>necessary<text:s/>to<text:s/>sustain<text:s/>performance<text:s/>improvements:<text:s/>through<text:s/>performance<text:s/>contracts,<text:s/>a<text:s/>skilled<text:s/>and<text:s/></text:span><text:span text:style-name="T93_3">sufficiently<text:s/>resourced</text:span><text:span text:style-name="T93_4"><text:s/>inspection<text:s/>system<text:s/>(in<text:s/>NPS<text:s/>and<text:s/>by<text:s/>IPOA)<text:s/>as<text:s/>well<text:s/>as<text:s/>accountability<text:s/>for<text:s/>failings,<text:s/>not<text:s/>to<text:s/>mention<text:s/>misconduct.<text:s/></text:span></text:p>
            </text:list-item>
          </text:list>
        </text:list-item>
        <text:list-item>
          <text:p text:style-name="P94"><text:span text:style-name="T94_1">B</text:span><text:span text:style-name="T94_2">uild<text:s/>a<text:s/>contracting<text:s/>mechanism<text:s/>for<text:s/>suitably<text:s/>qualified<text:s/>experts<text:s/>into<text:s/>new<text:s/>programme<text:s/>delivery<text:s/>structure<text:s/>(for<text:s/>pre-approval<text:s/>by<text:s/>BHC)</text:span><text:span text:style-name="T94_3"><text:s/>and<text:s/></text:span><text:span text:style-name="T94_4">ensure<text:s/></text:span><text:span text:style-name="T94_5">any<text:s/>contracted<text:s/>individuals</text:span><text:span text:style-name="T94_6"><text:s/></text:span><text:span text:style-name="T94_7">who<text:s/>have</text:span><text:span text:style-name="T94_8"><text:s/>the<text:s/>professional<text:s/>know-how<text:s/>and<text:s/>prestige</text:span><text:span text:style-name="T94_9"><text:s/>on<text:s/>policing<text:s/>capabilities</text:span><text:span text:style-name="T94_10"><text:s/>have<text:s/>guidance<text:s/>from<text:s/>experts<text:s/>in<text:s/>the<text:s/>political<text:s/>economy<text:s/>of<text:s/>Kenya<text:s/>and<text:s/>its<text:s/>policing-related<text:s/>history,<text:s/>dynamics,<text:s/>challenges<text:s/>and<text:s/>opportunities</text:span><text:span text:style-name="T94_11">.</text:span></text:p>
        </text:list-item>
        <text:list-item>
          <text:p text:style-name="P95"><text:span text:style-name="T95_1">A</text:span><text:span text:style-name="T95_2">nchor<text:s/>interventions<text:s/>in<text:s/>a<text:s/>granular<text:s/>understanding<text:s/>of<text:s/>the<text:s/>opportunities<text:s/>for<text:s/>sustainability<text:s/>in<text:s/>legislation,<text:s/></text:span><text:bookmark-start text:name="_Int_HWbavHDb"/><text:span text:style-name="T95_3">budgets</text:span><text:bookmark-end text:name="_Int_HWbavHDb"/><text:span text:style-name="T95_4"><text:s/>and<text:s/>existing<text:s/>institutions<text:s/>at<text:s/>both<text:s/>the<text:s/>county<text:s/>and<text:s/>national<text:s/>level.<text:s/>This<text:s/>requires<text:s/>a<text:s/>strong<text:s/>understanding<text:s/>of<text:s/>the<text:s/>political<text:s/>economy<text:s/>dynamics<text:s/>in<text:s/>government<text:s/>to<text:s/>understand<text:s/>opportunities<text:s/>and<text:s/>challenges<text:s/>in<text:s/>ensuring<text:s/>the<text:s/>approaches<text:s/>and<text:s/>interventions<text:s/>can<text:s/>be<text:s/>embedded<text:s/>in<text:s/>these<text:s/>processes.<text:s/></text:span></text:p>
        </text:list-item>
        <text:list-item>
          <text:p text:style-name="P96"><text:span text:style-name="T96_1">Strengthen<text:s/>the<text:s/>MEL<text:s/>framework<text:s/>to<text:s/>understand<text:s/>the<text:s/>programme’s<text:s/>contribution<text:s/>to<text:s/>outcomes</text:span><text:span text:style-name="T96_2">.<text:s/>E</text:span><text:span text:style-name="T96_3">mbed<text:s/>approaches<text:s/>that<text:s/>seek<text:s/>to<text:s/>understand<text:s/>the<text:s/>contribution<text:s/>of<text:s/>interventions<text:s/>to<text:s/>peace<text:s/>and<text:s/>security<text:s/>objectives<text:s/>and<text:s/>monitor<text:s/>these<text:s/>on<text:s/>regular<text:s/>basis<text:s/>(as<text:s/>opposed<text:s/>to<text:s/>the<text:s/>end<text:s/>of<text:s/>the<text:s/>programme).<text:s/></text:span></text:p>
        </text:list-item>
        <text:list-item>
          <text:p text:style-name="P97"><text:span text:style-name="T97_1">For<text:s/>sub</text:span><text:span text:style-name="T97_2">-national<text:s/>engagement<text:s/>on<text:s/>election<text:s/>security,<text:s/>i</text:span><text:span text:style-name="T97_3">nvest<text:s/>in<text:s/></text:span><text:span text:style-name="T97_4">a</text:span><text:span text:style-name="T97_5"><text:s/>narrower</text:span><text:span text:style-name="T97_6">,<text:s/>evidence-based</text:span><text:span text:style-name="T97_7"><text:s/>geographic<text:s/>focus<text:s/>to<text:s/>enable<text:s/>deeper</text:span><text:span text:style-name="T97_8"><text:s/>peacebuilding</text:span><text:span text:style-name="T97_9"><text:s/>engagement<text:s/>with<text:s/>capable<text:s/>local<text:s/>CSOs<text:s/>and<text:s/>reform<text:s/>actors<text:s/>within<text:s/>government<text:s/>at<text:s/>the<text:s/>county<text:s/>level.</text:span><text:span text:style-name="T97_10"><text:s/>Where<text:s/>possible,<text:s/>continue<text:s/>successful<text:s/>local<text:s/>partnerships<text:s/>from<text:s/>REINVENT</text:span><text:span text:style-name="T97_11"><text:s/>in<text:s/>those<text:s/>geographic<text:s/>areas</text:span><text:span text:style-name="T97_12">.</text:span></text:p>
        </text:list-item>
        <text:list-item>
          <text:p text:style-name="P98"><text:span text:style-name="T98_1">Adapt<text:s/>election<text:s/>security<text:s/>programming<text:s/>to<text:s/>the<text:s/>emerging<text:s/>context</text:span><text:span text:style-name="T98_2">,<text:s/>particularly</text:span><text:span text:style-name="T98_3"><text:s/>the<text:s/>changing<text:s/>nature<text:s/>of<text:s/>protest<text:s/>and<text:s/>political<text:s/>engagement<text:s/>in<text:s/>Kenya<text:s/>(as<text:s/>shown<text:s/>in<text:s/>the<text:s/>Gen<text:s/>Z<text:s/>protests)<text:s/>which<text:s/>require<text:s/>innovation<text:s/>in<text:s/>how<text:s/>to<text:s/>support<text:s/>peacebuilding<text:s/>online</text:span><text:span text:style-name="T98_4"><text:s/>and<text:s/>consideration<text:s/>of<text:s/>the<text:s/>goon<text:s/>(=hired<text:s/>thug)<text:s/>phenomenon<text:s/>in<text:s/>Kenya</text:span><text:span text:style-name="T98_5">.<text:s/></text:span></text:p>
        </text:list-item>
        <text:list-item>
          <text:p text:style-name="P99"><text:span text:style-name="T99_1">Ensure<text:s/>a<text:s/>strong<text:s/>understanding<text:s/>of<text:s/>how<text:s/>programme<text:s/></text:span><text:span text:style-name="T99_2">research<text:s/>products<text:s/>are<text:s/></text:span><text:span text:style-name="T99_3">being</text:span><text:span text:style-name="T99_4"><text:s/>used</text:span><text:span text:style-name="T99_5">.<text:s/></text:span><text:span text:style-name="T99_6">This<text:s/>includes<text:s/>using<text:s/>follow-up<text:s/>surveys<text:s/>and<text:s/>interviews</text:span><text:span text:style-name="T99_7">,</text:span><text:span text:style-name="T99_8"><text:s/>as<text:s/>well<text:s/>as<text:s/>outcome<text:s/>harvesting<text:s/>and<text:s/>policy<text:s/>analysis</text:span><text:span text:style-name="T99_9">,</text:span><text:span text:style-name="T99_10"><text:s/>to<text:s/>identify<text:s/>where<text:s/>and<text:s/></text:span><text:span text:style-name="T99_11">how<text:s/>data<text:s/>and<text:s/>research<text:s/>products<text:s/>are<text:s/>being<text:s/>used.<text:s/>It<text:s/>is<text:s/>important<text:s/>that<text:s/>this<text:s/>learning<text:s/>is<text:s/>fed<text:s/>back<text:s/>into<text:s/>the<text:s/>research<text:s/>work<text:s/>itself.</text:span><text:span text:style-name="T99_12"><text:s/></text:span><text:span text:style-name="T99_13">Research<text:s/>dissemination<text:s/>should<text:s/>also<text:s/>be<text:s/>considered<text:s/>in<text:s/>the<text:s/>context<text:s/>of<text:s/></text:span><text:span text:style-name="T99_14">the<text:s/>programme’s<text:s/>conflict<text:s/>sensitive<text:s/>approach.<text:s/></text:span></text:p>
        </text:list-item>
        <text:list-item>
          <text:p text:style-name="P100"><text:span text:style-name="T100_1">Embed<text:s/></text:span><text:span text:style-name="T100_2">gender<text:s/>and<text:s/>equalities<text:s/></text:span><text:span text:style-name="T100_3">from<text:s/>design<text:s/>through<text:s/></text:span><text:span text:style-name="T100_4">year<text:s/>7</text:span><text:span text:style-name="T100_5"><text:s/>with<text:s/>explicit<text:s/>outcome-level<text:s/>indicators,<text:s/>accessible<text:s/>and<text:s/>survivor-centred<text:s/>feedback<text:s/>mechanisms,<text:s/>disability-inclusive<text:s/>delivery<text:s/>standards,<text:s/>and<text:s/>stronger<text:s/>evidence<text:s/>on<text:s/>whether<text:s/>women,<text:s/>girls,<text:s/>persons<text:s/>with<text:s/>disabilities<text:s/>and<text:s/>other<text:s/>marginalised<text:s/>groups<text:s/>experience<text:s/>safer,<text:s/>more<text:s/>accountable<text:s/>and<text:s/>more<text:s/>responsive<text:s/>security<text:s/>and<text:s/>justice<text:s/>services.</text:span></text:p>
        </text:list-item>
      </text:list>
      <text:p text:style-name="P101"/>
      <text:list text:style-name="LS15" xml:id="list16">
        <text:list-item>
          <text:p text:style-name="P102"><text:span text:style-name="T102_1">Several<text:s/>of<text:s/>these<text:s/>recommendations<text:s/>have<text:s/>been<text:s/>incorporated<text:s/>into<text:s/>the<text:s/>REINVENT<text:s/>2<text:s/>two-year<text:s/>extension</text:span><text:span text:style-name="T102_2"><text:s/>BC<text:s/>addendum</text:span><text:span text:style-name="T102_3">,<text:s/>including<text:s/>support<text:s/>for<text:s/>police<text:s/>accountability<text:s/>and<text:s/>oversight<text:s/>reforms,<text:s/>coalition-based<text:s/>approaches,<text:s/>stronger<text:s/>political<text:s/>economy<text:s/>analysis<text:s/>and<text:s/>MEL,<text:s/>a<text:s/>more<text:s/>focused<text:s/>geographic<text:s/>footprint<text:s/>centred<text:s/>on<text:s/>Nairobi,<text:s/>integration<text:s/>of<text:s/>election-security<text:s/>work<text:s/>within<text:s/>the<text:s/>wider<text:s/></text:span><text:span text:style-name="T102_4">elections’</text:span><text:span text:style-name="T102_5"><text:s/>portfolio,<text:s/>and<text:s/>continued<text:s/>emphasis<text:s/>on<text:s/>gender<text:s/>equality<text:s/>and<text:s/>social<text:s/>inclusion.</text:span></text:p>
        </text:list-item>
      </text:list>
      <text:p text:style-name="P103"/>
      <text:p text:style-name="P104"><text:span text:style-name="T104_1">How<text:s/>this<text:s/>report<text:s/>was<text:s/>conducted</text:span></text:p>
      <text:p text:style-name="P105"><text:span text:style-name="T105_1">This<text:s/>report<text:s/>was<text:s/>prepared<text:s/>by<text:s/></text:span><text:span text:style-name="T105_2">two<text:s/></text:span><text:span text:style-name="T105_3">FCDO<text:s/>conflict</text:span><text:span text:style-name="T105_4">/</text:span><text:span text:style-name="T105_5">governance<text:s/>experts<text:s/>external<text:s/>to<text:s/>the<text:s/>REINVENT<text:s/>team<text:s/>at<text:s/>BHC<text:s/>Nairobi,<text:s/>with<text:s/>support<text:s/>from<text:s/>the<text:s/>programme<text:s/>management<text:s/>team<text:s/>during<text:s/>a<text:s/>review<text:s/>conducted<text:s/>in<text:s/>March–April<text:s/>2026.<text:s/>It<text:s/>draws<text:s/>on<text:s/>discussions<text:s/>with<text:s/>Tetra<text:s/>Tech<text:s/></text:span><text:span text:style-name="T105_6">(TT)<text:s/></text:span><text:span text:style-name="T105_7">workstream<text:s/>leads,<text:s/>in-person<text:s/>consultations<text:s/>with<text:s/>authorities<text:s/>and<text:s/>civil<text:s/>society<text:s/>across<text:s/>five<text:s/>sub-national<text:s/>areas<text:s/>in<text:s/>Kenya,<text:s/>and<text:s/>additional<text:s/>phone<text:s/>interviews<text:s/>in<text:s/>non-visited<text:s/>regions.<text:s/>Findings<text:s/>were<text:s/>triangulated<text:s/>against<text:s/>Tetra<text:s/>Tech<text:s/>reporting<text:s/>(including<text:s/>the<text:s/>Outcome<text:s/>Harvesting<text:s/>report,<text:s/>case<text:s/>studies,<text:s/>lessons<text:s/>log,<text:s/>expanded<text:s/>briefs,<text:s/>and<text:s/>TOC/adaptation<text:s/>journey)<text:s/>and<text:s/>independent<text:s/>studies<text:s/>commissioned<text:s/>by<text:s/>BHC,<text:s/>as<text:s/>well<text:s/>as<text:s/></text:span><text:span text:style-name="T105_8">TT<text:s/></text:span><text:span text:style-name="T105_9">MERL<text:s/>team<text:s/>KIIs<text:s/>from<text:s/>January<text:s/>2026.<text:s/>However,<text:s/>the<text:s/>review<text:s/>team<text:s/></text:span><text:bookmark-start text:name="_Int_eM1DwwyR"/><text:span text:style-name="T105_10">was<text:s/>not<text:s/>able<text:s/>to</text:span><text:bookmark-end text:name="_Int_eM1DwwyR"/><text:span text:style-name="T105_11"><text:s/>fully<text:s/>verify<text:s/>or<text:s/>triangulate<text:s/>all<text:s/>reported<text:s/>programme<text:s/>results.</text:span></text:p>
      <text:p text:style-name="P106"/>
      <text:p text:style-name="P107"><text:span text:style-name="T107_1">Actions<text:s/>following<text:s/>approval<text:s/>of<text:s/>this<text:s/>report<text:s/></text:span></text:p>
      <text:p text:style-name="P108"><text:span text:style-name="T108_1">The<text:s/>BHC<text:s/>is<text:s/>in<text:s/>the<text:s/>process<text:s/>of<text:s/>designing<text:s/>target</text:span><text:span text:style-name="T108_2">ed</text:span><text:span text:style-name="T108_3"><text:s/>investments<text:s/></text:span><text:span text:style-name="T108_4">building<text:s/>on<text:s/>REINVENT’s<text:s/>contribution<text:s/>to<text:s/>the<text:s/>2022<text:s/>elections<text:s/>security</text:span><text:span text:style-name="T108_5"><text:s/></text:span><text:span text:style-name="T108_6">in<text:s/>advance<text:s/>of</text:span><text:span text:style-name="T108_7"><text:s/>the<text:s/>2027<text:s/>elections</text:span><text:span text:style-name="T108_8">.<text:s/>It<text:s/>aims<text:s/>to</text:span><text:span text:style-name="T108_9"><text:s/></text:span><text:span text:style-name="T108_10">respond<text:s/>to<text:s/>the<text:s/>c</text:span><text:span text:style-name="T108_11">hanges<text:s/></text:span><text:span text:style-name="T108_12">in</text:span><text:span text:style-name="T108_13"><text:s/>the<text:s/>socio-political<text:s/>and<text:s/>economic<text:s/>landscape,<text:s/>and<text:s/>the<text:s/>challenges<text:s/>and<text:s/>opportunities<text:s/>they<text:s/>present</text:span><text:span text:style-name="T108_14"><text:s/>for<text:s/>the<text:s/>accountability<text:s/>system,<text:s/>and<text:s/>responsiveness<text:s/>to<text:s/>specific<text:s/>security<text:s/>concerns<text:s/>of<text:s/>women<text:s/>and<text:s/>girls<text:s/>as<text:s/>well<text:s/>as<text:s/></text:span><text:span text:style-name="T108_15">to<text:s/>advocate<text:s/>for</text:span><text:span text:style-name="T108_16"><text:s/>improved<text:s/>police<text:s/>behaviour<text:s/>and<text:s/></text:span><text:span text:style-name="T108_17">encourage<text:s/></text:span><text:span text:style-name="T108_18">independent<text:s/>oversight<text:s/></text:span><text:span text:style-name="T108_19">to<text:s/>be</text:span><text:span text:style-name="T108_20"><text:s/>more<text:s/>coherent<text:s/>and<text:s/></text:span><text:span text:style-name="T108_21">solutions<text:s/>oriented</text:span><text:span text:style-name="T108_22">.</text:span></text:p>
      <text:p text:style-name="P109"/>
      <text:p text:style-name="P110"><text:span text:style-name="T110_1">There<text:s/></text:span><text:span text:style-name="T110_2">is</text:span><text:span text:style-name="T110_3"><text:s/>no<text:s/>outstanding<text:s/>technical<text:s/>delivery<text:s/>or<text:s/>reporting<text:s/>requirements<text:s/>under<text:s/>the<text:s/>Tetra<text:s/>Tech<text:s/>contract.<text:s/>All<text:s/>core<text:s/>programme<text:s/>deliverables<text:s/>including<text:s/>financial,<text:s/>KPI<text:s/>and<text:s/>VfM<text:s/>reports,<text:s/>and<text:s/>supporting<text:s/>evidence<text:s/>annexes<text:s/>(including<text:s/>case<text:s/>studies)</text:span><text:span text:style-name="T110_4">,<text:s/></text:span><text:span text:style-name="T110_5">were<text:s/>submitted<text:s/>by<text:s/>end<text:s/>March<text:s/>2026,<text:s/>with<text:s/>a<text:s/>small<text:s/>number<text:s/>of<text:s/>final<text:s/>documents<text:s/>submitted<text:s/>subsequently.</text:span><text:span text:style-name="T110_6"><text:s/></text:span><text:span text:style-name="T110_7">Completed<text:s/>audit<text:s/>reports<text:s/>cover<text:s/>the<text:s/>period<text:s/>up<text:s/>to<text:s/>September<text:s/>2025.<text:s/>The<text:s/>audit<text:s/>covering<text:s/>the<text:s/>period<text:s/>from<text:s/>October<text:s/>2025<text:s/>to<text:s/>March<text:s/>2026<text:s/>will<text:s/>be<text:s/>commissioned<text:s/>by<text:s/>Tetra<text:s/>Tech<text:s/>and<text:s/>submitted<text:s/>to<text:s/>the<text:s/>BHC<text:s/></text:span><text:bookmark-start text:name="_Int_gOlNhxjV"/><text:span text:style-name="T110_8">in<text:s/>order<text:s/>to</text:span><text:bookmark-end text:name="_Int_gOlNhxjV"/><text:span text:style-name="T110_9"><text:s/></text:span><text:span text:style-name="T110_10">close<text:s/>off<text:s/>the<text:s/>assurance<text:s/>process</text:span><text:span text:style-name="T110_11"><text:s/>of<text:s/>the<text:s/>7<text:s/>years</text:span><text:span text:style-name="T110_12">.</text:span><text:span text:style-name="T110_13"><text:s/>Programme<text:s/>assets<text:s/>were<text:s/>disposed<text:s/>of<text:s/>in<text:s/>line<text:s/>with<text:s/>the<text:s/>FCDO-approved<text:s/>plan:<text:s/>transfers<text:s/>to<text:s/>beneficiary<text:s/>institutions<text:s/>and<text:s/>FCDO<text:s/>management<text:s/>were<text:s/>completed<text:s/></text:span><text:span text:style-name="T110_14">by</text:span><text:span text:style-name="T110_15"><text:s/></text:span><text:span text:style-name="T110_16">March</text:span><text:span text:style-name="T110_17"><text:s/>202</text:span><text:span text:style-name="T110_18">6</text:span><text:span text:style-name="T110_19">,<text:s/></text:span><text:span text:style-name="T110_20">with<text:s/>the<text:s/>exception<text:s/>of</text:span><text:span text:style-name="T110_21"><text:s/>one<text:s/>vehicle,<text:s/>which<text:s/>remains<text:s/>in<text:s/>progress<text:s/>pending<text:s/>completion<text:s/>of<text:s/>administrative<text:s/>and<text:s/>regulatory<text:s/>(NTSA)<text:s/>transfer<text:s/>processes;<text:s/>e-waste<text:s/>items<text:s/>were<text:s/>disposed<text:s/>of<text:s/>in<text:s/>February<text:s/>2026.<text:s/>Donation<text:s/>certificates,<text:s/>already<text:s/>signed<text:s/>by<text:s/>partners,<text:s/>will<text:s/>be<text:s/>countersigned<text:s/>by<text:s/>FCDO<text:s/>and<text:s/>issued<text:s/>to<text:s/>recipient<text:s/>institutions.<text:s/>The<text:s/>final<text:s/>invoice</text:span><text:span text:style-name="T110_22"><text:s/></text:span><text:span text:style-name="T110_23">has<text:s/>been</text:span><text:span text:style-name="T110_24"><text:s/>review</text:span><text:span text:style-name="T110_25">ed</text:span><text:span text:style-name="T110_26"><text:s/>to<text:s/>confirm<text:s/>accuracy<text:s/>and<text:s/>value<text:s/>for<text:s/>money</text:span><text:span text:style-name="T110_27">;</text:span><text:span text:style-name="T110_28"><text:s/></text:span><text:span text:style-name="T110_29">and<text:s/>paid</text:span><text:span text:style-name="T110_30">.</text:span><text:span text:style-name="T110_31"><text:s/>After<text:s/>the<text:s/>vehicle<text:s/>is<text:s/>transferred/disposed,<text:s/>the<text:s/>asset<text:s/>process<text:s/>can<text:s/>be<text:s/>treated<text:s/>as<text:s/>fully<text:s/>complete.</text:span></text:p>
      <text:p text:style-name="P111"/>
      <text:h text:style-name="P112" text:outline-level="2"><text:span text:style-name="T112_1">B:<text:s/>Theory<text:s/>of<text:s/>Change<text:s/>and<text:s/>Outcome<text:s/>Assessment<text:s/></text:span></text:h>
      <text:p text:style-name="P113"/>
      <text:p text:style-name="P114"/>
      <text:p text:style-name="P115"><text:span text:style-name="T115_1">Summarise<text:s/>the<text:s/></text:span><text:bookmark-start text:name="_Int_iR3MDdcL"/><text:span text:style-name="T115_2">programme’s</text:span><text:bookmark-end text:name="_Int_iR3MDdcL"/><text:span text:style-name="T115_3"><text:s/></text:span><text:span text:style-name="T115_4"><text:a xlink:type="simple" xlink:href="https://fcogovuk.sharepoint.com/:w:/r/teams/prof/Shared%20Documents/General/2.%20PrOF%20Guides/PrOF%20Guide_Theory%20of%20Change.docx?d=we730d961222b456aa1b3de32308f404e&amp;csf=1&amp;web=1&amp;e=RBVtnA"><text:span text:style-name="T115_5">theory<text:s/>of<text:s/>change</text:span></text:a></text:span><text:span text:style-name="T115_6"><text:s/>and<text:s/>results<text:s/>framework,<text:s/>including<text:s/>any<text:s/>changes<text:s/>to<text:s/>outcome<text:s/>indicators.<text:s/></text:span></text:p>
      <text:p text:style-name="P116"/>
      <text:p text:style-name="P117"><text:span text:style-name="T117_1">REINVENT<text:s/>aim</text:span><text:span text:style-name="T117_2">ed<text:s/></text:span><text:span text:style-name="T117_3">to<text:s/>promote<text:s/>peace<text:s/>and<text:s/>security<text:s/>in<text:s/>Kenya<text:s/>by<text:s/>strengthening<text:s/>state<text:s/>and<text:s/>non-state<text:s/>collaboration<text:s/>and<text:s/>mutual<text:s/>accountability<text:s/>to<text:s/>address<text:s/>the<text:s/>root<text:s/>causes<text:s/>of<text:s/>violence.<text:s/></text:span><text:span text:style-name="T117_4">REINVENT’s<text:s/>original<text:s/>Theory<text:s/>of<text:s/>Change<text:s/>(ToC)<text:s/>was<text:s/>based<text:s/>on<text:s/>evidence<text:s/>that,<text:s/>in<text:s/>Kenya,<text:s/>a<text:s/>lack<text:s/>of<text:s/>trust/relationships<text:s/>between<text:s/>communities<text:s/>and<text:s/>the<text:s/>police,<text:s/>and<text:s/>weak<text:s/>state<text:s/>institutions,<text:s/>undermined<text:s/>efforts<text:s/>to<text:s/>reduce<text:s/>(and<text:s/>incentivised<text:s/>new<text:s/>forms<text:s/>of)<text:s/>violence.<text:s/>By<text:s/>strengthening<text:s/>police<text:s/>reform<text:s/>at<text:s/>all<text:s/>levels,<text:s/>relationships<text:s/>between<text:s/>security<text:s/>providers<text:s/>and<text:s/>citizens<text:s/>would<text:s/>improve,<text:s/>and<text:s/>levels<text:s/>of<text:s/>violence<text:s/>will<text:s/>be<text:s/>reduced.<text:s/>This<text:s/>would<text:s/>lead<text:s/>to<text:s/>increased<text:s/>security<text:s/>and<text:s/>stability<text:s/>in<text:s/>northern<text:s/>Kenya,<text:s/>enabling<text:s/>investment,<text:s/>inclusive<text:s/>growth,<text:s/>and<text:s/>equitable<text:s/>service<text:s/>delivery.<text:s/></text:span></text:p>
      <text:p text:style-name="P118"><draw:frame svg:x="0cm" svg:y="0cm" svg:width="15.901cm" svg:height="6.429cm" draw:style-name="FR1" text:anchor-type="as-char" draw:z-index="0"><draw:image xlink:href="Pictures/image1.png" xlink:type="simple" xlink:show="embed" xlink:actuate="onLoad"/></draw:frame></text:p>
      <text:p text:style-name="P119"><text:span text:style-name="T119_1">Figure<text:s/></text:span><text:span text:style-name="T119_2"><text:sequence text:name="Figure" text:formula="ooow:Figure+1">1</text:sequence></text:span><text:span text:style-name="T119_3"><text:s/>-<text:s/>REINVENT<text:s/>ToC<text:s/>at<text:s/>Year<text:s/>7</text:span></text:p>
      <text:p text:style-name="P120"><text:span text:style-name="T120_1"><text:s/></text:span></text:p>
      <text:p text:style-name="P121"><text:span text:style-name="T121_1">It<text:s/>was<text:s/>envisaged<text:s/>that<text:s/>t</text:span><text:span text:style-name="T121_2">he<text:s/>programme<text:s/>would<text:s/>support<text:s/></text:span><text:bookmark-start text:name="_Int_3Miz12QR"/><text:span text:style-name="T121_3">a<text:s/>number<text:s/>of</text:span><text:bookmark-end text:name="_Int_3Miz12QR"/><text:span text:style-name="T121_4"><text:s/>inter-related<text:s/>workstreams:<text:s/></text:span></text:p>
      <text:list text:style-name="LS9" xml:id="list17">
        <text:list-item>
          <text:p text:style-name="P122"><text:span text:style-name="T122_1">Police<text:s/>reform<text:s/>–<text:s/>As<text:s/>the<text:s/></text:span><text:span text:style-name="T122_2">core</text:span><text:span text:style-name="T122_3"><text:s/>intervention,<text:s/>to<text:s/>improve<text:s/>police<text:s/>effectiveness<text:s/>in<text:s/>tackling<text:s/>5<text:s/>types<text:s/>of<text:s/>inter-related<text:s/>violence:<text:s/>(i)<text:s/>criminal<text:s/>violence<text:s/>and<text:s/>ineffective<text:s/>policing<text:s/>(ii)<text:s/>violence<text:s/>against<text:s/>women<text:s/>and<text:s/>girls,<text:s/>(iii)<text:s/>election<text:s/>violence<text:s/>–<text:s/>for<text:s/>a<text:s/>peaceful<text:s/>2022<text:s/>general<text:s/>election<text:s/>(iv)<text:s/>peacebuilding<text:s/>to<text:s/>address<text:s/>inter-communal<text:s/>conflict<text:s/>and<text:s/>(v)<text:s/>countering<text:s/>violent<text:s/>extremism;<text:s/>and<text:s/>to<text:s/>improve<text:s/>police<text:s/>engagement<text:s/>with<text:s/>citizens.<text:s/></text:span></text:p>
        </text:list-item>
      </text:list>
      <text:list text:style-name="LS8" xml:id="list18">
        <text:list-item>
          <text:p text:style-name="P123"><text:span text:style-name="T123_1">Conflict<text:s/>sensitive<text:s/>development<text:s/>in<text:s/>the<text:s/>north/coastal<text:s/>regions.<text:s/></text:span></text:p>
        </text:list-item>
      </text:list>
      <text:p text:style-name="P124"/>
      <text:p text:style-name="P125"><text:span text:style-name="T125_1">At<text:s/>the<text:s/>time<text:s/>of<text:s/>writing<text:s/>the<text:s/>Business<text:s/>Case<text:s/>located<text:s/>the<text:s/>Theory<text:s/>of<text:s/>Change<text:s/>in<text:s/>the<text:s/>UK’s<text:s/>“integrated<text:s/>approach<text:s/>to<text:s/>violence<text:s/>reduction”<text:s/>and<text:s/>the<text:s/>initial<text:s/>geographic<text:s/>focus<text:s/>of<text:s/>the<text:s/>programme<text:s/>was<text:s/>on<text:s/>Coastal<text:s/>and<text:s/>Northern<text:s/>Kenya,<text:s/>in<text:s/>line<text:s/>with<text:s/>DFID’s<text:s/>“Northern<text:s/>Offer<text:s/>to<text:s/>Kenya</text:span><text:span text:style-name="T125_2">.”</text:span><text:span text:style-name="T125_3"><text:s/>The<text:s/>theory<text:s/>of<text:s/>change<text:s/>drew<text:s/>on<text:s/>the<text:s/>predecessor<text:s/>programme<text:s/>Jamii<text:s/>Thabiti,</text:span><text:span text:style-name="T125_4"><text:note text:note-class="footnote"><text:note-citation/><text:note-body><text:p text:style-name="P126"><text:span text:style-name="T126_1"><text:s/>Also<text:s/>known<text:s/>as<text:s/>the<text:s/>Kenya<text:s/>Improving<text:s/>Community<text:s/>Security<text:s/>(ICS)<text:s/>programme,<text:s/>JT<text:s/>was<text:s/>a<text:s/>£20m<text:s/>UK-funded<text:s/>initiative<text:s/>focused<text:s/>on<text:s/>strengthening<text:s/>community<text:s/>policing,<text:s/>reducing<text:s/>violence<text:s/>against<text:s/>women<text:s/>and<text:s/>girls<text:s/>(VAWG),<text:s/>and<text:s/>managing<text:s/>inter-communal<text:s/>conflict<text:s/>in<text:s/>12<text:s/>Kenyan<text:s/>counties.</text:span></text:p></text:note-body></text:note></text:span><text:span text:style-name="T126_2"><text:s/>though<text:s/>integrating<text:s/>a<text:s/>peacebuilding<text:s/>element<text:s/>to<text:s/>what<text:s/>has<text:s/>been<text:s/>a<text:s/>community<text:s/>security<text:s/>approach.<text:s/></text:span></text:p>
      <text:p text:style-name="P127"/>
      <text:p text:style-name="P128"><text:span text:style-name="T128_1">The<text:s/>design<text:s/>of<text:s/>REINVENT<text:s/>involved<text:s/>a<text:s/>combination<text:s/>of<text:s/>national-level<text:s/>policy<text:s/>influencing,<text:s/>police<text:s/>station-level<text:s/>support<text:s/>and<text:s/>stakeholder<text:s/>convening<text:s/>for<text:s/></text:span><text:span text:style-name="T128_2">constructive<text:s/>relationships<text:s/>between<text:s/>the<text:s/>security<text:s/>sector,<text:s/>oversight<text:s/></text:span><text:bookmark-start text:name="_Int_hZLpjXPZ"/><text:span text:style-name="T128_3">institutions</text:span><text:bookmark-end text:name="_Int_hZLpjXPZ"/><text:span text:style-name="T128_4"><text:s/>and<text:s/>communities</text:span><text:span text:style-name="T128_5">.<text:s/>However,<text:s/>t</text:span><text:span text:style-name="T128_6">he<text:s/>REINVENT<text:s/>programme<text:s/>underwent<text:s/>a<text:s/>series<text:s/>of<text:s/>changes<text:s/>during<text:s/></text:span><text:span text:style-name="T128_7">the<text:s/>la</text:span><text:span text:style-name="T128_8">tter<text:s/></text:span><text:span text:style-name="T128_9">years</text:span><text:span text:style-name="T128_10">,<text:s/>most<text:s/>notably<text:s/>the<text:s/>removal<text:s/>of<text:s/>the<text:s/>workstream<text:s/>on<text:s/>conflict<text:s/>sensitive<text:s/>development<text:s/>in<text:s/>response<text:s/>to<text:s/>budget<text:s/>cuts,<text:s/>a<text:s/>refocus<text:s/>of<text:s/>workstreams<text:s/>towards<text:s/>the<text:s/>2022<text:s/>elections<text:s/>and<text:s/>a<text:s/>narrowing<text:s/>of<text:s/>focus<text:s/>to<text:s/>prioritise<text:s/>police<text:s/>reform</text:span><text:span text:style-name="T128_11"><text:s/>and<text:s/>behaviour<text:s/>change</text:span><text:span text:style-name="T128_12"><text:s/>in<text:s/>response<text:s/>to<text:s/>a<text:s/>learning<text:s/>review<text:s/>commissioned<text:s/>by<text:s/>FCDO<text:s/>in<text:s/>2024.<text:s/></text:span></text:p>
      <text:p text:style-name="P129"><text:span text:style-name="T129_1"><text:s/></text:span></text:p>
      <text:p text:style-name="P130"><text:span text:style-name="T130_1">The<text:s/>logframe<text:s/>was<text:s/>amended<text:s/>over<text:s/>the<text:s/>life<text:s/>of<text:s/>the<text:s/>programme<text:s/>to<text:s/>reflect<text:s/>the<text:s/>ToC<text:s/>revisions,<text:s/>as<text:s/>shown<text:s/>in<text:s/>the<text:s/>change<text:s/>frame<text:s/>(</text:span><text:span text:style-name="T130_2"><text:a xlink:type="simple" xlink:href="https://iati.fcdo.gov.uk/iati_documents/D0001239.xlsx"><text:span text:style-name="T130_3">https://iati.fcdo.gov.uk/iati_documents/D0001239.xlsx</text:span></text:a></text:span><text:span text:style-name="T130_4">).<text:s/>Significant<text:s/>changes<text:s/>include<text:s text:c="2"/></text:span></text:p>
      <text:list text:style-name="LS7" xml:id="list19">
        <text:list-item>
          <text:p text:style-name="P131"><text:span text:style-name="T131_1">The<text:s/>original<text:s/>outputs</text:span><text:span text:style-name="T131_2"><text:s/>in<text:s/>the<text:s/>BC</text:span><text:span text:style-name="T131_3"><text:s/>had<text:s/>focused<text:s/>on<text:s/>level<text:s/>of<text:s/>intervention<text:s/></text:span><text:span text:style-name="T131_4">(national,<text:s/>regional,<text:s/>local)<text:s/>but<text:s/>during<text:s/>the<text:s/>inception<text:s/>phase,<text:s/>these<text:s/>were<text:s/>changed<text:s/>in<text:s/>discussion<text:s/>with<text:s/>BHC<text:s/>to<text:s/>focus<text:s/>thematically<text:s/>on<text:s/>policing,<text:s/>VAWG,<text:s/>peacebuilding<text:s/>and<text:s/>research.<text:s/></text:span></text:p>
        </text:list-item>
        <text:list-item>
          <text:p text:style-name="P132"><text:span text:style-name="T132_1">The<text:s/>Business<text:s/>Case<text:s/>outcomes</text:span><text:span text:style-name="T132_2"><text:note text:note-class="footnote"><text:note-citation/><text:note-body><text:p text:style-name="P133"><text:span text:style-name="T133_1"><text:s/></text:span><text:span text:style-name="T133_2">(1)<text:s/>Improved<text:s/>police<text:s/>performance<text:s/>in<text:s/>providing<text:s/>security<text:s/>locally<text:s/>and<text:s/>2)<text:s/>safe<text:s/>and<text:s/>secure<text:s/>communities<text:s/>in<text:s/>northern/coastal<text:s/>Kenya)<text:s/>were<text:s/>largely<text:s/>sustained</text:span></text:p></text:note-body></text:note></text:span><text:span text:style-name="T133_3"><text:s/>were<text:s/></text:span><text:span text:style-name="T133_4">also<text:s/>adjusted<text:s/>at<text:s/>inception.<text:s/>Given<text:s/>safer<text:s/>communities<text:s/></text:span><text:span text:style-name="T133_5">were</text:span><text:span text:style-name="T133_6"><text:s/>too<text:s/>distant<text:s/>from<text:s/>REINVENT’s<text:s/>ability<text:s/>to<text:s/>contribute<text:s/>directly<text:s/>to<text:s/>positive<text:s/>change<text:s/>(and<text:s/>subject<text:s/>to<text:s/>too<text:s/>many<text:s/>variables)<text:s/>to<text:s/>be<text:s/>a<text:s/>measure<text:s/>of<text:s/>success,<text:s/>the<text:s/>second<text:s/>outcome<text:s/>of<text:s/>the<text:s/>BC<text:s/>was<text:s/>dropped.<text:s/>The<text:s/>first<text:s/>was<text:s/>also<text:s/>narrowed<text:s/>to<text:s/>target<text:s/>the<text:s/>kinds<text:s/>of<text:s/>institutional<text:s/>collaborations<text:s/>necessary<text:s/>to<text:s/>address<text:s/>the<text:s/>causes<text:s/>of<text:s/>violent<text:s/>conflict<text:s/>effectively.<text:s/>The<text:s/>aim<text:s/>to<text:s/>contribute<text:s/>progress<text:s/>on<text:s/>policing<text:s/>quality<text:s/>was<text:s/>sustained<text:s/>but<text:s/>at<text:s/>output<text:s/>level.</text:span></text:p>
        </text:list-item>
        <text:list-item>
          <text:p text:style-name="P134"><text:span text:style-name="T134_1">A<text:s/>revision<text:s/>of<text:s/>the<text:s/>impact<text:s/>and<text:s/>outcome<text:s/>statements<text:s/>in<text:s/>2023<text:s/>(approved<text:s/>at<text:s/>the<text:s/>appropriate<text:s/>level)<text:s/>to<text:s/>reflect<text:s/>the<text:s/>right<text:s/>level<text:s/>of<text:s/>ambition.<text:s/></text:span></text:p>
        </text:list-item>
      </text:list>
      <text:list text:style-name="LS6" xml:id="list22">
        <text:list-item>
          <text:p text:style-name="P135"><text:span text:style-name="T135_1">A<text:s/>revision<text:s/>of<text:s/>output<text:s/>weightings<text:s/></text:span><text:span text:style-name="T135_2">in<text:s/></text:span><text:span text:style-name="T135_3">y</text:span><text:span text:style-name="T135_4">ear<text:s/>7<text:s/></text:span><text:span text:style-name="T135_5">from<text:s/>25%<text:s/>on<text:s/>each<text:s/>output,<text:s/>to<text:s/>40%,<text:s/>30%,<text:s/>15%,<text:s/>15%<text:s/>on<text:s/>outputs<text:s/>1<text:s/>to<text:s/>4<text:s/>respectively,<text:s/>to<text:s/>demonstrate<text:s/>the<text:s/>increased<text:s/>focus<text:s/>on<text:s/>police<text:s/>reforms<text:s/>in<text:s/>year</text:span><text:span text:style-name="T135_6"><text:s/>7</text:span><text:span text:style-name="T135_7">,<text:s/>as<text:s/>a<text:s/>major<text:s/>contributor<text:s/>to<text:s/>the<text:s/>achievement<text:s/>of<text:s/>outcomes.<text:s/></text:span></text:p>
        </text:list-item>
        <text:list-item>
          <text:p text:style-name="P136"><text:span text:style-name="T136_1">One<text:s/>major<text:s/>Outcome<text:s/>indicator<text:s/>change<text:s/>occurred<text:s/>in<text:s/>Y3<text:s/>when<text:s/>the<text:s/>indicator<text:s/>“%<text:s/>change<text:s/>in<text:s/>level<text:s/>of<text:s/>violence<text:s/>in<text:s/>target<text:s/>counties<text:s/>as<text:s/>measured<text:s/>by<text:s/>official<text:s/>crime<text:s/>statistics”<text:s/>was<text:s/>moved<text:s/>from<text:s/>outcome<text:s/>level<text:s/>to<text:s/>impact<text:s/>level<text:s/>in<text:s/>recognition<text:s/>of<text:s/>the<text:s/>multiple<text:s/>factors<text:s/>affecting<text:s/>this<text:s/>result<text:s/>outside<text:s/>of<text:s/>the<text:s/>programme’s<text:s/>control.<text:s/>In<text:s/>Y7,<text:s/>following<text:s/>a<text:s/>review<text:s/>of<text:s/>the<text:s/>logframe<text:s/>with<text:s/>the<text:s/>BHC’s<text:s/>MERL<text:s/>lead,<text:s/>Outcome<text:s/>indicator<text:s/>1<text:s/>was<text:s/>changed<text:s/>from<text:s/>a<text:s/>qualitative<text:s/>indicator<text:s/>using<text:s/>case<text:s/>studies<text:s/>to<text:s/>a<text:s/>quantitative<text:s/>indicator<text:s/>using<text:s/>survey<text:s/>results<text:s/>gathered<text:s/>in<text:s/>January<text:s/>2026.</text:span></text:p>
        </text:list-item>
      </text:list>
      <text:p text:style-name="P137"/>
      <text:p text:style-name="P138"><text:span text:style-name="T138_1">In<text:s/>terms<text:s/>of<text:s/>envisaged<text:s/>impact<text:s/>(“Increased<text:s/>security<text:s/>and<text:s/>stability<text:s/>in<text:s/>northern<text:s/>Kenya,<text:s/>enabling<text:s/>investment,<text:s/>inclusive<text:s/>growth<text:s/>and<text:s/>equitable<text:s/>service<text:s/>delivery.”),<text:s/>this<text:s/>remained<text:s/>the<text:s/>high-level<text:s/>goal<text:s/>during<text:s/>the<text:s/>programme<text:s/>period.<text:s/></text:span><text:span text:style-name="T138_2">T</text:span><text:span text:style-name="T138_3">he<text:s/>impact<text:s/>statement<text:s/>was<text:s/>changed<text:s/>to<text:s/>“Improved<text:s/>community<text:s/>safety<text:s/>and<text:s/>security<text:s/>in<text:s/>Kenya”<text:s/>reflecting<text:s/>the<text:s/>expanded<text:s/>geographic<text:s/>scope<text:s/>and<text:s/>the<text:s/>narrower<text:s/>thematic<text:s/>focus<text:s/>on<text:s/>institutional<text:s/>change<text:s/>in<text:s/>policing</text:span><text:span text:style-name="T138_4">,<text:s/>as<text:s/>well<text:s/>as<text:s/></text:span><text:span text:style-name="T138_5">to<text:s/>avoid<text:s/>duplication<text:s/>with<text:s/>the<text:s/></text:span><text:span text:style-name="T138_6">ISF<text:s/></text:span><text:span text:style-name="T138_7">programme<text:s/>Deris<text:s/>W</text:span><text:span text:style-name="T138_8">a</text:span><text:span text:style-name="T138_9">naag<text:s/>which<text:s/>was<text:s/>operating<text:s/>in<text:s/>similar<text:s/>areas<text:s/>and<text:s/>with<text:s/>similar<text:s/>stakeholders<text:s/>in<text:s/>northern<text:s/>Kenya</text:span><text:span text:style-name="T138_10">.</text:span><text:span text:style-name="T138_11"><text:s/>The<text:s/>indicators<text:s/>were<text:s/>reduced<text:s/>to<text:s/>focus<text:s/>on<text:s/>“crime<text:s/>control”<text:s/>as<text:s/>this<text:s/>was<text:s/>an<text:s/>area<text:s/>that<text:s/>the<text:s/>programme<text:s/>deemed<text:s/>it<text:s/>had<text:s/>some<text:s/>influence<text:s/>over.<text:s/>This<text:s/>indicator<text:s/>was<text:s/>measured<text:s/>using<text:s/>the<text:s/>Sustainable<text:s/>Development<text:s/>Report,<text:s/>though<text:s/>the<text:s/>indicator<text:s/>has<text:s/>been<text:s/>stagnant<text:s/>over<text:s/>the<text:s/>life<text:s/>of<text:s/>REINVENT<text:s/>(up<text:s/>to<text:s/>2023)<text:s/>and<text:s/>is<text:s/>highlighted<text:s/>as<text:s/>“major<text:s/>challenges<text:s/>remain.”</text:span><text:span text:style-name="T138_12"><text:note text:note-class="footnote"><text:note-citation/><text:note-body><text:p text:style-name="P139"><text:span text:style-name="T139_1"><text:s/>Sustainable<text:s/>Development<text:s/>Report<text:s/>2025</text:span></text:p></text:note-body></text:note></text:span></text:p>
      <text:p text:style-name="P140"/>
      <text:p text:style-name="P141"><text:span text:style-name="T141_1">The<text:s/>following<text:s/>table<text:s/>shows<text:s/>the<text:s/>changes<text:s/>to<text:s/>the<text:s/>envisaged<text:s/>results<text:s/>as<text:s/>agreed<text:s/>between</text:span><text:span text:style-name="T141_2"><text:s/>the<text:s/>British<text:s/>High<text:s/>Commission<text:s/>(BHC)<text:s/>Nairobi<text:s/>and<text:s/>Tetra<text:s/>Tech<text:s/>whilst<text:s/>remaining<text:s/>within<text:s/>the<text:s/>original<text:s/>scope<text:s/>outlined<text:s/>in<text:s/>the<text:s/>Business<text:s/>Case<text:s/>and<text:s/>HMG<text:s/>priorities:</text:span></text:p>
      <text:p text:style-name="P142"/>
      <table:table table:style-name="Table4">
        <table:table-column table:style-name="Column15"/>
        <table:table-column table:style-name="Column16"/>
        <table:table-column table:style-name="Column17"/>
        <table:table-row table:style-name="Row9">
          <table:table-cell table:style-name="Cell39">
            <text:p text:style-name="P143"/>
          </table:table-cell>
          <table:table-cell table:style-name="Cell40">
            <text:p text:style-name="P144"><text:span text:style-name="T144_1">Original<text:s/>Business<text:s/>Case</text:span><text:span text:style-name="T144_2"><text:s/>outcomes</text:span></text:p>
          </table:table-cell>
          <table:table-cell table:style-name="Cell41">
            <text:p text:style-name="P145"><text:span text:style-name="T145_1">Year<text:s/>7<text:s/>Logframe</text:span><text:span text:style-name="T145_2"><text:s/>outcome</text:span></text:p>
          </table:table-cell>
        </table:table-row>
        <table:table-row table:style-name="Row10">
          <table:table-cell table:style-name="Cell42">
            <text:p text:style-name="P146"><text:span text:style-name="T146_1">1</text:span></text:p>
          </table:table-cell>
          <table:table-cell table:style-name="Cell43">
            <text:p text:style-name="P147"><text:span text:style-name="T147_1">Improved<text:s/>police<text:s/>performance<text:s/>in<text:s/>providing<text:s/>security<text:s/>locally</text:span></text:p>
          </table:table-cell>
          <table:table-cell table:style-name="Cell44">
            <text:p text:style-name="P148"><text:span text:style-name="T148_1">State<text:s/>and<text:s/>non</text:span><text:span text:style-name="T148_2">‑state<text:s/>actors<text:s/>collaborating<text:s/>in<text:s/>a<text:s/>mutually<text:s/>accountable<text:s/>and<text:s/>inclusive<text:s/>way<text:s/>to<text:s/>respond<text:s/>effectively<text:s/>to<text:s/>causes<text:s/>of<text:s/>violence</text:span></text:p>
          </table:table-cell>
        </table:table-row>
        <table:table-row table:style-name="Row11">
          <table:table-cell table:style-name="Cell45">
            <text:p text:style-name="P149"><text:span text:style-name="T149_1">2</text:span></text:p>
          </table:table-cell>
          <table:table-cell table:style-name="Cell46">
            <text:p text:style-name="P150"><text:span text:style-name="T150_1">Safe<text:s/>and<text:s/>secure<text:s/>communities<text:s/>in<text:s/>northern<text:s/>and<text:s/>coastal<text:s/>Kenya</text:span></text:p>
          </table:table-cell>
          <table:table-cell table:style-name="Cell47">
            <text:p text:style-name="P151"><text:span text:style-name="T151_1">—</text:span></text:p>
          </table:table-cell>
        </table:table-row>
      </table:table>
      <text:p text:style-name="P152"><text:span text:style-name="T152_1"><draw:rect svg:x="0cm" svg:y="0cm" svg:width="0cm" svg:height="0.053cm" draw:style-name="FR2" text:anchor-type="as-char" draw:z-index="0"/></text:span></text:p>
      <text:p text:style-name="P153"/>
      <table:table table:style-name="Table5">
        <table:table-column table:style-name="Column18"/>
        <table:table-column table:style-name="Column19"/>
        <table:table-column table:style-name="Column20"/>
        <table:table-row table:style-name="Row12">
          <table:table-cell table:style-name="Cell48">
            <text:p text:style-name="P154"/>
          </table:table-cell>
          <table:table-cell table:style-name="Cell49">
            <text:p text:style-name="P155"><text:span text:style-name="T155_1">Original<text:s/>Business<text:s/>Case</text:span><text:span text:style-name="T155_2"><text:s/>outputs</text:span></text:p>
          </table:table-cell>
          <table:table-cell table:style-name="Cell50">
            <text:p text:style-name="P156"><text:span text:style-name="T156_1">Year<text:s/>7<text:s/>Logframe</text:span><text:span text:style-name="T156_2"><text:s/>outputs</text:span></text:p>
          </table:table-cell>
        </table:table-row>
        <table:table-row table:style-name="Row13">
          <table:table-cell table:style-name="Cell51">
            <text:p text:style-name="P157"><text:span text:style-name="T157_1">1</text:span></text:p>
          </table:table-cell>
          <table:table-cell table:style-name="Cell52">
            <text:p text:style-name="P158"><text:span text:style-name="T158_1">National<text:s/>frameworks<text:s/>for<text:s/>safety<text:s/>and<text:s/>security<text:s/>strengthened<text:s/>(to<text:s/>improve<text:s/>effectiveness<text:s/>and<text:s/>accountability)</text:span></text:p>
          </table:table-cell>
          <table:table-cell table:style-name="Cell53">
            <text:p text:style-name="P159"><text:span text:style-name="T159_1">More<text:s/>accountable<text:s/>and<text:s/>effective<text:s/>police<text:s/>(and<text:s/>other<text:s/>security<text:s/>agencies)<text:s/>addressing<text:s/>community<text:s/>security,<text:s/>violent<text:s/></text:span><text:bookmark-start text:name="_Int_BGAAElZ1"/><text:span text:style-name="T159_2">extremism</text:span><text:bookmark-end text:name="_Int_BGAAElZ1"/><text:span text:style-name="T159_3"><text:s/>and<text:s/>election<text:s/>security</text:span></text:p>
          </table:table-cell>
        </table:table-row>
        <table:table-row table:style-name="Row14">
          <table:table-cell table:style-name="Cell54">
            <text:p text:style-name="P160"><text:span text:style-name="T160_1">2</text:span></text:p>
          </table:table-cell>
          <table:table-cell table:style-name="Cell55">
            <text:p text:style-name="P161"><text:span text:style-name="T161_1">County</text:span><text:span text:style-name="T161_2">‑level<text:s/>collaboration<text:s/>on<text:s/>safety<text:s/>and<text:s/>security<text:s/>strengthened<text:s/>(inter</text:span><text:span text:style-name="T161_3">‑governmental<text:s/>and<text:s/>state</text:span><text:span text:style-name="T161_4">‑civil<text:s/>society)</text:span></text:p>
          </table:table-cell>
          <table:table-cell table:style-name="Cell56">
            <text:p text:style-name="P162"><text:span text:style-name="T162_1">Strengthened<text:s/>agency<text:s/>of<text:s/>women<text:s/>and<text:s/>girls<text:s/>(including<text:s/>survivors<text:s/>of<text:s/>SGBV)<text:s/>in<text:s/>peace,<text:s/></text:span><text:bookmark-start text:name="_Int_rYCiZ9Xf"/><text:span text:style-name="T162_2">safety</text:span><text:bookmark-end text:name="_Int_rYCiZ9Xf"/><text:span text:style-name="T162_3"><text:s/>and<text:s/>security</text:span></text:p>
          </table:table-cell>
        </table:table-row>
        <table:table-row table:style-name="Row15">
          <table:table-cell table:style-name="Cell57">
            <text:p text:style-name="P163"><text:span text:style-name="T163_1">3</text:span></text:p>
          </table:table-cell>
          <table:table-cell table:style-name="Cell58">
            <text:p text:style-name="P164"><text:span text:style-name="T164_1">Local<text:s/>actors<text:s/>better<text:s/>able<text:s/>to<text:s/>prevent<text:s/>and<text:s/>respond<text:s/>to<text:s/>violence</text:span></text:p>
          </table:table-cell>
          <table:table-cell table:style-name="Cell59">
            <text:p text:style-name="P165"><text:span text:style-name="T165_1">Progress<text:s/>towards<text:s/>the<text:s/>strengthening<text:s/>of<text:s/>existing<text:s/>strategies<text:s/>and<text:s/>frameworks<text:s/>to<text:s/>better<text:s/>prevent<text:s/>and<text:s/>respond<text:s/>to<text:s/>elections<text:s/>related<text:s/>violence</text:span></text:p>
          </table:table-cell>
        </table:table-row>
        <table:table-row table:style-name="Row16">
          <table:table-cell table:style-name="Cell60">
            <text:p text:style-name="P166"><text:span text:style-name="T166_1">4</text:span></text:p>
          </table:table-cell>
          <table:table-cell table:style-name="Cell61">
            <text:p text:style-name="P167"><text:span text:style-name="T167_1">Conflict<text:s/>data,<text:s/></text:span><text:bookmark-start text:name="_Int_EN5JnW1X"/><text:span text:style-name="T167_2">analysis</text:span><text:bookmark-end text:name="_Int_EN5JnW1X"/><text:span text:style-name="T167_3"><text:s/>and<text:s/>research<text:s/>better<text:s/></text:span><text:span text:style-name="T167_4">inform</text:span><text:span text:style-name="T167_5"><text:s/>development<text:s/>programmes<text:s/>(and<text:s/>effectiveness<text:s/>of<text:s/>Kenyan<text:s/>organisations<text:s/>increased)</text:span></text:p>
          </table:table-cell>
          <table:table-cell table:style-name="Cell62">
            <text:p text:style-name="P168"><text:span text:style-name="T168_1">Knowledge<text:s/>and<text:s/>evidence<text:s/>generated<text:s/>and<text:s/>utilised<text:s/>to<text:s/>enhance<text:s/>community<text:s/>and<text:s/>institutional<text:s/>learning<text:s/>and<text:s/>adaptation</text:span></text:p>
          </table:table-cell>
        </table:table-row>
      </table:table>
      <text:p text:style-name="P169"/>
      <text:p text:style-name="P170"><text:span text:style-name="T170_1">In<text:s/>terms<text:s/>of<text:s/>geographic<text:s/>coverage,<text:s/>w</text:span><text:span text:style-name="T170_2">hile<text:s/>REINVENT<text:s/>was<text:s/>designed<text:s/>to<text:s/>focus<text:s/>on<text:s/>the<text:s/></text:span><text:bookmark-start text:name="_Int_n4i4aOy8"/><text:span text:style-name="T170_3">North<text:s/>Eastern</text:span><text:bookmark-end text:name="_Int_n4i4aOy8"/><text:span text:style-name="T170_4"><text:s/>and<text:s/>Coastal<text:s/>regions<text:s/>its<text:s/>early<text:s/>focus<text:s/>on<text:s/>these<text:s/>two<text:s/>regions<text:s/>was<text:s/>widened<text:s/>over<text:s/>time<text:s/>to<text:s/>address<text:s/>significant<text:s/>and<text:s/>destabilising<text:s/>issues<text:s/>of<text:s/>political<text:s/>conflict<text:s/>in<text:s/>the<text:s/>Rift<text:s/>Valley,<text:s/>Central,<text:s/>and<text:s/>Western<text:s/>regions.<text:s/>The<text:s/>scope<text:s/>for<text:s/>such<text:s/>adaptations<text:s/>was<text:s/>built<text:s/>into<text:s/>the<text:s/>programme’s<text:s/>design.<text:s/>The<text:s/>changes<text:s/>to<text:s/>geographic<text:s/>effort<text:s/>were<text:s/></text:span><text:bookmark-start text:name="_Int_DMJJP4XS"/><text:span text:style-name="T170_5">largely<text:s/>due</text:span><text:bookmark-end text:name="_Int_DMJJP4XS"/><text:span text:style-name="T170_6"><text:s/>to<text:s/>the<text:s/>emphasis<text:s/>the<text:s/>BHC<text:s/>put<text:s/>towards<text:s/>mitigation<text:s/>of<text:s/>election-related<text:s/>violence<text:s/>risks<text:s/>for<text:s/>the<text:s/>2022<text:s/>polls.<text:s/>Programme<text:s/>information<text:s/>sets<text:s/>out<text:s/>the<text:s/>following<text:s/>comparison<text:s/>with<text:s/>Jamii<text:s/>Thabiti</text:span><text:span text:style-name="T170_7">:</text:span></text:p>
      <text:p text:style-name="P171"/>
      <table:table table:style-name="Table6">
        <table:table-column table:style-name="Column21"/>
        <table:table-column table:style-name="Column22"/>
        <table:table-row table:style-name="Row17">
          <table:table-cell table:style-name="Cell63">
            <text:p text:style-name="P172"><text:span text:style-name="T172_1">Both<text:s/>Jamii<text:s/>Thabiti<text:s/>and<text:s/>REINVENT</text:span></text:p>
          </table:table-cell>
          <table:table-cell table:style-name="Cell64">
            <text:p text:style-name="P173"><text:span text:style-name="T173_1">Only<text:s/>REINVENT</text:span></text:p>
          </table:table-cell>
        </table:table-row>
        <table:table-row table:style-name="Row18">
          <table:table-cell table:style-name="Cell65">
            <text:list text:style-name="LS22" xml:id="list24">
              <text:list-item>
                <text:p text:style-name="P174"><text:span text:style-name="T174_1">Coast<text:s/>–<text:s/>Kwale,<text:s/>Kilifi</text:span></text:p>
              </text:list-item>
              <text:list-item>
                <text:p text:style-name="P175"><text:bookmark-start text:name="_Int_S46R8fmZ"/><text:span text:style-name="T175_1">North<text:s/>East</text:span><text:bookmark-end text:name="_Int_S46R8fmZ"/><text:span text:style-name="T175_2"><text:s/>–<text:s/>Mandera,<text:s/>Wajir</text:span></text:p>
              </text:list-item>
              <text:list-item>
                <text:p text:style-name="P176"><text:span text:style-name="T176_1">Rift<text:s/>–<text:s/>Baringo,<text:s/>Nakuru,<text:s/></text:span></text:p>
              </text:list-item>
              <text:list-item>
                <text:p text:style-name="P177"><text:span text:style-name="T177_1">Western<text:s/>–<text:s/>Kisumu,<text:s/>Bungoma</text:span></text:p>
              </text:list-item>
            </text:list>
          </table:table-cell>
          <table:table-cell table:style-name="Cell66">
            <text:list text:style-name="LS23" xml:id="list28">
              <text:list-item>
                <text:p text:style-name="P178"><text:span text:style-name="T178_1">Coast<text:s/>–<text:s/>Mombasa,<text:s/>Tana<text:s/>River,<text:s/>Lamu</text:span></text:p>
              </text:list-item>
              <text:list-item>
                <text:p text:style-name="P179"><text:span text:style-name="T179_1">North<text:s/>East<text:s/>–<text:s/>Garissa</text:span></text:p>
              </text:list-item>
              <text:list-item>
                <text:p text:style-name="P180"><text:span text:style-name="T180_1">Rift<text:s/>-<text:s/>Uasin<text:s/>Gishu,<text:s/>Elgeyo<text:s/>Marakwet,<text:s/>West<text:s/>Pokot,<text:s/>Turkana</text:span></text:p>
              </text:list-item>
              <text:list-item>
                <text:p text:style-name="P181"><text:span text:style-name="T181_1">Upper<text:s/>Eastern<text:s/>–<text:s/>Marsabit,<text:s/>Isiolo,<text:s/>Samburu,<text:s/>Laikipia</text:span></text:p>
              </text:list-item>
              <text:list-item>
                <text:p text:style-name="P182"><text:span text:style-name="T182_1">Mt<text:s/>Kenya<text:s/>–<text:s/>Meru,<text:s/>Tharaka<text:s/>Nithi,<text:s/>Embu,<text:s/>Murang’a,<text:s/>Kiambu</text:span></text:p>
              </text:list-item>
              <text:list-item>
                <text:p text:style-name="P183"><text:span text:style-name="T183_1">Nairobi</text:span></text:p>
              </text:list-item>
            </text:list>
          </table:table-cell>
        </table:table-row>
      </table:table>
      <text:p text:style-name="P184"/>
      <text:p text:style-name="P185"><text:span text:style-name="T185_1">Overall<text:s/>assessment<text:s/>of<text:s/>programme<text:s/>outcomes,<text:s/></text:span><text:bookmark-start text:name="_Int_nrcThbS9"/><text:span text:style-name="T185_2">sustainability</text:span><text:bookmark-end text:name="_Int_nrcThbS9"/><text:span text:style-name="T185_3"><text:s/>and<text:s/>VfM<text:s/></text:span></text:p>
      <text:p text:style-name="P186"><text:span text:style-name="T186_1">Overall<text:s/>assessment<text:s/>of<text:s/>programme<text:s/>outcomes<text:s/></text:span></text:p>
      <text:p text:style-name="P187"><text:span text:style-name="T187_1">The<text:s/>REINVENT<text:s/>outcome<text:s/>statement<text:s/>is<text:s/>“State<text:s/>and<text:s/>non-state<text:s/>actors<text:s/>collaborating<text:s/>in<text:s/>a<text:s/>mutually<text:s/>accountable<text:s/>and<text:s/>inclusive<text:s/>way<text:s/>to<text:s/>respond<text:s/>effectively<text:s/>to<text:s/>causes<text:s/>of<text:s/>violence.”<text:s/></text:span><text:span text:style-name="T187_2">I</text:span><text:span text:style-name="T187_3">n<text:s/>terms<text:s/>of<text:s/></text:span><text:span text:style-name="T187_4">contribution<text:s/>to<text:s/></text:span><text:span text:style-name="T187_5">the<text:s/>outcome</text:span><text:span text:style-name="T187_6"><text:s/></text:span><text:span text:style-name="T187_7">as<text:s/>per<text:s/>the<text:s/>logframe</text:span><text:span text:style-name="T187_8">,<text:s/>REINVENT<text:s/>achieved<text:s/>the<text:s/>outcome<text:s/>indicator<text:s/>targets<text:s/>for<text:s/></text:span><text:span text:style-name="T187_9">year<text:s/>7</text:span><text:span text:style-name="T187_10">.<text:s/>This<text:s/>was<text:s/>achieved<text:s/>with<text:s/>the<text:s/>same<text:s/>budget<text:s/>as<text:s/>the<text:s/>business</text:span><text:span text:style-name="T187_11"><text:s/>case</text:span><text:span text:style-name="T187_12">,<text:s/>although<text:s/>the<text:s/></text:span><text:bookmark-start text:name="_Int_V2YOv6a8"/><text:span text:style-name="T187_13">timeframe</text:span><text:bookmark-end text:name="_Int_V2YOv6a8"/><text:span text:style-name="T187_14"><text:s/>of<text:s/>the<text:s/>programme<text:s/>was<text:s/>extended<text:s/>for<text:s/>an<text:s/>additional<text:s/>two<text:s/>years</text:span><text:span text:style-name="T187_15">.</text:span></text:p>
      <text:p text:style-name="P188"/>
      <text:p text:style-name="P189"><text:span text:style-name="T189_1">In<text:s/>2026,<text:s/>during<text:s/>th</text:span><text:span text:style-name="T189_2">is</text:span><text:span text:style-name="T189_3"><text:s/>review,<text:s/></text:span><text:span text:style-name="T189_4">the<text:s/>REINVENT<text:s/>programme<text:s/>was<text:s/>extended<text:s/>for<text:s/>a<text:s/>further<text:s/></text:span><text:span text:style-name="T189_5">2<text:s/></text:span><text:span text:style-name="T189_6">years.<text:s/></text:span><text:span text:style-name="T189_7">However,<text:s/>th</text:span><text:span text:style-name="T189_8">is<text:s/>extension<text:s/>phase<text:s/>will<text:s/>have<text:s/></text:span><text:span text:style-name="T189_9">revised<text:s/>impact<text:s/>and<text:s/>outcome<text:s/></text:span><text:span text:style-name="T189_10">statement</text:span><text:span text:style-name="T189_11">s</text:span><text:span text:style-name="T189_12">.<text:s/>These<text:s/>will<text:s/>build<text:s/>on<text:s/>the<text:s/>lessons<text:s/>from<text:s/>the<text:s/>past<text:s/>seven<text:s/>years<text:s/>of<text:s/>REI</text:span><text:span text:style-name="T189_13">N</text:span><text:span text:style-name="T189_14">VENT<text:s/>but<text:s/>also<text:s/></text:span><text:span text:style-name="T189_15">respond<text:s/>to<text:s/></text:span><text:span text:style-name="T189_16">the<text:s/></text:span><text:span text:style-name="T189_17">funding<text:s/>available<text:s/>and<text:s/>the<text:s/>upcoming<text:s/>elections.<text:s/></text:span><text:span text:style-name="T189_18">Therefore,<text:s/>this<text:s/>Annual<text:s/>Review<text:s/>has<text:s/>sought<text:s/>to<text:s/>assess<text:s/>the<text:s/>achievement<text:s/>of<text:s/>the<text:s/></text:span><text:span text:style-name="T189_19">programme<text:s/>as<text:s/>it<text:s/>was<text:s/>articulated<text:s/>during<text:s/>the<text:s/></text:span><text:span text:style-name="T189_20">first<text:s/>seven<text:s/>years<text:s/>of<text:s/>REIVENT.<text:s/>Furthermore,<text:s/>as<text:s/>the<text:s/>contract<text:s/>with<text:s/></text:span><text:span text:style-name="T189_21">Tetra<text:s/>Tech</text:span><text:span text:style-name="T189_22"><text:s/></text:span><text:span text:style-name="T189_23">ended</text:span><text:span text:style-name="T189_24"><text:s/>on<text:s/></text:span><text:span text:style-name="T189_25">31</text:span><text:span text:style-name="T189_26">st</text:span><text:span text:style-name="T189_27"><text:s/>March<text:s/></text:span><text:span text:style-name="T189_28">2026,<text:s/>this<text:s/>review<text:s/>sought<text:s/>to<text:s/></text:span><text:span text:style-name="T189_29">understand<text:s/>the<text:s/>overall<text:s/></text:span><text:span text:style-name="T189_30">impact<text:s/>and<text:s/>lessons<text:s/>over<text:s/>the<text:s/>seven</text:span><text:span text:style-name="T189_31">-</text:span><text:span text:style-name="T189_32">year<text:s/>period<text:s/>from<text:s/>2019.<text:s/></text:span></text:p>
      <text:p text:style-name="P190"/>
      <text:p text:style-name="P191"><text:span text:style-name="T191_1">Indicator<text:s/>1.1<text:s/>-<text:s/>Proportion<text:s/>of<text:s/>institutions<text:s/>(state<text:s/>and<text:s/>non-state)<text:s/>reporting<text:s/>improved<text:s/>coordination<text:s/></text:span><text:bookmark-start text:name="_Int_m8ym4FfX"/><text:span text:style-name="T191_2">as<text:s/>a<text:s/>result<text:s/>of</text:span><text:bookmark-end text:name="_Int_m8ym4FfX"/><text:span text:style-name="T191_3"><text:s/>REINVENT<text:s/>support.</text:span></text:p>
      <text:p text:style-name="P192"><text:span text:style-name="T192_1">Over<text:s/>the<text:s/>seven<text:s/>years<text:s/>of<text:s/>implementation,<text:s/>REINVENT<text:s/>documented<text:s/>many<text:s/>examples<text:s/>where<text:s/>programme<text:s/>support<text:s/>had<text:s/>enabled<text:s/>improved<text:s/>coordinat</text:span><text:span text:style-name="T192_2">ion</text:span><text:span text:style-name="T192_3"><text:s/>between<text:s/>state<text:s/>and<text:s/>non-state<text:s/>actors.<text:s/>The<text:s/>programme<text:s/>was<text:s/>able<text:s/>to<text:s/>support<text:s/>improved<text:s/>coordination<text:s/>at<text:s/>national,<text:s/>sub-national<text:s/>and<text:s/>local<text:s/>levels<text:s/>both<text:s/>in<text:s/>terms<text:s/>of<text:s/>day-to-day<text:s/>service<text:s/>delivery<text:s/>and<text:s/>in<text:s/>response<text:s/>to<text:s/>events<text:s/>and<text:s/>crises.<text:s/>At<text:s/>the<text:s/>national<text:s/>level,<text:s/>key<text:s/>examples<text:s/>of<text:s/>this<text:s/>include<text:s/>the<text:s/>collaboration<text:s/>between<text:s/>the<text:s/>Ministry<text:s/>of<text:s/>Interior<text:s/>and<text:s/>National<text:s/>Police<text:s/>Service<text:s/>(NPS)<text:s/>on<text:s/>the<text:s/>police<text:s/>reforms<text:s/>agenda</text:span><text:span text:style-name="T192_4"><text:s/></text:span><text:span text:style-name="T192_5">and<text:s/>the<text:s/>coordination<text:s/>between<text:s/>NPS<text:s/>and<text:s/>the</text:span><text:span text:style-name="T192_6"><text:s/></text:span><text:span text:style-name="T192_7">Independent<text:s/>Electoral<text:s/>and<text:s/>Boundaries<text:s/>Commission<text:s/>(IEBC)<text:s/>during<text:s/>elections.<text:s/>At<text:s/>the<text:s/>county<text:s/>and<text:s/>local<text:s/>level,<text:s/>REINVENT<text:s/>was<text:s/>able<text:s/>to<text:s/>provide<text:s/>support<text:s/>to<text:s/>platforms<text:s/>that<text:s/>enabled<text:s/>coordination<text:s/>between<text:s/>the<text:s/>state<text:s/>(particularly<text:s/>security<text:s/>actors</text:span><text:span text:style-name="T192_8">),</text:span><text:span text:style-name="T192_9"><text:s/></text:span><text:span text:style-name="T192_10">civil<text:s/></text:span><text:bookmark-start text:name="_Int_ZRetmcGN"/><text:span text:style-name="T192_11">society</text:span><text:bookmark-end text:name="_Int_ZRetmcGN"/><text:span text:style-name="T192_12"><text:s/>and<text:s/>citizens</text:span><text:span text:style-name="T192_13">.<text:s/>This<text:s/>included<text:s/>the<text:s/>engagement<text:s/>of<text:s/>CSOs<text:s/>and<text:s/>hospitals<text:s/>into<text:s/>SEMA<text:s/>and<text:s/>POLICARE<text:s/></text:span><text:span text:style-name="T192_14">initiatives,</text:span><text:span text:style-name="T192_15"><text:note text:note-class="footnote"><text:note-citation/><text:note-body><text:p text:style-name="P193"><text:span text:style-name="T193_1"><text:s/>SEMA<text:s/>and<text:s/>POLICARE<text:s/>are<text:s/></text:span><text:span text:style-name="T193_2">initiative</text:span><text:span text:style-name="T193_3">s</text:span><text:span text:style-name="T193_4"><text:s/></text:span><text:span text:style-name="T193_5">aim</text:span><text:span text:style-name="T193_6">ed<text:s/>at<text:s/></text:span><text:span text:style-name="T193_7">providing</text:span><text:span text:style-name="T193_8"><text:s/>support<text:s/>services<text:s/></text:span><text:span text:style-name="T193_9">for<text:s/>survivors<text:s/>of<text:s/>SGBV</text:span><text:span text:style-name="T193_10">.<text:s/></text:span></text:p></text:note-body></text:note></text:span><text:span text:style-name="T193_11"><text:s/></text:span><text:span text:style-name="T193_12">formal<text:s/>reduction<text:s/>of<text:s/>steps<text:s/>required<text:s/>of<text:s/>GBV<text:s/>survivors,<text:s/></text:span><text:span text:style-name="T193_13">stronger<text:s/>community<text:s/>policing<text:s/>initiatives<text:s/></text:span><text:span text:style-name="T193_14">(including<text:s/>accountability<text:s/>fora)<text:s/></text:span><text:span text:style-name="T193_15">with<text:s/>police<text:s/>stations,<text:s/>expanding<text:s/>CSICs</text:span><text:span text:style-name="T193_16">’</text:span><text:span text:style-name="T193_17"><text:s/></text:span><text:span text:style-name="T193_18">engagement<text:s/>with<text:s/></text:span><text:span text:style-name="T193_19">CSOs<text:s/>and<text:s/>traditional<text:s/>institutions,<text:s/>and<text:s/>supporting<text:s/>other<text:s/>government<text:s/>coordination<text:s/>mechanisms,<text:s/>like<text:s/>Gender<text:s/>Technical<text:s/>Working<text:s/>Groups.<text:s/></text:span><text:span text:style-name="T193_20">On<text:s/>a<text:s/>more<text:s/>local<text:s/>level,<text:s/>in some areas, such<text:s/>as<text:s/>Mombasa, there<text:s/>is<text:s/>clear<text:s/>improvement<text:s/>in<text:s/>collaboration<text:s/>between<text:s/>police<text:s/>and<text:s/>local<text:s/>communities (for<text:s/>example,<text:s/>through<text:s/>accountability<text:s/>forums),<text:s/>and<text:s/>early<text:s/>warning<text:s/>systems<text:s/>that<text:s/>REINVENT<text:s/>have<text:s/>supported<text:s/>are<text:s/>having<text:s/>a<text:s/>demonstrable,<text:s/>positive impact </text:span><text:span text:style-name="T193_21">on<text:s/>strengthened</text:span><text:span text:style-name="T193_22"><text:s/>police<text:s/>response</text:span><text:span text:style-name="T193_23">,<text:s/>preparedness,<text:s/>and<text:s/>coordination</text:span><text:span text:style-name="T193_24"><text:s/>at<text:s/>station<text:s/>level.</text:span></text:p>
      <text:p text:style-name="P194"/>
      <text:p text:style-name="P195"><text:span text:style-name="T195_1">REI</text:span><text:span text:style-name="T195_2">N</text:span><text:span text:style-name="T195_3">VENT<text:s/>was<text:s/>able</text:span><text:span text:style-name="T195_4">,</text:span><text:span text:style-name="T195_5"><text:s/>through<text:s/>its<text:s/>strong<text:s/>brand<text:s/>and<text:s/>the<text:s/>trust<text:s/>in<text:s/>its<text:s/>technical<text:s/>and<text:s/>regional<text:s/>teams</text:span><text:span text:style-name="T195_6">,<text:s/></text:span><text:span text:style-name="T195_7">to<text:s/>play<text:s/>a<text:s/>convening<text:s/>role<text:s/>with<text:s/>many<text:s/>of<text:s/>these<text:s/>institutions.<text:s/>The<text:s/>programme<text:s/>use</text:span><text:span text:style-name="T195_8">d</text:span><text:span text:style-name="T195_9"><text:s/>its<text:s/>resources<text:s/>to<text:s/>enable<text:s/>different<text:s/>platforms<text:s/>to<text:s/>deliver<text:s/>on<text:s/>improved<text:s/>coordination.<text:s/>In<text:s/>December<text:s/>2025,<text:s/>REINVENT<text:s/>undertook<text:s/>a<text:s/>survey<text:s/>of<text:s/>30<text:s/>state<text:s/>and<text:s/>non-state<text:s/>institutions<text:s/>(including<text:s/>government<text:s/>institutions,<text:s/>NGOS,<text:s/>faith-based<text:s/>and<text:s/>community-based<text:s/>organisations)<text:s/>on<text:s/>coordination<text:s/>effectiveness.<text:s/>87%<text:s/>of<text:s/>respondents<text:s/>rated<text:s/>the<text:s/>improvement<text:s/>in<text:s/>coordination<text:s/>at<text:s/>3<text:s/>(moderate/good)<text:s/>or<text:s/>above,<text:s/>meeting,<text:s/>and<text:s/>slightly<text:s/>surpassing,<text:s/>the<text:s/>80%<text:s/>target<text:s/>in<text:s/>the<text:s/></text:span><text:span text:style-name="T195_10">year<text:s/>7<text:s/>version<text:s/>of<text:s/>the<text:s/></text:span><text:span text:style-name="T195_11">logframe.</text:span><text:span text:style-name="T195_12"><text:s/>However,<text:s/>the<text:s/>report<text:s/>highlights<text:s/>sustainability<text:s/>of<text:s/>improved<text:s/>coordination<text:s/>as<text:s/>the<text:s/>least<text:s/>well-regarded<text:s/>aspect<text:s/>for<text:s/>respondents<text:s/>–<text:s/>this<text:s/>is<text:s/>explored<text:s/>further<text:s/>below.<text:s/>While<text:s/>many<text:s/>of<text:s/>these<text:s/>platforms<text:s/>pre-existed<text:s/>the<text:s/>programme,<text:s/>there<text:s/>is<text:s/>credible<text:s/>evidence<text:s/>from<text:s/>key<text:s/>informants<text:s/>and<text:s/>the<text:s/>case<text:s/>studies<text:s/>to<text:s/>suggest<text:s/>that<text:s/></text:span><text:span text:style-name="T195_13">REI</text:span><text:span text:style-name="T195_14">N</text:span><text:span text:style-name="T195_15">VENT</text:span><text:span text:style-name="T195_16"><text:s/>was<text:s/>able<text:s/>to<text:s/>improve<text:s/>the<text:s/>coordination.<text:s/>For<text:s/>example,<text:s/>in<text:s/>comparing<text:s/>the<text:s/>level<text:s/>of<text:s/>NPS-IEBC<text:s/>coordination<text:s/>in<text:s/>2017<text:s/>to<text:s/>2022,<text:s/>or<text:s/>in<text:s/>case<text:s/>studies<text:s/>of<text:s/>CSICs<text:s/>that<text:s/>had<text:s/>previously<text:s/>limited<text:s/>membership<text:s/>to<text:s/>state<text:s/>security<text:s/>actors<text:s/>creating<text:s/>space<text:s/>for<text:s/>the<text:s/>participation<text:s/>of<text:s/>civil<text:s/>society.<text:s/></text:span></text:p>
      <text:p text:style-name="P196"><text:span text:style-name="T196_1"><text:s/></text:span></text:p>
      <text:p text:style-name="P197"><text:span text:style-name="T197_1">Indicator<text:s/>1.2<text:s/>-<text:s/>Positive<text:s/>cases<text:s/>of<text:s/>state-led<text:s/>responses<text:s/>to<text:s/>violence<text:s/></text:span><text:bookmark-start text:name="_Int_gIroPY9w"/><text:span text:style-name="T197_2">as<text:s/>a<text:s/>result<text:s/>of</text:span><text:bookmark-end text:name="_Int_gIroPY9w"/><text:span text:style-name="T197_3"><text:s/>REINVENT<text:s/>intervention</text:span></text:p>
      <text:p text:style-name="P198"><text:span text:style-name="T198_1">REINVENT<text:s/>was<text:s/>able<text:s/>to<text:s/>document<text:s/>a<text:s/>series<text:s/>of<text:s/>case<text:s/>studies<text:s/>that<text:s/>showed<text:s/>positive<text:s/>state-led<text:s/>responses<text:s/>to<text:s/>violence<text:s/>in<text:s/>the<text:s/>counties<text:s/>of<text:s/>Nakuru,<text:s/>Lamu,<text:s/>Tana<text:s/>River,<text:s/></text:span><text:bookmark-start text:name="_Int_fS3O2PaR"/><text:span text:style-name="T198_2">Kisumu</text:span><text:bookmark-end text:name="_Int_fS3O2PaR"/><text:span text:style-name="T198_3"><text:s/>and<text:s/>Wajir.<text:s/>This<text:s/>meets<text:s/>the<text:s/>target<text:s/>of<text:s/>four<text:s/>case<text:s/>studies<text:s/>in<text:s/>the<text:s/>year<text:s/></text:span><text:span text:style-name="T198_4">7<text:s/></text:span><text:span text:style-name="T198_5">logframe<text:s/>(and<text:s/>the<text:s/>programme<text:s/>has<text:s/>documented<text:s/>several<text:s/>other<text:s/>similar<text:s/>case<text:s/>studies).<text:s/></text:span><text:span text:style-name="T198_6">Again,</text:span><text:span text:style-name="T198_7"><text:s/>these<text:s/>case<text:s/>studies<text:s/></text:span><text:span text:style-name="T198_8">document<text:s/>key<text:s/>strengths<text:s/>of<text:s/>REINVENT<text:s/>in<text:s/>terms<text:s/>of<text:s/>building<text:s/>trust<text:s/>with<text:s/>state<text:s/>actors,<text:s/>and<text:s/>between<text:s/>state<text:s/>and<text:s/>non-state<text:s/>actors,<text:s/>being<text:s/>able<text:s/>to<text:s/>respond<text:s/>rapidly<text:s/>and<text:s/>flexibly<text:s/>with<text:s/>resources<text:s/>to<text:s/>bring<text:s/>different<text:s/>actors<text:s/>together<text:s/>and<text:s/>having<text:s/>a<text:s/>strong<text:s/>understanding<text:s/>of<text:s/>the<text:s/>context<text:s/>and<text:s/>key<text:s/>actors<text:s/>through<text:s/>strong<text:s/>local<text:s/>partnerships<text:s/>(with<text:s/>CSOs<text:s/>like<text:s/>Midrift<text:s/>in<text:s/>Nakuru<text:s/>and<text:s/>KECOSCE<text:s/>at<text:s/>the<text:s/>Coast).<text:s/></text:span></text:p>
      <text:p text:style-name="P199"/>
      <text:p text:style-name="P200"><text:span text:style-name="T200_1">Evaluability<text:s/>of<text:s/>REI</text:span><text:span text:style-name="T200_2">N</text:span><text:span text:style-name="T200_3">VENT</text:span></text:p>
      <text:p text:style-name="P201"><text:span text:style-name="T201_1">While<text:s/>REINVENT<text:s/>was<text:s/>able<text:s/>to<text:s/>document<text:s/>many<text:s/>case<text:s/>studies<text:s/>that<text:s/>point<text:s/>to<text:s/>successes<text:s/>of<text:s/>the<text:s/>programme<text:s/>in<text:s/>strengthening<text:s/>state<text:s/>and<text:s/>non-state<text:s/>collaboration<text:s/>to<text:s/>address<text:s/>violence,<text:s/>there<text:s/>are<text:s/>challenges<text:s/>in<text:s/>understanding<text:s/>the<text:s/>extent<text:s/>of<text:s/>these<text:s/>changes<text:s/>and<text:s/>the<text:s/>contribution<text:s/>of<text:s/>REINVENT<text:s/>within<text:s/>a<text:s/>complex<text:s/>context<text:s/>with<text:s/>multiple<text:s/>actors.<text:s/></text:span><text:span text:style-name="T201_2">Some<text:s/>of<text:s/>these<text:s/>challenges<text:s/>were<text:s/>embedded<text:s/>in<text:s/>a<text:s/>logframe<text:s/>that<text:s/></text:span><text:span text:style-name="T201_3">did<text:s/>not<text:s/>make<text:s/>a<text:s/>sufficiently<text:s/></text:span><text:span text:style-name="T201_4">strong<text:s/>distinction<text:s/>between<text:s/></text:span><text:span text:style-name="T201_5">outcomes<text:s/>and<text:s/>outputs.<text:s/></text:span><text:span text:style-name="T201_6">For<text:s/>example,<text:s/></text:span><text:span text:style-name="T201_7">output<text:s/>statements<text:s/>focused<text:s/>on<text:s/></text:span><text:span text:style-name="T201_8">outcome-level<text:s/>changes<text:s/>like<text:s/>“strengthened<text:s/>agency”<text:s/>while<text:s/>the<text:s/>outcome<text:s/>indicator<text:s/></text:span><text:span text:style-name="T201_9">“improved<text:s/>coordination<text:s/>as<text:s/>a<text:s/>result<text:s/>of<text:s/>REINVENT<text:s/>support”<text:s/>used<text:s/>an<text:s/>output<text:s/>level<text:s/>framing.<text:s/></text:span><text:span text:style-name="T201_10">(This<text:s/>is<text:s/>discussed<text:s/>in<text:s/>further<text:s/>detail<text:s/>in<text:s/>the<text:s/>assessment<text:s/>of<text:s/>outputs<text:s/>below.)</text:span><text:span text:style-name="T201_11"><text:s/>The<text:s/>programme<text:s/>would<text:s/>have<text:s/>benefited<text:s/>from<text:s/>independent<text:s/>mid-line<text:s/>and<text:s/>end-line<text:s/></text:span><text:span text:style-name="T201_12">evaluations</text:span><text:span text:style-name="T201_13">,<text:s/></text:span><text:span text:style-name="T201_14">which<text:s/>were<text:s/></text:span><text:span text:style-name="T201_15">envisaged<text:s/>in<text:s/>the<text:s/>business<text:s/>case</text:span><text:span text:style-name="T201_16"><text:s/>but<text:s/>did<text:s/>not<text:s/>take<text:s/>place</text:span><text:span text:style-name="T201_17">.<text:s/></text:span><text:span text:style-name="T201_18">However,<text:s/>this<text:s/>was<text:s/>a<text:s/>deliberate<text:s/>and<text:s/>evidence-based<text:s/>decision.<text:s/></text:span><text:span text:style-name="T201_19">The<text:s/>independent<text:s/>midline<text:s/>evaluation<text:s/>was<text:s/>not<text:s/>taken<text:s/>forward<text:s/>following<text:s/>an<text:s/>evaluability<text:s/>assessment,<text:s/>which<text:s/>concluded<text:s/>that<text:s/>the<text:s/>programme’s<text:s/>evolving<text:s/>scope<text:s/>and<text:s/>framework<text:s/>changes<text:s/>meant<text:s/>a<text:s/>robust<text:s/>evaluation<text:s/>would<text:s/>not<text:s/>provide<text:s/>value<text:s/>for<text:s/>effort.<text:s/>It<text:s/>was<text:s/>therefore<text:s/>appropriately<text:s/>replaced<text:s/>with<text:s/>a<text:s/>learning<text:s/>review<text:s/>to<text:s/>inform<text:s/>programme<text:s/>adjustments</text:span><text:span text:style-name="T201_20">.<text:s/></text:span><text:span text:style-name="T201_21">Given<text:s/>the<text:s/>limitations<text:s/>observed<text:s/>in<text:s/>the<text:s/>midline<text:s/>approach<text:s/>and<text:s/>wider<text:s/>MEL<text:s/>constraints,<text:s/>an<text:s/>endline<text:s/>evaluation<text:s/>was<text:s/></text:span><text:span text:style-name="T201_22">also<text:s/></text:span><text:span text:style-name="T201_23">not<text:s/>pursued<text:s/>as<text:s/>it<text:s/>was<text:s/>unlikely<text:s/>to<text:s/>generate<text:s/>sufficiently<text:s/>robust<text:s/>or<text:s/>useful<text:s/>findings.</text:span></text:p>
      <text:p text:style-name="P202"/>
      <text:p text:style-name="P203"><text:span text:style-name="T203_1">The<text:s/>programme<text:s/>was<text:s/>critiqued<text:s/>in<text:s/>an<text:s/>internal<text:s/>audit<text:s/>in<text:s/>2023<text:s/>f</text:span><text:span text:style-name="T203_2">or</text:span><text:span text:style-name="T203_3"><text:s/>being<text:s/>overly<text:s/>focused<text:s/>on<text:s/>measuring<text:s/>quantitative<text:s/>outputs<text:s/>and<text:s/>questions<text:s/>the<text:s/>causal<text:s/>relationship<text:s/>between<text:s/>the<text:s/>outputs<text:s/>and<text:s/>outcomes.<text:s/>In<text:s/>response,<text:s/>the<text:s/>programme<text:s/>introduced<text:s/>an<text:s/>outcome<text:s/>harvesting<text:s/>approach<text:s/></text:span><text:span text:style-name="T203_4">and<text:s/></text:span><text:span text:style-name="T203_5">started<text:s/>collecting<text:s/>and<text:s/>analysing<text:s/>programme<text:s/>outcomes.<text:s/></text:span><text:span text:style-name="T203_6">This<text:s/>was<text:s/>a<text:s/>positive<text:s/></text:span><text:span text:style-name="T203_7">change<text:s/>but</text:span><text:span text:style-name="T203_8"><text:s/></text:span><text:span text:style-name="T203_9">would<text:s/>have<text:s/>been<text:s/>better<text:s/>for<text:s/>outcome<text:s/>harvesting<text:s/>to<text:s/>be<text:s/>embedded<text:s/>in<text:s/>the<text:s/>programme’s<text:s/>MEL<text:s/>approach<text:s/>from<text:s/>the<text:s/>outset<text:s/>which<text:s/>would<text:s/>have<text:s/>allowed<text:s/>the<text:s/>case<text:s/>studies<text:s/>to<text:s/>be<text:s/>developed<text:s/>and<text:s/>strengthened/tested<text:s/>over<text:s/>time<text:s/>to<text:s/>better<text:s/>understand<text:s/>REINVENT<text:s/>contribution.<text:s/>To<text:s/>a<text:s/>certain<text:s/>extent,<text:s/>this<text:s/>forms<text:s/>the<text:s/>main<text:s/>data<text:s/>set<text:s/>for<text:s/>understanding<text:s/>the<text:s/>change<text:s/>created<text:s/>by<text:s/>the<text:s/>programme.</text:span><text:span text:style-name="T203_10"><text:s/>Some<text:s/>of<text:s/>the<text:s/>outcome</text:span><text:span text:style-name="T203_11"><text:s/>stories</text:span><text:span text:style-name="T203_12"><text:s/></text:span><text:span text:style-name="T203_13">present<text:s/>detailed<text:s/>analysis<text:s/>of<text:s/>the<text:s/>changes<text:s/>and<text:s/>the<text:s/>contribution<text:s/>of<text:s/>REINVENT,<text:s/>triangulated<text:s/>with<text:s/>ins</text:span><text:span text:style-name="T203_14">ights<text:s/>from<text:s/>key<text:s/>informant<text:s/>interviews.<text:s/></text:span><text:span text:style-name="T203_15">However,<text:s/></text:span><text:span text:style-name="T203_16">other</text:span><text:span text:style-name="T203_17"><text:s/>outcome<text:s/>stories<text:s/>lack<text:s/>sufficient<text:s/>evidence<text:s/>to<text:s/>substantiate<text:s/>or<text:s/>cross-check<text:s/>the<text:s/>accounts,<text:s/>such<text:s/>as<text:s/>survey<text:s/>data<text:s/>on<text:s/>perceptions<text:s/>of<text:s/>trust,<text:s/>security<text:s/>and<text:s/>safety,<text:s/>or<text:s/>triangulation<text:s/>with<text:s/>media<text:s/>reports<text:s/>and<text:s/>official<text:s/>statements.<text:s/>Furthermore,<text:s/>several<text:s/>outcome<text:s/>stories<text:s/>do<text:s/>not<text:s/>specify<text:s/>what<text:s/>changed<text:s/></text:span><text:bookmark-start text:name="_Int_4miaGNZS"/><text:span text:style-name="T203_18">as<text:s/>a<text:s/>result<text:s/>of</text:span><text:bookmark-end text:name="_Int_4miaGNZS"/><text:span text:style-name="T203_19"><text:s/>REINVENT’s<text:s/>involvement,<text:s/>limiting<text:s/>the<text:s/>description<text:s/>to<text:s/>what<text:s/>was<text:s/>facilitated<text:s/>directly<text:s/>by<text:s/>the<text:s/>programme.<text:s/></text:span></text:p>
      <text:p text:style-name="P204"><text:span text:style-name="T204_1"><text:s/></text:span></text:p>
      <text:p text:style-name="P205"><text:span text:style-name="T205_1">Another<text:s/>factor<text:s/>that<text:s/>makes<text:s/>it<text:s/>challenging<text:s/>to<text:s/>assess<text:s/>the<text:s/>impact<text:s/>of<text:s/>REINVENT<text:s/>was<text:s/>the<text:s/>frequent<text:s/>changes<text:s/>in<text:s/>direction<text:s/>and<text:s/>focus<text:s/>(both<text:s/>thematic<text:s/>and<text:s/>geographic)<text:s/>that<text:s/>occurred<text:s/>over<text:s/></text:span><text:span text:style-name="T205_2">7<text:s/>years</text:span><text:span text:style-name="T205_3">,<text:s/>albeit<text:s/>that<text:s/>adaptability<text:s/>was<text:s/>designed<text:s/>into<text:s/>the<text:s/>programme<text:s/>and<text:s/>the<text:s/>approaches<text:s/></text:span><text:span text:style-name="T205_4">delivered<text:s/>by<text:s/>Tetra<text:s/>Tech<text:s/></text:span><text:span text:style-name="T205_5">remained<text:s/>consistent</text:span><text:span text:style-name="T205_6">.<text:s/>It<text:s/>is<text:s/>important<text:s/>to<text:s/>note<text:s/>that<text:s/>the<text:s/>programme<text:s/>faced<text:s/>multiple<text:s/>challenges<text:s/>in<text:s/>its<text:s/>delivery,<text:s/>often<text:s/>outside<text:s/>the<text:s/>control<text:s/>of<text:s/>the<text:s/>implementing<text:s/>partner.<text:s/>The<text:s/></text:span><text:bookmark-start text:name="_Int_Cc5T5Wmr"/><text:span text:style-name="T205_7">early<text:s/>stages</text:span><text:bookmark-end text:name="_Int_Cc5T5Wmr"/><text:span text:style-name="T205_8"><text:s/>were<text:s/>impacted<text:s/>by<text:s/>COVID<text:s/>and<text:s/>the<text:s/>FCO-DFID<text:s/>merger<text:s/>alongside<text:s/>in-year<text:s/>budget<text:s/>reductions<text:s/>which<text:s/>led<text:s/>to<text:s/>the<text:s/>removal<text:s/>of<text:s/>the<text:s/>workstream<text:s/>on<text:s/>conflict<text:s/>sensitive<text:s/>development.<text:s/>Budget<text:s/>fluctuations<text:s/>continued<text:s/>to<text:s/>be<text:s/>a<text:s/>factor<text:s/>across<text:s/>the<text:s/>delivery<text:s/>of<text:s/>the<text:s/></text:span><text:span text:style-name="T205_9">programme,</text:span><text:span text:style-name="T205_10"><text:s/>and<text:s/>the<text:s/>annual<text:s/>budgeting<text:s/>process<text:s/>undermined<text:s/>longer-term<text:s/>planning<text:s/>ability<text:s/>of<text:s/>the<text:s/>programme</text:span><text:span text:style-name="T205_11"><text:s/>and<text:s/>in-year<text:s/>delivery<text:s/>due<text:s/>to<text:s/>delayed<text:s/>decision-making</text:span><text:span text:style-name="T205_12">.<text:s/>In<text:s/>2022,<text:s/>the<text:s/>programme<text:s/>was<text:s/>re-oriented<text:s/>to<text:s/>focus<text:s/>the<text:s/>different<text:s/>workstreams<text:s/>on<text:s/>election<text:s/>security<text:s/>in<text:s/>the<text:s/>run-up<text:s/>to<text:s/>the<text:s/>election<text:s/>period.<text:s/>Then<text:s/>in<text:s/>the<text:s/></text:span><text:span text:style-name="T205_13">recent</text:span><text:span text:style-name="T205_14"><text:s/>years<text:s/>of<text:s/>the<text:s/>programme,<text:s/>the<text:s/>Kenyan<text:s/>police<text:s/>response<text:s/>to<text:s/>the<text:s/>Gen<text:s/>Z<text:s/>protests<text:s/>in<text:s/>2024<text:s/>prompted<text:s/>a</text:span><text:span text:style-name="T205_15">n<text:s/>increased<text:s/>focus</text:span><text:span text:style-name="T205_16"><text:s/>and<text:s/>review<text:s/>of<text:s/>the</text:span><text:span text:style-name="T205_17"><text:s/>police<text:s/>reforms</text:span><text:span text:style-name="T205_18"><text:s/>activity</text:span><text:span text:style-name="T205_19">,<text:s/>and<text:s/>the<text:s/>independent<text:s/></text:span><text:span text:style-name="T205_20">learning<text:s/>review<text:s/>of<text:s/>REINVENT</text:span><text:span text:style-name="T205_21"><text:s/>in<text:s/>June<text:s/>that<text:s/></text:span><text:span text:style-name="T205_22">year,</text:span><text:span text:style-name="T205_23"><text:s/></text:span><text:span text:style-name="T205_24">This<text:s/>sought</text:span><text:span text:style-name="T205_25"> to<text:s/>better<text:s/>understand<text:s/>what<text:s/>behaviour<text:s/>change<text:s/>REINVENT<text:s/>has<text:s/>contributed<text:s/>to,<text:s/>how,<text:s/>and<text:s/>what<text:s/>challenges remain,<text:s/></text:span><text:span text:style-name="T205_26">prompted<text:s/></text:span><text:span text:style-name="T205_27">but<text:s/></text:span><text:span text:style-name="T205_28">it<text:s/>was<text:s/>difficult<text:s/>to<text:s/>achieve<text:s/>this<text:s/>shift<text:s/>so<text:s/>late<text:s/>in<text:s/>the<text:s/>programme.</text:span><text:span text:style-name="T205_29"><text:s/></text:span><text:span text:style-name="T205_30">a<text:s/>re-orientation<text:s/>to<text:s/>a<text:s/>COM-B<text:s/>model<text:s/>of<text:s/>behaviour<text:s/>change.</text:span><text:span text:style-name="T205_31"><text:s/></text:span><text:span text:style-name="T205_32">T</text:span><text:span text:style-name="T205_33">he<text:s/></text:span><text:span text:style-name="T205_34">Year<text:s/>7</text:span><text:span text:style-name="T205_35"><text:s/>no<text:s/>cost<text:s/>extension<text:s/>was<text:s/>granted<text:s/>to consolidate<text:s/>results<text:s/>at<text:s/>outcome<text:s/>level<text:s/>and extend<text:s/>support to key<text:s/>areas<text:s/>of police reform and<text:s/>shape<text:s/>and<text:s/>influence<text:s/>the<text:s/>Government<text:s/>of<text:s/>Kenya’s<text:s/>approach<text:s/>to women<text:s/>peace<text:s/>and<text:s/>security.</text:span><text:span text:style-name="T205_36"><text:s/></text:span></text:p>
      <text:p text:style-name="P206"><text:span text:style-name="T206_1"><text:s/></text:span></text:p>
      <text:p text:style-name="P207"><text:span text:style-name="T207_1">The<text:s/>programme<text:s/>was<text:s/>able<text:s/>to<text:s/>pivot<text:s/>effectively<text:s/>to<text:s/>respond<text:s/>to<text:s/>changes<text:s/>in<text:s/>the<text:s/>political<text:s/>context</text:span><text:span text:style-name="T207_2"><text:s/>(especially<text:s/>around<text:s/>elections</text:span><text:span text:style-name="T207_3">)<text:s/>and</text:span><text:span text:style-name="T207_4"><text:s/>seize<text:s/>opportunities<text:s/>to<text:s/>develop<text:s/>new<text:s/>areas<text:s/>of<text:s/>programming.<text:s/>It<text:s/>was<text:s/>also<text:s/>able<text:s/>to<text:s/>adapt<text:s/>to<text:s/>local<text:s/>contexts<text:s/>as<text:s/>the<text:s/>geographies<text:s/>changed<text:s/>–<text:s/>prioritising<text:s/>different<text:s/>interventions<text:s/>and<text:s/>sequencing<text:s/>support.<text:s/></text:span><text:span text:style-name="T207_5">Change<text:s/>decisions<text:s/>were<text:s/>able<text:s/>to<text:s/>draw<text:s/>on<text:s/>PEA<text:s/>and<text:s/>discussions<text:s/>with<text:s/>BHC<text:s/>Nairobi.<text:s/></text:span><text:span text:style-name="T207_6">However,</text:span><text:span text:style-name="T207_7"><text:s/>the<text:s/>overall<text:s/>extent<text:s/>of<text:s/></text:span><text:span text:style-name="T207_8">adaptive<text:s/>programming<text:s/></text:span><text:span text:style-name="T207_9">was<text:s/>mixed</text:span><text:span text:style-name="T207_10"><text:s/>in<text:s/>implementation</text:span><text:span text:style-name="T207_11">.<text:s/>While<text:s/>some<text:s/>adaptations<text:s/>were<text:s/>clearly<text:s/>driven<text:s/>by<text:s/>understanding<text:s/>of<text:s/>the<text:s/>changing<text:s/>political<text:s/>economy<text:s/>context<text:s/>and/or<text:s/>an<text:s/>understanding<text:s/>what’s<text:s/>working<text:s/>(and<text:s/>what<text:s/>isn’t),<text:s/>t</text:span><text:span text:style-name="T207_12">he<text:s/>Learning<text:s/>Review<text:s/>found<text:s/>“the<text:s/>programme<text:s/>had<text:s/>often<text:s/>been<text:s/>more<text:s/>responsive<text:s/>(to<text:s/>demands<text:s/>from<text:s/>HMG<text:s/>and<text:s/>Kenyan<text:s/>agencies)<text:s/>than<text:s/>adaptive<text:s/>(to<text:s/>events).”<text:s/>This<text:s/>can<text:s/>be<text:s/>seen<text:s/>in<text:s/>the<text:s/>Annual<text:s/>Reviews<text:s/>where<text:s/>interventions<text:s/>were<text:s/>praised<text:s/>in<text:s/>one<text:s/>year<text:s/>and<text:s/>then<text:s/>dropped<text:s/>by<text:s/>the<text:s/>next<text:s/>review</text:span><text:span text:style-name="T207_13"><text:s/>–<text:s/>suggesting<text:s/>that<text:s/></text:span><text:span text:style-name="T207_14">a<text:s/>consistent<text:s/>adaptative<text:s/>approach</text:span><text:span text:style-name="T207_15"><text:s/>was<text:s/>not<text:s/>there</text:span><text:span text:style-name="T207_16">.<text:s/></text:span><text:span text:style-name="T207_17">Many<text:s/>of<text:s/>the<text:s/>adaptations<text:s/>were<text:s/>made<text:s/>in<text:s/></text:span><text:span text:style-name="T207_18">response<text:s/>budgetary<text:s/>changes<text:s/>imposed<text:s/>by<text:s/>DFID/FCDO</text:span><text:span text:style-name="T207_19"><text:s/>which<text:s/>undermined<text:s/>the<text:s/>balance<text:s/>between<text:s/>adaptation<text:s/>and<text:s/>longer-term<text:s/>planning</text:span><text:span text:style-name="T207_20">.<text:s/></text:span><text:span text:style-name="T207_21">It<text:s/>was<text:s/>not<text:s/>clear<text:s/>that<text:s/>a<text:s/>sufficiently<text:s/>adaptive<text:s/>approach<text:s/>was<text:s/>embedded<text:s/>in<text:s/>the<text:s/>MEL<text:s/>and<text:s/></text:span><text:span text:style-name="T207_22">governance<text:s/>structures<text:s/>of<text:s/>the<text:s/>programme</text:span><text:span text:style-name="T207_23">,<text:s/></text:span><text:span text:style-name="T207_24">e.g.<text:s/></text:span><text:span text:style-name="T207_25">relying<text:s/>on<text:s/>a<text:s/>standard<text:s/>logframe<text:s/>with<text:s/>annual<text:s/></text:span><text:span text:style-name="T207_26">rewrites,<text:s/>rather<text:s/>than<text:s/></text:span><text:span text:style-name="T207_27">using<text:s/></text:span><text:span text:style-name="T207_28">an<text:s/>adaptive<text:s/>results<text:s/>framework<text:s/></text:span><text:span text:style-name="T207_29">along<text:s/></text:span><text:span text:style-name="T207_30">with<text:s/></text:span><text:span text:style-name="T207_31">adequate<text:s/>resources<text:s/>to<text:s/>deliver<text:s/>such<text:s/>an<text:s/>approach.<text:s/></text:span></text:p>
      <text:p text:style-name="P208"/>
      <text:p text:style-name="P209"><text:span text:style-name="T209_1">Overall<text:s/>assessment<text:s/>of<text:s/></text:span><text:bookmark-start text:name="_Int_f4AqtlyS"/><text:span text:style-name="T209_2">likely<text:s/>sustainability</text:span><text:bookmark-end text:name="_Int_f4AqtlyS"/><text:span text:style-name="T209_3"><text:s/>of<text:s/>these<text:s/>results</text:span></text:p>
      <text:p text:style-name="P210"><text:span text:style-name="T210_1">The<text:s/>REINVENT<text:s/>programme<text:s/>placed<text:s/>institutional<text:s/>reform<text:s/>at<text:s/>its<text:s/>core,<text:s/>aiming<text:s/>to<text:s/>equip<text:s/>state<text:s/>and<text:s/>non-state<text:s/>actors<text:s/>with<text:s/>the<text:s/>means<text:s/>and<text:s/>structures,<text:s/>such<text:s/>as<text:s/>technical<text:s/>working<text:s/>groups,<text:s/>to<text:s/>drive<text:s/>lasting<text:s/>change.<text:s/>This<text:s/>was<text:s/>complemented<text:s/>with<text:s/>a<text:s/>multi-level<text:s/>approach<text:s/>that<text:s/>fostered<text:s/>programme<text:s/>resilience,<text:s/>for<text:s/>example,<text:s/>allowing<text:s/>trust<text:s/>to<text:s/>be<text:s/>rebuilt<text:s/>at<text:s/>local<text:s/>police<text:s/>station<text:s/>level<text:s/>even<text:s/>when<text:s/>it<text:s/>was<text:s/>challenged<text:s/>nationally.<text:s/>There<text:s/>are<text:s/>notable<text:s/>examples<text:s/>of<text:s/>sustainability,<text:s/>including<text:s/>the<text:s/>National<text:s/>Cohesion<text:s/>and<text:s/>Integration<text:s/>Commission<text:s/>(NCIC)<text:s/>adopting<text:s/>REINVENT<text:s/>activities<text:s/>in<text:s/>Kisumu,<text:s/>and<text:s/>the<text:s/>programme’s<text:s/>capacity<text:s/>building<text:s/>efforts<text:s/>with<text:s/>local<text:s/>partners<text:s/>and<text:s/>government<text:s/>counterparts,<text:s/>which<text:s/>have<text:s/>enabled<text:s/>continued<text:s/>work<text:s/>beyond<text:s/>the<text:s/>programme’s<text:s/>direct<text:s/>involvement.<text:s/>Innovations<text:s/>such<text:s/>as<text:s/>the<text:s/>provision<text:s/>of<text:s/>small<text:s/>stipends<text:s/>to<text:s/>support<text:s/>“table<text:s/>banking”<text:s/>in<text:s/>Kisumu<text:s/>have<text:s/>been<text:s/>sustained<text:s/>by<text:s/>communities.<text:s/>Furthermore,<text:s/>the<text:s/>programme<text:s/>contributed<text:s/>to<text:s/>embedding<text:s/>practices<text:s/>within<text:s/>strategic<text:s/>plans<text:s/>and<text:s/>standard<text:s/>operating<text:s/>procedures,<text:s/>such<text:s/>as<text:s/>those<text:s/>for<text:s/>peace<text:s/>committees<text:s/>and<text:s/>C</text:span><text:span text:style-name="T210_2">ounty<text:s/></text:span><text:span text:style-name="T210_3">S</text:span><text:span text:style-name="T210_4">ecurity<text:s/>and<text:s/></text:span><text:span text:style-name="T210_5">I</text:span><text:span text:style-name="T210_6">ntelligence<text:s/></text:span><text:span text:style-name="T210_7">C</text:span><text:span text:style-name="T210_8">ommittee</text:span><text:span text:style-name="T210_9">s,<text:s/>suggesting<text:s/>a<text:s/>degree<text:s/>of<text:s/>institutionalisation<text:s/>of<text:s/>REINVENT’s<text:s/>approaches.<text:s/></text:span><text:span text:style-name="T210_10">The<text:s/>Mombasa<text:s/>County<text:s/>Government<text:s/>has<text:s/>fully<text:s/>adopted<text:s/>the<text:s/>Mombasa<text:s/>Situation<text:s/>Room<text:s/>into<text:s/>its<text:s/>budgets<text:s/>and<text:s/>policies<text:s/>as<text:s/>the<text:s/>first<text:s/>community-led<text:s/>intervention<text:s/>that<text:s/>structures<text:s/>SGBV<text:s/>reporting<text:s/>and<text:s/>referral<text:s/>to<text:s/>other<text:s/>criminal<text:s/>justice<text:s/>agencies<text:s/>in<text:s/>the<text:s/>region.<text:s/>The<text:s/>County<text:s/>Government<text:s/>has<text:s/>expanded<text:s/>the<text:s/>service<text:s/>to<text:s/>new<text:s/>situation<text:s/>rooms<text:s/>in<text:s/>Changamwe<text:s/>and<text:s/>Likoni,<text:s/>funded<text:s/>and<text:s/>staffed<text:s/>by<text:s/>county<text:s/>employees<text:s/>and<text:s/>budgets,<text:s/>to<text:s/>sustainably<text:s/>provide<text:s/>wider<text:s/>reach<text:s/>of<text:s/>the<text:s/>services<text:s/>beyond<text:s/>Mombasa<text:s/>City.</text:span></text:p>
      <text:p text:style-name="P211"><text:span text:style-name="T211_1"><text:s/></text:span></text:p>
      <text:p text:style-name="P212"><text:span text:style-name="T212_1">Despite<text:s/>these<text:s/>positive<text:s/>developments,<text:s/>several<text:s/>limitations<text:s/>constrain<text:s/>the<text:s/>overall<text:s/>sustainability<text:s/>of<text:s/>the<text:s/>programme’s<text:s/>achievements.<text:s/>Budget<text:s/>cuts,<text:s/>particularly<text:s/>those<text:s/>following<text:s/>the<text:s/>learning<text:s/>review’s<text:s/>recommendations<text:s/>to<text:s/>increase<text:s/>funding<text:s/>and<text:s/>grassroots<text:s/>engagement,<text:s/>restricted<text:s/>the<text:s/>capacity<text:s/>to<text:s/>implement<text:s/>sustainability<text:s/>measures.<text:s/>Many<text:s/>interventions<text:s/>remain<text:s/>dependent<text:s/>on<text:s/>uncertain<text:s/>government<text:s/>support<text:s/>-<text:s/>e.g.<text:s/>POLICARE<text:s/>was<text:s/>a<text:s/>key<text:s/>success<text:s/>for<text:s/>REINVENT<text:s/></text:span><text:span text:style-name="T212_2">and<text:s/>securing<text:s/>NPS<text:s/>commitment<text:s/>to<text:s/>roll<text:s/>it<text:s/>out<text:s/>further<text:s/>was<text:s/></text:span><text:span text:style-name="T212_3">positive<text:s/></text:span><text:span text:style-name="T212_4">but</text:span><text:span text:style-name="T212_5">,<text:s/>notwithstanding<text:s/>two<text:s/>new<text:s/>buildings<text:s/>built<text:s/>without<text:s/>donor<text:s/>funding,</text:span><text:span text:style-name="T212_6"><text:s/>the<text:s/>continuation<text:s/>and<text:s/>expansion<text:s/>appears<text:s/>in<text:s/>interviews<text:s/>to<text:s/>be<text:s/>dependent<text:s/>on<text:s/>donor<text:s/>support<text:s/>to<text:s/>establish<text:s/>new<text:s/>centres,<text:s/>and<text:s/>on<text:s/>police<text:s/>station<text:s/>budgeting<text:s/>to<text:s/>sustain<text:s/>them<text:s/>at<text:s/>an<text:s/>adequate<text:s/>level.</text:span><text:span text:style-name="T212_7"><text:s/>It<text:s/>is<text:s/>more<text:s/>likely,<text:s/>however,<text:s/>that<text:s/>the<text:s/>Gender<text:s/>Desks<text:s/>roll<text:s/>out<text:s/>continues<text:s/>given<text:s/>the<text:s/>less<text:s/>ambitious<text:s/>cost</text:span><text:span text:style-name="T212_8"><text:s/>and<text:s/>lack<text:s/>of<text:s/>reliance<text:s/>on<text:s/>county<text:s/>governments</text:span><text:span text:style-name="T212_9"><text:s/>but<text:s/></text:span><text:span text:style-name="T212_10">progress<text:s/>in<text:s/>service<text:s/>delivery<text:s/>practice</text:span><text:span text:style-name="T212_11"><text:s/>will<text:s/>nonetheless<text:s/>be<text:s/>dependent<text:s/>on<text:s/></text:span><text:span text:style-name="T212_12">budget<text:s/>allocations</text:span><text:span text:style-name="T212_13"><text:s/>and<text:s/>utilisation,<text:s/>as<text:s/>well<text:s/>as<text:s/>the<text:s/>deployment<text:s/>of<text:s/>appropriately<text:s/>skilled<text:s/>officers</text:span><text:span text:style-name="T212_14">.</text:span><text:span text:style-name="T212_15"><text:s/></text:span><text:span text:style-name="T212_16">Likewise,</text:span><text:span text:style-name="T212_17"><text:s/>the<text:s/></text:span><text:span text:style-name="T212_18">Komesha</text:span><text:span text:style-name="T212_19"><text:s/></text:span><text:span text:style-name="T212_20">Dhuluma</text:span><text:span text:style-name="T212_21"><text:s/>app<text:s/>for<text:s/>reporting<text:s/>SGBV<text:s/>was<text:s/>created<text:s/>with<text:s/>REINVENT<text:s/>support<text:s/>but<text:s/>then<text:s/>staff<text:s/>were<text:s/>not<text:s/>provided<text:s/>by<text:s/>the<text:s/>government<text:s/>to<text:s/>manage<text:s/>the<text:s/>data.<text:s/></text:span></text:p>
      <text:p text:style-name="P213"><text:span text:style-name="T213_1">Financial<text:s/>sustainability<text:s/>emerged<text:s/>as<text:s/>the<text:s/>lowest<text:s/>scoring<text:s/>area<text:s/>in<text:s/>REINVENT’s<text:s/>endline<text:s/>OCA<text:s/>with<text:s/>downstream<text:s/>partners,<text:s/>exacerbated<text:s/>by<text:s/>external<text:s/>factors<text:s/>like<text:s/>the<text:s/>USAID<text:s/>stop<text:s/>work<text:s/>order<text:s/>in<text:s/>early<text:s/>2025,<text:s/>though<text:s/>some<text:s/>organisations<text:s/>have<text:s/>demonstrated<text:s/>strong<text:s/>programme<text:s/>resilience,<text:s/>such<text:s/>as<text:s/>RACIDA<text:s/>being<text:s/>able<text:s/>to<text:s/>carry<text:s/>on<text:s/>85%<text:s/>of<text:s/>activities<text:s/>without<text:s/>donor<text:s/>support.<text:s/>A<text:s/>further<text:s/>gap<text:s/>on<text:s/>sustainability<text:s/>was<text:s/>the<text:s/>focus<text:s/>on<text:s/>output</text:span><text:span text:style-name="T213_2"><text:s/>indicator</text:span><text:span text:style-name="T213_3">s</text:span><text:span text:style-name="T213_4"><text:s/>and/or<text:s/>milestones</text:span><text:span text:style-name="T213_5"><text:s/>(at<text:s/>the<text:s/>expense<text:s/>of<text:s/></text:span><text:span text:style-name="T213_6">progress<text:s/>towards<text:s/></text:span><text:span text:style-name="T213_7">outcomes).<text:s/>This<text:s/>was<text:s/>picked<text:s/>up<text:s/>in<text:s/>various<text:s/>reports<text:s/>including<text:s/>the<text:s/>Internal<text:s/>Audit<text:s/>–<text:s/>“The<text:s/>programme<text:s/>results<text:s/>do<text:s/>not<text:s/>consistently<text:s/>capture<text:s/>sustained<text:s/>outputs<text:s/>and<text:s/>outcomes.<text:s/>For<text:s/>example,<text:s/>the<text:s/>NPS<text:s/>Service<text:s/>Delivery<text:s/>Index<text:s/>being<text:s/>conducted<text:s/>and<text:s/>validated<text:s/>was<text:s/>captured<text:s/>as<text:s/>a<text:s/>key<text:s/>achievement<text:s/>in<text:s/>the<text:s/>previous<text:s/>year;<text:s/>however,<text:s/>there<text:s/>was<text:s/>little<text:s/>mention<text:s/>of<text:s/>it<text:s/>in<text:s/>the<text:s/>annual<text:s/>review<text:s/>this<text:s/>year.<text:s/>Outputs<text:s/>often<text:s/>refer<text:s/>to<text:s/>forums<text:s/>supported,<text:s/>or<text:s/>people<text:s/>supported;<text:s/>however,<text:s/>it<text:s/>is<text:s/>not<text:s/>clear<text:s/>if<text:s/>these<text:s/>are<text:s/>new<text:s/>or<text:s/>existing<text:s/>ones<text:s/>being<text:s/>supported<text:s/>or<text:s/>sustained.”<text:s/></text:span><text:span text:style-name="T213_8">At<text:s/>times<text:s/>also,<text:s/>successful<text:s/>activity<text:s/></text:span><text:span text:style-name="T213_9">had<text:s/>to<text:s/>be</text:span><text:span text:style-name="T213_10"><text:s/>closed,<text:s/>or<text:s/>cumulative<text:s/>output<text:s/>level<text:s/>activity<text:s/>across<text:s/>years<text:s/>was<text:s/>constrained,<text:s/>but<text:s/>this<text:s/>was<text:s/>often<text:s/>due<text:s/>to<text:s/>changes<text:s/>in<text:s/>the<text:s/>programme’s<text:s/>operating<text:s/>context<text:s/>and/or<text:s/>FCDO<text:s/>budget<text:s/>allocation</text:span><text:span text:style-name="T213_11">,</text:span><text:span text:style-name="T213_12"><text:s/>which<text:s/>drove<text:s/>each<text:s/>year’s<text:s/></text:span><text:span text:style-name="T213_13">work<text:s/>plan<text:s/></text:span><text:span text:style-name="T213_14">prioritisation</text:span><text:span text:style-name="T213_15">.</text:span><text:span text:style-name="T213_16"><text:s/></text:span><text:span text:style-name="T213_17">REINVENT<text:s/>did<text:s/>introduce<text:s/>the<text:s/>outcome<text:s/>harvesting<text:s/>approach<text:s/>later<text:s/>in<text:s/>the<text:s/>programme<text:s/>to<text:s/>better<text:s/>capture<text:s/></text:span><text:span text:style-name="T213_18">change<text:s/>beyond<text:s/>the<text:s/>outputs.<text:s/></text:span></text:p>
      <text:p text:style-name="P214"><text:span text:style-name="T214_1"><text:s/></text:span></text:p>
      <text:p text:style-name="P215"><text:span text:style-name="T215_1">Overall,<text:s/>a<text:s/>lot<text:s/>of<text:s/>the<text:s/>programme’s<text:s/>results<text:s/>rely<text:s/>on<text:s/>the<text:s/>budgets<text:s/>of<text:s/>the<text:s/>Government<text:s/>of<text:s/>Kenya<text:s/>(GoK)<text:s/>to<text:s/>be<text:s/>sustainable<text:s/>in<text:s/>the<text:s/>long-term.<text:s/>The<text:s/>location<text:s/>of<text:s/>REINVENT<text:s/>within<text:s/>the<text:s/>UK-Kenya<text:s/>Security<text:s/>Compact<text:s/>provides<text:s/>a<text:s/>framework<text:s/>for<text:s/>sustaining<text:s/>success.<text:s/>The<text:s/>review<text:s/>highlighted<text:s/>a<text:s/>number<text:s/>of<text:s/>ways<text:s/>in<text:s/>which<text:s/>creativity<text:s/>in<text:s/>marshalling<text:s/>state<text:s/>resources<text:s/>could<text:s/>support<text:s/>sustainability,<text:s/>particularly<text:s/>working<text:s/>more<text:s/>closely<text:s/>with<text:s/>county<text:s/>governments<text:s/>who<text:s/>play<text:s/>a<text:s/>role<text:s/>in<text:s/>addressing<text:s/>insecurity<text:s/>(despite<text:s/>this<text:s/>being<text:s/>a<text:s/>constitutional<text:s/>responsibility<text:s/>of<text:s/>the<text:s/>national<text:s/>government)<text:s/>and<text:s/>are<text:s/>able<text:s/>to<text:s/>leverage<text:s/>other<text:s/>resources<text:s/>that<text:s/>could<text:s/>continue<text:s/>REINVENT<text:s/>activities.<text:s/>Overall,<text:s/>while<text:s/>aspects<text:s/>of<text:s/>the<text:s/>programme<text:s/>have<text:s/>been<text:s/>embedded<text:s/>in<text:s/>institutional<text:s/>frameworks,<text:s/>ongoing<text:s/>funding<text:s/>and<text:s/>adaptive<text:s/>capacity<text:s/>remain<text:s/>critical<text:s/>challenges<text:s/>to<text:s/>sustaining<text:s/>the<text:s/>results<text:s/>achieved.</text:span></text:p>
      <text:p text:style-name="P216"/>
      <text:p text:style-name="P217"><text:span text:style-name="T217_1">Overall<text:s/>assessment<text:s/>of<text:s/>VfM</text:span></text:p>
      <text:p text:style-name="P218"><text:span text:style-name="T218_1">The<text:s/>Value<text:s/>for<text:s/>Money<text:s/>(VFM)<text:s/>assessment<text:s/>of<text:s/>the<text:s/>REINVENT<text:s/>programme<text:s/></text:span><text:span text:style-name="T218_2">suggests<text:s/></text:span><text:span text:style-name="T218_3">a<text:s/>mixed<text:s/>picture.<text:s/>Overall<text:s/>REINVENT<text:s/>achieved<text:s/></text:span><text:span text:style-name="T218_4">contribution<text:s/>to<text:s/></text:span><text:span text:style-name="T218_5">the<text:s/>outcomes<text:s/>within<text:s/>the<text:s/>budget<text:s/>provided</text:span><text:span text:style-name="T218_6"><text:s/>and<text:s/>as<text:s/>per<text:s/>the<text:s/>indicators.<text:s/>M</text:span><text:span text:style-name="T218_7">ultiple<text:s/>examples<text:s/>of<text:s/>economy<text:s/>and<text:s/>efficiency<text:s/>(including<text:s/>adding<text:s/>value<text:s/>to<text:s/>other<text:s/>HMG<text:s/>programmes<text:s/>in<text:s/>Kenya)</text:span><text:span text:style-name="T218_8"><text:s/>have<text:s/>been<text:s/>documented.<text:s/>The<text:s/>programme<text:s/>also<text:s/></text:span><text:span text:style-name="T218_9">maintained<text:s/>a<text:s/>strong<text:s/>gender<text:s/>and<text:s/>inclusivity<text:s/>lens</text:span><text:span text:style-name="T218_10"><text:s/>with<text:s/></text:span><text:span text:style-name="T218_11">credible<text:s/>progress<text:s/>on<text:s/>women’s<text:s/>participation<text:s/>and<text:s/>SGBV<text:s/>response,<text:s/></text:span><text:span text:style-name="T218_12">and<text:s/>institutional<text:s/>reforms.</text:span><text:span text:style-name="T218_13"><text:s/></text:span><text:span text:style-name="T218_14">T</text:span><text:span text:style-name="T218_15">he<text:s/>focus<text:s/>on<text:s/>delivery<text:s/>of<text:s/>outputs<text:s/></text:span><text:span text:style-name="T218_16">(as<text:s/>opposed<text:s/>to<text:s/></text:span><text:span text:style-name="T218_17">contribution<text:s/>to<text:s/>higher<text:s/>outcomes<text:s/>and<text:s/>sustainable<text:s/>behaviour<text:s/>changes<text:s/>for<text:s/>reformed<text:s/></text:span><text:span text:style-name="T218_18">practices</text:span><text:span text:style-name="T218_19">)<text:s/></text:span><text:span text:style-name="T218_20">and<text:s/>a<text:s/>MEL<text:s/>system<text:s/>that<text:s/></text:span><text:span text:style-name="T218_21">carried<text:s/>substantial<text:s/></text:span><text:span text:style-name="T218_22">gaps<text:s/>between<text:s/>output<text:s/></text:span><text:span text:style-name="T218_23">wording</text:span><text:span text:style-name="T218_24"><text:s/>and<text:s/></text:span><text:span text:style-name="T218_25">various</text:span><text:span text:style-name="T218_26"><text:s/></text:span><text:span text:style-name="T218_27">indicators<text:s/></text:span><text:span text:style-name="T218_28">has<text:s/></text:span><text:span text:style-name="T218_29">created<text:s/>evaluability</text:span><text:span text:style-name="T218_30"><text:s/></text:span><text:span text:style-name="T218_31">difficulties<text:s/>and<text:s/></text:span><text:span text:style-name="T218_32">undermined<text:s/>the<text:s/></text:span><text:span text:style-name="T218_33">ability<text:s/>to<text:s/></text:span><text:span text:style-name="T218_34">assess<text:s/>effectiveness</text:span><text:span text:style-name="T218_35"><text:s/></text:span><text:span text:style-name="T218_36">of<text:s/>original<text:s/>plans<text:s/>and/or<text:s/></text:span><text:span text:style-name="T218_37">adaptation</text:span><text:span text:style-name="T218_38">s</text:span><text:span text:style-name="T218_39">.<text:s/></text:span></text:p>
      <text:p text:style-name="P219"><text:span text:style-name="T219_1">The<text:s/>original<text:s/>Business<text:s/>Case<text:s/>stressed<text:s/>the<text:s/>importance<text:s/>of<text:s/>sustained<text:s/>partnerships<text:s/>with<text:s/>local<text:s/>civil<text:s/></text:span><text:span text:style-name="T219_2">society,</text:span><text:span text:style-name="T219_3"><text:s/>and<text:s/>some<text:s/>downstream<text:s/>partners<text:s/></text:span><text:span text:style-name="T219_4">were<text:s/>engaged<text:s/>from<text:s/>Jamii<text:s/>Thabiti<text:s/>through<text:s/>to<text:s/>the<text:s/></text:span><text:span text:style-name="T219_5">end<text:s/>of<text:s/>the<text:s/>current<text:s/></text:span><text:span text:style-name="T219_6">phase<text:s/>of<text:s/>REI</text:span><text:span text:style-name="T219_7">NVENT.<text:s/></text:span><text:span text:style-name="T219_8">Case<text:s/>studies,<text:s/>such<text:s/>as<text:s/>that<text:s/>of<text:s/>Midrift,<text:s/>demonstrate<text:s/>the<text:s/>benefits<text:s/>of<text:s/>sustained<text:s/>partnership,<text:s/>including<text:s/>the<text:s/>ability<text:s/>to<text:s/>transfer<text:s/>successful<text:s/>models<text:s/>across<text:s/>geographies,<text:s/>thereby<text:s/>enhancing<text:s/>efficiency.<text:s/>The<text:s/>Kenyan<text:s/>technical<text:s/>team’s<text:s/>expertise<text:s/>and<text:s/>political<text:s/>access<text:s/>were<text:s/>widely<text:s/>recognised<text:s/>and<text:s/>praised,<text:s/>boosting<text:s/>the<text:s/>programme's<text:s/>credibility<text:s/>and<text:s/>effectiveness,<text:s/>particularly<text:s/>in<text:s/>police<text:s/>reform<text:s/>and<text:s/>peacebuilding.<text:s/></text:span></text:p>
      <text:p text:style-name="P220"><text:span text:style-name="T220_1">In<text:s/>terms<text:s/>of<text:s/>equity,<text:s/>REINVENT<text:s/>tracked<text:s/>indicators<text:s/>related<text:s/>to<text:s/>gender,<text:s/>age,<text:s/>and<text:s/>persons<text:s/>with<text:s/>disabilities<text:s/>(PWD),<text:s/>though<text:s/>gaps<text:s/>remained</text:span><text:span text:style-name="T220_2"><text:s/>on<text:s/></text:span><text:span text:style-name="T220_3">disability<text:s/>inclusion,<text:s/>intersectional<text:s/>outcomes,<text:s/>survivor<text:s/>experience,<text:s/>and<text:s/>whether<text:s/>participation<text:s/>translated<text:s/>into<text:s/>sustained<text:s/>agency,<text:s/></text:span><text:bookmark-start text:name="_Int_qZYLGmqX"/><text:span text:style-name="T220_4">influence</text:span><text:bookmark-end text:name="_Int_qZYLGmqX"/><text:span text:style-name="T220_5"><text:s/>and<text:s/>accountability</text:span><text:span text:style-name="T220_6">.<text:s/>The<text:s/>programme<text:s/>incorporated<text:s/>participatory<text:s/>design<text:s/>principles,<text:s/>involving<text:s/>community<text:s/>members<text:s/>and<text:s/>partners<text:s/>in<text:s/>intervention<text:s/>design<text:s/>through<text:s/>various<text:s/>structures,<text:s/>and<text:s/>the<text:s/>disaggregation<text:s/>of<text:s/>victim<text:s/>data<text:s/>by<text:s/>gender<text:s/>helped<text:s/>target<text:s/>vulnerable<text:s/>communities.<text:s/>The<text:s/>gender<text:s/>pillar<text:s/>was<text:s/>a<text:s/>consistent<text:s/>focus<text:s/>from<text:s/>the<text:s/>outset,<text:s/>and<text:s/>the<text:s/>programme<text:s/>was<text:s/>able<text:s/>to<text:s/>identify<text:s/>and<text:s/>analyse<text:s/>gender<text:s/>imbalances,<text:s/>e.g.<text:s/>in<text:s/>the<text:s/>climate-related<text:s/>workstream.<text:s/>Youth<text:s/>were<text:s/>identified<text:s/>as<text:s/>a<text:s/>core<text:s/>focus<text:s/>in<text:s/>the<text:s/>business<text:s/>case<text:s/>in<text:s/>terms<text:s/>of<text:s/>strengthening<text:s/>youth<text:s/>leadership<text:s/>and<text:s/>addressing<text:s/>youth<text:s/>involvement<text:s/>in<text:s/>violence,<text:s/>and<text:s/>while<text:s/>there<text:s/>were<text:s/>cases<text:s/>(e.g.<text:s/>engaging<text:s/>reformed<text:s/>warriors<text:s/>in<text:s/>Baringo),<text:s/>a<text:s/>youth<text:s/>lens<text:s/>did<text:s/>not<text:s/>appear<text:s/>to<text:s/>be<text:s/>mainstreamed<text:s/>in<text:s/>the<text:s/>programme</text:span><text:span text:style-name="T220_7">.</text:span></text:p>
      <text:p text:style-name="P221"/>
      <text:p text:style-name="P222"><text:span text:style-name="T222_1">Looking<text:s/>forward,<text:s/>the<text:s/>case<text:s/>for<text:s/>continued<text:s/>investment<text:s/>remains<text:s/>strong.<text:s/>The<text:s/>programme<text:s/>extension<text:s/>is<text:s/>designed<text:s/>to<text:s/>maximise<text:s/></text:span><text:span text:style-name="T222_2">VfM</text:span><text:span text:style-name="T222_3"><text:s/>by<text:s/>concentrating<text:s/>resources<text:s/>in<text:s/>fewer<text:s/>geographies<text:s/>where<text:s/>evidence<text:s/>indicates<text:s/>the<text:s/>greatest<text:s/>potential<text:s/>for<text:s/>influence<text:s/>and<text:s/>impact,<text:s/>reducing<text:s/>dilution<text:s/>of<text:s/>effort<text:s/>and<text:s/>enabling<text:s/>deeper<text:s/>engagement.<text:s/>The<text:s/>revised<text:s/>approach<text:s/>builds<text:s/>on<text:s/>seven<text:s/>years<text:s/>of<text:s/>investment<text:s/>in<text:s/>police<text:s/>reform,<text:s/></text:span><text:bookmark-start text:name="_Int_tPGx68C2"/><text:span text:style-name="T222_4">accountability</text:span><text:bookmark-end text:name="_Int_tPGx68C2"/><text:span text:style-name="T222_5"><text:s/>and<text:s/>community<text:s/>security,<text:s/>allowing<text:s/>FCDO<text:s/>to<text:s/>leverage<text:s/>established<text:s/>relationships,<text:s/>institutional<text:s/></text:span><text:bookmark-start text:name="_Int_r7MgmFwE"/><text:span text:style-name="T222_6">credibility</text:span><text:bookmark-end text:name="_Int_r7MgmFwE"/><text:span text:style-name="T222_7"><text:s/>and<text:s/>proven<text:s/>models<text:s/>rather<text:s/>than<text:s/>incur<text:s/>the<text:s/>costs<text:s/>and<text:s/>risks<text:s/>of<text:s/>starting<text:s/>new<text:s/>interventions.<text:s/>The<text:s/>shift<text:s/>from<text:s/></text:span><text:bookmark-start text:name="_Int_u4PZXSFk"/><text:span text:style-name="T222_8">predominantly<text:s/>civil</text:span><text:bookmark-end text:name="_Int_u4PZXSFk"/><text:span text:style-name="T222_9"><text:s/>society<text:s/>advocacy<text:s/>to<text:s/>strengthening<text:s/>the<text:s/>wider<text:s/>accountability<text:s/>ecosystem,<text:s/>alongside<text:s/>a<text:s/>leaner<text:s/>accountable-grant<text:s/>delivery<text:s/>model,<text:s/>is<text:s/>expected<text:s/>to<text:s/>generate<text:s/>more<text:s/>sustainable<text:s/>and<text:s/>catalytic<text:s/>results.<text:s/>By<text:s/>supporting<text:s/>locally<text:s/>owned<text:s/>accountability<text:s/>mechanisms,<text:s/>broader<text:s/>coalitions<text:s/>of<text:s/>state<text:s/>and<text:s/>non-state<text:s/>actors,<text:s/>and<text:s/>approaches<text:s/>that<text:s/>can<text:s/>attract<text:s/>future<text:s/>investment<text:s/>beyond<text:s/>bilateral<text:s/>funding<text:s/>cycles,<text:s/>the<text:s/>programme<text:s/>aims<text:s/>to<text:s/>achieve<text:s/>greater<text:s/>long-term<text:s/>value<text:s/>from<text:s/>a<text:s/></text:span><text:bookmark-start text:name="_Int_GGFSvL34"/><text:span text:style-name="T222_10">relatively<text:s/>modest</text:span><text:bookmark-end text:name="_Int_GGFSvL34"/><text:span text:style-name="T222_11"><text:s/>£1.6<text:s/>million<text:s/>extension.<text:s/>Positive<text:s/>VfM<text:s/>is<text:s/>further<text:s/>strengthened<text:s/>by<text:s/>the<text:s/>increase<text:s/>in<text:s/>delivery<text:s/>ambition,<text:s/>including<text:s/>support<text:s/>to<text:s/>accountability,<text:s/></text:span><text:bookmark-start text:name="_Int_sdmtQQYd"/><text:span text:style-name="T222_12">peace</text:span><text:bookmark-end text:name="_Int_sdmtQQYd"/><text:span text:style-name="T222_13"><text:s/>and<text:s/>security<text:s/>outcomes<text:s/>through<text:s/>to<text:s/>the<text:s/>2027<text:s/>electoral<text:s/>period,<text:s/>while<text:s/>drawing<text:s/>on<text:s/>existing<text:s/>programme<text:s/>assets,<text:s/></text:span><text:bookmark-start text:name="_Int_MrKfzSgi"/><text:span text:style-name="T222_14">learning</text:span><text:bookmark-end text:name="_Int_MrKfzSgi"/><text:span text:style-name="T222_15"><text:s/>and<text:s/>partnerships.</text:span></text:p>
      <text:p text:style-name="P223"/>
      <text:p text:style-name="P224"/>
      <text:h text:style-name="P225" text:outline-level="2"><text:span text:style-name="T225_1">C:<text:s/>Detailed<text:s/>Output<text:s/>Assessment<text:s/></text:span></text:h>
      <text:p text:style-name="P226"/>
      <table:table table:style-name="Table7"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19">
          <table:table-cell table:style-name="Cell67">
            <text:p text:style-name="P227"><text:span text:style-name="T227_1">Output<text:s/>Number<text:s/>and<text:s/>Title<text:s/></text:span></text:p>
          </table:table-cell>
          <table:table-cell table:style-name="Cell68" table:number-columns-spanned="6">
            <text:p text:style-name="P228"><text:span text:style-name="T228_1">1.<text:s/></text:span><text:span text:style-name="T228_2">More<text:s/>accountable<text:s/>and<text:s/>effective<text:s/>police<text:s/>(and<text:s/>other<text:s/>security<text:s/>agencies)<text:s/>addressing<text:s/>community<text:s/>security,<text:s/>violent<text:s/>extremism,<text:s/>and<text:s/>election<text:s/>security.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69">
            <text:p text:style-name="P229"><text:span text:style-name="T229_1">Output<text:s/>Score<text:s/></text:span></text:p>
          </table:table-cell>
          <table:table-cell table:style-name="Cell70" table:number-columns-spanned="6">
            <text:p text:style-name="P230"><text:span text:style-name="T230_1">B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71">
            <text:p text:style-name="P231"><text:span text:style-name="T231_1">Impact<text:s/>weighting<text:s/>(%)</text:span></text:p>
          </table:table-cell>
          <table:table-cell table:style-name="Cell72" table:number-columns-spanned="2">
            <text:p text:style-name="P232"><text:span text:style-name="T232_1">40%<text:s/></text:span></text:p>
          </table:table-cell>
          <table:covered-table-cell/>
          <table:table-cell table:style-name="Cell73" table:number-columns-spanned="2">
            <text:p text:style-name="P233"><text:span text:style-name="T233_1">Impact<text:s/>weighting<text:s/>revised<text:s/>since<text:s/>last<text:s/>AR?</text:span></text:p>
          </table:table-cell>
          <table:covered-table-cell/>
          <table:table-cell table:style-name="Cell74" table:number-columns-spanned="2">
            <text:p text:style-name="P234"><text:span text:style-name="T234_1">No</text:span></text:p>
          </table:table-cell>
          <table:covered-table-cell/>
        </table:table-row>
        <table:table-row table:style-name="Row22">
          <table:table-cell table:style-name="Cell75" table:number-columns-spanned="6">
            <text:p text:style-name="P235"/>
            <text:p text:style-name="P23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76" table:number-columns-spanned="2">
            <text:p text:style-name="P237"><text:span text:style-name="T237_1">Output<text:s/>Indicator<text:s/></text:span></text:p>
          </table:table-cell>
          <table:covered-table-cell/>
          <table:table-cell table:style-name="Cell77" table:number-columns-spanned="2">
            <text:p text:style-name="P238"><text:span text:style-name="T238_1">Final<text:s/>Logframe<text:s/>Target</text:span></text:p>
          </table:table-cell>
          <table:covered-table-cell/>
          <table:table-cell table:style-name="Cell78" table:number-columns-spanned="2">
            <text:p text:style-name="P239"><text:bookmark-start text:name="_Int_ineXiKDx"/><text:span text:style-name="T239_1">Final<text:s/>Result</text:span><text:bookmark-end text:name="_Int_ineXiKDx"/><text:span text:style-name="T239_2"><text:s/>Achieved</text:span></text:p>
          </table:table-cell>
          <table:covered-table-cell/>
        </table:table-row>
        <table:table-row table:style-name="Row24">
          <table:table-cell table:style-name="Cell79" table:number-columns-spanned="2">
            <text:p text:style-name="P240"><text:span text:style-name="T240_1">1.1:<text:s/></text:span><text:span text:style-name="T240_2">Progress<text:s/>towards<text:s/>policing<text:s/>policy<text:s/>and<text:s/>legislative<text:s/>changes<text:s/>owed<text:s/>to<text:s/>REINVENT<text:s/>interventions<text:s/></text:span></text:p>
            <text:p text:style-name="P241"/>
          </table:table-cell>
          <table:covered-table-cell/>
          <table:table-cell table:style-name="Cell80" table:number-columns-spanned="2">
            <text:p text:style-name="P242"><text:span text:style-name="T242_1">Policies<text:s/>and<text:s/>laws<text:s/>related<text:s/>to<text:s/>police<text:s/>reform<text:s/>process<text:s/>(National<text:s/>Policing<text:s/>Policy,<text:s/>National<text:s/>Forensic<text:s/>Lab,<text:s/>NPS,<text:s/>IPOA,<text:s/>NPSC<text:s/>proposed<text:s/>amendments)<text:s/>drafted<text:s/>as<text:s/>required<text:s/>by<text:s/>the<text:s/>Maraga<text:s/>Task<text:s/>Force,<text:s/>with<text:s/>evidence<text:s/>of<text:s/>REINVENT’s<text:s/>support<text:s/>to<text:s/>content<text:s/>development.<text:s/></text:span></text:p>
            <text:p text:style-name="P243"/>
          </table:table-cell>
          <table:covered-table-cell/>
          <table:table-cell table:style-name="Cell81" table:number-columns-spanned="2">
            <text:p text:style-name="P244"><text:span text:style-name="T244_1">Moderately<text:s/>did<text:s/>not<text:s/>meet<text:s/>expectation</text:span><text:span text:style-name="T244_2">:</text:span><text:span text:style-name="T244_3"><text:s/></text:span><text:span text:style-name="T244_4">While<text:s/>there<text:s/>have<text:s/>laudable<text:s/>efforts<text:s/>to<text:s/>deliver<text:s/>progress<text:s/>in<text:s/>drafting,<text:s/></text:span><text:span text:style-name="T244_5">it<text:s/>is<text:s/>not<text:s/>clear<text:s/>on<text:s/>the<text:s/>evidence<text:s/>that<text:s/>th</text:span><text:span text:style-name="T244_6">ese<text:s/>were<text:s/>as<text:s/>required<text:s/></text:span><text:span text:style-name="T244_7">by<text:s/>the<text:s/>Maraga<text:s/>TF<text:s/></text:span><text:bookmark-start text:name="_Int_LO4GsuOT"/><text:span text:style-name="T244_8">and<text:s/>also</text:span><text:bookmark-end text:name="_Int_LO4GsuOT"/><text:span text:style-name="T244_9"><text:s/></text:span><text:span text:style-name="T244_10">the<text:s/>relevant<text:s/>bills<text:s/>have<text:s/>been<text:s/>delayed<text:s/>until<text:s/>after<text:s/>the<text:s/>programme’s<text:s/>end.<text:s/></text:span><text:span text:style-name="T244_11"><text:s/>Differences<text:s/>of<text:s/>views<text:s/>will<text:s/>now<text:s/>be<text:s/>left</text:span><text:span text:style-name="T244_12"><text:s/>for<text:s/>MPs<text:s/>to<text:s/>resolve<text:s/>once<text:s/>the<text:s/>bills<text:s/>were<text:s/>tabled<text:s/>together<text:s/>in<text:s/>parliament.</text:span><text:span text:style-name="T244_13"><text:s/>While<text:s/></text:span><text:bookmark-start text:name="_Int_KpNoviYL"/><text:span text:style-name="T244_14">it<text:s/>is<text:s/>clear<text:s/>th</text:span><text:span text:style-name="T244_15">at<text:s/>multiple</text:span><text:bookmark-end text:name="_Int_KpNoviYL"/><text:span text:style-name="T244_16"><text:s/>blockages<text:s/>were<text:s/>outside<text:s/>the<text:s/>control<text:s/>of<text:s/>the<text:s/>programme,<text:s/>it<text:s/>is<text:s/></text:span><text:span text:style-name="T244_17">hard<text:s/>to<text:s/>tell<text:s/>if<text:s/>the<text:s/>drafts<text:s/>aligned<text:s/>with<text:s/>the<text:s/>Maraga<text:s/>TF<text:s/>requirements.<text:s/>Overall,<text:s/>this<text:s/>reflects<text:s/>the<text:s/></text:span><text:span text:style-name="T244_18">need<text:s/>to<text:s/>place<text:s/>this<text:s/>result<text:s/>at<text:s/>outcome<text:s/>level.</text:span></text:p>
            <text:p text:style-name="P245"/>
          </table:table-cell>
          <table:covered-table-cell/>
        </table:table-row>
        <table:table-row table:style-name="Row25">
          <table:table-cell table:style-name="Cell82" table:number-columns-spanned="2">
            <text:p text:style-name="P246"><text:span text:style-name="T246_1">1.2:<text:s/></text:span><text:span text:style-name="T246_2">Proportion<text:s/>of<text:s/>police<text:s/>officers<text:s/>at<text:s/>police<text:s/>stations<text:s/>demonstrating<text:s/>awareness<text:s/>of<text:s/>the<text:s/>police<text:s/>station<text:s/>reform<text:s/>package<text:s/></text:span></text:p>
            <text:p text:style-name="P247"/>
          </table:table-cell>
          <table:covered-table-cell/>
          <table:table-cell table:style-name="Cell83" table:number-columns-spanned="2">
            <text:p text:style-name="P248"><text:span text:style-name="T248_1">80%<text:s/>of<text:s/>police<text:s/>officers<text:s/>at<text:s/>target<text:s/>police<text:s/>stations<text:s/>demonstrating<text:s/>awareness<text:s/>of<text:s/>the<text:s/>police<text:s/>station<text:s/>reform<text:s/>package<text:s/></text:span></text:p>
            <text:p text:style-name="P249"/>
            <text:p text:style-name="P250"><text:span text:style-name="T250_1">50%<text:s/>of<text:s/>the<text:s/>target<text:s/>police<text:s/>stations<text:s/>demonstrating<text:s/>uptake<text:s/>of<text:s/>the<text:s/>IPOA<text:s/>recommendations<text:s/>drawn<text:s/>from<text:s/>most<text:s/>recent<text:s/>inspection<text:s/></text:span></text:p>
          </table:table-cell>
          <table:covered-table-cell/>
          <table:table-cell table:style-name="Cell84" table:number-columns-spanned="2">
            <text:p text:style-name="P251"><text:span text:style-name="T251_1">Moderately<text:s/>did<text:s/>not<text:s/></text:span><text:span text:style-name="T251_2">meet</text:span><text:span text:style-name="T251_3"><text:s/>expectations</text:span><text:span text:style-name="T251_4">:</text:span><text:span text:style-name="T251_5"><text:s/>Formally,<text:s/>the<text:s/>measure<text:s/>of<text:s/>this<text:s/>indicator<text:s/>was<text:s/>not<text:s/>fully<text:s/>met<text:s/>in<text:s/></text:span><text:span text:style-name="T251_6">both</text:span><text:span text:style-name="T251_7"><text:s/>dimensions<text:s/>as<text:s/>per<text:s/>a<text:s/>survey<text:s/>conducted<text:s/>at<text:s/>the<text:s/>end<text:s/>of<text:s/>the<text:s/>year<text:s/>that<text:s/>covered<text:s/>REINVENT’s<text:s/>12<text:s/>Y7<text:s/>target<text:s/>stations.<text:s/></text:span></text:p>
            <text:p text:style-name="P252"/>
            <text:p text:style-name="P253"><text:span text:style-name="T253_1">The<text:s/>principal<text:s/>comment<text:s/>of<text:s/>the<text:s/></text:span><text:span text:style-name="T253_2">AR<text:s/></text:span><text:span text:style-name="T253_3">team<text:s/>is<text:s/>that<text:s/>the<text:s/>‘awareness’<text:s/>of<text:s/>a<text:s/>reform<text:s/>package<text:s/>is<text:s/>not<text:s/>a<text:s/>good<text:s/>measure<text:s/>of<text:s/>output<text:s/>progress<text:s/>and<text:s/>that<text:s/>a<text:s/>survey<text:s/>of<text:s/>44<text:s/>respondents<text:s/>is<text:s/>insufficiently<text:s/>robust<text:s/>evidence<text:s/>of<text:s/>it.<text:s/></text:span></text:p>
          </table:table-cell>
          <table:covered-table-cell/>
        </table:table-row>
        <table:table-row table:style-name="Row26">
          <table:table-cell table:style-name="Cell85" table:number-columns-spanned="2">
            <text:p text:style-name="P254"><text:span text:style-name="T254_1">1.3:<text:s/></text:span><text:span text:style-name="T254_2">Instances<text:s/>of<text:s/>communities<text:s/>(CSIC)<text:s/>working<text:s/>together<text:s/>with<text:s/>police<text:s/>to<text:s/>hold<text:s/>each<text:s/>other<text:s/>accountable<text:s/>in<text:s/>addressing<text:s/>crime<text:s/>and<text:s/>violence<text:s/>in<text:s/>the<text:s/>target<text:s/>police<text:s/>stations.<text:s/></text:span></text:p>
            <text:p text:style-name="P255"/>
          </table:table-cell>
          <table:covered-table-cell/>
          <table:table-cell table:style-name="Cell86" table:number-columns-spanned="2">
            <text:p text:style-name="P256"><text:span text:style-name="T256_1">6<text:s/>instances<text:s/>of<text:s/>police/</text:span><text:span text:style-name="T256_2">communities’</text:span><text:span text:style-name="T256_3"><text:s/>driven<text:s/>initiatives<text:s/>demonstrating<text:s/>collaborative<text:s/>and<text:s/></text:span><text:span text:style-name="T256_4">problem-solving</text:span><text:span text:style-name="T256_5"><text:s/>approaches<text:s/>to<text:s/>crime<text:s/>management<text:s/>and<text:s/>response<text:s/></text:span></text:p>
            <text:p text:style-name="P257"/>
          </table:table-cell>
          <table:covered-table-cell/>
          <table:table-cell table:style-name="Cell87" table:number-columns-spanned="2">
            <text:p text:style-name="P258"><text:span text:style-name="T258_1">Met<text:s/>expectation</text:span><text:span text:style-name="T258_2">:<text:s/></text:span><text:span text:style-name="T258_3">The<text:s/>programme<text:s/>has<text:s/>produced<text:s/>six<text:s/>case<text:s/>studies<text:s/>in<text:s/>Y7<text:s/>that<text:s/>demonstrate<text:s/>collaborative<text:s/>and<text:s/>problem-solving<text:s/>approaches<text:s/>to<text:s/>crime<text:s/>management<text:s/>and<text:s/>response.</text:span><text:span text:style-name="T258_4"><text:note text:note-class="footnote"><text:note-citation/><text:note-body><text:p text:style-name="P259"><text:span text:style-name="T259_1"><text:s/>The<text:s/>case<text:s/>studies<text:s/>looked<text:s/>at<text:s/>Bangladesh<text:s/>(</text:span><text:span text:style-name="T259_2">Mikindani</text:span><text:span text:style-name="T259_3">),<text:s/></text:span><text:span text:style-name="T259_4">Wajir</text:span><text:span text:style-name="T259_5"><text:s/>county,<text:s/>London<text:s/>ward<text:s/>(Nakuru<text:s/>West),<text:s/>Langas,<text:s/>Embu<text:s/>and<text:s/>Garissa</text:span></text:p></text:note-body></text:note></text:span></text:p>
            <text:p text:style-name="P260"/>
            <text:p text:style-name="P261"><text:span text:style-name="T261_1">The<text:s/>challenge,<text:s/>however,<text:s/>in<text:s/>the<text:s/>indicator<text:s/>wording<text:s/>is<text:s/>that<text:s/>it<text:s/>can<text:s/>give<text:s/>little<text:s/>sense<text:s/>of<text:s/>system-wide<text:s/>change<text:s/>and/or<text:s/>sustainability.</text:span></text:p>
            <text:p text:style-name="P262"/>
          </table:table-cell>
          <table:covered-table-cell/>
        </table:table-row>
      </table:table>
      <text:p text:style-name="P263"/>
      <text:p text:style-name="P264"><text:span text:style-name="T264_1">Briefly<text:s/>describe<text:s/>the<text:s/>output’s<text:s/>activities<text:s/>and<text:s/>achievements<text:s/>during<text:s/></text:span><text:span text:style-name="T264_2">the<text:s/>7<text:s/>years</text:span><text:span text:style-name="T264_3"><text:s/>and</text:span><text:span text:style-name="T264_4"><text:s/>provide<text:s/>supporting<text:s/>narrative<text:s/>for<text:s/>the<text:s/>score.<text:s/></text:span></text:p>
      <text:p text:style-name="P265"/>
      <text:p text:style-name="P266"><text:span text:style-name="T266_1">It<text:s/>is<text:s/>not<text:s/>possible<text:s/>to<text:s/>do<text:s/>justice<text:s/>in<text:s/>this<text:s/>report<text:s/>to<text:s/>the<text:s/>extensive<text:s/>range<text:s/>of<text:s/>activities<text:s/>of<text:s/>the<text:s/>programme<text:s/>and<text:s/>to<text:s/>the<text:s/>degree<text:s/>of<text:s/>effort<text:s/>required<text:s/>to<text:s/>advance<text:s/>the<text:s/>inputs<text:s/>towards<text:s/>the<text:s/>outputs<text:s/>and<text:s/>eventual<text:s/>outcome.<text:s/></text:span><text:span text:style-name="T266_2">There<text:s/>is<text:s/></text:span><text:span text:style-name="T266_3">good<text:s/>evidence<text:s/>of<text:s/>progress<text:s/>in<text:s/></text:span><text:span text:style-name="T266_4">certain<text:s/></text:span><text:span text:style-name="T266_5">local<text:s/>areas<text:s/>and<text:s/>significant<text:s/>appreciation<text:s/>from<text:s/>station<text:s/>officers,<text:s/>county<text:s/></text:span><text:span text:style-name="T266_6">officials<text:s/>and<text:s/>Ministry<text:s/>officials<text:s/>of<text:s/>the<text:s/>facilitation<text:s/>and<text:s/>enabling<text:s/>provided<text:s/>through<text:s/>the<text:s/>programme.<text:s/></text:span><text:span text:style-name="T266_7">A<text:s/></text:span><text:span text:style-name="T266_8">Preventing<text:s/>and<text:s/>Countering<text:s/>Violent<text:s/></text:span><text:span text:style-name="T266_9">Extremism<text:s/>(</text:span><text:span text:style-name="T266_10">PCVE</text:span><text:span text:style-name="T266_11">)</text:span><text:span text:style-name="T266_12"><text:s/>Training<text:s/>Manual<text:s/>drafted<text:s/>and<text:s/>introduced<text:s/>for<text:s/>the<text:s/>first<text:s/>time<text:s/>for<text:s/>the<text:s/>NPS.<text:s/>Elections<text:s/>S</text:span><text:span text:style-name="T266_13">tandard<text:s/></text:span><text:span text:style-name="T266_14">O</text:span><text:span text:style-name="T266_15">perating<text:s/></text:span><text:span text:style-name="T266_16">P</text:span><text:span text:style-name="T266_17">rocedure</text:span><text:span text:style-name="T266_18">s</text:span><text:span text:style-name="T266_19"><text:s/>(</text:span><text:span text:style-name="T266_20">SOPs</text:span><text:span text:style-name="T266_21">)</text:span><text:span text:style-name="T266_22"><text:s/>were<text:s/>reviewed<text:s/>and<text:s/>work<text:s/>with<text:s/></text:span><text:span text:style-name="T266_23">Independent<text:s/>Electoral<text:s/>and<text:s/>Boundaries<text:s/>Commission<text:s/>(</text:span><text:span text:style-name="T266_24">IEBC</text:span><text:span text:style-name="T266_25">)<text:s/>was</text:span><text:span text:style-name="T266_26"><text:s/>conducted<text:s/>too.</text:span></text:p>
      <text:p text:style-name="P267"/>
      <text:p text:style-name="P268"><text:span text:style-name="T268_1">However,<text:s/>significant<text:s/>challenges<text:s/>in<text:s/>driving<text:s/>“More<text:s/>accountable<text:s/>and<text:s/>effective<text:s/>police<text:s/>(and<text:s/>other<text:s/>security<text:s/>agencies)<text:s/>addressing<text:s/>community<text:s/>security,<text:s/>violent<text:s/>extremism,<text:s/>and<text:s/>election<text:s/>security”<text:s/></text:span><text:span text:style-name="T268_2">with<text:s/>direct<text:s/>attribution</text:span><text:span text:style-name="T268_3"><text:s/>at<text:s/>output<text:s/>level<text:s/></text:span><text:span text:style-name="T268_4">do<text:s/>not<text:s/>appear<text:s/>to<text:s/>have<text:s/>been<text:s/>overcome.</text:span><text:span text:style-name="T268_5"><text:s/>This<text:s/></text:span><text:span text:style-name="T268_6">Annual<text:s/>Review</text:span><text:span text:style-name="T268_7">,<text:s/>therefore,<text:s/>questions<text:s/>why<text:s/></text:span><text:span text:style-name="T268_8">the<text:s/>goal<text:s/>involving<text:s/></text:span><text:span text:style-name="T268_9">policing<text:s/>quality</text:span><text:span text:style-name="T268_10"><text:s/>was<text:s/></text:span><text:span text:style-name="T268_11">adjusted<text:s/>to<text:s/>be<text:s/></text:span><text:span text:style-name="T268_12">an<text:s/></text:span><text:span text:style-name="T268_13">output</text:span><text:span text:style-name="T268_14"><text:s/>goal</text:span><text:span text:style-name="T268_15">.<text:s/></text:span><text:span text:style-name="T268_16">It<text:s/>seems<text:s/>that</text:span><text:span text:style-name="T268_17">,<text:s/>in<text:s/>agreement<text:s/>between<text:s/>the<text:s/>BHC<text:s/>and<text:s/>Tetr</text:span><text:span text:style-name="T268_18">a</text:span><text:span text:style-name="T268_19"><text:s/>Tech,</text:span><text:span text:style-name="T268_20"><text:s/></text:span><text:span text:style-name="T268_21">REINVENT<text:s/></text:span><text:span text:style-name="T268_22">departed<text:s/>early<text:s/>from<text:s/>the<text:s/>BC-intention<text:s/>to<text:s/>push<text:s/>for<text:s/>s</text:span><text:span text:style-name="T268_23">ystem-wide<text:s/></text:span><text:span text:style-name="T268_24">shifts<text:s/>in<text:s/>policing<text:s/></text:span><text:span text:style-name="T268_25">practice<text:s/></text:span><text:span text:style-name="T268_26">as<text:s/>a<text:s/>(high)<text:s/></text:span><text:span text:style-name="T268_27">outcome</text:span><text:span text:style-name="T268_28"><text:s/></text:span><text:span text:style-name="T268_29">before<text:s/>coming<text:s/>back</text:span><text:span text:style-name="T268_30"><text:s/></text:span><text:span text:style-name="T268_31">to<text:s/></text:span><text:span text:style-name="T268_32">the<text:s/>necessary<text:s/>attention<text:s/>to<text:s/>police<text:s/>behaviours<text:s/>(driven<text:s/>by<text:s/>capacity,<text:s/>opportunity<text:s/>and<text:s/>motivation)<text:s/></text:span><text:span text:style-name="T268_33">in<text:s/>the<text:s/>last<text:s/>two<text:s/>years<text:s/></text:span><text:span text:style-name="T268_34">when<text:s/>it<text:s/>was<text:s/>too<text:s/>late<text:s/>to<text:s/>understand<text:s/>the<text:s/>programme’s<text:s/>contribution.</text:span><text:span text:style-name="T268_35"><text:s/>The<text:s/></text:span><text:span text:style-name="T268_36">combination<text:s/>of<text:s/>weak<text:s/>evidence<text:s/>of<text:s/>systems</text:span><text:span text:style-name="T268_37">-related</text:span><text:span text:style-name="T268_38"><text:s/>impacts<text:s/></text:span><text:span text:style-name="T268_39">for<text:s/>accountability<text:s/>and<text:s/>effectiveness<text:s/></text:span><text:span text:style-name="T268_40">and<text:s/></text:span><text:span text:style-name="T268_41">doubts<text:s/>on<text:s/></text:span><text:span text:style-name="T268_42">sustainability</text:span><text:span text:style-name="T268_43"><text:s/>push<text:s/>the<text:s/>output<text:s/></text:span><text:span text:style-name="T268_44">1<text:s/></text:span><text:span text:style-name="T268_45">score<text:s/>to<text:s/>a<text:s/>B<text:s/>(</text:span><text:span text:style-name="T268_46">Moderately<text:s/></text:span><text:span text:style-name="T268_47">n</text:span><text:span text:style-name="T268_48">ot<text:s/></text:span><text:span text:style-name="T268_49">m</text:span><text:span text:style-name="T268_50">et</text:span><text:span text:style-name="T268_51">.</text:span><text:span text:style-name="T268_52"><text:s/>This</text:span><text:span text:style-name="T268_53"><text:s/>is,<text:s/>however,<text:s/>not<text:s/>to<text:s/>under-estimate<text:s/>the<text:s/></text:span><text:span text:style-name="T268_54">significant</text:span><text:span text:style-name="T268_55"><text:s/>achievement</text:span><text:span text:style-name="T268_56">s</text:span><text:span text:style-name="T268_57"><text:s/>of<text:s/>REINVENT<text:s/>in<text:s/>enabling<text:s/></text:span><text:span text:style-name="T268_58">cross-GoK</text:span><text:span text:style-name="T268_59"><text:s/></text:span><text:span text:style-name="T268_60">discussions<text:s/></text:span><text:span text:style-name="T268_61">on<text:s/>reforms</text:span><text:span text:style-name="T268_62">,<text:s/></text:span><text:span text:style-name="T268_63">in<text:s/></text:span><text:span text:style-name="T268_64">improving<text:s/>drafting<text:s/>processes<text:s/>and<text:s/>content<text:s/>in<text:s/></text:span><text:span text:style-name="T268_65">proposed</text:span><text:span text:style-name="T268_66"><text:s/>legislation</text:span><text:span text:style-name="T268_67">,<text:s/></text:span><text:span text:style-name="T268_68">in<text:s/></text:span><text:span text:style-name="T268_69">facilitating<text:s/></text:span><text:span text:style-name="T268_70">mutual<text:s/></text:span><text:span text:style-name="T268_71">NPS-IPOA<text:s/></text:span><text:span text:style-name="T268_72">understanding</text:span><text:span text:style-name="T268_73"><text:s/>and<text:s/>in<text:s/>building<text:s/>improved<text:s/>public-police<text:s/>relations<text:s/>in<text:s/>selected<text:s/>places</text:span><text:span text:style-name="T268_74">.<text:s/></text:span></text:p>
      <text:p text:style-name="P269"/>
      <text:p text:style-name="P270"><text:span text:style-name="T270_1">On<text:s/>the<text:s/>positive<text:s/>side,<text:s/>t</text:span><text:span text:style-name="T270_2">here<text:s/>is<text:s/></text:span><text:span text:style-name="T270_3">certainly</text:span><text:span text:style-name="T270_4"><text:s/></text:span><text:span text:style-name="T270_5">evidence<text:s/></text:span><text:span text:style-name="T270_6">from<text:s/>the<text:s/></text:span><text:span text:style-name="T270_7">review<text:s/>mission<text:s/></text:span><text:span text:style-name="T270_8">discussions<text:s/>with<text:s/></text:span><text:span text:style-name="T270_9">partners<text:s/>and<text:s/>counterpart<text:s/>officials<text:s/></text:span><text:span text:style-name="T270_10">that</text:span><text:span text:style-name="T270_11"><text:s/>REINVENT<text:s/>helped<text:s/>to<text:s/>shift<text:s/></text:span><text:span text:style-name="T270_12">community-</text:span><text:span text:style-name="T270_13">polic</text:span><text:span text:style-name="T270_14">e</text:span><text:span text:style-name="T270_15"><text:s/></text:span><text:span text:style-name="T270_16">practices<text:s/></text:span><text:span text:style-name="T270_17">in<text:s/>focus<text:s/>areas<text:s/>to<text:s/>address<text:s/>issues<text:s/></text:span><text:span text:style-name="T270_18">of<text:s/></text:span><text:span text:style-name="T270_19">community<text:s/>security,<text:s/>violent<text:s/>extremism,<text:s/>and<text:s/>election<text:s/>security</text:span><text:span text:style-name="T270_20">.<text:s/>There<text:s/>is<text:s/>also<text:s/>strong<text:s/>anecdotal<text:s/>evidence<text:s/>that<text:s/></text:span><text:span text:style-name="T270_21">trust<text:s/>between<text:s/>communities<text:s/>and<text:s/></text:span><text:span text:style-name="T270_22">the<text:s/>police</text:span><text:span text:style-name="T270_23"><text:s/>was<text:s/>fostered<text:s/>in<text:s/></text:span><text:span text:style-name="T270_24">multiple<text:s/>places</text:span><text:span text:style-name="T270_25">.<text:s/></text:span><text:span text:style-name="T270_26">While<text:s/>b</text:span><text:span text:style-name="T270_27">roadly<text:s/>it<text:s/></text:span><text:span text:style-name="T270_28">was<text:s/></text:span><text:span text:style-name="T270_29">not<text:s/>possible<text:s/>for<text:s/></text:span><text:span text:style-name="T270_30">AR</text:span><text:span text:style-name="T270_31"><text:s/>team<text:s/>to<text:s/>verify<text:s/>through<text:s/>data<text:s/>or<text:s/>through<text:s/>triangulation<text:s/>with<text:s/>non-project<text:s/>beneficiaries<text:s/>the<text:s/>reporting<text:s/>of<text:s/>Tetra<text:s/>Tech</text:span><text:span text:style-name="T270_32">,<text:s/></text:span><text:span text:style-name="T270_33">t</text:span><text:span text:style-name="T270_34">he<text:s/>reviewers<text:s/>heard<text:s/>from<text:s/></text:span><text:span text:style-name="T270_35">multiple<text:s/>interlocutors<text:s/>that<text:s/></text:span><text:span text:style-name="T270_36">new<text:s/>behaviours<text:s/>emerged<text:s/>among<text:s/>community<text:s/>members<text:s/>and<text:s/>officers<text:s/>that<text:s/>serve<text:s/>them</text:span><text:span text:style-name="T270_37">.<text:s/>This<text:s/>suggested<text:s/>that<text:s/>r</text:span><text:span text:style-name="T270_38">elationships<text:s/>between<text:s/>REINVENT<text:s/>target<text:s/>police<text:s/>stations</text:span><text:span text:style-name="T270_39">,<text:s/>NGAO<text:s/>(e.g.<text:s/>CSICs)</text:span><text:span text:style-name="T270_40"><text:s/>and<text:s/>communities<text:s/></text:span><text:span text:style-name="T270_41">evolved<text:s/>to</text:span><text:span text:style-name="T270_42"><text:s/></text:span><text:span text:style-name="T270_43">mutual<text:s/>understanding,<text:s/>even<text:s/></text:span><text:span text:style-name="T270_44">collaborative<text:s/>partnerships</text:span><text:span text:style-name="T270_45">.</text:span><text:span text:style-name="T270_46"><text:s/>It<text:s/>must<text:s/>not<text:s/>be<text:s/>underestimated<text:s/>how<text:s/>much<text:s/>relationship-building<text:s/>(requiring<text:s/>patience<text:s/>and<text:s/>skill)<text:s/>is<text:s/>required<text:s/>in<text:s/>the<text:s/>conceptualising,<text:s/>convening<text:s/>and<text:s/>facilitation<text:s/>of<text:s/>the<text:s/>kind<text:s/>of<text:s/>multi-stakeholders’<text:s/>forums<text:s/>necessary<text:s/>to<text:s/>achieve<text:s/>these<text:s/>shifts<text:s/>–<text:s/>from<text:s/>Tetra<text:s/>Tech,<text:s/>as<text:s/>well<text:s/>as<text:s/>up<text:s/>and<text:s/>down<text:s/>the<text:s/>delivery<text:s/>chain.</text:span></text:p>
      <text:p text:style-name="P271"/>
      <text:p text:style-name="P272"><text:span text:style-name="T272_1">Programme</text:span><text:span text:style-name="T272_2"><text:s/></text:span><text:span text:style-name="T272_3">documents<text:s/>report</text:span><text:span text:style-name="T272_4"><text:s/>that<text:s/>several<text:s/>of<text:s/>t</text:span><text:span text:style-name="T272_5">he</text:span><text:span text:style-name="T272_6"><text:s/>REINVENT<text:s/>supported</text:span><text:span text:style-name="T272_7"><text:s/>structures<text:s/></text:span><text:span text:style-name="T272_8">in<text:s/>priority<text:s/>counties<text:s/></text:span><text:span text:style-name="T272_9">are<text:s/>now<text:s/>locally<text:s/>owned<text:s/>and<text:s/></text:span><text:span text:style-name="T272_10">will</text:span><text:span text:style-name="T272_11"><text:s/>be<text:s/></text:span><text:span text:style-name="T272_12">self-sustaining,<text:s/>creating<text:s/>mechanisms<text:s/>that<text:s/>deliver<text:s/>tangible<text:s/>results.</text:span><text:span text:style-name="T272_13"><text:s/>Examples<text:s/>include<text:s/>community<text:s/>fora<text:s/>in<text:s/>Mikindani<text:s/>that<text:s/>have<text:s/>moved<text:s/>from<text:s/>confrontational<text:s/>interactions<text:s/>with<text:s/>police<text:s/>to<text:s/></text:span><text:span text:style-name="T272_14">joint<text:s/>decisions<text:s/>and<text:s/>a<text:s/>joint<text:s/>steering<text:s/>committee<text:s/>to<text:s/>oversee<text:s/>implementation.<text:s/></text:span><text:span text:style-name="T272_15">From</text:span><text:span text:style-name="T272_16"><text:s/>Likoni</text:span><text:span text:style-name="T272_17"><text:s/>(moving</text:span><text:span text:style-name="T272_18"><text:s/>from<text:s/>passive<text:s/>frustration<text:s/>to<text:s/>constructive<text:s/></text:span><text:span text:style-name="T272_19">problem<text:s/>solving<text:s/></text:span><text:span text:style-name="T272_20">on<text:s/>SGBV<text:s/>case<text:s/>management</text:span><text:span text:style-name="T272_21">)<text:s/>to<text:s/>Mombasa<text:s/>(</text:span><text:span text:style-name="T272_22">structured<text:s/>dialogue<text:s/>to<text:s/></text:span><text:span text:style-name="T272_23">hold<text:s/>a<text:s/>non-performing<text:s/>officer<text:s/>in<text:s/>charge<text:s/>to<text:s/>account),<text:s/>the<text:s/>programme<text:s/>enabled<text:s/>positive<text:s/>changes</text:span><text:span text:style-name="T272_24"><text:s/>of<text:s/>behaviour<text:s/>and<text:s/>practice)</text:span><text:span text:style-name="T272_25">.</text:span><text:span text:style-name="T272_26"><text:s/></text:span><text:span text:style-name="T272_27">By<text:s/></text:span><text:span text:style-name="T272_28">enabling</text:span><text:span text:style-name="T272_29"><text:s/>engagement<text:s/>structures</text:span><text:span text:style-name="T272_30"><text:s/>and<text:s/></text:span><text:span text:style-name="T272_31">new<text:s/>capabilities</text:span><text:span text:style-name="T272_32"><text:s/>at<text:s/>station<text:s/>level</text:span><text:span text:style-name="T272_33"><text:s/>(e.g.<text:s/>the<text:s/></text:span><text:span text:style-name="T272_34">Coast<text:s/>SEMA<text:s/>clinics)</text:span><text:span text:style-name="T272_35"><text:s/>and<text:s/></text:span><text:span text:style-name="T272_36">by<text:s/></text:span><text:span text:style-name="T272_37">influencing</text:span><text:span text:style-name="T272_38"><text:s/>police<text:s/>leadership,<text:s/>REINVENT<text:s/>helped</text:span><text:span text:style-name="T272_39"><text:s/>improved<text:s/>effectiveness</text:span><text:span text:style-name="T272_40"><text:s/>in<text:s/>various<text:s/>places.</text:span></text:p>
      <text:p text:style-name="P273"/>
      <text:p text:style-name="P274"><text:span text:style-name="T274_1">There<text:s/>is<text:s/>also<text:s/>good<text:s/>evidence<text:s/>that<text:s/></text:span><text:span text:style-name="T274_2">Kenyan<text:s/>authorities,<text:s/>including<text:s/>senior<text:s/>police,<text:s/>appreciate<text:s/>the<text:s/></text:span><text:span text:style-name="T274_3">support<text:s/>from<text:s/>REINVENT<text:s/>to<text:s/>facilitate<text:s/>police<text:s/>reforms</text:span><text:span text:style-name="T274_4"><text:s/></text:span><text:span text:style-name="T274_5">by</text:span><text:span text:style-name="T274_6"><text:s/></text:span><text:span text:style-name="T274_7">discreetly<text:s/></text:span><text:span text:style-name="T274_8">propos</text:span><text:span text:style-name="T274_9">ing</text:span><text:span text:style-name="T274_10"><text:s/>content<text:s/>and<text:s/></text:span><text:span text:style-name="T274_11">enabling<text:s/></text:span><text:span text:style-name="T274_12">a<text:s/>better<text:s/>implementation<text:s/>architecture</text:span><text:span text:style-name="T274_13">.<text:s/></text:span><text:span text:style-name="T274_14">The<text:s/>anecdotal<text:s/>evidence<text:s/>is<text:s/>that</text:span><text:span text:style-name="T274_15">,<text:s/>as<text:s/>with<text:s/>local<text:s/>and<text:s/>country<text:s/>efforts,</text:span><text:span text:style-name="T274_16"><text:s/></text:span><text:span text:style-name="T274_17">the<text:s/></text:span><text:span text:style-name="T274_18">bridging<text:s/>of<text:s/>stakeholders<text:s/></text:span><text:span text:style-name="T274_19">and<text:s/>the<text:s/></text:span><text:span text:style-name="T274_20">structured<text:s/></text:span><text:span text:style-name="T274_21">approach<text:s/>taken<text:s/></text:span><text:span text:style-name="T274_22">in<text:s/></text:span><text:span text:style-name="T274_23">these<text:s/></text:span><text:span text:style-name="T274_24">national<text:s/>level<text:s/>proce</text:span><text:span text:style-name="T274_25">s</text:span><text:span text:style-name="T274_26">ses<text:s/></text:span><text:span text:style-name="T274_27">(e.g.<text:s/></text:span><text:span text:style-name="T274_28">harmonisation<text:s/>of<text:s/>Administration<text:s/>Police<text:s/>Service<text:s/>(APS)<text:s/>and<text:s/>Kenya<text:s/>Police<text:s/>Service<text:s/>(KPS)<text:s/>command<text:s/>structures</text:span><text:span text:style-name="T274_29"><text:note text:note-class="footnote"><text:note-citation/><text:note-body><text:p text:style-name="P275"><text:span text:style-name="T275_1"><text:s/></text:span><text:span text:style-name="T275_2">This<text:s/>push<text:s/>for<text:s/></text:span><text:span text:style-name="T275_3">reduced<text:s/>duplication<text:s/>and<text:s/>enhanced<text:s/>operational<text:s/>efficiency<text:s/>came<text:s/>u</text:span><text:span text:style-name="T275_4">nder<text:s/>the<text:s/>Policy<text:s/>Framework<text:s/>for<text:s/>Reorganisation<text:s/>of<text:s/>the<text:s/>National<text:s/>Police<text:s/>Service</text:span><text:span text:style-name="T275_5">.</text:span></text:p></text:note-body></text:note></text:span><text:span text:style-name="T275_6">)<text:s/></text:span><text:span text:style-name="T275_7">has<text:s/>been<text:s/></text:span><text:span text:style-name="T275_8">advanced<text:s/>by<text:s/>REINVENT</text:span><text:span text:style-name="T275_9"><text:s/>inputs</text:span><text:span text:style-name="T275_10">.</text:span></text:p>
      <text:p text:style-name="P276"/>
      <table:table table:style-name="Table8">
        <table:table-column table:style-name="Column30"/>
        <table:table-row table:style-name="Row27">
          <table:table-cell table:style-name="Cell88">
            <text:p text:style-name="P277"><text:span text:style-name="T277_1">Police<text:s/>reform<text:s/>objectives</text:span></text:p>
            <text:p text:style-name="P278"/>
            <text:p text:style-name="P279"><text:span text:style-name="T279_1">The<text:s/>goal<text:s/>is<text:s/>to<text:s/>strengthen<text:s/>the<text:s/>National<text:s/>Police<text:s/>Service<text:s/>to<text:s/>deliver<text:s/>effective<text:s/>and<text:s/>efficient<text:s/>services.<text:s/>The<text:s/>strategic<text:s/>objectives<text:s/>are<text:s/>to:<text:s/></text:span></text:p>
            <text:p text:style-name="P280"/>
            <text:list text:style-name="LS17" xml:id="list34">
              <text:list-item>
                <text:p text:style-name="P281"><text:span text:style-name="T281_1">To<text:s/>increase<text:s/>capacity<text:s/>for<text:s/>internal<text:s/>and<text:s/>external<text:s/>accountability,<text:s/>transparency,<text:s/>and<text:s/>prevention<text:s/>of<text:s/>corruption</text:span></text:p>
              </text:list-item>
              <text:list-item>
                <text:p text:style-name="P282"><text:span text:style-name="T282_1">To<text:s/>strengthen<text:s/>policy,<text:s/>legislative<text:s/>and<text:s/>institutional<text:s/>framework</text:span></text:p>
              </text:list-item>
              <text:list-item>
                <text:p text:style-name="P283"><text:span text:style-name="T283_1">To<text:s/>develop<text:s/>a<text:s/>comprehensive<text:s/>framework<text:s/>for<text:s/>motivation<text:s/>for<text:s/>improvement<text:s/>of<text:s/>general<text:s/>welfare,<text:s/>terms<text:s/>and<text:s/>condition<text:s/>of<text:s/>service,<text:s/></text:span><text:bookmark-start text:name="_Int_1RciDoXe"/><text:span text:style-name="T283_2">work</text:span><text:bookmark-end text:name="_Int_1RciDoXe"/><text:span text:style-name="T283_3"><text:s/>and<text:s/>living<text:s/>environment</text:span></text:p>
              </text:list-item>
              <text:list-item>
                <text:p text:style-name="P284"><text:span text:style-name="T284_1">Development<text:s/>and<text:s/>implementation<text:s/>of<text:s/>modernization<text:s/>plan<text:s/>to<text:s/>improve<text:s/>operational<text:s/>preparedness,<text:s/>logistical<text:s/>capacity,<text:s/></text:span><text:bookmark-start text:name="_Int_xmeHxLpP"/><text:span text:style-name="T284_2">tooling</text:span><text:bookmark-end text:name="_Int_xmeHxLpP"/><text:span text:style-name="T284_3"><text:s/>and<text:s/>kitting</text:span></text:p>
              </text:list-item>
            </text:list>
            <text:p text:style-name="P285"/>
            <text:p text:style-name="P286"><text:span text:style-name="T286_1">Key<text:s/>results<text:s/>areas<text:s/>are<text:s/>categorised<text:s/>by:<text:s/></text:span></text:p>
            <text:list text:style-name="LS18" xml:id="list38">
              <text:list-item>
                <text:p text:style-name="P287"><text:span text:style-name="T287_1">Leadership,<text:s/></text:span><text:bookmark-start text:name="_Int_Hw1PeDiJ"/><text:span text:style-name="T287_2">oversight</text:span><text:bookmark-end text:name="_Int_Hw1PeDiJ"/><text:span text:style-name="T287_3"><text:s/>and<text:s/>accountability</text:span></text:p>
              </text:list-item>
              <text:list-item>
                <text:p text:style-name="P288"><text:span text:style-name="T288_1">Institutional<text:s/>capacity<text:s/>development</text:span></text:p>
              </text:list-item>
              <text:list-item>
                <text:p text:style-name="P289"><text:span text:style-name="T289_1">Human<text:s/>resource<text:s/>management<text:s/>and<text:s/>development</text:span></text:p>
              </text:list-item>
              <text:list-item>
                <text:p text:style-name="P290"><text:span text:style-name="T290_1">Operational<text:s/>Preparedness<text:s/>and<text:s/>logistical<text:s/>capacity</text:span></text:p>
              </text:list-item>
            </text:list>
            <text:p text:style-name="P291"/>
            <text:p text:style-name="P292"><text:span text:style-name="T292_1">Progress<text:s/>is<text:s/>tracked<text:s/>in<text:s/>terms<text:s/>of<text:s/>%<text:s/>implemented,<text:s/>%<text:s/>unimplemented<text:s/>and<text:s/>%<text:s/>ongoing<text:s/>across<text:s/>National<text:s/>Police<text:s/>Service,<text:s/>NPS<text:s/>Commission<text:s/>and<text:s/>the<text:s/>Independent<text:s/>Policing<text:s/>Oversight<text:s/>Authority<text:s/></text:span></text:p>
            <text:p text:style-name="P293"/>
          </table:table-cell>
        </table:table-row>
      </table:table>
      <text:p text:style-name="P294"/>
      <text:p text:style-name="P295"><text:span text:style-name="T295_1">While<text:s/>direct<text:s/>attribution<text:s/></text:span><text:span text:style-name="T295_2">at<text:s/>output<text:s/>level<text:s/>to<text:s/>REINVE</text:span><text:span text:style-name="T295_3">N</text:span><text:span text:style-name="T295_4">T<text:s/>is<text:s/>not<text:s/>possible,<text:s/>it<text:s/>is<text:s/>nonetheless<text:s/>positive<text:s/>for<text:s/>the<text:s/>programme<text:s/>to<text:s/>be<text:s/>associated<text:s/>with<text:s/>the<text:s/>following<text:s/>progress:</text:span></text:p>
      <text:list text:style-name="LS13" xml:id="list42">
        <text:list-item>
          <text:p text:style-name="P296"><text:span text:style-name="T296_1">There<text:s/>is<text:s/></text:span><text:bookmark-start text:name="_Int_4mU7un5d"/><text:span text:style-name="T296_2">high<text:s/>level</text:span><text:bookmark-end text:name="_Int_4mU7un5d"/><text:span text:style-name="T296_3">,<text:s/>state</text:span><text:span text:style-name="T296_4">,</text:span><text:span text:style-name="T296_5"><text:s/>and<text:s/>non-state<text:s/>attention<text:s/>to<text:s/>reviewing<text:s/>the<text:s/>terms<text:s/>and<text:s/>conditions<text:s/>of<text:s/>police<text:s/>service<text:s/>and<text:s/>other<text:s/>reforms</text:span></text:p>
        </text:list-item>
        <text:list-item>
          <text:p text:style-name="P297"><text:span text:style-name="T297_1">There<text:s/>is<text:s/>a<text:s/>formalised<text:s/>and<text:s/>structured<text:s/>Strategic<text:s/>Framework<text:s/>(SF)<text:s/>for<text:s/>Implementation<text:s/>of<text:s/>Reforms<text:s/>in<text:s/>the<text:s/>National<text:s/>Police<text:s/>Service<text:s/>under<text:s/>a<text:s/>presidentially<text:s/>appointed<text:s/></text:span><text:span text:style-name="T297_2">and<text:s/>gazetted<text:s/>National<text:s/>Steering<text:s/>Committee</text:span><text:span text:style-name="T297_3">.</text:span></text:p>
        </text:list-item>
        <text:list-item>
          <text:p text:style-name="P298"><text:span text:style-name="T298_1">There<text:s/>is<text:s/>an<text:s/>official<text:s/>tracking<text:s/>process<text:s/>to<text:s/>track<text:s/>and<text:s/>report<text:s/>implementation<text:s/>of<text:s/>reforms<text:s/>through<text:s/>a<text:s/>results<text:s/>framework<text:s/>at<text:s/>levels<text:s/>of<text:s/>reform<text:s/>objectives,<text:s/>activities,<text:s/>and<text:s/>outcome<text:s/>levels<text:s/>(e.g.<text:s/>achievement<text:s/>in<text:s/>completing<text:s/>an<text:s/>HR<text:s/>Audit<text:s/>and<text:s/>Compliance<text:s/>Framework<text:s/>but<text:s/>absence<text:s/>of<text:s/>baseline<text:s/>surveys<text:s/>due<text:s/>to<text:s/>lack<text:s/>of<text:s/>funding<text:s/>and/or<text:s/>delayed<text:s/>changes<text:s/>to<text:s/>legislation).</text:span><text:span text:style-name="T298_2"><text:s/>Given<text:s/>that<text:s/>the<text:s/>tracking<text:s/>tool<text:s/>for<text:s/>the<text:s/>Inter<text:s/>Agency<text:s/>Committee<text:s/>on<text:s/>Police<text:s/>Reforms<text:s/>was<text:s/>designed<text:s/>by<text:s/>REINVENT<text:s/>and<text:s/>used<text:s/>in<text:s/>quarterly<text:s/>review<text:s/>meetings,<text:s/>convene<text:s/>with<text:s/>programme<text:s/>support,<text:s/>it<text:s/>is<text:s/>reasonable<text:s/>to<text:s/>assess<text:s/>the<text:s/>tracking<text:s/>process<text:s/>would<text:s/>otherwise<text:s/>be<text:s/>unlikely<text:s/>to<text:s/>exist.</text:span></text:p>
        </text:list-item>
        <text:list-item>
          <text:p text:style-name="P299"><text:span text:style-name="T299_1">There<text:s/>are<text:s/>multiple<text:s/>policies<text:s/>and<text:s/>strategies<text:s/>that<text:s/>have<text:s/>been<text:s/>developed<text:s/>(</text:span><text:span text:style-name="T299_2">e.g.<text:s/>a</text:span><text:span text:style-name="T299_3"><text:s/>gender<text:s/>mainstreaming<text:s/>polic</text:span><text:span text:style-name="T299_4">y</text:span><text:span text:style-name="T299_5">)<text:s/>or<text:s/>are<text:s/>in<text:s/>draft<text:s/>(e.g.</text:span><text:span text:style-name="T299_6"><text:s/>on</text:span><text:span text:style-name="T299_7"><text:s/>ICT)<text:s/>in<text:s/>sub-areas<text:s/>of<text:s/>the<text:s/>framework<text:s/></text:span></text:p>
        </text:list-item>
        <text:list-item>
          <text:p text:style-name="P300"><text:span text:style-name="T300_1">There<text:s/>is<text:s/>candour<text:s/>in<text:s/>the<text:s/>NSC<text:s/>reporting,<text:s/>e.g.<text:s/>on<text:s/>how<text:s/>the<text:s/>IGP's<text:s/>appointment<text:s/>is<text:s/>by<text:s/>the<text:s/>President<text:s/>and<text:s/>not<text:s/>as<text:s/>originally<text:s/>envisaged<text:s/>by<text:s/>the<text:s/>NPS<text:s/>Act<text:s/>before<text:s/>its<text:s/>2014<text:s/>amendment.<text:s/></text:span><text:span text:style-name="T300_2">Also,</text:span><text:span text:style-name="T300_3"><text:s/>there<text:s/>is<text:s/>an<text:s/>explicit<text:s/>admission<text:s/>that<text:s/>the<text:s/>envisaged<text:s/>"change<text:s/>management<text:s/>plan"<text:s/>has<text:s/>not<text:s/>been<text:s/>developed,<text:s/>due<text:s/>to<text:s/>"lack<text:s/>of<text:s/>funding"</text:span><text:span text:style-name="T300_4">.</text:span></text:p>
        </text:list-item>
        <text:list-item>
          <text:p text:style-name="P301"><text:span text:style-name="T301_1">Significant<text:s/>improvements<text:s/>have<text:s/>been<text:s/>achieved<text:s/>on<text:s/>police<text:s/>salaries<text:s/>(argued<text:s/>to<text:s/>be<text:s/>a<text:s/>necessary<text:s/>step<text:s/>to<text:s/>tackle<text:s/>corruption)<text:s/>and<text:s/>living<text:s/>conditions<text:s/>as<text:s/>motivational<text:s/>factors<text:s/>for<text:s/>improving<text:s/>performance.</text:span></text:p>
        </text:list-item>
        <text:list-item>
          <text:p text:style-name="P302"><text:span text:style-name="T302_1">Psycho-social<text:s/>support<text:s/>has<text:s/>been<text:s/>introduced<text:s/>for<text:s/>police<text:s/>personnel<text:s/>who<text:s/>themselves<text:s/>suffer<text:s/>trauma<text:s/>(as<text:s/>personal<text:s/>financial<text:s/>burden)<text:s/>helping<text:s/>survivors<text:s/>of<text:s/>violence,<text:s/>notably<text:s/>SGBV<text:s/>(including<text:s/>'child<text:s/>defilement')<text:s/></text:span></text:p>
        </text:list-item>
        <text:list-item>
          <text:p text:style-name="P303"><text:span text:style-name="T303_1">New<text:s/>bills<text:s/>have<text:s/>been<text:s/>prepared<text:s/>for<text:s/>submission<text:s/>to<text:s/>Kenya's<text:s/>parliament<text:s/>on<text:s/>NPS,<text:s/>NPSC<text:s/>and<text:s/>IPOA</text:span></text:p>
        </text:list-item>
      </text:list>
      <text:p text:style-name="P304"/>
      <text:p text:style-name="P305"><text:span text:style-name="T305_1">Other<text:s/></text:span><text:bookmark-start text:name="_Int_gplX6kcp"/><text:span text:style-name="T305_2">very<text:s/>important</text:span><text:bookmark-end text:name="_Int_gplX6kcp"/><text:span text:style-name="T305_3"><text:s/>building<text:s/>blocks<text:s/></text:span><text:span text:style-name="T305_4">for<text:s/>nationwide<text:s/>change<text:s/></text:span><text:span text:style-name="T305_5">on<text:s/>which<text:s/></text:span><text:span text:style-name="T305_6">AR<text:s/></text:span><text:span text:style-name="T305_7">team<text:s/>was<text:s/>informed</text:span><text:span text:style-name="T305_8"><text:s/>(see<text:s/>also<text:s/>output<text:s/>2</text:span><text:span text:style-name="T305_9">)</text:span><text:span text:style-name="T305_10"><text:s/></text:span><text:span text:style-name="T305_11">included:</text:span></text:p>
      <text:list text:style-name="LS14" xml:id="list50">
        <text:list-item>
          <text:p text:style-name="P306"><text:span text:style-name="T306_1">Separation<text:s/>of<text:s/>(i)<text:s/>Community<text:s/>Policing<text:s/>from<text:s/>(ii)<text:s/>Gender<text:s/>and<text:s/>Children<text:s/>in<text:s/>what<text:s/>was<text:s/>previously<text:s/>a<text:s/>single<text:s/>directorate.<text:s/>This<text:s/>formally<text:s/>creates<text:s/>the<text:s/>opportunity<text:s/>for<text:s/>GoK/MoI/NPS<text:s/>to<text:s/>allocate<text:s/>budget<text:s/>to<text:s/>each.</text:span></text:p>
        </text:list-item>
        <text:list-item>
          <text:p text:style-name="P307"><text:span text:style-name="T307_1">Preparation<text:s/>of<text:s/>draft<text:s/></text:span><text:span text:style-name="T307_2">service<text:s/>standing<text:s/>orders<text:s/>(</text:span><text:span text:style-name="T307_3">SSOs</text:span><text:span text:style-name="T307_4">)</text:span><text:span text:style-name="T307_5"><text:s/>on<text:s/>SGBV<text:s/>survivor-related<text:s/>procedures<text:s/>and<text:s/>goals,<text:s/>and<text:s/></text:span><text:span text:style-name="T307_6">circulation</text:span><text:span text:style-name="T307_7"><text:s/>of<text:s/>a<text:s/>new<text:s/>SOP</text:span><text:span text:style-name="T307_8"><text:s/>for<text:s/>gender<text:s/>desks)</text:span><text:span text:style-name="T307_9"><text:s/>for<text:s/>the<text:s/>sensitive<text:s/>and<text:s/>proper<text:s/>handling<text:s/>of<text:s/>SGBV<text:s/>survivors</text:span></text:p>
        </text:list-item>
        <text:list-item>
          <text:p text:style-name="P308"><text:span text:style-name="T308_1">Technical<text:s/>expertise<text:s/>to<text:s/>guide<text:s/>the<text:s/>development<text:s/>of<text:s/>core<text:s/>accountability<text:s/>tools<text:s/>and<text:s/>embed<text:s/>professional<text:s/>standards<text:s/>within<text:s/>day-to-day<text:s/>practice<text:s/></text:span><text:span text:style-name="T308_2">of<text:s/>the<text:s/>police<text:s/>Internal<text:s/>Affairs<text:s/>Unit</text:span></text:p>
        </text:list-item>
        <text:list-item>
          <text:p text:style-name="P309"><text:span text:style-name="T309_1">Support<text:s/>to<text:s/>strengthen<text:s/>the<text:s/>capabilities<text:s/>of<text:s/>IPOA<text:s/>for<text:s/>collecting<text:s/>and<text:s/>processing<text:s/>complaints,<text:s/>as<text:s/>well<text:s/>as<text:s/>strengthening<text:s/>their<text:s/>institutional<text:s/>structure<text:s/>by<text:s/>creating<text:s/>and<text:s/>training<text:s/>a<text:s/>dedicated<text:s/>Monitoring<text:s/>Evaluation<text:s/>Research<text:s/>and<text:s/>Learning<text:s/>(MERL)<text:s/>team</text:span><text:span text:style-name="T309_2">.</text:span><text:span text:style-name="T309_3"><text:note text:note-class="footnote"><text:note-citation/><text:note-body><text:p text:style-name="P310"><text:span text:style-name="T310_1"><text:s/></text:span><text:span text:style-name="T310_2">Tetra</text:span><text:span text:style-name="T310_3"><text:s/></text:span><text:span text:style-name="T310_4">Tech</text:span><text:span text:style-name="T310_5"><text:s/>reports<text:s/>IPOA’s<text:s/>investigation<text:s/>efficiency<text:s/>to<text:s/>have<text:s/>increased<text:s/>from<text:s/>14.6<text:s/>percent<text:s/>to<text:s/>99.6<text:s/>percent<text:s/>and<text:s/>complaints<text:s/>nearly<text:s/>doubling<text:s/>to<text:s/>20,112.<text:s/></text:span></text:p></text:note-body></text:note></text:span><text:span text:style-name="T310_6"><text:s/></text:span><text:span text:style-name="T310_7">The<text:s/>numbers<text:s/>were<text:s/>presented<text:s/>in<text:s/>the<text:s/>IPOA<text:s/>board’s<text:s/>end<text:s/>of<text:s/>tenure<text:s/>report<text:s/>in<text:s/>2025,<text:s/>showing<text:s/>the<text:s/>programme’s<text:s/>impact<text:s/>on<text:s/>institutionalisation<text:s/>of<text:s/></text:span><text:span text:style-name="T310_8">progress<text:s/>monitoring.</text:span></text:p>
        </text:list-item>
      </text:list>
      <text:p text:style-name="P311"/>
      <text:p text:style-name="P312"><text:span text:style-name="T312_1">AR</text:span><text:span text:style-name="T312_2"><text:s/>team<text:s/>heard<text:s/>many<text:s/>statements<text:s/>and<text:s/>affirmations<text:s/>that<text:s/>trust<text:s/>and<text:s/>confidence<text:s/>is<text:s/>being<text:s/>transformed<text:s/>in<text:s/>REINVENT's<text:s/>target<text:s/>areas<text:s/>and<text:s/>that<text:s/>national<text:s/>reforms<text:s/>are<text:s/>progressing<text:s/>well.<text:s/>In<text:s/>particular:</text:span></text:p>
      <text:list text:style-name="LS14" xml:id="list54">
        <text:list-item>
          <text:p text:style-name="P313"><text:span text:style-name="T313_1">(Re)invigoration<text:s/>of<text:s/>formally<text:s/>created<text:s/>but<text:s/></text:span><text:bookmark-start text:name="_Int_DhHK1shX"/><text:span text:style-name="T313_2">largely<text:s/>inactive</text:span><text:bookmark-end text:name="_Int_DhHK1shX"/><text:span text:style-name="T313_3"><text:s/>community<text:s/>policing<text:s/>structures<text:s/>in<text:s/>a<text:s/>hierarchy<text:s/>that<text:s/>are<text:s/>built<text:s/>up<text:s/>from<text:s/>Ny</text:span><text:span text:style-name="T313_4">umba</text:span><text:span text:style-name="T313_5"><text:s/>Kumi<text:s/>'ten<text:s/>householders"<text:s/>groups<text:s/>through<text:s/>ward,<text:s/>sub-county,<text:s/>county</text:span><text:span text:style-name="T313_6">,</text:span><text:span text:style-name="T313_7"><text:s/>and<text:s/>regional<text:s/>levels</text:span></text:p>
        </text:list-item>
        <text:list-item>
          <text:p text:style-name="P314"><text:span text:style-name="T314_1">Support<text:s/>to<text:s/>make<text:s/></text:span><text:span text:style-name="T314_2">these<text:s/></text:span><text:span text:style-name="T314_3">GoK<text:s/>mechanisms<text:s/>actual<text:s/>fora<text:s/>for<text:s/>discussion<text:s/>and<text:s/>consultation<text:s/>for<text:s/>confidence-building,<text:s/>leading<text:s/>to<text:s/>reported<text:s/>transformation<text:s/>of<text:s/>mutual<text:s/>distrust,<text:s/>even<text:s/>enmity.<text:s/>In<text:s/>Nakuru,<text:s/>the<text:s/></text:span><text:span text:style-name="T314_4">AR<text:s/></text:span><text:span text:style-name="T314_5">team<text:s/>heard<text:s/>of<text:s/>previously<text:s/>No-Go<text:s/>neighbourhoods<text:s/>for<text:s/>day-to-day<text:s/>policing<text:s/>that<text:s/>were<text:s/></text:span><text:bookmark-start text:name="_Int_irSx2xCc"/><text:span text:style-name="T314_6">opened<text:s/>up</text:span><text:bookmark-end text:name="_Int_irSx2xCc"/><text:span text:style-name="T314_7"><text:s/>for<text:s/>productive<text:s/>engagement<text:s/>between<text:s/>local<text:s/>officers<text:s/>and<text:s/>youth.<text:s/>Young<text:s/>people<text:s/>and<text:s/>women,<text:s/>and<text:s/>later<text:s/>traders<text:s/>and<text:s/>other<text:s/></text:span><text:span text:style-name="T314_8">businesspeople</text:span><text:span text:style-name="T314_9">,<text:s/>were<text:s/>given<text:s/>a<text:s/>voice<text:s/>for<text:s/>the<text:s/>first<text:s/>time.<text:s/></text:span></text:p>
        </text:list-item>
        <text:list-item>
          <text:p text:style-name="P315"><text:span text:style-name="T315_1">Facilitated<text:s/>exchanges<text:s/>between<text:s/>NPS<text:s/>police<text:s/>officers<text:s/>and<text:s/>IPOA<text:s/>so<text:s/>each<text:s/>could<text:s/>understand<text:s/>each<text:s/>other's<text:s/>roles<text:s/>better<text:s/>and<text:s/>mutual<text:s/>antipathy<text:s/>could<text:s/>be<text:s/>lessened.</text:span><text:span text:style-name="T315_2"><text:note text:note-class="footnote"><text:note-citation/><text:note-body><text:p text:style-name="P316"><text:span text:style-name="T316_1"><text:s/>Unprecedented<text:s/>collaboration<text:s/>between<text:s/>IPOA<text:s/>and<text:s/>the<text:s/>NPS<text:s/>was<text:s/>evidenced<text:s/>in<text:s/>2024<text:s/>when<text:s/>a<text:s/>joint<text:s/>training<text:s/>of<text:s/>195<text:s/>sub-county<text:s/>commanders<text:s/>was<text:s/>jointly<text:s/>funded<text:s/>between<text:s/>the<text:s/>NPS<text:s/>and<text:s/>REINVENT<text:s/>to<text:s/>build<text:s/>more<text:s/>constructive<text:s/>mutual<text:s/>understanding.</text:span></text:p></text:note-body></text:note></text:span></text:p>
        </text:list-item>
        <text:list-item>
          <text:p text:style-name="P317"><text:span text:style-name="T317_1">P</text:span><text:span text:style-name="T317_2">rovided<text:s/>training,<text:s/>which<text:s/>involved<text:s/>NPS<text:s/>trainers<text:s/>and<text:s/>materials,<text:s/>promoted<text:s/>people-centred<text:s/>mindsets<text:s/>and</text:span><text:span text:style-name="T317_3"><text:s/>r</text:span><text:span text:style-name="T317_4">esourced</text:span><text:span text:style-name="T317_5"><text:s/>CSOs<text:s/>to<text:s/>deliver<text:s/>the<text:s/>training<text:s/>after<text:s/>the<text:s/></text:span><text:span text:style-name="T317_6">first-round</text:span><text:span text:style-name="T317_7"><text:s/>involvement<text:s/>of<text:s/>NPS<text:s/>trainers.</text:span></text:p>
        </text:list-item>
      </text:list>
      <text:p text:style-name="P318"/>
      <text:p text:style-name="P319"><text:span text:style-name="T319_1">The</text:span><text:span text:style-name="T319_2"><text:s/>national<text:s/>reforms<text:s/>measures<text:s/>are<text:s/></text:span><text:span text:style-name="T319_3">ongoing<text:s/></text:span><text:span text:style-name="T319_4">however</text:span><text:span text:style-name="T319_5">;</text:span><text:span text:style-name="T319_6"><text:s/>p</text:span><text:span text:style-name="T319_7">ublic<text:s/>trust<text:s/>remains<text:s/>low<text:s/>in<text:s/>the<text:s/>NPS.<text:s/></text:span><text:span text:style-name="T319_8">There<text:s/>are<text:s/>g</text:span><text:span text:style-name="T319_9">rounds<text:s/>for<text:s/>scepticism<text:s/>that<text:s/>legislative<text:s/>and<text:s/>policy<text:s/>development<text:s/>consultations<text:s/>will<text:s/>overcome<text:s/>the<text:s/>evolving<text:s/>political<text:s/>economy<text:s/>challenges<text:s/>confronting<text:s/>policing<text:s/></text:span><text:span text:style-name="T319_10">and<text:s/>accountability<text:s/></text:span><text:span text:style-name="T319_11">in<text:s/>Kenya,<text:s/>particularly<text:s/>in<text:s/>advance<text:s/>of<text:s/>the<text:s/>August<text:s/>2027<text:s/>elections.<text:s/></text:span></text:p>
      <text:p text:style-name="P320"/>
      <text:p text:style-name="P321"><text:span text:style-name="T321_1">On<text:s/>service<text:s/>delivery<text:s/>practices,<text:s/>t</text:span><text:span text:style-name="T321_2">here<text:s/>is<text:s/></text:span><text:span text:style-name="T321_3">neither<text:s/></text:span><text:span text:style-name="T321_4">quantitative<text:s/>or<text:s/>robustly<text:s/></text:span><text:span text:style-name="T321_5">tested</text:span><text:span text:style-name="T321_6"><text:s/>qualitative<text:s/>evidence<text:s/>of<text:s/>what<text:s/>the<text:s/>multiple<text:s/>different<text:s/>completed<text:s/>and/or<text:s/>partially<text:s/>completed<text:s/>steps<text:s/>add<text:s/>up<text:s/>to<text:s/>for<text:s/></text:span><text:span text:style-name="T321_7">sustainable<text:s/></text:span><text:span text:style-name="T321_8">positive<text:s/></text:span><text:span text:style-name="T321_9">change</text:span><text:span text:style-name="T321_10">.<text:s/></text:span><text:span text:style-name="T321_11">L</text:span><text:span text:style-name="T321_12">imited<text:s/>resourcing<text:s/></text:span><text:span text:style-name="T321_13">of<text:s/></text:span><text:span text:style-name="T321_14">police<text:s/>and<text:s/>minimal<text:s/>incentivisation<text:s/>of<text:s/>prioritisation<text:s/></text:span><text:span text:style-name="T321_15">appears<text:s/>to<text:s/>be<text:s/>a<text:s/>binding<text:s/>constraint<text:s/>on<text:s/>system-wide<text:s/>improvements</text:span><text:span text:style-name="T321_16"><text:s/></text:span><text:span text:style-name="T321_17">(e.g.<text:s/>for<text:s/>P3<text:s/>and<text:s/>Initial<text:s/>Report<text:s/>forms<text:s/>to<text:s/>be<text:s/>available<text:s/>free-of-charge<text:s/>to<text:s/>SGBV<text:s/>survivors<text:s/>who<text:s/>are<text:s/>willing<text:s/>and<text:s/>able<text:s/>to<text:s/>seek<text:s/>help<text:s/>from<text:s/>police<text:s/>and<text:s/>then<text:s/>hospital<text:s/>services).</text:span><text:span text:style-name="T321_18"><text:s/>Data<text:s/>collection<text:s/></text:span><text:span text:style-name="T321_19">and<text:s/>analytical<text:s/></text:span><text:span text:style-name="T321_20">practices<text:s/>have<text:s/>barely<text:s/>been<text:s/>shifted<text:s/></text:span><text:span text:style-name="T321_21">by<text:s/>REINVENT<text:s/>support,<text:s/>notwithstanding<text:s/></text:span><text:span text:style-name="T321_22">positive-looking<text:s/>recent<text:s/>initiatives<text:s/>like<text:s/>the<text:s/>Crime<text:s/>Clock<text:s/>in<text:s/></text:span><text:span text:style-name="T321_23">six</text:span><text:span text:style-name="T321_24"><text:s/>stations<text:s/>to<text:s/>which<text:s/>the<text:s/>programme<text:s/>provided<text:s/></text:span><text:span text:style-name="T321_25">the<text:s/>necessary<text:s/>IT<text:s/>equipment</text:span><text:span text:style-name="T321_26">.</text:span><text:span text:style-name="T321_27"><text:s/></text:span><text:span text:style-name="T321_28">There<text:s/>is,<text:s/>likewise,<text:s/>l</text:span><text:span text:style-name="T321_29">ittle<text:s/>evidence<text:s/>that<text:s/>skills<text:s/>development<text:s/>enhancements<text:s/>have<text:s/>been<text:s/>embedded<text:s/>in<text:s/>NPS<text:s/>systems,<text:s/>e.g.<text:s/>in<text:s/>the<text:s/>3</text:span><text:span text:style-name="T321_30">–</text:span><text:span text:style-name="T321_31">6</text:span><text:span text:style-name="T321_32">-</text:span><text:span text:style-name="T321_33">month<text:s/>period<text:s/>for<text:s/>promotion<text:s/>or<text:s/>in<text:s/>basic<text:s/>training<text:s/>for<text:s/>entry<text:s/>into<text:s/>the<text:s/>service.</text:span><text:span text:style-name="T321_34"><text:s/></text:span><text:bookmark-start text:name="_Int_XFpDkrqM"/><text:span text:style-name="T321_35">Rather<text:s/>the</text:span><text:bookmark-end text:name="_Int_XFpDkrqM"/><text:span text:style-name="T321_36"><text:s/>training<text:s/></text:span><text:span text:style-name="T321_37">under<text:s/>REINVENT<text:s/>seems<text:s/>to<text:s/>be<text:s/>programme<text:s/>dependent,<text:s/>often<text:s/>delivered<text:s/>through<text:s/>its<text:s/>funded<text:s/>partners.</text:span></text:p>
      <text:p text:style-name="P322"/>
      <text:p text:style-name="P323"><text:span text:style-name="T323_1"><text:s/></text:span><text:span text:style-name="T323_2">Notwithstanding</text:span><text:span text:style-name="T323_3"><text:s/>multiple<text:s/>challenges<text:s/>from<text:s/>resourcing<text:s/>to<text:s/></text:span><text:span text:style-name="T323_4">police<text:s/>obstruction<text:s/>and<text:s/>political<text:s/>interference</text:span><text:span text:style-name="T323_5"><text:s/>reported<text:s/>to<text:s/>the<text:s/>reviewers</text:span><text:span text:style-name="T323_6">,<text:s/></text:span><text:span text:style-name="T323_7">over</text:span><text:span text:style-name="T323_8"><text:s/>five<text:s/>years</text:span><text:span text:style-name="T323_9">,<text:s/></text:span><text:span text:style-name="T323_10">IPOA<text:s/></text:span><text:bookmark-start text:name="_Int_0cLG0tqf"/><text:span text:style-name="T323_11">considerably<text:s/>expand</text:span><text:span text:style-name="T323_12">ed</text:span><text:bookmark-end text:name="_Int_0cLG0tqf"/><text:span text:style-name="T323_13"><text:s/>its<text:s/>operations<text:s/>and<text:s/>reach</text:span><text:span text:style-name="T323_14"><text:s/>to<text:s/>better</text:span><text:span text:style-name="T323_15"><text:s/>hold<text:s/>police<text:s/>to<text:s/>account.<text:s/>IPOA<text:s/>increased<text:s/>their<text:s/>visits<text:s/>to<text:s/>police<text:s/>stations<text:s/>by<text:s/>86.2%<text:s/>between<text:s/>FY19/20<text:s/>(493)<text:s/>and<text:s/>FY23/24<text:s/>(918),<text:s/>and<text:s/>when<text:s/>taking<text:s/>the<text:s/>entire<text:s/>duration<text:s/>of<text:s/>the<text:s/>second<text:s/>IPOA<text:s/>board’s<text:s/>tenure<text:s/>(3,854<text:s/>visits)<text:s/>compared<text:s/>with<text:s/>the<text:s/>first<text:s/>(950<text:s/>visits),<text:s/>the<text:s/>increase<text:s/>stands<text:s/>at<text:s/>305%.</text:span><text:span text:style-name="T323_16"><text:s/></text:span></text:p>
      <text:p text:style-name="P324"/>
      <text:p text:style-name="P325"><text:span text:style-name="T325_1">Lessons<text:s/>learned<text:s/>through<text:s/>this<text:s/>output,<text:s/>and<text:s/>recommendations<text:s/>for<text:s/>future<text:s/>programming<text:s/></text:span></text:p>
      <text:p text:style-name="P326"/>
      <text:p text:style-name="P327"><text:span text:style-name="T327_1">L01:<text:s/>Kenyan<text:s/>institutions<text:s/>often<text:s/>face<text:s/>political<text:s/>and<text:s/>elite<text:s/>capture<text:s/>and<text:s/>interference<text:s/>meaning<text:s/>that<text:s/>strengthening<text:s/>institutions<text:s/>and<text:s/>seeing<text:s/>willingness<text:s/>at<text:s/>middle-management<text:s/>level<text:s/></text:span><text:span text:style-name="T327_2">does<text:s/>not</text:span><text:span text:style-name="T327_3"><text:s/>always<text:s/>translate<text:s/>to<text:s/>the<text:s/>leadership/executive/political<text:s/>levels.</text:span><text:span text:style-name="T327_4"><text:s/>Operating<text:s/>within<text:s/>the<text:s/>reform<text:s/>space<text:s/>in<text:s/>Kenya<text:s/>requires<text:s/>anticipation<text:s/>for<text:s/>when<text:s/>political<text:s/>interference<text:s/>may<text:s/>happen<text:s/>and<text:s/>pivoting<text:s/>work<text:s/>quickly<text:s/>when<text:s/>it<text:s/>does<text:s/>so<text:s/>that<text:s/>institutions<text:s/>are<text:s/>still<text:s/>protected<text:s/>and<text:s/>able<text:s/>to<text:s/>act<text:s/>as<text:s/>intended.<text:s/></text:span></text:p>
      <text:p text:style-name="P328"/>
      <text:p text:style-name="P329"><text:span text:style-name="T329_1">L02:<text:s/>Through<text:s/>the<text:s/>programme’s<text:s/>delivery,<text:s/>the<text:s/>assumption<text:s/>that<text:s/>local<text:s/>level/station<text:s/>level<text:s/>change<text:s/>requires<text:s/>national<text:s/>level<text:s/>buy-in<text:s/>and<text:s/>policy<text:s/>change<text:s/>has<text:s/>been<text:s/>challenged<text:s/>with<text:s/>targeted<text:s/>station<text:s/>level<text:s/>reforms<text:s/>receiving<text:s/>buy-in<text:s/>and<text:s/>traction.<text:s/></text:span><text:span text:style-name="T329_2">Furthermore,<text:s/>to<text:s/>gain<text:s/>traction<text:s/>for<text:s/>the<text:s/>implementation<text:s/>of<text:s/>national<text:s/>level<text:s/>reforms,<text:s/>they<text:s/>must<text:s/>be<text:s/>targeted<text:s/>and<text:s/>socialised<text:s/>at<text:s/>the<text:s/>station<text:s/>level<text:s/>and<text:s/>not<text:s/>just<text:s/>through<text:s/>national<text:s/>level<text:s/>structures<text:s/>and<text:s/>policies.<text:s/>Transformation<text:s/>happens<text:s/>at<text:s/>the<text:s/>station<text:s/>level<text:s/>and<text:s/>mentoring<text:s/>and<text:s/>influencing<text:s/>behaviour<text:s/>change<text:s/>at<text:s/>the<text:s/>senior<text:s/>level<text:s/>within<text:s/>stations<text:s/>has<text:s/>created<text:s/>champions<text:s/>for<text:s/>implementing<text:s/>reforms<text:s/>at<text:s/>the<text:s/>service<text:s/>delivery<text:s/>level.<text:s/></text:span></text:p>
      <text:p text:style-name="P330"/>
      <text:p text:style-name="P331"><text:span text:style-name="T331_1">L03:<text:s/>The<text:s/>NPS’s<text:s/>policy<text:s/>of<text:s/>staff<text:s/>transitions<text:s/>between<text:s/>roles,<text:s/>stations,<text:s/>and<text:s/>regions<text:s/>every<text:s/>three<text:s/>years<text:s/>presents<text:s/>a<text:s/>challenge<text:s/></text:span><text:span text:style-name="T331_2">and<text:s/>opportunity.<text:s/></text:span><text:span text:style-name="T331_3">Senior<text:s/>commitment<text:s/>from<text:s/>the<text:s/>NPS<text:s/>to<text:s/>prevent<text:s/>this<text:s/>from<text:s/>happening<text:s/>is<text:s/></text:span><text:span text:style-name="T331_4">welcome</text:span><text:span text:style-name="T331_5">.</text:span><text:span text:style-name="T331_6">There</text:span><text:span text:style-name="T331_7"><text:s/>is<text:s/>a<text:s/>challenge<text:s/></text:span><text:span text:style-name="T331_8">of<text:s/>knowledge<text:s/>retention<text:s/>and<text:s/>reform<text:s/>implementation<text:s/>at<text:s/>stations<text:s/>due<text:s/>to<text:s/>buy-in<text:s/>and<text:s/>traction<text:s/>sometimes<text:s/>being<text:s/>personality<text:s/>led.</text:span><text:span text:style-name="T331_9"><text:s/></text:span><text:span text:style-name="T331_10">Whilst<text:s/>this<text:s/>poses<text:s/>a<text:s/>risk<text:s/>that<text:s/>knowledge<text:s/>is<text:s/>lost<text:s/>at<text:s/>some<text:s/>stations,<text:s/>it<text:s/>can<text:s/>also<text:s/>present<text:s/>an<text:s/>advantage<text:s/>where<text:s/>officers<text:s/>take<text:s/>their<text:s/>skills<text:s/>learnt<text:s/>through<text:s/>REINVENT-delivered<text:s/>trainings<text:s/>and<text:s/>initiatives<text:s/>to<text:s/>other<text:s/>stations<text:s/>outside<text:s/>of<text:s/>the<text:s/>programme’s<text:s/>scope<text:s/>and<text:s/>promote<text:s/>better<text:s/>behaviours.<text:s/>To<text:s/>combat<text:s/>these<text:s/>risks,<text:s/>the<text:s/>NPS</text:span><text:span text:style-name="T331_11"><text:s/>could<text:s/></text:span><text:span text:style-name="T331_12">include<text:s/>training<text:s/>and<text:s/>curricula</text:span><text:span text:style-name="T331_13"><text:s/>at<text:s/>the<text:s/>very<text:s/>beginning<text:s/>of<text:s/>an<text:s/>officer’s<text:s/>journey<text:s/>through<text:s/>the<text:s/>NPS<text:s/>academy<text:s/>so<text:s/>that<text:s/>knowledge<text:s/>and<text:s/>behaviours<text:s/>are<text:s/>embedded<text:s/>in<text:s/>a<text:s/>recruit<text:s/>from<text:s/>their<text:s/>first<text:s/>role<text:s/>and<text:s/>they<text:s/>are<text:s/>able<text:s/>to<text:s/>take<text:s/>them<text:s/>forward<text:s/>through<text:s/>their<text:s/>career<text:s/>in<text:s/>the<text:s/>Service.</text:span></text:p>
      <text:p text:style-name="P332"/>
      <text:p text:style-name="P333"><text:span text:style-name="T333_1">L04<text:s/></text:span><text:span text:style-name="T333_2">Improved,<text:s/>persistent<text:s/>M&amp;E<text:s/>system<text:s/>design<text:s/>is<text:s/>essential<text:s/>from<text:s/>the<text:s/>start<text:s/>and<text:s/>requires<text:s/>nurturing<text:s/>throughout<text:s/>the<text:s/>lifecycle<text:s/>of<text:s/>a<text:s/>programme,<text:s/>especially<text:s/>over<text:s/>a<text:s/>programme<text:s/>of<text:s/>7<text:s/>year.</text:span><text:span text:style-name="T333_3">:<text:s/></text:span><text:span text:style-name="T333_4">For<text:s/>t</text:span><text:span text:style-name="T333_5">his<text:s/></text:span><text:span text:style-name="T333_6">Annual<text:s/>Review</text:span><text:span text:style-name="T333_7">,<text:s/>it<text:s/>was<text:s/>difficult<text:s/>to<text:s/>assess<text:s/>direct<text:s/>attribution<text:s/>of<text:s/>impact<text:s/>to<text:s/></text:span><text:span text:style-name="T333_8">work<text:s/>done<text:s/>through<text:s/></text:span><text:span text:style-name="T333_9">REINVENT</text:span><text:span text:style-name="T333_10">.<text:s/>This<text:s/></text:span><text:span text:style-name="T333_11">arises<text:s/>from<text:s/>the<text:s/>fact<text:s/>that<text:s/></text:span><text:span text:style-name="T333_12">the<text:s/>goals<text:s/>of<text:s/>police<text:s/></text:span><text:span text:style-name="T333_13">effectiveness<text:s/>and<text:s/>accountability<text:s/></text:span><text:span text:style-name="T333_14">are<text:s/>b</text:span><text:span text:style-name="T333_15">arely<text:s/>in<text:s/>REINVENT's<text:s/>sphere<text:s/>of<text:s/>direct<text:s/>influence,<text:s/>notwithstanding<text:s/>the<text:s/>resources<text:s/>(money,<text:s/>time</text:span><text:span text:style-name="T333_16">,</text:span><text:span text:style-name="T333_17"><text:s/>and<text:s/>effort)<text:s/>put<text:s/>in.<text:s/>There<text:s/>are<text:s/>multiple<text:s/>external<text:s/>factors<text:s/>illustrative<text:s/>of<text:s/></text:span><text:bookmark-start text:name="_Int_4GEm6baI"/><text:span text:style-name="T333_18">a<text:s/>highly<text:s/>complex</text:span><text:bookmark-end text:name="_Int_4GEm6baI"/><text:span text:style-name="T333_19"><text:s/>political<text:s/>economy<text:s/>of<text:s/>reform.</text:span><text:span text:style-name="T333_20"><text:s/></text:span><text:span text:style-name="T333_21">On<text:s/>the<text:s/>other<text:s/>side<text:s/>of<text:s/>the<text:s/>coin,<text:s/></text:span><text:span text:style-name="T333_22">it<text:s/>can<text:s/>be<text:s/>legitimately<text:s/>argued<text:s/>that<text:s/>the<text:s/>Police<text:s/>Reforms<text:s/>Working<text:s/>Group<text:s/>of<text:s/>27<text:s/>CSOs<text:s/>have<text:s/>been<text:s/>influential<text:s/>on<text:s/>reform<text:s/>progress<text:s/></text:span><text:span text:style-name="T333_23">over<text:s/>the<text:s/>same<text:s/>period</text:span><text:span text:style-name="T333_24">,<text:s/>making<text:s/>direct<text:s/>causal<text:s/>attribution<text:s/>to<text:s/>the<text:s/>programme<text:s/>difficult<text:s/>at<text:s/>output<text:s/>level</text:span><text:span text:style-name="T333_25">.<text:s/>Any<text:s/>future<text:s/>programme<text:s/>should<text:s/>reconsider<text:s/>whether<text:s/>"effective<text:s/>and<text:s/>accountable"<text:s/>police<text:s/></text:span><text:span text:style-name="T333_26">are</text:span><text:span text:style-name="T333_27"><text:s/>appropriate<text:s/>as<text:s/>an<text:s/>'output'<text:s/>result.<text:s/></text:span></text:p>
      <text:p text:style-name="P334"/>
      <text:p text:style-name="P335"><text:span text:style-name="T335_1">Recommendations</text:span><text:span text:style-name="T335_2">:<text:s/></text:span></text:p>
      <text:list text:style-name="LS15" xml:id="list58">
        <text:list-item>
          <text:p text:style-name="P336"><text:span text:style-name="T336_1">'Land’<text:s/>key<text:s/>measures<text:s/>supported<text:s/>over<text:s/>multiple<text:s/>years<text:s/>by<text:s/>REINVENT<text:s/>for<text:s/>agreed<text:s/>reforms<text:s/>but<text:s/>not<text:s/>yet<text:s/>quite<text:s/>'over<text:s/>the<text:s/>line'.</text:span><text:span text:style-name="T336_2"><text:s/></text:span><text:span text:style-name="T336_3"><text:note text:note-class="footnote"><text:note-citation/><text:note-body><text:p text:style-name="P337"><text:span text:style-name="T337_1"><text:s/>The<text:s/>National<text:s/>Steering<text:s/>Committee<text:s/>on<text:s/>policing<text:s/>reforms<text:s/>noted<text:s/>in<text:s/>its<text:s/>report<text:s/>in<text:s/>Oct<text:s/>2025<text:s/>that:<text:s/>"The<text:s/>review<text:s/>of<text:s/>standard<text:s/>operating<text:s/>procedures,<text:s/>including<text:s/>Service<text:s/>Standing<text:s/>Orders,<text:s/>“administrative<text:s/>orders,<text:s/>and<text:s/>unit<text:s/>manuals,<text:s/>has<text:s/>not<text:s/>advanced<text:s/>and<text:s/>remains<text:s/>pending,<text:s/>…demonstrating<text:s/>little<text:s/>to<text:s/>no<text:s/>progress".</text:span></text:p></text:note-body></text:note></text:span><text:span text:style-name="T337_2"><text:s/>Notable<text:s/>areas<text:s/>for<text:s/>finalisation<text:s/>include<text:s/></text:span><text:span text:style-name="T337_3">the<text:s/>review<text:s/>and<text:s/>subsequent<text:s/>operationalisation<text:s/>of<text:s/></text:span><text:span text:style-name="T337_4">key<text:s/>Service<text:s/>Standing<text:s/>Orders<text:s/>and<text:s/>feasible<text:s/>GOK/MoI/NPS-resourced<text:s/>roll-out<text:s/>plans<text:s/>for<text:s/>2<text:s/>additional<text:s/>POLICARE<text:s/>locations<text:s/>and<text:s/>crime-clock<text:s/>digitisation<text:s/>in<text:s/>an<text:s/>expanded<text:s/>set<text:s/>of<text:s/>locations.</text:span></text:p>
        </text:list-item>
        <text:list-item>
          <text:p text:style-name="P338"><text:span text:style-name="T338_1">Follow<text:s/>up<text:s/>on<text:s/>the<text:s/>development<text:s/>of<text:s/>oversight<text:s/>modules<text:s/>for<text:s/>NPS<text:s/>training<text:s/>and<text:s/>the<text:s/>"draft<text:s/>oversight<text:s/>curriculum<text:s/>module<text:s/>framework"</text:span><text:span text:style-name="T338_2"><text:note text:note-class="footnote"><text:note-citation/><text:note-body><text:p text:style-name="P339"><text:span text:style-name="T339_1"><text:s/>Page<text:s/>4<text:s/>of<text:s/>the<text:s/>NSC<text:s/>report.</text:span></text:p></text:note-body></text:note></text:span><text:span text:style-name="T339_2"><text:s/>or<text:s/>the<text:s/>development<text:s/>of<text:s/>vetting<text:s/>for<text:s/>National<text:s/>Police<text:s/>Reservists<text:s/>and<text:s/>any<text:s/>personnel<text:s/>brought<text:s/>into<text:s/>police<text:s/>ranks<text:s/>outside<text:s/>of<text:s/>the<text:s/>formal<text:s/>selection<text:s/>and<text:s/>training<text:s/>requirements.</text:span></text:p>
        </text:list-item>
      </text:list>
      <text:p text:style-name="P340"/>
      <text:list text:style-name="LS15" xml:id="list60">
        <text:list-item>
          <text:p text:style-name="P341"><text:span text:style-name="T341_1">Consider<text:s/>whether<text:s/>funding<text:s/>to<text:s/>the<text:s/>"change<text:s/>management<text:s/>plan"<text:s/>for<text:s/>"culture<text:s/>and<text:s/>attitudinal<text:s/>change"<text:s/>in<text:s/>the<text:s/>policing<text:s/>sector<text:s/>can<text:s/>either<text:s/>by<text:s/>(partially)<text:s/>provided<text:s/>or<text:s/>successfully<text:s/>advocated<text:s/>for<text:s/>by<text:s/>BHC<text:s/>in<text:s/>conjunction<text:s/>with<text:s/>a<text:s/>coalition<text:s/>of<text:s/>stakeholders.</text:span></text:p>
        </text:list-item>
      </text:list>
      <text:p text:style-name="P342"/>
      <text:list text:style-name="LS15" xml:id="list61">
        <text:list-item>
          <text:p text:style-name="P343"><text:span text:style-name="T343_1">Bring<text:s/>expertise<text:s/>to<text:s/>bear<text:s/>and<text:s/>advocacy<text:s/>coalitions<text:s/>together<text:s/>to<text:s/>try<text:s/>as<text:s/>far<text:s/>as<text:s/>possible<text:s/>to:</text:span></text:p>
          <text:list>
            <text:list-item>
              <text:p text:style-name="P344"><text:span text:style-name="T344_1">encourage<text:s/></text:span><text:span text:style-name="T344_2">GoK/MoI/NPS</text:span><text:span text:style-name="T344_3"><text:s/>to<text:s/>focus</text:span><text:span text:style-name="T344_4"><text:s/>budget<text:s/>resources<text:s/>into<text:s/>the<text:s/>roll-out<text:s/>of<text:s/>digitalisation<text:s/>(for,<text:s/>inter<text:s/>alia,<text:s/>SGBV<text:s/>data,<text:s/>Occurrence<text:s/>Book<text:s/>entries<text:s/>and<text:s/>firearms<text:s/>management)<text:s/>across<text:s/>policing<text:s/>entities.<text:s/>This<text:s/>is<text:s/>potentially<text:s/>transformative<text:s/>and<text:s/>will<text:s/>tackle<text:s/>continuing<text:s/>and<text:s/>major<text:s/>gaps<text:s/>in<text:s/>available<text:s/>analysable<text:s/>data</text:span></text:p>
            </text:list-item>
            <text:list-item>
              <text:p text:style-name="P345"><text:span text:style-name="T345_1">support</text:span><text:span text:style-name="T345_2"><text:s/>adequate<text:s/>formal<text:s/>budget<text:s/>allocations<text:s/>but<text:s/>also<text:s/>real-world<text:s/>budget<text:s/>utilisation<text:s/>to<text:s/>women<text:s/>and<text:s/>children<text:s/>services<text:s/>of<text:s/>NPS.<text:s/>A<text:s/>key<text:s/>step<text:s/>will<text:s/>be<text:s/>the<text:s/>formal<text:s/>adoption<text:s/>as<text:s/>soon<text:s/>as<text:s/>possible<text:s/>of<text:s/>the<text:s/>relevant<text:s/>SSOs.<text:s/>Equally<text:s/>important<text:s/>will<text:s/>be<text:s/>the<text:s/>sustainable<text:s/>drivers<text:s/>of<text:s/>the<text:s/>motivation<text:s/>necessary<text:s/>to<text:s/>sustain<text:s/>performance<text:s/>improvements:<text:s/>through<text:s/>performance<text:s/>contracts,<text:s/>a<text:s/>skilled<text:s/>and<text:s/></text:span><text:span text:style-name="T345_3">sufficiently<text:s/>resourced</text:span><text:span text:style-name="T345_4"><text:s/></text:span><text:span text:style-name="T345_5">inspection<text:s/>system<text:s/>(in<text:s/>NPS<text:s/>and<text:s/>by<text:s/>IPOA)<text:s/>as<text:s/>well<text:s/>as<text:s/>accountability<text:s/>for<text:s/>failings,<text:s/>not<text:s/>to<text:s/>mention<text:s/>misconduct.<text:s/></text:span></text:p>
            </text:list-item>
          </text:list>
        </text:list-item>
      </text:list>
      <text:p text:style-name="P346"/>
      <text:p text:style-name="P347"/>
      <table:table table:style-name="Table9"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row table:style-name="Row28">
          <table:table-cell table:style-name="Cell89">
            <text:p text:style-name="P348"><text:span text:style-name="T348_1">Output<text:s/>Number<text:s/>and<text:s/>Title<text:s/></text:span></text:p>
          </table:table-cell>
          <table:table-cell table:style-name="Cell90" table:number-columns-spanned="6">
            <text:p text:style-name="P349"><text:span text:style-name="T349_1">2.<text:s/>Strengthened<text:s/>agency<text:s/>of<text:s/>women<text:s/>and<text:s/>girls<text:s/>in<text:s/>peace,<text:s/>safety,<text:s/>and<text:s/>security<text:s/></text:span></text:p>
            <text:p text:style-name="P35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91">
            <text:p text:style-name="P351"><text:span text:style-name="T351_1">Output<text:s/>Score<text:s/></text:span></text:p>
          </table:table-cell>
          <table:table-cell table:style-name="Cell92" table:number-columns-spanned="6">
            <text:p text:style-name="P352"><text:span text:style-name="T352_1">A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93">
            <text:p text:style-name="P353"><text:span text:style-name="T353_1">Impact<text:s/>weighting<text:s/>(%)</text:span></text:p>
          </table:table-cell>
          <table:table-cell table:style-name="Cell94" table:number-columns-spanned="2">
            <text:p text:style-name="P354"><text:span text:style-name="T354_1">30%<text:s/></text:span></text:p>
          </table:table-cell>
          <table:covered-table-cell/>
          <table:table-cell table:style-name="Cell95" table:number-columns-spanned="2">
            <text:p text:style-name="P355"><text:span text:style-name="T355_1">Impact<text:s/>weighting<text:s/>revised<text:s/>since<text:s/>last<text:s/>AR?</text:span></text:p>
          </table:table-cell>
          <table:covered-table-cell/>
          <table:table-cell table:style-name="Cell96" table:number-columns-spanned="2">
            <text:p text:style-name="P356"><text:span text:style-name="T356_1">No</text:span></text:p>
          </table:table-cell>
          <table:covered-table-cell/>
        </table:table-row>
        <table:table-row table:style-name="Row31">
          <table:table-cell table:style-name="Cell97" table:number-columns-spanned="7">
            <text:p text:style-name="P357"/>
            <text:p text:style-name="P35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2">
          <table:table-cell table:style-name="Cell98" table:number-columns-spanned="2">
            <text:p text:style-name="P359"><text:span text:style-name="T359_1">Output<text:s/>Indicator<text:s/></text:span></text:p>
          </table:table-cell>
          <table:covered-table-cell/>
          <table:table-cell table:style-name="Cell99" table:number-columns-spanned="2">
            <text:p text:style-name="P360"><text:span text:style-name="T360_1">Final<text:s/>Logframe<text:s/>Target</text:span></text:p>
          </table:table-cell>
          <table:covered-table-cell/>
          <table:table-cell table:style-name="Cell100" table:number-columns-spanned="2">
            <text:p text:style-name="P361"><text:bookmark-start text:name="_Int_ORtOy6fz"/><text:span text:style-name="T361_1">Final<text:s/>Result</text:span><text:bookmark-end text:name="_Int_ORtOy6fz"/><text:span text:style-name="T361_2"><text:s/>Achieved</text:span></text:p>
          </table:table-cell>
          <table:covered-table-cell/>
        </table:table-row>
        <table:table-row table:style-name="Row33">
          <table:table-cell table:style-name="Cell101" table:number-columns-spanned="2">
            <text:p text:style-name="P362"><text:span text:style-name="T362_1">2.1:<text:s/></text:span><text:span text:style-name="T362_2">Progress<text:s/>towards<text:s/>gender<text:s/>policy<text:s/>and<text:s/>practice<text:s/>that<text:s/>strengthens<text:s/>the<text:s/>participation<text:s/>and<text:s/>leadership<text:s/>of<text:s/>women<text:s/>and<text:s/>girls<text:s/>in<text:s/>peace<text:s/>and<text:s/>security.<text:s/></text:span></text:p>
            <text:p text:style-name="P363"/>
          </table:table-cell>
          <table:covered-table-cell/>
          <table:table-cell table:style-name="Cell102" table:number-columns-spanned="2">
            <text:p text:style-name="P364"><text:span text:style-name="T364_1">Evidence<text:s/>of<text:s/>how<text:s/>REINVENT<text:s/>supported<text:s/>policies<text:s/>have<text:s/>or<text:s/>will<text:s/>contribute<text:s/>to<text:s/>enhancing<text:s/>agency<text:s/>of<text:s/>women<text:s/>and<text:s/>girls.<text:s/></text:span></text:p>
            <text:p text:style-name="P365"/>
          </table:table-cell>
          <table:covered-table-cell/>
          <table:table-cell table:style-name="Cell103" table:number-columns-spanned="2">
            <text:p text:style-name="P366"><text:span text:style-name="T366_1">Moderately<text:s/>did<text:s/>not<text:s/>meet<text:s/>expectations:<text:s/></text:span><text:span text:style-name="T366_2"><text:s/></text:span><text:span text:style-name="T366_3">There<text:s/>is<text:s/>good<text:s/>evidence<text:s/>that<text:s/>the<text:s/>programme<text:s/>has<text:s/>supported<text:s/>several<text:s/>initiatives<text:s/>and<text:s/>policies<text:s/>relating<text:s/>to<text:s/>the<text:s/>high</text:span><text:span text:style-name="T366_4">-</text:span><text:span text:style-name="T366_5">level<text:s/>goal<text:s/>of<text:s/>enhanced<text:s/>agency.<text:s/>There<text:s/>is<text:s/>weak<text:s/>evidence<text:s/>that<text:s/>these<text:s/>policies<text:s/>and/or<text:s/>action<text:s/>plans</text:span><text:span text:style-name="T366_6"><text:s/></text:span><text:span text:style-name="T366_7">will<text:s/>or<text:s/>already<text:s/>are<text:s/>contributing<text:s/>to<text:s/>enhancing<text:s/>it<text:s/>in<text:s/>practice</text:span></text:p>
            <text:p text:style-name="P367"/>
          </table:table-cell>
          <table:covered-table-cell/>
        </table:table-row>
        <table:table-row table:style-name="Row34">
          <table:table-cell table:style-name="Cell104" table:number-columns-spanned="2">
            <text:p text:style-name="P368"><text:span text:style-name="T368_1">2.2:<text:s/></text:span><text:span text:style-name="T368_2">Gender<text:s/>desks<text:s/>in<text:s/>target<text:s/>police<text:s/>stations<text:s/>demonstrating<text:s/>survivor-centred<text:s/>approaches<text:s/>in<text:s/>service<text:s/>delivery.<text:s/></text:span></text:p>
            <text:p text:style-name="P369"/>
          </table:table-cell>
          <table:covered-table-cell/>
          <table:table-cell table:style-name="Cell105" table:number-columns-spanned="2">
            <text:p text:style-name="P370"><text:span text:style-name="T370_1">75%<text:s/>of<text:s/>gender<text:s/>desk<text:s/>officers<text:s/>from<text:s/>target<text:s/>police<text:s/>stations<text:s/>reporting<text:s/>improved<text:s/>knowledge<text:s/>and<text:s/>uptake<text:s/>of<text:s/>SOPs<text:s/>and<text:s/>guidelines<text:s/></text:span></text:p>
            <text:p text:style-name="P371"><text:span text:style-name="T371_1">80%<text:s/>of<text:s/>police<text:s/>stations<text:s/>demonstrating<text:s/>uptake<text:s/>of<text:s/>survivor-centred<text:s/>approaches</text:span></text:p>
            <text:p text:style-name="P372"/>
            <text:p text:style-name="P373"><text:span text:style-name="T373_1">A<text:s/>blueprint<text:s/>for<text:s/>the<text:s/>establishment<text:s/>of<text:s/>a<text:s/>new<text:s/>POLICARE<text:s/>centre<text:s/>at<text:s/>2<text:s/>REINVENT<text:s/>target<text:s/>stations<text:s/>with<text:s/>commitment<text:s/>from<text:s/>NPS<text:s/>and<text:s/>County<text:s/>Government<text:s/></text:span></text:p>
          </table:table-cell>
          <table:covered-table-cell/>
          <table:table-cell table:style-name="Cell106" table:number-columns-spanned="2">
            <text:p text:style-name="P374"><text:span text:style-name="T374_1">M</text:span><text:span text:style-name="T374_2">et<text:s/>expectation</text:span><text:span text:style-name="T374_3">:<text:s/></text:span><text:span text:style-name="T374_4">As<text:s/>evidenced<text:s/>by<text:s/>REINVENT’s<text:s/>end<text:s/>of<text:s/>year<text:s/>survey,<text:s/>88.6%<text:s/>of<text:s/>respondents<text:s/>stated<text:s/>they<text:s/>had<text:s/>an<text:s/>improved<text:s/>knowledge,<text:s/>79.5%<text:s/>said<text:s/>they<text:s/>were<text:s/>now<text:s/>actively<text:s/>applying<text:s/>survivor-centred<text:s/>SOPs<text:s/>to<text:s/>their<text:s/>daily<text:s/>work.<text:s/></text:span></text:p>
            <text:p text:style-name="P375"/>
            <text:p text:style-name="P376"><text:span text:style-name="T376_1">Garissa<text:s/>and<text:s/>Embu<text:s/>have<text:s/>been<text:s/>identified<text:s/>as<text:s/>locations<text:s/>for<text:s/>a<text:s/>new<text:s/>POLICARE<text:s/>centre<text:s/>and<text:s/>have<text:s/>roadmaps<text:s/>to<text:s/>establish<text:s/>one<text:s/>in<text:s/>2026<text:s/>(though<text:s/>it<text:s/>is<text:s/>not<text:s/>sure<text:s/>the<text:s/>NPS<text:s/>investment<text:s/>will<text:s/>happen).<text:s/></text:span></text:p>
          </table:table-cell>
          <table:covered-table-cell/>
        </table:table-row>
        <table:table-row table:style-name="Row35">
          <table:table-cell table:style-name="Cell107" table:number-columns-spanned="2">
            <text:p text:style-name="P377"><text:span text:style-name="T377_1">2.3:<text:s/></text:span><text:span text:style-name="T377_2">Progress<text:s/>in<text:s/>the<text:s/>advocacy<text:s/>efforts<text:s/>for<text:s/>the<text:s/>transformation<text:s/>of<text:s/>Gender<text:s/>Desks<text:s/>to<text:s/>Gender<text:s/>Units<text:s/></text:span></text:p>
            <text:p text:style-name="P378"/>
          </table:table-cell>
          <table:covered-table-cell/>
          <table:table-cell table:style-name="Cell108" table:number-columns-spanned="2">
            <text:p text:style-name="P379"><text:span text:style-name="T379_1">Options<text:s/>paper<text:s/>on<text:s/>the<text:s/>transformation<text:s/>of<text:s/>gender<text:s/>desks<text:s/>to<text:s/>gender<text:s/>units.<text:s/></text:span></text:p>
            <text:p text:style-name="P380"><text:span text:style-name="T380_1">Commitments<text:s/>secured<text:s/>from<text:s/>decision<text:s/>makers<text:s/></text:span></text:p>
          </table:table-cell>
          <table:covered-table-cell/>
          <table:table-cell table:style-name="Cell109" table:number-columns-spanned="2">
            <text:p text:style-name="P381"><text:span text:style-name="T381_1">Met<text:s/>expectations</text:span><text:span text:style-name="T381_2">:<text:s/></text:span><text:span text:style-name="T381_3">Although<text:s/>advocacy<text:s/>efforts<text:s/>have<text:s/>not<text:s/>progressed<text:s/>to<text:s/>fruition<text:s/>of<text:s/>the<text:s/>transformation,<text:s/>an<text:s/>o</text:span><text:span text:style-name="T381_4">ptions<text:s/>paper<text:s/></text:span><text:span text:style-name="T381_5">was<text:s/>prepared<text:s/>and<text:s/></text:span><text:span text:style-name="T381_6">presented<text:s/>to<text:s/>NPS<text:s/>leadership<text:s/>after<text:s/></text:span><text:span text:style-name="T381_7">a<text:s/></text:span><text:span text:style-name="T381_8">conference<text:s/></text:span><text:span text:style-name="T381_9">was<text:s/></text:span><text:span text:style-name="T381_10">held<text:s/></text:span><text:span text:style-name="T381_11">to<text:s/></text:span><text:span text:style-name="T381_12">bring<text:s/>together<text:s/>key<text:s/>stakeholders</text:span><text:span text:style-name="T381_13">.<text:s/>Public<text:s/>commitments<text:s/>made<text:s/>by<text:s/>the<text:s/>DIG<text:s/>preceded<text:s/>his<text:s/>announcement<text:s/>to<text:s/>create<text:s/>the<text:s/>distinct<text:s/>Gender<text:s/>and<text:s/>Child<text:s/>Protection<text:s/>Directorate.</text:span><text:span text:style-name="T381_14"><text:s/></text:span><text:span text:style-name="T381_15"><text:line-break/></text:span><text:span text:style-name="T381_16">It<text:s/>should<text:s/>be<text:s/>noted<text:s/>that<text:s/>the<text:s/>target<text:s/>was<text:s/>set<text:s/>at<text:s/>a<text:s/>notably<text:s/>low<text:s/>(easy<text:s/>to<text:s/>attain)<text:s/>level<text:s/>in<text:s/>relation<text:s/>to<text:s/>magnitude<text:s/>of<text:s/>the<text:s/>result<text:s/>sought</text:span><text:span text:style-name="T381_17">.<text:s/>There<text:s/>was<text:s/>a<text:s/>substantial<text:s/>gap<text:s/>between<text:s/>the<text:s/>target<text:s/>and<text:s/>the<text:s/>result<text:s/>in<text:s/>relation<text:s/>to<text:s/>the<text:s/>indicator<text:s/>wording</text:span><text:span text:style-name="T381_18">.</text:span></text:p>
          </table:table-cell>
          <table:covered-table-cell/>
        </table:table-row>
      </table:table>
      <text:p text:style-name="P382"/>
      <text:p text:style-name="P383"><text:span text:style-name="T383_1">Briefly<text:s/>describe<text:s/>the<text:s/>output’s<text:s/>activities<text:s/>and<text:s/>achievements<text:s/>during<text:s/></text:span><text:span text:style-name="T383_2">th</text:span><text:span text:style-name="T383_3">e<text:s/>first<text:s/>7<text:s/>years</text:span><text:span text:style-name="T383_4"><text:s/>and</text:span><text:span text:style-name="T383_5"><text:s/>provide<text:s/>supporting<text:s/>narrative<text:s/>for<text:s/>the<text:s/>score.<text:s/></text:span></text:p>
      <text:p text:style-name="P384"><text:span text:style-name="T384_1">There<text:s/>is<text:s/>concrete<text:s/>evidence,<text:s/>and<text:s/>stakeholder<text:s/>appreciation<text:s/>for<text:s/>REINVENT</text:span><text:span text:style-name="T384_2">-</text:span><text:span text:style-name="T384_3">supported<text:s/>efforts<text:s/>to<text:s/></text:span><text:span text:style-name="T384_4">influence<text:s/>efforts<text:s/>and<text:s/>approaches<text:s/>to<text:s/>shape<text:s/>and<text:s/>promote<text:s/>the<text:s/>gender<text:s/>agenda<text:s/>at<text:s/>both<text:s/>institutional<text:s/>and<text:s/>local<text:s/>levels.<text:s/>However,<text:s/>as<text:s/>with<text:s/>output</text:span><text:span text:style-name="T384_5"> </text:span><text:span text:style-name="T384_6">1,<text:s/>significant<text:s/>issue</text:span><text:span text:style-name="T384_7">s<text:s/>arise<text:s/>from<text:s/></text:span></text:p>
      <text:list text:style-name="LS19" xml:id="list64">
        <text:list-item>
          <text:list>
            <text:list-item>
              <text:p text:style-name="P385"><text:span text:style-name="T385_1">S</text:span><text:span text:style-name="T385_2">ituating<text:s/>transformed<text:s/>‘agency’<text:s/>of<text:s/>women<text:s/>and<text:s/>girls<text:s/>at<text:s/></text:span><text:span text:style-name="T385_3">output</text:span><text:span text:style-name="T385_4"><text:s/>level<text:s/>for<text:s/>direct<text:s/>attribution<text:s/>to<text:s/>the<text:s/>programme</text:span><text:span text:style-name="T385_5">.<text:s/></text:span><text:span text:style-name="T385_6">This<text:s/>is<text:s/>because<text:s/>of<text:s/>the<text:s/>multiple<text:s/>external<text:s/>factors<text:s/>beyond<text:s/>the<text:s/>control<text:s/>of<text:s/>the<text:s/>programme<text:s/>that<text:s/>determine<text:s/>such<text:s/>agency.</text:span></text:p>
            </text:list-item>
            <text:list-item>
              <text:p text:style-name="P386"><text:span text:style-name="T386_1">T</text:span><text:span text:style-name="T386_2">he<text:s/></text:span><text:span text:style-name="T386_3">mismatch</text:span><text:span text:style-name="T386_4"><text:s/>between<text:s/>the<text:s/>result<text:s/>and<text:s/>the<text:s/>indi</text:span><text:span text:style-name="T386_5">c</text:span><text:span text:style-name="T386_6">ators<text:s/></text:span><text:span text:style-name="T386_7">and/or<text:s/>milestones<text:s/>articulated</text:span><text:span text:style-name="T386_8">.<text:s/></text:span><text:span text:style-name="T386_9">Improved<text:s/>g</text:span><text:span text:style-name="T386_10">ender<text:s/>policy<text:s/>may<text:s/>(and<text:s/>often<text:s/>does)<text:s/></text:span><text:span text:style-name="T386_11">not</text:span><text:span text:style-name="T386_12"><text:s/></text:span><text:span text:style-name="T386_13">strengthen<text:s/></text:span><text:span text:style-name="T386_14">meaningful</text:span><text:span text:style-name="T386_15"><text:s/>participation<text:s/>and<text:s/>leadership</text:span><text:span text:style-name="T386_16">.<text:s/>It<text:s/>may<text:s/>just<text:s/>amount<text:s/>to<text:s/>words<text:s/>not<text:s/></text:span><text:span text:style-name="T386_17">lived<text:s/>experience</text:span><text:span text:style-name="T386_18"><text:s/>and<text:s/>the<text:s/></text:span><text:span text:style-name="T386_19">milestones<text:s/>do<text:s/>not<text:s/>seek<text:s/>to<text:s/>explore<text:s/>shifts<text:s/>in<text:s/>“gender<text:s/>practice</text:span><text:span text:style-name="T386_20">.”</text:span><text:span text:style-name="T386_21"><text:s text:c="2"/></text:span><text:span text:style-name="T386_22">Improved<text:s/>knowledge<text:s/>of<text:s/>a<text:s/>new<text:s/>SOP<text:s/>is<text:s/>helpful<text:s/>but<text:s/>self-reporting<text:s/>of<text:s/>uptake<text:s/>proves<text:s/>little.<text:s/></text:span><text:span text:style-name="T386_23">Policare<text:s/>centres<text:s/></text:span><text:span text:style-name="T386_24">may<text:s/>be<text:s/>a<text:s/>start<text:s/>but<text:s/>demonstrate<text:s/>little<text:s/></text:span><text:span text:style-name="T386_25">per<text:s/>se<text:s/></text:span><text:span text:style-name="T386_26">about<text:s/>quality<text:s/>of<text:s/>survivor<text:s/>services<text:s/></text:span><text:span text:style-name="T386_27">and<text:s/>agency<text:s/>change.<text:s/>They<text:s/></text:span><text:span text:style-name="T386_28">remain</text:span><text:span text:style-name="T386_29"><text:s/>at<text:s/>the<text:s/>time<text:s/>of<text:s/>the<text:s/></text:span><text:span text:style-name="T386_30">AR</text:span><text:span text:style-name="T386_31"><text:s/>limited</text:span><text:span text:style-name="T386_32">,<text:s/>in<text:s/>practice,</text:span><text:span text:style-name="T386_33"><text:s/>to<text:s/></text:span><text:span text:style-name="T386_34">N</text:span><text:span text:style-name="T386_35">anyuki.</text:span></text:p>
            </text:list-item>
          </text:list>
        </text:list-item>
      </text:list>
      <text:p text:style-name="P387"/>
      <text:p text:style-name="P388"><text:span text:style-name="T388_1">There<text:s/>is<text:s/>anecdotal<text:s/>evidence<text:s/>that<text:s/>gender<text:s/>responsiveness<text:s/>has<text:s/>gained<text:s/>some<text:s/>traction<text:s/>within<text:s/>Government<text:s/>of<text:s/>Kenya<text:s/>(GoK)<text:s/>institutions,<text:s/>with<text:s/>REINVENT<text:s/>helping<text:s/>to<text:s/>institutionalise<text:s/>coordination<text:s/>mechanisms<text:s/>that<text:s/>keep<text:s/>gender,<text:s/>GBV<text:s/>and<text:s/>Women,<text:s/>Peace<text:s/>and<text:s/>Security<text:s/>(WPS)<text:s/>on<text:s/>policy<text:s/>and<text:s/>planning<text:s/>agendas.<text:s/>Building<text:s/>on<text:s/>its<text:s/>partnership<text:s/>with<text:s/>the<text:s/>National<text:s/>Gender<text:s/>and<text:s/>Equality<text:s/>Commission<text:s/>(NGEC),<text:s/>REINVENT<text:s/>supported<text:s/>the<text:s/>devolution<text:s/>of<text:s/>Gender<text:s/>Technical<text:s/>Working<text:s/>Groups<text:s/>(GTWGs)<text:s/>to<text:s/>county<text:s/>level<text:s/>to<text:s/>convene<text:s/>state<text:s/>and<text:s/>non-state<text:s/>actors<text:s/>around<text:s/>prevention<text:s/>and<text:s/>response<text:s/>to<text:s/>SGBV.<text:s/>At<text:s/>national<text:s/>level,<text:s/>it<text:s/>supported<text:s/>the<text:s/>State<text:s/>Department<text:s/>of<text:s/>Gender<text:s/>Affairs<text:s/>and<text:s/>Affirmative<text:s/>Action<text:s/>(SDfGAA)<text:s/>to<text:s/>expand<text:s/>and<text:s/>structure<text:s/>the<text:s/>Gender<text:s/>Sector<text:s/>Working<text:s/>Group<text:s/>(GSWG)<text:s/>into<text:s/>thematic<text:s/>working<text:s/>groups<text:s/>(including<text:s/>WPS,<text:s/>GBV,<text:s/>and<text:s/>Women<text:s/>in<text:s/>Leadership),<text:s/>with<text:s/>REINVENT<text:s/>taking<text:s/>leadership<text:s/>roles<text:s/>(including<text:s/>Vice-Chair<text:s/>of<text:s/>the<text:s/>WPS<text:s/>working<text:s/>group)<text:s/>and<text:s/>helping<text:s/>to<text:s/>convene<text:s/>WPS<text:s/>steering<text:s/>processes<text:s/>for<text:s/>K</text:span><text:span text:style-name="T388_2">enya<text:s/>National<text:s/>Action<text:s/>Plan<text:s/>i</text:span><text:span text:style-name="T388_3">mplementation<text:s/>and<text:s/>the<text:s/>development<text:s/>and<text:s/>launch<text:s/>of<text:s/>KNAP<text:s/>III.</text:span></text:p>
      <text:p text:style-name="P389"/>
      <text:p text:style-name="P390"><text:span text:style-name="T390_1">REINVENT<text:s/>also<text:s/>supported<text:s/>shifts<text:s/>in<text:s/>women’s<text:s/>participation<text:s/>in<text:s/>community<text:s/>decision-making<text:s/>structures<text:s/>that<text:s/>influence<text:s/>peace<text:s/>and<text:s/>security<text:s/>outcomes.<text:s/>It<text:s/>engaged<text:s/>councils<text:s/>of<text:s/>elders,<text:s/>religious<text:s/>leaders,<text:s/>women<text:s/></text:span><text:bookmark-start text:name="_Int_h5tqAdqw"/><text:span text:style-name="T390_2">leaders</text:span><text:bookmark-end text:name="_Int_h5tqAdqw"/><text:span text:style-name="T390_3"><text:s/>and<text:s/>local<text:s/>media<text:s/>to<text:s/>strengthen<text:s/>political<text:s/>participation<text:s/>and<text:s/>community-level<text:s/>advocacy<text:s/>for<text:s/>gender<text:s/>justice.<text:s/>Reported<text:s/>examples<text:s/>of<text:s/>change<text:s/>include<text:s/>the<text:s/>inclusion<text:s/>of<text:s/>a<text:s/>woman<text:s/>leader<text:s/>in<text:s/>the<text:s/>Luo<text:s/>Council<text:s/>of<text:s/>Elders,<text:s/>contributing<text:s/>to<text:s/>the<text:s/>application<text:s/>of<text:s/>a<text:s/>stronger<text:s/>gender<text:s/>lens<text:s/>and<text:s/>prioritisation<text:s/>of<text:s/>women’s<text:s/>rights;<text:s/>and,<text:s/>in<text:s/>Wajir,<text:s/>the<text:s/>introduction<text:s/>of<text:s/>women<text:s/>advisers<text:s/>within<text:s/>the<text:s/>Sultanate’s<text:s/>decision-making<text:s/>structures<text:s/>alongside<text:s/>the<text:s/>creation<text:s/>of<text:s/>a<text:s/>Women’s<text:s/>Council<text:s/>of<text:s/>Elders<text:s/>that<text:s/>continues<text:s/>to<text:s/>promote<text:s/>women’s<text:s/>political<text:s/>candidature<text:s/>and<text:s/>public<text:s/>awareness<text:s/>on<text:s/>electing<text:s/>women<text:s/>as<text:s/>a<text:s/>strategy<text:s/>to<text:s/>address<text:s/>SGBV<text:s/>and<text:s/>advance<text:s/>women’s<text:s/>interests.</text:span></text:p>
      <text:p text:style-name="P391"/>
      <text:p text:style-name="P392"><text:span text:style-name="T392_1">Intersecting<text:s/>with<text:s/></text:span><text:span text:style-name="T392_2">Output<text:s/>1,<text:s/>w</text:span><text:span text:style-name="T392_3">ithin<text:s/>the<text:s/>National<text:s/>Police<text:s/>Service<text:s/>(NPS),<text:s/>strengthened<text:s/>institutional<text:s/>ownership<text:s/>of<text:s/>SGBV<text:s/>response<text:s/></text:span><text:span text:style-name="T392_4">is<text:s/>reported</text:span><text:span text:style-name="T392_5">.<text:s/>At<text:s/>national<text:s/>level,<text:s/>REINVENT<text:s/>efforts<text:s/>contributed<text:s/>to<text:s/>the<text:s/>establishment<text:s/>of<text:s/>a<text:s/>standalone<text:s/>Gender<text:s/>directorate<text:s/>in<text:s/>2025</text:span><text:span text:style-name="T392_6"><text:s/></text:span><text:span text:style-name="T392_7">–<text:s/>critical<text:s/>for<text:s/></text:span><text:span text:style-name="T392_8">generating<text:s/>a<text:s/>distinct<text:s/>budget<text:s/>allocation.<text:s/>Also,<text:s/></text:span><text:span text:style-name="T392_9">the</text:span><text:span text:style-name="T392_10"><text:s/>POLICARE<text:s/></text:span><text:span text:style-name="T392_11">centre<text:s/>in<text:s/>Nanyuki<text:s/>(in<text:s/>a<text:s/>separate<text:s/>building<text:s/>established<text:s/>through<text:s/>separate<text:s/>UK<text:s/></text:span><text:span text:style-name="T392_12">support)</text:span><text:span text:style-name="T392_13"><text:s/>has<text:s/>been<text:s/>sustained<text:s/>as<text:s/>a<text:s/>possible<text:s/></text:span><text:span text:style-name="T392_14">blueprint<text:s/>and<text:s/>driver<text:s/>of<text:s/>wider<text:s/>change<text:s/>with<text:s/>dedicated<text:s/>staff<text:s/>(e.g.<text:s/>a<text:s/>police<text:s/>pyscho-social<text:s/>counsellor<text:s/>but<text:s/>not<text:s/>yet<text:s/>a<text:s/>medical<text:s/>doctor</text:span><text:span text:style-name="T392_15"><text:s/>who’d<text:s/>need<text:s/>to<text:s/>be<text:s/>assigned<text:s/>by<text:s/>the<text:s/>county’s<text:s/>health<text:s/>sector</text:span><text:span text:style-name="T392_16"><text:s/>and<text:s/>which<text:s/>may<text:s/>not<text:s/>be<text:s/>feasible<text:s/>given<text:s/>supply<text:s/>vs.<text:s/>demand<text:s/>in<text:s/>Kenya</text:span><text:span text:style-name="T392_17">)<text:s/>and<text:s/></text:span><text:span text:style-name="T392_18">relatively<text:s/>senior<text:s/>leadership</text:span><text:span text:style-name="T392_19">.<text:s/></text:span></text:p>
      <text:p text:style-name="P393"/>
      <text:p text:style-name="P394"><text:span text:style-name="T394_1">The<text:s/>review<text:s/>visit<text:s/>was<text:s/>able<text:s/>to<text:s/>triangulate<text:s/>in<text:s/>several<text:s/>supported<text:s/>police<text:s/>station<text:s/>that<text:s/>the<text:s/>new<text:s/>Standard<text:s/>Operating<text:s/>Procedure<text:s/>is<text:s/></text:span><text:span text:style-name="T394_2">visible<text:s/>in<text:s/>a<text:s/>way<text:s/>that<text:s/>a<text:s/>literate<text:s/>service<text:s/>seeker<text:s/>could<text:s/>refer<text:s/>to<text:s/>it.<text:s/>There<text:s/>was<text:s/>also<text:s/>strong<text:s/></text:span><text:span text:style-name="T394_3">appreciation<text:s/>of<text:s/>multiple<text:s/>officers<text:s/></text:span><text:span text:style-name="T394_4">about<text:s/>the</text:span><text:span text:style-name="T394_5"><text:s/>efforts<text:s/>to<text:s/>improve<text:s/></text:span><text:span text:style-name="T394_6">station-level<text:s/></text:span><text:span text:style-name="T394_7">survivor</text:span><text:span text:style-name="T394_8">-</text:span><text:span text:style-name="T394_9">centric<text:s/>mindsets</text:span><text:span text:style-name="T394_10">,<text:s/>although<text:s/>even<text:s/>in<text:s/>REINVENT-supported<text:s/>stations<text:s/>the<text:s/>resourcing<text:s/>of<text:s/>better<text:s/>services<text:s/></text:span><text:bookmark-start text:name="_Int_hBe8vW9I"/><text:span text:style-name="T394_11">appeared<text:s/>to<text:s/>be</text:span><text:bookmark-end text:name="_Int_hBe8vW9I"/><text:span text:style-name="T394_12"><text:s/>seriously<text:s/>constrained</text:span><text:span text:style-name="T394_13">.<text:s/></text:span></text:p>
      <text:p text:style-name="P395"/>
      <text:p text:style-name="P396"><text:span text:style-name="T396_1">Following<text:s/>Nanyuki’s<text:s/>POLICARE<text:s/>model,<text:s/>senior<text:s/>NPS<text:s/>leaders<text:s/></text:span><text:span text:style-name="T396_2">have<text:s/></text:span><text:span text:style-name="T396_3">endorsed<text:s/></text:span><text:span text:style-name="T396_4">important<text:s/>pathways<text:s/>for<text:s/></text:span><text:span text:style-name="T396_5">scale-up;<text:s/>a<text:s/>policy<text:s/>framework<text:s/>was<text:s/>embedded<text:s/>in<text:s/>the<text:s/>NPS<text:s/>Strategic<text:s/>Plan<text:s/>(2023–2027),<text:s/>with<text:s/>plans<text:s/>and<text:s/>indicative<text:s/>resourcing<text:s/>to<text:s/>establish<text:s/>additional<text:s/>centres<text:s/>by<text:s/>2027</text:span><text:span text:style-name="T396_6"><text:s/>for<text:s/>Embu<text:s/>and<text:s/>Garissa.<text:s/></text:span><text:span text:style-name="T396_7">It<text:s/>is<text:s/>reported<text:s/>also<text:s/>that<text:s/>a<text:s/>nationwide<text:s/>POLICARE<text:s/>training<text:s/>manual<text:s/>has<text:s/>been<text:s/>rolled<text:s/>out.<text:s/></text:span><text:span text:style-name="T396_8">REINVENT<text:s/>facilitated<text:s/>early-stage<text:s/>roadmaps<text:s/></text:span><text:span text:style-name="T396_9">for<text:s/>these</text:span><text:span text:style-name="T396_10">.<text:s/>In<text:s/>parallel,<text:s/>REINVENT<text:s/>developed<text:s/>and<text:s/>supported<text:s/>adoption<text:s/>of<text:s/>NPS<text:s/>SOPs<text:s/>(2019)<text:s/>and<text:s/>guidelines<text:s/>for<text:s/>Gender<text:s/>Desks</text:span><text:span text:style-name="T396_11">.<text:s/>It<text:s/>pushed<text:s/>for<text:s/></text:span><text:span text:style-name="T396_12">proposed<text:s/>Gender<text:s/>Units<text:s/>with<text:s/>dedicated<text:s/>investigative<text:s/>and<text:s/>victim-support<text:s/>capacity.<text:s/></text:span><text:span text:style-name="T396_13">The</text:span><text:span text:style-name="T396_14">se</text:span><text:span text:style-name="T396_15"><text:s/>are<text:s/></text:span><text:span text:style-name="T396_16">all<text:s/></text:span><text:span text:style-name="T396_17">signs<text:s/></text:span><text:span text:style-name="T396_18">that<text:s/>institutionalisation</text:span><text:span text:style-name="T396_19"><text:s/>of<text:s/>reforms<text:s/>to<text:s/>women<text:s/>and<text:s/>children<text:s/>services<text:s/></text:span><text:span text:style-name="T396_20">is<text:s/>beginning</text:span><text:span text:style-name="T396_21">.</text:span></text:p>
      <text:p text:style-name="P397"/>
      <text:p text:style-name="P398"><text:span text:style-name="T398_1">T</text:span><text:span text:style-name="T398_2">his<text:s/>evidence<text:s/>is<text:s/>best<text:s/>read<text:s/>as<text:s/></text:span><text:bookmark-start text:name="_Int_UWRi7fA8"/><text:span text:style-name="T398_3">possible<text:s/>momentum</text:span><text:bookmark-end text:name="_Int_UWRi7fA8"/><text:span text:style-name="T398_4"><text:s/>towards</text:span><text:span text:style-name="T398_5"><text:s/>enabling<text:s/>conditions<text:s/>for<text:s/>women’s<text:s/>and<text:s/>girls’<text:s/>agency<text:s/>(institutional<text:s/>coordination,<text:s/>policy<text:s/>frameworks,<text:s/>planned<text:s/>resourcing<text:s/>signals,<text:s/>and<text:s/>service-delivery<text:s/>mechanisms),<text:s/>rather<text:s/>than<text:s/>clear<text:s/>achievement<text:s/>of<text:s/>strengthened<text:s/>agency<text:s/>outcomes.<text:s/></text:span><text:span text:style-name="T398_6">Although<text:s/>it’s<text:s/>not<text:s/>yet<text:s/>clear<text:s/>whether<text:s/>these<text:s/>roles<text:s/>translated<text:s/>into<text:s/>greater<text:s/>influence<text:s/>over<text:s/>decisions<text:s/>or<text:s/>resources<text:s/>will<text:s/>sustain<text:s/>over<text:s/>time,<text:s/>the<text:s/>evidence<text:s/></text:span><text:span text:style-name="T398_7">point</text:span><text:span text:style-name="T398_8">s</text:span><text:span text:style-name="T398_9"><text:s/>to<text:s/>agency-related<text:s/>shifts—such<text:s/>as<text:s/>women<text:s/>taking<text:s/>formal<text:s/>advisory/leadership<text:s/>roles<text:s/>in<text:s/>community<text:s/>decision-making<text:s/>structures<text:s/>(e.g.,<text:s/>the<text:s/>inclusion<text:s/>of<text:s/>a<text:s/>woman<text:s/>leader<text:s/>in<text:s/>the<text:s/>Luo<text:s/>Council<text:s/>of<text:s/>Elders;<text:s/>women<text:s/>advisers<text:s/>within<text:s/>the<text:s/>Wajir<text:s/>Sultanate;<text:s/>and<text:s/>a<text:s/>Women’s<text:s/>Council<text:s/>of<text:s/>Elders<text:s/>promoting<text:s/>women’s<text:s/>candidature)—but.<text:s/></text:span><text:span text:style-name="T398_10">The<text:s/>example<text:s/>of<text:s/>Wajir<text:s/>Women’s<text:s/>Council<text:s/>does,<text:s/>however,<text:s/>indicate<text:s/>how<text:s/>the<text:s/>first<text:s/>women<text:s/>MCAs<text:s/>elected<text:s/>in<text:s/>Wajir<text:s/>were<text:s/>able<text:s/>to<text:s/>influence<text:s/>county<text:s/>budgeting<text:s/>decisions<text:s/>to<text:s/>secure<text:s/>a<text:s/>sustained<text:s/>increase<text:s/>in<text:s/>budget<text:s/>for<text:s/>GE</text:span><text:span text:style-name="T398_11">D</text:span><text:span text:style-name="T398_12">SI-specific<text:s/>initiatives.<text:s/>This<text:s/>emerged<text:s/>after<text:s/>REINVENT<text:s/>contributed<text:s/>training<text:s/>on<text:s/>election<text:s/>processes<text:s/>and<text:s/>gender<text:s/>responsive<text:s/>budgeting.</text:span></text:p>
      <text:p text:style-name="P399"/>
      <text:p text:style-name="P400"/>
      <text:p text:style-name="P401"><text:span text:style-name="T401_1">Lessons<text:s/>learned<text:s/>through<text:s/>this<text:s/>output,<text:s/>and<text:s/>recommendations<text:s/>for<text:s/>future<text:s/>programming<text:s/></text:span></text:p>
      <text:p text:style-name="P402"/>
      <text:p text:style-name="P403"><text:span text:style-name="T403_1">L01:<text:s/></text:span><text:span text:style-name="T403_2">B</text:span><text:span text:style-name="T403_3">uy-in<text:s/></text:span><text:span text:style-name="T403_4">from<text:s/>key<text:s/>officials<text:s/>is<text:s/></text:span><text:span text:style-name="T403_5">essential.<text:s/>There<text:s/>are<text:s/>no<text:s/>short-cuts<text:s/>to<text:s/>achieving<text:s/>it</text:span><text:span text:style-name="T403_6">.<text:s/></text:span><text:span text:style-name="T403_7">The<text:s/>efforts<text:s/>need<text:s/>constant<text:s/>renewal<text:s/>as<text:s/>post-holders<text:s/>change.<text:s/></text:span><text:span text:style-name="T403_8"><text:s/>By<text:s/>framing<text:s/>SGBV<text:s/>response<text:s/>as<text:s/>a<text:s/>legacy<text:s/>issue<text:s/>that<text:s/></text:span><text:span text:style-name="T403_9">leaders<text:s/></text:span><text:span text:style-name="T403_10">will<text:s/>be<text:s/>known<text:s/>for,<text:s/></text:span><text:span text:style-name="T403_11">REINVENT<text:s/>was<text:s/>able<text:s/>to<text:s/>build<text:s/></text:span><text:span text:style-name="T403_12">buy-in.<text:s/></text:span><text:span text:style-name="T403_13">However,<text:s/></text:span><text:span text:style-name="T403_14">notwithstanding<text:s/>the<text:s/>important<text:s/>progress<text:s/>achieved<text:s/>by<text:s/>TT,<text:s/></text:span><text:span text:style-name="T403_15">more<text:s/>work<text:s/>is<text:s/></text:span><text:span text:style-name="T403_16">needed</text:span><text:span text:style-name="T403_17"><text:s/>to<text:s/>ensure<text:s/>that<text:s/>the</text:span><text:span text:style-name="T403_18"><text:s/>formation<text:s/>of<text:s/>an<text:s/>independent<text:s/>Directorate<text:s/>of<text:s/>Gender<text:s/>and<text:s/>Children’s<text:s/>Protection<text:s/>and<text:s/>the<text:s/>start<text:s/>of<text:s/></text:span><text:span text:style-name="T403_19">a<text:s/>move<text:s/>to<text:s/></text:span><text:span text:style-name="T403_20">upgrad</text:span><text:span text:style-name="T403_21">e</text:span><text:span text:style-name="T403_22"><text:s/>the<text:s/>Gender<text:s/>Desks<text:s/>to<text:s/>Gender<text:s/>Units</text:span><text:span text:style-name="T403_23"><text:s/>transform<text:s/>the<text:s/>resourcing<text:s/>of,<text:s/>and<text:s/>approach<text:s/>to,<text:s/>women<text:s/>and<text:s/>children<text:s/>services<text:s/>in<text:s/>practice.</text:span></text:p>
      <text:p text:style-name="P404"/>
      <text:p text:style-name="P405"><text:span text:style-name="T405_1">L02:<text:s/>Kenya<text:s/>is<text:s/></text:span><text:span text:style-name="T405_2">characterised<text:s/>by<text:s/>strong<text:s/></text:span><text:span text:style-name="T405_3">patriarch</text:span><text:span text:style-name="T405_4">ie</text:span><text:span text:style-name="T405_5">s</text:span><text:span text:style-name="T405_6">,<text:s/>so<text:s/>how<text:s/>programmes<text:s/>engage<text:s/>with<text:s/>influential<text:s/>male<text:s/>actors<text:s/>is<text:s/>key<text:s/>to<text:s/>achieving<text:s/>gender<text:s/>inclusion<text:s/>and<text:s/>improved<text:s/>gender<text:s/>justice.<text:s/></text:span><text:span text:style-name="T405_7">REINVENT<text:s/>learned<text:s/>that<text:s/>to<text:s/>pass<text:s/></text:span><text:span text:style-name="T405_8">policy<text:s/>(</text:span><text:span text:style-name="T405_9">e.g.<text:s/>NPS’s<text:s/>Gender<text:s/>Policy)</text:span><text:span text:style-name="T405_10"><text:s/>or<text:s/>include<text:s/>women<text:s/>in<text:s/>decision-making<text:s/>spaces,<text:s/>male<text:s/>stakeholders<text:s/>had<text:s/>to<text:s/>be<text:s/>bought<text:s/>in<text:s/>to<text:s/>the<text:s/>ideas<text:s/>and<text:s/></text:span><text:span text:style-name="T405_11">engaged<text:s/>in<text:s/>feedback<text:s/>loops.<text:s/>This<text:s/>can<text:s/>help<text:s/>avoid<text:s/></text:span><text:span text:style-name="T405_12">perception</text:span><text:span text:style-name="T405_13">s</text:span><text:span text:style-name="T405_14"><text:s/>of<text:s/>the<text:s/>programme<text:s/>‘forcing’<text:s/>policy<text:s/>or<text:s/>change<text:s/>on<text:s/>to<text:s/>them,<text:s/>but<text:s/>that<text:s/>they<text:s/>were<text:s/>themselves<text:s/>were<text:s/>agents<text:s/>of<text:s/>change.<text:s/></text:span><text:span text:style-name="T405_15">Even<text:s/>if<text:s/>t</text:span><text:span text:style-name="T405_16">h</text:span><text:span text:style-name="T405_17">is<text:s/>does<text:s/>not<text:s/>guarantee<text:s/>policy<text:s/>implementation</text:span><text:span text:style-name="T405_18"><text:s/></text:span><text:span text:style-name="T405_19">(pending<text:s/>in<text:s/>NPS),<text:s/>the<text:s/></text:span><text:span text:style-name="T405_20">engagement<text:s/>is<text:s/>key<text:s/>to<text:s/>setting<text:s/>the<text:s/>right<text:s/>foundations.</text:span></text:p>
      <text:p text:style-name="P406"/>
      <text:p text:style-name="P407"><text:span text:style-name="T407_1">L0</text:span><text:span text:style-name="T407_2">3</text:span><text:span text:style-name="T407_3">:<text:s/></text:span><text:span text:style-name="T407_4">Without<text:s/>d</text:span><text:span text:style-name="T407_5">ata<text:s/></text:span><text:span text:style-name="T407_6">as<text:s/></text:span><text:span text:style-name="T407_7">evidence</text:span><text:span text:style-name="T407_8">,<text:s/>it<text:s/>is<text:s/>hard<text:s/>to<text:s/>judge<text:s/></text:span><text:span text:style-name="T407_9">the<text:s/>degree<text:s/>of<text:s/>change<text:s/>that<text:s/>has<text:s/>been<text:s/>achieved</text:span><text:span text:style-name="T407_10">:</text:span><text:span text:style-name="T407_11"><text:s/></text:span><text:span text:style-name="T407_12">O</text:span><text:span text:style-name="T407_13">n</text:span><text:span text:style-name="T407_14"><text:s/>the<text:s/>question<text:s/>of<text:s/>improved<text:s/></text:span><text:span text:style-name="T407_15">SGBV<text:s/>response,<text:s/></text:span><text:span text:style-name="T407_16">key<text:s/></text:span><text:span text:style-name="T407_17">evidence<text:s/>is<text:s/>not<text:s/>available.<text:s/>Such<text:s/></text:span><text:span text:style-name="T407_18">data<text:s/></text:span><text:span text:style-name="T407_19">would<text:s/>include<text:s/>more<text:s/>survivors<text:s/>choosing<text:s/>to<text:s/>report<text:s/>and<text:s/>seek<text:s/>services;<text:s/>timely<text:s/>and<text:s/>completed<text:s/>referrals<text:s/>from<text:s/>police<text:s/>to<text:s/>health,<text:s/>legal<text:s/>aid<text:s/>and<text:s/>protection<text:s/>services;<text:s/>improved<text:s/>case<text:s/>progression<text:s/>(e.g.,<text:s/>investigations<text:s/>initiated,<text:s/>files<text:s/>forwarded,<text:s/>prosecutions<text:s/>pursued)<text:s/>and<text:s/>survivor<text:s/>satisfaction<text:s/>with<text:s/>respectful<text:s/>treatment;<text:s/>reduced<text:s/>retaliation<text:s/>or<text:s/>drop-out;<text:s/>and<text:s/>women<text:s/>and<text:s/>girls<text:s/>using<text:s/>improved<text:s/>access<text:s/>to<text:s/>justice<text:s/>and<text:s/>protection<text:s/>to<text:s/>make<text:s/>and<text:s/>act<text:s/>on<text:s/>their<text:s/>own<text:s/>choices<text:s/>(e.g.,<text:s/>leaving<text:s/>unsafe<text:s/>situations,<text:s/>claiming<text:s/>compensation,<text:s/>participating<text:s/>safely<text:s/>in<text:s/>community<text:s/>mediation<text:s/>or<text:s/>local<text:s/>peace<text:s/>processes).</text:span></text:p>
      <text:p text:style-name="P408"/>
      <text:p text:style-name="P409"><text:span text:style-name="T409_1">Recommendations</text:span><text:span text:style-name="T409_2">:<text:s/></text:span></text:p>
      <text:p text:style-name="P410"><text:span text:style-name="T410_1">As<text:s/>noted<text:s/>above<text:s/>for<text:s/>output<text:s/>1,<text:s/></text:span><text:span text:style-name="T410_2">a<text:s/>key<text:s/>consideration<text:s/>for<text:s/>BHC<text:s/>now<text:s/>should<text:s/>be<text:s/>whether<text:s/>to<text:s/>invest<text:s/>in<text:s/>the<text:s/>further<text:s/>deployment<text:s/>of<text:s/>resources<text:s/>(</text:span><text:span text:style-name="T410_3">to<text:s/>provide<text:s/></text:span><text:span text:style-name="T410_4">policing<text:s/></text:span><text:span text:style-name="T410_5">expertise<text:s/>and<text:s/></text:span><text:span text:style-name="T410_6">strengthen<text:s/></text:span><text:span text:style-name="T410_7">advocacy<text:s/>coalitions</text:span><text:span text:style-name="T410_8">)</text:span><text:span text:style-name="T410_9"><text:s/>to<text:s/>try<text:s/>as<text:s/>far<text:s/>as<text:s/>possible<text:s/>to:</text:span></text:p>
      <text:list text:style-name="LS20" xml:id="list66">
        <text:list-item>
          <text:p text:style-name="P411"><text:span text:style-name="T411_1">Support</text:span><text:span text:style-name="T411_2"><text:s/>GoK/MoI/NPS<text:s/></text:span><text:span text:style-name="T411_3">to<text:s/>mobilise<text:s/></text:span><text:span text:style-name="T411_4">budget<text:s/>resources</text:span><text:span text:style-name="T411_5"><text:s/>for<text:s/>the<text:s/>roll-out<text:s/>of<text:s/>a<text:s/>system<text:s/>of<text:s/>Gender<text:s/>Units<text:s/></text:span><text:span text:style-name="T411_6">shaped<text:s/>and<text:s/>supervised<text:s/>by<text:s/>the<text:s/>new<text:s/>NPS<text:s/>gender<text:s/>directorate</text:span></text:p>
        </text:list-item>
        <text:list-item>
          <text:p text:style-name="P412"><text:span text:style-name="T412_1">Influence<text:s/>the<text:s/>NPS<text:s/>training<text:s/>system<text:s/>for<text:s/>police<text:s/>who<text:s/>must<text:s/>address<text:s/>and<text:s/>respond<text:s/>to<text:s/>gender-based<text:s/>violence</text:span></text:p>
        </text:list-item>
        <text:list-item>
          <text:p text:style-name="P413"><text:span text:style-name="T413_1">Support<text:s/>the<text:s/>oversight<text:s/>of<text:s/>gender-related<text:s/>police<text:s/>services<text:s/>(standards,<text:s/></text:span><text:bookmark-start text:name="_Int_fAW6HIF2"/><text:span text:style-name="T413_2">practices</text:span><text:bookmark-end text:name="_Int_fAW6HIF2"/><text:span text:style-name="T413_3"><text:s/>and<text:s/>supervision)<text:s/>by<text:s/>IPOA</text:span></text:p>
        </text:list-item>
      </text:list>
      <text:p text:style-name="P414"/>
      <text:p text:style-name="P415"><text:span text:style-name="T415_1"><text:s/></text:span></text:p>
      <table:table table:style-name="Table10"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row table:style-name="Row36">
          <table:table-cell table:style-name="Cell110" table:number-columns-spanned="2">
            <text:p text:style-name="P416"><text:span text:style-name="T416_1">Output<text:s/>Number<text:s/>and<text:s/>Title<text:s text:c="2"/></text:span></text:p>
          </table:table-cell>
          <table:covered-table-cell/>
          <table:table-cell table:style-name="Cell111" table:number-columns-spanned="4">
            <text:p text:style-name="P417"><text:span text:style-name="T417_1">3.<text:s/></text:span><text:span text:style-name="T417_2">Intra<text:s/>and<text:s/>inter<text:s/>institutional<text:s/>commitment<text:s/>to<text:s/>address<text:s/>the<text:s/>root<text:s/>causes<text:s/>and<text:s/>drivers<text:s/>of<text:s/>conflict<text:s/>and<text:s/>violence.</text:span></text:p>
          </table:table-cell>
          <table:covered-table-cell/>
          <table:covered-table-cell/>
          <table:covered-table-cell/>
        </table:table-row>
        <table:table-row table:style-name="Row37">
          <table:table-cell table:style-name="Cell112" table:number-columns-spanned="2">
            <text:p text:style-name="P418"><text:span text:style-name="T418_1">Output<text:s/>Score<text:s text:c="2"/></text:span></text:p>
          </table:table-cell>
          <table:covered-table-cell/>
          <table:table-cell table:style-name="Cell113" table:number-columns-spanned="4">
            <text:p text:style-name="P419"><text:span text:style-name="T419_1">A</text:span></text:p>
          </table:table-cell>
          <table:covered-table-cell/>
          <table:covered-table-cell/>
          <table:covered-table-cell/>
        </table:table-row>
        <table:table-row table:style-name="Row38">
          <table:table-cell table:style-name="Cell114" table:number-columns-spanned="2">
            <text:p text:style-name="P420"><text:span text:style-name="T420_1">Impact<text:s/>weighting<text:s/>(%)<text:s/></text:span></text:p>
          </table:table-cell>
          <table:covered-table-cell/>
          <table:table-cell table:style-name="Cell115" table:number-columns-spanned="2">
            <text:p text:style-name="P421"><text:span text:style-name="T421_1">15%</text:span></text:p>
          </table:table-cell>
          <table:covered-table-cell/>
          <table:table-cell table:style-name="Cell116">
            <text:p text:style-name="P422"><text:span text:style-name="T422_1">Impact<text:s/>weighting<text:s/>revised<text:s/>since<text:s/>last<text:s/>AR?<text:s/></text:span></text:p>
          </table:table-cell>
          <table:table-cell table:style-name="Cell117">
            <text:p text:style-name="P423"><text:span text:style-name="T423_1">No</text:span></text:p>
          </table:table-cell>
        </table:table-row>
        <table:table-row table:style-name="Row39">
          <table:table-cell table:style-name="Cell118" table:number-columns-spanned="6">
            <text:p text:style-name="P424"><text:span text:style-name="T424_1"><text:s/></text:span></text:p>
            <text:p text:style-name="P425"><text:span text:style-name="T425_1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0">
          <table:table-cell table:style-name="Cell119">
            <text:p text:style-name="P426"><text:span text:style-name="T426_1">Output<text:s/>Indicator<text:s text:c="2"/></text:span></text:p>
          </table:table-cell>
          <table:table-cell table:style-name="Cell120" table:number-columns-spanned="2">
            <text:p text:style-name="P427"><text:span text:style-name="T427_1">Final<text:s/>Logframe<text:s/>Target<text:s/></text:span></text:p>
          </table:table-cell>
          <table:covered-table-cell/>
          <table:table-cell table:style-name="Cell121" table:number-columns-spanned="3">
            <text:p text:style-name="P428"><text:bookmark-start text:name="_Int_XlzgXbuP"/><text:span text:style-name="T428_1">Final<text:s/>Result</text:span><text:bookmark-end text:name="_Int_XlzgXbuP"/><text:span text:style-name="T428_2"><text:s/>Achieved<text:s/></text:span></text:p>
          </table:table-cell>
          <table:covered-table-cell/>
          <table:covered-table-cell/>
        </table:table-row>
        <table:table-row table:style-name="Row41">
          <table:table-cell table:style-name="Cell122">
            <text:p text:style-name="P429"><text:span text:style-name="T429_1"><text:s/>3.1<text:s/>Progress<text:s/>towards<text:s/>the<text:s/>strengthening<text:s/>of<text:s/>existing<text:s/>strategies<text:s/>and<text:s/>frameworks<text:s/>to<text:s/>better<text:s/>prevent<text:s/>and<text:s/></text:span><text:span text:style-name="T429_2">respond<text:s/>to<text:s/>elections<text:s/>related<text:s/>violence</text:span></text:p>
          </table:table-cell>
          <table:table-cell table:style-name="Cell123" table:number-columns-spanned="2">
            <text:p text:style-name="P430"><text:span text:style-name="T430_1"><text:s/>Local<text:s/>by-election<text:s/>specific<text:s/>conflict<text:s/>analyses<text:s/>conducted<text:s/>in<text:s/>14<text:s/>locations,<text:s/>delivered<text:s/>to<text:s/>IEBC<text:s/>and<text:s/>MoI<text:s/>to<text:s/>inform<text:s/>election<text:s/>and<text:s/>by-election<text:s/>security<text:s/>preparedness</text:span></text:p>
          </table:table-cell>
          <table:covered-table-cell/>
          <table:table-cell table:style-name="Cell124" table:number-columns-spanned="3">
            <text:p text:style-name="P431"><text:span text:style-name="T431_1">Met</text:span><text:span text:style-name="T431_2"><text:s/></text:span><text:span text:style-name="T431_3">expectation</text:span><text:span text:style-name="T431_4">:<text:s/></text:span><text:span text:style-name="T431_5">This<text:s/>analysis<text:s/>was<text:s/>conducted<text:s/>across<text:s/>14<text:s/>electoral<text:s/>units<text:s/>using<text:s/>conflict<text:s/>mapping<text:s/>and<text:s/>thematic<text:s/>clustering,<text:s/>structured<text:s/>around<text:s/>five<text:s/>core<text:s/>domains:<text:s/>political<text:s/>dynamics<text:s/>and<text:s/>realignments,<text:s/>civic<text:s/>space<text:s/>and<text:s/>freedom<text:s/>of<text:s/></text:span><text:span text:style-name="T431_6">expression,<text:s/>conflict<text:s/>triggers</text:span><text:span text:style-name="T431_7">,</text:span><text:span text:style-name="T431_8"><text:s/>and<text:s/>early<text:s/>warning<text:s/>indicators,<text:s/>institutional<text:s/></text:span></text:p>
            <text:p text:style-name="P432"><text:span text:style-name="T432_1">preparedness<text:s/>and<text:s/>accountability,<text:s/>and<text:s/>strategic<text:s/>recommendations<text:s/>for<text:s/>peace<text:s/>and<text:s/>electoral<text:s/>processes<text:s/>integrity.<text:s/>The<text:s/>findings<text:s/>and<text:s/>recommendations<text:s/>were<text:s/>consolidated<text:s/>into<text:s/>a<text:s/>report<text:s/>–<text:s/>“Electoral<text:s/>Integrity<text:s/>Under<text:s/>Pressure:<text:s/>A<text:s/>Grounded<text:s/>Analysis<text:s/>of<text:s/>Kenya’s<text:s/>November<text:s/>2025<text:s/>by<text:s/>elections”<text:s/>and<text:s/>shared<text:s/>with<text:s/>the<text:s/>IEBC<text:s/>and<text:s/>MOI<text:s/>to<text:s/>inform<text:s/>election<text:s/>security<text:s/>planning<text:s/>in<text:s/>October<text:s/>2025.<text:s/></text:span></text:p>
          </table:table-cell>
          <table:covered-table-cell/>
          <table:covered-table-cell/>
        </table:table-row>
        <table:table-row table:style-name="Row42">
          <table:table-cell table:style-name="Cell125" table:number-rows-spanned="2">
            <text:p text:style-name="P433"><text:span text:style-name="T433_1"><text:s/>3.2<text:s/>Instances<text:s/>of<text:s/>effective<text:s/>security<text:s/>agencies-led<text:s/>coordination<text:s/>and<text:s/>utilisation<text:s/>of<text:s/>early<text:s/>warning<text:s/>and<text:s/></text:span><text:bookmark-start text:name="_Int_aAzCJurd"/><text:span text:style-name="T433_2">early<text:s/>response</text:span><text:bookmark-end text:name="_Int_aAzCJurd"/><text:span text:style-name="T433_3"><text:s/>(EWER)<text:s/>mechanisms<text:s/>to<text:s/>prevent,<text:s/>prepare,<text:s/>and<text:s/>respond<text:s/>to<text:s/>conflict<text:s/>and<text:s/>electoral<text:s/>related<text:s/>violence.</text:span></text:p>
          </table:table-cell>
          <table:table-cell table:style-name="Cell126" table:number-columns-spanned="2">
            <text:p text:style-name="P434"><text:span text:style-name="T434_1">Electoral<text:s/>violence<text:s/>prevention<text:s/>joint<text:s/>scenario<text:s/>plans<text:s/>developed<text:s/>and<text:s/>regularly<text:s/>reviewed<text:s/>and<text:s/>updated<text:s/>based<text:s/>on<text:s/>conflict<text:s/>analysis</text:span></text:p>
          </table:table-cell>
          <table:covered-table-cell/>
          <table:table-cell table:style-name="Cell127" table:number-columns-spanned="3">
            <text:p text:style-name="P435"><text:span text:style-name="T435_1">Met</text:span><text:span text:style-name="T435_2"><text:s/>expectation</text:span><text:span text:style-name="T435_3">:<text:s/></text:span><text:span text:style-name="T435_4">REINVENT<text:s/>shared<text:s/>a<text:s/>conflict<text:s/>analysis<text:s/>focused<text:s/>on<text:s/>boundary<text:s/>delimitation<text:s/>and<text:s/>its<text:s/>effects<text:s/>on<text:s/>conflict<text:s/>dynamics<text:s/>with<text:s/>key<text:s/>stakeholders,<text:s/>supplementing<text:s/>the<text:s/>findings<text:s/>with<text:s/>scenario<text:s/>presentations<text:s/>for<text:s/>discussion.<text:s/>In<text:s/>addition,<text:s/>REINVENT<text:s/>prepared<text:s/>a<text:s/>Political<text:s/>Economy<text:s/>Analysis<text:s/>examining<text:s/>the<text:s/>actors<text:s/>shaping<text:s/>election<text:s/>security<text:s/>outcomes<text:s/>in<text:s/>Kenya<text:s/>and<text:s/>presented<text:s/>these<text:s/>insights<text:s/>during<text:s/>a<text:s/>workshop<text:s/>organised<text:s/>by<text:s/>the<text:s/>UWIANO<text:s/>Platform<text:s/>for<text:s/>Peace.<text:s/>The<text:s/>scenario<text:s/>plans<text:s/></text:span></text:p>
            <text:p text:style-name="P436"><text:span text:style-name="T436_1">operationalised<text:s/>three<text:s/>core<text:s/>mechanisms<text:s/>grounded<text:s/>in<text:s/>evidence<text:s/>from<text:s/>the<text:s/>2022<text:s/>electoral<text:s/>cycle.<text:s/>These<text:s/>were<text:s/>the<text:s/>establishment<text:s/>of<text:s/>Community-Based<text:s/>Early<text:s/>Warning<text:s/>Systems,<text:s/>the<text:s/>creation<text:s/>of<text:s/>Multi-Agency<text:s/>Coordination<text:s/>Mechanisms<text:s/>through<text:s/>Joint<text:s/>Operations<text:s/>Command<text:s/>Centres,<text:s/>and<text:s/>Gender-Responsive<text:s/>Electoral<text:s/></text:span><text:span text:style-name="T436_2">Monitoring,<text:s/>which</text:span><text:span text:style-name="T436_3"><text:s/>established<text:s/>women-centred<text:s/>situation<text:s/>rooms.<text:s/></text:span></text:p>
          </table:table-cell>
          <table:covered-table-cell/>
          <table:covered-table-cell/>
        </table:table-row>
        <table:table-row table:style-name="Row43">
          <table:covered-table-cell table:style-name="Cell128">
            <text:p text:style-name="P437"/>
          </table:covered-table-cell>
          <table:table-cell table:style-name="Cell129" table:number-columns-spanned="2">
            <text:p text:style-name="P438"><text:span text:style-name="T438_1">At<text:s/>least<text:s/>1<text:s/></text:span><text:span text:style-name="T438_2">instance</text:span><text:span text:style-name="T438_3"><text:s/>per<text:s/>REINVENT<text:s/>target<text:s/>region<text:s/>(4)<text:s/>evidencing<text:s/>effectiveness<text:s/>of<text:s/>R/CSIC<text:s/>forums<text:s/></text:span></text:p>
          </table:table-cell>
          <table:covered-table-cell/>
          <table:table-cell table:style-name="Cell130" table:number-columns-spanned="3">
            <text:p text:style-name="P439"><text:span text:style-name="T439_1">Substantially</text:span><text:span text:style-name="T439_2"><text:s/></text:span><text:span text:style-name="T439_3">exceeded<text:s/>expectation</text:span><text:span text:style-name="T439_4">:<text:s/></text:span><text:span text:style-name="T439_5">REINVENT<text:s/>document</text:span><text:span text:style-name="T439_6">ed</text:span><text:span text:style-name="T439_7"><text:s/></text:span><text:span text:style-name="T439_8">13<text:s/>case</text:span><text:span text:style-name="T439_9"><text:s/>studies<text:s/>of<text:s/>effectiveness<text:s/>of<text:s/>R/CSIC<text:s/>forums<text:s/>across<text:s/>the<text:s/>target<text:s/>regions<text:s/>–<text:s/>including<text:s/>better<text:s/>use<text:s/>of<text:s/>EWER<text:s/>data<text:s/>to<text:s/>respond<text:s/>to<text:s/>insecurity,<text:s/>greater<text:s/>inclusion<text:s/>of<text:s/>non-state<text:s/>actors,<text:s/>openness<text:s/>to<text:s/>community<text:s/>input<text:s/>and<text:s/>a<text:s/>more<text:s/>comprehensive<text:s/>understanding<text:s/>of<text:s/>human<text:s/>security.<text:s/></text:span></text:p>
          </table:table-cell>
          <table:covered-table-cell/>
          <table:covered-table-cell/>
        </table:table-row>
      </table:table>
      <text:p text:style-name="P440"><text:span text:style-name="T440_1"><text:s/></text:span></text:p>
      <text:p text:style-name="P441"><text:span text:style-name="T441_1">Briefly<text:s/>describe<text:s/>the<text:s/>output’s<text:s/>activities<text:s/>and<text:s/>achievements<text:s/></text:span><text:span text:style-name="T441_2">within</text:span><text:span text:style-name="T441_3"><text:s/></text:span><text:span text:style-name="T441_4">7<text:s/>years<text:s/></text:span><text:span text:style-name="T441_5">and</text:span><text:span text:style-name="T441_6"><text:s/>provide<text:s/>supporting<text:s/>narrative<text:s/>for<text:s/>the<text:s/>score.<text:s/></text:span></text:p>
      <text:p text:style-name="P442"><text:span text:style-name="T442_1">The<text:s/>original<text:s/>conception<text:s/>of<text:s/>this<text:s/>output<text:s/>on<text:s/>peacebuilding<text:s/>sought<text:s/>to<text:s/>address<text:s/>pastoral<text:s/>conflicts<text:s/>in<text:s/>Northern<text:s/>Kenya<text:s/>and<text:s/>the<text:s/>politicisation<text:s/>of<text:s/>tensions<text:s/>in<text:s/>the<text:s/>country<text:s/>in<text:s/>the<text:s/>run-up<text:s/>to<text:s/>the<text:s/>2022<text:s/>elections.<text:s/>Over<text:s/>the<text:s/></text:span><text:span text:style-name="T442_2">7<text:s/>years</text:span><text:span text:style-name="T442_3"><text:s/></text:span><text:span text:style-name="T442_4">of<text:s/>REINVENT,<text:s/>activities<text:s/>under<text:s/>this<text:s/>output<text:s/>focused<text:s/>on<text:s/>different<text:s/>(though<text:s/>often<text:s/>inter-related)<text:s/>types<text:s/>of<text:s/>violence<text:s/>(inter-communal<text:s/>violence,<text:s/>election-related<text:s/>violence,<text:s/>conflict-sensitive<text:s/>development,<text:s/>state-citizen<text:s/>violence).<text:s/>The<text:s/>work<text:s/>was<text:s/>grounded<text:s/>in<text:s/>extensive<text:s/>conflict<text:s/>analysis<text:s/>as<text:s/>well<text:s/>as<text:s/>the<text:s/>experience<text:s/>of<text:s/>the<text:s/>technical<text:s/>and<text:s/>field<text:s/>teams<text:s/>and<text:s/>downstream<text:s/>partners.<text:s/></text:span><text:span text:style-name="T442_5">The<text:s/>programme<text:s/>was<text:s/>intended<text:s/>from<text:s/>the<text:s/>Business<text:s/>Case<text:s/></text:span><text:span text:style-name="T442_6">take<text:s/>an<text:s/>adaptive<text:s/>approach<text:s/>to<text:s/>peacebuilding</text:span><text:span text:style-name="T442_7"><text:s/></text:span><text:span text:style-name="T442_8">at<text:s/>a<text:s/>local<text:s/>level</text:span><text:span text:style-name="T442_9">,<text:s/>acknowledging<text:s/>the<text:s/>need<text:s/>to<text:s/></text:span><text:span text:style-name="T442_10">respond<text:s/>to<text:s/>new<text:s/>conflict<text:s/>dynamics.</text:span><text:span text:style-name="T442_11"><text:s/></text:span><text:span text:style-name="T442_12">This<text:s/>approach<text:s/>allowed<text:s/></text:span><text:span text:style-name="T442_13">REI</text:span><text:span text:style-name="T442_14">N</text:span><text:span text:style-name="T442_15">VENT</text:span><text:span text:style-name="T442_16"><text:s/>to<text:s/></text:span><text:span text:style-name="T442_17">pivot<text:s/>investment<text:s/>to<text:s/>new<text:s/>counties<text:s/>and<text:s/></text:span><text:span text:style-name="T442_18">conflicts<text:s/>based<text:s/>on<text:s/>their<text:s/>assessment<text:s/></text:span><text:span text:style-name="T442_19">and<text:s/>in<text:s/>discussion<text:s/>with<text:s/>FCDO.<text:s/></text:span><text:span text:style-name="T442_20">This<text:s/>meant<text:s/>that<text:s/></text:span><text:span text:style-name="T442_21">the<text:s/>programme<text:s/>was</text:span><text:span text:style-name="T442_22"><text:s/>able<text:s/>to</text:span><text:span text:style-name="T442_23"><text:s/></text:span><text:span text:style-name="T442_24">draw<text:s/>on<text:s/>its<text:s/>resources<text:s/>(particularly<text:s/>partnerships<text:s/>in<text:s/>government<text:s/>and<text:s/>civil<text:s/>society)<text:s/>to<text:s/>respond</text:span><text:span text:style-name="T442_25"><text:s/>rapidly</text:span><text:span text:style-name="T442_26"><text:s/>to<text:s/></text:span><text:span text:style-name="T442_27">emerging</text:span><text:span text:style-name="T442_28"><text:s/>conflict<text:s/>drivers<text:s/>(e.g.<text:s/>around<text:s/>elections).<text:s/>However,<text:s/>th</text:span><text:span text:style-name="T442_29">is<text:s/>approach<text:s/>also<text:s/>led<text:s/></text:span><text:span text:style-name="T442_30">to<text:s/>areas<text:s/>of<text:s/>work</text:span><text:span text:style-name="T442_31"><text:s/></text:span><text:span text:style-name="T442_32">being<text:s/>established</text:span><text:span text:style-name="T442_33"><text:s/>and<text:s/>then<text:s/>discontinued,<text:s/>for<text:s/>example<text:s/>work<text:s/>on<text:s/>conflict<text:s/>and<text:s/>climate<text:s/>change<text:s/>in<text:s/>Laikipia<text:s/>County,<text:s/>or<text:s/>efforts<text:s/>to<text:s/>engage<text:s/>business<text:s/>actors<text:s/>in<text:s/>peacebuilding</text:span><text:span text:style-name="T442_34">,<text:s/>with<text:s/>an<text:s/>impact<text:s/>on<text:s/>consolidating<text:s/>results</text:span><text:span text:style-name="T442_35">.<text:s/></text:span><text:span text:style-name="T442_36">Fluctuations<text:s/>in<text:s/>budget<text:s/>availability<text:s/></text:span><text:span text:style-name="T442_37">and<text:s/>BHC<text:s/>prio</text:span><text:span text:style-name="T442_38">rities<text:s/></text:span><text:span text:style-name="T442_39">meant<text:s/>that<text:s/>adaptations<text:s/>were<text:s/>not<text:s/>always<text:s/>driven<text:s/>by<text:s/>solely<text:s/>by<text:s/>the<text:s/>conflict<text:s/>context.</text:span></text:p>
      <text:p text:style-name="P443"><text:span text:style-name="T443_1"><text:s/></text:span></text:p>
      <text:p text:style-name="P444"><text:span text:style-name="T444_1">The<text:s/>output<text:s/>indicators<text:s/>changed<text:s/>over<text:s/>programme<text:s/>timeline.<text:s/>At<text:s/>the<text:s/>outset,<text:s/>there<text:s/>were<text:s/>three<text:s/>indicators<text:s/>covering<text:s/>conflict<text:s/>sensitive<text:s/>development,<text:s/>partner<text:s/>interventions<text:s/>embedding<text:s/>conflict<text:s/>and<text:s/>gender<text:s/>sensitivity<text:s/>in<text:s/>partner<text:s/>interventions<text:s/>and<text:s/>strengthening<text:s/>Kenya’s<text:s/>peace<text:s/>agenda.<text:s/>The<text:s/>focus<text:s/>on<text:s/>conflict<text:s/>sensitive<text:s/>development<text:s/>was<text:s/>removed<text:s/>early<text:s/>in<text:s/>the<text:s/></text:span><text:span text:style-name="T444_2">programme,</text:span><text:span text:style-name="T444_3"><text:s/>and<text:s/>the<text:s/>indicator<text:s/>was<text:s/>adjusted<text:s/>to<text:s/>focus<text:s/>on<text:s/>root<text:s/>causes<text:s/>of<text:s/>violence.<text:s/>The<text:s/>indicator<text:s/>on<text:s/>partner<text:s/>interventions<text:s/>was<text:s/>removed<text:s/>in<text:s/>year<text:s/></text:span><text:span text:style-name="T444_4">7<text:s/></text:span><text:span text:style-name="T444_5">as<text:s/>the<text:s/>programme<text:s/>focused<text:s/>support<text:s/>away<text:s/>from<text:s/>county-level<text:s/>implementation.<text:s/>In<text:s/>2022-2023,<text:s/>an<text:s/>indicator<text:s/>was<text:s/>added<text:s/>on<text:s/>adaptation<text:s/>to<text:s/>climate<text:s/>change.<text:s/>In<text:s/>year</text:span><text:span text:style-name="T444_6"><text:s/>7</text:span><text:span text:style-name="T444_7">,<text:s/>the<text:s/>indicators<text:s/>were<text:s/>consolidated<text:s/>to<text:s/>focus<text:s/>on<text:s/>election<text:s/>security<text:s/>–<text:s/>strengthening<text:s/>strategies<text:s/>and<text:s/>frameworks<text:s/>and<text:s/>effectiveness<text:s/>of<text:s/>coordination<text:s/>on<text:s/>and<text:s/>use<text:s/>of<text:s/>EWER<text:s/>data.<text:s/></text:span></text:p>
      <text:p text:style-name="P445"><text:span text:style-name="T445_1"><text:s/></text:span></text:p>
      <text:p text:style-name="P446"><text:span text:style-name="T446_1">While<text:s/>REINVENT<text:s/>met<text:s/>the<text:s/>Output<text:s/>3<text:s/>indicators<text:s/>and<text:s/>documented<text:s/>multiple<text:s/>case<text:s/>studies<text:s/>of<text:s/>effective<text:s/>engagement<text:s/>in<text:s/>peace<text:s/>building,<text:s/>the<text:s/>fluctuation<text:s/>in<text:s/>focus<text:s/>makes<text:s/>it<text:s/>difficult<text:s/>to<text:s/>assess<text:s/>the<text:s/>impact<text:s/>of<text:s/>this<text:s/>output<text:s/>on<text:s/>peacebuilding<text:s/>outcomes.<text:s/>The<text:s/>2024<text:s/>Learning<text:s/>Review<text:s/>flagged<text:s/>the<text:s/>disjointed<text:s/>nature<text:s/>of<text:s/>peacebuilding<text:s/>engagement<text:s/>and<text:s/>that<text:s/>while<text:s/>successful<text:s/>in<text:s/>places,<text:s/>was<text:s/>not<text:s/>linked<text:s/>to<text:s/>the<text:s/>programme<text:s/>objectives<text:s/>–<text:s/>“For<text:s/>example,<text:s/>REINVENT’s<text:s/>support<text:s/>to<text:s/>deescalating<text:s/>distinct<text:s/>inter-communal<text:s/>conflict<text:s/>flare<text:s/>ups<text:s/>have<text:s/>been<text:s/>praised<text:s/>by<text:s/>respondents,<text:s/>but<text:s/>without<text:s/>clarity<text:s/>on<text:s/>how<text:s/>that<text:s/>support<text:s/>is<text:s/>linked<text:s/>to<text:s/>longer-term<text:s/>institutional<text:s/>strengthening<text:s/>to<text:s/>mitigate<text:s/>future<text:s/>conflicts.“<text:s/>This<text:s/>can<text:s/>also<text:s/>be<text:s/>seen<text:s/>in<text:s/>the<text:s/>disjointed<text:s/>way<text:s/>work<text:s/>was<text:s/>scaled<text:s/>up<text:s/>or<text:s/>discontinued<text:s/>within<text:s/>the<text:s/>programme.<text:s/>For<text:s/>example,<text:s/>work<text:s/>to<text:s/>engage<text:s/>business<text:s/>actors<text:s/>to<text:s/>preventive<text:s/>approaches<text:s/>to<text:s/>peace<text:s/>and<text:s/>security<text:s/>was<text:s/>praised<text:s/>in<text:s/>one<text:s/>Annual<text:s/>Review<text:s/>but<text:s/>then<text:s/>discontinued<text:s/>in<text:s/>the<text:s/>next<text:s/>year.<text:s/></text:span></text:p>
      <text:p text:style-name="P447"><text:span text:style-name="T447_1"><text:s/></text:span></text:p>
      <text:p text:style-name="P448"><text:span text:style-name="T448_1">Over<text:s/>the<text:s/>course<text:s/>of<text:s/>REINVENT,<text:s/>this<text:s/>outcome<text:s/>increasingly<text:s/>focused<text:s/>on<text:s/>working<text:s/>with<text:s/>and<text:s/>through<text:s/>two<text:s/>sets<text:s/>of<text:s/>structures<text:s/>–<text:s/>the<text:s/>Regional<text:s/>and<text:s/>County<text:s/>Security<text:s/>and<text:s/>Intelligence<text:s/>Committees<text:s/>(R/CSICs)<text:s/>and<text:s/>the<text:s/>regional<text:s/>economic<text:s/>blocs.<text:s/>This<text:s/>trajectory<text:s/>reflected<text:s/>an<text:s/>assessment<text:s/>(identified<text:s/>in<text:s/>the<text:s/>2024<text:s/>Learning<text:s/>Review)<text:s/>that<text:s/>the<text:s/>added<text:s/>value<text:s/>of<text:s/>the<text:s/>programme<text:s/>was<text:s/>on<text:s/>working<text:s/>in<text:s/>the<text:s/>political<text:s/>space<text:s/>of<text:s/>peacebuilding,<text:s/>rather<text:s/>than<text:s/>through<text:s/>community<text:s/>level<text:s/>interventions.<text:s/></text:span></text:p>
      <text:p text:style-name="P449"><text:span text:style-name="T449_1"><text:s/></text:span></text:p>
      <text:p text:style-name="P450"/>
      <text:p text:style-name="P451"><text:span text:style-name="T451_1">Work<text:s/>with<text:s/>Regional<text:s/>Economic<text:s/>Blocs<text:s/></text:span></text:p>
      <text:p text:style-name="P452"><text:span text:style-name="T452_1">The<text:s/>Regional<text:s/>Economic<text:s/>Blocs<text:s/>emerged<text:s/>as<text:s/>pivotal<text:s/>platforms<text:s/>for<text:s/>influencing<text:s/>institutions<text:s/>across<text:s/>multiple<text:s/>counties<text:s/>by<text:s/>developing<text:s/>frameworks<text:s/>to<text:s/>address<text:s/>conflict<text:s/>that<text:s/>could<text:s/>be<text:s/>adapted<text:s/>and<text:s/>embedded<text:s/>within<text:s/>county<text:s/>legislation.<text:s/>This<text:s/>approach<text:s/>was<text:s/>partly<text:s/>driven<text:s/>by<text:s/>limited<text:s/>national<text:s/>interest<text:s/>in<text:s/>the<text:s/>peacebuilding<text:s/>architecture,<text:s/>with<text:s/>regional<text:s/>blocs<text:s/>offering<text:s/>an<text:s/>opportunity<text:s/>to<text:s/>facilitate<text:s/>collective<text:s/>action<text:s/>across<text:s/>counties.<text:s/>Anchoring<text:s/>peace<text:s/>and<text:s/>conflict<text:s/>sensitivity<text:s/>work<text:s/>within<text:s/>these<text:s/>blocs<text:s/>was<text:s/>recommended<text:s/>for<text:s/>sustainability,<text:s/>achieving<text:s/>economies<text:s/>of<text:s/>scale<text:s/>and<text:s/>addressing<text:s/>conflicts<text:s/>that<text:s/>transcended<text:s/>county<text:s/>boundaries.<text:s/>For<text:s/>example,<text:s/>engagement<text:s/>with<text:s/>the<text:s/>North<text:s/>Rift<text:s/>Economic<text:s/>Bloc<text:s/>(NOREB)<text:s/>proved<text:s/>instrumental<text:s/>in<text:s/>bringing<text:s/>together<text:s/>state<text:s/>and<text:s/>non-state<text:s/>stakeholders<text:s/>during<text:s/>the<text:s/>Keiyo<text:s/>belt<text:s/>conflict.<text:s/>In<text:s/>2023-24,<text:s/>Output<text:s/>3<text:s/>received<text:s/>an<text:s/>A++<text:s/>rating<text:s/>for<text:s/>its<text:s/>work<text:s/>with<text:s/>NOREB<text:s/>and<text:s/>the<text:s/>Lake<text:s/>Region<text:s/>Economic<text:s/>Bloc<text:s/>(LREB),<text:s/>particularly<text:s/>for<text:s/>developing<text:s/>peace<text:s/>frameworks<text:s/>that<text:s/>sought<text:s/>to<text:s/>harmonise<text:s/>policies<text:s/>across<text:s/>member<text:s/>counties.<text:s/></text:span><text:span text:style-name="T452_2">REI</text:span><text:span text:style-name="T452_3">N</text:span><text:span text:style-name="T452_4">VENT</text:span><text:span text:style-name="T452_5"><text:s/>engagement<text:s/>with<text:s/>NOREB<text:s/></text:span><text:span text:style-name="T452_6">on<text:s/>the<text:s/>development<text:s/>of<text:s/>a<text:s/>gender<text:s/>strategy<text:s/>translated<text:s/>into<text:s/></text:span><text:span text:style-name="T452_7">its<text:s/></text:span><text:span text:style-name="T452_8">domestication<text:s/></text:span><text:span text:style-name="T452_9">into</text:span><text:span text:style-name="T452_10"><text:s/>county<text:s/></text:span><text:span text:style-name="T452_11">policies<text:s/>and<text:s/>frameworks<text:s/>in<text:s/>four<text:s/>member<text:s/>counties.</text:span></text:p>
      <text:p text:style-name="P453"/>
      <text:p text:style-name="P454"><text:span text:style-name="T454_1">Although<text:s/>the<text:s/>regional<text:s/>economic<text:s/>blocs<text:s/>were<text:s/>well-placed<text:s/>to<text:s/>foster<text:s/>collaboration<text:s/>among<text:s/>counties<text:s/>with<text:s/>shared<text:s/>challenges,<text:s/>the<text:s/>programme’s<text:s/>consolidation<text:s/>in<text:s/>2024-25<text:s/>resulted<text:s/>in<text:s/>the<text:s/>cessation<text:s/>of<text:s/>this<text:s/>work.<text:s/>Furthermore,<text:s/>the<text:s/>sustainability<text:s/>of<text:s/>the<text:s/>initiative<text:s/>faces<text:s/>questions<text:s/>as<text:s/>the<text:s/>regional<text:s/>economic<text:s/>blocs<text:s/>are<text:s/>not<text:s/>anchored<text:s/>in<text:s/>legislation<text:s/>making<text:s/>it<text:s/>difficult<text:s/>for<text:s/>county<text:s/>governments<text:s/>to<text:s/>fund<text:s/>their<text:s/>work<text:s/>in<text:s/>the<text:s/>longer<text:s/>term.<text:s/></text:span></text:p>
      <text:p text:style-name="P455"><text:span text:style-name="T455_1"><text:s/></text:span></text:p>
      <text:p text:style-name="P456"><text:span text:style-name="T456_1">Work<text:s/>on<text:s/>Election<text:s/>Security</text:span></text:p>
      <text:p text:style-name="P457"><text:span text:style-name="T457_1">A<text:s/>key<text:s/>example<text:s/>of<text:s/>the<text:s/>integrated<text:s/>approach<text:s/>to<text:s/>reducing<text:s/>violence<text:s/>was<text:s/>REINVENT’s<text:s/>engagement<text:s/>on<text:s/>the<text:s/>2022<text:s/>election.<text:s/>In<text:s/>the<text:s/>run-up<text:s/>to<text:s/>the<text:s/>elections,<text:s/>the<text:s/>decision<text:s/>was<text:s/>taken<text:s/>to<text:s/>focus<text:s/>all<text:s/>output<text:s/>workstreams<text:s/>on<text:s/>the<text:s/>prevention<text:s/>of<text:s/>violence<text:s/>in<text:s/>the<text:s/>pre-,<text:s/>during<text:s/>and<text:s/>post-election<text:s/>phase.<text:s/>This<text:s/>responded<text:s/>to<text:s/>the<text:s/>initial<text:s/>conflict<text:s/>analysis<text:s/>of<text:s/>the<text:s/>politicisation<text:s/>of<text:s/>conflicts<text:s/>in<text:s/>the<text:s/>run-up<text:s/>to<text:s/>the<text:s/>election.<text:s/></text:span><text:span text:style-name="T457_2">Overall,</text:span><text:span text:style-name="T457_3"><text:s/>this<text:s/>initiative<text:s/>sought<text:s/>to<text:s/>increase<text:s/>trust<text:s/>and<text:s/>coordination<text:s/>between<text:s/>different<text:s/>actors<text:s/>at<text:s/>the<text:s/>national,<text:s/>county</text:span><text:span text:style-name="T457_4">,</text:span><text:span text:style-name="T457_5"><text:s/>and<text:s/>local<text:s/>levels.<text:s/>A<text:s/>key<text:s/>factor<text:s/>in<text:s/>this<text:s/>was<text:s/>the<text:s/>change<text:s/>of<text:s/>geographic<text:s/>targeting<text:s/>away<text:s/>from<text:s/>Northern<text:s/>and<text:s/>Coastal<text:s/>counties<text:s/>towards<text:s/>counties<text:s/>identified<text:s/>as<text:s/>potential<text:s/>hotspots<text:s/>for<text:s/>election<text:s/>violence.<text:s/></text:span></text:p>
      <text:p text:style-name="P458"><text:span text:style-name="T458_1"><text:s/></text:span></text:p>
      <text:p text:style-name="P459"><text:span text:style-name="T459_1">At<text:s/>national<text:s/></text:span><text:bookmark-start text:name="_Int_vtc8LDnY"/><text:span text:style-name="T459_2">level</text:span><text:bookmark-end text:name="_Int_vtc8LDnY"/><text:span text:style-name="T459_3"><text:s/>a<text:s/>key<text:s/>success<text:s/>for<text:s/>REINVENT<text:s/>was<text:s/>in<text:s/>joint<text:s/>security<text:s/>planning<text:s/>focused<text:s/>on<text:s/>national<text:s/>level<text:s/>actors,<text:s/>particularly<text:s/>in<text:s/>strengthening<text:s/>trust<text:s/>in<text:s/>coordination<text:s/>between<text:s/>the<text:s/>NPS<text:s/>and<text:s/>IEBC.<text:s/>This<text:s/>was<text:s/>highlighted<text:s/>by<text:s/>respondents<text:s/>as<text:s/>a<text:s/>contrast<text:s/>from<text:s/>the<text:s/>adversarial<text:s/>relationship<text:s/>between<text:s/>the<text:s/>two<text:s/>observed<text:s/>in<text:s/>2017.<text:s/>REINVENT<text:s/>worked<text:s/>to<text:s/>reduce<text:s/>siloes<text:s/>between<text:s/>state<text:s/>actors<text:s/>but<text:s/>also<text:s/>brought<text:s/>in<text:s/>the<text:s/>judiciary,<text:s/>peacebuilding<text:s/></text:span><text:bookmark-start text:name="_Int_UA7vGQiv"/><text:span text:style-name="T459_4">actors</text:span><text:bookmark-end text:name="_Int_UA7vGQiv"/><text:span text:style-name="T459_5"><text:s/>and<text:s/>religious<text:s/>leaders.<text:s/>For<text:s/>example,<text:s/>religious<text:s/>leaders<text:s/>were<text:s/>supported<text:s/>to<text:s/>engage<text:s/>with<text:s/>the<text:s/>national<text:s/>level<text:s/>aspirants<text:s/>and<text:s/>election<text:s/>management<text:s/>institutions<text:s/>(IEBC<text:s/>and<text:s/>Chief<text:s/>Justice)<text:s/>to<text:s/>advocate<text:s/>for<text:s/>peaceful<text:s/>elections.<text:s/>In<text:s/>hotspot<text:s/>counties,<text:s/>REINVENT<text:s/>supported<text:s/>CSICs<text:s/>with<text:s/>early<text:s/>warning<text:s/>data<text:s/>to<text:s/>flag<text:s/>escalating<text:s/>tensions<text:s/>and<text:s/>facilitated<text:s/>regular<text:s/>strategy<text:s/>meetings,<text:s/>as<text:s/>well<text:s/>as<text:s/>working<text:s/>with<text:s/>partners<text:s/>to<text:s/>facilitate<text:s/>community<text:s/>engagement<text:s/>forums<text:s/>to<text:s/>address<text:s/>violence<text:s/>drivers<text:s/>such<text:s/>as<text:s/>disinformation,<text:s/>deescalate<text:s/>tensions<text:s/>and<text:s/>build<text:s/>trust<text:s/>in<text:s/>elections.<text:s/>The<text:s/>production<text:s/>and<text:s/>sharing<text:s/>of<text:s/>early<text:s/>warning<text:s/>data<text:s/>was<text:s/>a<text:s/>key<text:s/>aspect<text:s/>of<text:s/>REINVENT’s<text:s/>approach<text:s/>at<text:s/></text:span><text:bookmark-start text:name="_Int_bBjVPU2e"/><text:span text:style-name="T459_6">different<text:s/>levels</text:span><text:bookmark-end text:name="_Int_bBjVPU2e"/><text:span text:style-name="T459_7">.<text:s/>While<text:s/>it<text:s/>difficult<text:s/>to<text:s/>understand<text:s/>exactly<text:s/>how<text:s/>this<text:s/>data<text:s/>was<text:s/>used,<text:s/>it<text:s/>seems<text:s/>to<text:s/>have<text:s/>been<text:s/>instrumental<text:s/>in<text:s/>building<text:s/>trust<text:s/>with<text:s/>different<text:s/>stakeholders,<text:s/>especially<text:s/>in<text:s/>government.<text:s/>REINVENT’s<text:s/>engagement<text:s/>on<text:s/>elections<text:s/>was<text:s/>coordinated<text:s/>with<text:s/>other<text:s/>FCDO<text:s/>programmes<text:s/></text:span><text:bookmark-start text:name="_Int_4bc2T8Vb"/><text:span text:style-name="T459_8">and<text:s/>also</text:span><text:bookmark-end text:name="_Int_4bc2T8Vb"/><text:span text:style-name="T459_9"><text:s/>provided<text:s/>data<text:s/>and<text:s/>analysis<text:s/>for<text:s/>the<text:s/>wider<text:s/>embassy<text:s/>response<text:s/>(as<text:s/>well<text:s/>as<text:s/>being<text:s/>used<text:s/>to<text:s/>brief<text:s/>donor<text:s/>contact<text:s/>group).<text:s/></text:span></text:p>
      <text:p text:style-name="P460"><text:span text:style-name="T460_1"><text:s/></text:span></text:p>
      <text:p text:style-name="P461"><text:span text:style-name="T461_1">While<text:s/>it<text:s/>is<text:s/>difficult<text:s/>to<text:s/>attribute<text:s/>reduced<text:s/>levels<text:s/>of<text:s/>violence<text:s/>to<text:s/>the<text:s/>REINVENT<text:s/>programme<text:s/>given<text:s/>the<text:s/>wide<text:s/>ecosystem<text:s/>of<text:s/>actors<text:s/>working<text:s/>towards<text:s/>peaceful<text:s/>elections,<text:s/>the<text:s/>work<text:s/>represents<text:s/></text:span><text:bookmark-start text:name="_Int_KgyQd6dL"/><text:span text:style-name="T461_2">a<text:s/>strong<text:s/>case</text:span><text:bookmark-end text:name="_Int_KgyQd6dL"/><text:span text:style-name="T461_3"><text:s/>study<text:s/>for<text:s/>REINVENT’s<text:s/>approach.<text:s/>The<text:s/>programme<text:s/>was<text:s/>able<text:s/>to<text:s/>work<text:s/>to<text:s/>address<text:s/>different<text:s/>risks<text:s/>of<text:s/>violence<text:s/>(police<text:s/>violence,<text:s/>inter-communal<text:s/>conflict,<text:s/>SGBV)<text:s/>working<text:s/>at<text:s/></text:span><text:bookmark-start text:name="_Int_fkuOG38k"/><text:span text:style-name="T461_4">different<text:s/>levels</text:span><text:bookmark-end text:name="_Int_fkuOG38k"/><text:span text:style-name="T461_5"><text:s/>(from<text:s/>the<text:s/>local<text:s/>to<text:s/>the<text:s/>national)<text:s/>and<text:s/>strengthening<text:s/>coordination<text:s/>and<text:s/>response<text:s/>through<text:s/>trust-</text:span><text:span text:style-name="T461_6">building,<text:s/></text:span><text:bookmark-start text:name="_Int_vtdwhELC"/><text:span text:style-name="T461_7">data</text:span><text:bookmark-end text:name="_Int_vtdwhELC"/><text:span text:style-name="T461_8"><text:s/>and<text:s/>strategic<text:s/>support.<text:s/>It<text:s/>also<text:s/>left<text:s/>it<text:s/>place<text:s/>some<text:s/>frameworks<text:s/>for<text:s/>future<text:s/>elections,<text:s/>e.g.<text:s/>the<text:s/>Ministry<text:s/>of<text:s/>Interior<text:s/>are<text:s/>already<text:s/>working<text:s/>on<text:s/>the<text:s/>election<text:s/>security<text:s/>manual<text:s/>for<text:s/>the<text:s/>next<text:s/>election.<text:s/></text:span></text:p>
      <text:p text:style-name="P462"><text:span text:style-name="T462_1"><text:s/></text:span></text:p>
      <text:p text:style-name="P463"><text:span text:style-name="T463_1">Lessons<text:s/>learned<text:s/>through<text:s/>this<text:s/>output,<text:s/>and<text:s/>recommendations<text:s/>for<text:s/>future<text:s/>programming<text:s/></text:span></text:p>
      <text:p text:style-name="P464"><text:span text:style-name="T464_1">L</text:span><text:span text:style-name="T464_2">01<text:s/></text:span><text:span text:style-name="T464_3">Longer-term<text:s/>engagement<text:s/>is<text:s/></text:span><text:span text:style-name="T464_4">critical</text:span><text:span text:style-name="T464_5"><text:s/>–<text:s/>where<text:s/>REINVENT<text:s/>was<text:s/>able<text:s/>to<text:s/>work<text:s/>with<text:s/>government<text:s/>actors<text:s/>and<text:s/>civil<text:s/>society<text:s/>partners<text:s/>over<text:s/>the<text:s/>long<text:s/>term<text:s/>appears<text:s/>to<text:s/>be<text:s/>where<text:s/>the<text:s/>programme<text:s/>has<text:s/>had<text:s/>most<text:s/>success.<text:s/>Through<text:s/>the<text:s/></text:span><text:bookmark-start text:name="_Int_d8pS55pD"/><text:span text:style-name="T464_6">longer<text:s/>term</text:span><text:bookmark-end text:name="_Int_d8pS55pD"/><text:span text:style-name="T464_7"><text:s/></text:span><text:span text:style-name="T464_8">engagement,</text:span><text:span text:style-name="T464_9"><text:s/>the<text:s/>programme<text:s/>has<text:s/>been<text:s/>able<text:s/>to<text:s/>build<text:s/>trust<text:s/>(in<text:s/>the<text:s/>programme<text:s/>and<text:s/>between<text:s/>different<text:s/>actors),<text:s/>demonstrate<text:s/>the<text:s/>value<text:s/>of<text:s/>their<text:s/>approaches<text:s/>(e.g.<text:s/>in<text:s/>preventive<text:s/>or<text:s/>civilian-led<text:s/>approaches),<text:s/>and<text:s/>identify<text:s/>ways<text:s/>to<text:s/>institutionalise<text:s/>change<text:s/>for<text:s/>sustainability<text:s/>(e.g.<text:s/>in<text:s/>local<text:s/>legislation<text:s/>or<text:s/>frameworks).</text:span></text:p>
      <text:p text:style-name="P465"/>
      <text:p text:style-name="P466"><text:span text:style-name="T466_1">L02<text:s/></text:span><text:span text:style-name="T466_2">Grounding<text:s/>interventions<text:s/>in<text:s/>conflict<text:s/>analysis<text:s/>and<text:s/>understanding<text:s/>of<text:s/>political<text:s/>economy<text:s/>–<text:s/></text:span><text:span text:style-name="T466_3">This<text:s/>is<text:s/>important<text:s/>for<text:s/>designing<text:s/>interventions<text:s/>or<text:s/>determining<text:s/>geographic<text:s/>scope<text:s/>of<text:s/>the<text:s/></text:span><text:span text:style-name="T466_4">programme<text:s/>but</text:span><text:span text:style-name="T466_5"><text:s/>REINVENT<text:s/>also<text:s/>demonstrated<text:s/>the<text:s/>value<text:s/>is<text:s/>using<text:s/>conflict<text:s/>analysis<text:s/>data<text:s/>to<text:s/>build<text:s/>trust<text:s/>with<text:s/>different<text:s/>actors<text:s/>(particularly<text:s/>in<text:s/>government)<text:s/>and<text:s/>to<text:s/>use<text:s/>joint-analysis<text:s/>as<text:s/>a<text:s/>tool<text:s/>to<text:s/>enable<text:s/>action.<text:s/></text:span></text:p>
      <text:p text:style-name="P467"><text:span text:style-name="T467_1"><text:s/></text:span></text:p>
      <text:p text:style-name="P468"><text:span text:style-name="T468_1">Recommendations<text:s/>for<text:s/>future<text:s/>programming</text:span></text:p>
      <text:list text:style-name="LS5" xml:id="list69">
        <text:list-item>
          <text:p text:style-name="P469"><text:span text:style-name="T469_1">Design<text:s/>for<text:s/>sustainability<text:s/>from<text:s/>inception:<text:s/>New<text:s/>programmes<text:s/>should<text:s/>anchor<text:s/>interventions<text:s/>in<text:s/>a<text:s/>granular<text:s/>understanding<text:s/>of<text:s/>the<text:s/>opportunities<text:s/>for<text:s/>sustainability<text:s/>in<text:s/>legislation,<text:s/>budgets</text:span><text:span text:style-name="T469_2">,</text:span><text:span text:style-name="T469_3"><text:s/>and<text:s/>existing<text:s/>institutions<text:s/>at<text:s/>both<text:s/>the<text:s/>county<text:s/>and<text:s/>national<text:s/>level.<text:s/>This<text:s/>requires<text:s/>a<text:s/>strong<text:s/>understanding<text:s/>of<text:s/>the<text:s/>political<text:s/>economy<text:s/>dynamics<text:s/>in<text:s/>government<text:s/>to<text:s/>understand<text:s/>opportunities<text:s/>and<text:s/>challenges<text:s/>in<text:s/>ensuring<text:s/>the<text:s/>approaches<text:s/>and<text:s/>interventions<text:s/>can<text:s/>be<text:s/>embedded<text:s/>in<text:s/>these<text:s/>processes.<text:s/></text:span></text:p>
        </text:list-item>
        <text:list-item>
          <text:p text:style-name="P470"><text:span text:style-name="T470_1">Strengthen<text:s/>the<text:s/>MEL<text:s/>framework<text:s/>to<text:s/>understand<text:s/>the<text:s/>programme’s<text:s/>contribution<text:s/>to<text:s/>outcomes:<text:s/>It<text:s/>is<text:s/>difficult<text:s/>to<text:s/>determine<text:s/>attribution<text:s/>to<text:s/>positive<text:s/>change<text:s/>in<text:s/>peacebuilding<text:s/>interventions<text:s/>due<text:s/>to<text:s/>the<text:s/>many<text:s/>external<text:s/>factors<text:s/>outside<text:s/>of<text:s/>a<text:s/>programme’s<text:s/>control.<text:s/>Future<text:s/>programme<text:s/>should<text:s/>embed<text:s/>approaches<text:s/>that<text:s/>seek<text:s/>to<text:s/>understand<text:s/>the<text:s/>contribution<text:s/>of<text:s/>interventions<text:s/>to<text:s/>peace<text:s/>and<text:s/>security<text:s/>objectives<text:s/>and<text:s/>monitor<text:s/>these<text:s/>on<text:s/>regular<text:s/>basis<text:s/>(as<text:s/>opposed<text:s/>to<text:s/>the<text:s/>end<text:s/>of<text:s/>the<text:s/>programme).<text:s/>This<text:s/>will<text:s/>help<text:s/>ensure<text:s/>that<text:s/>decisions<text:s/>about<text:s/>adaptation<text:s/>are<text:s/>responding<text:s/>to<text:s/>an<text:s/>evolving<text:s/>understanding<text:s/>of<text:s/>what<text:s/>works<text:s/>and<text:s/>what<text:s/></text:span><text:span text:style-name="T470_2">does<text:s/>not</text:span><text:span text:style-name="T470_3">.<text:s/></text:span></text:p>
        </text:list-item>
        <text:list-item>
          <text:p text:style-name="P471"><text:span text:style-name="T471_1">Invest<text:s/>in<text:s/>long</text:span><text:span text:style-name="T471_2">-</text:span><text:span text:style-name="T471_3">term<text:s/>partner<text:s/>relationships:<text:s/>Future<text:s/>programming<text:s/>should<text:s/>have<text:s/>narrower<text:s/>geographic<text:s/>focus<text:s/>to<text:s/>enable<text:s/>deeper<text:s/>engagement<text:s/>with<text:s/>capable<text:s/>local<text:s/>CSOs<text:s/>and<text:s/>reform<text:s/>actors<text:s/>within<text:s/>government<text:s/>at<text:s/>the<text:s/>county<text:s/>level.</text:span></text:p>
        </text:list-item>
        <text:list-item>
          <text:p text:style-name="P472"><text:span text:style-name="T472_1">Adapt<text:s/>election<text:s/>security<text:s/>programming<text:s/>to<text:s/>the<text:s/>emerging<text:s/>context:<text:s/>There<text:s/>is<text:s/>a<text:s/>need<text:s/>to<text:s/>adapt<text:s/>electoral<text:s/>violence<text:s/>prevention<text:s/>approaches<text:s/>to<text:s/>the<text:s/>changing<text:s/>nature<text:s/>of<text:s/>protest<text:s/>and<text:s/>political<text:s/>engagement<text:s/>in<text:s/>Kenya<text:s/>(as<text:s/>shown<text:s/>in<text:s/>the<text:s/>Gen<text:s/>Z<text:s/>protests)<text:s/>which<text:s/>require<text:s/>innovation<text:s/>in<text:s/>how<text:s/>to<text:s/>support<text:s/>peacebuilding<text:s/>online.<text:s/>However,<text:s/>many<text:s/>of<text:s/>the<text:s/>tensions<text:s/>that<text:s/>drive<text:s/>election<text:s/>violence<text:s/>(identity<text:s/>politics,<text:s/>politicisation<text:s/>of<text:s/>inter-communal<text:s/>tensions,<text:s/>boundaries<text:s/>disputes<text:s/>etc.)<text:s/>will<text:s/>also<text:s/>remain<text:s/>relevant.<text:s/>The<text:s/>challenge<text:s/>will<text:s/>be<text:s/>in<text:s/>designing<text:s/>a<text:s/>programme<text:s/>that<text:s/>can<text:s/>address<text:s/>both.</text:span></text:p>
        </text:list-item>
      </text:list>
      <text:p text:style-name="P473"/>
      <text:p text:style-name="P474"><text:span text:style-name="T474_1"><text:s/></text:span></text:p>
      <table:table table:style-name="Table11"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row table:style-name="Row44">
          <table:table-cell table:style-name="Cell131" table:number-columns-spanned="2">
            <text:p text:style-name="P475"><text:span text:style-name="T475_1">Output<text:s/>Number<text:s/>and<text:s/>Title<text:s text:c="2"/></text:span></text:p>
          </table:table-cell>
          <table:covered-table-cell/>
          <table:table-cell table:style-name="Cell132" table:number-columns-spanned="4">
            <text:p text:style-name="P476"><text:span text:style-name="T476_1">4.<text:s/></text:span><text:span text:style-name="T476_2">Knowledge<text:s/>and<text:s/>evidence<text:s/>generated<text:s/>and<text:s/>utilised<text:s/>to<text:s/>enhance<text:s/>community<text:s/>and<text:s/>institutional<text:s/>learning<text:s/>and<text:s/>adaptation</text:span></text:p>
          </table:table-cell>
          <table:covered-table-cell/>
          <table:covered-table-cell/>
          <table:covered-table-cell/>
        </table:table-row>
        <table:table-row table:style-name="Row45">
          <table:table-cell table:style-name="Cell133" table:number-columns-spanned="2">
            <text:p text:style-name="P477"><text:span text:style-name="T477_1">Output<text:s/>Score<text:s text:c="2"/></text:span></text:p>
          </table:table-cell>
          <table:covered-table-cell/>
          <table:table-cell table:style-name="Cell134" table:number-columns-spanned="4">
            <text:p text:style-name="P478"><text:span text:style-name="T478_1">A</text:span><text:span text:style-name="T478_2"><text:s/></text:span></text:p>
          </table:table-cell>
          <table:covered-table-cell/>
          <table:covered-table-cell/>
          <table:covered-table-cell/>
        </table:table-row>
        <table:table-row table:style-name="Row46">
          <table:table-cell table:style-name="Cell135" table:number-columns-spanned="2">
            <text:p text:style-name="P479"><text:span text:style-name="T479_1">Impact<text:s/>weighting<text:s/>(%)<text:s/></text:span></text:p>
          </table:table-cell>
          <table:covered-table-cell/>
          <table:table-cell table:style-name="Cell136" table:number-columns-spanned="2">
            <text:p text:style-name="P480"><text:span text:style-name="T480_1"><text:s/>15%</text:span></text:p>
          </table:table-cell>
          <table:covered-table-cell/>
          <table:table-cell table:style-name="Cell137">
            <text:p text:style-name="P481"><text:span text:style-name="T481_1">Impact<text:s/>weighting<text:s/>revised<text:s/>since<text:s/>last<text:s/>AR?<text:s/></text:span></text:p>
          </table:table-cell>
          <table:table-cell table:style-name="Cell138">
            <text:p text:style-name="P482"><text:span text:style-name="T482_1">No</text:span></text:p>
          </table:table-cell>
        </table:table-row>
        <table:table-row table:style-name="Row47">
          <table:table-cell table:style-name="Cell139" table:number-columns-spanned="6">
            <text:p text:style-name="P483"><text:span text:style-name="T483_1"><text:s/></text:span></text:p>
            <text:p text:style-name="P484"><text:span text:style-name="T484_1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140">
            <text:p text:style-name="P485"><text:span text:style-name="T485_1">Output<text:s/>Indicator<text:s text:c="2"/></text:span></text:p>
          </table:table-cell>
          <table:table-cell table:style-name="Cell141" table:number-columns-spanned="2">
            <text:p text:style-name="P486"><text:span text:style-name="T486_1">Final<text:s/>Logframe<text:s/>Target<text:s/></text:span></text:p>
          </table:table-cell>
          <table:covered-table-cell/>
          <table:table-cell table:style-name="Cell142" table:number-columns-spanned="4">
            <text:p text:style-name="P487"><text:bookmark-start text:name="_Int_nWfqYGiM"/><text:span text:style-name="T487_1">Final<text:s/>Result</text:span><text:bookmark-end text:name="_Int_nWfqYGiM"/><text:span text:style-name="T487_2"><text:s/>Achieved<text:s/></text:span></text:p>
          </table:table-cell>
          <table:covered-table-cell/>
          <table:covered-table-cell/>
          <table:covered-table-cell/>
        </table:table-row>
        <table:table-row table:style-name="Row49">
          <table:table-cell table:style-name="Cell143">
            <text:p text:style-name="P488"><text:span text:style-name="T488_1"><text:s/>4.1<text:s/>-<text:s/>#<text:s/>of<text:s/>knowledge<text:s/>and<text:s/>communication<text:s/>products<text:s/></text:span><text:span text:style-name="T488_2">generated<text:s/>and</text:span><text:span text:style-name="T488_3"><text:s/>disseminated<text:s/>to<text:s/>stakeholders.</text:span></text:p>
          </table:table-cell>
          <table:table-cell table:style-name="Cell144" table:number-columns-spanned="2">
            <text:p text:style-name="P489"><text:span text:style-name="T489_1"><text:s/>5<text:s/>knowledge<text:s/>and<text:s/>communications<text:s/>products<text:s/>produced<text:s/>and<text:s/>disseminated<text:s/>to<text:s/>target<text:s/>stakeholders<text:s/></text:span></text:p>
          </table:table-cell>
          <table:covered-table-cell/>
          <table:table-cell table:style-name="Cell145" table:number-columns-spanned="4">
            <text:p text:style-name="P490"><text:span text:style-name="T490_1">Met<text:s/></text:span><text:span text:style-name="T490_2">expectation:</text:span><text:span text:style-name="T490_3"><text:s/>The<text:s/>programme<text:s/>produced<text:s/>5<text:s/>knowledge<text:s/>and<text:s/>communication<text:s/>products,<text:s/>some<text:s/>in<text:s/>collaboration<text:s/>with<text:s/>the<text:s/>BHC,<text:s/>as<text:s/>aligned<text:s/>to<text:s/>the<text:s/>communications<text:s/>strategy<text:s/>developed<text:s/>at<text:s/>the<text:s/>beginning<text:s/>of<text:s/>the<text:s/>year.<text:s/>These<text:s/>are:</text:span></text:p>
            <text:list text:style-name="LS3" xml:id="list73">
              <text:list-item>
                <text:p text:style-name="P491"><text:span text:style-name="T491_1">Policy<text:s/>review<text:s/>piece<text:s/>highlighting<text:s/>the<text:s/>progress<text:s/>of<text:s/>the<text:s/>police<text:s/>reforms<text:s/>process<text:s/>in<text:s/>Kenya<text:s/>over<text:s/>the<text:s/>duration<text:s/>of<text:s/>REINVENT.<text:s/>Shared<text:s/>with<text:s/>the<text:s/>BHC<text:s/>for<text:s/>learning<text:s/>and<text:s/>to<text:s/>highlight<text:s/>the<text:s/>successes<text:s/>of<text:s/>the<text:s/>programme.</text:span></text:p>
              </text:list-item>
              <text:list-item>
                <text:p text:style-name="P492"><text:span text:style-name="T492_1">Video<text:s/>testimonials<text:s/>from<text:s/>Gender<text:s/>Desk<text:s/>officers<text:s/>and<text:s/>community<text:s/>members<text:s/></text:span><text:bookmark-start text:name="_Int_sULqIE6r"/><text:span text:style-name="T492_2">showcasing</text:span><text:bookmark-end text:name="_Int_sULqIE6r"/><text:span text:style-name="T492_3"><text:s/>positive<text:s/>police<text:s/>behaviour<text:s/>and<text:s/>behaviour<text:s/>change<text:s/>at<text:s/>the<text:s/>local<text:s/>level.<text:s/></text:span><text:span text:style-name="T492_4">Produced<text:s/>by<text:s/>the<text:s/>BHC<text:s/>following<text:s/>a<text:s/>field<text:s/>visit<text:s/>to<text:s/>Wajir<text:s/>with<text:s/>REINVENT<text:s/>and<text:s/>shared<text:s/>across<text:s/>BHC<text:s/>social<text:s/>media<text:s/>channels<text:s/>to<text:s/>publicly<text:s/>highlight<text:s/>successes<text:s/>in<text:s/>police<text:s/>behaviour<text:s/>change<text:s/>to<text:s/>the<text:s/>public</text:span></text:p>
              </text:list-item>
              <text:list-item>
                <text:p text:style-name="P493"><text:span text:style-name="T493_1">Op-ed<text:s/>on<text:s/>lessons<text:s/>learned<text:s/>and<text:s/>what<text:s/>works<text:s/>to<text:s/>strengthen<text:s/>SGBV<text:s/>response<text:s/>at<text:s/>police<text:s/>station<text:s/>level.<text:s/>The<text:s/>op-ed<text:s/>will<text:s/>be<text:s/>published<text:s/>in<text:s/>The<text:s/>Star<text:s/>and<text:s/>the<text:s/>Capital<text:s/>FM<text:s/>website<text:s/>with<text:s/>release<text:s/>timing<text:s/>to<text:s/>coincide<text:s/>with<text:s/>the<text:s/>latest<text:s/>Kenya<text:s/>femicide<text:s/>report<text:s/></text:span></text:p>
              </text:list-item>
              <text:list-item>
                <text:p text:style-name="P494"><text:span text:style-name="T494_1">A<text:s/>PEA<text:s/>looking<text:s/>at<text:s/>who<text:s/>has<text:s/>influence<text:s/>over<text:s/>the<text:s/>outcome<text:s/>of<text:s/>security<text:s/>aspects<text:s/>of<text:s/>the<text:s/>election<text:s/>shared<text:s/>with<text:s/>the<text:s/>BHC<text:s/>to<text:s/>inform<text:s/>who<text:s/>they<text:s/>should<text:s/>engage<text:s/>with<text:s/>ahead<text:s/>of<text:s/>2027<text:s/>and<text:s/>used<text:s/>to<text:s/>inform<text:s/>updated<text:s/>regional<text:s/>election<text:s/>security<text:s/>plans</text:span></text:p>
              </text:list-item>
              <text:list-item>
                <text:p text:style-name="P495"><text:span text:style-name="T495_1">5.<text:s/>A<text:s/>national<text:s/>gender<text:s/>event<text:s/>for<text:s/>the<text:s/>NPS<text:s/>used<text:s/>to<text:s/>influence<text:s/>senior<text:s/>leadership<text:s/>on<text:s/>the<text:s/>formation<text:s/>of<text:s/>a<text:s/>gender<text:s/>directorate<text:s/>and<text:s/>produce<text:s/>an<text:s/>options<text:s/>paper<text:s/>for<text:s/>the<text:s/>transformation<text:s/>of<text:s/>Gender<text:s/>Desks<text:s/>into<text:s/>Gender<text:s/>Units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50">
          <table:table-cell table:style-name="Cell146">
            <text:p text:style-name="P496"><text:span text:style-name="T496_1"><text:s/>4.2<text:s/>-<text:s/>Instances<text:s/>where<text:s/>evidence<text:s/>and<text:s/>data<text:s/>from<text:s/>REINVENT<text:s/>programme<text:s/>is<text:s/>utilised<text:s/>by<text:s/>stakeholders<text:s/>(state<text:s/>and<text:s/>non-state)</text:span></text:p>
          </table:table-cell>
          <table:table-cell table:style-name="Cell147" table:number-columns-spanned="2">
            <text:p text:style-name="P497"><text:span text:style-name="T497_1">3<text:s/>Instances<text:s/>of<text:s/>uptake<text:s/>of<text:s/>learnings,<text:s/>lessons,<text:s/>research<text:s/>by<text:s/>stakeholders<text:s/>including<text:s/>GoK,<text:s/>FCDO<text:s/>and<text:s/>NGOs<text:s/></text:span></text:p>
          </table:table-cell>
          <table:covered-table-cell/>
          <table:table-cell table:style-name="Cell148" table:number-columns-spanned="4">
            <text:p text:style-name="P498"><text:span text:style-name="T498_1">Met<text:s/></text:span><text:span text:style-name="T498_2">expectation:</text:span><text:span text:style-name="T498_3"><text:s/>There<text:s/>have<text:s/>been<text:s/>several<text:s/>instances<text:s/>of<text:s/>stakeholders<text:s/>using<text:s/>research,<text:s/>data,<text:s/>or<text:s/>learnings<text:s/>from<text:s/>the<text:s/>programme<text:s/>to<text:s/>inform<text:s/>actions.<text:s/>3<text:s/>highlighted<text:s/>examples<text:s/>are:<text:s/></text:span></text:p>
            <text:list text:style-name="LS2" xml:id="list78">
              <text:list-item>
                <text:p text:style-name="P499"><text:span text:style-name="T499_1">Police<text:s/>in<text:s/>Mikindani<text:s/>and<text:s/>Nanyuki<text:s/>stations<text:s/>are<text:s/>using<text:s/>data<text:s/>provided<text:s/>to<text:s/>them<text:s/>by<text:s/>REINVENT<text:s/>supported<text:s/>tools<text:s/>to<text:s/>inform<text:s/>decision<text:s/>making<text:s/>and<text:s/>adaptations</text:span></text:p>
              </text:list-item>
              <text:list-item>
                <text:p text:style-name="P500"><text:span text:style-name="T500_1">The<text:s/>PEAs<text:s/>and<text:s/>conflict<text:s/>analyses<text:s/>conducted<text:s/>by<text:s/>the<text:s/>programme<text:s/>were<text:s/>used<text:s/>by<text:s/>Regional<text:s/>Security<text:s/>Intelligence<text:s/>Committees<text:s/>to<text:s/>inform<text:s/>and<text:s/>update<text:s/>their<text:s/>election<text:s/>security<text:s/>plans<text:s/>of<text:s/>the<text:s/>November<text:s/>2025<text:s/>by-elections<text:s/>and<text:s/>the<text:s/>2027<text:s/>general<text:s/>election<text:s/></text:span></text:p>
              </text:list-item>
              <text:list-item>
                <text:p text:style-name="P501"><text:span text:style-name="T501_1">The<text:s/>Deputy<text:s/>Inspector<text:s/>General<text:s/>of<text:s/>the<text:s/>National<text:s/>Police<text:s/>Service,<text:s/>Eliud<text:s/>Lagat,<text:s/>upon<text:s/>hearing<text:s/>testimony,<text:s/>evidence,<text:s/>and<text:s/>research<text:s/>by<text:s/>REINVENT<text:s/>and<text:s/>partners<text:s/>at<text:s/>the<text:s/>national<text:s/>NPS<text:s/>Gender<text:s/>Event<text:s/>held<text:s/>in<text:s/>August<text:s/>2025,<text:s/>approved<text:s/>the<text:s/>formation<text:s/>of<text:s/>a<text:s/>separate<text:s/>Gender<text:s/>Directorate<text:s/>within<text:s/>the<text:s/>NPS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51">
          <table:table-cell table:style-name="Cell149">
            <text:p text:style-name="P502"/>
          </table:table-cell>
          <table:table-cell table:style-name="Cell150">
            <text:p text:style-name="P503"/>
          </table:table-cell>
          <table:table-cell table:style-name="Cell151">
            <text:p text:style-name="P504"/>
          </table:table-cell>
          <table:table-cell table:style-name="Cell152">
            <text:p text:style-name="P505"/>
          </table:table-cell>
          <table:table-cell table:style-name="Cell153">
            <text:p text:style-name="P506"/>
          </table:table-cell>
          <table:table-cell table:style-name="Cell154">
            <text:p text:style-name="P507"/>
          </table:table-cell>
          <table:table-cell table:style-name="Cell155" table:number-columns-spanned="2">
            <text:p text:style-name="P508"/>
          </table:table-cell>
          <table:covered-table-cell/>
        </table:table-row>
      </table:table>
      <text:p text:style-name="P509"><text:span text:style-name="T509_1"><text:s/></text:span></text:p>
      <text:p text:style-name="P510"><text:span text:style-name="T510_1">Briefly<text:s/>describe<text:s/>the<text:s/>output’s<text:s/>activities<text:s/>and<text:s/>achievements<text:s/></text:span><text:span text:style-name="T510_2">for</text:span><text:span text:style-name="T510_3"><text:s/></text:span><text:span text:style-name="T510_4">7<text:s/>years<text:s/></text:span><text:span text:style-name="T510_5">and</text:span><text:span text:style-name="T510_6"><text:s/>provide<text:s/>supporting<text:s/>narrative<text:s/>for<text:s/>the<text:s/>score.<text:s/></text:span></text:p>
      <text:p text:style-name="P511"><text:span text:style-name="T511_1"><text:s/></text:span></text:p>
      <text:p text:style-name="P512"><text:span text:style-name="T512_1">The<text:s/>REINVENT<text:s/>programme<text:s/>benefited<text:s/>from<text:s/>a<text:s/>dedicated<text:s/>research<text:s/>programme<text:s/>overseen<text:s/>by<text:s/>RUSI.<text:s/>Data<text:s/>collection<text:s/>and<text:s/>analysis<text:s/>played<text:s/>a<text:s/>key<text:s/>role<text:s/>throughout<text:s/>REINVENT<text:s/>–<text:s/>both<text:s/>to<text:s/>inform<text:s/>the<text:s/>programme<text:s/>itself<text:s/>and<text:s/>to<text:s/>inform<text:s/>the<text:s/>conflict<text:s/>sensitivity<text:s/>of<text:s/>other<text:s/>programmes,<text:s/>particularly<text:s/>those<text:s/>within<text:s/>DFID’s<text:s/>northern<text:s/>offer.<text:s/>While<text:s/>the<text:s/>conflict<text:s/>sensitive<text:s/>development<text:s/>workstream<text:s/>was<text:s/>discontinued,<text:s/>REINVENT<text:s/>analysis<text:s/>continued<text:s/>to<text:s/>inform<text:s/>the<text:s/>wider<text:s/>work<text:s/>of<text:s/>the<text:s/>BHC<text:s/>in<text:s/>Nairobi,<text:s/>particularly<text:s/>around<text:s/>elections.<text:s/>RUSI<text:s/>undertook<text:s/>regular<text:s/>Violence<text:s/>Monitoring<text:s/>Reports<text:s/>(VMR)<text:s/>which<text:s/>compiled<text:s/>quantitative<text:s/>trends<text:s/>on<text:s/>different<text:s/>forms<text:s/>of<text:s/>violence<text:s/>relevant<text:s/>to<text:s/>the<text:s/>programme.<text:s/>The<text:s/>data<text:s/>collection<text:s/>was<text:s/>about<text:s/>to<text:s/>adapt<text:s/>to<text:s/>emerging<text:s/>trends<text:s/>(e.g.<text:s/>monitoring<text:s/>election-related<text:s/>hate<text:s/>speech),<text:s/>and<text:s/>to<text:s/>respond<text:s/>to<text:s/>events<text:s/>(e.g.<text:s/>tracking<text:s/>violence<text:s/>dynamics<text:s/>during<text:s/>the<text:s/>COVID-19<text:s/>pandemic).<text:s/>The<text:s/>VMR<text:s/>provided<text:s/>a<text:s/>quite<text:s/>unique<text:s/>dataset<text:s/>on<text:s/>trends<text:s/>around<text:s/>violence<text:s/>in<text:s/>Kenya.<text:s/>Over<text:s/>the<text:s/>course<text:s/>of<text:s/>the<text:s/>programme,<text:s/>REINVENT<text:s/>produced<text:s/>a<text:s/>considerable<text:s/>volume<text:s/>of<text:s/>reports<text:s/>and<text:s/>briefings<text:s/>which<text:s/>provided<text:s/>more<text:s/>in-depth<text:s/>analysis<text:s/>(deep<text:s/>dives<text:s/>to<text:s/>allow<text:s/>interrogation<text:s/>of<text:s/>longer-term<text:s/>patterns<text:s/>and<text:s/>trends)<text:s/>as<text:s/>well<text:s/>as<text:s/>documenting<text:s/>lessons<text:s/>from<text:s/>the<text:s/>programme.<text:s/>The<text:s/>research<text:s/>was<text:s/>compiled<text:s/>from<text:s/>publicly<text:s/>available<text:s/>information,<text:s/>data<text:s/>provided<text:s/>by<text:s/>an<text:s/>external<text:s/>provider<text:s/>as<text:s/>well<text:s/>as<text:s/>insights<text:s/>from<text:s/>the<text:s/>REINVENT<text:s/>regional<text:s/>leads.<text:s/></text:span></text:p>
      <text:p text:style-name="P513"><text:span text:style-name="T513_1"><text:s/></text:span></text:p>
      <text:p text:style-name="P514"><text:span text:style-name="T514_1">In<text:s/>terms<text:s/>of<text:s/>research<text:s/>uptake,<text:s/>the<text:s/>programme<text:s/>undertook<text:s/>annual<text:s/>surveys<text:s/>of<text:s/>research<text:s/>use<text:s/>within<text:s/>the<text:s/>programme<text:s/>which<text:s/>highlighted<text:s/></text:span><text:bookmark-start text:name="_Int_4NAHaIZ1"/><text:span text:style-name="T514_2">various<text:s/>examples</text:span><text:bookmark-end text:name="_Int_4NAHaIZ1"/><text:span text:style-name="T514_3"><text:s/>of<text:s/>how<text:s/>the<text:s/>VMR<text:s/>was<text:s/>useful,<text:s/>e.g.<text:s/>in<text:s/>prioritising<text:s/>intervention<text:s/>or<text:s/>providing<text:s/>specific<text:s/>context<text:s/>analysis.<text:s/>However,<text:s/></text:span><text:span text:style-name="T514_4">it<text:s/>is</text:span><text:span text:style-name="T514_5"><text:s/>difficult<text:s/>to<text:s/>determine<text:s/>exactly<text:s/>how<text:s/>the<text:s/>data<text:s/>was<text:s/>used<text:s/>in<text:s/>the<text:s/>adaptation<text:s/>of<text:s/>the<text:s/>programme,<text:s/>as<text:s/>many<text:s/>decisions<text:s/>adaptation<text:s/>log<text:s/></text:span><text:bookmark-start text:name="_Int_aq5A6lFa"/><text:span text:style-name="T514_6">appear<text:s/>to<text:s/>be</text:span><text:bookmark-end text:name="_Int_aq5A6lFa"/><text:span text:style-name="T514_7"><text:s/>driven<text:s/>by<text:s/>budgetary<text:s/>considerations<text:s/>and<text:s/>donor<text:s/>direction.<text:s/>REINVEN</text:span><text:span text:style-name="T514_8">T</text:span><text:span text:style-name="T514_9"><text:s/>also<text:s/>integrated<text:s/>a<text:s/>political<text:s/>economy<text:s/>lens<text:s/>to<text:s/>the<text:s/>programme<text:s/>approach,<text:s/>compiling<text:s/>PEA<text:s/>reports<text:s/>are<text:s/>various<text:s/>points<text:s/>alongside<text:s/>an<text:s/>informal<text:s/>“everyday<text:s/>PEA”<text:s/>approach.<text:s/>Beyond<text:s/>the<text:s/>core<text:s/>team,<text:s/>one<text:s/>of<text:s/>the<text:s/>reasons<text:s/>cited<text:s/>for<text:s/>closing<text:s/>the<text:s/>VMR<text:s/>strand<text:s/>in<text:s/>year<text:s/></text:span><text:span text:style-name="T514_10">7<text:s/></text:span><text:span text:style-name="T514_11">of<text:s/>the<text:s/>programme<text:s/>was<text:s/>the<text:s/>limited<text:s/>uptake<text:s/>of<text:s/>the<text:s/>analysis<text:s/>by<text:s/>programme<text:s/>partners</text:span><text:span text:style-name="T514_12"><text:s/>(though<text:s/>budgetary<text:s/>restrictions<text:s/>were<text:s/>the<text:s/>major<text:s/>reason<text:s/>for<text:s/>closure)</text:span><text:span text:style-name="T514_13">.<text:s/>The<text:s/>VMR<text:s/>data<text:s/>was<text:s/>not<text:s/>integrated</text:span><text:span text:style-name="T514_14"><text:s/>consistently</text:span><text:span text:style-name="T514_15"><text:s/>into<text:s/>the<text:s/>results<text:s/>framework</text:span><text:span text:style-name="T514_16">,<text:s/>though<text:s/>it<text:s/>was<text:s/>used<text:s/></text:span><text:span text:style-name="T514_17">at<text:s/>points<text:s/>to<text:s/>assess<text:s/>progress<text:s/>towards<text:s/>the<text:s/>overall<text:s/>impact.<text:s/></text:span><text:span text:style-name="T514_18">W</text:span><text:span text:style-name="T514_19">hile<text:s/>the<text:s/>final<text:s/>year<text:s/>of<text:s/>the<text:s/>Output<text:s/>4<text:s/>workstream<text:s/></text:span><text:span text:style-name="T514_20">shifted<text:s/>to<text:s/>using<text:s/>the<text:s/>longitudinal<text:s/>data<text:s/>for<text:s/>evaluative<text:s/>processes,<text:s/>none<text:s/>of<text:s/>the<text:s/>indicators<text:s/>were<text:s/>measured<text:s/>using<text:s/>the<text:s/>VMR<text:s/>data.<text:s/></text:span></text:p>
      <text:p text:style-name="P515"><text:span text:style-name="T515_1"><text:s/></text:span></text:p>
      <text:p text:style-name="P516"><text:span text:style-name="T516_1">The<text:s/>research<text:s/>and<text:s/>data<text:s/>by<text:s/>REINVENT<text:s/>was<text:s/>shared<text:s/>with<text:s/>stakeholders<text:s/>to<text:s/>the<text:s/>programme</text:span><text:span text:style-name="T516_2">.</text:span><text:span text:style-name="T516_3"><text:s/>Some<text:s/>stakeholders<text:s/>were<text:s/>directly<text:s/>involved<text:s/>in<text:s/>the<text:s/>research<text:s/>process.<text:s/>Sharing<text:s/>data<text:s/>with<text:s/>structures<text:s/>like<text:s/>the<text:s/>CSICs<text:s/>helped<text:s/>to<text:s/>build<text:s/>trust<text:s/>in<text:s/>the<text:s/>programming<text:s/>and<text:s/>well<text:s/>as<text:s/>helping<text:s/>justify<text:s/>politically<text:s/>contentious<text:s/>decisions<text:s/>(like<text:s/>geographic<text:s/>focus<text:s/>in<text:s/>county).<text:s/>The<text:s/>evaluation<text:s/>of<text:s/>research<text:s/>uptake<text:s/>often<text:s/>focused<text:s/>on<text:s/>reporting<text:s/>on<text:s/>dissemination<text:s/>(e.g.<text:s/>through<text:s/>conferences,<text:s/>roundtables</text:span><text:span text:style-name="T516_4">,</text:span><text:span text:style-name="T516_5"><text:s/>and<text:s/>internal<text:s/>learning<text:s/>cafes,<text:s/>rather<text:s/>than<text:s/>tracking<text:s/>how<text:s/>the<text:s/>research<text:s/>was<text:s/>being<text:s/>used<text:s/>by<text:s/>others,<text:s/>which<text:s/>is<text:s/>a<text:s/>critical<text:s/>feedback<text:s/>loop<text:s/>to<text:s/>inform<text:s/>future<text:s/>research.<text:s/>However,<text:s/>the<text:s/>programme<text:s/>did<text:s/>document<text:s/>several<text:s/>anecdotal<text:s/>cases<text:s/>studies<text:s/>of<text:s/>research<text:s/>uptake<text:s/>–<text:s/>such<text:s/>as<text:s/>evidence<text:s/>on<text:s/>the<text:s/>emergence<text:s/>of<text:s/>electoral<text:s/>gangs<text:s/>being<text:s/>used<text:s/>by<text:s/>various<text:s/>governments<text:s/>agencies<text:s/>and<text:s/>NGOs<text:s/>to<text:s/>develop<text:s/>programs<text:s/>on<text:s/>urban<text:s/>crime<text:s/>mitigation,<text:s/>or<text:s/>PEA/conflict<text:s/>analyses<text:s/>being<text:s/>utilised<text:s/>by<text:s/>GoK<text:s/>Regional<text:s/>Security<text:s/>teams<text:s/>to<text:s/>update<text:s/>and<text:s/>inform<text:s/>their<text:s/>security<text:s/>planning<text:s/>for<text:s/>the<text:s/>2025<text:s/>by-elections.<text:s/>A<text:s/>key<text:s/>audience<text:s/>for<text:s/>the<text:s/>research<text:s/>was<text:s/>the<text:s/>BHC<text:s/>in<text:s/>Nairobi<text:s/>who<text:s/>received<text:s/>briefings<text:s/>from<text:s/>the<text:s/>programme,<text:s/>particularly<text:s/>around<text:s/>the<text:s/>election.<text:s/>However,<text:s/>there<text:s/>was<text:s/>a<text:s/>concern<text:s/>that<text:s/>ad<text:s/>hoc<text:s/>requests<text:s/>for<text:s/>research<text:s/>from<text:s/>BHC<text:s/>stretched<text:s/>resources<text:s/>and<text:s/>led<text:s/>to<text:s/>“mission<text:s/>creep”<text:s/>in<text:s/>the<text:s/>research<text:s/>workstream.<text:s/></text:span></text:p>
      <text:p text:style-name="P517"><text:span text:style-name="T517_1"><text:s/></text:span></text:p>
      <text:p text:style-name="P518"><text:span text:style-name="T518_1">Lessons<text:s/>learned<text:s/>through<text:s/>this<text:s/>output,<text:s/>and<text:s/>recommendations<text:s/>for<text:s/>future<text:s/>programming<text:s/></text:span></text:p>
      <text:p text:style-name="P519"><text:span text:style-name="T519_1">L01<text:s/></text:span><text:span text:style-name="T519_2">Research<text:s/>as<text:s/>a<text:s/>programming<text:s/>tool</text:span><text:span text:style-name="T519_3"><text:s/>–<text:s/>REINVENT<text:s/>highlighted<text:s/>that<text:s/>having<text:s/>a<text:s/>dedicated<text:s/>research<text:s/>function<text:s/>can<text:s/>provide<text:s/>a<text:s/>range<text:s/>of<text:s/>benefits<text:s/>to<text:s/>achieve<text:s/>programme<text:s/>outcomes.<text:s/>This<text:s/>includes<text:s/>informing<text:s/>design<text:s/>and<text:s/>adaptation<text:s/>as<text:s/>well<text:s/>as<text:s/>using<text:s/>data<text:s/>as<text:s/>a<text:s/>basis<text:s/>for<text:s/></text:span><text:span text:style-name="T519_4">joint<text:s/>analysis</text:span><text:span text:style-name="T519_5"><text:s/>with<text:s/>stakeholders<text:s/>and<text:s/></text:span><text:bookmark-start text:name="_Int_iC5qpOv8"/><text:span text:style-name="T519_6">as<text:s/>a<text:s/>means<text:s/>to</text:span><text:bookmark-end text:name="_Int_iC5qpOv8"/><text:span text:style-name="T519_7"><text:s/>build<text:s/>trust.<text:s/></text:span></text:p>
      <text:p text:style-name="P520"><text:span text:style-name="T520_1"><text:s/></text:span></text:p>
      <text:p text:style-name="P521"><text:span text:style-name="T521_1">Recommendations<text:s/>for<text:s/>future<text:s/>programming</text:span></text:p>
      <text:list text:style-name="LS1" xml:id="list81">
        <text:list-item>
          <text:p text:style-name="P522"><text:span text:style-name="T522_1">Plan<text:s/>for<text:s/>research<text:s/>from<text:s/>the<text:s/>outset<text:s/>-<text:s/>The<text:s/>full<text:s/>use<text:s/>case<text:s/>for<text:s/>data<text:s/>should<text:s/>be<text:s/>established<text:s/>from<text:s/>the<text:s/>beginning<text:s/>of<text:s/>the<text:s/>project<text:s/>if<text:s/>possible.<text:s/>This<text:s/>helps<text:s/>ensure<text:s/>consistency<text:s/>of<text:s/>data<text:s/>collection,<text:s/>ensures<text:s/>adequate<text:s/>resources<text:s/>are<text:s/>allocated,<text:s/>and<text:s/>sets<text:s/>parameters<text:s/>for<text:s/>adapting<text:s/>the<text:s/>research<text:s/>approach.<text:s/>Also<text:s/>ensure<text:s/>that<text:s/>data<text:s/>is<text:s/>built<text:s/>into<text:s/>a<text:s/>more<text:s/>comprehensive<text:s/>approach<text:s/>to<text:s/>programme<text:s/>adaptation.<text:s/></text:span></text:p>
        </text:list-item>
        <text:list-item>
          <text:p text:style-name="P523"><text:span text:style-name="T523_1">Need<text:s/>to<text:s/>understand<text:s/>how<text:s/>research<text:s/>products<text:s/>are<text:s/>to<text:s/>be<text:s/>used<text:s/>–<text:s/>This<text:s/>includes<text:s/>using<text:s/>follow-up<text:s/>surveys<text:s/>and<text:s/>interviews<text:s/>as<text:s/>well<text:s/>as<text:s/>outcome<text:s/>harvesting<text:s/>and<text:s/>policy<text:s/>analysis<text:s/>to<text:s/>identify<text:s/>where<text:s/>and<text:s/>how<text:s/>data<text:s/>and<text:s/>research<text:s/>products<text:s/>are<text:s/>being<text:s/>used.<text:s/>It<text:s/>is<text:s/>important<text:s/>that<text:s/>this<text:s/>learning<text:s/>is<text:s/>fed<text:s/>back<text:s/>into<text:s/>the<text:s/>research<text:s/>work<text:s/>itself.</text:span></text:p>
        </text:list-item>
        <text:list-item>
          <text:p text:style-name="P524"><text:span text:style-name="T524_1">Data<text:s/>needed<text:s/>to<text:s/>be<text:s/>embedded<text:s/>in<text:s/>wider<text:s/>political<text:s/>economy<text:s/>analysis<text:s/>–<text:s/>“It<text:s/>is<text:s/>one<text:s/>thing<text:s/>to<text:s/>note<text:s/>that<text:s/>police<text:s/>are<text:s/>particularly<text:s/>willing<text:s/>to<text:s/>use<text:s/>firearms<text:s/>in<text:s/>a<text:s/>certain<text:s/>location,<text:s/>but<text:s/>another<text:s/>altogether<text:s/>to<text:s/>explore<text:s/>why<text:s/>this”</text:span><text:span text:style-name="T524_2"><text:note text:note-class="footnote"><text:note-citation/><text:note-body><text:p text:style-name="P525"><text:span text:style-name="T525_1"><text:s/></text:span><text:span text:style-name="T525_2">RUSI<text:s/>Learning<text:s/>Paper</text:span></text:p></text:note-body></text:note></text:span><text:span text:style-name="T525_3"><text:s/></text:span></text:p>
        </text:list-item>
        <text:list-item>
          <text:p text:style-name="P526"><text:span text:style-name="T526_1">Conflict<text:s/>sensitivity<text:s/>of<text:s/>research<text:s/>on<text:s/>violence<text:s/>–<text:s/>Future<text:s/>programmes<text:s/>should<text:s/>carefully<text:s/>consider<text:s/>how<text:s/>research<text:s/>and<text:s/>data<text:s/>(e.g.<text:s/>on<text:s/>potential<text:s/>hotspots<text:s/>for<text:s/>violence)<text:s/>will<text:s/>be<text:s/>used<text:s/>by<text:s/>other<text:s/>stakeholders,<text:s/>particularly<text:s/>those<text:s/>with<text:s/>a<text:s/>tendency<text:s/>to<text:s/>use<text:s/>hard<text:s/>security<text:s/>approaches<text:s/>or<text:s/>who<text:s/>may<text:s/>also<text:s/>be<text:s/>perpetrators<text:s/>of<text:s/>violence,<text:s/>to<text:s/>ensure<text:s/>that<text:s/>the<text:s/>sharing<text:s/>of<text:s/>data<text:s/>does<text:s/>no<text:s/>harm.<text:s/></text:span></text:p>
        </text:list-item>
        <text:list-item>
          <text:p text:style-name="P527"><text:span text:style-name="T527_1">Manage<text:s/>expectations<text:s/>-<text:s/>Security<text:s/>analysis<text:s/>should<text:s/>not<text:s/>be<text:s/>used<text:s/>for<text:s/>‘forecasting</text:span><text:bookmark-start text:name="_Int_OOm74wAJ"/><text:span text:style-name="T527_2">’.</text:span><text:bookmark-end text:name="_Int_OOm74wAJ"/><text:span text:style-name="T527_3"><text:s/>Tracking<text:s/>data<text:s/>provides<text:s/>analysts<text:s/>with<text:s/>the<text:s/>opportunity<text:s/>to<text:s/>identify<text:s/>patterns<text:s/>and<text:s/>to<text:s/>assess<text:s/>the<text:s/>likelihood<text:s/>of<text:s/>different<text:s/>scenarios<text:s/>taking<text:s/>place,<text:s/>but<text:s/>it<text:s/>cannot<text:s/>‘predict’<text:s/>the<text:s/>future.</text:span><text:span text:style-name="T527_4"><text:note text:note-class="footnote"><text:note-citation/><text:note-body><text:p text:style-name="P528"><text:span text:style-name="T528_1"><text:s/></text:span><text:span text:style-name="T528_2">RUSI<text:s/>Learning<text:s/>Paper</text:span></text:p></text:note-body></text:note></text:span><text:span text:style-name="T528_3"><text:s/></text:span></text:p>
        </text:list-item>
      </text:list>
      <text:p text:style-name="P529"/>
      <text:p text:style-name="P530"/>
      <text:p text:style-name="P531"><text:span text:style-name="T531_1">D:<text:s/>Value<text:s/>for<text:s/>Money<text:s/></text:span></text:p>
      <text:p text:style-name="P532"/>
      <text:p text:style-name="P533"><text:span text:style-name="T533_1"> </text:span></text:p>
      <text:p text:style-name="P534"><text:span text:style-name="T534_1">VfM<text:s/>performance<text:s/>compared<text:s/>to<text:s/>the<text:s/>original<text:s/>VfM<text:s/>proposition<text:s/>in<text:s/>the<text:s/>business<text:s/></text:span><text:span text:style-name="T534_2">case</text:span><text:span text:style-name="T534_3">.<text:s/></text:span></text:p>
      <text:p text:style-name="P535"><text:span text:style-name="T535_1">REINVENT<text:s/>was<text:s/>designed<text:s/>with<text:s/>a<text:s/>clear<text:s/>Value<text:s/>for<text:s/>Money<text:s/>(VfM)<text:s/>proposition<text:s/>aligned<text:s/>to<text:s/>FCDO’s<text:s/>5Es,<text:s/>based<text:s/>on<text:s/>long-term,<text:s/>geographically<text:s/>targeted<text:s/>engagement<text:s/>and<text:s/>a<text:s/>dual-track<text:s/>approach<text:s/>combining<text:s/>national<text:s/>reform<text:s/>with<text:s/>sustained<text:s/>sub-national<text:s/>delivery.<text:s/>The<text:s/>Business<text:s/>Case<text:s/>anticipated<text:s/>VfM<text:s/>gains<text:s/>through<text:s/>economies<text:s/>of<text:s/>scale,<text:s/>stable<text:s/>partnerships<text:s/>and<text:s/>cumulative<text:s/>systems<text:s/>change<text:s/>across<text:s/>key<text:s/>sectors.<text:s/>Delivery<text:s/>between<text:s/>2019<text:s/>and<text:s/>2026<text:s/>was<text:s/>significantly<text:s/>reshaped<text:s/>by<text:s/>external<text:s/>shocks,<text:s/>including<text:s/>COVID-19,<text:s/>repeated<text:s/>ODA<text:s/>cuts,<text:s/>budget<text:s/></text:span><text:span text:style-name="T535_2">volatility,</text:span><text:span text:style-name="T535_3"><text:s/>and<text:s/>electoral<text:s/>risks.<text:s/>Two<text:s/>No-Cost<text:s/>Extensions<text:s/>in<text:s/>Years<text:s/>6–7<text:s/>used<text:s/>earlier<text:s/>underspend<text:s/>to<text:s/>sustain<text:s/>delivery,<text:s/>with<text:s/></text:span><text:span text:style-name="T535_4">Y</text:span><text:span text:style-name="T535_5">ear</text:span><text:span text:style-name="T535_6"><text:s/>7</text:span><text:span text:style-name="T535_7"><text:s/>focused<text:s/>on<text:s/>consolidation<text:s/>and<text:s/>exit.<text:s/>VfM<text:s/>is<text:s/>therefore<text:s/>assessed<text:s/>against<text:s/>this<text:s/>evolving<text:s/>context.</text:span></text:p>
      <text:p text:style-name="P536"><text:span text:style-name="T536_1">Economy:</text:span><text:span text:style-name="T536_2"><text:s/></text:span><text:span text:style-name="T536_3">REINVENT’s<text:s/>cost<text:s/>profile<text:s/>reflects<text:s/>the<text:s/>structure<text:s/>of<text:s/>its<text:s/>commercial<text:s/>delivery<text:s/>vehicle,<text:s/>under<text:s/>which<text:s/>implementation<text:s/>was<text:s/>led<text:s/>through<text:s/>a<text:s/>contract<text:s/>supported<text:s/>by<text:s/>an<text:s/>embedded<text:s/>Programme<text:s/>Management<text:s/>Unit,<text:s/>international<text:s/></text:span><text:span text:style-name="T536_4">leadership,</text:span><text:span text:style-name="T536_5"><text:s/></text:span><text:span text:style-name="T536_6">technical</text:span><text:span text:style-name="T536_7"><text:s/>advisory<text:s/></text:span><text:span text:style-name="T536_8">team,</text:span><text:span text:style-name="T536_9"><text:s/>and<text:s/>a<text:s/></text:span><text:span text:style-name="T536_10">network<text:s/>of<text:s/>downstream<text:s/>civil<text:s/>society<text:s/>partners</text:span><text:span text:style-name="T536_11">.<text:s/>Across<text:s/>the<text:s/>programme<text:s/>lifecycle,<text:s/>fees<text:s/>and<text:s/>expenses<text:s/>accounted<text:s/>for<text:s/>68%<text:s/>of<text:s/>total<text:s/>spend<text:s/>(£11.74m<text:s/>fees;<text:s/>£1.47m<text:s/>expenses)<text:s/>versus<text:s/>£6.32m<text:s/>for<text:s/>partner<text:s/>delivery,<text:s/>exceeding<text:s/>the<text:s/>Business<text:s/>Case<text:s/>assumption<text:s/>of<text:s/>50–62.5%<text:s/>service<text:s/>provider<text:s/>costs.<text:s/>This<text:s/>variance<text:s/>reflects<text:s/>deliberate<text:s/>delivery<text:s/>choices<text:s/>rather<text:s/>than<text:s/>inefficiency,<text:s/>as<text:s/>delivery<text:s/>shifted<text:s/>from<text:s/>large<text:s/>scale<text:s/>community<text:s/>activities<text:s/>towards<text:s/></text:span><text:span text:style-name="T536_12">targeted<text:s/>national<text:s/>level<text:s/>institutional<text:s/>reform<text:s/>and<text:s/>focused<text:s/>police<text:s/>station<text:s/>engagement,<text:s/>with<text:s/>fewer<text:s/>but<text:s/>more<text:s/>strategic<text:s/>partner<text:s/>interventions,<text:s/>particularly<text:s/>in<text:s/>Years<text:s/>6–7,<text:s/>while<text:s/>also<text:s/>extending<text:s/>delivery<text:s/>by<text:s/>two<text:s/>years<text:s/>within<text:s/>the<text:s/>same<text:s/>budget<text:s/></text:span><text:span text:style-name="T536_13">envelope.<text:s/>In</text:span><text:span text:style-name="T536_14"><text:s/>Year<text:s/>7,<text:s/>£1.34m<text:s/>total<text:s/></text:span><text:span text:style-name="T536_15">spend</text:span><text:span text:style-name="T536_16"><text:s/>comprised<text:s/>£925k<text:s/>fees<text:s/>(69%),<text:s/>£144k<text:s/>expenses<text:s/>(11%)<text:s/>and<text:s/>£267k<text:s/>partner<text:s/>disbursements<text:s/>(20%),<text:s/>reflecting<text:s/>reduced<text:s/>programme<text:s/>scale<text:s/>under<text:s/>a<text:s/>No<text:s/>Cost<text:s/>Extension<text:s/>alongside<text:s/>fixed<text:s/>technical<text:s/>and<text:s/>assurance<text:s/>functions.<text:s/></text:span></text:p>
      <text:p text:style-name="P537"><text:span text:style-name="T537_1">Input<text:s/>costs<text:s/></text:span><text:span text:style-name="T537_2">remained</text:span><text:span text:style-name="T537_3"><text:s/>competitive.<text:s/>Average<text:s/>consultant<text:s/>day<text:s/>rates<text:s/>(£307)<text:s/>compare<text:s/></text:span><text:span text:style-name="T537_4">favorably</text:span><text:span text:style-name="T537_5"><text:s/>with<text:s/>similar<text:s/>governance<text:s/>programmes<text:s/>such<text:s/>as<text:s/>the<text:s/>closed<text:s/>devolution<text:s/>programme<text:s/>whose<text:s/>daily<text:s/>average<text:s/>rate<text:s/>ranges<text:s/>£300-£450<text:s/>and<text:s/>this<text:s/>was<text:s/>supported<text:s/>by<text:s/>increased<text:s/>use<text:s/>of<text:s/>national<text:s/>expertise.<text:s/>Unit<text:s/>cost<text:s/>efficiencies<text:s/>were<text:s/>also<text:s/>achieved<text:s/>through<text:s/>procurement<text:s/>discipline,<text:s/>including<text:s/></text:span><text:span text:style-name="T537_6">a<text:s/></text:span><text:span text:style-name="T537_7">10.09%<text:s/>reduction<text:s/>in<text:s/>hotel<text:s/>costs<text:s/>and<text:s/></text:span><text:span text:style-name="T537_8">a<text:s/></text:span><text:span text:style-name="T537_9">13.4%<text:s/>reduction<text:s/>in<text:s/>average<text:s/>international<text:s/>flight<text:s/>costs<text:s/>in<text:s/>year<text:s/>7<text:s/>compared<text:s/>to<text:s/>year<text:s/>6.</text:span></text:p>
      <text:p text:style-name="P538"/>
      <text:p text:style-name="P539"><text:span text:style-name="T539_1">Efficiency</text:span><text:span text:style-name="T539_2">:</text:span><text:span text:style-name="T539_3"><text:s/></text:span><text:span text:style-name="T539_4">There<text:s/>is<text:s/></text:span><text:bookmark-start text:name="_Int_N5MoQ7JY"/><text:span text:style-name="T539_5">clear<text:s/>evidence</text:span><text:bookmark-end text:name="_Int_N5MoQ7JY"/><text:span text:style-name="T539_6"><text:s/>that<text:s/>REINVENT<text:s/>converted<text:s/>inputs<text:s/>into<text:s/>outputs<text:s/>and<text:s/>results<text:s/>across<text:s/>its<text:s/>delivery<text:s/>lifecycle.<text:s/>The<text:s/>programme<text:s/>met<text:s/>its<text:s/></text:span><text:span text:style-name="T539_7">output</text:span><text:span text:style-name="T539_8"><text:s/>targets.<text:s/></text:span><text:span text:style-name="T539_9">Three<text:s/>of<text:s/>four</text:span><text:span text:style-name="T539_10"><text:s/>outputs<text:s/>scored<text:s/>A,<text:s/>indicating<text:s/>strong<text:s/>delivery<text:s/>against<text:s/>planned<text:s/>results<text:s/>despite<text:s/>a<text:s/>highly<text:s/>adaptive<text:s/>and<text:s/>constrained<text:s/>operating<text:s/>context.</text:span></text:p>
      <text:p text:style-name="P540"><text:span text:style-name="T540_1">Efficiency<text:s/>is<text:s/>further<text:s/>evidenced<text:s/>through<text:s/>the<text:s/>allocation<text:s/>of<text:s/>resources<text:s/>across<text:s/>outputs<text:s/>and<text:s/>the<text:s/>results<text:s/>achieved:</text:span></text:p>
      <text:p text:style-name="P541"><text:span text:style-name="T541_1">Cost<text:s/>per<text:s/>output,<text:s/>per<text:s/>year:</text:span></text:p>
      <table:table table:style-name="Table12"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row table:style-name="Row52">
          <table:table-cell table:style-name="Cell156">
            <text:p text:style-name="P542"><text:span text:style-name="T542_1">Output</text:span></text:p>
          </table:table-cell>
          <table:table-cell table:style-name="Cell157">
            <text:p text:style-name="P543"><text:span text:style-name="T543_1">Year<text:s/>1</text:span></text:p>
          </table:table-cell>
          <table:table-cell table:style-name="Cell158">
            <text:p text:style-name="P544"><text:span text:style-name="T544_1">Year<text:s/>2</text:span></text:p>
          </table:table-cell>
          <table:table-cell table:style-name="Cell159">
            <text:p text:style-name="P545"><text:span text:style-name="T545_1">Year<text:s/>3</text:span></text:p>
          </table:table-cell>
          <table:table-cell table:style-name="Cell160">
            <text:p text:style-name="P546"><text:span text:style-name="T546_1">Year<text:s/>4</text:span></text:p>
          </table:table-cell>
          <table:table-cell table:style-name="Cell161">
            <text:p text:style-name="P547"><text:span text:style-name="T547_1">Year<text:s/>5</text:span></text:p>
          </table:table-cell>
          <table:table-cell table:style-name="Cell162">
            <text:p text:style-name="P548"><text:span text:style-name="T548_1">Year<text:s/>6</text:span></text:p>
          </table:table-cell>
          <table:table-cell table:style-name="Cell163">
            <text:p text:style-name="P549"><text:span text:style-name="T549_1">Year<text:s/>7</text:span></text:p>
          </table:table-cell>
        </table:table-row>
        <table:table-row table:style-name="Row53">
          <table:table-cell table:style-name="Cell164">
            <text:p text:style-name="P550"><text:span text:style-name="T550_1">1:<text:s/>Accountable<text:s/>and<text:s/>effective<text:s/>police.</text:span></text:p>
          </table:table-cell>
          <table:table-cell table:style-name="Cell165">
            <text:p text:style-name="P551"><text:span text:style-name="T551_1">£207,602</text:span></text:p>
          </table:table-cell>
          <table:table-cell table:style-name="Cell166">
            <text:p text:style-name="P552"><text:span text:style-name="T552_1">£1,016,400</text:span></text:p>
          </table:table-cell>
          <table:table-cell table:style-name="Cell167">
            <text:p text:style-name="P553"><text:span text:style-name="T553_1">£466,515</text:span></text:p>
          </table:table-cell>
          <table:table-cell table:style-name="Cell168">
            <text:p text:style-name="P554"><text:span text:style-name="T554_1">£162,646</text:span></text:p>
          </table:table-cell>
          <table:table-cell table:style-name="Cell169">
            <text:p text:style-name="P555"><text:span text:style-name="T555_1">£247,934</text:span></text:p>
          </table:table-cell>
          <table:table-cell table:style-name="Cell170">
            <text:p text:style-name="P556"><text:span text:style-name="T556_1">£481,072</text:span></text:p>
          </table:table-cell>
          <table:table-cell table:style-name="Cell171">
            <text:p text:style-name="P557"><text:span text:style-name="T557_1">£170,497</text:span></text:p>
          </table:table-cell>
        </table:table-row>
        <table:table-row table:style-name="Row54">
          <table:table-cell table:style-name="Cell172">
            <text:p text:style-name="P558"><text:span text:style-name="T558_1">2:<text:s/></text:span><text:span text:style-name="T558_2">Women<text:s/>and<text:s/>girls<text:s/>(WPS)</text:span><text:span text:style-name="T558_3">.</text:span></text:p>
          </table:table-cell>
          <table:table-cell table:style-name="Cell173">
            <text:p text:style-name="P559"><text:span text:style-name="T559_1">£30,392</text:span></text:p>
          </table:table-cell>
          <table:table-cell table:style-name="Cell174">
            <text:p text:style-name="P560"><text:span text:style-name="T560_1">£314,940</text:span></text:p>
          </table:table-cell>
          <table:table-cell table:style-name="Cell175">
            <text:p text:style-name="P561"><text:span text:style-name="T561_1">£228,952</text:span></text:p>
          </table:table-cell>
          <table:table-cell table:style-name="Cell176">
            <text:p text:style-name="P562"><text:span text:style-name="T562_1">£111,321</text:span></text:p>
          </table:table-cell>
          <table:table-cell table:style-name="Cell177">
            <text:p text:style-name="P563"><text:span text:style-name="T563_1">£207,785</text:span></text:p>
          </table:table-cell>
          <table:table-cell table:style-name="Cell178">
            <text:p text:style-name="P564"><text:span text:style-name="T564_1">£128,316</text:span></text:p>
          </table:table-cell>
          <table:table-cell table:style-name="Cell179">
            <text:p text:style-name="P565"><text:span text:style-name="T565_1">£112,841</text:span></text:p>
          </table:table-cell>
        </table:table-row>
        <table:table-row table:style-name="Row55">
          <table:table-cell table:style-name="Cell180">
            <text:p text:style-name="P566"><text:span text:style-name="T566_1">3:<text:s/></text:span><text:span text:style-name="T566_2">Conflict<text:s/>and<text:s/>peacebuilding<text:s/>systems</text:span><text:span text:style-name="T566_3">.</text:span></text:p>
          </table:table-cell>
          <table:table-cell table:style-name="Cell181">
            <text:p text:style-name="P567"><text:span text:style-name="T567_1">£112,311</text:span></text:p>
          </table:table-cell>
          <table:table-cell table:style-name="Cell182">
            <text:p text:style-name="P568"><text:span text:style-name="T568_1">£375,582</text:span></text:p>
          </table:table-cell>
          <table:table-cell table:style-name="Cell183">
            <text:p text:style-name="P569"><text:span text:style-name="T569_1">£366,465</text:span></text:p>
          </table:table-cell>
          <table:table-cell table:style-name="Cell184">
            <text:p text:style-name="P570"><text:span text:style-name="T570_1">£223,238</text:span></text:p>
          </table:table-cell>
          <table:table-cell table:style-name="Cell185">
            <text:p text:style-name="P571"><text:span text:style-name="T571_1">£390,585</text:span></text:p>
          </table:table-cell>
          <table:table-cell table:style-name="Cell186">
            <text:p text:style-name="P572"><text:span text:style-name="T572_1">£113,337</text:span></text:p>
          </table:table-cell>
          <table:table-cell table:style-name="Cell187">
            <text:p text:style-name="P573"><text:span text:style-name="T573_1">£113,320</text:span></text:p>
          </table:table-cell>
        </table:table-row>
        <table:table-row table:style-name="Row56">
          <table:table-cell table:style-name="Cell188">
            <text:p text:style-name="P574"><text:span text:style-name="T574_1">4:<text:s/></text:span><text:span text:style-name="T574_2">Evidence<text:s/>and<text:s/>learning.</text:span></text:p>
          </table:table-cell>
          <table:table-cell table:style-name="Cell189">
            <text:p text:style-name="P575"><text:span text:style-name="T575_1">£240,736</text:span></text:p>
          </table:table-cell>
          <table:table-cell table:style-name="Cell190">
            <text:p text:style-name="P576"><text:span text:style-name="T576_1">£191,295</text:span></text:p>
          </table:table-cell>
          <table:table-cell table:style-name="Cell191">
            <text:p text:style-name="P577"><text:span text:style-name="T577_1">£138,057</text:span></text:p>
          </table:table-cell>
          <table:table-cell table:style-name="Cell192">
            <text:p text:style-name="P578"><text:span text:style-name="T578_1">£79,801</text:span></text:p>
          </table:table-cell>
          <table:table-cell table:style-name="Cell193">
            <text:p text:style-name="P579"><text:span text:style-name="T579_1">£60,536</text:span></text:p>
          </table:table-cell>
          <table:table-cell table:style-name="Cell194">
            <text:p text:style-name="P580"><text:span text:style-name="T580_1">£56,409</text:span></text:p>
          </table:table-cell>
          <table:table-cell table:style-name="Cell195">
            <text:p text:style-name="P581"><text:span text:style-name="T581_1">£83,159</text:span></text:p>
          </table:table-cell>
        </table:table-row>
        <table:table-row table:style-name="Row57">
          <table:table-cell table:style-name="Cell196">
            <text:p text:style-name="P582"><text:span text:style-name="T582_1">Total</text:span></text:p>
          </table:table-cell>
          <table:table-cell table:style-name="Cell197">
            <text:p text:style-name="P583"><text:span text:style-name="T583_1">£591,042</text:span></text:p>
          </table:table-cell>
          <table:table-cell table:style-name="Cell198">
            <text:p text:style-name="P584"><text:span text:style-name="T584_1">£1,961,484</text:span></text:p>
          </table:table-cell>
          <table:table-cell table:style-name="Cell199">
            <text:p text:style-name="P585"><text:span text:style-name="T585_1">£1,202,132</text:span></text:p>
          </table:table-cell>
          <table:table-cell table:style-name="Cell200">
            <text:p text:style-name="P586"><text:span text:style-name="T586_1">£577,006</text:span></text:p>
          </table:table-cell>
          <table:table-cell table:style-name="Cell201">
            <text:p text:style-name="P587"><text:span text:style-name="T587_1">£906,840</text:span></text:p>
          </table:table-cell>
          <table:table-cell table:style-name="Cell202">
            <text:p text:style-name="P588"><text:span text:style-name="T588_1">£780,191</text:span></text:p>
          </table:table-cell>
          <table:table-cell table:style-name="Cell203">
            <text:p text:style-name="P589"><text:span text:style-name="T589_1">£479,819</text:span></text:p>
          </table:table-cell>
        </table:table-row>
      </table:table>
      <text:p text:style-name="P590"><text:span text:style-name="T590_1">Across<text:s/>the<text:s/>lifecycle,<text:s/>higher<text:s/>early-year<text:s/>costs<text:s/>(Years<text:s/>2–3)<text:s/>reflect<text:s/>scale<text:s/>delivery<text:s/>through<text:s/>partnerships<text:s/>and<text:s/>community-based<text:s/>programming.<text:s/>Field-level<text:s/>evidence<text:s/>shows<text:s/>how<text:s/>integrated<text:s/>approaches<text:s/>generated<text:s/>efficiency<text:s/>gains</text:span><text:span text:style-name="T590_2">,<text:s/></text:span><text:span text:style-name="T590_3">for<text:s/>example,<text:s/>at<text:s/>Langas<text:s/>Police<text:s/>Station,<text:s/>strengthening<text:s/>the<text:s/>full<text:s/>SGBV<text:s/>referral<text:s/>pathway<text:s/>across<text:s/>police,<text:s/>health,<text:s/></text:span><text:span text:style-name="T590_4">justice,</text:span><text:span text:style-name="T590_5"><text:s/>and<text:s/>community<text:s/>actors<text:s/>reduced<text:s/>fragmentation<text:s/>and<text:s/>improved<text:s/>coordination<text:s/>beyond<text:s/>single-institution<text:s/>training.</text:span></text:p>
      <text:p text:style-name="P591"><text:span text:style-name="T591_1">From<text:s/>Year<text:s/>4<text:s/>onwards,<text:s/>declining<text:s/>costs<text:s/>reflect<text:s/>a<text:s/>transition<text:s/>to<text:s/>more<text:s/>targeted<text:s/>and<text:s/>efficient<text:s/>delivery<text:s/>models.<text:s/>In<text:s/>Years<text:s/>6–7,<text:s/></text:span><text:span text:style-name="T591_2">more<text:s/></text:span><text:span text:style-name="T591_3">resources<text:s/>were<text:s/>deliberately<text:s/>reallocated<text:s/>towards<text:s/>Output<text:s/>1<text:s/>following<text:s/>the<text:s/>learning<text:s/>review,<text:s/>increasing<text:s/>the<text:s/>cost<text:s/>per<text:s/>result<text:s/>but<text:s/>reflecting<text:s/>a<text:s/>strategic<text:s/>shift<text:s/>towards<text:s/>longer-term<text:s/>institutional<text:s/>reform.</text:span><text:span text:style-name="T591_4"><text:s/></text:span><text:span text:style-name="T591_5">While<text:s/>this<text:s/>output<text:s/>was<text:s/>more<text:s/>resource-intensive</text:span><text:span text:style-name="T591_6">,<text:s/>it</text:span><text:span text:style-name="T591_7"><text:s/>scored<text:s/>‘B’<text:s/>because<text:s/>of</text:span><text:span text:style-name="T591_8"><text:s/>slower<text:s/>translation<text:s/>of<text:s/>inputs<text:s/>into<text:s/>system-wide<text:s/>behavioural<text:s/>change</text:span><text:span text:style-name="T591_9">,<text:s/></text:span><text:span text:style-name="T591_10">consistent<text:s/>with<text:s/>the<text:s/>complexity<text:s/>and<text:s/>longer<text:s/>time<text:s/>horizons<text:s/>of<text:s/>policing<text:s/>reform</text:span><text:span text:style-name="T591_11"><text:s/>which</text:span><text:span text:style-name="T591_12"><text:s/>is<text:s/>partly<text:s/>explained<text:s/>by<text:s/>the<text:s/>positioning<text:s/>of<text:s/>its<text:s/>results<text:s/>at<text:s/>outcome<text:s/>level,<text:s/>where<text:s/>achievement<text:s/>is<text:s/>influenced<text:s/>by<text:s/>factors<text:s/>beyond<text:s/>the<text:s/></text:span><text:span text:style-name="T591_13">Programme’s</text:span><text:span text:style-name="T591_14"><text:s/>direct<text:s/>control.</text:span></text:p>
      <text:p text:style-name="P592"><text:span text:style-name="T592_1">Effectiveness:<text:s/></text:span><text:span text:style-name="T592_2">REINVENT<text:s/>achieved<text:s/>its<text:s/>outcome<text:s/>targets,<text:s/>demonstrating<text:s/>credible<text:s/>effectiveness<text:s/>in<text:s/>line<text:s/>with<text:s/>its<text:s/>revised<text:s/>Theory<text:s/>of<text:s/>Change.<text:s/>In<text:s/>Year<text:s/>7,<text:s/>87%<text:s/>of<text:s/>30<text:s/>institutions<text:s/>reported<text:s/>improved<text:s/>coordination<text:s/>(vs<text:s/>80%<text:s/>target),<text:s/>and<text:s/>the<text:s/>programme<text:s/>documented<text:s/>four<text:s/>case<text:s/>studies<text:s/>evidencing<text:s/>improved<text:s/>state-led<text:s/>responses<text:s/>to<text:s/>violence.<text:s/></text:span></text:p>
      <text:p text:style-name="P593"><text:span text:style-name="T593_1">Effectiveness<text:s/>was<text:s/>strongest<text:s/>in<text:s/>strengthening<text:s/>coordination<text:s/>between<text:s/>state<text:s/>and<text:s/>non-state<text:s/>actors,<text:s/>which<text:s/>underpinned<text:s/>the<text:s/>outcome<text:s/>of<text:s/>more<text:s/>effective<text:s/>responses<text:s/>to<text:s/>violence.<text:s/>The<text:s/>programme<text:s/>supported<text:s/>coordination<text:s/>across<text:s/>national,<text:s/></text:span><text:bookmark-start text:name="_Int_t8mzWe3N"/><text:span text:style-name="T593_2">county</text:span><text:bookmark-end text:name="_Int_t8mzWe3N"/><text:span text:style-name="T593_3"><text:s/>and<text:s/>local<text:s/>levels,<text:s/>including<text:s/>improved<text:s/>collaboration<text:s/>between<text:s/>the<text:s/></text:span><text:span text:style-name="T593_4">MoI</text:span><text:span text:style-name="T593_5"><text:s/>and<text:s/></text:span><text:span text:style-name="T593_6">NPS</text:span><text:span text:style-name="T593_7">,<text:s/>police–community<text:s/>engagement<text:s/>through<text:s/>CSICs,<text:s/>and<text:s/>multi-agency<text:s/>platforms<text:s/>such<text:s/>as<text:s/>POLICARE<text:s/>and<text:s/>Gender<text:s/>Technical<text:s/>Working<text:s/>Groups.</text:span></text:p>
      <text:p text:style-name="P594"><text:span text:style-name="T594_1">The<text:s/>programme<text:s/>was<text:s/>particularly<text:s/>effective<text:s/>where<text:s/>national<text:s/>reforms<text:s/>translated<text:s/>into<text:s/>local<text:s/>practice,<text:s/>including<text:s/>strengthened<text:s/>referral<text:s/>pathways<text:s/>for<text:s/>GBV<text:s/>survivors,<text:s/>improved<text:s/>early<text:s/>warning<text:s/>and<text:s/>response<text:s/>systems,<text:s/>and<text:s/>expanded<text:s/>participation<text:s/>of<text:s/>civil<text:s/>society<text:s/>in<text:s/>security<text:s/>coordination<text:s/>structures.<text:s/>These<text:s/>changes<text:s/>were<text:s/>enabled<text:s/>by<text:s/>REINVENT’s<text:s/>convening<text:s/>role<text:s/>and<text:s/>sustained<text:s/>engagement<text:s/>with<text:s/>key<text:s/>institution</text:span><text:span text:style-name="T594_2">s.</text:span></text:p>
      <text:p text:style-name="P595"/>
      <text:p text:style-name="P596"><text:span text:style-name="T596_1">E</text:span><text:span text:style-name="T596_2">vidence<text:s/>of<text:s/>wider<text:s/>behavioural<text:s/>change<text:s/>across<text:s/>the<text:s/>policing<text:s/>system<text:s/>remains<text:s/>less<text:s/>conclusive<text:s/>an</text:span><text:span text:style-name="T596_3">d<text:s/></text:span><text:span text:style-name="T596_4">it<text:s/>would<text:s/>take<text:s/>longer<text:s/>and<text:s/>deeper<text:s/></text:span><text:span text:style-name="T596_5">investmen</text:span><text:span text:style-name="T596_6">t</text:span><text:span text:style-name="T596_7"><text:s/></text:span><text:span text:style-name="T596_8"><text:s/>to</text:span><text:span text:style-name="T596_9"><text:s/>help<text:s/>it<text:s/></text:span><text:span text:style-name="T596_10">measurably<text:s/></text:span><text:span text:style-name="T596_11">materia</text:span><text:span text:style-name="T596_12">lise</text:span><text:span text:style-name="T596_13">.</text:span></text:p>
      <text:p text:style-name="P597"/>
      <text:p text:style-name="P598"><text:span text:style-name="T598_1">Equity</text:span><text:span text:style-name="T598_2">:<text:s/>Equity<text:s/>was<text:s/>a<text:s/>consistent<text:s/>strength<text:s/>of<text:s/>REINVENT<text:s/>and<text:s/>embedded<text:s/>across<text:s/>all<text:s/>workstreams<text:s/>rather<text:s/>than<text:s/>treated<text:s/>as<text:s/>a<text:s/>standalone<text:s/>strand.<text:s/>Cumulatively,<text:s/>the<text:s/>programme<text:s/>reached<text:s/>2,611,854<text:s/>community<text:s/>members,<text:s/>with<text:s/></text:span><text:span text:style-name="T598_3">1,279,195<text:s/></text:span><text:span text:style-name="T598_4">(</text:span><text:span text:style-name="T598_5">49%</text:span><text:span text:style-name="T598_6">)</text:span><text:span text:style-name="T598_7"><text:s/>classified<text:s/>as<text:s/></text:span><text:span text:style-name="T598_8">vulnerable<text:s/>and</text:span><text:span text:style-name="T598_9"><text:s/></text:span><text:span text:style-name="T598_10">special<text:s/>interest<text:s/>groups</text:span><text:span text:style-name="T598_11"><text:s/>(women,<text:s/>children</text:span><text:span text:style-name="T598_12">,</text:span><text:span text:style-name="T598_13"><text:s/>and<text:s/>persons<text:s/>with<text:s/>disabilities)</text:span><text:span text:style-name="T598_14">.</text:span><text:span text:style-name="T598_15"><text:s/></text:span><text:span text:style-name="T598_16">Gender<text:s/>equality</text:span><text:span text:style-name="T598_17">,<text:s/>disability,</text:span><text:span text:style-name="T598_18"><text:s/>and<text:s/></text:span><text:span text:style-name="T598_19">social</text:span><text:span text:style-name="T598_20"><text:s/>inclusion<text:s/>were<text:s/>mainstreamed<text:s/>through<text:s/>the<text:s/>institutionalisation<text:s/>of<text:s/>the<text:s/>NPS<text:s/>Gender<text:s/>Policy,<text:s/>expanded<text:s/>CSIC<text:s/>and<text:s/>peace<text:s/>structures<text:s/>inclusive<text:s/>of<text:s/>women,<text:s/>youth<text:s/>and<text:s/>persons<text:s/>with<text:s/>disabilities,<text:s/>systematic<text:s/>tracking<text:s/>of<text:s/>participation<text:s/>through<text:s/>MEL<text:s/>systems,<text:s/>and<text:s/>integration<text:s/>of<text:s/>Women,<text:s/>Peace<text:s/>and<text:s/>Security<text:s/>principles<text:s/>beyond<text:s/>SGBV</text:span><text:span text:style-name="T598_21">specific<text:s/>work.</text:span><text:span text:style-name="T598_22"><text:s/></text:span></text:p>
      <text:p text:style-name="P599"/>
      <text:p text:style-name="P600"><text:span text:style-name="T600_1">Q</text:span><text:span text:style-name="T600_2">ualitative<text:s/>evidence<text:s/>from<text:s/>interviews<text:s/>indicates<text:s/>improved<text:s/>access<text:s/>and<text:s/>representation</text:span><text:span text:style-name="T600_3"><text:s/>of<text:s/></text:span><text:span text:style-name="T600_4">special<text:s/>interest<text:s/>group</text:span><text:span text:style-name="T600_5"><text:s/></text:span><text:span text:style-name="T600_6">beneficiaries</text:span><text:span text:style-name="T600_7">,<text:s/>as<text:s/>well<text:s/>as<text:s/>participation<text:s/>in<text:s/>the<text:s/></text:span><text:span text:style-name="T600_8">design<text:s/>of<text:s/>REINVENT<text:s/>interventions</text:span><text:span text:style-name="T600_9">.<text:s/>Quantitatively<text:s/>the<text:s/>programme<text:s/>measured<text:s/>the<text:s/>inclusion<text:s/>of<text:s/></text:span><text:span text:style-name="T600_10">vulnerable<text:s/>men<text:s/>and<text:s/>women,<text:s/>including<text:s/>persons<text:s/>with<text:s/>disability</text:span><text:span text:style-name="T600_11"><text:s/>m<text:s/>benefiting<text:s/>from<text:s/>its<text:s/>activities<text:s/>with<text:s/>the<text:s/>results<text:s/>summarised<text:s/>as<text:s/>follows:</text:span></text:p>
      <text:p text:style-name="P601"/>
      <text:p text:style-name="P602"><text:span text:style-name="T602_1">S</text:span><text:span text:style-name="T602_2">pecial<text:s/>interest<text:s/>group</text:span><text:span text:style-name="T602_3"><text:s/></text:span><text:span text:style-name="T602_4">b</text:span><text:span text:style-name="T602_5">eneficiaries<text:s/>reached<text:s/>per<text:s/>year,<text:s/>disaggregated<text:s/>by<text:s/>gender:</text:span></text:p>
      <table:table table:style-name="Table13">
        <table:table-column table:style-name="Column60"/>
        <table:table-column table:style-name="Column61"/>
        <table:table-column table:style-name="Column62"/>
        <table:table-column table:style-name="Column63"/>
        <table:table-column table:style-name="Column64"/>
        <table:table-row table:style-name="Row58">
          <table:table-cell table:style-name="Cell204">
            <text:p text:style-name="P603"><text:span text:style-name="T603_1">Year</text:span></text:p>
          </table:table-cell>
          <table:table-cell table:style-name="Cell205">
            <text:p text:style-name="P604"><text:span text:style-name="T604_1">Female</text:span></text:p>
          </table:table-cell>
          <table:table-cell table:style-name="Cell206">
            <text:p text:style-name="P605"><text:span text:style-name="T605_1">Male</text:span></text:p>
          </table:table-cell>
          <table:table-cell table:style-name="Cell207">
            <text:p text:style-name="P606"><text:span text:style-name="T606_1">Total</text:span></text:p>
          </table:table-cell>
          <table:table-cell table:style-name="Cell208">
            <text:p text:style-name="P607"><text:span text:style-name="T607_1">%<text:s/>of<text:s/>total<text:s/>beneficiaries<text:s/>per<text:s/>year</text:span></text:p>
          </table:table-cell>
        </table:table-row>
        <table:table-row table:style-name="Row59">
          <table:table-cell table:style-name="Cell209">
            <text:p text:style-name="P608"><text:span text:style-name="T608_1">Year<text:s/>1</text:span></text:p>
          </table:table-cell>
          <table:table-cell table:style-name="Cell210">
            <text:p text:style-name="P609"><text:span text:style-name="T609_1">61,530</text:span></text:p>
          </table:table-cell>
          <table:table-cell table:style-name="Cell211">
            <text:p text:style-name="P610"><text:span text:style-name="T610_1">460</text:span></text:p>
          </table:table-cell>
          <table:table-cell table:style-name="Cell212">
            <text:p text:style-name="P611"><text:span text:style-name="T611_1">61,990</text:span></text:p>
          </table:table-cell>
          <table:table-cell table:style-name="Cell213">
            <text:p text:style-name="P612"><text:span text:style-name="T612_1">45%</text:span></text:p>
          </table:table-cell>
        </table:table-row>
        <table:table-row table:style-name="Row60">
          <table:table-cell table:style-name="Cell214">
            <text:p text:style-name="P613"><text:span text:style-name="T613_1">Year<text:s/>2</text:span></text:p>
          </table:table-cell>
          <table:table-cell table:style-name="Cell215">
            <text:p text:style-name="P614"><text:span text:style-name="T614_1">786,959</text:span></text:p>
          </table:table-cell>
          <table:table-cell table:style-name="Cell216">
            <text:p text:style-name="P615"><text:span text:style-name="T615_1">5,401</text:span></text:p>
          </table:table-cell>
          <table:table-cell table:style-name="Cell217">
            <text:p text:style-name="P616"><text:span text:style-name="T616_1">792,360</text:span></text:p>
          </table:table-cell>
          <table:table-cell table:style-name="Cell218">
            <text:p text:style-name="P617"><text:span text:style-name="T617_1">50%</text:span></text:p>
          </table:table-cell>
        </table:table-row>
        <table:table-row table:style-name="Row61">
          <table:table-cell table:style-name="Cell219">
            <text:p text:style-name="P618"><text:span text:style-name="T618_1">Year<text:s/>3</text:span></text:p>
          </table:table-cell>
          <table:table-cell table:style-name="Cell220">
            <text:p text:style-name="P619"><text:span text:style-name="T619_1">190,953</text:span></text:p>
          </table:table-cell>
          <table:table-cell table:style-name="Cell221">
            <text:p text:style-name="P620"><text:span text:style-name="T620_1">4,584</text:span></text:p>
          </table:table-cell>
          <table:table-cell table:style-name="Cell222">
            <text:p text:style-name="P621"><text:span text:style-name="T621_1">195,537</text:span></text:p>
          </table:table-cell>
          <table:table-cell table:style-name="Cell223">
            <text:p text:style-name="P622"><text:span text:style-name="T622_1">50%</text:span></text:p>
          </table:table-cell>
        </table:table-row>
        <table:table-row table:style-name="Row62">
          <table:table-cell table:style-name="Cell224">
            <text:p text:style-name="P623"><text:span text:style-name="T623_1">Year<text:s/>4</text:span></text:p>
          </table:table-cell>
          <table:table-cell table:style-name="Cell225">
            <text:p text:style-name="P624"><text:span text:style-name="T624_1">35,373</text:span></text:p>
          </table:table-cell>
          <table:table-cell table:style-name="Cell226">
            <text:p text:style-name="P625"><text:span text:style-name="T625_1">1,345</text:span></text:p>
          </table:table-cell>
          <table:table-cell table:style-name="Cell227">
            <text:p text:style-name="P626"><text:span text:style-name="T626_1">36,718</text:span></text:p>
          </table:table-cell>
          <table:table-cell table:style-name="Cell228">
            <text:p text:style-name="P627"><text:span text:style-name="T627_1">47%</text:span></text:p>
          </table:table-cell>
        </table:table-row>
        <table:table-row table:style-name="Row63">
          <table:table-cell table:style-name="Cell229">
            <text:p text:style-name="P628"><text:span text:style-name="T628_1">Year<text:s/>5<text:s/></text:span></text:p>
          </table:table-cell>
          <table:table-cell table:style-name="Cell230">
            <text:p text:style-name="P629"><text:span text:style-name="T629_1">181,826</text:span></text:p>
          </table:table-cell>
          <table:table-cell table:style-name="Cell231">
            <text:p text:style-name="P630"><text:span text:style-name="T630_1">9,256</text:span></text:p>
          </table:table-cell>
          <table:table-cell table:style-name="Cell232">
            <text:p text:style-name="P631"><text:span text:style-name="T631_1">191,082</text:span></text:p>
          </table:table-cell>
          <table:table-cell table:style-name="Cell233">
            <text:p text:style-name="P632"><text:span text:style-name="T632_1">46%</text:span></text:p>
          </table:table-cell>
        </table:table-row>
        <table:table-row table:style-name="Row64">
          <table:table-cell table:style-name="Cell234">
            <text:p text:style-name="P633"><text:span text:style-name="T633_1">Year<text:s/>6</text:span></text:p>
          </table:table-cell>
          <table:table-cell table:style-name="Cell235">
            <text:p text:style-name="P634"><text:span text:style-name="T634_1">2,174</text:span></text:p>
          </table:table-cell>
          <table:table-cell table:style-name="Cell236">
            <text:p text:style-name="P635"><text:span text:style-name="T635_1">205</text:span></text:p>
          </table:table-cell>
          <table:table-cell table:style-name="Cell237">
            <text:p text:style-name="P636"><text:span text:style-name="T636_1">2,379</text:span></text:p>
          </table:table-cell>
          <table:table-cell table:style-name="Cell238">
            <text:p text:style-name="P637"><text:span text:style-name="T637_1">54%</text:span></text:p>
          </table:table-cell>
        </table:table-row>
        <table:table-row table:style-name="Row65">
          <table:table-cell table:style-name="Cell239">
            <text:p text:style-name="P638"><text:span text:style-name="T638_1">Year<text:s/>7</text:span></text:p>
          </table:table-cell>
          <table:table-cell table:style-name="Cell240">
            <text:p text:style-name="P639"><text:span text:style-name="T639_1">1,462</text:span></text:p>
          </table:table-cell>
          <table:table-cell table:style-name="Cell241">
            <text:p text:style-name="P640"><text:span text:style-name="T640_1">46</text:span></text:p>
          </table:table-cell>
          <table:table-cell table:style-name="Cell242">
            <text:p text:style-name="P641"><text:span text:style-name="T641_1">1,508</text:span></text:p>
          </table:table-cell>
          <table:table-cell table:style-name="Cell243">
            <text:p text:style-name="P642"><text:span text:style-name="T642_1">41%</text:span></text:p>
          </table:table-cell>
        </table:table-row>
        <table:table-row table:style-name="Row66">
          <table:table-cell table:style-name="Cell244">
            <text:p text:style-name="P643"><text:span text:style-name="T643_1">Total</text:span></text:p>
          </table:table-cell>
          <table:table-cell table:style-name="Cell245">
            <text:p text:style-name="P644"><text:span text:style-name="T644_1">1,258,103</text:span></text:p>
          </table:table-cell>
          <table:table-cell table:style-name="Cell246">
            <text:p text:style-name="P645"><text:span text:style-name="T645_1">21,092</text:span></text:p>
          </table:table-cell>
          <table:table-cell table:style-name="Cell247">
            <text:p text:style-name="P646"><text:span text:style-name="T646_1">1,279,195</text:span></text:p>
          </table:table-cell>
          <table:table-cell table:style-name="Cell248">
            <text:p text:style-name="P647"><text:span text:style-name="T647_1">49%</text:span></text:p>
          </table:table-cell>
        </table:table-row>
      </table:table>
      <text:p text:style-name="P648"/>
      <text:p text:style-name="P649"><text:span text:style-name="T649_1">Cost-effectiveness</text:span><text:span text:style-name="T649_2">:<text:s/>Across<text:s/>the<text:s/>programme<text:s/>lifecycle<text:s/>(£20m<text:s/>for<text:s/>seven<text:s/>years),<text:s/>REINVENT’s<text:s/>cost</text:span><text:span text:style-name="T649_3">-</text:span><text:span text:style-name="T649_4">effectiveness<text:s/>is<text:s/>moderate<text:s/>but<text:s/>contextually<text:s/>justified,<text:s/>and<text:s/>below<text:s/>the<text:s/>scale<text:s/>ambitions<text:s/>of<text:s/>the<text:s/>2018<text:s/>Business<text:s/>Case,<text:s/>reflecting<text:s/>sustained<text:s/>external<text:s/>shocks<text:s/>and<text:s/>budget<text:s/>volatility.<text:s/>Within<text:s/>this<text:s/>envelope,<text:s/>REINVENT<text:s/>delivered<text:s/>measurable<text:s/>outputs<text:s/>and<text:s/>institutional<text:s/>change<text:s/>through<text:s/></text:span><text:bookmark-start text:name="_Int_PH8ZZlzt"/><text:span text:style-name="T649_5">relatively<text:s/></text:span><text:span text:style-name="T649_6">low-cost</text:span><text:bookmark-end text:name="_Int_PH8ZZlzt"/><text:span text:style-name="T649_7">,<text:s/></text:span><text:span text:style-name="T649_8">high<text:s/>leverage</text:span><text:span text:style-name="T649_9"><text:s/>interventions.<text:s/>For<text:s/>example,<text:s/>in<text:s/>Year<text:s/>7<text:s/>the<text:s/>programme<text:s/>provided<text:s/>targeted<text:s/>reform<text:s/>support<text:s/>to<text:s/>12<text:s/>priority<text:s/>police<text:s/>stations<text:s/>at<text:s/>an<text:s/>average<text:s/>cost<text:s/>of<text:s/>£7,148.79<text:s/>per<text:s/>station,<text:s/>covering<text:s/>diagnostics,<text:s/>tailored<text:s/>training,<text:s/>and<text:s/>end</text:span><text:span text:style-name="T649_10">line<text:s/>measurement.<text:s/>At<text:s/>institutional<text:s/>level,<text:s/>REINVENT<text:s/>directly<text:s/>strengthened<text:s/>coordination<text:s/>and<text:s/>practice<text:s/>across<text:s/>30<text:s/>national<text:s/>and<text:s/></text:span><text:span text:style-name="T649_11">subnational</text:span><text:span text:style-name="T649_12"><text:s/>institutions,<text:s/>with<text:s/>87%<text:s/>reporting<text:s/>improved<text:s/>coordination,<text:s/>implying<text:s/></text:span><text:span text:style-name="T649_13">an</text:span><text:span text:style-name="T649_14"><text:s/>approximate<text:s/>£43k<text:s/>per<text:s/>institution</text:span><text:span text:style-name="T649_15">year<text:s/>of<text:s/>outcome</text:span><text:span text:style-name="T649_16">oriented<text:s/>engagement<text:s/>in<text:s/>the<text:s/></text:span><text:span text:style-name="T649_17">Y</text:span><text:span text:style-name="T649_18">ear</text:span><text:span text:style-name="T649_19"><text:s/>7</text:span><text:span text:style-name="T649_20">,<text:s/>inclusive<text:s/>of<text:s/>policy<text:s/>influence<text:s/>and<text:s/>coordination<text:s/>platforms.</text:span></text:p>
      <text:p text:style-name="P650"><text:span text:style-name="T650_1">Cost-effectiveness</text:span><text:span text:style-name="T650_2"><text:s/>was<text:s/>achieved<text:s/>less<text:s/>through<text:s/>scale<text:s/>and<text:s/>more<text:s/>through<text:s/>strategic<text:s/>influence,<text:s/>institutional<text:s/>leverage</text:span><text:span text:style-name="T650_3">,</text:span><text:span text:style-name="T650_4"><text:s/>and<text:s/>sustainable<text:s/>behaviour<text:s/>change,<text:s/>particularly<text:s/>within<text:s/>the<text:s/>Ministry<text:s/>of<text:s/>Interior,<text:s/>National<text:s/>Police<text:s/>Service</text:span><text:span text:style-name="T650_5">,</text:span><text:span text:style-name="T650_6"><text:s/>and<text:s/>coordination<text:s/>platforms.<text:s/>Constraints</text:span><text:span text:style-name="T650_7"><text:s/></text:span><text:span text:style-name="T650_8">including<text:s/>geographic<text:s/></text:span><text:span text:style-name="T650_9">shifts</text:span><text:span text:style-name="T650_10">,<text:s/>annual<text:s/>and<text:s/></text:span><text:span text:style-name="T650_11">midyear</text:span><text:span text:style-name="T650_12"><text:s/>budget<text:s/>volatility,<text:s/>and<text:s/>explicit<text:s/>downscaling<text:s/>of<text:s/>under<text:s/>the<text:s/></text:span><text:span text:style-name="T650_13">No<text:s/>Cost</text:span><text:span text:style-name="T650_14"><text:s/>Extensions</text:span><text:span text:style-name="T650_15"><text:s/></text:span><text:span text:style-name="T650_16">limit<text:s/>simple<text:s/>cost</text:span><text:span text:style-name="T650_17">per</text:span><text:span text:style-name="T650_18">beneficiary<text:s/>comparisons,<text:s/>but<text:s/>do<text:s/>not<text:s/>undermine<text:s/>the<text:s/>VfM<text:s/>logic.</text:span></text:p>
      <text:p text:style-name="P651"><text:span text:style-name="T651_1">Overall,<text:s/>REINVENT<text:s/>delivered<text:s/>good<text:s/>Value<text:s/>for<text:s/>Money<text:s/>across<text:s/>the<text:s/>5Es.<text:s/>Despite<text:s/>shifting<text:s/>dynamics<text:s/>and<text:s/>funding<text:s/>reductions,<text:s/>the<text:s/></text:span><text:bookmark-start text:name="_Int_JCbrTrMO"/><text:span text:style-name="T651_2">programme<text:s/>maintained</text:span><text:bookmark-end text:name="_Int_JCbrTrMO"/><text:span text:style-name="T651_3"><text:s/>cost<text:s/>discipline,<text:s/>leveraged<text:s/>partnerships<text:s/>and<text:s/>systems,<text:s/>achieved<text:s/>measurable<text:s/>coordination<text:s/>and<text:s/>institutional<text:s/>outcomes,<text:s/>embedded<text:s/>equity<text:s/>at<text:s/>scale,<text:s/>and<text:s/>converted<text:s/>constrained<text:s/>resources<text:s/>into<text:s/>durable,<text:s/>system</text:span><text:span text:style-name="T651_4">level<text:s/>change,<text:s/>evidenced<text:s/>by<text:s/>integrated<text:s/>policing<text:s/>reforms,<text:s/></text:span><text:span text:style-name="T651_5">community<text:s/>led</text:span><text:span text:style-name="T651_6"><text:s/>resource<text:s/>mobilisation,<text:s/>institutionalised<text:s/>tools<text:s/>and<text:s/>sustained<text:s/>capacity<text:s/>beyond<text:s/>programme<text:s/>closure.</text:span></text:p>
      <text:p text:style-name="P652"/>
      <text:p text:style-name="P653"><text:span text:style-name="T653_1">E:<text:s/>Risk<text:s/></text:span></text:p>
      <text:p text:style-name="P654"/>
      <text:p text:style-name="P655"><text:span text:style-name="T655_1">Overview<text:s/>of<text:s/>programme<text:s/>risk<text:s/>during<text:s/>the<text:s/>past<text:s/>year<text:s/></text:span><text:span text:style-name="T655_2">and</text:span><text:span text:style-name="T655_3"><text:s/>over<text:s/>the<text:s/>life<text:s/>of<text:s/>the<text:s/>programme,<text:s/></text:span></text:p>
      <text:p text:style-name="P656"/>
      <text:p text:style-name="P657"><text:span text:style-name="T657_1">Overview<text:s/>of<text:s/>risk<text:s/>management</text:span></text:p>
      <text:p text:style-name="P658"><text:span text:style-name="T658_1">Throughout<text:s/>its<text:s/>lifetime,<text:s/>REINVENT<text:s/>operated<text:s/>with<text:s/>an<text:s/>overall<text:s/>moderate<text:s/>risk<text:s/>rating,<text:s/>consistent<text:s/>with<text:s/>a<text:s/>cautious<text:s/>risk<text:s/>appetite<text:s/>and<text:s/>aligned<text:s/>with<text:s/>FCDO’s<text:s/>risk<text:s/>appetite<text:s/>across<text:s/>the<text:s/>seven<text:s/>risk<text:s/>categories.<text:s/>This<text:s/>risk<text:s/>profile<text:s/>reflected<text:s/>the<text:s/>programme’s<text:s/>engagement<text:s/>in<text:s/>politically<text:s/>sensitive<text:s/>areas<text:s/>including<text:s/>policing<text:s/>reform,<text:s/>peacebuilding,<text:s/>election<text:s/>security,<text:s/>and<text:s/>responses<text:s/>to<text:s/>sexual<text:s/>and<text:s/>gender</text:span><text:span text:style-name="T658_2">-</text:span><text:span text:style-name="T658_3">based<text:s/>violence</text:span><text:span text:style-name="T658_4"><text:s/></text:span><text:span text:style-name="T658_5">rather<text:s/>than<text:s/>deficiencies<text:s/>in<text:s/>delivery<text:s/>performance.</text:span></text:p>
      <text:p text:style-name="P659"/>
      <text:p text:style-name="P660"><text:span text:style-name="T660_1">T</text:span><text:span text:style-name="T660_2">he<text:s/>overall<text:s/>residu</text:span><text:span text:style-name="T660_3">al<text:s/>risk<text:s/>rating<text:s/>remained<text:s/>Moderate</text:span><text:span text:style-name="T660_4"><text:s/></text:span><text:span text:style-name="T660_5">throughout<text:s/>the<text:s/>programme<text:s/>although<text:s/>the<text:s/>nature<text:s/>and<text:s/>intensity<text:s/>of<text:s/>risks<text:s/>evolved<text:s/>over<text:s/>time<text:s/></text:span><text:span text:style-name="T660_6">because<text:s/>these<text:s/>r</text:span><text:span text:style-name="T660_7">isks<text:s/>were<text:s/>monitored<text:s/>routinely</text:span><text:span text:style-name="T660_8">.</text:span><text:span text:style-name="T660_9"><text:s/></text:span><text:span text:style-name="T660_10">This<text:s/>was<text:s/>done</text:span><text:span text:style-name="T660_11"><text:s/></text:span><text:span text:style-name="T660_12">through<text:s/>monthly<text:s/>Partner<text:s/>Management<text:s/>Meetings<text:s/>(PMMs),<text:s/>with<text:s/>Tetra<text:s/>Tech<text:s/>maintaining<text:s/>and<text:s/>updating<text:s/>the<text:s/>programme<text:s/>risk<text:s/>register<text:s/></text:span><text:span text:style-name="T660_13">monthly</text:span><text:span text:style-name="T660_14"><text:s/>alongside<text:s/>dedicated<text:s/>safeguarding<text:s/>and<text:s/>fraud<text:s/>risk<text:s/>registers.<text:s/>OSJA<text:s/>updates</text:span><text:span text:style-name="T660_15">,<text:s/>finance<text:s/></text:span><text:span text:style-name="T660_16">and<text:s/>safeguarding<text:s/>assurance<text:s/>activities<text:s/>informed<text:s/>ongoing<text:s/>risk<text:s/>assessment.<text:s/>Substantive<text:s/>risks<text:s/>were<text:s/>escalated<text:s/>appropriately,<text:s/>mitigations<text:s/>were<text:s/>agreed,<text:s/>and<text:s/>assurance<text:s/>processes<text:s/>were<text:s/>strengthened<text:s/>as<text:s/>the<text:s/>programme<text:s/>transitioned<text:s/>into<text:s/></text:span><text:span text:style-name="T660_17">year<text:s/></text:span><text:bookmark-start text:name="_Int_zcs7cwkF"/><text:span text:style-name="T660_18">seven<text:s/></text:span><text:span text:style-name="T660_19"><text:s/>under</text:span><text:bookmark-end text:name="_Int_zcs7cwkF"/><text:span text:style-name="T660_20"><text:s/>the<text:s/>two<text:s/>No<text:s/>Cost<text:s/>Extensions<text:s/>(NCEs).<text:s/>As<text:s/>delivery<text:s/>shifted<text:s/>from<text:s/>scale<text:s/>to<text:s/>consolidation<text:s/>and<text:s/>exit,<text:s/>operational<text:s/>risks<text:s/>reduced,<text:s/>while<text:s/>strategic,<text:s/>safeguarding,<text:s/>and<text:s/>sustainability<text:s/>risks<text:s/>required<text:s/>continued<text:s/>active<text:s/>management</text:span><text:span text:style-name="T660_21">.</text:span><text:span text:style-name="T660_22"><text:s/></text:span><text:span text:style-name="T660_23">One<text:s/></text:span><text:span text:style-name="T660_24">fraud<text:s/>case</text:span><text:span text:style-name="T660_25"><text:s/>was</text:span><text:span text:style-name="T660_26"><text:s/>reported</text:span><text:span text:style-name="T660_27"><text:s/>in<text:s/>2021</text:span><text:span text:style-name="T660_28">.<text:s/>It</text:span><text:span text:style-name="T660_29"><text:s/>was<text:s/></text:span><text:span text:style-name="T660_30">independently<text:s/>investigated<text:s/>through<text:s/>a<text:s/>forensic<text:s/>audit<text:s/>and<text:s/>fully<text:s/>reimbursed<text:s/>by<text:s/>the<text:s/>implementer</text:span><text:span text:style-name="T660_31"><text:s/>due<text:s/>to<text:s/></text:span><text:span text:style-name="T660_32">prolonged<text:s/>court<text:s/>delays<text:s/>and<text:s/>escalating<text:s/>legal<text:s/>costs</text:span><text:span text:style-name="T660_33">.<text:s/>The<text:s/>case<text:s/>is<text:s/>closed,<text:s/>with<text:s/>no<text:s/>outstanding<text:s/>recoveries<text:s/>or<text:s/>residual<text:s/>fiduciary<text:s/>concerns<text:s/>affecting<text:s/>this<text:s/>review.</text:span></text:p>
      <text:p text:style-name="P661"/>
      <text:p text:style-name="P662"><text:span text:style-name="T662_1">The<text:s/>following<text:s/>were<text:s/>the<text:s/>top<text:s/>four<text:s/>risks<text:s/>identified<text:s/>during<text:s/>implementation<text:s/>and<text:s/>their<text:s/>mitigation<text:s/>measures:</text:span></text:p>
      <text:p text:style-name="P663"/>
      <text:list text:style-name="LS4" xml:id="list86">
        <text:list-item>
          <text:p text:style-name="P664"><text:span text:style-name="T664_1">Strategic<text:s/>and<text:s/>contextual<text:s/>risks</text:span></text:p>
        </text:list-item>
      </text:list>
      <text:p text:style-name="P665"/>
      <text:p text:style-name="P666"><text:span text:style-name="T666_1">C</text:span><text:span text:style-name="T666_2">ontextual<text:s/>shifts<text:s/>constrained<text:s/>the<text:s/>pace,<text:s/>depth,<text:s/>and<text:s/>visibility<text:s/>of<text:s/>reform,<text:s/>particularly<text:s/>legislative<text:s/>change.<text:s/>The<text:s/>programme<text:s/>mitigated<text:s/>this<text:s/>risk<text:s/>by<text:s/>adapting<text:s/>delivery<text:s/>approaches<text:s/>towards<text:s/>practice</text:span><text:span text:style-name="T666_3"><text:s/></text:span><text:span text:style-name="T666_4">level<text:s/>change,<text:s/>institutional<text:s/>behaviour,<text:s/>and<text:s/>coordination<text:s/>mechanisms<text:s/>where<text:s/>formal<text:s/>reform<text:s/>became<text:s/>politically<text:s/>sensitive.<text:s/>Political<text:s/>economy<text:s/>analysis<text:s/>and<text:s/>OSJA<text:s/>assessments<text:s/>were<text:s/>updated<text:s/>regularly,<text:s/>and<text:s/>engagement<text:s/>strategies<text:s/>were<text:s/>calibrated<text:s/>to<text:s/>balance<text:s/>reform<text:s/>ambition<text:s/>with<text:s/>risk<text:s/>exposure.<text:s/>While<text:s/>these<text:s/>risks<text:s/>limited<text:s/>some<text:s/>reform<text:s/>pathways,<text:s/>they<text:s/>did<text:s/>not<text:s/>undermine<text:s/>REINVENT’s<text:s/>ability<text:s/>to<text:s/>deliver<text:s/>credible<text:s/>outcomes<text:s/>or<text:s/>value<text:s/>for<text:s/>money.</text:span></text:p>
      <text:p text:style-name="P667"/>
      <text:list text:style-name="LS4" xml:id="list87" text:continue-list="list86">
        <text:list-item>
          <text:p text:style-name="P668"><text:span text:style-name="T668_1">Reputational<text:s/>risks</text:span></text:p>
        </text:list-item>
      </text:list>
      <text:p text:style-name="P669"><text:span text:style-name="T669_1">Reputational<text:s/>risk<text:s/>remained<text:s/>moderate<text:s/>throughout<text:s/>implementation,<text:s/>reflecting<text:s/>sustained<text:s/>engagement<text:s/>with<text:s/>the<text:s/>National<text:s/>Police<text:s/>Service<text:s/>(NPS),<text:s/>Directorate<text:s/>of<text:s/>Criminal<text:s/>Investigations<text:s/>(DCI),<text:s/>and<text:s/>other<text:s/>security<text:s/>institutions<text:s/>during<text:s/>periods<text:s/>of<text:s/>heightened<text:s/>scrutiny<text:s/>related<text:s/>to<text:s/>enforced<text:s/>disappearances,<text:s/></text:span><text:span text:style-name="T669_2">extrajudicial</text:span><text:span text:style-name="T669_3"><text:s/>killings,<text:s/>and<text:s/>protest<text:s/>policing.<text:s/>OSJA<text:s/>assessments<text:s/>appropriately<text:s/>recognised<text:s/>these<text:s/>risks<text:s/>but<text:s/>confirmed<text:s/>that<text:s/>REINVENT’s<text:s/>support,<text:s/>focused<text:s/>on<text:s/>accountability<text:s/>systems,<text:s/>oversight<text:s/>mechanisms,<text:s/>SOPs,<text:s/>and<text:s/>institutional<text:s/>processes<text:s/>did<text:s/>not<text:s/>contribute<text:s/>to<text:s/>human<text:s/>rights<text:s/>violations.</text:span></text:p>
      <text:p text:style-name="P670"/>
      <text:p text:style-name="P671"><text:span text:style-name="T671_1">The<text:s/>programme<text:s/>also<text:s/>acknowledged<text:s/>the<text:s/>inherent<text:s/>risk<text:s/>associated<text:s/>with<text:s/>supporting<text:s/>police<text:s/>capacity<text:s/>to<text:s/>investigate<text:s/>misconduct<text:s/>through<text:s/>training,<text:s/>guidelines,<text:s/>and<text:s/>digital<text:s/>tools.<text:s/>While<text:s/>intended<text:s/>to<text:s/>strengthen<text:s/>accountability<text:s/>and<text:s/>reduce<text:s/>harm,<text:s/></text:span><text:span text:style-name="T671_2">there<text:s/>was<text:s/>a</text:span><text:span text:style-name="T671_3"><text:s/>residual<text:s/>risk<text:s/>that<text:s/>officers<text:s/>supported<text:s/>could<text:s/>still<text:s/>engage<text:s/>in<text:s/>misconduct<text:s/>or<text:s/>cause<text:s/>harm<text:s/>to<text:s/>members<text:s/>of<text:s/>the<text:s/>public.<text:s/>REINVENT<text:s/>mitigated<text:s/>this<text:s/>exposure<text:s/>by<text:s/>framing<text:s/>accountability<text:s/>at<text:s/>system<text:s/>rather<text:s/>than<text:s/>individual<text:s/></text:span><text:span text:style-name="T671_4">level<text:s/>and</text:span><text:span text:style-name="T671_5"><text:s/>strengthening<text:s/>institutional<text:s/>oversight<text:s/>rather<text:s/>than<text:s/>frontline<text:s/>enforcement</text:span><text:span text:style-name="T671_6">.</text:span></text:p>
      <text:p text:style-name="P672"/>
      <text:list text:style-name="LS4" xml:id="list88" text:continue-list="list86">
        <text:list-item>
          <text:p text:style-name="P673"><text:span text:style-name="T673_1">Safeguarding<text:s/>and<text:s/>SEAH<text:s/>risks</text:span></text:p>
        </text:list-item>
      </text:list>
      <text:p text:style-name="P674"><text:span text:style-name="T674_1">Safeguarding<text:s/>was<text:s/>an<text:s/>inherently<text:s/>elevated<text:s/>and<text:s/>priority<text:s/>risk<text:s/>area<text:s/>throughout<text:s/>the<text:s/>programme,<text:s/>consistent<text:s/>with<text:s/>REINVENT’s<text:s/>support<text:s/>to<text:s/>survivors<text:s/>of<text:s/>sexual<text:s/>and<text:s/>gender</text:span><text:span text:style-name="T674_2">based<text:s/>violence,<text:s/>engagement<text:s/>with<text:s/>vulnerable<text:s/>community<text:s/>members,<text:s/>and<text:s/>provision<text:s/>of<text:s/>funding<text:s/>to<text:s/>small<text:s/>CSOs<text:s/>delivering<text:s/>frontline<text:s/>services.<text:s/></text:span></text:p>
      <text:p text:style-name="P675"><text:span text:style-name="T675_1">In<text:s/>response,<text:s/>the<text:s/>programme<text:s/>maintained<text:s/>a<text:s/>dedicated<text:s/>safeguarding<text:s/>risk<text:s/>register,<text:s/>embedded<text:s/>safeguarding<text:s/>and<text:s/>SEAH<text:s/>requirements<text:s/>in<text:s/>all<text:s/>partner<text:s/>agreements,<text:s/>strengthened<text:s/>partner<text:s/>safeguarding<text:s/>capacity,<text:s/>and<text:s/>progressively<text:s/>improved<text:s/>the<text:s/>accessibility<text:s/>of<text:s/>safeguarding<text:s/>reporting<text:s/>and<text:s/>complaints<text:s/>mechanisms<text:s/>for<text:s/>beneficiaries.<text:s/>Safeguarding<text:s/>risks<text:s/>were<text:s/>therefore<text:s/>managed<text:s/>rather<text:s/>than<text:s/>closed,<text:s/>reflecting<text:s/>a<text:s/>realistic<text:s/>assessment<text:s/>of<text:s/>residual<text:s/></text:span><text:span text:style-name="T675_2">exposure.<text:s/></text:span><text:span text:style-name="T675_3">No<text:s/></text:span><text:span text:style-name="T675_4">safeguarding</text:span><text:span text:style-name="T675_5"><text:s/>cases<text:s/></text:span><text:span text:style-name="T675_6">have<text:s/>been</text:span><text:span text:style-name="T675_7"><text:s/>formally<text:s/>reported<text:s/></text:span><text:span text:style-name="T675_8">so<text:s/>far.</text:span></text:p>
      <text:p text:style-name="P676"/>
      <text:list text:style-name="LS4" xml:id="list89" text:continue-list="list86">
        <text:list-item>
          <text:p text:style-name="P677"><text:span text:style-name="T677_1">Policy</text:span><text:span text:style-name="T677_2"><text:s/>and<text:s/>Programme<text:s/>Delivery</text:span></text:p>
        </text:list-item>
      </text:list>
      <text:p text:style-name="P678"/>
      <text:p text:style-name="P679"><text:span text:style-name="T679_1">The</text:span><text:span text:style-name="T679_2"><text:s/>sustainability<text:s/>of<text:s/>policy<text:s/>reforms<text:s/>and<text:s/>continued<text:s/>ownership</text:span><text:span text:style-name="T679_3"><text:s/>emerged<text:s/>as<text:s/>major<text:s/>residual<text:s/>risks,<text:s/>particularly<text:s/>in<text:s/>the<text:s/>later<text:s/>years<text:s/>of<text:s/>implementation.<text:s/>These<text:s/>risks<text:s/>were<text:s/>driven<text:s/>by<text:s/>fiscal<text:s/>constraints,<text:s/>competing<text:s/>political<text:s/>priorities,<text:s/>regressive<text:s/>policy<text:s/>trends,<text:s/>and<text:s/>uncertainty<text:s/>in<text:s/>the<text:s/>wider<text:s/>donor<text:s/>environment,<text:s/>and<text:s/>were<text:s/>partly<text:s/>outside<text:s/>programme<text:s/>control.<text:s/>While<text:s/>programme<text:s/>risk<text:s/>registers<text:s/>often<text:s/>showed<text:s/>low<text:s/>residual<text:s/>risk<text:s/>scores,<text:s/>this<text:s/>should<text:s/>be<text:s/>understood<text:s/>as<text:s/>reflecting<text:s/>strong<text:s/>mitigation<text:s/>efforts<text:s/>rather<text:s/>than<text:s/>elimination<text:s/>of<text:s/>exposure.<text:s/>In<text:s/>retrospect,<text:s/>some<text:s/>residual<text:s/>risks<text:s/>particularly<text:s/>relating<text:s/>to<text:s/>sustainability<text:s/>and<text:s/>political<text:s/>context<text:s/>were<text:s/>necessarily<text:s/>managed<text:s/>rather<text:s/>than<text:s/>reduced<text:s/>to<text:s/>low<text:s/>levels.</text:span></text:p>
      <text:p text:style-name="P680"><text:span text:style-name="T680_1">Under<text:s/>the<text:s/>NCEs,<text:s/>REINVENT<text:s/>mitigated<text:s/>exit</text:span><text:span text:style-name="T680_2">related<text:s/>risks<text:s/>by<text:s/>narrowing<text:s/>ambition,<text:s/>focusing<text:s/>on<text:s/>institutionalisation<text:s/>and<text:s/>behaviour<text:s/>change,<text:s/>strengthening<text:s/>coordination<text:s/>platforms,<text:s/>and<text:s/>pursuing<text:s/>realistic<text:s/>exit<text:s/>planning<text:s/>aligned<text:s/>to<text:s/>government<text:s/>and<text:s/>community<text:s/>structures.</text:span></text:p>
      <text:p text:style-name="P681"><text:span text:style-name="T681_1">Partnership<text:s/>principles:<text:s/></text:span></text:p>
      <text:p text:style-name="P682"><text:span text:style-name="T682_1">While<text:s/>funds<text:s/>were<text:s/>not<text:s/>channelled<text:s/>through<text:s/>host<text:s/>government<text:s/>systems,<text:s/>Partnership<text:s/>Principles<text:s/>did<text:s/>inform<text:s/></text:span><text:span text:style-name="T682_2">REINVENT<text:s/>delivery</text:span><text:span text:style-name="T682_3"><text:s/>and<text:s/>monitoring.<text:s/>Principles<text:s/>such<text:s/>as<text:s/>transparency,<text:s/>mutual<text:s/>accountability<text:s/>and<text:s/>inclusion<text:s/>remained<text:s/>relevant<text:s/>and<text:s/>were<text:s/>applied<text:s/>proportionately<text:s/>to<text:s/>shape<text:s/>delivery<text:s/>decisions,<text:s/></text:span><text:bookmark-start text:name="_Int_HFxToRu6"/><text:span text:style-name="T682_4">engagement</text:span><text:bookmark-end text:name="_Int_HFxToRu6"/><text:span text:style-name="T682_5"><text:s/>and<text:s/>monitoring.<text:s/>Government<text:s/>engagement<text:s/>was</text:span><text:span text:style-name="T682_6"><text:s/>focused<text:s/>on</text:span><text:span text:style-name="T682_7"><text:s/>technical<text:s/>and<text:s/>policy<text:s/>collaboration.</text:span></text:p>
      <text:p text:style-name="P683"/>
      <text:p text:style-name="P684"><text:span text:style-name="T684_1">F:<text:s/></text:span><text:span text:style-name="T684_2">Programme<text:s/>Management:</text:span><text:bookmark-start text:name="_Hlk21353049"/><text:span text:style-name="T684_3"><text:s/>Commercial<text:s/>and<text:s/>Financial<text:s/>Performance,<text:s/></text:span><text:bookmark-end text:name="_Hlk21353049"/><text:span text:style-name="T684_4">Monitoring<text:s/>and<text:s/>Evaluation<text:s/></text:span></text:p>
      <text:p text:style-name="P685"/>
      <text:p text:style-name="P686"><text:span text:style-name="T686_1">Summarise<text:s/>the<text:s/>performance<text:s/>of<text:s/>partners<text:s/>and<text:s/>FCDO,<text:s/>notably<text:s/>on<text:s/>commercial<text:s/>and<text:s/>financial<text:s/>issues,<text:s/>and<text:s/>including<text:s/>VfM<text:s/>measures<text:s/>of<text:s/></text:span><text:span text:style-name="T686_2">economy</text:span><text:span text:style-name="T686_3"><text:s/>and<text:s/></text:span><text:span text:style-name="T686_4">efficiency</text:span><text:span text:style-name="T686_5">.<text:s/></text:span></text:p>
      <text:p text:style-name="P687"/>
      <text:p text:style-name="P688"><text:span text:style-name="T688_1">Over<text:s/>its<text:s/></text:span><text:span text:style-name="T688_2">seven-</text:span><text:span text:style-name="T688_3">year</text:span><text:span text:style-name="T688_4"><text:s/>phase</text:span><text:span text:style-name="T688_5">,<text:s/>REINVENT’s</text:span><text:span text:style-name="T688_6"><text:s/>was<text:s/>delivered<text:s/>by<text:s/>the<text:s/></text:span><text:span text:style-name="T688_7">implementing<text:s/>partner<text:s/>(Tetra<text:s/>Tech)<text:s/></text:span><text:span text:style-name="T688_8">as<text:s/>the<text:s/>managing<text:s/>contractor<text:s/>through<text:s/>a<text:s/>combination<text:s/>of<text:s/>direct<text:s/>implementation<text:s/>and<text:s/>partnerships<text:s/>working<text:s/>on<text:s/>police<text:s/>reform,<text:s/>accountability,<text:s/>peacebuilding,<text:s/>prevention<text:s/>of<text:s/>violent<text:s/>extremism,<text:s/>and<text:s/>tackling<text:s/>violence<text:s/>against<text:s/>women<text:s/>and<text:s/>girls.<text:s/>Key<text:s/>partners<text:s/>included</text:span><text:span text:style-name="T688_9"><text:s/>RUSI,</text:span><text:span text:style-name="T688_10"><text:s/>MIDRIFT<text:s/>Human<text:s/>Rights<text:s/>Network,<text:s/>Human<text:s/>Rights<text:s/>Agenda</text:span><text:span text:style-name="T688_11"><text:s/>(HURIA)</text:span><text:span text:style-name="T688_12">,<text:s/>African<text:s/>Woman<text:s/>&amp;<text:s/>Child<text:s/>Feature<text:s/>Service<text:s/>(AWCFS),<text:s/>Kenya<text:s/>Community<text:s/>Support<text:s/>Centre<text:s/>(KECOSCE),<text:s/>Africa<text:s/>Social<text:s/>Development<text:s/>Focus<text:s/>(ASDEF),<text:s/>Raia<text:s/>Development<text:s/>Initiative<text:s/>(RDI),<text:s/>Women<text:s/>for<text:s/>Peace<text:s/>and<text:s/>Development<text:s/>(WFPD),<text:s/>and<text:s/>other<text:s/>locally<text:s/>embedded<text:s/>organisations<text:s/>operating<text:s/>across<text:s/>Northern<text:s/>Kenya,<text:s/>the<text:s/>Coast,<text:s/>Rift<text:s/>Valley<text:s/>and<text:s/>other<text:s/>target<text:s/></text:span><text:span text:style-name="T688_13">regions.</text:span><text:span text:style-name="T688_14"><text:s/></text:span></text:p>
      <text:p text:style-name="P689"/>
      <text:p text:style-name="P690"><text:span text:style-name="T690_1">Performance<text:s/>shifted<text:s/>over<text:s/>time,<text:s/>with<text:s/>later<text:s/>years<text:s/>characterised<text:s/>less<text:s/>by<text:s/>scale<text:s/>delivery<text:s/>and<text:s/>more<text:s/>by<text:s/>consolidation,<text:s/>advisory<text:s/>engagement,<text:s/>and<text:s/>risk<text:s/>containment<text:s/>with<text:s/>a<text:s/>focus<text:s/>on<text:s/>sustainability.<text:s/>Delivery<text:s/>was<text:s/>ultimately<text:s/>brought<text:s/>into<text:s/>compliance<text:s/>with<text:s/>contractual<text:s/>requirements</text:span><text:span text:style-name="T690_2">,</text:span><text:span text:style-name="T690_3"><text:s/></text:span><text:span text:style-name="T690_4">with<text:s/>identified<text:s/>budget<text:s/>reconciliation<text:s/>and<text:s/>contract<text:s/>management<text:s/>issues<text:s/>addressed<text:s/>through<text:s/>agreed<text:s/>corrective<text:s/>actions<text:s/>and<text:s/>enhanced<text:s/>financial<text:s/>oversight</text:span><text:span text:style-name="T690_5">,<text:s/>including<text:s/>reporting,<text:s/>safeguarding,<text:s/>transparency,<text:s/>open<text:s/>book<text:s/>accounting,<text:s/>and<text:s/>asset<text:s/>management,<text:s/>despite<text:s/>sustained<text:s/>external<text:s/>shocks,<text:s/>political<text:s/>sensitivity,<text:s/>and<text:s/>pronounced<text:s/>funding<text:s/>volatility.</text:span></text:p>
      <text:p text:style-name="P691"/>
      <text:p text:style-name="P692"><text:span text:style-name="T692_1">Commercial<text:s/>and<text:s/>contractual<text:s/>performance</text:span></text:p>
      <text:p text:style-name="P693"><text:span text:style-name="T693_1">Delivery<text:s/>against<text:s/>contractual<text:s/>KPIs<text:s/>was<text:s/>achieved,<text:s/>with<text:s/></text:span><text:span text:style-name="T693_2">14<text:s/>contracted<text:s/>Year<text:s/>7<text:s/>K</text:span><text:span text:style-name="T693_3">PIs<text:s/></text:span><text:span text:style-name="T693_4">completed<text:s/>and<text:s/>reported<text:s/>by<text:s/>end<text:s/></text:span><text:span text:style-name="T693_5">of<text:s/></text:span><text:span text:style-name="T693_6">quarter<text:s/>four</text:span><text:span text:style-name="T693_7">,<text:s/>covering<text:s/></text:span><text:span text:style-name="T693_8">deliverables<text:s/>across<text:s/>national<text:s/>and<text:s/>regional<text:s/>coordination,<text:s/>survivor</text:span><text:span text:style-name="T693_9">centred<text:s/>SGBV<text:s/>capacity<text:s/>building,<text:s/>conflict<text:s/>and<text:s/>election<text:s/>risk<text:s/>analysis,<text:s/>case<text:s/>studies,<text:s/>partner<text:s/>reviews,<text:s/>and<text:s/>downstream<text:s/>partner<text:s/>disbursements.<text:s/>Where<text:s/>outputs<text:s/>were<text:s/>adapted<text:s/>or<text:s/>reprioritised,<text:s/>this<text:s/>reflected<text:s/>agreed<text:s/>programme<text:s/>pivots<text:s/>driven<text:s/>by<text:s/>context<text:s/>and<text:s/>resource<text:s/>constraints<text:s/>rather<text:s/>than<text:s/>under</text:span><text:span text:style-name="T693_10">delivery.</text:span><text:span text:style-name="T693_11"><text:s/>Two<text:s/>no</text:span><text:span text:style-name="T693_12">cost<text:s/>extensions<text:s/>were<text:s/>formalised<text:s/>through<text:s/>contract<text:s/>amendments</text:span><text:span text:style-name="T693_13">.<text:s/>These<text:s/>were<text:s/>focused<text:s/>on<text:s/>consolidating<text:s/>results,<text:s/>strengthening<text:s/>sustainability,<text:s/>and<text:s/>utilising<text:s/>underspend<text:s/>without<text:s/>increasing<text:s/>overall<text:s/>contract<text:s/>value</text:span><text:span text:style-name="T693_14">.<text:s/>In<text:s/>year</text:span><text:span text:style-name="T693_15"><text:s/>7</text:span><text:span text:style-name="T693_16">,<text:s/>a<text:s/>further<text:s/>contract<text:s/>amendment<text:s/>(CA7)<text:s/>followed<text:s/>a<text:s/>May<text:s/>2025<text:s/>financial<text:s/>review,<text:s/>which<text:s/>identified<text:s/>£151,461<text:s/>in<text:s/>underspend<text:s/>from<text:s/>Years<text:s/>1–6;<text:s/>this<text:s/>was<text:s/>reallocated<text:s/>to<text:s/>priority<text:s/>activities<text:s/>through<text:s/>a<text:s/>revised<text:s/>Year<text:s/>7<text:s/></text:span><text:span text:style-name="T693_17">proforma.<text:s/>Compliance</text:span><text:span text:style-name="T693_18"><text:s/>with<text:s/>the<text:s/>Supplier<text:s/>Code<text:s/>of<text:s/>Conduct<text:s/>and<text:s/>safeguarding<text:s/>obligations<text:s/>was<text:s/>maintained,<text:s/>as<text:s/>evidenced<text:s/>through<text:s/>internal<text:s/>audit<text:s/></text:span><text:span text:style-name="T693_19">follow-up</text:span><text:span text:style-name="T693_20">,<text:s/>safeguarding<text:s/>spot</text:span><text:span text:style-name="T693_21">-</text:span><text:span text:style-name="T693_22">checks,<text:s/>and<text:s/>partner<text:s/>reviews.<text:s/>Commercial<text:s/>performance<text:s/>was<text:s/>assessed<text:s/>through<text:s/>FCDO’s<text:s/>Strategic<text:s/>Supplier<text:s/>Relationship<text:s/>Management<text:s/>(SSRM)<text:s/>scorecards</text:span><text:span text:style-name="T693_23">.</text:span></text:p>
      <text:p text:style-name="P694"/>
      <text:p text:style-name="P695"><text:span text:style-name="T695_1"><text:s/></text:span><text:span text:style-name="T695_2">Key<text:s/>delivery<text:s/>lessons<text:s/>emerged<text:s/></text:span><text:span text:style-name="T695_3">from<text:s/>Phase<text:s/>1<text:s/>of<text:s/>the<text:s/>programme<text:s/>over<text:s/>its<text:s/>seven-year<text:s/>implementation<text:s/>period</text:span><text:span text:style-name="T695_4">.<text:s/>First,<text:s/>maintaining<text:s/>delivery<text:s/>quality<text:s/>in<text:s/>a<text:s/>complex<text:s/>and<text:s/>rapidly<text:s/>evolving<text:s/>operating<text:s/>environment<text:s/>required<text:s/>adaptive<text:s/>management,<text:s/>including<text:s/>the<text:s/>use<text:s/>of<text:s/>contract<text:s/>amendments,<text:s/>regular<text:s/>delivery<text:s/>reviews,<text:s/>and<text:s/>reprioritisation<text:s/>of<text:s/>activities<text:s/>to<text:s/>respond<text:s/>to<text:s/>changing<text:s/>contextual<text:s/>and<text:s/>political<text:s/>realities<text:s/>while<text:s/>remaining<text:s/>within<text:s/>the<text:s/>agreed<text:s/>contract<text:s/>value.<text:s/>Second,<text:s/>programme<text:s/>experience<text:s/>demonstrated<text:s/>that<text:s/>sustainable<text:s/>security<text:s/>sector<text:s/>reform<text:s/>requires<text:s/>balancing<text:s/>support<text:s/>to<text:s/>government<text:s/>institutions<text:s/>with<text:s/>engagement<text:s/>of<text:s/>wider<text:s/>accountability<text:s/>and<text:s/>community<text:s/>actors.<text:s/>This<text:s/>helped<text:s/>strengthen<text:s/>programme<text:s/>relevance,<text:s/>maintain<text:s/>stakeholder<text:s/>buy-in,<text:s/>and<text:s/>increase<text:s/>the<text:s/>likelihood<text:s/>that<text:s/>reform<text:s/>gains<text:s/>would<text:s/>be<text:s/>sustained<text:s/>beyond<text:s/>programme<text:s/>closure.</text:span></text:p>
      <text:p text:style-name="P696"/>
      <text:p text:style-name="P697"><text:span text:style-name="T697_1">Financial<text:s/>Performance</text:span></text:p>
      <text:p text:style-name="P698"><text:bookmark-start text:name="_Int_6eX8uI3J"/><text:span text:style-name="T698_1">Financial<text:s/>management</text:span><text:bookmark-end text:name="_Int_6eX8uI3J"/><text:span text:style-name="T698_2"><text:s/>was<text:s/></text:span><text:bookmark-start text:name="_Int_og1JuWyK"/><text:span text:style-name="T698_3">generally<text:s/>sound</text:span><text:bookmark-end text:name="_Int_og1JuWyK"/><text:span text:style-name="T698_4">,<text:s/></text:span><text:span text:style-name="T698_5">but<text:s/>required<text:s/>strengthened<text:s/>FCDO<text:s/>oversight,</text:span><text:span text:style-name="T698_6"><text:s/>particularly<text:s/>amid<text:s/>sustained<text:s/>UK<text:s/>ODA<text:s/>reductions<text:s/>and<text:s/>repeated<text:s/>budget<text:s/>volatility.<text:s/></text:span><text:span text:style-name="T698_7">Financial<text:s/>reporting<text:s/>remained<text:s/>timely<text:s/>and<text:s/>largely<text:s/>accurate<text:s/>overall,<text:s/>with<text:s/>expenditure<text:s/>broadly<text:s/>aligned<text:s/>to<text:s/>revised<text:s/>forecasts.<text:s/>In<text:s/>Year<text:s/>7,<text:s/>this<text:s/>was<text:s/>achieved<text:s/>through<text:s/>closer<text:s/>follow</text:span><text:span text:style-name="T698_8">-ups</text:span><text:span text:style-name="T698_9"><text:s/>and<text:s/>more<text:s/>frequent<text:s/>engagement<text:s/>with<text:s/>partners<text:s/>to<text:s/>support<text:s/>timely<text:s/>forecast<text:s/>submissions</text:span><text:span text:style-name="T698_10">.</text:span><text:span text:style-name="T698_11"><text:s/>In<text:s/>addition,<text:s/>a</text:span><text:span text:style-name="T698_12"><text:s/>contract<text:s/>amendment<text:s/>in<text:s/>year<text:s/>7<text:s/>restored<text:s/>alignment<text:s/>with<text:s/>the<text:s/>approved<text:s/>Schedule<text:s/>of<text:s/>Prices,<text:s/>strengthening<text:s/>financial<text:s/>discipline<text:s/>and<text:s/>ensuring<text:s/>a<text:s/>compliant<text:s/></text:span><text:span text:style-name="T698_13">delivery</text:span><text:span text:style-name="T698_14">.<text:s/>The<text:s/>final<text:s/>finance<text:s/>report<text:s/>shows<text:s/>tighter<text:s/>cost<text:s/>control<text:s/>through<text:s/>reduced<text:s/></text:span><text:span text:style-name="T698_15">international<text:s/>travel,<text:s/>increased<text:s/>national<text:s/>expertise,<text:s/>closure<text:s/>of<text:s/>regional<text:s/>offices,<text:s/>and<text:s/>greater<text:s/>partner</text:span><text:span text:style-name="T698_16">embedded<text:s/>delivery.<text:s/>Audit<text:s/>outcomes<text:s/>remained<text:s/>clean.</text:span></text:p>
      <text:p text:style-name="P699"/>
      <text:p text:style-name="P700"><text:span text:style-name="T700_1">Asset<text:s/>management<text:s/>was<text:s/>a<text:s/>key<text:s/>driver<text:s/>of<text:s/>both<text:s/>Value<text:s/>for<text:s/>Money<text:s/>and<text:s/>sustainability.<text:s/>Assets<text:s/>valued<text:s/>at<text:s/>approximately<text:s/>£187,000<text:s/>were<text:s/>disposed<text:s/>of<text:s/>in<text:s/>line<text:s/>with<text:s/>an<text:s/>approved<text:s/>asset<text:s/>disposal<text:s/>plan<text:s/>that<text:s/>prioritised<text:s/>retention<text:s/>for<text:s/>ongoing<text:s/>BHC<text:s/>programmes<text:s/>and<text:s/>transfer<text:s/>to<text:s/>selected<text:s/>police<text:s/>stations<text:s/>and<text:s/>partners,<text:s/>ensuring<text:s/>REINVENT’s<text:s/>benefits<text:s/>were<text:s/>sustained<text:s/>beyond<text:s/>programme<text:s/>closure.<text:s/></text:span><text:span text:style-name="T700_2">Field<text:s/>based</text:span><text:span text:style-name="T700_3"><text:s/>sampling<text:s/>confirmed<text:s/>that<text:s/>transferred<text:s/>assets<text:s/>were<text:s/></text:span><text:bookmark-start text:name="_Int_7gZymyav"/><text:span text:style-name="T700_4">well<text:s/>managed</text:span><text:bookmark-end text:name="_Int_7gZymyav"/><text:span text:style-name="T700_5">,<text:s/>actively<text:s/>used<text:s/>for<text:s/>their<text:s/>intended<text:s/>purposes,<text:s/>and<text:s/>valued<text:s/>by<text:s/>recipients,<text:s/>with<text:s/>appropriate<text:s/>controls<text:s/>and<text:s/>accountability<text:s/>arrangements<text:s/>in<text:s/>place.</text:span></text:p>
      <text:p text:style-name="P701"/>
      <text:p text:style-name="P702"><text:span text:style-name="T702_1">Out<text:s/>of<text:s/></text:span><text:span text:style-name="T702_2">the<text:s/></text:span><text:span text:style-name="T702_3">overall</text:span><text:span text:style-name="T702_4"><text:s/></text:span><text:span text:style-name="T702_5">total<text:s/>budget<text:s/>of<text:s/>£</text:span><text:span text:style-name="T702_6">21.6m</text:span><text:span text:style-name="T702_7"><text:s/>the<text:s/>programme<text:s/></text:span><text:span text:style-name="T702_8">has<text:s/></text:span><text:span text:style-name="T702_9">spent<text:s/>£</text:span><text:span text:style-name="T702_10">19,669,242.93</text:span><text:span text:style-name="T702_11"><text:s/></text:span><text:span text:style-name="T702_12">in<text:s/>phase<text:s/>1<text:s/>of<text:s/>7<text:s/>years</text:span><text:span text:style-name="T702_13">,<text:s/></text:span><text:span text:style-name="T702_14">as<text:s/>shown<text:s/>below:</text:span></text:p>
      <table:table table:style-name="Table14"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column table:style-name="Column71"/>
        <table:table-column table:style-name="Column72"/>
        <table:table-column table:style-name="Column73"/>
        <table:table-row table:style-name="Row67">
          <table:table-cell table:style-name="Cell249">
            <text:p text:style-name="P703"><text:span text:style-name="T703_1">Component</text:span></text:p>
          </table:table-cell>
          <table:table-cell table:style-name="Cell250">
            <text:p text:style-name="P704"><text:span text:style-name="T704_1">FY<text:s/>19/20</text:span></text:p>
          </table:table-cell>
          <table:table-cell table:style-name="Cell251">
            <text:p text:style-name="P705"><text:span text:style-name="T705_1">FY20/21</text:span></text:p>
          </table:table-cell>
          <table:table-cell table:style-name="Cell252">
            <text:p text:style-name="P706"><text:span text:style-name="T706_1">FY21/22</text:span></text:p>
          </table:table-cell>
          <table:table-cell table:style-name="Cell253">
            <text:p text:style-name="P707"><text:span text:style-name="T707_1">FY22/23</text:span></text:p>
          </table:table-cell>
          <table:table-cell table:style-name="Cell254">
            <text:p text:style-name="P708"><text:span text:style-name="T708_1">FY23/24</text:span></text:p>
          </table:table-cell>
          <table:table-cell table:style-name="Cell255">
            <text:p text:style-name="P709"><text:span text:style-name="T709_1">FY24/25</text:span></text:p>
          </table:table-cell>
          <table:table-cell table:style-name="Cell256">
            <text:p text:style-name="P710"><text:span text:style-name="T710_1">FY25/26</text:span></text:p>
          </table:table-cell>
          <table:table-cell table:style-name="Cell257">
            <text:p text:style-name="P711"><text:span text:style-name="T711_1">Total<text:s/>Spend</text:span></text:p>
          </table:table-cell>
        </table:table-row>
        <table:table-row table:style-name="Row68">
          <table:table-cell table:style-name="Cell258">
            <text:p text:style-name="P712"><text:span text:style-name="T712_1">101<text:s/>Tetra<text:s/>Tech</text:span></text:p>
          </table:table-cell>
          <table:table-cell table:style-name="Cell259">
            <text:p text:style-name="P713"><text:span text:style-name="T713_1"><text:s/>2,914,783<text:s/></text:span></text:p>
          </table:table-cell>
          <table:table-cell table:style-name="Cell260">
            <text:p text:style-name="P714"><text:span text:style-name="T714_1">4,040,517<text:s/></text:span></text:p>
          </table:table-cell>
          <table:table-cell table:style-name="Cell261">
            <text:p text:style-name="P715"><text:span text:style-name="T715_1"><text:s/>3,044,312</text:span></text:p>
          </table:table-cell>
          <table:table-cell table:style-name="Cell262">
            <text:p text:style-name="P716"><text:span text:style-name="T716_1"><text:s/>2,417,528</text:span></text:p>
          </table:table-cell>
          <table:table-cell table:style-name="Cell263">
            <text:p text:style-name="P717"><text:span text:style-name="T717_1"><text:s/>2,789,117<text:s/></text:span></text:p>
          </table:table-cell>
          <table:table-cell table:style-name="Cell264">
            <text:p text:style-name="P718"><text:span text:style-name="T718_1"><text:s/>2,992,813<text:s/></text:span></text:p>
          </table:table-cell>
          <table:table-cell table:style-name="Cell265">
            <text:p text:style-name="P719"><text:span text:style-name="T719_1"><text:s/>1,335,715<text:s/></text:span></text:p>
          </table:table-cell>
          <table:table-cell table:style-name="Cell266">
            <text:p text:style-name="P720"><text:span text:style-name="T720_1"><text:s/></text:span><text:span text:style-name="T720_2">19,534,785</text:span><text:span text:style-name="T720_3"><text:s/></text:span></text:p>
          </table:table-cell>
        </table:table-row>
        <table:table-row table:style-name="Row69">
          <table:table-cell table:style-name="Cell267">
            <text:p text:style-name="P721"><text:span text:style-name="T721_1">102<text:s/>Research<text:s/>and<text:s/>MEL</text:span></text:p>
          </table:table-cell>
          <table:table-cell table:style-name="Cell268">
            <text:p text:style-name="P722"><text:span text:style-name="T722_1">15,631</text:span></text:p>
          </table:table-cell>
          <table:table-cell table:style-name="Cell269">
            <text:p text:style-name="P723"><text:span text:style-name="T723_1">0</text:span></text:p>
          </table:table-cell>
          <table:table-cell table:style-name="Cell270">
            <text:p text:style-name="P724"><text:span text:style-name="T724_1">3,131</text:span></text:p>
          </table:table-cell>
          <table:table-cell table:style-name="Cell271">
            <text:p text:style-name="P725"><text:span text:style-name="T725_1">0</text:span></text:p>
          </table:table-cell>
          <table:table-cell table:style-name="Cell272">
            <text:p text:style-name="P726"><text:span text:style-name="T726_1">0</text:span></text:p>
          </table:table-cell>
          <table:table-cell table:style-name="Cell273">
            <text:p text:style-name="P727"><text:span text:style-name="T727_1">88,095</text:span></text:p>
          </table:table-cell>
          <table:table-cell table:style-name="Cell274">
            <text:p text:style-name="P728"><text:span text:style-name="T728_1">27,599</text:span></text:p>
          </table:table-cell>
          <table:table-cell table:style-name="Cell275">
            <text:p text:style-name="P729"><text:span text:style-name="T729_1">134,45</text:span><text:span text:style-name="T729_2">8</text:span></text:p>
          </table:table-cell>
        </table:table-row>
        <table:table-row table:style-name="Row70">
          <table:table-cell table:style-name="Cell276">
            <text:p text:style-name="P730"/>
          </table:table-cell>
          <table:table-cell table:style-name="Cell277">
            <text:p text:style-name="P731"/>
          </table:table-cell>
          <table:table-cell table:style-name="Cell278">
            <text:p text:style-name="P732"/>
          </table:table-cell>
          <table:table-cell table:style-name="Cell279">
            <text:p text:style-name="P733"/>
          </table:table-cell>
          <table:table-cell table:style-name="Cell280">
            <text:p text:style-name="P734"/>
          </table:table-cell>
          <table:table-cell table:style-name="Cell281">
            <text:p text:style-name="P735"/>
          </table:table-cell>
          <table:table-cell table:style-name="Cell282">
            <text:p text:style-name="P736"/>
          </table:table-cell>
          <table:table-cell table:style-name="Cell283">
            <text:p text:style-name="P737"/>
          </table:table-cell>
          <table:table-cell table:style-name="Cell284">
            <text:p text:style-name="P738"><text:span text:style-name="T738_1"><text:s/></text:span><text:span text:style-name="T738_2">£<text:s/>19,669,24</text:span><text:span text:style-name="T738_3">3</text:span></text:p>
          </table:table-cell>
        </table:table-row>
      </table:table>
      <text:p text:style-name="P739"/>
      <text:p text:style-name="P740"><text:span text:style-name="T740_1">Programme-level<text:s/>approach<text:s/>to<text:s/>monitoring<text:s/>and<text:s/>evaluation<text:s/></text:span></text:p>
      <text:p text:style-name="P741"><text:span text:style-name="T741_1">REINVENT<text:s/>adopted<text:s/>a<text:s/></text:span><text:span text:style-name="T741_2">programme<text:s/>level</text:span><text:span text:style-name="T741_3"><text:s/>Monitoring,<text:s/>Evaluation<text:s/>and<text:s/>Learning<text:s/>(MEL)<text:s/>approach<text:s/>appropriate<text:s/>for<text:s/>a<text:s/>complex,<text:s/></text:span><text:span text:style-name="T741_4">multioutput</text:span><text:span text:style-name="T741_5"><text:s/>programme<text:s/>operating<text:s/>in<text:s/>politically<text:s/>sensitive<text:s/>and<text:s/>volatile<text:s/>contexts.<text:s/>Given<text:s/>the<text:s/>interdependence<text:s/>between<text:s/>policing<text:s/>reform,<text:s/>SGBV<text:s/>response,<text:s/>peacebuilding<text:s/>and<text:s/>institutional<text:s/>coordination,<text:s/>key<text:s/>MEL<text:s/>functions<text:s/>were<text:s/>managed<text:s/>at<text:s/>programme<text:s/>level<text:s/>rather<text:s/>than<text:s/>fragmented<text:s/>across<text:s/>outputs.<text:s/>This<text:s/>enabled<text:s/>a<text:s/>coherent<text:s/>view<text:s/>of<text:s/>progress,<text:s/>risk<text:s/>and<text:s/>learning<text:s/>across<text:s/>the<text:s/>portfolio<text:s/>and<text:s/>supported<text:s/>adaptive<text:s/></text:span><text:span text:style-name="T741_6">decision<text:s/>making</text:span><text:span text:style-name="T741_7">.</text:span></text:p>
      <text:p text:style-name="P742"/>
      <text:p text:style-name="P743"><text:span text:style-name="T743_1">Routine<text:s/>monitoring<text:s/>was<text:s/>undertaken<text:s/>through<text:s/>monthly<text:s/>programme<text:s/>management<text:s/>meetings<text:s/>between<text:s/>FCDO<text:s/>and<text:s/>the<text:s/>implementing<text:s/>partner,<text:s/>supported<text:s/>by<text:s/>systematic<text:s/>review<text:s/>of<text:s/>logframe<text:s/>performance,<text:s/>financial<text:s/>and<text:s/>KPI<text:s/>reporting,<text:s/>and<text:s/>risk<text:s/>registers.<text:s/>This<text:s/>was<text:s/>complemented<text:s/>by<text:s/>targeted<text:s/>field<text:s/>visits<text:s/>and<text:s/>assurance<text:s/>activities,<text:s/>including<text:s/>spot<text:s/>checks<text:s/>to<text:s/>Nakuru,<text:s/>Eldoret,<text:s/>Mombasa,<text:s/>Wajir<text:s/>and<text:s/>Garissa,<text:s/></text:span><text:span text:style-name="T743_2">senior<text:s/>level</text:span><text:span text:style-name="T743_3"><text:s/>visits<text:s/>by<text:s/>the<text:s/>High<text:s/>Commissioner<text:s/>and<text:s/>SRO,<text:s/>and<text:s/>dedicated<text:s/>assurance<text:s/>visits<text:s/>to<text:s/>police<text:s/>stations<text:s/>and<text:s/>downstream<text:s/>partners.<text:s/>These<text:s/>engagements<text:s/>enabled<text:s/>triangulation<text:s/>of<text:s/>partner<text:s/>reporting<text:s/>with<text:s/>direct<text:s/>observation,<text:s/>beneficiary<text:s/>feedback</text:span><text:span text:style-name="T743_4">,</text:span><text:span text:style-name="T743_5"><text:s/>and<text:s/>institutional<text:s/>practice.</text:span></text:p>
      <text:p text:style-name="P744"/>
      <text:p text:style-name="P745"><text:span text:style-name="T745_1">Programme<text:s/>level</text:span><text:span text:style-name="T745_2"><text:s/>evidence<text:s/>generation<text:s/>combined<text:s/>quantitative<text:s/>and<text:s/>qualitative<text:s/>sources,<text:s/>including<text:s/>violence<text:s/>trends<text:s/>monitoring,<text:s/>partner</text:span><text:span text:style-name="T745_3">managed<text:s/>SMS<text:s/>and<text:s/>hotline<text:s/>data,<text:s/>surveys,<text:s/></text:span><text:span text:style-name="T745_4">station<text:s/>level</text:span><text:span text:style-name="T745_5"><text:s/>assessments</text:span><text:span text:style-name="T745_6">,</text:span><text:span text:style-name="T745_7"><text:s/>and<text:s/>qualitative<text:s/>case<text:s/>studies,<text:s/>with<text:s/>data<text:s/>disaggregated<text:s/>by<text:s/>sex,<text:s/>age,<text:s/>disability</text:span><text:span text:style-name="T745_8">,</text:span><text:span text:style-name="T745_9"><text:s/>and<text:s/>geography<text:s/>where<text:s/>feasible.<text:s/>Evidence<text:s/>was<text:s/>routinely<text:s/>shared<text:s/>with<text:s/>implementing<text:s/>partners<text:s/>and<text:s/>coordination<text:s/>bodies,<text:s/>including<text:s/>security<text:s/>committees,<text:s/>and<text:s/>used<text:s/>to<text:s/>inform<text:s/>operational<text:s/>decisions,<text:s/>prioritisation</text:span><text:span text:style-name="T745_10">,</text:span><text:span text:style-name="T745_11"><text:s/>and<text:s/>adaptation.</text:span></text:p>
      <text:p text:style-name="P746"/>
      <text:p text:style-name="P747"><text:span text:style-name="T747_1">Learning<text:s/>was<text:s/>embedded<text:s/>within<text:s/>the<text:s/>MEL<text:s/>system.<text:s/>A<text:s/>formal<text:s/>learning<text:s/>review<text:s/>in<text:s/>July<text:s/>2024,<text:s/>using<text:s/>the<text:s/>COM</text:span><text:span text:style-name="T747_2">B<text:s/></text:span><text:span text:style-name="T747_3">behaviour<text:s/>change</text:span><text:span text:style-name="T747_4"><text:s/>framework,<text:s/>tested<text:s/>assumptions<text:s/>around<text:s/>institutional<text:s/>and<text:s/></text:span><text:span text:style-name="T747_5">community<text:s/>level</text:span><text:span text:style-name="T747_6"><text:s/>change.<text:s/>Findings<text:s/>directly<text:s/>informed<text:s/>programme<text:s/>adjustments<text:s/>in<text:s/>later<text:s/>years,<text:s/>including<text:s/>a<text:s/>shift<text:s/>towards<text:s/>consolidation,<text:s/></text:span><text:span text:style-name="T747_7">system<text:s/>level</text:span><text:span text:style-name="T747_8"><text:s/>approaches,<text:s/>strengthened<text:s/>commercial<text:s/>oversight<text:s/>and<text:s/>a<text:s/></text:span><text:span text:style-name="T747_9">sustainability<text:s/>focused</text:span><text:span text:style-name="T747_10"><text:s/></text:span><text:bookmark-start text:name="_Int_5eb6Ra7y"/><text:span text:style-name="T747_11">exit<text:s/>strategy</text:span><text:bookmark-end text:name="_Int_5eb6Ra7y"/><text:span text:style-name="T747_12">.<text:s/>Outcome<text:s/>harvesting<text:s/>and<text:s/>targeted<text:s/>external<text:s/>advisory<text:s/>support<text:s/>further<text:s/>strengthened<text:s/>outcome</text:span><text:span text:style-name="T747_13">level<text:s/>evidence.</text:span></text:p>
      <text:p text:style-name="P748"/>
      <text:p text:style-name="P749"><text:span text:style-name="T749_1">Overall,<text:s/>the<text:s/>programme</text:span><text:span text:style-name="T749_2">level<text:s/>MEL<text:s/>approach<text:s/>was<text:s/></text:span><text:span text:style-name="T749_3">able<text:s/>to<text:s/></text:span><text:span text:style-name="T749_4">support<text:s/>adaptive<text:s/>management,<text:s/>risk<text:s/>mitigation</text:span><text:span text:style-name="T749_5">,</text:span><text:span text:style-name="T749_6"><text:s/>and<text:s/>informed<text:s/></text:span><text:span text:style-name="T749_7">delivery</text:span><text:span text:style-name="T749_8">,<text:s/>enabling<text:s/>timely<text:s/>responses<text:s/>to<text:s/>funding<text:s/>volatility,<text:s/>political</text:span><text:span text:style-name="T749_9"><text:s/></text:span><text:span text:style-name="T749_10">economy<text:s/>risks</text:span><text:span text:style-name="T749_11">,</text:span><text:span text:style-name="T749_12"><text:s/>and<text:s/>safeguarding<text:s/>considerations,<text:s/>while<text:s/>grounding<text:s/>programming<text:s/>and<text:s/>exit<text:s/>decisions<text:s/>in<text:s/>credible<text:s/>evidence<text:s/>rather<text:s/>than<text:s/>activity</text:span><text:span text:style-name="T749_13"><text:s/></text:span><text:span text:style-name="T749_14">level<text:s/>reporting<text:s/>alone.</text:span><text:span text:style-name="T749_15"><text:s/>However,<text:s/>as<text:s/>detailed<text:s/>in<text:s/>the<text:s/></text:span><text:span text:style-name="T749_16">Outcome<text:s/>section</text:span><text:span text:style-name="T749_17">,<text:s/>there<text:s/>were<text:s/>some<text:s/>serious<text:s/>shortcomings<text:s/>in<text:s/>REINVENT’s<text:s/>MEL<text:s/>approach.<text:s/></text:span><text:span text:style-name="T749_18">I</text:span><text:span text:style-name="T749_19">ts<text:s/>overall<text:s/>impact<text:s/>and<text:s/>contribution<text:s/>were<text:s/>difficult<text:s/>to<text:s/>assess<text:s/>in<text:s/>a<text:s/>complex,<text:s/>multi-actor<text:s/>context.<text:s/>Evaluability<text:s/>was<text:s/>weakened<text:s/>by<text:s/>a<text:s/>logframe<text:s/>that<text:s/>blurred<text:s/>the<text:s/>distinction<text:s/>between<text:s/>outputs<text:s/>and<text:s/>outcomes<text:s/>and<text:s/>an<text:s/>early<text:s/>over</text:span><text:span text:style-name="T749_20">reliance<text:s/>on<text:s/>quantitative<text:s/>output<text:s/>indicators.<text:s/>Although<text:s/>outcome<text:s/>harvesting<text:s/>was<text:s/>later<text:s/>introduced<text:s/>and<text:s/>provides<text:s/></text:span><text:span text:style-name="T749_21">a<text:s/>key<text:s/></text:span><text:span text:style-name="T749_22">evidence<text:s/>base,<text:s/>the<text:s/>quality<text:s/>of<text:s/>outcome<text:s/>stories<text:s/>is<text:s/>uneven,<text:s/>with<text:s/>gaps<text:s/>in<text:s/>triangulation<text:s/>and<text:s/>clarity<text:s/>on<text:s/>what<text:s/>changed<text:s/>due<text:s/>to<text:s/>REINVENT’s<text:s/>contribution.<text:s/>Frequent<text:s/>shifts<text:s/>in<text:s/>thematic<text:s/>and<text:s/>geographic<text:s/>focus</text:span><text:span text:style-name="T749_23">,<text:s/>driven<text:s/>by<text:s/>external<text:s/>factors<text:s/>as<text:s/>well<text:s/>as<text:s/>FCDO<text:s/>internal<text:s/>decisions,<text:s/></text:span><text:span text:style-name="T749_24">also<text:s/>complicate<text:s/>attribution<text:s/>and<text:s/>impact<text:s/>assessment.<text:s/>While<text:s/>the<text:s/>programme<text:s/>demonstrated<text:s/>flexibility<text:s/>in<text:s/>responding<text:s/>to<text:s/></text:span><text:bookmark-start text:name="_Int_pPq7OPSe"/><text:span text:style-name="T749_25">a<text:s/></text:span><text:span text:style-name="T749_26">highly<text:s/>complex</text:span><text:bookmark-end text:name="_Int_pPq7OPSe"/><text:span text:style-name="T749_27"><text:s/>political<text:s/>economy<text:s/></text:span><text:span text:style-name="T749_28">context,<text:s/>learning<text:s/>reviews<text:s/>suggest<text:s/>its<text:s/>adaptive<text:s/>approach<text:s/>was<text:s/>insufficiently<text:s/>embedded<text:s/>in<text:s/>MEL<text:s/>and<text:s/>governance<text:s/>structures.</text:span></text:p>
      <text:p text:style-name="P750"/>
      <text:p text:style-name="P751"/>
      <text:p text:style-name="P752"/>
      <text:p text:style-name="P753"/>
      <table:table table:style-name="Table15">
        <table:table-column table:style-name="Column74"/>
        <table:table-column table:style-name="Column75"/>
        <table:table-column table:style-name="Column76"/>
        <table:table-column table:style-name="Column77"/>
        <table:table-row table:style-name="Row71">
          <table:table-cell table:style-name="Cell285">
            <text:p text:style-name="P754"><text:span text:style-name="T754_1">Date<text:s/>of<text:s/>last<text:s/>narrative<text:s/>financial<text:s/>report</text:span></text:p>
          </table:table-cell>
          <table:table-cell table:style-name="Cell286">
            <text:p text:style-name="P755"><text:span text:style-name="T755_1">March<text:s/>2026</text:span></text:p>
          </table:table-cell>
          <table:table-cell table:style-name="Cell287">
            <text:p text:style-name="P756"><text:span text:style-name="T756_1">Date<text:s/>of<text:s/>last<text:s/>audited<text:s/>annual<text:s/>statement</text:span></text:p>
          </table:table-cell>
          <table:table-cell table:style-name="Cell288">
            <text:p text:style-name="P757"><text:span text:style-name="T757_1"><text:s/>September<text:s/>2025</text:span></text:p>
          </table:table-cell>
        </table:table-row>
      </table:table>
      <text:p text:style-name="P7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&quot;Arial&quot;,sans-serif" svg:font-family="&quot;Arial&quot;,sans-serif" style:font-family-generic="roman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Aptos" svg:font-family="Aptos" style:font-pitch="variable" style:font-family-generic="swiss"/>
    <style:font-face style:name="Segoe UI" svg:font-family="Segoe UI" style:font-pitch="variable" style:font-family-generic="swiss"/>
    <style:font-face style:name="Aptos Narrow" svg:font-family="Aptos Narrow" style:font-pitch="variable" style:font-family-generic="swiss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name-complex="Arial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243f60" style:font-name="Cambria" style:font-name-asian="ＭＳ ゴシック" style:font-name-complex="Times New Roman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1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fhb" style:family="text" style:parent-style-name="Default_20_Paragraph_20_Font"/>
    <style:style style:name="fh" style:family="text" style:parent-style-name="Default_20_Paragraph_20_Font"/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style-complex="italic" style:font-name="Arial" fo:font-size="14pt" style:font-size-asian="14pt" style:font-name-complex="Arial" style:font-size-complex="14pt" fo:language-asian="en" fo:country-asian="US" fo:font-weight="bold" style:font-weight-asian="bold" style:font-weight-complex="bold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Heading_20_3_20_Char" style:display-name="Heading 3 Char" style:family="text" style:parent-style-name="Default_20_Paragraph_20_Font">
      <style:text-properties fo:color="#243f60" style:font-name="Cambria" fo:font-size="12pt" style:font-name-asian="ＭＳ ゴシック" style:font-size-asian="12pt" style:font-name-complex="Times New Roman" style:font-size-complex="12pt" fo:language-asian="en" fo:country-asian="US"/>
    </style:style>
    <style:style style:name="LS11" style:family="paragraph" style:parent-style-name="No_20_List"/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language-asian="en" fo:country-asian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Default" style:family="paragraph">
      <style:paragraph-properties style:text-autospace="none"/>
      <style:text-properties fo:color="#000000" style:font-name="Arial" fo:font-size="12pt" style:font-size-asian="12pt" style:font-name-complex="Arial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Normal_20__28_Web_29_" style:display-name="Normal (Web)" style:family="paragraph" style:parent-style-name="Normal">
      <style:text-properties style:font-name="Times New Roman"/>
    </style:style>
    <style:style style:name="Caption" style:family="paragraph" style:parent-style-name="Normal">
      <style:paragraph-properties fo:margin-bottom="0.353cm"/>
      <style:text-properties fo:font-style="italic" style:font-style-asian="italic" style:font-style-complex="italic" fo:color="#1f497d" fo:font-size="9pt" style:font-size-asian="9pt" style:font-size-complex="9pt"/>
    </style:style>
    <style:style style:name="List1Level0" style:family="text">
      <style:text-properties style:font-name="&quot;Arial&quot;,sans-serif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-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&quot;Arial&quot;,sans-serif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&quot;Arial&quot;,sans-serif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-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&quot;Arial&quot;,sans-serif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Level0" style:family="text">
      <style:text-properties style:font-name="&quot;Arial&quot;,sans-serif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-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&quot;Arial&quot;,sans-serif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6">
      <text:list-level-style-number style:num-format="i" text:start-value="2" text:style-name="List6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7">
      <text:list-level-style-number style:num-format="i" text:style-name="List7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0">
      <text:list-level-style-number style:num-format="1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0Level1" style:num-suffix=".2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2">
      <text:list-level-style-number style:num-format="1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Arial" style:font-name-asian="Times New Roman" style:font-name-complex="Aria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-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Arial" style:font-name-asian="Times New Roman" style:font-name-complex="Aria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-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 style:parent-style-name="LS11">
      <style:text-properties style:font-name="Symbol"/>
    </style:style>
    <style:style style:name="List16Level1" style:family="text" style:parent-style-name="LS11">
      <style:text-properties style:font-name="Courier New" style:font-name-complex="Courier New"/>
    </style:style>
    <style:style style:name="List16Level2" style:family="text" style:parent-style-name="LS11">
      <style:text-properties style:font-name="Wingdings"/>
    </style:style>
    <style:style style:name="List16Level3" style:family="text" style:parent-style-name="LS11">
      <style:text-properties style:font-name="Symbol"/>
    </style:style>
    <style:style style:name="List16Level4" style:family="text" style:parent-style-name="LS11">
      <style:text-properties style:font-name="Courier New" style:font-name-complex="Courier New"/>
    </style:style>
    <style:style style:name="List16Level5" style:family="text" style:parent-style-name="LS11">
      <style:text-properties style:font-name="Wingdings"/>
    </style:style>
    <style:style style:name="List16Level6" style:family="text" style:parent-style-name="LS11">
      <style:text-properties style:font-name="Symbol"/>
    </style:style>
    <style:style style:name="List16Level7" style:family="text" style:parent-style-name="LS11">
      <style:text-properties style:font-name="Courier New" style:font-name-complex="Courier New"/>
    </style:style>
    <style:style style:name="List16Level8" style:family="text" style:parent-style-name="LS11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17">
      <text:list-level-style-number style:num-format="a" text:style-name="List17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i" text:style-name="List17Level1" style:num-suffix=")" style:num-prefix="(" text:level="2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9">
      <text:list-level-style-number style:num-format="a" text:style-name="List19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9Level1" style:num-suffix=")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Arial" style:font-name-asian="Times New Roman" style:font-name-complex="Arial" fo:font-weight="bold" style:font-weight-asian="bold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-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 fo:font-weight="bold" style:font-weight-asian="bold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1" style:num-suffix=".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2" style:num-suffix=".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3" style:num-suffix=".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4" style:num-suffix=".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5" style:num-suffix=".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6" style:num-suffix=".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7" style:num-suffix=".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24Level8" style:num-suffix=".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4" style:num-suffix=".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5" style:num-suffix=".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6" style:num-suffix=".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7" style:num-suffix=".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8" style:num-suffix=".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4" style:num-suffix=".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5" style:num-suffix=".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6" style:num-suffix=".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7" style:num-suffix=".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8" style:num-suffix=".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.635cm" fo:border-top="#000000 0.018cm solid" fo:margin-top="0.847cm" fo:padding-bottom="0.386cm" fo:border-bottom="#000000 0.018cm solid" fo:margin-bottom="0.847cm" fo:padding-left="0.637cm" fo:border-left="#000000 0.018cm solid" fo:margin-left="0.847cm" fo:padding-right="0.637cm" fo:border-right="#000000 0.018cm solid" fo:margin-right="0.847cm"/>
      <style:header-style>
        <style:header-footer-properties fo:min-height="-0.231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>
      <style:paragraph-properties fo:text-align="center"/>
    </style:style>
    <style:style style:name="T3_1" style:family="text"/>
    <style:style style:name="P4" style:family="paragraph" style:parent-style-name="Footer">
      <style:paragraph-properties fo:text-align="center"/>
      <style:text-properties fo:font-size="10pt" style:font-size-asian="10pt" style:font-size-complex="10pt"/>
    </style:style>
  </office:automatic-styles>
  <office:master-styles>
    <style:master-page style:name="Standard" style:page-layout-name="pm1">
      <style:header>
        <text:p text:style-name="P1"><draw:frame svg:x="0.132cm" svg:y="0.293cm" svg:width="21.001cm" svg:height="0.758cm" draw:style-name="FR1" text:anchor-type="char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text:span text:style-name="T3_1"><text:page-number text:select-page="current"/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REINVENT 25-26 Annual Review</dc:title>
    <meta:initial-creator/>
    <meta:creation-date>2026-08-21T09:29:00</meta:creation-date>
    <dc:creator/>
    <dc:date>2026-08-21T09:29:00</dc:date>
    <meta:editing-cycles>1</meta:editing-cycles>
    <meta:document-statistic meta:page-count="29" meta:paragraph-count="542" meta:row-count="1960" meta:word-count="17852" meta:character-count="123178" meta:non-whitespace-character-count="105868"/>
    <meta:user-defined meta:name="Business Document Type">Project completion review</meta:user-defined>
    <meta:user-defined meta:name="ContentTypeId">0x010100A9E804AD2130B047BEB1B1355903FA59070041352129C12F884BBCB1EE83539AD122</meta:user-defined>
    <meta:user-defined meta:name="docLang">en</meta:user-defined>
    <meta:user-defined meta:name="MediaServiceImageTags"/>
    <meta:user-defined meta:name="MSIP_Label_9e9cc48d-6fba-4c12-9882-137473def580_ActionId">498cd01e-4f0e-4602-82d2-eb3ef9b0541c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7:18:28Z</meta:user-defined>
    <meta:user-defined meta:name="MSIP_Label_9e9cc48d-6fba-4c12-9882-137473def580_SiteId">d3a2d0d3-7cc8-4f52-bbf9-85bd43d94279</meta:user-defined>
    <meta:user-defined meta:name="MSIP_Label_e4c996da-17fa-4fc5-8989-2758fb4cf86b_ActionId">be899565-37e8-4b61-8dab-000009401883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34:28Z</meta:user-defined>
    <meta:user-defined meta:name="MSIP_Label_e4c996da-17fa-4fc5-8989-2758fb4cf86b_SiteId">cdf709af-1a18-4c74-bd93-6d14a64d73b3</meta:user-defined>
  </office:meta>
</office:document-meta>
</file>