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Calibri Light" svg:font-family="Calibri Light" style:font-pitch="variable" style:font-family-generic="swiss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Aptos Narrow" svg:font-family="Aptos Narrow" style:font-pitch="variable" style:font-family-generic="swiss"/>
    <style:font-face style:name="游ゴシック Light" svg:font-family="游ゴシック Light"/>
    <style:font-face style:name="游明朝" svg:font-family="游明朝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 fo:font-size="11pt" style:font-size-asian="11pt" style:font-name-complex="Arial" style:font-size-complex="11pt"/>
    </style:style>
    <style:style style:name="P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6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7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10" style:family="paragraph" style:parent-style-name="Normal">
      <style:paragraph-properties fo:line-height="100%" fo:margin-bottom="0cm"/>
    </style:style>
    <style:style style:name="T1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1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11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1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3" style:family="paragraph" style:parent-style-name="Normal"/>
    <style:style style:name="T13_1" style:family="text">
      <style:text-properties fo:font-size="11pt" style:font-size-asian="11pt" style:font-name-complex="Arial" style:font-size-complex="11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2.743cm"/>
    </style:style>
    <style:style style:name="Column5" style:family="table-column">
      <style:table-column-properties style:column-width="1.462cm"/>
    </style:style>
    <style:style style:name="Column6" style:family="table-column">
      <style:table-column-properties style:column-width="1.462cm"/>
    </style:style>
    <style:style style:name="Column7" style:family="table-column">
      <style:table-column-properties style:column-width="1.462cm"/>
    </style:style>
    <style:style style:name="Column8" style:family="table-column">
      <style:table-column-properties style:column-width="1.462cm"/>
    </style:style>
    <style:style style:name="Column9" style:family="table-column">
      <style:table-column-properties style:column-width="1.462cm"/>
    </style:style>
    <style:style style:name="Column10" style:family="table-column">
      <style:table-column-properties style:column-width="1.462cm"/>
    </style:style>
    <style:style style:name="Column11" style:family="table-column">
      <style:table-column-properties style:column-width="1.462cm"/>
    </style:style>
    <style:style style:name="Column12" style:family="table-column">
      <style:table-column-properties style:column-width="1.462cm"/>
    </style:style>
    <style:style style:name="Column13" style:family="table-column">
      <style:table-column-properties style:column-width="1.462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</style:style>
    <style:style style:name="T1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</style:style>
    <style:style style:name="T1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</style:style>
    <style:style style:name="T1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</style:style>
    <style:style style:name="T1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</style:style>
    <style:style style:name="T2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</style:style>
    <style:style style:name="T2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</style:style>
    <style:style style:name="T2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</style:style>
    <style:style style:name="T2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</style:style>
    <style:style style:name="T2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</style:style>
    <style:style style:name="T2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</style:style>
    <style:style style:name="T2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</style:style>
    <style:style style:name="T3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</style:style>
    <style:style style:name="T3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</style:style>
    <style:style style:name="T3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</style:style>
    <style:style style:name="T3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</style:style>
    <style:style style:name="T3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100%" fo:margin-bottom="0cm"/>
    </style:style>
    <style:style style:name="T3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0%" fo:margin-bottom="0cm"/>
    </style:style>
    <style:style style:name="T4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0%" fo:margin-bottom="0cm"/>
    </style:style>
    <style:style style:name="T4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0%" fo:margin-bottom="0cm"/>
    </style:style>
    <style:style style:name="T4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44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4" style:family="table-column">
      <style:table-column-properties style:column-width="7.001cm"/>
    </style:style>
    <style:style style:name="Column15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3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100%" fo:margin-bottom="0cm"/>
    </style:style>
    <style:style style:name="T4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5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8" style:family="table-row">
      <style:table-row-properties style:min-row-height="0.711cm"/>
    </style:style>
    <style:style style:name="Cell39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100%" fo:margin-bottom="0cm"/>
    </style:style>
    <style:style style:name="T4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4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100%" fo:margin-bottom="0cm"/>
    </style:style>
    <style:style style:name="T48_1" style:family="text"/>
    <style:style style:name="T48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P49" style:family="paragraph" style:parent-style-name="Normal">
      <style:paragraph-properties fo:line-height="108%"/>
      <style:text-properties fo:font-size="11pt" style:font-size-asian="11pt" style:font-name-complex="Arial" style:font-size-complex="11pt"/>
    </style:style>
    <style:style style:name="P50" style:family="paragraph" style:parent-style-name="Normal"/>
    <style:style style:name="T50_1" style:family="text">
      <style:text-properties fo:font-size="11pt" style:font-size-asian="11pt" style:font-name-complex="Arial" style:font-size-complex="11pt" fo:font-weight="bold" style:font-weight-asian="bold"/>
    </style:style>
    <style:style style:name="P51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52" style:family="paragraph" style:parent-style-name="Normal"/>
    <style:style style:name="T52_1" style:family="text">
      <style:text-properties fo:font-size="11pt" style:font-size-asian="11pt" style:font-name-complex="Arial" style:font-size-complex="11pt" fo:font-weight="bold" style:font-weight-asian="bold"/>
    </style:style>
    <style:style style:name="P53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54" style:family="paragraph" style:parent-style-name="Normal"/>
    <style:style style:name="T54_1" style:family="text">
      <style:text-properties fo:font-size="11pt" style:font-size-asian="11pt" style:font-name-complex="Arial" style:font-size-complex="11pt"/>
    </style:style>
    <style:style style:name="T54_2" style:family="text">
      <style:text-properties fo:font-size="11pt" style:font-size-asian="11pt" style:font-name-complex="Arial" style:font-size-complex="11pt"/>
    </style:style>
    <style:style style:name="T54_3" style:family="text">
      <style:text-properties fo:font-size="11pt" style:font-size-asian="11pt" style:font-name-complex="Arial" style:font-size-complex="11pt"/>
    </style:style>
    <style:style style:name="T54_4" style:family="text">
      <style:text-properties fo:font-size="11pt" style:font-size-asian="11pt" style:font-name-complex="Arial" style:font-size-complex="11pt"/>
    </style:style>
    <style:style style:name="T54_5" style:family="text">
      <style:text-properties fo:font-size="11pt" style:font-size-asian="11pt" style:font-name-complex="Arial" style:font-size-complex="11pt"/>
    </style:style>
    <style:style style:name="T54_6" style:family="text">
      <style:text-properties fo:font-size="11pt" style:font-size-asian="11pt" style:font-name-complex="Arial" style:font-size-complex="11pt"/>
    </style:style>
    <style:style style:name="T54_7" style:family="text">
      <style:text-properties fo:font-size="11pt" style:font-size-asian="11pt" style:font-name-complex="Arial" style:font-size-complex="11pt"/>
    </style:style>
    <style:style style:name="T54_8" style:family="text">
      <style:text-properties fo:font-size="11pt" style:font-size-asian="11pt" style:font-name-complex="Arial" style:font-size-complex="11pt"/>
    </style:style>
    <style:style style:name="T54_9" style:family="text">
      <style:text-properties fo:font-size="11pt" style:font-size-asian="11pt" style:font-name-complex="Arial" style:font-size-complex="11pt"/>
    </style:style>
    <style:style style:name="T54_10" style:family="text">
      <style:text-properties fo:font-size="11pt" style:font-size-asian="11pt" style:font-name-complex="Arial" style:font-size-complex="11pt"/>
    </style:style>
    <style:style style:name="T54_11" style:family="text">
      <style:text-properties fo:font-size="11pt" style:font-size-asian="11pt" style:font-name-complex="Arial" style:font-size-complex="11pt"/>
    </style:style>
    <style:style style:name="T54_12" style:family="text">
      <style:text-properties fo:font-size="11pt" style:font-size-asian="11pt" style:font-name-complex="Arial" style:font-size-complex="11pt"/>
    </style:style>
    <style:style style:name="T54_13" style:family="text">
      <style:text-properties fo:font-size="11pt" style:font-size-asian="11pt" style:font-name-complex="Arial" style:font-size-complex="11pt"/>
    </style:style>
    <style:style style:name="T54_14" style:family="text">
      <style:text-properties fo:font-size="11pt" style:font-size-asian="11pt" style:font-name-complex="Arial" style:font-size-complex="11pt"/>
    </style:style>
    <style:style style:name="T54_15" style:family="text">
      <style:text-properties fo:font-size="11pt" style:font-size-asian="11pt" style:font-name-complex="Arial" style:font-size-complex="11pt"/>
    </style:style>
    <style:style style:name="T54_16" style:family="text">
      <style:text-properties fo:font-size="11pt" style:font-size-asian="11pt" style:font-name-complex="Arial" style:font-size-complex="11pt"/>
    </style:style>
    <style:style style:name="T54_17" style:family="text">
      <style:text-properties fo:font-size="11pt" style:font-size-asian="11pt" style:font-name-complex="Arial" style:font-size-complex="11pt"/>
    </style:style>
    <style:style style:name="T54_18" style:family="text">
      <style:text-properties fo:font-size="11pt" style:font-size-asian="11pt" style:font-name-complex="Arial" style:font-size-complex="11pt"/>
    </style:style>
    <style:style style:name="T54_19" style:family="text">
      <style:text-properties fo:font-size="11pt" style:font-size-asian="11pt" style:font-name-complex="Arial" style:font-size-complex="11pt"/>
    </style:style>
    <style:style style:name="T54_20" style:family="text">
      <style:text-properties fo:font-size="11pt" style:font-size-asian="11pt" style:font-name-complex="Arial" style:font-size-complex="11pt"/>
    </style:style>
    <style:style style:name="T54_21" style:family="text">
      <style:text-properties fo:font-size="11pt" style:font-size-asian="11pt" style:font-name-complex="Arial" style:font-size-complex="11pt"/>
    </style:style>
    <style:style style:name="T54_22" style:family="text">
      <style:text-properties fo:font-size="11pt" style:font-size-asian="11pt" style:font-name-complex="Arial" style:font-size-complex="11pt"/>
    </style:style>
    <style:style style:name="T54_23" style:family="text">
      <style:text-properties fo:font-size="11pt" style:font-size-asian="11pt" style:font-name-complex="Arial" style:font-size-complex="11pt"/>
    </style:style>
    <style:style style:name="T54_24" style:family="text">
      <style:text-properties fo:font-size="11pt" style:font-size-asian="11pt" style:font-name-complex="Arial" style:font-size-complex="11pt"/>
    </style:style>
    <style:style style:name="T54_25" style:family="text">
      <style:text-properties fo:font-size="11pt" style:font-size-asian="11pt" style:font-name-complex="Arial" style:font-size-complex="11pt"/>
    </style:style>
    <style:style style:name="T54_26" style:family="text">
      <style:text-properties fo:font-size="11pt" style:font-size-asian="11pt" style:font-name-complex="Arial" style:font-size-complex="11pt"/>
    </style:style>
    <style:style style:name="T54_27" style:family="text">
      <style:text-properties fo:font-size="11pt" style:font-size-asian="11pt" style:font-name-complex="Arial" style:font-size-complex="11pt"/>
    </style:style>
    <style:style style:name="T54_28" style:family="text">
      <style:text-properties fo:font-size="11pt" style:font-size-asian="11pt" style:font-name-complex="Arial" style:font-size-complex="11pt"/>
    </style:style>
    <style:style style:name="P55" style:family="paragraph" style:parent-style-name="Normal">
      <style:text-properties fo:font-size="11pt" style:font-size-asian="11pt" style:font-name-complex="Arial" style:font-size-complex="11pt"/>
    </style:style>
    <style:style style:name="P56" style:family="paragraph" style:parent-style-name="Normal"/>
    <style:style style:name="T56_1" style:family="text">
      <style:text-properties fo:font-size="11pt" style:font-size-asian="11pt" style:font-name-complex="Arial" style:font-size-complex="11pt"/>
    </style:style>
    <style:style style:name="T56_2" style:family="text">
      <style:text-properties fo:font-size="11pt" style:font-size-asian="11pt" style:font-name-complex="Arial" style:font-size-complex="11pt"/>
    </style:style>
    <style:style style:name="T56_3" style:family="text">
      <style:text-properties fo:font-size="11pt" style:font-size-asian="11pt" style:font-name-complex="Arial" style:font-size-complex="11pt"/>
    </style:style>
    <style:style style:name="T56_4" style:family="text">
      <style:text-properties fo:font-size="11pt" style:font-size-asian="11pt" style:font-name-complex="Arial" style:font-size-complex="11pt"/>
    </style:style>
    <style:style style:name="T56_5" style:family="text">
      <style:text-properties fo:font-size="11pt" style:font-size-asian="11pt" style:font-name-complex="Arial" style:font-size-complex="11pt"/>
    </style:style>
    <style:style style:name="T56_6" style:family="text">
      <style:text-properties fo:font-size="11pt" style:font-size-asian="11pt" style:font-name-complex="Arial" style:font-size-complex="11pt"/>
    </style:style>
    <style:style style:name="T56_7" style:family="text">
      <style:text-properties fo:font-size="11pt" style:font-size-asian="11pt" style:font-name-complex="Arial" style:font-size-complex="11pt"/>
    </style:style>
    <style:style style:name="T56_8" style:family="text">
      <style:text-properties fo:font-size="11pt" style:font-size-asian="11pt" style:font-name-complex="Arial" style:font-size-complex="11pt"/>
    </style:style>
    <style:style style:name="T56_9" style:family="text">
      <style:text-properties fo:font-size="11pt" style:font-size-asian="11pt" style:font-name-complex="Arial" style:font-size-complex="11pt"/>
    </style:style>
    <style:style style:name="T56_10" style:family="text">
      <style:text-properties fo:font-size="11pt" style:font-size-asian="11pt" style:font-name-complex="Arial" style:font-size-complex="11pt"/>
    </style:style>
    <style:style style:name="T56_11" style:family="text">
      <style:text-properties fo:font-size="11pt" style:font-size-asian="11pt" style:font-name-complex="Arial" style:font-size-complex="11pt"/>
    </style:style>
    <style:style style:name="T56_12" style:family="text">
      <style:text-properties fo:font-size="11pt" style:font-size-asian="11pt" style:font-name-complex="Arial" style:font-size-complex="11pt"/>
    </style:style>
    <style:style style:name="T56_13" style:family="text">
      <style:text-properties fo:font-size="11pt" style:font-size-asian="11pt" style:font-name-complex="Arial" style:font-size-complex="11pt"/>
    </style:style>
    <style:style style:name="T56_14" style:family="text">
      <style:text-properties fo:font-size="11pt" style:font-size-asian="11pt" style:font-name-complex="Arial" style:font-size-complex="11pt"/>
    </style:style>
    <style:style style:name="T56_15" style:family="text">
      <style:text-properties fo:font-size="11pt" style:font-size-asian="11pt" style:font-name-complex="Arial" style:font-size-complex="11pt"/>
    </style:style>
    <style:style style:name="T56_16" style:family="text">
      <style:text-properties fo:font-size="11pt" style:font-size-asian="11pt" style:font-name-complex="Arial" style:font-size-complex="11pt"/>
    </style:style>
    <style:style style:name="T56_17" style:family="text">
      <style:text-properties fo:font-size="11pt" style:font-size-asian="11pt" style:font-name-complex="Arial" style:font-size-complex="11pt"/>
    </style:style>
    <style:style style:name="T56_18" style:family="text">
      <style:text-properties fo:font-size="11pt" style:font-size-asian="11pt" style:font-name-complex="Arial" style:font-size-complex="11pt"/>
    </style:style>
    <style:style style:name="T56_19" style:family="text">
      <style:text-properties fo:font-size="11pt" style:font-size-asian="11pt" style:font-name-complex="Arial" style:font-size-complex="11pt"/>
    </style:style>
    <style:style style:name="T56_20" style:family="text">
      <style:text-properties fo:font-size="11pt" style:font-size-asian="11pt" style:font-name-complex="Arial" style:font-size-complex="11pt"/>
    </style:style>
    <style:style style:name="T56_21" style:family="text">
      <style:text-properties fo:font-size="11pt" style:font-size-asian="11pt" style:font-name-complex="Arial" style:font-size-complex="11pt"/>
    </style:style>
    <style:style style:name="T56_22" style:family="text">
      <style:text-properties fo:font-size="11pt" style:font-size-asian="11pt" style:font-name-complex="Arial" style:font-size-complex="11pt"/>
    </style:style>
    <style:style style:name="T56_23" style:family="text">
      <style:text-properties fo:font-size="11pt" style:font-size-asian="11pt" style:font-name-complex="Arial" style:font-size-complex="11pt"/>
    </style:style>
    <style:style style:name="T56_24" style:family="text">
      <style:text-properties fo:font-size="11pt" style:font-size-asian="11pt" style:font-name-complex="Arial" style:font-size-complex="11pt"/>
    </style:style>
    <style:style style:name="P57" style:family="paragraph" style:parent-style-name="Normal">
      <style:text-properties fo:font-size="11pt" style:font-size-asian="11pt" style:font-name-complex="Arial" style:font-size-complex="11pt"/>
    </style:style>
    <style:style style:name="Table4" style:family="table">
      <style:table-properties table:align="left" style:width="15.988cm" fo:margin-left="0cm"/>
    </style:style>
    <style:style style:name="Column16" style:family="table-column">
      <style:table-column-properties style:column-width="4.992cm"/>
    </style:style>
    <style:style style:name="Column17" style:family="table-column">
      <style:table-column-properties style:column-width="8.001cm"/>
    </style:style>
    <style:style style:name="Column18" style:family="table-column">
      <style:table-column-properties style:column-width="2.995cm"/>
    </style:style>
    <style:style style:name="Row9" style:family="table-row"/>
    <style:style style:name="Cell41" style:family="table-cell">
      <style:table-cell-properties fo:background-color="#2f549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line-height="100%" fo:margin-top="0.071cm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42" style:family="table-cell">
      <style:table-cell-properties fo:background-color="#2f549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line-height="100%" fo:margin-top="0.071cm" fo:margin-bottom="0cm"/>
    </style:style>
    <style:style style:name="T59_1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43" style:family="table-cell">
      <style:table-cell-properties fo:background-color="#2f549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line-height="100%" fo:margin-top="0.071cm" fo:margin-bottom="0cm"/>
    </style:style>
    <style:style style:name="T60_1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0" style:family="table-row"/>
    <style:style style:name="Cell44" style:family="table-cell">
      <style:table-cell-properties fo:background-color="#2f549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line-height="100%" fo:margin-top="0.071cm"/>
    </style:style>
    <style:style style:name="T61_1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62" style:family="paragraph" style:parent-style-name="Normal">
      <style:paragraph-properties fo:line-height="100%" fo:margin-top="0.071cm" fo:margin-bottom="0cm"/>
    </style:style>
    <style:style style:name="T62_1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line-height="100%" fo:margin-top="0.071cm"/>
    </style:style>
    <style:style style:name="T63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64" style:family="paragraph" style:parent-style-name="Normal">
      <style:paragraph-properties fo:line-height="100%" fo:margin-top="0.071cm" fo:margin-bottom="0cm"/>
    </style:style>
    <style:style style:name="T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6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6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line-height="100%" fo:margin-top="0.071cm"/>
    </style:style>
    <style:style style:name="T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6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6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6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6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66" style:family="paragraph" style:parent-style-name="Normal">
      <style:paragraph-properties fo:line-height="100%" fo:margin-top="0.071cm" fo:margin-bottom="0cm"/>
    </style:style>
    <style:style style:name="T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1" style:family="table-row"/>
    <style:style style:name="Cell47" style:family="table-cell">
      <style:table-cell-properties fo:background-color="#2f549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line-height="100%" fo:margin-top="0.071cm"/>
    </style:style>
    <style:style style:name="T67_1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68" style:family="paragraph" style:parent-style-name="Normal">
      <style:paragraph-properties fo:line-height="100%" fo:margin-top="0.071cm" fo:margin-bottom="0cm"/>
    </style:style>
    <style:style style:name="T68_1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line-height="100%" fo:margin-top="0.071cm"/>
    </style:style>
    <style:style style:name="T69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70" style:family="paragraph" style:parent-style-name="Normal">
      <style:paragraph-properties fo:line-height="100%" fo:margin-top="0.071cm" fo:margin-bottom="0cm"/>
    </style:style>
    <style:style style:name="T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7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7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70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7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line-height="100%" fo:margin-top="0.071cm"/>
    </style:style>
    <style:style style:name="T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72" style:family="paragraph" style:parent-style-name="Normal">
      <style:paragraph-properties fo:line-height="100%" fo:margin-top="0.071cm"/>
    </style:style>
    <style:style style:name="T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73" style:family="paragraph" style:parent-style-name="Normal">
      <style:paragraph-properties fo:line-height="100%" fo:margin-top="0.071cm" fo:margin-bottom="0cm"/>
    </style:style>
    <style:style style:name="T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2" style:family="table-row"/>
    <style:style style:name="Cell50" style:family="table-cell">
      <style:table-cell-properties fo:background-color="#2f549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line-height="100%" fo:margin-top="0.071cm"/>
    </style:style>
    <style:style style:name="T74_1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75" style:family="paragraph" style:parent-style-name="Normal">
      <style:paragraph-properties fo:line-height="100%" fo:margin-top="0.071cm" fo:margin-bottom="0cm"/>
    </style:style>
    <style:style style:name="T75_1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line-height="100%" fo:margin-top="0.071cm"/>
    </style:style>
    <style:style style:name="T76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77" style:family="paragraph" style:parent-style-name="Normal">
      <style:paragraph-properties fo:line-height="100%" fo:margin-top="0.071cm" fo:margin-bottom="0cm"/>
    </style:style>
    <style:style style:name="T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100%" fo:margin-top="0.071cm"/>
    </style:style>
    <style:style style:name="T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79" style:family="paragraph" style:parent-style-name="Normal">
      <style:paragraph-properties fo:line-height="100%" fo:margin-top="0.071cm"/>
    </style:style>
    <style:style style:name="T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80" style:family="paragraph" style:parent-style-name="Normal">
      <style:paragraph-properties fo:line-height="100%" fo:margin-top="0.071cm" fo:margin-bottom="0cm"/>
    </style:style>
    <style:style style:name="T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3" style:family="table-row"/>
    <style:style style:name="Cell53" style:family="table-cell">
      <style:table-cell-properties fo:background-color="#2f549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line-height="100%" fo:margin-top="0.071cm" fo:margin-bottom="0cm"/>
    </style:style>
    <style:style style:name="T81_1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100%" fo:margin-top="0.071cm" fo:margin-bottom="0cm"/>
    </style:style>
    <style:style style:name="T82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82_2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2_3" style:family="text">
      <style:text-properties fo:font-style="italic" style:font-style-asian="italic"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line-height="100%" fo:margin-top="0.071cm"/>
    </style:style>
    <style:style style:name="T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84" style:family="paragraph" style:parent-style-name="Normal">
      <style:paragraph-properties fo:line-height="100%" fo:margin-top="0.071cm" fo:margin-bottom="0cm"/>
    </style:style>
    <style:style style:name="T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4" style:family="table-row">
      <style:table-row-properties style:min-row-height="1.736cm"/>
    </style:style>
    <style:style style:name="Cell56" style:family="table-cell">
      <style:table-cell-properties fo:background-color="#2f549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line-height="100%" fo:margin-top="0.071cm"/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86" style:family="paragraph" style:parent-style-name="Normal">
      <style:paragraph-properties fo:line-height="100%" fo:margin-top="0.071cm" fo:margin-bottom="0cm"/>
    </style:style>
    <style:style style:name="T86_1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6_2" style:family="text">
      <style:text-properties fo:color="#ffffff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line-height="100%" fo:margin-top="0.071cm" fo:margin-bottom="0cm"/>
    </style:style>
    <style:style style:name="T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100%" fo:margin-top="0.071cm"/>
    </style:style>
    <style:style style:name="T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89" style:family="paragraph" style:parent-style-name="Normal">
      <style:paragraph-properties fo:line-height="100%" fo:margin-top="0.071cm" fo:margin-bottom="0cm"/>
    </style:style>
    <style:style style:name="T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90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91" style:family="paragraph" style:parent-style-name="Normal"/>
    <style:style style:name="T9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92" style:family="paragraph" style:parent-style-name="Normal">
      <style:text-properties fo:font-size="11pt" style:font-size-asian="11pt" style:font-name-complex="Arial" style:font-size-complex="11pt"/>
    </style:style>
    <style:style style:name="P93" style:family="paragraph" style:parent-style-name="Normal"/>
    <style:style style:name="T93_1" style:family="text">
      <style:text-properties fo:font-size="11pt" style:font-size-asian="11pt" style:font-name-complex="Arial" style:font-size-complex="11pt"/>
    </style:style>
    <style:style style:name="P94" style:family="paragraph" style:parent-style-name="Normal">
      <style:text-properties fo:font-size="11pt" style:font-size-asian="11pt" style:font-name-complex="Arial" style:font-size-complex="11pt"/>
    </style:style>
    <style:style style:name="P95" style:family="paragraph" style:parent-style-name="Normal"/>
    <style:style style:name="T95_1" style:family="text">
      <style:text-properties fo:font-size="11pt" style:font-size-asian="11pt" style:font-name-complex="Arial" style:font-size-complex="11pt"/>
    </style:style>
    <style:style style:name="T95_2" style:family="text">
      <style:text-properties fo:font-size="11pt" style:font-size-asian="11pt" style:font-name-complex="Arial" style:font-size-complex="11pt"/>
    </style:style>
    <style:style style:name="T95_3" style:family="text">
      <style:text-properties fo:font-size="11pt" style:font-size-asian="11pt" style:font-name-complex="Arial" style:font-size-complex="11pt"/>
    </style:style>
    <style:style style:name="T95_4" style:family="text">
      <style:text-properties fo:font-size="11pt" style:font-size-asian="11pt" style:font-name-complex="Arial" style:font-size-complex="11pt"/>
    </style:style>
    <style:style style:name="T95_5" style:family="text">
      <style:text-properties fo:font-size="11pt" style:font-size-asian="11pt" style:font-name-complex="Arial" style:font-size-complex="11pt"/>
    </style:style>
    <style:style style:name="T95_6" style:family="text">
      <style:text-properties fo:font-size="11pt" style:font-size-asian="11pt" style:font-name-complex="Arial" style:font-size-complex="11pt"/>
    </style:style>
    <style:style style:name="T95_7" style:family="text">
      <style:text-properties fo:font-size="11pt" style:font-size-asian="11pt" style:font-name-complex="Arial" style:font-size-complex="11pt"/>
    </style:style>
    <style:style style:name="T95_8" style:family="text">
      <style:text-properties fo:font-size="11pt" style:font-size-asian="11pt" style:font-name-complex="Arial" style:font-size-complex="11pt"/>
    </style:style>
    <style:style style:name="T95_9" style:family="text">
      <style:text-properties fo:font-size="11pt" style:font-size-asian="11pt" style:font-name-complex="Arial" style:font-size-complex="11pt"/>
    </style:style>
    <style:style style:name="T95_10" style:family="text">
      <style:text-properties fo:font-size="11pt" style:font-size-asian="11pt" style:font-name-complex="Arial" style:font-size-complex="11pt"/>
    </style:style>
    <style:style style:name="T95_11" style:family="text">
      <style:text-properties fo:font-size="11pt" style:font-size-asian="11pt" style:font-name-complex="Arial" style:font-size-complex="11pt"/>
    </style:style>
    <style:style style:name="T95_12" style:family="text">
      <style:text-properties fo:font-size="11pt" style:font-size-asian="11pt" style:font-name-complex="Arial" style:font-size-complex="11pt"/>
    </style:style>
    <style:style style:name="T95_13" style:family="text">
      <style:text-properties fo:font-size="11pt" style:font-size-asian="11pt" style:font-name-complex="Arial" style:font-size-complex="11pt"/>
    </style:style>
    <style:style style:name="T95_14" style:family="text">
      <style:text-properties fo:font-size="11pt" style:font-size-asian="11pt" style:font-name-complex="Arial" style:font-size-complex="11pt"/>
    </style:style>
    <style:style style:name="T95_15" style:family="text">
      <style:text-properties fo:font-size="11pt" style:font-size-asian="11pt" style:font-name-complex="Arial" style:font-size-complex="11pt"/>
    </style:style>
    <style:style style:name="T95_16" style:family="text">
      <style:text-properties fo:font-size="11pt" style:font-size-asian="11pt" style:font-name-complex="Arial" style:font-size-complex="11pt"/>
    </style:style>
    <style:style style:name="T95_17" style:family="text">
      <style:text-properties fo:font-size="11pt" style:font-size-asian="11pt" style:font-name-complex="Arial" style:font-size-complex="11pt"/>
    </style:style>
    <style:style style:name="T95_18" style:family="text">
      <style:text-properties fo:font-size="11pt" style:font-size-asian="11pt" style:font-name-complex="Arial" style:font-size-complex="11pt"/>
    </style:style>
    <style:style style:name="T95_19" style:family="text">
      <style:text-properties fo:font-size="11pt" style:font-size-asian="11pt" style:font-name-complex="Arial" style:font-size-complex="11pt"/>
    </style:style>
    <style:style style:name="T95_20" style:family="text">
      <style:text-properties fo:font-size="11pt" style:font-size-asian="11pt" style:font-name-complex="Arial" style:font-size-complex="11pt"/>
    </style:style>
    <style:style style:name="T95_21" style:family="text">
      <style:text-properties fo:font-size="11pt" style:font-size-asian="11pt" style:font-name-complex="Arial" style:font-size-complex="11pt"/>
    </style:style>
    <style:style style:name="T95_22" style:family="text">
      <style:text-properties fo:font-size="11pt" style:font-size-asian="11pt" style:font-name-complex="Arial" style:font-size-complex="11pt"/>
    </style:style>
    <style:style style:name="T95_23" style:family="text">
      <style:text-properties fo:font-size="11pt" style:font-size-asian="11pt" style:font-name-complex="Arial" style:font-size-complex="11pt"/>
    </style:style>
    <style:style style:name="T95_24" style:family="text">
      <style:text-properties fo:font-size="11pt" style:font-size-asian="11pt" style:font-name-complex="Arial" style:font-size-complex="11pt"/>
    </style:style>
    <style:style style:name="T95_25" style:family="text">
      <style:text-properties fo:font-size="11pt" style:font-size-asian="11pt" style:font-name-complex="Arial" style:font-size-complex="11pt"/>
    </style:style>
    <style:style style:name="T95_26" style:family="text">
      <style:text-properties fo:font-size="11pt" style:font-size-asian="11pt" style:font-name-complex="Arial" style:font-size-complex="11pt"/>
    </style:style>
    <style:style style:name="T95_27" style:family="text">
      <style:text-properties fo:font-size="11pt" style:font-size-asian="11pt" style:font-name-complex="Arial" style:font-size-complex="11pt"/>
    </style:style>
    <style:style style:name="T95_28" style:family="text">
      <style:text-properties fo:font-size="11pt" style:font-size-asian="11pt" style:font-name-complex="Arial" style:font-size-complex="11pt"/>
    </style:style>
    <style:style style:name="T95_29" style:family="text">
      <style:text-properties fo:font-size="11pt" style:font-size-asian="11pt" style:font-name-complex="Arial" style:font-size-complex="11pt"/>
    </style:style>
    <style:style style:name="T95_30" style:family="text">
      <style:text-properties fo:font-size="11pt" style:font-size-asian="11pt" style:font-name-complex="Arial" style:font-size-complex="11pt"/>
    </style:style>
    <style:style style:name="T95_31" style:family="text">
      <style:text-properties fo:font-size="11pt" style:font-size-asian="11pt" style:font-name-complex="Arial" style:font-size-complex="11pt"/>
    </style:style>
    <style:style style:name="T95_32" style:family="text">
      <style:text-properties fo:font-size="11pt" style:font-size-asian="11pt" style:font-name-complex="Arial" style:font-size-complex="11pt"/>
    </style:style>
    <style:style style:name="P96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97" style:family="paragraph" style:parent-style-name="Normal">
      <style:text-properties fo:font-size="11pt" style:font-size-asian="11pt" style:font-name-complex="Arial" style:font-size-complex="11pt"/>
    </style:style>
    <style:style style:name="T9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7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7_4" style:family="text">
      <style:text-properties fo:font-size="11pt" style:font-size-asian="11pt" style:font-name-complex="Arial" style:font-size-complex="11pt"/>
    </style:style>
    <style:style style:name="T97_5" style:family="text">
      <style:text-properties fo:font-size="11pt" style:font-size-asian="11pt" style:font-name-complex="Arial" style:font-size-complex="11pt"/>
    </style:style>
    <style:style style:name="T97_6" style:family="text">
      <style:text-properties fo:font-size="11pt" style:font-size-asian="11pt" style:font-name-complex="Arial" style:font-size-complex="11pt"/>
    </style:style>
    <style:style style:name="T97_7" style:family="text">
      <style:text-properties fo:font-size="11pt" style:font-size-asian="11pt" style:font-name-complex="Arial" style:font-size-complex="11pt"/>
    </style:style>
    <style:style style:name="T97_8" style:family="text">
      <style:text-properties fo:font-size="11pt" style:font-size-asian="11pt" style:font-name-complex="Arial" style:font-size-complex="11pt"/>
    </style:style>
    <style:style style:name="T97_9" style:family="text">
      <style:text-properties fo:font-size="11pt" style:font-size-asian="11pt" style:font-name-complex="Arial" style:font-size-complex="11pt"/>
    </style:style>
    <style:style style:name="T97_10" style:family="text">
      <style:text-properties fo:font-size="11pt" style:font-size-asian="11pt" style:font-name-complex="Arial" style:font-size-complex="11pt"/>
    </style:style>
    <style:style style:name="T97_11" style:family="text">
      <style:text-properties fo:font-size="11pt" style:font-size-asian="11pt" style:font-name-complex="Arial" style:font-size-complex="11pt"/>
    </style:style>
    <style:style style:name="T97_12" style:family="text">
      <style:text-properties fo:font-size="11pt" style:font-size-asian="11pt" style:font-name-complex="Arial" style:font-size-complex="11pt"/>
    </style:style>
    <style:style style:name="T97_13" style:family="text">
      <style:text-properties fo:font-size="11pt" style:font-size-asian="11pt" style:font-name-complex="Arial" style:font-size-complex="11pt"/>
    </style:style>
    <style:style style:name="T97_14" style:family="text">
      <style:text-properties fo:font-size="11pt" style:font-size-asian="11pt" style:font-name-complex="Arial" style:font-size-complex="11pt"/>
    </style:style>
    <style:style style:name="T97_15" style:family="text">
      <style:text-properties fo:font-size="11pt" style:font-size-asian="11pt" style:font-name-complex="Arial" style:font-size-complex="11pt"/>
    </style:style>
    <style:style style:name="T97_16" style:family="text">
      <style:text-properties fo:font-size="11pt" style:font-size-asian="11pt" style:font-name-complex="Arial" style:font-size-complex="11pt"/>
    </style:style>
    <style:style style:name="T97_17" style:family="text">
      <style:text-properties fo:font-size="11pt" style:font-size-asian="11pt" style:font-name-complex="Arial" style:font-size-complex="11pt"/>
    </style:style>
    <style:style style:name="T97_18" style:family="text">
      <style:text-properties fo:font-size="11pt" style:font-size-asian="11pt" style:font-name-complex="Arial" style:font-size-complex="11pt"/>
    </style:style>
    <style:style style:name="T97_19" style:family="text">
      <style:text-properties fo:font-size="11pt" style:font-size-asian="11pt" style:font-name-complex="Arial" style:font-size-complex="11pt"/>
    </style:style>
    <style:style style:name="T97_20" style:family="text">
      <style:text-properties fo:font-size="11pt" style:font-size-asian="11pt" style:font-name-complex="Arial" style:font-size-complex="11pt"/>
    </style:style>
    <style:style style:name="T97_21" style:family="text">
      <style:text-properties fo:font-size="11pt" style:font-size-asian="11pt" style:font-name-complex="Arial" style:font-size-complex="11pt"/>
    </style:style>
    <style:style style:name="T97_22" style:family="text">
      <style:text-properties fo:font-size="11pt" style:font-size-asian="11pt" style:font-name-complex="Arial" style:font-size-complex="11pt"/>
    </style:style>
    <style:style style:name="T97_23" style:family="text">
      <style:text-properties fo:font-size="11pt" style:font-size-asian="11pt" style:font-name-complex="Arial" style:font-size-complex="11pt"/>
    </style:style>
    <style:style style:name="T97_24" style:family="text">
      <style:text-properties fo:font-size="11pt" style:font-size-asian="11pt" style:font-name-complex="Arial" style:font-size-complex="11pt"/>
    </style:style>
    <style:style style:name="T97_25" style:family="text">
      <style:text-properties fo:font-size="11pt" style:font-size-asian="11pt" style:font-name-complex="Arial" style:font-size-complex="11pt"/>
    </style:style>
    <style:style style:name="T97_26" style:family="text">
      <style:text-properties fo:font-size="11pt" style:font-size-asian="11pt" style:font-name-complex="Arial" style:font-size-complex="11pt"/>
    </style:style>
    <style:style style:name="T97_27" style:family="text">
      <style:text-properties fo:font-size="11pt" style:font-size-asian="11pt" style:font-name-complex="Arial" style:font-size-complex="11pt"/>
    </style:style>
    <style:style style:name="T97_28" style:family="text">
      <style:text-properties fo:font-size="11pt" style:font-size-asian="11pt" style:font-name-complex="Arial" style:font-size-complex="11pt"/>
    </style:style>
    <style:style style:name="T97_29" style:family="text">
      <style:text-properties fo:font-size="11pt" style:font-size-asian="11pt" style:font-name-complex="Arial" style:font-size-complex="11pt"/>
    </style:style>
    <style:style style:name="T97_30" style:family="text">
      <style:text-properties fo:font-size="11pt" style:font-size-asian="11pt" style:font-name-complex="Arial" style:font-size-complex="11pt"/>
    </style:style>
    <style:style style:name="T97_31" style:family="text">
      <style:text-properties fo:font-size="11pt" style:font-size-asian="11pt" style:font-name-complex="Arial" style:font-size-complex="11pt"/>
    </style:style>
    <style:style style:name="T97_32" style:family="text">
      <style:text-properties fo:font-size="11pt" style:font-size-asian="11pt" style:font-name-complex="Arial" style:font-size-complex="11pt"/>
    </style:style>
    <style:style style:name="T97_33" style:family="text">
      <style:text-properties fo:font-size="11pt" style:font-size-asian="11pt" style:font-name-complex="Arial" style:font-size-complex="11pt"/>
    </style:style>
    <style:style style:name="T97_34" style:family="text">
      <style:text-properties fo:font-size="11pt" style:font-size-asian="11pt" style:font-name-complex="Arial" style:font-size-complex="11pt"/>
    </style:style>
    <style:style style:name="T97_35" style:family="text">
      <style:text-properties fo:font-size="11pt" style:font-size-asian="11pt" style:font-name-complex="Arial" style:font-size-complex="11pt"/>
    </style:style>
    <style:style style:name="T97_36" style:family="text">
      <style:text-properties fo:font-size="11pt" style:font-size-asian="11pt" style:font-name-complex="Arial" style:font-size-complex="11pt"/>
    </style:style>
    <style:style style:name="T97_37" style:family="text">
      <style:text-properties fo:font-size="11pt" style:font-size-asian="11pt" style:font-name-complex="Arial" style:font-size-complex="11pt"/>
    </style:style>
    <style:style style:name="T97_38" style:family="text">
      <style:text-properties fo:font-size="11pt" style:font-size-asian="11pt" style:font-name-complex="Arial" style:font-size-complex="11pt"/>
    </style:style>
    <style:style style:name="T97_39" style:family="text">
      <style:text-properties fo:font-size="11pt" style:font-size-asian="11pt" style:font-name-complex="Arial" style:font-size-complex="11pt"/>
    </style:style>
    <style:style style:name="T97_40" style:family="text">
      <style:text-properties fo:font-size="11pt" style:font-size-asian="11pt" style:font-name-complex="Arial" style:font-size-complex="11pt"/>
    </style:style>
    <style:style style:name="T97_41" style:family="text">
      <style:text-properties fo:font-size="11pt" style:font-size-asian="11pt" style:font-name-complex="Arial" style:font-size-complex="11pt"/>
    </style:style>
    <style:style style:name="T97_42" style:family="text">
      <style:text-properties fo:font-size="11pt" style:font-size-asian="11pt" style:font-name-complex="Arial" style:font-size-complex="11pt"/>
    </style:style>
    <style:style style:name="T97_43" style:family="text">
      <style:text-properties fo:font-size="11pt" style:font-size-asian="11pt" style:font-name-complex="Arial" style:font-size-complex="11pt"/>
    </style:style>
    <style:style style:name="T97_44" style:family="text">
      <style:text-properties fo:font-size="11pt" style:font-size-asian="11pt" style:font-name-complex="Arial" style:font-size-complex="11pt"/>
    </style:style>
    <style:style style:name="T97_45" style:family="text">
      <style:text-properties fo:font-size="11pt" style:font-size-asian="11pt" style:font-name-complex="Arial" style:font-size-complex="11pt"/>
    </style:style>
    <style:style style:name="T97_46" style:family="text">
      <style:text-properties fo:font-size="11pt" style:font-size-asian="11pt" style:font-name-complex="Arial" style:font-size-complex="11pt"/>
    </style:style>
    <style:style style:name="T97_47" style:family="text">
      <style:text-properties fo:font-size="11pt" style:font-size-asian="11pt" style:font-name-complex="Arial" style:font-size-complex="11pt"/>
    </style:style>
    <style:style style:name="T97_48" style:family="text">
      <style:text-properties fo:font-size="11pt" style:font-size-asian="11pt" style:font-name-complex="Arial" style:font-size-complex="11pt"/>
    </style:style>
    <style:style style:name="T97_49" style:family="text">
      <style:text-properties fo:font-size="11pt" style:font-size-asian="11pt" style:font-name-complex="Arial" style:font-size-complex="11pt"/>
    </style:style>
    <style:style style:name="T97_50" style:family="text">
      <style:text-properties fo:font-size="11pt" style:font-size-asian="11pt" style:font-name-complex="Arial" style:font-size-complex="11pt"/>
    </style:style>
    <style:style style:name="T97_51" style:family="text">
      <style:text-properties fo:font-size="11pt" style:font-size-asian="11pt" style:font-name-complex="Arial" style:font-size-complex="11pt"/>
    </style:style>
    <style:style style:name="T97_52" style:family="text">
      <style:text-properties fo:font-size="11pt" style:font-size-asian="11pt" style:font-name-complex="Arial" style:font-size-complex="11pt"/>
    </style:style>
    <style:style style:name="T97_53" style:family="text">
      <style:text-properties fo:font-size="11pt" style:font-size-asian="11pt" style:font-name-complex="Arial" style:font-size-complex="11pt"/>
    </style:style>
    <style:style style:name="T97_54" style:family="text">
      <style:text-properties fo:font-size="11pt" style:font-size-asian="11pt" style:font-name-complex="Arial" style:font-size-complex="11pt"/>
    </style:style>
    <style:style style:name="T97_55" style:family="text">
      <style:text-properties fo:font-size="11pt" style:font-size-asian="11pt" style:font-name-complex="Arial" style:font-size-complex="11pt"/>
    </style:style>
    <style:style style:name="T97_56" style:family="text">
      <style:text-properties fo:font-size="11pt" style:font-size-asian="11pt" style:font-name-complex="Arial" style:font-size-complex="11pt"/>
    </style:style>
    <style:style style:name="T97_57" style:family="text">
      <style:text-properties fo:font-size="11pt" style:font-size-asian="11pt" style:font-name-complex="Arial" style:font-size-complex="11pt"/>
    </style:style>
    <style:style style:name="T97_58" style:family="text">
      <style:text-properties fo:font-size="11pt" style:font-size-asian="11pt" style:font-name-complex="Arial" style:font-size-complex="11pt"/>
    </style:style>
    <style:style style:name="T97_59" style:family="text">
      <style:text-properties fo:font-size="11pt" style:font-size-asian="11pt" style:font-name-complex="Arial" style:font-size-complex="11pt"/>
    </style:style>
    <style:style style:name="T97_60" style:family="text">
      <style:text-properties fo:font-size="11pt" style:font-size-asian="11pt" style:font-name-complex="Arial" style:font-size-complex="11pt"/>
    </style:style>
    <style:style style:name="T97_61" style:family="text">
      <style:text-properties fo:font-size="11pt" style:font-size-asian="11pt" style:font-name-complex="Arial" style:font-size-complex="11pt"/>
    </style:style>
    <style:style style:name="T97_62" style:family="text">
      <style:text-properties fo:font-size="11pt" style:font-size-asian="11pt" style:font-name-complex="Arial" style:font-size-complex="11pt"/>
    </style:style>
    <style:style style:name="T97_63" style:family="text">
      <style:text-properties fo:font-size="11pt" style:font-size-asian="11pt" style:font-name-complex="Arial" style:font-size-complex="11pt"/>
    </style:style>
    <style:style style:name="P98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99" style:family="paragraph" style:parent-style-name="Normal">
      <style:text-properties fo:font-size="11pt" style:font-size-asian="11pt" style:font-name-complex="Arial" style:font-size-complex="11pt"/>
    </style:style>
    <style:style style:name="T9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9_2" style:family="text">
      <style:text-properties fo:font-size="11pt" style:font-size-asian="11pt" style:font-name-complex="Arial" style:font-size-complex="11pt"/>
    </style:style>
    <style:style style:name="T99_3" style:family="text">
      <style:text-properties fo:font-size="11pt" style:font-size-asian="11pt" style:font-name-complex="Arial" style:font-size-complex="11pt"/>
    </style:style>
    <style:style style:name="T99_4" style:family="text">
      <style:text-properties fo:font-size="11pt" style:font-size-asian="11pt" style:font-name-complex="Arial" style:font-size-complex="11pt"/>
    </style:style>
    <style:style style:name="T99_5" style:family="text">
      <style:text-properties fo:font-size="11pt" style:font-size-asian="11pt" style:font-name-complex="Arial" style:font-size-complex="11pt"/>
    </style:style>
    <style:style style:name="T99_6" style:family="text">
      <style:text-properties fo:font-size="11pt" style:font-size-asian="11pt" style:font-name-complex="Arial" style:font-size-complex="11pt"/>
    </style:style>
    <style:style style:name="T99_7" style:family="text">
      <style:text-properties fo:font-size="11pt" style:font-size-asian="11pt" style:font-name-complex="Arial" style:font-size-complex="11pt"/>
    </style:style>
    <style:style style:name="T99_8" style:family="text">
      <style:text-properties fo:font-size="11pt" style:font-size-asian="11pt" style:font-name-complex="Arial" style:font-size-complex="11pt"/>
    </style:style>
    <style:style style:name="T99_9" style:family="text">
      <style:text-properties fo:font-size="11pt" style:font-size-asian="11pt" style:font-name-complex="Arial" style:font-size-complex="11pt"/>
    </style:style>
    <style:style style:name="T99_10" style:family="text">
      <style:text-properties fo:font-size="11pt" style:font-size-asian="11pt" style:font-name-complex="Arial" style:font-size-complex="11pt"/>
    </style:style>
    <style:style style:name="T99_11" style:family="text">
      <style:text-properties fo:font-size="11pt" style:font-size-asian="11pt" style:font-name-complex="Arial" style:font-size-complex="11pt"/>
    </style:style>
    <style:style style:name="T99_12" style:family="text">
      <style:text-properties fo:font-size="11pt" style:font-size-asian="11pt" style:font-name-complex="Arial" style:font-size-complex="11pt"/>
    </style:style>
    <style:style style:name="T99_13" style:family="text">
      <style:text-properties fo:font-size="11pt" style:font-size-asian="11pt" style:font-name-complex="Arial" style:font-size-complex="11pt"/>
    </style:style>
    <style:style style:name="T99_14" style:family="text">
      <style:text-properties fo:font-size="11pt" style:font-size-asian="11pt" style:font-name-complex="Arial" style:font-size-complex="11pt"/>
    </style:style>
    <style:style style:name="T99_15" style:family="text">
      <style:text-properties fo:font-size="11pt" style:font-size-asian="11pt" style:font-name-complex="Arial" style:font-size-complex="11pt"/>
    </style:style>
    <style:style style:name="T99_16" style:family="text">
      <style:text-properties fo:font-size="11pt" style:font-size-asian="11pt" style:font-name-complex="Arial" style:font-size-complex="11pt"/>
    </style:style>
    <style:style style:name="T99_17" style:family="text">
      <style:text-properties fo:font-size="11pt" style:font-size-asian="11pt" style:font-name-complex="Arial" style:font-size-complex="11pt"/>
    </style:style>
    <style:style style:name="T99_18" style:family="text">
      <style:text-properties fo:font-size="11pt" style:font-size-asian="11pt" style:font-name-complex="Arial" style:font-size-complex="11pt"/>
    </style:style>
    <style:style style:name="T99_19" style:family="text">
      <style:text-properties fo:font-size="11pt" style:font-size-asian="11pt" style:font-name-complex="Arial" style:font-size-complex="11pt"/>
    </style:style>
    <style:style style:name="T99_20" style:family="text">
      <style:text-properties fo:font-size="11pt" style:font-size-asian="11pt" style:font-name-complex="Arial" style:font-size-complex="11pt"/>
    </style:style>
    <style:style style:name="T99_21" style:family="text">
      <style:text-properties fo:font-size="11pt" style:font-size-asian="11pt" style:font-name-complex="Arial" style:font-size-complex="11pt"/>
    </style:style>
    <style:style style:name="T99_22" style:family="text">
      <style:text-properties fo:font-size="11pt" style:font-size-asian="11pt" style:font-name-complex="Arial" style:font-size-complex="11pt"/>
    </style:style>
    <style:style style:name="T99_23" style:family="text">
      <style:text-properties fo:font-size="11pt" style:font-size-asian="11pt" style:font-name-complex="Arial" style:font-size-complex="11pt"/>
    </style:style>
    <style:style style:name="T99_24" style:family="text">
      <style:text-properties fo:font-size="11pt" style:font-size-asian="11pt" style:font-name-complex="Arial" style:font-size-complex="11pt"/>
    </style:style>
    <style:style style:name="T99_25" style:family="text">
      <style:text-properties fo:font-size="11pt" style:font-size-asian="11pt" style:font-name-complex="Arial" style:font-size-complex="11pt"/>
    </style:style>
    <style:style style:name="T99_26" style:family="text">
      <style:text-properties fo:font-size="11pt" style:font-size-asian="11pt" style:font-name-complex="Arial" style:font-size-complex="11pt"/>
    </style:style>
    <style:style style:name="P100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101" style:family="paragraph" style:parent-style-name="List_20_Paragraph">
      <style:paragraph-properties fo:text-indent="-0.75cm" fo:margin-left="1.501cm"/>
      <style:text-properties fo:font-size="11pt" style:font-size-asian="11pt" style:font-name-complex="Arial" style:font-size-complex="11pt"/>
    </style:style>
    <style:style style:name="T101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01_2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01_3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01_4" style:family="text">
      <style:text-properties fo:font-size="11pt" style:font-size-asian="11pt" style:font-name-complex="Arial" style:font-size-complex="11pt"/>
    </style:style>
    <style:style style:name="T101_5" style:family="text">
      <style:text-properties fo:font-size="11pt" style:font-size-asian="11pt" style:font-name-complex="Arial" style:font-size-complex="11pt"/>
    </style:style>
    <style:style style:name="T101_6" style:family="text">
      <style:text-properties fo:font-size="11pt" style:font-size-asian="11pt" style:font-name-complex="Arial" style:font-size-complex="11pt"/>
    </style:style>
    <style:style style:name="T101_7" style:family="text">
      <style:text-properties fo:font-size="11pt" style:font-size-asian="11pt" style:font-name-complex="Arial" style:font-size-complex="11pt"/>
    </style:style>
    <style:style style:name="T101_8" style:family="text">
      <style:text-properties fo:font-size="11pt" style:font-size-asian="11pt" style:font-name-complex="Arial" style:font-size-complex="11pt"/>
    </style:style>
    <style:style style:name="T101_9" style:family="text">
      <style:text-properties fo:font-size="11pt" style:font-size-asian="11pt" style:font-name-complex="Arial" style:font-size-complex="11pt"/>
    </style:style>
    <style:style style:name="T101_10" style:family="text">
      <style:text-properties fo:font-size="11pt" style:font-size-asian="11pt" style:font-name-complex="Arial" style:font-size-complex="11pt"/>
    </style:style>
    <style:style style:name="T101_11" style:family="text">
      <style:text-properties fo:font-size="11pt" style:font-size-asian="11pt" style:font-name-complex="Arial" style:font-size-complex="11pt"/>
    </style:style>
    <style:style style:name="T101_12" style:family="text">
      <style:text-properties fo:font-size="11pt" style:font-size-asian="11pt" style:font-name-complex="Arial" style:font-size-complex="11pt"/>
    </style:style>
    <style:style style:name="T101_13" style:family="text">
      <style:text-properties fo:font-size="11pt" style:font-size-asian="11pt" style:font-name-complex="Arial" style:font-size-complex="11pt"/>
    </style:style>
    <style:style style:name="T101_14" style:family="text">
      <style:text-properties fo:font-size="11pt" style:font-size-asian="11pt" style:font-name-complex="Arial" style:font-size-complex="11pt"/>
    </style:style>
    <style:style style:name="T101_15" style:family="text">
      <style:text-properties fo:font-size="11pt" style:font-size-asian="11pt" style:font-name-complex="Arial" style:font-size-complex="11pt"/>
    </style:style>
    <style:style style:name="T101_16" style:family="text">
      <style:text-properties fo:font-size="11pt" style:font-size-asian="11pt" style:font-name-complex="Arial" style:font-size-complex="11pt"/>
    </style:style>
    <style:style style:name="T101_17" style:family="text">
      <style:text-properties fo:font-size="11pt" style:font-size-asian="11pt" style:font-name-complex="Arial" style:font-size-complex="11pt"/>
    </style:style>
    <style:style style:name="T101_18" style:family="text">
      <style:text-properties fo:font-size="11pt" style:font-size-asian="11pt" style:font-name-complex="Arial" style:font-size-complex="11pt"/>
    </style:style>
    <style:style style:name="T101_19" style:family="text">
      <style:text-properties fo:font-size="11pt" style:font-size-asian="11pt" style:font-name-complex="Arial" style:font-size-complex="11pt"/>
    </style:style>
    <style:style style:name="T101_20" style:family="text">
      <style:text-properties fo:font-size="11pt" style:font-size-asian="11pt" style:font-name-complex="Arial" style:font-size-complex="11pt"/>
    </style:style>
    <style:style style:name="T101_21" style:family="text">
      <style:text-properties fo:font-size="11pt" style:font-size-asian="11pt" style:font-name-complex="Arial" style:font-size-complex="11pt"/>
    </style:style>
    <style:style style:name="T101_22" style:family="text">
      <style:text-properties fo:font-size="11pt" style:font-size-asian="11pt" style:font-name-complex="Arial" style:font-size-complex="11pt"/>
    </style:style>
    <style:style style:name="T101_23" style:family="text">
      <style:text-properties fo:font-size="11pt" style:font-size-asian="11pt" style:font-name-complex="Arial" style:font-size-complex="11pt"/>
    </style:style>
    <style:style style:name="T101_24" style:family="text">
      <style:text-properties fo:font-size="11pt" style:font-size-asian="11pt" style:font-name-complex="Arial" style:font-size-complex="11pt"/>
    </style:style>
    <style:style style:name="T101_25" style:family="text">
      <style:text-properties fo:font-size="11pt" style:font-size-asian="11pt" style:font-name-complex="Arial" style:font-size-complex="11pt"/>
    </style:style>
    <style:style style:name="T101_26" style:family="text">
      <style:text-properties fo:font-size="11pt" style:font-size-asian="11pt" style:font-name-complex="Arial" style:font-size-complex="11pt"/>
    </style:style>
    <style:style style:name="T101_27" style:family="text">
      <style:text-properties fo:font-size="11pt" style:font-size-asian="11pt" style:font-name-complex="Arial" style:font-size-complex="11pt"/>
    </style:style>
    <style:style style:name="T101_28" style:family="text">
      <style:text-properties fo:font-size="11pt" style:font-size-asian="11pt" style:font-name-complex="Arial" style:font-size-complex="11pt"/>
    </style:style>
    <style:style style:name="T101_29" style:family="text">
      <style:text-properties fo:font-size="11pt" style:font-size-asian="11pt" style:font-name-complex="Arial" style:font-size-complex="11pt"/>
    </style:style>
    <style:style style:name="T101_30" style:family="text">
      <style:text-properties fo:font-size="11pt" style:font-size-asian="11pt" style:font-name-complex="Arial" style:font-size-complex="11pt"/>
    </style:style>
    <style:style style:name="T101_31" style:family="text">
      <style:text-properties fo:font-size="11pt" style:font-size-asian="11pt" style:font-name-complex="Arial" style:font-size-complex="11pt"/>
    </style:style>
    <style:style style:name="T101_32" style:family="text">
      <style:text-properties fo:font-size="11pt" style:font-size-asian="11pt" style:font-name-complex="Arial" style:font-size-complex="11pt"/>
    </style:style>
    <style:style style:name="T101_33" style:family="text">
      <style:text-properties fo:font-size="11pt" style:font-size-asian="11pt" style:font-name-complex="Arial" style:font-size-complex="11pt"/>
    </style:style>
    <style:style style:name="T101_34" style:family="text">
      <style:text-properties fo:font-size="11pt" style:font-size-asian="11pt" style:font-name-complex="Arial" style:font-size-complex="11pt"/>
    </style:style>
    <style:style style:name="T101_35" style:family="text">
      <style:text-properties fo:font-size="11pt" style:font-size-asian="11pt" style:font-name-complex="Arial" style:font-size-complex="11pt"/>
    </style:style>
    <style:style style:name="T101_36" style:family="text">
      <style:text-properties fo:font-size="11pt" style:font-size-asian="11pt" style:font-name-complex="Arial" style:font-size-complex="11pt"/>
    </style:style>
    <style:style style:name="T101_37" style:family="text">
      <style:text-properties fo:font-size="11pt" style:font-size-asian="11pt" style:font-name-complex="Arial" style:font-size-complex="11pt"/>
    </style:style>
    <style:style style:name="T101_38" style:family="text">
      <style:text-properties fo:font-size="11pt" style:font-size-asian="11pt" style:font-name-complex="Arial" style:font-size-complex="11pt"/>
    </style:style>
    <style:style style:name="T101_39" style:family="text">
      <style:text-properties fo:font-size="11pt" style:font-size-asian="11pt" style:font-name-complex="Arial" style:font-size-complex="11pt"/>
    </style:style>
    <style:style style:name="T101_40" style:family="text">
      <style:text-properties fo:font-size="11pt" style:font-size-asian="11pt" style:font-name-complex="Arial" style:font-size-complex="11pt"/>
    </style:style>
    <style:style style:name="T101_41" style:family="text">
      <style:text-properties fo:font-size="11pt" style:font-size-asian="11pt" style:font-name-complex="Arial" style:font-size-complex="11pt"/>
    </style:style>
    <style:style style:name="T101_42" style:family="text">
      <style:text-properties fo:font-size="11pt" style:font-size-asian="11pt" style:font-name-complex="Arial" style:font-size-complex="11pt"/>
    </style:style>
    <style:style style:name="T101_43" style:family="text">
      <style:text-properties fo:font-size="11pt" style:font-size-asian="11pt" style:font-name-complex="Arial" style:font-size-complex="11pt"/>
    </style:style>
    <style:style style:name="T101_44" style:family="text">
      <style:text-properties fo:font-size="11pt" style:font-size-asian="11pt" style:font-name-complex="Arial" style:font-size-complex="11pt"/>
    </style:style>
    <style:style style:name="T101_45" style:family="text">
      <style:text-properties fo:font-size="11pt" style:font-size-asian="11pt" style:font-name-complex="Arial" style:font-size-complex="11pt"/>
    </style:style>
    <style:style style:name="T101_46" style:family="text">
      <style:text-properties fo:font-size="11pt" style:font-size-asian="11pt" style:font-name-complex="Arial" style:font-size-complex="11pt"/>
    </style:style>
    <style:style style:name="T101_47" style:family="text">
      <style:text-properties fo:font-size="11pt" style:font-size-asian="11pt" style:font-name-complex="Arial" style:font-size-complex="11pt"/>
    </style:style>
    <style:style style:name="T101_48" style:family="text">
      <style:text-properties fo:font-size="11pt" style:font-size-asian="11pt" style:font-name-complex="Arial" style:font-size-complex="11pt"/>
    </style:style>
    <style:style style:name="T101_49" style:family="text">
      <style:text-properties fo:font-size="11pt" style:font-size-asian="11pt" style:font-name-complex="Arial" style:font-size-complex="11pt"/>
    </style:style>
    <style:style style:name="T101_50" style:family="text">
      <style:text-properties fo:font-size="11pt" style:font-size-asian="11pt" style:font-name-complex="Arial" style:font-size-complex="11pt"/>
    </style:style>
    <style:style style:name="T101_51" style:family="text">
      <style:text-properties fo:font-size="11pt" style:font-size-asian="11pt" style:font-name-complex="Arial" style:font-size-complex="11pt"/>
    </style:style>
    <style:style style:name="T101_52" style:family="text">
      <style:text-properties fo:font-size="11pt" style:font-size-asian="11pt" style:font-name-complex="Arial" style:font-size-complex="11pt"/>
    </style:style>
    <style:style style:name="T101_53" style:family="text">
      <style:text-properties fo:font-size="11pt" style:font-size-asian="11pt" style:font-name-complex="Arial" style:font-size-complex="11pt"/>
    </style:style>
    <style:style style:name="T101_54" style:family="text">
      <style:text-properties fo:font-size="11pt" style:font-size-asian="11pt" style:font-name-complex="Arial" style:font-size-complex="11pt"/>
    </style:style>
    <style:style style:name="T101_55" style:family="text">
      <style:text-properties fo:font-size="11pt" style:font-size-asian="11pt" style:font-name-complex="Arial" style:font-size-complex="11pt"/>
    </style:style>
    <style:style style:name="T101_56" style:family="text" style:parent-style-name="List_20_Paragraph">
      <style:text-properties fo:font-size="11pt" style:font-size-asian="11pt" style:font-name-complex="Arial" style:font-size-complex="11pt"/>
    </style:style>
    <style:style style:name="P102" style:family="paragraph" style:parent-style-name="Footnote_20_text"/>
    <style:style style:name="T102_1" style:family="text">
      <style:text-properties style:font-name="Arial" fo:font-size="9pt" style:font-size-asian="9pt" style:font-name-complex="Arial" style:font-size-complex="9pt"/>
    </style:style>
    <style:style style:name="T102_2" style:family="text">
      <style:text-properties style:font-name="Arial" fo:font-size="9pt" style:font-size-asian="9pt" style:font-name-complex="Arial" style:font-size-complex="9pt"/>
    </style:style>
    <style:style style:name="T102_3" style:family="text">
      <style:text-properties style:font-name="Arial" fo:font-size="9pt" style:font-size-asian="9pt" style:font-name-complex="Arial" style:font-size-complex="9pt"/>
    </style:style>
    <style:style style:name="T102_4" style:family="text">
      <style:text-properties style:font-name="Arial" fo:font-size="9pt" style:font-size-asian="9pt" style:font-name-complex="Arial" style:font-size-complex="9pt"/>
    </style:style>
    <style:style style:name="T102_5" style:family="text">
      <style:text-properties style:font-name="Arial" fo:font-size="9pt" style:font-size-asian="9pt" style:font-name-complex="Arial" style:font-size-complex="9pt"/>
    </style:style>
    <style:style style:name="T102_6" style:family="text">
      <style:text-properties style:font-name="Arial" fo:font-size="9pt" style:font-size-asian="9pt" style:font-name-complex="Arial" style:font-size-complex="9pt"/>
    </style:style>
    <style:style style:name="T102_7" style:family="text">
      <style:text-properties style:font-name="Arial" fo:font-size="9pt" style:font-size-asian="9pt" style:font-name-complex="Arial" style:font-size-complex="9pt"/>
    </style:style>
    <style:style style:name="T102_8" style:family="text">
      <style:text-properties style:font-name="Arial" fo:font-size="9pt" style:font-size-asian="9pt" style:font-name-complex="Arial" style:font-size-complex="9pt"/>
    </style:style>
    <style:style style:name="T102_9" style:family="text">
      <style:text-properties style:font-name="Arial" fo:font-size="9pt" style:font-size-asian="9pt" style:font-name-complex="Arial" style:font-size-complex="9pt"/>
    </style:style>
    <style:style style:name="T102_10" style:family="text">
      <style:text-properties style:font-name="Arial" fo:font-size="9pt" style:font-size-asian="9pt" style:font-name-complex="Arial" style:font-size-complex="9pt"/>
    </style:style>
    <style:style style:name="T102_11" style:family="text">
      <style:text-properties style:font-name="Arial" fo:font-size="9pt" style:font-size-asian="9pt" style:font-name-complex="Arial" style:font-size-complex="9pt"/>
    </style:style>
    <style:style style:name="T102_12" style:family="text">
      <style:text-properties style:font-name="Arial" fo:font-size="9pt" style:font-size-asian="9pt" style:font-name-complex="Arial" style:font-size-complex="9pt"/>
    </style:style>
    <style:style style:name="T102_13" style:family="text">
      <style:text-properties style:font-name="Arial" fo:font-size="9pt" style:font-size-asian="9pt" style:font-name-complex="Arial" style:font-size-complex="9pt"/>
    </style:style>
    <style:style style:name="T102_14" style:family="text">
      <style:text-properties style:font-name="Arial" fo:font-size="9pt" style:font-size-asian="9pt" style:font-name-complex="Arial" style:font-size-complex="9pt"/>
    </style:style>
    <style:style style:name="T102_15" style:family="text">
      <style:text-properties style:font-name="Arial" fo:font-size="9pt" style:font-size-asian="9pt" style:font-name-complex="Arial" style:font-size-complex="9pt"/>
    </style:style>
    <style:style style:name="T102_16" style:family="text">
      <style:text-properties style:font-name="Arial" fo:font-size="9pt" style:font-size-asian="9pt" style:font-name-complex="Arial" style:font-size-complex="9pt"/>
    </style:style>
    <style:style style:name="T102_17" style:family="text">
      <style:text-properties style:font-name="Arial" fo:font-size="9pt" style:font-size-asian="9pt" style:font-name-complex="Arial" style:font-size-complex="9pt"/>
    </style:style>
    <style:style style:name="T102_18" style:family="text">
      <style:text-properties style:font-name="Arial" fo:font-size="9pt" style:font-size-asian="9pt" style:font-name-complex="Arial" style:font-size-complex="9pt"/>
    </style:style>
    <style:style style:name="T102_19" style:family="text">
      <style:text-properties style:font-name="Arial" fo:font-size="9pt" style:font-size-asian="9pt" style:font-name-complex="Arial" style:font-size-complex="9pt"/>
    </style:style>
    <style:style style:name="T102_20" style:family="text">
      <style:text-properties style:font-name="Arial" fo:font-size="9pt" style:font-size-asian="9pt" style:font-name-complex="Arial" style:font-size-complex="9pt"/>
    </style:style>
    <style:style style:name="T102_21" style:family="text">
      <style:text-properties style:font-name="Arial" fo:font-size="9pt" style:font-size-asian="9pt" style:font-name-complex="Arial" style:font-size-complex="9pt"/>
    </style:style>
    <style:style style:name="T102_22" style:family="text">
      <style:text-properties style:font-name="Arial" fo:font-size="9pt" style:font-size-asian="9pt" style:font-name-complex="Arial" style:font-size-complex="9pt"/>
    </style:style>
    <style:style style:name="T102_23" style:family="text">
      <style:text-properties style:font-name="Arial" fo:font-size="9pt" style:font-size-asian="9pt" style:font-name-complex="Arial" style:font-size-complex="9pt"/>
    </style:style>
    <style:style style:name="T102_24" style:family="text">
      <style:text-properties style:font-name="Arial" fo:font-size="9pt" style:font-size-asian="9pt" style:font-name-complex="Arial" style:font-size-complex="9pt"/>
    </style:style>
    <style:style style:name="T102_25" style:family="text">
      <style:text-properties style:font-name="Arial" fo:font-size="9pt" style:font-size-asian="9pt" style:font-name-complex="Arial" style:font-size-complex="9pt"/>
    </style:style>
    <style:style style:name="T102_26" style:family="text">
      <style:text-properties style:font-name="Arial" fo:font-size="9pt" style:font-size-asian="9pt" style:font-name-complex="Arial" style:font-size-complex="9pt"/>
    </style:style>
    <style:style style:name="T102_27" style:family="text">
      <style:text-properties style:font-name="Arial" fo:font-size="9pt" style:font-size-asian="9pt" style:font-name-complex="Arial" style:font-size-complex="9pt"/>
    </style:style>
    <style:style style:name="T102_28" style:family="text">
      <style:text-properties style:font-name="Arial" fo:font-size="9pt" style:font-size-asian="9pt" style:font-name-complex="Arial" style:font-size-complex="9pt"/>
    </style:style>
    <style:style style:name="T102_29" style:family="text">
      <style:text-properties style:font-name="Arial" fo:font-size="9pt" style:font-size-asian="9pt" style:font-name-complex="Arial" style:font-size-complex="9pt"/>
    </style:style>
    <style:style style:name="T102_30" style:family="text">
      <style:text-properties style:font-name="Arial" fo:font-size="9pt" style:font-size-asian="9pt" style:font-name-complex="Arial" style:font-size-complex="9pt"/>
    </style:style>
    <style:style style:name="T102_31" style:family="text">
      <style:text-properties fo:font-size="11pt" style:font-size-asian="11pt" style:font-name-complex="Arial" style:font-size-complex="11pt"/>
    </style:style>
    <style:style style:name="P103" style:family="paragraph" style:parent-style-name="List_20_Paragraph">
      <style:paragraph-properties fo:margin-left="1.501cm">
        <style:tab-stops>
          <style:tab-stop style:type="left" style:leader-style="none" style:position="12.853cm"/>
        </style:tab-stops>
      </style:paragraph-properties>
    </style:style>
    <style:style style:name="T103_1" style:family="text">
      <style:text-properties fo:font-size="11pt" style:font-size-asian="11pt" style:font-name-complex="Arial" style:font-size-complex="11pt" style:font-weight-complex="bold"/>
    </style:style>
    <style:style style:name="P104" style:family="paragraph" style:parent-style-name="List_20_Paragraph">
      <style:paragraph-properties fo:margin-left="1.501cm"/>
      <style:text-properties fo:font-size="11pt" style:font-size-asian="11pt" style:font-name-complex="Arial" style:font-size-complex="11pt"/>
    </style:style>
    <style:style style:name="T104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04_2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04_3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04_4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04_5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04_6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04_7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04_8" style:family="text">
      <style:text-properties fo:font-size="11pt" style:font-size-asian="11pt" style:font-name-complex="Arial" style:font-size-complex="11pt"/>
    </style:style>
    <style:style style:name="T104_9" style:family="text">
      <style:text-properties fo:font-size="11pt" style:font-size-asian="11pt" style:font-name-complex="Arial" style:font-size-complex="11pt"/>
    </style:style>
    <style:style style:name="T104_10" style:family="text">
      <style:text-properties fo:font-size="11pt" style:font-size-asian="11pt" style:font-name-complex="Arial" style:font-size-complex="11pt"/>
    </style:style>
    <style:style style:name="T104_11" style:family="text">
      <style:text-properties fo:font-size="11pt" style:font-size-asian="11pt" style:font-name-complex="Arial" style:font-size-complex="11pt"/>
    </style:style>
    <style:style style:name="T104_12" style:family="text">
      <style:text-properties fo:font-size="11pt" style:font-size-asian="11pt" style:font-name-complex="Arial" style:font-size-complex="11pt"/>
    </style:style>
    <style:style style:name="T104_13" style:family="text">
      <style:text-properties fo:font-size="11pt" style:font-size-asian="11pt" style:font-name-complex="Arial" style:font-size-complex="11pt"/>
    </style:style>
    <style:style style:name="T104_14" style:family="text">
      <style:text-properties fo:font-size="11pt" style:font-size-asian="11pt" style:font-name-complex="Arial" style:font-size-complex="11pt"/>
    </style:style>
    <style:style style:name="T104_15" style:family="text">
      <style:text-properties fo:font-size="11pt" style:font-size-asian="11pt" style:font-name-complex="Arial" style:font-size-complex="11pt"/>
    </style:style>
    <style:style style:name="T104_16" style:family="text">
      <style:text-properties fo:font-size="11pt" style:font-size-asian="11pt" style:font-name-complex="Arial" style:font-size-complex="11pt"/>
    </style:style>
    <style:style style:name="T104_17" style:family="text">
      <style:text-properties fo:font-size="11pt" style:font-size-asian="11pt" style:font-name-complex="Arial" style:font-size-complex="11pt"/>
    </style:style>
    <style:style style:name="T104_18" style:family="text">
      <style:text-properties fo:font-size="11pt" style:font-size-asian="11pt" style:font-name-complex="Arial" style:font-size-complex="11pt"/>
    </style:style>
    <style:style style:name="T104_19" style:family="text">
      <style:text-properties fo:font-size="11pt" style:font-size-asian="11pt" style:font-name-complex="Arial" style:font-size-complex="11pt"/>
    </style:style>
    <style:style style:name="T104_20" style:family="text">
      <style:text-properties fo:font-size="11pt" style:font-size-asian="11pt" style:font-name-complex="Arial" style:font-size-complex="11pt"/>
    </style:style>
    <style:style style:name="T104_21" style:family="text">
      <style:text-properties fo:font-size="11pt" style:font-size-asian="11pt" style:font-name-complex="Arial" style:font-size-complex="11pt"/>
    </style:style>
    <style:style style:name="T104_22" style:family="text">
      <style:text-properties fo:font-size="11pt" style:font-size-asian="11pt" style:font-name-complex="Arial" style:font-size-complex="11pt"/>
    </style:style>
    <style:style style:name="T104_23" style:family="text">
      <style:text-properties fo:font-size="11pt" style:font-size-asian="11pt" style:font-name-complex="Arial" style:font-size-complex="11pt"/>
    </style:style>
    <style:style style:name="T104_24" style:family="text">
      <style:text-properties fo:font-size="11pt" style:font-size-asian="11pt" style:font-name-complex="Arial" style:font-size-complex="11pt"/>
    </style:style>
    <style:style style:name="T104_25" style:family="text">
      <style:text-properties fo:font-size="11pt" style:font-size-asian="11pt" style:font-name-complex="Arial" style:font-size-complex="11pt"/>
    </style:style>
    <style:style style:name="T104_26" style:family="text">
      <style:text-properties fo:font-size="11pt" style:font-size-asian="11pt" style:font-name-complex="Arial" style:font-size-complex="11pt"/>
    </style:style>
    <style:style style:name="T104_27" style:family="text">
      <style:text-properties fo:font-size="11pt" style:font-size-asian="11pt" style:font-name-complex="Arial" style:font-size-complex="11pt"/>
    </style:style>
    <style:style style:name="T104_28" style:family="text">
      <style:text-properties fo:font-size="11pt" style:font-size-asian="11pt" style:font-name-complex="Arial" style:font-size-complex="11pt"/>
    </style:style>
    <style:style style:name="T104_29" style:family="text">
      <style:text-properties fo:font-size="11pt" style:font-size-asian="11pt" style:font-name-complex="Arial" style:font-size-complex="11pt"/>
    </style:style>
    <style:style style:name="T104_30" style:family="text">
      <style:text-properties fo:font-size="11pt" style:font-size-asian="11pt" style:font-name-complex="Arial" style:font-size-complex="11pt"/>
    </style:style>
    <style:style style:name="T104_31" style:family="text">
      <style:text-properties fo:font-size="11pt" style:font-size-asian="11pt" style:font-name-complex="Arial" style:font-size-complex="11pt"/>
    </style:style>
    <style:style style:name="T104_32" style:family="text">
      <style:text-properties fo:font-size="11pt" style:font-size-asian="11pt" style:font-name-complex="Arial" style:font-size-complex="11pt"/>
    </style:style>
    <style:style style:name="T104_33" style:family="text">
      <style:text-properties fo:font-size="11pt" style:font-size-asian="11pt" style:font-name-complex="Arial" style:font-size-complex="11pt"/>
    </style:style>
    <style:style style:name="T104_34" style:family="text">
      <style:text-properties fo:font-size="11pt" style:font-size-asian="11pt" style:font-name-complex="Arial" style:font-size-complex="11pt"/>
    </style:style>
    <style:style style:name="T104_35" style:family="text">
      <style:text-properties fo:font-size="11pt" style:font-size-asian="11pt" style:font-name-complex="Arial" style:font-size-complex="11pt"/>
    </style:style>
    <style:style style:name="T104_36" style:family="text">
      <style:text-properties fo:font-size="11pt" style:font-size-asian="11pt" style:font-name-complex="Arial" style:font-size-complex="11pt"/>
    </style:style>
    <style:style style:name="T104_37" style:family="text">
      <style:text-properties fo:font-size="11pt" style:font-size-asian="11pt" style:font-name-complex="Arial" style:font-size-complex="11pt"/>
    </style:style>
    <style:style style:name="T104_38" style:family="text">
      <style:text-properties fo:font-size="11pt" style:font-size-asian="11pt" style:font-name-complex="Arial" style:font-size-complex="11pt"/>
    </style:style>
    <style:style style:name="T104_39" style:family="text">
      <style:text-properties fo:font-size="11pt" style:font-size-asian="11pt" style:font-name-complex="Arial" style:font-size-complex="11pt"/>
    </style:style>
    <style:style style:name="T104_40" style:family="text">
      <style:text-properties fo:font-size="11pt" style:font-size-asian="11pt" style:font-name-complex="Arial" style:font-size-complex="11pt"/>
    </style:style>
    <style:style style:name="T104_41" style:family="text">
      <style:text-properties fo:font-size="11pt" style:font-size-asian="11pt" style:font-name-complex="Arial" style:font-size-complex="11pt"/>
    </style:style>
    <style:style style:name="T104_42" style:family="text">
      <style:text-properties fo:font-size="11pt" style:font-size-asian="11pt" style:font-name-complex="Arial" style:font-size-complex="11pt"/>
    </style:style>
    <style:style style:name="T104_43" style:family="text">
      <style:text-properties fo:font-size="11pt" style:font-size-asian="11pt" style:font-name-complex="Arial" style:font-size-complex="11pt"/>
    </style:style>
    <style:style style:name="T104_44" style:family="text">
      <style:text-properties fo:font-size="11pt" style:font-size-asian="11pt" style:font-name-complex="Arial" style:font-size-complex="11pt"/>
    </style:style>
    <style:style style:name="T104_45" style:family="text" style:parent-style-name="List_20_Paragraph">
      <style:text-properties fo:font-size="11pt" style:font-size-asian="11pt" style:font-name-complex="Arial" style:font-size-complex="11pt"/>
    </style:style>
    <style:style style:name="P105" style:family="paragraph" style:parent-style-name="Footnote_20_text"/>
    <style:style style:name="T105_1" style:family="text">
      <style:text-properties style:font-name="Arial" fo:font-size="9pt" style:font-size-asian="9pt" style:font-name-complex="Arial" style:font-size-complex="9pt"/>
    </style:style>
    <style:style style:name="T105_2" style:family="text">
      <style:text-properties style:font-name="Arial" fo:font-size="9pt" style:font-size-asian="9pt" style:font-name-complex="Arial" style:font-size-complex="9pt"/>
    </style:style>
    <style:style style:name="T105_3" style:family="text">
      <style:text-properties style:font-name="Arial" fo:font-size="9pt" style:font-size-asian="9pt" style:font-name-complex="Arial" style:font-size-complex="9pt"/>
    </style:style>
    <style:style style:name="T105_4" style:family="text">
      <style:text-properties style:font-name="Arial" fo:font-size="9pt" style:font-size-asian="9pt" style:font-name-complex="Arial" style:font-size-complex="9pt"/>
    </style:style>
    <style:style style:name="T105_5" style:family="text">
      <style:text-properties style:font-name="Arial" fo:font-size="9pt" style:font-size-asian="9pt" style:font-name-complex="Arial" style:font-size-complex="9pt"/>
    </style:style>
    <style:style style:name="T105_6" style:family="text">
      <style:text-properties style:font-name="Arial" fo:font-size="9pt" style:font-size-asian="9pt" style:font-name-complex="Arial" style:font-size-complex="9pt"/>
    </style:style>
    <style:style style:name="T105_7" style:family="text">
      <style:text-properties style:font-name="Arial" fo:font-size="9pt" style:font-size-asian="9pt" style:font-name-complex="Arial" style:font-size-complex="9pt"/>
    </style:style>
    <style:style style:name="T105_8" style:family="text">
      <style:text-properties style:font-name="Arial" fo:font-size="9pt" style:font-size-asian="9pt" style:font-name-complex="Arial" style:font-size-complex="9pt"/>
    </style:style>
    <style:style style:name="T105_9" style:family="text">
      <style:text-properties style:font-name="Arial" fo:font-size="9pt" style:font-size-asian="9pt" style:font-name-complex="Arial" style:font-size-complex="9pt"/>
    </style:style>
    <style:style style:name="T105_10" style:family="text">
      <style:text-properties style:font-name="Arial" fo:font-size="9pt" style:font-size-asian="9pt" style:font-name-complex="Arial" style:font-size-complex="9pt"/>
    </style:style>
    <style:style style:name="T105_11" style:family="text">
      <style:text-properties style:font-name="Arial" fo:font-size="9pt" style:font-size-asian="9pt" style:font-name-complex="Arial" style:font-size-complex="9pt"/>
    </style:style>
    <style:style style:name="T105_12" style:family="text">
      <style:text-properties style:font-name="Arial" fo:font-size="9pt" style:font-size-asian="9pt" style:font-name-complex="Arial" style:font-size-complex="9pt"/>
    </style:style>
    <style:style style:name="T105_13" style:family="text">
      <style:text-properties style:font-name="Arial" fo:font-size="9pt" style:font-size-asian="9pt" style:font-name-complex="Arial" style:font-size-complex="9pt"/>
    </style:style>
    <style:style style:name="T105_14" style:family="text">
      <style:text-properties style:font-name="Arial" fo:font-size="9pt" style:font-size-asian="9pt" style:font-name-complex="Arial" style:font-size-complex="9pt"/>
    </style:style>
    <style:style style:name="T105_15" style:family="text">
      <style:text-properties style:font-name="Arial" fo:font-size="9pt" style:font-size-asian="9pt" style:font-name-complex="Arial" style:font-size-complex="9pt"/>
    </style:style>
    <style:style style:name="P106" style:family="paragraph" style:parent-style-name="List_20_Paragraph">
      <style:text-properties fo:font-size="11pt" style:font-size-asian="11pt" style:font-name-complex="Arial" style:font-size-complex="11pt"/>
    </style:style>
    <style:style style:name="P107" style:family="paragraph" style:parent-style-name="List_20_Paragraph">
      <style:paragraph-properties fo:margin-left="1.501cm"/>
      <style:text-properties fo:font-size="11pt" style:font-size-asian="11pt" style:font-name-complex="Arial" style:font-size-complex="11pt"/>
    </style:style>
    <style:style style:name="T107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07_2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07_3" style:family="text">
      <style:text-properties fo:font-size="11pt" style:font-size-asian="11pt" style:font-name-complex="Arial" style:font-size-complex="11pt"/>
    </style:style>
    <style:style style:name="T107_4" style:family="text">
      <style:text-properties fo:font-size="11pt" style:font-size-asian="11pt" style:font-name-complex="Arial" style:font-size-complex="11pt"/>
    </style:style>
    <style:style style:name="T107_5" style:family="text">
      <style:text-properties fo:font-size="11pt" style:font-size-asian="11pt" style:font-name-complex="Arial" style:font-size-complex="11pt"/>
    </style:style>
    <style:style style:name="T107_6" style:family="text">
      <style:text-properties fo:font-size="11pt" style:font-size-asian="11pt" style:font-name-complex="Arial" style:font-size-complex="11pt"/>
    </style:style>
    <style:style style:name="T107_7" style:family="text">
      <style:text-properties fo:font-size="11pt" style:font-size-asian="11pt" style:font-name-complex="Arial" style:font-size-complex="11pt"/>
    </style:style>
    <style:style style:name="T107_8" style:family="text">
      <style:text-properties fo:font-size="11pt" style:font-size-asian="11pt" style:font-name-complex="Arial" style:font-size-complex="11pt"/>
    </style:style>
    <style:style style:name="T107_9" style:family="text">
      <style:text-properties fo:font-size="11pt" style:font-size-asian="11pt" style:font-name-complex="Arial" style:font-size-complex="11pt"/>
    </style:style>
    <style:style style:name="T107_10" style:family="text">
      <style:text-properties fo:font-size="11pt" style:font-size-asian="11pt" style:font-name-complex="Arial" style:font-size-complex="11pt"/>
    </style:style>
    <style:style style:name="T107_11" style:family="text">
      <style:text-properties fo:font-size="11pt" style:font-size-asian="11pt" style:font-name-complex="Arial" style:font-size-complex="11pt"/>
    </style:style>
    <style:style style:name="T107_12" style:family="text">
      <style:text-properties fo:font-size="11pt" style:font-size-asian="11pt" style:font-name-complex="Arial" style:font-size-complex="11pt"/>
    </style:style>
    <style:style style:name="T107_13" style:family="text">
      <style:text-properties fo:font-size="11pt" style:font-size-asian="11pt" style:font-name-complex="Arial" style:font-size-complex="11pt"/>
    </style:style>
    <style:style style:name="T107_14" style:family="text">
      <style:text-properties fo:font-size="11pt" style:font-size-asian="11pt" style:font-name-complex="Arial" style:font-size-complex="11pt"/>
    </style:style>
    <style:style style:name="T107_15" style:family="text">
      <style:text-properties fo:font-size="11pt" style:font-size-asian="11pt" style:font-name-complex="Arial" style:font-size-complex="11pt"/>
    </style:style>
    <style:style style:name="T107_16" style:family="text">
      <style:text-properties fo:font-size="11pt" style:font-size-asian="11pt" style:font-name-complex="Arial" style:font-size-complex="11pt"/>
    </style:style>
    <style:style style:name="T107_17" style:family="text">
      <style:text-properties fo:font-size="11pt" style:font-size-asian="11pt" style:font-name-complex="Arial" style:font-size-complex="11pt"/>
    </style:style>
    <style:style style:name="T107_18" style:family="text">
      <style:text-properties fo:font-size="11pt" style:font-size-asian="11pt" style:font-name-complex="Arial" style:font-size-complex="11pt"/>
    </style:style>
    <style:style style:name="T107_19" style:family="text">
      <style:text-properties fo:font-size="11pt" style:font-size-asian="11pt" style:font-name-complex="Arial" style:font-size-complex="11pt"/>
    </style:style>
    <style:style style:name="T107_20" style:family="text">
      <style:text-properties fo:font-size="11pt" style:font-size-asian="11pt" style:font-name-complex="Arial" style:font-size-complex="11pt"/>
    </style:style>
    <style:style style:name="T107_21" style:family="text">
      <style:text-properties fo:font-size="11pt" style:font-size-asian="11pt" style:font-name-complex="Arial" style:font-size-complex="11pt"/>
    </style:style>
    <style:style style:name="T107_22" style:family="text">
      <style:text-properties fo:font-size="11pt" style:font-size-asian="11pt" style:font-name-complex="Arial" style:font-size-complex="11pt"/>
    </style:style>
    <style:style style:name="T107_23" style:family="text">
      <style:text-properties fo:font-size="11pt" style:font-size-asian="11pt" style:font-name-complex="Arial" style:font-size-complex="11pt"/>
    </style:style>
    <style:style style:name="T107_24" style:family="text">
      <style:text-properties fo:font-size="11pt" style:font-size-asian="11pt" style:font-name-complex="Arial" style:font-size-complex="11pt"/>
    </style:style>
    <style:style style:name="T107_25" style:family="text">
      <style:text-properties fo:font-size="11pt" style:font-size-asian="11pt" style:font-name-complex="Arial" style:font-size-complex="11pt"/>
    </style:style>
    <style:style style:name="T107_26" style:family="text">
      <style:text-properties fo:font-size="11pt" style:font-size-asian="11pt" style:font-name-complex="Arial" style:font-size-complex="11pt"/>
    </style:style>
    <style:style style:name="T107_27" style:family="text">
      <style:text-properties fo:font-size="11pt" style:font-size-asian="11pt" style:font-name-complex="Arial" style:font-size-complex="11pt"/>
    </style:style>
    <style:style style:name="T107_28" style:family="text">
      <style:text-properties fo:font-size="11pt" style:font-size-asian="11pt" style:font-name-complex="Arial" style:font-size-complex="11pt"/>
    </style:style>
    <style:style style:name="T107_29" style:family="text">
      <style:text-properties fo:font-size="11pt" style:font-size-asian="11pt" style:font-name-complex="Arial" style:font-size-complex="11pt"/>
    </style:style>
    <style:style style:name="T107_30" style:family="text">
      <style:text-properties fo:font-size="11pt" style:font-size-asian="11pt" style:font-name-complex="Arial" style:font-size-complex="11pt"/>
    </style:style>
    <style:style style:name="T107_31" style:family="text">
      <style:text-properties fo:font-size="11pt" style:font-size-asian="11pt" style:font-name-complex="Arial" style:font-size-complex="11pt"/>
    </style:style>
    <style:style style:name="T107_32" style:family="text">
      <style:text-properties fo:font-size="11pt" style:font-size-asian="11pt" style:font-name-complex="Arial" style:font-size-complex="11pt"/>
    </style:style>
    <style:style style:name="T107_33" style:family="text">
      <style:text-properties fo:font-size="11pt" style:font-size-asian="11pt" style:font-name-complex="Arial" style:font-size-complex="11pt"/>
    </style:style>
    <style:style style:name="T107_34" style:family="text">
      <style:text-properties fo:font-size="11pt" style:font-size-asian="11pt" style:font-name-complex="Arial" style:font-size-complex="11pt"/>
    </style:style>
    <style:style style:name="T107_35" style:family="text">
      <style:text-properties fo:font-size="11pt" style:font-size-asian="11pt" style:font-name-complex="Arial" style:font-size-complex="11pt"/>
    </style:style>
    <style:style style:name="T107_36" style:family="text">
      <style:text-properties fo:font-size="11pt" style:font-size-asian="11pt" style:font-name-complex="Arial" style:font-size-complex="11pt"/>
    </style:style>
    <style:style style:name="T107_37" style:family="text">
      <style:text-properties fo:font-size="11pt" style:font-size-asian="11pt" style:font-name-complex="Arial" style:font-size-complex="11pt"/>
    </style:style>
    <style:style style:name="T107_38" style:family="text">
      <style:text-properties fo:font-size="11pt" style:font-size-asian="11pt" style:font-name-complex="Arial" style:font-size-complex="11pt"/>
    </style:style>
    <style:style style:name="T107_39" style:family="text">
      <style:text-properties fo:font-size="11pt" style:font-size-asian="11pt" style:font-name-complex="Arial" style:font-size-complex="11pt"/>
    </style:style>
    <style:style style:name="T107_40" style:family="text">
      <style:text-properties fo:font-size="11pt" style:font-size-asian="11pt" style:font-name-complex="Arial" style:font-size-complex="11pt"/>
    </style:style>
    <style:style style:name="T107_41" style:family="text">
      <style:text-properties fo:font-size="11pt" style:font-size-asian="11pt" style:font-name-complex="Arial" style:font-size-complex="11pt"/>
    </style:style>
    <style:style style:name="T107_42" style:family="text">
      <style:text-properties fo:font-size="11pt" style:font-size-asian="11pt" style:font-name-complex="Arial" style:font-size-complex="11pt"/>
    </style:style>
    <style:style style:name="T107_43" style:family="text" style:parent-style-name="List_20_Paragraph">
      <style:text-properties fo:font-size="11pt" style:font-size-asian="11pt" style:font-name-complex="Arial" style:font-size-complex="11pt"/>
    </style:style>
    <style:style style:name="P108" style:family="paragraph" style:parent-style-name="Footnote_20_text"/>
    <style:style style:name="T108_1" style:family="text">
      <style:text-properties style:font-name="Arial" fo:font-size="9pt" style:font-size-asian="9pt" style:font-name-complex="Arial" style:font-size-complex="9pt"/>
    </style:style>
    <style:style style:name="T108_2" style:family="text">
      <style:text-properties style:font-name="Arial" fo:font-size="9pt" style:font-size-asian="9pt" style:font-name-complex="Arial" style:font-size-complex="9pt"/>
    </style:style>
    <style:style style:name="T108_3" style:family="text">
      <style:text-properties style:font-name="Arial" fo:font-size="9pt" style:font-size-asian="9pt" style:font-name-complex="Arial" style:font-size-complex="9pt"/>
    </style:style>
    <style:style style:name="T108_4" style:family="text">
      <style:text-properties style:font-name="Arial" fo:font-size="9pt" style:font-size-asian="9pt" style:font-name-complex="Arial" style:font-size-complex="9pt"/>
    </style:style>
    <style:style style:name="T108_5" style:family="text">
      <style:text-properties style:font-name="Arial" fo:font-size="9pt" style:font-size-asian="9pt" style:font-name-complex="Arial" style:font-size-complex="9pt"/>
    </style:style>
    <style:style style:name="T108_6" style:family="text">
      <style:text-properties style:font-name="Arial" fo:font-size="9pt" style:font-size-asian="9pt" style:font-name-complex="Arial" style:font-size-complex="9pt"/>
    </style:style>
    <style:style style:name="T108_7" style:family="text">
      <style:text-properties style:font-name="Arial" fo:font-size="9pt" style:font-size-asian="9pt" style:font-name-complex="Arial" style:font-size-complex="9pt"/>
    </style:style>
    <style:style style:name="T108_8" style:family="text">
      <style:text-properties style:font-name="Arial" fo:font-size="9pt" style:font-size-asian="9pt" style:font-name-complex="Arial" style:font-size-complex="9pt"/>
    </style:style>
    <style:style style:name="T108_9" style:family="text">
      <style:text-properties style:font-name="Arial" fo:font-size="9pt" style:font-size-asian="9pt" style:font-name-complex="Arial" style:font-size-complex="9pt"/>
    </style:style>
    <style:style style:name="T108_10" style:family="text">
      <style:text-properties style:font-name="Arial" fo:font-size="9pt" style:font-size-asian="9pt" style:font-name-complex="Arial" style:font-size-complex="9pt"/>
    </style:style>
    <style:style style:name="T108_11" style:family="text">
      <style:text-properties style:font-name="Arial" fo:font-size="9pt" style:font-size-asian="9pt" style:font-name-complex="Arial" style:font-size-complex="9pt"/>
    </style:style>
    <style:style style:name="T108_12" style:family="text">
      <style:text-properties style:font-name="Arial" fo:font-size="9pt" style:font-size-asian="9pt" style:font-name-complex="Arial" style:font-size-complex="9pt"/>
    </style:style>
    <style:style style:name="T108_13" style:family="text">
      <style:text-properties style:font-name="Arial" fo:font-size="9pt" style:font-size-asian="9pt" style:font-name-complex="Arial" style:font-size-complex="9pt"/>
    </style:style>
    <style:style style:name="T108_14" style:family="text">
      <style:text-properties style:font-name="Arial" fo:font-size="9pt" style:font-size-asian="9pt" style:font-name-complex="Arial" style:font-size-complex="9pt"/>
    </style:style>
    <style:style style:name="T108_15" style:family="text">
      <style:text-properties style:font-name="Arial" fo:font-size="9pt" style:font-size-asian="9pt" style:font-name-complex="Arial" style:font-size-complex="9pt"/>
    </style:style>
    <style:style style:name="T108_16" style:family="text">
      <style:text-properties style:font-name="Arial" fo:font-size="9pt" style:font-size-asian="9pt" style:font-name-complex="Arial" style:font-size-complex="9pt"/>
    </style:style>
    <style:style style:name="T108_17" style:family="text">
      <style:text-properties style:font-name="Arial" fo:font-size="9pt" style:font-size-asian="9pt" style:font-name-complex="Arial" style:font-size-complex="9pt"/>
    </style:style>
    <style:style style:name="T108_18" style:family="text">
      <style:text-properties style:font-name="Arial" fo:font-size="9pt" style:font-size-asian="9pt" style:font-name-complex="Arial" style:font-size-complex="9pt"/>
    </style:style>
    <style:style style:name="T108_19" style:family="text">
      <style:text-properties style:font-name="Arial" fo:font-size="9pt" style:font-size-asian="9pt" style:font-name-complex="Arial" style:font-size-complex="9pt"/>
    </style:style>
    <style:style style:name="T108_20" style:family="text">
      <style:text-properties fo:font-size="11pt" style:font-size-asian="11pt" style:font-name-complex="Arial" style:font-size-complex="11pt"/>
    </style:style>
    <style:style style:name="P109" style:family="paragraph" style:parent-style-name="List_20_Paragraph">
      <style:paragraph-properties fo:margin-left="1.501cm"/>
      <style:text-properties fo:color="#000000" fo:font-size="11pt" style:font-size-asian="11pt" style:font-name-complex="Arial"/>
    </style:style>
    <style:style style:name="P110" style:family="paragraph" style:parent-style-name="List_20_Paragraph">
      <style:paragraph-properties fo:margin-left="1.501cm"/>
    </style:style>
    <style:style style:name="T110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10_2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10_3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10_4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10_5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10_6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10_7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10_8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10_9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10_10" style:family="text">
      <style:text-properties fo:font-size="11pt" style:font-size-asian="11pt" style:font-name-complex="Arial" style:font-size-complex="11pt"/>
    </style:style>
    <style:style style:name="T110_11" style:family="text">
      <style:text-properties fo:font-size="11pt" style:font-size-asian="11pt" style:font-name-complex="Arial" style:font-size-complex="11pt"/>
    </style:style>
    <style:style style:name="T110_12" style:family="text">
      <style:text-properties fo:font-size="11pt" style:font-size-asian="11pt" style:font-name-complex="Arial" style:font-size-complex="11pt"/>
    </style:style>
    <style:style style:name="T110_13" style:family="text">
      <style:text-properties fo:font-size="11pt" style:font-size-asian="11pt" style:font-name-complex="Arial" style:font-size-complex="11pt"/>
    </style:style>
    <style:style style:name="T110_14" style:family="text">
      <style:text-properties fo:color="#000000" fo:font-size="11pt" style:font-size-asian="11pt" style:font-name-complex="Arial" style:font-size-complex="11pt"/>
    </style:style>
    <style:style style:name="T110_15" style:family="text">
      <style:text-properties fo:color="#000000" fo:font-size="11pt" style:font-size-asian="11pt" style:font-name-complex="Arial" style:font-size-complex="11pt"/>
    </style:style>
    <style:style style:name="T110_16" style:family="text">
      <style:text-properties fo:color="#000000" fo:font-size="11pt" style:font-size-asian="11pt" style:font-name-complex="Arial" style:font-size-complex="11pt"/>
    </style:style>
    <style:style style:name="T110_17" style:family="text">
      <style:text-properties fo:color="#000000" fo:font-size="11pt" style:font-size-asian="11pt" style:font-name-complex="Arial" style:font-size-complex="11pt"/>
    </style:style>
    <style:style style:name="T110_18" style:family="text">
      <style:text-properties fo:color="#000000" fo:font-size="11pt" style:font-size-asian="11pt" style:font-name-complex="Arial" style:font-size-complex="11pt"/>
    </style:style>
    <style:style style:name="T110_19" style:family="text">
      <style:text-properties fo:color="#000000" fo:font-size="11pt" style:font-size-asian="11pt" style:font-name-complex="Arial" style:font-size-complex="11pt"/>
    </style:style>
    <style:style style:name="T110_20" style:family="text">
      <style:text-properties fo:color="#000000" fo:font-size="11pt" style:font-size-asian="11pt" style:font-name-complex="Arial" style:font-size-complex="11pt"/>
    </style:style>
    <style:style style:name="T110_21" style:family="text">
      <style:text-properties fo:color="#000000" fo:font-size="11pt" style:font-size-asian="11pt" style:font-name-complex="Arial" style:font-size-complex="11pt"/>
    </style:style>
    <style:style style:name="T110_22" style:family="text">
      <style:text-properties fo:color="#000000" fo:font-size="11pt" style:font-size-asian="11pt" style:font-name-complex="Arial" style:font-size-complex="11pt"/>
    </style:style>
    <style:style style:name="T110_23" style:family="text">
      <style:text-properties fo:color="#000000" fo:font-size="11pt" style:font-size-asian="11pt" style:font-name-complex="Arial" style:font-size-complex="11pt"/>
    </style:style>
    <style:style style:name="T110_24" style:family="text">
      <style:text-properties fo:color="#000000" fo:font-size="11pt" style:font-size-asian="11pt" style:font-name-complex="Arial" style:font-size-complex="11pt"/>
    </style:style>
    <style:style style:name="T110_25" style:family="text">
      <style:text-properties fo:color="#000000" fo:font-size="11pt" style:font-size-asian="11pt" style:font-name-complex="Arial" style:font-size-complex="11pt"/>
    </style:style>
    <style:style style:name="T110_26" style:family="text">
      <style:text-properties fo:color="#000000" fo:font-size="11pt" style:font-size-asian="11pt" style:font-name-complex="Arial" style:font-size-complex="11pt"/>
    </style:style>
    <style:style style:name="T110_27" style:family="text">
      <style:text-properties fo:color="#000000" fo:font-size="11pt" style:font-size-asian="11pt" style:font-name-complex="Arial" style:font-size-complex="11pt"/>
    </style:style>
    <style:style style:name="T110_28" style:family="text">
      <style:text-properties fo:color="#000000" fo:font-size="11pt" style:font-size-asian="11pt" style:font-name-complex="Arial" style:font-size-complex="11pt"/>
    </style:style>
    <style:style style:name="T110_29" style:family="text">
      <style:text-properties fo:color="#000000" fo:font-size="11pt" style:font-size-asian="11pt" style:font-name-complex="Arial" style:font-size-complex="11pt"/>
    </style:style>
    <style:style style:name="T110_30" style:family="text">
      <style:text-properties fo:font-size="11pt" style:font-size-asian="11pt" style:font-name-complex="Arial" style:font-size-complex="11pt"/>
    </style:style>
    <style:style style:name="T110_31" style:family="text">
      <style:text-properties fo:font-size="11pt" style:font-size-asian="11pt" style:font-name-complex="Arial" style:font-size-complex="11pt"/>
    </style:style>
    <style:style style:name="T110_32" style:family="text">
      <style:text-properties fo:color="#000000" fo:font-size="11pt" style:font-size-asian="11pt" style:font-name-complex="Arial" style:font-size-complex="11pt"/>
    </style:style>
    <style:style style:name="T110_33" style:family="text">
      <style:text-properties fo:color="#000000" fo:font-size="11pt" style:font-size-asian="11pt" style:font-name-complex="Arial" style:font-size-complex="11pt"/>
    </style:style>
    <style:style style:name="T110_34" style:family="text" style:parent-style-name="List_20_Paragraph">
      <style:text-properties fo:color="#000000" fo:font-size="11pt" style:font-size-asian="11pt" style:font-name-complex="Arial" style:font-size-complex="11pt"/>
    </style:style>
    <style:style style:name="P111" style:family="paragraph" style:parent-style-name="Footnote_20_text"/>
    <style:style style:name="T111_1" style:family="text">
      <style:text-properties style:font-name="Arial" fo:font-size="9pt" style:font-size-asian="9pt" style:font-name-complex="Arial" style:font-size-complex="9pt"/>
    </style:style>
    <style:style style:name="T111_2" style:family="text">
      <style:text-properties style:font-name="Arial" fo:font-size="9pt" style:font-size-asian="9pt" style:font-name-complex="Arial" style:font-size-complex="9pt"/>
    </style:style>
    <style:style style:name="T111_3" style:family="text">
      <style:text-properties style:font-name="Arial" fo:font-size="9pt" style:font-size-asian="9pt" style:font-name-complex="Arial" style:font-size-complex="9pt"/>
    </style:style>
    <style:style style:name="T111_4" style:family="text">
      <style:text-properties style:font-name="Arial" fo:font-size="9pt" style:font-size-asian="9pt" style:font-name-complex="Arial" style:font-size-complex="9pt"/>
    </style:style>
    <style:style style:name="T111_5" style:family="text">
      <style:text-properties style:font-name="Arial" fo:font-size="9pt" style:font-size-asian="9pt" style:font-name-complex="Arial" style:font-size-complex="9pt"/>
    </style:style>
    <style:style style:name="T111_6" style:family="text">
      <style:text-properties style:font-name="Arial" fo:font-size="9pt" style:font-size-asian="9pt" style:font-name-complex="Arial" style:font-size-complex="9pt"/>
    </style:style>
    <style:style style:name="T111_7" style:family="text">
      <style:text-properties style:font-name="Arial" fo:font-size="9pt" style:font-size-asian="9pt" style:font-name-complex="Arial" style:font-size-complex="9pt"/>
    </style:style>
    <style:style style:name="T111_8" style:family="text">
      <style:text-properties style:font-name="Arial" fo:font-size="9pt" style:font-size-asian="9pt" style:font-name-complex="Arial" style:font-size-complex="9pt"/>
    </style:style>
    <style:style style:name="T111_9" style:family="text">
      <style:text-properties style:font-name="Arial" fo:font-size="9pt" style:font-size-asian="9pt" style:font-name-complex="Arial" style:font-size-complex="9pt"/>
    </style:style>
    <style:style style:name="T111_10" style:family="text">
      <style:text-properties style:font-name="Arial" fo:font-size="9pt" style:font-size-asian="9pt" style:font-name-complex="Arial" style:font-size-complex="9pt"/>
    </style:style>
    <style:style style:name="T111_11" style:family="text">
      <style:text-properties style:font-name="Arial" fo:font-size="9pt" style:font-size-asian="9pt" style:font-name-complex="Arial" style:font-size-complex="9pt"/>
    </style:style>
    <style:style style:name="T111_12" style:family="text">
      <style:text-properties style:font-name="Arial" fo:font-size="9pt" style:font-size-asian="9pt" style:font-name-complex="Arial" style:font-size-complex="9pt"/>
    </style:style>
    <style:style style:name="T111_13" style:family="text">
      <style:text-properties style:font-name="Arial" fo:font-size="9pt" style:font-size-asian="9pt" style:font-name-complex="Arial" style:font-size-complex="9pt"/>
    </style:style>
    <style:style style:name="T111_14" style:family="text">
      <style:text-properties style:font-name="Arial" fo:font-size="9pt" style:font-size-asian="9pt" style:font-name-complex="Arial" style:font-size-complex="9pt"/>
    </style:style>
    <style:style style:name="T111_15" style:family="text">
      <style:text-properties style:font-name="Arial" fo:font-size="9pt" style:font-size-asian="9pt" style:font-name-complex="Arial" style:font-size-complex="9pt"/>
    </style:style>
    <style:style style:name="T111_16" style:family="text">
      <style:text-properties style:font-name="Arial" fo:font-size="9pt" style:font-size-asian="9pt" style:font-name-complex="Arial" style:font-size-complex="9pt"/>
    </style:style>
    <style:style style:name="P112" style:family="paragraph" style:parent-style-name="Normal">
      <style:text-properties fo:font-size="11pt" style:font-size-asian="11pt" style:font-name-complex="Arial" style:font-size-complex="11pt"/>
    </style:style>
    <style:style style:name="T11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2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2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2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2_6" style:family="text">
      <style:text-properties fo:font-size="11pt" style:font-size-asian="11pt" style:font-name-complex="Arial" style:font-size-complex="11pt"/>
    </style:style>
    <style:style style:name="T112_7" style:family="text">
      <style:text-properties fo:font-size="11pt" style:font-size-asian="11pt" style:font-name-complex="Arial" style:font-size-complex="11pt"/>
    </style:style>
    <style:style style:name="T112_8" style:family="text">
      <style:text-properties fo:font-size="11pt" style:font-size-asian="11pt" style:font-name-complex="Arial" style:font-size-complex="11pt"/>
    </style:style>
    <style:style style:name="T112_9" style:family="text">
      <style:text-properties fo:font-size="11pt" style:font-size-asian="11pt" style:font-name-complex="Arial" style:font-size-complex="11pt"/>
    </style:style>
    <style:style style:name="T112_10" style:family="text">
      <style:text-properties fo:font-size="11pt" style:font-size-asian="11pt" style:font-name-complex="Arial" style:font-size-complex="11pt"/>
    </style:style>
    <style:style style:name="T112_11" style:family="text">
      <style:text-properties fo:font-size="11pt" style:font-size-asian="11pt" style:font-name-complex="Arial" style:font-size-complex="11pt"/>
    </style:style>
    <style:style style:name="T112_12" style:family="text">
      <style:text-properties fo:font-size="11pt" style:font-size-asian="11pt" style:font-name-complex="Arial" style:font-size-complex="11pt"/>
    </style:style>
    <style:style style:name="T112_13" style:family="text">
      <style:text-properties fo:font-size="11pt" style:font-size-asian="11pt" style:font-name-complex="Arial" style:font-size-complex="11pt"/>
    </style:style>
    <style:style style:name="T112_14" style:family="text">
      <style:text-properties fo:font-size="11pt" style:font-size-asian="11pt" style:font-name-complex="Arial" style:font-size-complex="11pt"/>
    </style:style>
    <style:style style:name="T112_15" style:family="text">
      <style:text-properties fo:font-size="11pt" style:font-size-asian="11pt" style:font-name-complex="Arial" style:font-size-complex="11pt"/>
    </style:style>
    <style:style style:name="T112_16" style:family="text">
      <style:text-properties fo:font-size="11pt" style:font-size-asian="11pt" style:font-name-complex="Arial" style:font-size-complex="11pt"/>
    </style:style>
    <style:style style:name="T112_17" style:family="text">
      <style:text-properties fo:font-size="11pt" style:font-size-asian="11pt" style:font-name-complex="Arial" style:font-size-complex="11pt"/>
    </style:style>
    <style:style style:name="T112_18" style:family="text">
      <style:text-properties fo:font-size="11pt" style:font-size-asian="11pt" style:font-name-complex="Arial" style:font-size-complex="11pt"/>
    </style:style>
    <style:style style:name="T112_19" style:family="text">
      <style:text-properties fo:font-size="11pt" style:font-size-asian="11pt" style:font-name-complex="Arial" style:font-size-complex="11pt"/>
    </style:style>
    <style:style style:name="T112_20" style:family="text">
      <style:text-properties fo:font-size="11pt" style:font-size-asian="11pt" style:font-name-complex="Arial" style:font-size-complex="11pt"/>
    </style:style>
    <style:style style:name="T112_21" style:family="text">
      <style:text-properties fo:font-size="11pt" style:font-size-asian="11pt" style:font-name-complex="Arial" style:font-size-complex="11pt"/>
    </style:style>
    <style:style style:name="T112_22" style:family="text">
      <style:text-properties fo:font-size="11pt" style:font-size-asian="11pt" style:font-name-complex="Arial" style:font-size-complex="11pt"/>
    </style:style>
    <style:style style:name="T112_23" style:family="text">
      <style:text-properties fo:font-size="11pt" style:font-size-asian="11pt" style:font-name-complex="Arial" style:font-size-complex="11pt"/>
    </style:style>
    <style:style style:name="T112_24" style:family="text">
      <style:text-properties fo:font-size="11pt" style:font-size-asian="11pt" style:font-name-complex="Arial" style:font-size-complex="11pt"/>
    </style:style>
    <style:style style:name="T112_25" style:family="text">
      <style:text-properties fo:font-size="11pt" style:font-size-asian="11pt" style:font-name-complex="Arial" style:font-size-complex="11pt"/>
    </style:style>
    <style:style style:name="T112_26" style:family="text">
      <style:text-properties fo:font-size="11pt" style:font-size-asian="11pt" style:font-name-complex="Arial" style:font-size-complex="11pt"/>
    </style:style>
    <style:style style:name="T112_27" style:family="text">
      <style:text-properties fo:font-size="11pt" style:font-size-asian="11pt" style:font-name-complex="Arial" style:font-size-complex="11pt"/>
    </style:style>
    <style:style style:name="T112_28" style:family="text">
      <style:text-properties fo:font-size="11pt" style:font-size-asian="11pt" style:font-name-complex="Arial" style:font-size-complex="11pt"/>
    </style:style>
    <style:style style:name="T112_29" style:family="text">
      <style:text-properties fo:font-size="11pt" style:font-size-asian="11pt" style:font-name-complex="Arial" style:font-size-complex="11pt"/>
    </style:style>
    <style:style style:name="P113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114" style:family="paragraph" style:parent-style-name="Normal">
      <style:text-properties fo:font-size="11pt" style:font-size-asian="11pt" style:font-name-complex="Arial" style:font-size-complex="11pt"/>
    </style:style>
    <style:style style:name="T114_1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114_2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114_3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114_4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114_5" style:family="text">
      <style:text-properties fo:color="#000000" fo:font-size="11pt" style:font-size-asian="11pt" style:font-name-complex="Arial" style:font-size-complex="11pt"/>
    </style:style>
    <style:style style:name="T114_6" style:family="text">
      <style:text-properties fo:color="#000000" fo:font-size="11pt" style:font-size-asian="11pt" style:font-name-complex="Arial" style:font-size-complex="11pt"/>
    </style:style>
    <style:style style:name="T114_7" style:family="text">
      <style:text-properties fo:color="#000000" fo:font-size="11pt" style:font-size-asian="11pt" style:font-name-complex="Arial" style:font-size-complex="11pt"/>
    </style:style>
    <style:style style:name="T114_8" style:family="text">
      <style:text-properties fo:color="#000000" fo:font-size="11pt" style:font-size-asian="11pt" style:font-name-complex="Arial" style:font-size-complex="11pt"/>
    </style:style>
    <style:style style:name="T114_9" style:family="text">
      <style:text-properties fo:color="#000000" fo:font-size="11pt" style:font-size-asian="11pt" style:font-name-complex="Arial" style:font-size-complex="11pt"/>
    </style:style>
    <style:style style:name="T114_10" style:family="text">
      <style:text-properties fo:color="#000000" fo:font-size="11pt" style:font-size-asian="11pt" style:font-name-complex="Arial" style:font-size-complex="11pt"/>
    </style:style>
    <style:style style:name="T114_11" style:family="text">
      <style:text-properties fo:color="#000000" fo:font-size="11pt" style:font-size-asian="11pt" style:font-name-complex="Arial" style:font-size-complex="11pt"/>
    </style:style>
    <style:style style:name="T114_12" style:family="text">
      <style:text-properties fo:color="#000000" fo:font-size="11pt" style:font-size-asian="11pt" style:font-name-complex="Arial" style:font-size-complex="11pt"/>
    </style:style>
    <style:style style:name="T114_13" style:family="text">
      <style:text-properties fo:color="#000000" fo:font-size="11pt" style:font-size-asian="11pt" style:font-name-complex="Arial" style:font-size-complex="11pt"/>
    </style:style>
    <style:style style:name="T114_14" style:family="text">
      <style:text-properties fo:color="#000000" fo:font-size="11pt" style:font-size-asian="11pt" style:font-name-complex="Arial" style:font-size-complex="11pt"/>
    </style:style>
    <style:style style:name="T114_15" style:family="text">
      <style:text-properties fo:color="#000000" fo:font-size="11pt" style:font-size-asian="11pt" style:font-name-complex="Arial" style:font-size-complex="11pt"/>
    </style:style>
    <style:style style:name="T114_16" style:family="text">
      <style:text-properties fo:color="#000000" fo:font-size="11pt" style:font-size-asian="11pt" style:font-name-complex="Arial" style:font-size-complex="11pt"/>
    </style:style>
    <style:style style:name="T114_17" style:family="text">
      <style:text-properties fo:color="#000000" fo:font-size="11pt" style:font-size-asian="11pt" style:font-name-complex="Arial" style:font-size-complex="11pt"/>
    </style:style>
    <style:style style:name="T114_18" style:family="text">
      <style:text-properties fo:color="#000000" fo:font-size="11pt" style:font-size-asian="11pt" style:font-name-complex="Arial" style:font-size-complex="11pt"/>
    </style:style>
    <style:style style:name="T114_19" style:family="text">
      <style:text-properties fo:color="#000000" fo:font-size="11pt" style:font-size-asian="11pt" style:font-name-complex="Arial" style:font-size-complex="11pt"/>
    </style:style>
    <style:style style:name="T114_20" style:family="text">
      <style:text-properties fo:color="#000000" fo:font-size="11pt" style:font-size-asian="11pt" style:font-name-complex="Arial" style:font-size-complex="11pt"/>
    </style:style>
    <style:style style:name="T114_21" style:family="text">
      <style:text-properties fo:color="#000000" fo:font-size="11pt" style:font-size-asian="11pt" style:font-name-complex="Arial" style:font-size-complex="11pt"/>
    </style:style>
    <style:style style:name="T114_22" style:family="text">
      <style:text-properties fo:color="#000000" fo:font-size="11pt" style:font-size-asian="11pt" style:font-name-complex="Arial" style:font-size-complex="11pt"/>
    </style:style>
    <style:style style:name="T114_23" style:family="text">
      <style:text-properties fo:color="#000000" fo:font-size="11pt" style:font-size-asian="11pt" style:font-name-complex="Arial" style:font-size-complex="11pt"/>
    </style:style>
    <style:style style:name="T114_24" style:family="text">
      <style:text-properties fo:color="#000000" fo:font-size="11pt" style:font-size-asian="11pt" style:font-name-complex="Arial" style:font-size-complex="11pt"/>
    </style:style>
    <style:style style:name="T114_25" style:family="text">
      <style:text-properties fo:font-size="11pt" style:font-size-asian="11pt" style:font-name-complex="Arial" style:font-size-complex="11pt"/>
    </style:style>
    <style:style style:name="T114_26" style:family="text">
      <style:text-properties fo:color="#000000" fo:font-size="11pt" style:font-size-asian="11pt" style:font-name-complex="Arial" style:font-size-complex="11pt"/>
    </style:style>
    <style:style style:name="T114_27" style:family="text">
      <style:text-properties fo:color="#000000" fo:font-size="11pt" style:font-size-asian="11pt" style:font-name-complex="Arial" style:font-size-complex="11pt"/>
    </style:style>
    <style:style style:name="T114_28" style:family="text">
      <style:text-properties fo:font-size="11pt" style:font-size-asian="11pt" style:font-name-complex="Arial" style:font-size-complex="11pt"/>
    </style:style>
    <style:style style:name="T114_29" style:family="text">
      <style:text-properties fo:font-size="11pt" style:font-size-asian="11pt" style:font-name-complex="Arial" style:font-size-complex="11pt"/>
    </style:style>
    <style:style style:name="T114_30" style:family="text">
      <style:text-properties fo:color="#000000" fo:font-size="11pt" style:font-size-asian="11pt" style:font-name-complex="Arial" style:font-size-complex="11pt"/>
    </style:style>
    <style:style style:name="T114_31" style:family="text">
      <style:text-properties fo:color="#000000" fo:font-size="11pt" style:font-size-asian="11pt" style:font-name-complex="Arial" style:font-size-complex="11pt"/>
    </style:style>
    <style:style style:name="T114_32" style:family="text">
      <style:text-properties fo:color="#000000" fo:font-size="11pt" style:font-size-asian="11pt" style:font-name-complex="Arial" style:font-size-complex="11pt"/>
    </style:style>
    <style:style style:name="T114_33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114_34" style:family="text">
      <style:text-properties fo:color="#000000" fo:font-size="11pt" style:font-size-asian="11pt" style:font-name-complex="Arial" style:font-size-complex="11pt"/>
    </style:style>
    <style:style style:name="T114_35" style:family="text">
      <style:text-properties fo:font-size="11pt" style:font-size-asian="11pt" style:font-name-complex="Arial" style:font-size-complex="11pt"/>
    </style:style>
    <style:style style:name="T114_36" style:family="text">
      <style:text-properties fo:font-size="11pt" style:font-size-asian="11pt" style:font-name-complex="Arial" style:font-size-complex="11pt"/>
    </style:style>
    <style:style style:name="T114_37" style:family="text">
      <style:text-properties fo:color="#000000" fo:font-size="11pt" style:font-size-asian="11pt" style:font-name-complex="Arial" style:font-size-complex="11pt"/>
    </style:style>
    <style:style style:name="T114_38" style:family="text">
      <style:text-properties fo:color="#000000" fo:font-size="11pt" style:font-size-asian="11pt" style:font-name-complex="Arial" style:font-size-complex="11pt"/>
    </style:style>
    <style:style style:name="T114_39" style:family="text">
      <style:text-properties fo:color="#000000" fo:font-size="11pt" style:font-size-asian="11pt" style:font-name-complex="Arial" style:font-size-complex="11pt"/>
    </style:style>
    <style:style style:name="T114_40" style:family="text">
      <style:text-properties fo:color="#000000" fo:font-size="11pt" style:font-size-asian="11pt" style:font-name-complex="Arial" style:font-size-complex="11pt"/>
    </style:style>
    <style:style style:name="T114_41" style:family="text">
      <style:text-properties fo:color="#000000" fo:font-size="11pt" style:font-size-asian="11pt" style:font-name-complex="Arial" style:font-size-complex="11pt"/>
    </style:style>
    <style:style style:name="T114_42" style:family="text">
      <style:text-properties fo:color="#000000" fo:font-size="11pt" style:font-size-asian="11pt" style:font-name-complex="Arial" style:font-size-complex="11pt"/>
    </style:style>
    <style:style style:name="T114_43" style:family="text">
      <style:text-properties fo:color="#000000" fo:font-size="11pt" style:font-size-asian="11pt" style:font-name-complex="Arial" style:font-size-complex="11pt"/>
    </style:style>
    <style:style style:name="T114_44" style:family="text">
      <style:text-properties fo:color="#000000" fo:font-size="11pt" style:font-size-asian="11pt" style:font-name-complex="Arial" style:font-size-complex="11pt"/>
    </style:style>
    <style:style style:name="T114_45" style:family="text">
      <style:text-properties fo:color="#000000" fo:font-size="11pt" style:font-size-asian="11pt" style:font-name-complex="Arial" style:font-size-complex="11pt"/>
    </style:style>
    <style:style style:name="T114_46" style:family="text">
      <style:text-properties fo:color="#000000" fo:font-size="11pt" style:font-size-asian="11pt" style:font-name-complex="Arial" style:font-size-complex="11pt"/>
    </style:style>
    <style:style style:name="T114_47" style:family="text">
      <style:text-properties fo:font-size="11pt" style:font-size-asian="11pt" style:font-name-complex="Arial" style:font-size-complex="11pt"/>
    </style:style>
    <style:style style:name="T114_48" style:family="text">
      <style:text-properties fo:font-size="11pt" style:font-size-asian="11pt" style:font-name-complex="Arial" style:font-size-complex="11pt"/>
    </style:style>
    <style:style style:name="T114_49" style:family="text">
      <style:text-properties fo:font-size="11pt" style:font-size-asian="11pt" style:font-name-complex="Arial" style:font-size-complex="11pt"/>
    </style:style>
    <style:style style:name="T114_50" style:family="text">
      <style:text-properties fo:font-size="11pt" style:font-size-asian="11pt" style:font-name-complex="Arial" style:font-size-complex="11pt"/>
    </style:style>
    <style:style style:name="T114_51" style:family="text">
      <style:text-properties fo:font-size="11pt" style:font-size-asian="11pt" style:font-name-complex="Arial" style:font-size-complex="11pt"/>
    </style:style>
    <style:style style:name="T114_52" style:family="text">
      <style:text-properties fo:color="#000000" fo:font-size="11pt" style:font-size-asian="11pt" style:font-name-complex="Arial" style:font-size-complex="11pt"/>
    </style:style>
    <style:style style:name="T114_53" style:family="text">
      <style:text-properties fo:font-size="11pt" style:font-size-asian="11pt" style:font-name-complex="Arial" style:font-size-complex="11pt"/>
    </style:style>
    <style:style style:name="T114_54" style:family="text">
      <style:text-properties fo:font-size="11pt" style:font-size-asian="11pt" style:font-name-complex="Arial" style:font-size-complex="11pt"/>
    </style:style>
    <style:style style:name="T114_55" style:family="text">
      <style:text-properties fo:font-size="11pt" style:font-size-asian="11pt" style:font-name-complex="Arial" style:font-size-complex="11pt"/>
    </style:style>
    <style:style style:name="T114_56" style:family="text">
      <style:text-properties fo:font-size="11pt" style:font-size-asian="11pt" style:font-name-complex="Arial" style:font-size-complex="11pt"/>
    </style:style>
    <style:style style:name="T114_57" style:family="text">
      <style:text-properties fo:font-size="11pt" style:font-size-asian="11pt" style:font-name-complex="Arial" style:font-size-complex="11pt"/>
    </style:style>
    <style:style style:name="T114_58" style:family="text">
      <style:text-properties fo:font-size="11pt" style:font-size-asian="11pt" style:font-name-complex="Arial" style:font-size-complex="11pt"/>
    </style:style>
    <style:style style:name="T114_59" style:family="text">
      <style:text-properties fo:font-size="11pt" style:font-size-asian="11pt" style:font-name-complex="Arial" style:font-size-complex="11pt"/>
    </style:style>
    <style:style style:name="T114_60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4_61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4_62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4_6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4_64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14_65" style:family="text">
      <style:text-properties fo:font-size="11pt" style:font-size-asian="11pt" style:font-name-complex="Arial" style:font-size-complex="11pt"/>
    </style:style>
    <style:style style:name="T114_66" style:family="text">
      <style:text-properties fo:font-size="11pt" style:font-size-asian="11pt" style:font-name-complex="Arial" style:font-size-complex="11pt"/>
    </style:style>
    <style:style style:name="P115" style:family="paragraph" style:parent-style-name="List_20_Paragraph">
      <style:paragraph-properties fo:margin-bottom="0cm" fo:margin-left="0.635cm"/>
      <style:text-properties fo:font-size="11pt" style:font-size-asian="11pt" style:font-name-complex="Arial" style:font-size-complex="11pt" style:font-weight-complex="bold"/>
    </style:style>
    <style:style style:name="P116" style:family="paragraph" style:parent-style-name="Normal">
      <style:text-properties fo:color="#000000" fo:font-size="11pt" style:font-size-asian="11pt" style:font-name-complex="Arial" style:font-size-complex="11pt"/>
    </style:style>
    <style:style style:name="T116_1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116_2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116_3" style:family="text">
      <style:text-properties fo:color="#000000" fo:font-size="11pt" style:font-size-asian="11pt" style:font-name-complex="Arial" style:font-size-complex="11pt"/>
    </style:style>
    <style:style style:name="T116_4" style:family="text">
      <style:text-properties fo:color="#000000" fo:font-size="11pt" style:font-size-asian="11pt" style:font-name-complex="Arial" style:font-size-complex="11pt"/>
    </style:style>
    <style:style style:name="T116_5" style:family="text">
      <style:text-properties fo:color="#000000" fo:font-size="11pt" style:font-size-asian="11pt" style:font-name-complex="Arial" style:font-size-complex="11pt"/>
    </style:style>
    <style:style style:name="T116_6" style:family="text">
      <style:text-properties fo:color="#000000" fo:font-size="11pt" style:font-size-asian="11pt" style:font-name-complex="Arial" style:font-size-complex="11pt"/>
    </style:style>
    <style:style style:name="T116_7" style:family="text">
      <style:text-properties fo:color="#000000" fo:font-size="11pt" style:font-size-asian="11pt" style:font-name-complex="Arial" style:font-size-complex="11pt"/>
    </style:style>
    <style:style style:name="T116_8" style:family="text">
      <style:text-properties fo:color="#000000" fo:font-size="11pt" style:font-size-asian="11pt" style:font-name-complex="Arial" style:font-size-complex="11pt"/>
    </style:style>
    <style:style style:name="T116_9" style:family="text">
      <style:text-properties fo:color="#000000" fo:font-size="11pt" style:font-size-asian="11pt" style:font-name-complex="Arial" style:font-size-complex="11pt"/>
    </style:style>
    <style:style style:name="T116_10" style:family="text">
      <style:text-properties fo:color="#000000" fo:font-size="11pt" style:font-size-asian="11pt" style:font-name-complex="Arial" style:font-size-complex="11pt"/>
    </style:style>
    <style:style style:name="T116_11" style:family="text">
      <style:text-properties fo:color="#000000" fo:font-size="11pt" style:font-size-asian="11pt" style:font-name-complex="Arial" style:font-size-complex="11pt"/>
    </style:style>
    <style:style style:name="T116_12" style:family="text">
      <style:text-properties fo:color="#000000" fo:font-size="11pt" style:font-size-asian="11pt" style:font-name-complex="Arial" style:font-size-complex="11pt"/>
    </style:style>
    <style:style style:name="T116_13" style:family="text">
      <style:text-properties fo:color="#000000" fo:font-size="11pt" style:font-size-asian="11pt" style:font-name-complex="Arial" style:font-size-complex="11pt"/>
    </style:style>
    <style:style style:name="T116_14" style:family="text">
      <style:text-properties fo:color="#000000" fo:font-size="11pt" style:font-size-asian="11pt" style:font-name-complex="Arial" style:font-size-complex="11pt"/>
    </style:style>
    <style:style style:name="T116_15" style:family="text">
      <style:text-properties fo:color="#000000" fo:font-size="11pt" style:font-size-asian="11pt" style:font-name-complex="Arial" style:font-size-complex="11pt"/>
    </style:style>
    <style:style style:name="T116_16" style:family="text">
      <style:text-properties fo:color="#000000" fo:font-size="11pt" style:font-size-asian="11pt" style:font-name-complex="Arial" style:font-size-complex="11pt"/>
    </style:style>
    <style:style style:name="T116_17" style:family="text">
      <style:text-properties fo:color="#000000" fo:font-size="11pt" style:font-size-asian="11pt" style:font-name-complex="Arial" style:font-size-complex="11pt"/>
    </style:style>
    <style:style style:name="T116_18" style:family="text">
      <style:text-properties fo:color="#000000" fo:font-size="11pt" style:font-size-asian="11pt" style:font-name-complex="Arial" style:font-size-complex="11pt"/>
    </style:style>
    <style:style style:name="T116_19" style:family="text">
      <style:text-properties fo:color="#000000" fo:font-size="11pt" style:font-size-asian="11pt" style:font-name-complex="Arial" style:font-size-complex="11pt"/>
    </style:style>
    <style:style style:name="T116_20" style:family="text">
      <style:text-properties fo:color="#000000" fo:font-size="11pt" style:font-size-asian="11pt" style:font-name-complex="Arial" style:font-size-complex="11pt"/>
    </style:style>
    <style:style style:name="T116_21" style:family="text">
      <style:text-properties fo:color="#000000" fo:font-size="11pt" style:font-size-asian="11pt" style:font-name-complex="Arial" style:font-size-complex="11pt"/>
    </style:style>
    <style:style style:name="T116_22" style:family="text">
      <style:text-properties fo:color="#000000" fo:font-size="11pt" style:font-size-asian="11pt" style:font-name-complex="Arial" style:font-size-complex="11pt"/>
    </style:style>
    <style:style style:name="T116_23" style:family="text">
      <style:text-properties fo:color="#000000" fo:font-size="11pt" style:font-size-asian="11pt" style:font-name-complex="Arial" style:font-size-complex="11pt"/>
    </style:style>
    <style:style style:name="T116_24" style:family="text">
      <style:text-properties fo:color="#000000" fo:font-size="11pt" style:font-size-asian="11pt" style:font-name-complex="Arial" style:font-size-complex="11pt"/>
    </style:style>
    <style:style style:name="T116_25" style:family="text">
      <style:text-properties fo:color="#000000" fo:font-size="11pt" style:font-size-asian="11pt" style:font-name-complex="Arial" style:font-size-complex="11pt"/>
    </style:style>
    <style:style style:name="T116_26" style:family="text">
      <style:text-properties fo:color="#000000" fo:font-size="11pt" style:font-size-asian="11pt" style:font-name-complex="Arial" style:font-size-complex="11pt"/>
    </style:style>
    <style:style style:name="T116_27" style:family="text">
      <style:text-properties fo:color="#000000" fo:font-size="11pt" style:font-size-asian="11pt" style:font-name-complex="Arial" style:font-size-complex="11pt"/>
    </style:style>
    <style:style style:name="T116_28" style:family="text">
      <style:text-properties fo:color="#000000" fo:font-size="11pt" style:font-size-asian="11pt" style:font-name-complex="Arial" style:font-size-complex="11pt"/>
    </style:style>
    <style:style style:name="T116_29" style:family="text">
      <style:text-properties fo:color="#000000" fo:font-size="11pt" style:font-size-asian="11pt" style:font-name-complex="Arial" style:font-size-complex="11pt"/>
    </style:style>
    <style:style style:name="T116_30" style:family="text">
      <style:text-properties fo:color="#000000" fo:font-size="11pt" style:font-size-asian="11pt" style:font-name-complex="Arial" style:font-size-complex="11pt"/>
    </style:style>
    <style:style style:name="T116_31" style:family="text">
      <style:text-properties fo:color="#000000" fo:font-size="11pt" style:font-size-asian="11pt" style:font-name-complex="Arial" style:font-size-complex="11pt"/>
    </style:style>
    <style:style style:name="T116_32" style:family="text">
      <style:text-properties fo:color="#000000" fo:font-size="11pt" style:font-size-asian="11pt" style:font-name-complex="Arial" style:font-size-complex="11pt"/>
    </style:style>
    <style:style style:name="T116_33" style:family="text">
      <style:text-properties fo:color="#000000" fo:font-size="11pt" style:font-size-asian="11pt" style:font-name-complex="Arial" style:font-size-complex="11pt"/>
    </style:style>
    <style:style style:name="T116_34" style:family="text">
      <style:text-properties fo:color="#000000" fo:font-size="11pt" style:font-size-asian="11pt" style:font-name-complex="Arial" style:font-size-complex="11pt"/>
    </style:style>
    <style:style style:name="T116_35" style:family="text">
      <style:text-properties fo:color="#000000" fo:font-size="11pt" style:font-size-asian="11pt" style:font-name-complex="Arial" style:font-size-complex="11pt"/>
    </style:style>
    <style:style style:name="P117" style:family="paragraph" style:parent-style-name="Normal"/>
    <style:style style:name="P118" style:family="paragraph" style:parent-style-name="Bullets_20__28_normal_29_"/>
    <style:style style:name="T118_1" style:family="text">
      <style:text-properties fo:language-asian="en" fo:country-asian="GB" fo:font-weight="bold" style:font-weight-asian="bold" style:font-weight-complex="bold"/>
    </style:style>
    <style:style style:name="T118_2" style:family="text">
      <style:text-properties fo:language-asian="en" fo:country-asian="GB"/>
    </style:style>
    <style:style style:name="T118_3" style:family="text">
      <style:text-properties fo:language-asian="en" fo:country-asian="GB"/>
    </style:style>
    <style:style style:name="T118_4" style:family="text">
      <style:text-properties fo:language-asian="en" fo:country-asian="GB"/>
    </style:style>
    <style:style style:name="T118_5" style:family="text">
      <style:text-properties fo:language-asian="en" fo:country-asian="GB"/>
    </style:style>
    <style:style style:name="T118_6" style:family="text">
      <style:text-properties fo:language-asian="en" fo:country-asian="GB"/>
    </style:style>
    <style:style style:name="T118_7" style:family="text">
      <style:text-properties fo:language-asian="en" fo:country-asian="GB"/>
    </style:style>
    <style:style style:name="T118_8" style:family="text">
      <style:text-properties fo:language-asian="en" fo:country-asian="GB"/>
    </style:style>
    <style:style style:name="T118_9" style:family="text">
      <style:text-properties fo:language-asian="en" fo:country-asian="GB"/>
    </style:style>
    <style:style style:name="T118_10" style:family="text"/>
    <style:style style:name="T118_11" style:family="text">
      <style:text-properties fo:language-asian="en" fo:country-asian="GB"/>
    </style:style>
    <style:style style:name="T118_12" style:family="text">
      <style:text-properties fo:language-asian="en" fo:country-asian="GB"/>
    </style:style>
    <style:style style:name="T118_13" style:family="text">
      <style:text-properties fo:language-asian="en" fo:country-asian="GB"/>
    </style:style>
    <style:style style:name="T118_14" style:family="text">
      <style:text-properties fo:language-asian="en" fo:country-asian="GB"/>
    </style:style>
    <style:style style:name="T118_15" style:family="text">
      <style:text-properties fo:language-asian="en" fo:country-asian="GB"/>
    </style:style>
    <style:style style:name="T118_16" style:family="text">
      <style:text-properties fo:language-asian="en" fo:country-asian="GB"/>
    </style:style>
    <style:style style:name="T118_17" style:family="text">
      <style:text-properties fo:language-asian="en" fo:country-asian="GB"/>
    </style:style>
    <style:style style:name="T118_18" style:family="text">
      <style:text-properties fo:language-asian="en" fo:country-asian="GB"/>
    </style:style>
    <style:style style:name="T118_19" style:family="text">
      <style:text-properties fo:language-asian="en" fo:country-asian="GB"/>
    </style:style>
    <style:style style:name="T118_20" style:family="text">
      <style:text-properties fo:language-asian="en" fo:country-asian="GB"/>
    </style:style>
    <style:style style:name="T118_21" style:family="text">
      <style:text-properties fo:language-asian="en" fo:country-asian="GB"/>
    </style:style>
    <style:style style:name="T118_22" style:family="text">
      <style:text-properties fo:language-asian="en" fo:country-asian="GB"/>
    </style:style>
    <style:style style:name="T118_23" style:family="text">
      <style:text-properties fo:language-asian="en" fo:country-asian="GB"/>
    </style:style>
    <style:style style:name="P119" style:family="paragraph" style:parent-style-name="Normal"/>
    <style:style style:name="P120" style:family="paragraph" style:parent-style-name="Bullets_20__28_normal_29_"/>
    <style:style style:name="T120_1" style:family="text"/>
    <style:style style:name="T120_2" style:family="text"/>
    <style:style style:name="T120_3" style:family="text"/>
    <style:style style:name="T120_4" style:family="text"/>
    <style:style style:name="T120_5" style:family="text"/>
    <style:style style:name="T120_6" style:family="text"/>
    <style:style style:name="T120_7" style:family="text"/>
    <style:style style:name="T120_8" style:family="text"/>
    <style:style style:name="T120_9" style:family="text"/>
    <style:style style:name="T120_10" style:family="text"/>
    <style:style style:name="T120_11" style:family="text"/>
    <style:style style:name="T120_12" style:family="text"/>
    <style:style style:name="T120_13" style:family="text"/>
    <style:style style:name="T120_14" style:family="text"/>
    <style:style style:name="T120_15" style:family="text"/>
    <style:style style:name="T120_16" style:family="text"/>
    <style:style style:name="T120_17" style:family="text"/>
    <style:style style:name="T120_18" style:family="text"/>
    <style:style style:name="T120_19" style:family="text"/>
    <style:style style:name="T120_20" style:family="text"/>
    <style:style style:name="T120_21" style:family="text"/>
    <style:style style:name="T120_22" style:family="text"/>
    <style:style style:name="T120_23" style:family="text"/>
    <style:style style:name="T120_24" style:family="text"/>
    <style:style style:name="T120_25" style:family="text"/>
    <style:style style:name="T120_26" style:family="text"/>
    <style:style style:name="T120_27" style:family="text"/>
    <style:style style:name="T120_28" style:family="text"/>
    <style:style style:name="T120_29" style:family="text"/>
    <style:style style:name="T120_30" style:family="text"/>
    <style:style style:name="T120_31" style:family="text"/>
    <style:style style:name="T120_32" style:family="text"/>
    <style:style style:name="T120_33" style:family="text"/>
    <style:style style:name="T120_34" style:family="text"/>
    <style:style style:name="T120_35" style:family="text"/>
    <style:style style:name="T120_36" style:family="text"/>
    <style:style style:name="T120_37" style:family="text"/>
    <style:style style:name="T120_38" style:family="text"/>
    <style:style style:name="T120_39" style:family="text"/>
    <style:style style:name="T120_40" style:family="text"/>
    <style:style style:name="T120_41" style:family="text"/>
    <style:style style:name="T120_42" style:family="text"/>
    <style:style style:name="T120_43" style:family="text"/>
    <style:style style:name="P121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2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3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2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4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name-complex="Arial" style:font-size-complex="11pt"/>
    </style:style>
    <style:style style:name="P125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2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5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5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5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5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5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5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5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5_10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5_11" style:family="text">
      <style:text-properties fo:font-size="11pt" style:font-size-asian="11pt" style:font-name-complex="Arial" style:font-size-complex="11pt"/>
    </style:style>
    <style:style style:name="T125_12" style:family="text">
      <style:text-properties fo:font-size="11pt" style:font-size-asian="11pt" style:font-name-complex="Arial" style:font-size-complex="11pt"/>
    </style:style>
    <style:style style:name="T125_13" style:family="text">
      <style:text-properties fo:font-size="11pt" style:font-size-asian="11pt" style:font-name-complex="Arial" style:font-size-complex="11pt"/>
    </style:style>
    <style:style style:name="T125_14" style:family="text">
      <style:text-properties fo:font-size="11pt" style:font-size-asian="11pt" style:font-name-complex="Arial" style:font-size-complex="11pt"/>
    </style:style>
    <style:style style:name="T125_15" style:family="text">
      <style:text-properties fo:font-size="11pt" style:font-size-asian="11pt" style:font-name-complex="Arial" style:font-size-complex="11pt"/>
    </style:style>
    <style:style style:name="T125_16" style:family="text">
      <style:text-properties fo:font-size="11pt" style:font-size-asian="11pt" style:font-name-complex="Arial" style:font-size-complex="11pt"/>
    </style:style>
    <style:style style:name="T125_17" style:family="text">
      <style:text-properties fo:font-size="11pt" style:font-size-asian="11pt" style:font-name-complex="Arial" style:font-size-complex="11pt"/>
    </style:style>
    <style:style style:name="T125_18" style:family="text">
      <style:text-properties fo:font-size="11pt" style:font-size-asian="11pt" style:font-name-complex="Arial" style:font-size-complex="11pt"/>
    </style:style>
    <style:style style:name="T125_19" style:family="text">
      <style:text-properties fo:font-size="11pt" style:font-size-asian="11pt" style:font-name-complex="Arial" style:font-size-complex="11pt"/>
    </style:style>
    <style:style style:name="T125_20" style:family="text">
      <style:text-properties fo:font-size="11pt" style:font-size-asian="11pt" style:font-name-complex="Arial" style:font-size-complex="11pt"/>
    </style:style>
    <style:style style:name="T125_21" style:family="text">
      <style:text-properties fo:font-size="11pt" style:font-size-asian="11pt" style:font-name-complex="Arial" style:font-size-complex="11pt"/>
    </style:style>
    <style:style style:name="T125_22" style:family="text">
      <style:text-properties fo:font-size="11pt" style:font-size-asian="11pt" style:font-name-complex="Arial" style:font-size-complex="11pt"/>
    </style:style>
    <style:style style:name="T125_23" style:family="text">
      <style:text-properties fo:font-size="11pt" style:font-size-asian="11pt" style:font-name-complex="Arial" style:font-size-complex="11pt"/>
    </style:style>
    <style:style style:name="T125_24" style:family="text">
      <style:text-properties fo:font-size="11pt" style:font-size-asian="11pt" style:font-name-complex="Arial" style:font-size-complex="11pt"/>
    </style:style>
    <style:style style:name="T125_25" style:family="text">
      <style:text-properties fo:font-size="11pt" style:font-size-asian="11pt" style:font-name-complex="Arial" style:font-size-complex="11pt"/>
    </style:style>
    <style:style style:name="T125_26" style:family="text">
      <style:text-properties fo:font-size="11pt" style:font-size-asian="11pt" style:font-name-complex="Arial" style:font-size-complex="11pt"/>
    </style:style>
    <style:style style:name="T125_27" style:family="text">
      <style:text-properties fo:font-size="11pt" style:font-size-asian="11pt" style:font-name-complex="Arial" style:font-size-complex="11pt"/>
    </style:style>
    <style:style style:name="T125_28" style:family="text">
      <style:text-properties fo:font-size="11pt" style:font-size-asian="11pt" style:font-name-complex="Arial" style:font-size-complex="11pt"/>
    </style:style>
    <style:style style:name="T125_29" style:family="text">
      <style:text-properties fo:font-size="11pt" style:font-size-asian="11pt" style:font-name-complex="Arial" style:font-size-complex="11pt"/>
    </style:style>
    <style:style style:name="T125_30" style:family="text">
      <style:text-properties fo:font-size="11pt" style:font-size-asian="11pt" style:font-name-complex="Arial" style:font-size-complex="11pt"/>
    </style:style>
    <style:style style:name="T125_31" style:family="text">
      <style:text-properties fo:font-size="11pt" style:font-size-asian="11pt" style:font-name-complex="Arial" style:font-size-complex="11pt"/>
    </style:style>
    <style:style style:name="P126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7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2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7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7_4" style:family="text">
      <style:text-properties fo:font-size="11pt" style:font-size-asian="11pt" style:font-name-complex="Arial" style:font-size-complex="11pt"/>
    </style:style>
    <style:style style:name="T127_5" style:family="text">
      <style:text-properties fo:font-size="11pt" style:font-size-asian="11pt" style:font-name-complex="Arial" style:font-size-complex="11pt"/>
    </style:style>
    <style:style style:name="T127_6" style:family="text">
      <style:text-properties fo:font-size="11pt" style:font-size-asian="11pt" style:font-name-complex="Arial" style:font-size-complex="11pt"/>
    </style:style>
    <style:style style:name="T127_7" style:family="text">
      <style:text-properties fo:font-size="11pt" style:font-size-asian="11pt" style:font-name-complex="Arial" style:font-size-complex="11pt"/>
    </style:style>
    <style:style style:name="T127_8" style:family="text">
      <style:text-properties fo:font-size="11pt" style:font-size-asian="11pt" style:font-name-complex="Arial" style:font-size-complex="11pt"/>
    </style:style>
    <style:style style:name="T127_9" style:family="text">
      <style:text-properties fo:font-size="11pt" style:font-size-asian="11pt" style:font-name-complex="Arial" style:font-size-complex="11pt"/>
    </style:style>
    <style:style style:name="T127_10" style:family="text">
      <style:text-properties fo:font-size="11pt" style:font-size-asian="11pt" style:font-name-complex="Arial" style:font-size-complex="11pt"/>
    </style:style>
    <style:style style:name="T127_11" style:family="text">
      <style:text-properties fo:font-size="11pt" style:font-size-asian="11pt" style:font-name-complex="Arial" style:font-size-complex="11pt"/>
    </style:style>
    <style:style style:name="T127_12" style:family="text">
      <style:text-properties fo:font-size="11pt" style:font-size-asian="11pt" style:font-name-complex="Arial" style:font-size-complex="11pt"/>
    </style:style>
    <style:style style:name="T127_13" style:family="text">
      <style:text-properties fo:font-size="11pt" style:font-size-asian="11pt" style:font-name-complex="Arial" style:font-size-complex="11pt"/>
    </style:style>
    <style:style style:name="T127_14" style:family="text">
      <style:text-properties fo:font-size="11pt" style:font-size-asian="11pt" style:font-name-complex="Arial" style:font-size-complex="11pt"/>
    </style:style>
    <style:style style:name="T127_15" style:family="text">
      <style:text-properties fo:font-size="11pt" style:font-size-asian="11pt" style:font-name-complex="Arial" style:font-size-complex="11pt"/>
    </style:style>
    <style:style style:name="T127_16" style:family="text">
      <style:text-properties fo:font-size="11pt" style:font-size-asian="11pt" style:font-name-complex="Arial" style:font-size-complex="11pt"/>
    </style:style>
    <style:style style:name="T127_17" style:family="text">
      <style:text-properties fo:font-size="11pt" style:font-size-asian="11pt" style:font-name-complex="Arial" style:font-size-complex="11pt"/>
    </style:style>
    <style:style style:name="T127_18" style:family="text">
      <style:text-properties fo:font-size="11pt" style:font-size-asian="11pt" style:font-name-complex="Arial" style:font-size-complex="11pt"/>
    </style:style>
    <style:style style:name="T127_19" style:family="text">
      <style:text-properties fo:font-size="11pt" style:font-size-asian="11pt" style:font-name-complex="Arial" style:font-size-complex="11pt"/>
    </style:style>
    <style:style style:name="T127_20" style:family="text">
      <style:text-properties fo:font-size="11pt" style:font-size-asian="11pt" style:font-name-complex="Arial" style:font-size-complex="11pt"/>
    </style:style>
    <style:style style:name="T127_21" style:family="text">
      <style:text-properties fo:font-size="11pt" style:font-size-asian="11pt" style:font-name-complex="Arial" style:font-size-complex="11pt"/>
    </style:style>
    <style:style style:name="T127_22" style:family="text">
      <style:text-properties fo:font-size="11pt" style:font-size-asian="11pt" style:font-name-complex="Arial" style:font-size-complex="11pt"/>
    </style:style>
    <style:style style:name="T127_23" style:family="text">
      <style:text-properties fo:font-size="11pt" style:font-size-asian="11pt" style:font-name-complex="Arial" style:font-size-complex="11pt"/>
    </style:style>
    <style:style style:name="T127_24" style:family="text">
      <style:text-properties fo:font-size="11pt" style:font-size-asian="11pt" style:font-name-complex="Arial" style:font-size-complex="11pt"/>
    </style:style>
    <style:style style:name="T127_25" style:family="text">
      <style:text-properties fo:font-size="11pt" style:font-size-asian="11pt" style:font-name-complex="Arial" style:font-size-complex="11pt"/>
    </style:style>
    <style:style style:name="T127_26" style:family="text">
      <style:text-properties fo:font-size="11pt" style:font-size-asian="11pt" style:font-name-complex="Arial" style:font-size-complex="11pt"/>
    </style:style>
    <style:style style:name="T127_27" style:family="text">
      <style:text-properties fo:font-size="11pt" style:font-size-asian="11pt" style:font-name-complex="Arial" style:font-size-complex="11pt"/>
    </style:style>
    <style:style style:name="T127_28" style:family="text">
      <style:text-properties fo:font-size="11pt" style:font-size-asian="11pt" style:font-name-complex="Arial" style:font-size-complex="11pt"/>
    </style:style>
    <style:style style:name="T127_29" style:family="text">
      <style:text-properties fo:font-size="11pt" style:font-size-asian="11pt" style:font-name-complex="Arial" style:font-size-complex="11pt"/>
    </style:style>
    <style:style style:name="T127_30" style:family="text">
      <style:text-properties fo:font-size="11pt" style:font-size-asian="11pt" style:font-name-complex="Arial" style:font-size-complex="11pt"/>
    </style:style>
    <style:style style:name="T127_31" style:family="text">
      <style:text-properties fo:font-size="11pt" style:font-size-asian="11pt" style:font-name-complex="Arial" style:font-size-complex="11pt"/>
    </style:style>
    <style:style style:name="T127_32" style:family="text">
      <style:text-properties fo:font-size="11pt" style:font-size-asian="11pt" style:font-name-complex="Arial" style:font-size-complex="11pt"/>
    </style:style>
    <style:style style:name="T127_33" style:family="text">
      <style:text-properties fo:font-size="11pt" style:font-size-asian="11pt" style:font-name-complex="Arial" style:font-size-complex="11pt"/>
    </style:style>
    <style:style style:name="T127_34" style:family="text">
      <style:text-properties fo:font-size="11pt" style:font-size-asian="11pt" style:font-name-complex="Arial" style:font-size-complex="11pt"/>
    </style:style>
    <style:style style:name="T127_35" style:family="text">
      <style:text-properties fo:font-size="11pt" style:font-size-asian="11pt" style:font-name-complex="Arial" style:font-size-complex="11pt"/>
    </style:style>
    <style:style style:name="T127_36" style:family="text">
      <style:text-properties fo:font-size="11pt" style:font-size-asian="11pt" style:font-name-complex="Arial" style:font-size-complex="11pt"/>
    </style:style>
    <style:style style:name="T127_37" style:family="text">
      <style:text-properties fo:font-size="11pt" style:font-size-asian="11pt" style:font-name-complex="Arial" style:font-size-complex="11pt"/>
    </style:style>
    <style:style style:name="P128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name-complex="Arial" style:font-size-complex="11pt"/>
    </style:style>
    <style:style style:name="P129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2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9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9_4" style:family="text">
      <style:text-properties fo:font-size="11pt" style:font-size-asian="11pt" style:font-name-complex="Arial" style:font-size-complex="11pt"/>
    </style:style>
    <style:style style:name="P130" style:family="paragraph" style:parent-style-name="Normal"/>
    <style:style style:name="T130_1" style:family="text">
      <style:text-properties fo:font-size="11pt" style:font-size-asian="11pt" style:font-name-complex="Arial" style:font-size-complex="11pt"/>
    </style:style>
    <style:style style:name="T130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1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3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1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1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1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1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1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1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1_8" style:family="text">
      <style:text-properties fo:font-size="11pt" style:font-size-asian="11pt" style:font-name-complex="Arial" style:font-size-complex="11pt"/>
    </style:style>
    <style:style style:name="T131_9" style:family="text">
      <style:text-properties fo:font-size="11pt" style:font-size-asian="11pt" style:font-name-complex="Arial" style:font-size-complex="11pt"/>
    </style:style>
    <style:style style:name="T131_10" style:family="text">
      <style:text-properties fo:font-size="11pt" style:font-size-asian="11pt" style:font-name-complex="Arial" style:font-size-complex="11pt"/>
    </style:style>
    <style:style style:name="T131_11" style:family="text">
      <style:text-properties fo:font-size="11pt" style:font-size-asian="11pt" style:font-name-complex="Arial" style:font-size-complex="11pt"/>
    </style:style>
    <style:style style:name="T131_12" style:family="text">
      <style:text-properties fo:font-size="11pt" style:font-size-asian="11pt" style:font-name-complex="Arial" style:font-size-complex="11pt"/>
    </style:style>
    <style:style style:name="T131_13" style:family="text">
      <style:text-properties fo:font-size="11pt" style:font-size-asian="11pt" style:font-name-complex="Arial" style:font-size-complex="11pt"/>
    </style:style>
    <style:style style:name="T131_14" style:family="text">
      <style:text-properties fo:font-size="11pt" style:font-size-asian="11pt" style:font-name-complex="Arial" style:font-size-complex="11pt"/>
    </style:style>
    <style:style style:name="T131_15" style:family="text">
      <style:text-properties fo:font-size="11pt" style:font-size-asian="11pt" style:font-name-complex="Arial" style:font-size-complex="11pt"/>
    </style:style>
    <style:style style:name="T131_16" style:family="text">
      <style:text-properties fo:font-size="11pt" style:font-size-asian="11pt" style:font-name-complex="Arial" style:font-size-complex="11pt"/>
    </style:style>
    <style:style style:name="T131_17" style:family="text">
      <style:text-properties fo:font-size="11pt" style:font-size-asian="11pt" style:font-name-complex="Arial" style:font-size-complex="11pt"/>
    </style:style>
    <style:style style:name="T131_18" style:family="text">
      <style:text-properties fo:font-size="11pt" style:font-size-asian="11pt" style:font-name-complex="Arial" style:font-size-complex="11pt"/>
    </style:style>
    <style:style style:name="T131_19" style:family="text">
      <style:text-properties fo:font-size="11pt" style:font-size-asian="11pt" style:font-name-complex="Arial" style:font-size-complex="11pt"/>
    </style:style>
    <style:style style:name="T131_20" style:family="text">
      <style:text-properties fo:font-size="11pt" style:font-size-asian="11pt" style:font-name-complex="Arial" style:font-size-complex="11pt"/>
    </style:style>
    <style:style style:name="T131_21" style:family="text">
      <style:text-properties fo:font-size="11pt" style:font-size-asian="11pt" style:font-name-complex="Arial" style:font-size-complex="11pt"/>
    </style:style>
    <style:style style:name="T131_22" style:family="text">
      <style:text-properties fo:font-size="11pt" style:font-size-asian="11pt" style:font-name-complex="Arial" style:font-size-complex="11pt"/>
    </style:style>
    <style:style style:name="T131_23" style:family="text">
      <style:text-properties fo:font-size="11pt" style:font-size-asian="11pt" style:font-name-complex="Arial" style:font-size-complex="11pt"/>
    </style:style>
    <style:style style:name="T131_24" style:family="text">
      <style:text-properties fo:font-size="11pt" style:font-size-asian="11pt" style:font-name-complex="Arial" style:font-size-complex="11pt"/>
    </style:style>
    <style:style style:name="T131_25" style:family="text">
      <style:text-properties fo:font-size="11pt" style:font-size-asian="11pt" style:font-name-complex="Arial" style:font-size-complex="11pt"/>
    </style:style>
    <style:style style:name="T131_26" style:family="text">
      <style:text-properties fo:font-size="11pt" style:font-size-asian="11pt" style:font-name-complex="Arial" style:font-size-complex="11pt"/>
    </style:style>
    <style:style style:name="T131_27" style:family="text">
      <style:text-properties fo:font-size="11pt" style:font-size-asian="11pt" style:font-name-complex="Arial" style:font-size-complex="11pt"/>
    </style:style>
    <style:style style:name="T131_28" style:family="text">
      <style:text-properties fo:font-size="11pt" style:font-size-asian="11pt" style:font-name-complex="Arial" style:font-size-complex="11pt"/>
    </style:style>
    <style:style style:name="T131_29" style:family="text">
      <style:text-properties fo:font-size="11pt" style:font-size-asian="11pt" style:font-name-complex="Arial" style:font-size-complex="11pt"/>
    </style:style>
    <style:style style:name="T131_30" style:family="text">
      <style:text-properties fo:font-size="11pt" style:font-size-asian="11pt" style:font-name-complex="Arial" style:font-size-complex="11pt"/>
    </style:style>
    <style:style style:name="T131_31" style:family="text">
      <style:text-properties fo:font-size="11pt" style:font-size-asian="11pt" style:font-name-complex="Arial" style:font-size-complex="11pt"/>
    </style:style>
    <style:style style:name="T131_32" style:family="text">
      <style:text-properties fo:font-size="11pt" style:font-size-asian="11pt" style:font-name-complex="Arial" style:font-size-complex="11pt"/>
    </style:style>
    <style:style style:name="T131_33" style:family="text">
      <style:text-properties fo:font-size="11pt" style:font-size-asian="11pt" style:font-name-complex="Arial" style:font-size-complex="11pt"/>
    </style:style>
    <style:style style:name="T131_34" style:family="text">
      <style:text-properties fo:font-size="11pt" style:font-size-asian="11pt" style:font-name-complex="Arial" style:font-size-complex="11pt"/>
    </style:style>
    <style:style style:name="T131_35" style:family="text">
      <style:text-properties fo:font-size="11pt" style:font-size-asian="11pt" style:font-name-complex="Arial" style:font-size-complex="11pt"/>
    </style:style>
    <style:style style:name="T131_36" style:family="text">
      <style:text-properties fo:font-size="11pt" style:font-size-asian="11pt" style:font-name-complex="Arial" style:font-size-complex="11pt"/>
    </style:style>
    <style:style style:name="T131_37" style:family="text">
      <style:text-properties fo:color="#242424" fo:font-size="11pt" style:font-name-asian="Segoe UI" style:font-size-asian="11pt" style:font-name-complex="Arial" style:font-size-complex="11pt"/>
    </style:style>
    <style:style style:name="T131_38" style:family="text">
      <style:text-properties fo:font-size="11pt" style:font-size-asian="11pt" style:font-name-complex="Arial" style:font-size-complex="11pt"/>
    </style:style>
    <style:style style:name="T131_39" style:family="text">
      <style:text-properties fo:color="#242424" fo:font-size="11pt" style:font-name-asian="Segoe UI" style:font-size-asian="11pt" style:font-name-complex="Arial" style:font-size-complex="11pt"/>
    </style:style>
    <style:style style:name="T131_40" style:family="text">
      <style:text-properties fo:color="#242424" fo:font-size="11pt" style:font-name-asian="Segoe UI" style:font-size-asian="11pt" style:font-name-complex="Arial" style:font-size-complex="11pt"/>
    </style:style>
    <style:style style:name="T131_41" style:family="text">
      <style:text-properties fo:color="#242424" fo:font-size="11pt" style:font-name-asian="Segoe UI" style:font-size-asian="11pt" style:font-name-complex="Arial" style:font-size-complex="11pt"/>
    </style:style>
    <style:style style:name="T131_42" style:family="text">
      <style:text-properties fo:color="#242424" fo:font-size="11pt" style:font-name-asian="Segoe UI" style:font-size-asian="11pt" style:font-name-complex="Arial" style:font-size-complex="11pt"/>
    </style:style>
    <style:style style:name="T131_43" style:family="text">
      <style:text-properties fo:color="#242424" fo:font-size="11pt" style:font-name-asian="Segoe UI" style:font-size-asian="11pt" style:font-name-complex="Arial" style:font-size-complex="11pt"/>
    </style:style>
    <style:style style:name="T131_44" style:family="text">
      <style:text-properties fo:color="#242424" fo:font-size="11pt" style:font-name-asian="Segoe UI" style:font-size-asian="11pt" style:font-name-complex="Arial" style:font-size-complex="11pt"/>
    </style:style>
    <style:style style:name="P132" style:family="paragraph" style:parent-style-name="Normal">
      <style:paragraph-properties>
        <style:tab-stops>
          <style:tab-stop style:type="left" style:leader-style="none" style:position="11.019cm"/>
        </style:tab-stops>
      </style:paragraph-properties>
    </style:style>
    <style:style style:name="T132_1" style:family="text">
      <style:text-properties fo:font-size="11pt" style:font-size-asian="11pt" style:font-name-complex="Arial" style:font-size-complex="11pt"/>
    </style:style>
    <style:style style:name="P133" style:family="paragraph" style:parent-style-name="Normal"/>
    <style:style style:name="T13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3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3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3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3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3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3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3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3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3_10" style:family="text">
      <style:text-properties fo:font-size="11pt" style:font-size-asian="11pt" style:font-name-complex="Arial" style:font-size-complex="11pt"/>
    </style:style>
    <style:style style:name="T133_11" style:family="text">
      <style:text-properties fo:font-size="11pt" style:font-size-asian="11pt" style:font-name-complex="Arial" style:font-size-complex="11pt"/>
    </style:style>
    <style:style style:name="T133_12" style:family="text">
      <style:text-properties fo:font-size="11pt" style:font-size-asian="11pt" style:font-name-complex="Arial" style:font-size-complex="11pt"/>
    </style:style>
    <style:style style:name="T133_13" style:family="text">
      <style:text-properties fo:font-size="11pt" style:font-size-asian="11pt" style:font-name-complex="Arial" style:font-size-complex="11pt"/>
    </style:style>
    <style:style style:name="T133_14" style:family="text">
      <style:text-properties fo:font-size="11pt" style:font-size-asian="11pt" style:font-name-complex="Arial" style:font-size-complex="11pt"/>
    </style:style>
    <style:style style:name="T133_15" style:family="text">
      <style:text-properties fo:font-size="11pt" style:font-size-asian="11pt" style:font-name-complex="Arial" style:font-size-complex="11pt"/>
    </style:style>
    <style:style style:name="T133_16" style:family="text">
      <style:text-properties fo:font-size="11pt" style:font-size-asian="11pt" style:font-name-complex="Arial" style:font-size-complex="11pt"/>
    </style:style>
    <style:style style:name="T133_17" style:family="text">
      <style:text-properties fo:font-size="11pt" style:font-size-asian="11pt" style:font-name-complex="Arial" style:font-size-complex="11pt"/>
    </style:style>
    <style:style style:name="T133_18" style:family="text">
      <style:text-properties fo:font-size="11pt" style:font-size-asian="11pt" style:font-name-complex="Arial" style:font-size-complex="11pt"/>
    </style:style>
    <style:style style:name="T133_19" style:family="text">
      <style:text-properties fo:font-size="11pt" style:font-size-asian="11pt" style:font-name-complex="Arial" style:font-size-complex="11pt"/>
    </style:style>
    <style:style style:name="T133_20" style:family="text">
      <style:text-properties fo:font-size="11pt" style:font-size-asian="11pt" style:font-name-complex="Arial" style:font-size-complex="11pt"/>
    </style:style>
    <style:style style:name="T133_21" style:family="text">
      <style:text-properties fo:font-size="11pt" style:font-size-asian="11pt" style:font-name-complex="Arial" style:font-size-complex="11pt"/>
    </style:style>
    <style:style style:name="T133_22" style:family="text">
      <style:text-properties fo:font-size="11pt" style:font-size-asian="11pt" style:font-name-complex="Arial" style:font-size-complex="11pt"/>
    </style:style>
    <style:style style:name="T133_23" style:family="text">
      <style:text-properties fo:font-size="11pt" style:font-size-asian="11pt" style:font-name-complex="Arial" style:font-size-complex="11pt"/>
    </style:style>
    <style:style style:name="T133_24" style:family="text">
      <style:text-properties fo:font-size="11pt" style:font-size-asian="11pt" style:font-name-complex="Arial" style:font-size-complex="11pt"/>
    </style:style>
    <style:style style:name="T133_25" style:family="text">
      <style:text-properties fo:font-size="11pt" style:font-size-asian="11pt" style:font-name-complex="Arial" style:font-size-complex="11pt"/>
    </style:style>
    <style:style style:name="T133_26" style:family="text">
      <style:text-properties fo:font-size="11pt" style:font-size-asian="11pt" style:font-name-complex="Arial" style:font-size-complex="11pt"/>
    </style:style>
    <style:style style:name="T133_27" style:family="text">
      <style:text-properties fo:font-size="11pt" style:font-size-asian="11pt" style:font-name-complex="Arial" style:font-size-complex="11pt"/>
    </style:style>
    <style:style style:name="T133_28" style:family="text">
      <style:text-properties fo:font-size="11pt" style:font-size-asian="11pt" style:font-name-complex="Arial" style:font-size-complex="11pt"/>
    </style:style>
    <style:style style:name="T133_29" style:family="text">
      <style:text-properties fo:font-size="11pt" style:font-size-asian="11pt" style:font-name-complex="Arial" style:font-size-complex="11pt"/>
    </style:style>
    <style:style style:name="T133_30" style:family="text">
      <style:text-properties fo:font-size="11pt" style:font-size-asian="11pt" style:font-name-complex="Arial" style:font-size-complex="11pt"/>
    </style:style>
    <style:style style:name="T133_31" style:family="text">
      <style:text-properties fo:font-size="11pt" style:font-size-asian="11pt" style:font-name-complex="Arial" style:font-size-complex="11pt"/>
    </style:style>
    <style:style style:name="T133_32" style:family="text">
      <style:text-properties fo:font-size="11pt" style:font-size-asian="11pt" style:font-name-complex="Arial" style:font-size-complex="11pt"/>
    </style:style>
    <style:style style:name="T133_33" style:family="text">
      <style:text-properties fo:font-size="11pt" style:font-size-asian="11pt" style:font-name-complex="Arial" style:font-size-complex="11pt"/>
    </style:style>
    <style:style style:name="T133_34" style:family="text">
      <style:text-properties fo:font-size="11pt" style:font-size-asian="11pt" style:font-name-complex="Arial" style:font-size-complex="11pt"/>
    </style:style>
    <style:style style:name="T133_35" style:family="text">
      <style:text-properties fo:font-size="11pt" style:font-size-asian="11pt" style:font-name-complex="Arial" style:font-size-complex="11pt"/>
    </style:style>
    <style:style style:name="T133_36" style:family="text">
      <style:text-properties fo:font-size="11pt" style:font-size-asian="11pt" style:font-name-complex="Arial" style:font-size-complex="11pt"/>
    </style:style>
    <style:style style:name="T133_37" style:family="text">
      <style:text-properties fo:font-size="11pt" style:font-size-asian="11pt" style:font-name-complex="Arial" style:font-size-complex="11pt"/>
    </style:style>
    <style:style style:name="T133_38" style:family="text">
      <style:text-properties fo:font-size="11pt" style:font-size-asian="11pt" style:font-name-complex="Arial" style:font-size-complex="11pt"/>
    </style:style>
    <style:style style:name="T133_39" style:family="text">
      <style:text-properties fo:font-size="11pt" style:font-size-asian="11pt" style:font-name-complex="Arial" style:font-size-complex="11pt"/>
    </style:style>
    <style:style style:name="T133_40" style:family="text">
      <style:text-properties fo:font-size="11pt" style:font-size-asian="11pt" style:font-name-complex="Arial" style:font-size-complex="11pt"/>
    </style:style>
    <style:style style:name="T133_41" style:family="text">
      <style:text-properties fo:font-size="11pt" style:font-size-asian="11pt" style:font-name-complex="Arial" style:font-size-complex="11pt"/>
    </style:style>
    <style:style style:name="T133_42" style:family="text">
      <style:text-properties fo:font-size="11pt" style:font-size-asian="11pt" style:font-name-complex="Arial" style:font-size-complex="11pt"/>
    </style:style>
    <style:style style:name="T133_43" style:family="text">
      <style:text-properties fo:font-size="11pt" style:font-size-asian="11pt" style:font-name-complex="Arial" style:font-size-complex="11pt"/>
    </style:style>
    <style:style style:name="T133_44" style:family="text">
      <style:text-properties fo:font-size="11pt" style:font-size-asian="11pt" style:font-name-complex="Arial" style:font-size-complex="11pt"/>
    </style:style>
    <style:style style:name="T133_45" style:family="text">
      <style:text-properties fo:font-size="11pt" style:font-size-asian="11pt" style:font-name-complex="Arial" style:font-size-complex="11pt"/>
    </style:style>
    <style:style style:name="T133_46" style:family="text">
      <style:text-properties fo:font-size="11pt" style:font-size-asian="11pt" style:font-name-complex="Arial" style:font-size-complex="11pt"/>
    </style:style>
    <style:style style:name="P134" style:family="paragraph" style:parent-style-name="Normal">
      <style:text-properties fo:font-size="11pt" style:font-size-asian="11pt" style:font-name-complex="Arial" style:font-size-complex="11pt"/>
    </style:style>
    <style:style style:name="P135" style:family="paragraph" style:parent-style-name="Normal"/>
    <style:style style:name="T13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5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5_4" style:family="text">
      <style:text-properties fo:font-size="11pt" style:font-size-asian="11pt" style:font-name-complex="Arial" style:font-size-complex="11pt"/>
    </style:style>
    <style:style style:name="T135_5" style:family="text">
      <style:text-properties fo:font-size="11pt" style:font-size-asian="11pt" style:font-name-complex="Arial" style:font-size-complex="11pt"/>
    </style:style>
    <style:style style:name="T135_6" style:family="text">
      <style:text-properties fo:font-size="11pt" style:font-size-asian="11pt" style:font-name-complex="Arial" style:font-size-complex="11pt"/>
    </style:style>
    <style:style style:name="T135_7" style:family="text">
      <style:text-properties fo:font-size="11pt" style:font-size-asian="11pt" style:font-name-complex="Arial" style:font-size-complex="11pt"/>
    </style:style>
    <style:style style:name="T135_8" style:family="text">
      <style:text-properties fo:font-size="11pt" style:font-size-asian="11pt" style:font-name-complex="Arial" style:font-size-complex="11pt"/>
    </style:style>
    <style:style style:name="T135_9" style:family="text">
      <style:text-properties fo:font-size="11pt" style:font-size-asian="11pt" style:font-name-complex="Arial" style:font-size-complex="11pt"/>
    </style:style>
    <style:style style:name="T135_10" style:family="text">
      <style:text-properties fo:font-size="11pt" style:font-size-asian="11pt" style:font-name-complex="Arial" style:font-size-complex="11pt"/>
    </style:style>
    <style:style style:name="T135_11" style:family="text">
      <style:text-properties fo:font-size="11pt" style:font-size-asian="11pt" style:font-name-complex="Arial" style:font-size-complex="11pt"/>
    </style:style>
    <style:style style:name="T135_12" style:family="text">
      <style:text-properties fo:font-size="11pt" style:font-size-asian="11pt" style:font-name-complex="Arial" style:font-size-complex="11pt"/>
    </style:style>
    <style:style style:name="T135_13" style:family="text">
      <style:text-properties fo:font-size="11pt" style:font-size-asian="11pt" style:font-name-complex="Arial" style:font-size-complex="11pt"/>
    </style:style>
    <style:style style:name="T135_14" style:family="text">
      <style:text-properties fo:font-size="11pt" style:font-size-asian="11pt" style:font-name-complex="Arial" style:font-size-complex="11pt"/>
    </style:style>
    <style:style style:name="T135_15" style:family="text">
      <style:text-properties fo:font-size="11pt" style:font-size-asian="11pt" style:font-name-complex="Arial" style:font-size-complex="11pt"/>
    </style:style>
    <style:style style:name="T135_16" style:family="text">
      <style:text-properties fo:font-size="11pt" style:font-size-asian="11pt" style:font-name-complex="Arial" style:font-size-complex="11pt"/>
    </style:style>
    <style:style style:name="T135_17" style:family="text">
      <style:text-properties fo:font-size="11pt" style:font-size-asian="11pt" style:font-name-complex="Arial" style:font-size-complex="11pt"/>
    </style:style>
    <style:style style:name="T135_18" style:family="text">
      <style:text-properties fo:font-size="11pt" style:font-size-asian="11pt" style:font-name-complex="Arial" style:font-size-complex="11pt"/>
    </style:style>
    <style:style style:name="T135_19" style:family="text">
      <style:text-properties fo:font-size="11pt" style:font-size-asian="11pt" style:font-name-complex="Arial" style:font-size-complex="11pt"/>
    </style:style>
    <style:style style:name="T135_20" style:family="text">
      <style:text-properties fo:font-size="11pt" style:font-size-asian="11pt" style:font-name-complex="Arial" style:font-size-complex="11pt"/>
    </style:style>
    <style:style style:name="T135_21" style:family="text">
      <style:text-properties fo:font-size="11pt" style:font-size-asian="11pt" style:font-name-complex="Arial" style:font-size-complex="11pt"/>
    </style:style>
    <style:style style:name="T135_22" style:family="text">
      <style:text-properties fo:font-size="11pt" style:font-size-asian="11pt" style:font-name-complex="Arial" style:font-size-complex="11pt"/>
    </style:style>
    <style:style style:name="T135_23" style:family="text">
      <style:text-properties fo:font-size="11pt" style:font-size-asian="11pt" style:font-name-complex="Arial" style:font-size-complex="11pt"/>
    </style:style>
    <style:style style:name="P136" style:family="paragraph" style:parent-style-name="Normal">
      <style:text-properties fo:font-size="11pt" style:font-size-asian="11pt" style:font-name-complex="Arial" style:font-size-complex="11pt"/>
    </style:style>
    <style:style style:name="P137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3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7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7_4" style:family="text">
      <style:text-properties fo:font-size="11pt" style:font-size-asian="11pt" style:font-name-complex="Arial" style:font-size-complex="11pt"/>
    </style:style>
    <style:style style:name="P138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39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3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9_2" style:family="text">
      <style:text-properties fo:font-size="11pt" style:font-size-asian="11pt" style:font-name-complex="Arial" style:font-size-complex="11pt"/>
    </style:style>
    <style:style style:name="P140" style:family="paragraph" style:parent-style-name="Normal">
      <style:paragraph-properties fo:line-height="108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41" style:family="paragraph" style:parent-style-name="Normal">
      <style:paragraph-properties fo:line-height="108%"/>
    </style:style>
    <style:style style:name="T14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1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1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1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1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1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1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1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1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1_10" style:family="text">
      <style:text-properties fo:font-size="11pt" style:font-size-asian="11pt" style:font-name-complex="Arial" style:font-size-complex="11pt"/>
    </style:style>
    <style:style style:name="T141_11" style:family="text">
      <style:text-properties fo:font-size="11pt" style:font-size-asian="11pt" style:font-name-complex="Arial" style:font-size-complex="11pt"/>
    </style:style>
    <style:style style:name="T141_12" style:family="text">
      <style:text-properties fo:font-size="11pt" style:font-size-asian="11pt" style:font-name-complex="Arial" style:font-size-complex="11pt"/>
    </style:style>
    <style:style style:name="T141_13" style:family="text">
      <style:text-properties fo:font-size="11pt" style:font-size-asian="11pt" style:font-name-complex="Arial" style:font-size-complex="11pt"/>
    </style:style>
    <style:style style:name="T141_14" style:family="text">
      <style:text-properties fo:font-size="11pt" style:font-size-asian="11pt" style:font-name-complex="Arial" style:font-size-complex="11pt"/>
    </style:style>
    <style:style style:name="T141_15" style:family="text">
      <style:text-properties fo:font-size="11pt" style:font-size-asian="11pt" style:font-name-complex="Arial" style:font-size-complex="11pt"/>
    </style:style>
    <style:style style:name="T141_16" style:family="text">
      <style:text-properties fo:font-size="11pt" style:font-size-asian="11pt" style:font-name-complex="Arial" style:font-size-complex="11pt"/>
    </style:style>
    <style:style style:name="T141_17" style:family="text">
      <style:text-properties fo:font-size="11pt" style:font-size-asian="11pt" style:font-name-complex="Arial" style:font-size-complex="11pt"/>
    </style:style>
    <style:style style:name="T141_18" style:family="text">
      <style:text-properties fo:font-size="11pt" style:font-size-asian="11pt" style:font-name-complex="Arial" style:font-size-complex="11pt"/>
    </style:style>
    <style:style style:name="T141_19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41_20" style:family="text">
      <style:text-properties fo:font-size="11pt" style:font-size-asian="11pt" style:font-name-complex="Arial" style:font-size-complex="11pt"/>
    </style:style>
    <style:style style:name="T141_21" style:family="text">
      <style:text-properties fo:font-size="11pt" style:font-size-asian="11pt" style:font-name-complex="Arial" style:font-size-complex="11pt"/>
    </style:style>
    <style:style style:name="T141_22" style:family="text">
      <style:text-properties fo:font-size="11pt" style:font-size-asian="11pt" style:font-name-complex="Arial" style:font-size-complex="11pt"/>
    </style:style>
    <style:style style:name="T141_23" style:family="text">
      <style:text-properties fo:font-size="11pt" style:font-size-asian="11pt" style:font-name-complex="Arial" style:font-size-complex="11pt"/>
    </style:style>
    <style:style style:name="T141_24" style:family="text">
      <style:text-properties fo:font-size="11pt" style:font-size-asian="11pt" style:font-name-complex="Arial" style:font-size-complex="11pt"/>
    </style:style>
    <style:style style:name="T141_25" style:family="text" style:parent-style-name="Normal">
      <style:text-properties fo:font-size="11pt" style:font-size-asian="11pt" style:font-name-complex="Arial" style:font-size-complex="11pt"/>
    </style:style>
    <style:style style:name="P142" style:family="paragraph" style:parent-style-name="Footnote_20_text"/>
    <style:style style:name="T142_1" style:family="text">
      <style:text-properties style:font-name="Arial" fo:font-size="9pt" style:font-size-asian="9pt" style:font-name-complex="Arial" style:font-size-complex="9pt"/>
    </style:style>
    <style:style style:name="T142_2" style:family="text">
      <style:text-properties style:font-name="Arial" fo:font-size="9pt" style:font-size-asian="9pt" style:font-name-complex="Arial" style:font-size-complex="9pt"/>
    </style:style>
    <style:style style:name="T142_3" style:family="text">
      <style:text-properties style:font-name="Arial" fo:font-size="9pt" style:font-size-asian="9pt" style:font-name-complex="Arial" style:font-size-complex="9pt"/>
    </style:style>
    <style:style style:name="T142_4" style:family="text">
      <style:text-properties style:font-name="Arial" fo:font-size="9pt" style:font-size-asian="9pt" style:font-name-complex="Arial" style:font-size-complex="9pt"/>
    </style:style>
    <style:style style:name="P143" style:family="paragraph" style:parent-style-name="Bullets_20__28_normal_29_">
      <style:paragraph-properties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</style:style>
    <style:style style:name="T143_1" style:family="text"/>
    <style:style style:name="T143_2" style:family="text"/>
    <style:style style:name="T143_3" style:family="text"/>
    <style:style style:name="T143_4" style:family="text"/>
    <style:style style:name="T143_5" style:family="text"/>
    <style:style style:name="T143_6" style:family="text"/>
    <style:style style:name="T143_7" style:family="text">
      <style:text-properties fo:color="#000000"/>
    </style:style>
    <style:style style:name="T143_8" style:family="text"/>
    <style:style style:name="T143_9" style:family="text"/>
    <style:style style:name="P144" style:family="paragraph" style:parent-style-name="Bullets_20__28_normal_29_">
      <style:paragraph-properties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</style:style>
    <style:style style:name="T144_1" style:family="text"/>
    <style:style style:name="T144_2" style:family="text"/>
    <style:style style:name="T144_3" style:family="text"/>
    <style:style style:name="T144_4" style:family="text"/>
    <style:style style:name="T144_5" style:family="text">
      <style:text-properties fo:color="#000000"/>
    </style:style>
    <style:style style:name="T144_6" style:family="text"/>
    <style:style style:name="T144_7" style:family="text"/>
    <style:style style:name="T144_8" style:family="text"/>
    <style:style style:name="P145" style:family="paragraph" style:parent-style-name="Bullets_20__28_normal_29_">
      <style:paragraph-properties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</style:style>
    <style:style style:name="T145_1" style:family="text"/>
    <style:style style:name="T145_2" style:family="text"/>
    <style:style style:name="T145_3" style:family="text"/>
    <style:style style:name="P146" style:family="paragraph" style:parent-style-name="Normal">
      <style:paragraph-properties fo:line-height="108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47" style:family="paragraph" style:parent-style-name="Normal">
      <style:paragraph-properties fo:line-height="108%"/>
    </style:style>
    <style:style style:name="T14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7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7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47_5" style:family="text">
      <style:text-properties fo:font-size="11pt" style:font-size-asian="11pt" style:font-name-complex="Arial" style:font-size-complex="11pt"/>
    </style:style>
    <style:style style:name="T147_6" style:family="text">
      <style:text-properties fo:font-size="11pt" style:font-size-asian="11pt" style:font-name-complex="Arial" style:font-size-complex="11pt"/>
    </style:style>
    <style:style style:name="T147_7" style:family="text">
      <style:text-properties fo:font-size="11pt" style:font-size-asian="11pt" style:font-name-complex="Arial" style:font-size-complex="11pt"/>
    </style:style>
    <style:style style:name="T147_8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47_9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47_10" style:family="text">
      <style:text-properties fo:font-size="11pt" style:font-size-asian="11pt" style:font-name-complex="Arial" style:font-size-complex="11pt"/>
    </style:style>
    <style:style style:name="P148" style:family="paragraph" style:parent-style-name="Bullets_20__28_normal_29_"/>
    <style:style style:name="T148_1" style:family="text"/>
    <style:style style:name="T148_2" style:family="text">
      <style:text-properties fo:color="#000000"/>
    </style:style>
    <style:style style:name="T148_3" style:family="text"/>
    <style:style style:name="T148_4" style:family="text"/>
    <style:style style:name="T148_5" style:family="text"/>
    <style:style style:name="T148_6" style:family="text"/>
    <style:style style:name="T148_7" style:family="text">
      <style:text-properties fo:color="#000000"/>
    </style:style>
    <style:style style:name="T148_8" style:family="text"/>
    <style:style style:name="T148_9" style:family="text"/>
    <style:style style:name="T148_10" style:family="text"/>
    <style:style style:name="T148_11" style:family="text"/>
    <style:style style:name="T148_12" style:family="text">
      <style:text-properties fo:color="#000000"/>
    </style:style>
    <style:style style:name="T148_13" style:family="text"/>
    <style:style style:name="T148_14" style:family="text"/>
    <style:style style:name="P149" style:family="paragraph" style:parent-style-name="Bullets_20__28_normal_29_"/>
    <style:style style:name="T149_1" style:family="text"/>
    <style:style style:name="T149_2" style:family="text">
      <style:text-properties fo:color="#000000"/>
    </style:style>
    <style:style style:name="T149_3" style:family="text"/>
    <style:style style:name="T149_4" style:family="text"/>
    <style:style style:name="T149_5" style:family="text"/>
    <style:style style:name="T149_6" style:family="text"/>
    <style:style style:name="T149_7" style:family="text"/>
    <style:style style:name="P150" style:family="paragraph" style:parent-style-name="Bullets_20__28_normal_29_">
      <style:paragraph-properties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</style:style>
    <style:style style:name="T150_1" style:family="text"/>
    <style:style style:name="T150_2" style:family="text"/>
    <style:style style:name="T150_3" style:family="text">
      <style:text-properties style:text-underline-style="solid" style:text-underline-color="font-color"/>
    </style:style>
    <style:style style:name="T150_4" style:family="text"/>
    <style:style style:name="T150_5" style:family="text"/>
    <style:style style:name="T150_6" style:family="text"/>
    <style:style style:name="T150_7" style:family="text"/>
    <style:style style:name="T150_8" style:family="text"/>
    <style:style style:name="T150_9" style:family="text"/>
    <style:style style:name="T150_10" style:family="text"/>
    <style:style style:name="T150_11" style:family="text"/>
    <style:style style:name="T150_12" style:family="text"/>
    <style:style style:name="P151" style:family="paragraph" style:parent-style-name="Bullets_20__28_normal_29_">
      <style:paragraph-properties fo:text-align="justify" fo:margin-left="0.635cm"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</style:style>
    <style:style style:name="P152" style:family="paragraph" style:parent-style-name="Normal">
      <style:paragraph-properties fo:line-height="108%"/>
    </style:style>
    <style:style style:name="T15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2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2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2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2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2_7" style:family="text">
      <style:text-properties fo:font-size="11pt" style:font-size-asian="11pt" style:font-name-complex="Arial" style:font-size-complex="11pt"/>
    </style:style>
    <style:style style:name="T152_8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52_9" style:family="text">
      <style:text-properties fo:font-size="11pt" style:font-size-asian="11pt" style:font-name-complex="Arial" style:font-size-complex="11pt"/>
    </style:style>
    <style:style style:name="P153" style:family="paragraph" style:parent-style-name="Bullets_20__28_normal_29_">
      <style:paragraph-properties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</style:style>
    <style:style style:name="T153_1" style:family="text"/>
    <style:style style:name="P154" style:family="paragraph" style:parent-style-name="Bullets_20__28_normal_29_">
      <style:paragraph-properties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</style:style>
    <style:style style:name="T154_1" style:family="text"/>
    <style:style style:name="T154_2" style:family="text"/>
    <style:style style:name="T154_3" style:family="text"/>
    <style:style style:name="T154_4" style:family="text"/>
    <style:style style:name="T154_5" style:family="text"/>
    <style:style style:name="P155" style:family="paragraph" style:parent-style-name="Bullets_20__28_normal_29_"/>
    <style:style style:name="T155_1" style:family="text"/>
    <style:style style:name="P156" style:family="paragraph" style:parent-style-name="Bullets_20__28_normal_29_"/>
    <style:style style:name="T156_1" style:family="text"/>
    <style:style style:name="T156_2" style:family="text">
      <style:text-properties style:text-underline-style="solid" style:text-underline-color="font-color"/>
    </style:style>
    <style:style style:name="T156_3" style:family="text"/>
    <style:style style:name="T156_4" style:family="text"/>
    <style:style style:name="T156_5" style:family="text"/>
    <style:style style:name="T156_6" style:family="text"/>
    <style:style style:name="T156_7" style:family="text"/>
    <style:style style:name="T156_8" style:family="text"/>
    <style:style style:name="T156_9" style:family="text"/>
    <style:style style:name="T156_10" style:family="text"/>
    <style:style style:name="T156_11" style:family="text"/>
    <style:style style:name="T156_12" style:family="text"/>
    <style:style style:name="P157" style:family="paragraph" style:parent-style-name="Bullets_20__28_normal_29_">
      <style:paragraph-properties fo:margin-left="0.635cm"/>
    </style:style>
    <style:style style:name="P158" style:family="paragraph" style:parent-style-name="Normal">
      <style:paragraph-properties fo:line-height="108%" fo:margin-bottom="0.282cm"/>
    </style:style>
    <style:style style:name="T15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58_2" style:family="text">
      <style:text-properties fo:font-size="11pt" style:font-size-asian="11pt" style:font-name-complex="Arial" style:font-size-complex="11pt"/>
    </style:style>
    <style:style style:name="T158_3" style:family="text">
      <style:text-properties fo:font-size="11pt" style:font-size-asian="11pt" style:font-name-complex="Arial" style:font-size-complex="11pt"/>
    </style:style>
    <style:style style:name="T158_4" style:family="text">
      <style:text-properties fo:font-size="11pt" style:font-size-asian="11pt" style:font-name-complex="Arial" style:font-size-complex="11pt"/>
    </style:style>
    <style:style style:name="T158_5" style:family="text">
      <style:text-properties fo:font-size="11pt" style:font-size-asian="11pt" style:font-name-complex="Arial" style:font-size-complex="11pt"/>
    </style:style>
    <style:style style:name="T158_6" style:family="text">
      <style:text-properties fo:font-size="11pt" style:font-size-asian="11pt" style:font-name-complex="Arial" style:font-size-complex="11pt"/>
    </style:style>
    <style:style style:name="T158_7" style:family="text">
      <style:text-properties fo:font-size="11pt" style:font-size-asian="11pt" style:font-name-complex="Arial" style:font-size-complex="11pt"/>
    </style:style>
    <style:style style:name="T158_8" style:family="text">
      <style:text-properties fo:font-size="11pt" style:font-size-asian="11pt" style:font-name-complex="Arial" style:font-size-complex="11pt"/>
    </style:style>
    <style:style style:name="T158_9" style:family="text">
      <style:text-properties fo:font-size="11pt" style:font-size-asian="11pt" style:font-name-complex="Arial" style:font-size-complex="11pt"/>
    </style:style>
    <style:style style:name="T158_10" style:family="text">
      <style:text-properties fo:font-size="11pt" style:font-size-asian="11pt" style:font-name-complex="Arial" style:font-size-complex="11pt"/>
    </style:style>
    <style:style style:name="P159" style:family="paragraph" style:parent-style-name="Heading_20_2">
      <style:paragraph-properties fo:break-before="page"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59_1" style:family="text">
      <style:text-properties fo:font-style="normal" style:font-style-asian="normal" fo:font-size="11pt" style:font-size-asian="11pt" style:font-name-complex="Arial" style:font-size-complex="11pt"/>
    </style:style>
    <style:style style:name="P160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61" style:family="paragraph" style:parent-style-name="Normal"/>
    <style:style style:name="T16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61_2" style:family="text"/>
    <style:style style:name="T161_3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61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6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63" style:family="paragraph" style:parent-style-name="Normal"/>
    <style:style style:name="T163_1" style:family="text">
      <style:text-properties fo:font-size="11pt" style:font-size-asian="11pt" style:font-name-complex="Arial" style:font-size-complex="11pt"/>
    </style:style>
    <style:style style:name="T163_2" style:family="text">
      <style:text-properties fo:font-size="11pt" style:font-size-asian="11pt" style:font-name-complex="Arial" style:font-size-complex="11pt"/>
    </style:style>
    <style:style style:name="T163_3" style:family="text">
      <style:text-properties fo:font-size="11pt" style:font-size-asian="11pt" style:font-name-complex="Arial" style:font-size-complex="11pt"/>
    </style:style>
    <style:style style:name="T163_4" style:family="text">
      <style:text-properties fo:font-size="11pt" style:font-size-asian="11pt" style:font-name-complex="Arial" style:font-size-complex="11pt"/>
    </style:style>
    <style:style style:name="T163_5" style:family="text">
      <style:text-properties fo:font-size="11pt" style:font-size-asian="11pt" style:font-name-complex="Arial" style:font-size-complex="11pt"/>
    </style:style>
    <style:style style:name="T163_6" style:family="text">
      <style:text-properties fo:font-size="11pt" style:font-size-asian="11pt" style:font-name-complex="Arial" style:font-size-complex="11pt"/>
    </style:style>
    <style:style style:name="T163_7" style:family="text">
      <style:text-properties fo:font-size="11pt" style:font-size-asian="11pt" style:font-name-complex="Arial" style:font-size-complex="11pt"/>
    </style:style>
    <style:style style:name="P164" style:family="paragraph" style:parent-style-name="Normal">
      <style:text-properties fo:font-size="11pt" style:font-size-asian="11pt" style:font-name-complex="Arial" style:font-size-complex="11pt"/>
    </style:style>
    <style:style style:name="P165" style:family="paragraph" style:parent-style-name="Normal"/>
    <style:style style:name="T165_1" style:family="text">
      <style:text-properties fo:font-size="11pt" style:font-size-asian="11pt" style:font-name-complex="Arial" style:font-size-complex="11pt"/>
    </style:style>
    <style:style style:name="T165_2" style:family="text">
      <style:text-properties fo:font-size="11pt" style:font-size-asian="11pt" style:font-name-complex="Arial" style:font-size-complex="11pt"/>
    </style:style>
    <style:style style:name="T165_3" style:family="text">
      <style:text-properties fo:font-size="11pt" style:font-size-asian="11pt" style:font-name-complex="Arial" style:font-size-complex="11pt"/>
    </style:style>
    <style:style style:name="T165_4" style:family="text">
      <style:text-properties fo:font-size="11pt" style:font-size-asian="11pt" style:font-name-complex="Arial" style:font-size-complex="11pt"/>
    </style:style>
    <style:style style:name="T165_5" style:family="text">
      <style:text-properties fo:font-size="11pt" style:font-size-asian="11pt" style:font-name-complex="Arial" style:font-size-complex="11pt"/>
    </style:style>
    <style:style style:name="T165_6" style:family="text" style:parent-style-name="Normal">
      <style:text-properties fo:font-size="11pt" style:font-size-asian="11pt" style:font-name-complex="Arial" style:font-size-complex="11pt"/>
    </style:style>
    <style:style style:name="P166" style:family="paragraph" style:parent-style-name="Footnote_20_text"/>
    <style:style style:name="T166_1" style:family="text">
      <style:text-properties style:font-name="Arial" fo:font-size="9pt" style:font-size-asian="9pt" style:font-name-complex="Arial" style:font-size-complex="9pt"/>
    </style:style>
    <style:style style:name="T166_2" style:family="text">
      <style:text-properties style:font-name="Arial" fo:font-size="9pt" style:font-size-asian="9pt" style:font-name-complex="Arial" style:font-size-complex="9pt"/>
    </style:style>
    <style:style style:name="T166_3" style:family="text">
      <style:text-properties style:font-name="Arial" fo:font-size="9pt" style:font-size-asian="9pt" style:font-name-complex="Arial" style:font-size-complex="9pt"/>
    </style:style>
    <style:style style:name="T166_4" style:family="text">
      <style:text-properties style:font-name="Arial" fo:font-size="9pt" style:font-size-asian="9pt" style:font-name-complex="Arial" style:font-size-complex="9pt"/>
    </style:style>
    <style:style style:name="T166_5" style:family="text">
      <style:text-properties fo:font-size="11pt" style:font-size-asian="11pt" style:font-name-complex="Arial" style:font-size-complex="11pt"/>
    </style:style>
    <style:style style:name="T166_6" style:family="text">
      <style:text-properties fo:font-size="11pt" style:font-size-asian="11pt" style:font-name-complex="Arial" style:font-size-complex="11pt"/>
    </style:style>
    <style:style style:name="T166_7" style:family="text">
      <style:text-properties fo:font-size="11pt" style:font-size-asian="11pt" style:font-name-complex="Arial" style:font-size-complex="11pt"/>
    </style:style>
    <style:style style:name="T166_8" style:family="text">
      <style:text-properties fo:font-size="11pt" style:font-size-asian="11pt" style:font-name-complex="Arial" style:font-size-complex="11pt"/>
    </style:style>
    <style:style style:name="T166_9" style:family="text">
      <style:text-properties fo:font-size="11pt" style:font-size-asian="11pt" style:font-name-complex="Arial" style:font-size-complex="11pt"/>
    </style:style>
    <style:style style:name="T166_10" style:family="text">
      <style:text-properties fo:font-size="11pt" style:font-size-asian="11pt" style:font-name-complex="Arial" style:font-size-complex="11pt"/>
    </style:style>
    <style:style style:name="T166_11" style:family="text">
      <style:text-properties fo:font-size="11pt" style:font-size-asian="11pt" style:font-name-complex="Arial" style:font-size-complex="11pt"/>
    </style:style>
    <style:style style:name="T166_12" style:family="text">
      <style:text-properties fo:font-size="11pt" style:font-size-asian="11pt" style:font-name-complex="Arial" style:font-size-complex="11pt"/>
    </style:style>
    <style:style style:name="T166_13" style:family="text">
      <style:text-properties fo:font-size="11pt" style:font-size-asian="11pt" style:font-name-complex="Arial" style:font-size-complex="11pt"/>
    </style:style>
    <style:style style:name="T166_14" style:family="text">
      <style:text-properties fo:font-size="11pt" style:font-size-asian="11pt" style:font-name-complex="Arial" style:font-size-complex="11pt"/>
    </style:style>
    <style:style style:name="T166_15" style:family="text">
      <style:text-properties fo:font-size="11pt" style:font-size-asian="11pt" style:font-name-complex="Arial" style:font-size-complex="11pt"/>
    </style:style>
    <style:style style:name="P167" style:family="paragraph" style:parent-style-name="Normal">
      <style:text-properties fo:font-size="11pt" style:font-size-asian="11pt" style:font-name-complex="Arial" style:font-size-complex="11pt"/>
    </style:style>
    <style:style style:name="P168" style:family="paragraph" style:parent-style-name="Normal"/>
    <style:style style:name="T168_1" style:family="text">
      <style:text-properties fo:font-size="11pt" style:font-size-asian="11pt" style:font-name-complex="Arial" style:font-size-complex="11pt"/>
    </style:style>
    <style:style style:name="T168_2" style:family="text">
      <style:text-properties fo:font-size="11pt" style:font-size-asian="11pt" style:font-name-complex="Arial" style:font-size-complex="11pt"/>
    </style:style>
    <style:style style:name="T168_3" style:family="text">
      <style:text-properties fo:font-size="11pt" style:font-size-asian="11pt" style:font-name-complex="Arial" style:font-size-complex="11pt"/>
    </style:style>
    <style:style style:name="T168_4" style:family="text">
      <style:text-properties fo:font-size="11pt" style:font-size-asian="11pt" style:font-name-complex="Arial" style:font-size-complex="11pt"/>
    </style:style>
    <style:style style:name="T168_5" style:family="text">
      <style:text-properties fo:font-size="11pt" style:font-size-asian="11pt" style:font-name-complex="Arial" style:font-size-complex="11pt"/>
    </style:style>
    <style:style style:name="T168_6" style:family="text">
      <style:text-properties fo:font-size="11pt" style:font-size-asian="11pt" style:font-name-complex="Arial" style:font-size-complex="11pt"/>
    </style:style>
    <style:style style:name="T168_7" style:family="text">
      <style:text-properties fo:font-size="11pt" style:font-size-asian="11pt" style:font-name-complex="Arial" style:font-size-complex="11pt"/>
    </style:style>
    <style:style style:name="T168_8" style:family="text">
      <style:text-properties fo:font-size="11pt" style:font-size-asian="11pt" style:font-name-complex="Arial" style:font-size-complex="11pt"/>
    </style:style>
    <style:style style:name="P169" style:family="paragraph" style:parent-style-name="Normal">
      <style:text-properties fo:font-size="11pt" style:font-size-asian="11pt" style:font-name-complex="Arial" style:font-size-complex="11pt"/>
    </style:style>
    <style:style style:name="P170" style:family="paragraph" style:parent-style-name="Normal"/>
    <style:style style:name="T170_1" style:family="text">
      <style:text-properties fo:font-size="11pt" style:font-size-asian="11pt" style:font-name-complex="Arial" style:font-size-complex="11pt"/>
    </style:style>
    <style:style style:name="T170_2" style:family="text">
      <style:text-properties fo:font-size="11pt" style:font-size-asian="11pt" style:font-name-complex="Arial" style:font-size-complex="11pt"/>
    </style:style>
    <style:style style:name="T170_3" style:family="text">
      <style:text-properties fo:font-size="11pt" style:font-size-asian="11pt" style:font-name-complex="Arial" style:font-size-complex="11pt"/>
    </style:style>
    <style:style style:name="T170_4" style:family="text">
      <style:text-properties fo:font-size="11pt" style:font-size-asian="11pt" style:font-name-complex="Arial" style:font-size-complex="11pt"/>
    </style:style>
    <style:style style:name="T170_5" style:family="text">
      <style:text-properties fo:font-size="11pt" style:font-size-asian="11pt" style:font-name-complex="Arial" style:font-size-complex="11pt"/>
    </style:style>
    <style:style style:name="T170_6" style:family="text">
      <style:text-properties fo:font-size="11pt" style:font-size-asian="11pt" style:font-name-complex="Arial" style:font-size-complex="11pt"/>
    </style:style>
    <style:style style:name="T170_7" style:family="text">
      <style:text-properties fo:font-size="11pt" style:font-size-asian="11pt" style:font-name-complex="Arial" style:font-size-complex="11pt"/>
    </style:style>
    <style:style style:name="T170_8" style:family="text">
      <style:text-properties fo:font-size="11pt" style:font-size-asian="11pt" style:font-name-complex="Arial" style:font-size-complex="11pt"/>
    </style:style>
    <style:style style:name="T170_9" style:family="text">
      <style:text-properties fo:font-size="11pt" style:font-size-asian="11pt" style:font-name-complex="Arial" style:font-size-complex="11pt"/>
    </style:style>
    <style:style style:name="T170_10" style:family="text">
      <style:text-properties fo:font-size="11pt" style:font-size-asian="11pt" style:font-name-complex="Arial" style:font-size-complex="11pt"/>
    </style:style>
    <style:style style:name="T170_11" style:family="text">
      <style:text-properties fo:font-size="11pt" style:font-size-asian="11pt" style:font-name-complex="Arial" style:font-size-complex="11pt"/>
    </style:style>
    <style:style style:name="T170_12" style:family="text">
      <style:text-properties fo:font-size="11pt" style:font-size-asian="11pt" style:font-name-complex="Arial" style:font-size-complex="11pt"/>
    </style:style>
    <style:style style:name="T170_13" style:family="text">
      <style:text-properties fo:font-size="11pt" style:font-size-asian="11pt" style:font-name-complex="Arial" style:font-size-complex="11pt"/>
    </style:style>
    <style:style style:name="T170_14" style:family="text">
      <style:text-properties fo:font-size="11pt" style:font-size-asian="11pt" style:font-name-complex="Arial" style:font-size-complex="11pt"/>
    </style:style>
    <style:style style:name="T170_15" style:family="text">
      <style:text-properties fo:font-size="11pt" style:font-size-asian="11pt" style:font-name-complex="Arial" style:font-size-complex="11pt"/>
    </style:style>
    <style:style style:name="T170_16" style:family="text">
      <style:text-properties fo:font-size="11pt" style:font-size-asian="11pt" style:font-name-complex="Arial" style:font-size-complex="11pt"/>
    </style:style>
    <style:style style:name="T170_17" style:family="text">
      <style:text-properties fo:font-size="11pt" style:font-size-asian="11pt" style:font-name-complex="Arial" style:font-size-complex="11pt"/>
    </style:style>
    <style:style style:name="T170_18" style:family="text">
      <style:text-properties fo:font-size="11pt" style:font-size-asian="11pt" style:font-name-complex="Arial" style:font-size-complex="11pt"/>
    </style:style>
    <style:style style:name="T170_19" style:family="text">
      <style:text-properties fo:font-size="11pt" style:font-size-asian="11pt" style:font-name-complex="Arial" style:font-size-complex="11pt"/>
    </style:style>
    <style:style style:name="P171" style:family="paragraph" style:parent-style-name="Normal">
      <style:text-properties fo:font-size="11pt" style:font-size-asian="11pt" style:font-name-complex="Arial" style:font-size-complex="11pt"/>
    </style:style>
    <style:style style:name="P172" style:family="paragraph" style:parent-style-name="Normal"/>
    <style:style style:name="T17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2_3" style:family="text">
      <style:text-properties fo:font-size="11pt" style:font-size-asian="11pt" style:font-name-complex="Arial" style:font-size-complex="11pt"/>
    </style:style>
    <style:style style:name="P173" style:family="paragraph" style:parent-style-name="Normal">
      <style:text-properties fo:font-size="11pt" style:font-size-asian="11pt" style:font-name-complex="Arial" style:font-size-complex="11pt"/>
    </style:style>
    <style:style style:name="FR1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center" style:horizontal-rel="paragraph" style:vertical-pos="from-top" style:vertical-rel="paragraph" style:flow-with-text="false" style:wrap="none" style:run-through="background" draw:auto-grow-height="false" draw:auto-grow-width="false"/>
    </style:style>
    <style:style style:name="P174" style:family="paragraph" style:parent-style-name="Normal">
      <style:text-properties fo:font-size="11pt" style:font-size-asian="11pt" style:font-name-complex="Arial" style:font-size-complex="11pt"/>
    </style:style>
    <style:style style:name="P175" style:family="paragraph" style:parent-style-name="Normal"/>
    <style:style style:name="T175_1" style:family="text">
      <style:text-properties fo:font-size="11pt" style:font-size-asian="11pt" style:font-name-complex="Arial" style:font-size-complex="11pt"/>
    </style:style>
    <style:style style:name="P176" style:family="paragraph" style:parent-style-name="Normal">
      <style:text-properties fo:font-size="11pt" style:font-size-asian="11pt" style:font-name-complex="Arial" style:font-size-complex="11pt"/>
    </style:style>
    <style:style style:name="P177" style:family="paragraph" style:parent-style-name="Normal">
      <style:text-properties style:font-style-complex="italic" fo:font-size="11pt" style:font-size-asian="11pt" style:font-name-complex="Arial" style:font-size-complex="11pt"/>
    </style:style>
    <style:style style:name="T177_1" style:family="text">
      <style:text-properties style:font-style-complex="italic" fo:font-size="11pt" style:font-size-asian="11pt" style:font-name-complex="Arial" style:font-size-complex="11pt" style:text-underline-style="solid" style:text-underline-color="font-color"/>
    </style:style>
    <style:style style:name="T177_2" style:family="text">
      <style:text-properties style:font-style-complex="italic" fo:font-size="11pt" style:font-size-asian="11pt" style:font-name-complex="Arial" style:font-size-complex="11pt"/>
    </style:style>
    <style:style style:name="P178" style:family="paragraph" style:parent-style-name="Normal"/>
    <style:style style:name="T178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78_2" style:family="text">
      <style:text-properties fo:font-size="11pt" style:font-size-asian="11pt" style:font-name-complex="Arial" style:font-size-complex="11pt"/>
    </style:style>
    <style:style style:name="P179" style:family="paragraph" style:parent-style-name="Normal">
      <style:text-properties fo:font-size="11pt" style:font-size-asian="11pt" style:font-name-complex="Arial" style:font-size-complex="11pt"/>
    </style:style>
    <style:style style:name="T179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179_2" style:family="text">
      <style:text-properties fo:font-size="11pt" style:font-size-asian="11pt" style:font-name-complex="Arial" style:font-size-complex="11pt"/>
    </style:style>
    <style:style style:name="T179_3" style:family="text">
      <style:text-properties fo:font-size="11pt" style:font-size-asian="11pt" style:font-name-complex="Arial" style:font-size-complex="11pt"/>
    </style:style>
    <style:style style:name="T179_4" style:family="text">
      <style:text-properties fo:font-size="11pt" style:font-size-asian="11pt" style:font-name-complex="Arial" style:font-size-complex="11pt"/>
    </style:style>
    <style:style style:name="P180" style:family="paragraph" style:parent-style-name="Normal">
      <style:text-properties fo:font-size="11pt" style:font-size-asian="11pt" style:font-name-complex="Arial" style:font-size-complex="11pt"/>
    </style:style>
    <style:style style:name="P181" style:family="paragraph" style:parent-style-name="Normal"/>
    <style:style style:name="T181_1" style:family="text">
      <style:text-properties fo:font-size="11pt" style:font-size-asian="11pt" style:font-name-complex="Arial" style:font-size-complex="11pt"/>
    </style:style>
    <style:style style:name="T181_2" style:family="text">
      <style:text-properties fo:font-size="11pt" style:font-size-asian="11pt" style:font-name-complex="Arial" style:font-size-complex="11pt"/>
    </style:style>
    <style:style style:name="T181_3" style:family="text">
      <style:text-properties fo:font-size="11pt" style:font-size-asian="11pt" style:font-name-complex="Arial" style:font-size-complex="11pt"/>
    </style:style>
    <style:style style:name="P182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83" style:family="paragraph" style:parent-style-name="Normal"/>
    <style:style style:name="T18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83_2" style:family="text">
      <style:text-properties fo:font-size="11pt" style:font-size-asian="11pt" style:font-name-complex="Arial" style:font-size-complex="11pt" fo:font-weight="bold" style:font-weight-asian="bold"/>
    </style:style>
    <style:style style:name="T183_3" style:family="text">
      <style:text-properties fo:font-size="11pt" style:font-size-asian="11pt" style:font-name-complex="Arial" style:font-size-complex="11pt" style:font-weight-complex="bold"/>
    </style:style>
    <style:style style:name="P184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185" style:family="paragraph" style:parent-style-name="Normal"/>
    <style:style style:name="T185_1" style:family="text">
      <style:text-properties fo:color="#000000" fo:font-size="11pt" style:font-name-asian="Arial" style:font-size-asian="11pt" style:font-name-complex="Arial" style:font-size-complex="11pt" fo:font-weight="bold" style:font-weight-asian="bold"/>
    </style:style>
    <style:style style:name="T185_2" style:family="text">
      <style:text-properties fo:color="#000000" fo:font-size="11pt" style:font-name-asian="Arial" style:font-size-asian="11pt" style:font-name-complex="Arial" style:font-size-complex="11pt"/>
    </style:style>
    <style:style style:name="T185_3" style:family="text">
      <style:text-properties fo:font-style="italic" style:font-style-asian="italic" fo:color="#000000" fo:font-size="11pt" style:font-name-asian="Arial" style:font-size-asian="11pt" style:font-name-complex="Arial" style:font-size-complex="11pt"/>
    </style:style>
    <style:style style:name="T185_4" style:family="text">
      <style:text-properties fo:color="#000000" fo:font-size="11pt" style:font-name-asian="Arial" style:font-size-asian="11pt" style:font-name-complex="Arial" style:font-size-complex="11pt"/>
    </style:style>
    <style:style style:name="P186" style:family="paragraph" style:parent-style-name="Normal">
      <style:text-properties fo:color="#000000" fo:font-size="11pt" style:font-name-asian="Arial" style:font-size-asian="11pt" style:font-name-complex="Arial" style:font-size-complex="11pt"/>
    </style:style>
    <style:style style:name="P187" style:family="paragraph" style:parent-style-name="Normal"/>
    <style:style style:name="T18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8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87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87_4" style:family="text">
      <style:text-properties fo:font-size="11pt" style:font-size-asian="11pt" style:font-name-complex="Arial" style:font-size-complex="11pt"/>
    </style:style>
    <style:style style:name="T187_5" style:family="text">
      <style:text-properties fo:font-size="11pt" style:font-size-asian="11pt" style:font-name-complex="Arial" style:font-size-complex="11pt" style:font-weight-complex="bold"/>
    </style:style>
    <style:style style:name="T187_6" style:family="text">
      <style:text-properties fo:font-size="11pt" style:font-size-asian="11pt" style:font-name-complex="Arial" style:font-size-complex="11pt" style:font-weight-complex="bold"/>
    </style:style>
    <style:style style:name="T187_7" style:family="text">
      <style:text-properties fo:font-size="11pt" style:font-size-asian="11pt" style:font-name-complex="Arial" style:font-size-complex="11pt" style:font-weight-complex="bold"/>
    </style:style>
    <style:style style:name="T187_8" style:family="text">
      <style:text-properties fo:font-size="11pt" style:font-size-asian="11pt" style:font-name-complex="Arial" style:font-size-complex="11pt" style:font-weight-complex="bold"/>
    </style:style>
    <style:style style:name="T187_9" style:family="text">
      <style:text-properties fo:font-size="11pt" style:font-size-asian="11pt" style:font-name-complex="Arial" style:font-size-complex="11pt" style:font-weight-complex="bold"/>
    </style:style>
    <style:style style:name="T187_10" style:family="text">
      <style:text-properties fo:font-size="11pt" style:font-size-asian="11pt" style:font-name-complex="Arial" style:font-size-complex="11pt"/>
    </style:style>
    <style:style style:name="P188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Table5" style:family="table">
      <style:table-properties table:align="left" style:width="15.903cm" fo:margin-left="0cm"/>
    </style:style>
    <style:style style:name="Column19" style:family="table-column">
      <style:table-column-properties style:column-width="13.243cm"/>
    </style:style>
    <style:style style:name="Column20" style:family="table-column">
      <style:table-column-properties style:column-width="2.66cm"/>
    </style:style>
    <style:style style:name="Row15" style:family="table-row"/>
    <style:style style:name="Cell5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line-height="100%" fo:margin-bottom="0cm"/>
    </style:style>
    <style:style style:name="T18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18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89_3" style:family="text" style:parent-style-name="ui-provider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9_4" style:family="text" style:parent-style-name="ui-provider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89_5" style:family="text" style:parent-style-name="ui-provider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9_6" style:family="text" style:parent-style-name="ui-provider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9_7" style:family="text" style:parent-style-name="ui-provider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9_8" style:family="text" style:parent-style-name="ui-provider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89_9" style:family="text" style:parent-style-name="ui-provider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9_10" style:family="text" style:parent-style-name="ui-provider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9_11" style:family="text" style:parent-style-name="ui-provider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9_12" style:family="text" style:parent-style-name="ui-provider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89_13" style:family="text" style:parent-style-name="ui-provider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9_14" style:family="text" style:parent-style-name="ui-provider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9_15" style:family="text" style:parent-style-name="ui-provider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89_16" style:family="text" style:parent-style-name="ui-provider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189_17" style:family="text" style:parent-style-name="ui-provider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91" style:family="paragraph" style:parent-style-name="Normal">
      <style:paragraph-properties fo:line-height="100%" fo:margin-bottom="0cm"/>
    </style:style>
    <style:style style:name="T191_1" style:family="text" style:parent-style-name="ui-provider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92" style:family="paragraph" style:parent-style-name="Normal">
      <style:paragraph-properties fo:line-height="100%" fo:margin-bottom="0cm"/>
    </style:style>
    <style:style style:name="T192_1" style:family="text" style:parent-style-name="ui-provider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93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94" style:family="paragraph" style:parent-style-name="Normal">
      <style:paragraph-properties fo:line-height="100%" fo:margin-bottom="0cm"/>
    </style:style>
    <style:style style:name="T194_1" style:family="text" style:parent-style-name="ui-provider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95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196" style:family="paragraph" style:parent-style-name="Normal"/>
    <style:style style:name="T196_1" style:family="text">
      <style:text-properties fo:font-size="11pt" style:font-size-asian="11pt" style:font-name-complex="Arial" style:font-size-complex="11pt" fo:font-weight="bold" style:font-weight-asian="bold"/>
    </style:style>
    <style:style style:name="T196_2" style:family="text">
      <style:text-properties fo:font-size="11pt" style:font-size-asian="11pt" style:font-name-complex="Arial" style:font-size-complex="11pt"/>
    </style:style>
    <style:style style:name="T196_3" style:family="text">
      <style:text-properties fo:font-size="11pt" style:font-size-asian="11pt" style:font-name-complex="Arial" style:font-size-complex="11pt"/>
    </style:style>
    <style:style style:name="T196_4" style:family="text">
      <style:text-properties fo:font-size="11pt" style:font-size-asian="11pt" style:font-name-complex="Arial" style:font-size-complex="11pt"/>
    </style:style>
    <style:style style:name="P197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198" style:family="paragraph" style:parent-style-name="Bullets_20__28_normal_29_"/>
    <style:style style:name="T198_1" style:family="text">
      <style:text-properties fo:font-weight="bold" style:font-weight-asian="bold"/>
    </style:style>
    <style:style style:name="T198_2" style:family="text">
      <style:text-properties fo:font-weight="bold" style:font-weight-asian="bold"/>
    </style:style>
    <style:style style:name="T198_3" style:family="text">
      <style:text-properties fo:font-weight="bold" style:font-weight-asian="bold"/>
    </style:style>
    <style:style style:name="T198_4" style:family="text">
      <style:text-properties style:font-weight-complex="bold"/>
    </style:style>
    <style:style style:name="T198_5" style:family="text">
      <style:text-properties style:font-weight-complex="bold"/>
    </style:style>
    <style:style style:name="T198_6" style:family="text"/>
    <style:style style:name="T198_7" style:family="text"/>
    <style:style style:name="T198_8" style:family="text"/>
    <style:style style:name="T198_9" style:family="text"/>
    <style:style style:name="T198_10" style:family="text"/>
    <style:style style:name="T198_11" style:family="text"/>
    <style:style style:name="T198_12" style:family="text"/>
    <style:style style:name="T198_13" style:family="text"/>
    <style:style style:name="T198_14" style:family="text"/>
    <style:style style:name="T198_15" style:family="text"/>
    <style:style style:name="T198_16" style:family="text"/>
    <style:style style:name="P199" style:family="paragraph" style:parent-style-name="Normal"/>
    <style:style style:name="T199_1" style:family="text">
      <style:text-properties fo:font-size="11pt" style:font-size-asian="11pt" style:font-name-complex="Arial" style:font-size-complex="11pt" fo:font-weight="bold" style:font-weight-asian="bold"/>
    </style:style>
    <style:style style:name="T199_2" style:family="text">
      <style:text-properties fo:font-style="italic" style:font-style-asian="italic" fo:font-size="11pt" style:font-size-asian="11pt" style:font-name-complex="Arial" style:font-size-complex="11pt"/>
    </style:style>
    <style:style style:name="P200" style:family="paragraph" style:parent-style-name="Normal">
      <style:text-properties fo:font-size="11pt" style:font-size-asian="11pt" style:font-name-complex="Arial" style:font-size-complex="11pt"/>
    </style:style>
    <style:style style:name="Table6" style:family="table">
      <style:table-properties table:align="left" style:width="15.903cm" fo:margin-left="0cm"/>
    </style:style>
    <style:style style:name="Column21" style:family="table-column">
      <style:table-column-properties style:column-width="4.501cm"/>
    </style:style>
    <style:style style:name="Column22" style:family="table-column">
      <style:table-column-properties style:column-width="5.75cm"/>
    </style:style>
    <style:style style:name="Column23" style:family="table-column">
      <style:table-column-properties style:column-width="5.651cm"/>
    </style:style>
    <style:style style:name="Row16" style:family="table-row">
      <style:table-row-properties style:min-row-height="0.088cm"/>
    </style:style>
    <style:style style:name="Cell61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201" style:family="paragraph" style:parent-style-name="Normal">
      <style:paragraph-properties style:text-autospace="none" fo:line-height="100%" fo:margin-bottom="0cm" fo:margin-right="0.134cm" style:punctuation-wrap="simple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202" style:family="paragraph" style:parent-style-name="Normal">
      <style:paragraph-properties style:text-autospace="none" fo:line-height="100%" fo:margin-bottom="0cm" fo:margin-right="0.134cm" style:punctuation-wrap="simple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62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style:text-autospace="none" fo:line-height="100%" fo:margin-bottom="0cm" fo:margin-right="0.134cm" style:punctuation-wrap="simple"/>
    </style:style>
    <style:style style:name="T20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3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style:text-autospace="none" fo:line-height="100%" fo:margin-bottom="0cm" fo:margin-right="0.134cm" style:punctuation-wrap="simple"/>
    </style:style>
    <style:style style:name="T20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7" style:family="table-row">
      <style:table-row-properties style:min-row-height="0.824cm"/>
    </style:style>
    <style:style style:name="Cell64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style:text-autospace="none" fo:line-height="100%" fo:margin-bottom="0cm" fo:margin-right="0.134cm" style:punctuation-wrap="simple"/>
    </style:style>
    <style:style style:name="T205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05_2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style:text-autospace="none" fo:line-height="100%" fo:margin-bottom="0cm" fo:margin-right="0.173cm" style:punctuation-wrap="simple"/>
    </style:style>
    <style:style style:name="T206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style:text-autospace="none" fo:line-height="100%" fo:margin-bottom="0cm" fo:margin-right="0.173cm" style:punctuation-wrap="simple"/>
    </style:style>
    <style:style style:name="T207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18" style:family="table-row"/>
    <style:style style:name="Cell67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style:text-autospace="none" fo:line-height="100%" fo:margin-bottom="0cm" fo:margin-right="0.134cm" style:punctuation-wrap="simple"/>
    </style:style>
    <style:style style:name="T208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08_2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style:text-autospace="none" fo:line-height="100%" fo:margin-bottom="0cm" fo:margin-right="0.173cm" style:punctuation-wrap="simple"/>
    </style:style>
    <style:style style:name="T209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210" style:family="paragraph" style:parent-style-name="Normal">
      <style:paragraph-properties style:text-autospace="none" fo:line-height="100%" fo:margin-bottom="0cm" fo:margin-right="0.173cm" style:punctuation-wrap="simple"/>
    </style:style>
    <style:style style:name="T210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style:text-autospace="none" fo:line-height="100%" fo:margin-bottom="0cm" fo:margin-right="0.173cm" style:punctuation-wrap="simple"/>
    </style:style>
    <style:style style:name="T211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212" style:family="paragraph" style:parent-style-name="Normal">
      <style:paragraph-properties style:text-autospace="none" fo:line-height="100%" fo:margin-bottom="0cm" fo:margin-right="0.173cm" style:punctuation-wrap="simple"/>
    </style:style>
    <style:style style:name="T212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19" style:family="table-row"/>
    <style:style style:name="Cell70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style:text-autospace="none" fo:line-height="100%" fo:margin-bottom="0cm" fo:margin-right="0.134cm" style:punctuation-wrap="simple"/>
    </style:style>
    <style:style style:name="T213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3_2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style:text-autospace="none" fo:line-height="100%" fo:margin-bottom="0cm" fo:margin-right="0.173cm" style:punctuation-wrap="simple"/>
    </style:style>
    <style:style style:name="T214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215" style:family="paragraph" style:parent-style-name="Normal">
      <style:paragraph-properties style:text-autospace="none" fo:line-height="100%" fo:margin-bottom="0cm" fo:margin-right="0.173cm" style:punctuation-wrap="simple"/>
    </style:style>
    <style:style style:name="T215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style:text-autospace="none" fo:line-height="100%" fo:margin-bottom="0cm" fo:margin-right="0.173cm" style:punctuation-wrap="simple"/>
    </style:style>
    <style:style style:name="T216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217" style:family="paragraph" style:parent-style-name="Normal">
      <style:paragraph-properties style:text-autospace="none" fo:line-height="100%" fo:margin-bottom="0cm" fo:margin-right="0.173cm" style:punctuation-wrap="simple"/>
    </style:style>
    <style:style style:name="T217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20" style:family="table-row"/>
    <style:style style:name="Cell73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style:text-autospace="none" fo:line-height="100%" fo:margin-bottom="0cm" fo:margin-right="0.134cm" style:punctuation-wrap="simple"/>
    </style:style>
    <style:style style:name="T218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8_2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style:text-autospace="none" fo:line-height="100%" fo:margin-bottom="0cm" fo:margin-right="0.173cm" style:punctuation-wrap="simple"/>
    </style:style>
    <style:style style:name="T219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220" style:family="paragraph" style:parent-style-name="Normal">
      <style:paragraph-properties style:text-autospace="none" fo:line-height="100%" fo:margin-bottom="0cm" fo:margin-right="0.173cm" style:punctuation-wrap="simple"/>
    </style:style>
    <style:style style:name="T220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style:text-autospace="none" fo:line-height="100%" fo:margin-bottom="0cm" fo:margin-right="0.173cm" style:punctuation-wrap="simple"/>
    </style:style>
    <style:style style:name="T221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222" style:family="paragraph" style:parent-style-name="Normal">
      <style:paragraph-properties style:text-autospace="none" fo:line-height="100%" fo:margin-bottom="0cm" fo:margin-right="0.173cm" style:punctuation-wrap="simple"/>
    </style:style>
    <style:style style:name="T222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21" style:family="table-row"/>
    <style:style style:name="Cell76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style:text-autospace="none" fo:line-height="100%" fo:margin-bottom="0cm" fo:margin-right="0.134cm" style:punctuation-wrap="simple"/>
    </style:style>
    <style:style style:name="T223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23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23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23_4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style:text-autospace="none" fo:line-height="100%" fo:margin-bottom="0cm" fo:margin-right="0.173cm" style:punctuation-wrap="simple"/>
    </style:style>
    <style:style style:name="T224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225" style:family="paragraph" style:parent-style-name="Normal">
      <style:paragraph-properties style:text-autospace="none" fo:line-height="100%" fo:margin-bottom="0cm" fo:margin-right="0.173cm" style:punctuation-wrap="simple"/>
    </style:style>
    <style:style style:name="T225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style:text-autospace="none" fo:line-height="100%" fo:margin-bottom="0cm" fo:margin-right="0.173cm" style:punctuation-wrap="simple"/>
    </style:style>
    <style:style style:name="T226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227" style:family="paragraph" style:parent-style-name="Normal">
      <style:paragraph-properties style:text-autospace="none" fo:line-height="100%" fo:margin-bottom="0cm" fo:margin-right="0.173cm" style:punctuation-wrap="simple"/>
    </style:style>
    <style:style style:name="T227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22" style:family="table-row"/>
    <style:style style:name="Cell79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style:text-autospace="none" fo:line-height="100%" fo:margin-bottom="0cm" fo:margin-right="0.134cm" style:punctuation-wrap="simple"/>
    </style:style>
    <style:style style:name="T228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28_2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style:text-autospace="none" fo:line-height="100%" fo:margin-bottom="0cm" fo:margin-right="0.173cm" style:punctuation-wrap="simple"/>
    </style:style>
    <style:style style:name="T229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230" style:family="paragraph" style:parent-style-name="Normal">
      <style:paragraph-properties style:text-autospace="none" fo:line-height="100%" fo:margin-bottom="0cm" fo:margin-right="0.173cm" style:punctuation-wrap="simple"/>
    </style:style>
    <style:style style:name="T230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style:text-autospace="none" fo:line-height="100%" fo:margin-bottom="0cm" fo:margin-right="0.173cm" style:punctuation-wrap="simple"/>
    </style:style>
    <style:style style:name="T231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232" style:family="paragraph" style:parent-style-name="Normal">
      <style:paragraph-properties style:text-autospace="none" fo:line-height="100%" fo:margin-bottom="0cm" fo:margin-right="0.173cm" style:punctuation-wrap="simple"/>
    </style:style>
    <style:style style:name="T232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23" style:family="table-row">
      <style:table-row-properties style:min-row-height="1.325cm"/>
    </style:style>
    <style:style style:name="Cell82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style:text-autospace="none" fo:line-height="100%" fo:margin-bottom="0cm" fo:margin-right="0.134cm" style:punctuation-wrap="simple"/>
    </style:style>
    <style:style style:name="T233_1" style:family="text">
      <style:text-properties fo:letter-spacing="-0.004cm"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3_2" style:family="text">
      <style:text-properties fo:letter-spacing="-0.004cm"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style:text-autospace="none" fo:line-height="100%" fo:margin-bottom="0cm" fo:margin-right="0.173cm" style:punctuation-wrap="simple"/>
    </style:style>
    <style:style style:name="T234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4_2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P235" style:family="paragraph" style:parent-style-name="Normal">
      <style:paragraph-properties style:text-autospace="none" fo:line-height="100%" fo:margin-bottom="0cm" fo:margin-right="0.173cm" style:punctuation-wrap="simple"/>
    </style:style>
    <style:style style:name="T235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5_2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35_3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5_4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35_5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5_6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style:text-autospace="none" fo:line-height="100%" fo:margin-bottom="0cm" fo:margin-right="0.173cm" style:punctuation-wrap="simple"/>
    </style:style>
    <style:style style:name="T236_1" style:family="text">
      <style:text-properties fo:letter-spacing="-0.004cm" fo:color="#00b05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6_2" style:family="text">
      <style:text-properties fo:letter-spacing="-0.004cm" fo:color="#00b05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37" style:family="paragraph" style:parent-style-name="Normal">
      <style:paragraph-properties style:text-autospace="none" fo:line-height="100%" fo:margin-bottom="0cm" fo:margin-right="0.173cm" style:punctuation-wrap="simple"/>
    </style:style>
    <style:style style:name="T237_1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37_2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37_3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37_4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37_5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37_6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37_7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37_8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37_9" style:family="text">
      <style:text-properties fo:letter-spacing="-0.004cm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T237_10" style:family="text">
      <style:text-properties fo:letter-spacing="-0.004cm"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7_11" style:family="text">
      <style:text-properties fo:letter-spacing="-0.004cm"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7_12" style:family="text">
      <style:text-properties fo:letter-spacing="-0.004cm"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/>
    </style:style>
    <style:style style:name="T237_13" style:family="text">
      <style:text-properties fo:letter-spacing="-0.004cm"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7_14" style:family="text">
      <style:text-properties fo:letter-spacing="-0.004cm"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/>
    </style:style>
    <style:style style:name="T237_15" style:family="text">
      <style:text-properties fo:letter-spacing="-0.004cm"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7_16" style:family="text">
      <style:text-properties fo:letter-spacing="-0.004cm"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/>
    </style:style>
    <style:style style:name="T237_17" style:family="text" style:parent-style-name="Normal">
      <style:text-properties fo:letter-spacing="-0.004cm" fo:font-size="10pt" style:font-name-asian="游明朝" style:font-size-asian="10pt" style:font-name-complex="Arial" style:font-size-complex="10pt"/>
    </style:style>
    <style:style style:name="P238" style:family="paragraph" style:parent-style-name="Footnote_20_text"/>
    <style:style style:name="T238_1" style:family="text">
      <style:text-properties style:font-name="Arial" fo:font-size="9pt" style:font-size-asian="9pt" style:font-name-complex="Arial" style:font-size-complex="9pt"/>
    </style:style>
    <style:style style:name="T238_2" style:family="text">
      <style:text-properties style:font-name="Arial" fo:font-size="9pt" style:font-size-asian="9pt" style:font-name-complex="Arial" style:font-size-complex="9pt"/>
    </style:style>
    <style:style style:name="T238_3" style:family="text">
      <style:text-properties style:font-name="Arial" fo:font-size="9pt" style:font-size-asian="9pt" style:font-name-complex="Arial" style:font-size-complex="9pt"/>
    </style:style>
    <style:style style:name="T238_4" style:family="text">
      <style:text-properties style:font-name="Arial" fo:font-size="9pt" style:font-size-asian="9pt" style:font-name-complex="Arial" style:font-size-complex="9pt"/>
    </style:style>
    <style:style style:name="T238_5" style:family="text">
      <style:text-properties style:font-name="Arial" fo:font-size="9pt" style:font-size-asian="9pt" style:font-name-complex="Arial" style:font-size-complex="9pt"/>
    </style:style>
    <style:style style:name="T238_6" style:family="text">
      <style:text-properties style:font-name="Arial" fo:font-size="9pt" style:font-size-asian="9pt" style:font-name-complex="Arial" style:font-size-complex="9pt"/>
    </style:style>
    <style:style style:name="T238_7" style:family="text">
      <style:text-properties style:font-name="Arial" fo:font-size="9pt" style:font-size-asian="9pt" style:font-name-complex="Arial" style:font-size-complex="9pt"/>
    </style:style>
    <style:style style:name="T238_8" style:family="text">
      <style:text-properties style:font-name="Arial" fo:font-size="9pt" style:font-size-asian="9pt" style:font-name-complex="Arial" style:font-size-complex="9pt"/>
    </style:style>
    <style:style style:name="T238_9" style:family="text">
      <style:text-properties style:font-name="Arial" fo:font-size="9pt" style:font-size-asian="9pt" style:font-name-complex="Arial" style:font-size-complex="9pt"/>
    </style:style>
    <style:style style:name="T238_10" style:family="text">
      <style:text-properties style:font-name="Arial" fo:font-size="9pt" style:font-size-asian="9pt" style:font-name-complex="Arial" style:font-size-complex="9pt"/>
    </style:style>
    <style:style style:name="T238_11" style:family="text">
      <style:text-properties style:font-name="Arial" fo:font-size="9pt" style:font-size-asian="9pt" style:font-name-complex="Arial" style:font-size-complex="9pt"/>
    </style:style>
    <style:style style:name="T238_12" style:family="text">
      <style:text-properties style:font-name="Arial" fo:font-size="9pt" style:font-size-asian="9pt" style:font-name-complex="Arial" style:font-size-complex="9pt"/>
    </style:style>
    <style:style style:name="T238_13" style:family="text">
      <style:text-properties style:font-name="Arial" fo:font-size="9pt" style:font-size-asian="9pt" style:font-name-complex="Arial" style:font-size-complex="9pt"/>
    </style:style>
    <style:style style:name="T238_14" style:family="text">
      <style:text-properties style:font-name="Arial" fo:font-size="9pt" style:font-size-asian="9pt" style:font-name-complex="Arial" style:font-size-complex="9pt"/>
    </style:style>
    <style:style style:name="T238_15" style:family="text">
      <style:text-properties style:font-name="Arial" fo:font-size="9pt" style:font-size-asian="9pt" style:font-name-complex="Arial" style:font-size-complex="9pt"/>
    </style:style>
    <style:style style:name="T238_16" style:family="text">
      <style:text-properties style:font-name="Arial" fo:font-size="9pt" style:font-size-asian="9pt" style:font-name-complex="Arial" style:font-size-complex="9pt"/>
    </style:style>
    <style:style style:name="T238_17" style:family="text">
      <style:text-properties style:font-name="Arial" fo:font-size="9pt" style:font-size-asian="9pt" style:font-name-complex="Arial" style:font-size-complex="9pt"/>
    </style:style>
    <style:style style:name="T238_18" style:family="text">
      <style:text-properties style:font-name="Arial" fo:font-size="9pt" style:font-size-asian="9pt" style:font-name-complex="Arial" style:font-size-complex="9pt"/>
    </style:style>
    <style:style style:name="T238_19" style:family="text">
      <style:text-properties style:font-name="Arial" fo:font-size="9pt" style:font-size-asian="9pt" style:font-name-complex="Arial" style:font-size-complex="9pt"/>
    </style:style>
    <style:style style:name="T238_20" style:family="text">
      <style:text-properties style:font-name="Arial" fo:font-size="9pt" style:font-size-asian="9pt" style:font-name-complex="Arial" style:font-size-complex="9pt"/>
    </style:style>
    <style:style style:name="T238_21" style:family="text">
      <style:text-properties style:font-name="Arial" fo:font-size="9pt" style:font-size-asian="9pt" style:font-name-complex="Arial" style:font-size-complex="9pt"/>
    </style:style>
    <style:style style:name="T238_22" style:family="text">
      <style:text-properties style:font-name="Arial" fo:font-size="9pt" style:font-size-asian="9pt" style:font-name-complex="Arial" style:font-size-complex="9pt"/>
    </style:style>
    <style:style style:name="T238_23" style:family="text">
      <style:text-properties style:font-name="Arial" fo:font-size="9pt" style:font-size-asian="9pt" style:font-name-complex="Arial" style:font-size-complex="9pt"/>
    </style:style>
    <style:style style:name="T238_24" style:family="text">
      <style:text-properties style:font-name="Arial" fo:font-size="9pt" style:font-size-asian="9pt" style:font-name-complex="Arial" style:font-size-complex="9pt"/>
    </style:style>
    <style:style style:name="T238_25" style:family="text">
      <style:text-properties style:font-name="Arial" fo:font-size="9pt" style:font-size-asian="9pt" style:font-name-complex="Arial" style:font-size-complex="9pt"/>
    </style:style>
    <style:style style:name="T238_26" style:family="text">
      <style:text-properties style:font-name="Arial" fo:font-size="9pt" style:font-size-asian="9pt" style:font-name-complex="Arial" style:font-size-complex="9pt"/>
    </style:style>
    <style:style style:name="T238_27" style:family="text">
      <style:text-properties style:font-name="Arial" fo:font-size="9pt" style:font-size-asian="9pt" style:font-name-complex="Arial" style:font-size-complex="9pt"/>
    </style:style>
    <style:style style:name="T238_28" style:family="text">
      <style:text-properties style:font-name="Arial" fo:font-size="9pt" style:font-size-asian="9pt" style:font-name-complex="Arial" style:font-size-complex="9pt"/>
    </style:style>
    <style:style style:name="T238_29" style:family="text">
      <style:text-properties style:font-name="Arial" fo:font-size="9pt" style:font-size-asian="9pt" style:font-name-complex="Arial" style:font-size-complex="9pt"/>
    </style:style>
    <style:style style:name="T238_30" style:family="text">
      <style:text-properties style:font-name="Arial" fo:font-size="9pt" style:font-size-asian="9pt" style:font-name-complex="Arial" style:font-size-complex="9pt"/>
    </style:style>
    <style:style style:name="T238_31" style:family="text">
      <style:text-properties style:font-name="Arial" fo:font-size="9pt" style:font-size-asian="9pt" style:font-name-complex="Arial" style:font-size-complex="9pt"/>
    </style:style>
    <style:style style:name="T238_32" style:family="text">
      <style:text-properties style:font-name="Arial" fo:font-size="9pt" style:font-size-asian="9pt" style:font-name-complex="Arial" style:font-size-complex="9pt"/>
    </style:style>
    <style:style style:name="T238_33" style:family="text">
      <style:text-properties style:font-name="Arial" fo:font-size="9pt" style:font-size-asian="9pt" style:font-name-complex="Arial" style:font-size-complex="9pt"/>
    </style:style>
    <style:style style:name="T238_34" style:family="text">
      <style:text-properties style:font-name="Arial" fo:font-size="9pt" style:font-size-asian="9pt" style:font-name-complex="Arial" style:font-size-complex="9pt"/>
    </style:style>
    <style:style style:name="T238_35" style:family="text">
      <style:text-properties style:font-name="Arial" fo:font-size="9pt" style:font-size-asian="9pt" style:font-name-complex="Arial" style:font-size-complex="9pt"/>
    </style:style>
    <style:style style:name="T238_36" style:family="text">
      <style:text-properties style:font-name="Arial" fo:font-size="9pt" style:font-size-asian="9pt" style:font-name-complex="Arial" style:font-size-complex="9pt"/>
    </style:style>
    <style:style style:name="T238_37" style:family="text">
      <style:text-properties style:font-name="Arial" fo:font-size="9pt" style:font-size-asian="9pt" style:font-name-complex="Arial" style:font-size-complex="9pt"/>
    </style:style>
    <style:style style:name="T238_38" style:family="text">
      <style:text-properties style:font-name="Arial" fo:font-size="9pt" style:font-size-asian="9pt" style:font-name-complex="Arial" style:font-size-complex="9pt"/>
    </style:style>
    <style:style style:name="T238_39" style:family="text">
      <style:text-properties style:font-name="Arial" fo:font-size="9pt" style:font-size-asian="9pt" style:font-name-complex="Arial" style:font-size-complex="9pt"/>
    </style:style>
    <style:style style:name="T238_40" style:family="text">
      <style:text-properties style:font-name="Arial" fo:font-size="9pt" style:font-size-asian="9pt" style:font-name-complex="Arial" style:font-size-complex="9pt"/>
    </style:style>
    <style:style style:name="T238_41" style:family="text">
      <style:text-properties style:font-name="Arial" fo:font-size="9pt" style:font-size-asian="9pt" style:font-name-complex="Arial" style:font-size-complex="9pt"/>
    </style:style>
    <style:style style:name="T238_42" style:family="text">
      <style:text-properties style:font-name="Arial" fo:font-size="9pt" style:font-size-asian="9pt" style:font-name-complex="Arial" style:font-size-complex="9pt"/>
    </style:style>
    <style:style style:name="T238_43" style:family="text">
      <style:text-properties style:font-name="Arial" fo:font-size="9pt" style:font-size-asian="9pt" style:font-name-complex="Arial" style:font-size-complex="9pt"/>
    </style:style>
    <style:style style:name="P239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40" style:family="paragraph" style:parent-style-name="Normal"/>
    <style:style style:name="T24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40_2" style:family="text">
      <style:text-properties fo:font-size="11pt" style:font-size-asian="11pt" style:font-name-complex="Arial" style:font-size-complex="11pt"/>
    </style:style>
    <style:style style:name="T240_3" style:family="text">
      <style:text-properties fo:font-size="11pt" style:font-size-asian="11pt" style:font-name-complex="Arial" style:font-size-complex="11pt"/>
    </style:style>
    <style:style style:name="T240_4" style:family="text">
      <style:text-properties fo:font-size="11pt" style:font-size-asian="11pt" style:font-name-complex="Arial" style:font-size-complex="11pt"/>
    </style:style>
    <style:style style:name="T240_5" style:family="text">
      <style:text-properties fo:font-size="11pt" style:font-size-asian="11pt" style:font-name-complex="Arial" style:font-size-complex="11pt"/>
    </style:style>
    <style:style style:name="T240_6" style:family="text">
      <style:text-properties fo:font-size="11pt" style:font-size-asian="11pt" style:font-name-complex="Arial" style:font-size-complex="11pt"/>
    </style:style>
    <style:style style:name="T240_7" style:family="text">
      <style:text-properties fo:font-size="11pt" style:font-size-asian="11pt" style:font-name-complex="Arial" style:font-size-complex="11pt"/>
    </style:style>
    <style:style style:name="T240_8" style:family="text">
      <style:text-properties fo:font-size="11pt" style:font-size-asian="11pt" style:font-name-complex="Arial" style:font-size-complex="11pt"/>
    </style:style>
    <style:style style:name="T240_9" style:family="text">
      <style:text-properties fo:font-size="11pt" style:font-size-asian="11pt" style:font-name-complex="Arial" style:font-size-complex="11pt"/>
    </style:style>
    <style:style style:name="T240_10" style:family="text">
      <style:text-properties fo:font-size="11pt" style:font-size-asian="11pt" style:font-name-complex="Arial" style:font-size-complex="11pt"/>
    </style:style>
    <style:style style:name="T240_11" style:family="text">
      <style:text-properties fo:font-size="11pt" style:font-size-asian="11pt" style:font-name-complex="Arial" style:font-size-complex="11pt"/>
    </style:style>
    <style:style style:name="T240_12" style:family="text">
      <style:text-properties fo:font-size="11pt" style:font-size-asian="11pt" style:font-name-complex="Arial" style:font-size-complex="11pt"/>
    </style:style>
    <style:style style:name="T240_13" style:family="text">
      <style:text-properties fo:font-size="11pt" style:font-size-asian="11pt" style:font-name-complex="Arial" style:font-size-complex="11pt"/>
    </style:style>
    <style:style style:name="T240_14" style:family="text">
      <style:text-properties fo:font-size="11pt" style:font-size-asian="11pt" style:font-name-complex="Arial" style:font-size-complex="11pt"/>
    </style:style>
    <style:style style:name="T240_15" style:family="text">
      <style:text-properties fo:font-size="11pt" style:font-size-asian="11pt" style:font-name-complex="Arial" style:font-size-complex="11pt"/>
    </style:style>
    <style:style style:name="T240_16" style:family="text">
      <style:text-properties fo:font-size="11pt" style:font-size-asian="11pt" style:font-name-complex="Arial" style:font-size-complex="11pt"/>
    </style:style>
    <style:style style:name="T240_17" style:family="text">
      <style:text-properties fo:font-size="11pt" style:font-size-asian="11pt" style:font-name-complex="Arial" style:font-size-complex="11pt"/>
    </style:style>
    <style:style style:name="T240_18" style:family="text">
      <style:text-properties fo:font-size="11pt" style:font-size-asian="11pt" style:font-name-complex="Arial" style:font-size-complex="11pt"/>
    </style:style>
    <style:style style:name="T240_19" style:family="text">
      <style:text-properties fo:font-size="11pt" style:font-size-asian="11pt" style:font-name-complex="Arial" style:font-size-complex="11pt"/>
    </style:style>
    <style:style style:name="T240_20" style:family="text">
      <style:text-properties fo:font-size="11pt" style:font-size-asian="11pt" style:font-name-complex="Arial" style:font-size-complex="11pt"/>
    </style:style>
    <style:style style:name="P241" style:family="paragraph" style:parent-style-name="Normal">
      <style:text-properties fo:font-size="11pt" style:font-size-asian="11pt" style:font-name-complex="Arial" style:font-size-complex="11pt"/>
    </style:style>
    <style:style style:name="P242" style:family="paragraph" style:parent-style-name="Normal"/>
    <style:style style:name="T242_1" style:family="text">
      <style:text-properties fo:font-size="11pt" style:font-size-asian="11pt" style:font-name-complex="Arial" style:font-size-complex="11pt"/>
    </style:style>
    <style:style style:name="T242_2" style:family="text">
      <style:text-properties fo:font-size="11pt" style:font-size-asian="11pt" style:font-name-complex="Arial" style:font-size-complex="11pt"/>
    </style:style>
    <style:style style:name="T242_3" style:family="text">
      <style:text-properties fo:font-size="11pt" style:font-size-asian="11pt" style:font-name-complex="Arial" style:font-size-complex="11pt"/>
    </style:style>
    <style:style style:name="T242_4" style:family="text">
      <style:text-properties fo:font-size="11pt" style:font-size-asian="11pt" style:font-name-complex="Arial" style:font-size-complex="11pt"/>
    </style:style>
    <style:style style:name="T242_5" style:family="text">
      <style:text-properties fo:font-size="11pt" style:font-size-asian="11pt" style:font-name-complex="Arial" style:font-size-complex="11pt"/>
    </style:style>
    <style:style style:name="T242_6" style:family="text">
      <style:text-properties fo:font-size="11pt" style:font-size-asian="11pt" style:font-name-complex="Arial" style:font-size-complex="11pt"/>
    </style:style>
    <style:style style:name="T242_7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242_8" style:family="text">
      <style:text-properties fo:font-size="11pt" style:font-size-asian="11pt" style:font-name-complex="Arial" style:font-size-complex="11pt"/>
    </style:style>
    <style:style style:name="T242_9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242_10" style:family="text">
      <style:text-properties fo:font-size="11pt" style:font-size-asian="11pt" style:font-name-complex="Arial" style:font-size-complex="11pt"/>
    </style:style>
    <style:style style:name="T242_11" style:family="text" style:parent-style-name="Normal">
      <style:text-properties fo:font-size="11pt" style:font-size-asian="11pt" style:font-name-complex="Arial" style:font-size-complex="11pt"/>
    </style:style>
    <style:style style:name="P243" style:family="paragraph" style:parent-style-name="Footnote_20_text"/>
    <style:style style:name="T243_1" style:family="text">
      <style:text-properties style:font-name="Arial" fo:font-size="9pt" style:font-size-asian="9pt" style:font-name-complex="Arial" style:font-size-complex="9pt"/>
    </style:style>
    <style:style style:name="T243_2" style:family="text">
      <style:text-properties fo:font-style="italic" style:font-style-asian="italic" style:font-style-complex="italic" style:font-name="Arial" fo:font-size="9pt" style:font-size-asian="9pt" style:font-name-complex="Arial" style:font-size-complex="9pt"/>
    </style:style>
    <style:style style:name="T243_3" style:family="text">
      <style:text-properties style:font-name="Arial" fo:font-size="9pt" style:font-size-asian="9pt" style:font-name-complex="Arial" style:font-size-complex="9pt"/>
    </style:style>
    <style:style style:name="T243_4" style:family="text">
      <style:text-properties fo:font-style="italic" style:font-style-asian="italic" style:font-style-complex="italic" style:font-name="Arial" fo:font-size="9pt" style:font-size-asian="9pt" style:font-name-complex="Arial" style:font-size-complex="9pt"/>
    </style:style>
    <style:style style:name="T243_5" style:family="text">
      <style:text-properties style:font-name="Arial" fo:font-size="9pt" style:font-size-asian="9pt" style:font-name-complex="Arial" style:font-size-complex="9pt"/>
    </style:style>
    <style:style style:name="T243_6" style:family="text">
      <style:text-properties fo:font-size="11pt" style:font-size-asian="11pt" style:font-name-complex="Arial" style:font-size-complex="11pt" fo:font-weight="bold" style:font-weight-asian="bold"/>
    </style:style>
    <style:style style:name="T243_7" style:family="text">
      <style:text-properties fo:font-size="11pt" style:font-size-asian="11pt" style:font-name-complex="Arial" style:font-size-complex="11pt"/>
    </style:style>
    <style:style style:name="T243_8" style:family="text">
      <style:text-properties fo:font-size="11pt" style:font-size-asian="11pt" style:font-name-complex="Arial" style:font-size-complex="11pt" fo:language-asian="en" fo:country-asian="GB"/>
    </style:style>
    <style:style style:name="T243_9" style:family="text">
      <style:text-properties fo:font-size="11pt" style:font-size-asian="11pt" style:font-name-complex="Arial" style:font-size-complex="11pt" fo:language-asian="en" fo:country-asian="GB"/>
    </style:style>
    <style:style style:name="T243_10" style:family="text">
      <style:text-properties fo:font-size="11pt" style:font-size-asian="11pt" style:font-name-complex="Arial" style:font-size-complex="11pt" fo:language-asian="en" fo:country-asian="GB"/>
    </style:style>
    <style:style style:name="T243_11" style:family="text">
      <style:text-properties fo:font-size="11pt" style:font-size-asian="11pt" style:font-name-complex="Arial" style:font-size-complex="11pt" fo:language-asian="en" fo:country-asian="GB"/>
    </style:style>
    <style:style style:name="T243_12" style:family="text">
      <style:text-properties fo:font-size="11pt" style:font-size-asian="11pt" style:font-name-complex="Arial" style:font-size-complex="11pt" fo:language-asian="en" fo:country-asian="GB"/>
    </style:style>
    <style:style style:name="P244" style:family="paragraph" style:parent-style-name="Normal">
      <style:text-properties fo:font-size="11pt" style:font-size-asian="11pt" style:font-name-complex="Arial" style:font-size-complex="11pt" fo:language-asian="en" fo:country-asian="GB"/>
    </style:style>
    <style:style style:name="P245" style:family="paragraph" style:parent-style-name="Normal"/>
    <style:style style:name="T245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245_2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245_3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246" style:family="paragraph" style:parent-style-name="List_20_Paragraph">
      <style:paragraph-properties fo:margin-bottom="0cm" fo:margin-left="0cm"/>
      <style:text-properties fo:font-size="11pt" style:font-size-asian="11pt" style:font-name-complex="Arial" style:font-size-complex="11pt" style:font-weight-complex="bold"/>
    </style:style>
    <style:style style:name="P247" style:family="paragraph" style:parent-style-name="Bullets_20__28_normal_29_"/>
    <style:style style:name="T247_1" style:family="text">
      <style:text-properties fo:font-weight="bold" style:font-weight-asian="bold" style:font-weight-complex="bold"/>
    </style:style>
    <style:style style:name="T247_2" style:family="text">
      <style:text-properties fo:font-weight="bold" style:font-weight-asian="bold" style:font-weight-complex="bold"/>
    </style:style>
    <style:style style:name="T247_3" style:family="text">
      <style:text-properties fo:font-weight="bold" style:font-weight-asian="bold" style:font-weight-complex="bold"/>
    </style:style>
    <style:style style:name="T247_4" style:family="text">
      <style:text-properties fo:font-weight="bold" style:font-weight-asian="bold" style:font-weight-complex="bold"/>
    </style:style>
    <style:style style:name="T247_5" style:family="text">
      <style:text-properties fo:font-weight="bold" style:font-weight-asian="bold" style:font-weight-complex="bold"/>
    </style:style>
    <style:style style:name="T247_6" style:family="text">
      <style:text-properties fo:font-weight="bold" style:font-weight-asian="bold" style:font-weight-complex="bold"/>
    </style:style>
    <style:style style:name="T247_7" style:family="text">
      <style:text-properties fo:font-weight="bold" style:font-weight-asian="bold" style:font-weight-complex="bold"/>
    </style:style>
    <style:style style:name="T247_8" style:family="text"/>
    <style:style style:name="T247_9" style:family="text"/>
    <style:style style:name="T247_10" style:family="text"/>
    <style:style style:name="T247_11" style:family="text"/>
    <style:style style:name="T247_12" style:family="text"/>
    <style:style style:name="T247_13" style:family="text" style:parent-style-name="Internet_20_link"/>
    <style:style style:name="T247_14" style:family="text"/>
    <style:style style:name="T247_15" style:family="text"/>
    <style:style style:name="T247_16" style:family="text"/>
    <style:style style:name="T247_17" style:family="text"/>
    <style:style style:name="T247_18" style:family="text"/>
    <style:style style:name="T247_19" style:family="text"/>
    <style:style style:name="T247_20" style:family="text"/>
    <style:style style:name="T247_21" style:family="text"/>
    <style:style style:name="T247_22" style:family="text"/>
    <style:style style:name="T247_23" style:family="text"/>
    <style:style style:name="T247_24" style:family="text"/>
    <style:style style:name="T247_25" style:family="text"/>
    <style:style style:name="T247_26" style:family="text"/>
    <style:style style:name="T247_27" style:family="text"/>
    <style:style style:name="T247_28" style:family="text"/>
    <style:style style:name="T247_29" style:family="text"/>
    <style:style style:name="T247_30" style:family="text"/>
    <style:style style:name="T247_31" style:family="text"/>
    <style:style style:name="T247_32" style:family="text"/>
    <style:style style:name="T247_33" style:family="text"/>
    <style:style style:name="T247_34" style:family="text"/>
    <style:style style:name="T247_35" style:family="text"/>
    <style:style style:name="T247_36" style:family="text"/>
    <style:style style:name="T247_37" style:family="text"/>
    <style:style style:name="T247_38" style:family="text"/>
    <style:style style:name="T247_39" style:family="text"/>
    <style:style style:name="T247_40" style:family="text"/>
    <style:style style:name="T247_41" style:family="text"/>
    <style:style style:name="T247_42" style:family="text"/>
    <style:style style:name="T247_43" style:family="text"/>
    <style:style style:name="T247_44" style:family="text"/>
    <style:style style:name="T247_45" style:family="text"/>
    <style:style style:name="T247_46" style:family="text"/>
    <style:style style:name="T247_47" style:family="text"/>
    <style:style style:name="T247_48" style:family="text"/>
    <style:style style:name="T247_49" style:family="text"/>
    <style:style style:name="P248" style:family="paragraph" style:parent-style-name="Bullets_20__28_normal_29_">
      <style:paragraph-properties fo:margin-left="0.635cm"/>
    </style:style>
    <style:style style:name="P249" style:family="paragraph" style:parent-style-name="Bullets_20__28_normal_29_"/>
    <style:style style:name="T249_1" style:family="text">
      <style:text-properties fo:font-weight="bold" style:font-weight-asian="bold" style:font-weight-complex="bold"/>
    </style:style>
    <style:style style:name="T249_2" style:family="text">
      <style:text-properties fo:font-weight="bold" style:font-weight-asian="bold" style:font-weight-complex="bold"/>
    </style:style>
    <style:style style:name="T249_3" style:family="text">
      <style:text-properties fo:font-weight="bold" style:font-weight-asian="bold" style:font-weight-complex="bold"/>
    </style:style>
    <style:style style:name="T249_4" style:family="text">
      <style:text-properties fo:font-weight="bold" style:font-weight-asian="bold" style:font-weight-complex="bold"/>
    </style:style>
    <style:style style:name="T249_5" style:family="text">
      <style:text-properties fo:font-weight="bold" style:font-weight-asian="bold" style:font-weight-complex="bold"/>
    </style:style>
    <style:style style:name="T249_6" style:family="text">
      <style:text-properties fo:font-weight="bold" style:font-weight-asian="bold" style:font-weight-complex="bold"/>
    </style:style>
    <style:style style:name="T249_7" style:family="text">
      <style:text-properties fo:font-weight="bold" style:font-weight-asian="bold" style:font-weight-complex="bold"/>
    </style:style>
    <style:style style:name="T249_8" style:family="text">
      <style:text-properties fo:font-weight="bold" style:font-weight-asian="bold" style:font-weight-complex="bold"/>
    </style:style>
    <style:style style:name="T249_9" style:family="text"/>
    <style:style style:name="T249_10" style:family="text"/>
    <style:style style:name="T249_11" style:family="text"/>
    <style:style style:name="T249_12" style:family="text"/>
    <style:style style:name="T249_13" style:family="text"/>
    <style:style style:name="T249_14" style:family="text" style:parent-style-name="Internet_20_link"/>
    <style:style style:name="T249_15" style:family="text" style:parent-style-name="Internet_20_link"/>
    <style:style style:name="T249_16" style:family="text">
      <style:text-properties style:font-name-asian="游明朝"/>
    </style:style>
    <style:style style:name="T249_17" style:family="text"/>
    <style:style style:name="T249_18" style:family="text"/>
    <style:style style:name="T249_19" style:family="text"/>
    <style:style style:name="T249_20" style:family="text"/>
    <style:style style:name="T249_21" style:family="text"/>
    <style:style style:name="T249_22" style:family="text"/>
    <style:style style:name="T249_23" style:family="text"/>
    <style:style style:name="T249_24" style:family="text"/>
    <style:style style:name="T249_25" style:family="text"/>
    <style:style style:name="T249_26" style:family="text"/>
    <style:style style:name="T249_27" style:family="text"/>
    <style:style style:name="T249_28" style:family="text"/>
    <style:style style:name="T249_29" style:family="text"/>
    <style:style style:name="T249_30" style:family="text"/>
    <style:style style:name="T249_31" style:family="text"/>
    <style:style style:name="P250" style:family="paragraph" style:parent-style-name="Bullets_20__28_normal_29_">
      <style:paragraph-properties fo:text-indent="-0.635cm" fo:margin-left="0.635cm"/>
      <style:text-properties fo:font-weight="bold" style:font-weight-asian="bold" style:font-weight-complex="bold"/>
    </style:style>
    <style:style style:name="P251" style:family="paragraph" style:parent-style-name="Bullets_20__28_normal_29_"/>
    <style:style style:name="T251_1" style:family="text">
      <style:text-properties fo:font-weight="bold" style:font-weight-asian="bold" style:font-weight-complex="bold"/>
    </style:style>
    <style:style style:name="T251_2" style:family="text">
      <style:text-properties fo:font-weight="bold" style:font-weight-asian="bold" style:font-weight-complex="bold"/>
    </style:style>
    <style:style style:name="T251_3" style:family="text">
      <style:text-properties fo:font-weight="bold" style:font-weight-asian="bold" style:font-weight-complex="bold"/>
    </style:style>
    <style:style style:name="T251_4" style:family="text">
      <style:text-properties fo:font-weight="bold" style:font-weight-asian="bold" style:font-weight-complex="bold"/>
    </style:style>
    <style:style style:name="T251_5" style:family="text">
      <style:text-properties fo:font-weight="bold" style:font-weight-asian="bold" style:font-weight-complex="bold"/>
    </style:style>
    <style:style style:name="T251_6" style:family="text">
      <style:text-properties fo:font-weight="bold" style:font-weight-asian="bold" style:font-weight-complex="bold"/>
    </style:style>
    <style:style style:name="T251_7" style:family="text"/>
    <style:style style:name="T251_8" style:family="text"/>
    <style:style style:name="T251_9" style:family="text"/>
    <style:style style:name="T251_10" style:family="text" style:parent-style-name="Internet_20_link"/>
    <style:style style:name="T251_11" style:family="text"/>
    <style:style style:name="T251_12" style:family="text"/>
    <style:style style:name="T251_13" style:family="text"/>
    <style:style style:name="T251_14" style:family="text" style:parent-style-name="Internet_20_link"/>
    <style:style style:name="T251_15" style:family="text"/>
    <style:style style:name="T251_16" style:family="text"/>
    <style:style style:name="T251_17" style:family="text"/>
    <style:style style:name="T251_18" style:family="text" style:parent-style-name="Internet_20_link"/>
    <style:style style:name="T251_19" style:family="text"/>
    <style:style style:name="T251_20" style:family="text"/>
    <style:style style:name="T251_21" style:family="text"/>
    <style:style style:name="T251_22" style:family="text"/>
    <style:style style:name="T251_23" style:family="text"/>
    <style:style style:name="T251_24" style:family="text"/>
    <style:style style:name="T251_25" style:family="text"/>
    <style:style style:name="T251_26" style:family="text"/>
    <style:style style:name="T251_27" style:family="text"/>
    <style:style style:name="T251_28" style:family="text"/>
    <style:style style:name="T251_29" style:family="text"/>
    <style:style style:name="T251_30" style:family="text"/>
    <style:style style:name="T251_31" style:family="text"/>
    <style:style style:name="T251_32" style:family="text"/>
    <style:style style:name="T251_33" style:family="text"/>
    <style:style style:name="T251_34" style:family="text"/>
    <style:style style:name="T251_35" style:family="text"/>
    <style:style style:name="T251_36" style:family="text"/>
    <style:style style:name="T251_37" style:family="text"/>
    <style:style style:name="T251_38" style:family="text"/>
    <style:style style:name="T251_39" style:family="text"/>
    <style:style style:name="T251_40" style:family="text"/>
    <style:style style:name="T251_41" style:family="text"/>
    <style:style style:name="T251_42" style:family="text"/>
    <style:style style:name="T251_43" style:family="text"/>
    <style:style style:name="T251_44" style:family="text"/>
    <style:style style:name="T251_45" style:family="text"/>
    <style:style style:name="T251_46" style:family="text"/>
    <style:style style:name="P252" style:family="paragraph" style:parent-style-name="Bullets_20__28_normal_29_">
      <style:paragraph-properties fo:margin-left="0.635cm"/>
    </style:style>
    <style:style style:name="P253" style:family="paragraph" style:parent-style-name="Bullets_20__28_normal_29_"/>
    <style:style style:name="T253_1" style:family="text">
      <style:text-properties fo:font-weight="bold" style:font-weight-asian="bold" style:font-weight-complex="bold"/>
    </style:style>
    <style:style style:name="T253_2" style:family="text">
      <style:text-properties fo:font-weight="bold" style:font-weight-asian="bold" style:font-weight-complex="bold"/>
    </style:style>
    <style:style style:name="T253_3" style:family="text">
      <style:text-properties fo:font-weight="bold" style:font-weight-asian="bold" style:font-weight-complex="bold"/>
    </style:style>
    <style:style style:name="T253_4" style:family="text">
      <style:text-properties fo:font-weight="bold" style:font-weight-asian="bold" style:font-weight-complex="bold"/>
    </style:style>
    <style:style style:name="T253_5" style:family="text">
      <style:text-properties fo:font-weight="bold" style:font-weight-asian="bold" style:font-weight-complex="bold"/>
    </style:style>
    <style:style style:name="T253_6" style:family="text"/>
    <style:style style:name="T253_7" style:family="text"/>
    <style:style style:name="T253_8" style:family="text"/>
    <style:style style:name="T253_9" style:family="text"/>
    <style:style style:name="T253_10" style:family="text"/>
    <style:style style:name="T253_11" style:family="text" style:parent-style-name="Internet_20_link"/>
    <style:style style:name="T253_12" style:family="text"/>
    <style:style style:name="T253_13" style:family="text"/>
    <style:style style:name="T253_14" style:family="text" style:parent-style-name="Internet_20_link"/>
    <style:style style:name="T253_15" style:family="text"/>
    <style:style style:name="T253_16" style:family="text"/>
    <style:style style:name="T253_17" style:family="text"/>
    <style:style style:name="T253_18" style:family="text"/>
    <style:style style:name="T253_19" style:family="text"/>
    <style:style style:name="T253_20" style:family="text"/>
    <style:style style:name="T253_21" style:family="text"/>
    <style:style style:name="T253_22" style:family="text"/>
    <style:style style:name="T253_23" style:family="text"/>
    <style:style style:name="P254" style:family="paragraph" style:parent-style-name="Bullets_20__28_normal_29_">
      <style:paragraph-properties fo:text-indent="-0.635cm" fo:margin-left="0.635cm"/>
      <style:text-properties fo:font-weight="bold" style:font-weight-asian="bold"/>
    </style:style>
    <style:style style:name="P255" style:family="paragraph" style:parent-style-name="Bullets_20__28_normal_29_"/>
    <style:style style:name="T255_1" style:family="text">
      <style:text-properties fo:font-weight="bold" style:font-weight-asian="bold"/>
    </style:style>
    <style:style style:name="P256" style:family="paragraph" style:parent-style-name="Bullets_20__28_normal_29_">
      <style:paragraph-properties fo:margin-left="0.635cm"/>
      <style:text-properties style:font-weight-complex="bold"/>
    </style:style>
    <style:style style:name="P257" style:family="paragraph" style:parent-style-name="Bullets_20__28_normal_29_"/>
    <style:style style:name="T257_1" style:family="text">
      <style:text-properties fo:font-weight="bold" style:font-weight-asian="bold"/>
    </style:style>
    <style:style style:name="T257_2" style:family="text">
      <style:text-properties fo:font-weight="bold" style:font-weight-asian="bold"/>
    </style:style>
    <style:style style:name="T257_3" style:family="text">
      <style:text-properties fo:font-weight="bold" style:font-weight-asian="bold"/>
    </style:style>
    <style:style style:name="T257_4" style:family="text">
      <style:text-properties fo:font-weight="bold" style:font-weight-asian="bold"/>
    </style:style>
    <style:style style:name="T257_5" style:family="text">
      <style:text-properties fo:font-weight="bold" style:font-weight-asian="bold"/>
    </style:style>
    <style:style style:name="T257_6" style:family="text">
      <style:text-properties style:font-weight-complex="bold"/>
    </style:style>
    <style:style style:name="T257_7" style:family="text">
      <style:text-properties style:font-weight-complex="bold"/>
    </style:style>
    <style:style style:name="T257_8" style:family="text"/>
    <style:style style:name="T257_9" style:family="text"/>
    <style:style style:name="T257_10" style:family="text"/>
    <style:style style:name="T257_11" style:family="text"/>
    <style:style style:name="T257_12" style:family="text"/>
    <style:style style:name="T257_13" style:family="text"/>
    <style:style style:name="T257_14" style:family="text"/>
    <style:style style:name="T257_15" style:family="text"/>
    <style:style style:name="T257_16" style:family="text"/>
    <style:style style:name="T257_17" style:family="text"/>
    <style:style style:name="T257_18" style:family="text"/>
    <style:style style:name="T257_19" style:family="text"/>
    <style:style style:name="T257_20" style:family="text"/>
    <style:style style:name="T257_21" style:family="text"/>
    <style:style style:name="T257_22" style:family="text"/>
    <style:style style:name="T257_23" style:family="text"/>
    <style:style style:name="T257_24" style:family="text"/>
    <style:style style:name="T257_25" style:family="text"/>
    <style:style style:name="T257_26" style:family="text"/>
    <style:style style:name="P258" style:family="paragraph" style:parent-style-name="Bullets_20__28_normal_29_">
      <style:text-properties style:font-name-asian="Aptos"/>
    </style:style>
    <style:style style:name="P259" style:family="paragraph" style:parent-style-name="Bullets_20__28_normal_29_"/>
    <style:style style:name="T259_1" style:family="text">
      <style:text-properties style:font-name-asian="Aptos" fo:font-weight="bold" style:font-weight-asian="bold" style:font-weight-complex="bold"/>
    </style:style>
    <style:style style:name="T259_2" style:family="text">
      <style:text-properties style:font-name-asian="Aptos" fo:font-weight="bold" style:font-weight-asian="bold" style:font-weight-complex="bold"/>
    </style:style>
    <style:style style:name="T259_3" style:family="text">
      <style:text-properties style:font-name-asian="Aptos" fo:font-weight="bold" style:font-weight-asian="bold" style:font-weight-complex="bold"/>
    </style:style>
    <style:style style:name="T259_4" style:family="text">
      <style:text-properties style:font-name-asian="Aptos" fo:font-weight="bold" style:font-weight-asian="bold" style:font-weight-complex="bold"/>
    </style:style>
    <style:style style:name="T259_5" style:family="text">
      <style:text-properties style:font-name-asian="Aptos"/>
    </style:style>
    <style:style style:name="T259_6" style:family="text">
      <style:text-properties style:font-name-asian="Aptos"/>
    </style:style>
    <style:style style:name="T259_7" style:family="text">
      <style:text-properties style:font-name-asian="Aptos" fo:font-weight="bold" style:font-weight-asian="bold" style:font-weight-complex="bold"/>
    </style:style>
    <style:style style:name="T259_8" style:family="text"/>
    <style:style style:name="T259_9" style:family="text" style:parent-style-name="Internet_20_link">
      <style:text-properties style:font-name-asian="Aptos" style:font-weight-complex="bold"/>
    </style:style>
    <style:style style:name="T259_10" style:family="text">
      <style:text-properties style:font-name-asian="Aptos" style:font-weight-complex="bold"/>
    </style:style>
    <style:style style:name="T259_11" style:family="text">
      <style:text-properties style:font-name-asian="Aptos" style:font-weight-complex="bold"/>
    </style:style>
    <style:style style:name="T259_12" style:family="text">
      <style:text-properties style:font-name-asian="Aptos" style:font-weight-complex="bold"/>
    </style:style>
    <style:style style:name="P260" style:family="paragraph" style:parent-style-name="Normal">
      <style:text-properties style:font-name-asian="Aptos" fo:font-weight="bold" style:font-weight-asian="bold" style:font-weight-complex="bold"/>
    </style:style>
    <style:style style:name="P261" style:family="paragraph" style:parent-style-name="Bullets_20__28_normal_29_"/>
    <style:style style:name="T261_1" style:family="text">
      <style:text-properties style:font-name-asian="Aptos" fo:font-weight="bold" style:font-weight-asian="bold" style:font-weight-complex="bold"/>
    </style:style>
    <style:style style:name="T261_2" style:family="text">
      <style:text-properties style:font-name-asian="Aptos" fo:font-weight="bold" style:font-weight-asian="bold" style:font-weight-complex="bold"/>
    </style:style>
    <style:style style:name="T261_3" style:family="text">
      <style:text-properties style:font-name-asian="Aptos" style:font-weight-complex="bold"/>
    </style:style>
    <style:style style:name="T261_4" style:family="text"/>
    <style:style style:name="T261_5" style:family="text" style:parent-style-name="Internet_20_link">
      <style:text-properties style:font-name-asian="Aptos" style:font-weight-complex="bold"/>
    </style:style>
    <style:style style:name="T261_6" style:family="text">
      <style:text-properties style:font-name-asian="Aptos" style:font-weight-complex="bold"/>
    </style:style>
    <style:style style:name="T261_7" style:family="text">
      <style:text-properties style:font-name-asian="Aptos" style:font-weight-complex="bold"/>
    </style:style>
    <style:style style:name="T261_8" style:family="text">
      <style:text-properties style:font-name-asian="Aptos" style:font-weight-complex="bold"/>
    </style:style>
    <style:style style:name="T261_9" style:family="text">
      <style:text-properties style:font-name-asian="Aptos" style:font-weight-complex="bold"/>
    </style:style>
    <style:style style:name="T261_10" style:family="text">
      <style:text-properties style:font-name-asian="Aptos" style:font-weight-complex="bold"/>
    </style:style>
    <style:style style:name="P262" style:family="paragraph" style:parent-style-name="Bullets_20__28_normal_29_">
      <style:paragraph-properties fo:text-indent="-0.635cm" fo:margin-left="0.635cm"/>
      <style:text-properties style:font-name-asian="Aptos" style:font-weight-complex="bold"/>
    </style:style>
    <style:style style:name="P263" style:family="paragraph" style:parent-style-name="Bullets_20__28_normal_29_">
      <style:paragraph-properties fo:text-indent="-0.635cm" fo:margin-left="0.635cm"/>
    </style:style>
    <style:style style:name="T263_1" style:family="text">
      <style:text-properties style:font-name-asian="Aptos" fo:font-weight="bold" style:font-weight-asian="bold"/>
    </style:style>
    <style:style style:name="P264" style:family="paragraph" style:parent-style-name="Bullets_20__28_normal_29_">
      <style:paragraph-properties fo:text-indent="-0.635cm" fo:margin-left="0.635cm"/>
      <style:text-properties style:font-name-asian="Aptos" style:font-weight-complex="bold"/>
    </style:style>
    <style:style style:name="P265" style:family="paragraph" style:parent-style-name="Bullets_20__28_normal_29_"/>
    <style:style style:name="T265_1" style:family="text">
      <style:text-properties style:font-name-asian="Aptos" fo:font-weight="bold" style:font-weight-asian="bold" style:font-weight-complex="bold"/>
    </style:style>
    <style:style style:name="T265_2" style:family="text">
      <style:text-properties style:font-name-asian="Aptos" fo:font-weight="bold" style:font-weight-asian="bold" style:font-weight-complex="bold"/>
    </style:style>
    <style:style style:name="T265_3" style:family="text">
      <style:text-properties style:font-name-asian="Aptos"/>
    </style:style>
    <style:style style:name="T265_4" style:family="text">
      <style:text-properties style:font-name-asian="Aptos" fo:font-weight="bold" style:font-weight-asian="bold" style:font-weight-complex="bold"/>
    </style:style>
    <style:style style:name="T265_5" style:family="text">
      <style:text-properties style:font-name-asian="Aptos" style:font-weight-complex="bold"/>
    </style:style>
    <style:style style:name="T265_6" style:family="text">
      <style:text-properties style:font-name-asian="Aptos" fo:font-weight="bold" style:font-weight-asian="bold" style:font-weight-complex="bold"/>
    </style:style>
    <style:style style:name="T265_7" style:family="text">
      <style:text-properties style:font-name-asian="Aptos" style:font-weight-complex="bold"/>
    </style:style>
    <style:style style:name="T265_8" style:family="text"/>
    <style:style style:name="T265_9" style:family="text" style:parent-style-name="Internet_20_link">
      <style:text-properties style:font-name-asian="Aptos" style:font-weight-complex="bold"/>
    </style:style>
    <style:style style:name="T265_10" style:family="text">
      <style:text-properties style:font-name-asian="Aptos" style:font-weight-complex="bold"/>
    </style:style>
    <style:style style:name="T265_11" style:family="text">
      <style:text-properties style:font-name-asian="Aptos" style:font-weight-complex="bold"/>
    </style:style>
    <style:style style:name="T265_12" style:family="text">
      <style:text-properties style:font-name-asian="Aptos" style:font-weight-complex="bold"/>
    </style:style>
    <style:style style:name="T265_13" style:family="text">
      <style:text-properties style:font-name-asian="Aptos" style:font-weight-complex="bold"/>
    </style:style>
    <style:style style:name="T265_14" style:family="text">
      <style:text-properties style:font-name-asian="Aptos" style:font-weight-complex="bold"/>
    </style:style>
    <style:style style:name="T265_15" style:family="text">
      <style:text-properties style:font-name-asian="Aptos" style:font-weight-complex="bold"/>
    </style:style>
    <style:style style:name="T265_16" style:family="text">
      <style:text-properties style:font-name-asian="Aptos" style:font-weight-complex="bold"/>
    </style:style>
    <style:style style:name="T265_17" style:family="text">
      <style:text-properties style:font-name-asian="Aptos" style:font-weight-complex="bold"/>
    </style:style>
    <style:style style:name="T265_18" style:family="text">
      <style:text-properties style:font-name-asian="Aptos" style:font-weight-complex="bold"/>
    </style:style>
    <style:style style:name="P266" style:family="paragraph" style:parent-style-name="Normal">
      <style:text-properties fo:color="#000000" fo:font-size="11pt" style:font-size-asian="11pt" style:font-name-complex="Arial" style:font-size-complex="11pt" fo:font-weight="bold" style:font-weight-asian="bold"/>
    </style:style>
    <style:style style:name="P267" style:family="paragraph" style:parent-style-name="Normal"/>
    <style:style style:name="T267_1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T267_2" style:family="text">
      <style:text-properties fo:font-style="italic" style:font-style-asian="italic" fo:color="#000000" fo:font-size="11pt" style:font-size-asian="11pt" style:font-name-complex="Arial" style:font-size-complex="11pt"/>
    </style:style>
    <style:style style:name="P268" style:family="paragraph" style:parent-style-name="Normal">
      <style:text-properties fo:font-style="italic" style:font-style-asian="italic" fo:color="#000000" fo:font-size="11pt" style:font-size-asian="11pt" style:font-name-complex="Arial" style:font-size-complex="11pt"/>
    </style:style>
    <style:style style:name="Table7" style:family="table">
      <style:table-properties table:align="left" style:width="15.903cm" fo:margin-left="0cm"/>
    </style:style>
    <style:style style:name="Column24" style:family="table-column">
      <style:table-column-properties style:column-width="2.992cm"/>
    </style:style>
    <style:style style:name="Column25" style:family="table-column">
      <style:table-column-properties style:column-width="6.761cm"/>
    </style:style>
    <style:style style:name="Column26" style:family="table-column">
      <style:table-column-properties style:column-width="6.151cm"/>
    </style:style>
    <style:style style:name="Row24" style:family="table-row">
      <style:table-row-properties style:min-row-height="0.088cm"/>
    </style:style>
    <style:style style:name="Cell85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269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70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86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line-height="100%" fo:margin-bottom="0cm"/>
    </style:style>
    <style:style style:name="T27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7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line-height="100%" fo:margin-bottom="0cm"/>
    </style:style>
    <style:style style:name="T27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25" style:family="table-row">
      <style:table-row-properties style:min-row-height="0.951cm"/>
    </style:style>
    <style:style style:name="Cell88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line-height="100%" fo:margin-bottom="0cm"/>
    </style:style>
    <style:style style:name="T27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73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line-height="100%" fo:margin-bottom="0cm"/>
    </style:style>
    <style:style style:name="T27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75" style:family="paragraph" style:parent-style-name="Normal">
      <style:paragraph-properties fo:line-height="100%" fo:margin-bottom="0cm"/>
    </style:style>
    <style:style style:name="T27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line-height="100%" fo:margin-bottom="0cm"/>
    </style:style>
    <style:style style:name="T27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77" style:family="paragraph" style:parent-style-name="Normal">
      <style:paragraph-properties fo:line-height="100%" fo:margin-bottom="0cm"/>
    </style:style>
    <style:style style:name="T277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6" style:family="table-row">
      <style:table-row-properties style:min-row-height="0.951cm"/>
    </style:style>
    <style:style style:name="Cell91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line-height="100%" fo:margin-bottom="0cm"/>
    </style:style>
    <style:style style:name="T27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78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line-height="100%" fo:margin-bottom="0cm"/>
    </style:style>
    <style:style style:name="T27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80" style:family="paragraph" style:parent-style-name="Normal">
      <style:paragraph-properties fo:line-height="100%" fo:margin-bottom="0cm"/>
    </style:style>
    <style:style style:name="T28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line-height="100%" fo:margin-bottom="0cm"/>
    </style:style>
    <style:style style:name="T281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82" style:family="paragraph" style:parent-style-name="Normal">
      <style:paragraph-properties fo:line-height="100%" fo:margin-bottom="0cm"/>
    </style:style>
    <style:style style:name="T282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7" style:family="table-row">
      <style:table-row-properties style:min-row-height="1.386cm"/>
    </style:style>
    <style:style style:name="Cell94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line-height="100%" fo:margin-bottom="0cm"/>
    </style:style>
    <style:style style:name="T283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83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85" style:family="paragraph" style:parent-style-name="Normal">
      <style:paragraph-properties fo:line-height="100%" fo:margin-bottom="0cm"/>
    </style:style>
    <style:style style:name="T285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85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86" style:family="paragraph" style:parent-style-name="Normal">
      <style:paragraph-properties fo:line-height="100%" fo:margin-bottom="0cm"/>
    </style:style>
    <style:style style:name="T286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86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86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86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line-height="100%" fo:margin-bottom="0cm"/>
    </style:style>
    <style:style style:name="T287_1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87_2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87_3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88" style:family="paragraph" style:parent-style-name="Normal">
      <style:paragraph-properties fo:line-height="100%" fo:margin-bottom="0cm"/>
    </style:style>
    <style:style style:name="T28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88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89" style:family="paragraph" style:parent-style-name="Normal">
      <style:paragraph-properties fo:line-height="100%" fo:margin-bottom="0cm"/>
    </style:style>
    <style:style style:name="T28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89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89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89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89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89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89_7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90" style:family="paragraph" style:parent-style-name="Normal">
      <style:paragraph-properties fo:line-height="100%" fo:margin-bottom="0cm"/>
    </style:style>
    <style:style style:name="T29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90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90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290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90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91" style:family="paragraph" style:parent-style-name="Normal">
      <style:text-properties fo:color="#000000" fo:font-size="11pt" style:font-size-asian="11pt" style:font-name-complex="Arial" style:font-size-complex="11pt"/>
    </style:style>
    <style:style style:name="P292" style:family="paragraph" style:parent-style-name="Normal"/>
    <style:style style:name="T292_1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292_2" style:family="text">
      <style:text-properties fo:color="#000000" fo:font-size="11pt" style:font-size-asian="11pt" style:font-name-complex="Arial" style:font-size-complex="11pt"/>
    </style:style>
    <style:style style:name="T292_3" style:family="text">
      <style:text-properties fo:color="#000000" fo:font-size="11pt" style:font-size-asian="11pt" style:font-name-complex="Arial" style:font-size-complex="11pt"/>
    </style:style>
    <style:style style:name="T292_4" style:family="text">
      <style:text-properties fo:color="#000000" fo:font-size="11pt" style:font-size-asian="11pt" style:font-name-complex="Arial" style:font-size-complex="11pt"/>
    </style:style>
    <style:style style:name="T292_5" style:family="text"/>
    <style:style style:name="T292_6" style:family="text" style:parent-style-name="Internet_20_link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292_7" style:family="text">
      <style:text-properties fo:color="#000000" fo:font-size="11pt" style:font-size-asian="11pt" style:font-name-complex="Arial" style:font-size-complex="11pt"/>
    </style:style>
    <style:style style:name="T292_8" style:family="text"/>
    <style:style style:name="T292_9" style:family="text" style:parent-style-name="Internet_20_link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292_10" style:family="text">
      <style:text-properties fo:color="#000000" fo:font-size="11pt" style:font-size-asian="11pt" style:font-name-complex="Arial" style:font-size-complex="11pt"/>
    </style:style>
    <style:style style:name="P293" style:family="paragraph" style:parent-style-name="Normal">
      <style:text-properties fo:color="#000000" fo:font-size="11pt" style:font-size-asian="11pt" style:font-name-complex="Arial" style:font-size-complex="11pt" fo:font-weight="bold" style:font-weight-asian="bold"/>
    </style:style>
    <style:style style:name="P294" style:family="paragraph" style:parent-style-name="Normal"/>
    <style:style style:name="T294_1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T294_2" style:family="text">
      <style:text-properties fo:font-style="italic" style:font-style-asian="italic" fo:color="#000000" fo:font-size="11pt" style:font-size-asian="11pt" style:font-name-complex="Arial" style:font-size-complex="11pt"/>
    </style:style>
    <style:style style:name="T294_3" style:family="text">
      <style:text-properties fo:font-style="italic" style:font-style-asian="italic" fo:color="#000000" fo:font-size="11pt" style:font-size-asian="11pt" style:font-name-complex="Arial" style:font-size-complex="11pt"/>
    </style:style>
    <style:style style:name="T294_4" style:family="text">
      <style:text-properties fo:font-style="italic" style:font-style-asian="italic" fo:color="#000000" fo:font-size="11pt" style:font-size-asian="11pt" style:font-name-complex="Arial" style:font-size-complex="11pt"/>
    </style:style>
    <style:style style:name="P295" style:family="paragraph" style:parent-style-name="Normal">
      <style:text-properties fo:font-style="italic" style:font-style-asian="italic" fo:color="#000000" fo:font-size="11pt" style:font-size-asian="11pt" style:font-name-complex="Arial" style:font-size-complex="11pt"/>
    </style:style>
    <style:style style:name="Table8" style:family="table">
      <style:table-properties table:align="left" style:width="15.903cm" fo:margin-left="0cm"/>
    </style:style>
    <style:style style:name="Column27" style:family="table-column">
      <style:table-column-properties style:column-width="2.992cm"/>
    </style:style>
    <style:style style:name="Column28" style:family="table-column">
      <style:table-column-properties style:column-width="6.511cm"/>
    </style:style>
    <style:style style:name="Column29" style:family="table-column">
      <style:table-column-properties style:column-width="6.401cm"/>
    </style:style>
    <style:style style:name="Row28" style:family="table-row">
      <style:table-row-properties style:min-row-height="0.296cm"/>
    </style:style>
    <style:style style:name="Cell97" style:family="table-cell">
      <style:table-cell-properties style:vertical-align="middle" fo:border-bottom="#000000 0.018cm solid" fo:padding-left="0.19cm" fo:padding-right="0.19cm" fo:border-right="#000000 0.018cm solid" fo:wrap-option="wrap"/>
    </style:style>
    <style:style style:name="P296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297" style:family="paragraph" style:parent-style-name="Normal">
      <style:paragraph-properties fo:line-height="100%" fo:margin-bottom="0cm"/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98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line-height="100%" fo:margin-bottom="0cm"/>
    </style:style>
    <style:style style:name="T298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9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line-height="100%" fo:margin-bottom="0cm"/>
    </style:style>
    <style:style style:name="T299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29" style:family="table-row">
      <style:table-row-properties style:min-row-height="0.208cm"/>
    </style:style>
    <style:style style:name="Cell100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line-height="100%" fo:margin-bottom="0cm"/>
    </style:style>
    <style:style style:name="T300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00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00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00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line-height="100%" fo:margin-bottom="0cm"/>
    </style:style>
    <style:style style:name="T301_1" style:family="text">
      <style:text-properties fo:color="#000000" style:font-name="Arial" fo:font-size="10pt" style:font-name-asian="Times New Roman" style:font-size-asian="10pt" style:font-name-complex="Arial" style:font-size-complex="10pt" fo:language="es" fo:language-asian="en" fo:language-complex="ar" fo:country="CO" fo:country-asian="GB" fo:country-complex="SA" fo:font-weight="bold" style:font-weight-asian="bold"/>
    </style:style>
    <style:style style:name="T301_2" style:family="text">
      <style:text-properties fo:color="#000000" style:font-name="Arial" fo:font-size="10pt" style:font-name-asian="Times New Roman" style:font-size-asian="10pt" style:font-name-complex="Arial" style:font-size-complex="10pt" fo:language="es" fo:language-asian="en" fo:language-complex="ar" fo:country="CO" fo:country-asian="GB" fo:country-complex="SA"/>
    </style:style>
    <style:style style:name="P302" style:family="paragraph" style:parent-style-name="Normal">
      <style:paragraph-properties fo:line-height="100%" fo:margin-bottom="0cm"/>
    </style:style>
    <style:style style:name="T302_1" style:family="text">
      <style:text-properties fo:color="#000000" style:font-name="Arial" fo:font-size="10pt" style:font-name-asian="Times New Roman" style:font-size-asian="10pt" style:font-name-complex="Arial" style:font-size-complex="10pt" fo:language="es" fo:language-asian="en" fo:language-complex="ar" fo:country="CO" fo:country-asian="GB" fo:country-complex="SA" fo:font-weight="bold" style:font-weight-asian="bold"/>
    </style:style>
    <style:style style:name="T302_2" style:family="text">
      <style:text-properties fo:color="#000000" style:font-name="Arial" fo:font-size="10pt" style:font-name-asian="Times New Roman" style:font-size-asian="10pt" style:font-name-complex="Arial" style:font-size-complex="10pt" fo:language="es" fo:language-asian="en" fo:language-complex="ar" fo:country="CO" fo:country-asian="GB" fo:country-complex="SA"/>
    </style:style>
    <style:style style:name="T302_3" style:family="text">
      <style:text-properties fo:color="#000000" style:font-name="Arial" fo:font-size="10pt" style:font-name-asian="Times New Roman" style:font-size-asian="10pt" style:font-name-complex="Arial" style:font-size-complex="10pt" fo:language="es" fo:language-asian="en" fo:language-complex="ar" fo:country="CO" fo:country-asian="GB" fo:country-complex="SA" fo:font-weight="bold" style:font-weight-asian="bold"/>
    </style:style>
    <style:style style:name="T302_4" style:family="text">
      <style:text-properties fo:color="#000000" style:font-name="Arial" fo:font-size="10pt" style:font-name-asian="Times New Roman" style:font-size-asian="10pt" style:font-name-complex="Arial" style:font-size-complex="10pt" fo:language="es" fo:language-asian="en" fo:language-complex="ar" fo:country="CO" fo:country-asian="GB" fo:country-complex="SA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line-height="100%" fo:margin-bottom="0cm"/>
    </style:style>
    <style:style style:name="T303_1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303_2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303_3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303_4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303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03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03_7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03_8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304" style:family="paragraph" style:parent-style-name="Normal">
      <style:paragraph-properties fo:line-height="100%" fo:margin-bottom="0cm"/>
    </style:style>
    <style:style style:name="T304_1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04_2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04_3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04_4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04_5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04_6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04_7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304_8" style:family="text">
      <style:text-properties fo:color="#00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305" style:family="paragraph" style:parent-style-name="Normal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P306" style:family="paragraph" style:parent-style-name="Normal"/>
    <style:style style:name="T306_1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306_2" style:family="text">
      <style:text-properties fo:color="#000000" fo:font-size="11pt" style:font-size-asian="11pt" style:font-name-complex="Arial" style:font-size-complex="11pt"/>
    </style:style>
    <style:style style:name="T306_3" style:family="text">
      <style:text-properties fo:color="#000000" fo:font-size="11pt" style:font-size-asian="11pt" style:font-name-complex="Arial" style:font-size-complex="11pt"/>
    </style:style>
    <style:style style:name="T306_4" style:family="text">
      <style:text-properties fo:color="#000000" fo:font-size="11pt" style:font-size-asian="11pt" style:font-name-complex="Arial" style:font-size-complex="11pt"/>
    </style:style>
    <style:style style:name="T306_5" style:family="text">
      <style:text-properties fo:color="#000000" fo:font-size="11pt" style:font-size-asian="11pt" style:font-name-complex="Arial" style:font-size-complex="11pt"/>
    </style:style>
    <style:style style:name="T306_6" style:family="text">
      <style:text-properties fo:color="#000000" fo:font-size="11pt" style:font-size-asian="11pt" style:font-name-complex="Arial" style:font-size-complex="11pt"/>
    </style:style>
    <style:style style:name="T306_7" style:family="text">
      <style:text-properties fo:color="#000000" fo:font-size="11pt" style:font-size-asian="11pt" style:font-name-complex="Arial" style:font-size-complex="11pt"/>
    </style:style>
    <style:style style:name="T306_8" style:family="text">
      <style:text-properties fo:color="#000000" fo:font-size="11pt" style:font-size-asian="11pt" style:font-name-complex="Arial" style:font-size-complex="11pt"/>
    </style:style>
    <style:style style:name="T306_9" style:family="text">
      <style:text-properties fo:color="#000000" fo:font-size="11pt" style:font-size-asian="11pt" style:font-name-complex="Arial" style:font-size-complex="11pt"/>
    </style:style>
    <style:style style:name="T306_10" style:family="text">
      <style:text-properties fo:color="#000000" fo:font-size="11pt" style:font-size-asian="11pt" style:font-name-complex="Arial" style:font-size-complex="11pt"/>
    </style:style>
    <style:style style:name="T306_11" style:family="text">
      <style:text-properties fo:color="#000000" fo:font-size="11pt" style:font-size-asian="11pt" style:font-name-complex="Arial" style:font-size-complex="11pt"/>
    </style:style>
    <style:style style:name="T306_12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306_13" style:family="text">
      <style:text-properties fo:color="#000000" fo:font-size="11pt" style:font-size-asian="11pt" style:font-name-complex="Arial" style:font-size-complex="11pt"/>
    </style:style>
    <style:style style:name="T306_14" style:family="text"/>
    <style:style style:name="T306_15" style:family="text" style:parent-style-name="Internet_20_link">
      <style:text-properties fo:font-size="11pt" style:font-size-asian="11pt" style:font-name-complex="Arial" style:font-size-complex="11pt"/>
    </style:style>
    <style:style style:name="T306_16" style:family="text" style:parent-style-name="Internet_20_link">
      <style:text-properties fo:font-size="11pt" style:font-size-asian="11pt" style:font-name-complex="Arial" style:font-size-complex="11pt"/>
    </style:style>
    <style:style style:name="T306_17" style:family="text" style:parent-style-name="Internet_20_link">
      <style:text-properties fo:font-size="11pt" style:font-size-asian="11pt" style:font-name-complex="Arial" style:font-size-complex="11pt"/>
    </style:style>
    <style:style style:name="T306_18" style:family="text">
      <style:text-properties fo:color="#000000" fo:font-size="11pt" style:font-size-asian="11pt" style:font-name-complex="Arial" style:font-size-complex="11pt"/>
    </style:style>
    <style:style style:name="T306_19" style:family="text">
      <style:text-properties fo:color="#000000" fo:font-size="11pt" style:font-size-asian="11pt" style:font-name-complex="Arial" style:font-size-complex="11pt"/>
    </style:style>
    <style:style style:name="T306_20" style:family="text">
      <style:text-properties fo:color="#000000" fo:font-size="11pt" style:font-size-asian="11pt" style:font-name-complex="Arial" style:font-size-complex="11pt"/>
    </style:style>
    <style:style style:name="T306_21" style:family="text">
      <style:text-properties fo:color="#000000" fo:font-size="11pt" style:font-size-asian="11pt" style:font-name-complex="Arial" style:font-size-complex="11pt"/>
    </style:style>
    <style:style style:name="T306_22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306_23" style:family="text">
      <style:text-properties fo:color="#000000" fo:font-size="11pt" style:font-size-asian="11pt" style:font-name-complex="Arial" style:font-size-complex="11pt"/>
    </style:style>
    <style:style style:name="T306_24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306_25" style:family="text">
      <style:text-properties fo:color="#000000" fo:font-size="11pt" style:font-size-asian="11pt" style:font-name-complex="Arial" style:font-size-complex="11pt"/>
    </style:style>
    <style:style style:name="T306_26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306_27" style:family="text">
      <style:text-properties fo:color="#000000" fo:font-size="11pt" style:font-size-asian="11pt" style:font-name-complex="Arial" style:font-size-complex="11pt"/>
    </style:style>
    <style:style style:name="T306_28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306_29" style:family="text">
      <style:text-properties fo:color="#000000" fo:font-size="11pt" style:font-size-asian="11pt" style:font-name-complex="Arial" style:font-size-complex="11pt"/>
    </style:style>
    <style:style style:name="T306_30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306_31" style:family="text">
      <style:text-properties fo:color="#000000" fo:font-size="11pt" style:font-size-asian="11pt" style:font-name-complex="Arial" style:font-size-complex="11pt"/>
    </style:style>
    <style:style style:name="T306_32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306_33" style:family="text">
      <style:text-properties fo:color="#000000" fo:font-size="11pt" style:font-size-asian="11pt" style:font-name-complex="Arial" style:font-size-complex="11pt"/>
    </style:style>
    <style:style style:name="T306_34" style:family="text">
      <style:text-properties fo:color="#000000" fo:font-size="11pt" style:font-size-asian="11pt" style:font-name-complex="Arial" style:font-size-complex="11pt"/>
    </style:style>
    <style:style style:name="T306_35" style:family="text">
      <style:text-properties fo:color="#000000" fo:font-size="11pt" style:font-size-asian="11pt" style:font-name-complex="Arial" style:font-size-complex="11pt"/>
    </style:style>
    <style:style style:name="T306_36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306_37" style:family="text">
      <style:text-properties fo:color="#000000" fo:font-size="11pt" style:font-size-asian="11pt" style:font-name-complex="Arial" style:font-size-complex="11pt"/>
    </style:style>
    <style:style style:name="T306_38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306_39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306_40" style:family="text">
      <style:text-properties fo:color="#000000" fo:font-size="11pt" style:font-size-asian="11pt" style:font-name-complex="Arial" style:font-size-complex="11pt"/>
    </style:style>
    <style:style style:name="T306_41" style:family="text">
      <style:text-properties fo:color="#000000" fo:font-size="11pt" style:font-size-asian="11pt" style:font-name-complex="Arial" style:font-size-complex="11pt"/>
    </style:style>
    <style:style style:name="T306_42" style:family="text">
      <style:text-properties fo:color="#000000" fo:font-size="11pt" style:font-size-asian="11pt" style:font-name-complex="Arial" style:font-size-complex="11pt"/>
    </style:style>
    <style:style style:name="T306_43" style:family="text">
      <style:text-properties fo:color="#000000" fo:font-size="11pt" style:font-size-asian="11pt" style:font-name-complex="Arial" style:font-size-complex="11pt"/>
    </style:style>
    <style:style style:name="T306_44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306_45" style:family="text">
      <style:text-properties fo:color="#000000" fo:font-size="11pt" style:font-size-asian="11pt" style:font-name-complex="Arial" style:font-size-complex="11pt"/>
    </style:style>
    <style:style style:name="T306_46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306_47" style:family="text">
      <style:text-properties fo:color="#000000" fo:font-size="11pt" style:font-size-asian="11pt" style:font-name-complex="Arial" style:font-size-complex="11pt"/>
    </style:style>
    <style:style style:name="T306_48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306_49" style:family="text">
      <style:text-properties fo:color="#000000" fo:font-size="11pt" style:font-size-asian="11pt" style:font-name-complex="Arial" style:font-size-complex="11pt"/>
    </style:style>
    <style:style style:name="T306_50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306_51" style:family="text">
      <style:text-properties fo:color="#000000" fo:font-size="11pt" style:font-size-asian="11pt" style:font-name-complex="Arial" style:font-size-complex="11pt"/>
    </style:style>
    <style:style style:name="T306_52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306_53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P307" style:family="paragraph" style:parent-style-name="Normal">
      <style:text-properties fo:color="#000000" fo:font-size="11pt" style:font-size-asian="11pt" style:font-name-complex="Arial" style:font-size-complex="11pt"/>
    </style:style>
    <style:style style:name="P308" style:family="paragraph" style:parent-style-name="Normal"/>
    <style:style style:name="T308_1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P309" style:family="paragraph" style:parent-style-name="Normal">
      <style:text-properties fo:font-size="11pt" style:font-size-asian="11pt" style:font-name-complex="Arial" style:font-size-complex="11pt"/>
    </style:style>
    <style:style style:name="P310" style:family="paragraph" style:parent-style-name="Normal"/>
    <style:style style:name="T310_1" style:family="text">
      <style:text-properties fo:font-size="11pt" style:font-size-asian="11pt" style:font-name-complex="Arial" style:font-size-complex="11pt" fo:language-asian="en" fo:country-asian="GB"/>
    </style:style>
    <style:style style:name="T310_2" style:family="text">
      <style:text-properties fo:font-size="11pt" style:font-size-asian="11pt" style:font-name-complex="Arial" style:font-size-complex="11pt" fo:language-asian="en" fo:country-asian="GB"/>
    </style:style>
    <style:style style:name="T310_3" style:family="text">
      <style:text-properties fo:font-size="11pt" style:font-size-asian="11pt" style:font-name-complex="Arial" style:font-size-complex="11pt" fo:language-asian="en" fo:country-asian="GB"/>
    </style:style>
    <style:style style:name="T310_4" style:family="text">
      <style:text-properties fo:font-size="11pt" style:font-size-asian="11pt" style:font-name-complex="Arial" style:font-size-complex="11pt" fo:language-asian="en" fo:country-asian="GB"/>
    </style:style>
    <style:style style:name="T310_5" style:family="text">
      <style:text-properties fo:font-size="11pt" style:font-size-asian="11pt" style:font-name-complex="Arial" style:font-size-complex="11pt" fo:language-asian="en" fo:country-asian="GB"/>
    </style:style>
    <style:style style:name="T310_6" style:family="text">
      <style:text-properties fo:font-size="11pt" style:font-size-asian="11pt" style:font-name-complex="Arial" style:font-size-complex="11pt" fo:language-asian="en" fo:country-asian="GB"/>
    </style:style>
    <style:style style:name="P311" style:family="paragraph" style:parent-style-name="Normal">
      <style:text-properties fo:font-size="11pt" style:font-size-asian="11pt" style:font-name-complex="Arial" style:font-size-complex="11pt" fo:language-asian="en" fo:country-asian="GB"/>
    </style:style>
    <style:style style:name="P312" style:family="paragraph" style:parent-style-name="Normal"/>
    <style:style style:name="T312_1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P313" style:family="paragraph" style:parent-style-name="Normal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Table9" style:family="table">
      <style:table-properties table:align="left" style:width="16.252cm" fo:margin-left="-0.265cm"/>
    </style:style>
    <style:style style:name="Column30" style:family="table-column">
      <style:table-column-properties style:column-width="1.002cm"/>
    </style:style>
    <style:style style:name="Column31" style:family="table-column">
      <style:table-column-properties style:column-width="15.251cm"/>
    </style:style>
    <style:style style:name="Row30" style:family="table-row">
      <style:table-row-properties style:min-row-height="1.351cm"/>
    </style:style>
    <style:style style:name="Cell103" style:family="table-cell">
      <style:table-cell-properties style:vertical-align="top" fo:border-top="#000000 0.026cm solid" fo:border-bottom="#000000 0.026cm solid" fo:padding-left="0.101cm" fo:border-left="#000000 0.026cm solid" fo:padding-right="0.101cm" fo:border-right="#000000 0.026cm solid" fo:wrap-option="wrap"/>
    </style:style>
    <style:style style:name="P314" style:family="paragraph" style:parent-style-name="Normal">
      <style:paragraph-properties fo:line-height="100%" fo:margin-bottom="0cm"/>
    </style:style>
    <style:style style:name="T3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1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04" style:family="table-cell">
      <style:table-cell-properties fo:background-color="#d9e2f3" style:vertical-align="middle" fo:border-top="#000000 0.026cm solid" fo:border-bottom="#000000 0.026cm solid" fo:padding-left="0.101cm" fo:border-left="#000000 0.026cm solid" fo:padding-right="0.101cm" fo:border-right="#000000 0.026cm solid" fo:wrap-option="wrap"/>
    </style:style>
    <style:style style:name="P315" style:family="paragraph" style:parent-style-name="Normal">
      <style:paragraph-properties fo:line-height="100%" fo:margin-bottom="0cm"/>
    </style:style>
    <style:style style:name="T3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1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1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5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5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5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5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5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5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15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15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31" style:family="table-row">
      <style:table-row-properties style:min-row-height="0.388cm"/>
    </style:style>
    <style:style style:name="Cell105" style:family="table-cell">
      <style:table-cell-properties style:vertical-align="middle" fo:padding-left="0.101cm" fo:border-left="#000000 0.026cm outset" fo:padding-right="0.101cm" fo:wrap-option="wrap"/>
    </style:style>
    <style:style style:name="P3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06" style:family="table-cell">
      <style:table-cell-properties style:vertical-align="top" fo:border-top="#000000 0.026cm solid" fo:border-bottom="#000000 0.026cm solid" fo:padding-left="0.101cm" fo:border-left="#000000 0.026cm solid" fo:padding-right="0.101cm" fo:border-right="#000000 0.026cm solid" fo:wrap-option="wrap"/>
    </style:style>
    <style:style style:name="P317" style:family="paragraph" style:parent-style-name="Normal">
      <style:paragraph-properties fo:line-height="100%" fo:margin-bottom="0cm"/>
    </style:style>
    <style:style style:name="T317_1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31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32" style:family="table-row">
      <style:table-row-properties style:min-row-height="1.984cm"/>
    </style:style>
    <style:style style:name="Cell107" style:family="table-cell">
      <style:table-cell-properties style:vertical-align="top" fo:border-top="#000000 0.026cm solid" fo:border-bottom="#000000 0.026cm solid" fo:padding-left="0.101cm" fo:border-left="#000000 0.026cm solid" fo:padding-right="0.101cm" fo:border-right="#000000 0.026cm solid" fo:wrap-option="wrap"/>
    </style:style>
    <style:style style:name="P318" style:family="paragraph" style:parent-style-name="Normal">
      <style:paragraph-properties fo:line-height="100%" fo:margin-bottom="0cm"/>
    </style:style>
    <style:style style:name="T3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1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08" style:family="table-cell">
      <style:table-cell-properties fo:background-color="#d9e2f3" style:vertical-align="middle" fo:border-top="#000000 0.026cm solid" fo:border-bottom="#000000 0.026cm solid" fo:padding-left="0.101cm" fo:border-left="#000000 0.026cm solid" fo:padding-right="0.101cm" fo:border-right="#000000 0.026cm solid" fo:wrap-option="wrap"/>
    </style:style>
    <style:style style:name="P319" style:family="paragraph" style:parent-style-name="Normal">
      <style:paragraph-properties fo:line-height="100%" fo:margin-bottom="0cm"/>
    </style:style>
    <style:style style:name="T3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1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1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1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1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1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1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2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2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2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2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2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2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2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2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9_2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33" style:family="table-row">
      <style:table-row-properties style:min-row-height="0.42cm"/>
    </style:style>
    <style:style style:name="Cell109" style:family="table-cell">
      <style:table-cell-properties style:vertical-align="middle" fo:padding-left="0.101cm" fo:border-left="#000000 0.026cm outset" fo:padding-right="0.101cm" fo:wrap-option="wrap"/>
    </style:style>
    <style:style style:name="P32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10" style:family="table-cell">
      <style:table-cell-properties style:vertical-align="middle" fo:border-top="#000000 0.026cm solid" fo:border-bottom="#000000 0.026cm solid" fo:padding-left="0.101cm" fo:border-left="#000000 0.026cm solid" fo:padding-right="0.101cm" fo:border-right="#000000 0.026cm solid" fo:wrap-option="wrap"/>
    </style:style>
    <style:style style:name="P321" style:family="paragraph" style:parent-style-name="Normal">
      <style:paragraph-properties fo:line-height="100%" fo:margin-bottom="0cm"/>
    </style:style>
    <style:style style:name="T321_1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32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34" style:family="table-row">
      <style:table-row-properties style:min-row-height="0.651cm"/>
    </style:style>
    <style:style style:name="Cell111" style:family="table-cell">
      <style:table-cell-properties style:vertical-align="top" fo:border-top="#000000 0.026cm solid" fo:border-bottom="#000000 0.026cm solid" fo:padding-left="0.101cm" fo:border-left="#000000 0.026cm solid" fo:padding-right="0.101cm" fo:border-right="#000000 0.026cm solid" fo:wrap-option="wrap"/>
    </style:style>
    <style:style style:name="P322" style:family="paragraph" style:parent-style-name="Normal">
      <style:paragraph-properties fo:line-height="100%" fo:margin-bottom="0cm"/>
    </style:style>
    <style:style style:name="T3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2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12" style:family="table-cell">
      <style:table-cell-properties fo:background-color="#d9e2f3" style:vertical-align="middle" fo:border-top="#000000 0.026cm solid" fo:border-bottom="#000000 0.026cm solid" fo:padding-left="0.101cm" fo:border-left="#000000 0.026cm solid" fo:padding-right="0.101cm" fo:border-right="#000000 0.026cm solid" fo:wrap-option="wrap"/>
    </style:style>
    <style:style style:name="P323" style:family="paragraph" style:parent-style-name="Normal">
      <style:paragraph-properties fo:line-height="100%" fo:margin-bottom="0cm"/>
    </style:style>
    <style:style style:name="T3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2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35" style:family="table-row">
      <style:table-row-properties style:min-row-height="1.709cm"/>
    </style:style>
    <style:style style:name="Cell113" style:family="table-cell">
      <style:table-cell-properties style:vertical-align="middle" fo:padding-left="0.101cm" fo:border-left="#000000 0.026cm outset" fo:padding-right="0.101cm" fo:wrap-option="wrap"/>
    </style:style>
    <style:style style:name="P32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14" style:family="table-cell">
      <style:table-cell-properties style:vertical-align="middle" fo:border-top="#000000 0.026cm solid" fo:border-bottom="#000000 0.026cm solid" fo:padding-left="0.101cm" fo:border-left="#000000 0.026cm solid" fo:padding-right="0.101cm" fo:border-right="#000000 0.026cm solid" fo:wrap-option="wrap"/>
    </style:style>
    <style:style style:name="P325" style:family="paragraph" style:parent-style-name="Normal">
      <style:paragraph-properties fo:line-height="100%" fo:margin-bottom="0cm"/>
    </style:style>
    <style:style style:name="T325_1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32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36" style:family="table-row">
      <style:table-row-properties style:min-row-height="1.074cm"/>
    </style:style>
    <style:style style:name="Cell115" style:family="table-cell">
      <style:table-cell-properties style:vertical-align="top" fo:border-top="#000000 0.026cm solid" fo:border-bottom="#000000 0.026cm solid" fo:padding-left="0.101cm" fo:border-left="#000000 0.026cm solid" fo:padding-right="0.101cm" fo:border-right="#000000 0.026cm solid" fo:wrap-option="wrap"/>
    </style:style>
    <style:style style:name="P326" style:family="paragraph" style:parent-style-name="Normal">
      <style:paragraph-properties fo:line-height="100%" fo:margin-bottom="0cm"/>
    </style:style>
    <style:style style:name="T3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2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16" style:family="table-cell">
      <style:table-cell-properties fo:background-color="#d9e2f3" style:vertical-align="middle" fo:border-top="#000000 0.026cm solid" fo:border-bottom="#000000 0.026cm solid" fo:padding-left="0.101cm" fo:border-left="#000000 0.026cm solid" fo:padding-right="0.101cm" fo:border-right="#000000 0.026cm solid" fo:wrap-option="wrap"/>
    </style:style>
    <style:style style:name="P327" style:family="paragraph" style:parent-style-name="Normal">
      <style:paragraph-properties fo:line-height="100%" fo:margin-bottom="0cm"/>
    </style:style>
    <style:style style:name="T3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2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37" style:family="table-row">
      <style:table-row-properties style:min-row-height="0.871cm"/>
    </style:style>
    <style:style style:name="Cell117" style:family="table-cell">
      <style:table-cell-properties style:vertical-align="middle" fo:padding-left="0.101cm" fo:border-left="#000000 0.026cm outset" fo:padding-right="0.101cm" fo:wrap-option="wrap"/>
    </style:style>
    <style:style style:name="P3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18" style:family="table-cell">
      <style:table-cell-properties style:vertical-align="middle" fo:border-top="#000000 0.026cm solid" fo:border-bottom="#000000 0.026cm solid" fo:padding-left="0.101cm" fo:border-left="#000000 0.026cm solid" fo:padding-right="0.101cm" fo:border-right="#000000 0.026cm solid" fo:wrap-option="wrap"/>
    </style:style>
    <style:style style:name="P329" style:family="paragraph" style:parent-style-name="Normal">
      <style:paragraph-properties fo:line-height="100%" fo:margin-bottom="0cm"/>
    </style:style>
    <style:style style:name="T329_1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32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38" style:family="table-row">
      <style:table-row-properties style:min-row-height="1.199cm"/>
    </style:style>
    <style:style style:name="Cell119" style:family="table-cell">
      <style:table-cell-properties style:vertical-align="top" fo:border-top="#000000 0.026cm solid" fo:border-bottom="#000000 0.026cm solid" fo:padding-left="0.101cm" fo:border-left="#000000 0.026cm solid" fo:padding-right="0.101cm" fo:border-right="#000000 0.026cm solid" fo:wrap-option="wrap"/>
    </style:style>
    <style:style style:name="P330" style:family="paragraph" style:parent-style-name="Normal">
      <style:paragraph-properties fo:line-height="100%" fo:margin-bottom="0cm"/>
    </style:style>
    <style:style style:name="T3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20" style:family="table-cell">
      <style:table-cell-properties fo:background-color="#d9e2f3" style:vertical-align="middle" fo:border-top="#000000 0.026cm solid" fo:border-bottom="#000000 0.026cm solid" fo:padding-left="0.101cm" fo:border-left="#000000 0.026cm solid" fo:padding-right="0.101cm" fo:border-right="#000000 0.026cm solid" fo:wrap-option="wrap"/>
    </style:style>
    <style:style style:name="P331" style:family="paragraph" style:parent-style-name="Normal">
      <style:paragraph-properties fo:line-height="100%" fo:margin-bottom="0cm"/>
    </style:style>
    <style:style style:name="T3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1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1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39" style:family="table-row">
      <style:table-row-properties style:min-row-height="0.99cm"/>
    </style:style>
    <style:style style:name="Cell121" style:family="table-cell">
      <style:table-cell-properties style:vertical-align="middle" fo:padding-left="0.101cm" fo:border-left="#000000 0.026cm outset" fo:padding-right="0.101cm" fo:wrap-option="wrap"/>
    </style:style>
    <style:style style:name="P33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22" style:family="table-cell">
      <style:table-cell-properties style:vertical-align="middle" fo:border-top="#000000 0.026cm solid" fo:border-bottom="#000000 0.026cm solid" fo:padding-left="0.101cm" fo:border-left="#000000 0.026cm solid" fo:padding-right="0.101cm" fo:border-right="#000000 0.026cm solid" fo:wrap-option="wrap"/>
    </style:style>
    <style:style style:name="P333" style:family="paragraph" style:parent-style-name="Normal">
      <style:paragraph-properties fo:line-height="100%" fo:margin-bottom="0cm"/>
    </style:style>
    <style:style style:name="T333_1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333_2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40" style:family="table-row">
      <style:table-row-properties style:min-row-height="0.656cm"/>
    </style:style>
    <style:style style:name="Cell123" style:family="table-cell">
      <style:table-cell-properties style:vertical-align="top" fo:border-top="#000000 0.026cm solid" fo:padding-left="0.101cm" fo:border-left="#000000 0.026cm solid" fo:padding-right="0.101cm" fo:border-right="#000000 0.026cm solid" fo:wrap-option="wrap"/>
    </style:style>
    <style:style style:name="P334" style:family="paragraph" style:parent-style-name="Normal">
      <style:paragraph-properties fo:line-height="100%" fo:margin-bottom="0cm"/>
    </style:style>
    <style:style style:name="T3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4" style:family="table-cell">
      <style:table-cell-properties fo:background-color="#d9e2f3" style:vertical-align="middle" fo:border-top="#000000 0.026cm solid" fo:border-bottom="#000000 0.026cm solid" fo:padding-left="0.101cm" fo:border-left="#000000 0.026cm solid" fo:padding-right="0.101cm" fo:border-right="#000000 0.026cm solid" fo:wrap-option="wrap"/>
    </style:style>
    <style:style style:name="P335" style:family="paragraph" style:parent-style-name="Normal">
      <style:paragraph-properties fo:line-height="100%" fo:margin-bottom="0cm"/>
    </style:style>
    <style:style style:name="T3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5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5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5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5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41" style:family="table-row">
      <style:table-row-properties style:min-row-height="0.769cm"/>
    </style:style>
    <style:style style:name="Cell125" style:family="table-cell">
      <style:table-cell-properties style:vertical-align="top" fo:padding-left="0.101cm" fo:border-left="#000000 0.026cm outset" fo:padding-right="0.101cm" fo:wrap-option="wrap"/>
    </style:style>
    <style:style style:name="P3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26" style:family="table-cell">
      <style:table-cell-properties style:vertical-align="middle" fo:border-top="#000000 0.026cm solid" fo:border-bottom="#000000 0.026cm solid" fo:padding-left="0.101cm" fo:border-left="#000000 0.026cm solid" fo:padding-right="0.101cm" fo:border-right="#000000 0.026cm solid" fo:wrap-option="wrap"/>
    </style:style>
    <style:style style:name="P337" style:family="paragraph" style:parent-style-name="Normal">
      <style:paragraph-properties fo:line-height="100%" fo:margin-bottom="0cm"/>
    </style:style>
    <style:style style:name="T337_1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33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7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7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7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7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7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7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7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7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42" style:family="table-row">
      <style:table-row-properties style:min-row-height="1.392cm"/>
    </style:style>
    <style:style style:name="Cell127" style:family="table-cell">
      <style:table-cell-properties style:vertical-align="top" fo:border-top="#000000 0.026cm solid" fo:padding-left="0.101cm" fo:border-left="#000000 0.026cm solid" fo:padding-right="0.101cm" fo:border-right="#000000 0.026cm solid" fo:wrap-option="wrap"/>
    </style:style>
    <style:style style:name="P338" style:family="paragraph" style:parent-style-name="Normal">
      <style:paragraph-properties fo:line-height="100%" fo:margin-bottom="0cm"/>
    </style:style>
    <style:style style:name="T3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8" style:family="table-cell">
      <style:table-cell-properties fo:background-color="#d9e2f3" style:vertical-align="middle" fo:border-top="#000000 0.026cm solid" fo:border-bottom="#000000 0.026cm solid" fo:padding-left="0.101cm" fo:border-left="#000000 0.026cm solid" fo:padding-right="0.101cm" fo:border-right="#000000 0.026cm solid" fo:wrap-option="wrap"/>
    </style:style>
    <style:style style:name="P339" style:family="paragraph" style:parent-style-name="Normal">
      <style:paragraph-properties fo:line-height="100%" fo:margin-bottom="0cm"/>
    </style:style>
    <style:style style:name="T3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3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43" style:family="table-row">
      <style:table-row-properties style:min-row-height="0.739cm"/>
    </style:style>
    <style:style style:name="Cell129" style:family="table-cell">
      <style:table-cell-properties style:vertical-align="middle" fo:border-bottom="#000000 0.026cm outset" fo:padding-left="0.101cm" fo:border-left="#000000 0.026cm outset" fo:padding-right="0.101cm" fo:wrap-option="wrap"/>
    </style:style>
    <style:style style:name="P34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30" style:family="table-cell">
      <style:table-cell-properties style:vertical-align="middle" fo:border-top="#000000 0.026cm solid" fo:border-bottom="#000000 0.026cm solid" fo:padding-left="0.101cm" fo:border-left="#000000 0.026cm solid" fo:padding-right="0.101cm" fo:border-right="#000000 0.026cm solid" fo:wrap-option="wrap"/>
    </style:style>
    <style:style style:name="P341" style:family="paragraph" style:parent-style-name="Normal">
      <style:paragraph-properties fo:line-height="100%" fo:margin-bottom="0cm"/>
    </style:style>
    <style:style style:name="T341_1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34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4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4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4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4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41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41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41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42" style:family="paragraph" style:parent-style-name="Normal">
      <style:paragraph-properties fo:line-height="108%" fo:margin-bottom="0.282cm"/>
      <style:text-properties fo:font-size="11pt" style:font-size-asian="11pt" style:font-name-complex="Arial" style:font-size-complex="11pt" fo:font-weight="bold" style:font-weight-asian="bold" style:letter-kerning="true"/>
    </style:style>
    <style:style style:name="P343" style:family="paragraph" style:parent-style-name="Normal">
      <style:paragraph-properties fo:line-height="108%" fo:margin-bottom="0.282cm"/>
      <style:text-properties fo:font-size="11pt" style:font-size-asian="11pt" style:font-name-complex="Arial" style:font-size-complex="11pt" fo:font-weight="bold" style:font-weight-asian="bold" style:letter-kerning="true"/>
    </style:style>
    <style:style style:name="P344" style:family="paragraph" style:parent-style-name="Heading_20_2">
      <style:paragraph-properties fo:background-color="#d9e2f3" fo:padding="0.141cm" fo:border-top="#000000 0.018cm solid" fo:margin-top="0cm" fo:border-bottom="#000000 0.018cm solid" fo:border-left="#000000 0.018cm solid" fo:border-right="#000000 0.018cm solid"/>
    </style:style>
    <style:style style:name="T344_1" style:family="text">
      <style:text-properties fo:font-style="normal" style:font-style-asian="normal" fo:font-size="11pt" style:font-size-asian="11pt" style:font-name-complex="Arial" style:font-size-complex="11pt"/>
    </style:style>
    <style:style style:name="T344_2" style:family="text">
      <style:text-properties fo:font-style="normal" style:font-style-asian="normal" fo:font-size="11pt" style:font-size-asian="11pt" style:font-name-complex="Arial" style:font-size-complex="11pt" fo:font-weight="normal" style:font-weight-asian="normal"/>
    </style:style>
    <style:style style:name="P345" style:family="paragraph" style:parent-style-name="Normal">
      <style:text-properties fo:font-size="11pt" style:font-size-asian="11pt" style:font-name-complex="Arial" style:font-size-complex="11pt"/>
    </style:style>
    <style:style style:name="Table10" style:family="table">
      <style:table-properties table:align="left" style:width="16.503cm" fo:margin-left="-0.259cm"/>
    </style:style>
    <style:style style:name="Column32" style:family="table-column">
      <style:table-column-properties style:column-width="2.501cm"/>
    </style:style>
    <style:style style:name="Column33" style:family="table-column">
      <style:table-column-properties style:column-width="2cm"/>
    </style:style>
    <style:style style:name="Column34" style:family="table-column">
      <style:table-column-properties style:column-width="1.75cm"/>
    </style:style>
    <style:style style:name="Column35" style:family="table-column">
      <style:table-column-properties style:column-width="6.251cm"/>
    </style:style>
    <style:style style:name="Column36" style:family="table-column">
      <style:table-column-properties style:column-width="4cm"/>
    </style:style>
    <style:style style:name="Row44" style:family="table-row">
      <style:table-row-properties style:min-row-height="0.863cm"/>
    </style:style>
    <style:style style:name="Cell13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line-height="100%" fo:margin-bottom="0cm"/>
    </style:style>
    <style:style style:name="T3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2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fo:line-height="100%" fo:margin-bottom="0cm"/>
    </style:style>
    <style:style style:name="T3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4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5" style:family="table-row">
      <style:table-row-properties style:min-row-height="0.612cm"/>
    </style:style>
    <style:style style:name="Cell13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line-height="100%" fo:margin-bottom="0cm"/>
    </style:style>
    <style:style style:name="T3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line-height="100%" fo:margin-bottom="0cm"/>
    </style:style>
    <style:style style:name="T3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line-height="100%" fo:margin-bottom="0cm"/>
    </style:style>
    <style:style style:name="T3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line-height="100%" fo:margin-bottom="0cm"/>
    </style:style>
    <style:style style:name="T351_1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6" style:family="table-row">
      <style:table-row-properties style:min-row-height="0.609cm"/>
    </style:style>
    <style:style style:name="Cell13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line-height="100%" fo:margin-bottom="0cm"/>
    </style:style>
    <style:style style:name="T3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5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line-height="100%" fo:margin-bottom="0cm"/>
    </style:style>
    <style:style style:name="T3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3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line-height="100%" fo:margin-bottom="0cm"/>
    </style:style>
    <style:style style:name="T3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line-height="100%" fo:margin-bottom="0cm"/>
    </style:style>
    <style:style style:name="T3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56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Table11" style:family="table">
      <style:table-properties table:align="left" style:width="16.494cm" fo:margin-left="0cm"/>
    </style:style>
    <style:style style:name="Column37" style:family="table-column">
      <style:table-column-properties style:column-width="7.743cm"/>
    </style:style>
    <style:style style:name="Column38" style:family="table-column">
      <style:table-column-properties style:column-width="4.249cm"/>
    </style:style>
    <style:style style:name="Column39" style:family="table-column">
      <style:table-column-properties style:column-width="4.501cm"/>
    </style:style>
    <style:style style:name="Row47" style:family="table-row">
      <style:table-row-properties style:min-row-height="0.482cm"/>
    </style:style>
    <style:style style:name="Cell14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line-height="100%" fo:margin-bottom="0cm"/>
    </style:style>
    <style:style style:name="T3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line-height="100%" fo:margin-bottom="0cm"/>
    </style:style>
    <style:style style:name="T3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line-height="100%" fo:margin-bottom="0cm"/>
    </style:style>
    <style:style style:name="T3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8" style:family="table-row"/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line-height="100%" fo:margin-bottom="0cm"/>
    </style:style>
    <style:style style:name="T3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62" style:family="paragraph" style:parent-style-name="Normal">
      <style:paragraph-properties fo:line-height="100%" fo:margin-bottom="0cm"/>
    </style:style>
    <style:style style:name="T3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63" style:family="paragraph" style:parent-style-name="Normal">
      <style:paragraph-properties fo:line-height="100%" fo:margin-bottom="0cm"/>
    </style:style>
    <style:style style:name="T3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64" style:family="paragraph" style:parent-style-name="Normal">
      <style:paragraph-properties fo:line-height="100%" fo:margin-bottom="0cm"/>
    </style:style>
    <style:style style:name="T3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65" style:family="paragraph" style:parent-style-name="Normal">
      <style:paragraph-properties fo:line-height="100%" fo:margin-bottom="0cm"/>
    </style:style>
    <style:style style:name="T3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line-height="100%" fo:margin-bottom="0cm"/>
    </style:style>
    <style:style style:name="T366_1" style:family="text">
      <style:text-properties fo:color="#ed7d3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67" style:family="paragraph" style:parent-style-name="Normal">
      <style:paragraph-properties fo:line-height="100%" fo:margin-bottom="0cm"/>
    </style:style>
    <style:style style:name="T3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6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68" style:family="paragraph" style:parent-style-name="Normal">
      <style:paragraph-properties fo:line-height="100%" fo:margin-bottom="0cm"/>
    </style:style>
    <style:style style:name="T3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69" style:family="paragraph" style:parent-style-name="Normal">
      <style:paragraph-properties fo:line-height="100%" fo:margin-bottom="0cm"/>
    </style:style>
    <style:style style:name="T3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70" style:family="paragraph" style:parent-style-name="Normal">
      <style:paragraph-properties fo:line-height="100%" fo:margin-bottom="0cm"/>
    </style:style>
    <style:style style:name="T3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7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49" style:family="table-row"/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fo:line-height="100%" fo:margin-bottom="0cm"/>
    </style:style>
    <style:style style:name="T3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7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7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7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73" style:family="paragraph" style:parent-style-name="Normal">
      <style:paragraph-properties fo:line-height="100%" fo:margin-bottom="0cm"/>
    </style:style>
    <style:style style:name="T3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7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74" style:family="paragraph" style:parent-style-name="Normal">
      <style:paragraph-properties fo:line-height="100%" fo:margin-bottom="0cm"/>
    </style:style>
    <style:style style:name="T3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7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75" style:family="paragraph" style:parent-style-name="Normal">
      <style:paragraph-properties fo:line-height="100%" fo:margin-bottom="0cm"/>
    </style:style>
    <style:style style:name="T3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7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76" style:family="paragraph" style:parent-style-name="Normal">
      <style:paragraph-properties fo:line-height="100%" fo:margin-bottom="0cm"/>
    </style:style>
    <style:style style:name="T3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7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line-height="100%" fo:margin-bottom="0cm"/>
    </style:style>
    <style:style style:name="T377_1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78" style:family="paragraph" style:parent-style-name="Normal">
      <style:paragraph-properties fo:line-height="100%" fo:margin-bottom="0cm"/>
    </style:style>
    <style:style style:name="T3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7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79" style:family="paragraph" style:parent-style-name="Normal">
      <style:paragraph-properties fo:line-height="100%" fo:margin-bottom="0cm"/>
    </style:style>
    <style:style style:name="T3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7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80" style:family="paragraph" style:parent-style-name="Normal">
      <style:paragraph-properties fo:line-height="100%" fo:margin-bottom="0cm"/>
    </style:style>
    <style:style style:name="T3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81" style:family="paragraph" style:parent-style-name="Normal">
      <style:paragraph-properties fo:line-height="100%" fo:margin-bottom="0cm"/>
    </style:style>
    <style:style style:name="T3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0" style:family="table-row"/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line-height="100%" fo:margin-bottom="0cm"/>
    </style:style>
    <style:style style:name="T3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8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8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84" style:family="paragraph" style:parent-style-name="Normal">
      <style:paragraph-properties fo:line-height="100%" fo:margin-bottom="0cm"/>
    </style:style>
    <style:style style:name="T3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85" style:family="paragraph" style:parent-style-name="Normal">
      <style:paragraph-properties fo:line-height="100%" fo:margin-bottom="0cm"/>
    </style:style>
    <style:style style:name="T3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86" style:family="paragraph" style:parent-style-name="Normal">
      <style:paragraph-properties fo:line-height="100%" fo:margin-bottom="0cm"/>
    </style:style>
    <style:style style:name="T3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87" style:family="paragraph" style:parent-style-name="Normal">
      <style:paragraph-properties fo:line-height="100%" fo:margin-bottom="0cm"/>
    </style:style>
    <style:style style:name="T3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line-height="100%" fo:margin-bottom="0cm"/>
    </style:style>
    <style:style style:name="T388_1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89" style:family="paragraph" style:parent-style-name="Normal">
      <style:paragraph-properties fo:line-height="100%" fo:margin-bottom="0cm"/>
    </style:style>
    <style:style style:name="T3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90" style:family="paragraph" style:parent-style-name="Normal">
      <style:paragraph-properties fo:line-height="100%" fo:margin-bottom="0cm"/>
    </style:style>
    <style:style style:name="T3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91" style:family="paragraph" style:parent-style-name="Normal">
      <style:paragraph-properties fo:line-height="100%" fo:margin-bottom="0cm"/>
    </style:style>
    <style:style style:name="T3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92" style:family="paragraph" style:parent-style-name="Normal">
      <style:paragraph-properties fo:line-height="100%" fo:margin-bottom="0cm"/>
    </style:style>
    <style:style style:name="T3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1" style:family="table-row"/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line-height="100%" fo:margin-bottom="0cm"/>
    </style:style>
    <style:style style:name="T3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9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9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9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9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3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3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95" style:family="paragraph" style:parent-style-name="Normal">
      <style:paragraph-properties fo:line-height="100%" fo:margin-bottom="0cm"/>
    </style:style>
    <style:style style:name="T3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96" style:family="paragraph" style:parent-style-name="Normal">
      <style:paragraph-properties fo:line-height="100%" fo:margin-bottom="0cm"/>
    </style:style>
    <style:style style:name="T3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97" style:family="paragraph" style:parent-style-name="Normal">
      <style:paragraph-properties fo:line-height="100%" fo:margin-bottom="0cm"/>
    </style:style>
    <style:style style:name="T3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98" style:family="paragraph" style:parent-style-name="Normal">
      <style:paragraph-properties fo:line-height="100%" fo:margin-bottom="0cm"/>
    </style:style>
    <style:style style:name="T3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line-height="100%" fo:margin-bottom="0cm"/>
    </style:style>
    <style:style style:name="T399_1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00" style:family="paragraph" style:parent-style-name="Normal">
      <style:paragraph-properties fo:line-height="100%" fo:margin-bottom="0cm"/>
    </style:style>
    <style:style style:name="T4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0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0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0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0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0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01" style:family="paragraph" style:parent-style-name="Normal">
      <style:paragraph-properties fo:line-height="100%" fo:margin-bottom="0cm"/>
    </style:style>
    <style:style style:name="T4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0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02" style:family="paragraph" style:parent-style-name="Normal">
      <style:paragraph-properties fo:line-height="100%" fo:margin-bottom="0cm"/>
    </style:style>
    <style:style style:name="T4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0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03" style:family="paragraph" style:parent-style-name="Normal">
      <style:paragraph-properties fo:line-height="100%" fo:margin-bottom="0cm"/>
    </style:style>
    <style:style style:name="T4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0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3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3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04" style:family="paragraph" style:parent-style-name="Normal">
      <style:paragraph-properties fo:text-align="justify"/>
    </style:style>
    <style:style style:name="T40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0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06" style:family="paragraph" style:parent-style-name="Normal"/>
    <style:style style:name="T406_1" style:family="text">
      <style:text-properties fo:font-size="11pt" style:font-size-asian="11pt" style:font-name-complex="Arial" style:font-size-complex="11pt" style:font-weight-complex="bold"/>
    </style:style>
    <style:style style:name="T406_2" style:family="text">
      <style:text-properties fo:font-size="11pt" style:font-size-asian="11pt" style:font-name-complex="Arial" style:font-size-complex="11pt" fo:font-weight="bold" style:font-weight-asian="bold"/>
    </style:style>
    <style:style style:name="T406_3" style:family="text">
      <style:text-properties fo:font-size="11pt" style:font-size-asian="11pt" style:font-name-complex="Arial" style:font-size-complex="11pt" style:font-weight-complex="bold"/>
    </style:style>
    <style:style style:name="P407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408" style:family="paragraph" style:parent-style-name="Normal"/>
    <style:style style:name="T408_1" style:family="text">
      <style:text-properties fo:font-size="11pt" style:font-size-asian="11pt" style:font-name-complex="Arial" style:font-size-complex="11pt" style:font-weight-complex="bold"/>
    </style:style>
    <style:style style:name="T408_2" style:family="text">
      <style:text-properties fo:font-size="11pt" style:font-size-asian="11pt" style:font-name-complex="Arial" style:font-size-complex="11pt" style:font-weight-complex="bold"/>
    </style:style>
    <style:style style:name="T408_3" style:family="text">
      <style:text-properties fo:font-size="11pt" style:font-size-asian="11pt" style:font-name-complex="Arial" style:font-size-complex="11pt" style:font-weight-complex="bold"/>
    </style:style>
    <style:style style:name="T408_4" style:family="text">
      <style:text-properties fo:font-size="11pt" style:font-size-asian="11pt" style:font-name-complex="Arial" style:font-size-complex="11pt" style:font-weight-complex="bold"/>
    </style:style>
    <style:style style:name="T408_5" style:family="text">
      <style:text-properties fo:font-size="11pt" style:font-size-asian="11pt" style:font-name-complex="Arial" style:font-size-complex="11pt" style:font-weight-complex="bold"/>
    </style:style>
    <style:style style:name="T408_6" style:family="text">
      <style:text-properties fo:font-size="11pt" style:font-size-asian="11pt" style:font-name-complex="Arial" style:font-size-complex="11pt" style:font-weight-complex="bold"/>
    </style:style>
    <style:style style:name="T408_7" style:family="text">
      <style:text-properties fo:font-size="11pt" style:font-size-asian="11pt" style:font-name-complex="Arial" style:font-size-complex="11pt" style:font-weight-complex="bold"/>
    </style:style>
    <style:style style:name="T408_8" style:family="text">
      <style:text-properties fo:font-size="11pt" style:font-size-asian="11pt" style:font-name-complex="Arial" style:font-size-complex="11pt" style:font-weight-complex="bold"/>
    </style:style>
    <style:style style:name="T408_9" style:family="text">
      <style:text-properties fo:font-size="11pt" style:font-size-asian="11pt" style:font-name-complex="Arial" style:font-size-complex="11pt" style:font-weight-complex="bold"/>
    </style:style>
    <style:style style:name="T408_10" style:family="text">
      <style:text-properties fo:font-size="11pt" style:font-size-asian="11pt" style:font-name-complex="Arial" style:font-size-complex="11pt" style:font-weight-complex="bold"/>
    </style:style>
    <style:style style:name="T408_11" style:family="text">
      <style:text-properties fo:font-size="11pt" style:font-size-asian="11pt" style:font-name-complex="Arial" style:font-size-complex="11pt" style:font-weight-complex="bold"/>
    </style:style>
    <style:style style:name="T408_12" style:family="text">
      <style:text-properties fo:font-size="11pt" style:font-size-asian="11pt" style:font-name-complex="Arial" style:font-size-complex="11pt" style:font-weight-complex="bold"/>
    </style:style>
    <style:style style:name="T408_13" style:family="text">
      <style:text-properties fo:font-size="11pt" style:font-size-asian="11pt" style:font-name-complex="Arial" style:font-size-complex="11pt" style:font-weight-complex="bold"/>
    </style:style>
    <style:style style:name="T408_14" style:family="text">
      <style:text-properties fo:font-size="11pt" style:font-size-asian="11pt" style:font-name-complex="Arial" style:font-size-complex="11pt" style:font-weight-complex="bold"/>
    </style:style>
    <style:style style:name="T408_15" style:family="text">
      <style:text-properties fo:font-size="11pt" style:font-size-asian="11pt" style:font-name-complex="Arial" style:font-size-complex="11pt" style:font-weight-complex="bold"/>
    </style:style>
    <style:style style:name="T408_16" style:family="text">
      <style:text-properties fo:font-size="11pt" style:font-size-asian="11pt" style:font-name-complex="Arial" style:font-size-complex="11pt" fo:font-weight="bold" style:font-weight-asian="bold"/>
    </style:style>
    <style:style style:name="T408_17" style:family="text">
      <style:text-properties fo:font-size="11pt" style:font-size-asian="11pt" style:font-name-complex="Arial" style:font-size-complex="11pt" fo:font-weight="bold" style:font-weight-asian="bold"/>
    </style:style>
    <style:style style:name="T408_18" style:family="text">
      <style:text-properties fo:font-size="11pt" style:font-size-asian="11pt" style:font-name-complex="Arial" style:font-size-complex="11pt" fo:font-weight="bold" style:font-weight-asian="bold"/>
    </style:style>
    <style:style style:name="T408_19" style:family="text">
      <style:text-properties fo:font-size="11pt" style:font-size-asian="11pt" style:font-name-complex="Arial" style:font-size-complex="11pt" style:font-weight-complex="bold"/>
    </style:style>
    <style:style style:name="T408_20" style:family="text">
      <style:text-properties fo:font-size="11pt" style:font-size-asian="11pt" style:font-name-complex="Arial" style:font-size-complex="11pt" style:font-weight-complex="bold"/>
    </style:style>
    <style:style style:name="T408_21" style:family="text">
      <style:text-properties fo:font-size="11pt" style:font-size-asian="11pt" style:font-name-complex="Arial" style:font-size-complex="11pt" style:font-weight-complex="bold"/>
    </style:style>
    <style:style style:name="P409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410" style:family="paragraph" style:parent-style-name="Normal"/>
    <style:style style:name="T410_1" style:family="text">
      <style:text-properties fo:font-size="11pt" style:font-size-asian="11pt" style:font-name-complex="Arial" style:font-size-complex="11pt" style:font-weight-complex="bold"/>
    </style:style>
    <style:style style:name="T410_2" style:family="text">
      <style:text-properties fo:font-size="11pt" style:font-size-asian="11pt" style:font-name-complex="Arial" style:font-size-complex="11pt" style:font-weight-complex="bold"/>
    </style:style>
    <style:style style:name="T410_3" style:family="text">
      <style:text-properties fo:font-size="11pt" style:font-size-asian="11pt" style:font-name-complex="Arial" style:font-size-complex="11pt" style:font-weight-complex="bold"/>
    </style:style>
    <style:style style:name="T410_4" style:family="text">
      <style:text-properties fo:font-size="11pt" style:font-size-asian="11pt" style:font-name-complex="Arial" style:font-size-complex="11pt" style:font-weight-complex="bold"/>
    </style:style>
    <style:style style:name="T410_5" style:family="text">
      <style:text-properties fo:font-size="11pt" style:font-size-asian="11pt" style:font-name-complex="Arial" style:font-size-complex="11pt" style:font-weight-complex="bold"/>
    </style:style>
    <style:style style:name="T410_6" style:family="text">
      <style:text-properties fo:font-size="11pt" style:font-size-asian="11pt" style:font-name-complex="Arial" style:font-size-complex="11pt" style:font-weight-complex="bold"/>
    </style:style>
    <style:style style:name="T410_7" style:family="text">
      <style:text-properties fo:font-size="11pt" style:font-size-asian="11pt" style:font-name-complex="Arial" style:font-size-complex="11pt" style:font-weight-complex="bold"/>
    </style:style>
    <style:style style:name="T410_8" style:family="text">
      <style:text-properties fo:font-size="11pt" style:font-size-asian="11pt" style:font-name-complex="Arial" style:font-size-complex="11pt" style:font-weight-complex="bold"/>
    </style:style>
    <style:style style:name="T410_9" style:family="text">
      <style:text-properties fo:font-size="11pt" style:font-size-asian="11pt" style:font-name-complex="Arial" style:font-size-complex="11pt" style:font-weight-complex="bold"/>
    </style:style>
    <style:style style:name="T410_10" style:family="text">
      <style:text-properties fo:font-size="11pt" style:font-size-asian="11pt" style:font-name-complex="Arial" style:font-size-complex="11pt" style:font-weight-complex="bold"/>
    </style:style>
    <style:style style:name="T410_11" style:family="text">
      <style:text-properties fo:font-size="11pt" style:font-size-asian="11pt" style:font-name-complex="Arial" style:font-size-complex="11pt" style:font-weight-complex="bold"/>
    </style:style>
    <style:style style:name="T410_12" style:family="text">
      <style:text-properties fo:font-size="11pt" style:font-size-asian="11pt" style:font-name-complex="Arial" style:font-size-complex="11pt" style:font-weight-complex="bold"/>
    </style:style>
    <style:style style:name="T410_13" style:family="text">
      <style:text-properties fo:font-size="11pt" style:font-size-asian="11pt" style:font-name-complex="Arial" style:font-size-complex="11pt" style:font-weight-complex="bold"/>
    </style:style>
    <style:style style:name="T410_14" style:family="text">
      <style:text-properties fo:font-size="11pt" style:font-size-asian="11pt" style:font-name-complex="Arial" style:font-size-complex="11pt" style:font-weight-complex="bold"/>
    </style:style>
    <style:style style:name="P411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412" style:family="paragraph" style:parent-style-name="Normal"/>
    <style:style style:name="T41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2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2_4" style:family="text">
      <style:text-properties fo:font-size="11pt" style:font-size-asian="11pt" style:font-name-complex="Arial" style:font-size-complex="11pt"/>
    </style:style>
    <style:style style:name="T412_5" style:family="text">
      <style:text-properties fo:font-size="11pt" style:font-size-asian="11pt" style:font-name-complex="Arial" style:font-size-complex="11pt"/>
    </style:style>
    <style:style style:name="T412_6" style:family="text">
      <style:text-properties fo:font-size="11pt" style:font-size-asian="11pt" style:font-name-complex="Arial" style:font-size-complex="11pt"/>
    </style:style>
    <style:style style:name="T412_7" style:family="text">
      <style:text-properties fo:font-size="11pt" style:font-size-asian="11pt" style:font-name-complex="Arial" style:font-size-complex="11pt"/>
    </style:style>
    <style:style style:name="T412_8" style:family="text">
      <style:text-properties fo:font-size="11pt" style:font-size-asian="11pt" style:font-name-complex="Arial" style:font-size-complex="11pt"/>
    </style:style>
    <style:style style:name="T412_9" style:family="text">
      <style:text-properties fo:font-size="11pt" style:font-size-asian="11pt" style:font-name-complex="Arial" style:font-size-complex="11pt"/>
    </style:style>
    <style:style style:name="T412_10" style:family="text">
      <style:text-properties fo:font-size="11pt" style:font-size-asian="11pt" style:font-name-complex="Arial" style:font-size-complex="11pt"/>
    </style:style>
    <style:style style:name="T412_11" style:family="text">
      <style:text-properties fo:font-size="11pt" style:font-size-asian="11pt" style:font-name-complex="Arial" style:font-size-complex="11pt"/>
    </style:style>
    <style:style style:name="T412_12" style:family="text"/>
    <style:style style:name="T412_13" style:family="text" style:parent-style-name="Internet_20_link">
      <style:text-properties fo:font-size="11pt" style:font-size-asian="11pt" style:font-name-complex="Arial" style:font-size-complex="11pt"/>
    </style:style>
    <style:style style:name="T412_14" style:family="text" style:parent-style-name="Internet_20_link">
      <style:text-properties fo:font-size="11pt" style:font-size-asian="11pt" style:font-name-complex="Arial" style:font-size-complex="11pt"/>
    </style:style>
    <style:style style:name="T412_15" style:family="text">
      <style:text-properties fo:font-size="11pt" style:font-size-asian="11pt" style:font-name-complex="Arial" style:font-size-complex="11pt"/>
    </style:style>
    <style:style style:name="T412_16" style:family="text">
      <style:text-properties fo:font-size="11pt" style:font-size-asian="11pt" style:font-name-complex="Arial" style:font-size-complex="11pt"/>
    </style:style>
    <style:style style:name="T412_17" style:family="text">
      <style:text-properties fo:font-size="11pt" style:font-size-asian="11pt" style:font-name-complex="Arial" style:font-size-complex="11pt"/>
    </style:style>
    <style:style style:name="T412_18" style:family="text">
      <style:text-properties fo:font-size="11pt" style:font-size-asian="11pt" style:font-name-complex="Arial" style:font-size-complex="11pt"/>
    </style:style>
    <style:style style:name="T412_19" style:family="text">
      <style:text-properties fo:font-size="11pt" style:font-size-asian="11pt" style:font-name-complex="Arial" style:font-size-complex="11pt"/>
    </style:style>
    <style:style style:name="T412_20" style:family="text">
      <style:text-properties fo:font-size="11pt" style:font-size-asian="11pt" style:font-name-complex="Arial" style:font-size-complex="11pt"/>
    </style:style>
    <style:style style:name="T412_21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412_22" style:family="text">
      <style:text-properties fo:font-style="italic" style:font-style-asian="italic" fo:font-size="11pt" style:font-size-asian="11pt" style:font-name-complex="Arial" style:font-size-complex="11pt"/>
    </style:style>
    <style:style style:name="T412_23" style:family="text"/>
    <style:style style:name="T412_24" style:family="text" style:parent-style-name="Internet_20_link">
      <style:text-properties fo:font-size="11pt" style:font-size-asian="11pt" style:font-name-complex="Arial" style:font-size-complex="11pt"/>
    </style:style>
    <style:style style:name="T412_25" style:family="text" style:parent-style-name="Internet_20_link">
      <style:text-properties fo:font-size="11pt" style:font-size-asian="11pt" style:font-name-complex="Arial" style:font-size-complex="11pt"/>
    </style:style>
    <style:style style:name="T412_26" style:family="text">
      <style:text-properties fo:font-size="11pt" style:font-size-asian="11pt" style:font-name-complex="Arial" style:font-size-complex="11pt"/>
    </style:style>
    <style:style style:name="T412_27" style:family="text">
      <style:text-properties fo:font-size="11pt" style:font-size-asian="11pt" style:font-name-complex="Arial" style:font-size-complex="11pt"/>
    </style:style>
    <style:style style:name="T412_28" style:family="text">
      <style:text-properties fo:font-size="11pt" style:font-size-asian="11pt" style:font-name-complex="Arial" style:font-size-complex="11pt"/>
    </style:style>
    <style:style style:name="T412_29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412_30" style:family="text">
      <style:text-properties fo:font-size="11pt" style:font-size-asian="11pt" style:font-name-complex="Arial" style:font-size-complex="11pt"/>
    </style:style>
    <style:style style:name="T412_31" style:family="text">
      <style:text-properties fo:font-size="11pt" style:font-size-asian="11pt" style:font-name-complex="Arial" style:font-size-complex="11pt"/>
    </style:style>
    <style:style style:name="T412_32" style:family="text">
      <style:text-properties fo:font-size="11pt" style:font-size-asian="11pt" style:font-name-complex="Arial" style:font-size-complex="11pt"/>
    </style:style>
    <style:style style:name="T412_33" style:family="text">
      <style:text-properties fo:font-size="11pt" style:font-size-asian="11pt" style:font-name-complex="Arial" style:font-size-complex="11pt"/>
    </style:style>
    <style:style style:name="T412_34" style:family="text"/>
    <style:style style:name="T412_35" style:family="text" style:parent-style-name="Internet_20_link">
      <style:text-properties fo:font-size="11pt" style:font-size-asian="11pt" style:font-name-complex="Arial" style:font-size-complex="11pt"/>
    </style:style>
    <style:style style:name="T412_36" style:family="text">
      <style:text-properties fo:font-size="11pt" style:font-size-asian="11pt" style:font-name-complex="Arial" style:font-size-complex="11pt"/>
    </style:style>
    <style:style style:name="T412_37" style:family="text">
      <style:text-properties fo:font-style="italic" style:font-style-asian="italic" fo:font-size="11pt" style:font-size-asian="11pt" style:font-name-complex="Arial" style:font-size-complex="11pt"/>
    </style:style>
    <style:style style:name="T412_38" style:family="text">
      <style:text-properties fo:font-size="11pt" style:font-size-asian="11pt" style:font-name-complex="Arial" style:font-size-complex="11pt"/>
    </style:style>
    <style:style style:name="T412_39" style:family="text"/>
    <style:style style:name="T412_40" style:family="text" style:parent-style-name="Internet_20_link">
      <style:text-properties fo:font-size="11pt" style:font-size-asian="11pt" style:font-name-complex="Arial" style:font-size-complex="11pt"/>
    </style:style>
    <style:style style:name="T412_41" style:family="text">
      <style:text-properties fo:font-size="11pt" style:font-size-asian="11pt" style:font-name-complex="Arial" style:font-size-complex="11pt"/>
    </style:style>
    <style:style style:name="T412_42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412_43" style:family="text">
      <style:text-properties fo:font-size="11pt" style:font-size-asian="11pt" style:font-name-complex="Arial" style:font-size-complex="11pt"/>
    </style:style>
    <style:style style:name="T412_44" style:family="text">
      <style:text-properties fo:font-size="11pt" style:font-size-asian="11pt" style:font-name-complex="Arial" style:font-size-complex="11pt"/>
    </style:style>
    <style:style style:name="T412_45" style:family="text">
      <style:text-properties fo:font-size="11pt" style:font-size-asian="11pt" style:font-name-complex="Arial" style:font-size-complex="11pt"/>
    </style:style>
    <style:style style:name="T412_46" style:family="text"/>
    <style:style style:name="T412_47" style:family="text" style:parent-style-name="Internet_20_link">
      <style:text-properties fo:font-size="11pt" style:font-size-asian="11pt" style:font-name-complex="Arial" style:font-size-complex="11pt"/>
    </style:style>
    <style:style style:name="T412_48" style:family="text">
      <style:text-properties fo:font-size="11pt" style:font-size-asian="11pt" style:font-name-complex="Arial" style:font-size-complex="11pt"/>
    </style:style>
    <style:style style:name="T412_49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412_50" style:family="text">
      <style:text-properties fo:font-size="11pt" style:font-size-asian="11pt" style:font-name-complex="Arial" style:font-size-complex="11pt"/>
    </style:style>
    <style:style style:name="T412_51" style:family="text"/>
    <style:style style:name="T412_52" style:family="text" style:parent-style-name="Internet_20_link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412_53" style:family="text">
      <style:text-properties fo:font-size="11pt" style:font-size-asian="11pt" style:font-name-complex="Arial" style:font-size-complex="11pt"/>
    </style:style>
    <style:style style:name="T412_54" style:family="text">
      <style:text-properties fo:font-size="11pt" style:font-size-asian="11pt" style:font-name-complex="Arial" style:font-size-complex="11pt"/>
    </style:style>
    <style:style style:name="T412_55" style:family="text">
      <style:text-properties fo:font-size="11pt" style:font-size-asian="11pt" style:font-name-complex="Arial" style:font-size-complex="11pt"/>
    </style:style>
    <style:style style:name="T412_56" style:family="text">
      <style:text-properties fo:font-size="11pt" style:font-size-asian="11pt" style:font-name-complex="Arial" style:font-size-complex="11pt"/>
    </style:style>
    <style:style style:name="T412_57" style:family="text">
      <style:text-properties fo:font-size="11pt" style:font-size-asian="11pt" style:font-name-complex="Arial" style:font-size-complex="11pt"/>
    </style:style>
    <style:style style:name="T412_58" style:family="text">
      <style:text-properties fo:font-size="11pt" style:font-size-asian="11pt" style:font-name-complex="Arial" style:font-size-complex="11pt"/>
    </style:style>
    <style:style style:name="T412_59" style:family="text">
      <style:text-properties fo:font-size="11pt" style:font-size-asian="11pt" style:font-name-complex="Arial" style:font-size-complex="11pt"/>
    </style:style>
    <style:style style:name="T412_60" style:family="text">
      <style:text-properties fo:font-size="11pt" style:font-size-asian="11pt" style:font-name-complex="Arial" style:font-size-complex="11pt"/>
    </style:style>
    <style:style style:name="P413" style:family="paragraph" style:parent-style-name="Normal">
      <style:text-properties fo:font-size="11pt" style:font-size-asian="11pt" style:font-name-complex="Arial" style:font-size-complex="11pt"/>
    </style:style>
    <style:style style:name="P414" style:family="paragraph" style:parent-style-name="Normal"/>
    <style:style style:name="T414_1" style:family="text">
      <style:text-properties fo:font-size="11pt" style:font-size-asian="11pt" style:font-name-complex="Arial" style:font-size-complex="11pt" fo:font-weight="bold" style:font-weight-asian="bold"/>
    </style:style>
    <style:style style:name="T414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4_3" style:family="text">
      <style:text-properties fo:font-size="11pt" style:font-size-asian="11pt" style:font-name-complex="Arial" style:font-size-complex="11pt"/>
    </style:style>
    <style:style style:name="T414_4" style:family="text">
      <style:text-properties fo:font-size="11pt" style:font-size-asian="11pt" style:font-name-complex="Arial" style:font-size-complex="11pt"/>
    </style:style>
    <style:style style:name="T414_5" style:family="text">
      <style:text-properties fo:font-size="11pt" style:font-size-asian="11pt" style:font-name-complex="Arial" style:font-size-complex="11pt"/>
    </style:style>
    <style:style style:name="T414_6" style:family="text">
      <style:text-properties fo:font-size="11pt" style:font-size-asian="11pt" style:font-name-complex="Arial" style:font-size-complex="11pt"/>
    </style:style>
    <style:style style:name="T414_7" style:family="text">
      <style:text-properties fo:font-size="11pt" style:font-size-asian="11pt" style:font-name-complex="Arial" style:font-size-complex="11pt"/>
    </style:style>
    <style:style style:name="T414_8" style:family="text">
      <style:text-properties fo:font-size="11pt" style:font-size-asian="11pt" style:font-name-complex="Arial" style:font-size-complex="11pt"/>
    </style:style>
    <style:style style:name="T414_9" style:family="text">
      <style:text-properties fo:font-size="11pt" style:font-size-asian="11pt" style:font-name-complex="Arial" style:font-size-complex="11pt"/>
    </style:style>
    <style:style style:name="T414_10" style:family="text">
      <style:text-properties fo:font-size="11pt" style:font-size-asian="11pt" style:font-name-complex="Arial" style:font-size-complex="11pt"/>
    </style:style>
    <style:style style:name="T414_11" style:family="text">
      <style:text-properties fo:font-size="11pt" style:font-size-asian="11pt" style:font-name-complex="Arial" style:font-size-complex="11pt"/>
    </style:style>
    <style:style style:name="T414_12" style:family="text">
      <style:text-properties fo:font-size="11pt" style:font-size-asian="11pt" style:font-name-complex="Arial" style:font-size-complex="11pt"/>
    </style:style>
    <style:style style:name="T414_13" style:family="text">
      <style:text-properties fo:font-size="11pt" style:font-size-asian="11pt" style:font-name-complex="Arial" style:font-size-complex="11pt"/>
    </style:style>
    <style:style style:name="T414_14" style:family="text">
      <style:text-properties fo:font-size="11pt" style:font-size-asian="11pt" style:font-name-complex="Arial" style:font-size-complex="11pt"/>
    </style:style>
    <style:style style:name="T414_15" style:family="text">
      <style:text-properties fo:font-size="11pt" style:font-size-asian="11pt" style:font-name-complex="Arial" style:font-size-complex="11pt"/>
    </style:style>
    <style:style style:name="T414_16" style:family="text">
      <style:text-properties fo:font-size="11pt" style:font-size-asian="11pt" style:font-name-complex="Arial" style:font-size-complex="11pt"/>
    </style:style>
    <style:style style:name="T414_17" style:family="text">
      <style:text-properties fo:font-size="11pt" style:font-size-asian="11pt" style:font-name-complex="Arial" style:font-size-complex="11pt"/>
    </style:style>
    <style:style style:name="T414_18" style:family="text">
      <style:text-properties fo:font-size="11pt" style:font-size-asian="11pt" style:font-name-complex="Arial" style:font-size-complex="11pt"/>
    </style:style>
    <style:style style:name="T414_19" style:family="text">
      <style:text-properties fo:font-size="11pt" style:font-size-asian="11pt" style:font-name-complex="Arial" style:font-size-complex="11pt"/>
    </style:style>
    <style:style style:name="T414_20" style:family="text">
      <style:text-properties fo:font-size="11pt" style:font-size-asian="11pt" style:font-name-complex="Arial" style:font-size-complex="11pt"/>
    </style:style>
    <style:style style:name="T414_21" style:family="text">
      <style:text-properties fo:font-size="11pt" style:font-size-asian="11pt" style:font-name-complex="Arial" style:font-size-complex="11pt"/>
    </style:style>
    <style:style style:name="T414_22" style:family="text">
      <style:text-properties fo:font-size="11pt" style:font-size-asian="11pt" style:font-name-complex="Arial" style:font-size-complex="11pt"/>
    </style:style>
    <style:style style:name="T414_23" style:family="text">
      <style:text-properties fo:font-size="11pt" style:font-size-asian="11pt" style:font-name-complex="Arial" style:font-size-complex="11pt"/>
    </style:style>
    <style:style style:name="T414_24" style:family="text">
      <style:text-properties fo:font-size="11pt" style:font-size-asian="11pt" style:font-name-complex="Arial" style:font-size-complex="11pt"/>
    </style:style>
    <style:style style:name="T414_25" style:family="text">
      <style:text-properties fo:font-size="11pt" style:font-size-asian="11pt" style:font-name-complex="Arial" style:font-size-complex="11pt"/>
    </style:style>
    <style:style style:name="T414_26" style:family="text">
      <style:text-properties fo:font-size="11pt" style:font-size-asian="11pt" style:font-name-complex="Arial" style:font-size-complex="11pt"/>
    </style:style>
    <style:style style:name="P415" style:family="paragraph" style:parent-style-name="Bullets_20__28_normal_29_"/>
    <style:style style:name="T415_1" style:family="text"/>
    <style:style style:name="T415_2" style:family="text"/>
    <style:style style:name="T415_3" style:family="text"/>
    <style:style style:name="T415_4" style:family="text" style:parent-style-name="Internet_20_link"/>
    <style:style style:name="T415_5" style:family="text"/>
    <style:style style:name="T415_6" style:family="text"/>
    <style:style style:name="T415_7" style:family="text" style:parent-style-name="Internet_20_link"/>
    <style:style style:name="T415_8" style:family="text"/>
    <style:style style:name="T415_9" style:family="text"/>
    <style:style style:name="P416" style:family="paragraph" style:parent-style-name="Bullets_20__28_normal_29_"/>
    <style:style style:name="T416_1" style:family="text">
      <style:text-properties style:font-name-asian="Aptos"/>
    </style:style>
    <style:style style:name="T416_2" style:family="text">
      <style:text-properties style:font-name-asian="Aptos" style:letter-kerning="true"/>
    </style:style>
    <style:style style:name="T416_3" style:family="text"/>
    <style:style style:name="T416_4" style:family="text" style:parent-style-name="Internet_20_link">
      <style:text-properties style:font-name-asian="Aptos" style:letter-kerning="true"/>
    </style:style>
    <style:style style:name="T416_5" style:family="text">
      <style:text-properties style:font-name-asian="Aptos" style:letter-kerning="true"/>
    </style:style>
    <style:style style:name="P417" style:family="paragraph" style:parent-style-name="Bullets_20__28_normal_29_"/>
    <style:style style:name="T417_1" style:family="text">
      <style:text-properties style:font-name-asian="Aptos"/>
    </style:style>
    <style:style style:name="T417_2" style:family="text"/>
    <style:style style:name="T417_3" style:family="text" style:parent-style-name="Internet_20_link">
      <style:text-properties style:font-name-asian="Aptos"/>
    </style:style>
    <style:style style:name="T417_4" style:family="text">
      <style:text-properties style:font-name-asian="Aptos"/>
    </style:style>
    <style:style style:name="T417_5" style:family="text">
      <style:text-properties style:font-name-asian="Aptos"/>
    </style:style>
    <style:style style:name="T417_6" style:family="text">
      <style:text-properties style:font-name-asian="Aptos"/>
    </style:style>
    <style:style style:name="T417_7" style:family="text">
      <style:text-properties style:font-name-asian="Aptos"/>
    </style:style>
    <style:style style:name="T417_8" style:family="text">
      <style:text-properties style:font-name-asian="Aptos"/>
    </style:style>
    <style:style style:name="T417_9" style:family="text">
      <style:text-properties style:font-name-asian="Aptos"/>
    </style:style>
    <style:style style:name="T417_10" style:family="text">
      <style:text-properties style:font-name-asian="Aptos"/>
    </style:style>
    <style:style style:name="T417_11" style:family="text">
      <style:text-properties style:font-name-asian="Aptos"/>
    </style:style>
    <style:style style:name="T417_12" style:family="text">
      <style:text-properties style:font-name-asian="Aptos"/>
    </style:style>
    <style:style style:name="T417_13" style:family="text">
      <style:text-properties style:font-name-asian="Aptos"/>
    </style:style>
    <style:style style:name="T417_14" style:family="text">
      <style:text-properties style:font-name-asian="Aptos"/>
    </style:style>
    <style:style style:name="T417_15" style:family="text">
      <style:text-properties style:font-name-asian="Aptos"/>
    </style:style>
    <style:style style:name="T417_16" style:family="text">
      <style:text-properties style:font-name-asian="Aptos"/>
    </style:style>
    <style:style style:name="T417_17" style:family="text">
      <style:text-properties style:font-name-asian="Aptos"/>
    </style:style>
    <style:style style:name="T417_18" style:family="text">
      <style:text-properties style:font-name-asian="Aptos"/>
    </style:style>
    <style:style style:name="T417_19" style:family="text">
      <style:text-properties style:font-name-asian="Aptos"/>
    </style:style>
    <style:style style:name="P418" style:family="paragraph" style:parent-style-name="List_20_Paragraph">
      <style:paragraph-properties fo:margin-bottom="0cm" fo:margin-left="0.635cm"/>
      <style:text-properties fo:font-size="11pt" style:font-size-asian="11pt" style:font-name-complex="Arial" style:font-size-complex="11pt"/>
    </style:style>
    <style:style style:name="P419" style:family="paragraph" style:parent-style-name="Normal"/>
    <style:style style:name="T41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9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9_4" style:family="text">
      <style:text-properties fo:font-size="11pt" style:font-size-asian="11pt" style:font-name-complex="Arial" style:font-size-complex="11pt"/>
    </style:style>
    <style:style style:name="P420" style:family="paragraph" style:parent-style-name="Bullets_20__28_normal_29_"/>
    <style:style style:name="T420_1" style:family="text"/>
    <style:style style:name="T420_2" style:family="text"/>
    <style:style style:name="T420_3" style:family="text" style:parent-style-name="Internet_20_link"/>
    <style:style style:name="T420_4" style:family="text"/>
    <style:style style:name="P421" style:family="paragraph" style:parent-style-name="Bullets_20__28_normal_29_"/>
    <style:style style:name="T421_1" style:family="text"/>
    <style:style style:name="T421_2" style:family="text"/>
    <style:style style:name="T421_3" style:family="text" style:parent-style-name="Internet_20_link"/>
    <style:style style:name="T421_4" style:family="text"/>
    <style:style style:name="T421_5" style:family="text"/>
    <style:style style:name="T421_6" style:family="text"/>
    <style:style style:name="T421_7" style:family="text">
      <style:text-properties fo:font-style="italic" style:font-style-asian="italic" style:font-style-complex="italic"/>
    </style:style>
    <style:style style:name="T421_8" style:family="text"/>
    <style:style style:name="P422" style:family="paragraph" style:parent-style-name="Bullets_20__28_normal_29_"/>
    <style:style style:name="T422_1" style:family="text"/>
    <style:style style:name="T422_2" style:family="text"/>
    <style:style style:name="T422_3" style:family="text" style:parent-style-name="Internet_20_link"/>
    <style:style style:name="T422_4" style:family="text"/>
    <style:style style:name="T422_5" style:family="text">
      <style:text-properties fo:font-style="italic" style:font-style-asian="italic" style:font-style-complex="italic"/>
    </style:style>
    <style:style style:name="T422_6" style:family="text"/>
    <style:style style:name="T422_7" style:family="text">
      <style:text-properties fo:font-style="italic" style:font-style-asian="italic" style:font-style-complex="italic"/>
    </style:style>
    <style:style style:name="T422_8" style:family="text"/>
    <style:style style:name="T422_9" style:family="text"/>
    <style:style style:name="T422_10" style:family="text" style:parent-style-name="Internet_20_link"/>
    <style:style style:name="T422_11" style:family="text"/>
    <style:style style:name="T422_12" style:family="text"/>
    <style:style style:name="T422_13" style:family="text"/>
    <style:style style:name="T422_14" style:family="text" style:parent-style-name="Internet_20_link"/>
    <style:style style:name="T422_15" style:family="text"/>
    <style:style style:name="T422_16" style:family="text">
      <style:text-properties fo:font-style="italic" style:font-style-asian="italic" style:font-style-complex="italic"/>
    </style:style>
    <style:style style:name="T422_17" style:family="text"/>
    <style:style style:name="P423" style:family="paragraph" style:parent-style-name="Bullets_20__28_normal_29_">
      <style:paragraph-properties fo:margin-left="0.635cm"/>
    </style:style>
    <style:style style:name="P424" style:family="paragraph" style:parent-style-name="Normal"/>
    <style:style style:name="T42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4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4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4_4" style:family="text">
      <style:text-properties fo:font-size="11pt" style:font-size-asian="11pt" style:font-name-complex="Arial" style:font-size-complex="11pt"/>
    </style:style>
    <style:style style:name="T424_5" style:family="text">
      <style:text-properties fo:font-size="11pt" style:font-size-asian="11pt" style:font-name-complex="Arial" style:font-size-complex="11pt"/>
    </style:style>
    <style:style style:name="T424_6" style:family="text">
      <style:text-properties fo:font-size="11pt" style:font-size-asian="11pt" style:font-name-complex="Arial" style:font-size-complex="11pt"/>
    </style:style>
    <style:style style:name="T424_7" style:family="text">
      <style:text-properties fo:font-size="11pt" style:font-size-asian="11pt" style:font-name-complex="Arial" style:font-size-complex="11pt"/>
    </style:style>
    <style:style style:name="P425" style:family="paragraph" style:parent-style-name="List_20_Paragraph">
      <style:paragraph-properties fo:margin-bottom="0cm"/>
    </style:style>
    <style:style style:name="T425_1" style:family="text">
      <style:text-properties fo:font-size="11pt" style:font-size-asian="11pt" style:font-name-complex="Arial" style:font-size-complex="11pt"/>
    </style:style>
    <style:style style:name="T425_2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425_3" style:family="text">
      <style:text-properties fo:font-size="11pt" style:font-size-asian="11pt" style:font-name-complex="Arial" style:font-size-complex="11pt"/>
    </style:style>
    <style:style style:name="T425_4" style:family="text"/>
    <style:style style:name="T425_5" style:family="text" style:parent-style-name="Internet_20_link">
      <style:text-properties fo:font-size="11pt" style:font-size-asian="11pt" style:font-name-complex="Arial" style:font-size-complex="11pt"/>
    </style:style>
    <style:style style:name="T425_6" style:family="text" style:parent-style-name="Internet_20_link">
      <style:text-properties fo:font-size="11pt" style:font-size-asian="11pt" style:font-name-complex="Arial" style:font-size-complex="11pt"/>
    </style:style>
    <style:style style:name="T425_7" style:family="text">
      <style:text-properties fo:font-size="11pt" style:font-size-asian="11pt" style:font-name-complex="Arial" style:font-size-complex="11pt"/>
    </style:style>
    <style:style style:name="T425_8" style:family="text"/>
    <style:style style:name="T425_9" style:family="text" style:parent-style-name="Internet_20_link">
      <style:text-properties fo:font-size="11pt" style:font-size-asian="11pt" style:font-name-complex="Arial" style:font-size-complex="11pt"/>
    </style:style>
    <style:style style:name="T425_10" style:family="text" style:parent-style-name="Internet_20_link">
      <style:text-properties fo:font-size="11pt" style:font-size-asian="11pt" style:font-name-complex="Arial" style:font-size-complex="11pt"/>
    </style:style>
    <style:style style:name="T425_11" style:family="text">
      <style:text-properties fo:font-size="11pt" style:font-size-asian="11pt" style:font-name-complex="Arial" style:font-size-complex="11pt"/>
    </style:style>
    <style:style style:name="T425_12" style:family="text"/>
    <style:style style:name="T425_13" style:family="text" style:parent-style-name="Internet_20_link">
      <style:text-properties fo:font-size="11pt" style:font-size-asian="11pt" style:font-name-complex="Arial" style:font-size-complex="11pt"/>
    </style:style>
    <style:style style:name="T425_14" style:family="text">
      <style:text-properties fo:font-size="11pt" style:font-size-asian="11pt" style:font-name-complex="Arial" style:font-size-complex="11pt"/>
    </style:style>
    <style:style style:name="T425_15" style:family="text"/>
    <style:style style:name="T425_16" style:family="text" style:parent-style-name="Internet_20_link">
      <style:text-properties fo:font-size="11pt" style:font-size-asian="11pt" style:font-name-complex="Arial" style:font-size-complex="11pt"/>
    </style:style>
    <style:style style:name="T425_17" style:family="text" style:parent-style-name="Internet_20_link">
      <style:text-properties fo:font-size="11pt" style:font-size-asian="11pt" style:font-name-complex="Arial" style:font-size-complex="11pt"/>
    </style:style>
    <style:style style:name="T425_18" style:family="text">
      <style:text-properties fo:font-size="11pt" style:font-size-asian="11pt" style:font-name-complex="Arial" style:font-size-complex="11pt"/>
    </style:style>
    <style:style style:name="T425_19" style:family="text">
      <style:text-properties fo:font-size="11pt" style:font-size-asian="11pt" style:font-name-complex="Arial" style:font-size-complex="11pt"/>
    </style:style>
    <style:style style:name="T425_20" style:family="text">
      <style:text-properties fo:font-size="11pt" style:font-size-asian="11pt" style:font-name-complex="Arial" style:font-size-complex="11pt"/>
    </style:style>
    <style:style style:name="T425_21" style:family="text">
      <style:text-properties fo:font-size="11pt" style:font-size-asian="11pt" style:font-name-complex="Arial" style:font-size-complex="11pt"/>
    </style:style>
    <style:style style:name="P426" style:family="paragraph" style:parent-style-name="List_20_Paragraph">
      <style:paragraph-properties fo:margin-bottom="0cm"/>
    </style:style>
    <style:style style:name="T426_1" style:family="text">
      <style:text-properties fo:font-size="11pt" style:font-size-asian="11pt" style:font-name-complex="Arial" style:font-size-complex="11pt"/>
    </style:style>
    <style:style style:name="T426_2" style:family="text"/>
    <style:style style:name="T426_3" style:family="text" style:parent-style-name="Internet_20_link">
      <style:text-properties fo:font-size="11pt" style:font-size-asian="11pt" style:font-name-complex="Arial" style:font-size-complex="11pt"/>
    </style:style>
    <style:style style:name="T426_4" style:family="text">
      <style:text-properties fo:font-size="11pt" style:font-size-asian="11pt" style:font-name-complex="Arial" style:font-size-complex="11pt"/>
    </style:style>
    <style:style style:name="T426_5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426_6" style:family="text">
      <style:text-properties fo:font-size="11pt" style:font-size-asian="11pt" style:font-name-complex="Arial" style:font-size-complex="11pt"/>
    </style:style>
    <style:style style:name="T426_7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427" style:family="paragraph" style:parent-style-name="List_20_Paragraph">
      <style:paragraph-properties fo:margin-bottom="0cm"/>
    </style:style>
    <style:style style:name="T427_1" style:family="text">
      <style:text-properties fo:font-size="11pt" style:font-size-asian="11pt" style:font-name-complex="Arial" style:font-size-complex="11pt"/>
    </style:style>
    <style:style style:name="T427_2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427_3" style:family="text">
      <style:text-properties fo:font-size="11pt" style:font-size-asian="11pt" style:font-name-complex="Arial" style:font-size-complex="11pt"/>
    </style:style>
    <style:style style:name="T427_4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427_5" style:family="text">
      <style:text-properties fo:font-size="11pt" style:font-size-asian="11pt" style:font-name-complex="Arial" style:font-size-complex="11pt"/>
    </style:style>
    <style:style style:name="T427_6" style:family="text"/>
    <style:style style:name="T427_7" style:family="text" style:parent-style-name="Internet_20_link">
      <style:text-properties fo:font-size="11pt" style:font-size-asian="11pt" style:font-name-complex="Arial" style:font-size-complex="11pt"/>
    </style:style>
    <style:style style:name="T427_8" style:family="text">
      <style:text-properties fo:font-size="11pt" style:font-size-asian="11pt" style:font-name-complex="Arial" style:font-size-complex="11pt"/>
    </style:style>
    <style:style style:name="T427_9" style:family="text">
      <style:text-properties fo:font-size="11pt" style:font-size-asian="11pt" style:font-name-complex="Arial" style:font-size-complex="11pt"/>
    </style:style>
    <style:style style:name="T427_10" style:family="text">
      <style:text-properties fo:font-size="11pt" style:font-size-asian="11pt" style:font-name-complex="Arial" style:font-size-complex="11pt"/>
    </style:style>
    <style:style style:name="T427_11" style:family="text">
      <style:text-properties fo:font-size="11pt" style:font-size-asian="11pt" style:font-name-complex="Arial" style:font-size-complex="11pt"/>
    </style:style>
    <style:style style:name="T427_12" style:family="text">
      <style:text-properties fo:font-size="11pt" style:font-size-asian="11pt" style:font-name-complex="Arial" style:font-size-complex="11pt"/>
    </style:style>
    <style:style style:name="P428" style:family="paragraph" style:parent-style-name="List_20_Paragraph"/>
    <style:style style:name="T428_1" style:family="text">
      <style:text-properties fo:font-size="11pt" style:font-size-asian="11pt" style:font-name-complex="Arial" style:font-size-complex="11pt"/>
    </style:style>
    <style:style style:name="T428_2" style:family="text">
      <style:text-properties fo:font-size="11pt" style:font-size-asian="11pt" style:font-name-complex="Arial" style:font-size-complex="11pt"/>
    </style:style>
    <style:style style:name="T428_3" style:family="text">
      <style:text-properties fo:font-size="11pt" style:font-size-asian="11pt" style:font-name-complex="Arial" style:font-size-complex="11pt"/>
    </style:style>
    <style:style style:name="T428_4" style:family="text"/>
    <style:style style:name="T428_5" style:family="text" style:parent-style-name="Internet_20_link">
      <style:text-properties fo:font-size="11pt" style:font-size-asian="11pt" style:font-name-complex="Arial" style:font-size-complex="11pt"/>
    </style:style>
    <style:style style:name="T428_6" style:family="text">
      <style:text-properties fo:font-size="11pt" style:font-size-asian="11pt" style:font-name-complex="Arial" style:font-size-complex="11pt"/>
    </style:style>
    <style:style style:name="T428_7" style:family="text">
      <style:text-properties fo:font-size="11pt" style:font-size-asian="11pt" style:font-name-complex="Arial" style:font-size-complex="11pt"/>
    </style:style>
    <style:style style:name="T428_8" style:family="text">
      <style:text-properties fo:font-size="11pt" style:font-size-asian="11pt" style:font-name-complex="Arial" style:font-size-complex="11pt"/>
    </style:style>
    <style:style style:name="T428_9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428_10" style:family="text">
      <style:text-properties fo:font-size="11pt" style:font-size-asian="11pt" style:font-name-complex="Arial" style:font-size-complex="11pt"/>
    </style:style>
    <style:style style:name="T428_11" style:family="text">
      <style:text-properties fo:font-size="11pt" style:font-size-asian="11pt" style:font-name-complex="Arial" style:font-size-complex="11pt"/>
    </style:style>
    <style:style style:name="T428_12" style:family="text">
      <style:text-properties fo:font-size="11pt" style:font-size-asian="11pt" style:font-name-complex="Arial" style:font-size-complex="11pt"/>
    </style:style>
    <style:style style:name="T428_13" style:family="text">
      <style:text-properties fo:font-size="11pt" style:font-size-asian="11pt" style:font-name-complex="Arial" style:font-size-complex="11pt"/>
    </style:style>
    <style:style style:name="T428_14" style:family="text">
      <style:text-properties fo:font-size="11pt" style:font-size-asian="11pt" style:font-name-complex="Arial" style:font-size-complex="11pt"/>
    </style:style>
    <style:style style:name="T428_15" style:family="text">
      <style:text-properties fo:font-size="11pt" style:font-size-asian="11pt" style:font-name-complex="Arial" style:font-size-complex="11pt"/>
    </style:style>
    <style:style style:name="T428_16" style:family="text">
      <style:text-properties fo:font-size="11pt" style:font-size-asian="11pt" style:font-name-complex="Arial" style:font-size-complex="11pt"/>
    </style:style>
    <style:style style:name="T428_17" style:family="text"/>
    <style:style style:name="T428_18" style:family="text" style:parent-style-name="Internet_20_link">
      <style:text-properties fo:font-size="11pt" style:font-size-asian="11pt" style:font-name-complex="Arial" style:font-size-complex="11pt"/>
    </style:style>
    <style:style style:name="T428_19" style:family="text">
      <style:text-properties fo:font-size="11pt" style:font-size-asian="11pt" style:font-name-complex="Arial" style:font-size-complex="11pt"/>
    </style:style>
    <style:style style:name="P429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430" style:family="paragraph" style:parent-style-name="Normal">
      <style:paragraph-properties fo:text-align="justify"/>
    </style:style>
    <style:style style:name="T430_1" style:family="text">
      <style:text-properties fo:font-size="11pt" style:font-size-asian="11pt" style:font-name-complex="Arial" style:font-size-complex="11pt" fo:font-weight="bold" style:font-weight-asian="bold"/>
    </style:style>
    <style:style style:name="P431" style:family="paragraph" style:parent-style-name="Normal">
      <style:text-properties fo:font-size="11pt" style:font-size-asian="11pt" style:font-name-complex="Arial" style:font-size-complex="11pt"/>
    </style:style>
    <style:style style:name="P432" style:family="paragraph" style:parent-style-name="Normal"/>
    <style:style style:name="T432_1" style:family="text">
      <style:text-properties fo:font-size="11pt" style:font-size-asian="11pt" style:font-name-complex="Arial" style:font-size-complex="11pt"/>
    </style:style>
    <style:style style:name="T432_2" style:family="text">
      <style:text-properties fo:font-size="11pt" style:font-size-asian="11pt" style:font-name-complex="Arial" style:font-size-complex="11pt"/>
    </style:style>
    <style:style style:name="T432_3" style:family="text">
      <style:text-properties fo:font-size="11pt" style:font-size-asian="11pt" style:font-name-complex="Arial" style:font-size-complex="11pt"/>
    </style:style>
    <style:style style:name="T432_4" style:family="text">
      <style:text-properties fo:font-size="11pt" style:font-size-asian="11pt" style:font-name-complex="Arial" style:font-size-complex="11pt"/>
    </style:style>
    <style:style style:name="T432_5" style:family="text">
      <style:text-properties fo:font-size="11pt" style:font-size-asian="11pt" style:font-name-complex="Arial" style:font-size-complex="11pt"/>
    </style:style>
    <style:style style:name="T432_6" style:family="text">
      <style:text-properties fo:font-size="11pt" style:font-size-asian="11pt" style:font-name-complex="Arial" style:font-size-complex="11pt"/>
    </style:style>
    <style:style style:name="T432_7" style:family="text">
      <style:text-properties fo:font-size="11pt" style:font-size-asian="11pt" style:font-name-complex="Arial" style:font-size-complex="11pt"/>
    </style:style>
    <style:style style:name="T432_8" style:family="text">
      <style:text-properties fo:font-size="11pt" style:font-size-asian="11pt" style:font-name-complex="Arial" style:font-size-complex="11pt"/>
    </style:style>
    <style:style style:name="P433" style:family="paragraph" style:parent-style-name="Normal">
      <style:text-properties fo:font-size="11pt" style:font-size-asian="11pt" style:font-name-complex="Arial" style:font-size-complex="11pt"/>
    </style:style>
    <style:style style:name="P434" style:family="paragraph" style:parent-style-name="Normal">
      <style:paragraph-properties fo:text-align="justify"/>
    </style:style>
    <style:style style:name="T43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34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34_3" style:family="text">
      <style:text-properties fo:font-size="11pt" style:font-size-asian="11pt" style:font-name-complex="Arial" style:font-size-complex="11pt"/>
    </style:style>
    <style:style style:name="P43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36" style:family="paragraph" style:parent-style-name="Normal"/>
    <style:style style:name="P437" style:family="paragraph" style:parent-style-name="Normal"/>
    <style:style style:name="P438" style:family="paragraph" style:parent-style-name="Normal"/>
    <style:style style:name="P439" style:family="paragraph" style:parent-style-name="Normal"/>
    <style:style style:name="P440" style:family="paragraph" style:parent-style-name="Normal"/>
    <style:style style:name="P441" style:family="paragraph" style:parent-style-name="Normal"/>
    <style:style style:name="P442" style:family="paragraph" style:parent-style-name="Normal"/>
    <style:style style:name="P443" style:family="paragraph" style:parent-style-name="Normal"/>
    <style:style style:name="P444" style:family="paragraph" style:parent-style-name="Normal"/>
    <style:style style:name="P445" style:family="paragraph" style:parent-style-name="Normal"/>
    <style:style style:name="P446" style:family="paragraph" style:parent-style-name="Normal"/>
    <style:style style:name="P447" style:family="paragraph" style:parent-style-name="Normal"/>
    <style:style style:name="P448" style:family="paragraph" style:parent-style-name="Normal"/>
    <style:style style:name="P449" style:family="paragraph" style:parent-style-name="Normal"/>
    <style:style style:name="P450" style:family="paragraph" style:parent-style-name="Normal"/>
    <style:style style:name="P451" style:family="paragraph" style:parent-style-name="Normal"/>
    <style:style style:name="P452" style:family="paragraph" style:parent-style-name="Normal"/>
    <style:style style:name="P453" style:family="paragraph" style:parent-style-name="Normal"/>
    <style:style style:name="P454" style:family="paragraph" style:parent-style-name="Normal"/>
    <style:style style:name="P455" style:family="paragraph" style:parent-style-name="Normal"/>
    <style:style style:name="P456" style:family="paragraph" style:parent-style-name="Normal"/>
    <style:style style:name="P457" style:family="paragraph" style:parent-style-name="Normal"/>
    <style:style style:name="P458" style:family="paragraph" style:parent-style-name="Normal"/>
    <style:style style:name="P459" style:family="paragraph" style:parent-style-name="Normal"/>
    <style:style style:name="Table12" style:family="table">
      <style:table-properties table:align="left" style:width="16.503cm" fo:margin-left="-0.259cm"/>
    </style:style>
    <style:style style:name="Column40" style:family="table-column">
      <style:table-column-properties style:column-width="3.013cm"/>
    </style:style>
    <style:style style:name="Column41" style:family="table-column">
      <style:table-column-properties style:column-width="1.238cm"/>
    </style:style>
    <style:style style:name="Column42" style:family="table-column">
      <style:table-column-properties style:column-width="2cm"/>
    </style:style>
    <style:style style:name="Column43" style:family="table-column">
      <style:table-column-properties style:column-width="6.251cm"/>
    </style:style>
    <style:style style:name="Column44" style:family="table-column">
      <style:table-column-properties style:column-width="4cm"/>
    </style:style>
    <style:style style:name="Row52" style:family="table-row">
      <style:table-row-properties style:min-row-height="0.863cm"/>
    </style:style>
    <style:style style:name="Cell156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paragraph-properties fo:line-height="100%" fo:margin-bottom="0cm"/>
    </style:style>
    <style:style style:name="T4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57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paragraph-properties fo:line-height="100%" fo:margin-bottom="0cm"/>
    </style:style>
    <style:style style:name="T4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6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3" style:family="table-row">
      <style:table-row-properties style:min-row-height="0.612cm"/>
    </style:style>
    <style:style style:name="Cell158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line-height="100%" fo:margin-bottom="0cm"/>
    </style:style>
    <style:style style:name="T4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line-height="100%" fo:margin-bottom="0cm"/>
    </style:style>
    <style:style style:name="T4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line-height="100%" fo:margin-bottom="0cm"/>
    </style:style>
    <style:style style:name="T4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line-height="100%" fo:margin-bottom="0cm"/>
    </style:style>
    <style:style style:name="T465_1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54" style:family="table-row">
      <style:table-row-properties style:min-row-height="0.609cm"/>
    </style:style>
    <style:style style:name="Cell162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>
      <style:paragraph-properties fo:line-height="100%" fo:margin-bottom="0cm"/>
    </style:style>
    <style:style style:name="T4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paragraph-properties fo:line-height="100%" fo:margin-bottom="0cm"/>
    </style:style>
    <style:style style:name="T4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fo:line-height="100%" fo:margin-bottom="0cm"/>
    </style:style>
    <style:style style:name="T4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paragraph-properties fo:line-height="100%" fo:margin-bottom="0cm"/>
    </style:style>
    <style:style style:name="T4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470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Table13" style:family="table">
      <style:table-properties table:align="left" style:width="16.494cm" fo:margin-left="0cm"/>
    </style:style>
    <style:style style:name="Column45" style:family="table-column">
      <style:table-column-properties style:column-width="4.711cm"/>
    </style:style>
    <style:style style:name="Column46" style:family="table-column">
      <style:table-column-properties style:column-width="4.923cm"/>
    </style:style>
    <style:style style:name="Column47" style:family="table-column">
      <style:table-column-properties style:column-width="6.86cm"/>
    </style:style>
    <style:style style:name="Row55" style:family="table-row">
      <style:table-row-properties style:min-row-height="0.482cm"/>
    </style:style>
    <style:style style:name="Cell1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paragraph-properties fo:line-height="100%" fo:margin-bottom="0cm"/>
    </style:style>
    <style:style style:name="T4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6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paragraph-properties fo:line-height="100%" fo:margin-bottom="0cm"/>
    </style:style>
    <style:style style:name="T4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6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>
      <style:paragraph-properties fo:line-height="100%" fo:margin-bottom="0cm"/>
    </style:style>
    <style:style style:name="T4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56" style:family="table-row"/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4" style:family="paragraph" style:parent-style-name="Normal">
      <style:paragraph-properties fo:line-height="100%" fo:margin-bottom="0cm"/>
    </style:style>
    <style:style style:name="T4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47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76" style:family="paragraph" style:parent-style-name="Normal">
      <style:paragraph-properties fo:line-height="100%" fo:margin-bottom="0cm"/>
    </style:style>
    <style:style style:name="T4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7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7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7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7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78" style:family="paragraph" style:parent-style-name="Normal">
      <style:paragraph-properties fo:line-height="100%" fo:margin-bottom="0cm"/>
    </style:style>
    <style:style style:name="T4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7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79" style:family="paragraph" style:parent-style-name="Normal">
      <style:paragraph-properties fo:line-height="100%" fo:margin-bottom="0cm"/>
    </style:style>
    <style:style style:name="T4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7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80" style:family="paragraph" style:parent-style-name="Normal">
      <style:paragraph-properties fo:line-height="100%" fo:margin-bottom="0cm"/>
    </style:style>
    <style:style style:name="T4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8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81" style:family="paragraph" style:parent-style-name="Normal">
      <style:paragraph-properties fo:line-height="100%" fo:margin-bottom="0cm"/>
    </style:style>
    <style:style style:name="T4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8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>
      <style:paragraph-properties fo:line-height="100%" fo:margin-bottom="0cm"/>
    </style:style>
    <style:style style:name="T482_1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83" style:family="paragraph" style:parent-style-name="Normal">
      <style:paragraph-properties fo:line-height="100%" fo:margin-bottom="0cm"/>
    </style:style>
    <style:style style:name="T4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8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8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8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8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83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8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85" style:family="paragraph" style:parent-style-name="Normal">
      <style:paragraph-properties fo:line-height="100%" fo:margin-bottom="0cm"/>
    </style:style>
    <style:style style:name="T4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8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86" style:family="paragraph" style:parent-style-name="Normal">
      <style:paragraph-properties fo:line-height="100%" fo:margin-bottom="0cm"/>
    </style:style>
    <style:style style:name="T4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8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8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8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8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86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87" style:family="paragraph" style:parent-style-name="Normal">
      <style:paragraph-properties fo:line-height="100%" fo:margin-bottom="0cm"/>
    </style:style>
    <style:style style:name="T4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8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8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88" style:family="paragraph" style:parent-style-name="Normal">
      <style:paragraph-properties fo:line-height="100%" fo:margin-bottom="0cm"/>
    </style:style>
    <style:style style:name="T4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8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57" style:family="table-row"/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>
      <style:paragraph-properties fo:line-height="100%" fo:margin-bottom="0cm"/>
    </style:style>
    <style:style style:name="T4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48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91" style:family="paragraph" style:parent-style-name="Normal">
      <style:paragraph-properties fo:line-height="100%" fo:margin-bottom="0cm"/>
    </style:style>
    <style:style style:name="T4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9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9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9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9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94" style:family="paragraph" style:parent-style-name="Normal">
      <style:paragraph-properties fo:line-height="100%" fo:margin-bottom="0cm"/>
    </style:style>
    <style:style style:name="T4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9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95" style:family="paragraph" style:parent-style-name="Normal">
      <style:paragraph-properties fo:line-height="100%" fo:margin-bottom="0cm"/>
    </style:style>
    <style:style style:name="T4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9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96" style:family="paragraph" style:parent-style-name="Normal">
      <style:paragraph-properties fo:line-height="100%" fo:margin-bottom="0cm"/>
    </style:style>
    <style:style style:name="T49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9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97" style:family="paragraph" style:parent-style-name="Normal">
      <style:paragraph-properties fo:line-height="100%" fo:margin-bottom="0cm"/>
    </style:style>
    <style:style style:name="T4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9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>
      <style:paragraph-properties fo:line-height="100%" fo:margin-bottom="0cm"/>
    </style:style>
    <style:style style:name="T498_1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99" style:family="paragraph" style:parent-style-name="Normal">
      <style:paragraph-properties fo:line-height="100%" fo:margin-bottom="0cm"/>
    </style:style>
    <style:style style:name="T4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9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9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0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01" style:family="paragraph" style:parent-style-name="Normal">
      <style:paragraph-properties fo:line-height="100%" fo:margin-bottom="0cm"/>
    </style:style>
    <style:style style:name="T5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02" style:family="paragraph" style:parent-style-name="Normal">
      <style:paragraph-properties fo:line-height="100%" fo:margin-bottom="0cm"/>
    </style:style>
    <style:style style:name="T5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03" style:family="paragraph" style:parent-style-name="Normal">
      <style:paragraph-properties fo:line-height="100%" fo:margin-bottom="0cm"/>
    </style:style>
    <style:style style:name="T5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04" style:family="paragraph" style:parent-style-name="Normal">
      <style:paragraph-properties fo:line-height="100%" fo:margin-bottom="0cm"/>
    </style:style>
    <style:style style:name="T5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0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58" style:family="table-row"/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6" style:family="paragraph" style:parent-style-name="Normal">
      <style:paragraph-properties fo:line-height="100%" fo:margin-top="0.106cm"/>
    </style:style>
    <style:style style:name="T50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6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6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7" style:family="paragraph" style:parent-style-name="Normal">
      <style:paragraph-properties fo:line-height="100%" fo:margin-top="0.106cm"/>
    </style:style>
    <style:style style:name="T50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8" style:family="paragraph" style:parent-style-name="Normal">
      <style:paragraph-properties fo:line-height="100%" fo:margin-top="0.106cm" fo:margin-bottom="0.106cm"/>
    </style:style>
    <style:style style:name="T50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0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10" style:family="paragraph" style:parent-style-name="Normal">
      <style:paragraph-properties fo:line-height="100%" fo:margin-bottom="0cm"/>
    </style:style>
    <style:style style:name="T5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1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1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1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13" style:family="paragraph" style:parent-style-name="Normal">
      <style:paragraph-properties fo:line-height="100%" fo:margin-bottom="0cm"/>
    </style:style>
    <style:style style:name="T5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1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1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1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18" style:family="paragraph" style:parent-style-name="Normal">
      <style:paragraph-properties fo:line-height="100%" fo:margin-bottom="0cm"/>
    </style:style>
    <style:style style:name="T5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1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9" style:family="paragraph" style:parent-style-name="Normal">
      <style:paragraph-properties fo:line-height="100%" fo:margin-bottom="0cm"/>
    </style:style>
    <style:style style:name="T519_1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1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1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20" style:family="paragraph" style:parent-style-name="Normal">
      <style:paragraph-properties fo:line-height="100%" fo:margin-bottom="0cm"/>
    </style:style>
    <style:style style:name="T5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21" style:family="paragraph" style:parent-style-name="Normal">
      <style:paragraph-properties fo:line-height="100%" fo:margin-bottom="0cm"/>
    </style:style>
    <style:style style:name="T521_1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1_3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22" style:family="paragraph" style:parent-style-name="Normal">
      <style:paragraph-properties fo:line-height="100%" fo:margin-bottom="0cm"/>
    </style:style>
    <style:style style:name="T5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23" style:family="paragraph" style:parent-style-name="Normal">
      <style:paragraph-properties fo:line-height="100%" fo:margin-bottom="0cm"/>
    </style:style>
    <style:style style:name="T5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24" style:family="paragraph" style:parent-style-name="Normal">
      <style:paragraph-properties fo:line-height="100%" fo:margin-bottom="0cm"/>
    </style:style>
    <style:style style:name="T524_1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4_3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4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25" style:family="paragraph" style:parent-style-name="Normal"/>
    <style:style style:name="T52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26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27" style:family="paragraph" style:parent-style-name="Normal"/>
    <style:style style:name="T527_1" style:family="text">
      <style:text-properties fo:font-size="11pt" style:font-size-asian="11pt" style:font-name-complex="Arial" style:font-size-complex="11pt"/>
    </style:style>
    <style:style style:name="T52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27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27_4" style:family="text">
      <style:text-properties fo:font-size="11pt" style:font-size-asian="11pt" style:font-name-complex="Arial" style:font-size-complex="11pt"/>
    </style:style>
    <style:style style:name="T527_5" style:family="text">
      <style:text-properties fo:font-size="11pt" style:font-size-asian="11pt" style:font-name-complex="Arial" style:font-size-complex="11pt"/>
    </style:style>
    <style:style style:name="T527_6" style:family="text">
      <style:text-properties fo:font-size="11pt" style:font-size-asian="11pt" style:font-name-complex="Arial" style:font-size-complex="11pt"/>
    </style:style>
    <style:style style:name="T527_7" style:family="text">
      <style:text-properties fo:font-size="11pt" style:font-size-asian="11pt" style:font-name-complex="Arial" style:font-size-complex="11pt"/>
    </style:style>
    <style:style style:name="T527_8" style:family="text">
      <style:text-properties fo:font-size="11pt" style:font-size-asian="11pt" style:font-name-complex="Arial" style:font-size-complex="11pt"/>
    </style:style>
    <style:style style:name="T527_9" style:family="text">
      <style:text-properties fo:font-size="11pt" style:font-size-asian="11pt" style:font-name-complex="Arial" style:font-size-complex="11pt"/>
    </style:style>
    <style:style style:name="T527_10" style:family="text">
      <style:text-properties fo:font-size="11pt" style:font-size-asian="11pt" style:font-name-complex="Arial" style:font-size-complex="11pt"/>
    </style:style>
    <style:style style:name="T527_11" style:family="text">
      <style:text-properties fo:font-size="11pt" style:font-size-asian="11pt" style:font-name-complex="Arial" style:font-size-complex="11pt"/>
    </style:style>
    <style:style style:name="T527_12" style:family="text">
      <style:text-properties fo:font-size="11pt" style:font-size-asian="11pt" style:font-name-complex="Arial" style:font-size-complex="11pt"/>
    </style:style>
    <style:style style:name="P528" style:family="paragraph" style:parent-style-name="Normal">
      <style:text-properties fo:font-size="11pt" style:font-size-asian="11pt" style:font-name-complex="Arial" style:font-size-complex="11pt"/>
    </style:style>
    <style:style style:name="P529" style:family="paragraph" style:parent-style-name="Normal"/>
    <style:style style:name="T529_1" style:family="text">
      <style:text-properties fo:font-size="11pt" style:font-size-asian="11pt" style:font-name-complex="Arial" style:font-size-complex="11pt"/>
    </style:style>
    <style:style style:name="T529_2" style:family="text">
      <style:text-properties fo:font-size="11pt" style:font-size-asian="11pt" style:font-name-complex="Arial" style:font-size-complex="11pt"/>
    </style:style>
    <style:style style:name="T529_3" style:family="text">
      <style:text-properties fo:font-size="11pt" style:font-size-asian="11pt" style:font-name-complex="Arial" style:font-size-complex="11pt"/>
    </style:style>
    <style:style style:name="T529_4" style:family="text">
      <style:text-properties fo:font-size="11pt" style:font-size-asian="11pt" style:font-name-complex="Arial" style:font-size-complex="11pt"/>
    </style:style>
    <style:style style:name="T529_5" style:family="text">
      <style:text-properties fo:font-size="11pt" style:font-size-asian="11pt" style:font-name-complex="Arial" style:font-size-complex="11pt"/>
    </style:style>
    <style:style style:name="T529_6" style:family="text">
      <style:text-properties fo:font-size="11pt" style:font-size-asian="11pt" style:font-name-complex="Arial" style:font-size-complex="11pt"/>
    </style:style>
    <style:style style:name="T529_7" style:family="text">
      <style:text-properties fo:font-size="11pt" style:font-size-asian="11pt" style:font-name-complex="Arial" style:font-size-complex="11pt"/>
    </style:style>
    <style:style style:name="T529_8" style:family="text">
      <style:text-properties fo:font-size="11pt" style:font-size-asian="11pt" style:font-name-complex="Arial" style:font-size-complex="11pt"/>
    </style:style>
    <style:style style:name="T529_9" style:family="text">
      <style:text-properties fo:font-size="11pt" style:font-size-asian="11pt" style:font-name-complex="Arial" style:font-size-complex="11pt"/>
    </style:style>
    <style:style style:name="T529_10" style:family="text">
      <style:text-properties fo:font-size="11pt" style:font-size-asian="11pt" style:font-name-complex="Arial" style:font-size-complex="11pt"/>
    </style:style>
    <style:style style:name="T529_11" style:family="text">
      <style:text-properties fo:font-size="11pt" style:font-size-asian="11pt" style:font-name-complex="Arial" style:font-size-complex="11pt"/>
    </style:style>
    <style:style style:name="T529_12" style:family="text">
      <style:text-properties fo:font-size="11pt" style:font-size-asian="11pt" style:font-name-complex="Arial" style:font-size-complex="11pt"/>
    </style:style>
    <style:style style:name="T529_13" style:family="text">
      <style:text-properties fo:font-size="11pt" style:font-size-asian="11pt" style:font-name-complex="Arial" style:font-size-complex="11pt"/>
    </style:style>
    <style:style style:name="T529_14" style:family="text">
      <style:text-properties fo:font-size="11pt" style:font-size-asian="11pt" style:font-name-complex="Arial" style:font-size-complex="11pt"/>
    </style:style>
    <style:style style:name="T529_15" style:family="text">
      <style:text-properties fo:font-size="11pt" style:font-size-asian="11pt" style:font-name-complex="Arial" style:font-size-complex="11pt"/>
    </style:style>
    <style:style style:name="T529_16" style:family="text">
      <style:text-properties fo:font-size="11pt" style:font-size-asian="11pt" style:font-name-complex="Arial" style:font-size-complex="11pt"/>
    </style:style>
    <style:style style:name="T529_17" style:family="text">
      <style:text-properties fo:font-size="11pt" style:font-size-asian="11pt" style:font-name-complex="Arial" style:font-size-complex="11pt"/>
    </style:style>
    <style:style style:name="T529_18" style:family="text">
      <style:text-properties fo:font-size="11pt" style:font-size-asian="11pt" style:font-name-complex="Arial" style:font-size-complex="11pt"/>
    </style:style>
    <style:style style:name="T529_19" style:family="text">
      <style:text-properties fo:font-size="11pt" style:font-size-asian="11pt" style:font-name-complex="Arial" style:font-size-complex="11pt"/>
    </style:style>
    <style:style style:name="T529_20" style:family="text">
      <style:text-properties fo:font-size="11pt" style:font-size-asian="11pt" style:font-name-complex="Arial" style:font-size-complex="11pt"/>
    </style:style>
    <style:style style:name="T529_21" style:family="text">
      <style:text-properties fo:font-size="11pt" style:font-size-asian="11pt" style:font-name-complex="Arial" style:font-size-complex="11pt"/>
    </style:style>
    <style:style style:name="T529_22" style:family="text">
      <style:text-properties fo:font-size="11pt" style:font-size-asian="11pt" style:font-name-complex="Arial" style:font-size-complex="11pt"/>
    </style:style>
    <style:style style:name="P530" style:family="paragraph" style:parent-style-name="Normal">
      <style:text-properties fo:font-size="11pt" style:font-size-asian="11pt" style:font-name-complex="Arial" style:font-size-complex="11pt"/>
    </style:style>
    <style:style style:name="P531" style:family="paragraph" style:parent-style-name="Normal"/>
    <style:style style:name="T531_1" style:family="text">
      <style:text-properties fo:font-size="11pt" style:font-size-asian="11pt" style:font-name-complex="Arial" style:font-size-complex="11pt"/>
    </style:style>
    <style:style style:name="P532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533" style:family="paragraph" style:parent-style-name="Normal"/>
    <style:style style:name="T53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3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33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33_4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33_5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533_6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33_7" style:family="text">
      <style:text-properties fo:font-size="11pt" style:font-name-asian="Arial" style:font-size-asian="11pt" style:font-name-complex="Arial" style:font-size-complex="11pt"/>
    </style:style>
    <style:style style:name="T533_8" style:family="text">
      <style:text-properties fo:font-size="11pt" style:font-name-asian="Arial" style:font-size-asian="11pt" style:font-name-complex="Arial" style:font-size-complex="11pt"/>
    </style:style>
    <style:style style:name="T533_9" style:family="text">
      <style:text-properties fo:font-size="11pt" style:font-name-asian="Arial" style:font-size-asian="11pt" style:font-name-complex="Arial" style:font-size-complex="11pt"/>
    </style:style>
    <style:style style:name="P534" style:family="paragraph" style:parent-style-name="Bullets_20__28_normal_29_"/>
    <style:style style:name="T534_1" style:family="text"/>
    <style:style style:name="T534_2" style:family="text"/>
    <style:style style:name="T534_3" style:family="text"/>
    <style:style style:name="T534_4" style:family="text"/>
    <style:style style:name="T534_5" style:family="text"/>
    <style:style style:name="T534_6" style:family="text"/>
    <style:style style:name="T534_7" style:family="text"/>
    <style:style style:name="T534_8" style:family="text"/>
    <style:style style:name="T534_9" style:family="text"/>
    <style:style style:name="P535" style:family="paragraph" style:parent-style-name="Bullets_20__28_normal_29_"/>
    <style:style style:name="T535_1" style:family="text"/>
    <style:style style:name="T535_2" style:family="text">
      <style:text-properties style:font-name-asian="Arial"/>
    </style:style>
    <style:style style:name="T535_3" style:family="text">
      <style:text-properties style:font-name-asian="Arial"/>
    </style:style>
    <style:style style:name="P536" style:family="paragraph" style:parent-style-name="Bullets_20__28_normal_29_"/>
    <style:style style:name="T536_1" style:family="text">
      <style:text-properties style:font-name-asian="Arial"/>
    </style:style>
    <style:style style:name="T536_2" style:family="text">
      <style:text-properties style:font-name-asian="Arial"/>
    </style:style>
    <style:style style:name="T536_3" style:family="text">
      <style:text-properties style:font-name-asian="Arial"/>
    </style:style>
    <style:style style:name="T536_4" style:family="text">
      <style:text-properties style:font-name-asian="Arial"/>
    </style:style>
    <style:style style:name="T536_5" style:family="text">
      <style:text-properties style:font-name-asian="Arial"/>
    </style:style>
    <style:style style:name="P537" style:family="paragraph" style:parent-style-name="Bullets_20__28_normal_29_"/>
    <style:style style:name="T537_1" style:family="text"/>
    <style:style style:name="P538" style:family="paragraph" style:parent-style-name="Bullets_20__28_normal_29_"/>
    <style:style style:name="T538_1" style:family="text"/>
    <style:style style:name="T538_2" style:family="text">
      <style:text-properties fo:font-style="italic" style:font-style-asian="italic" style:font-style-complex="italic"/>
    </style:style>
    <style:style style:name="T538_3" style:family="text">
      <style:text-properties fo:font-style="italic" style:font-style-asian="italic" style:font-style-complex="italic"/>
    </style:style>
    <style:style style:name="T538_4" style:family="text"/>
    <style:style style:name="T538_5" style:family="text"/>
    <style:style style:name="T538_6" style:family="text"/>
    <style:style style:name="T538_7" style:family="text" style:parent-style-name="Internet_20_link"/>
    <style:style style:name="T538_8" style:family="text"/>
    <style:style style:name="P539" style:family="paragraph" style:parent-style-name="Bullets_20__28_normal_29_"/>
    <style:style style:name="T539_1" style:family="text"/>
    <style:style style:name="T539_2" style:family="text"/>
    <style:style style:name="T539_3" style:family="text"/>
    <style:style style:name="P540" style:family="paragraph" style:parent-style-name="Bullets_20__28_normal_29_"/>
    <style:style style:name="P541" style:family="paragraph" style:parent-style-name="Normal"/>
    <style:style style:name="T54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41_2" style:family="text">
      <style:text-properties fo:font-size="11pt" style:font-size-asian="11pt" style:font-name-complex="Arial" style:font-size-complex="11pt"/>
    </style:style>
    <style:style style:name="P542" style:family="paragraph" style:parent-style-name="Bullets_20__28_normal_29_"/>
    <style:style style:name="T542_1" style:family="text"/>
    <style:style style:name="T542_2" style:family="text"/>
    <style:style style:name="T542_3" style:family="text"/>
    <style:style style:name="T542_4" style:family="text">
      <style:text-properties fo:font-style="italic" style:font-style-asian="italic" style:font-style-complex="italic"/>
    </style:style>
    <style:style style:name="T542_5" style:family="text"/>
    <style:style style:name="T542_6" style:family="text"/>
    <style:style style:name="T542_7" style:family="text"/>
    <style:style style:name="T542_8" style:family="text"/>
    <style:style style:name="T542_9" style:family="text"/>
    <style:style style:name="T542_10" style:family="text"/>
    <style:style style:name="T542_11" style:family="text"/>
    <style:style style:name="T542_12" style:family="text"/>
    <style:style style:name="T542_13" style:family="text"/>
    <style:style style:name="T542_14" style:family="text"/>
    <style:style style:name="T542_15" style:family="text"/>
    <style:style style:name="T542_16" style:family="text"/>
    <style:style style:name="T542_17" style:family="text"/>
    <style:style style:name="T542_18" style:family="text"/>
    <style:style style:name="T542_19" style:family="text"/>
    <style:style style:name="T542_20" style:family="text"/>
    <style:style style:name="P543" style:family="paragraph" style:parent-style-name="Bullets_20__28_normal_29_"/>
    <style:style style:name="T543_1" style:family="text"/>
    <style:style style:name="T543_2" style:family="text"/>
    <style:style style:name="T543_3" style:family="text"/>
    <style:style style:name="T543_4" style:family="text"/>
    <style:style style:name="T543_5" style:family="text"/>
    <style:style style:name="T543_6" style:family="text"/>
    <style:style style:name="T543_7" style:family="text"/>
    <style:style style:name="T543_8" style:family="text"/>
    <style:style style:name="T543_9" style:family="text"/>
    <style:style style:name="T543_10" style:family="text"/>
    <style:style style:name="T543_11" style:family="text"/>
    <style:style style:name="T543_12" style:family="text"/>
    <style:style style:name="T543_13" style:family="text" style:parent-style-name="Internet_20_link"/>
    <style:style style:name="T543_14" style:family="text"/>
    <style:style style:name="T543_15" style:family="text"/>
    <style:style style:name="T543_16" style:family="text" style:parent-style-name="Internet_20_link"/>
    <style:style style:name="T543_17" style:family="text"/>
    <style:style style:name="P544" style:family="paragraph" style:parent-style-name="Bullets_20__28_normal_29_"/>
    <style:style style:name="T544_1" style:family="text"/>
    <style:style style:name="T544_2" style:family="text"/>
    <style:style style:name="T544_3" style:family="text"/>
    <style:style style:name="T544_4" style:family="text"/>
    <style:style style:name="T544_5" style:family="text"/>
    <style:style style:name="P545" style:family="paragraph" style:parent-style-name="Bullets_20__28_normal_29_"/>
    <style:style style:name="T545_1" style:family="text"/>
    <style:style style:name="T545_2" style:family="text"/>
    <style:style style:name="T545_3" style:family="text"/>
    <style:style style:name="T545_4" style:family="text"/>
    <style:style style:name="T545_5" style:family="text"/>
    <style:style style:name="P546" style:family="paragraph" style:parent-style-name="List_20_Paragraph">
      <style:paragraph-properties fo:margin-bottom="0cm" fo:margin-left="0.635cm"/>
      <style:text-properties fo:font-size="11pt" style:font-size-asian="11pt" style:font-name-complex="Arial" style:font-size-complex="11pt"/>
    </style:style>
    <style:style style:name="P547" style:family="paragraph" style:parent-style-name="Normal"/>
    <style:style style:name="T547_1" style:family="text">
      <style:text-properties fo:font-size="11pt" style:font-size-asian="11pt" style:font-name-complex="Arial" style:font-size-complex="11pt" fo:font-weight="bold" style:font-weight-asian="bold"/>
    </style:style>
    <style:style style:name="T547_2" style:family="text">
      <style:text-properties fo:font-size="11pt" style:font-size-asian="11pt" style:font-size-complex="11pt"/>
    </style:style>
    <style:style style:name="T547_3" style:family="text">
      <style:text-properties fo:font-size="11pt" style:font-size-asian="11pt" style:font-size-complex="11pt" fo:font-weight="bold" style:font-weight-asian="bold"/>
    </style:style>
    <style:style style:name="T547_4" style:family="text">
      <style:text-properties fo:font-size="11pt" style:font-size-asian="11pt" style:font-size-complex="11pt"/>
    </style:style>
    <style:style style:name="T547_5" style:family="text">
      <style:text-properties fo:font-size="11pt" style:font-size-asian="11pt" style:font-name-complex="Arial" style:font-size-complex="11pt"/>
    </style:style>
    <style:style style:name="T547_6" style:family="text">
      <style:text-properties fo:font-size="11pt" style:font-size-asian="11pt" style:font-size-complex="11pt"/>
    </style:style>
    <style:style style:name="T547_7" style:family="text">
      <style:text-properties fo:font-size="11pt" style:font-size-asian="11pt" style:font-name-complex="Arial" style:font-size-complex="11pt"/>
    </style:style>
    <style:style style:name="T547_8" style:family="text"/>
    <style:style style:name="T547_9" style:family="text" style:parent-style-name="Internet_20_link">
      <style:text-properties fo:font-size="11pt" style:font-size-asian="11pt" style:font-name-complex="Arial" style:font-size-complex="11pt"/>
    </style:style>
    <style:style style:name="T547_10" style:family="text" style:parent-style-name="Internet_20_link">
      <style:text-properties fo:font-size="11pt" style:font-size-asian="11pt" style:font-name-complex="Arial" style:font-size-complex="11pt"/>
    </style:style>
    <style:style style:name="T547_11" style:family="text">
      <style:text-properties fo:font-size="11pt" style:font-size-asian="11pt" style:font-name-complex="Arial" style:font-size-complex="11pt"/>
    </style:style>
    <style:style style:name="T547_12" style:family="text">
      <style:text-properties fo:font-size="11pt" style:font-size-asian="11pt" style:font-size-complex="11pt"/>
    </style:style>
    <style:style style:name="T547_13" style:family="text">
      <style:text-properties fo:font-size="11pt" style:font-size-asian="11pt" style:font-name-complex="Arial" style:font-size-complex="11pt"/>
    </style:style>
    <style:style style:name="T547_14" style:family="text"/>
    <style:style style:name="T547_15" style:family="text" style:parent-style-name="Internet_20_link">
      <style:text-properties fo:font-size="11pt" style:font-size-asian="11pt" style:font-name-complex="Arial" style:font-size-complex="11pt"/>
    </style:style>
    <style:style style:name="T547_16" style:family="text">
      <style:text-properties fo:font-size="11pt" style:font-size-asian="11pt" style:font-name-complex="Arial" style:font-size-complex="11pt"/>
    </style:style>
    <style:style style:name="T547_17" style:family="text">
      <style:text-properties fo:font-size="11pt" style:font-size-asian="11pt" style:font-size-complex="11pt"/>
    </style:style>
    <style:style style:name="T547_18" style:family="text">
      <style:text-properties fo:font-size="11pt" style:font-size-asian="11pt" style:font-name-complex="Arial" style:font-size-complex="11pt"/>
    </style:style>
    <style:style style:name="T547_19" style:family="text">
      <style:text-properties fo:font-size="11pt" style:font-size-asian="11pt" style:font-size-complex="11pt"/>
    </style:style>
    <style:style style:name="T547_20" style:family="text">
      <style:text-properties fo:font-size="11pt" style:font-size-asian="11pt" style:font-size-complex="11pt" fo:font-weight="bold" style:font-weight-asian="bold"/>
    </style:style>
    <style:style style:name="T547_21" style:family="text">
      <style:text-properties fo:font-size="11pt" style:font-size-asian="11pt" style:font-size-complex="11pt"/>
    </style:style>
    <style:style style:name="T547_22" style:family="text">
      <style:text-properties fo:font-size="11pt" style:font-size-asian="11pt" style:font-size-complex="11pt"/>
    </style:style>
    <style:style style:name="T547_23" style:family="text">
      <style:text-properties fo:font-size="11pt" style:font-size-asian="11pt" style:font-size-complex="11pt"/>
    </style:style>
    <style:style style:name="T547_24" style:family="text">
      <style:text-properties fo:font-size="11pt" style:font-size-asian="11pt" style:font-size-complex="11pt" fo:font-weight="bold" style:font-weight-asian="bold"/>
    </style:style>
    <style:style style:name="T547_25" style:family="text">
      <style:text-properties fo:font-size="11pt" style:font-size-asian="11pt" style:font-size-complex="11pt"/>
    </style:style>
    <style:style style:name="T547_26" style:family="text">
      <style:text-properties fo:font-size="11pt" style:font-size-asian="11pt" style:font-name-complex="Arial" style:font-size-complex="11pt"/>
    </style:style>
    <style:style style:name="T547_27" style:family="text">
      <style:text-properties fo:font-size="11pt" style:font-size-asian="11pt" style:font-size-complex="11pt"/>
    </style:style>
    <style:style style:name="T547_28" style:family="text">
      <style:text-properties fo:font-size="11pt" style:font-size-asian="11pt" style:font-name-complex="Arial" style:font-size-complex="11pt"/>
    </style:style>
    <style:style style:name="P548" style:family="paragraph" style:parent-style-name="Normal">
      <style:text-properties fo:font-size="11pt" style:font-size-asian="11pt" style:font-name-complex="Arial" style:font-size-complex="11pt"/>
    </style:style>
    <style:style style:name="P549" style:family="paragraph" style:parent-style-name="Normal"/>
    <style:style style:name="T549_1" style:family="text">
      <style:text-properties fo:font-size="11pt" style:font-size-asian="11pt" style:font-size-complex="11pt"/>
    </style:style>
    <style:style style:name="T549_2" style:family="text"/>
    <style:style style:name="T549_3" style:family="text" style:parent-style-name="Internet_20_link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549_4" style:family="text">
      <style:text-properties fo:font-size="11pt" style:font-size-asian="11pt" style:font-size-complex="11pt"/>
    </style:style>
    <style:style style:name="T549_5" style:family="text">
      <style:text-properties fo:font-size="11pt" style:font-size-asian="11pt" style:font-name-complex="Arial" style:font-size-complex="11pt"/>
    </style:style>
    <style:style style:name="T549_6" style:family="text">
      <style:text-properties fo:font-size="11pt" style:font-size-asian="11pt" style:font-size-complex="11pt"/>
    </style:style>
    <style:style style:name="T549_7" style:family="text">
      <style:text-properties fo:font-size="11pt" style:font-size-asian="11pt" style:font-name-complex="Arial" style:font-size-complex="11pt"/>
    </style:style>
    <style:style style:name="T549_8" style:family="text"/>
    <style:style style:name="T549_9" style:family="text" style:parent-style-name="Internet_20_link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549_10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549_11" style:family="text">
      <style:text-properties fo:font-size="11pt" style:font-size-asian="11pt" style:font-name-complex="Arial" style:font-size-complex="11pt"/>
    </style:style>
    <style:style style:name="T549_12" style:family="text"/>
    <style:style style:name="T549_13" style:family="text" style:parent-style-name="Internet_20_link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549_14" style:family="text">
      <style:text-properties fo:font-size="11pt" style:font-size-asian="11pt" style:font-name-complex="Arial" style:font-size-complex="11pt"/>
    </style:style>
    <style:style style:name="T549_15" style:family="text"/>
    <style:style style:name="T549_16" style:family="text" style:parent-style-name="Internet_20_link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549_17" style:family="text">
      <style:text-properties fo:font-size="11pt" style:font-size-asian="11pt" style:font-name-complex="Arial" style:font-size-complex="11pt"/>
    </style:style>
    <style:style style:name="P550" style:family="paragraph" style:parent-style-name="Bullets_20__28_normal_29_">
      <style:paragraph-properties fo:text-align="justify"/>
    </style:style>
    <style:style style:name="P551" style:family="paragraph" style:parent-style-name="Normal">
      <style:paragraph-properties fo:text-align="justify"/>
    </style:style>
    <style:style style:name="T551_1" style:family="text">
      <style:text-properties fo:font-size="11pt" style:font-size-asian="11pt" style:font-name-complex="Arial" style:font-size-complex="11pt" fo:font-weight="bold" style:font-weight-asian="bold"/>
    </style:style>
    <style:style style:name="P552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553" style:family="paragraph" style:parent-style-name="Normal"/>
    <style:style style:name="T553_1" style:family="text">
      <style:text-properties fo:font-size="11pt" style:font-size-asian="11pt" style:font-name-complex="Arial" style:font-size-complex="11pt"/>
    </style:style>
    <style:style style:name="P554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555" style:family="paragraph" style:parent-style-name="Normal"/>
    <style:style style:name="T55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5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55_3" style:family="text">
      <style:text-properties fo:font-size="11pt" style:font-size-asian="11pt" style:font-name-complex="Arial" style:font-size-complex="11pt" style:font-weight-complex="bold"/>
    </style:style>
    <style:style style:name="P556" style:family="paragraph" style:parent-style-name="Normal">
      <style:text-properties fo:font-size="11pt" style:font-size-asian="11pt" style:font-name-complex="Arial" style:font-size-complex="11pt"/>
    </style:style>
    <style:style style:name="P557" style:family="paragraph" style:parent-style-name="Normal">
      <style:text-properties fo:font-size="11pt" style:font-size-asian="11pt" style:font-name-complex="Arial" style:font-size-complex="11pt"/>
    </style:style>
    <style:style style:name="Table14" style:family="table">
      <style:table-properties table:align="left" style:width="16.503cm" fo:margin-left="-0.259cm"/>
    </style:style>
    <style:style style:name="Column48" style:family="table-column">
      <style:table-column-properties style:column-width="3.013cm"/>
    </style:style>
    <style:style style:name="Column49" style:family="table-column">
      <style:table-column-properties style:column-width="1.489cm"/>
    </style:style>
    <style:style style:name="Column50" style:family="table-column">
      <style:table-column-properties style:column-width="1.75cm"/>
    </style:style>
    <style:style style:name="Column51" style:family="table-column">
      <style:table-column-properties style:column-width="6.251cm"/>
    </style:style>
    <style:style style:name="Column52" style:family="table-column">
      <style:table-column-properties style:column-width="4cm"/>
    </style:style>
    <style:style style:name="Row59" style:family="table-row">
      <style:table-row-properties style:min-row-height="0.863cm"/>
    </style:style>
    <style:style style:name="Cell178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paragraph-properties fo:line-height="100%" fo:margin-bottom="0cm"/>
    </style:style>
    <style:style style:name="T5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9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paragraph-properties fo:line-height="100%" fo:margin-bottom="0cm"/>
    </style:style>
    <style:style style:name="T5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5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0" style:family="table-row">
      <style:table-row-properties style:min-row-height="0.612cm"/>
    </style:style>
    <style:style style:name="Cell180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paragraph-properties fo:line-height="100%" fo:margin-bottom="0cm"/>
    </style:style>
    <style:style style:name="T5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1" style:family="paragraph" style:parent-style-name="Normal">
      <style:paragraph-properties fo:line-height="100%" fo:margin-bottom="0cm"/>
    </style:style>
    <style:style style:name="T5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8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2" style:family="paragraph" style:parent-style-name="Normal">
      <style:paragraph-properties fo:line-height="100%" fo:margin-bottom="0cm"/>
    </style:style>
    <style:style style:name="T5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>
      <style:paragraph-properties fo:line-height="100%" fo:margin-bottom="0cm"/>
    </style:style>
    <style:style style:name="T563_1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61" style:family="table-row">
      <style:table-row-properties style:min-row-height="0.609cm"/>
    </style:style>
    <style:style style:name="Cell184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4" style:family="paragraph" style:parent-style-name="Normal">
      <style:paragraph-properties fo:line-height="100%" fo:margin-bottom="0cm"/>
    </style:style>
    <style:style style:name="T5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5" style:family="paragraph" style:parent-style-name="Normal">
      <style:paragraph-properties fo:line-height="100%" fo:margin-bottom="0cm"/>
    </style:style>
    <style:style style:name="T5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8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6" style:family="paragraph" style:parent-style-name="Normal">
      <style:paragraph-properties fo:line-height="100%" fo:margin-bottom="0cm"/>
    </style:style>
    <style:style style:name="T5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7" style:family="paragraph" style:parent-style-name="Normal">
      <style:paragraph-properties fo:line-height="100%" fo:margin-bottom="0cm"/>
    </style:style>
    <style:style style:name="T5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568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Table15" style:family="table">
      <style:table-properties table:align="left" style:width="16.494cm" fo:margin-left="0cm"/>
    </style:style>
    <style:style style:name="Column53" style:family="table-column">
      <style:table-column-properties style:column-width="5.992cm"/>
    </style:style>
    <style:style style:name="Column54" style:family="table-column">
      <style:table-column-properties style:column-width="5.502cm"/>
    </style:style>
    <style:style style:name="Column55" style:family="table-column">
      <style:table-column-properties style:column-width="5.001cm"/>
    </style:style>
    <style:style style:name="Row62" style:family="table-row">
      <style:table-row-properties style:min-row-height="0.482cm"/>
    </style:style>
    <style:style style:name="Cell18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9" style:family="paragraph" style:parent-style-name="Normal">
      <style:paragraph-properties fo:line-height="100%" fo:margin-bottom="0cm"/>
    </style:style>
    <style:style style:name="T5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8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>
      <style:paragraph-properties fo:line-height="100%" fo:margin-bottom="0cm"/>
    </style:style>
    <style:style style:name="T5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9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1" style:family="paragraph" style:parent-style-name="Normal">
      <style:paragraph-properties fo:line-height="100%" fo:margin-bottom="0cm"/>
    </style:style>
    <style:style style:name="T5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63" style:family="table-row"/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2" style:family="paragraph" style:parent-style-name="Normal">
      <style:paragraph-properties fo:line-height="100%" fo:margin-bottom="0cm"/>
    </style:style>
    <style:style style:name="T5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74" style:family="paragraph" style:parent-style-name="Normal">
      <style:paragraph-properties fo:line-height="100%" fo:margin-bottom="0cm"/>
    </style:style>
    <style:style style:name="T5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7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5" style:family="paragraph" style:parent-style-name="Normal">
      <style:paragraph-properties fo:line-height="100%" fo:margin-bottom="0cm"/>
    </style:style>
    <style:style style:name="T575_1" style:family="text">
      <style:text-properties fo:color="#00b05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76" style:family="paragraph" style:parent-style-name="Normal">
      <style:paragraph-properties fo:line-height="100%" fo:margin-bottom="0cm"/>
    </style:style>
    <style:style style:name="T5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7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4" style:family="table-row"/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7" style:family="paragraph" style:parent-style-name="Normal">
      <style:paragraph-properties fo:line-height="100%" fo:margin-bottom="0cm"/>
    </style:style>
    <style:style style:name="T5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7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7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7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7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7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77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77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77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77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77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79" style:family="paragraph" style:parent-style-name="Normal">
      <style:paragraph-properties fo:line-height="100%" fo:margin-bottom="0cm"/>
    </style:style>
    <style:style style:name="T5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7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0" style:family="paragraph" style:parent-style-name="Normal">
      <style:paragraph-properties fo:line-height="100%" fo:margin-bottom="0cm"/>
    </style:style>
    <style:style style:name="T580_1" style:family="text">
      <style:text-properties fo:color="#c4591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81" style:family="paragraph" style:parent-style-name="Normal">
      <style:paragraph-properties fo:line-height="100%" fo:margin-bottom="0cm"/>
    </style:style>
    <style:style style:name="T5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8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82" style:family="paragraph" style:parent-style-name="Normal">
      <style:paragraph-properties fo:line-height="100%" fo:margin-bottom="0cm"/>
    </style:style>
    <style:style style:name="T5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83" style:family="paragraph" style:parent-style-name="Normal"/>
    <style:style style:name="T58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84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585" style:family="paragraph" style:parent-style-name="Normal"/>
    <style:style style:name="T585_1" style:family="text">
      <style:text-properties fo:font-size="11pt" style:font-size-asian="11pt" style:font-name-complex="Arial" style:font-size-complex="11pt" style:font-weight-complex="bold"/>
    </style:style>
    <style:style style:name="T585_2" style:family="text">
      <style:text-properties fo:font-size="11pt" style:font-size-asian="11pt" style:font-name-complex="Arial" style:font-size-complex="11pt" style:font-weight-complex="bold"/>
    </style:style>
    <style:style style:name="T585_3" style:family="text">
      <style:text-properties fo:font-size="11pt" style:font-size-asian="11pt" style:font-name-complex="Arial" style:font-size-complex="11pt" fo:font-weight="bold" style:font-weight-asian="bold"/>
    </style:style>
    <style:style style:name="T585_4" style:family="text">
      <style:text-properties fo:font-size="11pt" style:font-size-asian="11pt" style:font-name-complex="Arial" style:font-size-complex="11pt" style:font-weight-complex="bold"/>
    </style:style>
    <style:style style:name="T585_5" style:family="text">
      <style:text-properties fo:font-size="11pt" style:font-size-asian="11pt" style:font-name-complex="Arial" style:font-size-complex="11pt" style:font-weight-complex="bold"/>
    </style:style>
    <style:style style:name="T585_6" style:family="text">
      <style:text-properties fo:font-size="11pt" style:font-size-asian="11pt" style:font-name-complex="Arial" style:font-size-complex="11pt" style:font-weight-complex="bold"/>
    </style:style>
    <style:style style:name="T585_7" style:family="text">
      <style:text-properties fo:font-size="11pt" style:font-size-asian="11pt" style:font-name-complex="Arial" style:font-size-complex="11pt" style:font-weight-complex="bold"/>
    </style:style>
    <style:style style:name="T585_8" style:family="text">
      <style:text-properties fo:font-size="11pt" style:font-size-asian="11pt" style:font-name-complex="Arial" style:font-size-complex="11pt" style:font-weight-complex="bold"/>
    </style:style>
    <style:style style:name="T585_9" style:family="text">
      <style:text-properties fo:font-size="11pt" style:font-size-asian="11pt" style:font-name-complex="Arial" style:font-size-complex="11pt" style:font-weight-complex="bold"/>
    </style:style>
    <style:style style:name="T585_10" style:family="text">
      <style:text-properties fo:font-size="11pt" style:font-size-asian="11pt" style:font-name-complex="Arial" style:font-size-complex="11pt" style:font-weight-complex="bold"/>
    </style:style>
    <style:style style:name="T585_11" style:family="text">
      <style:text-properties fo:font-size="11pt" style:font-size-asian="11pt" style:font-name-complex="Arial" style:font-size-complex="11pt" style:font-weight-complex="bold"/>
    </style:style>
    <style:style style:name="T585_12" style:family="text">
      <style:text-properties fo:font-size="11pt" style:font-size-asian="11pt" style:font-name-complex="Arial" style:font-size-complex="11pt" style:font-weight-complex="bold"/>
    </style:style>
    <style:style style:name="T585_13" style:family="text">
      <style:text-properties fo:font-size="11pt" style:font-size-asian="11pt" style:font-name-complex="Arial" style:font-size-complex="11pt" style:font-weight-complex="bold"/>
    </style:style>
    <style:style style:name="T585_14" style:family="text">
      <style:text-properties fo:font-size="11pt" style:font-size-asian="11pt" style:font-name-complex="Arial" style:font-size-complex="11pt" style:font-weight-complex="bold"/>
    </style:style>
    <style:style style:name="T585_15" style:family="text">
      <style:text-properties fo:font-size="11pt" style:font-size-asian="11pt" style:font-name-complex="Arial" style:font-size-complex="11pt" style:font-weight-complex="bold"/>
    </style:style>
    <style:style style:name="T585_16" style:family="text">
      <style:text-properties fo:font-size="11pt" style:font-size-asian="11pt" style:font-name-complex="Arial" style:font-size-complex="11pt" style:font-weight-complex="bold"/>
    </style:style>
    <style:style style:name="T585_17" style:family="text">
      <style:text-properties fo:font-size="11pt" style:font-size-asian="11pt" style:font-name-complex="Arial" style:font-size-complex="11pt" style:font-weight-complex="bold"/>
    </style:style>
    <style:style style:name="T585_18" style:family="text">
      <style:text-properties fo:font-size="11pt" style:font-size-asian="11pt" style:font-name-complex="Arial" style:font-size-complex="11pt" style:font-weight-complex="bold"/>
    </style:style>
    <style:style style:name="T585_19" style:family="text">
      <style:text-properties fo:font-size="11pt" style:font-size-asian="11pt" style:font-name-complex="Arial" style:font-size-complex="11pt" style:font-weight-complex="bold"/>
    </style:style>
    <style:style style:name="T585_20" style:family="text">
      <style:text-properties fo:font-size="11pt" style:font-size-asian="11pt" style:font-name-complex="Arial" style:font-size-complex="11pt" style:font-weight-complex="bold"/>
    </style:style>
    <style:style style:name="T585_21" style:family="text">
      <style:text-properties fo:font-size="11pt" style:font-size-asian="11pt" style:font-name-complex="Arial" style:font-size-complex="11pt" style:font-weight-complex="bold"/>
    </style:style>
    <style:style style:name="T585_22" style:family="text">
      <style:text-properties fo:font-size="11pt" style:font-size-asian="11pt" style:font-name-complex="Arial" style:font-size-complex="11pt" style:font-weight-complex="bold"/>
    </style:style>
    <style:style style:name="T585_23" style:family="text">
      <style:text-properties fo:font-size="11pt" style:font-size-asian="11pt" style:font-name-complex="Arial" style:font-size-complex="11pt" style:font-weight-complex="bold"/>
    </style:style>
    <style:style style:name="T585_24" style:family="text">
      <style:text-properties fo:font-size="11pt" style:font-size-asian="11pt" style:font-name-complex="Arial" style:font-size-complex="11pt" style:font-weight-complex="bold"/>
    </style:style>
    <style:style style:name="T585_25" style:family="text">
      <style:text-properties fo:font-size="11pt" style:font-size-asian="11pt" style:font-name-complex="Arial" style:font-size-complex="11pt" style:font-weight-complex="bold"/>
    </style:style>
    <style:style style:name="T585_26" style:family="text">
      <style:text-properties fo:font-size="11pt" style:font-size-asian="11pt" style:font-name-complex="Arial" style:font-size-complex="11pt" style:font-weight-complex="bold"/>
    </style:style>
    <style:style style:name="P586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587" style:family="paragraph" style:parent-style-name="Normal"/>
    <style:style style:name="T587_1" style:family="text">
      <style:text-properties fo:font-size="11pt" style:font-size-asian="11pt" style:font-name-complex="Arial" style:font-size-complex="11pt" style:font-weight-complex="bold"/>
    </style:style>
    <style:style style:name="T587_2" style:family="text">
      <style:text-properties fo:font-size="11pt" style:font-size-asian="11pt" style:font-name-complex="Arial" style:font-size-complex="11pt" style:font-weight-complex="bold"/>
    </style:style>
    <style:style style:name="T587_3" style:family="text">
      <style:text-properties fo:font-size="11pt" style:font-size-asian="11pt" style:font-name-complex="Arial" style:font-size-complex="11pt" style:font-weight-complex="bold"/>
    </style:style>
    <style:style style:name="T587_4" style:family="text">
      <style:text-properties fo:font-size="11pt" style:font-size-asian="11pt" style:font-name-complex="Arial" style:font-size-complex="11pt" style:font-weight-complex="bold"/>
    </style:style>
    <style:style style:name="T587_5" style:family="text">
      <style:text-properties fo:font-size="11pt" style:font-size-asian="11pt" style:font-name-complex="Arial" style:font-size-complex="11pt" style:font-weight-complex="bold"/>
    </style:style>
    <style:style style:name="T587_6" style:family="text">
      <style:text-properties fo:font-size="11pt" style:font-size-asian="11pt" style:font-name-complex="Arial" style:font-size-complex="11pt" style:font-weight-complex="bold"/>
    </style:style>
    <style:style style:name="T587_7" style:family="text">
      <style:text-properties fo:font-size="11pt" style:font-size-asian="11pt" style:font-name-complex="Arial" style:font-size-complex="11pt" style:font-weight-complex="bold"/>
    </style:style>
    <style:style style:name="T587_8" style:family="text">
      <style:text-properties fo:font-size="11pt" style:font-size-asian="11pt" style:font-name-complex="Arial" style:font-size-complex="11pt" style:font-weight-complex="bold"/>
    </style:style>
    <style:style style:name="T587_9" style:family="text">
      <style:text-properties fo:font-size="11pt" style:font-size-asian="11pt" style:font-name-complex="Arial" style:font-size-complex="11pt" style:font-weight-complex="bold"/>
    </style:style>
    <style:style style:name="T587_10" style:family="text">
      <style:text-properties fo:font-size="11pt" style:font-size-asian="11pt" style:font-name-complex="Arial" style:font-size-complex="11pt" style:font-weight-complex="bold"/>
    </style:style>
    <style:style style:name="T587_11" style:family="text">
      <style:text-properties fo:font-size="11pt" style:font-size-asian="11pt" style:font-name-complex="Arial" style:font-size-complex="11pt" style:font-weight-complex="bold"/>
    </style:style>
    <style:style style:name="T587_12" style:family="text">
      <style:text-properties fo:font-size="11pt" style:font-size-asian="11pt" style:font-name-complex="Arial" style:font-size-complex="11pt" style:font-weight-complex="bold"/>
    </style:style>
    <style:style style:name="T587_13" style:family="text">
      <style:text-properties fo:font-size="11pt" style:font-size-asian="11pt" style:font-name-complex="Arial" style:font-size-complex="11pt" style:font-weight-complex="bold"/>
    </style:style>
    <style:style style:name="T587_14" style:family="text">
      <style:text-properties fo:font-size="11pt" style:font-size-asian="11pt" style:font-name-complex="Arial" style:font-size-complex="11pt" style:font-weight-complex="bold"/>
    </style:style>
    <style:style style:name="T587_15" style:family="text">
      <style:text-properties fo:font-size="11pt" style:font-size-asian="11pt" style:font-name-complex="Arial" style:font-size-complex="11pt" style:font-weight-complex="bold"/>
    </style:style>
    <style:style style:name="T587_16" style:family="text">
      <style:text-properties fo:font-size="11pt" style:font-size-asian="11pt" style:font-name-complex="Arial" style:font-size-complex="11pt" style:font-weight-complex="bold"/>
    </style:style>
    <style:style style:name="T587_17" style:family="text">
      <style:text-properties fo:font-size="11pt" style:font-size-asian="11pt" style:font-name-complex="Arial" style:font-size-complex="11pt" style:font-weight-complex="bold"/>
    </style:style>
    <style:style style:name="T587_18" style:family="text">
      <style:text-properties fo:font-size="11pt" style:font-size-asian="11pt" style:font-name-complex="Arial" style:font-size-complex="11pt" style:font-weight-complex="bold"/>
    </style:style>
    <style:style style:name="T587_19" style:family="text">
      <style:text-properties fo:font-size="11pt" style:font-size-asian="11pt" style:font-name-complex="Arial" style:font-size-complex="11pt" style:font-weight-complex="bold"/>
    </style:style>
    <style:style style:name="T587_20" style:family="text">
      <style:text-properties fo:font-size="11pt" style:font-size-asian="11pt" style:font-name-complex="Arial" style:font-size-complex="11pt" style:font-weight-complex="bold"/>
    </style:style>
    <style:style style:name="T587_21" style:family="text">
      <style:text-properties fo:font-size="11pt" style:font-size-asian="11pt" style:font-name-complex="Arial" style:font-size-complex="11pt" style:font-weight-complex="bold"/>
    </style:style>
    <style:style style:name="T587_22" style:family="text">
      <style:text-properties fo:font-size="11pt" style:font-size-asian="11pt" style:font-name-complex="Arial" style:font-size-complex="11pt" style:font-weight-complex="bold"/>
    </style:style>
    <style:style style:name="T587_23" style:family="text">
      <style:text-properties fo:font-size="11pt" style:font-size-asian="11pt" style:font-name-complex="Arial" style:font-size-complex="11pt" style:font-weight-complex="bold"/>
    </style:style>
    <style:style style:name="T587_24" style:family="text">
      <style:text-properties fo:font-size="11pt" style:font-size-asian="11pt" style:font-name-complex="Arial" style:font-size-complex="11pt" style:font-weight-complex="bold"/>
    </style:style>
    <style:style style:name="T587_25" style:family="text">
      <style:text-properties fo:font-size="11pt" style:font-size-asian="11pt" style:font-name-complex="Arial" style:font-size-complex="11pt" style:font-weight-complex="bold"/>
    </style:style>
    <style:style style:name="T587_26" style:family="text">
      <style:text-properties fo:font-size="11pt" style:font-size-asian="11pt" style:font-name-complex="Arial" style:font-size-complex="11pt" style:font-weight-complex="bold"/>
    </style:style>
    <style:style style:name="T587_27" style:family="text">
      <style:text-properties fo:font-size="11pt" style:font-size-asian="11pt" style:font-name-complex="Arial" style:font-size-complex="11pt" style:font-weight-complex="bold"/>
    </style:style>
    <style:style style:name="T587_28" style:family="text">
      <style:text-properties fo:font-size="11pt" style:font-size-asian="11pt" style:font-name-complex="Arial" style:font-size-complex="11pt" style:font-weight-complex="bold"/>
    </style:style>
    <style:style style:name="T587_29" style:family="text">
      <style:text-properties fo:font-size="11pt" style:font-size-asian="11pt" style:font-name-complex="Arial" style:font-size-complex="11pt" style:font-weight-complex="bold"/>
    </style:style>
    <style:style style:name="T587_30" style:family="text">
      <style:text-properties fo:font-size="11pt" style:font-size-asian="11pt" style:font-name-complex="Arial" style:font-size-complex="11pt" style:font-weight-complex="bold"/>
    </style:style>
    <style:style style:name="T587_31" style:family="text">
      <style:text-properties fo:font-size="11pt" style:font-size-asian="11pt" style:font-name-complex="Arial" style:font-size-complex="11pt" style:font-weight-complex="bold"/>
    </style:style>
    <style:style style:name="P588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589" style:family="paragraph" style:parent-style-name="Normal"/>
    <style:style style:name="T58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89_2" style:family="text">
      <style:text-properties fo:font-size="11pt" style:font-size-asian="11pt" style:font-name-complex="Arial" style:font-size-complex="11pt" style:font-weight-complex="bold"/>
    </style:style>
    <style:style style:name="P590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591" style:family="paragraph" style:parent-style-name="Normal"/>
    <style:style style:name="T59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1_2" style:family="text">
      <style:text-properties fo:font-size="11pt" style:font-size-asian="11pt" style:font-name-complex="Arial" style:font-size-complex="11pt" style:font-weight-complex="bold"/>
    </style:style>
    <style:style style:name="T591_3" style:family="text">
      <style:text-properties fo:font-size="11pt" style:font-size-asian="11pt" style:font-name-complex="Arial" style:font-size-complex="11pt" style:font-weight-complex="bold"/>
    </style:style>
    <style:style style:name="T591_4" style:family="text">
      <style:text-properties fo:font-size="11pt" style:font-size-asian="11pt" style:font-name-complex="Arial" style:font-size-complex="11pt" style:font-weight-complex="bold"/>
    </style:style>
    <style:style style:name="T591_5" style:family="text">
      <style:text-properties fo:font-size="11pt" style:font-size-asian="11pt" style:font-name-complex="Arial" style:font-size-complex="11pt" style:font-weight-complex="bold"/>
    </style:style>
    <style:style style:name="T591_6" style:family="text">
      <style:text-properties fo:font-size="11pt" style:font-size-asian="11pt" style:font-name-complex="Arial" style:font-size-complex="11pt" style:font-weight-complex="bold"/>
    </style:style>
    <style:style style:name="T591_7" style:family="text">
      <style:text-properties fo:font-size="11pt" style:font-size-asian="11pt" style:font-name-complex="Arial" style:font-size-complex="11pt" style:font-weight-complex="bold"/>
    </style:style>
    <style:style style:name="T591_8" style:family="text">
      <style:text-properties fo:font-size="11pt" style:font-size-asian="11pt" style:font-name-complex="Arial" style:font-size-complex="11pt" style:font-weight-complex="bold"/>
    </style:style>
    <style:style style:name="T591_9" style:family="text">
      <style:text-properties fo:font-size="11pt" style:font-size-asian="11pt" style:font-name-complex="Arial" style:font-size-complex="11pt" style:font-weight-complex="bold"/>
    </style:style>
    <style:style style:name="T591_10" style:family="text">
      <style:text-properties fo:font-size="11pt" style:font-size-asian="11pt" style:font-name-complex="Arial" style:font-size-complex="11pt" style:font-weight-complex="bold"/>
    </style:style>
    <style:style style:name="T591_11" style:family="text">
      <style:text-properties fo:font-size="11pt" style:font-size-asian="11pt" style:font-name-complex="Arial" style:font-size-complex="11pt" style:font-weight-complex="bold"/>
    </style:style>
    <style:style style:name="P592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593" style:family="paragraph" style:parent-style-name="Normal"/>
    <style:style style:name="T593_1" style:family="text">
      <style:text-properties fo:font-size="11pt" style:font-size-asian="11pt" style:font-name-complex="Arial" style:font-size-complex="11pt" style:font-weight-complex="bold"/>
    </style:style>
    <style:style style:name="T593_2" style:family="text">
      <style:text-properties fo:font-size="11pt" style:font-size-asian="11pt" style:font-name-complex="Arial" style:font-size-complex="11pt" style:font-weight-complex="bold"/>
    </style:style>
    <style:style style:name="T593_3" style:family="text">
      <style:text-properties fo:font-size="11pt" style:font-size-asian="11pt" style:font-name-complex="Arial" style:font-size-complex="11pt" style:font-weight-complex="bold"/>
    </style:style>
    <style:style style:name="T593_4" style:family="text">
      <style:text-properties fo:font-size="11pt" style:font-size-asian="11pt" style:font-name-complex="Arial" style:font-size-complex="11pt" style:font-weight-complex="bold"/>
    </style:style>
    <style:style style:name="T593_5" style:family="text">
      <style:text-properties fo:font-size="11pt" style:font-size-asian="11pt" style:font-name-complex="Arial" style:font-size-complex="11pt" style:font-weight-complex="bold"/>
    </style:style>
    <style:style style:name="T593_6" style:family="text">
      <style:text-properties fo:font-size="11pt" style:font-size-asian="11pt" style:font-name-complex="Arial" style:font-size-complex="11pt" style:font-weight-complex="bold"/>
    </style:style>
    <style:style style:name="T593_7" style:family="text">
      <style:text-properties fo:font-size="11pt" style:font-size-asian="11pt" style:font-name-complex="Arial" style:font-size-complex="11pt" style:font-weight-complex="bold"/>
    </style:style>
    <style:style style:name="T593_8" style:family="text">
      <style:text-properties fo:font-size="11pt" style:font-size-asian="11pt" style:font-name-complex="Arial" style:font-size-complex="11pt" style:font-weight-complex="bold"/>
    </style:style>
    <style:style style:name="P594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595" style:family="paragraph" style:parent-style-name="Normal"/>
    <style:style style:name="T59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96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597" style:family="paragraph" style:parent-style-name="Normal"/>
    <style:style style:name="T597_1" style:family="text">
      <style:text-properties fo:font-size="11pt" style:font-size-asian="11pt" style:font-name-complex="Arial" style:font-size-complex="11pt"/>
    </style:style>
    <style:style style:name="T597_2" style:family="text">
      <style:text-properties fo:font-size="11pt" style:font-size-asian="11pt" style:font-name-complex="Arial" style:font-size-complex="11pt"/>
    </style:style>
    <style:style style:name="T597_3" style:family="text">
      <style:text-properties fo:font-size="11pt" style:font-size-asian="11pt" style:font-name-complex="Arial" style:font-size-complex="11pt"/>
    </style:style>
    <style:style style:name="T597_4" style:family="text">
      <style:text-properties fo:font-size="11pt" style:font-size-asian="11pt" style:font-name-complex="Arial" style:font-size-complex="11pt"/>
    </style:style>
    <style:style style:name="T597_5" style:family="text">
      <style:text-properties fo:font-size="11pt" style:font-size-asian="11pt" style:font-name-complex="Arial" style:font-size-complex="11pt" style:font-weight-complex="bold"/>
    </style:style>
    <style:style style:name="T597_6" style:family="text">
      <style:text-properties fo:font-size="11pt" style:font-size-asian="11pt" style:font-name-complex="Arial" style:font-size-complex="11pt" style:font-weight-complex="bold"/>
    </style:style>
    <style:style style:name="T597_7" style:family="text">
      <style:text-properties fo:font-size="11pt" style:font-size-asian="11pt" style:font-name-complex="Arial" style:font-size-complex="11pt" style:font-weight-complex="bold"/>
    </style:style>
    <style:style style:name="T597_8" style:family="text">
      <style:text-properties fo:font-size="11pt" style:font-size-asian="11pt" style:font-name-complex="Arial" style:font-size-complex="11pt" style:font-weight-complex="bold"/>
    </style:style>
    <style:style style:name="P598" style:family="paragraph" style:parent-style-name="Normal">
      <style:text-properties fo:font-size="11pt" style:font-size-asian="11pt" style:font-name-complex="Arial" style:font-size-complex="11pt"/>
    </style:style>
    <style:style style:name="P599" style:family="paragraph" style:parent-style-name="Normal"/>
    <style:style style:name="T59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9_3" style:family="text">
      <style:text-properties fo:font-size="11pt" style:font-size-asian="11pt" style:font-name-complex="Arial" style:font-size-complex="11pt"/>
    </style:style>
    <style:style style:name="T599_4" style:family="text">
      <style:text-properties fo:font-size="11pt" style:font-size-asian="11pt" style:font-name-complex="Arial" style:font-size-complex="11pt"/>
    </style:style>
    <style:style style:name="P600" style:family="paragraph" style:parent-style-name="Heading_20_2">
      <style:paragraph-properties fo:break-before="page" fo:background-color="#dbe5f1" fo:margin-top="0cm"/>
    </style:style>
    <style:style style:name="T600_1" style:family="text">
      <style:text-properties fo:font-style="normal" style:font-style-asian="normal" fo:font-size="11pt" style:font-size-asian="11pt" style:font-name-complex="Arial" style:font-size-complex="11pt"/>
    </style:style>
    <style:style style:name="P601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02" style:family="paragraph" style:parent-style-name="Normal"/>
    <style:style style:name="T602_1" style:family="text">
      <style:text-properties fo:font-size="11pt" style:font-size-asian="11pt" style:font-name-complex="Arial" style:font-size-complex="11pt" fo:font-weight="bold" style:font-weight-asian="bold"/>
    </style:style>
    <style:style style:name="P603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04" style:family="paragraph" style:parent-style-name="Normal"/>
    <style:style style:name="T604_1" style:family="text">
      <style:text-properties fo:font-size="11pt" style:font-size-asian="11pt" style:font-size-complex="11pt"/>
    </style:style>
    <style:style style:name="T604_2" style:family="text">
      <style:text-properties fo:font-size="11pt" style:font-size-asian="11pt" style:font-size-complex="11pt"/>
    </style:style>
    <style:style style:name="T604_3" style:family="text">
      <style:text-properties fo:font-size="11pt" style:font-size-asian="11pt" style:font-size-complex="11pt"/>
    </style:style>
    <style:style style:name="T604_4" style:family="text">
      <style:text-properties fo:font-size="11pt" style:font-size-asian="11pt" style:font-size-complex="11pt"/>
    </style:style>
    <style:style style:name="T604_5" style:family="text">
      <style:text-properties fo:font-size="11pt" style:font-size-asian="11pt" style:font-size-complex="11pt"/>
    </style:style>
    <style:style style:name="T604_6" style:family="text">
      <style:text-properties fo:font-size="11pt" style:font-size-asian="11pt" style:font-size-complex="11pt"/>
    </style:style>
    <style:style style:name="T604_7" style:family="text">
      <style:text-properties fo:font-size="11pt" style:font-size-asian="11pt" style:font-size-complex="11pt"/>
    </style:style>
    <style:style style:name="T604_8" style:family="text">
      <style:text-properties fo:font-size="11pt" style:font-size-asian="11pt" style:font-size-complex="11pt"/>
    </style:style>
    <style:style style:name="T604_9" style:family="text">
      <style:text-properties fo:font-size="11pt" style:font-size-asian="11pt" style:font-size-complex="11pt"/>
    </style:style>
    <style:style style:name="T604_10" style:family="text">
      <style:text-properties fo:font-size="11pt" style:font-size-asian="11pt" style:font-size-complex="11pt"/>
    </style:style>
    <style:style style:name="T604_11" style:family="text">
      <style:text-properties fo:font-size="11pt" style:font-size-asian="11pt" style:font-size-complex="11pt"/>
    </style:style>
    <style:style style:name="T604_12" style:family="text">
      <style:text-properties fo:font-size="11pt" style:font-size-asian="11pt" style:font-size-complex="11pt"/>
    </style:style>
    <style:style style:name="T604_13" style:family="text">
      <style:text-properties fo:font-size="11pt" style:font-size-asian="11pt" style:font-size-complex="11pt"/>
    </style:style>
    <style:style style:name="T604_14" style:family="text">
      <style:text-properties fo:font-size="11pt" style:font-size-asian="11pt" style:font-size-complex="11pt"/>
    </style:style>
    <style:style style:name="T604_15" style:family="text">
      <style:text-properties fo:font-size="11pt" style:font-size-asian="11pt" style:font-size-complex="11pt"/>
    </style:style>
    <style:style style:name="T604_16" style:family="text">
      <style:text-properties fo:font-size="11pt" style:font-size-asian="11pt" style:font-size-complex="11pt"/>
    </style:style>
    <style:style style:name="T604_17" style:family="text">
      <style:text-properties fo:font-size="11pt" style:font-size-asian="11pt" style:font-size-complex="11pt"/>
    </style:style>
    <style:style style:name="T604_18" style:family="text">
      <style:text-properties fo:font-size="11pt" style:font-size-asian="11pt" style:font-size-complex="11pt"/>
    </style:style>
    <style:style style:name="P605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606" style:family="paragraph" style:parent-style-name="Normal"/>
    <style:style style:name="T606_1" style:family="text">
      <style:text-properties fo:font-size="11pt" style:font-size-asian="11pt" style:font-size-complex="11pt"/>
    </style:style>
    <style:style style:name="T606_2" style:family="text">
      <style:text-properties fo:font-size="11pt" style:font-size-asian="11pt" style:font-size-complex="11pt"/>
    </style:style>
    <style:style style:name="T606_3" style:family="text">
      <style:text-properties fo:font-size="11pt" style:font-size-asian="11pt" style:font-size-complex="11pt"/>
    </style:style>
    <style:style style:name="T606_4" style:family="text">
      <style:text-properties fo:font-size="11pt" style:font-size-asian="11pt" style:font-size-complex="11pt"/>
    </style:style>
    <style:style style:name="T606_5" style:family="text">
      <style:text-properties fo:font-size="11pt" style:font-size-asian="11pt" style:font-size-complex="11pt"/>
    </style:style>
    <style:style style:name="T606_6" style:family="text">
      <style:text-properties fo:font-size="11pt" style:font-size-asian="11pt" style:font-size-complex="11pt"/>
    </style:style>
    <style:style style:name="T606_7" style:family="text">
      <style:text-properties fo:font-size="11pt" style:font-size-asian="11pt" style:font-size-complex="11pt"/>
    </style:style>
    <style:style style:name="T606_8" style:family="text">
      <style:text-properties fo:font-size="11pt" style:font-size-asian="11pt" style:font-size-complex="11pt"/>
    </style:style>
    <style:style style:name="T606_9" style:family="text">
      <style:text-properties fo:font-size="11pt" style:font-size-asian="11pt" style:font-size-complex="11pt"/>
    </style:style>
    <style:style style:name="T606_10" style:family="text">
      <style:text-properties fo:font-size="11pt" style:font-size-asian="11pt" style:font-size-complex="11pt"/>
    </style:style>
    <style:style style:name="P607" style:family="paragraph" style:parent-style-name="Normal">
      <style:text-properties fo:font-size="11pt" style:font-size-asian="11pt" style:font-name-complex="Arial" style:font-size-complex="11pt"/>
    </style:style>
    <style:style style:name="P608" style:family="paragraph" style:parent-style-name="Normal"/>
    <style:style style:name="T608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608_2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608_3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T608_4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609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P610" style:family="paragraph" style:parent-style-name="Normal"/>
    <style:style style:name="T610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611" style:family="paragraph" style:parent-style-name="Normal">
      <style:text-properties fo:font-size="11pt" style:font-name-asian="Arial" style:font-size-asian="11pt" style:font-name-complex="Arial" style:font-size-complex="11pt" fo:font-weight="bold" style:font-weight-asian="bold"/>
    </style:style>
    <style:style style:name="P612" style:family="paragraph" style:parent-style-name="Bullets_20__28_normal_29_"/>
    <style:style style:name="T612_1" style:family="text">
      <style:text-properties style:font-size-complex="12pt" style:letter-kerning="true"/>
    </style:style>
    <style:style style:name="T612_2" style:family="text">
      <style:text-properties style:font-size-complex="12pt" style:letter-kerning="true"/>
    </style:style>
    <style:style style:name="T612_3" style:family="text">
      <style:text-properties style:font-size-complex="12pt" style:letter-kerning="true"/>
    </style:style>
    <style:style style:name="T612_4" style:family="text">
      <style:text-properties style:font-size-complex="12pt" style:letter-kerning="true"/>
    </style:style>
    <style:style style:name="T612_5" style:family="text">
      <style:text-properties style:font-size-complex="12pt" style:letter-kerning="true"/>
    </style:style>
    <style:style style:name="T612_6" style:family="text">
      <style:text-properties style:font-size-complex="12pt" style:letter-kerning="true"/>
    </style:style>
    <style:style style:name="T612_7" style:family="text">
      <style:text-properties style:font-size-complex="12pt" style:letter-kerning="true"/>
    </style:style>
    <style:style style:name="T612_8" style:family="text">
      <style:text-properties style:font-size-complex="12pt" style:letter-kerning="true"/>
    </style:style>
    <style:style style:name="T612_9" style:family="text">
      <style:text-properties style:font-size-complex="12pt" style:letter-kerning="true"/>
    </style:style>
    <style:style style:name="T612_10" style:family="text">
      <style:text-properties style:font-size-complex="12pt" style:letter-kerning="true"/>
    </style:style>
    <style:style style:name="T612_11" style:family="text">
      <style:text-properties style:font-size-complex="12pt" style:letter-kerning="true"/>
    </style:style>
    <style:style style:name="T612_12" style:family="text">
      <style:text-properties style:font-size-complex="12pt" style:letter-kerning="true"/>
    </style:style>
    <style:style style:name="T612_13" style:family="text">
      <style:text-properties style:font-size-complex="12pt" style:letter-kerning="true"/>
    </style:style>
    <style:style style:name="T612_14" style:family="text">
      <style:text-properties style:font-size-complex="12pt" style:letter-kerning="true"/>
    </style:style>
    <style:style style:name="T612_15" style:family="text">
      <style:text-properties style:font-size-complex="12pt" style:letter-kerning="true"/>
    </style:style>
    <style:style style:name="T612_16" style:family="text">
      <style:text-properties style:font-size-complex="12pt" style:letter-kerning="true"/>
    </style:style>
    <style:style style:name="T612_17" style:family="text">
      <style:text-properties style:font-size-complex="12pt" style:letter-kerning="true"/>
    </style:style>
    <style:style style:name="T612_18" style:family="text">
      <style:text-properties style:font-size-complex="12pt" style:letter-kerning="true"/>
    </style:style>
    <style:style style:name="T612_19" style:family="text">
      <style:text-properties style:font-size-complex="12pt" style:letter-kerning="true"/>
    </style:style>
    <style:style style:name="T612_20" style:family="text">
      <style:text-properties style:font-size-complex="12pt" style:letter-kerning="true"/>
    </style:style>
    <style:style style:name="P613" style:family="paragraph" style:parent-style-name="Bullets_20__28_normal_29_"/>
    <style:style style:name="T613_1" style:family="text"/>
    <style:style style:name="P614" style:family="paragraph" style:parent-style-name="Bullets_20__28_normal_29_"/>
    <style:style style:name="T614_1" style:family="text"/>
    <style:style style:name="P615" style:family="paragraph" style:parent-style-name="Bullets_20__28_normal_29_"/>
    <style:style style:name="T615_1" style:family="text"/>
    <style:style style:name="P616" style:family="paragraph" style:parent-style-name="Bullets_20__28_normal_29_"/>
    <style:style style:name="T616_1" style:family="text">
      <style:text-properties style:letter-kerning="true"/>
    </style:style>
    <style:style style:name="T616_2" style:family="text">
      <style:text-properties style:letter-kerning="true"/>
    </style:style>
    <style:style style:name="T616_3" style:family="text"/>
    <style:style style:name="T616_4" style:family="text">
      <style:text-properties style:letter-kerning="true"/>
    </style:style>
    <style:style style:name="T616_5" style:family="text">
      <style:text-properties style:letter-kerning="true"/>
    </style:style>
    <style:style style:name="T616_6" style:family="text">
      <style:text-properties style:letter-kerning="true"/>
    </style:style>
    <style:style style:name="T616_7" style:family="text">
      <style:text-properties style:letter-kerning="true"/>
    </style:style>
    <style:style style:name="T616_8" style:family="text">
      <style:text-properties style:letter-kerning="true"/>
    </style:style>
    <style:style style:name="T616_9" style:family="text">
      <style:text-properties style:letter-kerning="true"/>
    </style:style>
    <style:style style:name="T616_10" style:family="text">
      <style:text-properties style:letter-kerning="true"/>
    </style:style>
    <style:style style:name="T616_11" style:family="text">
      <style:text-properties style:letter-kerning="true"/>
    </style:style>
    <style:style style:name="T616_12" style:family="text">
      <style:text-properties style:letter-kerning="true"/>
    </style:style>
    <style:style style:name="T616_13" style:family="text">
      <style:text-properties style:letter-kerning="true"/>
    </style:style>
    <style:style style:name="T616_14" style:family="text">
      <style:text-properties style:letter-kerning="true"/>
    </style:style>
    <style:style style:name="T616_15" style:family="text">
      <style:text-properties style:letter-kerning="true"/>
    </style:style>
    <style:style style:name="T616_16" style:family="text"/>
    <style:style style:name="T616_17" style:family="text"/>
    <style:style style:name="T616_18" style:family="text"/>
    <style:style style:name="P617" style:family="paragraph" style:parent-style-name="Bullets_20__28_normal_29_"/>
    <style:style style:name="T617_1" style:family="text"/>
    <style:style style:name="P618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19" style:family="paragraph" style:parent-style-name="Normal"/>
    <style:style style:name="T619_1" style:family="text">
      <style:text-properties fo:font-size="11pt" style:font-size-asian="11pt" style:font-name-complex="Arial" style:font-size-complex="11pt" fo:font-weight="bold" style:font-weight-asian="bold"/>
    </style:style>
    <style:style style:name="P620" style:family="paragraph" style:parent-style-name="Normal">
      <style:text-properties fo:font-size="11pt" style:font-size-asian="11pt" style:font-name-complex="Arial" style:font-size-complex="11pt" fo:language-asian="en" fo:country-asian="GB" style:letter-kerning="true"/>
    </style:style>
    <style:style style:name="P621" style:family="paragraph" style:parent-style-name="Bullets_20__28_normal_29_"/>
    <style:style style:name="T621_1" style:family="text"/>
    <style:style style:name="T621_2" style:family="text"/>
    <style:style style:name="T621_3" style:family="text"/>
    <style:style style:name="T621_4" style:family="text"/>
    <style:style style:name="T621_5" style:family="text"/>
    <style:style style:name="T621_6" style:family="text"/>
    <style:style style:name="T621_7" style:family="text"/>
    <style:style style:name="T621_8" style:family="text"/>
    <style:style style:name="T621_9" style:family="text"/>
    <style:style style:name="T621_10" style:family="text"/>
    <style:style style:name="P622" style:family="paragraph" style:parent-style-name="Bullets_20__28_normal_29_"/>
    <style:style style:name="T622_1" style:family="text"/>
    <style:style style:name="T622_2" style:family="text"/>
    <style:style style:name="T622_3" style:family="text"/>
    <style:style style:name="T622_4" style:family="text"/>
    <style:style style:name="T622_5" style:family="text"/>
    <style:style style:name="T622_6" style:family="text"/>
    <style:style style:name="T622_7" style:family="text"/>
    <style:style style:name="T622_8" style:family="text"/>
    <style:style style:name="T622_9" style:family="text"/>
    <style:style style:name="T622_10" style:family="text"/>
    <style:style style:name="T622_11" style:family="text"/>
    <style:style style:name="T622_12" style:family="text"/>
    <style:style style:name="P623" style:family="paragraph" style:parent-style-name="Bullets_20__28_normal_29_"/>
    <style:style style:name="T623_1" style:family="text"/>
    <style:style style:name="T623_2" style:family="text"/>
    <style:style style:name="T623_3" style:family="text"/>
    <style:style style:name="T623_4" style:family="text"/>
    <style:style style:name="T623_5" style:family="text"/>
    <style:style style:name="T623_6" style:family="text"/>
    <style:style style:name="T623_7" style:family="text"/>
    <style:style style:name="P624" style:family="paragraph" style:parent-style-name="Bullets_20__28_normal_29_"/>
    <style:style style:name="T624_1" style:family="text"/>
    <style:style style:name="T624_2" style:family="text"/>
    <style:style style:name="T624_3" style:family="text"/>
    <style:style style:name="T624_4" style:family="text"/>
    <style:style style:name="T624_5" style:family="text"/>
    <style:style style:name="T624_6" style:family="text"/>
    <style:style style:name="T624_7" style:family="text"/>
    <style:style style:name="T624_8" style:family="text"/>
    <style:style style:name="T624_9" style:family="text"/>
    <style:style style:name="T624_10" style:family="text"/>
    <style:style style:name="T624_11" style:family="text"/>
    <style:style style:name="T624_12" style:family="text"/>
    <style:style style:name="T624_13" style:family="text"/>
    <style:style style:name="T624_14" style:family="text"/>
    <style:style style:name="T624_15" style:family="text"/>
    <style:style style:name="P625" style:family="paragraph" style:parent-style-name="Bullets_20__28_normal_29_"/>
    <style:style style:name="T625_1" style:family="text">
      <style:text-properties style:font-weight-complex="bold"/>
    </style:style>
    <style:style style:name="T625_2" style:family="text">
      <style:text-properties style:font-weight-complex="bold"/>
    </style:style>
    <style:style style:name="T625_3" style:family="text">
      <style:text-properties style:font-weight-complex="bold"/>
    </style:style>
    <style:style style:name="T625_4" style:family="text">
      <style:text-properties style:font-weight-complex="bold"/>
    </style:style>
    <style:style style:name="T625_5" style:family="text">
      <style:text-properties style:font-weight-complex="bold"/>
    </style:style>
    <style:style style:name="T625_6" style:family="text">
      <style:text-properties style:font-weight-complex="bold"/>
    </style:style>
    <style:style style:name="T625_7" style:family="text">
      <style:text-properties style:font-weight-complex="bold"/>
    </style:style>
    <style:style style:name="T625_8" style:family="text">
      <style:text-properties style:font-weight-complex="bold"/>
    </style:style>
    <style:style style:name="T625_9" style:family="text">
      <style:text-properties style:font-weight-complex="bold"/>
    </style:style>
    <style:style style:name="T625_10" style:family="text">
      <style:text-properties style:font-weight-complex="bold"/>
    </style:style>
    <style:style style:name="T625_11" style:family="text">
      <style:text-properties style:font-weight-complex="bold"/>
    </style:style>
    <style:style style:name="T625_12" style:family="text">
      <style:text-properties style:font-weight-complex="bold"/>
    </style:style>
    <style:style style:name="T625_13" style:family="text">
      <style:text-properties style:font-weight-complex="bold"/>
    </style:style>
    <style:style style:name="T625_14" style:family="text">
      <style:text-properties style:font-weight-complex="bold"/>
    </style:style>
    <style:style style:name="T625_15" style:family="text">
      <style:text-properties style:font-weight-complex="bold"/>
    </style:style>
    <style:style style:name="P626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27" style:family="paragraph" style:parent-style-name="Normal"/>
    <style:style style:name="T627_1" style:family="text">
      <style:text-properties fo:font-size="11pt" style:font-size-asian="11pt" style:font-name-complex="Arial" style:font-size-complex="11pt" fo:font-weight="bold" style:font-weight-asian="bold"/>
    </style:style>
    <style:style style:name="P628" style:family="paragraph" style:parent-style-name="Normal">
      <style:text-properties fo:font-size="11pt" style:font-size-asian="11pt" style:font-name-complex="Arial" style:font-size-complex="11pt" fo:language-asian="en" fo:country-asian="GB" style:letter-kerning="true"/>
    </style:style>
    <style:style style:name="P629" style:family="paragraph" style:parent-style-name="Bullets_20__28_normal_29_"/>
    <style:style style:name="T629_1" style:family="text"/>
    <style:style style:name="T629_2" style:family="text"/>
    <style:style style:name="T629_3" style:family="text"/>
    <style:style style:name="T629_4" style:family="text"/>
    <style:style style:name="T629_5" style:family="text"/>
    <style:style style:name="T629_6" style:family="text"/>
    <style:style style:name="T629_7" style:family="text"/>
    <style:style style:name="T629_8" style:family="text"/>
    <style:style style:name="P630" style:family="paragraph" style:parent-style-name="Bullets_20__28_normal_29_">
      <style:paragraph-properties fo:margin-left="1.501cm"/>
    </style:style>
    <style:style style:name="T630_1" style:family="text"/>
    <style:style style:name="T630_2" style:family="text">
      <style:text-properties fo:font-style="italic" style:font-style-asian="italic" style:font-style-complex="italic"/>
    </style:style>
    <style:style style:name="T630_3" style:family="text"/>
    <style:style style:name="P631" style:family="paragraph" style:parent-style-name="Bullets_20__28_normal_29_">
      <style:paragraph-properties fo:margin-left="1.501cm"/>
    </style:style>
    <style:style style:name="T631_1" style:family="text"/>
    <style:style style:name="P632" style:family="paragraph" style:parent-style-name="Bullets_20__28_normal_29_"/>
    <style:style style:name="T632_1" style:family="text"/>
    <style:style style:name="T632_2" style:family="text"/>
    <style:style style:name="P633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34" style:family="paragraph" style:parent-style-name="Normal"/>
    <style:style style:name="T634_1" style:family="text">
      <style:text-properties fo:font-size="11pt" style:font-size-asian="11pt" style:font-name-complex="Arial" style:font-size-complex="11pt" fo:font-weight="bold" style:font-weight-asian="bold"/>
    </style:style>
    <style:style style:name="P635" style:family="paragraph" style:parent-style-name="Normal">
      <style:text-properties fo:font-size="11pt" style:font-size-asian="11pt" style:font-name-complex="Arial" style:font-size-complex="11pt" fo:language-asian="en" fo:country-asian="GB" style:letter-kerning="true"/>
    </style:style>
    <style:style style:name="P636" style:family="paragraph" style:parent-style-name="Bullets_20__28_normal_29_"/>
    <style:style style:name="T636_1" style:family="text">
      <style:text-properties style:letter-kerning="true"/>
    </style:style>
    <style:style style:name="T636_2" style:family="text"/>
    <style:style style:name="T636_3" style:family="text"/>
    <style:style style:name="T636_4" style:family="text"/>
    <style:style style:name="T636_5" style:family="text"/>
    <style:style style:name="T636_6" style:family="text"/>
    <style:style style:name="T636_7" style:family="text"/>
    <style:style style:name="T636_8" style:family="text"/>
    <style:style style:name="T636_9" style:family="text"/>
    <style:style style:name="T636_10" style:family="text"/>
    <style:style style:name="T636_11" style:family="text"/>
    <style:style style:name="T636_12" style:family="text"/>
    <style:style style:name="P637" style:family="paragraph" style:parent-style-name="Bullets_20__28_normal_29_"/>
    <style:style style:name="T637_1" style:family="text"/>
    <style:style style:name="T637_2" style:family="text"/>
    <style:style style:name="T637_3" style:family="text"/>
    <style:style style:name="T637_4" style:family="text"/>
    <style:style style:name="T637_5" style:family="text"/>
    <style:style style:name="T637_6" style:family="text"/>
    <style:style style:name="T637_7" style:family="text"/>
    <style:style style:name="T637_8" style:family="text"/>
    <style:style style:name="T637_9" style:family="text"/>
    <style:style style:name="T637_10" style:family="text"/>
    <style:style style:name="P638" style:family="paragraph" style:parent-style-name="Bullets_20__28_normal_29_"/>
    <style:style style:name="T638_1" style:family="text"/>
    <style:style style:name="T638_2" style:family="text"/>
    <style:style style:name="T638_3" style:family="text"/>
    <style:style style:name="P639" style:family="paragraph" style:parent-style-name="Bullets_20__28_normal_29_"/>
    <style:style style:name="T639_1" style:family="text"/>
    <style:style style:name="T639_2" style:family="text"/>
    <style:style style:name="T639_3" style:family="text"/>
    <style:style style:name="P640" style:family="paragraph" style:parent-style-name="Normal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641" style:family="paragraph" style:parent-style-name="Normal"/>
    <style:style style:name="T641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642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643" style:family="paragraph" style:parent-style-name="Normal"/>
    <style:style style:name="T643_1" style:family="text">
      <style:text-properties fo:font-size="11pt" style:font-size-asian="11pt" style:font-size-complex="11pt"/>
    </style:style>
    <style:style style:name="T643_2" style:family="text">
      <style:text-properties fo:font-size="11pt" style:font-size-asian="11pt" style:font-size-complex="11pt"/>
    </style:style>
    <style:style style:name="T643_3" style:family="text">
      <style:text-properties fo:font-size="11pt" style:font-size-asian="11pt" style:font-size-complex="11pt"/>
    </style:style>
    <style:style style:name="T643_4" style:family="text">
      <style:text-properties fo:font-size="11pt" style:font-size-asian="11pt" style:font-size-complex="11pt"/>
    </style:style>
    <style:style style:name="T643_5" style:family="text">
      <style:text-properties fo:font-size="11pt" style:font-size-asian="11pt" style:font-size-complex="11pt"/>
    </style:style>
    <style:style style:name="P644" style:family="paragraph" style:parent-style-name="Normal"/>
    <style:style style:name="P645" style:family="paragraph" style:parent-style-name="Normal">
      <style:paragraph-properties fo:background-color="#d9e2f3"/>
    </style:style>
    <style:style style:name="T64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46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47" style:family="paragraph" style:parent-style-name="Normal"/>
    <style:style style:name="T64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47_2" style:family="text">
      <style:text-properties fo:font-size="11pt" style:font-size-asian="11pt" style:font-name-complex="Arial" style:font-size-complex="11pt"/>
    </style:style>
    <style:style style:name="P648" style:family="paragraph" style:parent-style-name="Normal">
      <style:text-properties fo:font-size="11pt" style:font-size-asian="11pt" style:font-name-complex="Arial" style:font-size-complex="11pt"/>
    </style:style>
    <style:style style:name="P649" style:family="paragraph" style:parent-style-name="Normal"/>
    <style:style style:name="T649_1" style:family="text">
      <style:text-properties fo:font-size="11pt" style:font-size-asian="11pt" style:font-size-complex="11pt"/>
    </style:style>
    <style:style style:name="T649_2" style:family="text">
      <style:text-properties fo:font-size="11pt" style:font-size-asian="11pt" style:font-size-complex="11pt" style:text-underline-style="solid" style:text-underline-color="font-color"/>
    </style:style>
    <style:style style:name="T649_3" style:family="text">
      <style:text-properties fo:font-size="11pt" style:font-size-asian="11pt" style:font-size-complex="11pt" style:text-underline-style="solid" style:text-underline-color="font-color"/>
    </style:style>
    <style:style style:name="T649_4" style:family="text">
      <style:text-properties fo:font-size="11pt" style:font-size-asian="11pt" style:font-size-complex="11pt"/>
    </style:style>
    <style:style style:name="P650" style:family="paragraph" style:parent-style-name="Normal">
      <style:text-properties fo:font-size="11pt" style:font-size-asian="11pt" style:font-name-complex="Arial" style:font-size-complex="11pt"/>
    </style:style>
    <style:style style:name="Table16" style:family="table">
      <style:table-properties table:align="left" style:width="15.796cm" fo:margin-left="0cm"/>
    </style:style>
    <style:style style:name="Column56" style:family="table-column">
      <style:table-column-properties style:column-width="1.931cm"/>
    </style:style>
    <style:style style:name="Column57" style:family="table-column">
      <style:table-column-properties style:column-width="2.222cm"/>
    </style:style>
    <style:style style:name="Column58" style:family="table-column">
      <style:table-column-properties style:column-width="2.487cm"/>
    </style:style>
    <style:style style:name="Column59" style:family="table-column">
      <style:table-column-properties style:column-width="2.858cm"/>
    </style:style>
    <style:style style:name="Column60" style:family="table-column">
      <style:table-column-properties style:column-width="1.958cm"/>
    </style:style>
    <style:style style:name="Column61" style:family="table-column">
      <style:table-column-properties style:column-width="2.381cm"/>
    </style:style>
    <style:style style:name="Column62" style:family="table-column">
      <style:table-column-properties style:column-width="1.958cm"/>
    </style:style>
    <style:style style:name="Row65" style:family="table-row">
      <style:table-row-properties style:min-row-height="0.529cm"/>
    </style:style>
    <style:style style:name="Cell197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651" style:family="paragraph" style:parent-style-name="Normal">
      <style:paragraph-properties fo:line-height="100%" fo:margin-bottom="0cm"/>
    </style:style>
    <style:style style:name="T6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98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652" style:family="paragraph" style:parent-style-name="Normal">
      <style:paragraph-properties fo:line-height="100%" fo:margin-bottom="0cm"/>
    </style:style>
    <style:style style:name="T6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199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653" style:family="paragraph" style:parent-style-name="Normal">
      <style:paragraph-properties fo:line-height="100%" fo:margin-bottom="0cm"/>
    </style:style>
    <style:style style:name="T6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00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654" style:family="paragraph" style:parent-style-name="Normal">
      <style:paragraph-properties fo:line-height="100%" fo:margin-bottom="0cm"/>
    </style:style>
    <style:style style:name="T6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01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655" style:family="paragraph" style:parent-style-name="Normal">
      <style:paragraph-properties fo:line-height="100%" fo:margin-bottom="0cm"/>
    </style:style>
    <style:style style:name="T6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02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656" style:family="paragraph" style:parent-style-name="Normal">
      <style:paragraph-properties fo:line-height="100%" fo:margin-bottom="0cm"/>
    </style:style>
    <style:style style:name="T6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03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657" style:family="paragraph" style:parent-style-name="Normal">
      <style:paragraph-properties fo:line-height="100%" fo:margin-bottom="0cm"/>
    </style:style>
    <style:style style:name="T6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66" style:family="table-row">
      <style:table-row-properties style:min-row-height="0.529cm"/>
    </style:style>
    <style:style style:name="Cell20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58" style:family="paragraph" style:parent-style-name="Normal">
      <style:paragraph-properties fo:line-height="100%" fo:margin-bottom="0cm"/>
    </style:style>
    <style:style style:name="T6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0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59" style:family="paragraph" style:parent-style-name="Normal">
      <style:paragraph-properties fo:line-height="100%" fo:margin-bottom="0cm"/>
    </style:style>
    <style:style style:name="T6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65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660" style:family="paragraph" style:parent-style-name="Normal">
      <style:paragraph-properties fo:line-height="100%" fo:margin-bottom="0cm"/>
    </style:style>
    <style:style style:name="T6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0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61" style:family="paragraph" style:parent-style-name="Normal">
      <style:paragraph-properties fo:line-height="100%" fo:margin-bottom="0cm"/>
    </style:style>
    <style:style style:name="T6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662" style:family="paragraph" style:parent-style-name="Normal">
      <style:paragraph-properties fo:line-height="100%" fo:margin-bottom="0cm"/>
    </style:style>
    <style:style style:name="T6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0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63" style:family="paragraph" style:parent-style-name="Normal">
      <style:paragraph-properties fo:line-height="100%" fo:margin-bottom="0cm"/>
    </style:style>
    <style:style style:name="T6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664" style:family="paragraph" style:parent-style-name="Normal">
      <style:paragraph-properties fo:line-height="100%" fo:margin-bottom="0cm"/>
    </style:style>
    <style:style style:name="T6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66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0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65" style:family="paragraph" style:parent-style-name="Normal">
      <style:paragraph-properties fo:line-height="100%" fo:margin-bottom="0cm"/>
    </style:style>
    <style:style style:name="T6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666" style:family="paragraph" style:parent-style-name="Normal">
      <style:paragraph-properties fo:line-height="100%" fo:margin-bottom="0cm"/>
    </style:style>
    <style:style style:name="T6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0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67" style:family="paragraph" style:parent-style-name="Normal">
      <style:paragraph-properties fo:line-height="100%" fo:margin-bottom="0cm"/>
    </style:style>
    <style:style style:name="T6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668" style:family="paragraph" style:parent-style-name="Normal">
      <style:paragraph-properties fo:line-height="100%" fo:margin-bottom="0cm"/>
    </style:style>
    <style:style style:name="T6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21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69" style:family="paragraph" style:parent-style-name="Normal">
      <style:paragraph-properties fo:line-height="100%" fo:margin-bottom="0cm"/>
    </style:style>
    <style:style style:name="T6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670" style:family="paragraph" style:parent-style-name="Normal">
      <style:paragraph-properties fo:line-height="100%" fo:margin-bottom="0cm"/>
    </style:style>
    <style:style style:name="T6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671" style:family="paragraph" style:parent-style-name="Normal">
      <style:text-properties fo:font-size="10pt" style:font-size-asian="10pt" style:font-name-complex="Arial" style:font-size-complex="10pt"/>
    </style:style>
    <style:style style:name="P672" style:family="paragraph" style:parent-style-name="Normal"/>
    <style:style style:name="T672_1" style:family="text">
      <style:text-properties fo:color="#000000" fo:font-size="11pt" style:font-size-asian="11pt" style:font-size-complex="11pt"/>
    </style:style>
    <style:style style:name="P673" style:family="paragraph" style:parent-style-name="Normal">
      <style:text-properties fo:font-size="11pt" style:font-size-asian="11pt" style:font-name-complex="Arial" style:font-size-complex="11pt"/>
    </style:style>
    <style:style style:name="P674" style:family="paragraph" style:parent-style-name="Normal"/>
    <style:style style:name="T67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75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76" style:family="paragraph" style:parent-style-name="Bullets_20__28_normal_29_"/>
    <style:style style:name="T676_1" style:family="text"/>
    <style:style style:name="P677" style:family="paragraph" style:parent-style-name="Bullets_20__28_normal_29_"/>
    <style:style style:name="T677_1" style:family="text"/>
    <style:style style:name="P678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79" style:family="paragraph" style:parent-style-name="Normal"/>
    <style:style style:name="T67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7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80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81" style:family="paragraph" style:parent-style-name="Bullets_20__28_normal_29_"/>
    <style:style style:name="T681_1" style:family="text"/>
    <style:style style:name="T681_2" style:family="text"/>
    <style:style style:name="T681_3" style:family="text"/>
    <style:style style:name="T681_4" style:family="text"/>
    <style:style style:name="T681_5" style:family="text"/>
    <style:style style:name="T681_6" style:family="text"/>
    <style:style style:name="T681_7" style:family="text"/>
    <style:style style:name="P682" style:family="paragraph" style:parent-style-name="Bullets_20__28_normal_29_"/>
    <style:style style:name="T682_1" style:family="text"/>
    <style:style style:name="P683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84" style:family="paragraph" style:parent-style-name="Normal"/>
    <style:style style:name="T68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85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86" style:family="paragraph" style:parent-style-name="Bullets_20__28_normal_29_"/>
    <style:style style:name="T686_1" style:family="text"/>
    <style:style style:name="T686_2" style:family="text"/>
    <style:style style:name="T686_3" style:family="text"/>
    <style:style style:name="T686_4" style:family="text"/>
    <style:style style:name="T686_5" style:family="text"/>
    <style:style style:name="P687" style:family="paragraph" style:parent-style-name="Bullets_20__28_normal_29_"/>
    <style:style style:name="T687_1" style:family="text"/>
    <style:style style:name="P688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89" style:family="paragraph" style:parent-style-name="Normal"/>
    <style:style style:name="T68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8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90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91" style:family="paragraph" style:parent-style-name="Bullets_20__28_normal_29_"/>
    <style:style style:name="T691_1" style:family="text"/>
    <style:style style:name="T691_2" style:family="text"/>
    <style:style style:name="P692" style:family="paragraph" style:parent-style-name="Bullets_20__28_normal_29_"/>
    <style:style style:name="T692_1" style:family="text"/>
    <style:style style:name="T692_2" style:family="text"/>
    <style:style style:name="T692_3" style:family="text"/>
    <style:style style:name="T692_4" style:family="text"/>
    <style:style style:name="T692_5" style:family="text"/>
    <style:style style:name="T692_6" style:family="text"/>
    <style:style style:name="T692_7" style:family="text"/>
    <style:style style:name="T692_8" style:family="text"/>
    <style:style style:name="T692_9" style:family="text"/>
    <style:style style:name="P693" style:family="paragraph" style:parent-style-name="Bullets_20__28_normal_29_"/>
    <style:style style:name="T693_1" style:family="text"/>
    <style:style style:name="P694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95" style:family="paragraph" style:parent-style-name="Normal"/>
    <style:style style:name="T695_1" style:family="text">
      <style:text-properties fo:font-size="11pt" style:font-size-asian="11pt" style:font-name-complex="Arial" style:font-size-complex="11pt" fo:font-weight="bold" style:font-weight-asian="bold"/>
    </style:style>
    <style:style style:name="P696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97" style:family="paragraph" style:parent-style-name="Bullets_20__28_normal_29_"/>
    <style:style style:name="T697_1" style:family="text"/>
    <style:style style:name="P698" style:family="paragraph" style:parent-style-name="Bullets_20__28_normal_29_"/>
    <style:style style:name="T698_1" style:family="text"/>
    <style:style style:name="P699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00" style:family="paragraph" style:parent-style-name="Normal"/>
    <style:style style:name="T70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01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702" style:family="paragraph" style:parent-style-name="Bullets_20__28_normal_29_"/>
    <style:style style:name="T702_1" style:family="text"/>
    <style:style style:name="T702_2" style:family="text"/>
    <style:style style:name="T702_3" style:family="text"/>
    <style:style style:name="T702_4" style:family="text"/>
    <style:style style:name="T702_5" style:family="text"/>
    <style:style style:name="T702_6" style:family="text"/>
    <style:style style:name="T702_7" style:family="text"/>
    <style:style style:name="T702_8" style:family="text"/>
    <style:style style:name="P703" style:family="paragraph" style:parent-style-name="Bullets_20__28_normal_29_"/>
    <style:style style:name="T703_1" style:family="text"/>
    <style:style style:name="P704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705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706" style:family="paragraph" style:parent-style-name="Normal">
      <style:paragraph-properties fo:background-color="#d9e2f3"/>
    </style:style>
    <style:style style:name="T706_1" style:family="text">
      <style:text-properties fo:font-size="11pt" style:font-size-asian="11pt" style:font-name-complex="Arial" style:font-size-complex="11pt" fo:font-weight="bold" style:font-weight-asian="bold"/>
    </style:style>
    <style:style style:name="T706_2" style:family="text">
      <style:text-properties fo:font-size="11pt" style:font-size-asian="11pt" style:font-name-complex="Arial" style:font-size-complex="11pt" fo:font-weight="bold" style:font-weight-asian="bold"/>
    </style:style>
    <style:style style:name="P707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708" style:family="paragraph" style:parent-style-name="Normal"/>
    <style:style style:name="T70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09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710" style:family="paragraph" style:parent-style-name="Normal"/>
    <style:style style:name="T710_1" style:family="text">
      <style:text-properties fo:font-size="11pt" style:font-size-asian="11pt" style:font-name-complex="Arial" style:font-size-complex="11pt" style:font-weight-complex="bold"/>
    </style:style>
    <style:style style:name="T710_2" style:family="text">
      <style:text-properties fo:font-size="11pt" style:font-size-asian="11pt" style:font-name-complex="Arial" style:font-size-complex="11pt" style:font-weight-complex="bold"/>
    </style:style>
    <style:style style:name="T710_3" style:family="text">
      <style:text-properties fo:font-size="11pt" style:font-size-asian="11pt" style:font-name-complex="Arial" style:font-size-complex="11pt" style:font-weight-complex="bold"/>
    </style:style>
    <style:style style:name="T710_4" style:family="text">
      <style:text-properties fo:font-size="11pt" style:font-size-asian="11pt" style:font-name-complex="Arial" style:font-size-complex="11pt" style:font-weight-complex="bold"/>
    </style:style>
    <style:style style:name="T710_5" style:family="text">
      <style:text-properties fo:font-size="11pt" style:font-size-asian="11pt" style:font-name-complex="Arial" style:font-size-complex="11pt" style:font-weight-complex="bold"/>
    </style:style>
    <style:style style:name="T710_6" style:family="text">
      <style:text-properties fo:font-size="11pt" style:font-size-asian="11pt" style:font-name-complex="Arial" style:font-size-complex="11pt" style:font-weight-complex="bold"/>
    </style:style>
    <style:style style:name="T710_7" style:family="text">
      <style:text-properties fo:font-size="11pt" style:font-size-asian="11pt" style:font-name-complex="Arial" style:font-size-complex="11pt" style:font-weight-complex="bold"/>
    </style:style>
    <style:style style:name="T710_8" style:family="text">
      <style:text-properties fo:font-size="11pt" style:font-size-asian="11pt" style:font-name-complex="Arial" style:font-size-complex="11pt" style:font-weight-complex="bold"/>
    </style:style>
    <style:style style:name="T710_9" style:family="text">
      <style:text-properties fo:font-size="11pt" style:font-size-asian="11pt" style:font-name-complex="Arial" style:font-size-complex="11pt" style:font-weight-complex="bold"/>
    </style:style>
    <style:style style:name="T710_10" style:family="text">
      <style:text-properties fo:font-size="11pt" style:font-size-asian="11pt" style:font-name-complex="Arial" style:font-size-complex="11pt" style:font-weight-complex="bold"/>
    </style:style>
    <style:style style:name="T710_11" style:family="text">
      <style:text-properties fo:font-size="11pt" style:font-size-asian="11pt" style:font-name-complex="Arial" style:font-size-complex="11pt" style:font-weight-complex="bold"/>
    </style:style>
    <style:style style:name="T710_12" style:family="text">
      <style:text-properties fo:font-size="11pt" style:font-size-asian="11pt" style:font-name-complex="Arial" style:font-size-complex="11pt" style:font-weight-complex="bold"/>
    </style:style>
    <style:style style:name="T710_13" style:family="text">
      <style:text-properties fo:font-size="11pt" style:font-size-asian="11pt" style:font-name-complex="Arial" style:font-size-complex="11pt" style:font-weight-complex="bold"/>
    </style:style>
    <style:style style:name="T710_14" style:family="text">
      <style:text-properties fo:font-size="11pt" style:font-size-asian="11pt" style:font-name-complex="Arial" style:font-size-complex="11pt" style:font-weight-complex="bold"/>
    </style:style>
    <style:style style:name="T710_15" style:family="text">
      <style:text-properties fo:font-size="11pt" style:font-size-asian="11pt" style:font-name-complex="Arial" style:font-size-complex="11pt" style:font-weight-complex="bold"/>
    </style:style>
    <style:style style:name="T710_16" style:family="text">
      <style:text-properties fo:font-size="11pt" style:font-size-asian="11pt" style:font-name-complex="Arial" style:font-size-complex="11pt" style:font-weight-complex="bold"/>
    </style:style>
    <style:style style:name="T710_17" style:family="text">
      <style:text-properties fo:font-size="11pt" style:font-size-asian="11pt" style:font-name-complex="Arial" style:font-size-complex="11pt" style:font-weight-complex="bold"/>
    </style:style>
    <style:style style:name="T710_18" style:family="text">
      <style:text-properties fo:font-size="11pt" style:font-size-asian="11pt" style:font-name-complex="Arial" style:font-size-complex="11pt" style:font-weight-complex="bold"/>
    </style:style>
    <style:style style:name="T710_19" style:family="text">
      <style:text-properties fo:font-size="11pt" style:font-size-asian="11pt" style:font-name-complex="Arial" style:font-size-complex="11pt" style:font-weight-complex="bold"/>
    </style:style>
    <style:style style:name="T710_20" style:family="text">
      <style:text-properties fo:font-size="11pt" style:font-size-asian="11pt" style:font-name-complex="Arial" style:font-size-complex="11pt" style:font-weight-complex="bold"/>
    </style:style>
    <style:style style:name="T710_21" style:family="text">
      <style:text-properties fo:font-size="11pt" style:font-size-asian="11pt" style:font-name-complex="Arial" style:font-size-complex="11pt" style:font-weight-complex="bold"/>
    </style:style>
    <style:style style:name="T710_22" style:family="text">
      <style:text-properties fo:font-size="11pt" style:font-size-asian="11pt" style:font-name-complex="Arial" style:font-size-complex="11pt" style:font-weight-complex="bold"/>
    </style:style>
    <style:style style:name="T710_23" style:family="text">
      <style:text-properties fo:font-size="11pt" style:font-size-asian="11pt" style:font-name-complex="Arial" style:font-size-complex="11pt" style:font-weight-complex="bold"/>
    </style:style>
    <style:style style:name="T710_24" style:family="text">
      <style:text-properties fo:font-size="11pt" style:font-size-asian="11pt" style:font-name-complex="Arial" style:font-size-complex="11pt" style:font-weight-complex="bold"/>
    </style:style>
    <style:style style:name="P711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712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T712_1" style:family="text">
      <style:text-properties fo:font-size="11pt" style:font-size-asian="11pt" style:font-name-complex="Arial" style:font-size-complex="11pt" style:font-weight-complex="bold"/>
    </style:style>
    <style:style style:name="T712_2" style:family="text">
      <style:text-properties fo:font-size="11pt" style:font-size-asian="11pt" style:font-name-complex="Arial" style:font-size-complex="11pt" style:font-weight-complex="bold"/>
    </style:style>
    <style:style style:name="T712_3" style:family="text">
      <style:text-properties fo:font-size="11pt" style:font-size-asian="11pt" style:font-name-complex="Arial" style:font-size-complex="11pt" style:font-weight-complex="bold"/>
    </style:style>
    <style:style style:name="P713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T713_1" style:family="text">
      <style:text-properties fo:font-size="11pt" style:font-size-asian="11pt" style:font-name-complex="Arial" style:font-size-complex="11pt" style:font-weight-complex="bold"/>
    </style:style>
    <style:style style:name="T713_2" style:family="text">
      <style:text-properties fo:font-size="11pt" style:font-size-asian="11pt" style:font-name-complex="Arial" style:font-size-complex="11pt" style:font-weight-complex="bold"/>
    </style:style>
    <style:style style:name="T713_3" style:family="text">
      <style:text-properties fo:font-size="11pt" style:font-size-asian="11pt" style:font-name-complex="Arial" style:font-size-complex="11pt" style:font-weight-complex="bold"/>
    </style:style>
    <style:style style:name="P714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T714_1" style:family="text">
      <style:text-properties fo:font-size="11pt" style:font-size-asian="11pt" style:font-name-complex="Arial" style:font-size-complex="11pt" style:font-weight-complex="bold"/>
    </style:style>
    <style:style style:name="T714_2" style:family="text">
      <style:text-properties fo:font-size="11pt" style:font-size-asian="11pt" style:font-name-complex="Arial" style:font-size-complex="11pt" style:font-weight-complex="bold"/>
    </style:style>
    <style:style style:name="T714_3" style:family="text">
      <style:text-properties fo:font-size="11pt" style:font-size-asian="11pt" style:font-name-complex="Arial" style:font-size-complex="11pt" style:font-weight-complex="bold"/>
    </style:style>
    <style:style style:name="T714_4" style:family="text">
      <style:text-properties fo:font-size="11pt" style:font-size-asian="11pt" style:font-name-complex="Arial" style:font-size-complex="11pt" style:font-weight-complex="bold"/>
    </style:style>
    <style:style style:name="T714_5" style:family="text">
      <style:text-properties fo:font-size="11pt" style:font-size-asian="11pt" style:font-name-complex="Arial" style:font-size-complex="11pt" style:font-weight-complex="bold"/>
    </style:style>
    <style:style style:name="T714_6" style:family="text">
      <style:text-properties fo:font-size="11pt" style:font-size-asian="11pt" style:font-name-complex="Arial" style:font-size-complex="11pt" style:font-weight-complex="bold"/>
    </style:style>
    <style:style style:name="T714_7" style:family="text">
      <style:text-properties fo:font-size="11pt" style:font-size-asian="11pt" style:font-name-complex="Arial" style:font-size-complex="11pt" style:font-weight-complex="bold"/>
    </style:style>
    <style:style style:name="T714_8" style:family="text">
      <style:text-properties fo:font-size="11pt" style:font-size-asian="11pt" style:font-name-complex="Arial" style:font-size-complex="11pt" style:font-weight-complex="bold"/>
    </style:style>
    <style:style style:name="T714_9" style:family="text">
      <style:text-properties fo:font-size="11pt" style:font-size-asian="11pt" style:font-name-complex="Arial" style:font-size-complex="11pt" style:font-weight-complex="bold"/>
    </style:style>
    <style:style style:name="T714_10" style:family="text">
      <style:text-properties fo:font-size="11pt" style:font-size-asian="11pt" style:font-name-complex="Arial" style:font-size-complex="11pt" style:font-weight-complex="bold"/>
    </style:style>
    <style:style style:name="P715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716" style:family="paragraph" style:parent-style-name="Normal"/>
    <style:style style:name="T716_1" style:family="text">
      <style:text-properties fo:font-size="11pt" style:font-size-asian="11pt" style:font-name-complex="Arial" style:font-size-complex="11pt" style:font-weight-complex="bold"/>
    </style:style>
    <style:style style:name="T716_2" style:family="text">
      <style:text-properties fo:font-size="11pt" style:font-size-asian="11pt" style:font-name-complex="Arial" style:font-size-complex="11pt" style:font-weight-complex="bold"/>
    </style:style>
    <style:style style:name="T716_3" style:family="text">
      <style:text-properties fo:font-size="11pt" style:font-size-asian="11pt" style:font-name-complex="Arial" style:font-size-complex="11pt" style:font-weight-complex="bold"/>
    </style:style>
    <style:style style:name="T716_4" style:family="text">
      <style:text-properties fo:font-size="11pt" style:font-size-asian="11pt" style:font-name-complex="Arial" style:font-size-complex="11pt" style:font-weight-complex="bold"/>
    </style:style>
    <style:style style:name="T716_5" style:family="text">
      <style:text-properties fo:font-size="11pt" style:font-size-asian="11pt" style:font-name-complex="Arial" style:font-size-complex="11pt" style:font-weight-complex="bold"/>
    </style:style>
    <style:style style:name="T716_6" style:family="text">
      <style:text-properties fo:font-size="11pt" style:font-size-asian="11pt" style:font-name-complex="Arial" style:font-size-complex="11pt" style:font-weight-complex="bold"/>
    </style:style>
    <style:style style:name="T716_7" style:family="text">
      <style:text-properties fo:font-size="11pt" style:font-size-asian="11pt" style:font-name-complex="Arial" style:font-size-complex="11pt" style:font-weight-complex="bold"/>
    </style:style>
    <style:style style:name="T716_8" style:family="text">
      <style:text-properties fo:font-size="11pt" style:font-size-asian="11pt" style:font-name-complex="Arial" style:font-size-complex="11pt" style:font-weight-complex="bold"/>
    </style:style>
    <style:style style:name="T716_9" style:family="text">
      <style:text-properties fo:font-size="11pt" style:font-size-asian="11pt" style:font-name-complex="Arial" style:font-size-complex="11pt" style:font-weight-complex="bold"/>
    </style:style>
    <style:style style:name="P717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718" style:family="paragraph" style:parent-style-name="Normal"/>
    <style:style style:name="T718_1" style:family="text">
      <style:text-properties fo:font-size="11pt" style:font-size-asian="11pt" style:font-name-complex="Arial" style:font-size-complex="11pt" style:font-weight-complex="bold"/>
    </style:style>
    <style:style style:name="P719" style:family="paragraph" style:parent-style-name="Normal"/>
    <style:style style:name="T719_1" style:family="text">
      <style:text-properties fo:font-size="11pt" style:font-size-asian="11pt" style:font-name-complex="Arial" style:font-size-complex="11pt" style:font-weight-complex="bold"/>
    </style:style>
    <style:style style:name="P720" style:family="paragraph" style:parent-style-name="Normal"/>
    <style:style style:name="T720_1" style:family="text">
      <style:text-properties fo:font-size="11pt" style:font-size-asian="11pt" style:font-name-complex="Arial" style:font-size-complex="11pt" style:font-weight-complex="bold"/>
    </style:style>
    <style:style style:name="T720_2" style:family="text">
      <style:text-properties fo:font-size="11pt" style:font-size-asian="11pt" style:font-name-complex="Arial" style:font-size-complex="11pt" style:font-weight-complex="bold"/>
    </style:style>
    <style:style style:name="T720_3" style:family="text">
      <style:text-properties fo:font-size="11pt" style:font-size-asian="11pt" style:font-name-complex="Arial" style:font-size-complex="11pt" style:font-weight-complex="bold"/>
    </style:style>
    <style:style style:name="T720_4" style:family="text">
      <style:text-properties fo:font-size="11pt" style:font-size-asian="11pt" style:font-name-complex="Arial" style:font-size-complex="11pt" style:font-weight-complex="bold"/>
    </style:style>
    <style:style style:name="T720_5" style:family="text">
      <style:text-properties fo:font-size="11pt" style:font-size-asian="11pt" style:font-name-complex="Arial" style:font-size-complex="11pt" style:font-weight-complex="bold"/>
    </style:style>
    <style:style style:name="T720_6" style:family="text">
      <style:text-properties fo:font-size="11pt" style:font-size-asian="11pt" style:font-name-complex="Arial" style:font-size-complex="11pt" style:font-weight-complex="bold"/>
    </style:style>
    <style:style style:name="T720_7" style:family="text">
      <style:text-properties fo:font-size="11pt" style:font-size-asian="11pt" style:font-name-complex="Arial" style:font-size-complex="11pt" style:font-weight-complex="bold"/>
    </style:style>
    <style:style style:name="T720_8" style:family="text">
      <style:text-properties fo:font-size="11pt" style:font-size-asian="11pt" style:font-name-complex="Arial" style:font-size-complex="11pt" style:font-weight-complex="bold"/>
    </style:style>
    <style:style style:name="T720_9" style:family="text">
      <style:text-properties fo:font-size="11pt" style:font-size-asian="11pt" style:font-name-complex="Arial" style:font-size-complex="11pt" style:font-weight-complex="bold"/>
    </style:style>
    <style:style style:name="T720_10" style:family="text">
      <style:text-properties fo:font-size="11pt" style:font-size-asian="11pt" style:font-name-complex="Arial" style:font-size-complex="11pt" style:font-weight-complex="bold"/>
    </style:style>
    <style:style style:name="T720_11" style:family="text">
      <style:text-properties fo:font-size="11pt" style:font-size-asian="11pt" style:font-name-complex="Arial" style:font-size-complex="11pt" style:font-weight-complex="bold"/>
    </style:style>
    <style:style style:name="T720_12" style:family="text">
      <style:text-properties fo:font-size="11pt" style:font-size-asian="11pt" style:font-name-complex="Arial" style:font-size-complex="11pt" style:font-weight-complex="bold"/>
    </style:style>
    <style:style style:name="T720_13" style:family="text">
      <style:text-properties fo:font-size="11pt" style:font-size-asian="11pt" style:font-name-complex="Arial" style:font-size-complex="11pt" style:font-weight-complex="bold"/>
    </style:style>
    <style:style style:name="T720_14" style:family="text">
      <style:text-properties fo:font-size="11pt" style:font-size-asian="11pt" style:font-name-complex="Arial" style:font-size-complex="11pt" style:font-weight-complex="bold"/>
    </style:style>
    <style:style style:name="T720_15" style:family="text">
      <style:text-properties fo:font-size="11pt" style:font-size-asian="11pt" style:font-name-complex="Arial" style:font-size-complex="11pt" style:font-weight-complex="bold"/>
    </style:style>
    <style:style style:name="T720_16" style:family="text">
      <style:text-properties fo:font-size="11pt" style:font-size-asian="11pt" style:font-name-complex="Arial" style:font-size-complex="11pt" style:font-weight-complex="bold"/>
    </style:style>
    <style:style style:name="T720_17" style:family="text">
      <style:text-properties fo:font-size="11pt" style:font-size-asian="11pt" style:font-name-complex="Arial" style:font-size-complex="11pt" style:font-weight-complex="bold"/>
    </style:style>
    <style:style style:name="T720_18" style:family="text">
      <style:text-properties fo:font-size="11pt" style:font-size-asian="11pt" style:font-name-complex="Arial" style:font-size-complex="11pt" style:font-weight-complex="bold"/>
    </style:style>
    <style:style style:name="T720_19" style:family="text">
      <style:text-properties fo:font-size="11pt" style:font-size-asian="11pt" style:font-name-complex="Arial" style:font-size-complex="11pt" style:font-weight-complex="bold"/>
    </style:style>
    <style:style style:name="T720_20" style:family="text">
      <style:text-properties fo:font-size="11pt" style:font-size-asian="11pt" style:font-name-complex="Arial" style:font-size-complex="11pt" style:font-weight-complex="bold"/>
    </style:style>
    <style:style style:name="T720_21" style:family="text">
      <style:text-properties fo:font-size="11pt" style:font-size-asian="11pt" style:font-name-complex="Arial" style:font-size-complex="11pt" style:font-weight-complex="bold"/>
    </style:style>
    <style:style style:name="T720_22" style:family="text">
      <style:text-properties fo:font-size="11pt" style:font-size-asian="11pt" style:font-name-complex="Arial" style:font-size-complex="11pt" style:font-weight-complex="bold"/>
    </style:style>
    <style:style style:name="T720_23" style:family="text">
      <style:text-properties fo:font-size="11pt" style:font-size-asian="11pt" style:font-name-complex="Arial" style:font-size-complex="11pt" style:font-weight-complex="bold"/>
    </style:style>
    <style:style style:name="T720_24" style:family="text">
      <style:text-properties fo:font-size="11pt" style:font-size-asian="11pt" style:font-name-complex="Arial" style:font-size-complex="11pt" style:font-weight-complex="bold"/>
    </style:style>
    <style:style style:name="T720_25" style:family="text">
      <style:text-properties fo:font-size="11pt" style:font-size-asian="11pt" style:font-name-complex="Arial" style:font-size-complex="11pt" style:font-weight-complex="bold"/>
    </style:style>
    <style:style style:name="T720_26" style:family="text">
      <style:text-properties fo:font-size="11pt" style:font-size-asian="11pt" style:font-name-complex="Arial" style:font-size-complex="11pt" style:font-weight-complex="bold"/>
    </style:style>
    <style:style style:name="T720_27" style:family="text">
      <style:text-properties fo:font-size="11pt" style:font-size-asian="11pt" style:font-name-complex="Arial" style:font-size-complex="11pt" style:font-weight-complex="bold"/>
    </style:style>
    <style:style style:name="P721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722" style:family="paragraph" style:parent-style-name="Normal"/>
    <style:style style:name="T722_1" style:family="text">
      <style:text-properties fo:font-size="11pt" style:font-size-asian="11pt" style:font-name-complex="Arial" style:font-size-complex="11pt" style:font-weight-complex="bold"/>
    </style:style>
    <style:style style:name="T722_2" style:family="text">
      <style:text-properties fo:font-size="11pt" style:font-size-asian="11pt" style:font-name-complex="Arial" style:font-size-complex="11pt" style:font-weight-complex="bold"/>
    </style:style>
    <style:style style:name="T722_3" style:family="text">
      <style:text-properties fo:font-size="11pt" style:font-size-asian="11pt" style:font-name-complex="Arial" style:font-size-complex="11pt" style:font-weight-complex="bold"/>
    </style:style>
    <style:style style:name="T722_4" style:family="text">
      <style:text-properties fo:font-size="11pt" style:font-size-asian="11pt" style:font-name-complex="Arial" style:font-size-complex="11pt" style:font-weight-complex="bold"/>
    </style:style>
    <style:style style:name="T722_5" style:family="text">
      <style:text-properties fo:font-size="11pt" style:font-size-asian="11pt" style:font-name-complex="Arial" style:font-size-complex="11pt" style:font-weight-complex="bold"/>
    </style:style>
    <style:style style:name="T722_6" style:family="text">
      <style:text-properties fo:font-size="11pt" style:font-size-asian="11pt" style:font-name-complex="Arial" style:font-size-complex="11pt" style:font-weight-complex="bold"/>
    </style:style>
    <style:style style:name="T722_7" style:family="text">
      <style:text-properties fo:font-size="11pt" style:font-size-asian="11pt" style:font-name-complex="Arial" style:font-size-complex="11pt" style:font-weight-complex="bold"/>
    </style:style>
    <style:style style:name="T722_8" style:family="text">
      <style:text-properties fo:font-size="11pt" style:font-size-asian="11pt" style:font-name-complex="Arial" style:font-size-complex="11pt" style:font-weight-complex="bold"/>
    </style:style>
    <style:style style:name="T722_9" style:family="text">
      <style:text-properties fo:font-size="11pt" style:font-size-asian="11pt" style:font-name-complex="Arial" style:font-size-complex="11pt" style:font-weight-complex="bold"/>
    </style:style>
    <style:style style:name="T722_10" style:family="text">
      <style:text-properties fo:font-size="11pt" style:font-size-asian="11pt" style:font-name-complex="Arial" style:font-size-complex="11pt" style:font-weight-complex="bold"/>
    </style:style>
    <style:style style:name="T722_11" style:family="text">
      <style:text-properties fo:font-size="11pt" style:font-size-asian="11pt" style:font-name-complex="Arial" style:font-size-complex="11pt" style:font-weight-complex="bold"/>
    </style:style>
    <style:style style:name="T722_12" style:family="text">
      <style:text-properties fo:font-size="11pt" style:font-size-asian="11pt" style:font-name-complex="Arial" style:font-size-complex="11pt" style:font-weight-complex="bold"/>
    </style:style>
    <style:style style:name="T722_13" style:family="text">
      <style:text-properties fo:font-size="11pt" style:font-size-asian="11pt" style:font-name-complex="Arial" style:font-size-complex="11pt" style:font-weight-complex="bold"/>
    </style:style>
    <style:style style:name="T722_14" style:family="text">
      <style:text-properties fo:font-size="11pt" style:font-size-asian="11pt" style:font-name-complex="Arial" style:font-size-complex="11pt" style:font-weight-complex="bold"/>
    </style:style>
    <style:style style:name="T722_15" style:family="text">
      <style:text-properties fo:font-size="11pt" style:font-size-asian="11pt" style:font-name-complex="Arial" style:font-size-complex="11pt" style:font-weight-complex="bold"/>
    </style:style>
    <style:style style:name="T722_16" style:family="text">
      <style:text-properties fo:font-size="11pt" style:font-size-asian="11pt" style:font-name-complex="Arial" style:font-size-complex="11pt" style:font-weight-complex="bold"/>
    </style:style>
    <style:style style:name="T722_17" style:family="text">
      <style:text-properties fo:font-size="11pt" style:font-size-asian="11pt" style:font-name-complex="Arial" style:font-size-complex="11pt" style:font-weight-complex="bold"/>
    </style:style>
    <style:style style:name="P723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724" style:family="paragraph" style:parent-style-name="Normal"/>
    <style:style style:name="T724_1" style:family="text">
      <style:text-properties fo:font-size="11pt" style:font-size-asian="11pt" style:font-name-complex="Arial" style:font-size-complex="11pt" style:font-weight-complex="bold"/>
    </style:style>
    <style:style style:name="T724_2" style:family="text">
      <style:text-properties fo:font-size="11pt" style:font-size-asian="11pt" style:font-name-complex="Arial" style:font-size-complex="11pt" style:font-weight-complex="bold"/>
    </style:style>
    <style:style style:name="T724_3" style:family="text">
      <style:text-properties fo:font-size="11pt" style:font-size-asian="11pt" style:font-name-complex="Arial" style:font-size-complex="11pt" style:font-weight-complex="bold"/>
    </style:style>
    <style:style style:name="T724_4" style:family="text">
      <style:text-properties fo:font-size="11pt" style:font-size-asian="11pt" style:font-name-complex="Arial" style:font-size-complex="11pt" style:font-weight-complex="bold"/>
    </style:style>
    <style:style style:name="T724_5" style:family="text">
      <style:text-properties fo:font-size="11pt" style:font-size-asian="11pt" style:font-name-complex="Arial" style:font-size-complex="11pt" style:font-weight-complex="bold"/>
    </style:style>
    <style:style style:name="T724_6" style:family="text">
      <style:text-properties fo:font-size="11pt" style:font-size-asian="11pt" style:font-name-complex="Arial" style:font-size-complex="11pt" style:font-weight-complex="bold"/>
    </style:style>
    <style:style style:name="T724_7" style:family="text">
      <style:text-properties fo:font-size="11pt" style:font-size-asian="11pt" style:font-name-complex="Arial" style:font-size-complex="11pt" style:font-weight-complex="bold"/>
    </style:style>
    <style:style style:name="T724_8" style:family="text">
      <style:text-properties fo:font-size="11pt" style:font-size-asian="11pt" style:font-name-complex="Arial" style:font-size-complex="11pt" style:font-weight-complex="bold"/>
    </style:style>
    <style:style style:name="T724_9" style:family="text">
      <style:text-properties fo:font-size="11pt" style:font-size-asian="11pt" style:font-name-complex="Arial" style:font-size-complex="11pt" style:font-weight-complex="bold"/>
    </style:style>
    <style:style style:name="T724_10" style:family="text">
      <style:text-properties fo:font-size="11pt" style:font-size-asian="11pt" style:font-name-complex="Arial" style:font-size-complex="11pt" style:font-weight-complex="bold"/>
    </style:style>
    <style:style style:name="T724_11" style:family="text">
      <style:text-properties fo:font-size="11pt" style:font-size-asian="11pt" style:font-name-complex="Arial" style:font-size-complex="11pt" style:font-weight-complex="bold"/>
    </style:style>
    <style:style style:name="T724_12" style:family="text">
      <style:text-properties fo:font-size="11pt" style:font-size-asian="11pt" style:font-name-complex="Arial" style:font-size-complex="11pt" style:font-weight-complex="bold"/>
    </style:style>
    <style:style style:name="T724_13" style:family="text">
      <style:text-properties fo:font-size="11pt" style:font-size-asian="11pt" style:font-name-complex="Arial" style:font-size-complex="11pt" style:font-weight-complex="bold"/>
    </style:style>
    <style:style style:name="T724_14" style:family="text">
      <style:text-properties fo:font-size="11pt" style:font-size-asian="11pt" style:font-name-complex="Arial" style:font-size-complex="11pt" style:font-weight-complex="bold"/>
    </style:style>
    <style:style style:name="T724_15" style:family="text">
      <style:text-properties fo:font-size="11pt" style:font-size-asian="11pt" style:font-name-complex="Arial" style:font-size-complex="11pt" style:font-weight-complex="bold"/>
    </style:style>
    <style:style style:name="T724_16" style:family="text">
      <style:text-properties fo:font-size="11pt" style:font-size-asian="11pt" style:font-name-complex="Arial" style:font-size-complex="11pt" style:font-weight-complex="bold"/>
    </style:style>
    <style:style style:name="T724_17" style:family="text">
      <style:text-properties fo:font-size="11pt" style:font-size-asian="11pt" style:font-name-complex="Arial" style:font-size-complex="11pt" style:font-weight-complex="bold"/>
    </style:style>
    <style:style style:name="T724_18" style:family="text">
      <style:text-properties fo:font-size="11pt" style:font-size-asian="11pt" style:font-name-complex="Arial" style:font-size-complex="11pt" style:font-weight-complex="bold"/>
    </style:style>
    <style:style style:name="T724_19" style:family="text">
      <style:text-properties fo:font-size="11pt" style:font-size-asian="11pt" style:font-name-complex="Arial" style:font-size-complex="11pt" style:font-weight-complex="bold"/>
    </style:style>
    <style:style style:name="T724_20" style:family="text">
      <style:text-properties fo:font-size="11pt" style:font-size-asian="11pt" style:font-name-complex="Arial" style:font-size-complex="11pt" style:font-weight-complex="bold"/>
    </style:style>
    <style:style style:name="T724_21" style:family="text">
      <style:text-properties fo:font-size="11pt" style:font-size-asian="11pt" style:font-name-complex="Arial" style:font-size-complex="11pt" style:font-weight-complex="bold"/>
    </style:style>
    <style:style style:name="P725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726" style:family="paragraph" style:parent-style-name="Normal"/>
    <style:style style:name="T726_1" style:family="text">
      <style:text-properties fo:font-size="11pt" style:font-size-asian="11pt" style:font-name-complex="Arial" style:font-size-complex="11pt" style:font-weight-complex="bold"/>
    </style:style>
    <style:style style:name="T726_2" style:family="text">
      <style:text-properties fo:font-size="11pt" style:font-size-asian="11pt" style:font-name-complex="Arial" style:font-size-complex="11pt" style:font-weight-complex="bold"/>
    </style:style>
    <style:style style:name="T726_3" style:family="text">
      <style:text-properties fo:font-size="11pt" style:font-size-asian="11pt" style:font-name-complex="Arial" style:font-size-complex="11pt" style:font-weight-complex="bold"/>
    </style:style>
    <style:style style:name="T726_4" style:family="text">
      <style:text-properties fo:font-size="11pt" style:font-size-asian="11pt" style:font-name-complex="Arial" style:font-size-complex="11pt" style:font-weight-complex="bold"/>
    </style:style>
    <style:style style:name="T726_5" style:family="text">
      <style:text-properties fo:font-size="11pt" style:font-size-asian="11pt" style:font-name-complex="Arial" style:font-size-complex="11pt" style:font-weight-complex="bold"/>
    </style:style>
    <style:style style:name="T726_6" style:family="text">
      <style:text-properties fo:font-size="11pt" style:font-size-asian="11pt" style:font-name-complex="Arial" style:font-size-complex="11pt" style:font-weight-complex="bold"/>
    </style:style>
    <style:style style:name="P727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Table17" style:family="table">
      <style:table-properties table:align="left" style:width="15.903cm" fo:margin-left="0cm"/>
    </style:style>
    <style:style style:name="Column63" style:family="table-column">
      <style:table-column-properties style:column-width="4.073cm"/>
    </style:style>
    <style:style style:name="Column64" style:family="table-column">
      <style:table-column-properties style:column-width="2cm"/>
    </style:style>
    <style:style style:name="Column65" style:family="table-column">
      <style:table-column-properties style:column-width="2.663cm"/>
    </style:style>
    <style:style style:name="Column66" style:family="table-column">
      <style:table-column-properties style:column-width="2.547cm"/>
    </style:style>
    <style:style style:name="Column67" style:family="table-column">
      <style:table-column-properties style:column-width="2cm"/>
    </style:style>
    <style:style style:name="Column68" style:family="table-column">
      <style:table-column-properties style:column-width="2.619cm"/>
    </style:style>
    <style:style style:name="Row67" style:family="table-row">
      <style:table-row-properties style:min-row-height="0.58cm"/>
    </style:style>
    <style:style style:name="Cell211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8" style:family="paragraph" style:parent-style-name="Normal">
      <style:paragraph-properties fo:line-height="100%" fo:margin-bottom="0cm"/>
    </style:style>
    <style:style style:name="T72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12" style:family="table-cell">
      <style:table-cell-properties fo:background-color="#d9e2f3" style:vertical-align="middle" fo:border-top="#000000 0.018cm solid" fo:border-bottom="#000000 0.018cm solid" fo:padding-left="0.19cm" fo:padding-right="0.19cm" fo:border-right="#000000 0.018cm solid" fo:wrap-option="wrap"/>
    </style:style>
    <style:style style:name="P729" style:family="paragraph" style:parent-style-name="Normal">
      <style:paragraph-properties fo:text-align="center" fo:line-height="100%" fo:margin-bottom="0cm"/>
    </style:style>
    <style:style style:name="T72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13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0" style:family="paragraph" style:parent-style-name="Normal">
      <style:paragraph-properties fo:text-align="center" fo:line-height="100%" fo:margin-bottom="0cm"/>
    </style:style>
    <style:style style:name="T73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14" style:family="table-cell">
      <style:table-cell-properties fo:background-color="#d9e2f3" style:vertical-align="middle" fo:border-top="#000000 0.018cm solid" fo:border-bottom="#000000 0.018cm solid" fo:padding-left="0.19cm" fo:padding-right="0.19cm" fo:border-right="#000000 0.018cm solid" fo:wrap-option="wrap"/>
    </style:style>
    <style:style style:name="P731" style:family="paragraph" style:parent-style-name="Normal">
      <style:paragraph-properties fo:text-align="center" fo:line-height="100%" fo:margin-bottom="0cm"/>
    </style:style>
    <style:style style:name="T73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15" style:family="table-cell">
      <style:table-cell-properties fo:background-color="#d9e2f3" style:vertical-align="middle" fo:border-top="#000000 0.018cm solid" fo:border-bottom="#000000 0.018cm solid" fo:padding-left="0.19cm" fo:padding-right="0.19cm" fo:border-right="#000000 0.018cm solid" fo:wrap-option="wrap"/>
    </style:style>
    <style:style style:name="P732" style:family="paragraph" style:parent-style-name="Normal">
      <style:paragraph-properties fo:text-align="center" fo:line-height="100%" fo:margin-bottom="0cm"/>
    </style:style>
    <style:style style:name="T73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16" style:family="table-cell">
      <style:table-cell-properties fo:background-color="#d9e2f3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3" style:family="paragraph" style:parent-style-name="Normal">
      <style:paragraph-properties fo:text-align="center" fo:line-height="100%" fo:margin-bottom="0cm"/>
    </style:style>
    <style:style style:name="T73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68" style:family="table-row">
      <style:table-row-properties style:min-row-height="0.714cm"/>
    </style:style>
    <style:style style:name="Cell217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734" style:family="paragraph" style:parent-style-name="Normal">
      <style:paragraph-properties fo:line-height="100%" fo:margin-bottom="0cm"/>
    </style:style>
    <style:style style:name="T73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18" style:family="table-cell">
      <style:table-cell-properties fo:background-color="#ffffff" style:vertical-align="middle" fo:border-top="#000000 0.018cm solid" fo:border-bottom="#000000 0.018cm solid" fo:padding-left="0.19cm" fo:padding-right="0.19cm" fo:border-right="#000000 0.018cm solid" fo:wrap-option="wrap"/>
    </style:style>
    <style:style style:name="P735" style:family="paragraph" style:parent-style-name="Normal">
      <style:paragraph-properties fo:text-align="right" fo:line-height="100%" fo:margin-bottom="0cm"/>
    </style:style>
    <style:style style:name="T73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219" style:family="table-cell">
      <style:table-cell-properties fo:background-color="#ffffff" style:vertical-align="middle" fo:border-bottom="#000000 0.018cm solid" fo:padding-left="0.19cm" fo:border-left="#000000 0.018cm solid" fo:padding-right="0.19cm" fo:border-right="#000000 0.018cm solid" fo:wrap-option="wrap"/>
    </style:style>
    <style:style style:name="P736" style:family="paragraph" style:parent-style-name="Normal">
      <style:paragraph-properties fo:text-align="right" fo:line-height="100%" fo:margin-bottom="0cm"/>
    </style:style>
    <style:style style:name="T73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20" style:family="table-cell">
      <style:table-cell-properties fo:background-color="#ffffff" style:vertical-align="middle" fo:border-bottom="#000000 0.018cm solid" fo:padding-left="0.19cm" fo:padding-right="0.19cm" fo:border-right="#000000 0.018cm solid" fo:wrap-option="wrap"/>
    </style:style>
    <style:style style:name="P737" style:family="paragraph" style:parent-style-name="Normal">
      <style:paragraph-properties fo:text-align="right" fo:line-height="100%" fo:margin-bottom="0cm"/>
    </style:style>
    <style:style style:name="T73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73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21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wrap"/>
    </style:style>
    <style:style style:name="P738" style:family="paragraph" style:parent-style-name="Normal">
      <style:paragraph-properties fo:text-align="right" fo:line-height="100%" fo:margin-bottom="0cm"/>
    </style:style>
    <style:style style:name="T73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222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739" style:family="paragraph" style:parent-style-name="Normal">
      <style:paragraph-properties fo:text-align="right" fo:line-height="100%" fo:margin-bottom="0cm"/>
    </style:style>
    <style:style style:name="T73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Row69" style:family="table-row">
      <style:table-row-properties style:min-row-height="0.552cm"/>
    </style:style>
    <style:style style:name="Cell223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740" style:family="paragraph" style:parent-style-name="Normal">
      <style:paragraph-properties fo:line-height="100%" fo:margin-bottom="0cm"/>
    </style:style>
    <style:style style:name="T74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24" style:family="table-cell">
      <style:table-cell-properties fo:background-color="#ffffff" style:vertical-align="middle" fo:border-top="#000000 0.018cm solid" fo:border-bottom="#000000 0.018cm solid" fo:padding-left="0.19cm" fo:padding-right="0.19cm" fo:border-right="#000000 0.018cm solid" fo:wrap-option="wrap"/>
    </style:style>
    <style:style style:name="P741" style:family="paragraph" style:parent-style-name="Normal">
      <style:paragraph-properties fo:text-align="right" fo:line-height="100%" fo:margin-bottom="0cm"/>
    </style:style>
    <style:style style:name="T74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225" style:family="table-cell">
      <style:table-cell-properties fo:background-color="#ffffff" style:vertical-align="middle" fo:border-bottom="#000000 0.018cm solid" fo:padding-left="0.19cm" fo:border-left="#000000 0.018cm solid" fo:padding-right="0.19cm" fo:border-right="#000000 0.018cm solid" fo:wrap-option="wrap"/>
    </style:style>
    <style:style style:name="P742" style:family="paragraph" style:parent-style-name="Normal">
      <style:paragraph-properties fo:text-align="right" fo:line-height="100%" fo:margin-bottom="0cm"/>
    </style:style>
    <style:style style:name="T74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Cell226" style:family="table-cell">
      <style:table-cell-properties fo:background-color="#ffffff" style:vertical-align="middle" fo:border-bottom="#000000 0.018cm solid" fo:padding-left="0.19cm" fo:padding-right="0.19cm" fo:border-right="#000000 0.018cm solid" fo:wrap-option="wrap"/>
    </style:style>
    <style:style style:name="P743" style:family="paragraph" style:parent-style-name="Normal">
      <style:paragraph-properties fo:text-align="right" fo:line-height="100%" fo:margin-bottom="0cm"/>
    </style:style>
    <style:style style:name="T74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227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wrap"/>
    </style:style>
    <style:style style:name="P744" style:family="paragraph" style:parent-style-name="Normal">
      <style:paragraph-properties fo:text-align="right" fo:line-height="100%" fo:margin-bottom="0cm"/>
    </style:style>
    <style:style style:name="T74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228" style:family="table-cell">
      <style:table-cell-properties style:vertical-align="middle" fo:border-bottom="#000000 0.018cm solid" fo:padding-left="0.19cm" fo:border-left="#000000 0.018cm solid" fo:padding-right="0.19cm" fo:border-right="#000000 0.018cm solid" fo:wrap-option="wrap"/>
    </style:style>
    <style:style style:name="P745" style:family="paragraph" style:parent-style-name="Normal">
      <style:paragraph-properties fo:text-align="right" fo:line-height="100%" fo:margin-bottom="0cm"/>
    </style:style>
    <style:style style:name="T74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Row70" style:family="table-row">
      <style:table-row-properties style:min-row-height="0.552cm"/>
    </style:style>
    <style:style style:name="Cell2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6" style:family="paragraph" style:parent-style-name="Normal">
      <style:paragraph-properties fo:line-height="100%" fo:margin-bottom="0cm"/>
    </style:style>
    <style:style style:name="T74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30" style:family="table-cell">
      <style:table-cell-properties fo:background-color="#ffffff" style:vertical-align="middle" fo:border-top="#000000 0.018cm solid" fo:border-bottom="#000000 0.018cm solid" fo:padding-left="0.19cm" fo:padding-right="0.19cm" fo:border-right="#000000 0.018cm solid" fo:wrap-option="wrap"/>
    </style:style>
    <style:style style:name="P747" style:family="paragraph" style:parent-style-name="Normal">
      <style:paragraph-properties fo:text-align="right" fo:line-height="100%" fo:margin-bottom="0cm"/>
    </style:style>
    <style:style style:name="T74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231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8" style:family="paragraph" style:parent-style-name="Normal">
      <style:paragraph-properties fo:text-align="right" fo:line-height="100%" fo:margin-bottom="0cm"/>
    </style:style>
    <style:style style:name="T7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32" style:family="table-cell">
      <style:table-cell-properties fo:background-color="#ffffff" style:vertical-align="middle" fo:border-top="#000000 0.018cm solid" fo:border-bottom="#000000 0.018cm solid" fo:padding-left="0.19cm" fo:padding-right="0.19cm" fo:border-right="#000000 0.018cm solid" fo:wrap-option="wrap"/>
    </style:style>
    <style:style style:name="P749" style:family="paragraph" style:parent-style-name="Normal">
      <style:paragraph-properties fo:text-align="right" fo:line-height="100%" fo:margin-bottom="0cm"/>
    </style:style>
    <style:style style:name="T7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33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wrap"/>
    </style:style>
    <style:style style:name="P750" style:family="paragraph" style:parent-style-name="Normal">
      <style:paragraph-properties fo:text-align="right" fo:line-height="100%" fo:margin-bottom="0cm"/>
    </style:style>
    <style:style style:name="T75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2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1" style:family="paragraph" style:parent-style-name="Normal">
      <style:paragraph-properties fo:text-align="right" fo:line-height="100%" fo:margin-bottom="0cm"/>
    </style:style>
    <style:style style:name="T751_1" style:family="text">
      <style:text-properties style:font-name="Aptos Narrow" fo:font-size="11pt" style:font-name-asian="Aptos Narrow" style:font-size-asian="11pt" style:font-name-complex="Aptos Narrow" style:font-size-complex="11pt" fo:language="en" fo:language-asian="en" fo:language-complex="ar" fo:country="GB" fo:country-asian="US" fo:country-complex="SA"/>
    </style:style>
    <style:style style:name="Row71" style:family="table-row">
      <style:table-row-properties style:min-row-height="0.552cm"/>
    </style:style>
    <style:style style:name="Cell2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2" style:family="paragraph" style:parent-style-name="Normal">
      <style:paragraph-properties fo:line-height="100%" fo:margin-bottom="0cm"/>
    </style:style>
    <style:style style:name="T75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36" style:family="table-cell">
      <style:table-cell-properties fo:background-color="#ffffff" style:vertical-align="middle" fo:border-top="#000000 0.018cm solid" fo:border-bottom="#000000 0.018cm solid" fo:padding-left="0.19cm" fo:padding-right="0.19cm" fo:border-right="#000000 0.018cm solid" fo:wrap-option="wrap"/>
    </style:style>
    <style:style style:name="P753" style:family="paragraph" style:parent-style-name="Normal">
      <style:paragraph-properties fo:text-align="right" fo:line-height="100%" fo:margin-bottom="0cm"/>
    </style:style>
    <style:style style:name="T75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237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4" style:family="paragraph" style:parent-style-name="Normal">
      <style:paragraph-properties fo:text-align="right" fo:line-height="100%" fo:margin-bottom="0cm"/>
    </style:style>
    <style:style style:name="T7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38" style:family="table-cell">
      <style:table-cell-properties fo:background-color="#ffffff" style:vertical-align="middle" fo:border-top="#000000 0.018cm solid" fo:border-bottom="#000000 0.018cm solid" fo:padding-left="0.19cm" fo:padding-right="0.19cm" fo:border-right="#000000 0.018cm solid" fo:wrap-option="wrap"/>
    </style:style>
    <style:style style:name="P755" style:family="paragraph" style:parent-style-name="Normal">
      <style:paragraph-properties fo:text-align="right" fo:line-height="100%" fo:margin-bottom="0cm"/>
    </style:style>
    <style:style style:name="T7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39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wrap"/>
    </style:style>
    <style:style style:name="P756" style:family="paragraph" style:parent-style-name="Normal">
      <style:paragraph-properties fo:text-align="right" fo:line-height="100%" fo:margin-bottom="0cm"/>
    </style:style>
    <style:style style:name="T75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2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7" style:family="paragraph" style:parent-style-name="Normal">
      <style:paragraph-properties fo:text-align="right" fo:line-height="100%" fo:margin-bottom="0cm"/>
    </style:style>
    <style:style style:name="T757_1" style:family="text">
      <style:text-properties style:font-name="Aptos Narrow" fo:font-size="11pt" style:font-name-asian="Aptos Narrow" style:font-size-asian="11pt" style:font-name-complex="Aptos Narrow" style:font-size-complex="11pt" fo:language="en" fo:language-asian="en" fo:language-complex="ar" fo:country="GB" fo:country-asian="US" fo:country-complex="SA"/>
    </style:style>
    <style:style style:name="Row72" style:family="table-row">
      <style:table-row-properties style:min-row-height="0.552cm"/>
    </style:style>
    <style:style style:name="Cell2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8" style:family="paragraph" style:parent-style-name="Normal">
      <style:paragraph-properties fo:line-height="100%" fo:margin-bottom="0cm"/>
    </style:style>
    <style:style style:name="T758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42" style:family="table-cell">
      <style:table-cell-properties fo:background-color="#ffffff" style:vertical-align="middle" fo:border-top="#000000 0.018cm solid" fo:border-bottom="#000000 0.018cm solid" fo:padding-left="0.19cm" fo:padding-right="0.19cm" fo:border-right="#000000 0.018cm solid" fo:wrap-option="wrap"/>
    </style:style>
    <style:style style:name="P759" style:family="paragraph" style:parent-style-name="Normal">
      <style:paragraph-properties fo:text-align="right" fo:line-height="100%" fo:margin-bottom="0cm"/>
    </style:style>
    <style:style style:name="T759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243" style:family="table-cell">
      <style:table-cell-properties fo:background-color="#ffffff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0" style:family="paragraph" style:parent-style-name="Normal">
      <style:paragraph-properties fo:text-align="right" fo:line-height="100%" fo:margin-bottom="0cm"/>
    </style:style>
    <style:style style:name="T7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60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Cell244" style:family="table-cell">
      <style:table-cell-properties fo:background-color="#ffffff" style:vertical-align="middle" fo:border-top="#000000 0.018cm solid" fo:border-bottom="#000000 0.018cm solid" fo:padding-left="0.19cm" fo:padding-right="0.19cm" fo:border-right="#000000 0.018cm solid" fo:wrap-option="wrap"/>
    </style:style>
    <style:style style:name="P761" style:family="paragraph" style:parent-style-name="Normal">
      <style:paragraph-properties fo:text-align="right" fo:line-height="100%" fo:margin-bottom="0cm"/>
    </style:style>
    <style:style style:name="T7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45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wrap"/>
    </style:style>
    <style:style style:name="P762" style:family="paragraph" style:parent-style-name="Normal">
      <style:paragraph-properties fo:text-align="right" fo:line-height="100%" fo:margin-bottom="0cm"/>
    </style:style>
    <style:style style:name="T76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2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3" style:family="paragraph" style:parent-style-name="Normal">
      <style:paragraph-properties fo:text-align="right" fo:line-height="100%" fo:margin-bottom="0cm"/>
    </style:style>
    <style:style style:name="T76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76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/>
    </style:style>
    <style:style style:name="P764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765" style:family="paragraph" style:parent-style-name="Normal"/>
    <style:style style:name="T765_1" style:family="text">
      <style:text-properties fo:font-size="11pt" style:font-size-asian="11pt" style:font-name-complex="Arial" style:font-size-complex="11pt" style:font-weight-complex="bold"/>
    </style:style>
    <style:style style:name="T765_2" style:family="text">
      <style:text-properties fo:font-size="11pt" style:font-size-asian="11pt" style:font-name-complex="Arial" style:font-size-complex="11pt" style:font-weight-complex="bold"/>
    </style:style>
    <style:style style:name="T765_3" style:family="text">
      <style:text-properties fo:font-size="11pt" style:font-size-asian="11pt" style:font-name-complex="Arial" style:font-size-complex="11pt" style:font-weight-complex="bold"/>
    </style:style>
    <style:style style:name="T765_4" style:family="text">
      <style:text-properties fo:font-size="11pt" style:font-size-asian="11pt" style:font-name-complex="Arial" style:font-size-complex="11pt" style:font-weight-complex="bold"/>
    </style:style>
    <style:style style:name="T765_5" style:family="text">
      <style:text-properties fo:font-size="11pt" style:font-size-asian="11pt" style:font-name-complex="Arial" style:font-size-complex="11pt" style:font-weight-complex="bold"/>
    </style:style>
    <style:style style:name="T765_6" style:family="text">
      <style:text-properties fo:font-size="11pt" style:font-size-asian="11pt" style:font-name-complex="Arial" style:font-size-complex="11pt" style:font-weight-complex="bold"/>
    </style:style>
    <style:style style:name="T765_7" style:family="text">
      <style:text-properties fo:font-size="11pt" style:font-size-asian="11pt" style:font-name-complex="Arial" style:font-size-complex="11pt" style:font-weight-complex="bold"/>
    </style:style>
    <style:style style:name="T765_8" style:family="text">
      <style:text-properties fo:font-size="11pt" style:font-size-asian="11pt" style:font-name-complex="Arial" style:font-size-complex="11pt" style:font-weight-complex="bold"/>
    </style:style>
    <style:style style:name="T765_9" style:family="text">
      <style:text-properties fo:font-size="11pt" style:font-size-asian="11pt" style:font-name-complex="Arial" style:font-size-complex="11pt" style:font-weight-complex="bold"/>
    </style:style>
    <style:style style:name="T765_10" style:family="text">
      <style:text-properties fo:font-size="11pt" style:font-size-asian="11pt" style:font-name-complex="Arial" style:font-size-complex="11pt" style:font-weight-complex="bold"/>
    </style:style>
    <style:style style:name="T765_11" style:family="text">
      <style:text-properties fo:font-size="11pt" style:font-size-asian="11pt" style:font-name-complex="Arial" style:font-size-complex="11pt" style:font-weight-complex="bold"/>
    </style:style>
    <style:style style:name="T765_12" style:family="text">
      <style:text-properties fo:font-size="11pt" style:font-size-asian="11pt" style:font-name-complex="Arial" style:font-size-complex="11pt" style:font-weight-complex="bold"/>
    </style:style>
    <style:style style:name="T765_13" style:family="text">
      <style:text-properties fo:font-size="11pt" style:font-size-asian="11pt" style:font-name-complex="Arial" style:font-size-complex="11pt" style:font-weight-complex="bold"/>
    </style:style>
    <style:style style:name="T765_14" style:family="text">
      <style:text-properties fo:font-size="11pt" style:font-size-asian="11pt" style:font-name-complex="Arial" style:font-size-complex="11pt" style:font-weight-complex="bold"/>
    </style:style>
    <style:style style:name="T765_15" style:family="text">
      <style:text-properties fo:font-size="11pt" style:font-size-asian="11pt" style:font-name-complex="Arial" style:font-size-complex="11pt" style:font-weight-complex="bold"/>
    </style:style>
    <style:style style:name="T765_16" style:family="text">
      <style:text-properties fo:font-size="11pt" style:font-size-asian="11pt" style:font-name-complex="Arial" style:font-size-complex="11pt" style:font-weight-complex="bold"/>
    </style:style>
    <style:style style:name="T765_17" style:family="text">
      <style:text-properties fo:font-size="11pt" style:font-size-asian="11pt" style:font-name-complex="Arial" style:font-size-complex="11pt" style:font-weight-complex="bold"/>
    </style:style>
    <style:style style:name="T765_18" style:family="text">
      <style:text-properties fo:font-size="11pt" style:font-size-asian="11pt" style:font-name-complex="Arial" style:font-size-complex="11pt" style:font-weight-complex="bold"/>
    </style:style>
    <style:style style:name="T765_19" style:family="text">
      <style:text-properties fo:font-size="11pt" style:font-size-asian="11pt" style:font-name-complex="Arial" style:font-size-complex="11pt" style:font-weight-complex="bold"/>
    </style:style>
    <style:style style:name="T765_20" style:family="text">
      <style:text-properties fo:font-size="11pt" style:font-size-asian="11pt" style:font-name-complex="Arial" style:font-size-complex="11pt" style:font-weight-complex="bold"/>
    </style:style>
    <style:style style:name="T765_21" style:family="text">
      <style:text-properties fo:font-size="11pt" style:font-size-asian="11pt" style:font-name-complex="Arial" style:font-size-complex="11pt" style:font-weight-complex="bold"/>
    </style:style>
    <style:style style:name="T765_22" style:family="text">
      <style:text-properties fo:font-size="11pt" style:font-size-asian="11pt" style:font-name-complex="Arial" style:font-size-complex="11pt" style:font-weight-complex="bold"/>
    </style:style>
    <style:style style:name="P766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767" style:family="paragraph" style:parent-style-name="Normal"/>
    <style:style style:name="T767_1" style:family="text">
      <style:text-properties fo:font-size="11pt" style:font-size-asian="11pt" style:font-name-complex="Arial" style:font-size-complex="11pt" style:font-weight-complex="bold"/>
    </style:style>
    <style:style style:name="T767_2" style:family="text">
      <style:text-properties fo:font-size="11pt" style:font-size-asian="11pt" style:font-name-complex="Arial" style:font-size-complex="11pt" style:font-weight-complex="bold"/>
    </style:style>
    <style:style style:name="T767_3" style:family="text">
      <style:text-properties fo:font-size="11pt" style:font-size-asian="11pt" style:font-name-complex="Arial" style:font-size-complex="11pt" style:font-weight-complex="bold"/>
    </style:style>
    <style:style style:name="T767_4" style:family="text">
      <style:text-properties fo:font-size="11pt" style:font-size-asian="11pt" style:font-name-complex="Arial" style:font-size-complex="11pt" style:font-weight-complex="bold"/>
    </style:style>
    <style:style style:name="T767_5" style:family="text">
      <style:text-properties fo:font-size="11pt" style:font-size-asian="11pt" style:font-name-complex="Arial" style:font-size-complex="11pt" style:font-weight-complex="bold"/>
    </style:style>
    <style:style style:name="P768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769" style:family="paragraph" style:parent-style-name="List_20_Paragraph">
      <style:paragraph-properties fo:margin-bottom="0cm"/>
      <style:text-properties fo:font-size="11pt" style:font-size-asian="11pt" style:font-name-complex="Arial" style:font-size-complex="11pt"/>
    </style:style>
    <style:style style:name="P770" style:family="paragraph" style:parent-style-name="Normal">
      <style:paragraph-properties fo:background-color="#d9e2f3"/>
    </style:style>
    <style:style style:name="T770_1" style:family="text">
      <style:text-properties fo:font-size="11pt" style:font-size-asian="11pt" style:font-name-complex="Arial" style:font-size-complex="11pt" fo:font-weight="bold" style:font-weight-asian="bold"/>
    </style:style>
    <style:style style:name="P771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772" style:family="paragraph" style:parent-style-name="Normal"/>
    <style:style style:name="T772_1" style:family="text">
      <style:text-properties fo:font-size="11pt" style:font-size-asian="11pt" style:font-name-complex="Arial" style:font-size-complex="11pt" fo:font-weight="bold" style:font-weight-asian="bold"/>
    </style:style>
    <style:style style:name="P773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774" style:family="paragraph" style:parent-style-name="Normal"/>
    <style:style style:name="T774_1" style:family="text">
      <style:text-properties fo:font-size="11pt" style:font-size-asian="11pt" style:font-name-complex="Arial" style:font-size-complex="11pt" style:font-weight-complex="bold"/>
    </style:style>
    <style:style style:name="T774_2" style:family="text">
      <style:text-properties fo:font-size="11pt" style:font-size-asian="11pt" style:font-name-complex="Arial" style:font-size-complex="11pt" style:font-weight-complex="bold"/>
    </style:style>
    <style:style style:name="T774_3" style:family="text">
      <style:text-properties fo:font-size="11pt" style:font-size-asian="11pt" style:font-name-complex="Arial" style:font-size-complex="11pt" style:font-weight-complex="bold"/>
    </style:style>
    <style:style style:name="T774_4" style:family="text">
      <style:text-properties fo:font-size="11pt" style:font-size-asian="11pt" style:font-name-complex="Arial" style:font-size-complex="11pt" style:font-weight-complex="bold"/>
    </style:style>
    <style:style style:name="T774_5" style:family="text">
      <style:text-properties fo:font-size="11pt" style:font-size-asian="11pt" style:font-name-complex="Arial" style:font-size-complex="11pt" style:font-weight-complex="bold"/>
    </style:style>
    <style:style style:name="T774_6" style:family="text">
      <style:text-properties fo:font-size="11pt" style:font-size-asian="11pt" style:font-name-complex="Arial" style:font-size-complex="11pt" style:font-weight-complex="bold"/>
    </style:style>
    <style:style style:name="T774_7" style:family="text">
      <style:text-properties fo:font-size="11pt" style:font-size-asian="11pt" style:font-name-complex="Arial" style:font-size-complex="11pt" style:font-weight-complex="bold"/>
    </style:style>
    <style:style style:name="T774_8" style:family="text">
      <style:text-properties fo:font-size="11pt" style:font-size-asian="11pt" style:font-name-complex="Arial" style:font-size-complex="11pt" style:font-weight-complex="bold"/>
    </style:style>
    <style:style style:name="T774_9" style:family="text">
      <style:text-properties fo:font-size="11pt" style:font-size-asian="11pt" style:font-name-complex="Arial" style:font-size-complex="11pt" style:font-weight-complex="bold"/>
    </style:style>
    <style:style style:name="T774_10" style:family="text">
      <style:text-properties fo:font-size="11pt" style:font-size-asian="11pt" style:font-name-complex="Arial" style:font-size-complex="11pt" style:font-weight-complex="bold"/>
    </style:style>
    <style:style style:name="T774_11" style:family="text">
      <style:text-properties fo:font-size="11pt" style:font-size-asian="11pt" style:font-name-complex="Arial" style:font-size-complex="11pt" style:font-weight-complex="bold"/>
    </style:style>
    <style:style style:name="P775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776" style:family="paragraph" style:parent-style-name="Normal"/>
    <style:style style:name="T776_1" style:family="text">
      <style:text-properties fo:font-size="11pt" style:font-size-asian="11pt" style:font-size-complex="11pt"/>
    </style:style>
    <style:style style:name="T776_2" style:family="text">
      <style:text-properties fo:font-size="11pt" style:font-size-asian="11pt" style:font-size-complex="11pt"/>
    </style:style>
    <style:style style:name="T776_3" style:family="text">
      <style:text-properties fo:font-size="11pt" style:font-size-asian="11pt" style:font-size-complex="11pt"/>
    </style:style>
    <style:style style:name="T776_4" style:family="text">
      <style:text-properties fo:font-size="11pt" style:font-size-asian="11pt" style:font-size-complex="11pt"/>
    </style:style>
    <style:style style:name="T776_5" style:family="text">
      <style:text-properties fo:font-size="11pt" style:font-size-asian="11pt" style:font-size-complex="11pt"/>
    </style:style>
    <style:style style:name="T776_6" style:family="text">
      <style:text-properties fo:font-size="11pt" style:font-size-asian="11pt" style:font-size-complex="11pt"/>
    </style:style>
    <style:style style:name="T776_7" style:family="text">
      <style:text-properties fo:font-size="11pt" style:font-size-asian="11pt" style:font-size-complex="11pt"/>
    </style:style>
    <style:style style:name="T776_8" style:family="text">
      <style:text-properties fo:font-size="11pt" style:font-size-asian="11pt" style:font-size-complex="11pt"/>
    </style:style>
    <style:style style:name="T776_9" style:family="text">
      <style:text-properties fo:font-size="11pt" style:font-size-asian="11pt" style:font-size-complex="11pt"/>
    </style:style>
    <style:style style:name="T776_10" style:family="text">
      <style:text-properties fo:font-size="11pt" style:font-size-asian="11pt" style:font-size-complex="11pt"/>
    </style:style>
    <style:style style:name="T776_11" style:family="text">
      <style:text-properties fo:font-size="11pt" style:font-size-asian="11pt" style:font-size-complex="11pt"/>
    </style:style>
    <style:style style:name="T776_12" style:family="text">
      <style:text-properties fo:font-size="11pt" style:font-size-asian="11pt" style:font-size-complex="11pt"/>
    </style:style>
    <style:style style:name="P777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778" style:family="paragraph" style:parent-style-name="Normal"/>
    <style:style style:name="T778_1" style:family="text">
      <style:text-properties fo:font-size="11pt" style:font-size-asian="11pt" style:font-size-complex="11pt"/>
    </style:style>
    <style:style style:name="T778_2" style:family="text">
      <style:text-properties fo:font-size="11pt" style:font-size-asian="11pt" style:font-size-complex="11pt"/>
    </style:style>
    <style:style style:name="T778_3" style:family="text">
      <style:text-properties fo:font-size="11pt" style:font-size-asian="11pt" style:font-size-complex="11pt"/>
    </style:style>
    <style:style style:name="T778_4" style:family="text">
      <style:text-properties fo:font-size="11pt" style:font-size-asian="11pt" style:font-size-complex="11pt"/>
    </style:style>
    <style:style style:name="T778_5" style:family="text">
      <style:text-properties fo:font-size="11pt" style:font-size-asian="11pt" style:font-size-complex="11pt"/>
    </style:style>
    <style:style style:name="T778_6" style:family="text">
      <style:text-properties fo:font-size="11pt" style:font-size-asian="11pt" style:font-size-complex="11pt"/>
    </style:style>
    <style:style style:name="T778_7" style:family="text">
      <style:text-properties fo:font-size="11pt" style:font-size-asian="11pt" style:font-size-complex="11pt"/>
    </style:style>
    <style:style style:name="T778_8" style:family="text">
      <style:text-properties fo:font-size="11pt" style:font-size-asian="11pt" style:font-size-complex="11pt"/>
    </style:style>
    <style:style style:name="P779" style:family="paragraph" style:parent-style-name="Normal">
      <style:text-properties fo:language-asian="en" fo:country-asian="GB" style:letter-kerning="true"/>
    </style:style>
    <style:style style:name="P780" style:family="paragraph" style:parent-style-name="Normal"/>
    <style:style style:name="T780_1" style:family="text">
      <style:text-properties fo:font-size="11pt" style:font-size-asian="11pt" style:font-size-complex="11pt"/>
    </style:style>
    <style:style style:name="T780_2" style:family="text">
      <style:text-properties fo:font-size="11pt" style:font-size-asian="11pt" style:font-size-complex="11pt"/>
    </style:style>
    <style:style style:name="P781" style:family="paragraph" style:parent-style-name="Normal">
      <style:text-properties fo:font-size="11pt" style:font-size-asian="11pt" style:font-size-complex="11pt"/>
    </style:style>
    <style:style style:name="P782" style:family="paragraph" style:parent-style-name="Normal"/>
    <style:style style:name="T78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83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784" style:family="paragraph" style:parent-style-name="Normal"/>
    <style:style style:name="T784_1" style:family="text">
      <style:text-properties fo:font-size="11pt" style:font-size-asian="11pt" style:font-size-complex="11pt"/>
    </style:style>
    <style:style style:name="T784_2" style:family="text">
      <style:text-properties fo:font-size="11pt" style:font-size-asian="11pt" style:font-size-complex="11pt"/>
    </style:style>
    <style:style style:name="T784_3" style:family="text">
      <style:text-properties fo:font-size="11pt" style:font-size-asian="11pt" style:font-size-complex="11pt"/>
    </style:style>
    <style:style style:name="T784_4" style:family="text">
      <style:text-properties fo:font-size="11pt" style:font-size-asian="11pt" style:font-size-complex="11pt"/>
    </style:style>
    <style:style style:name="T784_5" style:family="text">
      <style:text-properties fo:font-size="11pt" style:font-size-asian="11pt" style:font-size-complex="11pt"/>
    </style:style>
    <style:style style:name="T784_6" style:family="text">
      <style:text-properties fo:font-size="11pt" style:font-size-asian="11pt" style:font-size-complex="11pt"/>
    </style:style>
    <style:style style:name="T784_7" style:family="text">
      <style:text-properties fo:font-size="11pt" style:font-size-asian="11pt" style:font-size-complex="11pt"/>
    </style:style>
    <style:style style:name="T784_8" style:family="text">
      <style:text-properties fo:font-size="11pt" style:font-size-asian="11pt" style:font-size-complex="11pt"/>
    </style:style>
    <style:style style:name="T784_9" style:family="text">
      <style:text-properties fo:font-size="11pt" style:font-size-asian="11pt" style:font-size-complex="11pt"/>
    </style:style>
    <style:style style:name="T784_10" style:family="text">
      <style:text-properties fo:font-size="11pt" style:font-size-asian="11pt" style:font-size-complex="11pt"/>
    </style:style>
    <style:style style:name="T784_11" style:family="text">
      <style:text-properties fo:font-size="11pt" style:font-size-asian="11pt" style:font-size-complex="11pt"/>
    </style:style>
    <style:style style:name="P785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86" style:family="paragraph" style:parent-style-name="Normal"/>
    <style:style style:name="T78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87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88" style:family="paragraph" style:parent-style-name="Normal"/>
    <style:style style:name="T788_1" style:family="text">
      <style:text-properties fo:font-size="11pt" style:font-size-asian="11pt" style:font-size-complex="11pt"/>
    </style:style>
    <style:style style:name="T788_2" style:family="text">
      <style:text-properties fo:font-size="11pt" style:font-size-asian="11pt" style:font-size-complex="11pt"/>
    </style:style>
    <style:style style:name="T788_3" style:family="text">
      <style:text-properties fo:font-size="11pt" style:font-size-asian="11pt" style:font-size-complex="11pt"/>
    </style:style>
    <style:style style:name="T788_4" style:family="text">
      <style:text-properties fo:font-size="11pt" style:font-size-asian="11pt" style:font-size-complex="11pt"/>
    </style:style>
    <style:style style:name="T788_5" style:family="text">
      <style:text-properties fo:font-size="11pt" style:font-size-asian="11pt" style:font-size-complex="11pt"/>
    </style:style>
    <style:style style:name="T788_6" style:family="text">
      <style:text-properties fo:font-size="11pt" style:font-size-asian="11pt" style:font-size-complex="11pt"/>
    </style:style>
    <style:style style:name="T788_7" style:family="text">
      <style:text-properties fo:font-size="11pt" style:font-size-asian="11pt" style:font-size-complex="11pt"/>
    </style:style>
    <style:style style:name="T788_8" style:family="text">
      <style:text-properties fo:font-size="11pt" style:font-size-asian="11pt" style:font-size-complex="11pt"/>
    </style:style>
    <style:style style:name="T788_9" style:family="text">
      <style:text-properties fo:font-size="11pt" style:font-size-asian="11pt" style:font-size-complex="11pt"/>
    </style:style>
    <style:style style:name="T788_10" style:family="text">
      <style:text-properties fo:font-size="11pt" style:font-size-asian="11pt" style:font-size-complex="11pt"/>
    </style:style>
    <style:style style:name="T788_11" style:family="text">
      <style:text-properties fo:font-size="11pt" style:font-size-asian="11pt" style:font-size-complex="11pt"/>
    </style:style>
    <style:style style:name="P789" style:family="paragraph" style:parent-style-name="Normal">
      <style:text-properties fo:font-size="11pt" style:font-size-asian="11pt" style:font-name-complex="Arial" style:font-size-complex="11pt"/>
    </style:style>
    <style:style style:name="P790" style:family="paragraph" style:parent-style-name="Normal">
      <style:text-properties fo:language-asian="en" fo:country-asian="GB" style:letter-kerning="true"/>
    </style:style>
    <style:style style:name="Table18" style:family="table">
      <style:table-properties table:align="left" style:width="16.252cm" fo:margin-left="-0.009cm"/>
    </style:style>
    <style:style style:name="Column69" style:family="table-column">
      <style:table-column-properties style:column-width="4.251cm"/>
    </style:style>
    <style:style style:name="Column70" style:family="table-column">
      <style:table-column-properties style:column-width="2.501cm"/>
    </style:style>
    <style:style style:name="Column71" style:family="table-column">
      <style:table-column-properties style:column-width="4cm"/>
    </style:style>
    <style:style style:name="Column72" style:family="table-column">
      <style:table-column-properties style:column-width="5.5cm"/>
    </style:style>
    <style:style style:name="Row73" style:family="table-row">
      <style:table-row-properties style:min-row-height="1.171cm"/>
    </style:style>
    <style:style style:name="Cell24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1" style:family="paragraph" style:parent-style-name="Normal">
      <style:paragraph-properties fo:line-height="100%" fo:margin-bottom="0cm"/>
    </style:style>
    <style:style style:name="T79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2" style:family="paragraph" style:parent-style-name="Normal">
      <style:paragraph-properties fo:line-height="100%" fo:margin-bottom="0cm"/>
    </style:style>
    <style:style style:name="T792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2_2" style:family="text">
      <style:text-properties style:text-position="super 58%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2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2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4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3" style:family="paragraph" style:parent-style-name="Normal">
      <style:paragraph-properties fo:line-height="100%" fo:margin-bottom="0cm"/>
    </style:style>
    <style:style style:name="T79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4" style:family="paragraph" style:parent-style-name="Normal">
      <style:paragraph-properties fo:line-height="100%" fo:margin-bottom="0cm"/>
    </style:style>
    <style:style style:name="T79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4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4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794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P795" style:family="paragraph" style:parent-style-name="Normal">
      <style:text-properties fo:font-size="11pt" style:font-size-asian="11pt" style:font-name-complex="Arial" style:font-size-complex="11pt"/>
    </style:style>
    <style:style style:name="P796" style:family="paragraph" style:parent-style-name="Normal">
      <style:text-properties fo:font-size="11pt" style:font-size-asian="11pt" style:font-name-complex="Arial" style:font-size-complex="11pt"/>
    </style:style>
    <style:style style:name="P797" style:family="paragraph" style:parent-style-name="Normal">
      <style:text-properties fo:font-size="11pt" style:font-size-asian="11pt" style:font-name-complex="Arial" style:font-size-complex="11pt"/>
    </style:style>
    <style:style style:name="P798" style:family="paragraph" style:parent-style-name="Normal">
      <style:paragraph-properties fo:background-color="#d9e2f3"/>
    </style:style>
    <style:style style:name="T798_1" style:family="text">
      <style:text-properties fo:font-size="11pt" style:font-size-asian="11pt" style:font-name-complex="Arial" style:font-size-complex="11pt" fo:font-weight="bold" style:font-weight-asian="bold"/>
    </style:style>
    <style:style style:name="P799" style:family="paragraph" style:parent-style-name="Normal">
      <style:text-properties fo:font-size="11pt" style:font-size-asian="11pt" style:font-name-complex="Arial" style:font-size-complex="11pt"/>
    </style:style>
    <style:style style:name="P800" style:family="paragraph" style:parent-style-name="Normal"/>
    <style:style style:name="T800_1" style:family="text">
      <style:text-properties fo:font-size="11pt" style:font-size-asian="11pt" style:font-name-complex="Arial" style:font-size-complex="11pt"/>
    </style:style>
    <style:style style:name="T800_2" style:family="text">
      <style:text-properties fo:font-size="11pt" style:font-size-asian="11pt" style:font-name-complex="Arial" style:font-size-complex="11pt"/>
    </style:style>
    <style:style style:name="T800_3" style:family="text">
      <style:text-properties fo:font-size="11pt" style:font-size-asian="11pt" style:font-name-complex="Arial" style:font-size-complex="11pt"/>
    </style:style>
    <style:style style:name="T800_4" style:family="text">
      <style:text-properties fo:font-size="11pt" style:font-size-asian="11pt" style:font-name-complex="Arial" style:font-size-complex="11pt"/>
    </style:style>
    <style:style style:name="T800_5" style:family="text">
      <style:text-properties fo:font-size="11pt" style:font-size-asian="11pt" style:font-name-complex="Arial" style:font-size-complex="11pt"/>
    </style:style>
    <style:style style:name="T800_6" style:family="text">
      <style:text-properties fo:font-size="11pt" style:font-size-asian="11pt" style:font-name-complex="Arial" style:font-size-complex="11pt"/>
    </style:style>
    <style:style style:name="T800_7" style:family="text">
      <style:text-properties fo:font-size="11pt" style:font-size-asian="11pt" style:font-name-complex="Arial" style:font-size-complex="11pt"/>
    </style:style>
    <style:style style:name="T800_8" style:family="text">
      <style:text-properties fo:font-size="11pt" style:font-size-asian="11pt" style:font-name-complex="Arial" style:font-size-complex="11pt"/>
    </style:style>
    <style:style style:name="T800_9" style:family="text">
      <style:text-properties fo:font-size="11pt" style:font-size-asian="11pt" style:font-name-complex="Arial" style:font-size-complex="11pt"/>
    </style:style>
    <style:style style:name="P801" style:family="paragraph" style:parent-style-name="Normal">
      <style:text-properties fo:font-size="11pt" style:font-size-asian="11pt" style:font-name-complex="Arial" style:font-size-complex="11pt"/>
    </style:style>
    <style:style style:name="P802" style:family="paragraph" style:parent-style-name="Normal"/>
    <style:style style:name="T802_1" style:family="text">
      <style:text-properties fo:font-style="italic" style:font-style-asian="italic" style:font-style-complex="italic" fo:font-size="11pt" style:font-size-asian="11pt" style:font-name-complex="Arial" style:font-size-complex="11pt" fo:font-weight="bold" style:font-weight-asian="bold" style:font-weight-complex="bold"/>
    </style:style>
    <style:style style:name="T802_2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803" style:family="paragraph" style:parent-style-name="Normal">
      <style:text-properties fo:font-size="11pt" style:font-size-asian="11pt" style:font-name-complex="Arial" style:font-size-complex="11pt"/>
    </style:style>
    <style:style style:name="P804" style:family="paragraph" style:parent-style-name="Bullets_20__28_normal_29_">
      <style:paragraph-properties fo:text-indent="-0.751cm" fo:margin-left="0.751cm"/>
    </style:style>
    <style:style style:name="T804_1" style:family="text">
      <style:text-properties fo:font-weight="bold" style:font-weight-asian="bold" style:font-weight-complex="bold"/>
    </style:style>
    <style:style style:name="T804_2" style:family="text"/>
    <style:style style:name="T804_3" style:family="text"/>
    <style:style style:name="T804_4" style:family="text" style:parent-style-name="Internet_20_link"/>
    <style:style style:name="T804_5" style:family="text"/>
    <style:style style:name="P805" style:family="paragraph" style:parent-style-name="Normal">
      <style:text-properties fo:font-size="11pt" style:font-size-asian="11pt" style:font-name-complex="Arial" style:font-size-complex="11pt"/>
    </style:style>
    <style:style style:name="P806" style:family="paragraph" style:parent-style-name="Bullets_20__28_normal_29_">
      <style:paragraph-properties fo:text-indent="-0.751cm" fo:margin-left="0.751cm"/>
    </style:style>
    <style:style style:name="T806_1" style:family="text">
      <style:text-properties fo:font-weight="bold" style:font-weight-asian="bold" style:font-weight-complex="bold"/>
    </style:style>
    <style:style style:name="T806_2" style:family="text"/>
    <style:style style:name="T806_3" style:family="text"/>
    <style:style style:name="T806_4" style:family="text" style:parent-style-name="Internet_20_link"/>
    <style:style style:name="T806_5" style:family="text">
      <style:text-properties style:font-name-asian="游明朝"/>
    </style:style>
    <style:style style:name="T806_6" style:family="text"/>
    <style:style style:name="P807" style:family="paragraph" style:parent-style-name="Normal">
      <style:text-properties fo:font-size="11pt" style:font-size-asian="11pt" style:font-name-complex="Arial" style:font-size-complex="11pt"/>
    </style:style>
    <style:style style:name="P808" style:family="paragraph" style:parent-style-name="Bullets_20__28_normal_29_">
      <style:paragraph-properties fo:text-indent="-0.751cm" fo:margin-left="0.751cm"/>
    </style:style>
    <style:style style:name="T808_1" style:family="text">
      <style:text-properties fo:font-weight="bold" style:font-weight-asian="bold" style:font-weight-complex="bold"/>
    </style:style>
    <style:style style:name="T808_2" style:family="text"/>
    <style:style style:name="T808_3" style:family="text"/>
    <style:style style:name="T808_4" style:family="text" style:parent-style-name="Internet_20_link"/>
    <style:style style:name="T808_5" style:family="text"/>
    <style:style style:name="T808_6" style:family="text"/>
    <style:style style:name="T808_7" style:family="text" style:parent-style-name="Internet_20_link"/>
    <style:style style:name="T808_8" style:family="text"/>
    <style:style style:name="T808_9" style:family="text"/>
    <style:style style:name="T808_10" style:family="text" style:parent-style-name="Internet_20_link"/>
    <style:style style:name="T808_11" style:family="text"/>
    <style:style style:name="P809" style:family="paragraph" style:parent-style-name="Normal"/>
    <style:style style:name="P810" style:family="paragraph" style:parent-style-name="Bullets_20__28_normal_29_">
      <style:paragraph-properties fo:text-indent="-0.751cm" fo:margin-left="0.751cm"/>
    </style:style>
    <style:style style:name="T810_1" style:family="text">
      <style:text-properties fo:font-weight="bold" style:font-weight-asian="bold" style:font-weight-complex="bold"/>
    </style:style>
    <style:style style:name="T810_2" style:family="text"/>
    <style:style style:name="T810_3" style:family="text"/>
    <style:style style:name="T810_4" style:family="text" style:parent-style-name="Internet_20_link"/>
    <style:style style:name="T810_5" style:family="text"/>
    <style:style style:name="T810_6" style:family="text"/>
    <style:style style:name="T810_7" style:family="text" style:parent-style-name="Internet_20_link"/>
    <style:style style:name="T810_8" style:family="text"/>
    <style:style style:name="T810_9" style:family="text"/>
    <style:style style:name="P811" style:family="paragraph" style:parent-style-name="Normal">
      <style:text-properties fo:font-size="11pt" style:font-size-asian="11pt" style:font-name-complex="Arial" style:font-size-complex="11pt"/>
    </style:style>
    <style:style style:name="P812" style:family="paragraph" style:parent-style-name="Bullets_20__28_normal_29_">
      <style:paragraph-properties fo:text-indent="-0.751cm" fo:margin-left="0.751cm"/>
    </style:style>
    <style:style style:name="T812_1" style:family="text">
      <style:text-properties fo:font-weight="bold" style:font-weight-asian="bold"/>
    </style:style>
    <style:style style:name="T812_2" style:family="text">
      <style:text-properties style:font-weight-complex="bold"/>
    </style:style>
    <style:style style:name="T812_3" style:family="text"/>
    <style:style style:name="T812_4" style:family="text"/>
    <style:style style:name="T812_5" style:family="text"/>
    <style:style style:name="T812_6" style:family="text"/>
    <style:style style:name="T812_7" style:family="text"/>
    <style:style style:name="T812_8" style:family="text"/>
    <style:style style:name="T812_9" style:family="text"/>
    <style:style style:name="T812_10" style:family="text"/>
    <style:style style:name="P813" style:family="paragraph" style:parent-style-name="Normal">
      <style:text-properties fo:font-size="11pt" style:font-size-asian="11pt" style:font-name-complex="Arial" style:font-size-complex="11pt"/>
    </style:style>
    <style:style style:name="P814" style:family="paragraph" style:parent-style-name="Bullets_20__28_normal_29_">
      <style:paragraph-properties fo:text-indent="-0.751cm" fo:margin-left="0.751cm"/>
    </style:style>
    <style:style style:name="T814_1" style:family="text">
      <style:text-properties fo:font-weight="bold" style:font-weight-asian="bold" style:font-weight-complex="bold"/>
    </style:style>
    <style:style style:name="T814_2" style:family="text"/>
    <style:style style:name="T814_3" style:family="text"/>
    <style:style style:name="T814_4" style:family="text"/>
    <style:style style:name="T814_5" style:family="text"/>
    <style:style style:name="T814_6" style:family="text"/>
    <style:style style:name="T814_7" style:family="text"/>
    <style:style style:name="T814_8" style:family="text"/>
    <style:style style:name="T814_9" style:family="text"/>
    <style:style style:name="T814_10" style:family="text"/>
    <style:style style:name="T814_11" style:family="text"/>
    <style:style style:name="P815" style:family="paragraph" style:parent-style-name="Bullets_20__28_normal_29_">
      <style:paragraph-properties fo:margin-left="0.751cm"/>
    </style:style>
    <style:style style:name="P816" style:family="paragraph" style:parent-style-name="Bullets_20__28_normal_29_">
      <style:paragraph-properties fo:text-indent="-0.751cm" fo:margin-left="0.751cm"/>
    </style:style>
    <style:style style:name="T816_1" style:family="text">
      <style:text-properties style:font-name-asian="Aptos" fo:font-weight="bold" style:font-weight-asian="bold" style:font-weight-complex="bold"/>
    </style:style>
    <style:style style:name="T816_2" style:family="text">
      <style:text-properties style:font-name-asian="Aptos" fo:font-weight="bold" style:font-weight-asian="bold" style:font-weight-complex="bold"/>
    </style:style>
    <style:style style:name="T816_3" style:family="text">
      <style:text-properties style:font-name-asian="Aptos" fo:font-weight="bold" style:font-weight-asian="bold" style:font-weight-complex="bold"/>
    </style:style>
    <style:style style:name="T816_4" style:family="text">
      <style:text-properties style:font-name-asian="Aptos"/>
    </style:style>
    <style:style style:name="T816_5" style:family="text">
      <style:text-properties style:font-name-asian="Aptos" fo:font-weight="bold" style:font-weight-asian="bold" style:font-weight-complex="bold"/>
    </style:style>
    <style:style style:name="T816_6" style:family="text"/>
    <style:style style:name="T816_7" style:family="text" style:parent-style-name="Internet_20_link">
      <style:text-properties style:font-name-asian="Aptos" style:font-weight-complex="bold"/>
    </style:style>
    <style:style style:name="T816_8" style:family="text">
      <style:text-properties style:font-name-asian="Aptos" style:font-weight-complex="bold"/>
    </style:style>
    <style:style style:name="T816_9" style:family="text"/>
    <style:style style:name="T816_10" style:family="text">
      <style:text-properties style:font-name-asian="Aptos" style:font-weight-complex="bold"/>
    </style:style>
    <style:style style:name="T816_11" style:family="text">
      <style:text-properties style:font-name-asian="Aptos" style:font-weight-complex="bold"/>
    </style:style>
    <style:style style:name="P817" style:family="paragraph" style:parent-style-name="Normal"/>
    <style:style style:name="P818" style:family="paragraph" style:parent-style-name="Bullets_20__28_normal_29_">
      <style:paragraph-properties fo:text-indent="-0.751cm" fo:margin-left="0.751cm"/>
    </style:style>
    <style:style style:name="T818_1" style:family="text">
      <style:text-properties style:font-name-asian="Aptos" fo:font-weight="bold" style:font-weight-asian="bold" style:font-weight-complex="bold"/>
    </style:style>
    <style:style style:name="T818_2" style:family="text">
      <style:text-properties style:font-name-asian="Aptos" fo:font-weight="bold" style:font-weight-asian="bold" style:font-weight-complex="bold"/>
    </style:style>
    <style:style style:name="T818_3" style:family="text">
      <style:text-properties style:font-name-asian="Aptos" fo:font-weight="bold" style:font-weight-asian="bold" style:font-weight-complex="bold"/>
    </style:style>
    <style:style style:name="T818_4" style:family="text">
      <style:text-properties style:font-name-asian="Aptos" style:font-weight-complex="bold"/>
    </style:style>
    <style:style style:name="T818_5" style:family="text"/>
    <style:style style:name="T818_6" style:family="text" style:parent-style-name="Internet_20_link">
      <style:text-properties style:font-name-asian="Aptos" style:font-weight-complex="bold"/>
    </style:style>
    <style:style style:name="T818_7" style:family="text">
      <style:text-properties style:font-name-asian="Aptos" style:font-weight-complex="bold"/>
    </style:style>
    <style:style style:name="T818_8" style:family="text">
      <style:text-properties style:font-name-asian="Aptos" style:font-weight-complex="bold"/>
    </style:style>
    <style:style style:name="T818_9" style:family="text">
      <style:text-properties style:font-name-asian="Aptos" style:font-weight-complex="bold"/>
    </style:style>
    <style:style style:name="T818_10" style:family="text"/>
    <style:style style:name="T818_11" style:family="text">
      <style:text-properties style:font-name-asian="Aptos" style:font-weight-complex="bold"/>
    </style:style>
    <style:style style:name="P819" style:family="paragraph" style:parent-style-name="Normal">
      <style:text-properties fo:font-size="11pt" style:font-size-asian="11pt" style:font-name-complex="Arial" style:font-size-complex="11pt"/>
    </style:style>
    <style:style style:name="P820" style:family="paragraph" style:parent-style-name="Bullets_20__28_normal_29_">
      <style:paragraph-properties fo:text-indent="-0.751cm" fo:margin-left="0.751cm"/>
    </style:style>
    <style:style style:name="T820_1" style:family="text">
      <style:text-properties style:font-name-asian="Aptos" fo:font-weight="bold" style:font-weight-asian="bold" style:font-weight-complex="bold"/>
    </style:style>
    <style:style style:name="T820_2" style:family="text">
      <style:text-properties style:font-name-asian="Aptos"/>
    </style:style>
    <style:style style:name="T820_3" style:family="text">
      <style:text-properties style:font-name-asian="Aptos" fo:font-weight="bold" style:font-weight-asian="bold" style:font-weight-complex="bold"/>
    </style:style>
    <style:style style:name="T820_4" style:family="text">
      <style:text-properties style:font-name-asian="Aptos" style:font-weight-complex="bold"/>
    </style:style>
    <style:style style:name="T820_5" style:family="text">
      <style:text-properties style:font-name-asian="Aptos" fo:font-weight="bold" style:font-weight-asian="bold" style:font-weight-complex="bold"/>
    </style:style>
    <style:style style:name="T820_6" style:family="text">
      <style:text-properties style:font-name-asian="Aptos" style:font-weight-complex="bold"/>
    </style:style>
    <style:style style:name="T820_7" style:family="text"/>
    <style:style style:name="T820_8" style:family="text" style:parent-style-name="Internet_20_link">
      <style:text-properties style:font-name-asian="Aptos" style:font-weight-complex="bold"/>
    </style:style>
    <style:style style:name="T820_9" style:family="text">
      <style:text-properties style:font-name-asian="Aptos" style:font-weight-complex="bold"/>
    </style:style>
    <style:style style:name="T820_10" style:family="text">
      <style:text-properties style:font-name-asian="Aptos" style:font-weight-complex="bold"/>
    </style:style>
    <style:style style:name="T820_11" style:family="text">
      <style:text-properties style:font-name-asian="Aptos" style:font-weight-complex="bold"/>
    </style:style>
    <style:style style:name="T820_12" style:family="text"/>
    <style:style style:name="T820_13" style:family="text">
      <style:text-properties style:font-name-asian="Aptos" style:font-weight-complex="bold"/>
    </style:style>
    <style:style style:name="T820_14" style:family="text">
      <style:text-properties style:font-name-asian="Aptos" style:font-weight-complex="bold"/>
    </style:style>
    <style:style style:name="T820_15" style:family="text">
      <style:text-properties style:font-name-asian="Aptos" style:font-weight-complex="bold"/>
    </style:style>
    <style:style style:name="P821" style:family="paragraph" style:parent-style-name="Normal">
      <style:text-properties fo:font-size="11pt" style:font-size-asian="11pt" style:font-name-complex="Arial" style:font-size-complex="11pt"/>
    </style:style>
    <style:style style:name="P822" style:family="paragraph" style:parent-style-name="Bullets_20__28_normal_29_">
      <style:paragraph-properties fo:text-indent="-0.751cm" fo:margin-left="0.751cm"/>
    </style:style>
    <style:style style:name="T822_1" style:family="text">
      <style:text-properties fo:font-weight="bold" style:font-weight-asian="bold" style:font-weight-complex="bold"/>
    </style:style>
    <style:style style:name="T822_2" style:family="text">
      <style:text-properties fo:font-weight="bold" style:font-weight-asian="bold" style:font-weight-complex="bold"/>
    </style:style>
    <style:style style:name="T822_3" style:family="text">
      <style:text-properties fo:font-weight="bold" style:font-weight-asian="bold" style:font-weight-complex="bold"/>
    </style:style>
    <style:style style:name="T822_4" style:family="text">
      <style:text-properties fo:font-weight="bold" style:font-weight-asian="bold" style:font-weight-complex="bold"/>
    </style:style>
    <style:style style:name="T822_5" style:family="text">
      <style:text-properties fo:font-weight="bold" style:font-weight-asian="bold" style:font-weight-complex="bold"/>
    </style:style>
    <style:style style:name="T822_6" style:family="text">
      <style:text-properties fo:font-weight="bold" style:font-weight-asian="bold" style:font-weight-complex="bold"/>
    </style:style>
    <style:style style:name="T822_7" style:family="text">
      <style:text-properties fo:font-weight="bold" style:font-weight-asian="bold" style:font-weight-complex="bold"/>
    </style:style>
    <style:style style:name="T822_8" style:family="text">
      <style:text-properties fo:font-weight="bold" style:font-weight-asian="bold" style:font-weight-complex="bold"/>
    </style:style>
    <style:style style:name="T822_9" style:family="text">
      <style:text-properties fo:font-weight="bold" style:font-weight-asian="bold" style:font-weight-complex="bold"/>
    </style:style>
    <style:style style:name="T822_10" style:family="text">
      <style:text-properties fo:font-weight="bold" style:font-weight-asian="bold" style:font-weight-complex="bold"/>
    </style:style>
    <style:style style:name="T822_11" style:family="text"/>
    <style:style style:name="T822_12" style:family="text"/>
    <style:style style:name="T822_13" style:family="text"/>
    <style:style style:name="T822_14" style:family="text"/>
    <style:style style:name="T822_15" style:family="text"/>
    <style:style style:name="T822_16" style:family="text"/>
    <style:style style:name="T822_17" style:family="text"/>
    <style:style style:name="T822_18" style:family="text"/>
    <style:style style:name="T822_19" style:family="text"/>
    <style:style style:name="T822_20" style:family="text"/>
    <style:style style:name="T822_21" style:family="text"/>
    <style:style style:name="T822_22" style:family="text"/>
    <style:style style:name="T822_23" style:family="text"/>
    <style:style style:name="T822_24" style:family="text"/>
    <style:style style:name="T822_25" style:family="text"/>
    <style:style style:name="T822_26" style:family="text"/>
    <style:style style:name="T822_27" style:family="text"/>
    <style:style style:name="T822_28" style:family="text"/>
    <style:style style:name="T822_29" style:family="text"/>
    <style:style style:name="T822_30" style:family="text"/>
    <style:style style:name="T822_31" style:family="text"/>
    <style:style style:name="T822_32" style:family="text"/>
    <style:style style:name="P823" style:family="paragraph" style:parent-style-name="Normal">
      <style:text-properties fo:font-size="11pt" style:font-size-asian="11pt" style:font-name-complex="Arial" style:font-size-complex="11pt"/>
    </style:style>
    <style:style style:name="P824" style:family="paragraph" style:parent-style-name="Bullets_20__28_normal_29_">
      <style:paragraph-properties fo:text-indent="-0.751cm" fo:margin-left="0.751cm"/>
    </style:style>
    <style:style style:name="T824_1" style:family="text">
      <style:text-properties fo:font-weight="bold" style:font-weight-asian="bold" style:font-weight-complex="bold"/>
    </style:style>
    <style:style style:name="T824_2" style:family="text">
      <style:text-properties fo:font-weight="bold" style:font-weight-asian="bold" style:font-weight-complex="bold"/>
    </style:style>
    <style:style style:name="T824_3" style:family="text">
      <style:text-properties fo:font-weight="bold" style:font-weight-asian="bold" style:font-weight-complex="bold"/>
    </style:style>
    <style:style style:name="T824_4" style:family="text"/>
    <style:style style:name="T824_5" style:family="text"/>
    <style:style style:name="T824_6" style:family="text" style:parent-style-name="Internet_20_link"/>
    <style:style style:name="T824_7" style:family="text"/>
    <style:style style:name="P825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826" style:family="paragraph" style:parent-style-name="Bullets_20__28_normal_29_">
      <style:paragraph-properties fo:text-indent="-0.751cm" fo:margin-left="0.751cm"/>
    </style:style>
    <style:style style:name="T826_1" style:family="text">
      <style:text-properties fo:font-weight="bold" style:font-weight-asian="bold" style:font-weight-complex="bold"/>
    </style:style>
    <style:style style:name="T826_2" style:family="text">
      <style:text-properties fo:font-weight="bold" style:font-weight-asian="bold" style:font-weight-complex="bold"/>
    </style:style>
    <style:style style:name="T826_3" style:family="text">
      <style:text-properties fo:font-weight="bold" style:font-weight-asian="bold" style:font-weight-complex="bold"/>
    </style:style>
    <style:style style:name="T826_4" style:family="text">
      <style:text-properties fo:font-weight="bold" style:font-weight-asian="bold" style:font-weight-complex="bold"/>
    </style:style>
    <style:style style:name="T826_5" style:family="text">
      <style:text-properties fo:font-weight="bold" style:font-weight-asian="bold"/>
    </style:style>
    <style:style style:name="T826_6" style:family="text">
      <style:text-properties style:font-weight-complex="bold"/>
    </style:style>
    <style:style style:name="T826_7" style:family="text"/>
    <style:style style:name="T826_8" style:family="text" style:parent-style-name="Internet_20_link">
      <style:text-properties style:font-weight-complex="bold"/>
    </style:style>
    <style:style style:name="T826_9" style:family="text">
      <style:text-properties style:font-weight-complex="bold"/>
    </style:style>
    <style:style style:name="T826_10" style:family="text"/>
    <style:style style:name="T826_11" style:family="text">
      <style:text-properties style:font-weight-complex="bold"/>
    </style:style>
    <style:style style:name="T826_12" style:family="text"/>
    <style:style style:name="T826_13" style:family="text">
      <style:text-properties style:font-weight-complex="bold"/>
    </style:style>
    <style:style style:name="P827" style:family="paragraph" style:parent-style-name="Normal">
      <style:text-properties fo:font-size="11pt" style:font-size-asian="11pt" style:font-name-complex="Arial" style:font-size-complex="11pt"/>
    </style:style>
    <style:style style:name="P828" style:family="paragraph" style:parent-style-name="Normal">
      <style:text-properties fo:font-size="11pt" style:font-size-asian="11pt" style:font-name-complex="Arial" style:font-size-complex="11pt"/>
    </style:style>
    <style:style style:name="P829" style:family="paragraph" style:parent-style-name="Normal">
      <style:text-properties fo:font-size="11pt" style:font-size-asian="11pt" style:font-name-complex="Arial" style:font-size-complex="11pt"/>
    </style:style>
  </office:automatic-styles>
  <office:body>
    <office:text>
      <text:h text:style-name="P1" text:outline-level="2"><text:span text:style-name="T1_1">Annual<text:s/>Review<text:s/>Template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/text:span><text:span text:style-name="T3_2"><text:s/></text:span><text:span text:style-name="T3_3">Cross-Border:<text:s/>Conflict<text:s/>Evidence,<text:s/>Policy<text:s/>and<text:s/>Trends<text:s/>(XCEPT)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£3</text:span><text:span text:style-name="T4_3">8</text:span><text:span text:style-name="T4_4">.</text:span><text:span text:style-name="T4_5">3</text:span><text:span text:style-name="T4_6">m</text:span></text:p>
          </table:table-cell>
          <table:covered-table-cell/>
          <table:table-cell table:style-name="Cell3">
            <text:p text:style-name="P5"><text:span text:style-name="T5_1">Review<text:s/>date:<text:s/>July<text:s/>2026</text:span></text:p>
          </table:table-cell>
        </table:table-row>
        <table:table-row table:style-name="Row3">
          <table:table-cell table:style-name="Cell4">
            <text:p text:style-name="P6"><text:span text:style-name="T6_1">Programme<text:s/></text:span><text:span text:style-name="T6_2">Code:</text:span><text:span text:style-name="T6_3"><text:s/>300100</text:span></text:p>
            <text:p text:style-name="P7"/>
          </table:table-cell>
          <table:table-cell table:style-name="Cell5">
            <text:p text:style-name="P8"><text:span text:style-name="T8_1">AMP<text:s/>start<text:s/>date:</text:span><text:span text:style-name="T8_2"><text:s/></text:span></text:p>
            <text:p text:style-name="P9"><text:span text:style-name="T9_1">26<text:s/>March<text:s/>2018</text:span></text:p>
          </table:table-cell>
          <table:table-cell table:style-name="Cell6">
            <text:p text:style-name="P10"><text:span text:style-name="T10_1">AMP<text:s/>end<text:s/>date:</text:span><text:span text:style-name="T10_2"><text:s/>31<text:s/>March<text:s/>2027</text:span></text:p>
            <text:p text:style-name="P11"/>
          </table:table-cell>
        </table:table-row>
      </table:table>
      <text:p text:style-name="P12"/>
      <text:p text:style-name="P13"><text:span text:style-name="T13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4">
          <table:table-cell table:style-name="Cell7">
            <text:p text:style-name="P14"><text:span text:style-name="T14_1">Year</text:span></text:p>
          </table:table-cell>
          <table:table-cell table:style-name="Cell8">
            <text:p text:style-name="P15"><text:span text:style-name="T15_1">2019</text:span></text:p>
          </table:table-cell>
          <table:table-cell table:style-name="Cell9">
            <text:p text:style-name="P16"><text:span text:style-name="T16_1">2020</text:span></text:p>
          </table:table-cell>
          <table:table-cell table:style-name="Cell10">
            <text:p text:style-name="P17"><text:span text:style-name="T17_1">2021</text:span></text:p>
          </table:table-cell>
          <table:table-cell table:style-name="Cell11">
            <text:p text:style-name="P18"><text:span text:style-name="T18_1">2022</text:span></text:p>
          </table:table-cell>
          <table:table-cell table:style-name="Cell12">
            <text:p text:style-name="P19"><text:span text:style-name="T19_1">2023</text:span></text:p>
          </table:table-cell>
          <table:table-cell table:style-name="Cell13">
            <text:p text:style-name="P20"><text:span text:style-name="T20_1">2024</text:span></text:p>
          </table:table-cell>
          <table:table-cell table:style-name="Cell14">
            <text:p text:style-name="P21"><text:span text:style-name="T21_1">2025</text:span></text:p>
          </table:table-cell>
          <table:table-cell table:style-name="Cell15">
            <text:p text:style-name="P22"><text:span text:style-name="T22_1">2026</text:span></text:p>
          </table:table-cell>
          <table:table-cell table:style-name="Cell16">
            <text:p text:style-name="P23"/>
          </table:table-cell>
        </table:table-row>
        <table:table-row table:style-name="Row5">
          <table:table-cell table:style-name="Cell17">
            <text:p text:style-name="P24"><text:span text:style-name="T24_1">Overall<text:s/>Output<text:s/>Score</text:span></text:p>
          </table:table-cell>
          <table:table-cell table:style-name="Cell18">
            <text:p text:style-name="P25"><text:span text:style-name="T25_1">A</text:span></text:p>
          </table:table-cell>
          <table:table-cell table:style-name="Cell19">
            <text:p text:style-name="P26"><text:span text:style-name="T26_1">A</text:span></text:p>
          </table:table-cell>
          <table:table-cell table:style-name="Cell20">
            <text:p text:style-name="P27"><text:span text:style-name="T27_1">A+</text:span></text:p>
          </table:table-cell>
          <table:table-cell table:style-name="Cell21">
            <text:p text:style-name="P28"><text:span text:style-name="T28_1">A+</text:span></text:p>
          </table:table-cell>
          <table:table-cell table:style-name="Cell22">
            <text:p text:style-name="P29"><text:span text:style-name="T29_1">A+</text:span></text:p>
          </table:table-cell>
          <table:table-cell table:style-name="Cell23">
            <text:p text:style-name="P30"><text:span text:style-name="T30_1">A+</text:span></text:p>
          </table:table-cell>
          <table:table-cell table:style-name="Cell24">
            <text:p text:style-name="P31"><text:span text:style-name="T31_1">A+</text:span></text:p>
          </table:table-cell>
          <table:table-cell table:style-name="Cell25">
            <text:p text:style-name="P32"><text:span text:style-name="T32_1">A+</text:span></text:p>
          </table:table-cell>
          <table:table-cell table:style-name="Cell26">
            <text:p text:style-name="P33"/>
          </table:table-cell>
        </table:table-row>
        <table:table-row table:style-name="Row6">
          <table:table-cell table:style-name="Cell27">
            <text:p text:style-name="P34"><text:span text:style-name="T34_1">P</text:span><text:span text:style-name="T34_2">rogramme<text:s/>risk<text:s/>rating</text:span></text:p>
          </table:table-cell>
          <table:table-cell table:style-name="Cell28">
            <text:p text:style-name="P35"><text:span text:style-name="T35_1">Major</text:span></text:p>
          </table:table-cell>
          <table:table-cell table:style-name="Cell29">
            <text:p text:style-name="P36"><text:span text:style-name="T36_1">Major</text:span></text:p>
          </table:table-cell>
          <table:table-cell table:style-name="Cell30">
            <text:p text:style-name="P37"><text:span text:style-name="T37_1">Major</text:span></text:p>
          </table:table-cell>
          <table:table-cell table:style-name="Cell31">
            <text:p text:style-name="P38"><text:span text:style-name="T38_1">Major</text:span></text:p>
          </table:table-cell>
          <table:table-cell table:style-name="Cell32">
            <text:p text:style-name="P39"><text:span text:style-name="T39_1">Major</text:span></text:p>
          </table:table-cell>
          <table:table-cell table:style-name="Cell33">
            <text:p text:style-name="P40"><text:span text:style-name="T40_1">Major</text:span></text:p>
          </table:table-cell>
          <table:table-cell table:style-name="Cell34">
            <text:p text:style-name="P41"><text:span text:style-name="T41_1">Major</text:span></text:p>
          </table:table-cell>
          <table:table-cell table:style-name="Cell35">
            <text:p text:style-name="P42"><text:span text:style-name="T42_1">Major</text:span></text:p>
          </table:table-cell>
          <table:table-cell table:style-name="Cell36">
            <text:p text:style-name="P43"/>
          </table:table-cell>
        </table:table-row>
      </table:table>
      <text:p text:style-name="P44"/>
      <table:table table:style-name="Table3">
        <table:table-column table:style-name="Column14"/>
        <table:table-column table:style-name="Column15"/>
        <table:table-row table:style-name="Row7">
          <table:table-cell table:style-name="Cell37">
            <text:p text:style-name="P45"><text:span text:style-name="T45_1">DevTracker</text:span><text:span text:style-name="T45_2"><text:s/>Link<text:s/>to<text:s/>Business<text:s/>Case:<text:s/></text:span></text:p>
          </table:table-cell>
          <table:table-cell table:style-name="Cell38">
            <text:p text:style-name="P46"/>
          </table:table-cell>
        </table:table-row>
        <table:table-row table:style-name="Row8">
          <table:table-cell table:style-name="Cell39">
            <text:p text:style-name="P47"><text:span text:style-name="T47_1">DevTracker</text:span><text:span text:style-name="T47_2"><text:s/>Link<text:s/>to<text:s/>results<text:s/>framework:<text:s/></text:span></text:p>
          </table:table-cell>
          <table:table-cell table:style-name="Cell40">
            <text:p text:style-name="P48"><text:span text:style-name="T48_1"><text:a xlink:type="simple" xlink:href="https://devtracker.fcdo.gov.uk/projects/GB-GOV-1-300100/documents"><text:span text:style-name="T48_2">All<text:s/>published<text:s/>documents</text:span></text:a></text:span></text:p>
          </table:table-cell>
        </table:table-row>
      </table:table>
      <text:p text:style-name="P49"/>
      <text:p text:style-name="P50"><text:span text:style-name="T50_1">A.<text:s/>SUMMARY<text:s/>AND<text:s/>OVERVIEW<text:s/></text:span></text:p>
      <text:p text:style-name="P51"/>
      <text:p text:style-name="P52"><text:span text:style-name="T52_1">Description<text:s/>of<text:s/>programme<text:s/></text:span></text:p>
      <text:p text:style-name="P53"/>
      <text:p text:style-name="P54"><text:span text:style-name="T54_1">The<text:s/>Cross-Border<text:s/>Conflict<text:s/>Evidence,<text:s/>Policy and<text:s/>Trends<text:s/>(XCEPT)<text:s/>programme </text:span><text:span text:style-name="T54_2">aims<text:s/>to<text:s/></text:span><text:span text:style-name="T54_3">deliver<text:s/>high<text:s/>quality</text:span><text:span text:style-name="T54_4">,<text:s/></text:span><text:span text:style-name="T54_5">public<text:s/>good</text:span><text:span text:style-name="T54_6">,<text:s/></text:span><text:span text:style-name="T54_7">policy</text:span><text:span text:style-name="T54_8">-</text:span><text:span text:style-name="T54_9">relevant<text:s/>research</text:span><text:span text:style-name="T54_10"><text:s/>on<text:s/>borderlands</text:span><text:span text:style-name="T54_11">,<text:s/></text:span><text:span text:style-name="T54_12">transnational<text:s/>conflicts</text:span><text:span text:style-name="T54_13"><text:s/>and<text:s/></text:span><text:span text:style-name="T54_14">the<text:s/>drivers<text:s/>of<text:s/>violent<text:s/>and<text:s/>peaceful<text:s/>behaviour</text:span><text:span text:style-name="T54_15">.<text:s/></text:span><text:span text:style-name="T54_16">I</text:span><text:span text:style-name="T54_17">t </text:span><text:span text:style-name="T54_18">aims<text:s/>to<text:s/></text:span><text:span text:style-name="T54_19">address<text:s/>critical<text:s/>evidence<text:s/>gaps,<text:s/></text:span><text:span text:style-name="T54_20">inform<text:s/></text:span><text:span text:style-name="T54_21">more<text:s/>effective<text:s/>responses<text:s/>to<text:s/>long-term<text:s/>drivers<text:s/>of<text:s/>conflict</text:span><text:span text:style-name="T54_22">,</text:span><text:span text:style-name="T54_23"><text:s/>and<text:s/></text:span><text:span text:style-name="T54_24">enable southern<text:s/></text:span><text:span text:style-name="T54_25">research<text:s/></text:span><text:span text:style-name="T54_26">partners<text:s/>to<text:s/>deliver<text:s/></text:span><text:span text:style-name="T54_27">high-</text:span><text:span text:style-name="T54_28">quality<text:s/>research<text:s/>in<text:s/>challenging<text:s/>contexts. </text:span></text:p>
      <text:p text:style-name="P55"/>
      <text:p text:style-name="P56"><text:span text:style-name="T56_1">XCEPT<text:s/></text:span><text:span text:style-name="T56_2">is<text:s/>delivered<text:s/>through </text:span><text:span text:style-name="T56_3">four</text:span><text:span text:style-name="T56_4"> components,<text:s/></text:span><text:span text:style-name="T56_5">supported<text:s/>by<text:s/></text:span><text:span text:style-name="T56_6">a<text:s/></text:span><text:span text:style-name="T56_7">Foreign, Commonwealth<text:s/>and<text:s/>Development<text:s/>Office<text:s/>(FCDO)<text:s/></text:span><text:span text:style-name="T56_8">programme<text:s/>funded<text:s/></text:span><text:span text:style-name="T56_9">c</text:span><text:span text:style-name="T56_10">onflict<text:s/></text:span><text:span text:style-name="T56_11">a</text:span><text:span text:style-name="T56_12">dviser. </text:span><text:span text:style-name="T56_13">FCDO’s</text:span><text:span text:style-name="T56_14"><text:s/>Research<text:s/>and<text:s/>Evidence<text:s/>Directorate<text:s/>(RED)<text:s/></text:span><text:span text:style-name="T56_15">ha</text:span><text:span text:style-name="T56_16">s</text:span><text:span text:style-name="T56_17"><text:s/></text:span><text:span text:style-name="T56_18">committed<text:s/></text:span><text:span text:style-name="T56_19">£</text:span><text:span text:style-name="T56_20">3</text:span><text:span text:style-name="T56_21">8</text:span><text:span text:style-name="T56_22">.</text:span><text:span text:style-name="T56_23">3</text:span><text:span text:style-name="T56_24">m<text:s/>to<text:s/>XCEPT<text:s/>over<text:s/>nine<text:s/>years<text:s/>(2018-2027).</text:span></text:p>
      <text:p text:style-name="P57"/>
      <table:table table:style-name="Table4">
        <table:table-column table:style-name="Column16"/>
        <table:table-column table:style-name="Column17"/>
        <table:table-column table:style-name="Column18"/>
        <table:table-row table:style-name="Row9">
          <table:table-cell table:style-name="Cell41">
            <text:p text:style-name="P58"/>
          </table:table-cell>
          <table:table-cell table:style-name="Cell42">
            <text:p text:style-name="P59"><text:span text:style-name="T59_1">Funding<text:s/>Modality<text:s/>&amp;<text:s/>Partners<text:s/>(lead<text:s/>in<text:s/>bold)</text:span></text:p>
          </table:table-cell>
          <table:table-cell table:style-name="Cell43">
            <text:p text:style-name="P60"><text:span text:style-name="T60_1">Timescale<text:s/>&amp;<text:s/>Budget</text:span></text:p>
          </table:table-cell>
        </table:table-row>
        <table:table-row table:style-name="Row10">
          <table:table-cell table:style-name="Cell44">
            <text:p text:style-name="P61"><text:span text:style-name="T61_1">Component<text:s/>1<text:s/>(C1):</text:span></text:p>
            <text:p text:style-name="P62"><text:span text:style-name="T62_1">Local<text:s/>Research<text:s/>Network<text:s/>(LRN)</text:span></text:p>
          </table:table-cell>
          <table:table-cell table:style-name="Cell45">
            <text:p text:style-name="P63"><text:span text:style-name="T63_1">Accountable<text:s/>Grant</text:span></text:p>
            <text:p text:style-name="P64"><text:span text:style-name="T64_1">The<text:s/>Asia<text:s/>Foundation</text:span><text:span text:style-name="T64_2"><text:s/>(TAF),<text:s/>Rift<text:s/>Valley<text:s/>Institute<text:s/>(RVI),<text:s/>Malcolm<text:s/>H.<text:s/>Kerr<text:s/>Carnegie<text:s/>Middle<text:s/>East<text:s/></text:span><text:span text:style-name="T64_3">Center</text:span><text:span text:style-name="T64_4"><text:s/>(MKCMEC)</text:span></text:p>
          </table:table-cell>
          <table:table-cell table:style-name="Cell46">
            <text:p text:style-name="P65"><text:span text:style-name="T65_1">March<text:s/>2018<text:s/>–<text:s/></text:span><text:span text:style-name="T65_2">July</text:span><text:span text:style-name="T65_3"><text:s/>202</text:span><text:span text:style-name="T65_4">6</text:span><text:span text:style-name="T65_5"> </text:span></text:p>
            <text:p text:style-name="P66"><text:span text:style-name="T66_1">£10m</text:span></text:p>
          </table:table-cell>
        </table:table-row>
        <table:table-row table:style-name="Row11">
          <table:table-cell table:style-name="Cell47">
            <text:p text:style-name="P67"><text:span text:style-name="T67_1">Component<text:s/>2<text:s/>(C2):</text:span></text:p>
            <text:p text:style-name="P68"><text:span text:style-name="T68_1">Cross-Border<text:s/>Conflict<text:s/>and<text:s/>International<text:s/>Conflict<text:s/>Response</text:span></text:p>
          </table:table-cell>
          <table:table-cell table:style-name="Cell48">
            <text:p text:style-name="P69"><text:span text:style-name="T69_1">Research<text:s/>Programme<text:s/>Consortium</text:span></text:p>
            <text:p text:style-name="P70"><text:span text:style-name="T70_1">Chemonics<text:s/>International</text:span><text:span text:style-name="T70_2">,<text:s/></text:span><text:span text:style-name="T70_3">former<text:s/>consortium<text:s/>members<text:s/></text:span><text:span text:style-name="T70_4">include<text:s/></text:span><text:span text:style-name="T70_5">Chatham<text:s/>House,<text:s/>Conciliation<text:s/>Resources</text:span><text:span text:style-name="T70_6">.<text:s/>Various<text:s/>fund<text:s/>awardees.</text:span></text:p>
          </table:table-cell>
          <table:table-cell table:style-name="Cell49">
            <text:p text:style-name="P71"><text:span text:style-name="T71_1">May<text:s/>2020<text:s/>–<text:s/></text:span></text:p>
            <text:p text:style-name="P72"><text:span text:style-name="T72_1">February<text:s/>2027 </text:span></text:p>
            <text:p text:style-name="P73"><text:span text:style-name="T73_1">£17.70m</text:span></text:p>
          </table:table-cell>
        </table:table-row>
        <table:table-row table:style-name="Row12">
          <table:table-cell table:style-name="Cell50">
            <text:p text:style-name="P74"><text:span text:style-name="T74_1">Component<text:s/>3<text:s/>(C3):</text:span></text:p>
            <text:p text:style-name="P75"><text:span text:style-name="T75_1">Understanding<text:s/>Drivers<text:s/>of<text:s/>Violent<text:s/>&amp;<text:s/>Peaceful<text:s/>Behaviour</text:span></text:p>
          </table:table-cell>
          <table:table-cell table:style-name="Cell51">
            <text:p text:style-name="P76"><text:span text:style-name="T76_1">Research<text:s/>Programme<text:s/>Consortium</text:span></text:p>
            <text:p text:style-name="P77"><text:span text:style-name="T77_1">Chemonics<text:s/>International</text:span><text:span text:style-name="T77_2">,<text:s/>Kings<text:s/>College<text:s/>London<text:s/>(KCL)</text:span></text:p>
          </table:table-cell>
          <table:table-cell table:style-name="Cell52">
            <text:p text:style-name="P78"><text:span text:style-name="T78_1">April<text:s/>2020<text:s/>–<text:s/></text:span></text:p>
            <text:p text:style-name="P79"><text:span text:style-name="T79_1">February<text:s/>2027 </text:span></text:p>
            <text:p text:style-name="P80"><text:span text:style-name="T80_1">£8.62m </text:span></text:p>
          </table:table-cell>
        </table:table-row>
        <table:table-row table:style-name="Row13">
          <table:table-cell table:style-name="Cell53">
            <text:p text:style-name="P81"><text:span text:style-name="T81_1">New<text:s/>Frontiers<text:s/>of<text:s/>Conflict<text:s/>Research<text:s/>(C4):</text:span></text:p>
          </table:table-cell>
          <table:table-cell table:style-name="Cell54">
            <text:p text:style-name="P82"><text:span text:style-name="T82_1">Research<text:s/>delivery<text:s/>and<text:s/>commissioning<text:s/>through<text:s/>an<text:s/>existing<text:s/>contract<text:s/>with<text:s/>the<text:s/></text:span><text:span text:style-name="T82_2">Research<text:s/>Commissioning<text:s/>Centre</text:span><text:span text:style-name="T82_3"><text:s/>(RCC)</text:span></text:p>
          </table:table-cell>
          <table:table-cell table:style-name="Cell55">
            <text:p text:style-name="P83"><text:span text:style-name="T83_1">Sept.<text:s/>2025<text:s/>–<text:s/>March<text:s/>2027</text:span></text:p>
            <text:p text:style-name="P84"><text:span text:style-name="T84_1">£0.</text:span><text:span text:style-name="T84_2">8</text:span><text:span text:style-name="T84_3">m</text:span></text:p>
          </table:table-cell>
        </table:table-row>
        <table:table-row table:style-name="Row14">
          <table:table-cell table:style-name="Cell56">
            <text:p text:style-name="P85"/>
            <text:p text:style-name="P86"><text:span text:style-name="T86_1">Programme<text:s/>Funded<text:s/>Post<text:s/></text:span><text:span text:style-name="T86_2">(PFP):</text:span></text:p>
          </table:table-cell>
          <table:table-cell table:style-name="Cell57">
            <text:p text:style-name="P87"><text:span text:style-name="T87_1">FCDO<text:s/>staff<text:s/>member<text:s/>who<text:s/>links<text:s/>the<text:s/>programme<text:s/>to<text:s/>FCDO<text:s/>country<text:s/>teams<text:s/>and<text:s/>other<text:s/>HMG<text:s/>departments<text:s/>including<text:s/>Cabinet<text:s/>Office<text:s/>and<text:s/>Ministry<text:s/>of<text:s/>Defence</text:span></text:p>
          </table:table-cell>
          <table:table-cell table:style-name="Cell58">
            <text:p text:style-name="P88"><text:span text:style-name="T88_1">March<text:s/>2018<text:s/>–<text:s/>Feb<text:s/>2027<text:s/></text:span></text:p>
            <text:p text:style-name="P89"><text:span text:style-name="T89_1">£0.51 </text:span></text:p>
          </table:table-cell>
        </table:table-row>
      </table:table>
      <text:p text:style-name="P90"/>
      <text:p text:style-name="P91"><text:span text:style-name="T91_1">Summary<text:s/>supporting<text:s/>narrative<text:s/>for<text:s/>the<text:s/>overall<text:s/>score<text:s/>in<text:s/>this<text:s/>review<text:s/></text:span></text:p>
      <text:p text:style-name="P92"/>
      <text:p text:style-name="P93"><text:span text:style-name="T93_1">This<text:s/>annual<text:s/>review<text:s/>was<text:s/>conducted<text:s/>by<text:s/>the<text:s/>XCEPT<text:s/>programme<text:s/>responsible<text:s/>owner<text:s/>(PRO)<text:s/>and<text:s/>programme<text:s/>manager,<text:s/>with<text:s/>quality<text:s/>assurance<text:s/>from<text:s/>the<text:s/>XCEPT<text:s/>senior<text:s/>responsible<text:s/>owner<text:s/>(SRO).<text:s/>Data<text:s/>was<text:s/>collected<text:s/>and<text:s/>triangulated<text:s/>in<text:s/>writing<text:s/>and<text:s/>interviews<text:s/>with<text:s/>stakeholders<text:s/>across<text:s/>FCDO,<text:s/>as<text:s/>well<text:s/>as<text:s/>with<text:s/>research<text:s/>awardees.<text:s/>Interviews<text:s/>demonstrated<text:s/>that<text:s/>XCEPT<text:s/>research<text:s/>is<text:s/>highly<text:s/>valued<text:s/>by<text:s/>a<text:s/>wide<text:s/>range<text:s/>of<text:s/>stakeholders<text:s/>across<text:s/>HMG<text:s/>and<text:s/>beyond.<text:s/></text:span></text:p>
      <text:p text:style-name="P94"/>
      <text:p text:style-name="P95"><text:span text:style-name="T95_1">XCEPT<text:s/></text:span><text:span text:style-name="T95_2">aims<text:s/>to<text:s/></text:span><text:span text:style-name="T95_3">deliver<text:s/>high-quality<text:s/>research<text:s/>that<text:s/>supports<text:s/>UK<text:s/>government<text:s/>priorities<text:s/>and<text:s/></text:span><text:span text:style-name="T95_4">responds<text:s/>to<text:s/></text:span><text:span text:style-name="T95_5">wider<text:s/>international<text:s/></text:span><text:span text:style-name="T95_6">research<text:s/>and<text:s/>evidence<text:s/></text:span><text:span text:style-name="T95_7">needs.<text:s/></text:span><text:span text:style-name="T95_8">This<text:s/>has<text:s/>been<text:s/>a<text:s/>peak<text:s/>delivery<text:s/></text:span><text:span text:style-name="T95_9">period<text:s/></text:span><text:span text:style-name="T95_10">for<text:s/>XCEPT<text:s/>with<text:s/></text:span><text:span text:style-name="T95_11">high<text:s/>levels<text:s/>of<text:s/></text:span><text:span text:style-name="T95_12">commissioning,<text:s/>engagement</text:span><text:span text:style-name="T95_13">,</text:span><text:span text:style-name="T95_14"><text:s/>and<text:s/>results,<text:s/>alongside<text:s/>significant<text:s/>work<text:s/>to<text:s/>increase<text:s/>programme<text:s/>coherence<text:s/>and<text:s/>research<text:s/>legacy.</text:span><text:span text:style-name="T95_15"><text:s/>This<text:s/></text:span><text:span text:style-name="T95_16">progress<text:s/>supports<text:s/></text:span><text:span text:style-name="T95_17">a<text:s/>strong<text:s/>transition<text:s/>into<text:s/>the<text:s/>programme</text:span><text:span text:style-name="T95_18">’s</text:span><text:span text:style-name="T95_19"><text:s/>final<text:s/>year.</text:span><text:span text:style-name="T95_20"><text:s/></text:span><text:span text:style-name="T95_21">This<text:s/>year<text:s/>XCEPT<text:s/>has<text:s/>achieved<text:s/>an<text:s/>overall<text:s/>output<text:s/>score<text:s/>of<text:s/></text:span><text:span text:style-name="T95_22">A+</text:span><text:span text:style-name="T95_23">.</text:span><text:span text:style-name="T95_24"><text:s/></text:span><text:span text:style-name="T95_25">This<text:s/>is<text:s/></text:span><text:span text:style-name="T95_26">underlined<text:s/>by<text:s/>the<text:s/>year’s<text:s/>key</text:span><text:span text:style-name="T95_27"><text:s/></text:span><text:span text:style-name="T95_28">programme<text:s/></text:span><text:span text:style-name="T95_29">achievements</text:span><text:span text:style-name="T95_30"><text:s/>across<text:s/>output,<text:s/>outcome<text:s/>and<text:s/>impact<text:s/>level</text:span><text:span text:style-name="T95_31">,<text:s/></text:span><text:span text:style-name="T95_32">outlined<text:s/>below:<text:s/></text:span></text:p>
      <text:p text:style-name="P96"/>
      <text:list text:style-name="LS1" xml:id="list0">
        <text:list-item>
          <text:p text:style-name="P97"><text:span text:style-name="T97_1">Increas</text:span><text:span text:style-name="T97_2">ed</text:span><text:span text:style-name="T97_3"><text:s/>programme<text:s/>coherence<text:s/>and<text:s/>research<text:s/>legacy:</text:span><text:span text:style-name="T97_4"><text:s/></text:span><text:span text:style-name="T97_5">With</text:span><text:span text:style-name="T97_6"><text:s/></text:span><text:span text:style-name="T97_7">the<text:s/></text:span><text:span text:style-name="T97_8">support<text:s/>of<text:s/></text:span><text:span text:style-name="T97_9">XCEPT<text:s/>Research<text:s/>Fund<text:s/>(</text:span><text:span text:style-name="T97_10">XRF</text:span><text:span text:style-name="T97_11">)</text:span><text:span text:style-name="T97_12"><text:s/></text:span><text:span text:style-name="T97_13">R</text:span><text:span text:style-name="T97_14">esearch<text:s/></text:span><text:span text:style-name="T97_15">F</text:span><text:span text:style-name="T97_16">ellows,<text:s/></text:span><text:span text:style-name="T97_17">XCEPT<text:s/>made</text:span><text:span text:style-name="T97_18"><text:s/></text:span><text:span text:style-name="T97_19">major<text:s/>progress<text:s/></text:span><text:span text:style-name="T97_20">strengthen</text:span><text:span text:style-name="T97_21">ing</text:span><text:span text:style-name="T97_22"><text:s/></text:span><text:span text:style-name="T97_23">programme<text:s/></text:span><text:span text:style-name="T97_24">coherence</text:span><text:span text:style-name="T97_25"><text:s/></text:span><text:span text:style-name="T97_26">through<text:s/></text:span><text:span text:style-name="T97_27">the<text:s/>consolidation<text:s/>of<text:s/></text:span><text:span text:style-name="T97_28">fewer,<text:s/>tightly<text:s/>scoped<text:s/>research<text:s/>streams</text:span><text:span text:style-name="T97_29">;<text:s/>and<text:s/>is<text:s/></text:span><text:span text:style-name="T97_30">on<text:s/>track<text:s/>to</text:span><text:span text:style-name="T97_31"><text:s/>deliver</text:span><text:span text:style-name="T97_32"><text:s/></text:span><text:span text:style-name="T97_33">a<text:s/>strong<text:s/>set<text:s/>of<text:s/></text:span><text:span text:style-name="T97_34">key<text:s/>findings,<text:s/>capstone<text:s/>products,<text:s/>and<text:s/>outcome<text:s/>and<text:s/>impact</text:span><text:span text:style-name="T97_35"><text:s/></text:span><text:span text:style-name="T97_36">level<text:s/></text:span><text:span text:style-name="T97_37">results.</text:span><text:span text:style-name="T97_38"><text:s/></text:span><text:span text:style-name="T97_39">Building<text:s/>on<text:s/>a</text:span><text:span text:style-name="T97_40"><text:s/></text:span><text:span text:style-name="T97_41">large</text:span><text:span text:style-name="T97_42"><text:s/></text:span><text:span text:style-name="T97_43">portfolio<text:s/>of<text:s/>published<text:s/></text:span><text:span text:style-name="T97_44">research</text:span><text:span text:style-name="T97_45">,<text:s/></text:span><text:span text:style-name="T97_46">including<text:s/>increased<text:s/>academic<text:s/>publishing</text:span><text:span text:style-name="T97_47"><text:s/>(</text:span><text:span text:style-name="T97_48">11<text:s/>academic<text:s/>outputs<text:s/>this<text:s/>year<text:s/>and<text:s/>a<text:s/>further<text:s/>23<text:s/>articles<text:s/>in<text:s/>various<text:s/>stages<text:s/>of<text:s/>journal<text:s/>review)</text:span><text:span text:style-name="T97_49">,<text:s/></text:span><text:span text:style-name="T97_50">XCEPT’s<text:s/>contribution<text:s/>to<text:s/>the<text:s/></text:span><text:span text:style-name="T97_51">research<text:s/></text:span><text:span text:style-name="T97_52">field</text:span><text:span text:style-name="T97_53"><text:s/>has<text:s/>de</text:span><text:span text:style-name="T97_54">epen</text:span><text:span text:style-name="T97_55">ed,<text:s/></text:span><text:span text:style-name="T97_56">positioning<text:s/>the<text:s/>programme<text:s/>to<text:s/>deliver<text:s/>a</text:span><text:span text:style-name="T97_57"><text:s/>strong<text:s/>academic<text:s/></text:span><text:span text:style-name="T97_58">legacy</text:span><text:span text:style-name="T97_59">.<text:s/>C</text:span><text:span text:style-name="T97_60">ontinued<text:s/>efforts<text:s/>over<text:s/>the<text:s/>coming<text:s/>year<text:s/>will<text:s/></text:span><text:span text:style-name="T97_61">be<text:s/>cr</text:span><text:span text:style-name="T97_62">i</text:span><text:span text:style-name="T97_63">tical.<text:s/></text:span></text:p>
        </text:list-item>
      </text:list>
      <text:p text:style-name="P98"/>
      <text:list text:style-name="LS1" xml:id="list1">
        <text:list-item>
          <text:p text:style-name="P99"><text:span text:style-name="T99_1">Emerging<text:s/>concepts<text:s/>and<text:s/>converging<text:s/>research<text:s/>themes:</text:span><text:span text:style-name="T99_2"><text:s/></text:span><text:span text:style-name="T99_3">XCEPT’s<text:s/></text:span><text:span text:style-name="T99_4">empirical<text:s/>and<text:s/></text:span><text:span text:style-name="T99_5">conceptual</text:span><text:span text:style-name="T99_6"><text:s/></text:span><text:span text:style-name="T99_7">contribution<text:s/>to<text:s/>the<text:s/>field<text:s/></text:span><text:span text:style-name="T99_8">of<text:s/>conflict<text:s/>and<text:s/>peace<text:s/>studies<text:s/></text:span><text:span text:style-name="T99_9">ha</text:span><text:span text:style-name="T99_10">s</text:span><text:span text:style-name="T99_11"><text:s/></text:span><text:span text:style-name="T99_12">strengthened</text:span><text:span text:style-name="T99_13">,<text:s/></text:span><text:span text:style-name="T99_14">deliver</text:span><text:span text:style-name="T99_15">ing</text:span><text:span text:style-name="T99_16"><text:s/>new<text:s/>and<text:s/></text:span><text:span text:style-name="T99_17">important<text:s/></text:span><text:span text:style-name="T99_18">findings</text:span><text:span text:style-name="T99_19">.<text:s/>This<text:s/>is<text:s/></text:span><text:span text:style-name="T99_20">framed<text:s/></text:span><text:span text:style-name="T99_21">by</text:span><text:span text:style-name="T99_22"><text:s/></text:span><text:span text:style-name="T99_23">four<text:s/></text:span><text:span text:style-name="T99_24">key<text:s/></text:span><text:span text:style-name="T99_25">themes</text:span><text:span text:style-name="T99_26">:<text:s/></text:span></text:p>
        </text:list-item>
      </text:list>
      <text:p text:style-name="P100"/>
      <text:list text:style-name="LS6" xml:id="list2">
        <text:list-item>
          <text:list>
            <text:list-item>
              <text:p text:style-name="P101"><text:span text:style-name="T101_1">Borderlands<text:s/>as<text:s/>spaces<text:s/>of<text:s/>political,<text:s/>technological,<text:s/>and<text:s/>violent</text:span><text:span text:style-name="T101_2"><text:s/>innovation</text:span><text:span text:style-name="T101_3">:</text:span><text:span text:style-name="T101_4"><text:s/></text:span><text:span text:style-name="T101_5">XCEPT<text:s/></text:span><text:span text:style-name="T101_6">r</text:span><text:span text:style-name="T101_7">esearch<text:s/></text:span><text:span text:style-name="T101_8">has<text:s/></text:span><text:span text:style-name="T101_9">reveal</text:span><text:span text:style-name="T101_10">ed</text:span><text:span text:style-name="T101_11"><text:s/></text:span><text:span text:style-name="T101_12">how<text:s/></text:span><text:span text:style-name="T101_13">borderlands<text:s/>a</text:span><text:span text:style-name="T101_14">re</text:span><text:span text:style-name="T101_15"><text:s/></text:span><text:span text:style-name="T101_16">sites<text:s/></text:span><text:span text:style-name="T101_17">of<text:s/></text:span><text:span text:style-name="T101_18">experimentation</text:span><text:span text:style-name="T101_19">,<text:s/>where<text:s/>future<text:s/>threats<text:s/>to<text:s/>national</text:span><text:span text:style-name="T101_20">,</text:span><text:span text:style-name="T101_21"><text:s/></text:span><text:span text:style-name="T101_22">regional</text:span><text:span text:style-name="T101_23"><text:s/>and<text:s/>international<text:s/>security<text:s/>emerg</text:span><text:span text:style-name="T101_24">e</text:span><text:span text:style-name="T101_25">,<text:s/></text:span><text:span text:style-name="T101_26">are<text:s/>exported,<text:s/></text:span><text:span text:style-name="T101_27">and<text:s/></text:span><text:span text:style-name="T101_28">drive</text:span><text:span text:style-name="T101_29"><text:s/></text:span><text:span text:style-name="T101_30">the<text:s/>evolution<text:s/>of<text:s/></text:span><text:span text:style-name="T101_31">conflict</text:span><text:span text:style-name="T101_32"><text:s/>systems</text:span><text:span text:style-name="T101_33">.<text:s/></text:span><text:span text:style-name="T101_34">XCEPT<text:s/>has<text:s/></text:span><text:span text:style-name="T101_35">advanced<text:s/>theories<text:s/>of<text:s/></text:span><text:span text:style-name="T101_36">political<text:s/>violenc</text:span><text:span text:style-name="T101_37">e<text:s/>and<text:s/></text:span><text:span text:style-name="T101_38">typologies<text:s/>of<text:s/>borderlan</text:span><text:span text:style-name="T101_39">ds</text:span><text:span text:style-name="T101_40">,<text:s/></text:span><text:span text:style-name="T101_41">explored<text:s/></text:span><text:span text:style-name="T101_42">how<text:s/></text:span><text:span text:style-name="T101_43">borderland<text:s/></text:span><text:span text:style-name="T101_44">elites<text:s/>accumulate<text:s/></text:span><text:span text:style-name="T101_45">wealth</text:span><text:span text:style-name="T101_46"><text:s/>and<text:s/>shape<text:s/>political<text:s/>settlements</text:span><text:span text:style-name="T101_47">,</text:span><text:span text:style-name="T101_48"><text:s/></text:span><text:span text:style-name="T101_49">how<text:s/>centre-periphery<text:s/>contestation<text:s/>shapes<text:s/>political<text:s/>transitions</text:span><text:span text:style-name="T101_50">,</text:span><text:span text:style-name="T101_51"><text:s/>and<text:s/></text:span><text:span text:style-name="T101_52">the<text:s/>centrality<text:s/>of<text:s/></text:span><text:span text:style-name="T101_53">border</text:span><text:span text:style-name="T101_54">s</text:span><text:span text:style-name="T101_55"><text:s/>to<text:s/>regional<text:s/>security<text:s/>dynamics.</text:span><text:span text:style-name="T101_56"><text:note text:note-class="footnote"><text:note-citation/><text:note-body><text:p text:style-name="P102"><text:span text:style-name="T102_1"><text:s/>This<text:s/>includes<text:s/>research<text:s/>by<text:s/></text:span><text:span text:style-name="T102_2">Tob</text:span><text:span text:style-name="T102_3">ias</text:span><text:span text:style-name="T102_4"><text:s/>Hagman</text:span><text:span text:style-name="T102_5">n</text:span><text:span text:style-name="T102_6">,</text:span><text:span text:style-name="T102_7"><text:s/>Rift<text:s/>Valley<text:s/>Institute</text:span><text:span text:style-name="T102_8">,<text:s/></text:span><text:span text:style-name="T102_9">MKCMEC,</text:span><text:span text:style-name="T102_10"><text:s/>The<text:s/>Asia<text:s/>Foundation</text:span><text:span text:style-name="T102_11">,<text:s/></text:span><text:span text:style-name="T102_12">Peer<text:s/>Schouten<text:s/>(Danish<text:s/>Institute<text:s/>of<text:s/>International<text:s/>Studies</text:span><text:span text:style-name="T102_13">)</text:span><text:span text:style-name="T102_14">,<text:s/>Biruk<text:s/>Terrefe</text:span><text:span text:style-name="T102_15"><text:s/>and<text:s/></text:span><text:span text:style-name="T102_16">Michael<text:s/>Woldemariam</text:span><text:span text:style-name="T102_17"><text:s/>(University<text:s/>of<text:s/>B</text:span><text:span text:style-name="T102_18">a</text:span><text:span text:style-name="T102_19">yreuth)<text:s/></text:span><text:span text:style-name="T102_20">Alden<text:s/>Young</text:span><text:span text:style-name="T102_21"><text:s/></text:span><text:span text:style-name="T102_22">and<text:s/>Muez<text:s/>Ali<text:s/></text:span><text:span text:style-name="T102_23">(Yale</text:span><text:span text:style-name="T102_24"><text:s/>University</text:span><text:span text:style-name="T102_25">)</text:span><text:span text:style-name="T102_26">,</text:span><text:span text:style-name="T102_27"><text:s/></text:span><text:span text:style-name="T102_28">research<text:s/>by<text:s/></text:span><text:span text:style-name="T102_29">the<text:s/></text:span><text:span text:style-name="T102_30">Local<text:s/>Research<text:s/>Network,<text:s/>among<text:s/>others.<text:s/></text:span></text:p></text:note-body></text:note></text:span><text:span text:style-name="T102_31"><text:s/></text:span></text:p>
            </text:list-item>
          </text:list>
        </text:list-item>
      </text:list>
      <text:p text:style-name="P103"><text:span text:style-name="T103_1"><text:tab/></text:span></text:p>
      <text:list text:style-name="LS6" xml:id="list3" text:continue-list="list2">
        <text:list-item>
          <text:list>
            <text:list-item>
              <text:p text:style-name="P104"><text:span text:style-name="T104_1">The<text:s/>n</text:span><text:span text:style-name="T104_2">e</text:span><text:span text:style-name="T104_3">tworked<text:s/></text:span><text:span text:style-name="T104_4">architecture<text:s/>of<text:s/></text:span><text:span text:style-name="T104_5">transnational<text:s/></text:span><text:span text:style-name="T104_6">conflict<text:s/></text:span><text:span text:style-name="T104_7">ecosystems</text:span><text:span text:style-name="T104_8">:<text:s/></text:span><text:span text:style-name="T104_9">XCEPT<text:s/></text:span><text:span text:style-name="T104_10">r</text:span><text:span text:style-name="T104_11">esearch<text:s/></text:span><text:span text:style-name="T104_12">has<text:s/></text:span><text:span text:style-name="T104_13">interrogated<text:s/>the<text:s/>mechanisms<text:s/>by<text:s/>which<text:s/></text:span><text:span text:style-name="T104_14">conflict-affected<text:s/></text:span><text:span text:style-name="T104_15">peripheries<text:s/></text:span><text:span text:style-name="T104_16">can</text:span><text:span text:style-name="T104_17"><text:s/>evolve<text:s/>into</text:span><text:span text:style-name="T104_18"><text:s/>central<text:s/>hubs<text:s/>of<text:s/>transnational<text:s/>illicit<text:s/>economies</text:span><text:span text:style-name="T104_19">;</text:span><text:span text:style-name="T104_20"><text:s/>where<text:s/>flows<text:s/>of<text:s/>finance,<text:s/>arms</text:span><text:span text:style-name="T104_21"><text:s/>and</text:span><text:span text:style-name="T104_22"><text:s/>ideas</text:span><text:span text:style-name="T104_23"><text:s/></text:span><text:span text:style-name="T104_24">sustain<text:s/></text:span><text:span text:style-name="T104_25">and<text:s/>fuel<text:s/></text:span><text:span text:style-name="T104_26">conflict<text:s/>and<text:s/></text:span><text:span text:style-name="T104_27">insecurity.<text:s/></text:span><text:span text:style-name="T104_28">XCEPT<text:s/>research<text:s/>has<text:s/>produced<text:s/>detailed<text:s/>evidence<text:s/>and<text:s/>conceptual<text:s/>frameworks<text:s/>for<text:s/>understanding<text:s/></text:span><text:span text:style-name="T104_29">transnational<text:s/></text:span><text:span text:style-name="T104_30">conflict<text:s/>economies,<text:s/>including</text:span><text:span text:style-name="T104_31"><text:s/></text:span><text:span text:style-name="T104_32">checkpoint</text:span><text:span text:style-name="T104_33"><text:s/>economies,<text:s/>illicit<text:s/>flows</text:span><text:span text:style-name="T104_34"><text:s/>and</text:span><text:span text:style-name="T104_35"><text:s/></text:span><text:span text:style-name="T104_36">critical<text:s/></text:span><text:span text:style-name="T104_37">supply<text:s/>chains</text:span><text:span text:style-name="T104_38">,</text:span><text:span text:style-name="T104_39"><text:s/>conflict</text:span><text:span text:style-name="T104_40"><text:s/>capability<text:s/>transfer</text:span><text:span text:style-name="T104_41"><text:s/>between<text:s/>armed<text:s/>groups</text:span><text:span text:style-name="T104_42">,<text:s/>and<text:s/>the<text:s/>role<text:s/>of<text:s/>‘multi</text:span><text:span text:style-name="T104_43">-</text:span><text:span text:style-name="T104_44">alignment’<text:s/>in<text:s/>sustaining<text:s/>cross-border<text:s/>conflict<text:s/>economies<text:s/>and<text:s/>networks.</text:span><text:span text:style-name="T104_45"><text:note text:note-class="footnote"><text:note-citation/><text:note-body><text:p text:style-name="P105"><text:span text:style-name="T105_1"><text:s/>This<text:s/>includes<text:s/>research<text:s/>by<text:s/>Peer<text:s/>Schouten</text:span><text:span text:style-name="T105_2"><text:s/>(DIIS)</text:span><text:span text:style-name="T105_3">,<text:s/>Peter<text:s/>Salisbury</text:span><text:span text:style-name="T105_4"><text:s/>(Century<text:s/>International)</text:span><text:span text:style-name="T105_5">,<text:s/>Annette<text:s/>Idler</text:span><text:span text:style-name="T105_6"><text:s/>(Oxford<text:s/>Global<text:s/>Security<text:s/>Programme)</text:span><text:span text:style-name="T105_7">,<text:s/>Chatham<text:s/>House,<text:s/>MKCMEC,<text:s/>COAR,<text:s/>Mercy<text:s/>Corps,<text:s/>Erica<text:s/>Gaston</text:span><text:span text:style-name="T105_8"><text:s/>(UN<text:s/>University)</text:span><text:span text:style-name="T105_9">,<text:s/>and<text:s/>Tobias<text:s/>Ide</text:span><text:span text:style-name="T105_10"><text:s/>(</text:span><text:span text:style-name="T105_11">Peace<text:s/>Research<text:s/>Institute</text:span><text:span text:style-name="T105_12"><text:s/>Frankfurt</text:span><text:span text:style-name="T105_13">)</text:span><text:span text:style-name="T105_14">,<text:s/>and<text:s/>a<text:s/>range<text:s/>of<text:s/>additional<text:s/>XRF<text:s/>awardees.</text:span><text:span text:style-name="T105_15"><text:s/></text:span></text:p></text:note-body></text:note></text:span></text:p>
            </text:list-item>
          </text:list>
        </text:list-item>
      </text:list>
      <text:p text:style-name="P106"/>
      <text:list text:style-name="LS6" xml:id="list4" text:continue-list="list2">
        <text:list-item>
          <text:list>
            <text:list-item>
              <text:p text:style-name="P107"><text:span text:style-name="T107_1">Drivers<text:s/>of</text:span><text:span text:style-name="T107_2"><text:s/>violent<text:s/>and<text:s/>peaceful<text:s/>behaviour</text:span><text:span text:style-name="T107_3">:<text:s/></text:span><text:span text:style-name="T107_4">XCEPT<text:s/></text:span><text:span text:style-name="T107_5">has</text:span><text:span text:style-name="T107_6"><text:s/>used<text:s/></text:span><text:span text:style-name="T107_7">multidisciplinary<text:s/>and<text:s/>behavioural<text:s/>science<text:s/>methods,</text:span><text:span text:style-name="T107_8"><text:s/></text:span><text:span text:style-name="T107_9">to<text:s/></text:span><text:span text:style-name="T107_10">understand<text:s/></text:span><text:span text:style-name="T107_11">the</text:span><text:span text:style-name="T107_12"><text:s/>impacts<text:s/></text:span><text:span text:style-name="T107_13">of</text:span><text:span text:style-name="T107_14"><text:s/>violence<text:s/>and<text:s/>conflict</text:span><text:span text:style-name="T107_15">,<text:s/>and<text:s/>multiple<text:s/>forms<text:s/>of<text:s/>trauma</text:span><text:span text:style-name="T107_16"><text:s/>on<text:s/>individuals<text:s/>and<text:s/>communities</text:span><text:span text:style-name="T107_17">.</text:span><text:span text:style-name="T107_18"><text:s/></text:span><text:span text:style-name="T107_19">This</text:span><text:span text:style-name="T107_20"><text:s/></text:span><text:span text:style-name="T107_21">has<text:s/>produced<text:s/></text:span><text:span text:style-name="T107_22">new<text:s/>concep</text:span><text:span text:style-name="T107_23">t</text:span><text:span text:style-name="T107_24">ual<text:s/>frameworks,<text:s/>incorporating<text:s/></text:span><text:span text:style-name="T107_25">concepts<text:s/>of<text:s/></text:span><text:span text:style-name="T107_26">moral<text:s/>injury</text:span><text:span text:style-name="T107_27">,<text:s/></text:span><text:span text:style-name="T107_28">sacred<text:s/>values</text:span><text:span text:style-name="T107_29"><text:s/></text:span><text:span text:style-name="T107_30">and<text:s/>symbolic<text:s/>concessions</text:span><text:span text:style-name="T107_31"><text:s/>which<text:s/>are<text:s/>informing<text:s/></text:span><text:span text:style-name="T107_32">cutting<text:s/>edge<text:s/></text:span><text:span text:style-name="T107_33">approaches<text:s/>to<text:s/></text:span><text:span text:style-name="T107_34">mediation,<text:s/></text:span><text:span text:style-name="T107_35">reconciliation,</text:span><text:span text:style-name="T107_36"><text:s/>de-</text:span><text:span text:style-name="T107_37">radicalisation,</text:span><text:span text:style-name="T107_38"><text:s/>demobilisation<text:s/></text:span><text:span text:style-name="T107_39">and</text:span><text:span text:style-name="T107_40"><text:s/>reintegrati</text:span><text:span text:style-name="T107_41">on</text:span><text:span text:style-name="T107_42">.</text:span><text:span text:style-name="T107_43"><text:note text:note-class="footnote"><text:note-citation/><text:note-body><text:p text:style-name="P108"><text:span text:style-name="T108_1"><text:s/>This<text:s/>includes<text:s/></text:span><text:span text:style-name="T108_2">work</text:span><text:span text:style-name="T108_3"><text:s/>by<text:s/>King</text:span><text:span text:style-name="T108_4">’</text:span><text:span text:style-name="T108_5">s<text:s/>College<text:s/>London,<text:s/></text:span><text:span text:style-name="T108_6">Daniel<text:s/>Agbiboa</text:span><text:span text:style-name="T108_7"><text:s/>(Harvard<text:s/>University)</text:span><text:span text:style-name="T108_8">,<text:s/></text:span><text:span text:style-name="T108_9">Friends<text:s/>of<text:s/>Lake<text:s/>Turkana<text:s/>and<text:s/>Herders<text:s/>of<text:s/>the<text:s/>Horn,<text:s/></text:span><text:span text:style-name="T108_10">the<text:s/>Institute<text:s/>for<text:s/>Development<text:s/>Studies</text:span><text:span text:style-name="T108_11">,</text:span><text:span text:style-name="T108_12"><text:s/></text:span><text:span text:style-name="T108_13">research</text:span><text:span text:style-name="T108_14"><text:s/></text:span><text:span text:style-name="T108_15">delivered<text:s/></text:span><text:span text:style-name="T108_16">with<text:s/>FCDO</text:span><text:span text:style-name="T108_17"><text:s/></text:span><text:span text:style-name="T108_18">Drivers<text:s/>of<text:s/>Terrorism<text:s/>Hub</text:span><text:span text:style-name="T108_19">,<text:s/>among<text:s/>others.<text:s/></text:span></text:p></text:note-body></text:note></text:span><text:span text:style-name="T108_20"><text:s/></text:span></text:p>
            </text:list-item>
          </text:list>
        </text:list-item>
      </text:list>
      <text:p text:style-name="P109"/>
      <text:list text:style-name="LS6" xml:id="list5" text:continue-list="list2">
        <text:list-item>
          <text:list>
            <text:list-item>
              <text:p text:style-name="P110"><text:span text:style-name="T110_1">Policy</text:span><text:span text:style-name="T110_2"><text:s/>response</text:span><text:span text:style-name="T110_3">s</text:span><text:span text:style-name="T110_4"><text:s/></text:span><text:span text:style-name="T110_5">to</text:span><text:span text:style-name="T110_6"><text:s/></text:span><text:span text:style-name="T110_7">cross-border<text:s/>conflicts<text:s/>and<text:s/>in<text:s/></text:span><text:span text:style-name="T110_8">conflict<text:s/>affected<text:s/>borderland</text:span><text:span text:style-name="T110_9">s</text:span><text:span text:style-name="T110_10">:</text:span><text:span text:style-name="T110_11"><text:s/></text:span><text:span text:style-name="T110_12">XCEPT<text:s/></text:span><text:span text:style-name="T110_13">r</text:span><text:span text:style-name="T110_14">esearch<text:s/>in<text:s/>this<text:s/>area<text:s/></text:span><text:span text:style-name="T110_15">has<text:s/></text:span><text:span text:style-name="T110_16">produced<text:s/></text:span><text:span text:style-name="T110_17">evidence</text:span><text:span text:style-name="T110_18"><text:s/>on</text:span><text:span text:style-name="T110_19"><text:s/></text:span><text:span text:style-name="T110_20">the<text:s/></text:span><text:span text:style-name="T110_21">mixed<text:s/></text:span><text:span text:style-name="T110_22">effectiveness<text:s/></text:span><text:span text:style-name="T110_23">in<text:s/>borderlands<text:s/></text:span><text:span text:style-name="T110_24">of</text:span><text:span text:style-name="T110_25"><text:s/></text:span><text:span text:style-name="T110_26">policy<text:s/>responses<text:s/>to<text:s/>address<text:s/>conflict<text:s/>and<text:s/>build<text:s/>peace,<text:s/>such<text:s/>as<text:s/></text:span><text:span text:style-name="T110_27">cross-border<text:s/>peace<text:s/>operations</text:span><text:span text:style-name="T110_28">,</text:span><text:span text:style-name="T110_29"><text:s/></text:span><text:span text:style-name="T110_30">sanctions</text:span><text:span text:style-name="T110_31">,<text:s/>anti-money<text:s/>laundering<text:s/>and<text:s/>counter<text:s/>terrorist<text:s/>financing<text:s/>measures</text:span><text:span text:style-name="T110_32"><text:s/>and<text:s/>regional<text:s/>climate<text:s/>change<text:s/>strategies</text:span><text:span text:style-name="T110_33">.</text:span><text:span text:style-name="T110_34"><text:note text:note-class="footnote"><text:note-citation/><text:note-body><text:p text:style-name="P111"><text:span text:style-name="T111_1"><text:s/></text:span><text:span text:style-name="T111_2">I</text:span><text:span text:style-name="T111_3">ncludes<text:s/></text:span><text:span text:style-name="T111_4">research</text:span><text:span text:style-name="T111_5"><text:s/>by</text:span><text:span text:style-name="T111_6"><text:s/>Erica<text:s/>Gaston</text:span><text:span text:style-name="T111_7"><text:s/>(UNU)</text:span><text:span text:style-name="T111_8">,</text:span><text:span text:style-name="T111_9"><text:s/></text:span><text:span text:style-name="T111_10">the<text:s/></text:span><text:span text:style-name="T111_11">Sentry,<text:s/></text:span><text:span text:style-name="T111_12">Center</text:span><text:span text:style-name="T111_13"><text:s/>for<text:s/>Armed<text:s/>Groups,<text:s/></text:span><text:span text:style-name="T111_14">American<text:s/>University<text:s/>of<text:s/>Iraq<text:s/>Sulaimani,<text:s/></text:span><text:span text:style-name="T111_15">PRIO,<text:s/></text:span><text:span text:style-name="T111_16">NUPI<text:s/>and<text:s/>others.<text:s/></text:span></text:p></text:note-body></text:note></text:span></text:p>
            </text:list-item>
          </text:list>
        </text:list-item>
      </text:list>
      <text:list text:style-name="LS1" xml:id="list6">
        <text:list-item>
          <text:p text:style-name="P112"><text:span text:style-name="T112_1">N</text:span><text:span text:style-name="T112_2">otable<text:s/></text:span><text:span text:style-name="T112_3">impact<text:s/>and<text:s/>outcome</text:span><text:span text:style-name="T112_4"><text:s/>level<text:s/>results</text:span><text:span text:style-name="T112_5">:</text:span><text:span text:style-name="T112_6"><text:s/></text:span><text:span text:style-name="T112_7">the<text:s/>range<text:s/>and<text:s/>scale<text:s/>of<text:s/>XCEPT<text:s/>outcome<text:s/>level<text:s/>results<text:s/>this<text:s/>year<text:s/>ha</text:span><text:span text:style-name="T112_8">ve</text:span><text:span text:style-name="T112_9"><text:s/>been<text:s/>signif</text:span><text:span text:style-name="T112_10">icant</text:span><text:span text:style-name="T112_11">.</text:span><text:span text:style-name="T112_12"><text:s/>XCEPT<text:s/>research</text:span><text:span text:style-name="T112_13"><text:s/></text:span><text:span text:style-name="T112_14">has<text:s/>influenced</text:span><text:span text:style-name="T112_15"><text:s/></text:span><text:span text:style-name="T112_16">the<text:s/></text:span><text:span text:style-name="T112_17">UN<text:s/>Security<text:s/>Council</text:span><text:span text:style-name="T112_18"><text:s/>(on<text:s/>Yemen)</text:span><text:span text:style-name="T112_19">,<text:s/>the</text:span><text:span text:style-name="T112_20"><text:s/></text:span><text:span text:style-name="T112_21">UN<text:s/>Group<text:s/>of<text:s/>Experts</text:span><text:span text:style-name="T112_22"><text:s/>(on<text:s/>DRC)</text:span><text:span text:style-name="T112_23">,</text:span><text:span text:style-name="T112_24"><text:s/></text:span><text:span text:style-name="T112_25">UK<text:s/>and<text:s/>US<text:s/>counter-terrorism<text:s/>policy<text:s/>and<text:s/>training<text:s/>in<text:s/>the<text:s/>Sahel</text:span><text:span text:style-name="T112_26">,</text:span><text:span text:style-name="T112_27"><text:s/>and</text:span><text:span text:style-name="T112_28"><text:s/>international<text:s/>mediation<text:s/>practice</text:span><text:span text:style-name="T112_29">.</text:span></text:p>
        </text:list-item>
      </text:list>
      <text:p text:style-name="P113"/>
      <text:list text:style-name="LS1" xml:id="list7">
        <text:list-item>
          <text:p text:style-name="P114"><text:span text:style-name="T114_1">C</text:span><text:span text:style-name="T114_2">onnecting</text:span><text:span text:style-name="T114_3">,<text:s/>coordinating,<text:s/>and<text:s/>influencing<text:s/></text:span><text:span text:style-name="T114_4">stakeholders:</text:span><text:span text:style-name="T114_5"><text:s/>XCEPT<text:s/></text:span><text:span text:style-name="T114_6">has<text:s/></text:span><text:span text:style-name="T114_7">play</text:span><text:span text:style-name="T114_8">ed</text:span><text:span text:style-name="T114_9"><text:s/></text:span><text:span text:style-name="T114_10">an<text:s/>important<text:s/>role<text:s/></text:span><text:span text:style-name="T114_11">in<text:s/>forging<text:s/>cross-</text:span><text:span text:style-name="T114_12">HMG</text:span><text:span text:style-name="T114_13"><text:s/></text:span><text:span text:style-name="T114_14">analysis<text:s/></text:span><text:span text:style-name="T114_15">and<text:s/></text:span><text:span text:style-name="T114_16">informing<text:s/></text:span><text:span text:style-name="T114_17">a<text:s/></text:span><text:span text:style-name="T114_18">common<text:s/></text:span><text:span text:style-name="T114_19">approach<text:s/></text:span><text:span text:style-name="T114_20">among<text:s/></text:span><text:span text:style-name="T114_21">international<text:s/>partners<text:s/>on<text:s/>key<text:s/>conflict<text:s/>issues.</text:span><text:span text:style-name="T114_22"><text:s/>For<text:s/>example,</text:span><text:span text:style-name="T114_23"><text:s/>research<text:s/></text:span><text:span text:style-name="T114_24">on</text:span><text:span text:style-name="T114_25"><text:s/></text:span><text:span text:style-name="T114_26">Captagon<text:s/></text:span><text:span text:style-name="T114_27">informed<text:s/></text:span><text:span text:style-name="T114_28">cross-regional<text:s/></text:span><text:span text:style-name="T114_29">HMG<text:s/></text:span><text:span text:style-name="T114_30">ana</text:span><text:span text:style-name="T114_31">l</text:span><text:span text:style-name="T114_32">ysis</text:span><text:span text:style-name="T114_33"><text:s/></text:span><text:span text:style-name="T114_34">by</text:span><text:span text:style-name="T114_35"><text:s/>Jordan,<text:s/>Yemen,<text:s/>and<text:s/>Syria<text:s/>teams</text:span><text:span text:style-name="T114_36">.<text:s/></text:span><text:span text:style-name="T114_37">Research<text:s/>on<text:s/></text:span><text:span text:style-name="T114_38">c</text:span><text:span text:style-name="T114_39">oastal<text:s/>West<text:s/>Africa</text:span><text:span text:style-name="T114_40"><text:s/>informed<text:s/>a<text:s/>common<text:s/></text:span><text:span text:style-name="T114_41">US</text:span><text:span text:style-name="T114_42">,</text:span><text:span text:style-name="T114_43"><text:s/>UK</text:span><text:span text:style-name="T114_44">,<text:s/></text:span><text:span text:style-name="T114_45">EU<text:s/>and<text:s/>Dutch</text:span><text:span text:style-name="T114_46"><text:s/>strategy.</text:span><text:span text:style-name="T114_47"><text:s/></text:span><text:span text:style-name="T114_48">I</text:span><text:span text:style-name="T114_49">nterview</text:span><text:span text:style-name="T114_50">ed</text:span><text:span text:style-name="T114_51"><text:s/>stakeholders<text:s/>highlighted<text:s/>the<text:s/></text:span><text:span text:style-name="T114_52">utility<text:s/>of<text:s/></text:span><text:span text:style-name="T114_53">the<text:s/></text:span><text:span text:style-name="T114_54">independen</text:span><text:span text:style-name="T114_55">t</text:span><text:span text:style-name="T114_56"><text:s/></text:span><text:span text:style-name="T114_57">research<text:s/></text:span><text:span text:style-name="T114_58">in<text:s/>building<text:s/>international<text:s/>partnerships<text:s/>and<text:s/>influencing<text:s/>strategic<text:s/>decisions</text:span><text:span text:style-name="T114_59">:<text:s/>“</text:span><text:span text:style-name="T114_60">In<text:s/>such<text:s/>a<text:s/>resource</text:span><text:span text:style-name="T114_61">-</text:span><text:span text:style-name="T114_62">constrained<text:s/>environment,<text:s/>our<text:s/>offer<text:s/>of </text:span><text:span text:style-name="T114_63">high-quality</text:span><text:span text:style-name="T114_64"> UK<text:s/>funded<text:s/>research and<text:s/>evidence<text:s/>is<text:s/>ever<text:s/>more<text:s/>important<text:s/>to<text:s/>maintain<text:s/>our<text:s/>influence<text:s/>and<text:s/>impact<text:s/>on<text:s/>complex<text:s/>conflict<text:s/>challenges</text:span><text:span text:style-name="T114_65">.</text:span><text:span text:style-name="T114_66">”</text:span></text:p>
        </text:list-item>
      </text:list>
      <text:p text:style-name="P115"/>
      <text:list text:style-name="LS3" xml:id="list8">
        <text:list-item>
          <text:p text:style-name="P116"><text:span text:style-name="T116_1">Continued<text:s/>g</text:span><text:span text:style-name="T116_2">lobal<text:s/>North-South<text:s/>knowledge<text:s/>exchange:</text:span><text:span text:style-name="T116_3"><text:s/>Continuing<text:s/>the<text:s/>capacity-building<text:s/>legacy<text:s/>of<text:s/></text:span><text:span text:style-name="T116_4">the<text:s/>local<text:s/>research<text:s/>networks<text:s/>in<text:s/></text:span><text:span text:style-name="T116_5">component<text:s/>1<text:s/>(</text:span><text:span text:style-name="T116_6">C1</text:span><text:span text:style-name="T116_7">)</text:span><text:span text:style-name="T116_8">,<text:s/></text:span><text:span text:style-name="T116_9">component<text:s/></text:span><text:span text:style-name="T116_10">2</text:span><text:span text:style-name="T116_11"><text:s/></text:span><text:span text:style-name="T116_12">(C2)<text:s/></text:span><text:span text:style-name="T116_13">on<text:s/>cross<text:s/>border<text:s/>conflict<text:s/>and<text:s/>international<text:s/>response<text:s/></text:span><text:span text:style-name="T116_14">expanded<text:s/>opportunities<text:s/>for<text:s/>Global<text:s/>South<text:s/>researchers<text:s/>to<text:s/>engage<text:s/>meaningfully<text:s/>in<text:s/>knowledge-exchange,<text:s/></text:span><text:span text:style-name="T116_15">research<text:s/></text:span><text:span text:style-name="T116_16">delivery,<text:s/>and<text:s/>dissemination</text:span><text:span text:style-name="T116_17">.<text:s/></text:span><text:span text:style-name="T116_18">This<text:s/>included<text:s/></text:span><text:span text:style-name="T116_19">awarding<text:s/>new<text:s/>grants<text:s/>to<text:s/></text:span><text:span text:style-name="T116_20">MKCMEC</text:span><text:span text:style-name="T116_21">,<text:s/></text:span><text:span text:style-name="T116_22">RVI</text:span><text:span text:style-name="T116_23">,<text:s/>and<text:s/>individual<text:s/>Local<text:s/>Research<text:s/>Network<text:s/>(LRN)<text:s/>members,<text:s/>as<text:s/>well<text:s/>as<text:s/></text:span><text:span text:style-name="T116_24">integrat</text:span><text:span text:style-name="T116_25">ing<text:s/>LRN<text:s/>members<text:s/></text:span><text:span text:style-name="T116_26">into<text:s/>larger<text:s/>research<text:s/>projects.<text:s/></text:span><text:span text:style-name="T116_27">While<text:s/>promoting<text:s/>more<text:s/>equitable<text:s/>access<text:s/>to<text:s/>research<text:s/>opportunities,<text:s/>this<text:s/></text:span><text:span text:style-name="T116_28">further</text:span><text:span text:style-name="T116_29"><text:s/>ground</text:span><text:span text:style-name="T116_30">ed</text:span><text:span text:style-name="T116_31"><text:s/>the<text:s/></text:span><text:span text:style-name="T116_32">research<text:s/>in<text:s/>local<text:s/>expertise</text:span><text:span text:style-name="T116_33"><text:s/>and<text:s/>increase</text:span><text:span text:style-name="T116_34">d</text:span><text:span text:style-name="T116_35"><text:s/>the<text:s/>potential<text:s/>for<text:s/>comparative<text:s/>analysis<text:s/>across<text:s/>geographies<text:s/>and<text:s/>themes.</text:span></text:p>
        </text:list-item>
      </text:list>
      <text:p text:style-name="P117"/>
      <text:list text:style-name="LS3" xml:id="list9">
        <text:list-item>
          <text:p text:style-name="P118"><text:span text:style-name="T118_1">Launch<text:s/>of<text:s/>the<text:s/>‘New<text:s/>Frontiers<text:s/>of<text:s/>Conflict<text:s/>Research’<text:s/>fund:</text:span><text:span text:style-name="T118_2"><text:s/>After<text:s/>delays<text:s/>linked<text:s/>to<text:s/>ODA<text:s/>reductions,<text:s/>the<text:s/>fund<text:s/>was<text:s/>approved<text:s/>in<text:s/>late<text:s/>FY<text:s/>25/26.<text:s/>The<text:s/>Research<text:s/>Commissioning<text:s/>Centre<text:s/>(RCC)<text:s/></text:span><text:span text:style-name="T118_3">rapidly<text:s/>convened</text:span><text:span text:style-name="T118_4"><text:s/></text:span><text:span text:style-name="T118_5">a</text:span><text:span text:style-name="T118_6"><text:s/>workshop<text:s/>in<text:s/>Nairobi<text:s/></text:span><text:span text:style-name="T118_7">to<text:s/>set<text:s/></text:span><text:span text:style-name="T118_8">the<text:s/></text:span><text:span text:style-name="T118_9">research<text:s/>agenda<text:s/>with<text:s/></text:span><text:span text:style-name="T118_10">Global<text:s/>South<text:s/></text:span><text:span text:style-name="T118_11">researchers<text:s/></text:span><text:span text:style-name="T118_12">and<text:s/>delivered<text:s/>three<text:s/>pathfinding<text:s/>papers<text:s/>on<text:s/>emerging<text:s/>conflict<text:s/>drivers,<text:s/>pathways<text:s/>out<text:s/>of<text:s/>conflict,<text:s/>and<text:s/>knowledge<text:s/>brokering<text:s/>in<text:s/>fragile<text:s/>and<text:s/>conflict-affected<text:s/>contexts.<text:s/></text:span><text:span text:style-name="T118_13">Future<text:s/></text:span><text:span text:style-name="T118_14">research<text:s/></text:span><text:span text:style-name="T118_15">will</text:span><text:span text:style-name="T118_16"><text:s/></text:span><text:span text:style-name="T118_17">now<text:s/>focus<text:s/>on<text:s/></text:span><text:span text:style-name="T118_18">the<text:s/>roles<text:s/>of<text:s/>state<text:s/>legitimacy,<text:s/>grievances,<text:s/>and<text:s/>governance<text:s/>in<text:s/>shaping<text:s/>conflict<text:s/>and<text:s/>peace</text:span><text:span text:style-name="T118_19">;<text:s/>and<text:s/></text:span><text:span text:style-name="T118_20">the<text:s/>shifting<text:s/>international<text:s/>environment</text:span><text:span text:style-name="T118_21"><text:s/>and<text:s/></text:span><text:span text:style-name="T118_22">rise<text:s/>of<text:s/>new<text:s/>forms<text:s/>of<text:s/>intervention</text:span><text:span text:style-name="T118_23">.</text:span></text:p>
        </text:list-item>
      </text:list>
      <text:p text:style-name="P119"/>
      <text:p text:style-name="P120"><text:span text:style-name="T120_1">Overall,<text:s/></text:span><text:span text:style-name="T120_2">this<text:s/>year<text:s/>has<text:s/></text:span><text:span text:style-name="T120_3">marked<text:s/>a<text:s/></text:span><text:span text:style-name="T120_4">positive<text:s/></text:span><text:span text:style-name="T120_5">shift<text:s/>in<text:s/>the<text:s/></text:span><text:span text:style-name="T120_6">programme’</text:span><text:span text:style-name="T120_7">s<text:s/>delivery<text:s/></text:span><text:span text:style-name="T120_8">with<text:s/></text:span><text:span text:style-name="T120_9">tight</text:span><text:span text:style-name="T120_10"><text:s/>commissioning</text:span><text:span text:style-name="T120_11">,</text:span><text:span text:style-name="T120_12"><text:s/></text:span><text:span text:style-name="T120_13">clearer<text:s/>theoretical<text:s/>framing</text:span><text:span text:style-name="T120_14"><text:s/>of<text:s/>new<text:s/>research<text:s/>streams</text:span><text:span text:style-name="T120_15">,<text:s/></text:span><text:span text:style-name="T120_16">and<text:s/>greater<text:s/>emphasis<text:s/>on<text:s/></text:span><text:span text:style-name="T120_17">converging<text:s/></text:span><text:span text:style-name="T120_18">research<text:s/></text:span><text:span text:style-name="T120_19">areas</text:span><text:span text:style-name="T120_20">.<text:s/></text:span><text:span text:style-name="T120_21">This<text:s/>has<text:s/>led<text:s/>to<text:s/>a<text:s/>more<text:s/>developed<text:s/>contribution<text:s/>to<text:s/>the<text:s/>literature.<text:s/>Pr</text:span><text:span text:style-name="T120_22">ogress<text:s/></text:span><text:span text:style-name="T120_23">was</text:span><text:span text:style-name="T120_24"><text:s/>s</text:span><text:span text:style-name="T120_25">upported<text:s/>by<text:s/></text:span><text:span text:style-name="T120_26">last<text:s/>year’s</text:span><text:span text:style-name="T120_27"><text:s/></text:span><text:span text:style-name="T120_28">recruitment<text:s/>of<text:s/>XRF<text:s/>Research<text:s/>Fellows,<text:s/>as<text:s/>well<text:s/>as<text:s/></text:span><text:span text:style-name="T120_29">detailed<text:s/></text:span><text:span text:style-name="T120_30">work<text:s/></text:span><text:span text:style-name="T120_31">to<text:s/></text:span><text:span text:style-name="T120_32">review<text:s/>and<text:s/>synthesise<text:s/>the<text:s/>body<text:s/>of<text:s/>work<text:s/>so<text:s/></text:span><text:span text:style-name="T120_33">far</text:span><text:span text:style-name="T120_34">,<text:s/></text:span><text:span text:style-name="T120_35">identify<text:s/></text:span><text:span text:style-name="T120_36">gaps</text:span><text:span text:style-name="T120_37">,</text:span><text:span text:style-name="T120_38"><text:s/>and</text:span><text:span text:style-name="T120_39"><text:s/>f</text:span><text:span text:style-name="T120_40">ind</text:span><text:span text:style-name="T120_41"><text:s/>opportunities<text:s/>for<text:s/>XCEPT<text:s/>to<text:s/></text:span><text:span text:style-name="T120_42">strengthen<text:s/>the<text:s/>programme’s</text:span><text:span text:style-name="T120_43"><text:s/>academic<text:s/>legacy.<text:s/></text:span></text:p>
      <text:p text:style-name="P121"/>
      <text:p text:style-name="P122"/>
      <text:p text:style-name="P123"><text:span text:style-name="T123_1">Major<text:s/>lessons<text:s/>and<text:s/>recommendations<text:s/>for<text:s/>the<text:s/>year<text:s/>ahead<text:s/></text:span></text:p>
      <text:p text:style-name="P124"/>
      <text:p text:style-name="P125"><text:span text:style-name="T125_1">Lesson<text:s/></text:span><text:span text:style-name="T125_2">1</text:span><text:span text:style-name="T125_3">:<text:s/></text:span><text:span text:style-name="T125_4">The<text:s/>v</text:span><text:span text:style-name="T125_5">alue<text:s/>of<text:s/>comparative<text:s/>research</text:span><text:span text:style-name="T125_6"><text:s/>in<text:s/>generating</text:span><text:span text:style-name="T125_7"><text:s/>and<text:s/>testing</text:span><text:span text:style-name="T125_8"><text:s/>new<text:s/>conceptual<text:s/></text:span><text:span text:style-name="T125_9">frameworks.</text:span><text:span text:style-name="T125_10"><text:s/></text:span><text:span text:style-name="T125_11">FCDO<text:s/></text:span><text:span text:style-name="T125_12">colleagues<text:s/></text:span><text:span text:style-name="T125_13">consistently<text:s/></text:span><text:span text:style-name="T125_14">cit</text:span><text:span text:style-name="T125_15">ed</text:span><text:span text:style-name="T125_16"><text:s/>the<text:s/>value<text:s/>of<text:s/></text:span><text:span text:style-name="T125_17">cross-country<text:s/>comparative<text:s/>research<text:s/></text:span><text:span text:style-name="T125_18">(</text:span><text:span text:style-name="T125_19">where<text:s/>comparative<text:s/>case<text:s/>studies<text:s/>have<text:s/>tested<text:s/>and<text:s/>refined<text:s/>a<text:s/>conceptual<text:s/>framework,<text:s/>such<text:s/>as<text:s/>in<text:s/>the<text:s/>TRACE</text:span><text:span text:style-name="T125_20"><text:s/></text:span><text:span text:style-name="T125_21">[</text:span><text:span text:style-name="T125_22">Trade,<text:s/>Rents</text:span><text:span text:style-name="T125_23"><text:s/>and<text:s/>Authority<text:s/>in<text:s/>Borderland<text:s/>Checkpoint<text:s/>Economies</text:span><text:span text:style-name="T125_24">]</text:span><text:span text:style-name="T125_25"><text:s/>and<text:s/>Beyond<text:s/>the<text:s/>Axis<text:s/>project</text:span><text:span text:style-name="T125_26">s</text:span><text:span text:style-name="T125_27">)</text:span><text:span text:style-name="T125_28">,<text:s/></text:span><text:span text:style-name="T125_29">in<text:s/>strengthening<text:s/>the<text:s/>evidence<text:s/>base<text:s/>and<text:s/>applicability<text:s/></text:span><text:span text:style-name="T125_30">of<text:s/>findings</text:span><text:span text:style-name="T125_31">.<text:s/></text:span></text:p>
      <text:p text:style-name="P126"/>
      <text:p text:style-name="P127"><text:span text:style-name="T127_1">Lesson<text:s/></text:span><text:span text:style-name="T127_2">2</text:span><text:span text:style-name="T127_3">:<text:s/>Research<text:s/>impact<text:s/>depends<text:s/>heavily<text:s/>on<text:s/>timing<text:s/>and<text:s/>sustained<text:s/>engagement.<text:s/></text:span><text:span text:style-name="T127_4">Impact<text:s/>is<text:s/>strongest<text:s/>when<text:s/>research</text:span><text:span text:style-name="T127_5"><text:s/>is</text:span><text:span text:style-name="T127_6"><text:s/>align</text:span><text:span text:style-name="T127_7">ed</text:span><text:span text:style-name="T127_8"><text:s/>with<text:s/></text:span><text:span text:style-name="T127_9">opportunities<text:s/>for<text:s/></text:span><text:span text:style-name="T127_10">policy<text:s/></text:span><text:span text:style-name="T127_11">influencing.</text:span><text:span text:style-name="T127_12"><text:s/></text:span><text:span text:style-name="T127_13">Regular<text:s/>briefings<text:s/>are<text:s/>important<text:s/>to<text:s/>build<text:s/>trust<text:s/>and<text:s/>constituency<text:s/>within<text:s/>HMG</text:span><text:span text:style-name="T127_14"><text:s/></text:span><text:span text:style-name="T127_15">and<text:s/>are<text:s/>critical<text:s/>despite<text:s/></text:span><text:span text:style-name="T127_16">placing<text:s/></text:span><text:span text:style-name="T127_17">additional<text:s/></text:span><text:span text:style-name="T127_18">demands<text:s/>on</text:span><text:span text:style-name="T127_19"><text:s/>research<text:s/>teams</text:span><text:span text:style-name="T127_20"><text:s/>and<text:s/>time-pressed<text:s/>officials</text:span><text:span text:style-name="T127_21">.<text:s/></text:span><text:span text:style-name="T127_22">T</text:span><text:span text:style-name="T127_23">he<text:s/>timing<text:s/>of<text:s/>a<text:s/>final<text:s/>report’s<text:s/>publication<text:s/>can<text:s/>determine<text:s/>whether<text:s/>it<text:s/>lands<text:s/>effectively<text:s/>with<text:s/>stakeholders.<text:s/></text:span><text:span text:style-name="T127_24">C</text:span><text:span text:style-name="T127_25">lear<text:s/>communication<text:s/>with<text:s/></text:span><text:span text:style-name="T127_26">key<text:s/>policy<text:s/></text:span><text:span text:style-name="T127_27">counterparts<text:s/>on</text:span><text:span text:style-name="T127_28"><text:s/>reporting</text:span><text:span text:style-name="T127_29"><text:s/>timelines<text:s/></text:span><text:span text:style-name="T127_30">can<text:s/></text:span><text:span text:style-name="T127_31">ensure<text:s/></text:span><text:span text:style-name="T127_32">research</text:span><text:span text:style-name="T127_33"><text:s/>achieve</text:span><text:span text:style-name="T127_34">s</text:span><text:span text:style-name="T127_35"><text:s/></text:span><text:span text:style-name="T127_36">maximum</text:span><text:span text:style-name="T127_37"><text:s/>impact.<text:s/></text:span></text:p>
      <text:p text:style-name="P128"/>
      <text:p text:style-name="P129"><text:span text:style-name="T129_1">Lesson<text:s/></text:span><text:span text:style-name="T129_2">3</text:span><text:span text:style-name="T129_3">:<text:s/>Effective<text:s/>impact<text:s/>tracking<text:s/>requires<text:s/>ongoing<text:s/>stewardship<text:s/>and<text:s/>early<text:s/>alignment<text:s/>around<text:s/>outcomes.</text:span><text:span text:style-name="T129_4"><text:s/>Impact<text:s/>narratives<text:s/>are<text:s/>strongest<text:s/>when<text:s/>impact<text:s/>tracking<text:s/>guidance<text:s/>is<text:s/>applied<text:s/>from<text:s/>the<text:s/>outset,<text:s/>rather<text:s/>than<text:s/>at<text:s/>the<text:s/>end<text:s/>of<text:s/>the<text:s/>grant.<text:s/>This<text:s/>can<text:s/>be<text:s/>seen<text:s/>from<text:s/>the<text:s/>improved<text:s/>impact<text:s/>tracking<text:s/>over<text:s/>this<text:s/>financial<text:s/>year.<text:s/></text:span></text:p>
      <text:p text:style-name="P130"><text:span text:style-name="T130_1"><text:s/></text:span><text:span text:style-name="T130_2"><text:tab/></text:span></text:p>
      <text:p text:style-name="P131"><text:span text:style-name="T131_1">Lesson<text:s/>4:<text:s/></text:span><text:span text:style-name="T131_2">Programme<text:s/>coherence<text:s/></text:span><text:span text:style-name="T131_3">requires</text:span><text:span text:style-name="T131_4"><text:s/></text:span><text:span text:style-name="T131_5">thoughtful</text:span><text:span text:style-name="T131_6"><text:s/>design<text:s/>and<text:s/>sustained<text:s/></text:span><text:span text:style-name="T131_7">synthesis</text:span><text:span text:style-name="T131_8">:<text:s/></text:span><text:span text:style-name="T131_9">As<text:s/>referenced<text:s/>in<text:s/>earlier<text:s/></text:span><text:span text:style-name="T131_10">r</text:span><text:span text:style-name="T131_11">eviews,<text:s/></text:span><text:span text:style-name="T131_12">XCEPT<text:s/></text:span><text:span text:style-name="T131_13">is</text:span><text:span text:style-name="T131_14"><text:s/>a<text:s/>broad<text:s/>and<text:s/></text:span><text:span text:style-name="T131_15">complicated</text:span><text:span text:style-name="T131_16"><text:s/>research<text:s/>programme</text:span><text:span text:style-name="T131_17">,<text:s/></text:span><text:span text:style-name="T131_18">with</text:span><text:span text:style-name="T131_19"><text:s/>multiple<text:s/>diverse<text:s/>components<text:s/>starting</text:span><text:span text:style-name="T131_20"><text:s/>(and<text:s/></text:span><text:span text:style-name="T131_21">ending)</text:span><text:span text:style-name="T131_22"><text:s/>at<text:s/>different<text:s/>time</text:span><text:span text:style-name="T131_23">s</text:span><text:span text:style-name="T131_24">:<text:s/>this<text:s/>has<text:s/>presented</text:span><text:span text:style-name="T131_25"><text:s/>a<text:s/>coherence<text:s/>challenge.</text:span><text:span text:style-name="T131_26"><text:s/>While<text:s/>research<text:s/>delivery<text:s/>has<text:s/>been<text:s/>strong<text:s/>throughout,<text:s/>s</text:span><text:span text:style-name="T131_27">ignificant<text:s/>effort<text:s/></text:span><text:span text:style-name="T131_28">was</text:span><text:span text:style-name="T131_29"><text:s/>required<text:s/>in<text:s/></text:span><text:span text:style-name="T131_30">the<text:s/>programme’s</text:span><text:span text:style-name="T131_31"><text:s/>later<text:s/>stages<text:s/>to<text:s/>bring<text:s/>together<text:s/>the<text:s/>full<text:s/>portfolio<text:s/></text:span><text:span text:style-name="T131_32">into<text:s/>a<text:s/>coherent<text:s/>whole</text:span><text:span text:style-name="T131_33"><text:s/>and<text:s/>cement<text:s/></text:span><text:span text:style-name="T131_34">its</text:span><text:span text:style-name="T131_35"><text:s/></text:span><text:span text:style-name="T131_36">academic<text:s/>legacy.<text:s/></text:span><text:span text:style-name="T131_37">A<text:s/>greater<text:s/>focus<text:s/>on<text:s/>potential<text:s/>conceptual<text:s/>impacts<text:s/>and<text:s/>clearer<text:s/>plans<text:s/>for<text:s/>consolidation<text:s/>and<text:s/>synthesis<text:s/>of<text:s/>thematic<text:s/>workstreams<text:s/>could<text:s/>have<text:s/>usefully<text:s/>begun<text:s/>earlier<text:s/>in<text:s/>the<text:s/>life<text:s/>of<text:s/>the<text:s/></text:span><text:span text:style-name="T131_38">programme</text:span><text:span text:style-name="T131_39"><text:s/></text:span><text:span text:style-name="T131_40">to<text:s/>help<text:s/>draw<text:s/>together<text:s/>promising<text:s/>research<text:s/>findings<text:s/>as<text:s/>they<text:s/>emerged<text:s/></text:span><text:span text:style-name="T131_41">(both<text:s/>by<text:s/>FCDO<text:s/>and<text:s/>delivery<text:s/>partners).<text:s/>Programme<text:s/>coherence<text:s/>should<text:s/>be<text:s/></text:span><text:span text:style-name="T131_42">strengthened<text:s/>from<text:s/>the<text:s/>outset<text:s/>of</text:span><text:span text:style-name="T131_43"><text:s/>future<text:s/>conflict<text:s/>and<text:s/>peace<text:s/>research<text:s/>programmes</text:span><text:span text:style-name="T131_44">.</text:span></text:p>
      <text:p text:style-name="P132"><text:span text:style-name="T132_1"><text:s/></text:span></text:p>
      <text:p text:style-name="P133"><text:span text:style-name="T133_1">Lesson<text:s/></text:span><text:span text:style-name="T133_2">5</text:span><text:span text:style-name="T133_3">:<text:s/></text:span><text:span text:style-name="T133_4">Calls<text:s/>for<text:s/>funding<text:s/>and<text:s/></text:span><text:span text:style-name="T133_5">publications<text:s/>on<text:s/></text:span><text:span text:style-name="T133_6">partner<text:s/>websites<text:s/></text:span><text:span text:style-name="T133_7">drive<text:s/></text:span><text:span text:style-name="T133_8">significant<text:s/>uptick<text:s/>in<text:s/>online<text:s/>engagement<text:s/>and</text:span><text:span text:style-name="T133_9"><text:s/>reach</text:span><text:span text:style-name="T133_10">.<text:s/></text:span><text:span text:style-name="T133_11">This<text:s/>year<text:s/>XCEPT<text:s/>significantly<text:s/>expanded<text:s/>their<text:s/></text:span><text:span text:style-name="T133_12">online</text:span><text:span text:style-name="T133_13"><text:s/>engagement</text:span><text:span text:style-name="T133_14"><text:s/>with<text:s/>f</text:span><text:span text:style-name="T133_15">unding</text:span><text:span text:style-name="T133_16"><text:s/>calls<text:s/>subs</text:span><text:span text:style-name="T133_17">tantially<text:s/>increasing<text:s/>w</text:span><text:span text:style-name="T133_18">ebsite<text:s/>traffic</text:span><text:span text:style-name="T133_19"><text:s/>(up<text:s/>79%<text:s/>on<text:s/>previous<text:s/>year)</text:span><text:span text:style-name="T133_20">,<text:s/></text:span><text:span text:style-name="T133_21">social<text:s/>medi</text:span><text:span text:style-name="T133_22">a<text:s/></text:span><text:span text:style-name="T133_23">engagement</text:span><text:span text:style-name="T133_24"><text:s/>(up<text:s/>429%</text:span><text:span text:style-name="T133_25">)</text:span><text:span text:style-name="T133_26">,<text:s/></text:span><text:span text:style-name="T133_27">and<text:s/>newsletter<text:s/></text:span><text:span text:style-name="T133_28">signups</text:span><text:span text:style-name="T133_29"><text:s/>(up<text:s/>27%)</text:span><text:span text:style-name="T133_30">.<text:s/>This<text:s/></text:span><text:span text:style-name="T133_31">in<text:s/>turn<text:s/>drove<text:s/>higher<text:s/></text:span><text:span text:style-name="T133_32">overall<text:s/></text:span><text:span text:style-name="T133_33">engagement<text:s/></text:span><text:span text:style-name="T133_34">as<text:s/>users<text:s/>were<text:s/>exposed<text:s/>to<text:s/></text:span><text:span text:style-name="T133_35">XCEPT<text:s/></text:span><text:span text:style-name="T133_36">research<text:s/></text:span><text:span text:style-name="T133_37">content.<text:s/></text:span><text:span text:style-name="T133_38">Partner<text:s/></text:span><text:span text:style-name="T133_39">channels<text:s/>also<text:s/>played<text:s/>an<text:s/>important<text:s/>role<text:s/>in<text:s/>extending<text:s/>the<text:s/>reach<text:s/>and<text:s/>uptake<text:s/>of<text:s/>research,<text:s/>with<text:s/></text:span><text:span text:style-name="T133_40">content<text:s/>published<text:s/>via<text:s/>KCL</text:span><text:span text:style-name="T133_41"><text:s/>and<text:s/></text:span><text:span text:style-name="T133_42">Chatham<text:s/>House</text:span><text:span text:style-name="T133_43"><text:s/>receiving<text:s/>several<text:s/>thousand<text:s/>views<text:s/>and<text:s/>listens<text:s/>(see<text:s/>Output<text:s/>1.3</text:span><text:span text:style-name="T133_44"><text:s/>for<text:s/>more</text:span><text:span text:style-name="T133_45">).</text:span><text:span text:style-name="T133_46"><text:s/></text:span></text:p>
      <text:p text:style-name="P134"/>
      <text:p text:style-name="P135"><text:span text:style-name="T135_1">Lesson<text:s/></text:span><text:span text:style-name="T135_2">6</text:span><text:span text:style-name="T135_3">:<text:s/>Global<text:s/>South<text:s/>and<text:s/>gender<text:s/>inclusion<text:s/>requires<text:s/>targeted<text:s/>commissioning<text:s/>and<text:s/>capacity<text:s/>building<text:s/>to<text:s/>address<text:s/>structural<text:s/>biases.</text:span><text:span text:style-name="T135_4"><text:s/>While<text:s/>open<text:s/>calls<text:s/>for<text:s/>research<text:s/>generated<text:s/>strong<text:s/>interest<text:s/>from<text:s/>Global<text:s/>South<text:s/>researchers,</text:span><text:span text:style-name="T135_5"><text:s/></text:span><text:span text:style-name="T135_6">they<text:s/>faced<text:s/>disadvantages<text:s/>against<text:s/></text:span><text:span text:style-name="T135_7">criteria<text:s/>favouring<text:s/></text:span><text:span text:style-name="T135_8">publication<text:s/>track<text:s/>records<text:s/>and<text:s/>capacity<text:s/>for<text:s/>comparative<text:s/>regional<text:s/>research,<text:s/>which<text:s/>advantages<text:s/>institutions<text:s/>with<text:s/>longstanding<text:s/>access<text:s/>to<text:s/>research<text:s/>financing.<text:s/></text:span><text:span text:style-name="T135_9">Women-led<text:s/>proposals<text:s/>similarly<text:s/>showed<text:s/>lower<text:s/>award<text:s/>rates.<text:s/>XCEPT<text:s/>has<text:s/>promoted<text:s/>inclusion<text:s/>through<text:s/>mandated<text:s/>contributions,<text:s/>but<text:s/>future<text:s/>programmes<text:s/></text:span><text:span text:style-name="T135_10">could<text:s/></text:span><text:span text:style-name="T135_11">consider<text:s/></text:span><text:span text:style-name="T135_12">ways<text:s/>to<text:s/>balance</text:span><text:span text:style-name="T135_13"><text:s/>evaluation<text:s/>criteria<text:s/>or<text:s/></text:span><text:span text:style-name="T135_14">promote</text:span><text:span text:style-name="T135_15"><text:s/>capacity<text:s/>building<text:s/>to<text:s/>more<text:s/>explicitly<text:s/>prioritise<text:s/>Southern<text:s/>and<text:s/>women-led<text:s/>research</text:span><text:span text:style-name="T135_16">;<text:s/></text:span><text:span text:style-name="T135_17">and</text:span><text:span text:style-name="T135_18"><text:s/>increas</text:span><text:span text:style-name="T135_19">ing<text:s/></text:span><text:span text:style-name="T135_20">feminist<text:s/>or<text:s/></text:span><text:span text:style-name="T135_21">gender</text:span><text:span text:style-name="T135_22">-focussed<text:s/>research</text:span><text:span text:style-name="T135_23">.<text:s/></text:span></text:p>
      <text:p text:style-name="P136"/>
      <text:p text:style-name="P137"><text:span text:style-name="T137_1">Lesson<text:s/></text:span><text:span text:style-name="T137_2">7</text:span><text:span text:style-name="T137_3">:<text:s/>The<text:s/>use<text:s/>of<text:s/>AI<text:s/>in<text:s/>research<text:s/>requires<text:s/>robust<text:s/>oversight<text:s/>and<text:s/>verification<text:s/>to<text:s/>ensure<text:s/>research<text:s/>integrity</text:span><text:span text:style-name="T137_4">.<text:s/>As<text:s/>AI<text:s/>use<text:s/>grows,<text:s/>strong<text:s/>oversight<text:s/>and<text:s/>verification<text:s/>are<text:s/>essential.<text:s/>An<text:s/>incident<text:s/>this<text:s/>year<text:s/>involving<text:s/>inaccurate<text:s/>AI-generated<text:s/>citations<text:s/>highlighted<text:s/>risks<text:s/>from<text:s/>both<text:s/>AI<text:s/>and<text:s/>software<text:s/>errors.<text:s/>The<text:s/>incident<text:s/>prompted<text:s/>XCEPT<text:s/>to<text:s/>develop<text:s/>AI-use<text:s/>guidance<text:s/>for<text:s/>researchers,<text:s/>embed<text:s/>this<text:s/>into<text:s/>award<text:s/>agreements<text:s/>and<text:s/>onboarding<text:s/>processes,<text:s/>and<text:s/>reinforce<text:s/>editorial<text:s/>and<text:s/>verification<text:s/>procedures.<text:s/></text:span></text:p>
      <text:p text:style-name="P138"/>
      <text:p text:style-name="P139"><text:span text:style-name="T139_1">Recommendations</text:span><text:span text:style-name="T139_2">:</text:span></text:p>
      <text:p text:style-name="P140"/>
      <text:p text:style-name="P141"><text:span text:style-name="T141_1">Recommendation<text:s/></text:span><text:span text:style-name="T141_2">1</text:span><text:span text:style-name="T141_3">:<text:s/></text:span><text:span text:style-name="T141_4">Research<text:s/>publishing<text:s/></text:span><text:span text:style-name="T141_5">a</text:span><text:span text:style-name="T141_6">nd</text:span><text:span text:style-name="T141_7"><text:s/>c</text:span><text:span text:style-name="T141_8">onsolidation</text:span><text:span text:style-name="T141_9">.<text:s/></text:span><text:span text:style-name="T141_10">In<text:s/></text:span><text:span text:style-name="T141_11">its<text:s/></text:span><text:span text:style-name="T141_12">final<text:s/>year,<text:s/>XCEPT<text:s/>should<text:s/>prioritise<text:s/>consolidation<text:s/>through<text:s/>a<text:s/>focused<text:s/>publishing<text:s/>strategy<text:s/>that<text:s/>clearly<text:s/>articulates<text:s/>the<text:s/>programme’s<text:s/>core<text:s/>concepts,<text:s/>comparative<text:s/>insights,<text:s/>and<text:s/>overarching<text:s/>theses</text:span><text:span text:style-name="T141_13"><text:s/></text:span><text:span text:style-name="T141_14">developed</text:span><text:span text:style-name="T141_15"><text:s/>through</text:span><text:span text:style-name="T141_16">out<text:s/>the<text:s/>life<text:s/>of</text:span><text:span text:style-name="T141_17"><text:s/>the<text:s/>programme</text:span><text:span text:style-name="T141_18">.<text:s/></text:span><text:span text:style-name="T141_19">By<text:s/>programme<text:s/>close</text:span><text:span text:style-name="T141_20"><text:s/></text:span><text:span text:style-name="T141_21">(28<text:s/>Feb</text:span><text:span text:style-name="T141_22"><text:s/>2027)</text:span><text:span text:style-name="T141_23">,<text:s/></text:span><text:span text:style-name="T141_24">XCEPT<text:s/>should:</text:span><text:span text:style-name="T141_25"><text:note text:note-class="footnote"><text:note-citation/><text:note-body><text:p text:style-name="P142"><text:span text:style-name="T142_1"><text:s/></text:span><text:span text:style-name="T142_2">It<text:s/>is<text:s/>acknowledged<text:s/>that<text:s/>not<text:s/>all<text:s/>academic</text:span><text:span text:style-name="T142_3"><text:s/>articles</text:span><text:span text:style-name="T142_4"><text:s/>will<text:s/>be<text:s/>published<text:s/>by<text:s/>February<text:s/>2027<text:s/>given<text:s/>the<text:s/>time<text:s/>lag<text:s/>between<text:s/>submission<text:s/>and<text:s/>final<text:s/>publication.<text:s/></text:span></text:p></text:note-body></text:note></text:span></text:p>
      <text:list text:style-name="LS3" xml:id="list10">
        <text:list-item>
          <text:p text:style-name="P143"><text:span text:style-name="T143_1">Ensure<text:s/>that<text:s/>flagship<text:s/>research<text:s/>streams</text:span><text:span text:style-name="T143_2">,<text:s/></text:span><text:span text:style-name="T143_3">particularly<text:s/>those<text:s/>led<text:s/>by<text:s/>KCL<text:s/>and<text:s/>major<text:s/>XRF<text:s/>investments</text:span><text:span text:style-name="T143_4">,</text:span><text:span text:style-name="T143_5"><text:s/>are<text:s/>translated<text:s/>into<text:s/>citable,<text:s/>durable<text:s/>publications<text:s/></text:span><text:span text:style-name="T143_6">that<text:s/>articulate<text:s/>core<text:s/>concepts<text:s/>and<text:s/></text:span><text:span text:style-name="T143_7">theses</text:span><text:span text:style-name="T143_8"><text:s/></text:span><text:span text:style-name="T143_9">to<text:s/>support<text:s/>policy<text:s/>engagement<text:s/>and<text:s/>academic<text:s/>legacy.</text:span></text:p>
        </text:list-item>
        <text:list-item>
          <text:p text:style-name="P144"><text:span text:style-name="T144_1">Develop<text:s/>and<text:s/>collate<text:s/>a<text:s/>range<text:s/>of</text:span><text:span text:style-name="T144_2"><text:s/></text:span><text:span text:style-name="T144_3">high-quality<text:s/>capstone<text:s/>products<text:s/>(e.g.<text:s/>synthesis<text:s/>reports,<text:s/>comparative<text:s/>papers,<text:s/>conceptual<text:s/>framing<text:s/>pieces)<text:s/>that<text:s/>distil<text:s/>key<text:s/>findings<text:s/>across</text:span><text:span text:style-name="T144_4"><text:s/>key<text:s/></text:span><text:span text:style-name="T144_5">programme</text:span><text:span text:style-name="T144_6"><text:s/>themes</text:span><text:span text:style-name="T144_7">.</text:span><text:span text:style-name="T144_8"><text:s/>Given<text:s/>time<text:s/>constraints,<text:s/>this<text:s/>will<text:s/>require<text:s/>clear<text:s/>prioritisation:<text:s/>not<text:s/>all<text:s/>research<text:s/>can<text:s/>be<text:s/>synthesised,<text:s/>and<text:s/>effort<text:s/>should<text:s/>focus<text:s/>on<text:s/>areas<text:s/>with<text:s/>strongest<text:s/>conceptual<text:s/>traction<text:s/>and<text:s/>policy<text:s/>relevance.</text:span></text:p>
        </text:list-item>
        <text:list-item>
          <text:p text:style-name="P145"><text:span text:style-name="T145_1">Where<text:s/>possible,<text:s/>a</text:span><text:span text:style-name="T145_2">lign<text:s/>publication<text:s/>planning<text:s/>with<text:s/>the<text:s/>final<text:s/>programme<text:s/>conference<text:s/>and<text:s/>legacy<text:s/>activities<text:s/>to<text:s/>maximise<text:s/>visibility<text:s/>and<text:s/>coherence.</text:span><text:span text:style-name="T145_3"><text:s/></text:span></text:p>
        </text:list-item>
      </text:list>
      <text:p text:style-name="P146"/>
      <text:p text:style-name="P147"><text:span text:style-name="T147_1">Recommendation<text:s/></text:span><text:span text:style-name="T147_2">2</text:span><text:span text:style-name="T147_3">:<text:s/>Research<text:s/>impact<text:s/>and<text:s/>impact<text:s/>tracking</text:span><text:span text:style-name="T147_4">.<text:s/></text:span><text:span text:style-name="T147_5">XCEPT<text:s/>should<text:s/>sustain<text:s/>and<text:s/>deepen<text:s/>its<text:s/>approach<text:s/>to<text:s/>impact<text:s/>planning<text:s/>to<text:s/>ensure<text:s/>it<text:s/>can<text:s/>clearly<text:s/>evidence<text:s/>its<text:s/>contribution<text:s/>to<text:s/>policy,<text:s/>practice,<text:s/>and<text:s/>the<text:s/>wider<text:s/>research<text:s/>field</text:span><text:span text:style-name="T147_6">,<text:s/>drawing<text:s/>from<text:s/>the<text:s/>full<text:s/>life<text:s/>of<text:s/>the<text:s/>programme</text:span><text:span text:style-name="T147_7">.<text:s/></text:span><text:span text:style-name="T147_8">Throughout</text:span><text:span text:style-name="T147_9"><text:s/>the<text:s/>final<text:s/>year</text:span><text:span text:style-name="T147_10">,<text:s/>XCEPT<text:s/>should:</text:span></text:p>
      <text:list text:style-name="LS3" xml:id="list13">
        <text:list-item>
          <text:p text:style-name="P148"><text:span text:style-name="T148_1">Ensure<text:s/>continuous<text:s/>integration<text:s/>of<text:s/>impact<text:s/>planning<text:s/>across<text:s/>all<text:s/>ongoing<text:s/>awards,<text:s/>with<text:s/>clear<text:s/></text:span><text:span text:style-name="T148_2">articulation</text:span><text:span text:style-name="T148_3"><text:s/>of<text:s/>intended<text:s/>change<text:s/>pathways<text:s/>and<text:s/>target<text:s/>audiences.</text:span><text:span text:style-name="T148_4"><text:s/></text:span><text:span text:style-name="T148_5">XCEPT<text:s/>should<text:s/>m</text:span><text:span text:style-name="T148_6">aintain<text:s/>structured<text:s/>impact<text:s/>tracking<text:s/>throughout<text:s/>delivery,<text:s/></text:span><text:span text:style-name="T148_7">using</text:span><text:span text:style-name="T148_8"><text:s/>the<text:s/>impact<text:s/>wheel<text:s/>to<text:s/>evidence<text:s/>different<text:s/>types<text:s/>of<text:s/>change</text:span><text:span text:style-name="T148_9"><text:s/>and<text:s/></text:span><text:span text:style-name="T148_10">continue<text:s/>to<text:s/></text:span><text:span text:style-name="T148_11">strengthen<text:s/></text:span><text:span text:style-name="T148_12">feedback</text:span><text:span text:style-name="T148_13"><text:s/>loops<text:s/>between<text:s/>researchers<text:s/>and<text:s/>policy<text:s/>stakeholders</text:span><text:span text:style-name="T148_14">.</text:span></text:p>
        </text:list-item>
        <text:list-item>
          <text:p text:style-name="P149"><text:span text:style-name="T149_1">Curate<text:s/>a<text:s/>portfolio<text:s/>of<text:s/></text:span><text:span text:style-name="T149_2">high</text:span><text:span text:style-name="T149_3">-quality<text:s/></text:span><text:span text:style-name="T149_4">outcome<text:s/>and<text:s/></text:span><text:span text:style-name="T149_5">impact<text:s/>case<text:s/>studies</text:span><text:span text:style-name="T149_6"><text:s/>across<text:s/>the<text:s/>programme<text:s/>lifetime</text:span><text:span text:style-name="T149_7">,<text:s/>drawing<text:s/>on<text:s/>the<text:s/>strongest<text:s/>examples<text:s/>to<text:s/>demonstrate<text:s/>scale,<text:s/>significance,<text:s/>and<text:s/>durability<text:s/>of<text:s/>influence.</text:span></text:p>
        </text:list-item>
        <text:list-item>
          <text:p text:style-name="P150"><text:span text:style-name="T150_1">Following<text:s/>the<text:s/>extensive<text:s/>mid-line<text:s/>review<text:s/>completed<text:s/>this<text:s/>year,<text:s/>b</text:span><text:span text:style-name="T150_2">y<text:s/>end<text:s/>of<text:s/></text:span><text:span text:style-name="T150_3">July</text:span><text:span text:style-name="T150_4">,<text:s/></text:span><text:span text:style-name="T150_5">XCEPT<text:s/>and<text:s/>FCDO<text:s/>should<text:s/></text:span><text:span text:style-name="T150_6">agree<text:s/>the<text:s/>scope<text:s/>of<text:s/>the</text:span><text:span text:style-name="T150_7"><text:s/>Agulhas-led<text:s/>endline<text:s/>evaluation<text:s/></text:span><text:span text:style-name="T150_8">to<text:s/>ensure<text:s/>this<text:s/></text:span><text:span text:style-name="T150_9">is<text:s/>proportionate<text:s/></text:span><text:span text:style-name="T150_10">and<text:s/>is<text:s/>fully<text:s/>focussed<text:s/>on<text:s/>high<text:s/>level<text:s/>achievements<text:s/>and<text:s/>impact<text:s/>trackin</text:span><text:span text:style-name="T150_11">g</text:span><text:span text:style-name="T150_12">.<text:s/></text:span></text:p>
        </text:list-item>
      </text:list>
      <text:p text:style-name="P151"/>
      <text:p text:style-name="P152"><text:span text:style-name="T152_1">Recommendation<text:s/></text:span><text:span text:style-name="T152_2">3</text:span><text:span text:style-name="T152_3">:<text:s/>Research<text:s/>communication</text:span><text:span text:style-name="T152_4">,<text:s/></text:span><text:span text:style-name="T152_5">dissemination</text:span><text:span text:style-name="T152_6">,<text:s/>and<text:s/>legacy.<text:s/></text:span><text:span text:style-name="T152_7">XCEPT<text:s/>should<text:s/>sharpen<text:s/>its<text:s/>approach<text:s/>to<text:s/>research<text:s/>communication<text:s/>to<text:s/>ensure<text:s/>outputs<text:s/>are<text:s/>consistently<text:s/>framed<text:s/>around<text:s/>clear<text:s/>findings,<text:s/>insights,<text:s/>and<text:s/>policy<text:s/>implications,<text:s/>rather<text:s/>than<text:s/>descriptive<text:s/>summaries<text:s/>of<text:s/>research<text:s/>themes.<text:s/></text:span><text:span text:style-name="T152_8">In<text:s/>the<text:s/>final<text:s/>year</text:span><text:span text:style-name="T152_9">,<text:s/>XCEPT<text:s/>should:</text:span></text:p>
      <text:list text:style-name="LS3" xml:id="list16">
        <text:list-item>
          <text:p text:style-name="P153"><text:span text:style-name="T153_1">Develop<text:s/>a<text:s/>thematic<text:s/>framing<text:s/>for<text:s/>the<text:s/>website,<text:s/>organising<text:s/>content<text:s/>around<text:s/>core<text:s/>concepts<text:s/>and<text:s/>findings<text:s/>(rather<text:s/>than<text:s/>individual<text:s/>projects),<text:s/>to<text:s/>support<text:s/>navigation<text:s/>and<text:s/>legacy<text:s/>use.</text:span></text:p>
        </text:list-item>
        <text:list-item>
          <text:p text:style-name="P154"><text:span text:style-name="T154_1">Ensure<text:s/>that<text:s/></text:span><text:span text:style-name="T154_2">research<text:s/></text:span><text:span text:style-name="T154_3">summaries,<text:s/>abstracts,<text:s/></text:span><text:span text:style-name="T154_4">and<text:s/></text:span><text:span text:style-name="T154_5">web<text:s/>content<text:s/>foreground<text:s/>key<text:s/>findings,<text:s/>policy<text:s/>relevance,<text:s/>and<text:s/>recommendations.</text:span></text:p>
        </text:list-item>
        <text:list-item>
          <text:p text:style-name="P155"><text:span text:style-name="T155_1">Plan<text:s/>for<text:s/>post-programme<text:s/>accessibility,<text:s/>ensuring<text:s/>that<text:s/>the<text:s/>website<text:s/>and<text:s/>outputs<text:s/>remain<text:s/>usable,<text:s/>discoverable,<text:s/>and<text:s/>curated<text:s/>around<text:s/>XCEPT’s<text:s/>conceptual<text:s/>contributions<text:s/>beyond<text:s/>programme<text:s/>closure.</text:span></text:p>
        </text:list-item>
        <text:list-item>
          <text:p text:style-name="P156"><text:span text:style-name="T156_1">By<text:s/></text:span><text:span text:style-name="T156_2">September</text:span><text:span text:style-name="T156_3">,<text:s/></text:span><text:span text:style-name="T156_4">FCDO<text:s/>and<text:s/>XCEPT<text:s/></text:span><text:span text:style-name="T156_5">should<text:s/>discuss<text:s/></text:span><text:span text:style-name="T156_6">and<text:s/>agree<text:s/></text:span><text:span text:style-name="T156_7">approaches<text:s/>to<text:s/></text:span><text:span text:style-name="T156_8">tracking<text:s/>publications,<text:s/>influence</text:span><text:span text:style-name="T156_9">,</text:span><text:span text:style-name="T156_10"><text:s/>and<text:s/></text:span><text:span text:style-name="T156_11">emergent<text:s/>research<text:s/>risks<text:s/>following<text:s/>programme<text:s/>closure.</text:span><text:span text:style-name="T156_12"><text:s/></text:span></text:p>
        </text:list-item>
      </text:list>
      <text:p text:style-name="P157"/>
      <text:p text:style-name="P158"><text:span text:style-name="T158_1">Recommendation<text:s/>4</text:span><text:span text:style-name="T158_2">:<text:s/></text:span><text:span text:style-name="T158_3">By<text:s/>September,<text:s/></text:span><text:span text:style-name="T158_4">FCDO<text:s/>to<text:s/>incorporate<text:s/>outputs<text:s/>delivered<text:s/>under<text:s/>Component<text:s/>4</text:span><text:span text:style-name="T158_5">:<text:s/></text:span><text:span text:style-name="T158_6">New<text:s/>Frontiers</text:span><text:span text:style-name="T158_7"><text:s/>of<text:s/>Conflict<text:s/>Research</text:span><text:span text:style-name="T158_8"><text:s/>into<text:s/>the<text:s/>XCEPT<text:s/></text:span><text:span text:style-name="T158_9">logframe</text:span><text:span text:style-name="T158_10">.<text:s/></text:span></text:p>
      <text:h text:style-name="P159" text:outline-level="2"><text:span text:style-name="T159_1">B:<text:s/>THEORY<text:s/>OF<text:s/>CHANGE<text:s/>AND<text:s/>PROGRESS<text:s/>TOWARDS<text:s/>OUTCOMES</text:span></text:h>
      <text:p text:style-name="P160"/>
      <text:p text:style-name="P161"><text:span text:style-name="T161_1">Summarise<text:s/>the<text:s/>programme’s<text:s/></text:span><text:span text:style-name="T161_2"><text:a xlink:type="simple" xlink:href="https://fcogovuk.sharepoint.com/teams/prof/_layouts/15/Doc.aspx?OR=teams&amp;action=edit&amp;sourcedoc=%7bE730D961-222B-456A-A1B3-DE32308F404E%7d"><text:span text:style-name="T161_3">theory<text:s/>of<text:s/>change</text:span></text:a></text:span><text:span text:style-name="T161_4">,<text:s/>including<text:s/>any<text:s/>changes<text:s/>to<text:s/>outcome<text:s/>and<text:s/>impact<text:s/>indicators<text:s/>from<text:s/>the<text:s/>original<text:s/>business<text:s/>case.<text:s/></text:span></text:p>
      <text:p text:style-name="P162"/>
      <text:p text:style-name="P163"><text:span text:style-name="T163_1">XCEPT<text:s/>revised<text:s/>its<text:s/>Theory<text:s/>of<text:s/>Change<text:s/>(</text:span><text:span text:style-name="T163_2">ToC</text:span><text:span text:style-name="T163_3">)<text:s/>and<text:s/>programme<text:s/>indicators<text:s/>this<text:s/>year,<text:s/>reflecting<text:s/>the<text:s/>transition<text:s/>to<text:s/>the<text:s/>costed<text:s/>extension<text:s/>phase<text:s/>of<text:s/>the<text:s/>programme</text:span><text:span text:style-name="T163_4"><text:s/></text:span><text:span text:style-name="T163_5">and<text:s/>an<text:s/>effort<text:s/>to<text:s/>promote<text:s/>thematic<text:s/>coherence<text:s/></text:span><text:span text:style-name="T163_6">and</text:span><text:span text:style-name="T163_7"><text:s/>consolidate<text:s/>the<text:s/>programme’s<text:s/>legacy.<text:s/></text:span></text:p>
      <text:p text:style-name="P164"/>
      <text:p text:style-name="P165"><text:span text:style-name="T165_1">S</text:span><text:span text:style-name="T165_2">upported<text:s/>by<text:s/>workshops<text:s/>with<text:s/>the<text:s/>Agulhas<text:s/>evaluation<text:s/>team<text:s/>and<text:s/>FCDO,<text:s/>XCEPT<text:s/></text:span><text:span text:style-name="T165_3">refined<text:s/></text:span><text:span text:style-name="T165_4">its<text:s/>approach<text:s/>to<text:s/>impact,<text:s/>employing<text:s/>the<text:s/>‘impact<text:s/>wheel’<text:s/>(instrumental,<text:s/>conceptual,<text:s/>networks<text:s/>and<text:s/>connectivity,<text:s/>and<text:s/>capacity-building)</text:span><text:span text:style-name="T165_5">.</text:span><text:span text:style-name="T165_6"><text:note text:note-class="footnote"><text:note-citation/><text:note-body><text:p text:style-name="P166"><text:span text:style-name="T166_1"><text:s/>Agulhas<text:s/>are<text:s/>the<text:s/></text:span><text:span text:style-name="T166_2">third-party</text:span><text:span text:style-name="T166_3"><text:s/>evaluation<text:s/>partner<text:s/>for<text:s/>the<text:s/>XCEPT<text:s/>programme.<text:s/>This<text:s/>year<text:s/>they<text:s/>delivered<text:s/>a<text:s/>mid-line<text:s/>review<text:s/>of<text:s/>the<text:s/>programme</text:span><text:span text:style-name="T166_4">.<text:s/>More<text:s/>detail<text:s/>can<text:s/>be<text:s/>found<text:s/>in<text:s/>the<text:s/>section<text:s/>on<text:s/>Monitoring,<text:s/>Evaluation,<text:s/>and<text:s/>Learning.<text:s/></text:span></text:p></text:note-body></text:note></text:span><text:span text:style-name="T166_5"><text:s/></text:span><text:span text:style-name="T166_6">Previous<text:s/>high-level<text:s/>impact<text:s/>indicators<text:s/></text:span><text:span text:style-name="T166_7">linked<text:s/>to<text:s/>the<text:s/></text:span><text:span text:style-name="T166_8">Global<text:s/>Peace<text:s/>Index<text:s/>ranking<text:s/>and<text:s/>violence<text:s/>in<text:s/>core<text:s/>geographies<text:s/>were<text:s/>replaced<text:s/></text:span><text:span text:style-name="T166_9">to<text:s/>capture</text:span><text:span text:style-name="T166_10"><text:s/>change<text:s/></text:span><text:span text:style-name="T166_11">of<text:s/>significance,<text:s/>scale<text:s/>and<text:s/>durability<text:s/></text:span><text:span text:style-name="T166_12">across<text:s/>the<text:s/>impact<text:s/>wheel<text:s/></text:span><text:span text:style-name="T166_13">that<text:s/>can<text:s/>be<text:s/>linked<text:s/>to<text:s/>research<text:s/>outcomes</text:span><text:span text:style-name="T166_14"><text:s/>more<text:s/>clearly</text:span><text:span text:style-name="T166_15">.</text:span></text:p>
      <text:p text:style-name="P167"/>
      <text:p text:style-name="P168"><text:span text:style-name="T168_1">T</text:span><text:span text:style-name="T168_2">he<text:s/>primary<text:s/>outcome<text:s/>indicator<text:s/>was<text:s/></text:span><text:span text:style-name="T168_3">also<text:s/></text:span><text:span text:style-name="T168_4">reworded<text:s/>to</text:span><text:span text:style-name="T168_5"><text:s/>capture</text:span><text:span text:style-name="T168_6"><text:s/>instrumental<text:s/>and<text:s/>conceptual<text:s/>change</text:span><text:span text:style-name="T168_7"><text:s/>at<text:s/>this<text:s/>level</text:span><text:span text:style-name="T168_8">.<text:s/>A<text:s/>new<text:s/>outcome<text:s/>indicator<text:s/>also<text:s/>was<text:s/>introduced<text:s/>to<text:s/>capture<text:s/>research<text:s/>featured<text:s/>in<text:s/>major<text:s/>events,<text:s/>media<text:s/>and<text:s/>periodicals,<text:s/>to<text:s/>demonstrate<text:s/>the<text:s/>reach<text:s/>of<text:s/>XCEPT<text:s/>beyond<text:s/>core<text:s/>policy<text:s/>stakeholders<text:s/>and<text:s/>its<text:s/>contribution<text:s/>to<text:s/>wider<text:s/>public<text:s/>and<text:s/>scholarly<text:s/>debate.<text:s/></text:span></text:p>
      <text:p text:style-name="P169"/>
      <text:p text:style-name="P170"><text:span text:style-name="T170_1">The<text:s/>programme<text:s/></text:span><text:span text:style-name="T170_2">ToC</text:span><text:span text:style-name="T170_3"><text:s/></text:span><text:span text:style-name="T170_4">was<text:s/>revised<text:s/>to<text:s/></text:span><text:span text:style-name="T170_5">capture</text:span><text:span text:style-name="T170_6"><text:s/>the<text:s/>above</text:span><text:span text:style-name="T170_7"><text:s/>and<text:s/>articulate<text:s/>the</text:span><text:span text:style-name="T170_8"><text:s/></text:span><text:span text:style-name="T170_9">various</text:span><text:span text:style-name="T170_10"><text:s/></text:span><text:span text:style-name="T170_11">c</text:span><text:span text:style-name="T170_12">hange<text:s/>pathways</text:span><text:span text:style-name="T170_13">.<text:s/>The<text:s/>latter<text:s/>drew<text:s/>from<text:s/></text:span><text:span text:style-name="T170_14">work</text:span><text:span text:style-name="T170_15"><text:s/>on<text:s/>XCEPT’s<text:s/>pathways<text:s/>of<text:s/>change,<text:s/></text:span><text:span text:style-name="T170_16">developed<text:s/>following<text:s/>last<text:s/>year’s<text:s/>annual<text:s/>review<text:s/>recommendation</text:span><text:span text:style-name="T170_17">.<text:s/>The<text:s/></text:span><text:span text:style-name="T170_18">ToC</text:span><text:span text:style-name="T170_19"><text:s/>is<text:s/>pictured<text:s/>in<text:s/>Figure<text:s/>1,<text:s/>below.</text:span></text:p>
      <text:p text:style-name="P171"/>
      <text:p text:style-name="P172"><text:span text:style-name="T172_1">Figure<text:s/></text:span><text:span text:style-name="T172_2"><text:sequence text:name="Figure" text:formula="ooow:Figure+1">1</text:sequence></text:span><text:span text:style-name="T172_3">:<text:s/>XCEPT<text:s/>Theory<text:s/>of<text:s/>Change</text:span></text:p>
      <text:p text:style-name="P173"><draw:frame svg:x="0cm" svg:y="0.494cm" svg:width="16.801cm" svg:height="11.882cm" draw:style-name="FR1" text:anchor-type="char" draw:z-index="0"><draw:image xlink:href="Pictures/image1.jpeg" xlink:type="simple" xlink:show="embed" xlink:actuate="onLoad"/></draw:frame></text:p>
      <text:p text:style-name="P174"/>
      <text:p text:style-name="P175"><text:span text:style-name="T175_1">XCEPT<text:s/>continues<text:s/>to<text:s/>be<text:s/>guided<text:s/>by<text:s/>the<text:s/>original<text:s/>Results<text:s/>Framework.<text:s/>Programme<text:s/>outputs<text:s/>in<text:s/>the<text:s/>extension<text:s/>phase<text:s/>cover<text:s/>the<text:s/>following<text:s/>themes:</text:span></text:p>
      <text:p text:style-name="P176"/>
      <text:list text:style-name="LS4" xml:id="list20">
        <text:list-item>
          <text:p text:style-name="P177"><text:span text:style-name="T177_1">Research</text:span><text:span text:style-name="T177_2">:<text:s/>Policy-relevant<text:s/>research,<text:s/>evidence<text:s/>and<text:s/>recommendations<text:s/>are<text:s/>generated<text:s/>and<text:s/>documented<text:s/>about<text:s/>conflict-affected<text:s/>borderlands,<text:s/>cross-border<text:s/>and<text:s/>regional<text:s/>conflict<text:s/>dynamics,<text:s/>drivers<text:s/>of<text:s/>violent<text:s/>and<text:s/>peaceful<text:s/>behaviour,<text:s/>and<text:s/>associated<text:s/>policy<text:s/>responses.<text:s/></text:span></text:p>
        </text:list-item>
        <text:list-item>
          <text:p text:style-name="P178"><text:span text:style-name="T178_1">Policy<text:s/>Engagement</text:span><text:span text:style-name="T178_2">:<text:s/>Engagement<text:s/>with<text:s/>a<text:s/>policy<text:s/>audience<text:s/>at<text:s/>key<text:s/>stages,<text:s/>from<text:s/>research<text:s/>design<text:s/>to<text:s/>dissemination,<text:s/>to<text:s/>build<text:s/>ownership<text:s/>and<text:s/>improve<text:s/>research<text:s/>uptake.<text:s/></text:span></text:p>
        </text:list-item>
        <text:list-item>
          <text:p text:style-name="P179"><text:span text:style-name="T179_1">XCEPT<text:s/>Research<text:s/>Fund<text:s/>(XRF):</text:span><text:span text:style-name="T179_2"><text:s/>The<text:s/>XRF<text:s/>makes<text:s/>awards<text:s/>to<text:s/>relevant<text:s/>downstream<text:s/>research<text:s/>and<text:s/>XCEPT-related<text:s/>awardees<text:s/>of<text:s/>value<text:s/>to<text:s/>the<text:s/>programme<text:s/>(C2)</text:span><text:span text:style-name="T179_3">,<text:s/>expanding<text:s/>the<text:s/>programme’s<text:s/>research<text:s/>network</text:span><text:span text:style-name="T179_4">.<text:s/></text:span></text:p>
        </text:list-item>
      </text:list>
      <text:p text:style-name="P180"/>
      <text:p text:style-name="P181"><text:span text:style-name="T181_1">Outputs<text:s/>under<text:s/>the<text:s/>previous<text:s/>‘Network’<text:s/>theme<text:s/>were<text:s/>phased<text:s/>out<text:s/>with<text:s/>the<text:s/>end<text:s/>of<text:s/>C1<text:s/>and<text:s/>the<text:s/>Local<text:s/>Research<text:s/>Network<text:s/>(LRN).<text:s/>As<text:s/>a<text:s/>result,<text:s/>Output<text:s/>3<text:s/>is<text:s/>not<text:s/>reported<text:s/>against<text:s/>in<text:s/>this<text:s/>Annual<text:s/>Review.<text:s/>Although<text:s/>LRN<text:s/>activities<text:s/>formally<text:s/>concluded,<text:s/>continued<text:s/>programme<text:s/>emphasis<text:s/>on<text:s/>Global<text:s/>South<text:s/>knowledge<text:s/>exchange<text:s/>and<text:s/>capacity<text:s/>building<text:s/>is<text:s/>reflected<text:s/>in<text:s/>changes<text:s/>to<text:s/>other<text:s/>output<text:s/>indicators</text:span><text:span text:style-name="T181_2"><text:s/>and<text:s/>through<text:s/>XRF<text:s/>commissioning.<text:s/>All<text:s/>indicators<text:s/></text:span><text:span text:style-name="T181_3">now<text:s/>disaggregate<text:s/>results<text:s/>by<text:s/>Global<text:s/>South<text:s/>participation<text:s/>as<text:s/>(co-)authors<text:s/>or<text:s/>(co-)speakers.<text:s/>The<text:s/>XRF<text:s/>also<text:s/>continues<text:s/>to<text:s/>set<text:s/>targets<text:s/>for<text:s/>the<text:s/>percentage<text:s/>of<text:s/>awards<text:s/>led,<text:s/>or<text:s/>meaningfully<text:s/>contributed<text:s/>to,<text:s/>by<text:s/>Global<text:s/>South<text:s/>researchers<text:s/>and<text:s/>organisations.</text:span></text:p>
      <text:p text:style-name="P182"/>
      <text:p text:style-name="P183"><text:span text:style-name="T183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</text:span><text:span text:style-name="T183_2">the<text:s/>year<text:s/>ahead?</text:span><text:span text:style-name="T183_3"><text:s/></text:span></text:p>
      <text:p text:style-name="P184"/>
      <text:p text:style-name="P185"><text:span text:style-name="T185_1">XCEPT’s<text:s/>Impact<text:s/>Statement<text:s/>is</text:span><text:span text:style-name="T185_2"><text:s/></text:span><text:span text:style-name="T185_3">Policies<text:s/>and<text:s/>programmes<text:s/>have<text:s/>a<text:s/>more<text:s/>effective<text:s/>influence/impact<text:s/>on<text:s/>fostering<text:s/>peaceful<text:s/>behaviour<text:s/>and<text:s/>addressing<text:s/>violence<text:s/>and<text:s/>conflict</text:span><text:span text:style-name="T185_4">.</text:span></text:p>
      <text:p text:style-name="P186"/>
      <text:p text:style-name="P187"><text:span text:style-name="T187_1">XCEPT<text:s/>remains<text:s/>on<text:s/>track<text:s/>to<text:s/>deliver<text:s/>the<text:s/>programme<text:s/></text:span><text:span text:style-name="T187_2">impact<text:s/>and<text:s/></text:span><text:span text:style-name="T187_3">outcomes</text:span><text:span text:style-name="T187_4">.<text:s/></text:span><text:span text:style-name="T187_5">XCEPT<text:s/>has<text:s/>exceeded<text:s/>all<text:s/>outcome<text:s/>indicators,<text:s/>has<text:s/>achieved<text:s/>one<text:s/>impact<text:s/>result,<text:s/>and<text:s/>is<text:s/>on<text:s/>track<text:s/>to<text:s/>deepen<text:s/>programme<text:s/>impact<text:s/>over<text:s/>the<text:s/>coming<text:s/>year.<text:s/></text:span><text:span text:style-name="T187_6">XCEPT<text:s/>has<text:s/>continued<text:s/>to<text:s/>deliver<text:s/>high-quality,<text:s/>policy-relevant<text:s/>research</text:span><text:span text:style-name="T187_7"><text:s/>influencing</text:span><text:span text:style-name="T187_8"><text:s/>policy<text:s/>and<text:s/>ways<text:s/>of<text:s/>thinking.<text:s/></text:span><text:span text:style-name="T187_9">As<text:s/>a<text:s/>result,<text:s/></text:span><text:span text:style-name="T187_10">HMG<text:s/>and<text:s/>partners<text:s/>are<text:s/>better<text:s/>informed<text:s/>and<text:s/>better<text:s/>able<text:s/>to<text:s/>use<text:s/>project-generated<text:s/>evidence<text:s/>to<text:s/>adjust<text:s/>intervention<text:s/>strategies<text:s/>and<text:s/>policies<text:s/>to<text:s/>address<text:s/>conflict<text:s/>and<text:s/>instability<text:s/>more<text:s/>effectively.</text:span></text:p>
      <text:p text:style-name="P188"/>
      <table:table table:style-name="Table5">
        <table:table-column table:style-name="Column19"/>
        <table:table-column table:style-name="Column20"/>
        <table:table-row table:style-name="Row15">
          <table:table-cell table:style-name="Cell59">
            <text:p text:style-name="P189"><text:span text:style-name="T189_1">Impact<text:s/>Indicator:</text:span><text:span text:style-name="T189_2"><text:s/></text:span><text:span text:style-name="T189_3">Number<text:s/>of<text:s/>cases<text:s/>of<text:s/>significant<text:s/></text:span><text:span text:style-name="T189_4">instrumental</text:span><text:span text:style-name="T189_5"><text:s/>impact<text:s/>(where<text:s/>XCEPT<text:s/>has<text:s/>influenced<text:s/>an<text:s/>actor<text:s/>in<text:s/>a<text:s/>conflict<text:s/>response<text:s/>setting<text:s/>as<text:s/>a<text:s/>result<text:s/>of<text:s/>which<text:s/>there<text:s/>was<text:s/>a<text:s/>positive<text:s/>change<text:s/>in<text:s/>the<text:s/>context)</text:span><text:span text:style-name="T189_6">;<text:s/></text:span><text:span text:style-name="T189_7">OR<text:s/></text:span><text:span text:style-name="T189_8">conceptual</text:span><text:span text:style-name="T189_9"><text:s/>impact<text:s/>(changing<text:s/>ways<text:s/>of<text:s/>thinking<text:s/>at<text:s/>scale<text:s/>or<text:s/>at<text:s/>a<text:s/>significant<text:s/>level,<text:s/>leading<text:s/>to<text:s/>wider<text:s/>scholarship,<text:s/>public<text:s/>debate,<text:s/>or<text:s/>significant<text:s/>peace<text:s/>actors<text:s/>adopting<text:s/>XCEPT<text:s/>thinking<text:s/>in<text:s/>approaches<text:s/>or<text:s/>strategies)</text:span><text:span text:style-name="T189_10">;<text:s/></text:span><text:span text:style-name="T189_11">OR<text:s/></text:span><text:span text:style-name="T189_12">networks<text:s/>and<text:s/>connectivity</text:span><text:span text:style-name="T189_13"><text:s/>impact<text:s/>(significant,<text:s/>wide-ranging<text:s/>and<text:s/>durable<text:s/>impact<text:s/>from<text:s/>building<text:s/>and<text:s/>strengthening<text:s/>connections<text:s/>and<text:s/>networks)</text:span><text:span text:style-name="T189_14">;<text:s/></text:span><text:span text:style-name="T189_15">OR<text:s/></text:span><text:span text:style-name="T189_16">capacity<text:s/>building</text:span><text:span text:style-name="T189_17"><text:s/>impact<text:s/>(significant,<text:s/>wide-ranging<text:s/>and<text:s/>durable<text:s/>impact<text:s/>from<text:s/>building<text:s/>researchers'<text:s/>capacity<text:s/>to<text:s/>conduct<text:s/>or<text:s/>socialise<text:s/>their<text:s/>research,<text:s/>etc.)</text:span></text:p>
          </table:table-cell>
          <table:table-cell table:style-name="Cell60">
            <text:p text:style-name="P190"/>
            <text:p text:style-name="P191"><text:span text:style-name="T191_1">March<text:s/>2026:<text:s/></text:span></text:p>
            <text:p text:style-name="P192"><text:span text:style-name="T192_1">No-predefined<text:s/>target</text:span></text:p>
            <text:p text:style-name="P193"/>
            <text:p text:style-name="P194"><text:span text:style-name="T194_1">Achieved:<text:s/>1</text:span></text:p>
          </table:table-cell>
        </table:table-row>
      </table:table>
      <text:p text:style-name="P195"/>
      <text:p text:style-name="P196"><text:span text:style-name="T196_1">Impact<text:s/>Indicator</text:span><text:span text:style-name="T196_2">:<text:s/>XCEPT<text:s/>achieved<text:s/>one<text:s/>tangible<text:s/>example<text:s/>of<text:s/>impact<text:s/></text:span><text:span text:style-name="T196_3">of<text:s/>the<text:s/>scale<text:s/>and<text:s/>significance<text:s/>required<text:s/>to<text:s/>wa</text:span><text:span text:style-name="T196_4">rrant<text:s/>inclusion<text:s/>under<text:s/>the<text:s/>revised<text:s/>Impact<text:s/>Indicator:</text:span></text:p>
      <text:p text:style-name="P197"/>
      <text:list text:style-name="LS3" xml:id="list23">
        <text:list-item>
          <text:p text:style-name="P198"><text:span text:style-name="T198_1">Informing<text:s/>UK,<text:s/>US<text:s/>and<text:s/>multilateral<text:s/>responses<text:s/>to<text:s/>Iran</text:span><text:span text:style-name="T198_2">backed<text:s/>armed<text:s/>networks<text:s/>and<text:s/>transnational<text:s/>smuggling</text:span><text:span text:style-name="T198_3"><text:s/></text:span><text:span text:style-name="T198_4">(instrumental)</text:span><text:span text:style-name="T198_5">:</text:span><text:span text:style-name="T198_6"><text:s/>Research<text:s/></text:span><text:span text:style-name="T198_7">led<text:s/></text:span><text:span text:style-name="T198_8">by<text:s/>Peter<text:s/>Salisbury<text:s/>(Century<text:s/>International)<text:s/>on<text:s/>Iran</text:span><text:span text:style-name="T198_9">‑backed<text:s/>armed<text:s/>networks<text:s/>and<text:s/>smuggling<text:s/>has<text:s/>significantly<text:s/>shaped<text:s/>UK,<text:s/>US,<text:s/>European,<text:s/>Gulf,<text:s/>and<text:s/>multilateral<text:s/>policy<text:s/>debates<text:s/>and<text:s/>approaches.<text:s/></text:span><text:span text:style-name="T198_10">As<text:s/>penholder<text:s/>on<text:s/>Yemen,<text:s/>the<text:s/>UK<text:s/>leveraged<text:s/>XCEPT<text:s/>research<text:s/>to<text:s/>secure<text:s/>UN<text:s/>Security<text:s/>Council<text:s/>renewal<text:s/>of<text:s/>the<text:s/>Yemen<text:s/>sanctions<text:s/>regime<text:s/>and,<text:s/>for<text:s/>the<text:s/>first<text:s/>time<text:s/>since<text:s/>2022,<text:s/>consensus<text:s/>on<text:s/>stronger<text:s/>language<text:s/>and<text:s/>new<text:s/>provisions<text:s/>in<text:s/>UNSCR<text:s/>2801<text:s/>to<text:s/>improve<text:s/>tracking<text:s/>of<text:s/>dual</text:span><text:span text:style-name="T198_11">‑use<text:s/>components<text:s/>and<text:s/>chemicals<text:s/>and<text:s/>enhance<text:s/>flag<text:s/>state<text:s/>capacity<text:s/>to<text:s/>prevent<text:s/>vessels<text:s/>violating<text:s/>sanctions.<text:s/></text:span><text:span text:style-name="T198_12">FCDO<text:s/>and<text:s/>European<text:s/>officials<text:s/>cited<text:s/>the<text:s/>research<text:s/>as<text:s/>influential<text:s/>in<text:s/>reframing<text:s/>the<text:s/>‘Axis<text:s/>of<text:s/>Resistance’<text:s/>as<text:s/>a<text:s/>resilient,<text:s/>networked<text:s/>ecosystem,<text:s/>informing<text:s/>more<text:s/>realistic<text:s/>assessments<text:s/>of<text:s/>Lebanese<text:s/>Hezbollah,<text:s/>Yemeni<text:s/>Houthis,<text:s/></text:span><text:span text:style-name="T198_13">and<text:s/></text:span><text:span text:style-name="T198_14">Axis<text:s/>linkages<text:s/>across<text:s/>the<text:s/>Red<text:s/>Sea<text:s/>into<text:s/>the<text:s/>Horn<text:s/>of<text:s/>Africa</text:span><text:span text:style-name="T198_15">.</text:span><text:span text:style-name="T198_16"><text:s/></text:span></text:p>
        </text:list-item>
      </text:list>
      <text:p text:style-name="P199"><text:span text:style-name="T199_1">Outcome<text:s/>Indicator<text:s/>1:<text:s/></text:span><text:span text:style-name="T199_2">Number<text:s/>of<text:s/>cases<text:s/>of<text:s/>instrumental<text:s/>change<text:s/>(where<text:s/>XCEPT<text:s/>research<text:s/>influences<text:s/>policy,<text:s/>deliberations,<text:s/>programme<text:s/>design<text:s/>or<text:s/>implementation);<text:s/>OR<text:s/>conceptual<text:s/>change<text:s/>(changing<text:s/>ways<text:s/>of<text:s/>thinking<text:s/>in<text:s/>scholarship<text:s/>or<text:s/>public<text:s/>debate,<text:s/>or<text:s/>informing<text:s/>peace<text:s/>actor<text:s/>analysis<text:s/>or<text:s/>strategies).<text:s/>Assessed<text:s/>through<text:s/>tangible<text:s/>examples.</text:span></text:p>
      <text:p text:style-name="P200"/>
      <table:table table:style-name="Table6">
        <table:table-column table:style-name="Column21"/>
        <table:table-column table:style-name="Column22"/>
        <table:table-column table:style-name="Column23"/>
        <table:table-row table:style-name="Row16">
          <table:table-cell table:style-name="Cell61">
            <text:p text:style-name="P201"/>
            <text:p text:style-name="P202"/>
          </table:table-cell>
          <table:table-cell table:style-name="Cell62">
            <text:p text:style-name="P203"><text:span text:style-name="T203_1">Target<text:s/>(cumulative)</text:span></text:p>
          </table:table-cell>
          <table:table-cell table:style-name="Cell63">
            <text:p text:style-name="P204"><text:span text:style-name="T204_1">Achieved<text:s/>(cumulative)</text:span></text:p>
          </table:table-cell>
        </table:table-row>
        <table:table-row table:style-name="Row17">
          <table:table-cell table:style-name="Cell64">
            <text:p text:style-name="P205"><text:span text:style-name="T205_1">Milestone<text:s/>1&amp;2<text:s/></text:span><text:span text:style-name="T205_2">(2019,<text:s/>2020)</text:span></text:p>
          </table:table-cell>
          <table:table-cell table:style-name="Cell65">
            <text:p text:style-name="P206"><text:span text:style-name="T206_1">Too<text:s/>early<text:s/>for<text:s/>milestones</text:span></text:p>
          </table:table-cell>
          <table:table-cell table:style-name="Cell66">
            <text:p text:style-name="P207"><text:span text:style-name="T207_1">NA</text:span></text:p>
          </table:table-cell>
        </table:table-row>
        <table:table-row table:style-name="Row18">
          <table:table-cell table:style-name="Cell67">
            <text:p text:style-name="P208"><text:span text:style-name="T208_1">Milestone<text:s/>3<text:s/></text:span><text:span text:style-name="T208_2">(2021)</text:span></text:p>
          </table:table-cell>
          <table:table-cell table:style-name="Cell68">
            <text:p text:style-name="P209"><text:span text:style-name="T209_1">Total:<text:s/>3</text:span></text:p>
            <text:p text:style-name="P210"><text:span text:style-name="T210_1">C1:<text:s/>3;<text:s/>C2/C3:<text:s/>not<text:s/>set</text:span></text:p>
          </table:table-cell>
          <table:table-cell table:style-name="Cell69">
            <text:p text:style-name="P211"><text:span text:style-name="T211_1">Total:<text:s/>3</text:span></text:p>
            <text:p text:style-name="P212"><text:span text:style-name="T212_1">C1:<text:s/>3</text:span></text:p>
          </table:table-cell>
        </table:table-row>
        <table:table-row table:style-name="Row19">
          <table:table-cell table:style-name="Cell70">
            <text:p text:style-name="P213"><text:span text:style-name="T213_1">Milestone<text:s/>4<text:s/></text:span><text:span text:style-name="T213_2">(2022)</text:span></text:p>
          </table:table-cell>
          <table:table-cell table:style-name="Cell71">
            <text:p text:style-name="P214"><text:span text:style-name="T214_1">Total:<text:s/>5</text:span></text:p>
            <text:p text:style-name="P215"><text:span text:style-name="T215_1">C1:<text:s/>5;<text:s/>C2/C3:<text:s/>not<text:s/>set</text:span></text:p>
          </table:table-cell>
          <table:table-cell table:style-name="Cell72">
            <text:p text:style-name="P216"><text:span text:style-name="T216_1">Total:<text:s/>10</text:span></text:p>
            <text:p text:style-name="P217"><text:span text:style-name="T217_1">C1:<text:s/>5;<text:s/>C2:<text:s/>5;<text:s/>C3:<text:s/>0</text:span></text:p>
          </table:table-cell>
        </table:table-row>
        <table:table-row table:style-name="Row20">
          <table:table-cell table:style-name="Cell73">
            <text:p text:style-name="P218"><text:span text:style-name="T218_1">Milestone<text:s/>5<text:s/></text:span><text:span text:style-name="T218_2">(2023)</text:span></text:p>
          </table:table-cell>
          <table:table-cell table:style-name="Cell74">
            <text:p text:style-name="P219"><text:span text:style-name="T219_1">Total:<text:s/>9</text:span></text:p>
            <text:p text:style-name="P220"><text:span text:style-name="T220_1">C1:<text:s/>7;<text:s/>C2:<text:s/>1;<text:s/>C3:<text:s/>1</text:span></text:p>
          </table:table-cell>
          <table:table-cell table:style-name="Cell75">
            <text:p text:style-name="P221"><text:span text:style-name="T221_1">Total:<text:s/>19</text:span></text:p>
            <text:p text:style-name="P222"><text:span text:style-name="T222_1">C1:<text:s/>9;<text:s/>C2:<text:s/>8;<text:s/>C3:<text:s/>2</text:span></text:p>
          </table:table-cell>
        </table:table-row>
        <table:table-row table:style-name="Row21">
          <table:table-cell table:style-name="Cell76">
            <text:p text:style-name="P223"><text:span text:style-name="T223_1">Milestone<text:s/></text:span><text:span text:style-name="T223_2">6<text:s/></text:span><text:span text:style-name="T223_3">(March<text:s/></text:span><text:span text:style-name="T223_4">2024)</text:span></text:p>
          </table:table-cell>
          <table:table-cell table:style-name="Cell77">
            <text:p text:style-name="P224"><text:span text:style-name="T224_1">Total:<text:s/>28</text:span></text:p>
            <text:p text:style-name="P225"><text:span text:style-name="T225_1">C1:<text:s/>12;<text:s/>C2:<text:s/>12;<text:s/>C3:<text:s/>4</text:span></text:p>
          </table:table-cell>
          <table:table-cell table:style-name="Cell78">
            <text:p text:style-name="P226"><text:span text:style-name="T226_1">Total:<text:s/>29</text:span></text:p>
            <text:p text:style-name="P227"><text:span text:style-name="T227_1">C1:<text:s/>13;<text:s/>C2:<text:s/>12;<text:s/>C4:<text:s/>4</text:span></text:p>
          </table:table-cell>
        </table:table-row>
        <table:table-row table:style-name="Row22">
          <table:table-cell table:style-name="Cell79">
            <text:p text:style-name="P228"><text:span text:style-name="T228_1">Milestone<text:s/>7</text:span><text:span text:style-name="T228_2"><text:s/>(March<text:s/>2025)</text:span></text:p>
          </table:table-cell>
          <table:table-cell table:style-name="Cell80">
            <text:p text:style-name="P229"><text:span text:style-name="T229_1">Total:<text:s/>40</text:span></text:p>
            <text:p text:style-name="P230"><text:span text:style-name="T230_1">C1:<text:s/>16;<text:s/>C2:<text:s/>12;<text:s/>C3:<text:s/>4</text:span></text:p>
          </table:table-cell>
          <table:table-cell table:style-name="Cell81">
            <text:p text:style-name="P231"><text:span text:style-name="T231_1">Total:<text:s/>44</text:span></text:p>
            <text:p text:style-name="P232"><text:span text:style-name="T232_1">C1:<text:s/>17,<text:s/>C2:<text:s/>15;<text:s/>C3:<text:s/>4</text:span></text:p>
          </table:table-cell>
        </table:table-row>
        <table:table-row table:style-name="Row23">
          <table:table-cell table:style-name="Cell82">
            <text:p text:style-name="P233"><text:span text:style-name="T233_1">Milestone<text:s/>8<text:s/>(</text:span><text:span text:style-name="T233_2">March<text:s/>2026)</text:span></text:p>
          </table:table-cell>
          <table:table-cell table:style-name="Cell83">
            <text:p text:style-name="P234"><text:span text:style-name="T234_1">Total</text:span><text:span text:style-name="T234_2">:<text:s/>52<text:s/>(8<text:s/>this<text:s/>year)</text:span></text:p>
            <text:p text:style-name="P235"><text:span text:style-name="T235_1">C1</text:span><text:span text:style-name="T235_2">:<text:s/>17<text:s/>(0);<text:s/></text:span><text:span text:style-name="T235_3">C2</text:span><text:span text:style-name="T235_4">:<text:s/>27<text:s/>(6);<text:s/></text:span><text:span text:style-name="T235_5">C3</text:span><text:span text:style-name="T235_6">:<text:s/>8<text:s/>(2)</text:span></text:p>
          </table:table-cell>
          <table:table-cell table:style-name="Cell84">
            <text:p text:style-name="P236"><text:span text:style-name="T236_1">Substantially</text:span><text:span text:style-name="T236_2"><text:s/>exceeded</text:span></text:p>
            <text:p text:style-name="P237"><text:span text:style-name="T237_1">Total</text:span><text:span text:style-name="T237_2">:<text:s/></text:span><text:span text:style-name="T237_3">5</text:span><text:span text:style-name="T237_4">6</text:span><text:span text:style-name="T237_5"><text:s/>(</text:span><text:span text:style-name="T237_6">1</text:span><text:span text:style-name="T237_7">2</text:span><text:span text:style-name="T237_8"><text:s/>this<text:s/></text:span><text:span text:style-name="T237_9">year)</text:span><text:span text:style-name="T237_10"><text:s/>C</text:span><text:span text:style-name="T237_11">1:<text:s/></text:span><text:span text:style-name="T237_12">18<text:s/>(1),</text:span><text:span text:style-name="T237_13"><text:s/>C2:<text:s/></text:span><text:span text:style-name="T237_14">29<text:s/>(8),</text:span><text:span text:style-name="T237_15"><text:s/>C3:<text:s/></text:span><text:span text:style-name="T237_16">9<text:s/>(3)</text:span><text:span text:style-name="T237_17"><text:note text:note-class="footnote"><text:note-citation/><text:note-body><text:p text:style-name="P238"><text:span text:style-name="T238_1"><text:s/>Component<text:s/>1<text:s/>(C1)</text:span><text:span text:style-name="T238_2">,<text:s/>the<text:s/>Local<text:s/>Research<text:s/>Network,</text:span><text:span text:style-name="T238_3"><text:s/></text:span><text:span text:style-name="T238_4">was</text:span><text:span text:style-name="T238_5"><text:s/></text:span><text:span text:style-name="T238_6">delivered<text:s/>through<text:s/>an<text:s/>a</text:span><text:span text:style-name="T238_7">ccountable<text:s/></text:span><text:span text:style-name="T238_8">gr</text:span><text:span text:style-name="T238_9">ant</text:span><text:span text:style-name="T238_10"><text:s/>with<text:s/></text:span><text:span text:style-name="T238_11">The<text:s/>Asia<text:s/>Foundation<text:s/>(TAF),<text:s/>Rift<text:s/>Valley<text:s/>Institute<text:s/>(RVI),<text:s/></text:span><text:span text:style-name="T238_12">and<text:s/>the<text:s/></text:span><text:span text:style-name="T238_13">Malcolm<text:s/>H.<text:s/>Kerr<text:s/>Carnegie<text:s/>Middle<text:s/>East<text:s/>Center<text:s/>(MKCMEC)</text:span><text:span text:style-name="T238_14">;<text:s/>this<text:s/>ended<text:s/>in<text:s/>July<text:s/>2025.</text:span><text:span text:style-name="T238_15"><text:s/></text:span><text:span text:style-name="T238_16">Component<text:s/>2<text:s/>(C2)</text:span><text:span text:style-name="T238_17"><text:s/>i</text:span><text:span text:style-name="T238_18">s<text:s/>a<text:s/></text:span><text:span text:style-name="T238_19">Research<text:s/>Programme<text:s/>Consortium</text:span><text:span text:style-name="T238_20"><text:s/>delivered<text:s/>by<text:s/></text:span><text:span text:style-name="T238_21">Chemonics<text:s/></text:span><text:span text:style-name="T238_22">UK</text:span><text:span text:style-name="T238_23">,<text:s/>former<text:s/>consortium<text:s/>members<text:s/>include<text:s/>Chatham<text:s/>House,<text:s/></text:span><text:span text:style-name="T238_24">but<text:s/>research<text:s/>is<text:s/>now<text:s/>primarily<text:s/>delivered<text:s/>by<text:s/>grantees<text:s/>through<text:s/>the<text:s/>XCEPT<text:s/>Research<text:s/>Fund.<text:s/></text:span><text:span text:style-name="T238_25">Component<text:s/>3<text:s/>(C3)</text:span><text:span text:style-name="T238_26"><text:s/>focusses<text:s/>on<text:s/>un</text:span><text:span text:style-name="T238_27">derstanding<text:s/></text:span><text:span text:style-name="T238_28">d</text:span><text:span text:style-name="T238_29">rivers<text:s/>of<text:s/></text:span><text:span text:style-name="T238_30">v</text:span><text:span text:style-name="T238_31">iolent<text:s/>&amp;<text:s/></text:span><text:span text:style-name="T238_32">p</text:span><text:span text:style-name="T238_33">eaceful<text:s/></text:span><text:span text:style-name="T238_34">b</text:span><text:span text:style-name="T238_35">ehaviour</text:span><text:span text:style-name="T238_36"><text:s/>and<text:s/>is<text:s/>delivered<text:s/>through<text:s/>a<text:s/></text:span><text:span text:style-name="T238_37">Research<text:s/>Programme<text:s/>Consortium</text:span><text:span text:style-name="T238_38"><text:s/>led<text:s/>by<text:s/></text:span><text:span text:style-name="T238_39">Chemonics<text:s/></text:span><text:span text:style-name="T238_40">UK</text:span><text:span text:style-name="T238_41"><text:s/>and<text:s/>King</text:span><text:span text:style-name="T238_42">’</text:span><text:span text:style-name="T238_43">s<text:s/>College<text:s/>London<text:s/>(KCL).</text:span></text:p></text:note-body></text:note></text:span></text:p>
          </table:table-cell>
        </table:table-row>
      </table:table>
      <text:p text:style-name="P239"/>
      <text:p text:style-name="P240"><text:span text:style-name="T240_1">Outcome<text:s/>Indicator<text:s/>1:<text:s/></text:span><text:span text:style-name="T240_2">XCEPT<text:s/>achieved<text:s/></text:span><text:span text:style-name="T240_3">12<text:s/></text:span><text:span text:style-name="T240_4">key<text:s/></text:span><text:span text:style-name="T240_5">outcome<text:s/></text:span><text:span text:style-name="T240_6">results<text:s/></text:span><text:span text:style-name="T240_7">this<text:s/>year<text:s/>against<text:s/>a<text:s/>milestone<text:s/></text:span><text:span text:style-name="T240_8">target<text:s/></text:span><text:span text:style-name="T240_9">of<text:s/>eight.<text:s/>The<text:s/></text:span><text:span text:style-name="T240_10">results<text:s/></text:span><text:span text:style-name="T240_11">counted<text:s/>are<text:s/>the<text:s/>strongest<text:s/>from<text:s/></text:span><text:span text:style-name="T240_12">a<text:s/>longer<text:s/>list<text:s/>of</text:span><text:span text:style-name="T240_13"><text:s/></text:span><text:span text:style-name="T240_14">examples</text:span><text:span text:style-name="T240_15">.<text:s/></text:span><text:span text:style-name="T240_16">Many<text:s/></text:span><text:span text:style-name="T240_17">of<text:s/>these<text:s/></text:span><text:span text:style-name="T240_18">contain<text:s/>multiple<text:s/>separate<text:s/>instances<text:s/>of<text:s/>influencing<text:s/>policy<text:s/>or<text:s/>programmes.</text:span><text:span text:style-name="T240_19"><text:s/></text:span><text:span text:style-name="T240_20">The<text:s/>full<text:s/>list<text:s/>of<text:s/>12<text:s/>outcome<text:s/>stories<text:s/>can<text:s/>be<text:s/>found<text:s/>in<text:s/>Annex<text:s/>A.<text:s/></text:span></text:p>
      <text:p text:style-name="P241"/>
      <text:p text:style-name="P242"><text:span text:style-name="T242_1">Outcome<text:s/>stories<text:s/>cluster<text:s/>around<text:s/>two<text:s/>of<text:s/>the<text:s/>four<text:s/></text:span><text:span text:style-name="T242_2">previously<text:s/></text:span><text:span text:style-name="T242_3">mentioned<text:s/></text:span><text:span text:style-name="T242_4">research<text:s/>theme</text:span><text:span text:style-name="T242_5">s</text:span><text:span text:style-name="T242_6">:<text:s/>‘</text:span><text:span text:style-name="T242_7">networked<text:s/>architecture<text:s/>of<text:s/>conflict<text:s/>ecosystems</text:span><text:span text:style-name="T242_8">’;<text:s/>and<text:s/>‘</text:span><text:span text:style-name="T242_9">drivers<text:s/>of<text:s/>violent<text:s/>and<text:s/>peaceful<text:s/>behaviour’</text:span><text:span text:style-name="T242_10">.</text:span><text:span text:style-name="T242_11"><text:note text:note-class="footnote"><text:note-citation/><text:note-body><text:p text:style-name="P243"><text:span text:style-name="T243_1"><text:s/>Research<text:s/>on<text:s/>‘</text:span><text:span text:style-name="T243_2">borderlands<text:s/>as<text:s/>spaces<text:s/>of<text:s/>political,<text:s/>technological,<text:s/>and<text:s/>violent<text:s/>innovation</text:span><text:span text:style-name="T243_3">’<text:s/>was<text:s/>mainly<text:s/>delivered<text:s/>through<text:s/>component<text:s/>1<text:s/>(now<text:s/>closed),<text:s/>with<text:s/>further<text:s/>synthesis<text:s/>and<text:s/>conceptual<text:s/>development<text:s/>initiated<text:s/>during<text:s/>the<text:s/>review<text:s/>period<text:s/>under<text:s/>component<text:s/>2.<text:s/>Most<text:s/>research<text:s/>on<text:s/>‘</text:span><text:span text:style-name="T243_4">policy<text:s/>responses</text:span><text:span text:style-name="T243_5">’<text:s/>was<text:s/>also<text:s/>initiated<text:s/>during<text:s/>the<text:s/>review<text:s/>period.</text:span></text:p></text:note-body></text:note></text:span><text:span text:style-name="T243_6"><text:s/></text:span><text:span text:style-name="T243_7">The<text:s/>programme<text:s/>aims<text:s/>to<text:s/>have<text:s/>outcome<text:s/>results<text:s/>to<text:s/>report<text:s/>on<text:s/>across<text:s/>all<text:s/>four<text:s/>themes<text:s/>by<text:s/>the<text:s/>end<text:s/>of<text:s/>the<text:s/>programme.<text:s/></text:span><text:span text:style-name="T243_8">Highlight</text:span><text:span text:style-name="T243_9">s<text:s/></text:span><text:span text:style-name="T243_10">from</text:span><text:span text:style-name="T243_11"><text:s/>this<text:s/>year<text:s/>include</text:span><text:span text:style-name="T243_12">:</text:span></text:p>
      <text:p text:style-name="P244"/>
      <text:p text:style-name="P245"><text:span text:style-name="T245_1">The<text:s/>networked<text:s/>architecture<text:s/>of<text:s/>conflict<text:s/></text:span><text:span text:style-name="T245_2">ecosystems</text:span><text:span text:style-name="T245_3">:</text:span></text:p>
      <text:p text:style-name="P246"/>
      <text:list text:style-name="LS3" xml:id="list24">
        <text:list-item>
          <text:p text:style-name="P247"><text:span text:style-name="T247_1">Research<text:s/>on<text:s/>checkpoint<text:s/>economies<text:s/>in<text:s/>eastern<text:s/>DRC<text:s/>influenc</text:span><text:span text:style-name="T247_2">ed</text:span><text:span text:style-name="T247_3"><text:s/>UK<text:s/>and<text:s/>multilateral<text:s/></text:span><text:span text:style-name="T247_4">understanding<text:s/></text:span><text:span text:style-name="T247_5">of<text:s/>and<text:s/>approaches<text:s/>to<text:s/>tackling<text:s/></text:span><text:span text:style-name="T247_6">conflict<text:s/>financing</text:span><text:span text:style-name="T247_7"><text:s/></text:span><text:span text:style-name="T247_8">(instrumental)</text:span><text:span text:style-name="T247_9">:<text:s/></text:span><text:span text:style-name="T247_10">Research<text:s/>findings</text:span><text:span text:style-name="T247_11"><text:s/>from<text:s/>the<text:s/></text:span><text:span text:style-name="T247_12"><text:a xlink:type="simple" xlink:href="https://www.xcept-research.org/project/trade-rents-and-authority-in-borderland-checkpoint-economies-trace/"><text:span text:style-name="T247_13">TRACE<text:s/>research</text:span></text:a></text:span><text:span text:style-name="T247_14"><text:s/>project,<text:s/>led<text:s/>by<text:s/>Peer<text:s/>Schouten</text:span><text:span text:style-name="T247_15">,</text:span><text:span text:style-name="T247_16"><text:s/></text:span><text:span text:style-name="T247_17">was<text:s/>used<text:s/>by<text:s/>the</text:span><text:span text:style-name="T247_18"><text:s/>UN<text:s/>Group<text:s/>of<text:s/>Experts<text:s/>in<text:s/>reporting<text:s/>to<text:s/>the<text:s/>UNSC</text:span><text:span text:style-name="T247_19"><text:s/>and<text:s/>informed<text:s/>MONUSCO<text:s/>analysis.<text:s/>This<text:s/>led<text:s/>to<text:s/></text:span><text:span text:style-name="T247_20">a<text:s/>formal<text:s/>request</text:span><text:span text:style-name="T247_21"><text:s/>from<text:s/>the<text:s/>UN</text:span><text:span text:style-name="T247_22"><text:s/>to<text:s/></text:span><text:span text:style-name="T247_23">a<text:s/>major<text:s/>multinational<text:s/>company</text:span><text:span text:style-name="T247_24"><text:s/>for<text:s/>information<text:s/>on<text:s/>their<text:s/>supply<text:s/>chains.</text:span><text:span text:style-name="T247_25"><text:s/>The<text:s/>research<text:s/>s</text:span><text:span text:style-name="T247_26">upported</text:span><text:span text:style-name="T247_27"><text:s/></text:span><text:span text:style-name="T247_28">B</text:span><text:span text:style-name="T247_29">HC</text:span><text:span text:style-name="T247_30"><text:s/>Kigali’s<text:s/>understanding<text:s/>of<text:s/>M23’s<text:s/>financial<text:s/>activities</text:span><text:span text:style-name="T247_31">,<text:s/>help</text:span><text:span text:style-name="T247_32">ing<text:s/></text:span><text:span text:style-name="T247_33">inform<text:s/>internal<text:s/>assessment</text:span><text:span text:style-name="T247_34">s</text:span><text:span text:style-name="T247_35"><text:s/>and</text:span><text:span text:style-name="T247_36"><text:s/></text:span><text:span text:style-name="T247_37">underpinn</text:span><text:span text:style-name="T247_38">ing</text:span><text:span text:style-name="T247_39"><text:s/>regional</text:span><text:span text:style-name="T247_40"><text:s/>interventions</text:span><text:span text:style-name="T247_41"><text:s/>via<text:s/>the<text:s/></text:span><text:span text:style-name="T247_42">Public<text:s/>Finance<text:s/>and<text:s/>Tax<text:s/>centre<text:s/>of<text:s/>expertise.<text:s/>BHC<text:s/>Kigali</text:span><text:span text:style-name="T247_43"><text:s/>are<text:s/>commissioning<text:s/>new<text:s/>research<text:s/>to<text:s/>apply</text:span><text:span text:style-name="T247_44"><text:s/>TRACE’s</text:span><text:span text:style-name="T247_45"><text:s/>conceptual<text:s/>approach<text:s/></text:span><text:span text:style-name="T247_46">to<text:s/>additional</text:span><text:span text:style-name="T247_47"><text:s/>countries</text:span><text:span text:style-name="T247_48"><text:s/>in<text:s/>the<text:s/>region</text:span><text:span text:style-name="T247_49">.<text:s/></text:span></text:p>
        </text:list-item>
      </text:list>
      <text:p text:style-name="P248"/>
      <text:list text:style-name="LS3" xml:id="list25">
        <text:list-item>
          <text:p text:style-name="P249"><text:span text:style-name="T249_1">Research<text:s/>on<text:s/>conflict<text:s/>and<text:s/>human<text:s/>smuggling<text:s/></text:span><text:span text:style-name="T249_2">shaped</text:span><text:span text:style-name="T249_3"><text:s/></text:span><text:span text:style-name="T249_4">the<text:s/></text:span><text:span text:style-name="T249_5">UK</text:span><text:span text:style-name="T249_6"><text:s/></text:span><text:span text:style-name="T249_7">government’s<text:s/>migration<text:s/>strategy<text:s/>and<text:s/>programme<text:s/>development</text:span><text:span text:style-name="T249_8"><text:s/></text:span><text:span text:style-name="T249_9">(instrumental):</text:span><text:span text:style-name="T249_10"><text:s/>Chatham<text:s/>House</text:span><text:span text:style-name="T249_11">’s</text:span><text:span text:style-name="T249_12"><text:s/>case<text:s/>study<text:s/></text:span><text:span text:style-name="T249_13"><text:a xlink:type="simple" xlink:href="https://www.chathamhouse.org/2025/02/how-migrant-smuggling-has-fuelled-conflict-libya"><text:span text:style-name="T249_14">‘How<text:s/>migrant<text:s/>smuggling<text:s/>has<text:s/>fuelled<text:s/>conflict<text:s/>in<text:s/>Libya’</text:span><text:span text:style-name="T249_15"><text:s/></text:span></text:a></text:span><text:span text:style-name="T249_16">informed</text:span><text:span text:style-name="T249_17"><text:s/>HMG<text:s/></text:span><text:span text:style-name="T249_18">policy<text:s/>and<text:s/>programming<text:s/>on</text:span><text:span text:style-name="T249_19"><text:s/>migration<text:s/>crime.<text:s/></text:span><text:span text:style-name="T249_20">BE<text:s/>Tripoli<text:s/></text:span><text:span text:style-name="T249_21">noted</text:span><text:span text:style-name="T249_22"><text:s/>that<text:s/>the<text:s/>paper<text:s/>ha</text:span><text:span text:style-name="T249_23">s</text:span><text:span text:style-name="T249_24"><text:s/>been<text:s/></text:span><text:span text:style-name="T249_25">“</text:span><text:span text:style-name="T249_26">instrumental<text:s/>in<text:s/></text:span><text:span text:style-name="T249_27">informing</text:span><text:span text:style-name="T249_28"><text:s/>the<text:s/>UK<text:s/>government’s<text:s/>migration<text:s/>strategy<text:s/>and<text:s/>programme<text:s/>development</text:span><text:span text:style-name="T249_29">”</text:span><text:span text:style-name="T249_30">.</text:span><text:span text:style-name="T249_31"><text:s/></text:span></text:p>
        </text:list-item>
      </text:list>
      <text:p text:style-name="P250"/>
      <text:list text:style-name="LS3" xml:id="list26">
        <text:list-item>
          <text:p text:style-name="P251"><text:span text:style-name="T251_1">Research<text:s/>on<text:s/>the<text:s/>Axis<text:s/>of<text:s/>Resistance<text:s/></text:span><text:span text:style-name="T251_2">informed<text:s/>FCDO’s<text:s/></text:span><text:span text:style-name="T251_3">ISF<text:s/>MENA<text:s/>programme<text:s/>approach</text:span><text:span text:style-name="T251_4"><text:s/></text:span><text:span text:style-name="T251_5">to<text:s/>tackling<text:s/>the<text:s/>threat<text:s/>of<text:s/>Iran<text:s/>and<text:s/>proxies</text:span><text:span text:style-name="T251_6"><text:s/></text:span><text:span text:style-name="T251_7">(instrumental):</text:span><text:span text:style-name="T251_8"><text:s/>Chatham<text:s/>House’s<text:s/>paper<text:s/></text:span><text:span text:style-name="T251_9"><text:a xlink:type="simple" xlink:href="https://www.chathamhouse.org/2025/03/shape-shifting-axis-resistance"><text:span text:style-name="T251_10">The<text:s/>Shape-Shifting<text:s/>Axis<text:s/>of<text:s/>Resistance</text:span></text:a></text:span><text:span text:style-name="T251_11">,<text:s/>and<text:s/>Salisbury’s<text:s/></text:span><text:span text:style-name="T251_12">research<text:s/></text:span><text:span text:style-name="T251_13"><text:a xlink:type="simple" xlink:href="https://www.xcept-research.org/publication/from-smugglers-to-supply-chains-how-yemens-houthi-movement-became-a-global-threat/"><text:span text:style-name="T251_14">From<text:s/>Smugglers<text:s/>to<text:s/>Supply<text:s/>Chains</text:span></text:a></text:span><text:span text:style-name="T251_15"><text:s/></text:span><text:span text:style-name="T251_16">and<text:s/>the<text:s/></text:span><text:span text:style-name="T251_17"><text:a xlink:type="simple" xlink:href="https://www.xcept-research.org/project/beyond-the-axis-research/"><text:span text:style-name="T251_18">Beyond<text:s/>the<text:s/>Axis</text:span></text:a></text:span><text:span text:style-name="T251_19"><text:s/>project<text:s/>filled<text:s/>an<text:s/>evidence<text:s/>gap</text:span><text:span text:style-name="T251_20"><text:s/>on<text:s/>the<text:s/></text:span><text:span text:style-name="T251_21">networked<text:s/>threat<text:s/>of<text:s/>the<text:s/></text:span><text:span text:style-name="T251_22">Axis<text:s/>of<text:s/>Resistance</text:span><text:span text:style-name="T251_23"><text:s/>and<text:s/>the<text:s/></text:span><text:span text:style-name="T251_24">resilience<text:s/>and<text:s/>adaptat</text:span><text:span text:style-name="T251_25">ion<text:s/>of<text:s/>Iran</text:span><text:span text:style-name="T251_26">-</text:span><text:span text:style-name="T251_27">aligned<text:s/>actors</text:span><text:span text:style-name="T251_28">.</text:span><text:span text:style-name="T251_29"><text:s/></text:span><text:span text:style-name="T251_30">The<text:s/>Chatham<text:s/>House<text:s/>research<text:s/>was<text:s/>shared<text:s/>with<text:s/></text:span><text:span text:style-name="T251_31">a<text:s/>range<text:s/>of<text:s/></text:span><text:span text:style-name="T251_32">US<text:s/>counterparts,<text:s/></text:span><text:span text:style-name="T251_33">including<text:s/></text:span><text:span text:style-name="T251_34">in<text:s/>Baghdad<text:s/>where<text:s/>it<text:s/>was<text:s/></text:span><text:span text:style-name="T251_35">briefed<text:s/>to<text:s/>US<text:s/>embassy<text:s/>colleagues</text:span><text:span text:style-name="T251_36">,<text:s/>State<text:s/>Department<text:s/>officials,<text:s/>and<text:s/></text:span><text:span text:style-name="T251_37">the<text:s/>Acting<text:s/>Deputy<text:s/>Chief<text:s/>of<text:s/>Mission</text:span><text:span text:style-name="T251_38"><text:s/></text:span><text:span text:style-name="T251_39">this<text:s/>year</text:span><text:span text:style-name="T251_40">.<text:s/>It<text:s/>also<text:s/>f</text:span><text:span text:style-name="T251_41">eatur</text:span><text:span text:style-name="T251_42">ed</text:span><text:span text:style-name="T251_43"><text:s/>in<text:s/>a<text:s/>UK-US<text:s/>analytic<text:s/>exchange<text:s/></text:span><text:span text:style-name="T251_44">on<text:s/>Axis<text:s/>aligned<text:s/>actors</text:span><text:span text:style-name="T251_45">.</text:span><text:span text:style-name="T251_46"><text:s/></text:span></text:p>
        </text:list-item>
      </text:list>
      <text:p text:style-name="P252"/>
      <text:list text:style-name="LS3" xml:id="list27">
        <text:list-item>
          <text:p text:style-name="P253"><text:span text:style-name="T253_1">Captagon<text:s/>research<text:s/>informed<text:s/>HMG<text:s/>engagement<text:s/>with<text:s/>the<text:s/>Lebanese<text:s/>Armed<text:s/>Forces</text:span><text:span text:style-name="T253_2"><text:s/></text:span><text:span text:style-name="T253_3">and<text:s/></text:span><text:span text:style-name="T253_4">strengthened<text:s/>conflict<text:s/>sensitivity<text:s/>and<text:s/>cross-team<text:s/>dialogue</text:span><text:span text:style-name="T253_5"><text:s/></text:span><text:span text:style-name="T253_6">(instrumental):</text:span><text:span text:style-name="T253_7"><text:s/>Through<text:s/>multiple<text:s/>reports<text:s/>and<text:s/>private<text:s/>and<text:s/>public<text:s/>engagements,<text:s/>research<text:s/>by<text:s/></text:span><text:span text:style-name="T253_8">MK</text:span><text:span text:style-name="T253_9">CMEC<text:s/>on<text:s/></text:span><text:span text:style-name="T253_10"><text:a xlink:type="simple" xlink:href="https://carnegieendowment.org/research/2025/03/double-dealers-lebanon-and-the-risks-of-captagon-trafficking?lang=en&amp;center=middle-east"><text:span text:style-name="T253_11">Captagon<text:s/>trafficking<text:s/>and<text:s/>illicit<text:s/>networks<text:s/>in<text:s/>Lebanon’s<text:s/>border<text:s/>regions</text:span></text:a></text:span><text:span text:style-name="T253_12"><text:s/>and<text:s/>by<text:s/>COAR<text:s/>on<text:s/>the<text:s/></text:span><text:span text:style-name="T253_13"><text:a xlink:type="simple" xlink:href="https://www.xcept-research.org/publication/when-cartels-collapse-the-future-of-captagon-in-the-middle-east/"><text:span text:style-name="T253_14">regional<text:s/>post-Assad<text:s/>Captagon<text:s/>trade</text:span></text:a></text:span><text:span text:style-name="T253_15"><text:s/>generated<text:s/>substantial<text:s/>public<text:s/>interest<text:s/>and<text:s/>policy<text:s/>impact.<text:s/>BE<text:s/>Beirut<text:s/>noted<text:s/>the<text:s/>unique<text:s/>insights<text:s/>offered<text:s/>by<text:s/>the<text:s/>research<text:s/>on<text:s/>areas<text:s/>inaccessible<text:s/>to<text:s/>HMG,<text:s/></text:span><text:span text:style-name="T253_16">improved</text:span><text:span text:style-name="T253_17"><text:s/></text:span><text:span text:style-name="T253_18">conflict<text:s/>sensitivity<text:s/></text:span><text:span text:style-name="T253_19">of<text:s/></text:span><text:span text:style-name="T253_20">programmes<text:s/>and<text:s/>enab</text:span><text:span text:style-name="T253_21">led</text:span><text:span text:style-name="T253_22"><text:s/>triangulation<text:s/>of<text:s/>reporting<text:s/>from<text:s/>implementers</text:span><text:span text:style-name="T253_23">.</text:span></text:p>
        </text:list-item>
      </text:list>
      <text:p text:style-name="P254"/>
      <text:p text:style-name="P255"><text:span text:style-name="T255_1">Drivers<text:s/>of<text:s/>violent<text:s/>and<text:s/>peaceful<text:s/>behaviour:</text:span></text:p>
      <text:p text:style-name="P256"/>
      <text:list text:style-name="LS3" xml:id="list28">
        <text:list-item>
          <text:p text:style-name="P257"><text:span text:style-name="T257_1">KCL</text:span><text:span text:style-name="T257_2"><text:s/>behavioural<text:s/>insights<text:s/></text:span><text:span text:style-name="T257_3">integrated<text:s/></text:span><text:span text:style-name="T257_4">into<text:s/>international<text:s/>mediation<text:s/>practice</text:span><text:span text:style-name="T257_5"><text:s/></text:span><text:span text:style-name="T257_6">(conceptual)</text:span><text:span text:style-name="T257_7">:</text:span><text:span text:style-name="T257_8"><text:s/>Through<text:s/>engagement<text:s/>in<text:s/>international<text:s/>conferences<text:s/>and<text:s/>forums,<text:s/></text:span><text:span text:style-name="T257_9">the<text:s/>concepts<text:s/>in<text:s/></text:span><text:span text:style-name="T257_10">Nafees<text:s/>Hamid’s<text:s/>research<text:s/></text:span><text:span text:style-name="T257_11">leveraging</text:span><text:span text:style-name="T257_12"><text:s/></text:span><text:span text:style-name="T257_13">neuroscien</text:span><text:span text:style-name="T257_14">tific<text:s/>insights</text:span><text:span text:style-name="T257_15"><text:s/></text:span><text:span text:style-name="T257_16">on</text:span><text:span text:style-name="T257_17"><text:s/>sacred<text:s/>values</text:span><text:span text:style-name="T257_18"><text:s/>and</text:span><text:span text:style-name="T257_19"><text:s/>devoted<text:s/>actors</text:span><text:span text:style-name="T257_20">,<text:s/>and<text:s/></text:span><text:span text:style-name="T257_21">the</text:span><text:span text:style-name="T257_22"><text:s/>role<text:s/>of<text:s/>social<text:s/>norms<text:s/>and<text:s/>symbolic<text:s/>concessions,</text:span><text:span text:style-name="T257_23"><text:s/>are<text:s/>gaining<text:s/>traction<text:s/>in<text:s/>mediation<text:s/>circles.<text:s/>The<text:s/>Berghof<text:s/>Foundation,<text:s/>one<text:s/>of<text:s/>the<text:s/>world’s<text:s/>foremost<text:s/>mediation<text:s/>actors,<text:s/>integrated<text:s/>Hamid’s<text:s/>approach<text:s/>into<text:s/>their<text:s/>core<text:s/>policy<text:s/>and<text:s/>training<text:s/>practice.<text:s/></text:span><text:span text:style-name="T257_24">Other<text:s/>governments<text:s/>have<text:s/>also<text:s/>taken<text:s/>note,<text:s/>with<text:s/>one<text:s/>integrating<text:s/>behavioural<text:s/>insights<text:s/>into<text:s/>national<text:s/>policy<text:s/>development<text:s/>on<text:s/>peace<text:s/>mediation,<text:s/>and<text:s/>another</text:span><text:span text:style-name="T257_25"><text:s/></text:span><text:span text:style-name="T257_26">requesting<text:s/>a<text:s/>bespoke<text:s/>executive<text:s/>training<text:s/>programme<text:s/>grounded<text:s/>in<text:s/>KCL’s<text:s/>conceptual<text:s/>approach<text:s/>to<text:s/>support<text:s/>ambitions<text:s/>to<text:s/>become<text:s/>a<text:s/>regional<text:s/>centre<text:s/>for<text:s/>peace<text:s/>mediation.</text:span></text:p>
        </text:list-item>
      </text:list>
      <text:p text:style-name="P258"/>
      <text:list text:style-name="LS3" xml:id="list29">
        <text:list-item>
          <text:p text:style-name="P259"><text:span text:style-name="T259_1">Research<text:s/>on<text:s/></text:span><text:span text:style-name="T259_2">Peuhl</text:span><text:span text:style-name="T259_3"><text:s/>women<text:s/>living<text:s/>under<text:s/>JNIM<text:s/>control<text:s/>influenced<text:s/>UK<text:s/>and<text:s/>US<text:s/>counter-terrorism<text:s/>policy<text:s/>and<text:s/>training<text:s/>in<text:s/>the<text:s/>Sahel</text:span><text:span text:style-name="T259_4"><text:s/></text:span><text:span text:style-name="T259_5">(instrumental)</text:span><text:span text:style-name="T259_6">:</text:span><text:span text:style-name="T259_7"><text:s/></text:span><text:span text:style-name="T259_8"><text:a xlink:type="simple" xlink:href="https://www.xcept-research.org/wp-content/uploads/2025/12/2025-12-08_XCEPT-Report_Peuhl-womens-lives-under-JNIM-in-the-Sahel_Mar26re-issue.pdf"><text:span text:style-name="T259_9">Research<text:s/>led<text:s/>by<text:s/>Corinne<text:s/>Dufka</text:span></text:a></text:span><text:span text:style-name="T259_10"><text:s/>brought<text:s/>gender<text:s/>considerations<text:s/>to<text:s/>the<text:s/>forefront<text:s/>of<text:s/>counterterrorism<text:s/>policy<text:s/>thinking<text:s/>across<text:s/>FCDO<text:s/>and<text:s/>Home<text:s/>Office<text:s/>internal<text:s/>threat<text:s/>analysis,<text:s/>strategy<text:s/>development,<text:s/>programme<text:s/>design<text:s/>and<text:s/>training<text:s/>materials.<text:s/>Research<text:s/>also<text:s/>informed<text:s/>practical<text:s/>interventions<text:s/>in<text:s/>Ghana<text:s/>and<text:s/>across<text:s/>the<text:s/>region.<text:s/></text:span><text:span text:style-name="T259_11">U</text:span><text:span text:style-name="T259_12">S<text:s/>officials<text:s/>noted<text:s/>the<text:s/>utility<text:s/>of<text:s/>the<text:s/>findings<text:s/>in<text:s/>their<text:s/>policy<text:s/>engagement<text:s/>with<text:s/>regional<text:s/>governments<text:s/>and<text:s/>militaries.</text:span></text:p>
        </text:list-item>
      </text:list>
      <text:p text:style-name="P260"/>
      <text:list text:style-name="LS3" xml:id="list30">
        <text:list-item>
          <text:p text:style-name="P261"><text:span text:style-name="T261_1">Research<text:s/>on<text:s/>stability<text:s/>in<text:s/>West<text:s/>African<text:s/>borderlands<text:s/>informed<text:s/>the<text:s/>EU’s<text:s/>Sahel<text:s/>strategy<text:s/>refresh<text:s/>and<text:s/>Dutch<text:s/>foreign<text:s/>policy<text:s/>and<text:s/>assistance<text:s/>processes</text:span><text:span text:style-name="T261_2"><text:s/></text:span><text:span text:style-name="T261_3">(instrumental):<text:s/></text:span><text:span text:style-name="T261_4"><text:a xlink:type="simple" xlink:href="https://eur03.safelinks.protection.outlook.com/?url=https%3A%2F%2Fwww.xcept-research.org%2Fpublication%2Flife-on-the-line-stability-and-livelihood-challenges-in-coastal-west-african-borderlands%2F&amp;data=05%7C02%7Celeanor.beaudry%40fcdo.gov.uk%7Ca1f3b34cc40840969cb608deaac25da7%7Cd3a2d0d37cc84f52bbf985bd43d94279%7C0%7C0%7C639135948926517025%7CUnknown%7CTWFpbGZsb3d8eyJFbXB0eU1hcGkiOnRydWUsIlYiOiIwLjAuMDAwMCIsIlAiOiJXaW4zMiIsIkFOIjoiTWFpbCIsIldUIjoyfQ%3D%3D%7C0%7C%7C%7C&amp;sdata=t6xO%2FBTQCdwotk8ciQJDvW%2FoyBXLcVvMlEcIOlQYOSE%3D&amp;reserved=0"><text:span text:style-name="T261_5">Life<text:s/>on<text:s/>the<text:s/>Line</text:span></text:a></text:span><text:span text:style-name="T261_6">,<text:s/>led<text:s/>by<text:s/></text:span><text:span text:style-name="T261_7">Clingendael</text:span><text:span text:style-name="T261_8"><text:s/>Institute<text:s/>and<text:s/>Elva<text:s/>Community<text:s/>Engagement,<text:s/>explored<text:s/>how<text:s/>communities<text:s/>in<text:s/>Mali,<text:s/>Burkina<text:s/>Faso,<text:s/>Ghana,<text:s/>and<text:s/>Togo<text:s/>borderlands<text:s/>navigate<text:s/>economic<text:s/>and<text:s/>political<text:s/>marginalisation<text:s/>amid<text:s/>rising<text:s/>regional<text:s/>insecurity.<text:s/>FCDO’s<text:s/>counterterrorism<text:s/>department<text:s/>noted<text:s/>that<text:s/>the<text:s/>research<text:s/>informed<text:s/>internal<text:s/>policy<text:s/>deliberations</text:span><text:span text:style-name="T261_9">,<text:s/>including<text:s/>the<text:s/>Ghana<text:s/>JACS,<text:s/></text:span><text:span text:style-name="T261_10">and<text:s/>is<text:s/>regularly<text:s/>referenced<text:s/>in<text:s/>policy<text:s/>and<text:s/>research<text:s/>contexts,<text:s/>both<text:s/>internally<text:s/>and<text:s/>among<text:s/>UK<text:s/>allies.<text:s/></text:span></text:p>
        </text:list-item>
      </text:list>
      <text:p text:style-name="P262"/>
      <text:p text:style-name="P263"><text:span text:style-name="T263_1">Policy<text:s/>responses<text:s/>to<text:s/>cross-border<text:s/>conflict<text:s/>and<text:s/>conflict<text:s/>affected<text:s/>borderlands:</text:span></text:p>
      <text:p text:style-name="P264"/>
      <text:list text:style-name="LS3" xml:id="list31">
        <text:list-item>
          <text:p text:style-name="P265"><text:span text:style-name="T265_1">Research<text:s/>on<text:s/>climate<text:s/>change<text:s/>in<text:s/>Helmand<text:s/>informed<text:s/>EU<text:s/>and<text:s/>UK<text:s/>policy<text:s/>and<text:s/>programming<text:s/>decisions<text:s/>on<text:s/>water<text:s/>stress<text:s/>and<text:s/>climate<text:s/>adaptation<text:s/>in<text:s/>Afghanistan</text:span><text:span text:style-name="T265_2"><text:s/></text:span><text:span text:style-name="T265_3">(instrumental):</text:span><text:span text:style-name="T265_4"><text:s/></text:span><text:span text:style-name="T265_5">The<text:s/>EU<text:s/>Delegation<text:s/>to<text:s/>Afghanistan<text:s/>reported</text:span><text:span text:style-name="T265_6"><text:s/></text:span><text:span text:style-name="T265_7">that<text:s/>evidence<text:s/>on<text:s/></text:span><text:span text:style-name="T265_8"><text:a xlink:type="simple" xlink:href="https://www.xcept-research.org/publication/digging-an-ever-deeper-hole-the-response-to-climate-change-in-the-helmand-river-basin/"><text:span text:style-name="T265_9">climate<text:s/>change<text:s/>and<text:s/>water<text:s/>management<text:s/>in<text:s/>the<text:s/>Helmand<text:s/>River<text:s/>Basin</text:span></text:a></text:span><text:span text:style-name="T265_10"><text:s/>from<text:s/>the<text:s/>research<text:s/>of<text:s/>David<text:s/></text:span><text:span text:style-name="T265_11">Mansfield<text:s/>and<text:s/></text:span><text:span text:style-name="T265_12">Alcis</text:span><text:span text:style-name="T265_13"><text:s/>was<text:s/>influential<text:s/>in<text:s/>shaping<text:s/>2026<text:s/>financing<text:s/>decisions<text:s/>that<text:s/>prioritised<text:s/>water<text:s/>and<text:s/>climate<text:s/>risks<text:s/>linked<text:s/>to<text:s/>stability<text:s/>and<text:s/>displacement.<text:s/>The<text:s/>research<text:s/>also<text:s/>sharpened<text:s/>FCDO<text:s/>focus<text:s/>on<text:s/>the<text:s/>urgency<text:s/>of<text:s/>climate<text:s/>resilience<text:s/>and<text:s/>sustainable<text:s/>water<text:s/>management,<text:s/>which<text:s/>informed<text:s/>FCDO<text:s/>bilateral<text:s/>programming</text:span><text:span text:style-name="T265_14"><text:s/>interventions</text:span><text:span text:style-name="T265_15"><text:s/>and<text:s/>development<text:s/>diplomacy</text:span><text:span text:style-name="T265_16"><text:s/>on<text:s/></text:span><text:span text:style-name="T265_17">these<text:s/>issues</text:span><text:span text:style-name="T265_18">.<text:s/></text:span></text:p>
        </text:list-item>
      </text:list>
      <text:p text:style-name="P266"/>
      <text:p text:style-name="P267"><text:span text:style-name="T267_1">Outcome<text:s/>Indicator<text:s/>2:<text:s/></text:span><text:span text:style-name="T267_2">#<text:s/>of<text:s/>citations<text:s/>of<text:s/>XCEPT<text:s/>research<text:s/>and<text:s/>research<text:s/>outputs<text:s/>in<text:s/>the<text:s/>academic<text:s/>literature,<text:s/>grey<text:s/>literature,<text:s/>and<text:s/>Southern<text:s/>and<text:s/>Northern<text:s/>media.</text:span></text:p>
      <text:p text:style-name="P268"/>
      <table:table table:style-name="Table7">
        <table:table-column table:style-name="Column24"/>
        <table:table-column table:style-name="Column25"/>
        <table:table-column table:style-name="Column26"/>
        <table:table-row table:style-name="Row24">
          <table:table-cell table:style-name="Cell85">
            <text:p text:style-name="P269"/>
            <text:p text:style-name="P270"/>
          </table:table-cell>
          <table:table-cell table:style-name="Cell86">
            <text:p text:style-name="P271"><text:span text:style-name="T271_1">Target<text:s/>(cumulative)</text:span></text:p>
          </table:table-cell>
          <table:table-cell table:style-name="Cell87">
            <text:p text:style-name="P272"><text:span text:style-name="T272_1">Achieved<text:s/>(cumulative)</text:span></text:p>
          </table:table-cell>
        </table:table-row>
        <table:table-row table:style-name="Row25">
          <table:table-cell table:style-name="Cell88">
            <text:p text:style-name="P273"><text:span text:style-name="T273_1">Milestone<text:s/>6<text:s/></text:span><text:span text:style-name="T273_2">(March<text:s/>2024)</text:span></text:p>
          </table:table-cell>
          <table:table-cell table:style-name="Cell89">
            <text:p text:style-name="P274"><text:span text:style-name="T274_1">Total:<text:s/>40</text:span></text:p>
            <text:p text:style-name="P275"><text:span text:style-name="T275_1">C1:<text:s/>25;<text:s/>C2/C3:<text:s/>15</text:span></text:p>
          </table:table-cell>
          <table:table-cell table:style-name="Cell90">
            <text:p text:style-name="P276"><text:span text:style-name="T276_1">Total:<text:s/>169</text:span></text:p>
            <text:p text:style-name="P277"><text:span text:style-name="T277_1">C1:<text:s/>115;<text:s/>C2/C3:<text:s/>54</text:span></text:p>
          </table:table-cell>
        </table:table-row>
        <table:table-row table:style-name="Row26">
          <table:table-cell table:style-name="Cell91">
            <text:p text:style-name="P278"><text:span text:style-name="T278_1">Milestone<text:s/>7<text:s/></text:span><text:span text:style-name="T278_2">(March<text:s/>2025)</text:span></text:p>
          </table:table-cell>
          <table:table-cell table:style-name="Cell92">
            <text:p text:style-name="P279"><text:span text:style-name="T279_1">Total:<text:s/>214</text:span></text:p>
            <text:p text:style-name="P280"><text:span text:style-name="T280_1">C1:<text:s/>143;<text:s/>C2/C3:<text:s/>74</text:span></text:p>
          </table:table-cell>
          <table:table-cell table:style-name="Cell93">
            <text:p text:style-name="P281"><text:span text:style-name="T281_1">Total:<text:s/>439</text:span></text:p>
            <text:p text:style-name="P282"><text:span text:style-name="T282_1">C1:<text:s/>319;<text:s/>C2:<text:s/>91;<text:s/>C3:<text:s/>29</text:span></text:p>
          </table:table-cell>
        </table:table-row>
        <table:table-row table:style-name="Row27">
          <table:table-cell table:style-name="Cell94">
            <text:p text:style-name="P283"><text:span text:style-name="T283_1">Milestone<text:s/>8<text:s/></text:span><text:span text:style-name="T283_2">(March<text:s/>2026)</text:span></text:p>
          </table:table-cell>
          <table:table-cell table:style-name="Cell95">
            <text:p text:style-name="P284"/>
            <text:p text:style-name="P285"><text:span text:style-name="T285_1">Total</text:span><text:span text:style-name="T285_2">:<text:s/>529<text:s/>(90<text:s/>this<text:s/>year)</text:span></text:p>
            <text:p text:style-name="P286"><text:span text:style-name="T286_1">C1</text:span><text:span text:style-name="T286_2">:<text:s/>Tracked,<text:s/>but<text:s/>no<text:s/>target;<text:s/></text:span><text:span text:style-name="T286_3">C2/C3</text:span><text:span text:style-name="T286_4">:<text:s/>210<text:s/>(90)</text:span></text:p>
          </table:table-cell>
          <table:table-cell table:style-name="Cell96">
            <text:p text:style-name="P287"><text:span text:style-name="T287_1">Substantially</text:span><text:span text:style-name="T287_2"><text:s/>e</text:span><text:span text:style-name="T287_3">xceeded</text:span></text:p>
            <text:p text:style-name="P288"><text:span text:style-name="T288_1">Total</text:span><text:span text:style-name="T288_2">:<text:s/>788<text:s/>(349<text:s/>this<text:s/>year)</text:span></text:p>
            <text:p text:style-name="P289"><text:span text:style-name="T289_1">C1</text:span><text:span text:style-name="T289_2">:<text:s/>546<text:s/>(227);<text:s/></text:span><text:span text:style-name="T289_3">C2</text:span><text:span text:style-name="T289_4">/</text:span><text:span text:style-name="T289_5">C3</text:span><text:span text:style-name="T289_6">:<text:s/></text:span><text:span text:style-name="T289_7">242<text:s/>(122)</text:span></text:p>
            <text:p text:style-name="P290"><text:span text:style-name="T290_1">[</text:span><text:span text:style-name="T290_2">C2</text:span><text:span text:style-name="T290_3">:<text:s/>193<text:s/>(102);<text:s/></text:span><text:span text:style-name="T290_4">C3</text:span><text:span text:style-name="T290_5">:<text:s/>49<text:s/>(20)]</text:span></text:p>
          </table:table-cell>
        </table:table-row>
      </table:table>
      <text:p text:style-name="P291"/>
      <text:p text:style-name="P292"><text:span text:style-name="T292_1">Outcome<text:s/>Indicator<text:s/>2:<text:s/></text:span><text:span text:style-name="T292_2">XCEPT<text:s/>research<text:s/>has<text:s/>been<text:s/>cited<text:s/>788<text:s/>times<text:s/>since<text:s/>2018,<text:s/>with<text:s/>349<text:s/>new<text:s/>citations<text:s/>this<text:s/>year,<text:s/>exceeding<text:s/></text:span><text:span text:style-name="T292_3">this<text:s/>year’s<text:s/>milestone</text:span><text:span text:style-name="T292_4">.<text:s/>The<text:s/>most<text:s/>cited<text:s/>publication<text:s/>remains<text:s/></text:span><text:span text:style-name="T292_5"><text:a xlink:type="simple" xlink:href="https://www.xcept-research.org/publication/moving-towards-markets-cash-commodification-and-conflict-in-south-sudan/"><text:span text:style-name="T292_6">Moving<text:s/>Towards<text:s/>Markets</text:span></text:a></text:span><text:span text:style-name="T292_7"><text:s/>(South<text:s/>Sudan,<text:s/>RVI).<text:s/>Recent<text:s/>attention<text:s/>highlights<text:s/>the<text:s/>continued<text:s/>relevance<text:s/>of<text:s/>MKCMEC’s<text:s/>work<text:s/>on<text:s/>Iraqi-Syrian<text:s/>and<text:s/>Syrian-Turkish<text:s/>borders,<text:s/>alongside<text:s/>Alcis’<text:s/>Afghanistan<text:s/>analysis<text:s/>and<text:s/>Chatham<text:s/>House<text:s/>research<text:s/>on<text:s/>conflict<text:s/>economies<text:s/>in<text:s/>Sudan<text:s/>and<text:s/>Ethiopia.<text:s/>Citations<text:s/>are<text:s/>also<text:s/>reflected<text:s/>in<text:s/>policy<text:s/>uptake,<text:s/>including<text:s/>references<text:s/>to<text:s/>XCEPT’s<text:s/></text:span><text:span text:style-name="T292_8"><text:a xlink:type="simple" xlink:href="https://www.xcept-research.org/publication/paying-the-price/"><text:span text:style-name="T292_9">Paying<text:s/>the<text:s/>Price</text:span></text:a></text:span><text:span text:style-name="T292_10"><text:s/>report<text:s/>in<text:s/>outputs<text:s/>from<text:s/>the<text:s/>EU,<text:s/>UK<text:s/>Home<text:s/>Office,<text:s/>UN<text:s/>and<text:s/>IOM.</text:span></text:p>
      <text:p text:style-name="P293"/>
      <text:p text:style-name="P294"><text:span text:style-name="T294_1">Outcome<text:s/>Indicator<text:s/>3:<text:s/></text:span><text:span text:style-name="T294_2">#<text:s/>of<text:s/>features<text:s/>in<text:s/>major<text:s/>events,<text:s/>media<text:s/>and<text:s/>periodicals<text:s/>centring<text:s/>on<text:s/>or<text:s/>delivered<text:s/>by<text:s/>XCEPT<text:s/>research(</text:span><text:span text:style-name="T294_3">ers</text:span><text:span text:style-name="T294_4">),<text:s/>including<text:s/>invited<text:s/>interventions<text:s/>at<text:s/>significant<text:s/>events,<text:s/>commentaries<text:s/>and<text:s/>interviews<text:s/>in<text:s/>major<text:s/>web,<text:s/>print<text:s/>and<text:s/>broadcast<text:s/>outlets,<text:s/>features<text:s/>in<text:s/>print,<text:s/>web,<text:s/>and<text:s/>broadcast<text:s/>media<text:s/>based<text:s/>on<text:s/>significant<text:s/>engagement<text:s/>with<text:s/>researchers,<text:s/>etc.</text:span></text:p>
      <text:p text:style-name="P295"/>
      <table:table table:style-name="Table8">
        <table:table-column table:style-name="Column27"/>
        <table:table-column table:style-name="Column28"/>
        <table:table-column table:style-name="Column29"/>
        <table:table-row table:style-name="Row28">
          <table:table-cell table:style-name="Cell97">
            <text:p text:style-name="P296"/>
            <text:p text:style-name="P297"/>
          </table:table-cell>
          <table:table-cell table:style-name="Cell98">
            <text:p text:style-name="P298"><text:span text:style-name="T298_1">Target<text:s/>(cumulative)</text:span></text:p>
          </table:table-cell>
          <table:table-cell table:style-name="Cell99">
            <text:p text:style-name="P299"><text:span text:style-name="T299_1">Achieved<text:s/>(cumulative)</text:span></text:p>
          </table:table-cell>
        </table:table-row>
        <table:table-row table:style-name="Row29">
          <table:table-cell table:style-name="Cell100">
            <text:p text:style-name="P300"><text:span text:style-name="T300_1">Milestone<text:s/></text:span><text:span text:style-name="T300_2">1</text:span><text:span text:style-name="T300_3"><text:s/></text:span><text:span text:style-name="T300_4">(March<text:s/>2026)</text:span></text:p>
          </table:table-cell>
          <table:table-cell table:style-name="Cell101">
            <text:p text:style-name="P301"><text:span text:style-name="T301_1">Total</text:span><text:span text:style-name="T301_2">:<text:s/>4</text:span></text:p>
            <text:p text:style-name="P302"><text:span text:style-name="T302_1">C1</text:span><text:span text:style-name="T302_2">:NA;<text:s/></text:span><text:span text:style-name="T302_3">C2/C3</text:span><text:span text:style-name="T302_4">:<text:s/>4<text:s/>(4)</text:span></text:p>
          </table:table-cell>
          <table:table-cell table:style-name="Cell102">
            <text:p text:style-name="P303"><text:span text:style-name="T303_1">Substantially</text:span><text:span text:style-name="T303_2"><text:s/>e</text:span><text:span text:style-name="T303_3">xceeded</text:span><text:span text:style-name="T303_4"><text:s/></text:span><text:span text:style-name="T303_5">Total</text:span><text:span text:style-name="T303_6">:<text:s/>1</text:span><text:span text:style-name="T303_7">4</text:span><text:span text:style-name="T303_8"><text:s/></text:span></text:p>
            <text:p text:style-name="P304"><text:span text:style-name="T304_1">C1</text:span><text:span text:style-name="T304_2">:<text:s/>0<text:s/>(0);<text:s/></text:span><text:span text:style-name="T304_3">C2</text:span><text:span text:style-name="T304_4">:<text:s/>10<text:s/>(10);<text:s/></text:span><text:span text:style-name="T304_5">C3</text:span><text:span text:style-name="T304_6">:<text:s/>3<text:s/>(</text:span><text:span text:style-name="T304_7">4</text:span><text:span text:style-name="T304_8">)</text:span></text:p>
          </table:table-cell>
        </table:table-row>
      </table:table>
      <text:p text:style-name="P305"/>
      <text:p text:style-name="P306"><text:span text:style-name="T306_1">Outcome<text:s/>Indicator<text:s/>3:<text:s/></text:span><text:span text:style-name="T306_2">XCEPT<text:s/></text:span><text:span text:style-name="T306_3">exceeded<text:s/>its<text:s/></text:span><text:span text:style-name="T306_4">milestone<text:s/>this<text:s/>year</text:span><text:span text:style-name="T306_5"><text:s/>with<text:s/>1</text:span><text:span text:style-name="T306_6">4</text:span><text:span text:style-name="T306_7"><text:s/>instances<text:s/>of<text:s/></text:span><text:span text:style-name="T306_8">influencing<text:s/>the<text:s/>public<text:s/>debate</text:span><text:span text:style-name="T306_9">,<text:s/>including<text:s/>media<text:s/>features<text:s/>and<text:s/>major<text:s/>speaking<text:s/>invitations</text:span><text:span text:style-name="T306_10">.<text:s/></text:span><text:span text:style-name="T306_11">XCEPT<text:s/>research<text:s/>reached<text:s/>broad<text:s/>audiences<text:s/>through<text:s/>outlets<text:s/>such<text:s/>as<text:s/></text:span><text:span text:style-name="T306_12">The<text:s/>Conversation</text:span><text:span text:style-name="T306_13">,<text:s/>covering<text:s/>conflict,<text:s/>GBV<text:s/>and<text:s/>climate-security;<text:s/>notably,<text:s/>an<text:s/></text:span><text:span text:style-name="T306_14"><text:a xlink:type="simple" xlink:href="https://theconversation.com/geography-and-politics-stand-in-the-way-of-an-independent-palestinian-state-265114"><text:span text:style-name="T306_15">Israel</text:span><text:span text:style-name="T306_16">-</text:span><text:span text:style-name="T306_17">Gaza<text:s/>article</text:span></text:a></text:span><text:span text:style-name="T306_18"><text:s/>by<text:s/>KCL<text:s/>was<text:s/>among<text:s/>the<text:s/>platform’s<text:s/>most-read<text:s/>in<text:s/>2025.<text:s/></text:span><text:span text:style-name="T306_19">In<text:s/>addition<text:s/>to<text:s/>those<text:s/>counted<text:s/>under<text:s/>this<text:s/></text:span><text:span text:style-name="T306_20">indicator,<text:s/>r</text:span><text:span text:style-name="T306_21">esearch<text:s/>was<text:s/>also<text:s/>featured<text:s/>in<text:s/>major<text:s/>media,<text:s/>including<text:s/></text:span><text:span text:style-name="T306_22">Deutsche<text:s/>Welle</text:span><text:span text:style-name="T306_23">,<text:s/></text:span><text:span text:style-name="T306_24">Al<text:s/>Jazeera</text:span><text:span text:style-name="T306_25"><text:s/>and<text:s/>the<text:s/></text:span><text:span text:style-name="T306_26">BBC</text:span><text:span text:style-name="T306_27">,<text:s/>highlighting<text:s/>work<text:s/>on<text:s/>Sudan’s<text:s/>gold<text:s/>economy<text:s/>and<text:s/>climate<text:s/>impacts<text:s/>in<text:s/>Afghanistan.<text:s/>XCEPT<text:s/>researchers<text:s/>are<text:s/>frequently<text:s/>sought<text:s/>by<text:s/>global<text:s/>media<text:s/>to<text:s/>explain<text:s/>crises.<text:s/>For<text:s/>example,<text:s/>Annette<text:s/>Idler<text:s/>provided<text:s/>extensive<text:s/>commentary<text:s/>on<text:s/>illicit<text:s/>supply<text:s/>chains<text:s/>across<text:s/></text:span><text:span text:style-name="T306_28">BBC</text:span><text:span text:style-name="T306_29">,<text:s/></text:span><text:span text:style-name="T306_30">Channel<text:s/>4</text:span><text:span text:style-name="T306_31"><text:s/>and<text:s/></text:span><text:span text:style-name="T306_32">Al<text:s/>Jazeera</text:span><text:span text:style-name="T306_33">,<text:s/>while<text:s/>other<text:s/>research<text:s/></text:span><text:span text:style-name="T306_34">was<text:s/>quoted<text:s/>in</text:span><text:span text:style-name="T306_35"><text:s/></text:span><text:span text:style-name="T306_36">The<text:s/>Wall<text:s/>Street<text:s/>Journal</text:span><text:span text:style-name="T306_37">,<text:s/></text:span><text:span text:style-name="T306_38">The<text:s/>Guardian</text:span><text:span text:style-name="T306_39">;</text:span><text:span text:style-name="T306_40"><text:s/>and<text:s/></text:span><text:span text:style-name="T306_41">MKCMEC’s</text:span><text:span text:style-name="T306_42"><text:s/></text:span><text:span text:style-name="T306_43">Executive<text:s/>Director<text:s/>Maha<text:s/>Yahya’s<text:s/>writing<text:s/>and<text:s/>commentary<text:s/>on<text:s/>conflict<text:s/>in<text:s/>Lebanon<text:s/>and<text:s/>the<text:s/>wider<text:s/>region<text:s/>was<text:s/>frequently<text:s/>featured<text:s/>in<text:s/></text:span><text:span text:style-name="T306_44">Foreign<text:s/>Affairs</text:span><text:span text:style-name="T306_45">,<text:s/></text:span><text:span text:style-name="T306_46">The<text:s/>New<text:s/>Yorker</text:span><text:span text:style-name="T306_47">,<text:s/></text:span><text:span text:style-name="T306_48">CNN</text:span><text:span text:style-name="T306_49">,<text:s/></text:span><text:span text:style-name="T306_50">Al<text:s/>Jazeera</text:span><text:span text:style-name="T306_51">,<text:s/>and<text:s/>on<text:s/></text:span><text:span text:style-name="T306_52">NPR</text:span><text:span text:style-name="T306_53">.</text:span></text:p>
      <text:p text:style-name="P307"/>
      <text:p text:style-name="P308"><text:span text:style-name="T308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p>
      <text:p text:style-name="P309"/>
      <text:p text:style-name="P310"><text:span text:style-name="T310_1">XCEPT<text:s/>has<text:s/>entered<text:s/>its<text:s/>final<text:s/>delivery<text:s/>year<text:s/>and<text:s/></text:span><text:span text:style-name="T310_2">is<text:s/>on<text:s/>track<text:s/>to<text:s/>contribute<text:s/>new<text:s/>knowledge<text:s/>to<text:s/>the<text:s/>conflict<text:s/>research<text:s/>field<text:s/></text:span><text:span text:style-name="T310_3">and<text:s/></text:span><text:span text:style-name="T310_4">embed<text:s/>a<text:s/>range<text:s/>of<text:s/>exciting<text:s/>and<text:s/>durable<text:s/>research<text:s/>impacts.<text:s/></text:span><text:span text:style-name="T310_5">The<text:s/>programme<text:s/>should<text:s/>continue</text:span><text:span text:style-name="T310_6"><text:s/>to<text:s/>completion<text:s/>to<text:s/>ensure<text:s/>this<text:s/>impact<text:s/>is<text:s/>realised.<text:s/></text:span></text:p>
      <text:p text:style-name="P311"/>
      <text:p text:style-name="P312"><text:span text:style-name="T312_1">Progress<text:s/>against<text:s/>recommendations<text:s/>from<text:s/>last<text:s/>year’s<text:s/>annual<text:s/>review</text:span></text:p>
      <text:p text:style-name="P313"/>
      <table:table table:style-name="Table9">
        <table:table-column table:style-name="Column30"/>
        <table:table-column table:style-name="Column31"/>
        <table:table-row table:style-name="Row30">
          <table:table-cell table:style-name="Cell103" table:number-rows-spanned="2">
            <text:p text:style-name="P314"><text:span text:style-name="T314_1">R1</text:span><text:span text:style-name="T314_2"> </text:span></text:p>
          </table:table-cell>
          <table:table-cell table:style-name="Cell104">
            <text:p text:style-name="P315"><text:span text:style-name="T315_1">Programme<text:s/>impact<text:s/>and research legacy.</text:span><text:span text:style-name="T315_2"><text:s/></text:span><text:span text:style-name="T315_3">By</text:span><text:span text:style-name="T315_4"> September review</text:span><text:span text:style-name="T315_5"><text:s/>the<text:s/></text:span><text:span text:style-name="T315_6">ToC</text:span><text:span text:style-name="T315_7"><text:s/></text:span><text:span text:style-name="T315_8">to<text:s/>make<text:s/>outcome-level<text:s/>change<text:s/>pathways<text:s/>clearer. By October review </text:span><text:span text:style-name="T315_9">the<text:s/></text:span><text:span text:style-name="T315_10">M&amp;E<text:s/>framework<text:s/>and strengthen<text:s/>feedback<text:s/>loops<text:s/>between<text:s/>researchers,<text:s/>policy<text:s/>makers,<text:s/>and<text:s/>wider<text:s/>stakeholders<text:s/>to<text:s/>better<text:s/>track<text:s/>Outcome<text:s/>change. </text:span><text:span text:style-name="T315_11">By November,<text:s/>produce<text:s/></text:span><text:span text:style-name="T315_12">a<text:s/>programme<text:s/>impact<text:s/>plan<text:s/>and<text:s/>publication<text:s/>strategy</text:span><text:span text:style-name="T315_13"><text:s/></text:span></text:p>
          </table:table-cell>
        </table:table-row>
        <table:table-row table:style-name="Row31">
          <table:covered-table-cell table:style-name="Cell105">
            <text:p text:style-name="P316"/>
          </table:covered-table-cell>
          <table:table-cell table:style-name="Cell106">
            <text:p text:style-name="P317"><text:span text:style-name="T317_1">Met</text:span><text:span text:style-name="T317_2">.<text:s/>XCEPT</text:span><text:span text:style-name="T317_3"><text:s/>successfully</text:span><text:span text:style-name="T317_4"><text:s/>completed<text:s/>th</text:span><text:span text:style-name="T317_5">is<text:s/></text:span><text:span text:style-name="T317_6">package<text:s/>of<text:s/>work<text:s/>within<text:s/>the<text:s/>agreed<text:s/>timetable.<text:s/></text:span></text:p>
          </table:table-cell>
        </table:table-row>
        <table:table-row table:style-name="Row32">
          <table:table-cell table:style-name="Cell107" table:number-rows-spanned="2">
            <text:p text:style-name="P318"><text:span text:style-name="T318_1">R2</text:span><text:span text:style-name="T318_2"> </text:span></text:p>
          </table:table-cell>
          <table:table-cell table:style-name="Cell108">
            <text:p text:style-name="P319"><text:span text:style-name="T319_1">Update<text:s/>the </text:span><text:span text:style-name="T319_2">logframe</text:span><text:span text:style-name="T319_3"> in<text:s/>line<text:s/>with<text:s/>XCEPT’s<text:s/>strategy<text:s/>for<text:s/>the<text:s/>addendum<text:s/>period,<text:s/>ensuring appropriate ambition for<text:s/>the<text:s/>next<text:s/>year<text:s/>of<text:s/>delivery. </text:span><text:span text:style-name="T319_4">By September</text:span><text:span text:style-name="T319_5"><text:s/>d</text:span><text:span text:style-name="T319_6">evelop<text:s/>new</text:span><text:span text:style-name="T319_7"><text:s/>conceptual<text:s/>and<text:s/>instrumental</text:span><text:span text:style-name="T319_8"><text:s/>impact<text:s/></text:span><text:span text:style-name="T319_9">indicators</text:span><text:span text:style-name="T319_10">.</text:span><text:span text:style-name="T319_11"><text:s/></text:span><text:span text:style-name="T319_12">R</text:span><text:span text:style-name="T319_13">eview<text:s/>outcome<text:s/>statements<text:s/>and<text:s/>indicators<text:s/>to<text:s/>reflect<text:s/>the different<text:s/>ways and<text:s/>pathways<text:s/>that<text:s/>change<text:s/>happens; update<text:s/>citation targets.</text:span><text:span text:style-name="T319_14"><text:s/></text:span><text:span text:style-name="T319_15">Reduce<text:s/>the<text:s/></text:span><text:span text:style-name="T319_16">#</text:span><text:span text:style-name="T319_17"><text:s/>of<text:s/>outputs<text:s/>following<text:s/>the<text:s/>closure<text:s/>of<text:s/>C1/Output</text:span><text:span text:style-name="T319_18"><text:s/>3.<text:s/></text:span><text:span text:style-name="T319_19">Incorporate </text:span><text:span text:style-name="T319_20">indicators<text:s/>to<text:s/>track</text:span><text:span text:style-name="T319_21"><text:s/>Global<text:s/>South</text:span><text:span text:style-name="T319_22"><text:s/>engagement<text:s/>on<text:s/>the<text:s/>XRF<text:s/>and<text:s/>in<text:s/></text:span><text:span text:style-name="T319_23">events</text:span><text:span text:style-name="T319_24">.</text:span><text:span text:style-name="T319_25"><text:s/></text:span><text:span text:style-name="T319_26">R</text:span><text:span text:style-name="T319_27">eview<text:s/>programme<text:s/>targets<text:s/>for<text:s/>the<text:s/>next<text:s/>year</text:span><text:span text:style-name="T319_28">.<text:s/></text:span></text:p>
          </table:table-cell>
        </table:table-row>
        <table:table-row table:style-name="Row33">
          <table:covered-table-cell table:style-name="Cell109">
            <text:p text:style-name="P320"/>
          </table:covered-table-cell>
          <table:table-cell table:style-name="Cell110">
            <text:p text:style-name="P321"><text:span text:style-name="T321_1">Met</text:span><text:span text:style-name="T321_2">.<text:s/>XCEPT<text:s/></text:span><text:span text:style-name="T321_3">completed<text:s/>all<text:s/></text:span><text:span text:style-name="T321_4">logframe</text:span><text:span text:style-name="T321_5"><text:s/>related<text:s/>recommendations<text:s/>in<text:s/>the<text:s/>agreed<text:s/>timeframe.</text:span><text:span text:style-name="T321_6"><text:s/></text:span></text:p>
          </table:table-cell>
        </table:table-row>
        <table:table-row table:style-name="Row34">
          <table:table-cell table:style-name="Cell111" table:number-rows-spanned="2">
            <text:p text:style-name="P322"><text:span text:style-name="T322_1">R3</text:span><text:span text:style-name="T322_2"> </text:span></text:p>
          </table:table-cell>
          <table:table-cell table:style-name="Cell112">
            <text:p text:style-name="P323"><text:span text:style-name="T323_1">Consistent<text:s/>engagement<text:s/>across<text:s/>HMG<text:s/>on<text:s/>new<text:s/>commissions<text:s/>and<text:s/>ongoing<text:s/>research</text:span><text:span text:style-name="T323_2">.<text:s/></text:span><text:span text:style-name="T323_3">Embed<text:s/>‘best<text:s/>practice’<text:s/>engagement<text:s/>across<text:s/>XRF<text:s/>awards</text:span><text:span text:style-name="T323_4">;<text:s/></text:span><text:span text:style-name="T323_5">ensure<text:s/>systematic<text:s/>engagement<text:s/>with<text:s/>HMG<text:s/>in<text:s/>relation<text:s/>to<text:s/>commissions<text:s/>and<text:s/>work<text:s/>on<text:s/>policy<text:s/>responses<text:s/>and<text:s/>synthesis.<text:s/></text:span></text:p>
          </table:table-cell>
        </table:table-row>
        <table:table-row table:style-name="Row35">
          <table:covered-table-cell table:style-name="Cell113">
            <text:p text:style-name="P324"/>
          </table:covered-table-cell>
          <table:table-cell table:style-name="Cell114">
            <text:p text:style-name="P325"><text:span text:style-name="T325_1">Met,<text:s/>ongoing</text:span><text:span text:style-name="T325_2">.<text:s/>XCEPT<text:s/>has<text:s/>strengthened<text:s/>engagement<text:s/>with<text:s/>HMG,<text:s/>sustain</text:span><text:span text:style-name="T325_3">ing<text:s/></text:span><text:span text:style-name="T325_4">this</text:span><text:span text:style-name="T325_5"><text:s/>throughout<text:s/>the<text:s/>research<text:s/>cycle<text:s/>across<text:s/>new<text:s/>commissions<text:s/>and<text:s/>ongoing<text:s/>research.<text:s/>All<text:s/>funding<text:s/>calls<text:s/>and<text:s/>new<text:s/>awards<text:s/>were<text:s/>shared<text:s/>with<text:s/>HMG<text:s/>stakeholders<text:s/>at<text:s/>the<text:s/>design<text:s/>stage.<text:s/>FCDO<text:s/>representatives<text:s/>participated<text:s/>in<text:s/>XRF<text:s/>evaluation<text:s/>panels,<text:s/>and<text:s/>outreach<text:s/>to<text:s/>HMG<text:s/>included<text:s/>introductory<text:s/>and<text:s/>interim<text:s/>briefings<text:s/>and<text:s/>the<text:s/>formation<text:s/>of<text:s/>targeted<text:s/>reference<text:s/>groups<text:s/>to<text:s/>deepen<text:s/>policy<text:s/>engagement.<text:s/></text:span></text:p>
          </table:table-cell>
        </table:table-row>
        <table:table-row table:style-name="Row36">
          <table:table-cell table:style-name="Cell115" table:number-rows-spanned="2">
            <text:p text:style-name="P326"><text:span text:style-name="T326_1">R4</text:span><text:span text:style-name="T326_2"> </text:span></text:p>
          </table:table-cell>
          <table:table-cell table:style-name="Cell116">
            <text:p text:style-name="P327"><text:span text:style-name="T327_1">Responding<text:s/>to spending<text:s/>review and managing budget uncertainty</text:span><text:span text:style-name="T327_2">.<text:s/></text:span><text:span text:style-name="T327_3">Programme</text:span><text:span text:style-name="T327_4"> team<text:s/>and implementing partner </text:span><text:span text:style-name="T327_5">to<text:s/></text:span><text:span text:style-name="T327_6">continually manage<text:s/>the<text:s/>risk<text:s/>of unconfirmed programme<text:s/>funding<text:s/>until implications<text:s/>of<text:s/>the Spending Review<text:s/>are<text:s/>known later<text:s/>in<text:s/>FY25/26. </text:span></text:p>
          </table:table-cell>
        </table:table-row>
        <table:table-row table:style-name="Row37">
          <table:covered-table-cell table:style-name="Cell117">
            <text:p text:style-name="P328"/>
          </table:covered-table-cell>
          <table:table-cell table:style-name="Cell118">
            <text:p text:style-name="P329"><text:span text:style-name="T329_1">Met</text:span><text:span text:style-name="T329_2">.<text:s/>XCEPT<text:s/>managed<text:s/>spending<text:s/>review<text:s/>uncertainty<text:s/>through<text:s/>early<text:s/>scenario<text:s/>planning<text:s/>and<text:s/>cautious<text:s/>commissioning<text:s/>to<text:s/>mitigate<text:s/>FY26/27<text:s/>funding<text:s/>risk.<text:s/>Following<text:s/>confirmation<text:s/>that<text:s/>funding<text:s/>would<text:s/>remain<text:s/>stable<text:s/>through<text:s/>programme<text:s/>close,<text:s/>plans<text:s/>were<text:s/>recalibrated<text:s/>and<text:s/>research<text:s/>commissioning<text:s/>was<text:s/>accelerated.<text:s/></text:span></text:p>
          </table:table-cell>
        </table:table-row>
        <table:table-row table:style-name="Row38">
          <table:table-cell table:style-name="Cell119" table:number-rows-spanned="2">
            <text:p text:style-name="P330"><text:span text:style-name="T330_1">R5</text:span><text:span text:style-name="T330_2"> </text:span></text:p>
          </table:table-cell>
          <table:table-cell table:style-name="Cell120">
            <text:p text:style-name="P331"><text:span text:style-name="T331_1">Continued<text:s/>emphasis<text:s/>on<text:s/>localising research</text:span><text:span text:style-name="T331_2">. </text:span><text:span text:style-name="T331_3">E</text:span><text:span text:style-name="T331_4">nsure researchers<text:s/>from<text:s/>the Global<text:s/>South can capitalise<text:s/></text:span><text:span text:style-name="T331_5">on<text:s/>opportunities</text:span><text:span text:style-name="T331_6"><text:s/>through the XRF.<text:s/>The<text:s/>programme<text:s/>should identify opportunities<text:s/>for Global<text:s/>South<text:s/>researchers,<text:s/>including from<text:s/>the<text:s/>LRN to<text:s/>engage in<text:s/>research development and<text:s/>lead<text:s/>or co-author research,<text:s/></text:span><text:span text:style-name="T331_7">as<text:s/>appropriate<text:s/>[ongoing].</text:span><text:span text:style-name="T331_8"><text:s/></text:span></text:p>
          </table:table-cell>
        </table:table-row>
        <table:table-row table:style-name="Row39">
          <table:covered-table-cell table:style-name="Cell121">
            <text:p text:style-name="P332"/>
          </table:covered-table-cell>
          <table:table-cell table:style-name="Cell122">
            <text:p text:style-name="P333"><text:span text:style-name="T333_1">Met,<text:s/>ongoing</text:span><text:span text:style-name="T333_2">.<text:s/></text:span><text:span text:style-name="T333_3">XCEPT<text:s/>has<text:s/>embedded<text:s/>Global<text:s/>South<text:s/>leadership<text:s/>and<text:s/>participation<text:s/>across<text:s/>the<text:s/>XRF<text:s/>following<text:s/>C1<text:s/>closure,<text:s/>including<text:s/>continuing<text:s/>to<text:s/>work<text:s/>with<text:s/>members<text:s/>of<text:s/>the<text:s/>LRN.<text:s/>Meaningful<text:s/>Global<text:s/>South<text:s/>engagement<text:s/>is<text:s/>built<text:s/>into<text:s/>project<text:s/>design<text:s/>and<text:s/>XRF<text:s/>scoring<text:s/>criteria.<text:s/>Just<text:s/>over<text:s/>one-third<text:s/>of<text:s/>projects<text:s/>selected<text:s/>through<text:s/>recent<text:s/>major<text:s/>calls<text:s/>include<text:s/>substantive<text:s/>Global<text:s/>South<text:s/>participation,<text:s/>including<text:s/>as<text:s/>PIs<text:s/>or<text:s/>Co</text:span><text:span text:style-name="T333_4">‑Investigators,<text:s/>ensuring<text:s/>local<text:s/>researchers<text:s/>are<text:s/>central<text:s/>to<text:s/>research<text:s/>delivery<text:s/>and<text:s/>impact.<text:s/>Two<text:s/>XRF<text:s/>awards<text:s/>were<text:s/>designed<text:s/>to<text:s/>create<text:s/>enlarged<text:s/>research<text:s/>teams<text:s/>that<text:s/>bring<text:s/>Global<text:s/>North<text:s/>and<text:s/>South<text:s/>researchers<text:s/>together,<text:s/>including<text:s/>LRN<text:s/>members.</text:span></text:p>
          </table:table-cell>
        </table:table-row>
        <table:table-row table:style-name="Row40">
          <table:table-cell table:style-name="Cell123" table:number-rows-spanned="2">
            <text:p text:style-name="P334"><text:span text:style-name="T334_1">R6</text:span></text:p>
          </table:table-cell>
          <table:table-cell table:style-name="Cell124">
            <text:p text:style-name="P335"><text:span text:style-name="T335_1">Continued<text:s/>collaboration<text:s/>with<text:s/>RED<text:s/>programmes</text:span><text:span text:style-name="T335_2">.<text:s/>XCEPT<text:s/>should<text:s/>continue<text:s/>proactive<text:s/></text:span><text:span text:style-name="T335_3">coordination<text:s/>w</text:span><text:span text:style-name="T335_4">ith<text:s/>RED-funded<text:s/>programmes,<text:s/>including<text:s/></text:span><text:span text:style-name="T335_5">PeaceRep</text:span><text:span text:style-name="T335_6">,<text:s/>SOC<text:s/>ACE,<text:s/></text:span><text:span text:style-name="T335_7">ReCIPE</text:span><text:span text:style-name="T335_8">,</text:span><text:span text:style-name="T335_9"><text:s/>etc.<text:s/></text:span></text:p>
          </table:table-cell>
        </table:table-row>
        <table:table-row table:style-name="Row41">
          <table:covered-table-cell table:style-name="Cell125">
            <text:p text:style-name="P336"/>
          </table:covered-table-cell>
          <table:table-cell table:style-name="Cell126">
            <text:p text:style-name="P337"><text:span text:style-name="T337_1">Met,<text:s/>ongoing</text:span><text:span text:style-name="T337_2">.<text:s/>XCEPT<text:s/>has<text:s/>sustained<text:s/>proactive<text:s/>collaboration<text:s/>with<text:s/>other<text:s/>programmes<text:s/>through<text:s/>joint<text:s/>learning,<text:s/>uptake<text:s/>and<text:s/>commissioning.<text:s/>Researchers<text:s/>from<text:s/></text:span><text:span text:style-name="T337_3">PeaceRep</text:span><text:span text:style-name="T337_4">,<text:s/>SOC</text:span><text:span text:style-name="T337_5">‑ACE<text:s/>and<text:s/>Deris<text:s/></text:span><text:span text:style-name="T337_6">Wanaag</text:span><text:span text:style-name="T337_7"><text:s/>engaged<text:s/></text:span><text:span text:style-name="T337_8">in</text:span><text:span text:style-name="T337_9"><text:s/>the<text:s/>XCEPT<text:s/>Conference,<text:s/>and<text:s/>XRF<text:s/>calls<text:s/>were<text:s/>shared<text:s/>with<text:s/>their<text:s/>networks,<text:s/>resulting<text:s/>in<text:s/>proposals<text:s/>from<text:s/>researchers<text:s/>at<text:s/>other<text:s/>RED<text:s/>programmes.<text:s/></text:span><text:span text:style-name="T337_10">PeaceRep</text:span><text:span text:style-name="T337_11"><text:s/></text:span><text:span text:style-name="T337_12">were<text:s/>also<text:s/></text:span><text:span text:style-name="T337_13">represented</text:span><text:span text:style-name="T337_14"><text:s/>on<text:s/>an<text:s/>XRF<text:s/>selection<text:s/>committee.<text:s/></text:span></text:p>
          </table:table-cell>
        </table:table-row>
        <table:table-row table:style-name="Row42">
          <table:table-cell table:style-name="Cell127" table:number-rows-spanned="2">
            <text:p text:style-name="P338"><text:span text:style-name="T338_1">R7</text:span></text:p>
          </table:table-cell>
          <table:table-cell table:style-name="Cell128">
            <text:p text:style-name="P339"><text:span text:style-name="T339_1">Ensure<text:s/>XRF<text:s/>risk<text:s/>management<text:s/>approach<text:s/>is<text:s/>proportionate<text:s/>and<text:s/>meaningful</text:span><text:span text:style-name="T339_2">.<text:s/>While<text:s/>KCL<text:s/>highlighted<text:s/>the<text:s/>value<text:s/>of<text:s/>XCEPT’s<text:s/>robust<text:s/>risk<text:s/>management<text:s/>approach,<text:s/>smaller<text:s/>partners<text:s/>have<text:s/>continued<text:s/>to<text:s/>feel<text:s/>overburdened<text:s/>by<text:s/>process.<text:s/>Build<text:s/>on<text:s/>progress<text:s/>already<text:s/>made<text:s/>in<text:s/>streamlining<text:s/>processes<text:s/>where<text:s/>possible</text:span><text:span text:style-name="T339_3"><text:s/></text:span><text:span text:style-name="T339_4">without<text:s/>compromising<text:s/>on<text:s/>quality<text:s/>[ongoing].</text:span></text:p>
          </table:table-cell>
        </table:table-row>
        <table:table-row table:style-name="Row43">
          <table:covered-table-cell table:style-name="Cell129">
            <text:p text:style-name="P340"/>
          </table:covered-table-cell>
          <table:table-cell table:style-name="Cell130">
            <text:p text:style-name="P341"><text:span text:style-name="T341_1">Met,<text:s/>ongoing</text:span><text:span text:style-name="T341_2">.<text:s/></text:span><text:span text:style-name="T341_3">XCEPT<text:s/>has<text:s/>strengthened<text:s/>a<text:s/>proportionate,<text:s/>risk-based<text:s/>XRF<text:s/>management<text:s/>approach,<text:s/>streamlining<text:s/>reporting,<text:s/>evidencing<text:s/>and<text:s/>payment<text:s/>processes<text:s/>in<text:s/>line<text:s/>with<text:s/>research<text:s/>scope<text:s/>and<text:s/>partner<text:s/>capacity.<text:s/>Due<text:s/>diligence<text:s/>reviews<text:s/>have<text:s/>been<text:s/>streamlined,<text:s/>while<text:s/>remaining<text:s/>calibrated<text:s/>to<text:s/>project<text:s/>risk.<text:s/></text:span><text:span text:style-name="T341_4">More<text:s/></text:span><text:span text:style-name="T341_5">flexible<text:s/>organisational<text:s/>policy<text:s/>requirements<text:s/>and<text:s/>new<text:s/>financial<text:s/>reporting<text:s/>templates<text:s/>reduced<text:s/>the<text:s/>administrative<text:s/>burden<text:s/>on<text:s/>awardees<text:s/>while<text:s/>strengthening<text:s/>financial<text:s/>oversight</text:span><text:span text:style-name="T341_6">;<text:s/>and<text:s/>e</text:span><text:span text:style-name="T341_7">nhanced<text:s/>guidance<text:s/>on<text:s/>duty<text:s/>of<text:s/>care<text:s/>and<text:s/></text:span><text:span text:style-name="T341_8">safeguarding<text:s/></text:span><text:span text:style-name="T341_9">was<text:s/>embedded<text:s/>across<text:s/>solicitation<text:s/>materials<text:s/>and<text:s/>in<text:s/>kick-off<text:s/>documentation.<text:s/></text:span></text:p>
          </table:table-cell>
        </table:table-row>
      </table:table>
      <text:p text:style-name="P342"/>
      <text:p text:style-name="P343"/>
      <text:h text:style-name="P344" text:outline-level="2"><text:span text:style-name="T344_1">C.<text:s/>DETAILED<text:s/>OUTPUT<text:s/>SCORING</text:span><text:span text:style-name="T344_2"><text:s/></text:span></text:h>
      <text:p text:style-name="P345"/>
      <table:table table:style-name="Table10"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row table:style-name="Row44">
          <table:table-cell table:style-name="Cell131">
            <text:p text:style-name="P346"><text:span text:style-name="T346_1">Output<text:s/>Title<text:s/></text:span></text:p>
          </table:table-cell>
          <table:table-cell table:style-name="Cell132" table:number-columns-spanned="4">
            <text:p text:style-name="P347"><text:span text:style-name="T347_1">Research</text:span><text:span text:style-name="T347_2">:<text:s/>Policy-relevant<text:s/>research,<text:s/>evidence<text:s/>and<text:s/>recommendations<text:s/>are<text:s/>generated<text:s/>and<text:s/>documented<text:s/>about<text:s/>conflict-affected<text:s/>borderlands,<text:s/>cross-border<text:s/>and<text:s/>regional<text:s/>conflict<text:s/>dynamics,<text:s/>drivers<text:s/>of<text:s/>violent<text:s/>and<text:s/>peaceful<text:s/>behaviour,<text:s/>and<text:s/>associated<text:s/>policy<text:s/>responses.</text:span></text:p>
          </table:table-cell>
          <table:covered-table-cell/>
          <table:covered-table-cell/>
          <table:covered-table-cell/>
        </table:table-row>
        <table:table-row table:style-name="Row45">
          <table:table-cell table:style-name="Cell133" table:number-columns-spanned="2">
            <text:p text:style-name="P348"><text:span text:style-name="T348_1">Output<text:s/>number:<text:s/></text:span></text:p>
          </table:table-cell>
          <table:covered-table-cell/>
          <table:table-cell table:style-name="Cell134">
            <text:p text:style-name="P349"><text:span text:style-name="T349_1">1</text:span></text:p>
          </table:table-cell>
          <table:table-cell table:style-name="Cell135">
            <text:p text:style-name="P350"><text:span text:style-name="T350_1">Output<text:s/>Score:<text:s/></text:span></text:p>
          </table:table-cell>
          <table:table-cell table:style-name="Cell136">
            <text:p text:style-name="P351"><text:span text:style-name="T351_1">A</text:span></text:p>
          </table:table-cell>
        </table:table-row>
        <table:table-row table:style-name="Row46">
          <table:table-cell table:style-name="Cell137" table:number-columns-spanned="2">
            <text:p text:style-name="P352"><text:span text:style-name="T352_1">Impact<text:s/>weighting<text:s/>(%):</text:span><text:span text:style-name="T352_2"><text:s/></text:span></text:p>
          </table:table-cell>
          <table:covered-table-cell/>
          <table:table-cell table:style-name="Cell138">
            <text:p text:style-name="P353"><text:span text:style-name="T353_1">40%</text:span></text:p>
          </table:table-cell>
          <table:table-cell table:style-name="Cell139">
            <text:p text:style-name="P354"><text:span text:style-name="T354_1">Weighting<text:s/>revised<text:s/>since<text:s/>last<text:s/>AR?<text:s/></text:span></text:p>
          </table:table-cell>
          <table:table-cell table:style-name="Cell140">
            <text:p text:style-name="P355"><text:span text:style-name="T355_1">Y</text:span></text:p>
          </table:table-cell>
        </table:table-row>
      </table:table>
      <text:p text:style-name="P356"/>
      <table:table table:style-name="Table11">
        <table:table-column table:style-name="Column37"/>
        <table:table-column table:style-name="Column38"/>
        <table:table-column table:style-name="Column39"/>
        <table:table-row table:style-name="Row47">
          <table:table-cell table:style-name="Cell141">
            <text:p text:style-name="P357"><text:span text:style-name="T357_1">Indicator(s)</text:span></text:p>
          </table:table-cell>
          <table:table-cell table:style-name="Cell142">
            <text:p text:style-name="P358"><text:span text:style-name="T358_1">Milestone(s)<text:s/>for<text:s/>this<text:s/>review</text:span></text:p>
          </table:table-cell>
          <table:table-cell table:style-name="Cell143">
            <text:p text:style-name="P359"><text:span text:style-name="T359_1">Progress<text:s/></text:span></text:p>
          </table:table-cell>
        </table:table-row>
        <table:table-row table:style-name="Row48">
          <table:table-cell table:style-name="Cell144">
            <text:p text:style-name="P360"><text:span text:style-name="T360_1">1.1<text:s/>Academic<text:s/>outputs</text:span><text:span text:style-name="T360_2">.<text:s/>#<text:s/>high-quality<text:s/>academic,<text:s/>externally<text:s/>published<text:s/>journal<text:s/>articles,<text:s/>books,<text:s/>chapters,<text:s/>special<text:s/>issue<text:s/>contributions,<text:s/>and<text:s/>equivalents.<text:s/>Disaggregated<text:s/>by<text:s/>Global<text:s/>South<text:s/>(co-)<text:s/>authorship.</text:span></text:p>
          </table:table-cell>
          <table:table-cell table:style-name="Cell145">
            <text:p text:style-name="P361"/>
            <text:p text:style-name="P362"><text:span text:style-name="T362_1">Total:<text:s/>30<text:s/></text:span><text:span text:style-name="T362_2">(12<text:s/>this<text:s/>FY)</text:span></text:p>
            <text:p text:style-name="P363"><text:span text:style-name="T363_1">C1:<text:s/></text:span><text:span text:style-name="T363_2">1<text:s/>(0<text:s/>this<text:s/>FY)</text:span></text:p>
            <text:p text:style-name="P364"><text:span text:style-name="T364_1">C2:<text:s/></text:span><text:span text:style-name="T364_2">20<text:s/>(10<text:s/>this<text:s/>FY)</text:span></text:p>
            <text:p text:style-name="P365"><text:span text:style-name="T365_1">C3:<text:s/></text:span><text:span text:style-name="T365_2">9<text:s/>(2<text:s/>this<text:s/>FY)</text:span></text:p>
          </table:table-cell>
          <table:table-cell table:style-name="Cell146">
            <text:p text:style-name="P366"><text:span text:style-name="T366_1">Moderately<text:s/>not<text:s/>met</text:span></text:p>
            <text:p text:style-name="P367"><text:span text:style-name="T367_1">Total:</text:span><text:span text:style-name="T367_2"><text:s/></text:span><text:span text:style-name="T367_3">29</text:span><text:span text:style-name="T367_4"><text:s/>(11<text:s/>this<text:s/>FY)</text:span></text:p>
            <text:p text:style-name="P368"><text:span text:style-name="T368_1">C1:<text:s/></text:span><text:span text:style-name="T368_2">1<text:s/>(0<text:s/>this<text:s/>FY)</text:span></text:p>
            <text:p text:style-name="P369"><text:span text:style-name="T369_1">C2:<text:s/></text:span><text:span text:style-name="T369_2">20<text:s/>(10<text:s/>/<text:s/>6<text:s/>GS)</text:span></text:p>
            <text:p text:style-name="P370"><text:span text:style-name="T370_1">C3:<text:s/></text:span><text:span text:style-name="T370_2">8<text:s/>(1<text:s/>/<text:s/>0<text:s/>GS)</text:span></text:p>
          </table:table-cell>
        </table:table-row>
        <table:table-row table:style-name="Row49">
          <table:table-cell table:style-name="Cell147">
            <text:p text:style-name="P371"><text:span text:style-name="T371_1">1.2.1<text:s/>Research<text:s/>Reports</text:span><text:span text:style-name="T371_2"><text:s/>(&gt;5000<text:s/>words).</text:span><text:span text:style-name="T371_3"><text:s/></text:span><text:span text:style-name="T371_4">#<text:s/>high-quality,<text:s/>externally<text:s/>peer<text:s/>reviewed<text:s/>research<text:s/>reports<text:s/>published<text:s/>in<text:s/>non-academic<text:s/>fora.<text:s/>Disaggregated<text:s/>by<text:s/>Global<text:s/>South<text:s/>(co-)<text:s/>authorship.</text:span></text:p>
          </table:table-cell>
          <table:table-cell table:style-name="Cell148">
            <text:p text:style-name="P372"/>
            <text:p text:style-name="P373"><text:span text:style-name="T373_1">Total:<text:s/>116<text:s/></text:span><text:span text:style-name="T373_2">(11<text:s/>this<text:s/>FY)</text:span></text:p>
            <text:p text:style-name="P374"><text:span text:style-name="T374_1">C1:<text:s/></text:span><text:span text:style-name="T374_2">66<text:s/>(0<text:s/>this<text:s/>FY)</text:span></text:p>
            <text:p text:style-name="P375"><text:span text:style-name="T375_1">C2:<text:s/></text:span><text:span text:style-name="T375_2">47<text:s/>(10<text:s/>this<text:s/>FY)</text:span></text:p>
            <text:p text:style-name="P376"><text:span text:style-name="T376_1">C3:<text:s/></text:span><text:span text:style-name="T376_2">3<text:s/>(1<text:s/>this<text:s/>FY)</text:span></text:p>
          </table:table-cell>
          <table:table-cell table:style-name="Cell149">
            <text:p text:style-name="P377"><text:span text:style-name="T377_1">Met</text:span></text:p>
            <text:p text:style-name="P378"><text:span text:style-name="T378_1">Total:<text:s/>117</text:span><text:span text:style-name="T378_2"><text:s/>(12<text:s/>this<text:s/>FY)</text:span></text:p>
            <text:p text:style-name="P379"><text:span text:style-name="T379_1">C1:<text:s/></text:span><text:span text:style-name="T379_2">69<text:s/>(3<text:s/>this<text:s/>FY<text:s/>/<text:s/>2<text:s/>GS)</text:span></text:p>
            <text:p text:style-name="P380"><text:span text:style-name="T380_1">C2:<text:s/></text:span><text:span text:style-name="T380_2">45<text:s/>(8<text:s/>this<text:s/>FY<text:s/>/<text:s/>0<text:s/>GS)</text:span></text:p>
            <text:p text:style-name="P381"><text:span text:style-name="T381_1">C3:<text:s/></text:span><text:span text:style-name="T381_2">3<text:s/>(1<text:s/>this<text:s/>FY<text:s/>/<text:s/>0<text:s/>GS)</text:span></text:p>
          </table:table-cell>
        </table:table-row>
        <table:table-row table:style-name="Row50">
          <table:table-cell table:style-name="Cell150">
            <text:p text:style-name="P382"><text:span text:style-name="T382_1">1.2.2<text:s/>Briefing<text:s/>notes<text:s/>/<text:s/>Working<text:s/>papers<text:s/>/<text:s/>Datasets:<text:s/></text:span><text:span text:style-name="T382_2">#<text:s/>short<text:s/>policy-focused<text:s/>papers<text:s/>based<text:s/>on<text:s/>XCEPT<text:s/>research;<text:s/>papers<text:s/>documenting<text:s/>exploratory<text:s/>and/or<text:s/>preparatory<text:s/>research<text:s/>(working<text:s/>papers,<text:s/>scoping<text:s/>papers,<text:s/>background<text:s/>papers);<text:s/>and<text:s/>data<text:s/>sets:<text:s/>new<text:s/>data<text:s/>made<text:s/>available<text:s/>to<text:s/>different<text:s/>audiences.<text:s/></text:span><text:span text:style-name="T382_3">Disaggregated<text:s/>by<text:s/>Global<text:s/>South<text:s/>(co-)<text:s/>authorship.</text:span></text:p>
          </table:table-cell>
          <table:table-cell table:style-name="Cell151">
            <text:p text:style-name="P383"/>
            <text:p text:style-name="P384"><text:span text:style-name="T384_1">Total:<text:s/>229<text:s/></text:span><text:span text:style-name="T384_2">(28<text:s/>this<text:s/>FY)</text:span></text:p>
            <text:p text:style-name="P385"><text:span text:style-name="T385_1">C1:<text:s/></text:span><text:span text:style-name="T385_2">99<text:s/>(0<text:s/>this<text:s/>FY)</text:span></text:p>
            <text:p text:style-name="P386"><text:span text:style-name="T386_1">C2:<text:s/></text:span><text:span text:style-name="T386_2">96<text:s/>(18<text:s/>this<text:s/>FY)</text:span></text:p>
            <text:p text:style-name="P387"><text:span text:style-name="T387_1">C3:<text:s/></text:span><text:span text:style-name="T387_2">34<text:s/>(10<text:s/>this<text:s/>FY)</text:span></text:p>
          </table:table-cell>
          <table:table-cell table:style-name="Cell152">
            <text:p text:style-name="P388"><text:span text:style-name="T388_1">Moderately<text:s/>exceeded</text:span></text:p>
            <text:p text:style-name="P389"><text:span text:style-name="T389_1">Total:<text:s/>236</text:span><text:span text:style-name="T389_2"><text:s/>(35<text:s/>this<text:s/>FY)</text:span></text:p>
            <text:p text:style-name="P390"><text:span text:style-name="T390_1">C1:<text:s/></text:span><text:span text:style-name="T390_2">101<text:s/>(2<text:s/>/<text:s/>1<text:s/>GS)</text:span></text:p>
            <text:p text:style-name="P391"><text:span text:style-name="T391_1">C2:<text:s/></text:span><text:span text:style-name="T391_2">101<text:s/>(23<text:s/>/<text:s/>13<text:s/>GS)</text:span></text:p>
            <text:p text:style-name="P392"><text:span text:style-name="T392_1">C3:<text:s/></text:span><text:span text:style-name="T392_2">34<text:s/>(10<text:s/>/<text:s/>0<text:s/>GS)</text:span></text:p>
          </table:table-cell>
        </table:table-row>
        <table:table-row table:style-name="Row51">
          <table:table-cell table:style-name="Cell153">
            <text:p text:style-name="P393"><text:span text:style-name="T393_1">1.3</text:span><text:span text:style-name="T393_2"><text:s/></text:span><text:span text:style-name="T393_3">Blogs<text:s/>/<text:s/>articles<text:s/>/<text:s/>multimedia.</text:span><text:span text:style-name="T393_4"><text:s/>#<text:s/>research<text:s/>outputs<text:s/>other<text:s/>than<text:s/>full-length<text:s/>research<text:s/>reports,<text:s/>policy<text:s/>briefs<text:s/>or<text:s/>research<text:s/>papers.<text:s/>Includes<text:s/>blog<text:s/>posts,<text:s/>news<text:s/>releases,<text:s/>podcasts,<text:s/>photo<text:s/>essays<text:s/>etc.<text:s/></text:span><text:span text:style-name="T393_5">Disagg</text:span><text:span text:style-name="T393_6">.<text:s/></text:span><text:span text:style-name="T393_7">by<text:s/>Global<text:s/>South<text:s/>(co-)<text:s/>authorship.</text:span></text:p>
          </table:table-cell>
          <table:table-cell table:style-name="Cell154">
            <text:p text:style-name="P394"/>
            <text:p text:style-name="P395"><text:span text:style-name="T395_1">Total:<text:s/>348<text:s/></text:span><text:span text:style-name="T395_2">(35<text:s/>this<text:s/>FY)</text:span></text:p>
            <text:p text:style-name="P396"><text:span text:style-name="T396_1">C1:<text:s/></text:span><text:span text:style-name="T396_2">134<text:s/>(0<text:s/>this<text:s/>FY)</text:span></text:p>
            <text:p text:style-name="P397"><text:span text:style-name="T397_1">C2:<text:s/></text:span><text:span text:style-name="T397_2">121<text:s/>(22<text:s/>this<text:s/>FY)</text:span></text:p>
            <text:p text:style-name="P398"><text:span text:style-name="T398_1">C3:<text:s/></text:span><text:span text:style-name="T398_2">93<text:s/>(13<text:s/>this<text:s/>FY)</text:span></text:p>
          </table:table-cell>
          <table:table-cell table:style-name="Cell155">
            <text:p text:style-name="P399"><text:span text:style-name="T399_1">Moderately<text:s/>exceeded</text:span></text:p>
            <text:p text:style-name="P400"><text:span text:style-name="T400_1">Total:<text:s/></text:span><text:span text:style-name="T400_2">35</text:span><text:span text:style-name="T400_3">4</text:span><text:span text:style-name="T400_4"><text:s/>(</text:span><text:span text:style-name="T400_5">4</text:span><text:span text:style-name="T400_6">1</text:span><text:span text:style-name="T400_7"><text:s/>this<text:s/>FY)</text:span></text:p>
            <text:p text:style-name="P401"><text:span text:style-name="T401_1">C1:<text:s/></text:span><text:span text:style-name="T401_2">140<text:s/>(6<text:s/>/<text:s/>5<text:s/>GS)</text:span></text:p>
            <text:p text:style-name="P402"><text:span text:style-name="T402_1">C2:<text:s/></text:span><text:span text:style-name="T402_2">117<text:s/>(18<text:s/>/<text:s/>6<text:s/>GS)</text:span></text:p>
            <text:p text:style-name="P403"><text:span text:style-name="T403_1">C3:<text:s/></text:span><text:span text:style-name="T403_2">9</text:span><text:span text:style-name="T403_3">7</text:span><text:span text:style-name="T403_4"><text:s/>(</text:span><text:span text:style-name="T403_5">1</text:span><text:span text:style-name="T403_6">7</text:span><text:span text:style-name="T403_7"><text:s/>/<text:s/>3<text:s/>GS)</text:span></text:p>
          </table:table-cell>
        </table:table-row>
      </table:table>
      <text:p text:style-name="P404"><text:span text:style-name="T404_1">Briefly<text:s/>describe<text:s/>the<text:s/>output’s<text:s/>activities<text:s/>and<text:s/>provide<text:s/>supporting<text:s/>narrative<text:s/>for<text:s/>the<text:s/>score.<text:s/></text:span></text:p>
      <text:p text:style-name="P405"/>
      <text:p text:style-name="P406"><text:span text:style-name="T406_1">Overall<text:s/>XCEPT<text:s/>has<text:s/></text:span><text:span text:style-name="T406_2">met</text:span><text:span text:style-name="T406_3"><text:s/>the<text:s/>milestones<text:s/>set<text:s/>for<text:s/>this<text:s/>year<text:s/>under<text:s/>Output<text:s/>1.<text:s/>XCEPT<text:s/>did<text:s/>not<text:s/>meet<text:s/>the<text:s/>target<text:s/>for<text:s/>academic<text:s/>publications,<text:s/>with<text:s/>one<text:s/>journal<text:s/>article<text:s/>under<text:s/>C3<text:s/>not<text:s/>being<text:s/>published<text:s/>in<text:s/>the<text:s/>reporting<text:s/>year,<text:s/>however<text:s/>these<text:s/>timelines<text:s/>are<text:s/>outside<text:s/>programme<text:s/>control<text:s/>and<text:s/>XCEPT<text:s/>has<text:s/>several<text:s/>articles<text:s/>accepted<text:s/>by<text:s/>journals<text:s/>that<text:s/>are<text:s/>awaiting<text:s/>publication.<text:s/></text:span></text:p>
      <text:p text:style-name="P407"/>
      <text:p text:style-name="P408"><text:span text:style-name="T408_1">Across<text:s/>the<text:s/>remaining<text:s/>outputs,<text:s/>milestones<text:s/>were<text:s/>met<text:s/>or<text:s/>exceeded,<text:s/>apart<text:s/>from<text:s/>under<text:s/>C2,<text:s/>where<text:s/>two<text:s/>milestones<text:s/></text:span><text:span text:style-name="T408_2">(1.2.1<text:s/>and<text:s/>1.3)<text:s/></text:span><text:span text:style-name="T408_3">were<text:s/>narrowly<text:s/>missed.<text:s/>Overall,<text:s/>C2<text:s/>has<text:s/>been<text:s/>successful<text:s/>in<text:s/>rebalancing<text:s/>focus<text:s/>toward<text:s/>academic<text:s/>publications<text:s/>as<text:s/>the<text:s/>programme<text:s/>draws<text:s/>to<text:s/>a<text:s/>close.<text:s/>C3’s<text:s/>long<text:s/>form<text:s/>research<text:s/>publications<text:s/>(Outputs<text:s/>1.1<text:s/>and<text:s/>1.2.1)<text:s/>are<text:s/>not<text:s/>being<text:s/>produced<text:s/>at<text:s/>the<text:s/>same<text:s/>rate<text:s/>as<text:s/>C2’s.<text:s/>This<text:s/>year<text:s/>it<text:s/>became<text:s/>challenging<text:s/>to<text:s/>respond<text:s/>to<text:s/>demand<text:s/>from<text:s/>within<text:s/>the<text:s/>organisation<text:s/>for<text:s/>research<text:s/>outputs<text:s/>that<text:s/>articulate<text:s/>the<text:s/>core<text:s/>theses<text:s/>of<text:s/>KCL’s<text:s/>work<text:s/>as<text:s/>there<text:s/>were<text:s/>limited<text:s/>publications<text:s/>to<text:s/>draw<text:s/>on.<text:s/></text:span><text:span text:style-name="T408_4">Several<text:s/>journal<text:s/>articles<text:s/>and<text:s/>brief</text:span><text:span text:style-name="T408_5">ing<text:s/>notes</text:span><text:span text:style-name="T408_6"><text:s/></text:span><text:span text:style-name="T408_7">will<text:s/></text:span><text:span text:style-name="T408_8">be</text:span><text:span text:style-name="T408_9"><text:s/>published<text:s/>in<text:s/>the<text:s/></text:span><text:span text:style-name="T408_10">final<text:s/>year</text:span><text:span text:style-name="T408_11"><text:s/>which<text:s/>will<text:s/>address<text:s/>this.</text:span><text:span text:style-name="T408_12"><text:s/></text:span><text:span text:style-name="T408_13">See</text:span><text:span text:style-name="T408_14"><text:s/>linked</text:span><text:span text:style-name="T408_15"><text:s/></text:span><text:span text:style-name="T408_16">R</text:span><text:span text:style-name="T408_17">ecommendation<text:s/></text:span><text:span text:style-name="T408_18">1</text:span><text:span text:style-name="T408_19"><text:s/></text:span><text:span text:style-name="T408_20">on<text:s/>research<text:s/>consolidation<text:s/>and<text:s/>publishing.</text:span><text:span text:style-name="T408_21"><text:s/></text:span></text:p>
      <text:p text:style-name="P409"/>
      <text:p text:style-name="P410"><text:span text:style-name="T410_1">This<text:s/>year,<text:s/></text:span><text:span text:style-name="T410_2">XCEPT<text:s/>produce</text:span><text:span text:style-name="T410_3">d</text:span><text:span text:style-name="T410_4"><text:s/>research</text:span><text:span text:style-name="T410_5"><text:s/>covering</text:span><text:span text:style-name="T410_6"><text:s/></text:span><text:span text:style-name="T410_7">45</text:span><text:span text:style-name="T410_8"><text:s/>different<text:s/>countries</text:span><text:span text:style-name="T410_9"><text:s/>in<text:s/>context</text:span><text:span text:style-name="T410_10">s</text:span><text:span text:style-name="T410_11"><text:s/>across<text:s/></text:span><text:span text:style-name="T410_12">the<text:s/>Middle<text:s/>East</text:span><text:span text:style-name="T410_13">,<text:s/>Africa<text:s/>and<text:s/>Asia.<text:s/></text:span><text:span text:style-name="T410_14">The<text:s/>below<text:s/>examples<text:s/>are<text:s/>highlights<text:s/>from<text:s/>this<text:s/>breadth<text:s/>of<text:s/>work.</text:span></text:p>
      <text:p text:style-name="P411"/>
      <text:p text:style-name="P412"><text:span text:style-name="T412_1">Indicator<text:s/>1.1:<text:s/>XCEPT<text:s/>published<text:s/>11<text:s/>academic<text:s/>outputs<text:s/>this<text:s/>year,<text:s/>narrowly<text:s/>missing<text:s/>the<text:s/>milestone<text:s/>for<text:s/>this<text:s/>output<text:s/></text:span><text:span text:style-name="T412_2">under</text:span><text:span text:style-name="T412_3"><text:s/>C3</text:span><text:span text:style-name="T412_4">.<text:s/>Several<text:s/></text:span><text:span text:style-name="T412_5">additional<text:s/></text:span><text:span text:style-name="T412_6">articles<text:s/>have<text:s/>been<text:s/>accepted<text:s/>by<text:s/>journals<text:s/>and<text:s/>await<text:s/>publication</text:span><text:span text:style-name="T412_7">,<text:s/>including<text:s/></text:span><text:span text:style-name="T412_8">three</text:span><text:span text:style-name="T412_9"><text:s/>under<text:s/>C3</text:span><text:span text:style-name="T412_10">.<text:s/>Of<text:s/>the<text:s/>11<text:s/>published<text:s/>articles,<text:s/>six<text:s/>were<text:s/>co-authored<text:s/>by<text:s/>Global<text:s/>South<text:s/>scholars</text:span><text:span text:style-name="T412_11">,<text:s/>including<text:s/></text:span><text:span text:style-name="T412_12"><text:a xlink:type="simple" xlink:href="https://conflictandhealth.biomedcentral.com/articles/10.1186/s13031-025-00699-5#citeas"><text:span text:style-name="T412_13">‘“This<text:s/>caused<text:s/>our<text:s/>journey”:<text:s/>the<text:s/>relationship<text:s/>between<text:s/>sexual<text:s/>and<text:s/>gender-based<text:s/>violence<text:s/>and<text:s/>cross-border<text:s/>Sudan<text:s/>to<text:s/>South<text:s/></text:span><text:span text:style-name="T412_14">Sudan<text:s/>migration’</text:span></text:a></text:span><text:span text:style-name="T412_15">,<text:s/>co-authored<text:s/>by</text:span><text:span text:style-name="T412_16"><text:s/>PI</text:span><text:span text:style-name="T412_17"><text:s/>Susan<text:s/>Bartels<text:s/>(Queens<text:s/>University)<text:s/>and<text:s/>Drama,<text:s/>Abdalla,<text:s/></text:span><text:span text:style-name="T412_18">Lindrio</text:span><text:span text:style-name="T412_19"><text:s/>et<text:s/>al.<text:s/></text:span><text:span text:style-name="T412_20">in<text:s/></text:span><text:span text:style-name="T412_21">Conflict<text:s/>and<text:s/>Health</text:span><text:span text:style-name="T412_22">;<text:s/>and<text:s/></text:span><text:span text:style-name="T412_23"><text:a xlink:type="simple" xlink:href="https://www.tandfonline.com/doi/full/10.1080/0966369X.2026.2645558#abstract"><text:span text:style-name="T412_24">G</text:span><text:span text:style-name="T412_25">endered<text:s/>violence<text:s/>and<text:s/>conflict<text:s/>in<text:s/>the<text:s/>Bangladesh–Myanmar<text:s/>borderlands</text:span></text:a></text:span><text:span text:style-name="T412_26"><text:s/></text:span><text:span text:style-name="T412_27">co-authored<text:s/>by<text:s/>PI<text:s/>Benjamin<text:s/>Etzold,<text:s/>with<text:s/>Rashid<text:s/>and<text:s/>Ansar<text:s/></text:span><text:span text:style-name="T412_28">in<text:s/></text:span><text:span text:style-name="T412_29">Gender,<text:s/>Place<text:s/>&amp;<text:s/>Culture.</text:span><text:span text:style-name="T412_30"><text:s/>Additional<text:s/></text:span><text:span text:style-name="T412_31">a</text:span><text:span text:style-name="T412_32">rticles<text:s/>published<text:s/>this<text:s/>year<text:s/></text:span><text:span text:style-name="T412_33">include<text:s/>KCL’s<text:s/>Craig<text:s/>Larkin<text:s/>and<text:s/>Rajan<text:s/>Basra’s<text:s/></text:span><text:span text:style-name="T412_34"><text:a xlink:type="simple" xlink:href="https://www.tandfonline.com/doi/full/10.1080/1057610X.2025.2611260?af=R#abstract"><text:span text:style-name="T412_35">More<text:s/>than<text:s/>bargaining<text:s/>chips:<text:s/>How<text:s/>Jabhat<text:s/>Al-Nusra<text:s/>and<text:s/>Islamic<text:s/>State<text:s/>kidnapped<text:s/>and<text:s/>used<text:s/>hostages<text:s/>in<text:s/>Lebanon</text:span></text:a></text:span><text:span text:style-name="T412_36"><text:s/>in<text:s/></text:span><text:span text:style-name="T412_37">Studies<text:s/>in<text:s/>Conflict<text:s/>and<text:s/>Terrorism;<text:s/></text:span><text:span text:style-name="T412_38">Patta<text:s/>Scott<text:s/>Villiers’<text:s/>(IDS)<text:s/></text:span><text:span text:style-name="T412_39"><text:a xlink:type="simple" xlink:href="https://www.tandfonline.com/doi/epdf/10.1080/14678802.2025.2459410?needAccess=true"><text:span text:style-name="T412_40">Mechanisms<text:s/>of<text:s/>securitisation<text:s/>and<text:s/>counter-securitisation<text:s/>on<text:s/>the<text:s/>Uganda-Kenya<text:s/>border</text:span></text:a></text:span><text:span text:style-name="T412_41">,<text:s/>in<text:s/></text:span><text:span text:style-name="T412_42">Conflict,<text:s/>Security<text:s/>and<text:s/>Development,<text:s/></text:span><text:span text:style-name="T412_43">and</text:span><text:span text:style-name="T412_44"><text:s/></text:span><text:span text:style-name="T412_45">‘</text:span><text:span text:style-name="T412_46"><text:a xlink:type="simple" xlink:href="https://onlinelibrary.wiley.com/doi/full/10.1111/dpr.70045"><text:span text:style-name="T412_47">Everyday<text:s/>governance<text:s/>on<text:s/>the<text:s/>Somalia-Kenya<text:s/>border:<text:s/>Flourishing<text:s/>without<text:s/>state<text:s/>support’</text:span></text:a></text:span><text:span text:style-name="T412_48"><text:s/>in<text:s/></text:span><text:span text:style-name="T412_49">Development<text:s/>Policy<text:s/>Review;<text:s/>and</text:span><text:span text:style-name="T412_50"><text:s/>Ore<text:s/>Koren’s<text:s/>co-authored<text:s/>book<text:s/></text:span><text:span text:style-name="T412_51"><text:a xlink:type="simple" xlink:href="https://www.cambridge.org/core/elements/abs/climate-adaptation-and-conflict-mitigation/54963531A45E7347A34C67A204FCEC06"><text:span text:style-name="T412_52">Climate<text:s/>Adaptation<text:s/>and<text:s/>Conflict<text:s/>Mitigation:<text:s/>The<text:s/>Case<text:s/>of<text:s/>South<text:s/>Sudan</text:span></text:a></text:span><text:span text:style-name="T412_53">,<text:s/></text:span><text:span text:style-name="T412_54">published<text:s/>by<text:s/>Cambridge<text:s/>University<text:s/>Press</text:span><text:span text:style-name="T412_55"><text:s/>and<text:s/>drawing<text:s/>on<text:s/></text:span><text:span text:style-name="T412_56">Koren</text:span><text:span text:style-name="T412_57">’s</text:span><text:span text:style-name="T412_58"><text:s/></text:span><text:span text:style-name="T412_59">XCEPT<text:s/>research.<text:s/></text:span><text:span text:style-name="T412_60">A<text:s/>further<text:s/>23<text:s/>articles<text:s/>are<text:s/>in<text:s/>various<text:s/>stages<text:s/>of<text:s/>journal<text:s/>review,<text:s/>including<text:s/>eight<text:s/>accepted<text:s/>and<text:s/>in<text:s/>preparation<text:s/>for<text:s/>publication<text:s/>in<text:s/>FY<text:s/>26/27.<text:s/>The<text:s/>number<text:s/>of<text:s/>papers<text:s/>under<text:s/>review<text:s/>underlines<text:s/>XCEPT’s<text:s/>increasing<text:s/>focus<text:s/>on<text:s/>academic<text:s/>publications<text:s/>as<text:s/>the<text:s/>programme<text:s/>draws<text:s/>to<text:s/>a<text:s/>close.</text:span></text:p>
      <text:p text:style-name="P413"/>
      <text:p text:style-name="P414"><text:span text:style-name="T414_1">Indicator<text:s/>1.2.1:<text:s/></text:span><text:span text:style-name="T414_2">XCEPT<text:s/>published<text:s/>12<text:s/>research<text:s/>reports<text:s/>in<text:s/>the<text:s/>past<text:s/>year,<text:s/>meeting<text:s/>the<text:s/>milestone<text:s/>for<text:s/>this<text:s/>indicator</text:span><text:span text:style-name="T414_3">.<text:s/></text:span><text:span text:style-name="T414_4">Additional<text:s/>outputs<text:s/>were<text:s/>delivered<text:s/>by<text:s/>C1</text:span><text:span text:style-name="T414_5"><text:s/>this<text:s/>year<text:s/></text:span><text:span text:style-name="T414_6">which<text:s/>offset<text:s/></text:span><text:span text:style-name="T414_7">C2</text:span><text:span text:style-name="T414_8"><text:s/></text:span><text:span text:style-name="T414_9">narrowly<text:s/>missing<text:s/>their<text:s/></text:span><text:span text:style-name="T414_10">milestone</text:span><text:span text:style-name="T414_11">:<text:s/></text:span><text:span text:style-name="T414_12">one<text:s/></text:span><text:span text:style-name="T414_13">C2<text:s/></text:span><text:span text:style-name="T414_14">paper<text:s/>was<text:s/>held<text:s/>back<text:s/>to<text:s/>be<text:s/></text:span><text:span text:style-name="T414_15">published<text:s/>alongside<text:s/>additional<text:s/>papers<text:s/>in<text:s/>the<text:s/>borderlands<text:s/>Theory<text:s/></text:span><text:span text:style-name="T414_16">S</text:span><text:span text:style-name="T414_17">tream</text:span><text:span text:style-name="T414_18"><text:s/>next<text:s/>FY</text:span><text:span text:style-name="T414_19">;<text:s/>another<text:s/></text:span><text:span text:style-name="T414_20">was<text:s/>envisioned<text:s/>as<text:s/>a<text:s/>1.2.1<text:s/>report<text:s/>but<text:s/>instead<text:s/>will<text:s/>now<text:s/>be<text:s/></text:span><text:span text:style-name="T414_21">published<text:s/>in<text:s/>an<text:s/></text:span><text:span text:style-name="T414_22">academic<text:s/>journal<text:s/>under<text:s/>Output<text:s/>1.1.<text:s/></text:span><text:span text:style-name="T414_23">Several<text:s/>of<text:s/>these<text:s/>reports<text:s/>saw<text:s/>significant<text:s/>uptake</text:span><text:span text:style-name="T414_24"><text:s/>(see<text:s/>Outcome<text:s/>1<text:s/>for<text:s/>more)</text:span><text:span text:style-name="T414_25">:</text:span><text:span text:style-name="T414_26"><text:s/></text:span></text:p>
      <text:list text:style-name="LS3" xml:id="list32">
        <text:list-item>
          <text:p text:style-name="P415"><text:span text:style-name="T415_1">Findings<text:s/>from<text:s/></text:span><text:span text:style-name="T415_2">‘</text:span><text:span text:style-name="T415_3"><text:a xlink:type="simple" xlink:href="https://www.xcept-research.org/wp-content/uploads/2025/04/2025_04_29_PRIO-summary-report.pdf"><text:span text:style-name="T415_4">Taking<text:s/>the<text:s/>bull<text:s/>by<text:s/>the<text:s/>horns’</text:span></text:a></text:span><text:span text:style-name="T415_5"><text:s/>(part<text:s/>of<text:s/>a<text:s/></text:span><text:span text:style-name="T415_6"><text:a xlink:type="simple" xlink:href="https://www.xcept-research.org/project/mediation-in-regionalized-conflicts-lessons-from-recent-peace-processes/"><text:span text:style-name="T415_7">PRIO-led<text:s/>project</text:span></text:a></text:span><text:span text:style-name="T415_8"><text:s/></text:span><text:span text:style-name="T415_9">on<text:s/>mediation<text:s/>in<text:s/>regionalised<text:s/>intra-state<text:s/>conflict)<text:s/>have<text:s/>been<text:s/>integrated<text:s/>into<text:s/>the<text:s/>UN<text:s/>High<text:s/>Level<text:s/>Mediation<text:s/>Course<text:s/>held<text:s/>annually<text:s/>for<text:s/>senior<text:s/>officials<text:s/>from<text:s/>the<text:s/>UN,<text:s/>regional<text:s/>organisations,<text:s/>and<text:s/>member<text:s/>states;<text:s/>and<text:s/>the<text:s/>Kroc<text:s/>Institute<text:s/>for<text:s/>International<text:s/>Peace<text:s/>Studies<text:s/>and<text:s/>the<text:s/>Graduate<text:s/>Institute<text:s/>Geneva’s<text:s/>co-led<text:s/>PhD<text:s/>course,<text:s/>which<text:s/>now<text:s/>includes<text:s/>a<text:s/>seminar<text:s/>on<text:s/>international<text:s/>mediation<text:s/>centred<text:s/>on<text:s/>the<text:s/>project’s<text:s/>findings.</text:span></text:p>
        </text:list-item>
        <text:list-item>
          <text:p text:style-name="P416"><text:span text:style-name="T416_1">Chatham<text:s/>House’s<text:s/>capstone<text:s/></text:span><text:span text:style-name="T416_2">report<text:s/>on<text:s/>‘</text:span><text:span text:style-name="T416_3"><text:a xlink:type="simple" xlink:href="https://www.chathamhouse.org/2025/06/why-peacebuilding-fails-and-what-do-about-it"><text:span text:style-name="T416_4">Why<text:s/>peacebuilding<text:s/>fails<text:s/>and<text:s/>what<text:s/>to<text:s/>do<text:s/>about<text:s/>it</text:span></text:a></text:span><text:span text:style-name="T416_5">’,<text:s/>with<text:s/>its<text:s/>focus<text:s/>on<text:s/>multi-alignment<text:s/>and<text:s/>transnational<text:s/>conflict<text:s/>ecosystems,<text:s/>formed<text:s/>the<text:s/>basis<text:s/>of<text:s/>briefings<text:s/>to<text:s/>HMG,<text:s/>EU<text:s/>agencies,<text:s/>and<text:s/>NATO,<text:s/>as<text:s/>well<text:s/>as<text:s/>a<text:s/>high-level<text:s/>roundtable<text:s/>on<text:s/>the<text:s/>margins<text:s/>of<text:s/>the<text:s/>Doha<text:s/>Forum<text:s/>attended<text:s/>by<text:s/>senior<text:s/>UK,<text:s/>US,<text:s/>EU,<text:s/>and<text:s/>Gulf<text:s/>officials.<text:s/></text:span></text:p>
        </text:list-item>
        <text:list-item>
          <text:p text:style-name="P417"><text:span text:style-name="T417_1">XRF<text:s/>Fellow<text:s/>Tobias<text:s/>Hagmann’s<text:s/>‘</text:span><text:span text:style-name="T417_2"><text:a xlink:type="simple" xlink:href="https://www.xcept-research.org/wp-content/uploads/2022/11/2026-03-31_XCEPT_commodification_and_conflict_in_the_horn_of_africa_borderlands.pdf"><text:span text:style-name="T417_3">Commodification<text:s/>and<text:s/>conflict<text:s/>in<text:s/>the<text:s/>Horn<text:s/>of<text:s/>Africa<text:s/>borderlands’</text:span></text:a></text:span><text:span text:style-name="T417_4"><text:s/>synthesised<text:s/>C1<text:s/>LRN<text:s/></text:span><text:span text:style-name="T417_5">findings</text:span><text:span text:style-name="T417_6"><text:s/>into<text:s/>a<text:s/>framework<text:s/>linking<text:s/></text:span><text:span text:style-name="T417_7">conflict<text:s/>and<text:s/></text:span><text:span text:style-name="T417_8">commodification,<text:s/>alongside<text:s/></text:span><text:span text:style-name="T417_9">policy<text:s/>implications.<text:s/></text:span><text:span text:style-name="T417_10">It<text:s/></text:span><text:span text:style-name="T417_11">attracted<text:s/>attention<text:s/></text:span><text:span text:style-name="T417_12">from<text:s/>the</text:span><text:span text:style-name="T417_13"><text:s/>European<text:s/>Civil<text:s/>Protection<text:s/>and<text:s/>Humanitarian<text:s/>Aid<text:s/>Operations<text:s/>(ECHO)</text:span><text:span text:style-name="T417_14">,<text:s/></text:span><text:span text:style-name="T417_15">Nairobi,<text:s/>which<text:s/>invited<text:s/>Hagmann,<text:s/>alongside<text:s/></text:span><text:span text:style-name="T417_16">XCEPT<text:s/></text:span><text:span text:style-name="T417_17">researchers<text:s/>Nicki<text:s/>Kindersley<text:s/>and<text:s/>Hassan<text:s/>Kochore,</text:span><text:span text:style-name="T417_18"><text:s/>to<text:s/>present<text:s/>at<text:s/>an<text:s/>April<text:s/>2026<text:s/>seminar<text:s/>for<text:s/>ECHO<text:s/>officers<text:s/>from<text:s/>the<text:s/>Horn<text:s/>of<text:s/>Africa,<text:s/>Great<text:s/>Lakes,<text:s/>Southern<text:s/>Africa,<text:s/>Indian<text:s/>Ocean<text:s/>region,<text:s/>and<text:s/>Brussels</text:span><text:span text:style-name="T417_19">.</text:span></text:p>
        </text:list-item>
      </text:list>
      <text:p text:style-name="P418"/>
      <text:p text:style-name="P419"><text:span text:style-name="T419_1">Indicator<text:s/>1.2.2:<text:s/>XCEPT<text:s/>produced<text:s/>35<text:s/>briefing<text:s/>notes,<text:s/>working<text:s/>papers<text:s/>and<text:s/>long-read<text:s/>articles<text:s/>in<text:s/>the<text:s/>programme<text:s/>year,<text:s/></text:span><text:span text:style-name="T419_2">substantially<text:s/></text:span><text:span text:style-name="T419_3">exceeding<text:s/>the<text:s/>milestone<text:s/>for<text:s/>this<text:s/>indicator</text:span><text:span text:style-name="T419_4">.<text:s/>Many<text:s/>of<text:s/>these<text:s/>were<text:s/>published<text:s/>by<text:s/>external<text:s/>outlets<text:s/>to<text:s/>reach<text:s/>larger<text:s/>and<text:s/>more<text:s/>diverse<text:s/>audiences:<text:s/></text:span></text:p>
      <text:list text:style-name="LS3" xml:id="list35">
        <text:list-item>
          <text:p text:style-name="P420"><text:span text:style-name="T420_1">A<text:s/>briefing<text:s/>paper<text:s/>by<text:s/>SIPRI<text:s/>and<text:s/>BUCOFORE,<text:s/>‘</text:span><text:span text:style-name="T420_2"><text:a xlink:type="simple" xlink:href="https://www.xcept-research.org/publication/the-impact-of-conflict-and-displacement-on-sudanese-refugee-women-in-eastern-chad/"><text:span text:style-name="T420_3">The<text:s/>impact<text:s/>of<text:s/>conflict<text:s/>and<text:s/>displacement<text:s/>on<text:s/>Sudanese<text:s/>refugee<text:s/>women<text:s/>in<text:s/>eastern<text:s/>Chad</text:span></text:a></text:span><text:span text:style-name="T420_4">’<text:s/>presented<text:s/>research<text:s/>that<text:s/>informed<text:s/>the<text:s/>field<text:s/>operations<text:s/>of<text:s/>ACTED<text:s/>Chad<text:s/>and<text:s/>formed<text:s/>the<text:s/>basis<text:s/>of<text:s/>a<text:s/>new<text:s/>3ie/FCDO<text:s/>funded<text:s/>project.</text:span></text:p>
        </text:list-item>
        <text:list-item>
          <text:p text:style-name="P421"><text:span text:style-name="T421_1">David<text:s/>Mansfield’s<text:s/>article<text:s/>on<text:s/>‘</text:span><text:span text:style-name="T421_2"><text:a xlink:type="simple" xlink:href="https://www.lawfaremedia.org/article/understanding-conflict-through-satellite-imagery"><text:span text:style-name="T421_3">Understanding<text:s/>conflict<text:s/>through<text:s/>satellite<text:s/>imagery</text:span></text:a></text:span><text:span text:style-name="T421_4">’<text:s/>was<text:s/></text:span><text:span text:style-name="T421_5">published</text:span><text:span text:style-name="T421_6"><text:s/>by<text:s/></text:span><text:span text:style-name="T421_7">Lawfare,</text:span><text:span text:style-name="T421_8"><text:s/>an<text:s/>online<text:s/>publication<text:s/>with<text:s/>wide<text:s/>national<text:s/>security<text:s/>readership,<text:s/>and<text:s/>challenged<text:s/>common<text:s/>narratives<text:s/>about<text:s/>conflict<text:s/>on<text:s/>the<text:s/>Afghanistan-Iran<text:s/>border.</text:span></text:p>
        </text:list-item>
        <text:list-item>
          <text:p text:style-name="P422"><text:span text:style-name="T422_1">Three<text:s/>of<text:s/>KCL’s<text:s/>policy<text:s/>papers<text:s/>were<text:s/>picked<text:s/>up<text:s/>as<text:s/>long-reads<text:s/>in<text:s/>external<text:s/>media,<text:s/>with<text:s/>Inna<text:s/>Rudolf’s<text:s/>‘</text:span><text:span text:style-name="T422_2"><text:a xlink:type="simple" xlink:href="https://warontherocks.com/2025/05/the-ides-of-november-navigating-the-shifting-sands-of-iraqs-2025-electoral-landscape/"><text:span text:style-name="T422_3">The<text:s/>Ides<text:s/>of<text:s/>November:<text:s/>Navigating<text:s/>the<text:s/>Shifting<text:s/>Sands<text:s/>of<text:s/>Iraq’s<text:s/>2025<text:s/>Electoral<text:s/>Landscape’</text:span></text:a></text:span><text:span text:style-name="T422_4"><text:s/>published<text:s/>by<text:s/></text:span><text:span text:style-name="T422_5">War<text:s/>on<text:s/>the<text:s/>Rocks;</text:span><text:span text:style-name="T422_6"><text:s/></text:span><text:span text:style-name="T422_7">The<text:s/>Conversation<text:s/></text:span><text:span text:style-name="T422_8">featuring<text:s/>Nils<text:s/>Mallock’s<text:s/>‘</text:span><text:span text:style-name="T422_9"><text:a xlink:type="simple" xlink:href="https://theconversation.com/geography-and-politics-stand-in-the-way-of-an-independent-palestinian-state-265114"><text:span text:style-name="T422_10">Geography<text:s/>and<text:s/>politics<text:s/>stand<text:s/>in<text:s/>the<text:s/>way<text:s/>of<text:s/>an<text:s/>independent<text:s/>Palestinian<text:s/>State’</text:span></text:a></text:span><text:span text:style-name="T422_11">;<text:s/>and<text:s/></text:span><text:span text:style-name="T422_12">Craig<text:s/>Larkin’s<text:s/>paper<text:s/>on<text:s/>‘</text:span><text:span text:style-name="T422_13"><text:a xlink:type="simple" xlink:href="https://www.merip.org/2026/02/the-struggle-for-the-city-urban-recovery-and-dispossession-in-mosul-and-damascus/"><text:span text:style-name="T422_14">The<text:s/>struggle<text:s/>for<text:s/>the<text:s/>city<text:s/>–<text:s/>urban<text:s/>recovery<text:s/>and<text:s/>dispossession<text:s/>in<text:s/>Mosul<text:s/>and<text:s/>Damascus</text:span></text:a></text:span><text:span text:style-name="T422_15">’<text:s/>published<text:s/>by<text:s/>the<text:s/></text:span><text:span text:style-name="T422_16">Middle<text:s/>East<text:s/>Research<text:s/>and<text:s/>Information<text:s/>Project</text:span><text:span text:style-name="T422_17">.</text:span></text:p>
        </text:list-item>
      </text:list>
      <text:p text:style-name="P423"/>
      <text:p text:style-name="P424"><text:span text:style-name="T424_1">Indicator<text:s/>1.3:<text:s/>XCEPT<text:s/>produced<text:s/></text:span><text:span text:style-name="T424_2">41</text:span><text:span text:style-name="T424_3"><text:s/>blogs,<text:s/>articles,<text:s/>podcasts,<text:s/>explainer<text:s/>videos,<text:s/>and<text:s/>visualisations,<text:s/>broadly<text:s/>meeting<text:s/>the<text:s/>milestone<text:s/>for<text:s/>this<text:s/>indicator.</text:span><text:span text:style-name="T424_4"><text:s/>However,<text:s/></text:span><text:span text:style-name="T424_5">C</text:span><text:span text:style-name="T424_6">2<text:s/>missed<text:s/></text:span><text:span text:style-name="T424_7">their<text:s/>target<text:s/>for<text:s/>this<text:s/>indicator.<text:s/>Many<text:s/>of<text:s/>these<text:s/>shorter<text:s/>or<text:s/>more<text:s/>interactive<text:s/>outputs<text:s/>also<text:s/>gained<text:s/>traction<text:s/>and<text:s/>were<text:s/>published<text:s/>by<text:s/>external<text:s/>outlets.</text:span></text:p>
      <text:list text:style-name="LS5" xml:id="list38">
        <text:list-item>
          <text:p text:style-name="P425"><text:span text:style-name="T425_1">Several<text:s/>XCEPT<text:s/>blog<text:s/>posts<text:s/>were<text:s/>published<text:s/>by<text:s/></text:span><text:span text:style-name="T425_2">The<text:s/>Conversation,<text:s/></text:span><text:span text:style-name="T425_3">including<text:s/></text:span><text:span text:style-name="T425_4"><text:a xlink:type="simple" xlink:href="https://theconversation.com/investigators-are-increasingly-using-technology-in-conflict-related-sexual-assault-cases-249227"><text:span text:style-name="T425_5">‘Investigators<text:s/>are<text:s/>increasingly<text:s/>using<text:s/>technology<text:s/>in<text:s/>conflict</text:span><text:span text:style-name="T425_6">‑related<text:s/>sexual<text:s/>assault cases</text:span></text:a></text:span><text:span text:style-name="T425_7">’<text:s/>by<text:s/>Valerie<text:s/>Oosterveld,<text:s/></text:span><text:span text:style-name="T425_8"><text:a xlink:type="simple" xlink:href="https://theconversation.com/fighting-in-eastern-democratic-republic-of-congo-is-worsening-gender-based-violence-against-women-255374?utm_source=clipboard&amp;utm_medium=bylinecopy_url_button"><text:span text:style-name="T425_9">‘Fighting<text:s/>in<text:s/>eastern<text:s/>Democratic<text:s/>Republic<text:s/>of<text:s/>Congo<text:s/>is<text:s/>worsening<text:s/>gender</text:span><text:span text:style-name="T425_10">‑based<text:s/>violence<text:s/>against women</text:span></text:a></text:span><text:span text:style-name="T425_11">’<text:s/>by<text:s/>Annie<text:s/>Bunting<text:s/>and<text:s/>Heather<text:s/>Tasker,<text:s/>‘</text:span><text:span text:style-name="T425_12"><text:a xlink:type="simple" xlink:href="https://theconversation.com/climate-projects-in-south-sudan-can-turn-deadly-how-to-avoid-this-261626"><text:span text:style-name="T425_13">Climate<text:s/>projects<text:s/>in<text:s/>South<text:s/>Sudan<text:s/>can<text:s/>turn<text:s/>deadly<text:s/>–<text:s/>how<text:s/>to<text:s/>avoid<text:s/>it</text:span></text:a></text:span><text:span text:style-name="T425_14">’<text:s/>by<text:s/>Ore<text:s/>Koren,<text:s/>and<text:s/>‘</text:span><text:span text:style-name="T425_15"><text:a xlink:type="simple" xlink:href="https://theconversation.com/fighting-climate-change-in-the-sahel-is-worsening-conflicts-new-research-shows-how-273673"><text:span text:style-name="T425_16">Fighting<text:s/>climate<text:s/>change<text:s/>in<text:s/>the<text:s/>Sahel<text:s/>is<text:s/>worsening<text:s/>conflicts<text:s/></text:span><text:span text:style-name="T425_17">‑<text:s/>new<text:s/>research<text:s/>shows how</text:span></text:a></text:span><text:span text:style-name="T425_18">’<text:s/>by<text:s/></text:span><text:span text:style-name="T425_19">Folahamni</text:span><text:span text:style-name="T425_20"><text:s/>Aina.</text:span><text:span text:style-name="T425_21"><text:s/></text:span></text:p>
        </text:list-item>
        <text:list-item>
          <text:p text:style-name="P426"><text:span text:style-name="T426_1">XCEPT<text:s/>Senior<text:s/>Research<text:s/>Managers<text:s/>Tabea<text:s/>Campbell<text:s/>Pauli<text:s/>and<text:s/>Benedetta<text:s/>Zocchi<text:s/>published<text:s/></text:span><text:span text:style-name="T426_2"><text:a xlink:type="simple" xlink:href="https://www.newsecuritybeat.org/2026/02/can-climate-security-survive-the-crisis-of-multilateralism/"><text:span text:style-name="T426_3">Can<text:s/>Climate<text:s/>Security<text:s/>Survive<text:s/>the<text:s/>Crisis<text:s/>of<text:s/>Multilateralism?</text:span></text:a></text:span><text:span text:style-name="T426_4"><text:s/>in<text:s/></text:span><text:span text:style-name="T426_5">New<text:s/>Security<text:s/>Beat</text:span><text:span text:style-name="T426_6">,<text:s/>a<text:s/>blog<text:s/>arising<text:s/>from<text:s/>XCEPT<text:s/>engagement<text:s/>at<text:s/>the<text:s/>Berlin<text:s/>Climate<text:s/>Security<text:s/>Conference</text:span><text:span text:style-name="T426_7">.</text:span></text:p>
        </text:list-item>
        <text:list-item>
          <text:p text:style-name="P427"><text:span text:style-name="T427_1">As<text:s/>part<text:s/>of<text:s/>its</text:span><text:span text:style-name="T427_2"><text:s/></text:span><text:span text:style-name="T427_3">‘Bordering<text:s/>and<text:s/>the<text:s/>war<text:s/>on<text:s/>migration’<text:s/>series,<text:s/></text:span><text:span text:style-name="T427_4">American<text:s/>Ethnologist<text:s/></text:span><text:span text:style-name="T427_5">published<text:s/>‘</text:span><text:span text:style-name="T427_6"><text:a xlink:type="simple" xlink:href="https://americanethnologist.org/online-content/disaster-capitalism-in-south-sudan-by-nicki-kindersley-mawal-marko-and-manal-abdulaziz-mudir/"><text:span text:style-name="T427_7">Disaster<text:s/>capitalism<text:s/>in<text:s/>South<text:s/>Sudan’</text:span></text:a></text:span><text:span text:style-name="T427_8">,<text:s/>a<text:s/>blog<text:s/>by<text:s/>Nicki<text:s/>Kindersley,<text:s/></text:span><text:span text:style-name="T427_9">Mawal</text:span><text:span text:style-name="T427_10"><text:s/>M.<text:s/></text:span><text:span text:style-name="T427_11">Gatkuoth</text:span><text:span text:style-name="T427_12"><text:s/>and<text:s/>Manal<text:s/>A.<text:s/>Mudir.</text:span></text:p>
        </text:list-item>
        <text:list-item>
          <text:p text:style-name="P428"><text:span text:style-name="T428_1">KCL’s<text:s/>five<text:s/>episodes<text:s/>of<text:s/>the<text:s/>‘War<text:s/>Studies’<text:s/>podcast<text:s/>reached<text:s/></text:span><text:span text:style-name="T428_2">over<text:s/></text:span><text:span text:style-name="T428_3">20,000<text:s/>listens<text:s/>in<text:s/>FY<text:s/>25/26.<text:s/>One<text:s/>episode,<text:s/>‘</text:span><text:span text:style-name="T428_4"><text:a xlink:type="simple" xlink:href="https://soundcloud.com/warstudies/leadership-in-a-divided-world"><text:span text:style-name="T428_5">Leadership<text:s/>in<text:s/>a<text:s/>divided<text:s/>world:<text:s/>How<text:s/>can<text:s/>we<text:s/>find<text:s/>common<text:s/>ground<text:s/>in<text:s/>polarised<text:s/>societies</text:span></text:a></text:span><text:span text:style-name="T428_6">’<text:s/>receiv</text:span><text:span text:style-name="T428_7">ed</text:span><text:span text:style-name="T428_8"><text:s/>5,000+<text:s/>listens<text:s/>within<text:s/>the<text:s/>first<text:s/>few<text:s/>days.<text:s/>Additional<text:s/>podcasts<text:s/>during<text:s/>the<text:s/>year<text:s/>included<text:s/>NUPI’s<text:s/>Cedric<text:s/>de<text:s/>Coning<text:s/>discussing<text:s/>‘Climate<text:s/>change<text:s/>as<text:s/>a<text:s/>threat<text:s/>multiplier’<text:s/>on<text:s/>the</text:span><text:span text:style-name="T428_9"><text:s/>International<text:s/>Risk</text:span><text:span text:style-name="T428_10"><text:s/>Podcast;<text:s/>and</text:span><text:span text:style-name="T428_11"><text:s/>RVI’s</text:span><text:span text:style-name="T428_12"><text:s/></text:span><text:span text:style-name="T428_13">podcast<text:s/></text:span><text:span text:style-name="T428_14">series</text:span><text:span text:style-name="T428_15"><text:s/></text:span><text:span text:style-name="T428_16">‘</text:span><text:span text:style-name="T428_17"><text:a xlink:type="simple" xlink:href="https://riftvalley.net/multimedia_media_/beyond-xcept-lessons-legacies-and-the-road-ahead/"><text:span text:style-name="T428_18">Beyond<text:s/>XCEPT:<text:s/>Lessons,<text:s/>Legacies<text:s/>and<text:s/>the<text:s/>Road<text:s/>Ahead’</text:span></text:a></text:span><text:span text:style-name="T428_19">,<text:s/>which<text:s/>looks<text:s/>at<text:s/>borders,<text:s/>culture,<text:s/>labour<text:s/>and<text:s/>research.</text:span></text:p>
        </text:list-item>
      </text:list>
      <text:p text:style-name="P429"/>
      <text:p text:style-name="P430"><text:span text:style-name="T430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431"/>
      <text:p text:style-name="P432"><text:span text:style-name="T432_1">This<text:s/>output<text:s/>was<text:s/>reweighted<text:s/>following<text:s/>the<text:s/>closure<text:s/>of<text:s/>Output<text:s/>3.<text:s/>The<text:s/>weighting<text:s/>was<text:s/></text:span><text:span text:style-name="T432_2">increased</text:span><text:span text:style-name="T432_3"><text:s/>from<text:s/>35%<text:s/>to<text:s/>40%.<text:s/></text:span><text:span text:style-name="T432_4">I</text:span><text:span text:style-name="T432_5">ndicators<text:s/>were<text:s/>disaggregated<text:s/>by<text:s/>Global<text:s/>South<text:s/></text:span><text:span text:style-name="T432_6">co-/</text:span><text:span text:style-name="T432_7">authorship</text:span><text:span text:style-name="T432_8">.</text:span></text:p>
      <text:p text:style-name="P433"/>
      <text:p text:style-name="P434"><text:span text:style-name="T434_1">Lessons<text:s/>learned<text:s/>this<text:s/>year<text:s/>and<text:s/>recommendations<text:s/>for<text:s/>the<text:s/>year<text:s/>ahead</text:span><text:span text:style-name="T434_2">.<text:s/></text:span><text:span text:style-name="T434_3">See<text:s/>front<text:s/>section.<text:s/></text:span></text:p>
      <text:p text:style-name="P435"/>
      <text:p text:style-name="P436"/>
      <text:p text:style-name="P437"/>
      <text:p text:style-name="P438"/>
      <text:p text:style-name="P439"/>
      <text:p text:style-name="P440"/>
      <text:p text:style-name="P441"/>
      <text:p text:style-name="P442"/>
      <text:p text:style-name="P443"/>
      <text:p text:style-name="P444"/>
      <text:p text:style-name="P445"/>
      <text:p text:style-name="P446"/>
      <text:p text:style-name="P447"/>
      <text:p text:style-name="P448"/>
      <text:p text:style-name="P449"/>
      <text:p text:style-name="P450"/>
      <text:p text:style-name="P451"/>
      <text:p text:style-name="P452"/>
      <text:p text:style-name="P453"/>
      <text:p text:style-name="P454"/>
      <text:p text:style-name="P455"/>
      <text:p text:style-name="P456"/>
      <text:p text:style-name="P457"/>
      <text:p text:style-name="P458"/>
      <text:p text:style-name="P459"/>
      <table:table table:style-name="Table12"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row table:style-name="Row52">
          <table:table-cell table:style-name="Cell156">
            <text:p text:style-name="P460"><text:span text:style-name="T460_1">Output<text:s/>Title<text:s/></text:span></text:p>
          </table:table-cell>
          <table:table-cell table:style-name="Cell157" table:number-columns-spanned="4">
            <text:p text:style-name="P461"><text:span text:style-name="T461_1">Policy<text:s/>engagement:</text:span><text:span text:style-name="T461_2"><text:s/>Engagement<text:s/>with<text:s/>a<text:s/>policy<text:s/>audience<text:s/>at<text:s/>key<text:s/>stages<text:s/>from<text:s/>research<text:s/>design<text:s/>to<text:s/>dissemination,<text:s/>in<text:s/>order<text:s/>to<text:s/>build<text:s/>ownership<text:s/>and<text:s/>improve<text:s/>research<text:s/>uptake.</text:span></text:p>
          </table:table-cell>
          <table:covered-table-cell/>
          <table:covered-table-cell/>
          <table:covered-table-cell/>
        </table:table-row>
        <table:table-row table:style-name="Row53">
          <table:table-cell table:style-name="Cell158" table:number-columns-spanned="2">
            <text:p text:style-name="P462"><text:span text:style-name="T462_1">Output<text:s/>number:<text:s/></text:span></text:p>
          </table:table-cell>
          <table:covered-table-cell/>
          <table:table-cell table:style-name="Cell159">
            <text:p text:style-name="P463"><text:span text:style-name="T463_1">2</text:span></text:p>
          </table:table-cell>
          <table:table-cell table:style-name="Cell160">
            <text:p text:style-name="P464"><text:span text:style-name="T464_1">Output<text:s/>Score:<text:s/></text:span></text:p>
          </table:table-cell>
          <table:table-cell table:style-name="Cell161">
            <text:p text:style-name="P465"><text:span text:style-name="T465_1">A++</text:span></text:p>
          </table:table-cell>
        </table:table-row>
        <table:table-row table:style-name="Row54">
          <table:table-cell table:style-name="Cell162" table:number-columns-spanned="2">
            <text:p text:style-name="P466"><text:span text:style-name="T466_1">Impact<text:s/>weighting<text:s/>(%):<text:s/></text:span></text:p>
          </table:table-cell>
          <table:covered-table-cell/>
          <table:table-cell table:style-name="Cell163">
            <text:p text:style-name="P467"><text:span text:style-name="T467_1">40</text:span></text:p>
          </table:table-cell>
          <table:table-cell table:style-name="Cell164">
            <text:p text:style-name="P468"><text:span text:style-name="T468_1">Weighting<text:s/>revised<text:s/>since<text:s/>last<text:s/>AR?<text:s/></text:span></text:p>
          </table:table-cell>
          <table:table-cell table:style-name="Cell165">
            <text:p text:style-name="P469"><text:span text:style-name="T469_1">Y</text:span></text:p>
          </table:table-cell>
        </table:table-row>
      </table:table>
      <text:p text:style-name="P470"/>
      <table:table table:style-name="Table13">
        <table:table-column table:style-name="Column45"/>
        <table:table-column table:style-name="Column46"/>
        <table:table-column table:style-name="Column47"/>
        <table:table-row table:style-name="Row55">
          <table:table-cell table:style-name="Cell166">
            <text:p text:style-name="P471"><text:span text:style-name="T471_1">Indicator(s)</text:span></text:p>
          </table:table-cell>
          <table:table-cell table:style-name="Cell167">
            <text:p text:style-name="P472"><text:span text:style-name="T472_1">Milestone(s)<text:s/>for<text:s/>this<text:s/>review</text:span></text:p>
          </table:table-cell>
          <table:table-cell table:style-name="Cell168">
            <text:p text:style-name="P473"><text:span text:style-name="T473_1">Progress<text:s/></text:span></text:p>
          </table:table-cell>
        </table:table-row>
        <table:table-row table:style-name="Row56">
          <table:table-cell table:style-name="Cell169">
            <text:p text:style-name="P474"><text:span text:style-name="T474_1">2.1<text:s/>Policy<text:s/>meetings.</text:span><text:span text:style-name="T474_2"><text:s/>Number<text:s/>of<text:s/>meetings,<text:s/>briefing<text:s/>sessions<text:s/>and<text:s/>tailored<text:s/>presentations<text:s/>of<text:s/>research<text:s/>plans<text:s/>and/or<text:s/>research<text:s/>findings<text:s/>held<text:s/>with<text:s/>policy<text:s/>makers.</text:span></text:p>
          </table:table-cell>
          <table:table-cell table:style-name="Cell170">
            <text:p text:style-name="P475"/>
            <text:p text:style-name="P476"><text:span text:style-name="T476_1">Total:<text:s/></text:span><text:span text:style-name="T476_2">552</text:span><text:span text:style-name="T476_3"><text:s/></text:span><text:span text:style-name="T476_4">(70<text:s/>this<text:s/>FY)</text:span></text:p>
            <text:p text:style-name="P477"/>
            <text:p text:style-name="P478"><text:span text:style-name="T478_1">C1:<text:s/></text:span><text:span text:style-name="T478_2">209<text:s/>(0<text:s/>this<text:s/>FY)</text:span></text:p>
            <text:p text:style-name="P479"><text:span text:style-name="T479_1">C2:<text:s/></text:span><text:span text:style-name="T479_2">217<text:s/>(40<text:s/>this<text:s/>FY)</text:span></text:p>
            <text:p text:style-name="P480"><text:span text:style-name="T480_1">C3:<text:s/></text:span><text:span text:style-name="T480_2">125<text:s/>(30<text:s/>this<text:s/>FY)</text:span></text:p>
            <text:p text:style-name="P481"><text:span text:style-name="T481_1">C0:</text:span><text:span text:style-name="T481_2"><text:s/>1<text:s/>(0<text:s/>this<text:s/>FY)</text:span></text:p>
          </table:table-cell>
          <table:table-cell table:style-name="Cell171">
            <text:p text:style-name="P482"><text:span text:style-name="T482_1">Substantially<text:s/>exceeded</text:span></text:p>
            <text:p text:style-name="P483"><text:span text:style-name="T483_1">Total:<text:s/></text:span><text:span text:style-name="T483_2">58</text:span><text:span text:style-name="T483_3">1</text:span><text:span text:style-name="T483_4"><text:s/>(9</text:span><text:span text:style-name="T483_5">9</text:span><text:span text:style-name="T483_6"><text:s/>this<text:s/>FY)</text:span></text:p>
            <text:p text:style-name="P484"/>
            <text:p text:style-name="P485"><text:span text:style-name="T485_1">C1:<text:s/></text:span><text:span text:style-name="T485_2">211<text:s/>(2<text:s/>/<text:s/>1<text:s/>GS)</text:span></text:p>
            <text:p text:style-name="P486"><text:span text:style-name="T486_1">C2:<text:s/></text:span><text:span text:style-name="T486_2">2</text:span><text:span text:style-name="T486_3">30</text:span><text:span text:style-name="T486_4"><text:s/>(5</text:span><text:span text:style-name="T486_5">3</text:span><text:span text:style-name="T486_6"><text:s/>/<text:s/>5<text:s/>GS)</text:span></text:p>
            <text:p text:style-name="P487"><text:span text:style-name="T487_1">C3:<text:s/></text:span><text:span text:style-name="T487_2">139<text:s/>(44</text:span><text:span text:style-name="T487_3"><text:s/>/<text:s/>1<text:s/>GS)</text:span></text:p>
            <text:p text:style-name="P488"><text:span text:style-name="T488_1">C0:<text:s/></text:span><text:span text:style-name="T488_2">1<text:s/>(0<text:s/>/<text:s/>0<text:s/>GS)</text:span></text:p>
          </table:table-cell>
        </table:table-row>
        <table:table-row table:style-name="Row57">
          <table:table-cell table:style-name="Cell172">
            <text:p text:style-name="P489"><text:span text:style-name="T489_1">2.2<text:s/>Public<text:s/>events.</text:span><text:span text:style-name="T489_2"><text:s/>Number<text:s/>of<text:s/>public<text:s/>events<text:s/>to<text:s/>present<text:s/>research<text:s/>to<text:s/>a<text:s/>broader<text:s/>audience<text:s/>(panels,<text:s/>presentation<text:s/>at<text:s/>conferences,<text:s/>major<text:s/>workshops,<text:s/>etc.).<text:s/>(Disaggregated<text:s/>by<text:s/>whether<text:s/>the<text:s/>event<text:s/>is<text:s/>organised<text:s/>by<text:s/>XCEPT<text:s/>or<text:s/>externally)</text:span></text:p>
          </table:table-cell>
          <table:table-cell table:style-name="Cell173">
            <text:p text:style-name="P490"/>
            <text:p text:style-name="P491"><text:span text:style-name="T491_1">Total:<text:s/></text:span><text:span text:style-name="T491_2">170</text:span><text:span text:style-name="T491_3"><text:s/></text:span><text:span text:style-name="T491_4">(27<text:s/>this<text:s/>FY)</text:span></text:p>
            <text:p text:style-name="P492"/>
            <text:p text:style-name="P493"/>
            <text:p text:style-name="P494"><text:span text:style-name="T494_1">C1:<text:s/></text:span><text:span text:style-name="T494_2">63<text:s/>(0<text:s/>this<text:s/>FY)</text:span></text:p>
            <text:p text:style-name="P495"><text:span text:style-name="T495_1">C2:<text:s/></text:span><text:span text:style-name="T495_2">62<text:s/>(13<text:s/>this<text:s/>FY)</text:span></text:p>
            <text:p text:style-name="P496"><text:span text:style-name="T496_1">C3:<text:s/></text:span><text:span text:style-name="T496_2">40<text:s/>(13<text:s/>this<text:s/>FY)</text:span></text:p>
            <text:p text:style-name="P497"><text:span text:style-name="T497_1">C0:<text:s/></text:span><text:span text:style-name="T497_2">5<text:s/>(1<text:s/>this<text:s/>FY)<text:s/></text:span></text:p>
          </table:table-cell>
          <table:table-cell table:style-name="Cell174">
            <text:p text:style-name="P498"><text:span text:style-name="T498_1">Substantially<text:s/>exceeded</text:span></text:p>
            <text:p text:style-name="P499"><text:span text:style-name="T499_1">Total:<text:s/></text:span><text:span text:style-name="T499_2">185<text:s/>(42<text:s/>this<text:s/>FY</text:span><text:span text:style-name="T499_3">,<text:s/>of<text:s/>which</text:span><text:span text:style-name="T499_4"><text:s/></text:span><text:span text:style-name="T499_5">17<text:s/>were<text:s/>organised<text:s/>by<text:s/>XCEPT<text:s/>and<text:s/>25<text:s/>externally</text:span><text:span text:style-name="T499_6">)</text:span></text:p>
            <text:p text:style-name="P500"/>
            <text:p text:style-name="P501"><text:span text:style-name="T501_1">C1:<text:s/></text:span><text:span text:style-name="T501_2">66<text:s/>(3<text:s/>/<text:s/>2<text:s/>GS)</text:span></text:p>
            <text:p text:style-name="P502"><text:span text:style-name="T502_1">C2:<text:s/></text:span><text:span text:style-name="T502_2">74<text:s/>(25<text:s/>/<text:s/>10<text:s/>GS)</text:span></text:p>
            <text:p text:style-name="P503"><text:span text:style-name="T503_1">C3:<text:s/></text:span><text:span text:style-name="T503_2">40<text:s/>(13<text:s/>/<text:s/>0<text:s/>GS)</text:span></text:p>
            <text:p text:style-name="P504"><text:span text:style-name="T504_1">C0:</text:span><text:span text:style-name="T504_2"><text:s/>5<text:s/>(1<text:s/>/<text:s/>1<text:s/>GS)</text:span></text:p>
            <text:p text:style-name="P505"/>
          </table:table-cell>
        </table:table-row>
        <table:table-row table:style-name="Row58">
          <table:table-cell table:style-name="Cell175">
            <text:p text:style-name="P506"><text:span text:style-name="T506_1">2.3<text:s/>Online<text:s/>views.</text:span><text:span text:style-name="T506_2"> Relative<text:s/>change<text:s/>in<text:s/>#<text:s/>of<text:s/>page<text:s/>views<text:s/>on<text:s/>the<text:s/>XCEPT </text:span><text:span text:style-name="T506_3">website</text:span><text:span text:style-name="T506_4"> (and<text:s/>absolute<text:s/>number). </text:span></text:p>
            <text:p text:style-name="P507"><text:span text:style-name="T507_1">Social<text:s/>media.</text:span><text:span text:style-name="T507_2"> Relative<text:s/>change<text:s/>in<text:s/>#<text:s/>of<text:s/>engagements<text:s/>and<text:s/>with<text:s/>XCEPT<text:s/>content<text:s/>across<text:s/>XCEPT<text:s/>social<text:s/>media<text:s/>(and<text:s/>absolute<text:s/>number). </text:span></text:p>
            <text:p text:style-name="P508"><text:span text:style-name="T508_1">Newsletter.</text:span><text:span text:style-name="T508_2"> Relative<text:s/>change<text:s/>in<text:s/>#<text:s/>of<text:s/>XCEPT<text:s/>Newsletter<text:s/>subscribers<text:s/>(and<text:s/>absolute<text:s/>number). </text:span></text:p>
          </table:table-cell>
          <table:table-cell table:style-name="Cell176">
            <text:p text:style-name="P509"/>
            <text:p text:style-name="P510"><text:span text:style-name="T510_1">Website</text:span><text:span text:style-name="T510_2">:<text:s/>+ 4% (from 94,000 views<text:s/>[so<text:s/>target<text:s/>is 97,760]) </text:span></text:p>
            <text:p text:style-name="P511"/>
            <text:p text:style-name="P512"/>
            <text:p text:style-name="P513"><text:span text:style-name="T513_1">Social<text:s/>media</text:span><text:span text:style-name="T513_2">:<text:s/>+ 5% (on 1619 engagements<text:s/>[so<text:s/>target<text:s/>is 1700]) </text:span></text:p>
            <text:p text:style-name="P514"/>
            <text:p text:style-name="P515"/>
            <text:p text:style-name="P516"/>
            <text:p text:style-name="P517"/>
            <text:p text:style-name="P518"><text:span text:style-name="T518_1">Newsletter</text:span><text:span text:style-name="T518_2">:<text:s/>+<text:s/>10% (on 1,391 subscribers<text:s/>[so<text:s/>target<text:s/>is 1530])</text:span></text:p>
          </table:table-cell>
          <table:table-cell table:style-name="Cell177">
            <text:p text:style-name="P519"><text:span text:style-name="T519_1">Substantially<text:s/>exceeded<text:s/></text:span><text:span text:style-name="T519_2">for<text:s/>website: </text:span><text:span text:style-name="T519_3">168,000 page<text:s/>views<text:s/>on<text:s/>the<text:s/>XCEPT<text:s/>website<text:s/>this<text:s/>year<text:s/>(up 79% from FY24/25). </text:span></text:p>
            <text:p text:style-name="P520"><text:span text:style-name="T520_1"> </text:span></text:p>
            <text:p text:style-name="P521"><text:span text:style-name="T521_1">Substantially</text:span><text:span text:style-name="T521_2"><text:s/></text:span><text:span text:style-name="T521_3">exceeded</text:span><text:span text:style-name="T521_4"><text:s/></text:span><text:span text:style-name="T521_5">for<text:s/>social<text:s/>media: </text:span><text:span text:style-name="T521_6">9,577 engagements<text:s/>across<text:s/>XCEPT’s<text:s/>Twitter/X<text:s/>and<text:s/>LinkedIn<text:s/>this<text:s/>year (up<text:s/>492% from FY24/25).<text:s/></text:span></text:p>
            <text:p text:style-name="P522"><text:span text:style-name="T522_1">155,897 impressions<text:s/>across<text:s/>XCEPT’s<text:s/>Twitter/X<text:s/>and<text:s/>LinkedIn<text:s/>this<text:s/>year (up 24% from FY24/25). </text:span></text:p>
            <text:p text:style-name="P523"><text:span text:style-name="T523_1"> </text:span></text:p>
            <text:p text:style-name="P524"><text:span text:style-name="T524_1">Substantially</text:span><text:span text:style-name="T524_2"><text:s/></text:span><text:span text:style-name="T524_3">exceeded</text:span><text:span text:style-name="T524_4"><text:s/></text:span><text:span text:style-name="T524_5">for<text:s/>newsletter: </text:span><text:span text:style-name="T524_6">1,761 newsletter<text:s/>subscribers<text:s/>this<text:s/>year<text:s/>(up 27% from FY24/25).</text:span></text:p>
          </table:table-cell>
        </table:table-row>
      </table:table>
      <text:p text:style-name="P525"><text:span text:style-name="T525_1">Briefly<text:s/>describe<text:s/>the<text:s/>output’s<text:s/>activities<text:s/>and<text:s/>provide<text:s/>supporting<text:s/>narrative<text:s/>for<text:s/>the<text:s/>score.<text:s/></text:span></text:p>
      <text:p text:style-name="P526"/>
      <text:p text:style-name="P527"><text:span text:style-name="T527_1">XCEPT<text:s/>have<text:s/></text:span><text:span text:style-name="T527_2">sub</text:span><text:span text:style-name="T527_3">stantially<text:s/>exceeded</text:span><text:span text:style-name="T527_4"><text:s/>all<text:s/>milestones<text:s/>under<text:s/>this<text:s/>output<text:s/>with<text:s/>a<text:s/>range<text:s/>of<text:s/>impactful<text:s/>policy<text:s/>meetings<text:s/>and<text:s/>public<text:s/>events,<text:s/>and<text:s/>a<text:s/>considerably<text:s/>increased<text:s/>online<text:s/>presence.<text:s/>Numbers<text:s/>reflect<text:s/>previous<text:s/>years’<text:s/>recommendations<text:s/>to<text:s/>increase<text:s/>HMG<text:s/>engagement<text:s/>at<text:s/>all<text:s/>stages<text:s/>of<text:s/>research<text:s/>design<text:s/>and<text:s/>implementation,<text:s/>including<text:s/>a<text:s/>separate<text:s/>recommendation<text:s/>made</text:span><text:span text:style-name="T527_5"><text:s/>to<text:s/>C</text:span><text:span text:style-name="T527_6">3</text:span><text:span text:style-name="T527_7"><text:s/>in<text:s/>July<text:s/>2025<text:s/>to<text:s/>increase<text:s/></text:span><text:span text:style-name="T527_8">FCDO<text:s/></text:span><text:span text:style-name="T527_9">engagement<text:s/></text:span><text:span text:style-name="T527_10">in<text:s/>support<text:s/>of</text:span><text:span text:style-name="T527_11"><text:s/>instrumental<text:s/>uptake.</text:span><text:span text:style-name="T527_12"><text:s/></text:span></text:p>
      <text:p text:style-name="P528"/>
      <text:p text:style-name="P529"><text:span text:style-name="T529_1">Within<text:s/>HMG,<text:s/></text:span><text:span text:style-name="T529_2">XCEPT<text:s/>researchers<text:s/>engage<text:s/>with<text:s/></text:span><text:span text:style-name="T529_3">geographic<text:s/></text:span><text:span text:style-name="T529_4">desk</text:span><text:span text:style-name="T529_5">s</text:span><text:span text:style-name="T529_6"><text:s/>and<text:s/>posts<text:s/></text:span><text:span text:style-name="T529_7">in</text:span><text:span text:style-name="T529_8"><text:s/>the<text:s/>Middle<text:s/>East,<text:s/>South<text:s/>Asia,<text:s/>the<text:s/>Horn<text:s/>of<text:s/>Africa,<text:s/>West<text:s/>Africa<text:s/>and<text:s/>the<text:s/>Sahel;<text:s/>alongside<text:s/></text:span><text:span text:style-name="T529_9">with</text:span><text:span text:style-name="T529_10"><text:s/></text:span><text:span text:style-name="T529_11">colleagues<text:s/>from<text:s/></text:span><text:span text:style-name="T529_12">the<text:s/></text:span><text:span text:style-name="T529_13">Counter<text:s/>Terrorism<text:s/>Department,<text:s/>Illicit<text:s/>Finance<text:s/>Centre<text:s/>of<text:s/>Expertise</text:span><text:span text:style-name="T529_14"><text:s/>(ICE)</text:span><text:span text:style-name="T529_15">,<text:s/>Integrated<text:s/>Security<text:s/>Fund</text:span><text:span text:style-name="T529_16"><text:s/>(ISF)</text:span><text:span text:style-name="T529_17">,<text:s/></text:span><text:span text:style-name="T529_18">National<text:s/>Security<text:s/>Directorate,<text:s/></text:span><text:span text:style-name="T529_19">M</text:span><text:span text:style-name="T529_20">inistry<text:s/>of<text:s/>Defence</text:span><text:span text:style-name="T529_21">,</text:span><text:span text:style-name="T529_22"><text:s/>and<text:s/>Cabinet<text:s/>Office.<text:s/></text:span></text:p>
      <text:p text:style-name="P530"/>
      <text:p text:style-name="P531"><text:span text:style-name="T531_1">Interviews<text:s/>with<text:s/>stakeholders<text:s/>highlighted<text:s/>the<text:s/>role<text:s/>of<text:s/>regular<text:s/>briefings<text:s/>in<text:s/>building<text:s/>trust<text:s/>and<text:s/>constituency<text:s/>within<text:s/>HMG,<text:s/>and<text:s/>in<text:s/>embedding<text:s/>research<text:s/>findings<text:s/>into<text:s/>policy<text:s/>decision<text:s/>making.<text:s/>This<text:s/>is<text:s/>most<text:s/>clearly<text:s/>demonstrated<text:s/>by<text:s/>the<text:s/>approach<text:s/>of<text:s/>Century<text:s/>International’s<text:s/>Peter<text:s/>Salisbury<text:s/>and<text:s/>the<text:s/>impact<text:s/>this<text:s/>has<text:s/>achieved.</text:span></text:p>
      <text:p text:style-name="P532"/>
      <text:p text:style-name="P533"><text:span text:style-name="T533_1">Indicator<text:s/>2.1:<text:s/></text:span><text:span text:style-name="T533_2">XCEPT<text:s/>substantially<text:s/>exceeded<text:s/>the<text:s/>milestone<text:s/>for<text:s/>this<text:s/>indicator,<text:s/>with<text:s/></text:span><text:span text:style-name="T533_3">9</text:span><text:span text:style-name="T533_4">9</text:span><text:span text:style-name="T533_5"><text:s/>policy<text:s/>meetings<text:s/>this<text:s/>year<text:s/>against<text:s/>a<text:s/>target<text:s/>of<text:s/>70.</text:span><text:span text:style-name="T533_6"><text:s/></text:span><text:span text:style-name="T533_7">Highlights<text:s/>include</text:span><text:span text:style-name="T533_8"><text:s/>the<text:s/>following</text:span><text:span text:style-name="T533_9">:</text:span></text:p>
      <text:list text:style-name="LS3" xml:id="list42">
        <text:list-item>
          <text:p text:style-name="P534"><text:span text:style-name="T534_1">XCEPT<text:s/>convened<text:s/>quarterly<text:s/>reference<text:s/>group<text:s/>meetings<text:s/>to<text:s/>discuss<text:s/>emerging<text:s/>findings<text:s/>from<text:s/>the<text:s/></text:span><text:span text:style-name="T534_2">Trade,<text:s/>Rents,<text:s/>and<text:s/>Authority<text:s/>in<text:s/>borderland<text:s/>Checkpoint<text:s/>Economies<text:s/>(TRACE)<text:s/></text:span><text:span text:style-name="T534_3">project,<text:s/>led<text:s/>by<text:s/>Peer<text:s/>Schouten,<text:s/>with<text:s/>participation<text:s/>from<text:s/>post</text:span><text:span text:style-name="T534_4">s</text:span><text:span text:style-name="T534_5"><text:s/>in<text:s/>Kigali,<text:s/>Kinshasa<text:s/>and<text:s/>Kampala</text:span><text:span text:style-name="T534_6">,<text:s/>and<text:s/>HQ.<text:s/>T</text:span><text:span text:style-name="T534_7">he<text:s/>lead<text:s/>researcher<text:s/></text:span><text:span text:style-name="T534_8">also<text:s/></text:span><text:span text:style-name="T534_9">engaged<text:s/>extensively<text:s/>with<text:s/>MONUSCO<text:s/>and<text:s/>the<text:s/>UN<text:s/>Group<text:s/>of<text:s/>Experts<text:s/>on<text:s/>DRC<text:s/>on<text:s/>how<text:s/>checkpoint<text:s/>governance<text:s/>influences<text:s/>conflict<text:s/>dynamics.<text:s/></text:span></text:p>
        </text:list-item>
        <text:list-item>
          <text:p text:style-name="P535"><text:span text:style-name="T535_1">KCL<text:s/>led<text:s/>three<text:s/>HMG<text:s/>seminars<text:s/>drawing<text:s/>80-100<text:s/>participants<text:s/>each<text:s/>and<text:s/>several<text:s/>follow-up<text:s/>engagements,<text:s/>including<text:s/>from<text:s/>FCDO’s<text:s/>Conflict<text:s/>Resolution<text:s/>Department<text:s/>to<text:s/>discuss<text:s/>outputs<text:s/>to<text:s/>inform<text:s/>mediation<text:s/>guidance.<text:s/>M</text:span><text:span text:style-name="T535_2">eetings<text:s/>were<text:s/>also<text:s/>driven<text:s/>by<text:s/>C3<text:s/>field<text:s/>research<text:s/>in<text:s/>Lebanon<text:s/>and<text:s/>Syria,<text:s/>where<text:s/>they<text:s/>briefed<text:s/>a<text:s/>range<text:s/>of<text:s/>officials</text:span><text:span text:style-name="T535_3">.</text:span></text:p>
        </text:list-item>
        <text:list-item>
          <text:p text:style-name="P536"><text:span text:style-name="T536_1">Century<text:s/>International</text:span><text:span text:style-name="T536_2"><text:s/>and<text:s/></text:span><text:span text:style-name="T536_3">Peter<text:s/>Salisbury</text:span><text:span text:style-name="T536_4"><text:s/></text:span><text:span text:style-name="T536_5">held<text:s/>regular<text:s/>briefings<text:s/>for<text:s/>HMG<text:s/>and<text:s/>UNSC<text:s/>partners<text:s/>on<text:s/>the<text:s/>Yemen<text:s/>Smuggling<text:s/>research<text:s/>and<text:s/>the<text:s/>second<text:s/>phase<text:s/>Beyond<text:s/>the<text:s/>Axis<text:s/>project.<text:s/></text:span></text:p>
        </text:list-item>
        <text:list-item>
          <text:p text:style-name="P537"><text:span text:style-name="T537_1">During<text:s/>Peace<text:s/>Operations<text:s/>Review<text:s/>Week<text:s/>in<text:s/>New<text:s/>York,<text:s/>XRF<text:s/>Research<text:s/>Fellow<text:s/>Erica<text:s/>Gaston<text:s/>hosted<text:s/>a<text:s/>discussion<text:s/>on<text:s/>how<text:s/>peace<text:s/>operations<text:s/>engage<text:s/>with<text:s/>cross-border<text:s/>and<text:s/>borderland<text:s/>dynamics<text:s/>with<text:s/>UN<text:s/>Department<text:s/>of<text:s/>Peace<text:s/>Operations<text:s/>officials.<text:s/>Erica<text:s/>provided<text:s/>a<text:s/>written<text:s/>note<text:s/>to<text:s/>UN<text:s/>staff<text:s/>to<text:s/>inform<text:s/>on-going<text:s/>UN<text:s/>reform<text:s/>discussions.</text:span></text:p>
        </text:list-item>
        <text:list-item>
          <text:p text:style-name="P538"><text:span text:style-name="T538_1">On<text:s/>Sudan,<text:s/>Ahmed<text:s/>Soliman<text:s/>(Chatham<text:s/>House)<text:s/>presented<text:s/>his<text:s/>XCEPT<text:s/>case<text:s/>study<text:s/>on<text:s/>‘Gold<text:s/>and<text:s/>the<text:s/>war<text:s/>in<text:s/>Sudan’<text:s/>at<text:s/></text:span><text:span text:style-name="T538_2">Arendalsuka</text:span><text:span text:style-name="T538_3"><text:s/>2025</text:span><text:span text:style-name="T538_4">,<text:s/>Norway’s<text:s/>premier<text:s/>policy<text:s/>gathering,<text:s/>where<text:s/>he<text:s/>held<text:s/>discussions<text:s/>with<text:s/>Norway’s<text:s/>Envoy<text:s/>for<text:s/>the<text:s/>Horn<text:s/>of<text:s/>Africa.<text:s/>He<text:s/>also<text:s/>engaged<text:s/>with<text:s/>Sudanese<text:s/>experts,<text:s/>civil<text:s/>society<text:s/>and<text:s/>officials<text:s/>on<text:s/>ways<text:s/>to<text:s/>apply<text:s/>the<text:s/>research<text:s/>findings<text:s/>on<text:s/>gold<text:s/>supply<text:s/>chains<text:s/>to<text:s/>reduce<text:s/>conflict<text:s/>at<text:s/>the<text:s/>Sudan<text:s/>Integrity<text:s/>Summit<text:s/>in<text:s/>Uganda<text:s/>in<text:s/>October<text:s/>2025.<text:s/></text:span><text:span text:style-name="T538_5">XCEPT’s<text:s/>report<text:s/>on<text:s/></text:span><text:span text:style-name="T538_6"><text:a xlink:type="simple" xlink:href="https://www.xcept-research.org/wp-content/uploads/2025/11/2025-11-26_Contested-borderlands_RSF-governance-in-Sudan.pdf"><text:span text:style-name="T538_7">RSF<text:s/>governance<text:s/>in<text:s/>Sudan</text:span></text:a></text:span><text:span text:style-name="T538_8">’s<text:s/>borderlands<text:s/>spurred<text:s/>private<text:s/>FCDO<text:s/>briefings<text:s/>in<text:s/>January<text:s/>2026<text:s/>and<text:s/>was<text:s/>included<text:s/>in<text:s/>the<text:s/>Foreign<text:s/>Secretary’s<text:s/>Christmas<text:s/>reading<text:s/>pack<text:s/>on<text:s/>Sudan.<text:s/></text:span></text:p>
        </text:list-item>
        <text:list-item>
          <text:p text:style-name="P539"><text:span text:style-name="T539_1">XCEPT</text:span><text:span text:style-name="T539_2"><text:s/>also</text:span><text:span text:style-name="T539_3"><text:s/>strengthened<text:s/>local<text:s/>engagement<text:s/>and<text:s/>uptake<text:s/>convening<text:s/>regional<text:s/>actors<text:s/>(local<text:s/>NGOs,<text:s/>UN<text:s/>agencies,<text:s/>host<text:s/>governments)<text:s/>in<text:s/>Chad<text:s/>and<text:s/>the<text:s/>Lake<text:s/>Chad<text:s/>Basin<text:s/>region<text:s/>to<text:s/>discuss<text:s/>and<text:s/>validate<text:s/>findings<text:s/>and<text:s/>support<text:s/>research<text:s/>uptake<text:s/>among<text:s/>local<text:s/>stakeholders.<text:s/></text:span></text:p>
        </text:list-item>
      </text:list>
      <text:p text:style-name="P540"/>
      <text:p text:style-name="P541"><text:span text:style-name="T541_1">Indicator<text:s/>2.2:<text:s/>XCEPT<text:s/>research<text:s/>was<text:s/>presented<text:s/>in<text:s/>42<text:s/>public<text:s/>research<text:s/>convenings<text:s/>this<text:s/>year,<text:s/>exceeding<text:s/>the<text:s/>milestone<text:s/>for<text:s/>this<text:s/>indicator<text:s/>(27).</text:span><text:span text:style-name="T541_2"><text:s/>This<text:s/>included:<text:s/></text:span></text:p>
      <text:list text:style-name="LS3" xml:id="list48">
        <text:list-item>
          <text:p text:style-name="P542"><text:span text:style-name="T542_1">XCEPT’s<text:s/>FY24-25<text:s/>June<text:s/>conference</text:span><text:span text:style-name="T542_2">,</text:span><text:span text:style-name="T542_3"><text:s/></text:span><text:span text:style-name="T542_4">Beyond<text:s/>borders:<text:s/>Conflict<text:s/>responses<text:s/>in<text:s/>a<text:s/>changing<text:s/>world</text:span><text:span text:style-name="T542_5">,<text:s/></text:span><text:span text:style-name="T542_6">drew<text:s/>140<text:s/>policymakers,<text:s/>practitioners,<text:s/></text:span><text:span text:style-name="T542_7">and<text:s/></text:span><text:span text:style-name="T542_8">researchers<text:s/>from<text:s/>Africa,<text:s/></text:span><text:span text:style-name="T542_9">MENA</text:span><text:span text:style-name="T542_10">,<text:s/>Asia,<text:s/>and<text:s/>the<text:s/>UK.<text:s/>HMG<text:s/>officials<text:s/>attended,<text:s/>including<text:s/>directors<text:s/>of<text:s/>RED<text:s/>and<text:s/>the<text:s/>Migration<text:s/>and<text:s/>Conflict<text:s/>Directorate.<text:s/>FCDO<text:s/>programmes<text:s/></text:span><text:span text:style-name="T542_11">PeaceRep</text:span><text:span text:style-name="T542_12">,<text:s/>SOC-ACE,<text:s/>Deris<text:s/></text:span><text:span text:style-name="T542_13">Wanaag</text:span><text:span text:style-name="T542_14"><text:s/>and<text:s/>SPRING<text:s/>also<text:s/>attended</text:span><text:span text:style-name="T542_15">.<text:s/></text:span><text:span text:style-name="T542_16">Almost<text:s/>half</text:span><text:span text:style-name="T542_17"><text:s/>of</text:span><text:span text:style-name="T542_18"><text:s/></text:span><text:span text:style-name="T542_19">conference</text:span><text:span text:style-name="T542_20"><text:s/>speakers<text:s/>were<text:s/>from<text:s/>the<text:s/>Global<text:s/>South.</text:span></text:p>
        </text:list-item>
        <text:list-item>
          <text:p text:style-name="P543"><text:span text:style-name="T543_1">In<text:s/>June<text:s/>2025,<text:s/>Chatham<text:s/>House<text:s/>hosted<text:s/>a<text:s/>capstone<text:s/></text:span><text:span text:style-name="T543_2">event<text:s/></text:span><text:span text:style-name="T543_3">to</text:span><text:span text:style-name="T543_4"><text:s/>culminat</text:span><text:span text:style-name="T543_5">e</text:span><text:span text:style-name="T543_6"><text:s/>its</text:span><text:span text:style-name="T543_7"><text:s/>research<text:s/>under<text:s/>XCEPT<text:s/>and<text:s/>publication<text:s/>of<text:s/></text:span><text:span text:style-name="T543_8">the</text:span><text:span text:style-name="T543_9"><text:s/>final<text:s/>paper</text:span><text:span text:style-name="T543_10">:</text:span><text:span text:style-name="T543_11"><text:s/>‘</text:span><text:span text:style-name="T543_12"><text:a xlink:type="simple" xlink:href="https://www.chathamhouse.org/2025/06/why-peacebuilding-fails-and-what-do-about-it"><text:span text:style-name="T543_13">Why<text:s/>Peacebuilding<text:s/>Fails<text:s/>and<text:s/>What<text:s/>to<text:s/>Do<text:s/>About<text:s/>It’</text:span></text:a></text:span><text:span text:style-name="T543_14">.<text:s/>The<text:s/>event<text:s/>was<text:s/>widely<text:s/>attended<text:s/>by<text:s/>UK<text:s/>and<text:s/>other<text:s/>government<text:s/>policy<text:s/>actors,<text:s/>experts<text:s/>and<text:s/>practitioners.<text:s/>Samuel<text:s/>Godsland,<text:s/>Senior<text:s/>Programme<text:s/>Director<text:s/>at<text:s/>Wilton<text:s/>Park,<text:s/>noted<text:s/>that<text:s/>it<text:s/>was<text:s/>the<text:s/>best<text:s/>thing<text:s/>he<text:s/>had<text:s/>attended<text:s/>at<text:s/>Chatham<text:s/>House<text:s/>in<text:s/>a<text:s/>long<text:s/>time<text:s/>and<text:s/>an<text:s/>“</text:span><text:span text:style-name="T543_15"><text:a xlink:type="simple" xlink:href="https://www.linkedin.com/posts/samuel-g-1082a550_the-best-thing-ive-been-to-at-chatham-house-activity-7338980443398037504-mKpQ/?utm_source=share&amp;utm_medium=member_android&amp;rcm=ACoAACCMlJsBC2hZwmYEtKPHBTjoKkXhkYZH_2w"><text:span text:style-name="T543_16">example<text:s/>of<text:s/>what<text:s/>is<text:s/>great<text:s/>about<text:s/>the<text:s/>UK<text:s/>Research<text:s/>ecosystem</text:span></text:a></text:span><text:span text:style-name="T543_17">”.</text:span></text:p>
        </text:list-item>
        <text:list-item>
          <text:p text:style-name="P544"><text:span text:style-name="T544_1">XRF<text:s/>Fellow<text:s/>Tobias<text:s/>Ide<text:s/>led<text:s/>several<text:s/>events<text:s/></text:span><text:span text:style-name="T544_2">this<text:s/></text:span><text:span text:style-name="T544_3">year.<text:s/>In<text:s/>collaboration<text:s/>with<text:s/></text:span><text:span text:style-name="T544_4">the<text:s/>Centre<text:s/>for<text:s/>Peace<text:s/>Operations<text:s/>(ZIF)</text:span><text:span text:style-name="T544_5">,<text:s/>Ide<text:s/>and<text:s/>Cedric<text:s/>de<text:s/>Coning<text:s/>(NUPI)<text:s/>co-hosted<text:s/>an<text:s/>official<text:s/>side-event<text:s/>of<text:s/>the<text:s/>Berlin<text:s/>Climate<text:s/>and<text:s/>Security<text:s/>Conference<text:s/>and<text:s/>were<text:s/>joined<text:s/>on<text:s/>a<text:s/>panel<text:s/>by<text:s/>the<text:s/>Climate<text:s/>Policy<text:s/>Advisor<text:s/>and<text:s/>Policy<text:s/>Director<text:s/>for<text:s/>Energy,<text:s/>Climate<text:s/>and<text:s/>Food<text:s/>Security<text:s/>from<text:s/>the<text:s/>German<text:s/>and<text:s/>Norwegian<text:s/>foreign<text:s/>ministries,<text:s/>respectively.<text:s/>The<text:s/>event<text:s/>generated<text:s/>follow-up<text:s/>consultations<text:s/>with<text:s/>the<text:s/>German<text:s/>Federal<text:s/>Foreign<text:s/>Office.<text:s/></text:span></text:p>
        </text:list-item>
        <text:list-item>
          <text:p text:style-name="P545"><text:span text:style-name="T545_1">KCL<text:s/>targeted<text:s/>academic<text:s/>as<text:s/>well<text:s/>as<text:s/>policy<text:s/>audiences<text:s/>at<text:s/>a<text:s/>range<text:s/>of<text:s/>events:<text:s/></text:span><text:span text:style-name="T545_2">including<text:s/></text:span><text:span text:style-name="T545_3">ICSR’s<text:s/>‘What<text:s/>next<text:s/>for<text:s/>Syria?’<text:s/>conference;<text:s/>Fiona<text:s/>McEwen<text:s/>addressed<text:s/>mental<text:s/>health<text:s/>and<text:s/>violence<text:s/>at<text:s/>the<text:s/>European<text:s/>Society<text:s/>for<text:s/>Traumatic<text:s/>Stress<text:s/>Studies<text:s/>conference<text:s/>and<text:s/>was<text:s/>the<text:s/>keynote<text:s/>speaker<text:s/>at<text:s/>the<text:s/>Society<text:s/>for<text:s/>Mental<text:s/>Health<text:s/>Research<text:s/>Conference;<text:s/>Craig<text:s/>Larkin<text:s/>delivered<text:s/>the<text:s/>keynote<text:s/>address<text:s/>on<text:s/>heritage<text:s/>and<text:s/>nostalgia<text:s/>in<text:s/>Lebanon<text:s/>and<text:s/>Iraq<text:s/>at<text:s/>a<text:s/>conference<text:s/></text:span><text:span text:style-name="T545_4">at</text:span><text:span text:style-name="T545_5"><text:s/>the<text:s/>International<text:s/>Graduate<text:s/>Centre<text:s/>for<text:s/>the<text:s/>Study<text:s/>of<text:s/>Culture<text:s/>at<text:s/>Justus-Liebig<text:s/>University;<text:s/>and<text:s/>Nils<text:s/>Mallock<text:s/>discussed<text:s/>sociopsychological<text:s/>predictors<text:s/>of<text:s/>collective<text:s/>action<text:s/>at<text:s/>the<text:s/>annual<text:s/>conference<text:s/>of<text:s/>the<text:s/>International<text:s/>Society<text:s/>of<text:s/>Political<text:s/>Psychology.</text:span></text:p>
        </text:list-item>
      </text:list>
      <text:p text:style-name="P546"/>
      <text:p text:style-name="P547"><text:span text:style-name="T547_1">Indicator<text:s/>2.3:<text:s/></text:span><text:span text:style-name="T547_2">This<text:s/>year<text:s/>the<text:s/></text:span><text:span text:style-name="T547_3">XCEPT<text:s/>website</text:span><text:span text:style-name="T547_4"><text:s/>recorded<text:s/>168,000<text:s/>page<text:s/>views,<text:s/>a<text:s/>79%<text:s/>increase<text:s/>on<text:s/>the<text:s/>previous<text:s/>year<text:s/>performance.<text:s/>Traffic<text:s/>was<text:s/>driven<text:s/>by<text:s/>funding<text:s/>calls<text:s/>which<text:s/>attracted<text:s/>large<text:s/>audiences.<text:s/></text:span><text:span text:style-name="T547_5">Download<text:s/>data<text:s/>for<text:s/>outputs<text:s/>indicates<text:s/></text:span><text:span text:style-name="T547_6">research<text:s/>is<text:s/>reaching<text:s/>local<text:s/>and<text:s/>regional<text:s/>contexts:<text:s/>Ethiopia<text:s/>was<text:s/>the<text:s/>single<text:s/>largest<text:s/>audience<text:s/>for<text:s/>t</text:span><text:span text:style-name="T547_7">he<text:s/></text:span><text:span text:style-name="T547_8"><text:a xlink:type="simple" xlink:href="https://www.xcept-research.org/publication/we-fought-as-fighters-not-as-women-womens-participation-in-ethnonational-armed-groups-in-ethiopia/"><text:span text:style-name="T547_9">Ethiopia</text:span><text:span text:style-name="T547_10">‑focused<text:s/>study<text:s/>on<text:s/>women’s<text:s/>participation<text:s/>in<text:s/>armed<text:s/>groups</text:span></text:a></text:span><text:span text:style-name="T547_11">,<text:s/>with<text:s/>interest<text:s/>also<text:s/>coming<text:s/>from<text:s/>neighbouring<text:s/>Kenya</text:span><text:span text:style-name="T547_12">;<text:s/>and<text:s/>a</text:span><text:span text:style-name="T547_13"><text:s/>C1<text:s/>paper<text:s/>by<text:s/>BRAC-CPJ<text:s/>on<text:s/></text:span><text:span text:style-name="T547_14"><text:a xlink:type="simple" xlink:href="https://www.xcept-research.org/publication/we-no-longer-know-of-the-peace-we-once-had-fragilities-and-dispossession-in-the-climate-affected-borderlands-of-south-west-bangladesh/"><text:span text:style-name="T547_15">climate<text:s/>and<text:s/>conflict<text:s/>impacts<text:s/>in<text:s/>the<text:s/>borderlands<text:s/>of<text:s/>Bangladesh</text:span></text:a></text:span><text:span text:style-name="T547_16"><text:s/>was<text:s/>primarily<text:s/>accessed<text:s/>from<text:s/>Bangladesh,<text:s/></text:span><text:span text:style-name="T547_17">plus<text:s/>wider</text:span><text:span text:style-name="T547_18"><text:s/>South<text:s/>Asia.<text:s/></text:span><text:span text:style-name="T547_19">Combined<text:s/></text:span><text:span text:style-name="T547_20">social<text:s/>media</text:span><text:span text:style-name="T547_21"><text:s/>engagements<text:s/>increased<text:s/>by<text:s/>492%<text:s/>year<text:s/>on<text:s/>year<text:s/>(</text:span><text:span text:style-name="T547_22">from<text:s/>1,619<text:s/>to<text:s/>9,577</text:span><text:span text:style-name="T547_23">).<text:s/>This<text:s/>reflects<text:s/>a<text:s/>new<text:s/>approach<text:s/>to<text:s/>present<text:s/>research<text:s/>findings<text:s/>in<text:s/>more<text:s/>accessible<text:s/>and<text:s/>visually<text:s/>engaging<text:s/>formats.<text:s/>Growth<text:s/>in<text:s/>audience<text:s/>size<text:s/>by<text:s/>38%,<text:s/>from<text:s/>5,133<text:s/>to<text:s/>7,074<text:s/>across<text:s/>LinkedIn<text:s/>and<text:s/>X<text:s/>also<text:s/>contributed<text:s/>to<text:s/>increased<text:s/>engagement.<text:s/>The<text:s/>XCEPT<text:s/>monthly<text:s/></text:span><text:span text:style-name="T547_24">newsletter</text:span><text:span text:style-name="T547_25"><text:s/>expanded<text:s/>its<text:s/>mailing<text:s/>list<text:s/>by<text:s/>27%<text:s/>(1,391<text:s/>to<text:s/>1,761<text:s/>subscribers).<text:s/>This<text:s/></text:span><text:span text:style-name="T547_26">largely<text:s/>relates<text:s/>to<text:s/>the<text:s/>funding<text:s/>calls<text:s/>during<text:s/>the<text:s/>programme<text:s/>year</text:span><text:span text:style-name="T547_27"><text:s/>which<text:s/></text:span><text:span text:style-name="T547_28">attracted<text:s/>a<text:s/>large<text:s/>audience,<text:s/>substantially<text:s/>increasing<text:s/>website<text:s/>traffic<text:s/>and<text:s/>social<text:s/>media<text:s/>followership.<text:s/>This,<text:s/>in<text:s/>turn,<text:s/>drove<text:s/>higher<text:s/>engagement<text:s/>levels,<text:s/>as<text:s/>more<text:s/>users<text:s/>were<text:s/>exposed<text:s/>to<text:s/>and<text:s/>interacted<text:s/>with<text:s/>XCEPT<text:s/>content.<text:s/></text:span></text:p>
      <text:p text:style-name="P548"/>
      <text:p text:style-name="P549"><text:span text:style-name="T549_1">XCEPT<text:s/>partner<text:s/>channels<text:s/>continue<text:s/>to<text:s/>play<text:s/>an<text:s/>important<text:s/>role<text:s/>in<text:s/>extending<text:s/>the<text:s/>reach<text:s/>and<text:s/>uptake<text:s/>of<text:s/>programme<text:s/>research.<text:s/>XCEPT<text:s/>content<text:s/>published<text:s/>via<text:s/>KCL<text:s/>achieved<text:s/>consistently<text:s/>high<text:s/>engagement,<text:s/>particularly<text:s/>through<text:s/>podcasts<text:s/>and<text:s/>blogs.<text:s/>Flagship<text:s/>podcast<text:s/>episodes<text:s/>reached<text:s/>several<text:s/>thousand<text:s/>listeners,<text:s/>including<text:s/></text:span><text:span text:style-name="T549_2"><text:a xlink:type="simple" xlink:href="https://soundcloud.com/warstudies/from-rebels-to-rulers-who-are-syrias-new-leaders"><text:span text:style-name="T549_3">From<text:s/>Rebels<text:s/>to<text:s/>Rulers:<text:s/>Who<text:s/>Are<text:s/>Syria’s<text:s/>New<text:s/>Leaders?</text:span></text:a></text:span><text:span text:style-name="T549_4"><text:s/>with<text:s/>8,600+<text:s/>listens<text:s/>across<text:s/>platforms.<text:s/></text:span><text:span text:style-name="T549_5">Chatham<text:s/>House<text:s/>XCEPT<text:s/>research<text:s/>published<text:s/>in<text:s/>2025<text:s/>attracted<text:s/>substantial<text:s/>audiences</text:span><text:span text:style-name="T549_6">:</text:span><text:span text:style-name="T549_7"><text:s/>‘</text:span><text:span text:style-name="T549_8"><text:a xlink:type="simple" xlink:href="https://www.chathamhouse.org/2025/06/why-peacebuilding-fails-and-what-do-about-it"><text:span text:style-name="T549_9">Why<text:s/>peacebuilding<text:s/>fails<text:s/>and<text:s/>what<text:s/>to<text:s/>do<text:s/>about<text:s/>it’</text:span></text:a></text:span><text:span text:style-name="T549_10"><text:s/></text:span><text:span text:style-name="T549_11">recorded<text:s/>over<text:s/>11,700<text:s/>views<text:s/>and<text:s/>2,800<text:s/>downloads,<text:s/>while<text:s/>‘</text:span><text:span text:style-name="T549_12"><text:a xlink:type="simple" xlink:href="https://www.chathamhouse.org/2025/03/shape-shifting-axis-resistance"><text:span text:style-name="T549_13">The<text:s/>shape-shifting<text:s/>Axis<text:s/>of<text:s/>Resistance’</text:span></text:a></text:span><text:span text:style-name="T549_14"><text:s/>exceeded<text:s/>16,000<text:s/>views,<text:s/>and<text:s/>‘</text:span><text:span text:style-name="T549_15"><text:a xlink:type="simple" xlink:href="https://www.chathamhouse.org/2025/03/gold-and-war-sudan"><text:span text:style-name="T549_16">Gold<text:s/>and<text:s/>the<text:s/>war<text:s/>in<text:s/>Sudan’</text:span></text:a></text:span><text:span text:style-name="T549_17"><text:s/>reached<text:s/>almost<text:s/>29,000<text:s/>views,<text:s/>ranking<text:s/>as<text:s/>a<text:s/>top<text:s/>Google<text:s/>result<text:s/>for<text:s/>key<text:s/>Sudan-related<text:s/>search<text:s/>terms.<text:s/></text:span></text:p>
      <text:p text:style-name="P550"/>
      <text:p text:style-name="P551"><text:span text:style-name="T551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552"/>
      <text:p text:style-name="P553"><text:span text:style-name="T553_1">The<text:s/>weighting<text:s/>of<text:s/>this<text:s/>output<text:s/>was<text:s/>increased<text:s/>from<text:s/>35%<text:s/>to<text:s/>40%<text:s/>to<text:s/>account<text:s/>for<text:s/>the<text:s/>closure<text:s/>of<text:s/>Output<text:s/>3<text:s/>and<text:s/>outputs<text:s/>were<text:s/>disaggregated<text:s/>by<text:s/>Global<text:s/>South<text:s/>participation.<text:s/></text:span></text:p>
      <text:p text:style-name="P554"/>
      <text:p text:style-name="P555"><text:span text:style-name="T555_1">Learned<text:s/>this<text:s/>year<text:s/>and<text:s/>recommendations<text:s/>for<text:s/>the<text:s/>year<text:s/>ahead</text:span><text:span text:style-name="T555_2">.<text:s/></text:span><text:span text:style-name="T555_3">See<text:s/>front<text:s/>section.<text:s/></text:span></text:p>
      <text:p text:style-name="P556"/>
      <text:p text:style-name="P557"/>
      <table:table table:style-name="Table14"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row table:style-name="Row59">
          <table:table-cell table:style-name="Cell178">
            <text:p text:style-name="P558"><text:span text:style-name="T558_1">Output<text:s/>Title<text:s/></text:span></text:p>
          </table:table-cell>
          <table:table-cell table:style-name="Cell179" table:number-columns-spanned="4">
            <text:p text:style-name="P559"><text:span text:style-name="T559_1">XCEPT<text:s/>Research<text:s/>Fund</text:span><text:span text:style-name="T559_2">:<text:s/>The<text:s/>Fund<text:s/>is<text:s/>established<text:s/>and<text:s/>makes<text:s/>efficient<text:s/>awards<text:s/>to<text:s/>relevant<text:s/>downstream<text:s/>research<text:s/>and<text:s/>XCEPT-related<text:s/>awardees<text:s/>of<text:s/>value<text:s/>to<text:s/>the<text:s/>programme.</text:span></text:p>
          </table:table-cell>
          <table:covered-table-cell/>
          <table:covered-table-cell/>
          <table:covered-table-cell/>
        </table:table-row>
        <table:table-row table:style-name="Row60">
          <table:table-cell table:style-name="Cell180" table:number-columns-spanned="2">
            <text:p text:style-name="P560"><text:span text:style-name="T560_1">Output<text:s/>number:<text:s/></text:span></text:p>
          </table:table-cell>
          <table:covered-table-cell/>
          <table:table-cell table:style-name="Cell181">
            <text:p text:style-name="P561"><text:span text:style-name="T561_1">4</text:span></text:p>
          </table:table-cell>
          <table:table-cell table:style-name="Cell182">
            <text:p text:style-name="P562"><text:span text:style-name="T562_1">Output<text:s/>Score:<text:s/></text:span></text:p>
          </table:table-cell>
          <table:table-cell table:style-name="Cell183">
            <text:p text:style-name="P563"><text:span text:style-name="T563_1">A+</text:span></text:p>
          </table:table-cell>
        </table:table-row>
        <table:table-row table:style-name="Row61">
          <table:table-cell table:style-name="Cell184" table:number-columns-spanned="2">
            <text:p text:style-name="P564"><text:span text:style-name="T564_1">Impact<text:s/>weighting<text:s/>(%):<text:s/></text:span></text:p>
          </table:table-cell>
          <table:covered-table-cell/>
          <table:table-cell table:style-name="Cell185">
            <text:p text:style-name="P565"><text:span text:style-name="T565_1">20</text:span></text:p>
          </table:table-cell>
          <table:table-cell table:style-name="Cell186">
            <text:p text:style-name="P566"><text:span text:style-name="T566_1">Weighting<text:s/>revised<text:s/>since<text:s/>last<text:s/>AR?<text:s/></text:span></text:p>
          </table:table-cell>
          <table:table-cell table:style-name="Cell187">
            <text:p text:style-name="P567"><text:span text:style-name="T567_1">Y</text:span></text:p>
          </table:table-cell>
        </table:table-row>
      </table:table>
      <text:p text:style-name="P568"/>
      <table:table table:style-name="Table15">
        <table:table-column table:style-name="Column53"/>
        <table:table-column table:style-name="Column54"/>
        <table:table-column table:style-name="Column55"/>
        <table:table-row table:style-name="Row62">
          <table:table-cell table:style-name="Cell188">
            <text:p text:style-name="P569"><text:span text:style-name="T569_1">Indicator(s)</text:span></text:p>
          </table:table-cell>
          <table:table-cell table:style-name="Cell189">
            <text:p text:style-name="P570"><text:span text:style-name="T570_1">Milestone(s)<text:s/>for<text:s/>this<text:s/>review</text:span></text:p>
          </table:table-cell>
          <table:table-cell table:style-name="Cell190">
            <text:p text:style-name="P571"><text:span text:style-name="T571_1">Progress<text:s/></text:span></text:p>
          </table:table-cell>
        </table:table-row>
        <table:table-row table:style-name="Row63">
          <table:table-cell table:style-name="Cell191">
            <text:p text:style-name="P572"><text:span text:style-name="T572_1">4.1.<text:s/>#<text:s/>of<text:s/>awards<text:s/>made</text:span></text:p>
          </table:table-cell>
          <table:table-cell table:style-name="Cell192">
            <text:p text:style-name="P573"/>
            <text:p text:style-name="P574"><text:span text:style-name="T574_1">C2:</text:span><text:span text:style-name="T574_2"><text:s/>103<text:s/>(35<text:s/>this<text:s/>FY)</text:span></text:p>
          </table:table-cell>
          <table:table-cell table:style-name="Cell193">
            <text:p text:style-name="P575"><text:span text:style-name="T575_1">Moderately<text:s/>exceeded</text:span></text:p>
            <text:p text:style-name="P576"><text:span text:style-name="T576_1">C2:<text:s/></text:span><text:span text:style-name="T576_2">107<text:s/>(39<text:s/>this<text:s/>FY)</text:span></text:p>
          </table:table-cell>
        </table:table-row>
        <table:table-row table:style-name="Row64">
          <table:table-cell table:style-name="Cell194">
            <text:p text:style-name="P577"><text:span text:style-name="T577_1">4.2.<text:s/>%<text:s/>of<text:s/>awards<text:s/>led<text:s/></text:span><text:span text:style-name="T577_2">/<text:s/></text:span><text:span text:style-name="T577_3">meaningfully<text:s/>contributed<text:s/>to<text:s/>by<text:s/>Global<text:s/>South<text:s/>researchers</text:span><text:span text:style-name="T577_4"><text:s/></text:span><text:span text:style-name="T577_5">/</text:span><text:span text:style-name="T577_6"><text:s/></text:span><text:span text:style-name="T577_7">org</text:span><text:span text:style-name="T577_8">s</text:span><text:span text:style-name="T577_9">.</text:span><text:span text:style-name="T577_10"><text:s/></text:span><text:span text:style-name="T577_11">Disaggregated<text:s/>by<text:s/>Global<text:s/>South<text:s/>PI/Co-PI<text:s/></text:span></text:p>
          </table:table-cell>
          <table:table-cell table:style-name="Cell195">
            <text:p text:style-name="P578"/>
            <text:p text:style-name="P579"><text:span text:style-name="T579_1">C2:</text:span><text:span text:style-name="T579_2"><text:s/>33%</text:span></text:p>
          </table:table-cell>
          <table:table-cell table:style-name="Cell196">
            <text:p text:style-name="P580"><text:span text:style-name="T580_1">Moderately<text:s/>not<text:s/>met</text:span></text:p>
            <text:p text:style-name="P581"><text:span text:style-name="T581_1">C2:</text:span><text:span text:style-name="T581_2"><text:s/>28%<text:s/>(30<text:s/>awards)</text:span></text:p>
            <text:p text:style-name="P582"><text:span text:style-name="T582_1">18<text:s/>awards<text:s/>(17%)<text:s/>have<text:s/>had<text:s/>a<text:s/>Global<text:s/>South<text:s/>PI<text:s/>/<text:s/>Co-PI</text:span></text:p>
          </table:table-cell>
        </table:table-row>
      </table:table>
      <text:p text:style-name="P583"><text:span text:style-name="T583_1">Briefly<text:s/>describe<text:s/>the<text:s/>output’s<text:s/>activities<text:s/>and<text:s/>provide<text:s/>supporting<text:s/>narrative<text:s/>for<text:s/>the<text:s/>score.<text:s/></text:span></text:p>
      <text:p text:style-name="P584"/>
      <text:p text:style-name="P585"><text:span text:style-name="T585_1">Overall,<text:s/>we<text:s/>judge<text:s/>this<text:s/>output<text:s/>to<text:s/>have</text:span><text:span text:style-name="T585_2"><text:s/></text:span><text:span text:style-name="T585_3">moderately<text:s/>exceeded</text:span><text:span text:style-name="T585_4"><text:s/>expectations</text:span><text:span text:style-name="T585_5">.<text:s/></text:span><text:span text:style-name="T585_6">This<text:s/>was<text:s/>a<text:s/>peak<text:s/>delivery<text:s/>year<text:s/>for<text:s/>XRF<text:s/>commissioning<text:s/></text:span><text:span text:style-name="T585_7">and<text:s/>award<text:s/>management,<text:s/></text:span><text:span text:style-name="T585_8">and<text:s/>extensive<text:s/>work<text:s/>this<text:s/>and<text:s/>last<text:s/>year<text:s/>led<text:s/>to<text:s/>an<text:s/>ambitious<text:s/>scope<text:s/>of<text:s/>new<text:s/>and<text:s/>consolidated<text:s/>projects<text:s/>for<text:s/>the<text:s/>final<text:s/>phase<text:s/>of<text:s/>the<text:s/>programme.<text:s/></text:span><text:span text:style-name="T585_9">XCEPT<text:s/>implemented<text:s/>the<text:s/>XRF<text:s/>commissioning<text:s/>approach<text:s/></text:span><text:span text:style-name="T585_10">agreed<text:s/>last<text:s/>financial<text:s/>year<text:s/></text:span><text:span text:style-name="T585_11">and<text:s/>began<text:s/>an<text:s/>intensive<text:s/>commissioning<text:s/>process,<text:s/>completing<text:s/>seven<text:s/>funding<text:s/>calls:<text:s/>Feminist<text:s/>Frontiers,<text:s/>Multiple<text:s/>Centres,<text:s/>Policy<text:s/>Responses,<text:s/>Climate<text:s/>and<text:s/>Conflict,<text:s/>TRACE,<text:s/>Borderlands<text:s/>Theory,<text:s/>and</text:span><text:span text:style-name="T585_12"><text:s/></text:span><text:span text:style-name="T585_13">Contested<text:s/>Borderland<text:s/>Elite<text:s/>Trajectories</text:span><text:span text:style-name="T585_14"><text:s/></text:span><text:span text:style-name="T585_15">(</text:span><text:span text:style-name="T585_16">CBET</text:span><text:span text:style-name="T585_17">)</text:span><text:span text:style-name="T585_18">.<text:s/>Together,<text:s/>these<text:s/></text:span><text:span text:style-name="T585_19">attracted<text:s/>over<text:s/>600<text:s/>applications.<text:s/>Evaluation<text:s/>panels<text:s/></text:span><text:span text:style-name="T585_20">combined</text:span><text:span text:style-name="T585_21"><text:s/>XRF<text:s/>Fellows,<text:s/>FCDO</text:span><text:span text:style-name="T585_22"><text:s/>policy<text:s/>makers,<text:s/></text:span><text:span text:style-name="T585_23">and<text:s/>external<text:s/>academics,<text:s/>ensuring<text:s/>rigorous<text:s/>and<text:s/>fair<text:s/>assessment<text:s/>aligned<text:s/>with<text:s/>XCEPT<text:s/>and<text:s/>FCDO<text:s/>priorities.<text:s/></text:span><text:span text:style-name="T585_24">It<text:s/>was<text:s/>a<text:s/>significant<text:s/>effort<text:s/>to<text:s/>complete<text:s/>due<text:s/>diligence,<text:s/>contracting<text:s/>and<text:s/></text:span><text:span text:style-name="T585_25">mobilisation<text:s/>of<text:s/>this<text:s/>number<text:s/>of<text:s/>awards,<text:s/>and<text:s/>by<text:s/>the<text:s/>end<text:s/>of<text:s/>the<text:s/>year<text:s/>the<text:s/>programme<text:s/>was<text:s/>managing<text:s/>44<text:s/>separate<text:s/>research<text:s/>contracts.</text:span><text:span text:style-name="T585_26"><text:s/></text:span></text:p>
      <text:p text:style-name="P586"/>
      <text:p text:style-name="P587"><text:span text:style-name="T587_1">While<text:s/>XCEPT<text:s/>did<text:s/>not<text:s/>meet<text:s/>their<text:s/>milestone<text:s/>for<text:s/>the<text:s/>number<text:s/>of<text:s/>XRF<text:s/>awards<text:s/>led<text:s/>or<text:s/>meaningfully<text:s/>contributed<text:s/>to<text:s/>by<text:s/>Global<text:s/>South<text:s/>researchers<text:s/>or<text:s/>institutions,<text:s/>XCEPT<text:s/></text:span><text:span text:style-name="T587_2">responded</text:span><text:span text:style-name="T587_3"><text:s/>to<text:s/>FCDO<text:s/>steers</text:span><text:span text:style-name="T587_4"><text:s/>to<text:s/>support</text:span><text:span text:style-name="T587_5"><text:s/></text:span><text:span text:style-name="T587_6">the</text:span><text:span text:style-name="T587_7"><text:s/>legacy</text:span><text:span text:style-name="T587_8"><text:s/>of<text:s/>the<text:s/>C1<text:s/>Local<text:s/>Research<text:s/>Network<text:s/></text:span><text:span text:style-name="T587_9">under<text:s/>C2:<text:s/></text:span><text:span text:style-name="T587_10">former<text:s/>LRN<text:s/>partners,<text:s/></text:span><text:span text:style-name="T587_11">MK</text:span><text:span text:style-name="T587_12">CMEC<text:s/>and<text:s/>RVI</text:span><text:span text:style-name="T587_13"><text:s/>were</text:span><text:span text:style-name="T587_14"><text:s/>awarded<text:s/>new<text:s/>grants;<text:s/>LRN<text:s/>researchers</text:span><text:span text:style-name="T587_15"><text:s/>were</text:span><text:span text:style-name="T587_16"><text:s/>integrated<text:s/>into<text:s/>CBET<text:s/>and<text:s/>TRACE<text:s/>projects<text:s/>(Faryal<text:s/>Khan,<text:s/>Joseph<text:s/>Diing,<text:s/>Ibrahim<text:s/>Jalal);<text:s/>and<text:s/></text:span><text:span text:style-name="T587_17">were<text:s/></text:span><text:span text:style-name="T587_18">awarded<text:s/>individual<text:s/>grants<text:s/>(Biruk<text:s/>Tereffe).<text:s/></text:span><text:span text:style-name="T587_19">XCEPT<text:s/>also<text:s/>uses<text:s/>a<text:s/>strict<text:s/>definition<text:s/>of<text:s/>Global<text:s/>South<text:s/>participation<text:s/>for<text:s/>this<text:s/>output<text:s/>indicator</text:span><text:span text:style-name="T587_20"><text:s/>with</text:span><text:span text:style-name="T587_21"><text:s/>individuals</text:span><text:span text:style-name="T587_22"><text:s/>needing<text:s/>to<text:s/>be<text:s/>both<text:s/>nationals<text:s/>of<text:s/></text:span><text:span text:style-name="T587_23">–<text:s/></text:span><text:span text:style-name="T587_24">and<text:s/>based<text:s/>in</text:span><text:span text:style-name="T587_25"><text:s/>–</text:span><text:span text:style-name="T587_26"><text:s/></text:span><text:span text:style-name="T587_27">OECD<text:s/>DAC</text:span><text:span text:style-name="T587_28">‑recipient<text:s/>countries.<text:s/>This<text:s/>excludes<text:s/>researchers<text:s/>from<text:s/></text:span><text:span text:style-name="T587_29">these<text:s/>countries<text:s/></text:span><text:span text:style-name="T587_30">who<text:s/>are<text:s/>studying<text:s/>or<text:s/>on<text:s/>post-doctoral<text:s/>fellowships<text:s/>in<text:s/>Europe<text:s/>or<text:s/>elsewhere.<text:s/></text:span><text:span text:style-name="T587_31">When<text:s/>this<text:s/>latter<text:s/>group<text:s/>is<text:s/>included,<text:s/>the<text:s/>percentage<text:s/>of<text:s/>meaningful<text:s/>participation<text:s/>and<text:s/>research<text:s/>leadership<text:s/>in<text:s/>XRF<text:s/>awards<text:s/>rises<text:s/>to<text:s/>35%.<text:s/></text:span></text:p>
      <text:p text:style-name="P588"/>
      <text:p text:style-name="P589"><text:span text:style-name="T589_1">Indicator<text:s/>4.1:<text:s/>XCEPT<text:s/>issued<text:s/>39<text:s/>new<text:s/>awards<text:s/>in<text:s/>FY<text:s/>25/26,<text:s/>moderately<text:s/>exceeding<text:s/>the<text:s/>target<text:s/>of<text:s/>35.</text:span><text:span text:style-name="T589_2"><text:s/>80%<text:s/>were<text:s/>selected<text:s/>through<text:s/>competitive<text:s/>processes.<text:s/>At<text:s/>the<text:s/>end<text:s/>of<text:s/>the<text:s/>programme<text:s/>year,<text:s/>the<text:s/>XRF<text:s/>was<text:s/>managing<text:s/>44<text:s/>contracts.<text:s/>The<text:s/>portfolio<text:s/>of<text:s/>awards<text:s/>range<text:s/>in<text:s/>value,<text:s/>topic<text:s/>and<text:s/>methodological<text:s/>approach,<text:s/>while<text:s/>remaining<text:s/>aligned<text:s/>to<text:s/>XCEPT’s<text:s/>revised<text:s/>impact<text:s/>strategy.</text:span></text:p>
      <text:p text:style-name="P590"/>
      <text:p text:style-name="P591"><text:span text:style-name="T591_1">Indicator<text:s/>4.2:<text:s/>28%<text:s/>of<text:s/>XRF<text:s/>awards<text:s/>included<text:s/>meaningful<text:s/>participation<text:s/>by<text:s/>Global<text:s/>South<text:s/>researchers<text:s/>or<text:s/>organisations,<text:s/>missing<text:s/>the<text:s/>target<text:s/>of<text:s/>33%<text:s/>for<text:s/>this<text:s/>year.</text:span><text:span text:style-name="T591_2"><text:s/>17%<text:s/>of<text:s/>awards<text:s/>were<text:s/>led<text:s/>or<text:s/>co</text:span><text:span text:style-name="T591_3">‑led<text:s/>by<text:s/>Global<text:s/>South<text:s/>researchers.<text:s/></text:span><text:span text:style-name="T591_4">As<text:s/>outlined<text:s/>above,<text:s/></text:span><text:span text:style-name="T591_5">XCEPT<text:s/>uses<text:s/>a<text:s/>strict<text:s/>definition<text:s/>of<text:s/>Global<text:s/>South<text:s/>participation:<text:s/>individuals<text:s/>must<text:s/>both<text:s/>be<text:s/>nationals<text:s/>of<text:s/>OECD<text:s/>DAC</text:span><text:span text:style-name="T591_6">‑recipient<text:s/>countries<text:s/>and<text:s/>be<text:s/>based<text:s/>in<text:s/>countries<text:s/>classified<text:s/>as<text:s/>developing.<text:s/>This<text:s/>excludes<text:s/>researchers<text:s/>from<text:s/>Global<text:s/>South<text:s/>countries<text:s/>who<text:s/>are<text:s/>studying<text:s/>or<text:s/>on<text:s/>post-doctoral<text:s/>fellowships<text:s/>in<text:s/>Europe<text:s/>or<text:s/>elsewhere.<text:s/>This<text:s/></text:span><text:span text:style-name="T591_7">excludes</text:span><text:span text:style-name="T591_8"><text:s/>several<text:s/>participants<text:s/>in<text:s/>the<text:s/>TRACE<text:s/>and<text:s/>CBET<text:s/>projects,<text:s/>such<text:s/>as<text:s/>Abubaker<text:s/>Lndi,<text:s/>Faryal<text:s/>Khan,<text:s/>Ibrahim<text:s/>Jalal,<text:s/>Joseph<text:s/></text:span><text:span text:style-name="T591_9">Diing</text:span><text:span text:style-name="T591_10"><text:s/>Majok<text:s/>and<text:s/>Xu<text:s/>Peng.<text:s/>When<text:s/>Global<text:s/>South<text:s/>participation<text:s/>is<text:s/>calculated<text:s/>to<text:s/>include<text:s/>researchers<text:s/>from<text:s/>OECD<text:s/>DAC-recipient<text:s/>countries<text:s/>currently<text:s/>studying<text:s/>or<text:s/>on<text:s/>research<text:s/>fellowships<text:s/>in<text:s/>Europe,<text:s/>the<text:s/>percentage<text:s/>of<text:s/>meaningful<text:s/>Global<text:s/>South<text:s/>participation<text:s/>and<text:s/>research<text:s/>leadership<text:s/>in<text:s/>XRF<text:s/>awards<text:s/>rises<text:s/>to<text:s/>35%.</text:span><text:span text:style-name="T591_11"><text:s/></text:span></text:p>
      <text:p text:style-name="P592"/>
      <text:p text:style-name="P593"><text:span text:style-name="T593_1">Gender<text:s/>balance<text:s/>across<text:s/>XRF<text:s/>awards<text:s/>remains<text:s/>lower<text:s/>than<text:s/>anticipated,<text:s/>with<text:s/>44%<text:s/>of<text:s/>awards<text:s/>made<text:s/>in<text:s/>the<text:s/>past<text:s/>year<text:s/>led<text:s/>or<text:s/>co</text:span><text:span text:style-name="T593_2">‑led<text:s/>by<text:s/>women.<text:s/>While<text:s/>gender<text:s/>considerations<text:s/>were<text:s/>embedded<text:s/>in<text:s/>call<text:s/>guidance,<text:s/>the<text:s/>evaluation<text:s/>criteria<text:s/>did<text:s/>not<text:s/></text:span><text:span text:style-name="T593_3">include<text:s/>a<text:s/></text:span><text:span text:style-name="T593_4">specific<text:s/>criterion</text:span><text:span text:style-name="T593_5"><text:s/>on<text:s/>gender<text:s/>balance</text:span><text:span text:style-name="T593_6"><text:s/>of<text:s/>the<text:s/>team,<text:s/></text:span><text:span text:style-name="T593_7">which<text:s/>may<text:s/>have<text:s/>influenced<text:s/>both<text:s/>application<text:s/>design<text:s/>and<text:s/>reviewer<text:s/>emphasis.<text:s/>This<text:s/>outcome<text:s/>likely<text:s/>also<text:s/>reflects<text:s/>broader<text:s/>structural<text:s/>inequity<text:s/>within<text:s/>the<text:s/>conflict<text:s/>research<text:s/>community,<text:s/>where<text:s/>women<text:s/>remain<text:s/>under</text:span><text:span text:style-name="T593_8">‑represented<text:s/>in<text:s/>senior<text:s/>leadership<text:s/>roles.</text:span></text:p>
      <text:p text:style-name="P594"/>
      <text:p text:style-name="P595"><text:span text:style-name="T595_1">Describe<text:s/>any<text:s/>changes<text:s/>to<text:s/>this<text:s/>output<text:s/>during<text:s/>the<text:s/>past<text:s/>year,<text:s/>and<text:s/>any<text:s/>planned<text:s/>changes<text:s/>as<text:s/>a<text:s/>result<text:s/>of<text:s/>this<text:s/>review.</text:span></text:p>
      <text:p text:style-name="P596"/>
      <text:p text:style-name="P597"><text:span text:style-name="T597_1">During<text:s/>our<text:s/>review<text:s/>of<text:s/>the<text:s/></text:span><text:span text:style-name="T597_2">logframe</text:span><text:span text:style-name="T597_3">,<text:s/>we<text:s/>increased<text:s/>the<text:s/></text:span><text:span text:style-name="T597_4">weighting<text:s/>of<text:s/>this<text:s/>output<text:s/>from<text:s/>15%<text:s/>to<text:s/>20%<text:s/>to<text:s/>account<text:s/>for<text:s/>the<text:s/>closure<text:s/>of<text:s/>Output<text:s/>3.<text:s/></text:span><text:span text:style-name="T597_5">Output<text:s/>Indicator<text:s/>4.2<text:s/>was<text:s/>also<text:s/>disaggregated<text:s/>into<text:s/>Global<text:s/>South<text:s/>PI/Co-PI<text:s/>vs<text:s/>meaningful<text:s/>contribution.<text:s/>For<text:s/>the<text:s/>final<text:s/>programme<text:s/>year<text:s/>in<text:s/>FY<text:s/>26/27,<text:s/>the<text:s/>XRF<text:s/>will<text:s/>focus<text:s/>on<text:s/>consolidation,<text:s/>synthesis<text:s/>and<text:s/>legacy,<text:s/>building<text:s/>on<text:s/>the<text:s/>final<text:s/>disbursement<text:s/>of<text:s/>award<text:s/>funding<text:s/>in<text:s/>FY<text:s/>25/26.<text:s/>The<text:s/>XRF<text:s/>will<text:s/>look<text:s/>across<text:s/>awards<text:s/>to<text:s/>maximise<text:s/>conceptual<text:s/>and<text:s/>instrumental<text:s/>impact.<text:s/>Research<text:s/>oversight<text:s/>will<text:s/>focus<text:s/>on<text:s/>successful<text:s/>award<text:s/>completion,<text:s/>with<text:s/>efforts<text:s/>to<text:s/>promote<text:s/>cross</text:span><text:span text:style-name="T597_6">‑project<text:s/>integration,<text:s/>targeted<text:s/>uptake<text:s/>and<text:s/>consolidation<text:s/>of<text:s/>an<text:s/>evidence<text:s/>base<text:s/>that<text:s/>is<text:s/>accessible,<text:s/>policy</text:span><text:span text:style-name="T597_7">‑relevant<text:s/>and<text:s/>well<text:s/>positioned<text:s/>to<text:s/>inform<text:s/>future<text:s/>decision</text:span><text:span text:style-name="T597_8">‑making<text:s/>beyond<text:s/>programme<text:s/>close.</text:span></text:p>
      <text:p text:style-name="P598"/>
      <text:p text:style-name="P599"><text:span text:style-name="T599_1">Lessons<text:s/>learned<text:s/>this<text:s/>year<text:s/>and<text:s/>recommendations<text:s/>for<text:s/>the<text:s/>year<text:s/>ahead</text:span><text:span text:style-name="T599_2">.<text:s/></text:span><text:span text:style-name="T599_3">See<text:s/>front<text:s/>section</text:span><text:span text:style-name="T599_4">.</text:span></text:p>
      <text:h text:style-name="P600" text:outline-level="2"><text:span text:style-name="T600_1">D:<text:s/>VALUE<text:s/>FOR<text:s/>MONEY<text:s/></text:span></text:h>
      <text:p text:style-name="P601"/>
      <text:p text:style-name="P602"><text:span text:style-name="T602_1">Key<text:s/>cost<text:s/>drivers<text:s/>and<text:s/>performance<text:s/></text:span></text:p>
      <text:p text:style-name="P603"/>
      <text:p text:style-name="P604"><text:span text:style-name="T604_1">The<text:s/>key<text:s/>cost<text:s/>drivers<text:s/>set<text:s/>out<text:s/>in<text:s/>the<text:s/>Business<text:s/>Case<text:s/>remain<text:s/>valid.<text:s/>These<text:s/>include<text:s/>research<text:s/>staff</text:span><text:span text:style-name="T604_2">;</text:span><text:span text:style-name="T604_3"><text:s/>uptake<text:s/>and<text:s/>dissemination</text:span><text:span text:style-name="T604_4">;</text:span><text:span text:style-name="T604_5"><text:s/>programme<text:s/>management<text:s/>and<text:s/>monitoring</text:span><text:span text:style-name="T604_6">;</text:span><text:span text:style-name="T604_7"><text:s/>and<text:s/>non-staff<text:s/>costs<text:s/>such<text:s/>as<text:s/>travel,<text:s/>conferences,<text:s/>IT<text:s/>hosting<text:s/>and<text:s/>design<text:s/>services.<text:s/></text:span><text:span text:style-name="T604_8">VfM</text:span><text:span text:style-name="T604_9"><text:s/>has<text:s/>been<text:s/>assessed<text:s/>throughout<text:s/>the<text:s/>reporting<text:s/>period<text:s/>using<text:s/>both<text:s/>quantitative<text:s/>and<text:s/>qualitative<text:s/>evidence<text:s/>to<text:s/></text:span><text:span text:style-name="T604_10">ensure<text:s/>that<text:s/>the<text:s/>programme<text:s/>continues<text:s/>to</text:span><text:span text:style-name="T604_11"><text:s/>demonstrate</text:span><text:span text:style-name="T604_12"><text:s/></text:span><text:span text:style-name="T604_13">Vf</text:span><text:span text:style-name="T604_14">M</text:span><text:span text:style-name="T604_15"><text:s/></text:span><text:span text:style-name="T604_16">through<text:s/>its<text:s/></text:span><text:span text:style-name="T604_17">outputs</text:span><text:span text:style-name="T604_18">.</text:span></text:p>
      <text:p text:style-name="P605"/>
      <text:p text:style-name="P606"><text:span text:style-name="T606_1">The<text:s/>programme<text:s/>continues<text:s/>to<text:s/>demonstrate<text:s/>strong<text:s/></text:span><text:span text:style-name="T606_2">VfM</text:span><text:span text:style-name="T606_3"><text:s/>across<text:s/></text:span><text:span text:style-name="T606_4">Chemonics<text:s/>and<text:s/>New<text:s/>Frontiers</text:span><text:span text:style-name="T606_5"><text:s/>components</text:span><text:span text:style-name="T606_6">,<text:s/>following<text:s/>the<text:s/>closure<text:s/>of<text:s/>the<text:s/></text:span><text:span text:style-name="T606_7">accountable<text:s/>grant<text:s/>(C1)</text:span><text:span text:style-name="T606_8">.</text:span><text:span text:style-name="T606_9"><text:s/></text:span><text:span text:style-name="T606_10">It<text:s/>is<text:s/>delivering<text:s/>high-quality,<text:s/>policy-relevant<text:s/>research<text:s/>aligned<text:s/>with<text:s/>HMG<text:s/>priorities<text:s/>and<text:s/>disseminating<text:s/>it<text:s/>strategically<text:s/>across<text:s/>UK<text:s/>government,<text:s/>international<text:s/>partners,<text:s/>multilateral<text:s/>institutions,<text:s/>and<text:s/>academic<text:s/>and<text:s/>practitioner<text:s/>audiences<text:s/>to<text:s/>maximise<text:s/>impact.</text:span></text:p>
      <text:p text:style-name="P607"/>
      <text:p text:style-name="P608"><text:span text:style-name="T608_1">VfM</text:span><text:span text:style-name="T608_2"><text:s/>performance<text:s/>compared<text:s/>to<text:s/>the<text:s/>original<text:s/></text:span><text:span text:style-name="T608_3">VfM</text:span><text:span text:style-name="T608_4"><text:s/>proposition<text:s/>in<text:s/>the<text:s/>business<text:s/>case<text:s/></text:span></text:p>
      <text:p text:style-name="P609"/>
      <text:p text:style-name="P610"><text:span text:style-name="T610_1">Economy</text:span></text:p>
      <text:p text:style-name="P611"/>
      <text:list text:style-name="LS3" xml:id="list52">
        <text:list-item>
          <text:p text:style-name="P612"><text:span text:style-name="T612_1">XCEPT<text:s/></text:span><text:span text:style-name="T612_2">has<text:s/></text:span><text:span text:style-name="T612_3">scrutinised</text:span><text:span text:style-name="T612_4"><text:s/>staffing<text:s/>structures,<text:s/></text:span><text:span text:style-name="T612_5">overhead</text:span><text:span text:style-name="T612_6"><text:s/>and<text:s/>per<text:s/>diem<text:s/>assumptions</text:span><text:span text:style-name="T612_7"><text:s/>so<text:s/>that<text:s/>they<text:s/></text:span><text:span text:style-name="T612_8">remain<text:s/>competitive</text:span><text:span text:style-name="T612_9"><text:s/>in<text:s/>the<text:s/>field</text:span><text:span text:style-name="T612_10">.</text:span><text:span text:style-name="T612_11"><text:s/></text:span><text:span text:style-name="T612_12">When<text:s/>compared<text:s/>to<text:s/>academic<text:s/>equivalents</text:span><text:span text:style-name="T612_13"><text:s/>based<text:s/>in<text:s/>the<text:s/></text:span><text:span text:style-name="T612_14">southeast</text:span><text:span text:style-name="T612_15"><text:s/>of<text:s/>England</text:span><text:span text:style-name="T612_16"><text:s/>or<text:s/>London</text:span><text:span text:style-name="T612_17">,<text:s/>the</text:span><text:span text:style-name="T612_18"><text:s/></text:span><text:span text:style-name="T612_19">staff<text:s/>costs<text:s/>are<text:s/>competitive</text:span><text:span text:style-name="T612_20">.<text:s/></text:span></text:p>
        </text:list-item>
        <text:list-item>
          <text:p text:style-name="P613"><text:span text:style-name="T613_1">XCEPT<text:s/>has<text:s/>demonstrated<text:s/>effective<text:s/>budget<text:s/>management<text:s/>and<text:s/>sound<text:s/>fiscal<text:s/>control.<text:s/>The<text:s/>programme<text:s/>used<text:s/>98.9%<text:s/>of<text:s/>its<text:s/>planned<text:s/>budget,<text:s/>indicating<text:s/>a<text:s/>high<text:s/>degree<text:s/>of<text:s/>forecast<text:s/>accuracy.</text:span></text:p>
        </text:list-item>
        <text:list-item>
          <text:p text:style-name="P614"><text:span text:style-name="T614_1">The<text:s/>programme<text:s/>demonstrated<text:s/>economy<text:s/>by<text:s/>securing<text:s/>inputs<text:s/>of<text:s/>the<text:s/>right<text:s/>quality<text:s/>at<text:s/>proportionate<text:s/>cost,<text:s/>rather<text:s/>than<text:s/>simply<text:s/>minimising<text:s/>spend.<text:s/>For<text:s/>example,<text:s/>it<text:s/>has<text:s/>used<text:s/>established<text:s/>commercial<text:s/>frameworks,<text:s/>standardised<text:s/>contracting<text:s/>tools,<text:s/>and<text:s/>in-house<text:s/>legal,<text:s/>finance,<text:s/>contracts<text:s/>and<text:s/>security<text:s/>support<text:s/>to<text:s/>reduce<text:s/>transaction<text:s/>costs<text:s/>and<text:s/>avoid<text:s/>unnecessary<text:s/>external<text:s/>overheads.</text:span></text:p>
        </text:list-item>
        <text:list-item>
          <text:p text:style-name="P615"><text:span text:style-name="T615_1">Budgets<text:s/>for<text:s/>XRF<text:s/>awards<text:s/>were<text:s/>scrutinised<text:s/>in<text:s/>detail,<text:s/>including<text:s/>staffing,<text:s/>overheads<text:s/>and<text:s/>subsistence,<text:s/>against<text:s/>relevant<text:s/>benchmarks.<text:s/>This<text:s/>generated<text:s/>savings<text:s/>in<text:s/>some<text:s/>awards<text:s/>while<text:s/>protecting<text:s/>delivery<text:s/>quality,<text:s/>duty<text:s/>of<text:s/>care<text:s/>and<text:s/>contextual<text:s/>appropriateness.</text:span></text:p>
        </text:list-item>
        <text:list-item>
          <text:p text:style-name="P616"><text:span text:style-name="T616_1">Travel<text:s/>and<text:s/>accommodation<text:s/>costs<text:s/>have<text:s/>been<text:s/>kept<text:s/>low<text:s/>through<text:s/>effective<text:s/>benchmarking</text:span><text:span text:style-name="T616_2"><text:s/>and<text:s/>analysis<text:s/>to<text:s/></text:span><text:span text:style-name="T616_3">minimise</text:span><text:span text:style-name="T616_4"><text:s/>expenditure</text:span><text:span text:style-name="T616_5">.<text:s/>For<text:s/>example,<text:s/>a<text:s/>group<text:s/>rate<text:s/>of<text:s/>£195<text:s/>per<text:s/>night<text:s/></text:span><text:span text:style-name="T616_6">compared<text:s/>to<text:s/>original<text:s/></text:span><text:span text:style-name="T616_7">quotes</text:span><text:span text:style-name="T616_8"><text:s/>of<text:s/>£250<text:s/>per<text:s/>night</text:span><text:span text:style-name="T616_9"><text:s/></text:span><text:span text:style-name="T616_10">was<text:s/>secured<text:s/>to<text:s/>limit<text:s/>costs<text:s/></text:span><text:span text:style-name="T616_11">for<text:s/>the<text:s/>upcoming<text:s/></text:span><text:span text:style-name="T616_12">XCEPT<text:s/></text:span><text:span text:style-name="T616_13">London<text:s/></text:span><text:span text:style-name="T616_14">conference</text:span><text:span text:style-name="T616_15"><text:s/></text:span><text:span text:style-name="T616_16">i</text:span><text:span text:style-name="T616_17">n<text:s/>October<text:s/>2026</text:span><text:span text:style-name="T616_18">.<text:s/></text:span></text:p>
        </text:list-item>
        <text:list-item>
          <text:p text:style-name="P617"><text:span text:style-name="T617_1">The<text:s/>programme<text:s/>made<text:s/>efficient<text:s/>use<text:s/>of<text:s/>prior<text:s/>investments<text:s/>by<text:s/>reusing<text:s/>datasets,<text:s/>imagery<text:s/>and<text:s/>existing<text:s/>programme<text:s/>systems<text:s/>where<text:s/>this<text:s/>offered<text:s/>value.</text:span></text:p>
        </text:list-item>
      </text:list>
      <text:p text:style-name="P618"/>
      <text:p text:style-name="P619"><text:span text:style-name="T619_1">Efficiency</text:span></text:p>
      <text:p text:style-name="P620"/>
      <text:list text:style-name="LS3" xml:id="list58">
        <text:list-item>
          <text:p text:style-name="P621"><text:span text:style-name="T621_1">On<text:s/>the<text:s/>XRF,<text:s/></text:span><text:span text:style-name="T621_2">XCEPT<text:s/>demonstrated<text:s/>efficiency<text:s/>through<text:s/>two-stage<text:s/>open<text:s/>calls,<text:s/>targeted<text:s/>Q&amp;A<text:s/>sessions<text:s/>and<text:s/>shared<text:s/>selection<text:s/>processes,<text:s/>managing<text:s/></text:span><text:span text:style-name="T621_3">&gt;</text:span><text:span text:style-name="T621_4">600<text:s/>applications<text:s/>across<text:s/>multiple<text:s/>calls<text:s/>and<text:s/>resulting<text:s/>in<text:s/>3</text:span><text:span text:style-name="T621_5">9</text:span><text:span text:style-name="T621_6"><text:s/>new<text:s/>awards.<text:s/>In<text:s/>some<text:s/>cases,<text:s/>the<text:s/>period<text:s/>from<text:s/>launch<text:s/>to<text:s/>contracting<text:s/>was<text:s/></text:span><text:span text:style-name="T621_7">just</text:span><text:span text:style-name="T621_8"><text:s/>four<text:s/>months,<text:s/>despite<text:s/>the<text:s/>scale<text:s/>of<text:s/>due<text:s/>diligence</text:span><text:span text:style-name="T621_9"><text:s/>required</text:span><text:span text:style-name="T621_10">.</text:span></text:p>
        </text:list-item>
        <text:list-item>
          <text:p text:style-name="P622"><text:span text:style-name="T622_1">Dissemination<text:s/>efficiencies<text:s/>have<text:s/>been<text:s/>recorded<text:s/>across<text:s/>the<text:s/>reporting<text:s/>year,<text:s/>with<text:s/></text:span><text:span text:style-name="T622_2">in-</text:span><text:span text:style-name="T622_3">website<text:s/>views<text:s/>increasing<text:s/>by<text:s/>79%<text:s/>and<text:s/>nearly<text:s/>10,000<text:s/>social<text:s/>media<text:s/>engagements</text:span><text:span text:style-name="T622_4"><text:s/>this<text:s/>year,<text:s/></text:span><text:span text:style-name="T622_5">a</text:span><text:span text:style-name="T622_6"><text:s/></text:span><text:span text:style-name="T622_7">492%<text:s/>increase<text:s/></text:span><text:span text:style-name="T622_8">from<text:s/></text:span><text:span text:style-name="T622_9">the<text:s/>previous<text:s/>year</text:span><text:span text:style-name="T622_10">,<text:s/>substantially<text:s/>ex</text:span><text:span text:style-name="T622_11">ceeding<text:s/></text:span><text:span text:style-name="T622_12">Output<text:s/>2.3<text:s/>milestones.<text:s/></text:span></text:p>
        </text:list-item>
        <text:list-item>
          <text:p text:style-name="P623"><text:span text:style-name="T623_1">Efficiency<text:s/>was<text:s/>strengthened<text:s/>through<text:s/>adaptive<text:s/>management</text:span><text:span text:style-name="T623_2">:</text:span><text:span text:style-name="T623_3"><text:s/>resources<text:s/>and<text:s/>staff<text:s/>time<text:s/></text:span><text:span text:style-name="T623_4">were<text:s/></text:span><text:span text:style-name="T623_5">directed<text:s/>towards<text:s/>high-performing<text:s/>workstreams<text:s/>and<text:s/>areas<text:s/>where<text:s/>additional<text:s/>support<text:s/>could<text:s/>unlock<text:s/>greater<text:s/>value,<text:s/></text:span><text:span text:style-name="T623_6">e.g.,</text:span><text:span text:style-name="T623_7"><text:s/>where<text:s/>research<text:s/>had<text:s/>a<text:s/>clear<text:s/>window<text:s/>for<text:s/>policy<text:s/>uptake.</text:span></text:p>
        </text:list-item>
        <text:list-item>
          <text:p text:style-name="P624"><text:span text:style-name="T624_1">Programme<text:s/>consultation<text:s/>and<text:s/>XRF<text:s/>engagement<text:s/>with<text:s/>awardees<text:s/>also<text:s/>enabled<text:s/>funding<text:s/>to<text:s/>be<text:s/>reallocated<text:s/>to<text:s/>revised<text:s/>outputs<text:s/>and<text:s/>updated<text:s/>plans,<text:s/>helping<text:s/>ensure<text:s/>resources<text:s/>were<text:s/>used<text:s/>where<text:s/>they<text:s/>could<text:s/>deliver<text:s/>the<text:s/>greatest<text:s/>impact</text:span><text:span text:style-name="T624_2">,<text:s/>for<text:s/>example,<text:s/>one</text:span><text:span text:style-name="T624_3"><text:s/>research</text:span><text:span text:style-name="T624_4"><text:s/>output</text:span><text:span text:style-name="T624_5"><text:s/></text:span><text:span text:style-name="T624_6">was<text:s/></text:span><text:span text:style-name="T624_7">delayed<text:s/></text:span><text:span text:style-name="T624_8">to</text:span><text:span text:style-name="T624_9"><text:s/>a</text:span><text:span text:style-name="T624_10">lign</text:span><text:span text:style-name="T624_11"><text:s/>publication<text:s/>with<text:s/>complementary<text:s/>pieces</text:span><text:span text:style-name="T624_12"><text:s/></text:span><text:span text:style-name="T624_13">in<text:s/>order<text:s/>to</text:span><text:span text:style-name="T624_14"><text:s/>maximise<text:s/>impact.</text:span><text:span text:style-name="T624_15"><text:s/></text:span></text:p>
        </text:list-item>
        <text:list-item>
          <text:p text:style-name="P625"><text:span text:style-name="T625_1">Despite<text:s/>significant<text:s/></text:span><text:span text:style-name="T625_2">time<text:s/></text:span><text:span text:style-name="T625_3">pressures,<text:s/>the</text:span><text:span text:style-name="T625_4"><text:s/>first<text:s/>phase<text:s/>of<text:s/>the<text:s/>‘New<text:s/>Frontiers<text:s/>in<text:s/>Conflict</text:span><text:span text:style-name="T625_5">’<text:s/>work</text:span><text:span text:style-name="T625_6"><text:s/>culminated<text:s/>in<text:s/></text:span><text:span text:style-name="T625_7">a<text:s/>workshop<text:s/>in<text:s/>Nairobi,<text:s/>Kenya<text:s/>alongside<text:s/></text:span><text:span text:style-name="T625_8">the<text:s/>dissemination<text:s/>of<text:s/></text:span><text:span text:style-name="T625_9">three<text:s/>formal<text:s/>output<text:s/>reports.</text:span><text:span text:style-name="T625_10"><text:s/></text:span><text:span text:style-name="T625_11">To<text:s/>maximise<text:s/>the<text:s/>efficacy<text:s/>of<text:s/>the<text:s/>25/26<text:s/>budget,<text:s/>these<text:s/>outputs<text:s/>were<text:s/>completed<text:s/>in<text:s/>Q4</text:span><text:span text:style-name="T625_12"><text:s/>of<text:s/>the<text:s/>reporting<text:s/></text:span><text:span text:style-name="T625_13">year<text:s/>and</text:span><text:span text:style-name="T625_14"><text:s/>well<text:s/>received.</text:span><text:span text:style-name="T625_15"><text:s/></text:span></text:p>
        </text:list-item>
      </text:list>
      <text:p text:style-name="P626"/>
      <text:p text:style-name="P627"><text:span text:style-name="T627_1">Effectiveness</text:span></text:p>
      <text:p text:style-name="P628"/>
      <text:list text:style-name="LS3" xml:id="list63">
        <text:list-item>
          <text:p text:style-name="P629"><text:span text:style-name="T629_1">Evidence<text:s/>generated<text:s/>through<text:s/>XCEPT<text:s/>has<text:s/>informed<text:s/>policy<text:s/>analysis,<text:s/>operational<text:s/>thinking</text:span><text:span text:style-name="T629_2">,</text:span><text:span text:style-name="T629_3"><text:s/>external<text:s/>engagement<text:s/></text:span><text:span text:style-name="T629_4">and<text:s/>policy<text:s/>action<text:s/></text:span><text:span text:style-name="T629_5">across<text:s/>HMG<text:s/>and<text:s/></text:span><text:span text:style-name="T629_6">international</text:span><text:span text:style-name="T629_7"><text:s/>partners</text:span><text:span text:style-name="T629_8">:</text:span></text:p>
          <text:list>
            <text:list-item>
              <text:p text:style-name="P630"><text:span text:style-name="T630_1">Century<text:s/>International’s<text:s/></text:span><text:span text:style-name="T630_2">Beyond<text:s/>the<text:s/>Axis</text:span><text:span text:style-name="T630_3"><text:s/>research<text:s/>expanded<text:s/>from<text:s/>weapons<text:s/>smuggling<text:s/>into<text:s/>Yemen<text:s/>to<text:s/>wider<text:s/>transnational<text:s/>smuggling<text:s/>across<text:s/>the<text:s/>Red<text:s/>Sea,<text:s/>the<text:s/>Horn<text:s/>of<text:s/>Africa<text:s/>and<text:s/>Sudan.<text:s/>This<text:s/>cumulative<text:s/>evidence<text:s/>base<text:s/>was<text:s/>then<text:s/>used<text:s/>by<text:s/>HMG<text:s/>in<text:s/>engagement<text:s/>on<text:s/>Yemen<text:s/>at<text:s/>the<text:s/>UN<text:s/>Security<text:s/>Council.</text:span></text:p>
            </text:list-item>
            <text:list-item>
              <text:p text:style-name="P631"><text:span text:style-name="T631_1">XCEPT<text:s/>expanded<text:s/>access<text:s/>to<text:s/>policy-relevant<text:s/>evidence<text:s/>that<text:s/>combined<text:s/>local<text:s/>and<text:s/>international<text:s/>expertise.<text:s/>By<text:s/>building<text:s/>portfolios<text:s/>around<text:s/>core<text:s/>themes,<text:s/>XCEPT<text:s/>enabled<text:s/>HMG<text:s/>and<text:s/>partners<text:s/>to<text:s/>draw<text:s/>comparative<text:s/>lessons<text:s/>across<text:s/>regions,<text:s/>strengthening<text:s/>the<text:s/>overall<text:s/>usefulness<text:s/>of<text:s/>the<text:s/>evidence<text:s/>base.</text:span></text:p>
            </text:list-item>
          </text:list>
        </text:list-item>
        <text:list-item>
          <text:p text:style-name="P632"><text:span text:style-name="T632_1">Demand<text:s/>for<text:s/>XCEPT<text:s/>evidence<text:s/>has<text:s/>been<text:s/>sustained<text:s/>through<text:s/>regular<text:s/>engagement,<text:s/>tailored<text:s/>outputs<text:s/>and<text:s/>stronger<text:s/>consolidation<text:s/>of<text:s/>learning.<text:s/>Briefings<text:s/>that<text:s/>clearly<text:s/>set<text:s/>out<text:s/>the<text:s/>policy<text:s/>implications<text:s/>of<text:s/>findings<text:s/>have<text:s/>helped<text:s/>reinforce<text:s/>uptake,<text:s/>and<text:s/>feedback<text:s/>from<text:s/>across<text:s/>HMG<text:s/>indicates<text:s/>continued<text:s/>demand<text:s/>across<text:s/>multiple<text:s/>policy<text:s/>areas.</text:span><text:span text:style-name="T632_2"><text:s/></text:span></text:p>
        </text:list-item>
      </text:list>
      <text:p text:style-name="P633"/>
      <text:p text:style-name="P634"><text:span text:style-name="T634_1">Equity</text:span></text:p>
      <text:p text:style-name="P635"/>
      <text:list text:style-name="LS3" xml:id="list67">
        <text:list-item>
          <text:p text:style-name="P636"><text:span text:style-name="T636_1">As<text:s/>captured<text:s/>in<text:s/>Lesson<text:s/>5,<text:s/>it<text:s/>is<text:s/>recognised<text:s/>that<text:s/></text:span><text:span text:style-name="T636_2">w</text:span><text:span text:style-name="T636_3">omen-led<text:s/>proposals<text:s/>have<text:s/>shown<text:s/>lower<text:s/>award<text:s/>rates</text:span><text:span text:style-name="T636_4"><text:s/>than<text:s/>those<text:s/>led<text:s/>by<text:s/>men</text:span><text:span text:style-name="T636_5">.<text:s/>Whilst<text:s/>XCEPT<text:s/>has<text:s/>promoted<text:s/>inclusion<text:s/>through<text:s/>mandated<text:s/>contributions</text:span><text:span text:style-name="T636_6"><text:s/>of<text:s/>authors<text:s/>based<text:s/>on<text:s/>LMICs</text:span><text:span text:style-name="T636_7">,</text:span><text:span text:style-name="T636_8"><text:s/>gender<text:s/>balance</text:span><text:span text:style-name="T636_9"><text:s/>remains<text:s/>an<text:s/>area<text:s/>where</text:span><text:span text:style-name="T636_10"><text:s/>more<text:s/>can<text:s/>be<text:s/>done<text:s/>to<text:s/></text:span><text:span text:style-name="T636_11">counter<text:s/>structural<text:s/>inequality<text:s/>within<text:s/>the<text:s/>conflict<text:s/>research<text:s/>field</text:span><text:span text:style-name="T636_12">.<text:s/></text:span></text:p>
        </text:list-item>
        <text:list-item>
          <text:p text:style-name="P637"><text:span text:style-name="T637_1">XCEPT<text:s/></text:span><text:span text:style-name="T637_2">have</text:span><text:span text:style-name="T637_3"><text:s/>embedded<text:s/></text:span><text:span text:style-name="T637_4">gender<text:s/>equality,<text:s/>social<text:s/>inclusion,</text:span><text:span text:style-name="T637_5"><text:s/>and<text:s/>Global<text:s/>South<text:s/>participation<text:s/>into<text:s/>XRF<text:s/>commissioning,<text:s/>research<text:s/>design,<text:s/>dissemination<text:s/>and<text:s/>monitoring.<text:s/>In<text:s/>this<text:s/>reporting<text:s/>period,<text:s/>around<text:s/>two-thirds<text:s/>of<text:s/>proposals<text:s/>came<text:s/>from<text:s/>the<text:s/>Global<text:s/>South</text:span><text:span text:style-name="T637_6">,<text:s/>an</text:span><text:span text:style-name="T637_7">d<text:s/>74%<text:s/>of<text:s/>the<text:s/></text:span><text:span text:style-name="T637_8">evaluation<text:s/>panels<text:s/>were<text:s/>predominantly<text:s/>female.<text:s/></text:span><text:span text:style-name="T637_9">Examples<text:s/>include<text:s/>gender-focused<text:s/>research<text:s/>in<text:s/>West<text:s/>Africa<text:s/>under<text:s/>the<text:s/>Feminist<text:s/>Frontiers<text:s/>call<text:s/>and<text:s/>multiple<text:s/>awards<text:s/>led<text:s/>or<text:s/>co-led<text:s/>by<text:s/>Global<text:s/>South<text:s/>researchers,<text:s/>including<text:s/>under<text:s/>TRACE<text:s/>and<text:s/>CBET.</text:span><text:span text:style-name="T637_10"><text:s/></text:span></text:p>
        </text:list-item>
        <text:list-item>
          <text:p text:style-name="P638"><text:span text:style-name="T638_1">XCEPT<text:s/>strengthened<text:s/>equity<text:s/>by<text:s/>continuing<text:s/>to<text:s/>integrate<text:s/></text:span><text:span text:style-name="T638_2">LRN</text:span><text:span text:style-name="T638_3"><text:s/>members<text:s/>into<text:s/>XRF<text:s/>projects,<text:s/>research<text:s/>streams<text:s/>and<text:s/>workshops,<text:s/>helping<text:s/>ensure<text:s/>Global<text:s/>South<text:s/>engagement<text:s/>goes<text:s/>beyond<text:s/>capacity<text:s/>building<text:s/>and<text:s/>contributes<text:s/>directly<text:s/>to<text:s/>evidence<text:s/>generation<text:s/>and<text:s/>use.</text:span></text:p>
        </text:list-item>
        <text:list-item>
          <text:p text:style-name="P639"><text:span text:style-name="T639_1">XCEPT<text:s/>embedded<text:s/>local<text:s/>stakeholders<text:s/>in<text:s/>validation,<text:s/>reflection<text:s/>and<text:s/>uptake.<text:s/>In<text:s/>Chad,<text:s/>SIPRI’s<text:s/>partnership<text:s/>with<text:s/>BUCOFORE<text:s/>supported<text:s/>inclusive<text:s/>policy<text:s/>dialogue<text:s/>through<text:s/>in-country<text:s/>seminars<text:s/>in<text:s/></text:span><text:span text:style-name="T639_2">Abéché</text:span><text:span text:style-name="T639_3"><text:s/>and<text:s/>N’Djamena,<text:s/>bringing<text:s/>together<text:s/>local<text:s/>actors<text:s/>and<text:s/>national<text:s/>policymakers<text:s/>to<text:s/>review<text:s/>a<text:s/>gender<text:s/>strategy<text:s/>and<text:s/>agree<text:s/>advocacy<text:s/>priorities.<text:s/>Outputs<text:s/>were<text:s/>also<text:s/>made<text:s/>available<text:s/>in<text:s/>both<text:s/>French<text:s/>and<text:s/>English<text:s/>to<text:s/>widen<text:s/>access.</text:span></text:p>
        </text:list-item>
      </text:list>
      <text:p text:style-name="P640"/>
      <text:p text:style-name="P641"><text:span text:style-name="T641_1">Assessment<text:s/>of<text:s/>whether<text:s/>the<text:s/>programme<text:s/>continues<text:s/>to<text:s/>represent<text:s/>value<text:s/>for<text:s/>money</text:span></text:p>
      <text:p text:style-name="P642"/>
      <text:p text:style-name="P643"><text:span text:style-name="T643_1">XCEPT<text:s/>has<text:s/>demonstrated<text:s/></text:span><text:span text:style-name="T643_2">good</text:span><text:span text:style-name="T643_3"><text:s/></text:span><text:span text:style-name="T643_4">VfM</text:span><text:span text:style-name="T643_5"><text:s/>by<text:s/>generating<text:s/>significant<text:s/>policy,<text:s/>conceptual<text:s/>and<text:s/>network-level<text:s/>returns<text:s/>relative<text:s/>to<text:s/>programme<text:s/>spend.<text:s/>The<text:s/>strongest<text:s/>examples<text:s/>in<text:s/>this<text:s/>review<text:s/>show<text:s/>research<text:s/>influencing<text:s/>high-value<text:s/>policy<text:s/>processes,<text:s/>including<text:s/>UN<text:s/>Security<text:s/>Council<text:s/>discussions,<text:s/>HMG<text:s/>programming,<text:s/>multilateral<text:s/>analysis<text:s/>and<text:s/>international<text:s/>mediation<text:s/>practice.<text:s/>The<text:s/>programme<text:s/>has<text:s/>also<text:s/>generated<text:s/>wider<text:s/>spillovers<text:s/>by<text:s/>catalysing<text:s/>follow-on<text:s/>funding,<text:s/>embedding<text:s/>learning<text:s/>in<text:s/>external<text:s/>institutions,<text:s/>and<text:s/>increasing<text:s/>the<text:s/>reuse<text:s/>of<text:s/>evidence<text:s/>across<text:s/>geographies<text:s/>and<text:s/>themes.<text:s/></text:span></text:p>
      <text:p text:style-name="P644"/>
      <text:p text:style-name="P645"><text:span text:style-name="T645_1">E:<text:s/>RISK<text:s/></text:span></text:p>
      <text:p text:style-name="P646"/>
      <text:p text:style-name="P647"><text:span text:style-name="T647_1">Overview<text:s/>of<text:s/>risk<text:s/>management</text:span><text:span text:style-name="T647_2"><text:s/></text:span></text:p>
      <text:p text:style-name="P648"/>
      <text:p text:style-name="P649"><text:span text:style-name="T649_1">The<text:s/>programme’s<text:s/>overall<text:s/>post-mitigation<text:s/>risk<text:s/>rating<text:s/>remains<text:s/></text:span><text:span text:style-name="T649_2">ma</text:span><text:span text:style-name="T649_3">jor</text:span><text:span text:style-name="T649_4">,<text:s/>unchanged<text:s/>since<text:s/>inception.</text:span></text:p>
      <text:p text:style-name="P650"/>
      <table:table table:style-name="Table16">
        <table:table-column table:style-name="Column56"/>
        <table:table-column table:style-name="Column57"/>
        <table:table-column table:style-name="Column58"/>
        <table:table-column table:style-name="Column59"/>
        <table:table-column table:style-name="Column60"/>
        <table:table-column table:style-name="Column61"/>
        <table:table-column table:style-name="Column62"/>
        <table:table-row table:style-name="Row65">
          <table:table-cell table:style-name="Cell197">
            <text:p text:style-name="P651"><text:span text:style-name="T651_1">Strategy<text:s/>&amp;<text:s/>Context </text:span></text:p>
          </table:table-cell>
          <table:table-cell table:style-name="Cell198">
            <text:p text:style-name="P652"><text:span text:style-name="T652_1">Policy<text:s/>and<text:s/>Programme<text:s/>Delivery </text:span></text:p>
          </table:table-cell>
          <table:table-cell table:style-name="Cell199">
            <text:p text:style-name="P653"><text:span text:style-name="T653_1">Safeguarding </text:span></text:p>
          </table:table-cell>
          <table:table-cell table:style-name="Cell200">
            <text:p text:style-name="P654"><text:span text:style-name="T654_1">Public<text:s/>Service<text:s/>Delivery<text:s/>&amp;<text:s/>Operations </text:span></text:p>
          </table:table-cell>
          <table:table-cell table:style-name="Cell201">
            <text:p text:style-name="P655"><text:span text:style-name="T655_1">Financial<text:s/>&amp;<text:s/>Fiduciary </text:span></text:p>
          </table:table-cell>
          <table:table-cell table:style-name="Cell202">
            <text:p text:style-name="P656"><text:span text:style-name="T656_1">Reputational </text:span></text:p>
          </table:table-cell>
          <table:table-cell table:style-name="Cell203">
            <text:p text:style-name="P657"><text:span text:style-name="T657_1">People </text:span></text:p>
          </table:table-cell>
        </table:table-row>
        <table:table-row table:style-name="Row66">
          <table:table-cell table:style-name="Cell204">
            <text:p text:style-name="P658"><text:span text:style-name="T658_1">Major/<text:s/>Possible </text:span></text:p>
          </table:table-cell>
          <table:table-cell table:style-name="Cell205">
            <text:p text:style-name="P659"><text:span text:style-name="T659_1">Major/</text:span><text:span text:style-name="T659_2"><text:s/></text:span></text:p>
            <text:p text:style-name="P660"><text:span text:style-name="T660_1">Possible </text:span></text:p>
          </table:table-cell>
          <table:table-cell table:style-name="Cell206">
            <text:p text:style-name="P661"><text:span text:style-name="T661_1">Moderate/ </text:span></text:p>
            <text:p text:style-name="P662"><text:span text:style-name="T662_1">Possible </text:span></text:p>
          </table:table-cell>
          <table:table-cell table:style-name="Cell207">
            <text:p text:style-name="P663"><text:span text:style-name="T663_1">Moderate/ </text:span></text:p>
            <text:p text:style-name="P664"><text:span text:style-name="T664_1">Possible</text:span><text:span text:style-name="T664_2"><text:s/></text:span></text:p>
          </table:table-cell>
          <table:table-cell table:style-name="Cell208">
            <text:p text:style-name="P665"><text:span text:style-name="T665_1">Moderate/ </text:span></text:p>
            <text:p text:style-name="P666"><text:span text:style-name="T666_1">Unlikely </text:span></text:p>
          </table:table-cell>
          <table:table-cell table:style-name="Cell209">
            <text:p text:style-name="P667"><text:span text:style-name="T667_1">Moderate/ </text:span></text:p>
            <text:p text:style-name="P668"><text:span text:style-name="T668_1">Possible </text:span></text:p>
          </table:table-cell>
          <table:table-cell table:style-name="Cell210">
            <text:p text:style-name="P669"><text:span text:style-name="T669_1">Moderate/ </text:span></text:p>
            <text:p text:style-name="P670"><text:span text:style-name="T670_1">Unlikely </text:span></text:p>
          </table:table-cell>
        </table:table-row>
      </table:table>
      <text:p text:style-name="P671"/>
      <text:p text:style-name="P672"><text:span text:style-name="T672_1">Programme<text:s/>risks<text:s/>are<text:s/>reviewed<text:s/>continuously<text:s/>and<text:s/>updated<text:s/>as<text:s/>needed,<text:s/>with<text:s/>new<text:s/>or<text:s/>changing<text:s/>risks<text:s/>discussed<text:s/>with<text:s/>FCDO<text:s/>and<text:s/>reflected<text:s/>in<text:s/>quarterly<text:s/>reporting.<text:s/>Where<text:s/>serious<text:s/>risks<text:s/>arise,<text:s/>they<text:s/>are<text:s/>escalated<text:s/>outside<text:s/>the<text:s/>regular<text:s/>reporting<text:s/>cycle<text:s/>so<text:s/>that<text:s/>mitigating<text:s/>action<text:s/>can<text:s/>be<text:s/>taken<text:s/>quickly.<text:s/>All<text:s/>current<text:s/>risks<text:s/>remain<text:s/>within<text:s/>FCDO’s<text:s/>risk<text:s/>appetite,<text:s/>with<text:s/>escalation<text:s/>processes<text:s/>in<text:s/>place<text:s/>if<text:s/>this<text:s/>changes.</text:span></text:p>
      <text:p text:style-name="P673"/>
      <text:p text:style-name="P674"><text:span text:style-name="T674_1">Strategy<text:s/>and<text:s/>Context</text:span></text:p>
      <text:p text:style-name="P675"/>
      <text:list text:style-name="LS3" xml:id="list71">
        <text:list-item>
          <text:p text:style-name="P676"><text:span text:style-name="T676_1">XCEPT<text:s/>operates<text:s/>in<text:s/>volatile<text:s/>and<text:s/>often<text:s/>insecure<text:s/>environments,<text:s/>which<text:s/>creates<text:s/>significant<text:s/>contextual<text:s/>and<text:s/>security<text:s/>risk.<text:s/>These<text:s/>risks<text:s/>are<text:s/>mitigated<text:s/>through<text:s/>careful<text:s/>planning<text:s/>and<text:s/>close<text:s/>coordination<text:s/>with<text:s/>partners<text:s/>so<text:s/>that<text:s/>delivery<text:s/>can<text:s/>continue<text:s/>despite<text:s/>changing<text:s/>conditions.</text:span></text:p>
        </text:list-item>
        <text:list-item>
          <text:p text:style-name="P677"><text:span text:style-name="T677_1">Examples<text:s/>this<text:s/>year<text:s/>included<text:s/>adapting<text:s/>research<text:s/>plans<text:s/>in<text:s/>response<text:s/>to<text:s/>escalating<text:s/>insecurity<text:s/>in<text:s/>Lebanon<text:s/>and<text:s/>Syria,<text:s/>pausing<text:s/>data<text:s/>collection<text:s/>and<text:s/>travel<text:s/>where<text:s/>necessary,<text:s/>and<text:s/>reviewing<text:s/>field<text:s/>protocols<text:s/>to<text:s/>protect<text:s/>data<text:s/>sensitivity<text:s/>and<text:s/>maintain<text:s/>ethical<text:s/>and<text:s/>security<text:s/>controls.<text:s/>These<text:s/>measures<text:s/>have<text:s/>helped<text:s/>keep<text:s/>the<text:s/>risk<text:s/>well<text:s/>managed<text:s/>and<text:s/>realistic<text:s/>for<text:s/>the<text:s/>environments<text:s/>in<text:s/>which<text:s/>XCEPT<text:s/>works.</text:span></text:p>
        </text:list-item>
      </text:list>
      <text:p text:style-name="P678"/>
      <text:p text:style-name="P679"><text:span text:style-name="T679_1">Public<text:s/>Service<text:s/>Delivery<text:s/>and<text:s/></text:span><text:span text:style-name="T679_2">Operational<text:s/></text:span></text:p>
      <text:p text:style-name="P680"/>
      <text:list text:style-name="LS3" xml:id="list73">
        <text:list-item>
          <text:p text:style-name="P681"><text:span text:style-name="T681_1">A<text:s/>key<text:s/>operational<text:s/>risk<text:s/>is<text:s/>that<text:s/>research<text:s/>outputs<text:s/>may<text:s/>not<text:s/>consistently<text:s/>meet<text:s/>the<text:s/>quality<text:s/>required<text:s/>to<text:s/>achieve<text:s/>impact.<text:s/>If<text:s/>output<text:s/>quality<text:s/>falls<text:s/>short,<text:s/>this<text:s/>would<text:s/>reduce<text:s/>the<text:s/>programme’s<text:s/>effectiveness<text:s/>and<text:s/>weaken<text:s/>the<text:s/>value<text:s/>derived<text:s/>from<text:s/>ODA-funded<text:s/>research.</text:span><text:span text:style-name="T681_2"><text:s/></text:span><text:span text:style-name="T681_3">This<text:s/>risk<text:s/>is<text:s/>recognised<text:s/>and<text:s/>mitigated<text:s/>through<text:s/>research<text:s/>rigour<text:s/>guidance,<text:s/>quality<text:s/>assurance<text:s/>processes<text:s/>and<text:s/>targeted<text:s/>support<text:s/>from<text:s/>Chemonics,<text:s/>including<text:s/>additional<text:s/>review<text:s/>and<text:s/>editorial<text:s/>input<text:s/>where<text:s/>required</text:span><text:span text:style-name="T681_4">.<text:s/>This<text:s/>is<text:s/>occasionally</text:span><text:span text:style-name="T681_5"><text:s/>supported<text:s/>further<text:s/>by<text:s/>the<text:s/>Senior<text:s/>Research<text:s/>Fellow<text:s/>in<text:s/>FCDO<text:s/>who<text:s/>can<text:s/>provide<text:s/>additional<text:s/></text:span><text:span text:style-name="T681_6">input<text:s/>and<text:s/>quality<text:s/>assurance</text:span><text:span text:style-name="T681_7">.<text:s/></text:span></text:p>
        </text:list-item>
        <text:list-item>
          <text:p text:style-name="P682"><text:span text:style-name="T682_1">Operational<text:s/>risks<text:s/>also<text:s/>arise<text:s/>from<text:s/>the<text:s/>volatility<text:s/>of<text:s/>the<text:s/>contexts<text:s/>in<text:s/>which<text:s/>research<text:s/>is<text:s/>carried<text:s/>out,<text:s/>which<text:s/>can<text:s/>cause<text:s/>delays<text:s/>to<text:s/>fieldwork<text:s/>and<text:s/>delivery.<text:s/>These<text:s/>risks<text:s/>are<text:s/>mitigated<text:s/>through<text:s/>regular<text:s/>engagement<text:s/>with<text:s/>core<text:s/>partners<text:s/>and<text:s/>XRF<text:s/>awardees<text:s/>so<text:s/>that<text:s/>potential<text:s/>delays<text:s/>are<text:s/>identified<text:s/>early,<text:s/>corrective<text:s/>action<text:s/>taken<text:s/>promptly,<text:s/>and<text:s/>support<text:s/>provided<text:s/>where<text:s/>needed.</text:span></text:p>
        </text:list-item>
      </text:list>
      <text:p text:style-name="P683"/>
      <text:p text:style-name="P684"><text:span text:style-name="T684_1">Policy<text:s/>and<text:s/>Programme<text:s/>Delivery</text:span></text:p>
      <text:p text:style-name="P685"/>
      <text:list text:style-name="LS3" xml:id="list75">
        <text:list-item>
          <text:p text:style-name="P686"><text:span text:style-name="T686_1">The<text:s/>main<text:s/>risk<text:s/>in<text:s/>this<text:s/>category<text:s/>during<text:s/>the<text:s/></text:span><text:span text:style-name="T686_2">year</text:span><text:span text:style-name="T686_3"><text:s/>related<text:s/>to<text:s/>retaining<text:s/>key<text:s/>personnel<text:s/>through<text:s/>to<text:s/>programme<text:s/>close,<text:s/>while<text:s/>also<text:s/>supporting<text:s/>XRF<text:s/>scale-up,<text:s/>legacy<text:s/>consolidation<text:s/>and<text:s/>intensified<text:s/>uptake<text:s/>activity.</text:span><text:span text:style-name="T686_4"><text:s/></text:span><text:span text:style-name="T686_5">Mitigation<text:s/>measures<text:s/>included<text:s/>targeted<text:s/>retention<text:s/>and<text:s/>continuity<text:s/>actions<text:s/>where<text:s/>delivery<text:s/>risk<text:s/>was<text:s/>greatest,<text:s/>such<text:s/>as<text:s/>contract<text:s/>extensions,<text:s/>promotion<text:s/>opportunities<text:s/>to<text:s/>retain<text:s/>institutional<text:s/>knowledge,<text:s/>short-term<text:s/>extensions<text:s/>linked<text:s/>to<text:s/>defined<text:s/>outputs,<text:s/>and<text:s/>recruitment<text:s/>of<text:s/>staff<text:s/>previously<text:s/>engaged<text:s/>under<text:s/>C1.</text:span></text:p>
        </text:list-item>
        <text:list-item>
          <text:p text:style-name="P687"><text:span text:style-name="T687_1">Programme<text:s/>leads<text:s/>also<text:s/>monitored<text:s/>staffing<text:s/>and<text:s/>retention<text:s/>risks<text:s/>closely<text:s/>alongside<text:s/>delivery<text:s/>and<text:s/>financial<text:s/>pressures.<text:s/>This<text:s/>informed<text:s/>budget<text:s/>reforecasting<text:s/>and<text:s/>rebalancing<text:s/>of<text:s/>level<text:s/>of<text:s/>effort<text:s/>to<text:s/>reflect<text:s/>final-year<text:s/>priorities,<text:s/>with<text:s/>minor<text:s/>adjustments<text:s/>approved<text:s/>by<text:s/>FCDO<text:s/>during<text:s/>the<text:s/>reporting<text:s/>period.</text:span></text:p>
        </text:list-item>
      </text:list>
      <text:p text:style-name="P688"/>
      <text:p text:style-name="P689"><text:span text:style-name="T689_1">F</text:span><text:span text:style-name="T689_2">inancial<text:s/>and<text:s/>Fiduciary</text:span></text:p>
      <text:p text:style-name="P690"/>
      <text:list text:style-name="LS3" xml:id="list77">
        <text:list-item>
          <text:p text:style-name="P691"><text:span text:style-name="T691_1">Fraud<text:s/>and<text:s/>misuse<text:s/>of<text:s/>funds<text:s/>remain<text:s/>key<text:s/>risks<text:s/>for<text:s/>the<text:s/>programme,<text:s/>but<text:s/>XCEPT<text:s/>has<text:s/>consistently<text:s/>maintained<text:s/>robust<text:s/>financial<text:s/>management<text:s/>systems<text:s/>to<text:s/>ensure<text:s/>transactions<text:s/>are<text:s/>documented,<text:s/>traceable<text:s/>and<text:s/>subject<text:s/>to<text:s/>proportionate<text:s/>review<text:s/>and<text:s/>audit.<text:s/>Partners<text:s/>and<text:s/></text:span><text:span text:style-name="T691_2">awardees<text:s/>are<text:s/>required<text:s/>to<text:s/>maintain<text:s/>auditable<text:s/>records<text:s/>and<text:s/>provide<text:s/>timely<text:s/>financial<text:s/>reporting,<text:s/>and<text:s/>due<text:s/>diligence<text:s/>is<text:s/>conducted<text:s/>before<text:s/>contracting.</text:span></text:p>
        </text:list-item>
        <text:list-item>
          <text:p text:style-name="P692"><text:span text:style-name="T692_1">F</text:span><text:span text:style-name="T692_2">inancial<text:s/>planning</text:span><text:span text:style-name="T692_3"><text:s/>risk</text:span><text:span text:style-name="T692_4">s</text:span><text:span text:style-name="T692_5"><text:s/>this<text:s/>year<text:s/></text:span><text:span text:style-name="T692_6">have</text:span><text:span text:style-name="T692_7"><text:s/>related<text:s/>to<text:s/>the<text:s/>cost<text:s/>of<text:s/>open<text:s/>access<text:s/>publishing.<text:s/>As<text:s/>the<text:s/>programme<text:s/>increased<text:s/>its<text:s/>focus<text:s/>on<text:s/>journal<text:s/>outputs,<text:s/>the<text:s/>cost<text:s/>of<text:s/>meeting<text:s/>open<text:s/>access<text:s/>requirements<text:s/>also<text:s/>rose.<text:s/>Gold<text:s/>Open<text:s/>Access<text:s/>can<text:s/>typically<text:s/>require<text:s/>article<text:s/>processing<text:s/>charges<text:s/>of<text:s/>around<text:s/>£2,000<text:s/>to<text:s/>£4,000<text:s/>per<text:s/>article,<text:s/>which<text:s/>must<text:s/>be<text:s/>absorbed<text:s/>within<text:s/>existing<text:s/>budgets.</text:span><text:span text:style-name="T692_8"><text:s/></text:span><text:span text:style-name="T692_9">To<text:s/>mitigate<text:s/>this,<text:s/>recent<text:s/>calls<text:s/>for<text:s/>proposals<text:s/>asked<text:s/>applicants<text:s/>to<text:s/>explain<text:s/>how<text:s/>they<text:s/>would<text:s/>meet<text:s/>FCDO’s<text:s/>open<text:s/>access<text:s/>requirements,<text:s/>enabling<text:s/>XCEPT<text:s/>to<text:s/>estimate<text:s/>likely<text:s/>APC<text:s/>exposure<text:s/>and<text:s/>identify<text:s/>where<text:s/>institutional<text:s/>agreements<text:s/>could<text:s/>offset<text:s/>costs.<text:s/>Open<text:s/>access<text:s/>costs<text:s/>are<text:s/>also<text:s/>being<text:s/>factored<text:s/>more<text:s/>explicitly<text:s/>into<text:s/>future<text:s/>workstream<text:s/>budgets.</text:span></text:p>
        </text:list-item>
        <text:list-item>
          <text:p text:style-name="P693"><text:span text:style-name="T693_1">Other<text:s/>risks<text:s/>in<text:s/>this<text:s/>category,<text:s/>including<text:s/>forecasting<text:s/>accuracy<text:s/>and<text:s/>downstream<text:s/>partner<text:s/>financial<text:s/>capability,<text:s/>are<text:s/>mitigated<text:s/>through<text:s/>regular<text:s/>engagement<text:s/>with<text:s/>partners<text:s/>on<text:s/>workplans<text:s/>and<text:s/>budgets,<text:s/>alongside<text:s/>guidance<text:s/>and<text:s/>capacity<text:s/>support<text:s/>where<text:s/>needed.</text:span></text:p>
        </text:list-item>
      </text:list>
      <text:p text:style-name="P694"/>
      <text:p text:style-name="P695"><text:span text:style-name="T695_1">Safeguarding<text:s/></text:span></text:p>
      <text:p text:style-name="P696"/>
      <text:list text:style-name="LS3" xml:id="list80">
        <text:list-item>
          <text:p text:style-name="P697"><text:span text:style-name="T697_1">Safeguarding<text:s/>risk<text:s/>is<text:s/>high<text:s/>in<text:s/>conflict-affected<text:s/>and<text:s/>politically<text:s/>sensitive<text:s/>contexts.<text:s/>Research<text:s/>can<text:s/>expose<text:s/>participants,<text:s/>communities<text:s/>and<text:s/>research<text:s/>teams<text:s/>to<text:s/>ethical,<text:s/>safeguarding<text:s/>and<text:s/>human-rights<text:s/>risks,<text:s/>including<text:s/>physical,<text:s/>psychological<text:s/>and<text:s/>reputational<text:s/>harm.</text:span></text:p>
        </text:list-item>
        <text:list-item>
          <text:p text:style-name="P698"><text:span text:style-name="T698_1">To<text:s/>mitigate<text:s/>this,<text:s/>research<text:s/>partners<text:s/>and<text:s/>XRF<text:s/>awardees<text:s/>are<text:s/>required<text:s/>to<text:s/>complete<text:s/>risk<text:s/>assessments<text:s/>before<text:s/>projects<text:s/>begin,<text:s/>covering<text:s/>direct<text:s/>and<text:s/>indirect<text:s/>harms<text:s/>to<text:s/>participants,<text:s/>communities<text:s/>and<text:s/>research<text:s/>teams.<text:s/>Chemonics<text:s/>provides<text:s/>additional<text:s/>review<text:s/>of<text:s/>research<text:s/>design<text:s/>to<text:s/>strengthen<text:s/>these<text:s/>safeguards.</text:span></text:p>
        </text:list-item>
      </text:list>
      <text:p text:style-name="P699"/>
      <text:p text:style-name="P700"><text:span text:style-name="T700_1">Reputational<text:s/></text:span></text:p>
      <text:p text:style-name="P701"/>
      <text:list text:style-name="LS3" xml:id="list82">
        <text:list-item>
          <text:p text:style-name="P702"><text:span text:style-name="T702_1">One</text:span><text:span text:style-name="T702_2"><text:s/>reputational<text:s/>risk<text:s/>is<text:s/>that<text:s/>research<text:s/>may<text:s/>be<text:s/>misinterpreted,<text:s/>selectively<text:s/>applied<text:s/>or<text:s/>used<text:s/>beyond<text:s/>its<text:s/>intended<text:s/>scope,<text:s/>particularly<text:s/>in<text:s/>politically<text:s/>sensitive<text:s/>or<text:s/>contested<text:s/>contexts.<text:s/>This<text:s/>could<text:s/>reduce<text:s/>policy<text:s/>relevanc</text:span><text:span text:style-name="T702_3">e<text:s/>and<text:s/>influence</text:span><text:span text:style-name="T702_4"><text:s/>or<text:s/>contribute<text:s/>to<text:s/>unintended<text:s/>consequences.</text:span><text:span text:style-name="T702_5"><text:s/></text:span><text:span text:style-name="T702_6">This<text:s/>risk<text:s/>is<text:s/>mitigated<text:s/>by<text:s/>ensuring<text:s/>outputs<text:s/>include<text:s/>clear<text:s/>contextual<text:s/>framing,<text:s/>methodological<text:s/>limits,<text:s/>and<text:s/>guidance<text:s/>on<text:s/>intended<text:s/>use<text:s/>and<text:s/>evidentia</text:span><text:span text:style-name="T702_7">ry</text:span><text:span text:style-name="T702_8"><text:s/>boundaries.</text:span></text:p>
        </text:list-item>
        <text:list-item>
          <text:p text:style-name="P703"><text:span text:style-name="T703_1">All<text:s/>outputs<text:s/>are<text:s/>also<text:s/>subject<text:s/>to<text:s/>technical,<text:s/>ethical<text:s/>and<text:s/>context-sensitivity<text:s/>review<text:s/>before<text:s/>dissemination,<text:s/>with<text:s/>particular<text:s/>attention<text:s/>to<text:s/>politically<text:s/>sensitive<text:s/>findings<text:s/>and<text:s/>risks<text:s/>of<text:s/>harm<text:s/>or<text:s/>misuse<text:s/>by<text:s/>external<text:s/>actors.</text:span></text:p>
        </text:list-item>
      </text:list>
      <text:p text:style-name="P704"/>
      <text:p text:style-name="P705"/>
      <text:p text:style-name="P706"><text:span text:style-name="T706_1">F:<text:s/>PROGRAMME<text:s/>MANAGEMENT:<text:s/></text:span><text:bookmark-start text:name="_Hlk21353049"/><text:span text:style-name="T706_2">DELIVERY,<text:s/>COMMERCIAL<text:s/>&amp;<text:s/>FINANCIAL<text:s/>PERFORMANCE<text:s/></text:span><text:bookmark-end text:name="_Hlk21353049"/></text:p>
      <text:p text:style-name="P707"/>
      <text:p text:style-name="P708"><text:span text:style-name="T708_1">Summarise<text:s/>the<text:s/>performance<text:s/>of<text:s/>partners<text:s/>and<text:s/>FCDO,<text:s/>notably<text:s/>on<text:s/>commercial<text:s/>and<text:s/>financial<text:s/>issues.</text:span></text:p>
      <text:p text:style-name="P709"/>
      <text:p text:style-name="P710"><text:span text:style-name="T710_1">This<text:s/>programme<text:s/>is<text:s/>delivered<text:s/>through<text:s/></text:span><text:span text:style-name="T710_2">three</text:span><text:span text:style-name="T710_3"><text:s/></text:span><text:span text:style-name="T710_4">remaining<text:s/>components</text:span><text:span text:style-name="T710_5">.<text:s/>T</text:span><text:span text:style-name="T710_6">he<text:s/></text:span><text:span text:style-name="T710_7">Accountable<text:s/>Grant<text:s/>held<text:s/>with<text:s/></text:span><text:span text:style-name="T710_8">Th</text:span><text:span text:style-name="T710_9">e<text:s/></text:span><text:span text:style-name="T710_10">Asia<text:s/>Foundation<text:s/></text:span><text:span text:style-name="T710_11">closed<text:s/></text:span><text:span text:style-name="T710_12">during<text:s/></text:span><text:span text:style-name="T710_13">the<text:s/>reporting<text:s/>year</text:span><text:span text:style-name="T710_14">;</text:span><text:span text:style-name="T710_15"><text:s/>and<text:s/>the</text:span><text:span text:style-name="T710_16"><text:s/>first<text:s/>phase<text:s/>of<text:s/>the<text:s/>‘New<text:s/>Frontiers<text:s/>for<text:s/>conflict’<text:s/></text:span><text:span text:style-name="T710_17">component</text:span><text:span text:style-name="T710_18">,<text:s/>delivered<text:s/>through<text:s/>the<text:s/>Research<text:s/>Commissioning<text:s/>Centre<text:s/>(RCC),</text:span><text:span text:style-name="T710_19"><text:s/>began<text:s/>in<text:s/>Q4<text:s/></text:span><text:span text:style-name="T710_20">of</text:span><text:span text:style-name="T710_21"><text:s/></text:span><text:span text:style-name="T710_22">FY</text:span><text:span text:style-name="T710_23">25/2</text:span><text:span text:style-name="T710_24">6:<text:s/></text:span></text:p>
      <text:p text:style-name="P711"/>
      <text:list text:style-name="LS7" xml:id="list84">
        <text:list-item>
          <text:p text:style-name="P712"><text:span text:style-name="T712_1">Component 2,<text:s/>XCEPT<text:s/>research<text:s/>programme<text:s/>Lot<text:s/>1,<text:s/></text:span><text:span text:style-name="T712_2">Chemonics<text:s/></text:span><text:span text:style-name="T712_3">(May<text:s/>2020<text:s/>to<text:s/>February<text:s/>2027<text:s/>-<text:s/>£17.70m) </text:span></text:p>
        </text:list-item>
      </text:list>
      <text:list text:style-name="LS8" xml:id="list85">
        <text:list-item>
          <text:p text:style-name="P713"><text:span text:style-name="T713_1">Component 3,<text:s/>XCEPT<text:s/>research<text:s/>programme<text:s/>Lot<text:s/>2,<text:s/></text:span><text:span text:style-name="T713_2">Chemonics<text:s/>and<text:s/>KCL<text:s/></text:span><text:span text:style-name="T713_3">(April<text:s/>2020<text:s/>to<text:s/>February<text:s/>2027<text:s/>-<text:s/>£8.62m) </text:span></text:p>
        </text:list-item>
        <text:list-item>
          <text:p text:style-name="P714"><text:span text:style-name="T714_1">Component<text:s/>4,<text:s/>New<text:s/>Frontiers<text:s/></text:span><text:span text:style-name="T714_2">of</text:span><text:span text:style-name="T714_3"><text:s/>Conflict<text:s/>Research</text:span><text:span text:style-name="T714_4">,<text:s/>the<text:s/>RCC</text:span><text:span text:style-name="T714_5"><text:s/>(</text:span><text:span text:style-name="T714_6">Jan<text:s/>26-<text:s/>Mar<text:s/></text:span><text:span text:style-name="T714_7">26</text:span><text:span text:style-name="T714_8"><text:s/>£0.3M</text:span><text:span text:style-name="T714_9">*</text:span><text:span text:style-name="T714_10">)</text:span></text:p>
        </text:list-item>
      </text:list>
      <text:p text:style-name="P715"/>
      <text:p text:style-name="P716"><text:span text:style-name="T716_1">*At<text:s/>the<text:s/>time<text:s/>of<text:s/>writing<text:s/>the<text:s/>second<text:s/></text:span><text:span text:style-name="T716_2">phase</text:span><text:span text:style-name="T716_3"><text:s/>of<text:s/>‘New<text:s/>Frontiers<text:s/></text:span><text:span text:style-name="T716_4">of<text:s/>Conflict’<text:s/></text:span><text:span text:style-name="T716_5">has<text:s/>been<text:s/></text:span><text:span text:style-name="T716_6">initiated<text:s/>and<text:s/>is<text:s/>proceeding<text:s/>th</text:span><text:span text:style-name="T716_7">r</text:span><text:span text:style-name="T716_8">ough<text:s/>the<text:s/>procurement<text:s/>process.</text:span><text:span text:style-name="T716_9"><text:s/></text:span></text:p>
      <text:p text:style-name="P717"/>
      <text:p text:style-name="P718"><text:span text:style-name="T718_1">Programme<text:s/>delivery<text:s/>is monitored through<text:s/>meetings held<text:s/>regularly<text:s/>between<text:s/>the<text:s/>partners<text:s/>and<text:s/>FCDO,<text:s/>where<text:s/>programme<text:s/>updates,<text:s/>finance<text:s/>and<text:s/>risk<text:s/>management<text:s/>are<text:s/>all<text:s/>discussed<text:s/>to<text:s/>ensure<text:s/>that<text:s/>we<text:s/>are<text:s/>delivering<text:s/>effectively. </text:span></text:p>
      <text:p text:style-name="P719"><text:span text:style-name="T719_1"> </text:span></text:p>
      <text:p text:style-name="P720"><text:span text:style-name="T720_1">Chemonics<text:s/></text:span><text:span text:style-name="T720_2">and<text:s/>the<text:s/></text:span><text:span text:style-name="T720_3">RCC</text:span><text:span text:style-name="T720_4"><text:s/>have<text:s/></text:span><text:span text:style-name="T720_5">deliver</text:span><text:span text:style-name="T720_6">ed</text:span><text:span text:style-name="T720_7"><text:s/>their<text:s/>quarterly<text:s/>narrative<text:s/>and<text:s/>financial<text:s/>reports<text:s/>on<text:s/>time<text:s/>and<text:s/></text:span><text:span text:style-name="T720_8">to<text:s/>a<text:s/></text:span><text:span text:style-name="T720_9">high<text:s/>quality</text:span><text:span text:style-name="T720_10">.</text:span><text:span text:style-name="T720_11"><text:s/>Transparent<text:s/>and<text:s/>efficient<text:s/>financial<text:s/>and<text:s/>project<text:s/>management<text:s/>processes<text:s/>are<text:s/>in<text:s/>place<text:s/>to<text:s/>track<text:s/>performance<text:s/>against<text:s/>workplans, </text:span><text:span text:style-name="T720_12">logframe</text:span><text:span text:style-name="T720_13">,</text:span><text:span text:style-name="T720_14"> and budgets.<text:s/>Chemonics<text:s/>has also</text:span><text:span text:style-name="T720_15"><text:s/>demonstrate</text:span><text:span text:style-name="T720_16">d<text:s/>that<text:s/>the<text:s/></text:span><text:span text:style-name="T720_17">key<text:s/>performance<text:s/>measures</text:span><text:span text:style-name="T720_18"><text:s/>stipulated<text:s/></text:span><text:span text:style-name="T720_19">in<text:s/>the<text:s/>contract</text:span><text:span text:style-name="T720_20"><text:s/>have<text:s/>been<text:s/>delivered<text:s/>in<text:s/>this<text:s/>reporting<text:s/>year.<text:s/></text:span><text:span text:style-name="T720_21">Further<text:s/></text:span><text:span text:style-name="T720_22">downstream</text:span><text:span text:style-name="T720_23"><text:s/></text:span><text:span text:style-name="T720_24">management</text:span><text:span text:style-name="T720_25"><text:s/>and<text:s/>due<text:s/>diligence<text:s/>is<text:s/>in<text:s/>place,<text:s/></text:span><text:span text:style-name="T720_26">with<text:s/>Chemonics<text:s/></text:span><text:span text:style-name="T720_27">management<text:s/>teams<text:s/>communicating<text:s/>frequently<text:s/>with<text:s/>partners<text:s/>and<text:s/>XRF<text:s/>awardees<text:s/>to<text:s/>ensure<text:s/>effective<text:s/>programme<text:s/>delivery.<text:s/></text:span></text:p>
      <text:p text:style-name="P721"/>
      <text:p text:style-name="P722"><text:span text:style-name="T722_1">T</text:span><text:span text:style-name="T722_2">he<text:s/>Asia<text:s/>Foundation<text:s/>component<text:s/>of<text:s/>the<text:s/>programme<text:s/>closed<text:s/></text:span><text:span text:style-name="T722_3">within<text:s/></text:span><text:span text:style-name="T722_4">this<text:s/></text:span><text:span text:style-name="T722_5">reporting<text:s/></text:span><text:span text:style-name="T722_6">year</text:span><text:span text:style-name="T722_7">,<text:s/>and</text:span><text:span text:style-name="T722_8"><text:s/></text:span><text:span text:style-name="T722_9">all<text:s/>close</text:span><text:span text:style-name="T722_10">-</text:span><text:span text:style-name="T722_11">out<text:s/>reporting,<text:s/>final<text:s/>fiscal<text:s/>reports</text:span><text:span text:style-name="T722_12">,</text:span><text:span text:style-name="T722_13"><text:s/>and<text:s/></text:span><text:span text:style-name="T722_14">asset<text:s/>disposal<text:s/>processes<text:s/>have<text:s/>been<text:s/></text:span><text:span text:style-name="T722_15">completed<text:s/>in<text:s/>accordance<text:s/>with<text:s/>FCDO<text:s/>processes.<text:s/></text:span><text:span text:style-name="T722_16">A<text:s/>final<text:s/>Accountable<text:s/>Grant<text:s/>Amendment<text:s/>has<text:s/>been<text:s/>signed<text:s/>closing<text:s/>out<text:s/>operations<text:s/>and<text:s/></text:span><text:span text:style-name="T722_17">finalising<text:s/>accounts.<text:s/></text:span></text:p>
      <text:p text:style-name="P723"/>
      <text:p text:style-name="P724"><text:span text:style-name="T724_1">During<text:s/>Q3<text:s/>of</text:span><text:span text:style-name="T724_2"><text:s/>25/26</text:span><text:span text:style-name="T724_3">,<text:s/>the<text:s/></text:span><text:span text:style-name="T724_4">FCDO<text:s/>worked<text:s/>with<text:s/>the<text:s/>Research<text:s/>Commissioning<text:s/>Centre<text:s/>(RCC)<text:s/>to<text:s/>develop</text:span><text:span text:style-name="T724_5"><text:s/>‘New<text:s/>Frontiers<text:s/>of<text:s/>Conflict’</text:span><text:span text:style-name="T724_6">.<text:s/></text:span><text:span text:style-name="T724_7">The<text:s/>aim<text:s/>of<text:s/>this<text:s/>project<text:s/></text:span><text:span text:style-name="T724_8">is</text:span><text:span text:style-name="T724_9"><text:s/>to<text:s/></text:span><text:span text:style-name="T724_10">strengthen<text:s/>FCDO’s<text:s/>ability<text:s/>to<text:s/>understand,<text:s/>anticipate<text:s/>and<text:s/>respond<text:s/>to<text:s/>emerging<text:s/>global<text:s/>conflict<text:s/>trends,<text:s/>and<text:s/>expand<text:s/>thematic<text:s/>and<text:s/>geographic<text:s/>expertise<text:s/>on<text:s/>key<text:s/>priorities</text:span><text:span text:style-name="T724_11">.<text:s/>Formally<text:s/>starting<text:s/>in<text:s/>Q4,<text:s/></text:span><text:span text:style-name="T724_12">programme<text:s/>delivery<text:s/></text:span><text:span text:style-name="T724_13">was<text:s/>compressed</text:span><text:span text:style-name="T724_14">,<text:s/></text:span><text:span text:style-name="T724_15">but<text:s/>the<text:s/>RCC<text:s/>have<text:s/>delivered<text:s/>to<text:s/>requirement</text:span><text:span text:style-name="T724_16">s</text:span><text:span text:style-name="T724_17"><text:s/></text:span><text:span text:style-name="T724_18">with<text:s/>clear<text:s/>and<text:s/>transparent<text:s/>processes<text:s/></text:span><text:span text:style-name="T724_19">put<text:s/>into<text:s/>place<text:s/>for<text:s/>effective<text:s/></text:span><text:span text:style-name="T724_20">short-term</text:span><text:span text:style-name="T724_21"><text:s/>analysis.<text:s/></text:span></text:p>
      <text:p text:style-name="P725"/>
      <text:p text:style-name="P726"><text:span text:style-name="T726_1">Below<text:s/>details<text:s/>e</text:span><text:span text:style-name="T726_2">xpenditure<text:s/></text:span><text:span text:style-name="T726_3">across<text:s/>all<text:s/>four<text:s/>components<text:s/>of<text:s/>the<text:s/>XCEPT<text:s/>programme</text:span><text:span text:style-name="T726_4"><text:s/>this<text:s/>year</text:span><text:span text:style-name="T726_5">:</text:span><text:span text:style-name="T726_6"><text:s/></text:span></text:p>
      <text:p text:style-name="P727"/>
      <table:table table:style-name="Table17">
        <table:table-column table:style-name="Column63"/>
        <table:table-column table:style-name="Column64"/>
        <table:table-column table:style-name="Column65"/>
        <table:table-column table:style-name="Column66"/>
        <table:table-column table:style-name="Column67"/>
        <table:table-column table:style-name="Column68"/>
        <table:table-row table:style-name="Row67">
          <table:table-cell table:style-name="Cell211">
            <text:p text:style-name="P728"><text:span text:style-name="T728_1"> </text:span></text:p>
          </table:table-cell>
          <table:table-cell table:style-name="Cell212">
            <text:p text:style-name="P729"><text:span text:style-name="T729_1">TAF</text:span></text:p>
          </table:table-cell>
          <table:table-cell table:style-name="Cell213">
            <text:p text:style-name="P730"><text:span text:style-name="T730_1">Chem<text:s/>Lot<text:s/>1</text:span></text:p>
          </table:table-cell>
          <table:table-cell table:style-name="Cell214">
            <text:p text:style-name="P731"><text:span text:style-name="T731_1">Chem<text:s/>Lot<text:s/>2</text:span></text:p>
          </table:table-cell>
          <table:table-cell table:style-name="Cell215">
            <text:p text:style-name="P732"><text:span text:style-name="T732_1">RCC</text:span></text:p>
          </table:table-cell>
          <table:table-cell table:style-name="Cell216">
            <text:p text:style-name="P733"><text:span text:style-name="T733_1">Total</text:span></text:p>
          </table:table-cell>
        </table:table-row>
        <table:table-row table:style-name="Row68">
          <table:table-cell table:style-name="Cell217">
            <text:p text:style-name="P734"><text:span text:style-name="T734_1">FY<text:s/>2025/2026<text:s/>Budget </text:span></text:p>
          </table:table-cell>
          <table:table-cell table:style-name="Cell218">
            <text:p text:style-name="P735"><text:span text:style-name="T735_1">£180,000</text:span></text:p>
          </table:table-cell>
          <table:table-cell table:style-name="Cell219">
            <text:p text:style-name="P736"><text:span text:style-name="T736_1">£3,565,450</text:span></text:p>
          </table:table-cell>
          <table:table-cell table:style-name="Cell220">
            <text:p text:style-name="P737"><text:span text:style-name="T737_1">£1,613,</text:span><text:span text:style-name="T737_2">099</text:span></text:p>
          </table:table-cell>
          <table:table-cell table:style-name="Cell221">
            <text:p text:style-name="P738"><text:span text:style-name="T738_1">£300,000</text:span></text:p>
          </table:table-cell>
          <table:table-cell table:style-name="Cell222">
            <text:p text:style-name="P739"><text:span text:style-name="T739_1">£5,658,549</text:span></text:p>
          </table:table-cell>
        </table:table-row>
        <table:table-row table:style-name="Row69">
          <table:table-cell table:style-name="Cell223">
            <text:p text:style-name="P740"><text:span text:style-name="T740_1">Spend<text:s/>to<text:s/>December<text:s/>2025</text:span></text:p>
          </table:table-cell>
          <table:table-cell table:style-name="Cell224">
            <text:p text:style-name="P741"><text:span text:style-name="T741_1">£192,767</text:span></text:p>
          </table:table-cell>
          <table:table-cell table:style-name="Cell225">
            <text:p text:style-name="P742"><text:span text:style-name="T742_1">£1,821,540</text:span></text:p>
          </table:table-cell>
          <table:table-cell table:style-name="Cell226">
            <text:p text:style-name="P743"><text:span text:style-name="T743_1">£1,080,081</text:span></text:p>
          </table:table-cell>
          <table:table-cell table:style-name="Cell227">
            <text:p text:style-name="P744"><text:span text:style-name="T744_1">N/A</text:span></text:p>
          </table:table-cell>
          <table:table-cell table:style-name="Cell228">
            <text:p text:style-name="P745"><text:span text:style-name="T745_1">£3,094,388</text:span></text:p>
          </table:table-cell>
        </table:table-row>
        <table:table-row table:style-name="Row70">
          <table:table-cell table:style-name="Cell229">
            <text:p text:style-name="P746"><text:span text:style-name="T746_1">Spend<text:s/>for<text:s/>January-March<text:s/>2026</text:span></text:p>
          </table:table-cell>
          <table:table-cell table:style-name="Cell230">
            <text:p text:style-name="P747"><text:span text:style-name="T747_1">N/A</text:span></text:p>
          </table:table-cell>
          <table:table-cell table:style-name="Cell231">
            <text:p text:style-name="P748"><text:span text:style-name="T748_1">£1,709,281</text:span></text:p>
          </table:table-cell>
          <table:table-cell table:style-name="Cell232">
            <text:p text:style-name="P749"><text:span text:style-name="T749_1">£511,015</text:span></text:p>
          </table:table-cell>
          <table:table-cell table:style-name="Cell233">
            <text:p text:style-name="P750"><text:span text:style-name="T750_1">£264,942</text:span></text:p>
          </table:table-cell>
          <table:table-cell table:style-name="Cell234">
            <text:p text:style-name="P751"><text:span text:style-name="T751_1">£2,485,238<text:s/></text:span></text:p>
          </table:table-cell>
        </table:table-row>
        <table:table-row table:style-name="Row71">
          <table:table-cell table:style-name="Cell235">
            <text:p text:style-name="P752"><text:span text:style-name="T752_1">Total<text:s/>Spend </text:span></text:p>
          </table:table-cell>
          <table:table-cell table:style-name="Cell236">
            <text:p text:style-name="P753"><text:span text:style-name="T753_1">£192.767</text:span></text:p>
          </table:table-cell>
          <table:table-cell table:style-name="Cell237">
            <text:p text:style-name="P754"><text:span text:style-name="T754_1">£3,530,822</text:span></text:p>
          </table:table-cell>
          <table:table-cell table:style-name="Cell238">
            <text:p text:style-name="P755"><text:span text:style-name="T755_1">£1,591,096</text:span></text:p>
          </table:table-cell>
          <table:table-cell table:style-name="Cell239">
            <text:p text:style-name="P756"><text:span text:style-name="T756_1">£264,942</text:span></text:p>
          </table:table-cell>
          <table:table-cell table:style-name="Cell240">
            <text:p text:style-name="P757"><text:span text:style-name="T757_1"><text:s/>£5,579,626<text:s/></text:span></text:p>
          </table:table-cell>
        </table:table-row>
        <table:table-row table:style-name="Row72">
          <table:table-cell table:style-name="Cell241">
            <text:p text:style-name="P758"><text:span text:style-name="T758_1">Difference<text:s/></text:span></text:p>
          </table:table-cell>
          <table:table-cell table:style-name="Cell242">
            <text:p text:style-name="P759"><text:span text:style-name="T759_1">£12,767</text:span></text:p>
          </table:table-cell>
          <table:table-cell table:style-name="Cell243">
            <text:p text:style-name="P760"><text:span text:style-name="T760_1">£34,628</text:span><text:span text:style-name="T760_2"><text:s/></text:span></text:p>
          </table:table-cell>
          <table:table-cell table:style-name="Cell244">
            <text:p text:style-name="P761"><text:span text:style-name="T761_1"><text:s/>£22,003</text:span></text:p>
          </table:table-cell>
          <table:table-cell table:style-name="Cell245">
            <text:p text:style-name="P762"><text:span text:style-name="T762_1">£35,058</text:span></text:p>
          </table:table-cell>
          <table:table-cell table:style-name="Cell246">
            <text:p text:style-name="P763"><text:span text:style-name="T763_1">£104,</text:span><text:span text:style-name="T763_2">457</text:span></text:p>
          </table:table-cell>
        </table:table-row>
      </table:table>
      <text:p text:style-name="P764"/>
      <text:p text:style-name="P765"><text:span text:style-name="T765_1">All<text:s/>components<text:s/>of<text:s/>the<text:s/>programme<text:s/>came<text:s/>in<text:s/>under</text:span><text:span text:style-name="T765_2"><text:s/></text:span><text:span text:style-name="T765_3">budget<text:s/>over<text:s/>this<text:s/>reporting<text:s/>period.<text:s/></text:span><text:span text:style-name="T765_4">Carryover</text:span><text:span text:style-name="T765_5"><text:s/></text:span><text:span text:style-name="T765_6">from<text:s/>25/26<text:s/>into<text:s/>26</text:span><text:span text:style-name="T765_7">/</text:span><text:span text:style-name="T765_8">27<text:s/>to<text:s/>the<text:s/>value<text:s/>of<text:s/></text:span><text:span text:style-name="T765_9">£</text:span><text:span text:style-name="T765_10">57</text:span><text:span text:style-name="T765_11">,000</text:span><text:span text:style-name="T765_12"><text:s/>has<text:s/>been<text:s/>approved<text:s/>by<text:s/>FCDO</text:span><text:span text:style-name="T765_13"><text:s/>for<text:s/>the<text:s/>Chemonics<text:s/>components</text:span><text:span text:style-name="T765_14"><text:s/>due<text:s/>to</text:span><text:span text:style-name="T765_15"><text:s/></text:span><text:span text:style-name="T765_16">the<text:s/>unforeseeable<text:s/>recent<text:s/>events<text:s/>in<text:s/>the<text:s/></text:span><text:span text:style-name="T765_17">M</text:span><text:span text:style-name="T765_18">iddle<text:s/></text:span><text:span text:style-name="T765_19">E</text:span><text:span text:style-name="T765_20">ast<text:s/>and<text:s/>their<text:s/>direct<text:s/>impact<text:s/>on<text:s/>programme</text:span><text:span text:style-name="T765_21"><text:s/>delivery.</text:span><text:span text:style-name="T765_22"><text:s/></text:span></text:p>
      <text:p text:style-name="P766"/>
      <text:p text:style-name="P767"><text:span text:style-name="T767_1">Overall,<text:s/>the<text:s/>programme<text:s/>was<text:s/></text:span><text:span text:style-name="T767_2">1.8%<text:s/>within<text:s/>forecast,<text:s/>and<text:s/>identified<text:s/>underspend<text:s/>was<text:s/>escalated<text:s/>and<text:s/>discussed<text:s/>with<text:s/>FDCO<text:s/>quickly<text:s/>to<text:s/>establish<text:s/></text:span><text:span text:style-name="T767_3">clear<text:s/>next<text:s/>steps<text:s/></text:span><text:span text:style-name="T767_4">where<text:s/>required</text:span><text:span text:style-name="T767_5"><text:s/>to<text:s/>maximise<text:s/>programme<text:s/>efficiency<text:s/>within<text:s/>this<text:s/>reporting<text:s/>period.<text:s/></text:span></text:p>
      <text:p text:style-name="P768"/>
      <text:p text:style-name="P769"/>
      <text:p text:style-name="P770"><text:span text:style-name="T770_1">G:<text:s/>MONITORING,<text:s/>EVIDENCE<text:s/>AND<text:s/>LEARNING<text:s/></text:span></text:p>
      <text:p text:style-name="P771"/>
      <text:p text:style-name="P772"><text:span text:style-name="T772_1">Monitoring<text:s/>and<text:s/>Evaluation</text:span></text:p>
      <text:p text:style-name="P773"/>
      <text:p text:style-name="P774"><text:span text:style-name="T774_1">Continuous<text:s/></text:span><text:span text:style-name="T774_2">monitoring<text:s/>of<text:s/>the<text:s/>programme<text:s/>is<text:s/>conducted<text:s/>through<text:s/>regular<text:s/>meetings<text:s/>between<text:s/></text:span><text:span text:style-name="T774_3">FCDO<text:s/>and<text:s/></text:span><text:span text:style-name="T774_4">the<text:s/>partners.<text:s/>Both<text:s/></text:span><text:span text:style-name="T774_5">Chemonics<text:s/></text:span><text:span text:style-name="T774_6">and<text:s/>the<text:s/>RCC</text:span><text:span text:style-name="T774_7"><text:s/>meet<text:s/>regularly<text:s/></text:span><text:span text:style-name="T774_8">with<text:s/>the<text:s/>FCDO<text:s/>team</text:span><text:span text:style-name="T774_9"><text:s/>to<text:s/>discuss<text:s/>progress</text:span><text:span text:style-name="T774_10"><text:s/>and<text:s/>risks</text:span><text:span text:style-name="T774_11">,<text:s/>follow<text:s/>up<text:s/>on<text:s/>Annual<text:s/>Review<text:s/>recommendations<text:s/>and<text:s/>to<text:s/>support<text:s/>work<text:s/>planning<text:s/>and<text:s/>research<text:s/>impact.<text:s/></text:span></text:p>
      <text:p text:style-name="P775"/>
      <text:p text:style-name="P776"><text:span text:style-name="T776_1">In<text:s/>FY<text:s/>25/26,<text:s/>FCDO<text:s/>and<text:s/>the<text:s/></text:span><text:span text:style-name="T776_2">Chemonics<text:s/></text:span><text:span text:style-name="T776_3">programme<text:s/>team<text:s/>agreed<text:s/>that<text:s/>the<text:s/>most<text:s/>effective<text:s/>approach<text:s/>to<text:s/>the<text:s/>cross-HMG<text:s/>advisory<text:s/>group<text:s/>(XHAG)<text:s/>was<text:s/>to<text:s/>convene<text:s/>smaller,<text:s/>more<text:s/>focused<text:s/></text:span><text:span text:style-name="T776_4">discussions<text:s/>on<text:s/>specific<text:s/>topics.<text:s/>This<text:s/>helped<text:s/>make<text:s/>engagement<text:s/>more<text:s/>relevant<text:s/>and<text:s/>manageable<text:s/>for<text:s/>busy<text:s/>FCDO<text:s/>colleagues<text:s/></text:span><text:span text:style-name="T776_5">at<text:s/>a<text:s/>key<text:s/>moment<text:s/>in<text:s/>both<text:s/>the<text:s/>programme</text:span><text:span text:style-name="T776_6">’</text:span><text:span text:style-name="T776_7">s<text:s/>life<text:s/>cycle</text:span><text:span text:style-name="T776_8">,<text:s/>and<text:s/>the<text:s/></text:span><text:span text:style-name="T776_9">wider<text:s/></text:span><text:span text:style-name="T776_10">global<text:s/></text:span><text:span text:style-name="T776_11">context.</text:span><text:span text:style-name="T776_12"><text:s/>As<text:s/>a<text:s/>result,<text:s/>full<text:s/>XHAG<text:s/>meetings<text:s/>were<text:s/>limited<text:s/>during<text:s/>the<text:s/>year,<text:s/>with<text:s/>engagement<text:s/>instead<text:s/>taking<text:s/>place<text:s/>through<text:s/>more<text:s/>targeted<text:s/>stakeholder<text:s/>groups.<text:s/>In<text:s/>May<text:s/>2025,<text:s/>XHAG<text:s/>members<text:s/>were<text:s/>introduced<text:s/>to<text:s/>the<text:s/>XRF<text:s/>Fellows<text:s/>and<text:s/>updated<text:s/>on<text:s/>the<text:s/>Fund’s<text:s/>thematic<text:s/>direction.<text:s/>In<text:s/>February<text:s/>2026,<text:s/>the<text:s/>group<text:s/>was<text:s/>reconvened<text:s/>to<text:s/>discuss<text:s/>the<text:s/>TRACE<text:s/>project,<text:s/>drawing<text:s/>on<text:s/>perspectives<text:s/>across<text:s/>the<text:s/>geographies<text:s/>covered<text:s/>by<text:s/>the<text:s/>research.<text:s/>This<text:s/>targeted<text:s/>approach<text:s/>will<text:s/>continue<text:s/>into<text:s/>the<text:s/>final<text:s/>programme<text:s/>year,<text:s/>building<text:s/>on<text:s/>lessons<text:s/>about<text:s/>how<text:s/>best<text:s/>to<text:s/>secure<text:s/>HMG<text:s/>alignment,<text:s/>buy-in,<text:s/>dissemination<text:s/>and<text:s/>impact.</text:span></text:p>
      <text:p text:style-name="P777"/>
      <text:p text:style-name="P778"><text:span text:style-name="T778_1">The<text:s/>final<text:s/>draft<text:s/>of<text:s/></text:span><text:span text:style-name="T778_2">the</text:span><text:span text:style-name="T778_3"><text:s/></text:span><text:span text:style-name="T778_4">midline<text:s/>review<text:s/></text:span><text:span text:style-name="T778_5">conducted<text:s/>by<text:s/></text:span><text:span text:style-name="T778_6">Agulhas</text:span><text:span text:style-name="T778_7"><text:s/></text:span><text:span text:style-name="T778_8">was<text:s/>submitted<text:s/>to<text:s/>FCDO<text:s/>in<text:s/>November<text:s/>2025.<text:s/>Workshops<text:s/>facilitated<text:s/>by<text:s/>Agulhas<text:s/>with<text:s/>FCDO<text:s/>and<text:s/>XCEPT<text:s/>helped<text:s/>build<text:s/>a<text:s/>shared<text:s/>understanding<text:s/>of<text:s/>programme<text:s/>impact<text:s/>and<text:s/>informed<text:s/>subsequent<text:s/>revisions<text:s/>to<text:s/>indicators,<text:s/>programme<text:s/>planning<text:s/>and<text:s/>delivery,<text:s/>with<text:s/>the<text:s/>aim<text:s/>of<text:s/>strengthening<text:s/>coherence<text:s/>and<text:s/>conceptual<text:s/>impact.</text:span></text:p>
      <text:p text:style-name="P779"/>
      <text:p text:style-name="P780"><text:span text:style-name="T780_1">Early<text:s/>drafts<text:s/>of<text:s/>the<text:s/>midline<text:s/>review<text:s/>identified<text:s/>opportunities<text:s/>to<text:s/>strengthen<text:s/>impact<text:s/>tracking<text:s/>and<text:s/>directly<text:s/>informed<text:s/>an<text:s/>updated<text:s/>XCEPT<text:s/>MEL<text:s/>framework,<text:s/>submitted<text:s/>to<text:s/>FCDO<text:s/>in<text:s/>October.<text:s/>Some<text:s/>recommendations<text:s/>could<text:s/>only<text:s/>be<text:s/>partially<text:s/>implemented.<text:s/>For<text:s/>example,<text:s/>more<text:s/>sophisticated<text:s/>website,<text:s/>download<text:s/>and<text:s/>social<text:s/>media<text:s/>analytics<text:s/>were<text:s/>constrained<text:s/>by<text:s/>cost<text:s/>and<text:s/>by<text:s/>the<text:s/>range<text:s/>of<text:s/>partner<text:s/>platforms<text:s/>hosting<text:s/>XCEPT<text:s/>outputs.<text:s/>Even<text:s/>so,<text:s/>the<text:s/>review<text:s/>led<text:s/>to<text:s/>a<text:s/>more<text:s/>systematic<text:s/>approach<text:s/>to<text:s/>following<text:s/>up<text:s/>early<text:s/>signs<text:s/>of<text:s/>impact<text:s/>and<text:s/>triangulating<text:s/>evidence<text:s/>to<text:s/>strengthen<text:s/>pathways-to-impact<text:s/>narratives.<text:s/>Regular<text:s/>engagement<text:s/>with<text:s/>awardees<text:s/>on<text:s/>change<text:s/>objectives,<text:s/>pathways<text:s/>and<text:s/>impact<text:s/>reporting<text:s/>at<text:s/>award<text:s/>kick-off<text:s/>and<text:s/>throughout<text:s/>delivery<text:s/>has<text:s/>also<text:s/>improved<text:s/>learning<text:s/>capture<text:s/>and<text:s/>will<text:s/>become<text:s/>increasingly<text:s/>important<text:s/>as<text:s/>the<text:s/>programme<text:s/>moves<text:s/>into<text:s/>its<text:s/>synthesis<text:s/>and<text:s/>legacy<text:s/>phase.<text:s/>In<text:s/>addition,<text:s/>the<text:s/>review’s<text:s/>recommendation<text:s/>to<text:s/>track<text:s/>journal<text:s/>outputs<text:s/>by<text:s/>submission<text:s/>and<text:s/>publication<text:s/>status<text:s/>was<text:s/>already<text:s/>being<text:s/>implemented<text:s/>and<text:s/>complements<text:s/>reporting<text:s/>against<text:s/>Output<text:s/>Indicator<text:s/>1.1</text:span><text:span text:style-name="T780_2">.</text:span></text:p>
      <text:p text:style-name="P781"/>
      <text:p text:style-name="P782"><text:span text:style-name="T782_1">Evidence</text:span></text:p>
      <text:p text:style-name="P783"/>
      <text:p text:style-name="P784"><text:span text:style-name="T784_1">XCEPT<text:s/>provides<text:s/>independent,<text:s/>high-quality<text:s/>research<text:s/>through<text:s/>long-term<text:s/>funding<text:s/>that<text:s/>enables<text:s/>it<text:s/>to<text:s/>build<text:s/>a<text:s/>substantial<text:s/>evidence<text:s/>base<text:s/>over<text:s/>time<text:s/>as<text:s/>a<text:s/>global<text:s/>public<text:s/>good.<text:s/></text:span><text:span text:style-name="T784_2">The<text:s/>evidence<text:s/></text:span><text:span text:style-name="T784_3">generated<text:s/>by<text:s/>the</text:span><text:span text:style-name="T784_4"><text:s/>programme<text:s/>directly<text:s/>informs<text:s/>FCDO<text:s/>and<text:s/>wider<text:s/>HMG<text:s/>strategy,<text:s/>policy,<text:s/>operations<text:s/>and<text:s/>programming,<text:s/>with<text:s/>influence<text:s/>across<text:s/>multiple<text:s/>contexts.</text:span><text:span text:style-name="T784_5"><text:s/></text:span><text:span text:style-name="T784_6">T</text:span><text:span text:style-name="T784_7">he<text:s/>evidence<text:s/>generated<text:s/>though<text:s/>the<text:s/>programme<text:s/></text:span><text:span text:style-name="T784_8">provides<text:s/>insight<text:s/>and<text:s/>analysis<text:s/>to<text:s/>other<text:s/>global<text:s/>actors,</text:span><text:span text:style-name="T784_9"><text:s/></text:span><text:span text:style-name="T784_10">to<text:s/>influence<text:s/>further<text:s/>academic<text:s/>insight<text:s/>and<text:s/>policy<text:s/>making.</text:span><text:span text:style-name="T784_11"><text:s/>Where<text:s/>possible<text:s/>and<text:s/>appropriate,<text:s/>evidence<text:s/>is<text:s/>disaggregated<text:s/>by<text:s/>Global<text:s/>South<text:s/>participation<text:s/>and<text:s/>gender,<text:s/>and<text:s/>researchers’<text:s/>gender<text:s/>is<text:s/>included<text:s/>in<text:s/>regular<text:s/>monitoring.</text:span></text:p>
      <text:p text:style-name="P785"/>
      <text:p text:style-name="P786"><text:span text:style-name="T786_1">Learning</text:span></text:p>
      <text:p text:style-name="P787"/>
      <text:p text:style-name="P788"><text:span text:style-name="T788_1">Learning<text:s/>remains<text:s/>a<text:s/>strong<text:s/>focus<text:s/>for<text:s/>XCEPT.<text:s/>Lessons<text:s/>from<text:s/>programme<text:s/>implementation<text:s/>over<text:s/>the<text:s/>past<text:s/>year<text:s/>are<text:s/>captured<text:s/>through<text:s/>Quarterly<text:s/>Project<text:s/>Reports,<text:s/>while<text:s/>higher-level<text:s/>lessons<text:s/>linked<text:s/>to<text:s/>the<text:s/>programme’s<text:s/>strategic<text:s/>objectives<text:s/></text:span><text:span text:style-name="T788_2">which<text:s/>ha</text:span><text:span text:style-name="T788_3">v</text:span><text:span text:style-name="T788_4">e<text:s/>been</text:span><text:span text:style-name="T788_5"><text:s/>summarised<text:s/></text:span><text:span text:style-name="T788_6">earlier<text:s/></text:span><text:span text:style-name="T788_7">in<text:s/>this<text:s/>Annual<text:s/>Review.</text:span><text:span text:style-name="T788_8"><text:s/></text:span><text:span text:style-name="T788_9">The<text:s/>research<text:s/>itself<text:s/>is<text:s/>also<text:s/>a<text:s/>core<text:s/>source<text:s/>of<text:s/>learning.<text:s/>XCEPT<text:s/>shares<text:s/>findings<text:s/>in<text:s/>a<text:s/>range<text:s/>of<text:s/>formats<text:s/>tailored<text:s/>to<text:s/>different<text:s/>audiences,<text:s/>including<text:s/>journal<text:s/>articles,<text:s/>reports,<text:s/>policy<text:s/>briefs,<text:s/>newsletters,<text:s/>multimedia<text:s/>products,<text:s/>academic<text:s/>conferences<text:s/>and<text:s/>policy<text:s/>engagement.<text:s/>Together,<text:s/>these<text:s/>outputs<text:s/>are<text:s/>helping<text:s/>to<text:s/>shape<text:s/>the<text:s/>field<text:s/></text:span><text:span text:style-name="T788_10">and<text:s/>aid<text:s/>effective<text:s/>decision<text:s/>making<text:s/></text:span><text:span text:style-name="T788_11">in<text:s/>often<text:s/>volatile<text:s/>and<text:s/>difficult<text:s/>contexts.<text:s/></text:span></text:p>
      <text:p text:style-name="P789"/>
      <text:p text:style-name="P790"/>
      <table:table table:style-name="Table18">
        <table:table-column table:style-name="Column69"/>
        <table:table-column table:style-name="Column70"/>
        <table:table-column table:style-name="Column71"/>
        <table:table-column table:style-name="Column72"/>
        <table:table-row table:style-name="Row73">
          <table:table-cell table:style-name="Cell247">
            <text:p text:style-name="P791"><text:span text:style-name="T791_1">Date<text:s/>of<text:s/>last<text:s/>narrative<text:s/>financial<text:s/>report</text:span></text:p>
          </table:table-cell>
          <table:table-cell table:style-name="Cell248">
            <text:p text:style-name="P792"><text:span text:style-name="T792_1">7</text:span><text:span text:style-name="T792_2">th</text:span><text:span text:style-name="T792_3"><text:s/>May</text:span><text:span text:style-name="T792_4"><text:s/>2026</text:span></text:p>
          </table:table-cell>
          <table:table-cell table:style-name="Cell249">
            <text:p text:style-name="P793"><text:span text:style-name="T793_1">Date<text:s/>of<text:s/>last<text:s/>audited<text:s/>annual<text:s/>statement</text:span></text:p>
          </table:table-cell>
          <table:table-cell table:style-name="Cell250">
            <text:p text:style-name="P794"><text:span text:style-name="T794_1">31<text:s/>December<text:s/>2024</text:span><text:span text:style-name="T794_2">.<text:s/></text:span><text:span text:style-name="T794_3">Updated<text:s/>a</text:span><text:span text:style-name="T794_4">udited<text:s/>statement<text:s/>expected<text:s/>in<text:s/>August<text:s/></text:span><text:span text:style-name="T794_5">20</text:span><text:span text:style-name="T794_6">26</text:span></text:p>
          </table:table-cell>
        </table:table-row>
      </table:table>
      <text:p text:style-name="P795"/>
      <text:p text:style-name="P796"/>
      <text:p text:style-name="P797"/>
      <text:p text:style-name="P798"><text:span text:style-name="T798_1">Annex<text:s/>A:<text:s/>XCEPT<text:s/>OUTCOME<text:s/>RESULTS</text:span></text:p>
      <text:p text:style-name="P799"/>
      <text:p text:style-name="P800"><text:span text:style-name="T800_1">This<text:s/>Annex<text:s/></text:span><text:span text:style-name="T800_2">details</text:span><text:span text:style-name="T800_3"><text:s/>12</text:span><text:span text:style-name="T800_4"><text:s/>outcome<text:s/>level</text:span><text:span text:style-name="T800_5"><text:s/>results</text:span><text:span text:style-name="T800_6"><text:s/>from<text:s/>the<text:s/>Cross-Border<text:s/>Conflict<text:s/>Evidence,<text:s/>Policy<text:s/>and<text:s/>Trends<text:s/>(XCEPT)<text:s/></text:span><text:span text:style-name="T800_7">Research</text:span><text:span text:style-name="T800_8"><text:s/>programme<text:s/>for<text:s/>the<text:s/>2025/26<text:s/>reporting<text:s/>period,<text:s/>demonstrating<text:s/>contributions<text:s/>to</text:span><text:span text:style-name="T800_9"><text:s/>Outcome<text:s/>1:</text:span></text:p>
      <text:p text:style-name="P801"/>
      <text:p text:style-name="P802"><text:span text:style-name="T802_1">Outcome<text:s/>Indicator<text:s/>1</text:span><text:span text:style-name="T802_2">:<text:s/>“Number<text:s/>of<text:s/>cases<text:s/>of<text:s/>instrumental<text:s/>change<text:s/>(where<text:s/>XCEPT<text:s/>research<text:s/>influences<text:s/>policy,<text:s/>deliberations,<text:s/>programme<text:s/>design<text:s/>or<text:s/>implementation);<text:s/>OR<text:s/>conceptual<text:s/>change<text:s/>(changing<text:s/>ways<text:s/>of<text:s/>thinking<text:s/>in<text:s/>scholarship<text:s/>or<text:s/>public<text:s/>debate,<text:s/>or<text:s/>informing<text:s/>peace<text:s/>actor<text:s/>analysis<text:s/>or<text:s/>strategies).<text:s/>(Assessed<text:s/>through<text:s/>tangible<text:s/>examples.).”</text:span></text:p>
      <text:p text:style-name="P803"/>
      <text:list text:style-name="LS17" xml:id="list87">
        <text:list-item>
          <text:p text:style-name="P804"><text:span text:style-name="T804_1">Research<text:s/>on<text:s/>checkpoint<text:s/>economies<text:s/>in<text:s/>eastern<text:s/>DRC<text:s/>influenced<text:s/>UK<text:s/>and<text:s/>multilateral<text:s/>understanding<text:s/>of<text:s/>and<text:s/>approaches<text:s/>to<text:s/>tackling<text:s/>conflict<text:s/>financing<text:s/></text:span><text:span text:style-name="T804_2">(instrumental):<text:s/>Research<text:s/>findings<text:s/>from<text:s/>the<text:s/></text:span><text:span text:style-name="T804_3"><text:a xlink:type="simple" xlink:href="https://www.xcept-research.org/project/trade-rents-and-authority-in-borderland-checkpoint-economies-trace/"><text:span text:style-name="T804_4">TRACE<text:s/>research</text:span></text:a></text:span><text:span text:style-name="T804_5"><text:s/>project,<text:s/>led<text:s/>by<text:s/>Peer<text:s/>Schouten,<text:s/>was<text:s/>used<text:s/>by<text:s/>the<text:s/>UN<text:s/>Group<text:s/>of<text:s/>Experts<text:s/>in<text:s/>reporting<text:s/>to<text:s/>the<text:s/>UNSC<text:s/>and<text:s/>informed<text:s/>MONUSCO<text:s/>analysis.<text:s/>This<text:s/>led<text:s/>to<text:s/>a<text:s/>formal<text:s/>request<text:s/>from<text:s/>the<text:s/>UN<text:s/>to<text:s/>Heineken<text:s/>for<text:s/>information<text:s/>on<text:s/>their<text:s/>supply<text:s/>chains.<text:s/>The<text:s/>research<text:s/>supported<text:s/>BHC<text:s/>Kigali’s<text:s/>understanding<text:s/>of<text:s/>M23’s<text:s/>financial<text:s/>activities,<text:s/>helping<text:s/>inform<text:s/>internal<text:s/>assessments<text:s/>and<text:s/>underpinning<text:s/>regional<text:s/>interventions<text:s/>via<text:s/>the<text:s/>Public<text:s/>Finance<text:s/>and<text:s/>Tax<text:s/>centre<text:s/>of<text:s/>expertise.<text:s/>BHC<text:s/>Kigali<text:s/>are<text:s/>commissioning<text:s/>new<text:s/>research<text:s/>to<text:s/>apply<text:s/>TRACE’s<text:s/>conceptual<text:s/>approach<text:s/>to<text:s/>additional<text:s/>countries<text:s/>in<text:s/>the<text:s/>region.<text:s/></text:span></text:p>
        </text:list-item>
      </text:list>
      <text:p text:style-name="P805"/>
      <text:list text:style-name="LS17" xml:id="list88" text:continue-list="list87">
        <text:list-item>
          <text:p text:style-name="P806"><text:span text:style-name="T806_1">Research<text:s/>on<text:s/>conflict<text:s/>and<text:s/>human<text:s/>smuggling<text:s/>shaped<text:s/>the<text:s/>UK<text:s/>government’s<text:s/>migration<text:s/>strategy<text:s/>and<text:s/>programme<text:s/>development<text:s/></text:span><text:span text:style-name="T806_2">(instrumental):<text:s/>Chatham<text:s/>House’s<text:s/>case<text:s/>study<text:s/></text:span><text:span text:style-name="T806_3"><text:a xlink:type="simple" xlink:href="https://www.chathamhouse.org/2025/02/how-migrant-smuggling-has-fuelled-conflict-libya"><text:span text:style-name="T806_4">‘How<text:s/>migrant<text:s/>smuggling<text:s/>has<text:s/>fuelled<text:s/>conflict<text:s/>in<text:s/>Libya’<text:s/></text:span></text:a></text:span><text:span text:style-name="T806_5">informed</text:span><text:span text:style-name="T806_6"><text:s/>HMG<text:s/>policy<text:s/>and<text:s/>programming<text:s/>on<text:s/>migration<text:s/>crime.<text:s/>BE<text:s/>Tripoli<text:s/>noted<text:s/>that<text:s/>the<text:s/>paper<text:s/>has<text:s/>been<text:s/>“instrumental<text:s/>in<text:s/>informing<text:s/>the<text:s/>UK<text:s/>government’s<text:s/>migration<text:s/>strategy<text:s/>and<text:s/>programme<text:s/>development”.<text:s/></text:span></text:p>
        </text:list-item>
      </text:list>
      <text:p text:style-name="P807"/>
      <text:list text:style-name="LS17" xml:id="list89" text:continue-list="list87">
        <text:list-item>
          <text:p text:style-name="P808"><text:span text:style-name="T808_1">Research<text:s/>on<text:s/>the<text:s/>Axis<text:s/>of<text:s/>Resistance<text:s/>informed<text:s/>FCDO’s<text:s/>ISF<text:s/>MENA<text:s/>programme<text:s/>approach<text:s/>to<text:s/>tackling<text:s/>the<text:s/>threat<text:s/>of<text:s/>Iran<text:s/>and<text:s/>proxies<text:s/></text:span><text:span text:style-name="T808_2">(instrumental):<text:s/>Chatham<text:s/>House’s<text:s/>paper<text:s/></text:span><text:span text:style-name="T808_3"><text:a xlink:type="simple" xlink:href="https://www.chathamhouse.org/2025/03/shape-shifting-axis-resistance"><text:span text:style-name="T808_4">The<text:s/>Shape-Shifting<text:s/>Axis<text:s/>of<text:s/>Resistance</text:span></text:a></text:span><text:span text:style-name="T808_5">,<text:s/>and<text:s/>Salisbury’s<text:s/>research<text:s/></text:span><text:span text:style-name="T808_6"><text:a xlink:type="simple" xlink:href="https://www.xcept-research.org/publication/from-smugglers-to-supply-chains-how-yemens-houthi-movement-became-a-global-threat/"><text:span text:style-name="T808_7">From<text:s/>Smugglers<text:s/>to<text:s/>Supply<text:s/>Chains</text:span></text:a></text:span><text:span text:style-name="T808_8"><text:s/>and<text:s/>the<text:s/></text:span><text:span text:style-name="T808_9"><text:a xlink:type="simple" xlink:href="https://www.xcept-research.org/project/beyond-the-axis-research/"><text:span text:style-name="T808_10">Beyond<text:s/>the<text:s/>Axis</text:span></text:a></text:span><text:span text:style-name="T808_11"><text:s/>project<text:s/>filled<text:s/>an<text:s/>evidence<text:s/>gap<text:s/>on<text:s/>the<text:s/>networked<text:s/>threat<text:s/>of<text:s/>the<text:s/>Axis<text:s/>of<text:s/>Resistance<text:s/>and<text:s/>the<text:s/>resilience<text:s/>and<text:s/>adaptation<text:s/>of<text:s/>Iran-aligned<text:s/>actors.<text:s/>The<text:s/>Chatham<text:s/>House<text:s/>research<text:s/>was<text:s/>shared<text:s/>with<text:s/>a<text:s/>range<text:s/>of<text:s/>US<text:s/>counterparts,<text:s/>including<text:s/>in<text:s/>Baghdad<text:s/>where<text:s/>it<text:s/>was<text:s/>briefed<text:s/>to<text:s/>US<text:s/>embassy<text:s/>colleagues,<text:s/>State<text:s/>Department<text:s/>officials,<text:s/>and<text:s/>the<text:s/>Acting<text:s/>Deputy<text:s/>Chief<text:s/>of<text:s/>Mission<text:s/>this<text:s/>year.<text:s/>It<text:s/>also<text:s/>featured<text:s/>in<text:s/>a<text:s/>UK-US<text:s/>analytic<text:s/>exchange<text:s/>on<text:s/>Axis<text:s/>aligned<text:s/>actors.<text:s/></text:span></text:p>
        </text:list-item>
      </text:list>
      <text:p text:style-name="P809"/>
      <text:list text:style-name="LS17" xml:id="list90" text:continue-list="list87">
        <text:list-item>
          <text:p text:style-name="P810"><text:span text:style-name="T810_1">Captagon<text:s/>research<text:s/>informed<text:s/>HMG<text:s/>engagement<text:s/>with<text:s/>the<text:s/>Lebanese<text:s/>Armed<text:s/>Forces<text:s/>and<text:s/>strengthened<text:s/>conflict<text:s/>sensitivity<text:s/>and<text:s/>cross-team<text:s/>dialogue<text:s/></text:span><text:span text:style-name="T810_2">(instrumental):<text:s/>Through<text:s/>multiple<text:s/>reports<text:s/>and<text:s/>private<text:s/>and<text:s/>public<text:s/>engagements,<text:s/>research<text:s/>by<text:s/>MKCMEC<text:s/>on<text:s/></text:span><text:span text:style-name="T810_3"><text:a xlink:type="simple" xlink:href="https://carnegieendowment.org/research/2025/03/double-dealers-lebanon-and-the-risks-of-captagon-trafficking?lang=en&amp;center=middle-east"><text:span text:style-name="T810_4">Captagon<text:s/>trafficking<text:s/>and<text:s/>illicit<text:s/>networks<text:s/>in<text:s/>Lebanon’s<text:s/>border<text:s/>regions</text:span></text:a></text:span><text:span text:style-name="T810_5"><text:s/>and<text:s/>by<text:s/>COAR<text:s/>on<text:s/>the<text:s/></text:span><text:span text:style-name="T810_6"><text:a xlink:type="simple" xlink:href="https://www.xcept-research.org/publication/when-cartels-collapse-the-future-of-captagon-in-the-middle-east/"><text:span text:style-name="T810_7">regional<text:s/>post-Assad<text:s/>Captagon<text:s/>trade</text:span></text:a></text:span><text:span text:style-name="T810_8"><text:s/>generated<text:s/>substantial<text:s/>public<text:s/>interest<text:s/>and<text:s/>policy<text:s/>impact.<text:s/>BE<text:s/>Beirut<text:s/>noted<text:s/>the<text:s/>unique<text:s/>insights<text:s/>offered<text:s/>by<text:s/>the<text:s/>research<text:s/>on<text:s/>areas<text:s/>inaccessible<text:s/>to<text:s/>HMG,<text:s/>improved<text:s/>conflict<text:s/>sensitivity<text:s/>of<text:s/>programmes<text:s/>and<text:s/>enabled<text:s/>triangulation<text:s/>of<text:s/>reporting<text:s/>from<text:s/>implementers</text:span><text:span text:style-name="T810_9">.</text:span></text:p>
        </text:list-item>
      </text:list>
      <text:p text:style-name="P811"/>
      <text:list text:style-name="LS17" xml:id="list91" text:continue-list="list87">
        <text:list-item>
          <text:p text:style-name="P812"><text:span text:style-name="T812_1">KCL<text:s/>behavioural<text:s/>insights<text:s/>integrated<text:s/>into<text:s/>international<text:s/>mediation<text:s/>practice<text:s/></text:span><text:span text:style-name="T812_2">(conceptual):</text:span><text:span text:style-name="T812_3"><text:s/>Through<text:s/>engagement<text:s/>in<text:s/>international<text:s/>conferences<text:s/>and<text:s/>forums,<text:s/>the<text:s/>concepts<text:s/>in<text:s/>Nafees<text:s/>Hamid’s<text:s/>research<text:s/></text:span><text:span text:style-name="T812_4">leveraging</text:span><text:span text:style-name="T812_5"><text:s/>neuroscien</text:span><text:span text:style-name="T812_6">tific<text:s/>insights</text:span><text:span text:style-name="T812_7"><text:s/>on<text:s/>sacred<text:s/>values<text:s/>and<text:s/>devoted<text:s/>actors,<text:s/>and<text:s/>the<text:s/>role<text:s/>of<text:s/>social<text:s/>norms<text:s/>and<text:s/>symbolic<text:s/>concessions,<text:s/>are<text:s/>gaining<text:s/>traction<text:s/>in<text:s/>mediation<text:s/>circles.<text:s/>The<text:s/>Berghof<text:s/>Foundation,<text:s/>one<text:s/>of<text:s/>the<text:s/>world’s<text:s/>foremost<text:s/>mediation<text:s/>actors,<text:s/>integrated<text:s/>Hamid’s<text:s/>approach<text:s/>into<text:s/>their<text:s/>core<text:s/>policy<text:s/>and<text:s/>training<text:s/>practice.<text:s/></text:span><text:span text:style-name="T812_8">Other<text:s/>governments<text:s/>have<text:s/>also<text:s/>taken<text:s/>note,<text:s/>with<text:s/>one<text:s/>integrating<text:s/>behavioural<text:s/>insights<text:s/>into<text:s/>national<text:s/>policy<text:s/>development<text:s/>on<text:s/>peace<text:s/>mediation,<text:s/>and<text:s/>another</text:span><text:span text:style-name="T812_9"><text:s/></text:span><text:span text:style-name="T812_10">requesting<text:s/>a<text:s/>bespoke<text:s/>executive<text:s/>training<text:s/>programme<text:s/>grounded<text:s/>in<text:s/>KCL’s<text:s/>conceptual<text:s/>approach<text:s/>to<text:s/>support<text:s/>ambitions<text:s/>to<text:s/>become<text:s/>a<text:s/>regional<text:s/>centre<text:s/>for<text:s/>peace<text:s/>mediation.</text:span></text:p>
        </text:list-item>
      </text:list>
      <text:p text:style-name="P813"/>
      <text:list text:style-name="LS17" xml:id="list92" text:continue-list="list87">
        <text:list-item>
          <text:p text:style-name="P814"><text:span text:style-name="T814_1">Influencing<text:s/>national<text:s/>debates<text:s/>on<text:s/>trust<text:s/>in<text:s/>institutions<text:s/>and<text:s/>how<text:s/>the<text:s/>public<text:s/>engages<text:s/>with<text:s/>institutions<text:s/>and<text:s/>experts:</text:span><text:span text:style-name="T814_2"><text:s/>KCL’s<text:s/>XCEPT<text:s/>research<text:s/>is<text:s/>generating<text:s/>conceptual<text:s/>influence<text:s/>by<text:s/>shaping<text:s/>wider<text:s/>initiatives<text:s/>on<text:s/>how<text:s/>the<text:s/>public<text:s/>engages<text:s/>with<text:s/>and<text:s/>trusts<text:s/>institutions<text:s/>and<text:s/>experts,<text:s/>and<text:s/>what<text:s/>factors<text:s/>can<text:s/>undermine<text:s/>trust<text:s/>in<text:s/>institutions.<text:s/>KCL<text:s/>researchers<text:s/>presented<text:s/>XCEPT<text:s/>findings<text:s/>at<text:s/></text:span><text:span text:style-name="T814_3"><text:a xlink:type="simple" xlink:href="https://nam02.safelinks.protection.outlook.com/?url=https%3A%2F%2Fsenseaboutscience.org%2F&amp;data=05%7C02%7Cmjensen%40xcept-research.org%7C4b4678d3be004927f1a808decc36564a%7C7c1f24a67d39452c82370726e3b19a73%7C0%7C0%7C639172731285535909%7CUnknown%7CTWFpbGZsb3d8eyJFbXB0eU1hcGkiOnRydWUsIlYiOiIwLjAuMDAwMCIsIlAiOiJXaW4zMiIsIkFOIjoiTWFpbCIsIldUIjoyfQ%3D%3D%7C0%7C%7C%7C&amp;sdata=r61ooE0xKOJTVVS9rSSAEvOi4hkPRPEGmQiIuLY4%2BkE%3D&amp;reserved=0"><text:span text:style-name="T814_4">Sense<text:s/>about<text:s/>Science’s</text:span></text:a></text:span><text:span text:style-name="T814_5"><text:s/>Information<text:s/>Paradox<text:s/>forum,<text:s/>engaging<text:s/>senior<text:s/>UK<text:s/>policy<text:s/>makers<text:s/>and<text:s/>journalists<text:s/>from<text:s/>organisations<text:s/>including<text:s/>the<text:s/>BBC,<text:s/>Office<text:s/>for<text:s/>National<text:s/>Statistics,<text:s/>National<text:s/>Audit<text:s/>Office<text:s/>and<text:s/>Behavioural<text:s/>Insights<text:s/>Team,<text:s/>leading<text:s/>to<text:s/>an<text:s/>invitation<text:s/>to<text:s/>Parliament’s<text:s/>Evidence<text:s/>Week.<text:s/>Sense<text:s/>about<text:s/>Science<text:s/>collaborated<text:s/>with<text:s/>KCL<text:s/>to<text:s/>secure<text:s/></text:span><text:span text:style-name="T814_6">Wellcome</text:span><text:span text:style-name="T814_7"><text:s/>Trust<text:s/>funding<text:s/>for<text:s/>a<text:s/>project<text:s/>on<text:s/>trustworthy<text:s/>communication,<text:s/>embedding<text:s/>KCL<text:s/>XCEPT<text:s/>concepts,<text:s/>including<text:s/>moral<text:s/>injury<text:s/>and<text:s/>sacred<text:s/>values,<text:s/>into<text:s/>workshops<text:s/>that<text:s/>involved<text:s/>UKRI,<text:s/>ESRC<text:s/>and<text:s/>other<text:s/>policymakers,<text:s/>practitioners<text:s/>and<text:s/>scientists.<text:s/>In<text:s/>parallel,<text:s/>XCEPT’s<text:s/>research<text:s/>shaped<text:s/>survey<text:s/>design<text:s/>within<text:s/>a<text:s/>KCL<text:s/>Policy<text:s/>Institute-led<text:s/>initiative<text:s/>on<text:s/>trust<text:s/>in<text:s/>science<text:s/>and<text:s/>institutions,<text:s/>that<text:s/>incorporated<text:s/>moral<text:s/>injury<text:s/>measures<text:s/>from<text:s/>the<text:s/>XCEPT<text:s/>Impact<text:s/>of<text:s/>Trauma<text:s/>Survey<text:s/>(</text:span><text:span text:style-name="T814_8">IoTS</text:span><text:span text:style-name="T814_9">).<text:s/></text:span><text:span text:style-name="T814_10">T</text:span><text:span text:style-name="T814_11">hese<text:s/>developments<text:s/>show<text:s/>how<text:s/>XCEPT’s<text:s/>work<text:s/>on<text:s/>the<text:s/>importance<text:s/>of<text:s/>concepts<text:s/>from<text:s/>moral<text:s/>psychology<text:s/>and<text:s/>trauma<text:s/>research<text:s/>are<text:s/>influencing<text:s/>how<text:s/>other<text:s/>programmes<text:s/>conceptualise<text:s/>trust<text:s/>in<text:s/>institutions<text:s/>and<text:s/>experts<text:s/>and<text:s/>how<text:s/>the<text:s/>public<text:s/>engages<text:s/>with<text:s/>evidence<text:s/>that<text:s/>shapes<text:s/>policy.</text:span></text:p>
        </text:list-item>
      </text:list>
      <text:p text:style-name="P815"/>
      <text:list text:style-name="LS17" xml:id="list93" text:continue-list="list87">
        <text:list-item>
          <text:p text:style-name="P816"><text:span text:style-name="T816_1">Research<text:s/>on<text:s/></text:span><text:span text:style-name="T816_2">Peuhl</text:span><text:span text:style-name="T816_3"><text:s/>women<text:s/>living<text:s/>under<text:s/>JNIM<text:s/>control<text:s/>influenced<text:s/>UK<text:s/>and<text:s/>US<text:s/>counter-terrorism<text:s/>policy<text:s/>and<text:s/>training<text:s/>in<text:s/>the<text:s/>Sahel<text:s/></text:span><text:span text:style-name="T816_4">(instrumental):</text:span><text:span text:style-name="T816_5"><text:s/></text:span><text:span text:style-name="T816_6"><text:a xlink:type="simple" xlink:href="https://www.xcept-research.org/wp-content/uploads/2025/12/2025-12-08_XCEPT-Report_Peuhl-womens-lives-under-JNIM-in-the-Sahel_Mar26re-issue.pdf"><text:span text:style-name="T816_7">Research<text:s/>led<text:s/>by<text:s/>Corinne<text:s/>Dufka</text:span></text:a></text:span><text:span text:style-name="T816_8"><text:s/>brought<text:s/>gender<text:s/>considerations<text:s/>to<text:s/>the<text:s/>forefront<text:s/>of<text:s/>counterterrorism<text:s/>policy<text:s/>thinking<text:s/>across<text:s/>FCDO<text:s/>and<text:s/>Home<text:s/>Office<text:s/>internal<text:s/>threat<text:s/>analysis,<text:s/>strategy<text:s/>development,<text:s/>programme<text:s/>design<text:s/>and<text:s/>training<text:s/>materials.<text:s/>Research<text:s/>also<text:s/>informed<text:s/>practical<text:s/>interventions<text:s/>in<text:s/></text:span><text:span text:style-name="T816_9">Ghana</text:span><text:span text:style-name="T816_10"><text:s/>and<text:s/>across<text:s/>the<text:s/>region</text:span><text:span text:style-name="T816_11">.<text:s/>US<text:s/>officials<text:s/>noted<text:s/>the<text:s/>utility<text:s/>of<text:s/>the<text:s/>findings<text:s/>in<text:s/>their<text:s/>policy<text:s/>engagement<text:s/>with<text:s/>regional<text:s/>governments<text:s/>and<text:s/>militaries.</text:span></text:p>
        </text:list-item>
      </text:list>
      <text:p text:style-name="P817"/>
      <text:list text:style-name="LS17" xml:id="list94" text:continue-list="list87">
        <text:list-item>
          <text:p text:style-name="P818"><text:span text:style-name="T818_1">Research<text:s/>on<text:s/>stability<text:s/>in<text:s/>West<text:s/>African<text:s/>borderlands<text:s/>informed<text:s/>the<text:s/>EU’s<text:s/>Sahel<text:s/>strategy</text:span><text:span text:style-name="T818_2"><text:s/></text:span><text:span text:style-name="T818_3">refresh<text:s/>and<text:s/>Dutch<text:s/>foreign<text:s/>policy<text:s/>and<text:s/>assistance<text:s/>processes<text:s/></text:span><text:span text:style-name="T818_4">(instrumental):<text:s/></text:span><text:span text:style-name="T818_5"><text:a xlink:type="simple" xlink:href="https://eur03.safelinks.protection.outlook.com/?url=https%3A%2F%2Fwww.xcept-research.org%2Fpublication%2Flife-on-the-line-stability-and-livelihood-challenges-in-coastal-west-african-borderlands%2F&amp;data=05%7C02%7Celeanor.beaudry%40fcdo.gov.uk%7Ca1f3b34cc40840969cb608deaac25da7%7Cd3a2d0d37cc84f52bbf985bd43d94279%7C0%7C0%7C639135948926517025%7CUnknown%7CTWFpbGZsb3d8eyJFbXB0eU1hcGkiOnRydWUsIlYiOiIwLjAuMDAwMCIsIlAiOiJXaW4zMiIsIkFOIjoiTWFpbCIsIldUIjoyfQ%3D%3D%7C0%7C%7C%7C&amp;sdata=t6xO%2FBTQCdwotk8ciQJDvW%2FoyBXLcVvMlEcIOlQYOSE%3D&amp;reserved=0"><text:span text:style-name="T818_6">Life<text:s/>on<text:s/>the<text:s/>Line</text:span></text:a></text:span><text:span text:style-name="T818_7">,<text:s/>led<text:s/>by<text:s/></text:span><text:span text:style-name="T818_8">Clingendael</text:span><text:span text:style-name="T818_9"><text:s/>Institute<text:s/>and<text:s/>Elva<text:s/>Community<text:s/>Engagement,<text:s/>explored<text:s/>how<text:s/>communities<text:s/>in<text:s/>Mali,<text:s/>Burkina<text:s/>Faso,<text:s/>Ghana,<text:s/>and<text:s/>Togo<text:s/>borderlands<text:s/>navigate<text:s/></text:span><text:span text:style-name="T818_10">economic</text:span><text:span text:style-name="T818_11"><text:s/>and<text:s/>political<text:s/>marginalisation<text:s/>amid<text:s/>rising<text:s/>regional<text:s/>insecurity.<text:s/>FCDO’s<text:s/>counterterrorism<text:s/>department<text:s/>noted<text:s/>that<text:s/>the<text:s/>research<text:s/>informed<text:s/>internal<text:s/>policy<text:s/>deliberations,<text:s/>including<text:s/>the<text:s/>Ghana<text:s/>JACS,<text:s/>and<text:s/>is<text:s/>regularly<text:s/>referenced<text:s/>in<text:s/>policy<text:s/>and<text:s/>research<text:s/>contexts,<text:s/>both<text:s/>internally<text:s/>and<text:s/>among<text:s/>UK<text:s/>allies.<text:s/></text:span></text:p>
        </text:list-item>
      </text:list>
      <text:p text:style-name="P819"/>
      <text:list text:style-name="LS17" xml:id="list95" text:continue-list="list87">
        <text:list-item>
          <text:p text:style-name="P820"><text:span text:style-name="T820_1">Research<text:s/>on<text:s/>climate<text:s/>change<text:s/>in<text:s/>Helmand<text:s/>informed<text:s/>EU<text:s/>and<text:s/>UK<text:s/>policy<text:s/>and<text:s/>programming<text:s/>decisions<text:s/>on<text:s/>water<text:s/>stress<text:s/>and<text:s/>climate<text:s/>adaptation<text:s/>in<text:s/>Afghanistan<text:s/></text:span><text:span text:style-name="T820_2">(instrumental):</text:span><text:span text:style-name="T820_3"><text:s/></text:span><text:span text:style-name="T820_4">The<text:s/>EU<text:s/>Delegation<text:s/>to<text:s/>Afghanistan<text:s/>reported</text:span><text:span text:style-name="T820_5"><text:s/></text:span><text:span text:style-name="T820_6">that<text:s/>evidence<text:s/></text:span><text:span text:style-name="T820_7"><text:a xlink:type="simple" xlink:href="https://www.xcept-research.org/publication/digging-an-ever-deeper-hole-the-response-to-climate-change-in-the-helmand-river-basin/"><text:span text:style-name="T820_8">on<text:s/>climate<text:s/>change<text:s/>and<text:s/>water<text:s/>management<text:s/>in<text:s/>the<text:s/>Helmand<text:s/>River<text:s/>Basin</text:span></text:a></text:span><text:span text:style-name="T820_9"><text:s/>from<text:s/>the<text:s/>research<text:s/>of<text:s/>David<text:s/>Mansfield<text:s/>and<text:s/></text:span><text:span text:style-name="T820_10">Alcis</text:span><text:span text:style-name="T820_11"><text:s/>was<text:s/>influential<text:s/>in<text:s/>shaping<text:s/>2026<text:s/>financing<text:s/>decisions<text:s/>that<text:s/>prioritised<text:s/>water<text:s/>and<text:s/>climate<text:s/></text:span><text:span text:style-name="T820_12">risks</text:span><text:span text:style-name="T820_13"><text:s/>linked<text:s/>to<text:s/>stability<text:s/>and<text:s/>displacement.<text:s/>The<text:s/>research<text:s/>also<text:s/>sharpened<text:s/>FCDO<text:s/>focus<text:s/>on<text:s/>the<text:s/>urgency<text:s/>of<text:s/>climate<text:s/>resilience<text:s/>and<text:s/>sustainable<text:s/>water<text:s/>management,<text:s/>which<text:s/>informed<text:s/>FCDO<text:s/>bilateral<text:s/>programming<text:s/>interventions<text:s/>and<text:s/>development<text:s/>diplomacy<text:s/>on<text:s/></text:span><text:span text:style-name="T820_14">these<text:s/>issues</text:span><text:span text:style-name="T820_15">.<text:s/></text:span></text:p>
        </text:list-item>
      </text:list>
      <text:p text:style-name="P821"/>
      <text:list text:style-name="LS17" xml:id="list96" text:continue-list="list87">
        <text:list-item>
          <text:p text:style-name="P822"><text:span text:style-name="T822_1">Reshaping<text:s/>thinking<text:s/>on<text:s/>DDR<text:s/>and<text:s/>civilian<text:s/></text:span><text:span text:style-name="T822_2">defense</text:span><text:span text:style-name="T822_3"><text:s/>forces<text:s/>in<text:s/>West<text:s/>Africa</text:span><text:span text:style-name="T822_4"><text:s/>(</text:span><text:span text:style-name="T822_5">instrumental</text:span><text:span text:style-name="T822_6"><text:s/></text:span><text:span text:style-name="T822_7">/</text:span><text:span text:style-name="T822_8"><text:s/></text:span><text:span text:style-name="T822_9">conceptual)</text:span><text:span text:style-name="T822_10">:</text:span><text:span text:style-name="T822_11"><text:s/>XCEPT-funded<text:s/>research<text:s/>by<text:s/>Daniel<text:s/>Agbiboa<text:s/>is<text:s/>reshaping<text:s/>policy<text:s/>and<text:s/>programming<text:s/>on<text:s/>disarmament,<text:s/>demobilisation,<text:s/>and<text:s/>reintegration<text:s/>(DDR)<text:s/>and<text:s/>civilian<text:s/>defence<text:s/>forces<text:s/>across<text:s/>the<text:s/>Lake<text:s/>Chad<text:s/>Basin<text:s/>–<text:s/>by<text:s/>shifting<text:s/>attention<text:s/>from<text:s/>linear,<text:s/>state-led<text:s/>models<text:s/>to<text:s/>community-centred<text:s/>approaches<text:s/>grounded<text:s/>in<text:s/>accountability<text:s/>and<text:s/>transitional<text:s/>justice.<text:s/>In<text:s/>Nigeria,<text:s/></text:span><text:span text:style-name="T822_12">Agbiboa’s</text:span><text:span text:style-name="T822_13"><text:s/>briefing<text:s/>to<text:s/>the<text:s/>British<text:s/>High<text:s/>Commission<text:s/>prompted<text:s/>FDCO<text:s/>to<text:s/>link<text:s/>him<text:s/>with<text:s/>the<text:s/></text:span><text:span text:style-name="T822_14">Allamin</text:span><text:span text:style-name="T822_15"><text:s/>Foundation<text:s/>for<text:s/>Peace<text:s/>and<text:s/>Development<text:s/>(an<text:s/>FCDO<text:s/>delivery<text:s/>partner),<text:s/>enabling<text:s/>integration<text:s/>of<text:s/>findings<text:s/>into<text:s/>ongoing<text:s/>programming<text:s/>–<text:s/></text:span><text:span text:style-name="T822_16">Agbiboa’s</text:span><text:span text:style-name="T822_17"><text:s/>focus<text:s/>on<text:s/>popular<text:s/>conceptions<text:s/>of<text:s/>‘forgiveness’<text:s/></text:span><text:span text:style-name="T822_18">fed<text:s/>into<text:s/>the<text:s/></text:span><text:span text:style-name="T822_19">Allamin</text:span><text:span text:style-name="T822_20"><text:s/>Foundation’s<text:s/>ongoing<text:s/>discussions<text:s/>on<text:s/>accountability<text:s/>and<text:s/>transitional<text:s/>justice</text:span><text:span text:style-name="T822_21">.<text:s/>FCDO<text:s/></text:span><text:span text:style-name="T822_22">subsequently<text:s/>expressed<text:s/>support<text:s/>for<text:s/></text:span><text:span text:style-name="T822_23">a<text:s/>wider<text:s/>dissemination<text:s/>event<text:s/>to<text:s/></text:span><text:span text:style-name="T822_24">enable</text:span><text:span text:style-name="T822_25"><text:s/></text:span><text:span text:style-name="T822_26">policy<text:s/>and<text:s/>practitioner<text:s/></text:span><text:span text:style-name="T822_27">uptake</text:span><text:span text:style-name="T822_28"><text:s/>in<text:s/>Nigeria</text:span><text:span text:style-name="T822_29">.<text:s/>In<text:s/>Cameroon,<text:s/>engagement<text:s/>with<text:s/>the<text:s/>National<text:s/>DDR<text:s/></text:span><text:span text:style-name="T822_30">Commission<text:s/>informed<text:s/>reflection<text:s/>on<text:s/>the<text:s/>limits<text:s/>of<text:s/>“linear”<text:s/>DDR<text:s/>approaches<text:s/>in<text:s/>active<text:s/>conflict<text:s/>settings,<text:s/>highlighting<text:s/>the<text:s/>importance<text:s/>of<text:s/>community<text:s/>trust<text:s/>and<text:s/>locally<text:s/>grounded<text:s/>reintegration<text:s/>pathways.<text:s/>At<text:s/>the<text:s/>regional<text:s/>level,<text:s/></text:span><text:span text:style-name="T822_31">Agbiboa’s</text:span><text:span text:style-name="T822_32"><text:s/>research<text:s/>has<text:s/>informed<text:s/>UNDP<text:s/>and<text:s/>Lake<text:s/>Chad<text:s/>Basin<text:s/>Commission<text:s/>discussions,<text:s/>including<text:s/>the<text:s/>January<text:s/>2026<text:s/>Governors’<text:s/>Forum,<text:s/>where<text:s/>evidence<text:s/>on<text:s/>the<text:s/>Civilian<text:s/>Joint<text:s/>Task<text:s/>Force<text:s/>(CJTF)<text:s/>contributed<text:s/>to<text:s/>framing<text:s/>debates<text:s/>on<text:s/>how<text:s/>demobilisation<text:s/>should<text:s/>be<text:s/>integrated<text:s/>into<text:s/>broader<text:s/>stabilisation<text:s/>strategies<text:s/>with<text:s/>explicit<text:s/>attention<text:s/>to<text:s/>social<text:s/>cohesion<text:s/>and<text:s/>transitional<text:s/>justice.</text:span></text:p>
        </text:list-item>
      </text:list>
      <text:p text:style-name="P823"/>
      <text:list text:style-name="LS17" xml:id="list97" text:continue-list="list87">
        <text:list-item>
          <text:p text:style-name="P824"><text:span text:style-name="T824_1">Shaping<text:s/>UNESCO’s<text:s/>approach<text:s/>to<text:s/>conflict<text:s/>transformation</text:span><text:span text:style-name="T824_2"><text:s/>(conceptual)</text:span><text:span text:style-name="T824_3">:</text:span><text:span text:style-name="T824_4"><text:s/>A<text:s/>forthcoming<text:s/>four-part<text:s/>series<text:s/>of<text:s/>briefing<text:s/>papers<text:s/>from<text:s/>the<text:s/></text:span><text:span text:style-name="T824_5"><text:a xlink:type="simple" xlink:href="https://www.unesco.org/en/interculturaldialogue"><text:span text:style-name="T824_6">UNESCO’s<text:s/>Intercultural<text:s/>Dialogue<text:s/>Programme</text:span></text:a></text:span><text:span text:style-name="T824_7"><text:s/>will<text:s/>be<text:s/>informed<text:s/>by<text:s/>KCL<text:s/>expert<text:s/>input.<text:s/>Drawing<text:s/>partly<text:s/>on<text:s/>his<text:s/>XCEPT<text:s/>research,<text:s/>Craig<text:s/>Larkin<text:s/>has<text:s/>engaged<text:s/>in<text:s/>a<text:s/>series<text:s/>of<text:s/>conversations<text:s/>with<text:s/>the<text:s/>UNESCO<text:s/>team<text:s/>and<text:s/>has<text:s/>reviewed<text:s/>drafts<text:s/>to<text:s/>shape<text:s/>the<text:s/>series’<text:s/>exploration<text:s/>of<text:s/>the<text:s/>role<text:s/>of<text:s/>intercultural<text:s/>dialogue<text:s/>across<text:s/>various<text:s/>aspects<text:s/>of<text:s/>conflict<text:s/>transformation,<text:s/>including<text:s/>Prevention,<text:s/>Reconciliation,<text:s/>Social<text:s/>Cohesion,<text:s/>and<text:s/>Transitional<text:s/>Justice.  </text:span></text:p>
        </text:list-item>
      </text:list>
      <text:p text:style-name="P825"/>
      <text:list text:style-name="LS17" xml:id="list98" text:continue-list="list87">
        <text:list-item>
          <text:p text:style-name="P826"><text:span text:style-name="T826_1">Embedding<text:s/>evidence<text:s/>on<text:s/>regionalised<text:s/>conflict<text:s/>into<text:s/>senior<text:s/>mediation<text:s/>practice</text:span><text:span text:style-name="T826_2"><text:s/>(</text:span><text:span text:style-name="T826_3">instrumental<text:s/>/<text:s/>conceptual)</text:span><text:span text:style-name="T826_4">:</text:span><text:span text:style-name="T826_5"><text:s/></text:span><text:span text:style-name="T826_6">PRIO's<text:s/>XCEPT-funded<text:s/>research<text:s/>on<text:s/></text:span><text:span text:style-name="T826_7"><text:a xlink:type="simple" xlink:href="https://www.xcept-research.org/project/mediation-in-regionalized-conflicts-lessons-from-recent-peace-processes/"><text:span text:style-name="T826_8">regionalised<text:s/>intra-state<text:s/>conflict</text:span></text:a></text:span><text:span text:style-name="T826_9"><text:s/>has<text:s/>been<text:s/>integrated<text:s/>into<text:s/>training<text:s/>curricula<text:s/>shaping<text:s/>the<text:s/>next<text:s/>generation<text:s/>of<text:s/>senior<text:s/>mediators<text:s/>working<text:s/>in<text:s/>fragile<text:s/>and<text:s/>violent<text:s/></text:span><text:span text:style-name="T826_10">political</text:span><text:span text:style-name="T826_11"><text:s/>contexts<text:s/>during<text:s/>FY<text:s/>2025-26.<text:s/>The<text:s/>project<text:s/>findings<text:s/>are<text:s/>now<text:s/>embedded<text:s/>in<text:s/>the<text:s/>UN<text:s/>High<text:s/>Level<text:s/>Mediation<text:s/>Course,<text:s/>held<text:s/>annually<text:s/>in<text:s/>Switzerland<text:s/>and<text:s/>co-organised<text:s/>with<text:s/>the<text:s/></text:span><text:span text:style-name="T826_12">Swiss</text:span><text:span text:style-name="T826_13"><text:s/>Federal<text:s/>Department<text:s/>of<text:s/>Foreign<text:s/>Affairs.<text:s/>Participants<text:s/>include<text:s/>senior<text:s/>officials<text:s/>from<text:s/>the<text:s/>UN,<text:s/>regional<text:s/>organisations,<text:s/>and<text:s/>member<text:s/>states<text:s/>who<text:s/>return<text:s/>to<text:s/>UN<text:s/>missions,<text:s/>regional<text:s/>bodies,<text:s/>and<text:s/>national<text:s/>diplomacy<text:s/>where<text:s/>they<text:s/>influence<text:s/>negotiation<text:s/>strategies<text:s/>and<text:s/>engagement<text:s/>with<text:s/>political<text:s/>leadership.<text:s/>The<text:s/>Kroc<text:s/>Institute<text:s/>for<text:s/>International<text:s/>Peace<text:s/>Studies<text:s/>and<text:s/>the<text:s/>Graduate<text:s/>Institute<text:s/>Geneva<text:s/>will<text:s/>feature<text:s/>the<text:s/>research<text:s/>in<text:s/>their<text:s/>annual<text:s/>PhD<text:s/>course<text:s/>on<text:s/>international<text:s/>mediation<text:s/>in<text:s/>Geneva<text:s/>(June<text:s/>2026),<text:s/>with<text:s/>one<text:s/>seminar<text:s/>focusing<text:s/>on<text:s/>the<text:s/>report<text:s/>on<text:s/>regionalised<text:s/>intra-state<text:s/>conflict,<text:s/>further<text:s/>embedding<text:s/>findings<text:s/>in<text:s/>academic<text:s/>training<text:s/>of<text:s/>future<text:s/>mediation<text:s/>practitioners.</text:span></text:p>
        </text:list-item>
      </text:list>
      <text:p text:style-name="P827"/>
      <text:p text:style-name="P828"/>
      <text:p text:style-name="P82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Calibri Light" svg:font-family="Calibri Light" style:font-pitch="variable" style:font-family-generic="swiss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Aptos Narrow" svg:font-family="Aptos Narrow" style:font-pitch="variable" style:font-family-generic="swiss"/>
    <style:font-face style:name="游ゴシック Light" svg:font-family="游ゴシック Light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1f3763" style:font-name="Calibri Light" style:font-name-asian="游ゴシック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Bullets_20__28_normal_29_" style:display-name="Bullets (normal)" style:family="paragraph" style:parent-style-name="Normal">
      <style:text-properties fo:color="#000000" fo:font-size="11pt" style:font-size-asian="11pt" style:font-name-complex="Arial" style:font-size-complex="11pt"/>
    </style:style>
    <style:style style:name="normaltextrun" style:family="text" style:parent-style-name="Default_20_Paragraph_20_Font"/>
    <style:style style:name="ui-provider" style:family="text" style:parent-style-name="Default_20_Paragraph_20_Font"/>
    <style:style style:name="Bullets_20__28_normal_29__20_Char" style:display-name="Bullets (normal) Char" style:family="text" style:parent-style-name="Default_20_Paragraph_20_Font">
      <style:text-properties fo:color="#000000" style:font-name="Arial" style:font-name-asian="Times New Roman" style:font-name-complex="Arial"/>
    </style:style>
    <style:style style:name="cf01" style:family="text" style:parent-style-name="Default_20_Paragraph_20_Font">
      <style:text-properties style:font-name="Segoe UI" fo:font-size="9pt" style:font-size-asian="9pt" style:font-name-complex="Segoe UI" style:font-size-complex="9pt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Footnote_20_text" style:display-name="Footnote text" style:family="paragraph" style:parent-style-name="Normal">
      <style:text-properties style:font-name="Calibri" fo:font-size="10pt" style:font-name-asian="游明朝" style:font-size-asian="10pt" style:font-name-complex="Arial" style:font-size-complex="10pt" fo:language-asian="ja" fo:country-asian="JP"/>
    </style:style>
    <style:style style:name="Footnote_20_Text_20_Char" style:display-name="Footnote Text Char" style:family="text" style:parent-style-name="Default_20_Paragraph_20_Font">
      <style:text-properties fo:font-size="10pt" style:font-name-asian="游明朝" style:font-size-asian="10pt" style:font-size-complex="10pt" fo:language-asian="ja" fo:country-asian="JP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Heading_20_3_20_Char" style:display-name="Heading 3 Char" style:family="text" style:parent-style-name="Default_20_Paragraph_20_Font">
      <style:text-properties fo:color="#1f3763" style:font-name="Calibri Light" fo:font-size="12pt" style:font-name-asian="游ゴシック Light" style:font-size-asian="12pt" style:font-name-complex="Times New Roman" style:font-size-complex="12pt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Mention" style:family="text" style:parent-style-name="Default_20_Paragraph_20_Font">
      <style:text-properties fo:background-color="#e1dfdd" fo:color="#2b579a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bullet text:bullet-char="o" text:style-name="List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number style:num-format="1" text:style-name="List6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bullet text:bullet-char="" text:style-name="List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 fo:font-size="10pt" style:font-size-asian="10pt"/>
    </style:style>
    <style:style style:name="List7Level1" style:family="text">
      <style:text-properties style:font-name="Symbol" fo:font-size="10pt" style:font-size-asian="10pt"/>
    </style:style>
    <style:style style:name="List7Level2" style:family="text">
      <style:text-properties style:font-name="Symbol" fo:font-size="10pt" style:font-size-asian="10pt"/>
    </style:style>
    <style:style style:name="List7Level3" style:family="text">
      <style:text-properties style:font-name="Symbol" fo:font-size="10pt" style:font-size-asian="10pt"/>
    </style:style>
    <style:style style:name="List7Level4" style:family="text">
      <style:text-properties style:font-name="Symbol" fo:font-size="10pt" style:font-size-asian="10pt"/>
    </style:style>
    <style:style style:name="List7Level5" style:family="text">
      <style:text-properties style:font-name="Symbol" fo:font-size="10pt" style:font-size-asian="10pt"/>
    </style:style>
    <style:style style:name="List7Level6" style:family="text">
      <style:text-properties style:font-name="Symbol" fo:font-size="10pt" style:font-size-asian="10pt"/>
    </style:style>
    <style:style style:name="List7Level7" style:family="text">
      <style:text-properties style:font-name="Symbol" fo:font-size="10pt" style:font-size-asian="10pt"/>
    </style:style>
    <style:style style:name="List7Level8" style:family="text">
      <style:text-properties style:font-name="Symbol" fo:font-size="10pt" style:font-size-asian="10pt"/>
    </style:style>
    <text:list-style style:name="LS7">
      <text:list-level-style-bullet text:bullet-char="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Symbol" fo:font-size="10pt" style:font-size-asian="10pt"/>
      </text:list-level-style-bullet>
    </text:list-style>
    <style:style style:name="List8Level0" style:family="text">
      <style:text-properties style:font-name="Symbol" fo:font-size="10pt" style:font-size-asian="10pt"/>
    </style:style>
    <style:style style:name="List8Level1" style:family="text">
      <style:text-properties style:font-name="Symbol" fo:font-size="10pt" style:font-size-asian="10pt"/>
    </style:style>
    <style:style style:name="List8Level2" style:family="text">
      <style:text-properties style:font-name="Symbol" fo:font-size="10pt" style:font-size-asian="10pt"/>
    </style:style>
    <style:style style:name="List8Level3" style:family="text">
      <style:text-properties style:font-name="Symbol" fo:font-size="10pt" style:font-size-asian="10pt"/>
    </style:style>
    <style:style style:name="List8Level4" style:family="text">
      <style:text-properties style:font-name="Symbol" fo:font-size="10pt" style:font-size-asian="10pt"/>
    </style:style>
    <style:style style:name="List8Level5" style:family="text">
      <style:text-properties style:font-name="Symbol" fo:font-size="10pt" style:font-size-asian="10pt"/>
    </style:style>
    <style:style style:name="List8Level6" style:family="text">
      <style:text-properties style:font-name="Symbol" fo:font-size="10pt" style:font-size-asian="10pt"/>
    </style:style>
    <style:style style:name="List8Level7" style:family="text">
      <style:text-properties style:font-name="Symbol" fo:font-size="10pt" style:font-size-asian="10pt"/>
    </style:style>
    <style:style style:name="List8Level8" style:family="text">
      <style:text-properties style:font-name="Symbol" fo:font-size="10pt" style:font-size-asian="10pt"/>
    </style:style>
    <text:list-style style:name="LS8">
      <text:list-level-style-bullet text:bullet-char="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Symbol" fo:font-size="10pt" style:font-size-asian="10pt"/>
      </text:list-level-style-bullet>
    </text:list-style>
    <style:style style:name="List9Level0" style:family="text">
      <style:text-properties style:font-name="Symbol" fo:font-size="10pt" style:font-size-asian="10pt"/>
    </style:style>
    <style:style style:name="List9Level1" style:family="text">
      <style:text-properties style:font-name="Symbol" fo:font-size="10pt" style:font-size-asian="10pt"/>
    </style:style>
    <style:style style:name="List9Level2" style:family="text">
      <style:text-properties style:font-name="Symbol" fo:font-size="10pt" style:font-size-asian="10pt"/>
    </style:style>
    <style:style style:name="List9Level3" style:family="text">
      <style:text-properties style:font-name="Symbol" fo:font-size="10pt" style:font-size-asian="10pt"/>
    </style:style>
    <style:style style:name="List9Level4" style:family="text">
      <style:text-properties style:font-name="Symbol" fo:font-size="10pt" style:font-size-asian="10pt"/>
    </style:style>
    <style:style style:name="List9Level5" style:family="text">
      <style:text-properties style:font-name="Symbol" fo:font-size="10pt" style:font-size-asian="10pt"/>
    </style:style>
    <style:style style:name="List9Level6" style:family="text">
      <style:text-properties style:font-name="Symbol" fo:font-size="10pt" style:font-size-asian="10pt"/>
    </style:style>
    <style:style style:name="List9Level7" style:family="text">
      <style:text-properties style:font-name="Symbol" fo:font-size="10pt" style:font-size-asian="10pt"/>
    </style:style>
    <style:style style:name="List9Level8" style:family="text">
      <style:text-properties style:font-name="Symbol" fo:font-size="10pt" style:font-size-asian="10pt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Symbol"/>
    </style:style>
    <style:style style:name="List10Level2" style:family="text">
      <style:text-properties style:font-name="Symbol"/>
    </style:style>
    <style:style style:name="List10Level3" style:family="text">
      <style:text-properties style:font-name="Symbol"/>
    </style:style>
    <style:style style:name="List10Level4" style:family="text">
      <style:text-properties style:font-name="Symbol"/>
    </style:style>
    <style:style style:name="List10Level5" style:family="text">
      <style:text-properties style:font-name="Symbol"/>
    </style:style>
    <style:style style:name="List10Level6" style:family="text">
      <style:text-properties style:font-name="Symbol"/>
    </style:style>
    <style:style style:name="List10Level7" style:family="text">
      <style:text-properties style:font-name="Symbol"/>
    </style:style>
    <style:style style:name="List10Level8" style:family="text">
      <style:text-properties style:font-name="Symbol"/>
    </style:style>
    <text:list-style style:name="LS10">
      <text:list-level-style-bullet text:bullet-char="" text:style-name="List10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0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0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0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0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0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0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0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Symbol"/>
    </style:style>
    <style:style style:name="List11Level2" style:family="text">
      <style:text-properties style:font-name="Symbol"/>
    </style:style>
    <style:style style:name="List11Level3" style:family="text">
      <style:text-properties style:font-name="Symbol"/>
    </style:style>
    <style:style style:name="List11Level4" style:family="text">
      <style:text-properties style:font-name="Symbol"/>
    </style:style>
    <style:style style:name="List11Level5" style:family="text">
      <style:text-properties style:font-name="Symbol"/>
    </style:style>
    <style:style style:name="List11Level6" style:family="text">
      <style:text-properties style:font-name="Symbol"/>
    </style:style>
    <style:style style:name="List11Level7" style:family="text">
      <style:text-properties style:font-name="Symbol"/>
    </style:style>
    <style:style style:name="List11Level8" style:family="text">
      <style:text-properties style:font-name="Symbol"/>
    </style:style>
    <text:list-style style:name="LS11">
      <text:list-level-style-bullet text:bullet-char="" text:style-name="List11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1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1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1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1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1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1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1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text:list-style style:name="LS12">
      <text:list-level-style-number style:num-format="1" text:style-name="List1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3Level0" style:family="text">
      <style:text-properties style:font-name="Symbol" fo:font-size="10pt" style:font-size-asian="10pt"/>
    </style:style>
    <style:style style:name="List13Level1" style:family="text">
      <style:text-properties style:font-name="Courier New" fo:font-size="10pt" style:font-size-asian="10pt" style:font-name-complex="Times New Roman"/>
    </style:style>
    <style:style style:name="List13Level2" style:family="text">
      <style:text-properties style:font-name="Wingdings" fo:font-size="10pt" style:font-size-asian="10pt"/>
    </style:style>
    <style:style style:name="List13Level3" style:family="text">
      <style:text-properties style:font-name="Wingdings" fo:font-size="10pt" style:font-size-asian="10pt"/>
    </style:style>
    <style:style style:name="List13Level4" style:family="text">
      <style:text-properties style:font-name="Wingdings" fo:font-size="10pt" style:font-size-asian="10pt"/>
    </style:style>
    <style:style style:name="List13Level5" style:family="text">
      <style:text-properties style:font-name="Wingdings" fo:font-size="10pt" style:font-size-asian="10pt"/>
    </style:style>
    <style:style style:name="List13Level6" style:family="text">
      <style:text-properties style:font-name="Wingdings" fo:font-size="10pt" style:font-size-asian="10pt"/>
    </style:style>
    <style:style style:name="List13Level7" style:family="text">
      <style:text-properties style:font-name="Wingdings" fo:font-size="10pt" style:font-size-asian="10pt"/>
    </style:style>
    <style:style style:name="List13Level8" style:family="text">
      <style:text-properties style:font-name="Wingdings" fo:font-size="10pt" style:font-size-asian="10pt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14">
      <text:list-level-style-number style:num-format="1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5Level0" style:family="text">
      <style:text-properties style:font-name="Symbol"/>
    </style:style>
    <style:style style:name="List15Level1" style:family="text">
      <style:text-properties style:font-name="Symbol"/>
    </style:style>
    <style:style style:name="List15Level2" style:family="text">
      <style:text-properties style:font-name="Symbol"/>
    </style:style>
    <style:style style:name="List15Level3" style:family="text">
      <style:text-properties style:font-name="Symbol"/>
    </style:style>
    <style:style style:name="List15Level4" style:family="text">
      <style:text-properties style:font-name="Symbol"/>
    </style:style>
    <style:style style:name="List15Level5" style:family="text">
      <style:text-properties style:font-name="Symbol"/>
    </style:style>
    <style:style style:name="List15Level6" style:family="text">
      <style:text-properties style:font-name="Symbol"/>
    </style:style>
    <style:style style:name="List15Level7" style:family="text">
      <style:text-properties style:font-name="Symbol"/>
    </style:style>
    <style:style style:name="List15Level8" style:family="text">
      <style:text-properties style:font-name="Symbol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5Level2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5Level3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5Level4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5Level5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5Level6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5Level7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5Level8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fo:font-weight="normal" style:font-weight-asian="normal" style:font-weight-complex="normal"/>
    </style:style>
    <text:list-style style:name="LS17">
      <text:list-level-style-number style:num-format="1" text:style-name="List1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Aptos" fo:font-size="10pt" style:font-name-asian="Aptos" style:font-size-asian="10pt" style:font-name-complex="Aptos" style:font-size-complex="10pt"/>
    </style:style>
  </office:automatic-styles>
  <office:master-styles>
    <style:master-page style:name="Standard" style:page-layout-name="pm1">
      <style:header>
        <text:p text:style-name="P1"><draw:frame svg:x="0cm" svg:y="0cm" svg:width="1.441cm" svg:height="0.96cm" draw:style-name="FR1" text:anchor-type="page" draw:z-index="4"><draw:text-box fo:min-height="0.96cm"><text:p text:style-name="P2"><text:span text:style-name="T2_1">OFFICIAL</text:span></text:p></draw:text-box><svg:desc>OFFICIAL</svg:desc></draw:frame></text:p>
      </style:header>
      <style:footer>
        <text:p text:style-name="P3"><draw:frame svg:x="0cm" svg:y="0cm" svg:width="1.441cm" svg:height="0.96cm" draw:style-name="FR2" text:anchor-type="page" draw:z-index="10"><draw:text-box fo:min-height="0.96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Eleanor Beaudry</meta:initial-creator>
    <meta:creation-date>2026-07-21T15:09:00</meta:creation-date>
    <dc:creator>Chris Gray</dc:creator>
    <dc:date>2026-07-21T15:09:00</dc:date>
    <meta:editing-cycles>2</meta:editing-cycles>
    <meta:document-statistic meta:page-count="27" meta:paragraph-count="714" meta:row-count="1999" meta:word-count="14985" meta:character-count="102235" meta:non-whitespace-character-count="87964"/>
    <meta:user-defined meta:name="Business Document Type">Annual review</meta:user-defined>
    <meta:user-defined meta:name="ClassificationContentMarkingFooterFontProps">#000000,10,Aptos</meta:user-defined>
    <meta:user-defined meta:name="ClassificationContentMarkingFooterShapeIds">7ca12f68,7f1404e4,674ecbe4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3f2f7844,25655572,22651706</meta:user-defined>
    <meta:user-defined meta:name="ClassificationContentMarkingHeaderText">OFFICIAL</meta:user-defined>
    <meta:user-defined meta:name="ContentTypeId">0x010100A9E804AD2130B047BEB1B1355903FA590700801337AE32F32845993902CDF871DB16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  <meta:user-defined meta:name="Project Document Type"/>
    <meta:user-defined meta:name="Project_x0020_Document_x0020_Type"/>
  </office:meta>
</office:document-meta>
</file>