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Noto Sans Symbols" svg:font-family="Noto Sans Symbol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Georgia" svg:font-family="Georgia" style:font-pitch="variable" style:font-family-generic="roman"/>
    <style:font-face style:name="Century Gothic" svg:font-family="Century Gothic" style:font-pitch="variable" style:font-family-generic="swiss"/>
    <style:font-face style:name="Cambria Math" svg:font-family="Cambria Math" style:font-pitch="variable" style:font-family-generic="roman"/>
    <style:font-face style:name="Garamond" svg:font-family="Garamond" style:font-pitch="variable" style:font-family-generic="roman"/>
    <style:font-face style:name="Libre Baskerville" svg:font-family="Libre Baskerville" style:font-pitch="variable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 style:page-number="1"/>
    </style:style>
    <style:style style:name="T1_1" style:family="text">
      <style:text-properties fo:font-style="normal" style:font-style-asian="normal" style:font-style-complex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 style:use-optimal-column-width="false"/>
    </style:style>
    <style:style style:name="Column2" style:family="table-column">
      <style:table-column-properties style:column-width="4.251cm" style:use-optimal-column-width="false"/>
    </style:style>
    <style:style style:name="Column3" style:family="table-column">
      <style:table-column-properties style:column-width="4.66cm" style:use-optimal-column-width="false"/>
    </style:style>
    <style:style style:name="Row1" style:family="table-row">
      <style:table-row-properties style:min-row-height="0.718cm" style:use-optimal-row-height="false"/>
    </style:style>
    <style:style style:name="Cell1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_3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" style:family="table-row">
      <style:table-row-properties style:min-row-height="0.728cm" style:use-optimal-row-height="false"/>
    </style:style>
    <style:style style:name="Cell2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dotted" fo:wrap-option="wrap"/>
    </style:style>
    <style:style style:name="P4" style:family="paragraph" style:parent-style-name="Normal"/>
    <style:style style:name="T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18cm dotted" fo:border-bottom="#000000 0.018cm dotted" fo:padding-left="0.19cm" fo:border-left="#000000 0.018cm dotte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5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" style:family="table-row">
      <style:table-row-properties style:min-row-height="0.529cm" style:use-optimal-row-height="false"/>
    </style:style>
    <style:style style:name="Cell4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dotted" fo:wrap-option="wrap"/>
    </style:style>
    <style:style style:name="P6" style:family="paragraph" style:parent-style-name="Normal"/>
    <style:style style:name="T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6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7" style:family="paragraph" style:parent-style-name="Normal"/>
    <style:style style:name="T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7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7_3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5" style:family="table-cell">
      <style:table-cell-properties style:vertical-align="top" fo:border-top="#000000 0.018cm dotted" fo:border-bottom="#000000 0.018cm solid" fo:padding-left="0.19cm" fo:border-left="#000000 0.018cm dotted" fo:padding-right="0.19cm" fo:border-right="#000000 0.018cm dotted" fo:wrap-option="wrap"/>
    </style:style>
    <style:style style:name="P8" style:family="paragraph" style:parent-style-name="Normal"/>
    <style:style style:name="T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9" style:family="paragraph" style:parent-style-name="Normal"/>
    <style:style style:name="T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18cm dotted" fo:border-bottom="#000000 0.018cm solid" fo:padding-left="0.19cm" fo:border-left="#000000 0.018cm dotte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0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11" style:family="paragraph" style:parent-style-name="Normal"/>
    <style:style style:name="T1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12" style:family="paragraph" style:parent-style-name="Normal">
      <style:text-properties fo:background-color="#00ff00" fo:font-size="11pt" style:font-size-asian="11pt" style:font-size-complex="11pt" fo:font-weight="bold" style:font-weight-asian="bold" style:font-weight-complex="bold"/>
    </style:style>
    <style:style style:name="P13" style:family="paragraph" style:parent-style-name="Normal"/>
    <style:style style:name="T13_1" style:family="text">
      <style:text-properties fo:font-size="11pt" style:font-size-asian="11pt" style:font-size-complex="11pt" fo:font-weight="bold" style:font-weight-asian="bold" style:font-weight-complex="bold"/>
    </style:style>
    <style:style style:name="Table2" style:family="table">
      <style:table-properties table:align="left" style:width="17.399cm" fo:margin-left="0cm"/>
    </style:style>
    <style:style style:name="Column4" style:family="table-column">
      <style:table-column-properties style:column-width="2.992cm" style:use-optimal-column-width="false"/>
    </style:style>
    <style:style style:name="Column5" style:family="table-column">
      <style:table-column-properties style:column-width="1.752cm" style:use-optimal-column-width="false"/>
    </style:style>
    <style:style style:name="Column6" style:family="table-column">
      <style:table-column-properties style:column-width="1.75cm" style:use-optimal-column-width="false"/>
    </style:style>
    <style:style style:name="Column7" style:family="table-column">
      <style:table-column-properties style:column-width="1.75cm" style:use-optimal-column-width="false"/>
    </style:style>
    <style:style style:name="Column8" style:family="table-column">
      <style:table-column-properties style:column-width="1.679cm" style:use-optimal-column-width="false"/>
    </style:style>
    <style:style style:name="Column9" style:family="table-column">
      <style:table-column-properties style:column-width="1.494cm" style:use-optimal-column-width="false"/>
    </style:style>
    <style:style style:name="Column10" style:family="table-column">
      <style:table-column-properties style:column-width="1.496cm" style:use-optimal-column-width="false"/>
    </style:style>
    <style:style style:name="Column11" style:family="table-column">
      <style:table-column-properties style:column-width="1.496cm" style:use-optimal-column-width="false"/>
    </style:style>
    <style:style style:name="Column12" style:family="table-column">
      <style:table-column-properties style:column-width="1.496cm" style:use-optimal-column-width="false"/>
    </style:style>
    <style:style style:name="Column13" style:family="table-column">
      <style:table-column-properties style:column-width="1.496cm" style:use-optimal-column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5" style:family="table-row">
      <style:table-row-properties style:use-optimal-row-height="false"/>
    </style:style>
    <style:style style:name="Cell1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" style:family="table-row">
      <style:table-row-properties style:min-row-height="0.545cm" style:use-optimal-row-height="false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/>
    </style:style>
    <style:style style:name="P44" style:family="paragraph" style:parent-style-name="Normal">
      <style:text-properties fo:background-color="#00ff00" fo:font-size="11pt" style:font-size-asian="11pt" style:font-size-complex="11pt" fo:font-weight="bold" style:font-weight-asian="bold" style:font-weight-complex="bold"/>
    </style:style>
    <style:style style:name="Table3" style:family="table">
      <style:table-properties table:align="left" style:width="15.912cm" fo:margin-left="-0.009cm"/>
    </style:style>
    <style:style style:name="Column14" style:family="table-column">
      <style:table-column-properties style:column-width="7.001cm" style:use-optimal-column-width="false"/>
    </style:style>
    <style:style style:name="Column15" style:family="table-column">
      <style:table-column-properties style:column-width="8.911cm" style:use-optimal-column-width="false"/>
    </style:style>
    <style:style style:name="Row7" style:family="table-row">
      <style:table-row-properties style:min-row-height="0.626cm" style:use-optimal-row-height="false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/>
    <style:style style:name="T46_2" style:family="text" style:parent-style-name="Internet_20_link">
      <style:text-properties fo:color="#0563c1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711cm" style:use-optimal-row-height="false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background-color="#00ff00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9" style:family="paragraph" style:parent-style-name="Normal">
      <style:text-properties fo:font-size="10pt" style:font-size-asian="10pt" style:font-size-complex="10pt"/>
    </style:style>
    <style:style style:name="P50" style:family="paragraph" style:parent-style-name="Normal"/>
    <style:style style:name="T50_1" style:family="text">
      <style:text-properties fo:font-size="14pt" style:font-size-asian="14pt" style:font-size-complex="14pt" fo:font-weight="bold" style:font-weight-asian="bold" style:font-weight-complex="bold"/>
    </style:style>
    <style:style style:name="T50_2" style:family="text">
      <style:text-properties fo:font-size="14pt" style:font-size-asian="14pt" style:font-size-complex="14pt" fo:font-weight="bold" style:font-weight-asian="bold" style:font-weight-complex="bold"/>
    </style:style>
    <style:style style:name="P51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2" style:family="paragraph" style:parent-style-name="Normal"/>
    <style:style style:name="T52_1" style:family="text">
      <style:text-properties fo:font-size="11pt" style:font-size-asian="11pt" style:font-size-complex="11pt" fo:font-weight="bold" style:font-weight-asian="bold" style:font-weight-complex="bold"/>
    </style:style>
    <style:style style:name="T52_2" style:family="text">
      <style:text-properties fo:font-size="11pt" style:font-size-asian="11pt" style:font-size-complex="11pt" fo:font-weight="bold" style:font-weight-asian="bold" style:font-weight-complex="bold"/>
    </style:style>
    <style:style style:name="P53" style:family="paragraph" style:parent-style-name="Normal">
      <style:paragraph-properties fo:margin-left="-0.009cm"/>
    </style:style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T53_4" style:family="text">
      <style:text-properties fo:font-size="10pt" style:font-size-asian="10pt" style:font-size-complex="10pt"/>
    </style:style>
    <style:style style:name="T53_5" style:family="text">
      <style:text-properties fo:font-size="10pt" style:font-size-asian="10pt" style:font-size-complex="10pt"/>
    </style:style>
    <style:style style:name="T53_6" style:family="text">
      <style:text-properties fo:font-size="10pt" style:font-size-asian="10pt" style:font-size-complex="10pt"/>
    </style:style>
    <style:style style:name="T53_7" style:family="text">
      <style:text-properties fo:font-size="10pt" style:font-size-asian="10pt" style:font-size-complex="10pt"/>
    </style:style>
    <style:style style:name="T53_8" style:family="text">
      <style:text-properties fo:font-size="10pt" style:font-size-asian="10pt" style:font-size-complex="10pt"/>
    </style:style>
    <style:style style:name="T53_9" style:family="text">
      <style:text-properties fo:font-size="10pt" style:font-size-asian="10pt" style:font-size-complex="10pt"/>
    </style:style>
    <style:style style:name="T53_10" style:family="text">
      <style:text-properties fo:font-size="10pt" style:font-size-asian="10pt" style:font-size-complex="10pt"/>
    </style:style>
    <style:style style:name="T53_11" style:family="text">
      <style:text-properties fo:font-size="10pt" style:font-size-asian="10pt" style:font-size-complex="10pt"/>
    </style:style>
    <style:style style:name="P54" style:family="paragraph" style:parent-style-name="Normal">
      <style:paragraph-properties fo:margin-left="-0.009cm"/>
    </style:style>
    <style:style style:name="T54_1" style:family="text">
      <style:text-properties fo:font-size="10pt" style:font-size-asian="10pt" style:font-size-complex="10pt"/>
    </style:style>
    <style:style style:name="P55" style:family="paragraph" style:parent-style-name="List_20_Paragraph">
      <style:paragraph-properties fo:margin-bottom="0cm" fo:margin-left="1.905cm"/>
      <style:text-properties fo:font-size="10pt" style:font-size-asian="10pt"/>
    </style:style>
    <style:style style:name="T55_1" style:family="text">
      <style:text-properties fo:font-size="10pt" style:font-size-asian="10pt" style:text-underline-style="solid" style:text-underline-color="font-color"/>
    </style:style>
    <style:style style:name="T55_2" style:family="text">
      <style:text-properties fo:font-size="10pt" style:font-size-asian="10pt"/>
    </style:style>
    <style:style style:name="P56" style:family="paragraph" style:parent-style-name="List_20_Paragraph">
      <style:paragraph-properties fo:margin-bottom="0cm" fo:margin-left="1.905cm"/>
      <style:text-properties fo:font-size="10pt" style:font-size-asian="10pt"/>
    </style:style>
    <style:style style:name="T56_1" style:family="text">
      <style:text-properties fo:font-size="10pt" style:font-size-asian="10pt" style:text-underline-style="solid" style:text-underline-color="font-color"/>
    </style:style>
    <style:style style:name="T56_2" style:family="text">
      <style:text-properties fo:font-size="10pt" style:font-size-asian="10pt"/>
    </style:style>
    <style:style style:name="P57" style:family="paragraph" style:parent-style-name="List_20_Paragraph">
      <style:paragraph-properties fo:margin-bottom="0cm" fo:margin-left="1.905cm"/>
    </style:style>
    <style:style style:name="T57_1" style:family="text">
      <style:text-properties fo:font-size="10pt" style:font-size-asian="10pt" style:text-underline-style="solid" style:text-underline-color="font-color"/>
    </style:style>
    <style:style style:name="T57_2" style:family="text">
      <style:text-properties fo:font-size="10pt" style:font-size-asian="10pt"/>
    </style:style>
    <style:style style:name="T57_3" style:family="text" style:parent-style-name="List_20_Paragraph">
      <style:text-properties fo:font-size="10pt" style:font-size-asian="10pt"/>
    </style:style>
    <style:style style:name="P58" style:family="paragraph" style:parent-style-name="Footnote_20_text"/>
    <style:style style:name="T58_1" style:family="text"/>
    <style:style style:name="T58_2" style:family="text">
      <style:text-properties fo:font-size="8pt" style:font-size-asian="8pt" style:font-size-complex="8pt"/>
    </style:style>
    <style:style style:name="P59" style:family="paragraph" style:parent-style-name="Footnote_20_text"/>
    <style:style style:name="T59_1" style:family="text">
      <style:text-properties fo:font-size="10pt" style:font-size-asian="10pt"/>
    </style:style>
    <style:style style:name="P60" style:family="paragraph" style:parent-style-name="Normal">
      <style:paragraph-properties fo:margin-bottom="0.067cm"/>
    </style:style>
    <style:style style:name="T60_1" style:family="text">
      <style:text-properties fo:font-size="10pt" style:font-size-asian="10pt" style:font-size-complex="10pt"/>
    </style:style>
    <style:style style:name="P61" style:family="paragraph" style:parent-style-name="Normal">
      <style:paragraph-properties fo:margin-left="-0.009cm"/>
    </style:style>
    <style:style style:name="T61_1" style:family="text">
      <style:text-properties fo:font-size="10pt" style:font-size-asian="10pt" style:font-size-complex="10pt"/>
    </style:style>
    <style:style style:name="T61_2" style:family="text">
      <style:text-properties fo:font-size="10pt" style:font-size-asian="10pt" style:font-size-complex="10pt"/>
    </style:style>
    <style:style style:name="T61_3" style:family="text">
      <style:text-properties fo:font-size="10pt" style:font-size-asian="10pt" style:font-size-complex="10pt"/>
    </style:style>
    <style:style style:name="T61_4" style:family="text">
      <style:text-properties fo:font-size="10pt" style:font-size-asian="10pt" style:font-size-complex="10pt"/>
    </style:style>
    <style:style style:name="T61_5" style:family="text">
      <style:text-properties fo:font-size="10pt" style:font-size-asian="10pt" style:font-size-complex="10pt"/>
    </style:style>
    <style:style style:name="P62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63" style:family="paragraph" style:parent-style-name="Normal">
      <style:paragraph-properties fo:margin-left="-0.009cm"/>
    </style:style>
    <style:style style:name="T63_1" style:family="text">
      <style:text-properties fo:font-size="10pt" style:font-size-asian="10pt" style:font-size-complex="10pt"/>
    </style:style>
    <style:style style:name="T63_2" style:family="text">
      <style:text-properties fo:color="#319e90" style:font-name="Century Gothic" fo:font-size="10pt" style:font-name-asian="Century Gothic" style:font-size-asian="10pt" style:font-name-complex="Century Gothic" style:font-size-complex="10pt" fo:font-weight="bold" style:font-weight-asian="bold" style:font-weight-complex="bold"/>
    </style:style>
    <style:style style:name="P64" style:family="paragraph" style:parent-style-name="Normal"/>
    <style:style style:name="T64_1" style:family="text">
      <style:text-properties fo:font-size="10pt" style:font-size-asian="10pt" style:font-size-complex="10pt"/>
    </style:style>
    <style:style style:name="P65" style:family="paragraph" style:parent-style-name="Normal"/>
    <style:style style:name="T65_1" style:family="text">
      <style:text-properties fo:font-size="11pt" style:font-size-asian="11pt" style:font-size-complex="11pt" fo:font-weight="bold" style:font-weight-asian="bold" style:font-weight-complex="bold"/>
    </style:style>
    <style:style style:name="T65_2" style:family="text">
      <style:text-properties fo:font-size="11pt" style:font-size-asian="11pt" style:font-size-complex="11pt" fo:font-weight="bold" style:font-weight-asian="bold" style:font-weight-complex="bold"/>
    </style:style>
    <style:style style:name="P66" style:family="paragraph" style:parent-style-name="Normal">
      <style:paragraph-properties fo:line-height="108%" fo:margin-left="-0.009cm"/>
    </style:style>
    <style:style style:name="T66_1" style:family="text">
      <style:text-properties fo:font-size="10pt" style:font-size-asian="10pt" style:font-size-complex="10pt"/>
    </style:style>
    <style:style style:name="T66_2" style:family="text">
      <style:text-properties fo:font-size="10pt" style:font-size-asian="10pt" style:font-size-complex="10pt"/>
    </style:style>
    <style:style style:name="T66_3" style:family="text">
      <style:text-properties fo:font-size="10pt" style:font-size-asian="10pt" style:font-size-complex="10pt"/>
    </style:style>
    <style:style style:name="T66_4" style:family="text">
      <style:text-properties fo:font-size="10pt" style:font-size-asian="10pt" style:font-size-complex="10pt"/>
    </style:style>
    <style:style style:name="P67" style:family="paragraph" style:parent-style-name="Normal">
      <style:paragraph-properties fo:line-height="108%" fo:margin-left="-0.009cm"/>
      <style:text-properties fo:font-size="10pt" style:font-size-asian="10pt" style:font-size-complex="10pt"/>
    </style:style>
    <style:style style:name="P68" style:family="paragraph" style:parent-style-name="Normal">
      <style:paragraph-properties fo:line-height="108%" fo:margin-left="-0.009cm"/>
    </style:style>
    <style:style style:name="T68_1" style:family="text">
      <style:text-properties fo:font-size="10pt" style:font-size-asian="10pt" style:font-size-complex="10pt"/>
    </style:style>
    <style:style style:name="T68_2" style:family="text">
      <style:text-properties fo:font-size="10pt" style:font-size-asian="10pt" style:font-size-complex="10pt"/>
    </style:style>
    <style:style style:name="T68_3" style:family="text">
      <style:text-properties fo:font-size="10pt" style:font-size-asian="10pt" style:font-size-complex="10pt"/>
    </style:style>
    <style:style style:name="T68_4" style:family="text">
      <style:text-properties fo:font-size="10pt" style:font-size-asian="10pt" style:font-size-complex="10pt"/>
    </style:style>
    <style:style style:name="T68_5" style:family="text">
      <style:text-properties fo:font-size="10pt" style:font-size-asian="10pt" style:font-size-complex="10pt"/>
    </style:style>
    <style:style style:name="T68_6" style:family="text">
      <style:text-properties fo:font-size="10pt" style:font-size-asian="10pt" style:font-size-complex="10pt"/>
    </style:style>
    <style:style style:name="T68_7" style:family="text">
      <style:text-properties fo:font-size="10pt" style:font-size-asian="10pt" style:font-size-complex="10pt"/>
    </style:style>
    <style:style style:name="T68_8" style:family="text">
      <style:text-properties fo:font-size="10pt" style:font-size-asian="10pt" style:font-size-complex="10pt"/>
    </style:style>
    <style:style style:name="T68_9" style:family="text">
      <style:text-properties fo:font-size="10pt" style:font-size-asian="10pt" style:font-size-complex="10pt"/>
    </style:style>
    <style:style style:name="P69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70" style:family="paragraph" style:parent-style-name="Normal">
      <style:paragraph-properties fo:margin-left="-0.009cm"/>
    </style:style>
    <style:style style:name="T70_1" style:family="text">
      <style:text-properties fo:font-size="10pt" style:font-size-asian="10pt" style:font-size-complex="10pt"/>
    </style:style>
    <style:style style:name="T70_2" style:family="text">
      <style:text-properties fo:font-size="10pt" style:font-size-asian="10pt" style:font-size-complex="10pt"/>
    </style:style>
    <style:style style:name="T70_3" style:family="text">
      <style:text-properties fo:font-size="10pt" style:font-size-asian="10pt" style:font-size-complex="10pt"/>
    </style:style>
    <style:style style:name="T70_4" style:family="text">
      <style:text-properties fo:font-size="10pt" style:font-size-asian="10pt" style:font-size-complex="10pt"/>
    </style:style>
    <style:style style:name="T70_5" style:family="text">
      <style:text-properties fo:font-size="10pt" style:font-size-asian="10pt" style:font-size-complex="10pt"/>
    </style:style>
    <style:style style:name="P71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72" style:family="paragraph" style:parent-style-name="Normal">
      <style:paragraph-properties fo:margin-left="-0.009cm"/>
    </style:style>
    <style:style style:name="T72_1" style:family="text">
      <style:text-properties fo:font-size="10pt" style:font-size-asian="10pt" style:font-size-complex="10pt"/>
    </style:style>
    <style:style style:name="T72_2" style:family="text">
      <style:text-properties fo:font-size="10pt" style:font-size-asian="10pt" style:font-size-complex="10pt"/>
    </style:style>
    <style:style style:name="T72_3" style:family="text">
      <style:text-properties fo:font-size="10pt" style:font-size-asian="10pt" style:font-size-complex="10pt"/>
    </style:style>
    <style:style style:name="T72_4" style:family="text">
      <style:text-properties fo:font-size="10pt" style:font-size-asian="10pt" style:font-size-complex="10pt"/>
    </style:style>
    <style:style style:name="T72_5" style:family="text">
      <style:text-properties fo:font-size="10pt" style:font-size-asian="10pt" style:font-size-complex="10pt"/>
    </style:style>
    <style:style style:name="T72_6" style:family="text">
      <style:text-properties fo:font-size="10pt" style:font-size-asian="10pt" style:font-size-complex="10pt"/>
    </style:style>
    <style:style style:name="T72_7" style:family="text">
      <style:text-properties fo:font-size="10pt" style:font-size-asian="10pt" style:font-size-complex="10pt"/>
    </style:style>
    <style:style style:name="T72_8" style:family="text">
      <style:text-properties fo:font-size="10pt" style:font-size-asian="10pt" style:font-size-complex="10pt"/>
    </style:style>
    <style:style style:name="T72_9" style:family="text">
      <style:text-properties fo:font-size="10pt" style:font-size-asian="10pt" style:font-size-complex="10pt"/>
    </style:style>
    <style:style style:name="T72_10" style:family="text">
      <style:text-properties fo:font-size="10pt" style:font-size-asian="10pt" style:font-size-complex="10pt"/>
    </style:style>
    <style:style style:name="T72_11" style:family="text">
      <style:text-properties fo:font-size="10pt" style:font-size-asian="10pt" style:font-size-complex="10pt"/>
    </style:style>
    <style:style style:name="T72_12" style:family="text">
      <style:text-properties fo:font-size="10pt" style:font-size-asian="10pt" style:font-size-complex="10pt"/>
    </style:style>
    <style:style style:name="T72_13" style:family="text">
      <style:text-properties fo:font-size="10pt" style:font-size-asian="10pt" style:font-size-complex="10pt"/>
    </style:style>
    <style:style style:name="T72_14" style:family="text">
      <style:text-properties fo:font-size="10pt" style:font-size-asian="10pt" style:font-size-complex="10pt"/>
    </style:style>
    <style:style style:name="T72_15" style:family="text">
      <style:text-properties fo:font-size="10pt" style:font-size-asian="10pt" style:font-size-complex="10pt"/>
    </style:style>
    <style:style style:name="T72_16" style:family="text">
      <style:text-properties fo:font-size="10pt" style:font-size-asian="10pt" style:font-size-complex="10pt"/>
    </style:style>
    <style:style style:name="T72_17" style:family="text">
      <style:text-properties fo:font-size="10pt" style:font-size-asian="10pt" style:font-size-complex="10pt"/>
    </style:style>
    <style:style style:name="T72_18" style:family="text">
      <style:text-properties fo:font-size="10pt" style:font-size-asian="10pt" style:font-size-complex="10pt"/>
    </style:style>
    <style:style style:name="T72_19" style:family="text">
      <style:text-properties fo:font-size="10pt" style:font-size-asian="10pt" style:font-size-complex="10pt"/>
    </style:style>
    <style:style style:name="P73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7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4_1" style:family="text">
      <style:text-properties fo:font-size="11pt" style:font-size-asian="11pt" style:font-size-complex="11pt" fo:font-weight="bold" style:font-weight-asian="bold" style:font-weight-complex="bold"/>
    </style:style>
    <style:style style:name="T74_2" style:family="text">
      <style:text-properties fo:font-size="11pt" style:font-size-asian="11pt" style:font-size-complex="11pt" fo:font-weight="bold" style:font-weight-asian="bold" style:font-weight-complex="bold"/>
    </style:style>
    <style:style style:name="P75" style:family="paragraph" style:parent-style-name="Normal">
      <style:paragraph-properties fo:line-height="108%"/>
      <style:text-properties fo:font-size="10pt" style:font-size-asian="10pt" style:font-size-complex="10pt"/>
    </style:style>
    <style:style style:name="P76" style:family="paragraph" style:parent-style-name="Normal">
      <style:paragraph-properties fo:line-height="108%"/>
    </style:style>
    <style:style style:name="T76_1" style:family="text">
      <style:text-properties fo:font-size="10pt" style:font-size-asian="10pt" style:font-size-complex="10pt"/>
    </style:style>
    <style:style style:name="P77" style:family="paragraph" style:parent-style-name="Normal">
      <style:paragraph-properties fo:line-height="108%"/>
      <style:text-properties fo:font-size="10pt" style:font-size-asian="10pt" style:font-size-complex="10pt"/>
    </style:style>
    <style:style style:name="P78" style:family="paragraph" style:parent-style-name="Normal"/>
    <style:style style:name="T78_1" style:family="text">
      <style:text-properties fo:font-size="10pt" style:font-size-asian="10pt" style:font-size-complex="10pt"/>
    </style:style>
    <style:style style:name="T78_2" style:family="text">
      <style:text-properties fo:font-size="10pt" style:font-size-asian="10pt" style:font-size-complex="10pt" fo:font-weight="bold" style:font-weight-asian="bold" style:font-weight-complex="bold"/>
    </style:style>
    <style:style style:name="T78_3" style:family="text">
      <style:text-properties fo:font-size="10pt" style:font-size-asian="10pt" style:font-size-complex="10pt" fo:font-weight="bold" style:font-weight-asian="bold" style:font-weight-complex="bold"/>
    </style:style>
    <style:style style:name="P79" style:family="paragraph" style:parent-style-name="Normal"/>
    <style:style style:name="T79_1" style:family="text">
      <style:text-properties fo:font-size="10pt" style:font-size-asian="10pt" style:font-size-complex="10pt"/>
    </style:style>
    <style:style style:name="T79_2" style:family="text">
      <style:text-properties fo:font-size="10pt" style:font-size-asian="10pt" style:font-size-complex="10pt"/>
    </style:style>
    <style:style style:name="T79_3" style:family="text">
      <style:text-properties fo:font-size="10pt" style:font-size-asian="10pt" style:font-size-complex="10pt"/>
    </style:style>
    <style:style style:name="T79_4" style:family="text">
      <style:text-properties style:font-name="Cambria Math" fo:font-size="10pt" style:font-size-asian="10pt" style:font-name-complex="Cambria Math" style:font-size-complex="10pt"/>
    </style:style>
    <style:style style:name="T79_5" style:family="text">
      <style:text-properties fo:font-size="10pt" style:font-size-asian="10pt" style:font-size-complex="10pt"/>
    </style:style>
    <style:style style:name="T79_6" style:family="text">
      <style:text-properties style:font-name="Cambria Math" fo:font-size="10pt" style:font-size-asian="10pt" style:font-name-complex="Cambria Math" style:font-size-complex="10pt"/>
    </style:style>
    <style:style style:name="T79_7" style:family="text">
      <style:text-properties fo:font-size="10pt" style:font-size-asian="10pt" style:font-size-complex="10pt"/>
    </style:style>
    <style:style style:name="T79_8" style:family="text">
      <style:text-properties style:font-name="Cambria Math" fo:font-size="10pt" style:font-size-asian="10pt" style:font-name-complex="Cambria Math" style:font-size-complex="10pt"/>
    </style:style>
    <style:style style:name="T79_9" style:family="text">
      <style:text-properties fo:font-size="10pt" style:font-size-asian="10pt" style:font-size-complex="10pt"/>
    </style:style>
    <style:style style:name="T79_10" style:family="text">
      <style:text-properties style:font-name="Cambria Math" fo:font-size="10pt" style:font-size-asian="10pt" style:font-name-complex="Cambria Math" style:font-size-complex="10pt"/>
    </style:style>
    <style:style style:name="T79_11" style:family="text">
      <style:text-properties fo:font-size="10pt" style:font-size-asian="10pt" style:font-size-complex="10pt"/>
    </style:style>
    <style:style style:name="T79_12" style:family="text">
      <style:text-properties style:font-name="Cambria Math" fo:font-size="10pt" style:font-size-asian="10pt" style:font-name-complex="Cambria Math" style:font-size-complex="10pt"/>
    </style:style>
    <style:style style:name="T79_13" style:family="text">
      <style:text-properties fo:font-size="10pt" style:font-size-asian="10pt" style:font-size-complex="10pt"/>
    </style:style>
    <style:style style:name="T79_14" style:family="text">
      <style:text-properties style:font-name="Cambria Math" fo:font-size="10pt" style:font-size-asian="10pt" style:font-name-complex="Cambria Math" style:font-size-complex="10pt"/>
    </style:style>
    <style:style style:name="T79_15" style:family="text">
      <style:text-properties fo:font-size="10pt" style:font-size-asian="10pt" style:font-size-complex="10pt"/>
    </style:style>
    <style:style style:name="T79_16" style:family="text">
      <style:text-properties fo:font-size="10pt" style:font-size-asian="10pt" style:font-size-complex="10pt"/>
    </style:style>
    <style:style style:name="T79_17" style:family="text">
      <style:text-properties fo:font-size="10pt" style:font-size-asian="10pt" style:font-size-complex="10pt"/>
    </style:style>
    <style:style style:name="T79_18" style:family="text">
      <style:text-properties style:font-name="Cambria Math" fo:font-size="10pt" style:font-size-asian="10pt" style:font-name-complex="Cambria Math" style:font-size-complex="10pt"/>
    </style:style>
    <style:style style:name="T79_19" style:family="text">
      <style:text-properties fo:font-size="10pt" style:font-size-asian="10pt" style:font-size-complex="10pt"/>
    </style:style>
    <style:style style:name="T79_20" style:family="text">
      <style:text-properties fo:font-size="10pt" style:font-size-asian="10pt" style:font-size-complex="10pt"/>
    </style:style>
    <style:style style:name="T79_21" style:family="text">
      <style:text-properties fo:font-size="10pt" style:font-size-asian="10pt" style:font-size-complex="10pt"/>
    </style:style>
    <style:style style:name="T79_22" style:family="text">
      <style:text-properties fo:font-size="10pt" style:font-size-asian="10pt" style:font-size-complex="10pt"/>
    </style:style>
    <style:style style:name="T79_23" style:family="text">
      <style:text-properties fo:font-size="10pt" style:font-size-asian="10pt" style:font-size-complex="10pt"/>
    </style:style>
    <style:style style:name="T79_24" style:family="text">
      <style:text-properties fo:font-size="10pt" style:font-size-asian="10pt" style:font-size-complex="10pt"/>
    </style:style>
    <style:style style:name="T79_25" style:family="text">
      <style:text-properties fo:font-size="10pt" style:font-size-asian="10pt" style:font-size-complex="10pt"/>
    </style:style>
    <style:style style:name="T79_26" style:family="text">
      <style:text-properties style:font-name="Cambria Math" fo:font-size="10pt" style:font-size-asian="10pt" style:font-name-complex="Cambria Math" style:font-size-complex="10pt"/>
    </style:style>
    <style:style style:name="T79_27" style:family="text">
      <style:text-properties fo:font-size="10pt" style:font-size-asian="10pt" style:font-size-complex="10pt"/>
    </style:style>
    <style:style style:name="T79_28" style:family="text">
      <style:text-properties fo:font-size="10pt" style:font-size-asian="10pt" style:font-size-complex="10pt"/>
    </style:style>
    <style:style style:name="T79_29" style:family="text">
      <style:text-properties fo:font-size="10pt" style:font-size-asian="10pt" style:font-size-complex="10pt"/>
    </style:style>
    <style:style style:name="T79_30" style:family="text">
      <style:text-properties style:font-name="Cambria Math" fo:font-size="10pt" style:font-size-asian="10pt" style:font-name-complex="Cambria Math" style:font-size-complex="10pt"/>
    </style:style>
    <style:style style:name="T79_31" style:family="text">
      <style:text-properties fo:font-size="10pt" style:font-size-asian="10pt" style:font-size-complex="10pt"/>
    </style:style>
    <style:style style:name="T79_32" style:family="text">
      <style:text-properties style:font-name="Cambria Math" fo:font-size="10pt" style:font-size-asian="10pt" style:font-name-complex="Cambria Math" style:font-size-complex="10pt"/>
    </style:style>
    <style:style style:name="T79_33" style:family="text">
      <style:text-properties fo:font-size="10pt" style:font-size-asian="10pt" style:font-size-complex="10pt"/>
    </style:style>
    <style:style style:name="T79_34" style:family="text">
      <style:text-properties style:font-name="Cambria Math" fo:font-size="10pt" style:font-size-asian="10pt" style:font-name-complex="Cambria Math" style:font-size-complex="10pt"/>
    </style:style>
    <style:style style:name="T79_35" style:family="text">
      <style:text-properties fo:font-size="10pt" style:font-size-asian="10pt" style:font-size-complex="10pt"/>
    </style:style>
    <style:style style:name="T79_36" style:family="text">
      <style:text-properties fo:font-size="10pt" style:font-size-asian="10pt" style:font-size-complex="10pt"/>
    </style:style>
    <style:style style:name="T79_37" style:family="text">
      <style:text-properties fo:font-size="10pt" style:font-size-asian="10pt" style:font-size-complex="10pt"/>
    </style:style>
    <style:style style:name="T79_38" style:family="text">
      <style:text-properties style:font-name="Cambria Math" fo:font-size="10pt" style:font-size-asian="10pt" style:font-name-complex="Cambria Math" style:font-size-complex="10pt"/>
    </style:style>
    <style:style style:name="T79_39" style:family="text">
      <style:text-properties fo:font-size="10pt" style:font-size-asian="10pt" style:font-size-complex="10pt"/>
    </style:style>
    <style:style style:name="T79_40" style:family="text">
      <style:text-properties style:font-name="Cambria Math" fo:font-size="10pt" style:font-size-asian="10pt" style:font-name-complex="Cambria Math" style:font-size-complex="10pt"/>
    </style:style>
    <style:style style:name="T79_41" style:family="text">
      <style:text-properties fo:font-size="10pt" style:font-size-asian="10pt" style:font-size-complex="10pt"/>
    </style:style>
    <style:style style:name="T79_42" style:family="text">
      <style:text-properties fo:font-size="10pt" style:font-size-asian="10pt" style:font-size-complex="10pt"/>
    </style:style>
    <style:style style:name="T79_43" style:family="text">
      <style:text-properties fo:font-size="10pt" style:font-size-asian="10pt" style:font-size-complex="10pt"/>
    </style:style>
    <style:style style:name="T79_44" style:family="text">
      <style:text-properties style:font-name="Cambria Math" fo:font-size="10pt" style:font-size-asian="10pt" style:font-name-complex="Cambria Math" style:font-size-complex="10pt"/>
    </style:style>
    <style:style style:name="T79_45" style:family="text">
      <style:text-properties fo:font-size="10pt" style:font-size-asian="10pt" style:font-size-complex="10pt"/>
    </style:style>
    <style:style style:name="T79_46" style:family="text">
      <style:text-properties style:font-name="Cambria Math" fo:font-size="10pt" style:font-size-asian="10pt" style:font-name-complex="Cambria Math" style:font-size-complex="10pt"/>
    </style:style>
    <style:style style:name="T79_47" style:family="text">
      <style:text-properties fo:font-size="10pt" style:font-size-asian="10pt" style:font-size-complex="10pt"/>
    </style:style>
    <style:style style:name="T79_48" style:family="text">
      <style:text-properties fo:font-size="10pt" style:font-size-asian="10pt" style:font-size-complex="10pt"/>
    </style:style>
    <style:style style:name="T79_49" style:family="text">
      <style:text-properties fo:font-size="10pt" style:font-size-asian="10pt" style:font-size-complex="10pt"/>
    </style:style>
    <style:style style:name="P80" style:family="paragraph" style:parent-style-name="Normal">
      <style:text-properties fo:font-size="10pt" style:font-size-asian="10pt" style:font-size-complex="10pt"/>
    </style:style>
    <style:style style:name="P81" style:family="paragraph" style:parent-style-name="Normal">
      <style:paragraph-properties fo:line-height="105%"/>
    </style:style>
    <style:style style:name="T81_1" style:family="text">
      <style:text-properties fo:font-size="10pt" style:font-size-asian="10pt" style:font-size-complex="10pt"/>
    </style:style>
    <style:style style:name="T81_2" style:family="text">
      <style:text-properties fo:font-size="10pt" style:font-size-asian="10pt" style:font-size-complex="10pt" fo:font-weight="bold" style:font-weight-asian="bold" style:font-weight-complex="bold"/>
    </style:style>
    <style:style style:name="P82" style:family="paragraph" style:parent-style-name="Normal">
      <style:paragraph-properties fo:line-height="105%"/>
    </style:style>
    <style:style style:name="T82_1" style:family="text">
      <style:text-properties fo:font-size="10pt" style:font-size-asian="10pt" style:font-size-complex="10pt"/>
    </style:style>
    <style:style style:name="T82_2" style:family="text">
      <style:text-properties fo:font-size="10pt" style:font-size-asian="10pt" style:font-size-complex="10pt"/>
    </style:style>
    <style:style style:name="T82_3" style:family="text">
      <style:text-properties fo:font-size="10pt" style:font-size-asian="10pt" style:font-size-complex="10pt"/>
    </style:style>
    <style:style style:name="T82_4" style:family="text">
      <style:text-properties fo:font-size="10pt" style:font-size-asian="10pt" style:font-size-complex="10pt"/>
    </style:style>
    <style:style style:name="T82_5" style:family="text">
      <style:text-properties fo:font-size="10pt" style:font-size-asian="10pt" style:font-size-complex="10pt"/>
    </style:style>
    <style:style style:name="T82_6" style:family="text">
      <style:text-properties fo:font-size="10pt" style:font-size-asian="10pt" style:font-size-complex="10pt"/>
    </style:style>
    <style:style style:name="T82_7" style:family="text">
      <style:text-properties fo:font-size="10pt" style:font-size-asian="10pt" style:font-size-complex="10pt"/>
    </style:style>
    <style:style style:name="P83" style:family="paragraph" style:parent-style-name="Normal">
      <style:paragraph-properties fo:line-height="105%"/>
      <style:text-properties fo:font-size="10pt" style:font-size-asian="10pt" style:font-size-complex="10pt"/>
    </style:style>
    <style:style style:name="P84" style:family="paragraph" style:parent-style-name="Normal">
      <style:paragraph-properties fo:line-height="105%"/>
    </style:style>
    <style:style style:name="T84_1" style:family="text">
      <style:text-properties fo:font-size="10pt" style:font-size-asian="10pt" style:font-size-complex="10pt"/>
    </style:style>
    <style:style style:name="T84_2" style:family="text">
      <style:text-properties fo:font-size="10pt" style:font-size-asian="10pt" style:font-size-complex="10pt"/>
    </style:style>
    <style:style style:name="T84_3" style:family="text">
      <style:text-properties fo:font-size="10pt" style:font-size-asian="10pt" style:font-size-complex="10pt"/>
    </style:style>
    <style:style style:name="T84_4" style:family="text">
      <style:text-properties fo:font-size="10pt" style:font-size-asian="10pt" style:font-size-complex="10pt"/>
    </style:style>
    <style:style style:name="T84_5" style:family="text">
      <style:text-properties fo:font-size="10pt" style:font-size-asian="10pt" style:font-size-complex="10pt"/>
    </style:style>
    <style:style style:name="T84_6" style:family="text">
      <style:text-properties fo:font-size="10pt" style:font-size-asian="10pt" style:font-size-complex="10pt"/>
    </style:style>
    <style:style style:name="T84_7" style:family="text">
      <style:text-properties fo:font-size="10pt" style:font-size-asian="10pt" style:font-size-complex="10pt"/>
    </style:style>
    <style:style style:name="T84_8" style:family="text">
      <style:text-properties fo:font-size="10pt" style:font-size-asian="10pt" style:font-size-complex="10pt"/>
    </style:style>
    <style:style style:name="P85" style:family="paragraph" style:parent-style-name="Normal">
      <style:paragraph-properties fo:line-height="105%"/>
      <style:text-properties fo:font-size="10pt" style:font-size-asian="10pt" style:font-size-complex="10pt"/>
    </style:style>
    <style:style style:name="P86" style:family="paragraph" style:parent-style-name="Normal">
      <style:paragraph-properties fo:line-height="105%"/>
    </style:style>
    <style:style style:name="T86_1" style:family="text">
      <style:text-properties fo:font-size="10pt" style:font-size-asian="10pt" style:font-size-complex="10pt"/>
    </style:style>
    <style:style style:name="T86_2" style:family="text">
      <style:text-properties fo:font-size="10pt" style:font-size-asian="10pt" style:font-size-complex="10pt"/>
    </style:style>
    <style:style style:name="T86_3" style:family="text">
      <style:text-properties fo:font-size="10pt" style:font-size-asian="10pt" style:font-size-complex="10pt"/>
    </style:style>
    <style:style style:name="P87" style:family="paragraph" style:parent-style-name="Normal">
      <style:paragraph-properties fo:line-height="105%"/>
      <style:text-properties fo:font-size="10pt" style:font-size-asian="10pt" style:font-size-complex="10pt"/>
    </style:style>
    <style:style style:name="P88" style:family="paragraph" style:parent-style-name="Normal">
      <style:paragraph-properties fo:line-height="105%"/>
    </style:style>
    <style:style style:name="T88_1" style:family="text">
      <style:text-properties fo:font-size="10pt" style:font-size-asian="10pt" style:font-size-complex="10pt"/>
    </style:style>
    <style:style style:name="T88_2" style:family="text">
      <style:text-properties fo:font-size="10pt" style:font-size-asian="10pt" style:font-size-complex="10pt"/>
    </style:style>
    <style:style style:name="T88_3" style:family="text">
      <style:text-properties fo:font-size="10pt" style:font-size-asian="10pt" style:font-size-complex="10pt"/>
    </style:style>
    <style:style style:name="T88_4" style:family="text">
      <style:text-properties fo:font-size="10pt" style:font-size-asian="10pt" style:font-size-complex="10pt"/>
    </style:style>
    <style:style style:name="T88_5" style:family="text">
      <style:text-properties fo:font-size="10pt" style:font-size-asian="10pt" style:font-size-complex="10pt"/>
    </style:style>
    <style:style style:name="T88_6" style:family="text">
      <style:text-properties fo:font-size="10pt" style:font-size-asian="10pt" style:font-size-complex="10pt"/>
    </style:style>
    <style:style style:name="T88_7" style:family="text">
      <style:text-properties fo:font-size="10pt" style:font-size-asian="10pt" style:font-size-complex="10pt"/>
    </style:style>
    <style:style style:name="T88_8" style:family="text">
      <style:text-properties fo:font-size="10pt" style:font-size-asian="10pt" style:font-size-complex="10pt"/>
    </style:style>
    <style:style style:name="T88_9" style:family="text">
      <style:text-properties fo:font-size="10pt" style:font-size-asian="10pt" style:font-size-complex="10pt"/>
    </style:style>
    <style:style style:name="T88_10" style:family="text">
      <style:text-properties fo:font-size="10pt" style:font-size-asian="10pt" style:font-size-complex="10pt"/>
    </style:style>
    <style:style style:name="P89" style:family="paragraph" style:parent-style-name="Normal">
      <style:paragraph-properties fo:line-height="105%"/>
      <style:text-properties fo:font-size="10pt" style:font-size-asian="10pt" style:font-size-complex="10pt"/>
    </style:style>
    <style:style style:name="P90" style:family="paragraph" style:parent-style-name="Normal">
      <style:paragraph-properties fo:line-height="105%"/>
    </style:style>
    <style:style style:name="T90_1" style:family="text">
      <style:text-properties fo:font-size="10pt" style:font-size-asian="10pt" style:font-size-complex="10pt"/>
    </style:style>
    <style:style style:name="T90_2" style:family="text">
      <style:text-properties fo:font-size="10pt" style:font-size-asian="10pt" style:font-size-complex="10pt"/>
    </style:style>
    <style:style style:name="T90_3" style:family="text">
      <style:text-properties fo:font-size="10pt" style:font-size-asian="10pt" style:font-size-complex="10pt"/>
    </style:style>
    <style:style style:name="T90_4" style:family="text">
      <style:text-properties fo:font-size="10pt" style:font-size-asian="10pt" style:font-size-complex="10pt" fo:font-weight="bold" style:font-weight-asian="bold" style:font-weight-complex="bold"/>
    </style:style>
    <style:style style:name="P91" style:family="paragraph" style:parent-style-name="Normal">
      <style:paragraph-properties fo:line-height="106%"/>
    </style:style>
    <style:style style:name="T91_1" style:family="text">
      <style:text-properties fo:font-size="10pt" style:font-size-asian="10pt" style:font-size-complex="10pt"/>
    </style:style>
    <style:style style:name="T91_2" style:family="text">
      <style:text-properties fo:font-size="10pt" style:font-size-asian="10pt" style:font-size-complex="10pt"/>
    </style:style>
    <style:style style:name="T91_3" style:family="text">
      <style:text-properties fo:font-size="10pt" style:font-size-asian="10pt" style:font-size-complex="10pt"/>
    </style:style>
    <style:style style:name="T91_4" style:family="text">
      <style:text-properties fo:font-size="10pt" style:font-size-asian="10pt" style:font-size-complex="10pt"/>
    </style:style>
    <style:style style:name="T91_5" style:family="text">
      <style:text-properties fo:font-size="10pt" style:font-size-asian="10pt" style:font-size-complex="10pt"/>
    </style:style>
    <style:style style:name="T91_6" style:family="text">
      <style:text-properties fo:font-size="10pt" style:font-size-asian="10pt" style:font-size-complex="10pt"/>
    </style:style>
    <style:style style:name="T91_7" style:family="text">
      <style:text-properties fo:font-size="10pt" style:font-size-asian="10pt" style:font-size-complex="10pt"/>
    </style:style>
    <style:style style:name="T91_8" style:family="text">
      <style:text-properties fo:font-size="10pt" style:font-size-asian="10pt" style:font-size-complex="10pt"/>
    </style:style>
    <style:style style:name="T91_9" style:family="text">
      <style:text-properties fo:font-size="10pt" style:font-size-asian="10pt" style:font-size-complex="10pt"/>
    </style:style>
    <style:style style:name="T91_10" style:family="text">
      <style:text-properties fo:font-size="10pt" style:font-size-asian="10pt" style:font-size-complex="10pt"/>
    </style:style>
    <style:style style:name="T91_11" style:family="text">
      <style:text-properties fo:font-size="10pt" style:font-size-asian="10pt" style:font-size-complex="10pt"/>
    </style:style>
    <style:style style:name="T91_12" style:family="text">
      <style:text-properties fo:font-size="10pt" style:font-size-asian="10pt" style:font-size-complex="10pt"/>
    </style:style>
    <style:style style:name="T91_13" style:family="text">
      <style:text-properties fo:font-size="10pt" style:font-size-asian="10pt" style:font-size-complex="10pt"/>
    </style:style>
    <style:style style:name="P92" style:family="paragraph" style:parent-style-name="Normal">
      <style:paragraph-properties fo:line-height="106%"/>
      <style:text-properties fo:font-size="10pt" style:font-size-asian="10pt" style:font-size-complex="10pt"/>
    </style:style>
    <style:style style:name="P93" style:family="paragraph" style:parent-style-name="Normal">
      <style:paragraph-properties fo:line-height="106%"/>
    </style:style>
    <style:style style:name="T93_1" style:family="text">
      <style:text-properties fo:font-size="10pt" style:font-size-asian="10pt" style:font-size-complex="10pt"/>
    </style:style>
    <style:style style:name="T93_2" style:family="text">
      <style:text-properties fo:font-size="10pt" style:font-size-asian="10pt" style:font-size-complex="10pt"/>
    </style:style>
    <style:style style:name="T93_3" style:family="text">
      <style:text-properties fo:font-size="10pt" style:font-size-asian="10pt" style:font-size-complex="10pt" fo:font-weight="bold" style:font-weight-asian="bold" style:font-weight-complex="bold"/>
    </style:style>
    <style:style style:name="T93_4" style:family="text">
      <style:text-properties fo:font-size="10pt" style:font-size-asian="10pt" style:font-size-complex="10pt" fo:font-weight="bold" style:font-weight-asian="bold" style:font-weight-complex="bold"/>
    </style:style>
    <style:style style:name="T93_5" style:family="text">
      <style:text-properties fo:font-size="10pt" style:font-size-asian="10pt" style:font-size-complex="10pt" fo:font-weight="bold" style:font-weight-asian="bold" style:font-weight-complex="bold"/>
    </style:style>
    <style:style style:name="T93_6" style:family="text">
      <style:text-properties fo:font-size="10pt" style:font-size-asian="10pt" style:font-size-complex="10pt" fo:font-weight="bold" style:font-weight-asian="bold" style:font-weight-complex="bold"/>
    </style:style>
    <style:style style:name="T93_7" style:family="text">
      <style:text-properties fo:font-size="10pt" style:font-size-asian="10pt" style:font-size-complex="10pt" fo:font-weight="bold" style:font-weight-asian="bold" style:font-weight-complex="bold"/>
    </style:style>
    <style:style style:name="T93_8" style:family="text">
      <style:text-properties fo:font-size="10pt" style:font-size-asian="10pt" style:font-size-complex="10pt" fo:font-weight="bold" style:font-weight-asian="bold" style:font-weight-complex="bold"/>
    </style:style>
    <style:style style:name="P94" style:family="paragraph" style:parent-style-name="Normal">
      <style:paragraph-properties fo:line-height="106%"/>
    </style:style>
    <style:style style:name="T94_1" style:family="text">
      <style:text-properties fo:font-size="10pt" style:font-size-asian="10pt" style:font-size-complex="10pt"/>
    </style:style>
    <style:style style:name="T94_2" style:family="text">
      <style:text-properties fo:font-size="10pt" style:font-size-asian="10pt" style:font-size-complex="10pt"/>
    </style:style>
    <style:style style:name="T94_3" style:family="text">
      <style:text-properties fo:font-size="10pt" style:font-size-asian="10pt" style:font-size-complex="10pt"/>
    </style:style>
    <style:style style:name="T94_4" style:family="text">
      <style:text-properties fo:font-size="10pt" style:font-size-asian="10pt" style:font-size-complex="10pt"/>
    </style:style>
    <style:style style:name="T94_5" style:family="text">
      <style:text-properties fo:font-size="10pt" style:font-size-asian="10pt" style:font-size-complex="10pt"/>
    </style:style>
    <style:style style:name="T94_6" style:family="text">
      <style:text-properties fo:font-size="10pt" style:font-size-asian="10pt" style:font-size-complex="10pt"/>
    </style:style>
    <style:style style:name="T94_7" style:family="text">
      <style:text-properties fo:font-size="10pt" style:font-size-asian="10pt" style:font-size-complex="10pt"/>
    </style:style>
    <style:style style:name="T94_8" style:family="text">
      <style:text-properties fo:font-size="10pt" style:font-size-asian="10pt" style:font-size-complex="10pt"/>
    </style:style>
    <style:style style:name="T94_9" style:family="text">
      <style:text-properties fo:font-size="10pt" style:font-size-asian="10pt" style:font-size-complex="10pt"/>
    </style:style>
    <style:style style:name="T94_10" style:family="text">
      <style:text-properties fo:font-size="10pt" style:font-size-asian="10pt" style:font-size-complex="10pt"/>
    </style:style>
    <style:style style:name="T94_11" style:family="text">
      <style:text-properties fo:font-size="10pt" style:font-size-asian="10pt" style:font-size-complex="10pt"/>
    </style:style>
    <style:style style:name="T94_12" style:family="text">
      <style:text-properties fo:font-size="10pt" style:font-size-asian="10pt" style:font-size-complex="10pt"/>
    </style:style>
    <style:style style:name="T94_13" style:family="text">
      <style:text-properties fo:font-size="10pt" style:font-size-asian="10pt" style:font-size-complex="10pt"/>
    </style:style>
    <style:style style:name="T94_14" style:family="text">
      <style:text-properties fo:font-size="10pt" style:font-size-asian="10pt" style:font-size-complex="10pt"/>
    </style:style>
    <style:style style:name="T94_15" style:family="text">
      <style:text-properties fo:font-size="10pt" style:font-size-asian="10pt" style:font-size-complex="10pt"/>
    </style:style>
    <style:style style:name="T94_16" style:family="text">
      <style:text-properties fo:font-size="10pt" style:font-size-asian="10pt" style:font-size-complex="10pt"/>
    </style:style>
    <style:style style:name="T94_17" style:family="text">
      <style:text-properties fo:font-size="10pt" style:font-size-asian="10pt" style:font-size-complex="10pt"/>
    </style:style>
    <style:style style:name="T94_18" style:family="text">
      <style:text-properties fo:font-size="10pt" style:font-size-asian="10pt" style:font-size-complex="10pt"/>
    </style:style>
    <style:style style:name="T94_19" style:family="text">
      <style:text-properties fo:font-size="10pt" style:font-size-asian="10pt" style:font-size-complex="10pt"/>
    </style:style>
    <style:style style:name="T94_20" style:family="text">
      <style:text-properties fo:font-size="10pt" style:font-size-asian="10pt" style:font-size-complex="10pt"/>
    </style:style>
    <style:style style:name="T94_21" style:family="text">
      <style:text-properties fo:font-size="10pt" style:font-size-asian="10pt" style:font-size-complex="10pt"/>
    </style:style>
    <style:style style:name="T94_22" style:family="text">
      <style:text-properties fo:font-size="10pt" style:font-size-asian="10pt" style:font-size-complex="10pt"/>
    </style:style>
    <style:style style:name="P95" style:family="paragraph" style:parent-style-name="Normal">
      <style:paragraph-properties fo:line-height="106%"/>
    </style:style>
    <style:style style:name="P96" style:family="paragraph" style:parent-style-name="Normal">
      <style:paragraph-properties fo:line-height="105%"/>
    </style:style>
    <style:style style:name="T96_1" style:family="text">
      <style:text-properties fo:font-size="10pt" style:font-size-asian="10pt" style:font-size-complex="10pt"/>
    </style:style>
    <style:style style:name="T96_2" style:family="text">
      <style:text-properties fo:font-size="10pt" style:font-size-asian="10pt" style:font-size-complex="10pt"/>
    </style:style>
    <style:style style:name="T96_3" style:family="text">
      <style:text-properties fo:font-size="10pt" style:font-size-asian="10pt" style:font-size-complex="10pt"/>
    </style:style>
    <style:style style:name="T96_4" style:family="text">
      <style:text-properties fo:font-size="10pt" style:font-size-asian="10pt" style:font-size-complex="10pt" fo:font-weight="bold" style:font-weight-asian="bold" style:font-weight-complex="bold"/>
    </style:style>
    <style:style style:name="T96_5" style:family="text">
      <style:text-properties fo:font-size="10pt" style:font-size-asian="10pt" style:font-size-complex="10pt" fo:font-weight="bold" style:font-weight-asian="bold" style:font-weight-complex="bold"/>
    </style:style>
    <style:style style:name="P97" style:family="paragraph" style:parent-style-name="Normal">
      <style:paragraph-properties fo:line-height="106%"/>
    </style:style>
    <style:style style:name="T97_1" style:family="text">
      <style:text-properties fo:font-size="10pt" style:font-size-asian="10pt" style:font-size-complex="10pt"/>
    </style:style>
    <style:style style:name="T97_2" style:family="text">
      <style:text-properties fo:font-size="10pt" style:font-size-asian="10pt" style:font-size-complex="10pt"/>
    </style:style>
    <style:style style:name="T97_3" style:family="text">
      <style:text-properties fo:font-size="10pt" style:font-size-asian="10pt" style:font-size-complex="10pt"/>
    </style:style>
    <style:style style:name="T97_4" style:family="text">
      <style:text-properties fo:font-size="10pt" style:font-size-asian="10pt" style:font-size-complex="10pt"/>
    </style:style>
    <style:style style:name="T97_5" style:family="text">
      <style:text-properties fo:font-size="10pt" style:font-size-asian="10pt" style:font-size-complex="10pt"/>
    </style:style>
    <style:style style:name="T97_6" style:family="text">
      <style:text-properties fo:font-size="10pt" style:font-size-asian="10pt" style:font-size-complex="10pt"/>
    </style:style>
    <style:style style:name="T97_7" style:family="text">
      <style:text-properties fo:font-size="10pt" style:font-size-asian="10pt" style:font-size-complex="10pt"/>
    </style:style>
    <style:style style:name="T97_8" style:family="text">
      <style:text-properties fo:font-size="10pt" style:font-size-asian="10pt" style:font-size-complex="10pt"/>
    </style:style>
    <style:style style:name="T97_9" style:family="text">
      <style:text-properties fo:font-size="10pt" style:font-size-asian="10pt" style:font-size-complex="10pt"/>
    </style:style>
    <style:style style:name="T97_10" style:family="text">
      <style:text-properties fo:font-size="10pt" style:font-size-asian="10pt" style:font-size-complex="10pt"/>
    </style:style>
    <style:style style:name="T97_11" style:family="text">
      <style:text-properties fo:font-size="10pt" style:font-size-asian="10pt" style:font-size-complex="10pt"/>
    </style:style>
    <style:style style:name="T97_12" style:family="text">
      <style:text-properties fo:font-size="10pt" style:font-size-asian="10pt" style:font-size-complex="10pt"/>
    </style:style>
    <style:style style:name="T97_13" style:family="text">
      <style:text-properties fo:font-size="10pt" style:font-size-asian="10pt" style:font-size-complex="10pt"/>
    </style:style>
    <style:style style:name="P98" style:family="paragraph" style:parent-style-name="Normal">
      <style:paragraph-properties fo:line-height="108%"/>
      <style:text-properties fo:font-size="10pt" style:font-size-asian="10pt" style:font-size-complex="10pt"/>
    </style:style>
    <style:style style:name="P99" style:family="paragraph" style:parent-style-name="Normal">
      <style:paragraph-properties fo:line-height="108%"/>
    </style:style>
    <style:style style:name="T99_1" style:family="text">
      <style:text-properties fo:font-size="10pt" style:font-size-asian="10pt" style:font-size-complex="10pt" fo:font-weight="bold" style:font-weight-asian="bold" style:font-weight-complex="bold"/>
    </style:style>
    <style:style style:name="P100" style:family="paragraph" style:parent-style-name="Normal">
      <style:paragraph-properties fo:line-height="108%"/>
      <style:text-properties fo:font-size="10pt" style:font-size-asian="10pt" style:font-size-complex="10pt" fo:font-weight="bold" style:font-weight-asian="bold" style:font-weight-complex="bold"/>
    </style:style>
    <style:style style:name="P101" style:family="paragraph" style:parent-style-name="Normal">
      <style:paragraph-properties fo:line-height="108%"/>
    </style:style>
    <style:style style:name="T101_1" style:family="text">
      <style:text-properties fo:font-size="10pt" style:font-size-asian="10pt" style:font-size-complex="10pt"/>
    </style:style>
    <style:style style:name="T101_2" style:family="text">
      <style:text-properties fo:font-size="10pt" style:font-size-asian="10pt" style:font-size-complex="10pt"/>
    </style:style>
    <style:style style:name="T101_3" style:family="text">
      <style:text-properties fo:font-size="10pt" style:font-size-asian="10pt" style:font-size-complex="10pt" fo:font-weight="bold" style:font-weight-asian="bold" style:font-weight-complex="bold"/>
    </style:style>
    <style:style style:name="P102" style:family="paragraph" style:parent-style-name="Normal">
      <style:paragraph-properties fo:line-height="108%"/>
    </style:style>
    <style:style style:name="T102_1" style:family="text">
      <style:text-properties fo:font-size="10pt" style:font-size-asian="10pt" style:font-size-complex="10pt"/>
    </style:style>
    <style:style style:name="T102_2" style:family="text">
      <style:text-properties fo:font-size="10pt" style:font-size-asian="10pt" style:font-size-complex="10pt"/>
    </style:style>
    <style:style style:name="T102_3" style:family="text">
      <style:text-properties fo:font-size="10pt" style:font-size-asian="10pt" style:font-size-complex="10pt"/>
    </style:style>
    <style:style style:name="T102_4" style:family="text">
      <style:text-properties fo:font-size="10pt" style:font-size-asian="10pt" style:font-size-complex="10pt"/>
    </style:style>
    <style:style style:name="T102_5" style:family="text">
      <style:text-properties fo:font-size="10pt" style:font-size-asian="10pt" style:font-size-complex="10pt"/>
    </style:style>
    <style:style style:name="T102_6" style:family="text">
      <style:text-properties fo:font-size="10pt" style:font-size-asian="10pt" style:font-size-complex="10pt"/>
    </style:style>
    <style:style style:name="T102_7" style:family="text">
      <style:text-properties fo:font-size="10pt" style:font-size-asian="10pt" style:font-size-complex="10pt"/>
    </style:style>
    <style:style style:name="T102_8" style:family="text">
      <style:text-properties fo:font-size="10pt" style:font-size-asian="10pt" style:font-size-complex="10pt"/>
    </style:style>
    <style:style style:name="T102_9" style:family="text">
      <style:text-properties fo:font-size="10pt" style:font-size-asian="10pt" style:font-size-complex="10pt"/>
    </style:style>
    <style:style style:name="P103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04" style:family="paragraph" style:parent-style-name="Normal">
      <style:paragraph-properties fo:line-height="108%"/>
    </style:style>
    <style:style style:name="T104_1" style:family="text">
      <style:text-properties fo:font-size="10pt" style:font-size-asian="10pt" style:font-size-complex="10pt"/>
    </style:style>
    <style:style style:name="T104_2" style:family="text">
      <style:text-properties fo:font-size="10pt" style:font-size-asian="10pt" style:font-size-complex="10pt"/>
    </style:style>
    <style:style style:name="T104_3" style:family="text">
      <style:text-properties fo:font-size="10pt" style:font-size-asian="10pt" style:font-size-complex="10pt"/>
    </style:style>
    <style:style style:name="T104_4" style:family="text">
      <style:text-properties fo:font-size="10pt" style:font-size-asian="10pt" style:font-size-complex="10pt"/>
    </style:style>
    <style:style style:name="T104_5" style:family="text">
      <style:text-properties fo:font-size="10pt" style:font-size-asian="10pt" style:font-size-complex="10pt"/>
    </style:style>
    <style:style style:name="T104_6" style:family="text">
      <style:text-properties fo:font-size="10pt" style:font-size-asian="10pt" style:font-size-complex="10pt"/>
    </style:style>
    <style:style style:name="T104_7" style:family="text">
      <style:text-properties fo:font-size="10pt" style:font-size-asian="10pt" style:font-size-complex="10pt"/>
    </style:style>
    <style:style style:name="T104_8" style:family="text">
      <style:text-properties fo:font-size="10pt" style:font-size-asian="10pt" style:font-size-complex="10pt"/>
    </style:style>
    <style:style style:name="T104_9" style:family="text">
      <style:text-properties fo:font-size="10pt" style:font-size-asian="10pt" style:font-size-complex="10pt"/>
    </style:style>
    <style:style style:name="P105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06" style:family="paragraph" style:parent-style-name="Normal"/>
    <style:style style:name="T106_1" style:family="text">
      <style:text-properties fo:font-size="10pt" style:font-size-asian="10pt" style:font-size-complex="10pt"/>
    </style:style>
    <style:style style:name="T106_2" style:family="text">
      <style:text-properties fo:font-size="10pt" style:font-size-asian="10pt" style:font-size-complex="10pt"/>
    </style:style>
    <style:style style:name="T106_3" style:family="text">
      <style:text-properties fo:font-size="10pt" style:font-size-asian="10pt" style:font-size-complex="10pt"/>
    </style:style>
    <style:style style:name="T106_4" style:family="text">
      <style:text-properties fo:font-size="10pt" style:font-size-asian="10pt" style:font-size-complex="10pt" fo:font-weight="bold" style:font-weight-asian="bold" style:font-weight-complex="bold"/>
    </style:style>
    <style:style style:name="T106_5" style:family="text">
      <style:text-properties fo:font-size="10pt" style:font-size-asian="10pt" style:font-size-complex="10pt" fo:font-weight="bold" style:font-weight-asian="bold" style:font-weight-complex="bold"/>
    </style:style>
    <style:style style:name="T106_6" style:family="text">
      <style:text-properties fo:font-size="10pt" style:font-size-asian="10pt" style:font-size-complex="10pt" fo:font-weight="bold" style:font-weight-asian="bold" style:font-weight-complex="bold"/>
    </style:style>
    <style:style style:name="T106_7" style:family="text">
      <style:text-properties fo:font-size="10pt" style:font-size-asian="10pt" style:font-size-complex="10pt" fo:font-weight="bold" style:font-weight-asian="bold" style:font-weight-complex="bold"/>
    </style:style>
    <style:style style:name="T106_8" style:family="text">
      <style:text-properties fo:font-size="10pt" style:font-size-asian="10pt" style:font-size-complex="10pt" fo:font-weight="bold" style:font-weight-asian="bold" style:font-weight-complex="bold"/>
    </style:style>
    <style:style style:name="P107" style:family="paragraph" style:parent-style-name="Normal"/>
    <style:style style:name="T107_1" style:family="text">
      <style:text-properties fo:font-size="10pt" style:font-size-asian="10pt" style:font-size-complex="10pt"/>
    </style:style>
    <style:style style:name="T107_2" style:family="text">
      <style:text-properties fo:font-size="10pt" style:font-size-asian="10pt" style:font-size-complex="10pt"/>
    </style:style>
    <style:style style:name="T107_3" style:family="text">
      <style:text-properties fo:font-size="10pt" style:font-size-asian="10pt" style:font-size-complex="10pt"/>
    </style:style>
    <style:style style:name="T107_4" style:family="text">
      <style:text-properties fo:font-size="10pt" style:font-size-asian="10pt" style:font-size-complex="10pt"/>
    </style:style>
    <style:style style:name="T107_5" style:family="text">
      <style:text-properties fo:font-size="10pt" style:font-size-asian="10pt" style:font-size-complex="10pt"/>
    </style:style>
    <style:style style:name="T107_6" style:family="text">
      <style:text-properties fo:font-size="10pt" style:font-size-asian="10pt" style:font-size-complex="10pt"/>
    </style:style>
    <style:style style:name="T107_7" style:family="text">
      <style:text-properties fo:font-size="10pt" style:font-size-asian="10pt" style:font-size-complex="10pt"/>
    </style:style>
    <style:style style:name="T107_8" style:family="text">
      <style:text-properties fo:font-size="10pt" style:font-size-asian="10pt" style:font-size-complex="10pt"/>
    </style:style>
    <style:style style:name="T107_9" style:family="text">
      <style:text-properties fo:font-size="10pt" style:font-size-asian="10pt" style:font-size-complex="10pt"/>
    </style:style>
    <style:style style:name="T107_10" style:family="text">
      <style:text-properties fo:font-size="10pt" style:font-size-asian="10pt" style:font-size-complex="10pt"/>
    </style:style>
    <style:style style:name="T107_11" style:family="text">
      <style:text-properties fo:font-size="10pt" style:font-size-asian="10pt" style:font-size-complex="10pt"/>
    </style:style>
    <style:style style:name="T107_12" style:family="text">
      <style:text-properties fo:font-size="10pt" style:font-size-asian="10pt" style:font-size-complex="10pt"/>
    </style:style>
    <style:style style:name="T107_13" style:family="text">
      <style:text-properties fo:font-size="10pt" style:font-size-asian="10pt" style:font-size-complex="10pt"/>
    </style:style>
    <style:style style:name="T107_14" style:family="text">
      <style:text-properties fo:font-size="10pt" style:font-size-asian="10pt" style:font-size-complex="10pt"/>
    </style:style>
    <style:style style:name="T107_15" style:family="text">
      <style:text-properties fo:font-size="10pt" style:font-size-asian="10pt" style:font-size-complex="10pt"/>
    </style:style>
    <style:style style:name="T107_16" style:family="text">
      <style:text-properties fo:font-size="10pt" style:font-size-asian="10pt" style:font-size-complex="10pt"/>
    </style:style>
    <style:style style:name="T107_17" style:family="text">
      <style:text-properties fo:font-size="10pt" style:font-size-asian="10pt" style:font-size-complex="10pt"/>
    </style:style>
    <style:style style:name="T107_18" style:family="text">
      <style:text-properties fo:font-size="10pt" style:font-size-asian="10pt" style:font-size-complex="10pt"/>
    </style:style>
    <style:style style:name="T107_19" style:family="text">
      <style:text-properties fo:font-size="10pt" style:font-size-asian="10pt" style:font-size-complex="10pt"/>
    </style:style>
    <style:style style:name="T107_20" style:family="text">
      <style:text-properties fo:font-size="10pt" style:font-size-asian="10pt" style:font-size-complex="10pt"/>
    </style:style>
    <style:style style:name="P108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09" style:family="paragraph" style:parent-style-name="Normal">
      <style:paragraph-properties fo:line-height="108%"/>
    </style:style>
    <style:style style:name="T109_1" style:family="text">
      <style:text-properties fo:font-size="10pt" style:font-size-asian="10pt" style:font-size-complex="10pt"/>
    </style:style>
    <style:style style:name="T109_2" style:family="text">
      <style:text-properties fo:font-size="10pt" style:font-size-asian="10pt" style:font-size-complex="10pt"/>
    </style:style>
    <style:style style:name="T109_3" style:family="text">
      <style:text-properties fo:font-size="10pt" style:font-size-asian="10pt" style:font-size-complex="10pt"/>
    </style:style>
    <style:style style:name="T109_4" style:family="text">
      <style:text-properties fo:font-size="10pt" style:font-size-asian="10pt" style:font-size-complex="10pt"/>
    </style:style>
    <style:style style:name="T109_5" style:family="text">
      <style:text-properties fo:font-size="10pt" style:font-size-asian="10pt" style:font-size-complex="10pt"/>
    </style:style>
    <style:style style:name="T109_6" style:family="text">
      <style:text-properties fo:font-size="10pt" style:font-size-asian="10pt" style:font-size-complex="10pt"/>
    </style:style>
    <style:style style:name="P110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11" style:family="paragraph" style:parent-style-name="Normal">
      <style:paragraph-properties fo:line-height="108%"/>
    </style:style>
    <style:style style:name="T111_1" style:family="text">
      <style:text-properties fo:font-size="10pt" style:font-size-asian="10pt" style:font-size-complex="10pt"/>
    </style:style>
    <style:style style:name="T111_2" style:family="text">
      <style:text-properties fo:font-size="10pt" style:font-size-asian="10pt" style:font-size-complex="10pt"/>
    </style:style>
    <style:style style:name="T111_3" style:family="text">
      <style:text-properties fo:font-size="10pt" style:font-size-asian="10pt" style:font-size-complex="10pt"/>
    </style:style>
    <style:style style:name="T111_4" style:family="text">
      <style:text-properties fo:font-size="10pt" style:font-size-asian="10pt" style:font-size-complex="10pt" fo:font-weight="bold" style:font-weight-asian="bold" style:font-weight-complex="bold"/>
    </style:style>
    <style:style style:name="T111_5" style:family="text">
      <style:text-properties fo:font-size="10pt" style:font-size-asian="10pt" style:font-size-complex="10pt" fo:font-weight="bold" style:font-weight-asian="bold" style:font-weight-complex="bold"/>
    </style:style>
    <style:style style:name="T111_6" style:family="text">
      <style:text-properties fo:font-size="10pt" style:font-size-asian="10pt" style:font-size-complex="10pt"/>
    </style:style>
    <style:style style:name="P112" style:family="paragraph" style:parent-style-name="Normal">
      <style:paragraph-properties fo:line-height="108%"/>
    </style:style>
    <style:style style:name="T112_1" style:family="text">
      <style:text-properties fo:font-size="10pt" style:font-size-asian="10pt" style:font-size-complex="10pt"/>
    </style:style>
    <style:style style:name="T112_2" style:family="text">
      <style:text-properties fo:font-size="10pt" style:font-size-asian="10pt" style:font-size-complex="10pt"/>
    </style:style>
    <style:style style:name="P113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14" style:family="paragraph" style:parent-style-name="Normal">
      <style:paragraph-properties fo:line-height="108%"/>
    </style:style>
    <style:style style:name="T114_1" style:family="text">
      <style:text-properties fo:font-size="10pt" style:font-size-asian="10pt" style:font-size-complex="10pt"/>
    </style:style>
    <style:style style:name="T114_2" style:family="text">
      <style:text-properties fo:font-size="10pt" style:font-size-asian="10pt" style:font-size-complex="10pt"/>
    </style:style>
    <style:style style:name="P115" style:family="paragraph" style:parent-style-name="Normal">
      <style:paragraph-properties fo:line-height="108%"/>
      <style:text-properties fo:font-size="10pt" style:font-size-asian="10pt" style:font-size-complex="10pt"/>
    </style:style>
    <style:style style:name="P11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6_1" style:family="text">
      <style:text-properties fo:font-style="normal" style:font-style-asian="normal" style:font-style-complex="normal"/>
    </style:style>
    <style:style style:name="P11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18" style:family="paragraph" style:parent-style-name="Normal"/>
    <style:style style:name="T118_1" style:family="text">
      <style:text-properties fo:font-size="11pt" style:font-size-asian="11pt" style:font-size-complex="11pt" fo:font-weight="bold" style:font-weight-asian="bold" style:font-weight-complex="bold"/>
    </style:style>
    <style:style style:name="T118_2" style:family="text">
      <style:text-properties fo:font-size="11pt" style:font-size-asian="11pt" style:font-size-complex="11pt" fo:font-weight="bold" style:font-weight-asian="bold" style:font-weight-complex="bold"/>
    </style:style>
    <style:style style:name="T118_3" style:family="text">
      <style:text-properties fo:font-size="11pt" style:font-size-asian="11pt" style:font-size-complex="11pt" fo:font-weight="bold" style:font-weight-asian="bold" style:font-weight-complex="bold"/>
    </style:style>
    <style:style style:name="T118_4" style:family="text">
      <style:text-properties fo:font-size="11pt" style:font-size-asian="11pt" style:font-size-complex="11pt" fo:font-weight="bold" style:font-weight-asian="bold" style:font-weight-complex="bold"/>
    </style:style>
    <style:style style:name="P119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20" style:family="paragraph" style:parent-style-name="Normal"/>
    <style:style style:name="T120_1" style:family="text">
      <style:text-properties fo:font-size="10pt" style:font-size-asian="10pt" style:font-size-complex="10pt"/>
    </style:style>
    <style:style style:name="T120_2" style:family="text">
      <style:text-properties fo:font-size="10pt" style:font-size-asian="10pt" style:font-size-complex="10pt"/>
    </style:style>
    <style:style style:name="T120_3" style:family="text">
      <style:text-properties fo:font-size="10pt" style:font-size-asian="10pt" style:font-size-complex="10pt"/>
    </style:style>
    <style:style style:name="T120_4" style:family="text">
      <style:text-properties fo:font-size="10pt" style:font-size-asian="10pt" style:font-size-complex="10pt"/>
    </style:style>
    <style:style style:name="T120_5" style:family="text">
      <style:text-properties fo:font-size="10pt" style:font-size-asian="10pt" style:font-size-complex="10pt"/>
    </style:style>
    <style:style style:name="T120_6" style:family="text">
      <style:text-properties fo:font-size="10pt" style:font-size-asian="10pt" style:font-size-complex="10pt"/>
    </style:style>
    <style:style style:name="T120_7" style:family="text">
      <style:text-properties fo:font-size="10pt" style:font-size-asian="10pt" style:font-size-complex="10pt"/>
    </style:style>
    <style:style style:name="T120_8" style:family="text">
      <style:text-properties fo:font-size="10pt" style:font-size-asian="10pt" style:font-size-complex="10pt"/>
    </style:style>
    <style:style style:name="T120_9" style:family="text">
      <style:text-properties fo:font-size="10pt" style:font-size-asian="10pt" style:font-size-complex="10pt"/>
    </style:style>
    <style:style style:name="T120_10" style:family="text">
      <style:text-properties fo:font-size="10pt" style:font-size-asian="10pt" style:font-size-complex="10pt"/>
    </style:style>
    <style:style style:name="P121" style:family="paragraph" style:parent-style-name="Normal"/>
    <style:style style:name="T121_1" style:family="text">
      <style:text-properties fo:font-size="10pt" style:font-size-asian="10pt" style:font-size-complex="10pt"/>
    </style:style>
    <style:style style:name="P122" style:family="paragraph" style:parent-style-name="Normal"/>
    <style:style style:name="T122_1" style:family="text">
      <style:text-properties fo:font-size="10pt" style:font-size-asian="10pt" style:font-size-complex="10pt"/>
    </style:style>
    <style:style style:name="T122_2" style:family="text">
      <style:text-properties fo:font-size="10pt" style:font-size-asian="10pt" style:font-size-complex="10pt"/>
    </style:style>
    <style:style style:name="T122_3" style:family="text">
      <style:text-properties fo:font-size="10pt" style:font-size-asian="10pt" style:font-size-complex="10pt"/>
    </style:style>
    <style:style style:name="T122_4" style:family="text">
      <style:text-properties fo:font-size="10pt" style:font-size-asian="10pt" style:font-size-complex="10pt"/>
    </style:style>
    <style:style style:name="T122_5" style:family="text">
      <style:text-properties fo:font-size="10pt" style:font-size-asian="10pt" style:font-size-complex="10pt"/>
    </style:style>
    <style:style style:name="T122_6" style:family="text">
      <style:text-properties fo:font-size="10pt" style:font-size-asian="10pt" style:font-size-complex="10pt"/>
    </style:style>
    <style:style style:name="T122_7" style:family="text">
      <style:text-properties fo:font-size="10pt" style:font-size-asian="10pt" style:font-size-complex="10pt"/>
    </style:style>
    <style:style style:name="P123" style:family="paragraph" style:parent-style-name="Normal">
      <style:paragraph-properties fo:text-indent="0.106cm"/>
    </style:style>
    <style:style style:name="T123_1" style:family="text">
      <style:text-properties fo:font-size="10pt" style:font-size-asian="10pt" style:font-size-complex="10pt"/>
    </style:style>
    <style:style style:name="P124" style:family="paragraph" style:parent-style-name="Normal"/>
    <style:style style:name="T124_1" style:family="text"/>
    <style:style style:name="P125" style:family="paragraph" style:parent-style-name="Normal"/>
    <style:style style:name="T125_1" style:family="text">
      <style:text-properties fo:font-size="11pt" style:font-size-asian="11pt" style:font-size-complex="11pt" fo:font-weight="bold" style:font-weight-asian="bold" style:font-weight-complex="bold"/>
    </style:style>
    <style:style style:name="P126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28" style:family="paragraph" style:parent-style-name="Normal"/>
    <style:style style:name="T128_1" style:family="text">
      <style:text-properties fo:font-size="10pt" style:font-size-asian="10pt" style:font-size-complex="10pt"/>
    </style:style>
    <style:style style:name="T128_2" style:family="text">
      <style:text-properties fo:font-size="10pt" style:font-size-asian="10pt" style:font-size-complex="10pt"/>
    </style:style>
    <style:style style:name="T128_3" style:family="text">
      <style:text-properties fo:font-size="10pt" style:font-size-asian="10pt" style:font-size-complex="10pt"/>
    </style:style>
    <style:style style:name="T128_4" style:family="text">
      <style:text-properties fo:font-size="10pt" style:font-size-asian="10pt" style:font-size-complex="10pt"/>
    </style:style>
    <style:style style:name="T128_5" style:family="text">
      <style:text-properties fo:font-size="10pt" style:font-size-asian="10pt" style:font-size-complex="10pt"/>
    </style:style>
    <style:style style:name="T128_6" style:family="text">
      <style:text-properties fo:font-size="10pt" style:font-size-asian="10pt" style:font-size-complex="10pt"/>
    </style:style>
    <style:style style:name="T128_7" style:family="text">
      <style:text-properties fo:font-size="10pt" style:font-size-asian="10pt" style:font-size-complex="10pt"/>
    </style:style>
    <style:style style:name="T128_8" style:family="text">
      <style:text-properties fo:font-size="10pt" style:font-size-asian="10pt" style:font-size-complex="10pt"/>
    </style:style>
    <style:style style:name="T128_9" style:family="text">
      <style:text-properties fo:font-size="10pt" style:font-size-asian="10pt" style:font-size-complex="10pt"/>
    </style:style>
    <style:style style:name="T128_10" style:family="text">
      <style:text-properties fo:font-size="10pt" style:font-size-asian="10pt" style:font-size-complex="10pt"/>
    </style:style>
    <style:style style:name="P129" style:family="paragraph" style:parent-style-name="Normal">
      <style:text-properties fo:font-size="10pt" style:font-size-asian="10pt" style:font-size-complex="10pt"/>
    </style:style>
    <style:style style:name="P130" style:family="paragraph" style:parent-style-name="Normal"/>
    <style:style style:name="T130_1" style:family="text">
      <style:text-properties fo:font-size="10pt" style:font-size-asian="10pt" style:font-size-complex="10pt"/>
    </style:style>
    <style:style style:name="P131" style:family="paragraph" style:parent-style-name="Normal">
      <style:text-properties fo:font-size="10pt" style:font-size-asian="10pt" style:font-size-complex="10pt"/>
    </style:style>
    <style:style style:name="P132" style:family="paragraph" style:parent-style-name="Normal"/>
    <style:style style:name="T132_1" style:family="text">
      <style:text-properties fo:font-size="10pt" style:font-size-asian="10pt" style:font-size-complex="10pt"/>
    </style:style>
    <style:style style:name="T132_2" style:family="text">
      <style:text-properties fo:font-size="10pt" style:font-size-asian="10pt" style:font-size-complex="10pt"/>
    </style:style>
    <style:style style:name="T132_3" style:family="text">
      <style:text-properties fo:font-size="10pt" style:font-size-asian="10pt" style:font-size-complex="10pt"/>
    </style:style>
    <style:style style:name="T132_4" style:family="text">
      <style:text-properties fo:font-size="10pt" style:font-size-asian="10pt" style:font-size-complex="10pt"/>
    </style:style>
    <style:style style:name="T132_5" style:family="text">
      <style:text-properties fo:font-size="10pt" style:font-size-asian="10pt" style:font-size-complex="10pt"/>
    </style:style>
    <style:style style:name="T132_6" style:family="text">
      <style:text-properties fo:font-size="10pt" style:font-size-asian="10pt" style:font-size-complex="10pt"/>
    </style:style>
    <style:style style:name="T132_7" style:family="text">
      <style:text-properties fo:font-size="10pt" style:font-size-asian="10pt" style:font-size-complex="10pt"/>
    </style:style>
    <style:style style:name="T132_8" style:family="text">
      <style:text-properties fo:font-size="10pt" style:font-size-asian="10pt" style:font-size-complex="10pt"/>
    </style:style>
    <style:style style:name="T132_9" style:family="text">
      <style:text-properties fo:font-size="10pt" style:font-size-asian="10pt" style:font-size-complex="10pt"/>
    </style:style>
    <style:style style:name="T132_10" style:family="text">
      <style:text-properties fo:font-size="10pt" style:font-size-asian="10pt" style:font-size-complex="10pt"/>
    </style:style>
    <style:style style:name="T132_11" style:family="text">
      <style:text-properties fo:font-size="10pt" style:font-size-asian="10pt" style:font-size-complex="10pt"/>
    </style:style>
    <style:style style:name="T132_12" style:family="text">
      <style:text-properties fo:font-size="10pt" style:font-size-asian="10pt" style:font-size-complex="10pt"/>
    </style:style>
    <style:style style:name="T132_13" style:family="text">
      <style:text-properties fo:font-size="10pt" style:font-size-asian="10pt" style:font-size-complex="10pt"/>
    </style:style>
    <style:style style:name="T132_14" style:family="text">
      <style:text-properties fo:font-size="10pt" style:font-size-asian="10pt" style:font-size-complex="10pt"/>
    </style:style>
    <style:style style:name="T132_15" style:family="text">
      <style:text-properties fo:font-size="10pt" style:font-size-asian="10pt" style:font-size-complex="10pt"/>
    </style:style>
    <style:style style:name="T132_16" style:family="text">
      <style:text-properties fo:font-size="10pt" style:font-size-asian="10pt" style:font-size-complex="10pt"/>
    </style:style>
    <style:style style:name="T132_17" style:family="text">
      <style:text-properties fo:font-size="10pt" style:font-size-asian="10pt" style:font-size-complex="10pt"/>
    </style:style>
    <style:style style:name="T132_18" style:family="text">
      <style:text-properties fo:font-size="10pt" style:font-size-asian="10pt" style:font-size-complex="10pt"/>
    </style:style>
    <style:style style:name="T132_19" style:family="text">
      <style:text-properties fo:font-size="10pt" style:font-size-asian="10pt" style:font-size-complex="10pt"/>
    </style:style>
    <style:style style:name="T132_20" style:family="text">
      <style:text-properties fo:font-size="10pt" style:font-size-asian="10pt" style:font-size-complex="10pt"/>
    </style:style>
    <style:style style:name="T132_21" style:family="text">
      <style:text-properties fo:font-size="10pt" style:font-size-asian="10pt" style:font-size-complex="10pt"/>
    </style:style>
    <style:style style:name="T132_22" style:family="text">
      <style:text-properties fo:font-size="10pt" style:font-size-asian="10pt" style:font-size-complex="10pt"/>
    </style:style>
    <style:style style:name="T132_23" style:family="text">
      <style:text-properties fo:font-size="10pt" style:font-size-asian="10pt" style:font-size-complex="10pt"/>
    </style:style>
    <style:style style:name="T132_24" style:family="text">
      <style:text-properties fo:font-size="10pt" style:font-size-asian="10pt" style:font-size-complex="10pt"/>
    </style:style>
    <style:style style:name="T132_25" style:family="text">
      <style:text-properties fo:font-size="10pt" style:font-size-asian="10pt" style:font-size-complex="10pt"/>
    </style:style>
    <style:style style:name="P133" style:family="paragraph" style:parent-style-name="Normal">
      <style:text-properties fo:font-size="10pt" style:font-size-asian="10pt" style:font-size-complex="10pt"/>
    </style:style>
    <style:style style:name="P134" style:family="paragraph" style:parent-style-name="Normal"/>
    <style:style style:name="T134_1" style:family="text">
      <style:text-properties fo:font-size="11pt" style:font-size-asian="11pt" style:font-size-complex="11pt" fo:font-weight="bold" style:font-weight-asian="bold" style:font-weight-complex="bold"/>
    </style:style>
    <style:style style:name="T134_2" style:family="text">
      <style:text-properties fo:font-size="11pt" style:font-size-asian="11pt" style:font-size-complex="11pt" fo:font-weight="bold" style:font-weight-asian="bold" style:font-weight-complex="bold"/>
    </style:style>
    <style:style style:name="P135" style:family="paragraph" style:parent-style-name="Normal">
      <style:text-properties style:text-line-through-style="solid" fo:font-size="10pt" style:font-size-asian="10pt" style:font-size-complex="10pt"/>
    </style:style>
    <style:style style:name="P136" style:family="paragraph" style:parent-style-name="Normal"/>
    <style:style style:name="T136_1" style:family="text">
      <style:text-properties fo:font-size="10pt" style:font-size-asian="10pt" style:font-size-complex="10pt" style:text-underline-style="solid" style:text-underline-color="font-color"/>
    </style:style>
    <style:style style:name="P137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138" style:family="paragraph" style:parent-style-name="Normal"/>
    <style:style style:name="T138_1" style:family="text">
      <style:text-properties fo:font-size="10pt" style:font-size-asian="10pt" style:font-size-complex="10pt"/>
    </style:style>
    <style:style style:name="T138_2" style:family="text">
      <style:text-properties fo:font-size="10pt" style:font-size-asian="10pt" style:font-size-complex="10pt"/>
    </style:style>
    <style:style style:name="T138_3" style:family="text">
      <style:text-properties fo:font-size="10pt" style:font-size-asian="10pt" style:font-size-complex="10pt"/>
    </style:style>
    <style:style style:name="T138_4" style:family="text">
      <style:text-properties fo:font-size="10pt" style:font-size-asian="10pt" style:font-size-complex="10pt"/>
    </style:style>
    <style:style style:name="T138_5" style:family="text">
      <style:text-properties fo:font-size="10pt" style:font-size-asian="10pt" style:font-size-complex="10pt"/>
    </style:style>
    <style:style style:name="T138_6" style:family="text">
      <style:text-properties fo:font-size="10pt" style:font-size-asian="10pt" style:font-size-complex="10pt"/>
    </style:style>
    <style:style style:name="T138_7" style:family="text">
      <style:text-properties fo:font-size="10pt" style:font-size-asian="10pt" style:font-size-complex="10pt" fo:font-weight="bold" style:font-weight-asian="bold" style:font-weight-complex="bold"/>
    </style:style>
    <style:style style:name="T138_8" style:family="text">
      <style:text-properties fo:font-size="10pt" style:font-size-asian="10pt" style:font-size-complex="10pt"/>
    </style:style>
    <style:style style:name="P139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Table4" style:family="table">
      <style:table-properties table:align="left" style:width="16.498cm" fo:margin-left="0.016cm"/>
    </style:style>
    <style:style style:name="Column16" style:family="table-column">
      <style:table-column-properties style:column-width="11.583cm" style:use-optimal-column-width="false"/>
    </style:style>
    <style:style style:name="Column17" style:family="table-column">
      <style:table-column-properties style:column-width="2.078cm" style:use-optimal-column-width="false"/>
    </style:style>
    <style:style style:name="Column18" style:family="table-column">
      <style:table-column-properties style:column-width="2.836cm" style:use-optimal-column-width="false"/>
    </style:style>
    <style:style style:name="Row9" style:family="table-row">
      <style:table-row-properties style:min-row-height="0.979cm" style:use-optimal-row-height="false"/>
    </style:style>
    <style:style style:name="Cell41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0" style:family="paragraph" style:parent-style-name="Normal">
      <style:paragraph-properties fo:text-align="center" fo:line-height="108%" fo:margin-bottom="0.27cm" fo:margin-right="0.076cm"/>
    </style:style>
    <style:style style:name="T1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1" style:family="paragraph" style:parent-style-name="Normal">
      <style:paragraph-properties fo:line-height="108%" fo:margin-bottom="0.049cm" fo:margin-left="0.014cm"/>
    </style:style>
    <style:style style:name="T1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2" style:family="paragraph" style:parent-style-name="Normal">
      <style:paragraph-properties fo:line-height="108%" fo:margin-left="0.012cm"/>
    </style:style>
    <style:style style:name="T1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96cm" style:use-optimal-row-height="false"/>
    </style:style>
    <style:style style:name="Cell44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3" style:family="paragraph" style:parent-style-name="Normal">
      <style:paragraph-properties fo:line-height="108%"/>
    </style:style>
    <style:style style:name="T1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1.208cm" style:use-optimal-row-height="false"/>
    </style:style>
    <style:style style:name="Cell45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4" style:family="paragraph" style:parent-style-name="Normal">
      <style:paragraph-properties fo:line-height="108%"/>
    </style:style>
    <style:style style:name="T1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4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4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5" style:family="paragraph" style:parent-style-name="Normal">
      <style:paragraph-properties fo:line-height="108%" fo:margin-left="0.014cm"/>
    </style:style>
    <style:style style:name="T1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6" style:family="paragraph" style:parent-style-name="Normal">
      <style:paragraph-properties fo:line-height="108%" fo:margin-left="0.012cm"/>
    </style:style>
    <style:style style:name="T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1.184cm" style:use-optimal-row-height="false"/>
    </style:style>
    <style:style style:name="Cell48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7" style:family="paragraph" style:parent-style-name="Normal">
      <style:paragraph-properties fo:line-height="108%" fo:margin-right="0.069cm"/>
    </style:style>
    <style:style style:name="T1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8" style:family="paragraph" style:parent-style-name="Normal">
      <style:paragraph-properties fo:line-height="108%" fo:margin-left="0.014cm"/>
    </style:style>
    <style:style style:name="T1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49" style:family="paragraph" style:parent-style-name="Normal">
      <style:paragraph-properties fo:line-height="108%" fo:margin-left="0.012cm"/>
    </style:style>
    <style:style style:name="T1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50" style:family="paragraph" style:parent-style-name="Normal">
      <style:text-properties fo:font-weight="bold" style:font-weight-asian="bold" style:font-weight-complex="bold"/>
    </style:style>
    <style:style style:name="P151" style:family="paragraph" style:parent-style-name="Normal"/>
    <style:style style:name="T151_1" style:family="text">
      <style:text-properties fo:font-size="10pt" style:font-size-asian="10pt" style:font-size-complex="10pt" style:text-underline-style="solid" style:text-underline-color="font-color"/>
    </style:style>
    <style:style style:name="P152" style:family="paragraph" style:parent-style-name="Normal"/>
    <style:style style:name="T152_1" style:family="text">
      <style:text-properties fo:background-color="#ffff00" fo:font-size="10pt" style:font-size-asian="10pt" style:font-size-complex="10pt"/>
    </style:style>
    <style:style style:name="P153" style:family="paragraph" style:parent-style-name="Normal"/>
    <style:style style:name="T153_1" style:family="text">
      <style:text-properties fo:font-size="10pt" style:font-size-asian="10pt" style:font-size-complex="10pt"/>
    </style:style>
    <style:style style:name="T153_2" style:family="text">
      <style:text-properties fo:font-size="10pt" style:font-size-asian="10pt" style:font-size-complex="10pt"/>
    </style:style>
    <style:style style:name="T153_3" style:family="text">
      <style:text-properties fo:font-size="10pt" style:font-size-asian="10pt" style:font-size-complex="10pt"/>
    </style:style>
    <style:style style:name="P154" style:family="paragraph" style:parent-style-name="Normal">
      <style:text-properties fo:font-size="10pt" style:font-size-asian="10pt" style:font-size-complex="10pt"/>
    </style:style>
    <style:style style:name="P155" style:family="paragraph" style:parent-style-name="Normal"/>
    <style:style style:name="T155_1" style:family="text">
      <style:text-properties fo:font-size="10pt" style:font-size-asian="10pt" style:font-size-complex="10pt"/>
    </style:style>
    <style:style style:name="T155_2" style:family="text">
      <style:text-properties fo:font-size="10pt" style:font-size-asian="10pt" style:font-size-complex="10pt"/>
    </style:style>
    <style:style style:name="T155_3" style:family="text">
      <style:text-properties fo:font-size="10pt" style:font-size-asian="10pt" style:font-size-complex="10pt"/>
    </style:style>
    <style:style style:name="T155_4" style:family="text">
      <style:text-properties fo:font-size="10pt" style:font-size-asian="10pt" style:font-size-complex="10pt"/>
    </style:style>
    <style:style style:name="T155_5" style:family="text">
      <style:text-properties fo:font-size="10pt" style:font-size-asian="10pt" style:font-size-complex="10pt"/>
    </style:style>
    <style:style style:name="T155_6" style:family="text">
      <style:text-properties fo:font-size="10pt" style:font-size-asian="10pt" style:font-size-complex="10pt"/>
    </style:style>
    <style:style style:name="T155_7" style:family="text">
      <style:text-properties fo:font-size="10pt" style:font-size-asian="10pt" style:font-size-complex="10pt"/>
    </style:style>
    <style:style style:name="T155_8" style:family="text">
      <style:text-properties fo:font-size="10pt" style:font-size-asian="10pt" style:font-size-complex="10pt"/>
    </style:style>
    <style:style style:name="T155_9" style:family="text"/>
    <style:style style:name="T155_10" style:family="text" style:parent-style-name="Internet_20_link">
      <style:text-properties fo:font-size="10pt" style:font-size-asian="10pt" style:font-size-complex="10pt"/>
    </style:style>
    <style:style style:name="T155_11" style:family="text" style:parent-style-name="Internet_20_link">
      <style:text-properties fo:font-size="10pt" style:font-size-asian="10pt" style:font-size-complex="10pt"/>
    </style:style>
    <style:style style:name="T155_12" style:family="text" style:parent-style-name="Internet_20_link">
      <style:text-properties fo:font-size="10pt" style:font-size-asian="10pt" style:font-size-complex="10pt"/>
    </style:style>
    <style:style style:name="T155_13" style:family="text">
      <style:text-properties fo:font-size="10pt" style:font-size-asian="10pt" style:font-size-complex="10pt"/>
    </style:style>
    <style:style style:name="T155_14" style:family="text">
      <style:text-properties fo:font-size="10pt" style:font-size-asian="10pt" style:font-size-complex="10pt"/>
    </style:style>
    <style:style style:name="T155_15" style:family="text">
      <style:text-properties fo:font-size="10pt" style:font-size-asian="10pt" style:font-size-complex="10pt"/>
    </style:style>
    <style:style style:name="T155_16" style:family="text"/>
    <style:style style:name="T155_17" style:family="text" style:parent-style-name="Internet_20_link">
      <style:text-properties fo:font-size="10pt" style:font-size-asian="10pt" style:font-size-complex="10pt"/>
    </style:style>
    <style:style style:name="T155_18" style:family="text">
      <style:text-properties fo:font-size="10pt" style:font-size-asian="10pt" style:font-size-complex="10pt"/>
    </style:style>
    <style:style style:name="T155_19" style:family="text">
      <style:text-properties fo:font-size="10pt" style:font-size-asian="10pt" style:font-size-complex="10pt"/>
    </style:style>
    <style:style style:name="T155_20" style:family="text">
      <style:text-properties fo:font-size="10pt" style:font-size-asian="10pt" style:font-size-complex="10pt"/>
    </style:style>
    <style:style style:name="T155_21" style:family="text">
      <style:text-properties fo:font-size="10pt" style:font-size-asian="10pt" style:font-size-complex="10pt"/>
    </style:style>
    <style:style style:name="T155_22" style:family="text"/>
    <style:style style:name="T155_23" style:family="text" style:parent-style-name="Internet_20_link">
      <style:text-properties fo:font-size="10pt" style:font-size-asian="10pt" style:font-size-complex="10pt"/>
    </style:style>
    <style:style style:name="T155_24" style:family="text">
      <style:text-properties fo:font-size="10pt" style:font-size-asian="10pt" style:font-size-complex="10pt"/>
    </style:style>
    <style:style style:name="T155_25" style:family="text"/>
    <style:style style:name="T155_26" style:family="text" style:parent-style-name="Internet_20_link">
      <style:text-properties fo:font-size="10pt" style:font-size-asian="10pt" style:font-size-complex="10pt"/>
    </style:style>
    <style:style style:name="T155_27" style:family="text">
      <style:text-properties fo:font-size="10pt" style:font-size-asian="10pt" style:font-size-complex="10pt"/>
    </style:style>
    <style:style style:name="T155_28" style:family="text">
      <style:text-properties fo:font-size="10pt" style:font-size-asian="10pt" style:font-size-complex="10pt"/>
    </style:style>
    <style:style style:name="T155_29" style:family="text">
      <style:text-properties fo:font-size="10pt" style:font-size-asian="10pt" style:font-size-complex="10pt"/>
    </style:style>
    <style:style style:name="T155_30" style:family="text">
      <style:text-properties fo:font-size="10pt" style:font-size-asian="10pt" style:font-size-complex="10pt"/>
    </style:style>
    <style:style style:name="T155_31" style:family="text">
      <style:text-properties fo:font-size="10pt" style:font-size-asian="10pt" style:font-size-complex="10pt"/>
    </style:style>
    <style:style style:name="T155_32" style:family="text">
      <style:text-properties fo:font-size="10pt" style:font-size-asian="10pt" style:font-size-complex="10pt"/>
    </style:style>
    <style:style style:name="T155_33" style:family="text"/>
    <style:style style:name="T155_34" style:family="text" style:parent-style-name="Internet_20_link">
      <style:text-properties fo:font-size="10pt" style:font-size-asian="10pt" style:font-size-complex="10pt"/>
    </style:style>
    <style:style style:name="T155_35" style:family="text">
      <style:text-properties fo:font-size="10pt" style:font-size-asian="10pt" style:font-size-complex="10pt"/>
    </style:style>
    <style:style style:name="T155_36" style:family="text">
      <style:text-properties fo:font-size="10pt" style:font-size-asian="10pt" style:font-size-complex="10pt"/>
    </style:style>
    <style:style style:name="T155_37" style:family="text">
      <style:text-properties fo:font-size="10pt" style:font-size-asian="10pt" style:font-size-complex="10pt"/>
    </style:style>
    <style:style style:name="T155_38" style:family="text">
      <style:text-properties fo:font-size="10pt" style:font-size-asian="10pt" style:font-size-complex="10pt"/>
    </style:style>
    <style:style style:name="T155_39" style:family="text">
      <style:text-properties fo:font-size="10pt" style:font-size-asian="10pt" style:font-size-complex="10pt"/>
    </style:style>
    <style:style style:name="T155_40" style:family="text"/>
    <style:style style:name="T155_41" style:family="text" style:parent-style-name="Internet_20_link">
      <style:text-properties fo:font-size="10pt" style:font-size-asian="10pt" style:font-size-complex="10pt"/>
    </style:style>
    <style:style style:name="T155_42" style:family="text"/>
    <style:style style:name="T155_43" style:family="text">
      <style:text-properties fo:font-size="11pt" style:font-size-asian="11pt" style:font-size-complex="11pt"/>
    </style:style>
    <style:style style:name="T155_44" style:family="text">
      <style:text-properties fo:font-size="10pt" style:font-size-asian="10pt" style:font-size-complex="10pt"/>
    </style:style>
    <style:style style:name="T155_45" style:family="text"/>
    <style:style style:name="T155_46" style:family="text" style:parent-style-name="Internet_20_link">
      <style:text-properties fo:font-size="10pt" style:font-size-asian="10pt" style:font-size-complex="10pt"/>
    </style:style>
    <style:style style:name="T155_47" style:family="text">
      <style:text-properties fo:font-size="10pt" style:font-size-asian="10pt" style:font-size-complex="10pt"/>
    </style:style>
    <style:style style:name="T155_48" style:family="text">
      <style:text-properties fo:font-size="10pt" style:font-size-asian="10pt" style:font-size-complex="10pt"/>
    </style:style>
    <style:style style:name="T155_49" style:family="text">
      <style:text-properties fo:font-size="10pt" style:font-size-asian="10pt" style:font-size-complex="10pt"/>
    </style:style>
    <style:style style:name="T155_50" style:family="text">
      <style:text-properties fo:font-size="10pt" style:font-size-asian="10pt" style:font-size-complex="10pt"/>
    </style:style>
    <style:style style:name="T155_51" style:family="text">
      <style:text-properties fo:font-size="10pt" style:font-size-asian="10pt" style:font-size-complex="10pt"/>
    </style:style>
    <style:style style:name="T155_52" style:family="text">
      <style:text-properties fo:font-size="10pt" style:font-size-asian="10pt" style:font-size-complex="10pt"/>
    </style:style>
    <style:style style:name="T155_53" style:family="text">
      <style:text-properties fo:font-size="10pt" style:font-size-asian="10pt" style:font-size-complex="10pt"/>
    </style:style>
    <style:style style:name="T155_54" style:family="text">
      <style:text-properties fo:font-size="10pt" style:font-size-asian="10pt" style:font-size-complex="10pt"/>
    </style:style>
    <style:style style:name="T155_55" style:family="text">
      <style:text-properties fo:font-size="10pt" style:font-size-asian="10pt" style:font-size-complex="10pt"/>
    </style:style>
    <style:style style:name="T155_56" style:family="text">
      <style:text-properties fo:font-size="10pt" style:font-size-asian="10pt" style:font-size-complex="10pt"/>
    </style:style>
    <style:style style:name="T155_57" style:family="text">
      <style:text-properties fo:font-size="10pt" style:font-size-asian="10pt" style:font-size-complex="10pt"/>
    </style:style>
    <style:style style:name="T155_58" style:family="text"/>
    <style:style style:name="T155_59" style:family="text" style:parent-style-name="Internet_20_link">
      <style:text-properties fo:font-size="10pt" style:font-size-asian="10pt" style:font-size-complex="10pt"/>
    </style:style>
    <style:style style:name="T155_60" style:family="text">
      <style:text-properties fo:font-size="10pt" style:font-size-asian="10pt" style:font-size-complex="10pt"/>
    </style:style>
    <style:style style:name="T155_61" style:family="text">
      <style:text-properties fo:font-size="10pt" style:font-size-asian="10pt" style:font-size-complex="10pt"/>
    </style:style>
    <style:style style:name="T155_62" style:family="text">
      <style:text-properties fo:font-size="10pt" style:font-size-asian="10pt" style:font-size-complex="10pt"/>
    </style:style>
    <style:style style:name="T155_63" style:family="text">
      <style:text-properties fo:font-size="10pt" style:font-size-asian="10pt" style:font-size-complex="10pt"/>
    </style:style>
    <style:style style:name="T155_64" style:family="text">
      <style:text-properties fo:font-size="10pt" style:font-size-asian="10pt" style:font-size-complex="10pt"/>
    </style:style>
    <style:style style:name="T155_65" style:family="text">
      <style:text-properties fo:font-size="10pt" style:font-size-asian="10pt" style:font-size-complex="10pt"/>
    </style:style>
    <style:style style:name="T155_66" style:family="text"/>
    <style:style style:name="T155_67" style:family="text" style:parent-style-name="Internet_20_link">
      <style:text-properties fo:font-size="10pt" style:font-size-asian="10pt" style:font-size-complex="10pt"/>
    </style:style>
    <style:style style:name="T155_68" style:family="text" style:parent-style-name="Internet_20_link">
      <style:text-properties fo:font-size="10pt" style:font-size-asian="10pt" style:font-size-complex="10pt"/>
    </style:style>
    <style:style style:name="T155_69" style:family="text">
      <style:text-properties fo:font-size="10pt" style:font-size-asian="10pt" style:font-size-complex="10pt"/>
    </style:style>
    <style:style style:name="T155_70" style:family="text">
      <style:text-properties fo:font-size="10pt" style:font-size-asian="10pt" style:font-size-complex="10pt"/>
    </style:style>
    <style:style style:name="T155_71" style:family="text">
      <style:text-properties fo:font-size="10pt" style:font-size-asian="10pt" style:font-size-complex="10pt"/>
    </style:style>
    <style:style style:name="T155_72" style:family="text">
      <style:text-properties fo:font-size="10pt" style:font-size-asian="10pt" style:font-size-complex="10pt"/>
    </style:style>
    <style:style style:name="T155_73" style:family="text">
      <style:text-properties fo:font-size="10pt" style:font-size-asian="10pt" style:font-size-complex="10pt"/>
    </style:style>
    <style:style style:name="T155_74" style:family="text">
      <style:text-properties fo:font-size="10pt" style:font-size-asian="10pt" style:font-size-complex="10pt"/>
    </style:style>
    <style:style style:name="T155_75" style:family="text">
      <style:text-properties fo:font-size="10pt" style:font-size-asian="10pt" style:font-size-complex="10pt"/>
    </style:style>
    <style:style style:name="T155_76" style:family="text">
      <style:text-properties fo:font-size="10pt" style:font-size-asian="10pt" style:font-size-complex="10pt"/>
    </style:style>
    <style:style style:name="T155_77" style:family="text">
      <style:text-properties fo:font-size="10pt" style:font-size-asian="10pt" style:font-size-complex="10pt"/>
    </style:style>
    <style:style style:name="T155_78" style:family="text">
      <style:text-properties fo:font-size="10pt" style:font-size-asian="10pt" style:font-size-complex="10pt"/>
    </style:style>
    <style:style style:name="T155_79" style:family="text">
      <style:text-properties fo:font-size="10pt" style:font-size-asian="10pt" style:font-size-complex="10pt"/>
    </style:style>
    <style:style style:name="T155_80" style:family="text"/>
    <style:style style:name="T155_81" style:family="text" style:parent-style-name="Internet_20_link">
      <style:text-properties fo:font-size="10pt" style:font-size-asian="10pt" style:font-size-complex="10pt"/>
    </style:style>
    <style:style style:name="T155_82" style:family="text">
      <style:text-properties fo:font-size="10pt" style:font-size-asian="10pt" style:font-size-complex="10pt"/>
    </style:style>
    <style:style style:name="T155_83" style:family="text"/>
    <style:style style:name="T155_84" style:family="text" style:parent-style-name="Internet_20_link">
      <style:text-properties fo:font-size="10pt" style:font-size-asian="10pt" style:font-size-complex="10pt"/>
    </style:style>
    <style:style style:name="T155_85" style:family="text">
      <style:text-properties fo:font-size="10pt" style:font-size-asian="10pt" style:font-size-complex="10pt"/>
    </style:style>
    <style:style style:name="T155_86" style:family="text">
      <style:text-properties fo:font-size="10pt" style:font-size-asian="10pt" style:font-size-complex="10pt"/>
    </style:style>
    <style:style style:name="T155_87" style:family="text">
      <style:text-properties fo:font-size="10pt" style:font-size-asian="10pt" style:font-size-complex="10pt"/>
    </style:style>
    <style:style style:name="T155_88" style:family="text">
      <style:text-properties fo:font-size="10pt" style:font-size-asian="10pt" style:font-size-complex="10pt"/>
    </style:style>
    <style:style style:name="T155_89" style:family="text">
      <style:text-properties fo:font-size="10pt" style:font-size-asian="10pt" style:font-size-complex="10pt"/>
    </style:style>
    <style:style style:name="T155_90" style:family="text"/>
    <style:style style:name="T155_91" style:family="text" style:parent-style-name="Internet_20_link">
      <style:text-properties fo:font-size="10pt" style:font-size-asian="10pt" style:font-size-complex="10pt"/>
    </style:style>
    <style:style style:name="T155_92" style:family="text" style:parent-style-name="Internet_20_link">
      <style:text-properties fo:font-size="10pt" style:font-size-asian="10pt" style:font-size-complex="10pt"/>
    </style:style>
    <style:style style:name="T155_93" style:family="text" style:parent-style-name="Internet_20_link">
      <style:text-properties fo:font-size="10pt" style:font-size-asian="10pt" style:font-size-complex="10pt"/>
    </style:style>
    <style:style style:name="T155_94" style:family="text" style:parent-style-name="Internet_20_link">
      <style:text-properties fo:font-size="10pt" style:font-size-asian="10pt" style:font-size-complex="10pt"/>
    </style:style>
    <style:style style:name="T155_95" style:family="text" style:parent-style-name="Internet_20_link">
      <style:text-properties fo:font-size="10pt" style:font-size-asian="10pt" style:font-size-complex="10pt"/>
    </style:style>
    <style:style style:name="T155_96" style:family="text">
      <style:text-properties fo:font-size="10pt" style:font-size-asian="10pt" style:font-size-complex="10pt"/>
    </style:style>
    <style:style style:name="T155_97" style:family="text">
      <style:text-properties fo:font-size="10pt" style:font-size-asian="10pt" style:font-size-complex="10pt"/>
    </style:style>
    <style:style style:name="T155_98" style:family="text">
      <style:text-properties fo:font-size="10pt" style:font-size-asian="10pt" style:font-size-complex="10pt"/>
    </style:style>
    <style:style style:name="T155_99" style:family="text">
      <style:text-properties fo:font-size="10pt" style:font-size-asian="10pt" style:font-size-complex="10pt"/>
    </style:style>
    <style:style style:name="T155_100" style:family="text">
      <style:text-properties fo:font-size="10pt" style:font-size-asian="10pt" style:font-size-complex="10pt"/>
    </style:style>
    <style:style style:name="T155_101" style:family="text">
      <style:text-properties fo:font-size="10pt" style:font-size-asian="10pt" style:font-size-complex="10pt"/>
    </style:style>
    <style:style style:name="T155_102" style:family="text">
      <style:text-properties fo:font-size="10pt" style:font-size-asian="10pt" style:font-size-complex="10pt"/>
    </style:style>
    <style:style style:name="T155_103" style:family="text">
      <style:text-properties fo:font-size="10pt" style:font-size-asian="10pt" style:font-size-complex="10pt"/>
    </style:style>
    <style:style style:name="T155_104" style:family="text">
      <style:text-properties fo:font-size="10pt" style:font-size-asian="10pt" style:font-size-complex="10pt"/>
    </style:style>
    <style:style style:name="T155_105" style:family="text">
      <style:text-properties fo:font-size="10pt" style:font-size-asian="10pt" style:font-size-complex="10pt"/>
    </style:style>
    <style:style style:name="P156" style:family="paragraph" style:parent-style-name="Normal"/>
    <style:style style:name="T156_1" style:family="text"/>
    <style:style style:name="T156_2" style:family="text">
      <style:text-properties fo:font-size="10pt" style:font-size-asian="10pt" style:font-size-complex="10pt" style:text-underline-style="solid" style:text-underline-color="font-color"/>
    </style:style>
    <style:style style:name="T156_3" style:family="text"/>
    <style:style style:name="T156_4" style:family="text"/>
    <style:style style:name="T156_5" style:family="text">
      <style:text-properties fo:font-size="10pt" style:font-size-asian="10pt" style:font-size-complex="10pt"/>
    </style:style>
    <style:style style:name="T156_6" style:family="text">
      <style:text-properties fo:font-size="10pt" style:font-size-asian="10pt" style:font-size-complex="10pt"/>
    </style:style>
    <style:style style:name="T156_7" style:family="text">
      <style:text-properties fo:font-size="10pt" style:font-size-asian="10pt" style:font-size-complex="10pt"/>
    </style:style>
    <style:style style:name="T156_8" style:family="text">
      <style:text-properties fo:font-size="10pt" style:font-size-asian="10pt" style:font-size-complex="10pt"/>
    </style:style>
    <style:style style:name="T156_9" style:family="text">
      <style:text-properties fo:font-size="10pt" style:font-size-asian="10pt" style:font-size-complex="10pt"/>
    </style:style>
    <style:style style:name="T156_10" style:family="text">
      <style:text-properties fo:font-size="10pt" style:font-size-asian="10pt" style:font-size-complex="10pt"/>
    </style:style>
    <style:style style:name="T156_11" style:family="text">
      <style:text-properties fo:font-size="10pt" style:font-size-asian="10pt" style:font-size-complex="10pt"/>
    </style:style>
    <style:style style:name="T156_12" style:family="text">
      <style:text-properties fo:font-size="10pt" style:font-size-asian="10pt" style:font-size-complex="10pt"/>
    </style:style>
    <style:style style:name="T156_13" style:family="text"/>
    <style:style style:name="T156_14" style:family="text" style:parent-style-name="Internet_20_link">
      <style:text-properties fo:font-size="10pt" style:font-size-asian="10pt" style:font-size-complex="10pt"/>
    </style:style>
    <style:style style:name="T156_15" style:family="text">
      <style:text-properties fo:font-size="10pt" style:font-size-asian="10pt" style:font-size-complex="10pt"/>
    </style:style>
    <style:style style:name="T156_16" style:family="text">
      <style:text-properties fo:font-size="10pt" style:font-size-asian="10pt" style:font-size-complex="10pt"/>
    </style:style>
    <style:style style:name="T156_17" style:family="text">
      <style:text-properties fo:font-size="10pt" style:font-size-asian="10pt" style:font-size-complex="10pt"/>
    </style:style>
    <style:style style:name="T156_18" style:family="text">
      <style:text-properties fo:font-size="10pt" style:font-size-asian="10pt" style:font-size-complex="10pt"/>
    </style:style>
    <style:style style:name="T156_19" style:family="text">
      <style:text-properties fo:font-size="10pt" style:font-size-asian="10pt" style:font-size-complex="10pt"/>
    </style:style>
    <style:style style:name="T156_20" style:family="text">
      <style:text-properties fo:font-size="10pt" style:font-size-asian="10pt" style:font-size-complex="10pt"/>
    </style:style>
    <style:style style:name="T156_21" style:family="text"/>
    <style:style style:name="T156_22" style:family="text" style:parent-style-name="Internet_20_link">
      <style:text-properties fo:font-size="10pt" style:font-size-asian="10pt" style:font-size-complex="10pt"/>
    </style:style>
    <style:style style:name="T156_23" style:family="text">
      <style:text-properties fo:font-size="10pt" style:font-size-asian="10pt" style:font-size-complex="10pt"/>
    </style:style>
    <style:style style:name="T156_24" style:family="text">
      <style:text-properties fo:font-size="10pt" style:font-size-asian="10pt" style:font-size-complex="10pt"/>
    </style:style>
    <style:style style:name="T156_25" style:family="text">
      <style:text-properties fo:font-size="10pt" style:font-size-asian="10pt" style:font-size-complex="10pt"/>
    </style:style>
    <style:style style:name="T156_26" style:family="text">
      <style:text-properties fo:font-size="10pt" style:font-size-asian="10pt" style:font-size-complex="10pt"/>
    </style:style>
    <style:style style:name="T156_27" style:family="text">
      <style:text-properties fo:font-size="10pt" style:font-size-asian="10pt" style:font-size-complex="10pt"/>
    </style:style>
    <style:style style:name="T156_28" style:family="text"/>
    <style:style style:name="T156_29" style:family="text" style:parent-style-name="Internet_20_link">
      <style:text-properties fo:font-size="10pt" style:font-size-asian="10pt" style:font-size-complex="10pt"/>
    </style:style>
    <style:style style:name="T156_30" style:family="text">
      <style:text-properties fo:font-size="10pt" style:font-size-asian="10pt" style:font-size-complex="10pt"/>
    </style:style>
    <style:style style:name="T156_31" style:family="text">
      <style:text-properties fo:font-size="10pt" style:font-size-asian="10pt" style:font-size-complex="10pt"/>
    </style:style>
    <style:style style:name="T156_32" style:family="text">
      <style:text-properties fo:font-size="10pt" style:font-size-asian="10pt" style:font-size-complex="10pt"/>
    </style:style>
    <style:style style:name="T156_33" style:family="text">
      <style:text-properties fo:font-size="10pt" style:font-size-asian="10pt" style:font-size-complex="10pt"/>
    </style:style>
    <style:style style:name="T156_34" style:family="text">
      <style:text-properties fo:font-size="10pt" style:font-size-asian="10pt" style:font-size-complex="10pt"/>
    </style:style>
    <style:style style:name="T156_35" style:family="text">
      <style:text-properties fo:font-size="10pt" style:font-size-asian="10pt" style:font-size-complex="10pt"/>
    </style:style>
    <style:style style:name="T156_36" style:family="text">
      <style:text-properties fo:font-size="10pt" style:font-size-asian="10pt" style:font-size-complex="10pt"/>
    </style:style>
    <style:style style:name="T156_37" style:family="text">
      <style:text-properties fo:font-size="10pt" style:font-size-asian="10pt" style:font-size-complex="10pt"/>
    </style:style>
    <style:style style:name="T156_38" style:family="text">
      <style:text-properties fo:font-size="10pt" style:font-size-asian="10pt" style:font-size-complex="10pt"/>
    </style:style>
    <style:style style:name="T156_39" style:family="text"/>
    <style:style style:name="T156_40" style:family="text" style:parent-style-name="Internet_20_link">
      <style:text-properties fo:font-size="10pt" style:font-size-asian="10pt" style:font-size-complex="10pt"/>
    </style:style>
    <style:style style:name="T156_41" style:family="text">
      <style:text-properties fo:font-size="10pt" style:font-size-asian="10pt" style:font-size-complex="10pt"/>
    </style:style>
    <style:style style:name="T156_42" style:family="text">
      <style:text-properties fo:font-size="10pt" style:font-size-asian="10pt" style:font-size-complex="10pt"/>
    </style:style>
    <style:style style:name="T156_43" style:family="text"/>
    <style:style style:name="T156_44" style:family="text" style:parent-style-name="Internet_20_link">
      <style:text-properties fo:font-size="10pt" style:font-size-asian="10pt" style:font-size-complex="10pt"/>
    </style:style>
    <style:style style:name="T156_45" style:family="text">
      <style:text-properties fo:font-size="10pt" style:font-size-asian="10pt" style:font-size-complex="10pt"/>
    </style:style>
    <style:style style:name="T156_46" style:family="text"/>
    <style:style style:name="T156_47" style:family="text" style:parent-style-name="Internet_20_link">
      <style:text-properties fo:font-size="10pt" style:font-size-asian="10pt" style:font-size-complex="10pt"/>
    </style:style>
    <style:style style:name="T156_48" style:family="text">
      <style:text-properties fo:font-size="10pt" style:font-size-asian="10pt" style:font-size-complex="10pt"/>
    </style:style>
    <style:style style:name="T156_49" style:family="text">
      <style:text-properties fo:font-size="10pt" style:font-size-asian="10pt" style:font-size-complex="10pt"/>
    </style:style>
    <style:style style:name="T156_50" style:family="text">
      <style:text-properties fo:font-size="10pt" style:font-size-asian="10pt" style:font-size-complex="10pt"/>
    </style:style>
    <style:style style:name="T156_51" style:family="text">
      <style:text-properties fo:font-size="10pt" style:font-size-asian="10pt" style:font-size-complex="10pt"/>
    </style:style>
    <style:style style:name="T156_52" style:family="text">
      <style:text-properties fo:font-size="10pt" style:font-size-asian="10pt" style:font-size-complex="10pt"/>
    </style:style>
    <style:style style:name="T156_53" style:family="text">
      <style:text-properties fo:font-size="10pt" style:font-size-asian="10pt" style:font-size-complex="10pt"/>
    </style:style>
    <style:style style:name="T156_54" style:family="text">
      <style:text-properties fo:font-size="10pt" style:font-size-asian="10pt" style:font-size-complex="10pt"/>
    </style:style>
    <style:style style:name="T156_55" style:family="text">
      <style:text-properties fo:font-size="10pt" style:font-size-asian="10pt" style:font-size-complex="10pt"/>
    </style:style>
    <style:style style:name="T156_56" style:family="text">
      <style:text-properties fo:font-size="10pt" style:font-size-asian="10pt" style:font-size-complex="10pt"/>
    </style:style>
    <style:style style:name="T156_57" style:family="text"/>
    <style:style style:name="T156_58" style:family="text" style:parent-style-name="Internet_20_link">
      <style:text-properties fo:font-size="10pt" style:font-size-asian="10pt" style:font-size-complex="10pt"/>
    </style:style>
    <style:style style:name="T156_59" style:family="text">
      <style:text-properties fo:font-size="10pt" style:font-size-asian="10pt" style:font-size-complex="10pt"/>
    </style:style>
    <style:style style:name="T156_60" style:family="text"/>
    <style:style style:name="T156_61" style:family="text" style:parent-style-name="Internet_20_link">
      <style:text-properties fo:font-size="10pt" style:font-size-asian="10pt" style:font-size-complex="10pt"/>
    </style:style>
    <style:style style:name="T156_62" style:family="text">
      <style:text-properties fo:font-size="10pt" style:font-size-asian="10pt" style:font-size-complex="10pt"/>
    </style:style>
    <style:style style:name="T156_63" style:family="text"/>
    <style:style style:name="T156_64" style:family="text" style:parent-style-name="Internet_20_link">
      <style:text-properties fo:font-size="10pt" style:font-size-asian="10pt" style:font-size-complex="10pt"/>
    </style:style>
    <style:style style:name="T156_65" style:family="text"/>
    <style:style style:name="T156_66" style:family="text">
      <style:text-properties fo:font-size="10pt" style:font-size-asian="10pt" style:font-size-complex="10pt"/>
    </style:style>
    <style:style style:name="T156_67" style:family="text">
      <style:text-properties fo:font-size="10pt" style:font-size-asian="10pt" style:font-size-complex="10pt"/>
    </style:style>
    <style:style style:name="T156_68" style:family="text">
      <style:text-properties fo:font-size="10pt" style:font-size-asian="10pt" style:font-size-complex="10pt"/>
    </style:style>
    <style:style style:name="T156_69" style:family="text">
      <style:text-properties fo:font-size="10pt" style:font-size-asian="10pt" style:font-size-complex="10pt"/>
    </style:style>
    <style:style style:name="T156_70" style:family="text">
      <style:text-properties fo:font-size="10pt" style:font-size-asian="10pt" style:font-size-complex="10pt"/>
    </style:style>
    <style:style style:name="T156_71" style:family="text">
      <style:text-properties fo:font-size="10pt" style:font-size-asian="10pt" style:font-size-complex="10pt"/>
    </style:style>
    <style:style style:name="T156_72" style:family="text">
      <style:text-properties fo:font-size="10pt" style:font-size-asian="10pt" style:font-size-complex="10pt"/>
    </style:style>
    <style:style style:name="T156_73" style:family="text">
      <style:text-properties fo:font-size="10pt" style:font-size-asian="10pt" style:font-size-complex="10pt"/>
    </style:style>
    <style:style style:name="T156_74" style:family="text">
      <style:text-properties fo:font-size="10pt" style:font-size-asian="10pt" style:font-size-complex="10pt"/>
    </style:style>
    <style:style style:name="T156_75" style:family="text">
      <style:text-properties fo:font-size="10pt" style:font-size-asian="10pt" style:font-size-complex="10pt"/>
    </style:style>
    <style:style style:name="T156_76" style:family="text">
      <style:text-properties fo:font-size="10pt" style:font-size-asian="10pt" style:font-size-complex="10pt"/>
    </style:style>
    <style:style style:name="T156_77" style:family="text">
      <style:text-properties fo:font-size="10pt" style:font-size-asian="10pt" style:font-size-complex="10pt"/>
    </style:style>
    <style:style style:name="T156_78" style:family="text">
      <style:text-properties fo:font-size="10pt" style:font-size-asian="10pt" style:font-size-complex="10pt"/>
    </style:style>
    <style:style style:name="T156_79" style:family="text">
      <style:text-properties fo:font-size="10pt" style:font-size-asian="10pt" style:font-size-complex="10pt"/>
    </style:style>
    <style:style style:name="T156_80" style:family="text" style:parent-style-name="Normal">
      <style:text-properties fo:font-size="10pt" style:font-size-asian="10pt" style:font-size-complex="10pt"/>
    </style:style>
    <style:style style:name="P157" style:family="paragraph" style:parent-style-name="Footnote_20_text"/>
    <style:style style:name="T157_1" style:family="text"/>
    <style:style style:name="T157_2" style:family="text">
      <style:text-properties fo:font-size="8pt" style:font-size-asian="8pt" style:font-size-complex="8pt"/>
    </style:style>
    <style:style style:name="T157_3" style:family="text">
      <style:text-properties fo:font-size="8pt" style:font-size-asian="8pt" style:font-size-complex="8pt"/>
    </style:style>
    <style:style style:name="T157_4" style:family="text">
      <style:text-properties fo:font-size="8pt" style:font-size-asian="8pt" style:font-size-complex="8pt"/>
    </style:style>
    <style:style style:name="T157_5" style:family="text">
      <style:text-properties fo:font-size="8pt" style:font-size-asian="8pt" style:font-size-complex="8pt"/>
    </style:style>
    <style:style style:name="T157_6" style:family="text">
      <style:text-properties fo:font-size="8pt" style:font-size-asian="8pt" style:font-size-complex="8pt"/>
    </style:style>
    <style:style style:name="T157_7" style:family="text">
      <style:text-properties fo:font-size="8pt" style:font-size-asian="8pt" style:font-size-complex="8pt"/>
    </style:style>
    <style:style style:name="T157_8" style:family="text">
      <style:text-properties fo:font-size="8pt" style:font-size-asian="8pt" style:font-size-complex="8pt"/>
    </style:style>
    <style:style style:name="T157_9" style:family="text">
      <style:text-properties fo:font-size="8pt" style:font-size-asian="8pt" style:font-size-complex="8pt"/>
    </style:style>
    <style:style style:name="T157_10" style:family="text">
      <style:text-properties fo:font-size="8pt" style:font-size-asian="8pt" style:font-size-complex="8pt"/>
    </style:style>
    <style:style style:name="T157_11" style:family="text">
      <style:text-properties fo:font-size="8pt" style:font-size-asian="8pt" style:font-size-complex="8pt"/>
    </style:style>
    <style:style style:name="T157_12" style:family="text">
      <style:text-properties fo:font-size="8pt" style:font-size-asian="8pt" style:font-size-complex="8pt"/>
    </style:style>
    <style:style style:name="T157_13" style:family="text">
      <style:text-properties fo:font-size="8pt" style:font-size-asian="8pt" style:font-size-complex="8pt"/>
    </style:style>
    <style:style style:name="T157_14" style:family="text">
      <style:text-properties fo:font-size="10pt" style:font-size-asian="10pt" style:font-size-complex="10pt"/>
    </style:style>
    <style:style style:name="P158" style:family="paragraph" style:parent-style-name="Normal">
      <style:text-properties fo:font-size="10pt" style:font-size-asian="10pt" style:font-size-complex="10pt"/>
    </style:style>
    <style:style style:name="P159" style:family="paragraph" style:parent-style-name="Normal"/>
    <style:style style:name="T159_1" style:family="text">
      <style:text-properties fo:font-size="10pt" style:font-size-asian="10pt" style:font-size-complex="10pt"/>
    </style:style>
    <style:style style:name="T159_2" style:family="text">
      <style:text-properties fo:font-size="10pt" style:font-size-asian="10pt" style:font-size-complex="10pt"/>
    </style:style>
    <style:style style:name="P160" style:family="paragraph" style:parent-style-name="Normal">
      <style:text-properties fo:font-size="10pt" style:font-size-asian="10pt" style:font-size-complex="10pt"/>
    </style:style>
    <style:style style:name="P161" style:family="paragraph" style:parent-style-name="Normal"/>
    <style:style style:name="T161_1" style:family="text">
      <style:text-properties fo:font-size="10pt" style:font-size-asian="10pt" style:font-size-complex="10pt"/>
    </style:style>
    <style:style style:name="T161_2" style:family="text">
      <style:text-properties fo:font-size="10pt" style:font-size-asian="10pt" style:font-size-complex="10pt"/>
    </style:style>
    <style:style style:name="P162" style:family="paragraph" style:parent-style-name="Normal">
      <style:text-properties fo:font-size="10pt" style:font-size-asian="10pt" style:font-size-complex="10pt"/>
    </style:style>
    <style:style style:name="P163" style:family="paragraph" style:parent-style-name="Normal">
      <style:text-properties fo:font-size="10pt" style:font-size-asian="10pt" style:font-size-complex="10pt"/>
    </style:style>
    <style:style style:name="P164" style:family="paragraph" style:parent-style-name="Normal"/>
    <style:style style:name="T164_1" style:family="text">
      <style:text-properties fo:font-size="10pt" style:font-size-asian="10pt" style:font-size-complex="10pt" style:text-underline-style="solid" style:text-underline-color="font-color"/>
    </style:style>
    <style:style style:name="P165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166" style:family="paragraph" style:parent-style-name="Normal"/>
    <style:style style:name="T166_1" style:family="text">
      <style:text-properties fo:font-size="10pt" style:font-size-asian="10pt" style:font-size-complex="10pt"/>
    </style:style>
    <style:style style:name="T166_2" style:family="text">
      <style:text-properties fo:font-size="10pt" style:font-size-asian="10pt" style:font-size-complex="10pt"/>
    </style:style>
    <style:style style:name="T166_3" style:family="text">
      <style:text-properties fo:font-size="10pt" style:font-size-asian="10pt" style:font-size-complex="10pt"/>
    </style:style>
    <style:style style:name="T166_4" style:family="text">
      <style:text-properties fo:font-size="10pt" style:font-size-asian="10pt" style:font-size-complex="10pt"/>
    </style:style>
    <style:style style:name="T166_5" style:family="text">
      <style:text-properties fo:font-size="10pt" style:font-size-asian="10pt" style:font-size-complex="10pt"/>
    </style:style>
    <style:style style:name="T166_6" style:family="text">
      <style:text-properties fo:font-size="10pt" style:font-size-asian="10pt" style:font-size-complex="10pt"/>
    </style:style>
    <style:style style:name="T166_7" style:family="text">
      <style:text-properties fo:font-size="10pt" style:font-size-asian="10pt" style:font-size-complex="10pt"/>
    </style:style>
    <style:style style:name="T166_8" style:family="text">
      <style:text-properties fo:font-size="10pt" style:font-size-asian="10pt" style:font-size-complex="10pt"/>
    </style:style>
    <style:style style:name="T166_9" style:family="text">
      <style:text-properties fo:font-size="10pt" style:font-size-asian="10pt" style:font-size-complex="10pt"/>
    </style:style>
    <style:style style:name="T166_10" style:family="text">
      <style:text-properties fo:font-size="10pt" style:font-size-asian="10pt" style:font-size-complex="10pt"/>
    </style:style>
    <style:style style:name="T166_11" style:family="text">
      <style:text-properties fo:font-size="10pt" style:font-size-asian="10pt" style:font-size-complex="10pt"/>
    </style:style>
    <style:style style:name="T166_12" style:family="text">
      <style:text-properties fo:font-size="10pt" style:font-size-asian="10pt" style:font-size-complex="10pt"/>
    </style:style>
    <style:style style:name="T166_13" style:family="text">
      <style:text-properties fo:font-size="10pt" style:font-size-asian="10pt" style:font-size-complex="10pt" fo:font-weight="bold" style:font-weight-asian="bold" style:font-weight-complex="bold"/>
    </style:style>
    <style:style style:name="P167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Table5" style:family="table">
      <style:table-properties table:align="left" style:width="16.498cm" fo:margin-left="0.016cm"/>
    </style:style>
    <style:style style:name="Column19" style:family="table-column">
      <style:table-column-properties style:column-width="11.583cm" style:use-optimal-column-width="false"/>
    </style:style>
    <style:style style:name="Column20" style:family="table-column">
      <style:table-column-properties style:column-width="2.078cm" style:use-optimal-column-width="false"/>
    </style:style>
    <style:style style:name="Column21" style:family="table-column">
      <style:table-column-properties style:column-width="2.836cm" style:use-optimal-column-width="false"/>
    </style:style>
    <style:style style:name="Row13" style:family="table-row">
      <style:table-row-properties style:min-row-height="0.979cm" style:use-optimal-row-height="false"/>
    </style:style>
    <style:style style:name="Cell51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8" style:family="paragraph" style:parent-style-name="Normal">
      <style:paragraph-properties fo:text-align="center" fo:line-height="108%" fo:margin-bottom="0.27cm" fo:margin-right="0.076cm"/>
    </style:style>
    <style:style style:name="T1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69" style:family="paragraph" style:parent-style-name="Normal">
      <style:paragraph-properties fo:line-height="108%" fo:margin-bottom="0.049cm" fo:margin-left="0.014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0" style:family="paragraph" style:parent-style-name="Normal">
      <style:paragraph-properties fo:line-height="108%" fo:margin-left="0.012cm"/>
    </style:style>
    <style:style style:name="T1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>
      <style:table-row-properties style:min-row-height="0.96cm" style:use-optimal-row-height="false"/>
    </style:style>
    <style:style style:name="Cell54" style:family="table-cell">
      <style:table-cell-properties fo:background-color="#dae5f0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1" style:family="paragraph" style:parent-style-name="Normal">
      <style:paragraph-properties fo:line-height="108%" fo:margin-right="0.069cm"/>
    </style:style>
    <style:style style:name="T1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1.208cm" style:use-optimal-row-height="false"/>
    </style:style>
    <style:style style:name="Cell55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2" style:family="paragraph" style:parent-style-name="Normal">
      <style:paragraph-properties fo:line-height="108%"/>
    </style:style>
    <style:style style:name="T1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3" style:family="paragraph" style:parent-style-name="Normal">
      <style:paragraph-properties fo:line-height="108%" fo:margin-left="0.014cm"/>
    </style:style>
    <style:style style:name="T1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4" style:family="paragraph" style:parent-style-name="Normal">
      <style:paragraph-properties fo:line-height="108%" fo:margin-left="0.012cm"/>
    </style:style>
    <style:style style:name="T1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1.184cm" style:use-optimal-row-height="false"/>
    </style:style>
    <style:style style:name="Cell58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5" style:family="paragraph" style:parent-style-name="Normal">
      <style:paragraph-properties fo:line-height="108%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6" style:family="paragraph" style:parent-style-name="Normal">
      <style:paragraph-properties fo:line-height="108%" fo:margin-left="0.014cm"/>
    </style:style>
    <style:style style:name="T1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7" style:family="paragraph" style:parent-style-name="Normal">
      <style:paragraph-properties fo:line-height="108%" fo:margin-left="0.012cm"/>
    </style:style>
    <style:style style:name="T1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1.184cm" style:use-optimal-row-height="false"/>
    </style:style>
    <style:style style:name="Cell61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8" style:family="paragraph" style:parent-style-name="Normal">
      <style:paragraph-properties fo:line-height="108%"/>
    </style:style>
    <style:style style:name="T1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79" style:family="paragraph" style:parent-style-name="Normal">
      <style:paragraph-properties fo:line-height="108%" fo:margin-left="0.014cm"/>
    </style:style>
    <style:style style:name="T1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180" style:family="paragraph" style:parent-style-name="Normal">
      <style:paragraph-properties fo:line-height="108%" fo:margin-left="0.012cm"/>
    </style:style>
    <style:style style:name="T1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81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182" style:family="paragraph" style:parent-style-name="Normal"/>
    <style:style style:name="T182_1" style:family="text">
      <style:text-properties fo:font-size="10pt" style:font-size-asian="10pt" style:font-size-complex="10pt" style:text-underline-style="solid" style:text-underline-color="font-color"/>
    </style:style>
    <style:style style:name="P183" style:family="paragraph" style:parent-style-name="Normal"/>
    <style:style style:name="T183_1" style:family="text">
      <style:text-properties fo:font-size="10pt" style:font-size-asian="10pt" style:font-size-complex="10pt"/>
    </style:style>
    <style:style style:name="P184" style:family="paragraph" style:parent-style-name="Normal"/>
    <style:style style:name="T184_1" style:family="text">
      <style:text-properties fo:font-size="10pt" style:font-size-asian="10pt" style:font-size-complex="10pt"/>
    </style:style>
    <style:style style:name="T184_2" style:family="text">
      <style:text-properties fo:font-size="10pt" style:font-size-asian="10pt" style:font-size-complex="10pt"/>
    </style:style>
    <style:style style:name="T184_3" style:family="text">
      <style:text-properties fo:font-size="10pt" style:font-size-asian="10pt" style:font-size-complex="10pt"/>
    </style:style>
    <style:style style:name="T184_4" style:family="text">
      <style:text-properties fo:font-size="10pt" style:font-size-asian="10pt" style:font-size-complex="10pt"/>
    </style:style>
    <style:style style:name="T184_5" style:family="text">
      <style:text-properties fo:font-size="10pt" style:font-size-asian="10pt" style:font-size-complex="10pt"/>
    </style:style>
    <style:style style:name="T184_6" style:family="text">
      <style:text-properties fo:font-size="10pt" style:font-size-asian="10pt" style:font-size-complex="10pt"/>
    </style:style>
    <style:style style:name="T184_7" style:family="text">
      <style:text-properties fo:font-size="10pt" style:font-size-asian="10pt" style:font-size-complex="10pt"/>
    </style:style>
    <style:style style:name="T184_8" style:family="text" style:parent-style-name="Normal">
      <style:text-properties fo:font-size="10pt" style:font-size-asian="10pt" style:font-size-complex="10pt"/>
    </style:style>
    <style:style style:name="P185" style:family="paragraph" style:parent-style-name="Footnote_20_text"/>
    <style:style style:name="T185_1" style:family="text"/>
    <style:style style:name="T185_2" style:family="text">
      <style:text-properties fo:font-size="8pt" style:font-size-asian="8pt" style:font-size-complex="8pt"/>
    </style:style>
    <style:style style:name="T185_3" style:family="text">
      <style:text-properties fo:font-size="8pt" style:font-size-asian="8pt" style:font-size-complex="8pt"/>
    </style:style>
    <style:style style:name="T185_4" style:family="text">
      <style:text-properties fo:font-size="10pt" style:font-size-asian="10pt" style:font-size-complex="10pt"/>
    </style:style>
    <style:style style:name="P186" style:family="paragraph" style:parent-style-name="Normal"/>
    <style:style style:name="T186_1" style:family="text">
      <style:text-properties fo:font-size="10pt" style:font-size-asian="10pt" style:font-size-complex="10pt"/>
    </style:style>
    <style:style style:name="P187" style:family="paragraph" style:parent-style-name="Normal"/>
    <style:style style:name="T187_1" style:family="text">
      <style:text-properties fo:font-style="italic" style:font-style-asian="italic" style:font-style-complex="italic" fo:font-size="10pt" style:font-size-asian="10pt" style:font-size-complex="10pt"/>
    </style:style>
    <style:style style:name="P188" style:family="paragraph" style:parent-style-name="Normal">
      <style:text-properties fo:font-size="10pt" style:font-size-asian="10pt" style:font-size-complex="10pt"/>
    </style:style>
    <style:style style:name="P189" style:family="paragraph" style:parent-style-name="Normal"/>
    <style:style style:name="T189_1" style:family="text">
      <style:text-properties fo:font-size="10pt" style:font-size-asian="10pt" style:font-size-complex="10pt"/>
    </style:style>
    <style:style style:name="T189_2" style:family="text">
      <style:text-properties fo:font-size="10pt" style:font-size-asian="10pt" style:font-size-complex="10pt"/>
    </style:style>
    <style:style style:name="T189_3" style:family="text">
      <style:text-properties fo:font-size="10pt" style:font-size-asian="10pt" style:font-size-complex="10pt"/>
    </style:style>
    <style:style style:name="T189_4" style:family="text">
      <style:text-properties fo:font-size="10pt" style:font-size-asian="10pt" style:font-size-complex="10pt"/>
    </style:style>
    <style:style style:name="T189_5" style:family="text">
      <style:text-properties fo:font-size="10pt" style:font-size-asian="10pt" style:font-size-complex="10pt"/>
    </style:style>
    <style:style style:name="T189_6" style:family="text">
      <style:text-properties fo:font-size="10pt" style:font-size-asian="10pt" style:font-size-complex="10pt"/>
    </style:style>
    <style:style style:name="T189_7" style:family="text">
      <style:text-properties fo:font-size="10pt" style:font-size-asian="10pt" style:font-size-complex="10pt"/>
    </style:style>
    <style:style style:name="T189_8" style:family="text">
      <style:text-properties fo:font-size="10pt" style:font-size-asian="10pt" style:font-size-complex="10pt"/>
    </style:style>
    <style:style style:name="T189_9" style:family="text">
      <style:text-properties fo:font-size="10pt" style:font-size-asian="10pt" style:font-size-complex="10pt"/>
    </style:style>
    <style:style style:name="T189_10" style:family="text">
      <style:text-properties fo:font-size="10pt" style:font-size-asian="10pt" style:font-size-complex="10pt"/>
    </style:style>
    <style:style style:name="T189_11" style:family="text">
      <style:text-properties fo:font-size="10pt" style:font-size-asian="10pt" style:font-size-complex="10pt"/>
    </style:style>
    <style:style style:name="T189_12" style:family="text">
      <style:text-properties fo:font-size="10pt" style:font-size-asian="10pt" style:font-size-complex="10pt"/>
    </style:style>
    <style:style style:name="T189_13" style:family="text">
      <style:text-properties fo:font-size="10pt" style:font-size-asian="10pt" style:font-size-complex="10pt"/>
    </style:style>
    <style:style style:name="T189_14" style:family="text"/>
    <style:style style:name="T189_15" style:family="text" style:parent-style-name="Internet_20_link">
      <style:text-properties fo:font-size="10pt" style:font-size-asian="10pt" style:font-size-complex="10pt"/>
    </style:style>
    <style:style style:name="T189_16" style:family="text">
      <style:text-properties fo:font-size="10pt" style:font-size-asian="10pt" style:font-size-complex="10pt"/>
    </style:style>
    <style:style style:name="T189_17" style:family="text">
      <style:text-properties fo:font-size="10pt" style:font-size-asian="10pt" style:font-size-complex="10pt"/>
    </style:style>
    <style:style style:name="T189_18" style:family="text">
      <style:text-properties fo:font-size="10pt" style:font-size-asian="10pt" style:font-size-complex="10pt"/>
    </style:style>
    <style:style style:name="T189_19" style:family="text"/>
    <style:style style:name="T189_20" style:family="text" style:parent-style-name="Internet_20_link">
      <style:text-properties fo:font-size="10pt" style:font-size-asian="10pt" style:font-size-complex="10pt"/>
    </style:style>
    <style:style style:name="T189_21" style:family="text" style:parent-style-name="Internet_20_link">
      <style:text-properties fo:font-size="10pt" style:font-size-asian="10pt" style:font-size-complex="10pt"/>
    </style:style>
    <style:style style:name="T189_22" style:family="text">
      <style:text-properties fo:font-size="10pt" style:font-size-asian="10pt" style:font-size-complex="10pt"/>
    </style:style>
    <style:style style:name="T189_23" style:family="text">
      <style:text-properties fo:font-size="10pt" style:font-size-asian="10pt" style:font-size-complex="10pt"/>
    </style:style>
    <style:style style:name="T189_24" style:family="text">
      <style:text-properties fo:font-size="10pt" style:font-size-asian="10pt" style:font-size-complex="10pt"/>
    </style:style>
    <style:style style:name="T189_25" style:family="text">
      <style:text-properties fo:font-size="10pt" style:font-size-asian="10pt" style:font-size-complex="10pt"/>
    </style:style>
    <style:style style:name="T189_26" style:family="text">
      <style:text-properties fo:font-size="10pt" style:font-size-asian="10pt" style:font-size-complex="10pt"/>
    </style:style>
    <style:style style:name="T189_27" style:family="text"/>
    <style:style style:name="T189_28" style:family="text" style:parent-style-name="Internet_20_link">
      <style:text-properties fo:font-size="10pt" style:font-size-asian="10pt" style:font-size-complex="10pt"/>
    </style:style>
    <style:style style:name="T189_29" style:family="text">
      <style:text-properties fo:font-size="10pt" style:font-size-asian="10pt" style:font-size-complex="10pt"/>
    </style:style>
    <style:style style:name="T189_30" style:family="text">
      <style:text-properties fo:font-size="10pt" style:font-size-asian="10pt" style:font-size-complex="10pt"/>
    </style:style>
    <style:style style:name="T189_31" style:family="text">
      <style:text-properties fo:font-size="10pt" style:font-size-asian="10pt" style:font-size-complex="10pt"/>
    </style:style>
    <style:style style:name="T189_32" style:family="text"/>
    <style:style style:name="T189_33" style:family="text" style:parent-style-name="Internet_20_link">
      <style:text-properties fo:font-size="10pt" style:font-size-asian="10pt" style:font-size-complex="10pt"/>
    </style:style>
    <style:style style:name="T189_34" style:family="text">
      <style:text-properties fo:font-size="10pt" style:font-size-asian="10pt" style:font-size-complex="10pt"/>
    </style:style>
    <style:style style:name="P190" style:family="paragraph" style:parent-style-name="Normal">
      <style:text-properties fo:font-size="10pt" style:font-size-asian="10pt" style:font-size-complex="10pt"/>
    </style:style>
    <style:style style:name="P191" style:family="paragraph" style:parent-style-name="Normal"/>
    <style:style style:name="T191_1" style:family="text">
      <style:text-properties fo:font-style="italic" style:font-style-asian="italic" style:font-style-complex="italic" fo:font-size="10pt" style:font-size-asian="10pt" style:font-size-complex="10pt"/>
    </style:style>
    <style:style style:name="T191_2" style:family="text"/>
    <style:style style:name="T191_3" style:family="text"/>
    <style:style style:name="T191_4" style:family="text">
      <style:text-properties fo:font-size="10pt" style:font-size-asian="10pt" style:font-size-complex="10pt"/>
    </style:style>
    <style:style style:name="T191_5" style:family="text">
      <style:text-properties fo:font-size="10pt" style:font-size-asian="10pt" style:font-size-complex="10pt"/>
    </style:style>
    <style:style style:name="T191_6" style:family="text">
      <style:text-properties fo:font-size="10pt" style:font-size-asian="10pt" style:font-size-complex="10pt"/>
    </style:style>
    <style:style style:name="T191_7" style:family="text">
      <style:text-properties fo:font-size="10pt" style:font-size-asian="10pt" style:font-size-complex="10pt"/>
    </style:style>
    <style:style style:name="T191_8" style:family="text">
      <style:text-properties fo:font-size="10pt" style:font-size-asian="10pt" style:font-size-complex="10pt"/>
    </style:style>
    <style:style style:name="T191_9" style:family="text">
      <style:text-properties fo:font-size="10pt" style:font-size-asian="10pt" style:font-size-complex="10pt"/>
    </style:style>
    <style:style style:name="T191_10" style:family="text">
      <style:text-properties fo:font-size="10pt" style:font-size-asian="10pt" style:font-size-complex="10pt"/>
    </style:style>
    <style:style style:name="T191_11" style:family="text">
      <style:text-properties fo:font-size="10pt" style:font-size-asian="10pt" style:font-size-complex="10pt"/>
    </style:style>
    <style:style style:name="T191_12" style:family="text">
      <style:text-properties fo:font-size="10pt" style:font-size-asian="10pt" style:font-size-complex="10pt"/>
    </style:style>
    <style:style style:name="T191_13" style:family="text">
      <style:text-properties fo:font-size="10pt" style:font-size-asian="10pt" style:font-size-complex="10pt"/>
    </style:style>
    <style:style style:name="T191_14" style:family="text">
      <style:text-properties fo:font-size="10pt" style:font-size-asian="10pt" style:font-size-complex="10pt"/>
    </style:style>
    <style:style style:name="T191_15" style:family="text">
      <style:text-properties fo:font-size="10pt" style:font-size-asian="10pt" style:font-size-complex="10pt"/>
    </style:style>
    <style:style style:name="T191_16" style:family="text">
      <style:text-properties fo:font-size="10pt" style:font-size-asian="10pt" style:font-size-complex="10pt"/>
    </style:style>
    <style:style style:name="T191_17" style:family="text">
      <style:text-properties fo:font-size="10pt" style:font-size-asian="10pt" style:font-size-complex="10pt"/>
    </style:style>
    <style:style style:name="T191_18" style:family="text">
      <style:text-properties fo:font-size="10pt" style:font-size-asian="10pt" style:font-size-complex="10pt"/>
    </style:style>
    <style:style style:name="T191_19" style:family="text"/>
    <style:style style:name="P192" style:family="paragraph" style:parent-style-name="Normal"/>
    <style:style style:name="T192_1" style:family="text">
      <style:text-properties fo:font-style="italic" style:font-style-asian="italic" style:font-style-complex="italic" fo:font-size="10pt" style:font-size-asian="10pt" style:font-size-complex="10pt"/>
    </style:style>
    <style:style style:name="T192_2" style:family="text"/>
    <style:style style:name="T192_3" style:family="text"/>
    <style:style style:name="T192_4" style:family="text">
      <style:text-properties fo:font-size="10pt" style:font-size-asian="10pt" style:font-size-complex="10pt"/>
    </style:style>
    <style:style style:name="T192_5" style:family="text">
      <style:text-properties fo:font-size="10pt" style:font-size-asian="10pt" style:font-size-complex="10pt"/>
    </style:style>
    <style:style style:name="T192_6" style:family="text">
      <style:text-properties fo:font-size="10pt" style:font-size-asian="10pt" style:font-size-complex="10pt"/>
    </style:style>
    <style:style style:name="T192_7" style:family="text">
      <style:text-properties fo:font-size="10pt" style:font-size-asian="10pt" style:font-size-complex="10pt"/>
    </style:style>
    <style:style style:name="T192_8" style:family="text"/>
    <style:style style:name="T192_9" style:family="text" style:parent-style-name="Internet_20_link">
      <style:text-properties fo:font-size="10pt" style:font-size-asian="10pt" style:font-size-complex="10pt"/>
    </style:style>
    <style:style style:name="T192_10" style:family="text">
      <style:text-properties fo:font-size="10pt" style:font-size-asian="10pt" style:font-size-complex="10pt"/>
    </style:style>
    <style:style style:name="T192_11" style:family="text">
      <style:text-properties fo:font-size="10pt" style:font-size-asian="10pt" style:font-size-complex="10pt"/>
    </style:style>
    <style:style style:name="T192_12" style:family="text">
      <style:text-properties fo:font-size="10pt" style:font-size-asian="10pt" style:font-size-complex="10pt"/>
    </style:style>
    <style:style style:name="T192_13" style:family="text">
      <style:text-properties fo:font-size="10pt" style:font-size-asian="10pt" style:font-size-complex="10pt"/>
    </style:style>
    <style:style style:name="T192_14" style:family="text">
      <style:text-properties fo:font-size="10pt" style:font-size-asian="10pt" style:font-size-complex="10pt"/>
    </style:style>
    <style:style style:name="T192_15" style:family="text">
      <style:text-properties fo:font-size="10pt" style:font-size-asian="10pt" style:font-size-complex="10pt"/>
    </style:style>
    <style:style style:name="T192_16" style:family="text">
      <style:text-properties fo:font-size="10pt" style:font-size-asian="10pt" style:font-size-complex="10pt"/>
    </style:style>
    <style:style style:name="T192_17" style:family="text">
      <style:text-properties fo:font-size="10pt" style:font-size-asian="10pt" style:font-size-complex="10pt"/>
    </style:style>
    <style:style style:name="T192_18" style:family="text">
      <style:text-properties fo:font-size="10pt" style:font-size-asian="10pt" style:font-size-complex="10pt"/>
    </style:style>
    <style:style style:name="T192_19" style:family="text">
      <style:text-properties fo:font-size="10pt" style:font-size-asian="10pt" style:font-size-complex="10pt"/>
    </style:style>
    <style:style style:name="T192_20" style:family="text">
      <style:text-properties fo:font-size="10pt" style:font-size-asian="10pt" style:font-size-complex="10pt"/>
    </style:style>
    <style:style style:name="T192_21" style:family="text"/>
    <style:style style:name="T192_22" style:family="text" style:parent-style-name="Internet_20_link">
      <style:text-properties fo:font-size="10pt" style:font-size-asian="10pt" style:font-size-complex="10pt"/>
    </style:style>
    <style:style style:name="T192_23" style:family="text" style:parent-style-name="Internet_20_link">
      <style:text-properties fo:font-size="10pt" style:font-size-asian="10pt" style:font-size-complex="10pt"/>
    </style:style>
    <style:style style:name="T192_24" style:family="text" style:parent-style-name="Internet_20_link">
      <style:text-properties fo:font-size="10pt" style:font-size-asian="10pt" style:font-size-complex="10pt"/>
    </style:style>
    <style:style style:name="T192_25" style:family="text">
      <style:text-properties fo:font-size="10pt" style:font-size-asian="10pt" style:font-size-complex="10pt"/>
    </style:style>
    <style:style style:name="T192_26" style:family="text">
      <style:text-properties fo:font-size="10pt" style:font-size-asian="10pt" style:font-size-complex="10pt"/>
    </style:style>
    <style:style style:name="T192_27" style:family="text">
      <style:text-properties fo:font-size="10pt" style:font-size-asian="10pt" style:font-size-complex="10pt"/>
    </style:style>
    <style:style style:name="T192_28" style:family="text">
      <style:text-properties fo:font-size="10pt" style:font-size-asian="10pt" style:font-size-complex="10pt"/>
    </style:style>
    <style:style style:name="T192_29" style:family="text">
      <style:text-properties fo:font-size="10pt" style:font-size-asian="10pt" style:font-size-complex="10pt"/>
    </style:style>
    <style:style style:name="T192_30" style:family="text">
      <style:text-properties fo:font-size="10pt" style:font-size-asian="10pt" style:font-size-complex="10pt"/>
    </style:style>
    <style:style style:name="T192_31" style:family="text">
      <style:text-properties fo:font-size="10pt" style:font-size-asian="10pt" style:font-size-complex="10pt"/>
    </style:style>
    <style:style style:name="T192_32" style:family="text">
      <style:text-properties fo:font-size="10pt" style:font-size-asian="10pt" style:font-size-complex="10pt"/>
    </style:style>
    <style:style style:name="T192_33" style:family="text">
      <style:text-properties fo:font-size="10pt" style:font-size-asian="10pt" style:font-size-complex="10pt"/>
    </style:style>
    <style:style style:name="T192_34" style:family="text">
      <style:text-properties fo:font-size="10pt" style:font-size-asian="10pt" style:font-size-complex="10pt"/>
    </style:style>
    <style:style style:name="T192_35" style:family="text">
      <style:text-properties fo:font-size="10pt" style:font-size-asian="10pt" style:font-size-complex="10pt"/>
    </style:style>
    <style:style style:name="T192_36" style:family="text">
      <style:text-properties fo:font-size="10pt" style:font-size-asian="10pt" style:font-size-complex="10pt"/>
    </style:style>
    <style:style style:name="T192_37" style:family="text">
      <style:text-properties fo:font-size="10pt" style:font-size-asian="10pt" style:font-size-complex="10pt"/>
    </style:style>
    <style:style style:name="T192_38" style:family="text">
      <style:text-properties fo:font-size="10pt" style:font-size-asian="10pt" style:font-size-complex="10pt"/>
    </style:style>
    <style:style style:name="T192_39" style:family="text">
      <style:text-properties fo:font-size="10pt" style:font-size-asian="10pt" style:font-size-complex="10pt"/>
    </style:style>
    <style:style style:name="T192_40" style:family="text">
      <style:text-properties fo:font-size="10pt" style:font-size-asian="10pt" style:font-size-complex="10pt"/>
    </style:style>
    <style:style style:name="T192_41" style:family="text">
      <style:text-properties fo:font-size="10pt" style:font-size-asian="10pt" style:font-size-complex="10pt"/>
    </style:style>
    <style:style style:name="T192_42" style:family="text">
      <style:text-properties fo:font-size="10pt" style:font-size-asian="10pt" style:font-size-complex="10pt"/>
    </style:style>
    <style:style style:name="T192_43" style:family="text">
      <style:text-properties fo:font-size="10pt" style:font-size-asian="10pt" style:font-size-complex="10pt"/>
    </style:style>
    <style:style style:name="T192_44" style:family="text">
      <style:text-properties fo:font-size="10pt" style:font-size-asian="10pt" style:font-size-complex="10pt"/>
    </style:style>
    <style:style style:name="T192_45" style:family="text">
      <style:text-properties fo:font-size="10pt" style:font-size-asian="10pt" style:font-size-complex="10pt"/>
    </style:style>
    <style:style style:name="T192_46" style:family="text">
      <style:text-properties fo:font-size="10pt" style:font-size-asian="10pt" style:font-size-complex="10pt"/>
    </style:style>
    <style:style style:name="T192_47" style:family="text">
      <style:text-properties fo:font-size="10pt" style:font-size-asian="10pt" style:font-size-complex="10pt"/>
    </style:style>
    <style:style style:name="P193" style:family="paragraph" style:parent-style-name="Normal">
      <style:text-properties fo:font-size="10pt" style:font-size-asian="10pt" style:font-size-complex="10pt"/>
    </style:style>
    <style:style style:name="P194" style:family="paragraph" style:parent-style-name="Normal"/>
    <style:style style:name="T194_1" style:family="text">
      <style:text-properties fo:font-size="10pt" style:font-size-asian="10pt" style:font-size-complex="10pt"/>
    </style:style>
    <style:style style:name="T194_2" style:family="text">
      <style:text-properties fo:font-size="10pt" style:font-size-asian="10pt" style:font-size-complex="10pt"/>
    </style:style>
    <style:style style:name="T194_3" style:family="text">
      <style:text-properties fo:font-size="10pt" style:font-size-asian="10pt" style:font-size-complex="10pt"/>
    </style:style>
    <style:style style:name="T194_4" style:family="text">
      <style:text-properties fo:font-size="10pt" style:font-size-asian="10pt" style:font-size-complex="10pt"/>
    </style:style>
    <style:style style:name="T194_5" style:family="text">
      <style:text-properties fo:font-size="10pt" style:font-size-asian="10pt" style:font-size-complex="10pt"/>
    </style:style>
    <style:style style:name="T194_6" style:family="text">
      <style:text-properties fo:font-size="10pt" style:font-size-asian="10pt" style:font-size-complex="10pt"/>
    </style:style>
    <style:style style:name="T194_7" style:family="text"/>
    <style:style style:name="T194_8" style:family="text" style:parent-style-name="Internet_20_link">
      <style:text-properties fo:font-size="10pt" style:font-size-asian="10pt" style:font-size-complex="10pt"/>
    </style:style>
    <style:style style:name="T194_9" style:family="text">
      <style:text-properties fo:font-size="10pt" style:font-size-asian="10pt" style:font-size-complex="10pt"/>
    </style:style>
    <style:style style:name="T194_10" style:family="text">
      <style:text-properties fo:font-size="10pt" style:font-size-asian="10pt" style:font-size-complex="10pt"/>
    </style:style>
    <style:style style:name="T194_11" style:family="text">
      <style:text-properties fo:font-size="10pt" style:font-size-asian="10pt" style:font-size-complex="10pt"/>
    </style:style>
    <style:style style:name="T194_12" style:family="text">
      <style:text-properties fo:font-size="10pt" style:font-size-asian="10pt" style:font-size-complex="10pt"/>
    </style:style>
    <style:style style:name="T194_13" style:family="text">
      <style:text-properties fo:font-size="10pt" style:font-size-asian="10pt" style:font-size-complex="10pt"/>
    </style:style>
    <style:style style:name="T194_14" style:family="text">
      <style:text-properties fo:font-size="10pt" style:font-size-asian="10pt" style:font-size-complex="10pt"/>
    </style:style>
    <style:style style:name="T194_15" style:family="text">
      <style:text-properties fo:font-size="10pt" style:font-size-asian="10pt" style:font-size-complex="10pt"/>
    </style:style>
    <style:style style:name="T194_16" style:family="text">
      <style:text-properties fo:font-size="10pt" style:font-size-asian="10pt" style:font-size-complex="10pt"/>
    </style:style>
    <style:style style:name="T194_17" style:family="text">
      <style:text-properties fo:font-size="10pt" style:font-size-asian="10pt" style:font-size-complex="10pt"/>
    </style:style>
    <style:style style:name="T194_18" style:family="text">
      <style:text-properties fo:font-size="10pt" style:font-size-asian="10pt" style:font-size-complex="10pt"/>
    </style:style>
    <style:style style:name="T194_19" style:family="text">
      <style:text-properties fo:font-size="10pt" style:font-size-asian="10pt" style:font-size-complex="10pt"/>
    </style:style>
    <style:style style:name="T194_20" style:family="text">
      <style:text-properties fo:font-size="10pt" style:font-size-asian="10pt" style:font-size-complex="10pt"/>
    </style:style>
    <style:style style:name="T194_21" style:family="text">
      <style:text-properties fo:font-size="10pt" style:font-size-asian="10pt" style:font-size-complex="10pt"/>
    </style:style>
    <style:style style:name="P195" style:family="paragraph" style:parent-style-name="List_20_Paragraph">
      <style:paragraph-properties fo:margin-bottom="0cm"/>
      <style:text-properties fo:font-size="10pt" style:font-size-asian="10pt"/>
    </style:style>
    <style:style style:name="P196" style:family="paragraph" style:parent-style-name="Normal"/>
    <style:style style:name="T196_1" style:family="text">
      <style:text-properties fo:font-size="10pt" style:font-size-asian="10pt" style:font-size-complex="10pt" style:text-underline-style="solid" style:text-underline-color="font-color"/>
    </style:style>
    <style:style style:name="T196_2" style:family="text"/>
    <style:style style:name="T196_3" style:family="text"/>
    <style:style style:name="T196_4" style:family="text">
      <style:text-properties fo:font-size="10pt" style:font-size-asian="10pt" style:font-size-complex="10pt"/>
    </style:style>
    <style:style style:name="T196_5" style:family="text" style:parent-style-name="Normal">
      <style:text-properties fo:font-size="10pt" style:font-size-asian="10pt" style:font-size-complex="10pt"/>
    </style:style>
    <style:style style:name="P197" style:family="paragraph" style:parent-style-name="Footnote_20_text"/>
    <style:style style:name="T197_1" style:family="text"/>
    <style:style style:name="T197_2" style:family="text">
      <style:text-properties fo:font-size="9pt" style:font-size-asian="9pt" style:font-size-complex="9pt"/>
    </style:style>
    <style:style style:name="T197_3" style:family="text">
      <style:text-properties fo:font-size="10pt" style:font-size-asian="10pt" style:font-size-complex="10pt"/>
    </style:style>
    <style:style style:name="T197_4" style:family="text"/>
    <style:style style:name="T197_5" style:family="text"/>
    <style:style style:name="T197_6" style:family="text">
      <style:text-properties fo:font-size="10pt" style:font-size-asian="10pt" style:font-size-complex="10pt"/>
    </style:style>
    <style:style style:name="T197_7" style:family="text">
      <style:text-properties fo:font-size="10pt" style:font-size-asian="10pt" style:font-size-complex="10pt"/>
    </style:style>
    <style:style style:name="T197_8" style:family="text">
      <style:text-properties fo:font-size="10pt" style:font-size-asian="10pt" style:font-size-complex="10pt"/>
    </style:style>
    <style:style style:name="T197_9" style:family="text">
      <style:text-properties fo:font-size="10pt" style:font-size-asian="10pt" style:font-size-complex="10pt"/>
    </style:style>
    <style:style style:name="T197_10" style:family="text"/>
    <style:style style:name="T197_11" style:family="text" style:parent-style-name="Internet_20_link">
      <style:text-properties fo:font-size="10pt" style:font-size-asian="10pt" style:font-size-complex="10pt"/>
    </style:style>
    <style:style style:name="T197_12" style:family="text" style:parent-style-name="Internet_20_link">
      <style:text-properties fo:font-size="10pt" style:font-size-asian="10pt" style:font-size-complex="10pt"/>
    </style:style>
    <style:style style:name="T197_13" style:family="text" style:parent-style-name="Internet_20_link">
      <style:text-properties fo:font-size="10pt" style:font-size-asian="10pt" style:font-size-complex="10pt"/>
    </style:style>
    <style:style style:name="T197_14" style:family="text">
      <style:text-properties fo:font-size="10pt" style:font-size-asian="10pt" style:font-size-complex="10pt"/>
    </style:style>
    <style:style style:name="T197_15" style:family="text">
      <style:text-properties fo:font-size="10pt" style:font-size-asian="10pt" style:font-size-complex="10pt"/>
    </style:style>
    <style:style style:name="T197_16" style:family="text">
      <style:text-properties fo:font-size="10pt" style:font-size-asian="10pt" style:font-size-complex="10pt"/>
    </style:style>
    <style:style style:name="T197_17" style:family="text">
      <style:text-properties fo:font-size="10pt" style:font-size-asian="10pt" style:font-size-complex="10pt"/>
    </style:style>
    <style:style style:name="T197_18" style:family="text">
      <style:text-properties fo:font-size="10pt" style:font-size-asian="10pt" style:font-size-complex="10pt"/>
    </style:style>
    <style:style style:name="T197_19" style:family="text">
      <style:text-properties fo:font-size="10pt" style:font-size-asian="10pt" style:font-size-complex="10pt"/>
    </style:style>
    <style:style style:name="T197_20" style:family="text">
      <style:text-properties fo:font-size="10pt" style:font-size-asian="10pt" style:font-size-complex="10pt"/>
    </style:style>
    <style:style style:name="T197_21" style:family="text">
      <style:text-properties fo:font-size="10pt" style:font-size-asian="10pt" style:font-size-complex="10pt"/>
    </style:style>
    <style:style style:name="T197_22" style:family="text">
      <style:text-properties fo:font-size="10pt" style:font-size-asian="10pt" style:font-size-complex="10pt"/>
    </style:style>
    <style:style style:name="T197_23" style:family="text"/>
    <style:style style:name="T197_24" style:family="text" style:parent-style-name="Internet_20_link">
      <style:text-properties fo:color="#1155cc" fo:font-size="10pt" style:font-size-asian="10pt" style:font-size-complex="10pt"/>
    </style:style>
    <style:style style:name="T197_25" style:family="text">
      <style:text-properties fo:font-size="10pt" style:font-size-asian="10pt" style:font-size-complex="10pt"/>
    </style:style>
    <style:style style:name="T197_26" style:family="text">
      <style:text-properties fo:font-size="10pt" style:font-size-asian="10pt" style:font-size-complex="10pt"/>
    </style:style>
    <style:style style:name="T197_27" style:family="text"/>
    <style:style style:name="T197_28" style:family="text" style:parent-style-name="Internet_20_link">
      <style:text-properties fo:font-size="10pt" style:font-size-asian="10pt" style:font-size-complex="10pt"/>
    </style:style>
    <style:style style:name="T197_29" style:family="text" style:parent-style-name="Internet_20_link">
      <style:text-properties fo:font-size="10pt" style:font-size-asian="10pt" style:font-size-complex="10pt"/>
    </style:style>
    <style:style style:name="T197_30" style:family="text" style:parent-style-name="Normal">
      <style:text-properties fo:font-size="10pt" style:font-size-asian="10pt" style:font-size-complex="10pt"/>
    </style:style>
    <style:style style:name="P198" style:family="paragraph" style:parent-style-name="Footnote_20_text"/>
    <style:style style:name="T198_1" style:family="text"/>
    <style:style style:name="T198_2" style:family="text">
      <style:text-properties fo:font-size="9pt" style:font-size-asian="9pt" style:font-size-complex="9pt"/>
    </style:style>
    <style:style style:name="T198_3" style:family="text"/>
    <style:style style:name="T198_4" style:family="text" style:parent-style-name="Internet_20_link">
      <style:text-properties fo:font-size="9pt" style:font-size-asian="9pt" style:font-size-complex="9pt"/>
    </style:style>
    <style:style style:name="T198_5" style:family="text">
      <style:text-properties fo:font-size="9pt" style:font-size-asian="9pt" style:font-size-complex="9pt"/>
    </style:style>
    <style:style style:name="T198_6" style:family="text"/>
    <style:style style:name="T198_7" style:family="text" style:parent-style-name="Internet_20_link">
      <style:text-properties fo:font-size="9pt" style:font-size-asian="9pt" style:font-size-complex="9pt"/>
    </style:style>
    <style:style style:name="T198_8" style:family="text">
      <style:text-properties fo:font-size="9pt" style:font-size-asian="9pt" style:font-size-complex="9pt"/>
    </style:style>
    <style:style style:name="T198_9" style:family="text"/>
    <style:style style:name="T198_10" style:family="text" style:parent-style-name="Internet_20_link">
      <style:text-properties fo:font-size="9pt" style:font-size-asian="9pt" style:font-size-complex="9pt"/>
    </style:style>
    <style:style style:name="T198_11" style:family="text">
      <style:text-properties fo:font-size="9pt" style:font-size-asian="9pt" style:font-size-complex="9pt"/>
    </style:style>
    <style:style style:name="T198_12" style:family="text"/>
    <style:style style:name="T198_13" style:family="text" style:parent-style-name="Internet_20_link">
      <style:text-properties fo:font-size="9pt" style:font-size-asian="9pt" style:font-size-complex="9pt"/>
    </style:style>
    <style:style style:name="T198_14" style:family="text">
      <style:text-properties fo:font-size="9pt" style:font-size-asian="9pt" style:font-size-complex="9pt"/>
    </style:style>
    <style:style style:name="P199" style:family="paragraph" style:parent-style-name="Footnote_20_text"/>
    <style:style style:name="T199_1" style:family="text">
      <style:text-properties fo:font-size="10pt" style:font-size-asian="10pt" style:font-size-complex="10pt"/>
    </style:style>
    <style:style style:name="T199_2" style:family="text">
      <style:text-properties fo:font-size="10pt" style:font-size-asian="10pt" style:font-size-complex="10pt"/>
    </style:style>
    <style:style style:name="T199_3" style:family="text">
      <style:text-properties fo:font-size="10pt" style:font-size-asian="10pt" style:font-size-complex="10pt"/>
    </style:style>
    <style:style style:name="T199_4" style:family="text">
      <style:text-properties fo:font-size="10pt" style:font-size-asian="10pt" style:font-size-complex="10pt"/>
    </style:style>
    <style:style style:name="T199_5" style:family="text">
      <style:text-properties fo:font-size="10pt" style:font-size-asian="10pt" style:font-size-complex="10pt"/>
    </style:style>
    <style:style style:name="T199_6" style:family="text">
      <style:text-properties fo:font-size="10pt" style:font-size-asian="10pt" style:font-size-complex="10pt"/>
    </style:style>
    <style:style style:name="T199_7" style:family="text">
      <style:text-properties fo:font-size="10pt" style:font-size-asian="10pt" style:font-size-complex="10pt"/>
    </style:style>
    <style:style style:name="T199_8" style:family="text">
      <style:text-properties fo:font-size="10pt" style:font-size-asian="10pt" style:font-size-complex="10pt"/>
    </style:style>
    <style:style style:name="T199_9" style:family="text">
      <style:text-properties fo:font-size="10pt" style:font-size-asian="10pt" style:font-size-complex="10pt"/>
    </style:style>
    <style:style style:name="T199_10" style:family="text"/>
    <style:style style:name="T199_11" style:family="text" style:parent-style-name="Internet_20_link">
      <style:text-properties fo:font-size="10pt" style:font-size-asian="10pt" style:font-size-complex="10pt"/>
    </style:style>
    <style:style style:name="T199_12" style:family="text" style:parent-style-name="Internet_20_link">
      <style:text-properties fo:font-size="10pt" style:font-size-asian="10pt" style:font-size-complex="10pt"/>
    </style:style>
    <style:style style:name="T199_13" style:family="text" style:parent-style-name="Internet_20_link">
      <style:text-properties fo:font-size="10pt" style:font-size-asian="10pt" style:font-size-complex="10pt"/>
    </style:style>
    <style:style style:name="T199_14" style:family="text">
      <style:text-properties fo:font-size="10pt" style:font-size-asian="10pt" style:font-size-complex="10pt"/>
    </style:style>
    <style:style style:name="T199_15" style:family="text">
      <style:text-properties fo:font-size="10pt" style:font-size-asian="10pt" style:font-size-complex="10pt"/>
    </style:style>
    <style:style style:name="T199_16" style:family="text">
      <style:text-properties fo:font-size="10pt" style:font-size-asian="10pt" style:font-size-complex="10pt"/>
    </style:style>
    <style:style style:name="T199_17" style:family="text"/>
    <style:style style:name="T199_18" style:family="text" style:parent-style-name="Internet_20_link">
      <style:text-properties fo:font-size="10pt" style:font-size-asian="10pt" style:font-size-complex="10pt"/>
    </style:style>
    <style:style style:name="T199_19" style:family="text">
      <style:text-properties fo:font-size="10pt" style:font-size-asian="10pt" style:font-size-complex="10pt"/>
    </style:style>
    <style:style style:name="T199_20" style:family="text"/>
    <style:style style:name="T199_21" style:family="text" style:parent-style-name="Internet_20_link">
      <style:text-properties fo:font-size="10pt" style:font-size-asian="10pt" style:font-size-complex="10pt"/>
    </style:style>
    <style:style style:name="T199_22" style:family="text">
      <style:text-properties fo:font-size="10pt" style:font-size-asian="10pt" style:font-size-complex="10pt"/>
    </style:style>
    <style:style style:name="T199_23" style:family="text"/>
    <style:style style:name="T199_24" style:family="text" style:parent-style-name="Internet_20_link">
      <style:text-properties fo:font-size="10pt" style:font-size-asian="10pt" style:font-size-complex="10pt"/>
    </style:style>
    <style:style style:name="T199_25" style:family="text">
      <style:text-properties fo:font-size="10pt" style:font-size-asian="10pt" style:font-size-complex="10pt"/>
    </style:style>
    <style:style style:name="T199_26" style:family="text"/>
    <style:style style:name="P200" style:family="paragraph" style:parent-style-name="Normal"/>
    <style:style style:name="T200_1" style:family="text">
      <style:text-properties fo:font-size="10pt" style:font-size-asian="10pt" style:font-size-complex="10pt" style:text-underline-style="solid" style:text-underline-color="font-color"/>
    </style:style>
    <style:style style:name="T200_2" style:family="text">
      <style:text-properties fo:font-size="10pt" style:font-size-asian="10pt" style:font-size-complex="10pt"/>
    </style:style>
    <style:style style:name="T200_3" style:family="text"/>
    <style:style style:name="T200_4" style:family="text"/>
    <style:style style:name="T200_5" style:family="text">
      <style:text-properties fo:font-size="10pt" style:font-size-asian="10pt" style:font-size-complex="10pt"/>
    </style:style>
    <style:style style:name="T200_6" style:family="text"/>
    <style:style style:name="T200_7" style:family="text"/>
    <style:style style:name="T200_8" style:family="text">
      <style:text-properties fo:font-size="10pt" style:font-size-asian="10pt" style:font-size-complex="10pt"/>
    </style:style>
    <style:style style:name="T200_9" style:family="text"/>
    <style:style style:name="T200_10" style:family="text">
      <style:text-properties fo:font-size="10pt" style:font-size-asian="10pt" style:font-size-complex="10pt"/>
    </style:style>
    <style:style style:name="P201" style:family="paragraph" style:parent-style-name="Normal"/>
    <style:style style:name="T201_1" style:family="text">
      <style:text-properties fo:font-size="10pt" style:font-size-asian="10pt" style:font-size-complex="10pt"/>
    </style:style>
    <style:style style:name="T201_2" style:family="text">
      <style:text-properties fo:font-size="10pt" style:font-size-asian="10pt" style:font-size-complex="10pt"/>
    </style:style>
    <style:style style:name="T201_3" style:family="text">
      <style:text-properties fo:font-size="10pt" style:font-size-asian="10pt" style:font-size-complex="10pt"/>
    </style:style>
    <style:style style:name="T201_4" style:family="text"/>
    <style:style style:name="T201_5" style:family="text" style:parent-style-name="Internet_20_link">
      <style:text-properties fo:color="#1155cc" fo:font-size="10pt" style:font-size-asian="10pt" style:font-size-complex="10pt"/>
    </style:style>
    <style:style style:name="T201_6" style:family="text">
      <style:text-properties fo:font-size="10pt" style:font-size-asian="10pt" style:font-size-complex="10pt"/>
    </style:style>
    <style:style style:name="T201_7" style:family="text">
      <style:text-properties fo:font-size="10pt" style:font-size-asian="10pt" style:font-size-complex="10pt"/>
    </style:style>
    <style:style style:name="P202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203" style:family="paragraph" style:parent-style-name="Normal"/>
    <style:style style:name="T203_1" style:family="text">
      <style:text-properties fo:font-size="11pt" style:font-size-asian="11pt" style:font-size-complex="11pt" fo:font-weight="bold" style:font-weight-asian="bold" style:font-weight-complex="bold"/>
    </style:style>
    <style:style style:name="P204" style:family="paragraph" style:parent-style-name="Normal">
      <style:text-properties fo:font-size="10pt" style:font-size-asian="10pt" style:font-size-complex="10pt"/>
    </style:style>
    <style:style style:name="P205" style:family="paragraph" style:parent-style-name="Normal"/>
    <style:style style:name="T205_1" style:family="text">
      <style:text-properties fo:font-size="10pt" style:font-size-asian="10pt" style:font-size-complex="10pt"/>
    </style:style>
    <style:style style:name="T205_2" style:family="text">
      <style:text-properties fo:font-size="10pt" style:font-size-asian="10pt" style:font-size-complex="10pt"/>
    </style:style>
    <style:style style:name="P206" style:family="paragraph" style:parent-style-name="Normal">
      <style:text-properties fo:font-size="10pt" style:font-size-asian="10pt" style:font-size-complex="10pt"/>
    </style:style>
    <style:style style:name="P207" style:family="paragraph" style:parent-style-name="Normal"/>
    <style:style style:name="T207_1" style:family="text">
      <style:text-properties fo:font-size="10pt" style:font-size-asian="10pt" style:font-size-complex="10pt"/>
    </style:style>
    <style:style style:name="P208" style:family="paragraph" style:parent-style-name="Normal">
      <style:text-properties fo:font-size="10pt" style:font-size-asian="10pt" style:font-size-complex="10pt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font-size="11pt" style:font-size-asian="11pt" style:font-size-complex="11pt" fo:font-weight="bold" style:font-weight-asian="bold" style:font-weight-complex="bold"/>
    </style:style>
    <style:style style:name="P210" style:family="paragraph" style:parent-style-name="Normal">
      <style:text-properties fo:font-size="10pt" style:font-size-asian="10pt" style:font-size-complex="10pt"/>
    </style:style>
    <style:style style:name="P211" style:family="paragraph" style:parent-style-name="Normal"/>
    <style:style style:name="T211_1" style:family="text">
      <style:text-properties fo:font-size="10pt" style:font-size-asian="10pt" style:font-size-complex="10pt" fo:font-weight="bold" style:font-weight-asian="bold" style:font-weight-complex="bold"/>
    </style:style>
    <style:style style:name="T211_2" style:family="text">
      <style:text-properties fo:font-size="10pt" style:font-size-asian="10pt" style:font-size-complex="10pt"/>
    </style:style>
    <style:style style:name="P212" style:family="paragraph" style:parent-style-name="Normal">
      <style:text-properties fo:font-size="10pt" style:font-size-asian="10pt" style:font-size-complex="10pt"/>
    </style:style>
    <style:style style:name="P213" style:family="paragraph" style:parent-style-name="Normal"/>
    <style:style style:name="T213_1" style:family="text">
      <style:text-properties fo:font-style="italic" style:font-style-asian="italic" style:font-style-complex="italic" fo:font-size="10pt" style:font-size-asian="10pt" style:font-size-complex="10pt"/>
    </style:style>
    <style:style style:name="T213_2" style:family="text">
      <style:text-properties fo:font-style="italic" style:font-style-asian="italic" style:font-style-complex="italic" fo:font-size="10pt" style:font-size-asian="10pt" style:font-size-complex="10pt"/>
    </style:style>
    <style:style style:name="T213_3" style:family="text">
      <style:text-properties fo:font-style="italic" style:font-style-asian="italic" style:font-style-complex="italic" fo:font-size="10pt" style:font-size-asian="10pt" style:font-size-complex="10pt"/>
    </style:style>
    <style:style style:name="T213_4" style:family="text">
      <style:text-properties fo:font-style="italic" style:font-style-asian="italic" style:font-style-complex="italic" fo:font-size="10pt" style:font-size-asian="10pt" style:font-size-complex="10pt"/>
    </style:style>
    <style:style style:name="T213_5" style:family="text">
      <style:text-properties fo:font-style="italic" style:font-style-asian="italic" style:font-style-complex="italic" fo:font-size="10pt" style:font-size-asian="10pt" style:font-size-complex="10pt"/>
    </style:style>
    <style:style style:name="T213_6" style:family="text">
      <style:text-properties fo:font-style="italic" style:font-style-asian="italic" style:font-style-complex="italic" fo:font-size="10pt" style:font-size-asian="10pt" style:font-size-complex="10pt"/>
    </style:style>
    <style:style style:name="T213_7" style:family="text">
      <style:text-properties fo:font-style="italic" style:font-style-asian="italic" style:font-style-complex="italic" fo:font-size="10pt" style:font-size-asian="10pt" style:font-size-complex="10pt"/>
    </style:style>
    <style:style style:name="T213_8" style:family="text">
      <style:text-properties fo:font-size="10pt" style:font-size-asian="10pt" style:font-size-complex="10pt"/>
    </style:style>
    <style:style style:name="T213_9" style:family="text">
      <style:text-properties fo:font-size="10pt" style:font-size-asian="10pt" style:font-size-complex="10pt"/>
    </style:style>
    <style:style style:name="T213_10" style:family="text">
      <style:text-properties fo:font-size="10pt" style:font-size-asian="10pt" style:font-size-complex="10pt"/>
    </style:style>
    <style:style style:name="T213_11" style:family="text">
      <style:text-properties fo:font-size="10pt" style:font-size-asian="10pt" style:font-size-complex="10pt"/>
    </style:style>
    <style:style style:name="T213_12" style:family="text">
      <style:text-properties fo:font-size="10pt" style:font-size-asian="10pt" style:font-size-complex="10pt"/>
    </style:style>
    <style:style style:name="T213_13" style:family="text">
      <style:text-properties fo:font-size="10pt" style:font-size-asian="10pt" style:font-size-complex="10pt"/>
    </style:style>
    <style:style style:name="P214" style:family="paragraph" style:parent-style-name="Normal">
      <style:text-properties fo:font-size="10pt" style:font-size-asian="10pt" style:font-size-complex="10pt"/>
    </style:style>
    <style:style style:name="P215" style:family="paragraph" style:parent-style-name="Normal"/>
    <style:style style:name="T215_1" style:family="text">
      <style:text-properties fo:font-size="10pt" style:font-size-asian="10pt" style:font-size-complex="10pt" fo:font-weight="bold" style:font-weight-asian="bold" style:font-weight-complex="bold"/>
    </style:style>
    <style:style style:name="T215_2" style:family="text">
      <style:text-properties fo:font-size="10pt" style:font-size-asian="10pt" style:font-size-complex="10pt"/>
    </style:style>
    <style:style style:name="T215_3" style:family="text">
      <style:text-properties fo:font-size="10pt" style:font-size-asian="10pt" style:font-size-complex="10pt"/>
    </style:style>
    <style:style style:name="T215_4" style:family="text">
      <style:text-properties fo:font-size="10pt" style:font-size-asian="10pt" style:font-size-complex="10pt"/>
    </style:style>
    <style:style style:name="P216" style:family="paragraph" style:parent-style-name="Normal">
      <style:text-properties fo:font-size="10pt" style:font-size-asian="10pt" style:font-size-complex="10pt"/>
    </style:style>
    <style:style style:name="P217" style:family="paragraph" style:parent-style-name="Normal"/>
    <style:style style:name="T217_1" style:family="text">
      <style:text-properties fo:font-style="italic" style:font-style-asian="italic" style:font-style-complex="italic" fo:font-size="10pt" style:font-size-asian="10pt" style:font-size-complex="10pt"/>
    </style:style>
    <style:style style:name="T217_2" style:family="text">
      <style:text-properties fo:font-style="italic" style:font-style-asian="italic" style:font-style-complex="italic" fo:font-size="10pt" style:font-size-asian="10pt" style:font-size-complex="10pt"/>
    </style:style>
    <style:style style:name="T217_3" style:family="text">
      <style:text-properties fo:font-style="italic" style:font-style-asian="italic" style:font-style-complex="italic" fo:font-size="10pt" style:font-size-asian="10pt" style:font-size-complex="10pt"/>
    </style:style>
    <style:style style:name="T217_4" style:family="text">
      <style:text-properties fo:font-style="italic" style:font-style-asian="italic" style:font-style-complex="italic" fo:font-size="10pt" style:font-size-asian="10pt" style:font-size-complex="10pt"/>
    </style:style>
    <style:style style:name="T217_5" style:family="text">
      <style:text-properties fo:font-style="italic" style:font-style-asian="italic" style:font-style-complex="italic" fo:font-size="10pt" style:font-size-asian="10pt" style:font-size-complex="10pt"/>
    </style:style>
    <style:style style:name="T217_6" style:family="text">
      <style:text-properties fo:font-style="italic" style:font-style-asian="italic" style:font-style-complex="italic" fo:font-size="10pt" style:font-size-asian="10pt" style:font-size-complex="10pt"/>
    </style:style>
    <style:style style:name="T217_7" style:family="text">
      <style:text-properties fo:font-size="10pt" style:font-size-asian="10pt" style:font-size-complex="10pt"/>
    </style:style>
    <style:style style:name="P218" style:family="paragraph" style:parent-style-name="Normal">
      <style:text-properties fo:font-style="italic" style:font-style-asian="italic" style:font-style-complex="italic" fo:font-size="10pt" style:font-size-asian="10pt" style:font-size-complex="10pt"/>
    </style:style>
    <style:style style:name="P219" style:family="paragraph" style:parent-style-name="Normal"/>
    <style:style style:name="T219_1" style:family="text">
      <style:text-properties fo:font-size="10pt" style:font-size-asian="10pt" style:font-size-complex="10pt" fo:font-weight="bold" style:font-weight-asian="bold" style:font-weight-complex="bold"/>
    </style:style>
    <style:style style:name="T219_2" style:family="text">
      <style:text-properties fo:font-size="10pt" style:font-size-asian="10pt" style:font-size-complex="10pt"/>
    </style:style>
    <style:style style:name="P220" style:family="paragraph" style:parent-style-name="Normal">
      <style:text-properties fo:font-size="10pt" style:font-size-asian="10pt" style:font-size-complex="10pt"/>
    </style:style>
    <style:style style:name="P221" style:family="paragraph" style:parent-style-name="Normal"/>
    <style:style style:name="T221_1" style:family="text">
      <style:text-properties fo:font-style="italic" style:font-style-asian="italic" style:font-style-complex="italic" fo:font-size="10pt" style:font-size-asian="10pt" style:font-size-complex="10pt"/>
    </style:style>
    <style:style style:name="T221_2" style:family="text">
      <style:text-properties fo:font-size="10pt" style:font-size-asian="10pt" style:font-size-complex="10pt"/>
    </style:style>
    <style:style style:name="T221_3" style:family="text">
      <style:text-properties fo:font-size="10pt" style:font-size-asian="10pt" style:font-size-complex="10pt"/>
    </style:style>
    <style:style style:name="T221_4" style:family="text">
      <style:text-properties fo:font-size="10pt" style:font-size-asian="10pt" style:font-size-complex="10pt"/>
    </style:style>
    <style:style style:name="P222" style:family="paragraph" style:parent-style-name="Normal">
      <style:text-properties fo:font-style="italic" style:font-style-asian="italic" style:font-style-complex="italic" fo:font-size="10pt" style:font-size-asian="10pt" style:font-size-complex="10pt"/>
    </style:style>
    <style:style style:name="P223" style:family="paragraph" style:parent-style-name="Normal"/>
    <style:style style:name="T223_1" style:family="text">
      <style:text-properties fo:font-size="10pt" style:font-size-asian="10pt" style:font-size-complex="10pt" fo:font-weight="bold" style:font-weight-asian="bold" style:font-weight-complex="bold"/>
    </style:style>
    <style:style style:name="T223_2" style:family="text">
      <style:text-properties fo:font-size="10pt" style:font-size-asian="10pt" style:font-size-complex="10pt"/>
    </style:style>
    <style:style style:name="P224" style:family="paragraph" style:parent-style-name="Normal">
      <style:text-properties fo:font-size="10pt" style:font-size-asian="10pt" style:font-size-complex="10pt"/>
    </style:style>
    <style:style style:name="P225" style:family="paragraph" style:parent-style-name="Normal"/>
    <style:style style:name="T225_1" style:family="text">
      <style:text-properties fo:font-style="italic" style:font-style-asian="italic" style:font-style-complex="italic" fo:font-size="10pt" style:font-size-asian="10pt" style:font-size-complex="10pt"/>
    </style:style>
    <style:style style:name="T225_2" style:family="text">
      <style:text-properties fo:font-style="italic" style:font-style-asian="italic" style:font-style-complex="italic" fo:font-size="10pt" style:font-size-asian="10pt" style:font-size-complex="10pt"/>
    </style:style>
    <style:style style:name="T225_3" style:family="text">
      <style:text-properties fo:font-style="italic" style:font-style-asian="italic" style:font-style-complex="italic" fo:font-size="10pt" style:font-size-asian="10pt" style:font-size-complex="10pt"/>
    </style:style>
    <style:style style:name="T225_4" style:family="text">
      <style:text-properties fo:font-style="italic" style:font-style-asian="italic" style:font-style-complex="italic" fo:font-size="10pt" style:font-size-asian="10pt" style:font-size-complex="10pt"/>
    </style:style>
    <style:style style:name="T225_5" style:family="text">
      <style:text-properties fo:font-size="10pt" style:font-size-asian="10pt" style:font-size-complex="10pt"/>
    </style:style>
    <style:style style:name="T225_6" style:family="text"/>
    <style:style style:name="T225_7" style:family="text" style:parent-style-name="Internet_20_link">
      <style:text-properties fo:font-size="10pt" style:font-size-asian="10pt" style:font-size-complex="10pt"/>
    </style:style>
    <style:style style:name="T225_8" style:family="text">
      <style:text-properties fo:font-size="10pt" style:font-size-asian="10pt" style:font-size-complex="10pt"/>
    </style:style>
    <style:style style:name="P226" style:family="paragraph" style:parent-style-name="Normal">
      <style:text-properties fo:font-size="10pt" style:font-size-asian="10pt" style:font-size-complex="10pt"/>
    </style:style>
    <style:style style:name="P227" style:family="paragraph" style:parent-style-name="Normal"/>
    <style:style style:name="T227_1" style:family="text">
      <style:text-properties fo:font-size="10pt" style:font-size-asian="10pt" style:font-size-complex="10pt" fo:font-weight="bold" style:font-weight-asian="bold" style:font-weight-complex="bold"/>
    </style:style>
    <style:style style:name="T227_2" style:family="text">
      <style:text-properties fo:font-size="10pt" style:font-size-asian="10pt" style:font-size-complex="10pt"/>
    </style:style>
    <style:style style:name="P228" style:family="paragraph" style:parent-style-name="Normal">
      <style:text-properties fo:font-size="10pt" style:font-size-asian="10pt" style:font-size-complex="10pt"/>
    </style:style>
    <style:style style:name="P229" style:family="paragraph" style:parent-style-name="Normal"/>
    <style:style style:name="T229_1" style:family="text">
      <style:text-properties fo:font-style="italic" style:font-style-asian="italic" style:font-style-complex="italic" fo:font-size="10pt" style:font-size-asian="10pt" style:font-size-complex="10pt"/>
    </style:style>
    <style:style style:name="T229_2" style:family="text">
      <style:text-properties fo:font-style="italic" style:font-style-asian="italic" style:font-style-complex="italic" fo:font-size="10pt" style:font-size-asian="10pt" style:font-size-complex="10pt"/>
    </style:style>
    <style:style style:name="T229_3" style:family="text">
      <style:text-properties fo:font-size="10pt" style:font-size-asian="10pt" style:font-size-complex="10pt"/>
    </style:style>
    <style:style style:name="T229_4" style:family="text">
      <style:text-properties style:font-name="Cambria Math" fo:font-size="10pt" style:font-size-asian="10pt" style:font-name-complex="Cambria Math" style:font-size-complex="10pt"/>
    </style:style>
    <style:style style:name="T229_5" style:family="text">
      <style:text-properties fo:font-size="10pt" style:font-size-asian="10pt" style:font-size-complex="10pt"/>
    </style:style>
    <style:style style:name="T229_6" style:family="text">
      <style:text-properties style:font-name="Cambria Math" fo:font-size="10pt" style:font-size-asian="10pt" style:font-name-complex="Cambria Math" style:font-size-complex="10pt"/>
    </style:style>
    <style:style style:name="T229_7" style:family="text">
      <style:text-properties fo:font-size="10pt" style:font-size-asian="10pt" style:font-size-complex="10pt"/>
    </style:style>
    <style:style style:name="T229_8" style:family="text">
      <style:text-properties style:font-name="Cambria Math" fo:font-size="10pt" style:font-size-asian="10pt" style:font-name-complex="Cambria Math" style:font-size-complex="10pt"/>
    </style:style>
    <style:style style:name="T229_9" style:family="text">
      <style:text-properties fo:font-size="10pt" style:font-size-asian="10pt" style:font-size-complex="10pt"/>
    </style:style>
    <style:style style:name="T229_10" style:family="text">
      <style:text-properties style:font-name="Cambria Math" fo:font-size="10pt" style:font-size-asian="10pt" style:font-name-complex="Cambria Math" style:font-size-complex="10pt"/>
    </style:style>
    <style:style style:name="T229_11" style:family="text">
      <style:text-properties fo:font-size="10pt" style:font-size-asian="10pt" style:font-size-complex="10pt"/>
    </style:style>
    <style:style style:name="P230" style:family="paragraph" style:parent-style-name="Normal">
      <style:text-properties fo:font-size="10pt" style:font-size-asian="10pt" style:font-size-complex="10pt"/>
    </style:style>
    <style:style style:name="P231" style:family="paragraph" style:parent-style-name="Normal"/>
    <style:style style:name="T231_1" style:family="text">
      <style:text-properties fo:font-size="10pt" style:font-size-asian="10pt" style:font-size-complex="10pt"/>
    </style:style>
    <style:style style:name="T231_2" style:family="text">
      <style:text-properties style:font-name="Cambria Math" fo:font-size="10pt" style:font-size-asian="10pt" style:font-name-complex="Cambria Math" style:font-size-complex="10pt"/>
    </style:style>
    <style:style style:name="T231_3" style:family="text">
      <style:text-properties fo:font-size="10pt" style:font-size-asian="10pt" style:font-size-complex="10pt"/>
    </style:style>
    <style:style style:name="T231_4" style:family="text">
      <style:text-properties fo:font-size="10pt" style:font-size-asian="10pt" style:font-size-complex="10pt"/>
    </style:style>
    <style:style style:name="T231_5" style:family="text">
      <style:text-properties fo:font-size="10pt" style:font-size-asian="10pt" style:font-size-complex="10pt"/>
    </style:style>
    <style:style style:name="T231_6" style:family="text">
      <style:text-properties style:font-name="Cambria Math" fo:font-size="10pt" style:font-size-asian="10pt" style:font-name-complex="Cambria Math" style:font-size-complex="10pt"/>
    </style:style>
    <style:style style:name="T231_7" style:family="text">
      <style:text-properties fo:font-size="10pt" style:font-size-asian="10pt" style:font-size-complex="10pt"/>
    </style:style>
    <style:style style:name="T231_8" style:family="text">
      <style:text-properties fo:font-size="10pt" style:font-size-asian="10pt" style:font-size-complex="10pt"/>
    </style:style>
    <style:style style:name="T231_9" style:family="text">
      <style:text-properties fo:font-size="10pt" style:font-size-asian="10pt" style:font-size-complex="10pt"/>
    </style:style>
    <style:style style:name="T231_10" style:family="text">
      <style:text-properties fo:font-size="10pt" style:font-size-asian="10pt" style:font-size-complex="10pt"/>
    </style:style>
    <style:style style:name="T231_11" style:family="text">
      <style:text-properties fo:font-size="10pt" style:font-size-asian="10pt" style:font-size-complex="10pt"/>
    </style:style>
    <style:style style:name="T231_12" style:family="text">
      <style:text-properties fo:font-size="10pt" style:font-size-asian="10pt" style:font-size-complex="10pt"/>
    </style:style>
    <style:style style:name="T231_13" style:family="text">
      <style:text-properties fo:font-size="10pt" style:font-size-asian="10pt" style:font-size-complex="10pt"/>
    </style:style>
    <style:style style:name="T231_14" style:family="text">
      <style:text-properties fo:font-size="10pt" style:font-size-asian="10pt" style:font-size-complex="10pt"/>
    </style:style>
    <style:style style:name="T231_15" style:family="text">
      <style:text-properties fo:font-size="10pt" style:font-size-asian="10pt" style:font-size-complex="10pt"/>
    </style:style>
    <style:style style:name="T231_16" style:family="text">
      <style:text-properties fo:font-size="10pt" style:font-size-asian="10pt" style:font-size-complex="10pt"/>
    </style:style>
    <style:style style:name="T231_17" style:family="text">
      <style:text-properties fo:font-size="10pt" style:font-size-asian="10pt" style:font-size-complex="10pt"/>
    </style:style>
    <style:style style:name="T231_18" style:family="text">
      <style:text-properties fo:font-size="10pt" style:font-size-asian="10pt" style:font-size-complex="10pt"/>
    </style:style>
    <style:style style:name="T231_19" style:family="text">
      <style:text-properties fo:font-size="10pt" style:font-size-asian="10pt" style:font-size-complex="10pt"/>
    </style:style>
    <style:style style:name="T231_20" style:family="text" style:parent-style-name="Normal">
      <style:text-properties fo:font-size="10pt" style:font-size-asian="10pt" style:font-size-complex="10pt"/>
    </style:style>
    <style:style style:name="P232" style:family="paragraph" style:parent-style-name="Footnote_20_text"/>
    <style:style style:name="T232_1" style:family="text"/>
    <style:style style:name="T232_2" style:family="text">
      <style:text-properties fo:font-size="8pt" style:font-size-asian="8pt" style:font-size-complex="8pt"/>
    </style:style>
    <style:style style:name="T232_3" style:family="text">
      <style:text-properties fo:font-size="10pt" style:font-size-asian="10pt" style:font-size-complex="10pt"/>
    </style:style>
    <style:style style:name="T232_4" style:family="text">
      <style:text-properties fo:font-size="10pt" style:font-size-asian="10pt" style:font-size-complex="10pt"/>
    </style:style>
    <style:style style:name="T232_5" style:family="text">
      <style:text-properties fo:font-size="10pt" style:font-size-asian="10pt" style:font-size-complex="10pt"/>
    </style:style>
    <style:style style:name="T232_6" style:family="text">
      <style:text-properties fo:font-size="10pt" style:font-size-asian="10pt" style:font-size-complex="10pt"/>
    </style:style>
    <style:style style:name="T232_7" style:family="text">
      <style:text-properties fo:font-size="10pt" style:font-size-asian="10pt" style:font-size-complex="10pt"/>
    </style:style>
    <style:style style:name="T232_8" style:family="text">
      <style:text-properties fo:font-size="10pt" style:font-size-asian="10pt" style:font-size-complex="10pt"/>
    </style:style>
    <style:style style:name="P233" style:family="paragraph" style:parent-style-name="Normal">
      <style:text-properties fo:font-size="10pt" style:font-size-asian="10pt" style:font-size-complex="10pt"/>
    </style:style>
    <style:style style:name="P234" style:family="paragraph" style:parent-style-name="Normal"/>
    <style:style style:name="T234_1" style:family="text">
      <style:text-properties fo:font-size="10pt" style:font-size-asian="10pt" style:font-size-complex="10pt"/>
    </style:style>
    <style:style style:name="T234_2" style:family="text">
      <style:text-properties fo:font-size="10pt" style:font-size-asian="10pt" style:font-size-complex="10pt"/>
    </style:style>
    <style:style style:name="T234_3" style:family="text">
      <style:text-properties fo:font-size="10pt" style:font-size-asian="10pt" style:font-size-complex="10pt"/>
    </style:style>
    <style:style style:name="T234_4" style:family="text">
      <style:text-properties fo:font-size="10pt" style:font-size-asian="10pt" style:font-size-complex="10pt"/>
    </style:style>
    <style:style style:name="T234_5" style:family="text">
      <style:text-properties fo:font-size="10pt" style:font-size-asian="10pt" style:font-size-complex="10pt"/>
    </style:style>
    <style:style style:name="T234_6" style:family="text">
      <style:text-properties fo:font-size="10pt" style:font-size-asian="10pt" style:font-size-complex="10pt"/>
    </style:style>
    <style:style style:name="T234_7" style:family="text">
      <style:text-properties style:font-name="Cambria Math" fo:font-size="10pt" style:font-size-asian="10pt" style:font-name-complex="Cambria Math" style:font-size-complex="10pt"/>
    </style:style>
    <style:style style:name="T234_8" style:family="text">
      <style:text-properties fo:font-size="10pt" style:font-size-asian="10pt" style:font-size-complex="10pt"/>
    </style:style>
    <style:style style:name="T234_9" style:family="text">
      <style:text-properties fo:font-size="10pt" style:font-size-asian="10pt" style:font-size-complex="10pt"/>
    </style:style>
    <style:style style:name="T234_10" style:family="text">
      <style:text-properties fo:font-size="10pt" style:font-size-asian="10pt" style:font-size-complex="10pt"/>
    </style:style>
    <style:style style:name="T234_11" style:family="text">
      <style:text-properties fo:font-size="10pt" style:font-size-asian="10pt" style:font-size-complex="10pt"/>
    </style:style>
    <style:style style:name="T234_12" style:family="text">
      <style:text-properties fo:font-size="10pt" style:font-size-asian="10pt" style:font-size-complex="10pt"/>
    </style:style>
    <style:style style:name="T234_13" style:family="text">
      <style:text-properties style:font-name="Cambria Math" fo:font-size="10pt" style:font-size-asian="10pt" style:font-name-complex="Cambria Math" style:font-size-complex="10pt"/>
    </style:style>
    <style:style style:name="T234_14" style:family="text">
      <style:text-properties fo:font-size="10pt" style:font-size-asian="10pt" style:font-size-complex="10pt"/>
    </style:style>
    <style:style style:name="P235" style:family="paragraph" style:parent-style-name="Normal">
      <style:text-properties fo:font-size="10pt" style:font-size-asian="10pt" style:font-size-complex="10pt"/>
    </style:style>
    <style:style style:name="P236" style:family="paragraph" style:parent-style-name="Normal"/>
    <style:style style:name="T236_1" style:family="text">
      <style:text-properties fo:font-size="10pt" style:font-size-asian="10pt" style:font-size-complex="10pt" fo:font-weight="bold" style:font-weight-asian="bold" style:font-weight-complex="bold"/>
    </style:style>
    <style:style style:name="T236_2" style:family="text">
      <style:text-properties fo:font-size="10pt" style:font-size-asian="10pt" style:font-size-complex="10pt"/>
    </style:style>
    <style:style style:name="P237" style:family="paragraph" style:parent-style-name="Normal">
      <style:text-properties fo:font-size="10pt" style:font-size-asian="10pt" style:font-size-complex="10pt"/>
    </style:style>
    <style:style style:name="P238" style:family="paragraph" style:parent-style-name="Normal"/>
    <style:style style:name="T238_1" style:family="text">
      <style:text-properties fo:font-style="italic" style:font-style-asian="italic" style:font-style-complex="italic" fo:font-size="10pt" style:font-size-asian="10pt" style:font-size-complex="10pt"/>
    </style:style>
    <style:style style:name="T238_2" style:family="text">
      <style:text-properties fo:font-size="10pt" style:font-size-asian="10pt" style:font-size-complex="10pt"/>
    </style:style>
    <style:style style:name="P239" style:family="paragraph" style:parent-style-name="Normal">
      <style:text-properties fo:font-size="10pt" style:font-size-asian="10pt" style:font-size-complex="10pt"/>
    </style:style>
    <style:style style:name="P240" style:family="paragraph" style:parent-style-name="Normal"/>
    <style:style style:name="T240_1" style:family="text">
      <style:text-properties fo:font-size="10pt" style:font-size-asian="10pt" style:font-size-complex="10pt" fo:font-weight="bold" style:font-weight-asian="bold" style:font-weight-complex="bold"/>
    </style:style>
    <style:style style:name="T240_2" style:family="text">
      <style:text-properties fo:font-size="10pt" style:font-size-asian="10pt" style:font-size-complex="10pt"/>
    </style:style>
    <style:style style:name="P241" style:family="paragraph" style:parent-style-name="Normal">
      <style:text-properties fo:font-size="10pt" style:font-size-asian="10pt" style:font-size-complex="10pt"/>
    </style:style>
    <style:style style:name="P242" style:family="paragraph" style:parent-style-name="Normal"/>
    <style:style style:name="T242_1" style:family="text">
      <style:text-properties fo:font-style="italic" style:font-style-asian="italic" style:font-style-complex="italic" fo:font-size="10pt" style:font-size-asian="10pt" style:font-size-complex="10pt"/>
    </style:style>
    <style:style style:name="T242_2" style:family="text">
      <style:text-properties fo:font-size="10pt" style:font-size-asian="10pt" style:font-size-complex="10pt"/>
    </style:style>
    <style:style style:name="P243" style:family="paragraph" style:parent-style-name="Normal">
      <style:text-properties fo:font-size="10pt" style:font-size-asian="10pt" style:font-size-complex="10pt"/>
    </style:style>
    <style:style style:name="P244" style:family="paragraph" style:parent-style-name="Normal">
      <style:text-properties fo:font-size="10pt" style:font-size-asian="10pt" style:font-size-complex="10pt"/>
    </style:style>
    <style:style style:name="P245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45_1" style:family="text">
      <style:text-properties fo:font-style="normal" style:font-style-asian="normal" style:font-style-complex="normal"/>
    </style:style>
    <style:style style:name="T245_2" style:family="text">
      <style:text-properties fo:font-style="normal" style:font-style-asian="normal" style:font-style-complex="normal"/>
    </style:style>
    <style:style style:name="P246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22" style:family="table-column">
      <style:table-column-properties style:column-width="3.013cm" style:use-optimal-column-width="false"/>
    </style:style>
    <style:style style:name="Column23" style:family="table-column">
      <style:table-column-properties style:column-width="1.087cm" style:use-optimal-column-width="false"/>
    </style:style>
    <style:style style:name="Column24" style:family="table-column">
      <style:table-column-properties style:column-width="1.653cm" style:use-optimal-column-width="false"/>
    </style:style>
    <style:style style:name="Column25" style:family="table-column">
      <style:table-column-properties style:column-width="5.791cm" style:use-optimal-column-width="false"/>
    </style:style>
    <style:style style:name="Column26" style:family="table-column">
      <style:table-column-properties style:column-width="4.96cm" style:use-optimal-column-width="false"/>
    </style:style>
    <style:style style:name="Row18" style:family="table-row">
      <style:table-row-properties style:min-row-height="0.863cm" style:use-optimal-row-height="false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612cm" style:use-optimal-row-height="false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0" style:family="table-row">
      <style:table-row-properties style:min-row-height="0.609cm" style:use-optimal-row-height="false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/>
    <style:style style:name="T25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257" style:family="paragraph" style:parent-style-name="Normal">
      <style:text-properties fo:font-weight="bold" style:font-weight-asian="bold" style:font-weight-complex="bold"/>
    </style:style>
    <style:style style:name="P258" style:family="paragraph" style:parent-style-name="Normal">
      <style:text-properties fo:font-weight="bold" style:font-weight-asian="bold" style:font-weight-complex="bold"/>
    </style:style>
    <style:style style:name="Table7" style:family="table">
      <style:table-properties table:align="left" style:width="16.503cm" fo:margin-left="-0.265cm"/>
    </style:style>
    <style:style style:name="Column27" style:family="table-column">
      <style:table-column-properties style:column-width="11.231cm" style:use-optimal-column-width="false"/>
    </style:style>
    <style:style style:name="Column28" style:family="table-column">
      <style:table-column-properties style:column-width="2.501cm" style:use-optimal-column-width="false"/>
    </style:style>
    <style:style style:name="Column29" style:family="table-column">
      <style:table-column-properties style:column-width="2.771cm" style:use-optimal-column-width="false"/>
    </style:style>
    <style:style style:name="Row21" style:family="table-row">
      <style:table-row-properties style:min-row-height="1.653cm" style:use-optimal-row-height="false"/>
    </style:style>
    <style:style style:name="Cell74" style:family="table-cell">
      <style:table-cell-properties fo:background-color="#d9e2f3"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59" style:family="paragraph" style:parent-style-name="Normal">
      <style:paragraph-properties fo:line-height="108%"/>
    </style:style>
    <style:style style:name="T2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5" style:family="table-cell">
      <style:table-cell-properties fo:background-color="#d9e2f3"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0" style:family="paragraph" style:parent-style-name="Normal">
      <style:paragraph-properties fo:line-height="108%" fo:margin-bottom="0.049cm" fo:margin-left="0.012cm"/>
    </style:style>
    <style:style style:name="T2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1" style:family="paragraph" style:parent-style-name="Normal">
      <style:paragraph-properties fo:line-height="108%" fo:margin-bottom="0.041cm" fo:margin-left="0.012cm"/>
    </style:style>
    <style:style style:name="T2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2" style:family="paragraph" style:parent-style-name="Normal">
      <style:paragraph-properties fo:line-height="108%" fo:margin-left="0.012cm"/>
    </style:style>
    <style:style style:name="T2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6" style:family="table-cell">
      <style:table-cell-properties fo:background-color="#d9e2f3"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3" style:family="paragraph" style:parent-style-name="Normal">
      <style:paragraph-properties fo:line-height="108%" fo:margin-left="0.014cm"/>
    </style:style>
    <style:style style:name="T2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2" style:family="table-row">
      <style:table-row-properties style:min-row-height="1.829cm" style:use-optimal-row-height="false"/>
    </style:style>
    <style:style style:name="Cell77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4" style:family="paragraph" style:parent-style-name="Normal">
      <style:paragraph-properties fo:margin-right="0.065cm"/>
    </style:style>
    <style:style style:name="T2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8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5" style:family="paragraph" style:parent-style-name="Normal">
      <style:paragraph-properties fo:margin-left="0.012cm"/>
    </style:style>
    <style:style style:name="T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9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6" style:family="paragraph" style:parent-style-name="Normal">
      <style:paragraph-properties fo:margin-left="0.014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>
      <style:table-row-properties style:min-row-height="2.27cm" style:use-optimal-row-height="false"/>
    </style:style>
    <style:style style:name="Cell80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67" style:family="paragraph" style:parent-style-name="Normal">
      <style:paragraph-properties fo:margin-right="0.143cm"/>
    </style:style>
    <style:style style:name="T2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8" style:family="paragraph" style:parent-style-name="Normal">
      <style:paragraph-properties fo:margin-right="0.143cm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9" style:family="paragraph" style:parent-style-name="Normal">
      <style:paragraph-properties fo:margin-right="0.106cm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70" style:family="paragraph" style:parent-style-name="Normal">
      <style:paragraph-properties fo:margin-left="0.012cm"/>
    </style:style>
    <style:style style:name="T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2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71" style:family="paragraph" style:parent-style-name="Normal">
      <style:paragraph-properties fo:margin-left="0.014cm"/>
    </style:style>
    <style:style style:name="T2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>
      <style:table-row-properties style:min-row-height="1.452cm" style:use-optimal-row-height="false"/>
    </style:style>
    <style:style style:name="Cell83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72" style:family="paragraph" style:parent-style-name="Normal"/>
    <style:style style:name="T2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4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73" style:family="paragraph" style:parent-style-name="Normal">
      <style:paragraph-properties fo:margin-left="0.012cm"/>
    </style:style>
    <style:style style:name="T2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5" style:family="table-cell">
      <style:table-cell-properties style:vertical-align="top" fo:padding-top="0.018cm" fo:border-top="#000000 0.026cm solid" fo:border-bottom="#000000 0.026cm solid" fo:padding-left="0.418cm" fo:border-left="#000000 0.026cm solid" fo:padding-right="0.203cm" fo:border-right="#000000 0.026cm solid" fo:wrap-option="wrap"/>
    </style:style>
    <style:style style:name="P274" style:family="paragraph" style:parent-style-name="Normal">
      <style:paragraph-properties fo:margin-left="0.014cm"/>
    </style:style>
    <style:style style:name="T2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75" style:family="paragraph" style:parent-style-name="Normal">
      <style:paragraph-properties fo:margin-left="0.014cm"/>
    </style:style>
    <style:style style:name="T2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6" style:family="paragraph" style:parent-style-name="Normal">
      <style:paragraph-properties fo:text-align="justify"/>
      <style:text-properties fo:background-color="#ffff00" fo:font-size="11pt" style:font-size-asian="11pt" style:font-size-complex="11pt" fo:font-weight="bold" style:font-weight-asian="bold" style:font-weight-complex="bold"/>
    </style:style>
    <style:style style:name="P277" style:family="paragraph" style:parent-style-name="Normal">
      <style:paragraph-properties fo:text-align="justify"/>
    </style:style>
    <style:style style:name="T277_1" style:family="text">
      <style:text-properties fo:font-size="11pt" style:font-size-asian="11pt" style:font-size-complex="11pt" fo:font-weight="bold" style:font-weight-asian="bold" style:font-weight-complex="bold"/>
    </style:style>
    <style:style style:name="T277_2" style:family="text">
      <style:text-properties fo:font-size="11pt" style:font-size-asian="11pt" style:font-size-complex="11pt" fo:font-weight="bold" style:font-weight-asian="bold" style:font-weight-complex="bold"/>
    </style:style>
    <style:style style:name="P27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fo:font-size="10pt" style:font-size-asian="10pt" style:font-size-complex="10pt"/>
    </style:style>
    <style:style style:name="P280" style:family="paragraph" style:parent-style-name="Normal">
      <style:paragraph-properties fo:text-align="justify"/>
    </style:style>
    <style:style style:name="T280_1" style:family="text"/>
    <style:style style:name="P281" style:family="paragraph" style:parent-style-name="Heading_20_2">
      <style:paragraph-properties fo:text-align="justify" fo:margin-top="0cm" fo:margin-left="-0.009cm"/>
    </style:style>
    <style:style style:name="T281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282" style:family="paragraph" style:parent-style-name="Normal">
      <style:paragraph-properties fo:text-align="justify" fo:margin-left="-0.009cm"/>
    </style:style>
    <style:style style:name="T282_1" style:family="text">
      <style:text-properties fo:font-size="10pt" style:font-size-asian="10pt" style:font-size-complex="10pt"/>
    </style:style>
    <style:style style:name="P283" style:family="paragraph" style:parent-style-name="Normal">
      <style:paragraph-properties fo:text-align="justify" fo:margin-left="-0.009cm"/>
    </style:style>
    <style:style style:name="T283_1" style:family="text">
      <style:text-properties fo:font-size="10pt" style:font-size-asian="10pt" style:font-size-complex="10pt"/>
    </style:style>
    <style:style style:name="P284" style:family="paragraph" style:parent-style-name="Normal">
      <style:paragraph-properties fo:text-align="justify" fo:margin-left="-0.009cm"/>
    </style:style>
    <style:style style:name="T284_1" style:family="text">
      <style:text-properties fo:font-size="10pt" style:font-size-asian="10pt" style:font-size-complex="10pt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font-size="10pt" style:font-size-asian="10pt" style:font-size-complex="10pt" fo:font-weight="bold" style:font-weight-asian="bold" style:font-weight-complex="bold"/>
    </style:style>
    <style:style style:name="T285_2" style:family="text">
      <style:text-properties fo:font-size="10pt" style:font-size-asian="10pt" style:font-size-complex="10pt"/>
    </style:style>
    <style:style style:name="T285_3" style:family="text" style:parent-style-name="Normal">
      <style:text-properties fo:font-size="10pt" style:font-size-asian="10pt" style:font-size-complex="10pt"/>
    </style:style>
    <style:style style:name="P286" style:family="paragraph" style:parent-style-name="Footnote_20_text"/>
    <style:style style:name="T286_1" style:family="text"/>
    <style:style style:name="T286_2" style:family="text">
      <style:text-properties fo:font-size="8pt" style:font-size-asian="8pt" style:font-size-complex="8pt"/>
    </style:style>
    <style:style style:name="T286_3" style:family="text">
      <style:text-properties fo:font-size="10pt" style:font-size-asian="10pt" style:font-size-complex="10pt"/>
    </style:style>
    <style:style style:name="P287" style:family="paragraph" style:parent-style-name="Normal">
      <style:paragraph-properties fo:text-align="justify" fo:margin-bottom="0.049cm"/>
    </style:style>
    <style:style style:name="T287_1" style:family="text">
      <style:text-properties fo:font-size="10pt" style:font-size-asian="10pt" style:font-size-complex="10pt"/>
    </style:style>
    <style:style style:name="P288" style:family="paragraph" style:parent-style-name="Normal">
      <style:paragraph-properties fo:text-align="justify" fo:margin-left="-0.009cm"/>
    </style:style>
    <style:style style:name="T288_1" style:family="text">
      <style:text-properties fo:font-size="10pt" style:font-size-asian="10pt" style:font-size-complex="10pt" fo:font-weight="bold" style:font-weight-asian="bold" style:font-weight-complex="bold"/>
    </style:style>
    <style:style style:name="T288_2" style:family="text">
      <style:text-properties fo:font-size="10pt" style:font-size-asian="10pt" style:font-size-complex="10pt"/>
    </style:style>
    <style:style style:name="T288_3" style:family="text">
      <style:text-properties fo:font-size="10pt" style:font-size-asian="10pt" style:font-size-complex="10pt"/>
    </style:style>
    <style:style style:name="T288_4" style:family="text">
      <style:text-properties fo:font-size="10pt" style:font-size-asian="10pt" style:font-size-complex="10pt"/>
    </style:style>
    <style:style style:name="T288_5" style:family="text">
      <style:text-properties fo:font-size="10pt" style:font-size-asian="10pt" style:font-size-complex="10pt"/>
    </style:style>
    <style:style style:name="T288_6" style:family="text">
      <style:text-properties fo:font-size="10pt" style:font-size-asian="10pt" style:font-size-complex="10pt"/>
    </style:style>
    <style:style style:name="P289" style:family="paragraph" style:parent-style-name="Normal">
      <style:paragraph-properties fo:text-align="justify" fo:margin-bottom="0.058cm"/>
    </style:style>
    <style:style style:name="T289_1" style:family="text">
      <style:text-properties fo:font-size="10pt" style:font-size-asian="10pt" style:font-size-complex="10pt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0pt" style:font-size-asian="10pt" style:font-size-complex="10pt" fo:font-weight="bold" style:font-weight-asian="bold" style:font-weight-complex="bold"/>
    </style:style>
    <style:style style:name="T290_2" style:family="text">
      <style:text-properties fo:font-size="10pt" style:font-size-asian="10pt" style:font-size-complex="10pt"/>
    </style:style>
    <style:style style:name="T290_3" style:family="text">
      <style:text-properties fo:font-size="10pt" style:font-size-asian="10pt" style:font-size-complex="10pt"/>
    </style:style>
    <style:style style:name="T290_4" style:family="text">
      <style:text-properties fo:font-size="10pt" style:font-size-asian="10pt" style:font-size-complex="10pt"/>
    </style:style>
    <style:style style:name="T290_5" style:family="text">
      <style:text-properties fo:font-size="10pt" style:font-size-asian="10pt" style:font-size-complex="10pt"/>
    </style:style>
    <style:style style:name="T290_6" style:family="text">
      <style:text-properties fo:font-size="10pt" style:font-size-asian="10pt" style:font-size-complex="10pt"/>
    </style:style>
    <style:style style:name="T290_7" style:family="text">
      <style:text-properties fo:font-size="10pt" style:font-size-asian="10pt" style:font-size-complex="10pt"/>
    </style:style>
    <style:style style:name="T290_8" style:family="text">
      <style:text-properties fo:font-size="10pt" style:font-size-asian="10pt" style:font-size-complex="10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0pt" style:font-size-asian="10pt" style:font-size-complex="10pt"/>
    </style:style>
    <style:style style:name="P292" style:family="paragraph" style:parent-style-name="Normal">
      <style:paragraph-properties fo:text-align="justify" fo:margin-bottom="0.046cm" fo:margin-left="-0.009cm"/>
    </style:style>
    <style:style style:name="T292_1" style:family="text">
      <style:text-properties fo:font-size="10pt" style:font-size-asian="10pt" style:font-size-complex="10pt"/>
    </style:style>
    <style:style style:name="T292_2" style:family="text">
      <style:text-properties fo:font-size="10pt" style:font-size-asian="10pt" style:font-size-complex="10pt"/>
    </style:style>
    <style:style style:name="T292_3" style:family="text">
      <style:text-properties fo:font-size="10pt" style:font-size-asian="10pt" style:font-size-complex="10pt"/>
    </style:style>
    <style:style style:name="P293" style:family="paragraph" style:parent-style-name="Normal">
      <style:paragraph-properties fo:text-align="justify" fo:margin-bottom="0.046cm" fo:margin-left="-0.009cm"/>
    </style:style>
    <style:style style:name="T293_1" style:family="text">
      <style:text-properties fo:font-size="10pt" style:font-size-asian="10pt" style:font-size-complex="10pt"/>
    </style:style>
    <style:style style:name="P294" style:family="paragraph" style:parent-style-name="Normal">
      <style:paragraph-properties fo:text-align="justify" fo:margin-bottom="0.046cm" fo:margin-left="-0.009cm"/>
    </style:style>
    <style:style style:name="T294_1" style:family="text">
      <style:text-properties fo:font-size="10pt" style:font-size-asian="10pt" style:font-size-complex="10pt"/>
    </style:style>
    <style:style style:name="T294_2" style:family="text">
      <style:text-properties fo:font-size="10pt" style:font-size-asian="10pt" style:font-size-complex="10pt"/>
    </style:style>
    <style:style style:name="T294_3" style:family="text">
      <style:text-properties fo:font-size="10pt" style:font-size-asian="10pt" style:font-size-complex="10pt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fo:font-size="10pt" style:font-size-asian="10pt" style:font-size-complex="10pt"/>
    </style:style>
    <style:style style:name="P296" style:family="paragraph" style:parent-style-name="Heading_20_3">
      <style:paragraph-properties fo:text-align="justify" fo:margin-top="0.071cm" fo:margin-bottom="0.011cm" fo:margin-left="-0.009cm"/>
    </style:style>
    <style:style style:name="T296_1" style:family="text">
      <style:text-properties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297" style:family="paragraph" style:parent-style-name="Normal">
      <style:paragraph-properties fo:text-align="justify" fo:margin-left="-0.009cm"/>
    </style:style>
    <style:style style:name="T297_1" style:family="text">
      <style:text-properties fo:font-size="10pt" style:font-size-asian="10pt" style:font-size-complex="10pt"/>
    </style:style>
    <style:style style:name="P298" style:family="paragraph" style:parent-style-name="Normal">
      <style:paragraph-properties fo:text-align="justify" fo:margin-left="-0.009cm"/>
    </style:style>
    <style:style style:name="T298_1" style:family="text">
      <style:text-properties fo:font-size="10pt" style:font-size-asian="10pt" style:font-size-complex="10pt"/>
    </style:style>
    <style:style style:name="T298_2" style:family="text">
      <style:text-properties fo:font-style="italic" style:font-style-asian="italic" style:font-style-complex="italic" fo:font-size="10pt" style:font-size-asian="10pt" style:font-size-complex="10pt"/>
    </style:style>
    <style:style style:name="T298_3" style:family="text">
      <style:text-properties fo:font-size="10pt" style:font-size-asian="10pt" style:font-size-complex="10pt"/>
    </style:style>
    <style:style style:name="T298_4" style:family="text" style:parent-style-name="Normal">
      <style:text-properties fo:font-size="10pt" style:font-size-asian="10pt" style:font-size-complex="10pt"/>
    </style:style>
    <style:style style:name="P299" style:family="paragraph" style:parent-style-name="Footnote_20_text"/>
    <style:style style:name="T299_1" style:family="text"/>
    <style:style style:name="T299_2" style:family="text">
      <style:text-properties fo:font-size="8pt" style:font-size-asian="8pt" style:font-size-complex="8pt"/>
    </style:style>
    <style:style style:name="T299_3" style:family="text">
      <style:text-properties fo:font-size="10pt" style:font-size-asian="10pt" style:font-size-complex="10pt"/>
    </style:style>
    <style:style style:name="T299_4" style:family="text">
      <style:text-properties fo:font-size="10pt" style:font-size-asian="10pt" style:font-size-complex="10pt"/>
    </style:style>
    <style:style style:name="T299_5" style:family="text">
      <style:text-properties fo:font-size="10pt" style:font-size-asian="10pt" style:font-size-complex="10pt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0pt" style:font-size-asian="10pt" style:font-size-complex="10pt"/>
    </style:style>
    <style:style style:name="P301" style:family="paragraph" style:parent-style-name="Heading_20_4">
      <style:paragraph-properties fo:text-align="justify" fo:margin-top="0.071cm" fo:margin-bottom="0cm"/>
    </style:style>
    <style:style style:name="T301_1" style:family="text">
      <style:text-properties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302" style:family="paragraph" style:parent-style-name="Normal">
      <style:paragraph-properties fo:text-align="justify" fo:margin-left="-0.009cm"/>
    </style:style>
    <style:style style:name="T302_1" style:family="text">
      <style:text-properties fo:font-size="10pt" style:font-size-asian="10pt" style:font-size-complex="10pt"/>
    </style:style>
    <style:style style:name="P303" style:family="paragraph" style:parent-style-name="Normal">
      <style:paragraph-properties fo:text-align="justify" fo:margin-left="-0.009cm"/>
    </style:style>
    <style:style style:name="T303_1" style:family="text">
      <style:text-properties fo:font-size="10pt" style:font-size-asian="10pt" style:font-size-complex="10pt"/>
    </style:style>
    <style:style style:name="P304" style:family="paragraph" style:parent-style-name="Normal">
      <style:paragraph-properties fo:text-align="justify" fo:margin-left="-0.009cm"/>
    </style:style>
    <style:style style:name="T304_1" style:family="text">
      <style:text-properties fo:font-size="10pt" style:font-size-asian="10pt" style:font-size-complex="10pt"/>
    </style:style>
    <style:style style:name="P305" style:family="paragraph" style:parent-style-name="List_20_Paragraph">
      <style:paragraph-properties fo:text-align="justify" fo:margin-bottom="0cm"/>
    </style:style>
    <style:style style:name="T305_1" style:family="text">
      <style:text-properties fo:font-size="10pt" style:font-size-asian="10pt"/>
    </style:style>
    <style:style style:name="T305_2" style:family="text"/>
    <style:style style:name="T305_3" style:family="text" style:parent-style-name="Internet_20_link">
      <style:text-properties fo:color="#1155cc" fo:font-size="10pt" style:font-size-asian="10pt"/>
    </style:style>
    <style:style style:name="T305_4" style:family="text">
      <style:text-properties fo:font-size="10pt" style:font-size-asian="10pt"/>
    </style:style>
    <style:style style:name="T305_5" style:family="text">
      <style:text-properties fo:font-size="10pt" style:font-size-asian="10pt"/>
    </style:style>
    <style:style style:name="T305_6" style:family="text">
      <style:text-properties fo:font-size="10pt" style:font-size-asian="10pt"/>
    </style:style>
    <style:style style:name="P306" style:family="paragraph" style:parent-style-name="List_20_Paragraph">
      <style:paragraph-properties fo:text-align="justify" fo:margin-bottom="0cm"/>
    </style:style>
    <style:style style:name="T306_1" style:family="text">
      <style:text-properties fo:font-size="10pt" style:font-size-asian="10pt"/>
    </style:style>
    <style:style style:name="T306_2" style:family="text"/>
    <style:style style:name="T306_3" style:family="text" style:parent-style-name="Internet_20_link">
      <style:text-properties fo:color="#1155cc" fo:font-size="10pt" style:font-size-asian="10pt"/>
    </style:style>
    <style:style style:name="T306_4" style:family="text">
      <style:text-properties fo:font-size="10pt" style:font-size-asian="10pt"/>
    </style:style>
    <style:style style:name="P307" style:family="paragraph" style:parent-style-name="List_20_Paragraph">
      <style:paragraph-properties fo:text-align="justify" fo:margin-bottom="0cm"/>
    </style:style>
    <style:style style:name="T307_1" style:family="text">
      <style:text-properties fo:font-size="10pt" style:font-size-asian="10pt"/>
    </style:style>
    <style:style style:name="T307_2" style:family="text"/>
    <style:style style:name="T307_3" style:family="text" style:parent-style-name="Internet_20_link">
      <style:text-properties fo:color="#1155cc" fo:font-size="10pt" style:font-size-asian="10pt"/>
    </style:style>
    <style:style style:name="T307_4" style:family="text">
      <style:text-properties fo:font-size="10pt" style:font-size-asian="10pt"/>
    </style:style>
    <style:style style:name="T307_5" style:family="text"/>
    <style:style style:name="P308" style:family="paragraph" style:parent-style-name="Normal">
      <style:paragraph-properties fo:text-align="justify"/>
    </style:style>
    <style:style style:name="T308_1" style:family="text">
      <style:text-properties fo:font-size="10pt" style:font-size-asian="10pt"/>
    </style:style>
    <style:style style:name="P309" style:family="paragraph" style:parent-style-name="Normal">
      <style:paragraph-properties fo:text-align="justify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fo:font-size="11pt" style:font-size-asian="11pt" style:font-size-complex="11pt" fo:font-weight="bold" style:font-weight-asian="bold" style:font-weight-complex="bold"/>
    </style:style>
    <style:style style:name="T310_2" style:family="text">
      <style:text-properties fo:font-size="11pt" style:font-size-asian="11pt" style:font-size-complex="11pt" fo:font-weight="bold" style:font-weight-asian="bold" style:font-weight-complex="bold"/>
    </style:style>
    <style:style style:name="P311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12" style:family="paragraph" style:parent-style-name="Normal"/>
    <style:style style:name="T312_1" style:family="text">
      <style:text-properties fo:font-size="10pt" style:font-size-asian="10pt" style:font-size-complex="10pt"/>
    </style:style>
    <style:style style:name="P313" style:family="paragraph" style:parent-style-name="Normal">
      <style:text-properties fo:font-size="10pt" style:font-size-asian="10pt" style:font-size-complex="10pt"/>
    </style:style>
    <style:style style:name="P314" style:family="paragraph" style:parent-style-name="Normal">
      <style:text-properties fo:font-size="10pt" style:font-size-asian="10pt" style:font-size-complex="10pt"/>
    </style:style>
    <style:style style:name="Table8" style:family="table">
      <style:table-properties table:align="left" style:width="16.503cm" fo:margin-left="-0.259cm"/>
    </style:style>
    <style:style style:name="Column30" style:family="table-column">
      <style:table-column-properties style:column-width="3.013cm" style:use-optimal-column-width="false"/>
    </style:style>
    <style:style style:name="Column31" style:family="table-column">
      <style:table-column-properties style:column-width="1.087cm" style:use-optimal-column-width="false"/>
    </style:style>
    <style:style style:name="Column32" style:family="table-column">
      <style:table-column-properties style:column-width="1.653cm" style:use-optimal-column-width="false"/>
    </style:style>
    <style:style style:name="Column33" style:family="table-column">
      <style:table-column-properties style:column-width="5.791cm" style:use-optimal-column-width="false"/>
    </style:style>
    <style:style style:name="Column34" style:family="table-column">
      <style:table-column-properties style:column-width="4.96cm" style:use-optimal-column-width="false"/>
    </style:style>
    <style:style style:name="Row25" style:family="table-row">
      <style:table-row-properties style:min-row-height="0.863cm" style:use-optimal-row-height="false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16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16_3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612cm" style:use-optimal-row-height="false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/>
    <style:style style:name="T31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20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7" style:family="table-row">
      <style:table-row-properties style:min-row-height="0.609cm" style:use-optimal-row-height="false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/>
    <style:style style:name="T32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/>
    <style:style style:name="T32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25" style:family="paragraph" style:parent-style-name="Normal">
      <style:text-properties fo:font-size="10pt" style:font-size-asian="10pt" style:font-size-complex="10pt"/>
    </style:style>
    <style:style style:name="Table9" style:family="table">
      <style:table-properties table:align="left" style:width="16.503cm" fo:margin-left="-0.265cm"/>
    </style:style>
    <style:style style:name="Column35" style:family="table-column">
      <style:table-column-properties style:column-width="10.698cm" style:use-optimal-column-width="false"/>
    </style:style>
    <style:style style:name="Column36" style:family="table-column">
      <style:table-column-properties style:column-width="2.055cm" style:use-optimal-column-width="false"/>
    </style:style>
    <style:style style:name="Column37" style:family="table-column">
      <style:table-column-properties style:column-width="3.75cm" style:use-optimal-column-width="false"/>
    </style:style>
    <style:style style:name="Row28" style:family="table-row">
      <style:table-row-properties style:min-row-height="1.695cm" style:use-optimal-row-height="false"/>
    </style:style>
    <style:style style:name="Cell96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26" style:family="paragraph" style:parent-style-name="Normal">
      <style:paragraph-properties fo:line-height="108%"/>
    </style:style>
    <style:style style:name="T3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27" style:family="paragraph" style:parent-style-name="Normal">
      <style:paragraph-properties fo:line-height="108%" fo:margin-bottom="0.049cm" fo:margin-left="0.007cm"/>
    </style:style>
    <style:style style:name="T3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28" style:family="paragraph" style:parent-style-name="Normal">
      <style:paragraph-properties fo:line-height="108%" fo:margin-bottom="0.041cm" fo:margin-left="0.007cm"/>
    </style:style>
    <style:style style:name="T3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29" style:family="paragraph" style:parent-style-name="Normal">
      <style:paragraph-properties fo:line-height="108%" fo:margin-left="0.007cm"/>
    </style:style>
    <style:style style:name="T3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0" style:family="paragraph" style:parent-style-name="Normal">
      <style:paragraph-properties fo:line-height="108%" fo:margin-left="0.014cm"/>
    </style:style>
    <style:style style:name="T3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2.302cm" style:use-optimal-row-height="false"/>
    </style:style>
    <style:style style:name="Cell9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1" style:family="paragraph" style:parent-style-name="Normal"/>
    <style:style style:name="T3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2" style:family="paragraph" style:parent-style-name="Normal">
      <style:paragraph-properties fo:margin-left="0.007cm"/>
    </style:style>
    <style:style style:name="T3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1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3" style:family="paragraph" style:parent-style-name="Normal">
      <style:paragraph-properties fo:margin-right="0.039cm"/>
    </style:style>
    <style:style style:name="T3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1.942cm" style:use-optimal-row-height="false"/>
    </style:style>
    <style:style style:name="Cell10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4" style:family="paragraph" style:parent-style-name="Normal">
      <style:paragraph-properties fo:margin-right="0.065cm"/>
    </style:style>
    <style:style style:name="T3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35" style:family="paragraph" style:parent-style-name="Normal"/>
    <style:style style:name="T3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6" style:family="paragraph" style:parent-style-name="Normal">
      <style:paragraph-properties fo:margin-left="0.007cm"/>
    </style:style>
    <style:style style:name="T3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4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7" style:family="paragraph" style:parent-style-name="Normal">
      <style:paragraph-properties fo:margin-left="0.014cm"/>
    </style:style>
    <style:style style:name="T3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4.471cm" style:use-optimal-row-height="false"/>
    </style:style>
    <style:style style:name="Cell105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38" style:family="paragraph" style:parent-style-name="Normal">
      <style:paragraph-properties fo:margin-bottom="0.215cm"/>
    </style:style>
    <style:style style:name="T3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39" style:family="paragraph" style:parent-style-name="Normal">
      <style:paragraph-properties fo:text-indent="0cm" fo:margin-bottom="0.252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40" style:family="paragraph" style:parent-style-name="Normal">
      <style:paragraph-properties fo:text-indent="0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41" style:family="paragraph" style:parent-style-name="Normal"/>
    <style:style style:name="T3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2" style:family="paragraph" style:parent-style-name="Normal">
      <style:paragraph-properties fo:margin-left="0.007cm"/>
    </style:style>
    <style:style style:name="T3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7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3" style:family="paragraph" style:parent-style-name="Normal">
      <style:paragraph-properties fo:margin-left="0.014cm" fo:margin-right="1.078cm"/>
    </style:style>
    <style:style style:name="T3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4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2.699cm" style:use-optimal-row-height="false"/>
    </style:style>
    <style:style style:name="Cell108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4" style:family="paragraph" style:parent-style-name="Normal"/>
    <style:style style:name="T3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5" style:family="paragraph" style:parent-style-name="Normal">
      <style:paragraph-properties fo:margin-left="0.007cm"/>
    </style:style>
    <style:style style:name="T3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6" style:family="paragraph" style:parent-style-name="Normal">
      <style:paragraph-properties fo:margin-left="0.014cm"/>
    </style:style>
    <style:style style:name="T3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1.085cm" style:use-optimal-row-height="false"/>
    </style:style>
    <style:style style:name="Cell111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7" style:family="paragraph" style:parent-style-name="Normal"/>
    <style:style style:name="T3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4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8" style:family="paragraph" style:parent-style-name="Normal">
      <style:paragraph-properties fo:margin-left="0.007cm"/>
    </style:style>
    <style:style style:name="T3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099cm" fo:border-right="#000000 0.026cm solid" fo:wrap-option="wrap"/>
    </style:style>
    <style:style style:name="P349" style:family="paragraph" style:parent-style-name="Normal">
      <style:paragraph-properties fo:margin-left="0.014cm"/>
    </style:style>
    <style:style style:name="T3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50" style:family="paragraph" style:parent-style-name="Normal"/>
    <style:style style:name="T350_1" style:family="text">
      <style:text-properties fo:font-size="10pt" style:font-size-asian="10pt" style:font-size-complex="10pt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fo:font-size="11pt" style:font-size-asian="11pt" style:font-size-complex="11pt" fo:font-weight="bold" style:font-weight-asian="bold" style:font-weight-complex="bold"/>
    </style:style>
    <style:style style:name="T351_2" style:family="text">
      <style:text-properties fo:font-size="11pt" style:font-size-asian="11pt" style:font-size-complex="11pt" fo:font-weight="bold" style:font-weight-asian="bold" style:font-weight-complex="bold"/>
    </style:style>
    <style:style style:name="P35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53" style:family="paragraph" style:parent-style-name="Normal">
      <style:paragraph-properties fo:margin-left="-0.009cm"/>
    </style:style>
    <style:style style:name="T353_1" style:family="text">
      <style:text-properties fo:font-size="10pt" style:font-size-asian="10pt" style:font-size-complex="10pt"/>
    </style:style>
    <style:style style:name="T353_2" style:family="text">
      <style:text-properties fo:font-size="10pt" style:font-size-asian="10pt" style:font-size-complex="10pt"/>
    </style:style>
    <style:style style:name="T353_3" style:family="text">
      <style:text-properties fo:font-size="10pt" style:font-size-asian="10pt" style:font-size-complex="10pt"/>
    </style:style>
    <style:style style:name="T353_4" style:family="text">
      <style:text-properties fo:font-size="10pt" style:font-size-asian="10pt" style:font-size-complex="10pt"/>
    </style:style>
    <style:style style:name="T353_5" style:family="text">
      <style:text-properties fo:font-size="10pt" style:font-size-asian="10pt" style:font-size-complex="10pt"/>
    </style:style>
    <style:style style:name="T353_6" style:family="text">
      <style:text-properties fo:font-size="10pt" style:font-size-asian="10pt" style:font-size-complex="10pt"/>
    </style:style>
    <style:style style:name="T353_7" style:family="text">
      <style:text-properties fo:font-size="10pt" style:font-size-asian="10pt" style:font-size-complex="10pt"/>
    </style:style>
    <style:style style:name="T353_8" style:family="text">
      <style:text-properties fo:font-size="10pt" style:font-size-asian="10pt" style:font-size-complex="10pt"/>
    </style:style>
    <style:style style:name="T353_9" style:family="text">
      <style:text-properties fo:font-size="10pt" style:font-size-asian="10pt" style:font-size-complex="10pt"/>
    </style:style>
    <style:style style:name="T353_10" style:family="text"/>
    <style:style style:name="T353_11" style:family="text">
      <style:text-properties fo:font-size="10pt" style:font-size-asian="10pt" style:font-size-complex="10pt"/>
    </style:style>
    <style:style style:name="T353_12" style:family="text">
      <style:text-properties fo:font-size="10pt" style:font-size-asian="10pt" style:font-size-complex="10pt"/>
    </style:style>
    <style:style style:name="T353_13" style:family="text">
      <style:text-properties fo:font-size="10pt" style:font-size-asian="10pt" style:font-size-complex="10pt"/>
    </style:style>
    <style:style style:name="T353_14" style:family="text">
      <style:text-properties fo:font-size="10pt" style:font-size-asian="10pt" style:font-size-complex="10pt"/>
    </style:style>
    <style:style style:name="T353_15" style:family="text">
      <style:text-properties fo:font-size="10pt" style:font-size-asian="10pt" style:font-size-complex="10pt"/>
    </style:style>
    <style:style style:name="T353_16" style:family="text">
      <style:text-properties fo:font-size="10pt" style:font-size-asian="10pt" style:font-size-complex="10pt"/>
    </style:style>
    <style:style style:name="T353_17" style:family="text">
      <style:text-properties fo:font-size="10pt" style:font-size-asian="10pt" style:font-size-complex="10pt"/>
    </style:style>
    <style:style style:name="T353_18" style:family="text">
      <style:text-properties fo:font-size="10pt" style:font-size-asian="10pt" style:font-size-complex="10pt" fo:font-weight="bold" style:font-weight-asian="bold" style:font-weight-complex="bold"/>
    </style:style>
    <style:style style:name="T353_19" style:family="text">
      <style:text-properties fo:font-size="10pt" style:font-size-asian="10pt" style:font-size-complex="10pt"/>
    </style:style>
    <style:style style:name="P354" style:family="paragraph" style:parent-style-name="Normal">
      <style:text-properties fo:font-size="10pt" style:font-size-asian="10pt" style:font-size-complex="10pt"/>
    </style:style>
    <style:style style:name="P355" style:family="paragraph" style:parent-style-name="Normal"/>
    <style:style style:name="T355_1" style:family="text">
      <style:text-properties fo:font-size="10pt" style:font-size-asian="10pt" style:font-size-complex="10pt" style:text-underline-style="solid" style:text-underline-color="font-color"/>
    </style:style>
    <style:style style:name="P356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57" style:family="paragraph" style:parent-style-name="Normal">
      <style:paragraph-properties fo:margin-left="-0.009cm"/>
    </style:style>
    <style:style style:name="T357_1" style:family="text">
      <style:text-properties fo:font-size="10pt" style:font-size-asian="10pt" style:font-size-complex="10pt"/>
    </style:style>
    <style:style style:name="T357_2" style:family="text">
      <style:text-properties fo:font-size="10pt" style:font-size-asian="10pt" style:font-size-complex="10pt"/>
    </style:style>
    <style:style style:name="T357_3" style:family="text">
      <style:text-properties fo:font-size="10pt" style:font-size-asian="10pt" style:font-size-complex="10pt"/>
    </style:style>
    <style:style style:name="P358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59" style:family="paragraph" style:parent-style-name="Normal">
      <style:paragraph-properties fo:margin-left="-0.009cm"/>
    </style:style>
    <style:style style:name="T359_1" style:family="text">
      <style:text-properties fo:font-size="10pt" style:font-size-asian="10pt" style:font-size-complex="10pt"/>
    </style:style>
    <style:style style:name="P360" style:family="paragraph" style:parent-style-name="Normal"/>
    <style:style style:name="T360_1" style:family="text">
      <style:text-properties fo:font-size="10pt" style:font-size-asian="10pt" style:font-size-complex="10pt"/>
    </style:style>
    <style:style style:name="P361" style:family="paragraph" style:parent-style-name="Normal">
      <style:paragraph-properties fo:margin-right="0.065cm"/>
    </style:style>
    <style:style style:name="T361_1" style:family="text">
      <style:text-properties fo:font-size="10pt" style:font-size-asian="10pt" style:font-size-complex="10pt" style:text-underline-style="solid" style:text-underline-color="font-color"/>
    </style:style>
    <style:style style:name="P362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63" style:family="paragraph" style:parent-style-name="Normal">
      <style:paragraph-properties fo:margin-left="-0.009cm"/>
    </style:style>
    <style:style style:name="T363_1" style:family="text">
      <style:text-properties fo:font-size="10pt" style:font-size-asian="10pt" style:font-size-complex="10pt"/>
    </style:style>
    <style:style style:name="P36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65" style:family="paragraph" style:parent-style-name="Normal"/>
    <style:style style:name="T365_1" style:family="text">
      <style:text-properties fo:font-size="10pt" style:font-size-asian="10pt" style:font-size-complex="10pt"/>
    </style:style>
    <style:style style:name="T365_2" style:family="text"/>
    <style:style style:name="T365_3" style:family="text">
      <style:text-properties fo:color="#1155cc" fo:font-size="10pt" style:font-size-asian="10pt" style:font-size-complex="10pt" style:text-underline-style="solid" style:text-underline-color="font-color"/>
    </style:style>
    <style:style style:name="T365_4" style:family="text">
      <style:text-properties fo:font-size="10pt" style:font-size-asian="10pt" style:font-size-complex="10pt"/>
    </style:style>
    <style:style style:name="T365_5" style:family="text"/>
    <style:style style:name="T365_6" style:family="text">
      <style:text-properties fo:color="#1155cc" fo:font-size="10pt" style:font-size-asian="10pt" style:font-size-complex="10pt" style:text-underline-style="solid" style:text-underline-color="font-color"/>
    </style:style>
    <style:style style:name="T365_7" style:family="text">
      <style:text-properties fo:font-size="10pt" style:font-size-asian="10pt" style:font-size-complex="10pt"/>
    </style:style>
    <style:style style:name="T365_8" style:family="text"/>
    <style:style style:name="T365_9" style:family="text">
      <style:text-properties fo:color="#1155cc" fo:font-size="10pt" style:font-size-asian="10pt" style:font-size-complex="10pt" style:text-underline-style="solid" style:text-underline-color="font-color"/>
    </style:style>
    <style:style style:name="T365_10" style:family="text">
      <style:text-properties fo:font-size="10pt" style:font-size-asian="10pt" style:font-size-complex="10pt"/>
    </style:style>
    <style:style style:name="P366" style:family="paragraph" style:parent-style-name="Normal">
      <style:text-properties fo:font-size="10pt" style:font-size-asian="10pt" style:font-size-complex="10pt"/>
    </style:style>
    <style:style style:name="P367" style:family="paragraph" style:parent-style-name="Normal"/>
    <style:style style:name="T367_1" style:family="text">
      <style:text-properties fo:font-size="10pt" style:font-size-asian="10pt" style:font-size-complex="10pt"/>
    </style:style>
    <style:style style:name="T367_2" style:family="text">
      <style:text-properties fo:font-size="10pt" style:font-size-asian="10pt" style:font-size-complex="10pt"/>
    </style:style>
    <style:style style:name="T367_3" style:family="text"/>
    <style:style style:name="T367_4" style:family="text">
      <style:text-properties fo:color="#1155cc" fo:font-size="10pt" style:font-size-asian="10pt" style:font-size-complex="10pt" style:text-underline-style="solid" style:text-underline-color="font-color"/>
    </style:style>
    <style:style style:name="T367_5" style:family="text">
      <style:text-properties fo:font-size="10pt" style:font-size-asian="10pt" style:font-size-complex="10pt"/>
    </style:style>
    <style:style style:name="T367_6" style:family="text"/>
    <style:style style:name="T367_7" style:family="text">
      <style:text-properties fo:color="#1155cc" fo:font-size="10pt" style:font-size-asian="10pt" style:font-size-complex="10pt" style:text-underline-style="solid" style:text-underline-color="font-color"/>
    </style:style>
    <style:style style:name="T367_8" style:family="text">
      <style:text-properties fo:font-size="10pt" style:font-size-asian="10pt" style:font-size-complex="10pt"/>
    </style:style>
    <style:style style:name="T367_9" style:family="text"/>
    <style:style style:name="T367_10" style:family="text">
      <style:text-properties fo:color="#1155cc" fo:font-size="10pt" style:font-size-asian="10pt" style:font-size-complex="10pt" style:text-underline-style="solid" style:text-underline-color="font-color"/>
    </style:style>
    <style:style style:name="T367_11" style:family="text">
      <style:text-properties fo:font-size="10pt" style:font-size-asian="10pt" style:font-size-complex="10pt"/>
    </style:style>
    <style:style style:name="T367_12" style:family="text"/>
    <style:style style:name="T367_13" style:family="text">
      <style:text-properties fo:color="#1155cc" fo:font-size="10pt" style:font-size-asian="10pt" style:font-size-complex="10pt" style:text-underline-style="solid" style:text-underline-color="font-color"/>
    </style:style>
    <style:style style:name="T367_14" style:family="text">
      <style:text-properties fo:font-size="10pt" style:font-size-asian="10pt" style:font-size-complex="10pt"/>
    </style:style>
    <style:style style:name="P36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size-complex="11pt"/>
    </style:style>
    <style:style style:name="P369" style:family="paragraph" style:parent-style-name="Normal">
      <style:paragraph-properties fo:margin-left="-0.011cm"/>
    </style:style>
    <style:style style:name="T369_1" style:family="text">
      <style:text-properties fo:font-size="10pt" style:font-size-asian="10pt" style:font-size-complex="10pt"/>
    </style:style>
    <style:style style:name="P370" style:family="paragraph" style:parent-style-name="Normal">
      <style:text-properties fo:font-size="10pt" style:font-size-asian="10pt" style:font-size-complex="10pt"/>
    </style:style>
    <style:style style:name="P371" style:family="paragraph" style:parent-style-name="Heading_20_2">
      <style:paragraph-properties fo:margin-top="0cm" fo:margin-left="-0.011cm"/>
    </style:style>
    <style:style style:name="T371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372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73" style:family="paragraph" style:parent-style-name="Normal">
      <style:paragraph-properties fo:margin-left="-0.009cm"/>
    </style:style>
    <style:style style:name="T373_1" style:family="text">
      <style:text-properties fo:font-size="10pt" style:font-size-asian="10pt" style:font-size-complex="10pt"/>
    </style:style>
    <style:style style:name="T373_2" style:family="text" style:parent-style-name="Normal">
      <style:text-properties style:text-position="super 58%" fo:font-size="10pt" style:font-size-asian="10pt" style:font-size-complex="10pt"/>
    </style:style>
    <style:style style:name="P374" style:family="paragraph" style:parent-style-name="Normal"/>
    <style:style style:name="T374_1" style:family="text">
      <style:text-properties fo:font-size="8pt" style:font-size-asian="8pt" style:font-size-complex="8pt"/>
    </style:style>
    <style:style style:name="T374_2" style:family="text">
      <style:text-properties fo:font-size="10pt" style:font-size-asian="10pt" style:font-size-complex="10pt"/>
    </style:style>
    <style:style style:name="T374_3" style:family="text" style:parent-style-name="Normal">
      <style:text-properties style:text-position="super 58%" fo:font-size="10pt" style:font-size-asian="10pt" style:font-size-complex="10pt"/>
    </style:style>
    <style:style style:name="P375" style:family="paragraph" style:parent-style-name="Normal"/>
    <style:style style:name="T375_1" style:family="text">
      <style:text-properties fo:font-size="8pt" style:font-size-asian="8pt" style:font-size-complex="8pt"/>
    </style:style>
    <style:style style:name="T375_2" style:family="text">
      <style:text-properties fo:font-size="10pt" style:font-size-asian="10pt" style:font-size-complex="10pt"/>
    </style:style>
    <style:style style:name="P376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77" style:family="paragraph" style:parent-style-name="Heading_20_2">
      <style:paragraph-properties fo:margin-top="0cm" fo:margin-left="-0.009cm"/>
    </style:style>
    <style:style style:name="T377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378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79" style:family="paragraph" style:parent-style-name="Normal">
      <style:paragraph-properties fo:margin-left="-0.009cm"/>
    </style:style>
    <style:style style:name="T379_1" style:family="text">
      <style:text-properties fo:font-size="10pt" style:font-size-asian="10pt" style:font-size-complex="10pt"/>
    </style:style>
    <style:style style:name="P380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81" style:family="paragraph" style:parent-style-name="Normal">
      <style:paragraph-properties fo:margin-left="-0.009cm"/>
    </style:style>
    <style:style style:name="T381_1" style:family="text">
      <style:text-properties fo:font-size="10pt" style:font-size-asian="10pt" style:font-size-complex="10pt"/>
    </style:style>
    <style:style style:name="T381_2" style:family="text">
      <style:text-properties fo:font-size="10pt" style:font-size-asian="10pt" style:font-size-complex="10pt"/>
    </style:style>
    <style:style style:name="T381_3" style:family="text">
      <style:text-properties fo:font-size="10pt" style:font-size-asian="10pt" style:font-size-complex="10pt"/>
    </style:style>
    <style:style style:name="T381_4" style:family="text">
      <style:text-properties fo:font-size="10pt" style:font-size-asian="10pt" style:font-size-complex="10pt"/>
    </style:style>
    <style:style style:name="P382" style:family="paragraph" style:parent-style-name="Normal">
      <style:text-properties fo:font-size="10pt" style:font-size-asian="10pt" style:font-size-complex="10pt"/>
    </style:style>
    <style:style style:name="P383" style:family="paragraph" style:parent-style-name="Normal">
      <style:paragraph-properties fo:margin-left="-0.009cm"/>
    </style:style>
    <style:style style:name="T383_1" style:family="text">
      <style:text-properties fo:font-size="10pt" style:font-size-asian="10pt" style:font-size-complex="10pt"/>
    </style:style>
    <style:style style:name="P384" style:family="paragraph" style:parent-style-name="Heading_20_2">
      <style:paragraph-properties fo:margin-left="-0.009cm"/>
    </style:style>
    <style:style style:name="T384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385" style:family="paragraph" style:parent-style-name="Normal">
      <style:paragraph-properties fo:margin-left="-0.009cm"/>
    </style:style>
    <style:style style:name="T385_1" style:family="text">
      <style:text-properties fo:font-size="10pt" style:font-size-asian="10pt" style:font-size-complex="10pt"/>
    </style:style>
    <style:style style:name="T385_2" style:family="text">
      <style:text-properties fo:font-size="10pt" style:font-size-asian="10pt" style:font-size-complex="10pt"/>
    </style:style>
    <style:style style:name="T385_3" style:family="text">
      <style:text-properties fo:font-size="10pt" style:font-size-asian="10pt" style:font-size-complex="10pt"/>
    </style:style>
    <style:style style:name="P38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font-size="11pt" style:font-size-asian="11pt" style:font-size-complex="11pt" fo:font-weight="bold" style:font-weight-asian="bold" style:font-weight-complex="bold"/>
    </style:style>
    <style:style style:name="T387_2" style:family="text">
      <style:text-properties fo:font-size="11pt" style:font-size-asian="11pt" style:font-size-complex="11pt" fo:font-weight="bold" style:font-weight-asian="bold" style:font-weight-complex="bold"/>
    </style:style>
    <style:style style:name="P38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89" style:family="paragraph" style:parent-style-name="Normal">
      <style:paragraph-properties fo:margin-left="-0.009cm"/>
    </style:style>
    <style:style style:name="T389_1" style:family="text">
      <style:text-properties fo:font-size="10pt" style:font-size-asian="10pt" style:font-size-complex="10pt"/>
    </style:style>
    <style:style style:name="P390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91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392" style:family="paragraph" style:parent-style-name="Normal">
      <style:text-properties fo:font-size="10pt" style:font-size-asian="10pt" style:font-size-complex="10pt"/>
    </style:style>
    <style:style style:name="Table10" style:family="table">
      <style:table-properties table:align="left" style:width="16.503cm" fo:margin-left="-0.259cm"/>
    </style:style>
    <style:style style:name="Column38" style:family="table-column">
      <style:table-column-properties style:column-width="3.013cm" style:use-optimal-column-width="false"/>
    </style:style>
    <style:style style:name="Column39" style:family="table-column">
      <style:table-column-properties style:column-width="1.087cm" style:use-optimal-column-width="false"/>
    </style:style>
    <style:style style:name="Column40" style:family="table-column">
      <style:table-column-properties style:column-width="1.653cm" style:use-optimal-column-width="false"/>
    </style:style>
    <style:style style:name="Column41" style:family="table-column">
      <style:table-column-properties style:column-width="5.791cm" style:use-optimal-column-width="false"/>
    </style:style>
    <style:style style:name="Column42" style:family="table-column">
      <style:table-column-properties style:column-width="4.96cm" style:use-optimal-column-width="false"/>
    </style:style>
    <style:style style:name="Row34" style:family="table-row">
      <style:table-row-properties style:min-row-height="0.863cm" style:use-optimal-row-height="false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/>
    <style:style style:name="T39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/>
    <style:style style:name="T39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4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4_3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582cm" style:use-optimal-row-height="false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/>
    <style:style style:name="T395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/>
    <style:style style:name="T396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/>
    <style:style style:name="T397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/>
    <style:style style:name="T398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8_2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609cm" style:use-optimal-row-height="false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/>
    <style:style style:name="T399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/>
    <style:style style:name="T400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/>
    <style:style style:name="T40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3" style:family="paragraph" style:parent-style-name="Normal">
      <style:text-properties fo:font-size="10pt" style:font-size-asian="10pt" style:font-size-complex="10pt"/>
    </style:style>
    <style:style style:name="Table11" style:family="table">
      <style:table-properties table:align="left" style:width="16.503cm" fo:margin-left="-0.265cm"/>
    </style:style>
    <style:style style:name="Column43" style:family="table-column">
      <style:table-column-properties style:column-width="11.732cm" style:use-optimal-column-width="false"/>
    </style:style>
    <style:style style:name="Column44" style:family="table-column">
      <style:table-column-properties style:column-width="2.498cm" style:use-optimal-column-width="false"/>
    </style:style>
    <style:style style:name="Column45" style:family="table-column">
      <style:table-column-properties style:column-width="2.274cm" style:use-optimal-column-width="false"/>
    </style:style>
    <style:style style:name="Row37" style:family="table-row">
      <style:table-row-properties style:min-row-height="1.686cm" style:use-optimal-row-height="false"/>
    </style:style>
    <style:style style:name="Cell124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04" style:family="paragraph" style:parent-style-name="Normal">
      <style:paragraph-properties fo:line-height="108%"/>
    </style:style>
    <style:style style:name="T4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05" style:family="paragraph" style:parent-style-name="Normal">
      <style:paragraph-properties fo:line-height="108%" fo:margin-bottom="0.041cm" fo:margin-left="0.012cm"/>
    </style:style>
    <style:style style:name="T4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06" style:family="paragraph" style:parent-style-name="Normal">
      <style:paragraph-properties fo:line-height="108%" fo:margin-bottom="0.049cm" fo:margin-left="0.012cm"/>
    </style:style>
    <style:style style:name="T4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07" style:family="paragraph" style:parent-style-name="Normal">
      <style:paragraph-properties fo:line-height="108%" fo:margin-left="0.012cm"/>
    </style:style>
    <style:style style:name="T4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fo:background-color="#d9e2f3"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08" style:family="paragraph" style:parent-style-name="Normal">
      <style:paragraph-properties fo:line-height="108%" fo:margin-left="0.012cm"/>
    </style:style>
    <style:style style:name="T4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1.593cm" style:use-optimal-row-height="false"/>
    </style:style>
    <style:style style:name="Cell127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09" style:family="paragraph" style:parent-style-name="Normal">
      <style:paragraph-properties fo:line-height="108%"/>
    </style:style>
    <style:style style:name="T4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10" style:family="paragraph" style:parent-style-name="Normal">
      <style:paragraph-properties fo:line-height="108%" fo:margin-left="0.012cm"/>
    </style:style>
    <style:style style:name="T4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11" style:family="paragraph" style:parent-style-name="Normal">
      <style:paragraph-properties fo:line-height="108%" fo:margin-left="0.012cm" fo:margin-right="0.162cm"/>
    </style:style>
    <style:style style:name="T4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2.193cm" style:use-optimal-row-height="false"/>
    </style:style>
    <style:style style:name="Cell130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12" style:family="paragraph" style:parent-style-name="Normal">
      <style:paragraph-properties fo:line-height="119%" fo:margin-bottom="0.215cm"/>
    </style:style>
    <style:style style:name="T4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13" style:family="paragraph" style:parent-style-name="Normal">
      <style:paragraph-properties fo:line-height="108%" fo:margin-left="0.012cm"/>
    </style:style>
    <style:style style:name="T4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padding-top="0.018cm" fo:border-top="#000000 0.026cm solid" fo:border-bottom="#000000 0.026cm solid" fo:padding-left="0.171cm" fo:border-left="#000000 0.026cm solid" fo:padding-right="0.182cm" fo:border-right="#000000 0.026cm solid" fo:wrap-option="wrap"/>
    </style:style>
    <style:style style:name="P414" style:family="paragraph" style:parent-style-name="Normal">
      <style:paragraph-properties fo:line-height="108%" fo:margin-left="0.012cm"/>
    </style:style>
    <style:style style:name="T4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1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15" style:family="paragraph" style:parent-style-name="Normal">
      <style:paragraph-properties fo:margin-bottom="0.203cm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1pt" style:font-size-asian="11pt" style:font-size-complex="11pt" fo:font-weight="bold" style:font-weight-asian="bold" style:font-weight-complex="bold"/>
    </style:style>
    <style:style style:name="T416_2" style:family="text">
      <style:text-properties fo:font-size="11pt" style:font-size-asian="11pt" style:font-size-complex="11pt" fo:font-weight="bold" style:font-weight-asian="bold" style:font-weight-complex="bold"/>
    </style:style>
    <style:style style:name="P41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18" style:family="paragraph" style:parent-style-name="Normal"/>
    <style:style style:name="T418_1" style:family="text">
      <style:text-properties fo:font-size="10pt" style:font-size-asian="10pt" style:font-size-complex="10pt"/>
    </style:style>
    <style:style style:name="T418_2" style:family="text">
      <style:text-properties fo:font-size="10pt" style:font-size-asian="10pt" style:font-size-complex="10pt"/>
    </style:style>
    <style:style style:name="T418_3" style:family="text">
      <style:text-properties fo:font-size="10pt" style:font-size-asian="10pt" style:font-size-complex="10pt"/>
    </style:style>
    <style:style style:name="P419" style:family="paragraph" style:parent-style-name="Heading_20_2">
      <style:paragraph-properties fo:margin-top="0cm" fo:margin-left="-0.009cm"/>
    </style:style>
    <style:style style:name="P420" style:family="paragraph" style:parent-style-name="Heading_20_2">
      <style:paragraph-properties fo:margin-top="0cm" fo:margin-left="-0.009cm"/>
    </style:style>
    <style:style style:name="T420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421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22" style:family="paragraph" style:parent-style-name="Normal">
      <style:paragraph-properties fo:margin-left="-0.009cm"/>
    </style:style>
    <style:style style:name="T422_1" style:family="text">
      <style:text-properties fo:font-size="10pt" style:font-size-asian="10pt" style:font-size-complex="10pt"/>
    </style:style>
    <style:style style:name="P423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24" style:family="paragraph" style:parent-style-name="Normal">
      <style:paragraph-properties fo:margin-left="-0.009cm"/>
    </style:style>
    <style:style style:name="T424_1" style:family="text">
      <style:text-properties fo:font-size="10pt" style:font-size-asian="10pt" style:font-size-complex="10pt"/>
    </style:style>
    <style:style style:name="P425" style:family="paragraph" style:parent-style-name="Normal">
      <style:paragraph-properties fo:line-height="108%"/>
    </style:style>
    <style:style style:name="T425_1" style:family="text"/>
    <style:style style:name="Table12" style:family="table">
      <style:table-properties table:align="left" style:width="16.503cm" fo:margin-left="-0.002cm"/>
    </style:style>
    <style:style style:name="Column46" style:family="table-column">
      <style:table-column-properties style:column-width="2.558cm" style:use-optimal-column-width="false"/>
    </style:style>
    <style:style style:name="Column47" style:family="table-column">
      <style:table-column-properties style:column-width="6.976cm" style:use-optimal-column-width="false"/>
    </style:style>
    <style:style style:name="Column48" style:family="table-column">
      <style:table-column-properties style:column-width="6.969cm" style:use-optimal-column-width="false"/>
    </style:style>
    <style:style style:name="Row40" style:family="table-row">
      <style:table-row-properties style:min-row-height="0.965cm" style:use-optimal-row-height="false"/>
    </style:style>
    <style:style style:name="Cell133" style:family="table-cell">
      <style:table-cell-properties fo:background-color="#e35824" style:vertical-align="top" fo:border-bottom="#ffffff 0.026cm solid" fo:padding-left="0.19cm" fo:padding-right="0.19cm" fo:wrap-option="wrap"/>
    </style:style>
    <style:style style:name="P426" style:family="paragraph" style:parent-style-name="Normal">
      <style:paragraph-properties fo:line-height="108%"/>
    </style:style>
    <style:style style:name="T426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26_2" style:family="text" style:parent-style-name="Normal">
      <style:text-properties fo:color="#ffffff" fo:font-size="10pt" style:font-size-asian="10pt" style:font-size-complex="10pt" fo:font-weight="bold" style:font-weight-asian="bold" style:font-weight-complex="bold"/>
    </style:style>
    <style:style style:name="P427" style:family="paragraph" style:parent-style-name="Footnote_20_text"/>
    <style:style style:name="T427_1" style:family="text">
      <style:text-properties fo:font-size="8pt" style:font-size-asian="8pt" style:font-size-complex="8pt"/>
    </style:style>
    <style:style style:name="T427_2" style:family="text">
      <style:text-properties fo:font-size="8pt" style:font-size-asian="8pt" style:font-size-complex="8pt"/>
    </style:style>
    <style:style style:name="T427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4" style:family="table-cell">
      <style:table-cell-properties fo:background-color="#e35824" style:vertical-align="top" fo:border-bottom="#ffffff 0.026cm solid" fo:padding-left="0.19cm" fo:padding-right="0.19cm" fo:wrap-option="wrap"/>
    </style:style>
    <style:style style:name="P428" style:family="paragraph" style:parent-style-name="Normal">
      <style:paragraph-properties fo:line-height="108%" fo:margin-bottom="0.282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1" style:family="table-row">
      <style:table-row-properties style:min-row-height="1.212cm" style:use-optimal-row-height="false"/>
    </style:style>
    <style:style style:name="Cell135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29" style:family="paragraph" style:parent-style-name="Normal">
      <style:paragraph-properties fo:line-height="108%" fo:margin-left="0.009cm"/>
    </style:style>
    <style:style style:name="T4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0" style:family="paragraph" style:parent-style-name="Normal">
      <style:paragraph-properties fo:line-height="108%" fo:margin-left="0.016cm"/>
    </style:style>
    <style:style style:name="T4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7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1" style:family="paragraph" style:parent-style-name="Normal">
      <style:paragraph-properties fo:line-height="108%" fo:margin-left="0.016cm"/>
    </style:style>
    <style:style style:name="T4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1_2" style:family="text" style:parent-style-name="Normal">
      <style:text-properties style:text-position="super 58%" fo:font-size="10pt" style:font-size-asian="10pt" style:font-size-complex="10pt"/>
    </style:style>
    <style:style style:name="P432" style:family="paragraph" style:parent-style-name="Normal"/>
    <style:style style:name="T432_1" style:family="text">
      <style:text-properties fo:font-size="8pt" style:font-size-asian="8pt" style:font-size-complex="8pt"/>
    </style:style>
    <style:style style:name="T4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792cm" style:use-optimal-row-height="false"/>
    </style:style>
    <style:style style:name="Cell138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3" style:family="paragraph" style:parent-style-name="Normal">
      <style:paragraph-properties fo:line-height="108%" fo:margin-left="0.009cm"/>
    </style:style>
    <style:style style:name="T4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4" style:family="paragraph" style:parent-style-name="Normal">
      <style:paragraph-properties fo:line-height="108%" fo:margin-left="0.016cm"/>
    </style:style>
    <style:style style:name="T4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5" style:family="paragraph" style:parent-style-name="Normal">
      <style:paragraph-properties fo:line-height="108%" fo:margin-left="0.016cm"/>
    </style:style>
    <style:style style:name="T4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796cm" style:use-optimal-row-height="false"/>
    </style:style>
    <style:style style:name="Cell141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6" style:family="paragraph" style:parent-style-name="Normal">
      <style:paragraph-properties fo:line-height="108%" fo:margin-left="0.009cm"/>
    </style:style>
    <style:style style:name="T4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2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7" style:family="paragraph" style:parent-style-name="Normal">
      <style:paragraph-properties fo:line-height="108%" fo:margin-left="0.016cm"/>
    </style:style>
    <style:style style:name="T4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fo:background-color="#f9ddd3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8" style:family="paragraph" style:parent-style-name="Normal">
      <style:paragraph-properties fo:line-height="108%" fo:margin-left="0.016cm"/>
    </style:style>
    <style:style style:name="T4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796cm" style:use-optimal-row-height="false"/>
    </style:style>
    <style:style style:name="Cell144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39" style:family="paragraph" style:parent-style-name="Normal">
      <style:paragraph-properties fo:line-height="108%" fo:margin-left="0.009cm"/>
    </style:style>
    <style:style style:name="T4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40" style:family="paragraph" style:parent-style-name="Normal">
      <style:paragraph-properties fo:line-height="108%" fo:margin-left="0.016cm"/>
    </style:style>
    <style:style style:name="T4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6" style:family="table-cell">
      <style:table-cell-properties fo:background-color="#f3bca7" style:vertical-align="top" fo:border-top="#ffffff 0.026cm solid" fo:border-bottom="#ffffff 0.026cm solid" fo:padding-left="0.19cm" fo:border-left="#ffffff 0.026cm solid" fo:padding-right="0.19cm" fo:border-right="#ffffff 0.026cm solid" fo:wrap-option="wrap"/>
    </style:style>
    <style:style style:name="P441" style:family="paragraph" style:parent-style-name="Normal">
      <style:paragraph-properties fo:line-height="108%" fo:margin-left="0.016cm"/>
    </style:style>
    <style:style style:name="T4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2" style:family="paragraph" style:parent-style-name="Normal">
      <style:paragraph-properties fo:margin-bottom="0.049cm"/>
    </style:style>
    <style:style style:name="T442_1" style:family="text">
      <style:text-properties fo:font-size="10pt" style:font-size-asian="10pt" style:font-size-complex="10pt"/>
    </style:style>
    <style:style style:name="P443" style:family="paragraph" style:parent-style-name="Normal"/>
    <style:style style:name="T443_1" style:family="text">
      <style:text-properties fo:font-size="10pt" style:font-size-asian="10pt" style:font-size-complex="10pt"/>
    </style:style>
    <style:style style:name="T443_2" style:family="text"/>
    <style:style style:name="T443_3" style:family="text">
      <style:text-properties fo:background-color="#ffffff" fo:color="#1155cc" fo:font-size="10pt" style:font-size-asian="10pt" style:font-size-complex="10pt" style:text-underline-style="solid" style:text-underline-color="font-color"/>
    </style:style>
    <style:style style:name="T443_4" style:family="text">
      <style:text-properties fo:font-size="10pt" style:font-size-asian="10pt" style:font-size-complex="10pt"/>
    </style:style>
    <style:style style:name="T443_5" style:family="text">
      <style:text-properties fo:font-size="10pt" style:font-size-asian="10pt" style:font-size-complex="10pt"/>
    </style:style>
    <style:style style:name="T443_6" style:family="text">
      <style:text-properties fo:font-size="10pt" style:font-size-asian="10pt" style:font-size-complex="10pt"/>
    </style:style>
    <style:style style:name="T443_7" style:family="text">
      <style:text-properties fo:font-size="10pt" style:font-size-asian="10pt" style:font-size-complex="10pt"/>
    </style:style>
    <style:style style:name="T443_8" style:family="text">
      <style:text-properties fo:font-size="10pt" style:font-size-asian="10pt" style:font-size-complex="10pt"/>
    </style:style>
    <style:style style:name="T443_9" style:family="text"/>
    <style:style style:name="T443_10" style:family="text" style:parent-style-name="Internet_20_link">
      <style:text-properties fo:font-size="10pt" style:font-size-asian="10pt" style:font-size-complex="10pt"/>
    </style:style>
    <style:style style:name="T443_11" style:family="text">
      <style:text-properties fo:font-size="10pt" style:font-size-asian="10pt" style:font-size-complex="10pt"/>
    </style:style>
    <style:style style:name="T443_12" style:family="text"/>
    <style:style style:name="T443_13" style:family="text" style:parent-style-name="Internet_20_link">
      <style:text-properties fo:font-size="10pt" style:font-size-asian="10pt" style:font-size-complex="10pt"/>
    </style:style>
    <style:style style:name="T443_14" style:family="text">
      <style:text-properties fo:font-size="10pt" style:font-size-asian="10pt" style:font-size-complex="10pt"/>
    </style:style>
    <style:style style:name="T443_15" style:family="text">
      <style:text-properties fo:font-size="10pt" style:font-size-asian="10pt" style:font-size-complex="10pt"/>
    </style:style>
    <style:style style:name="T443_16" style:family="text">
      <style:text-properties fo:font-size="10pt" style:font-size-asian="10pt" style:font-size-complex="10pt"/>
    </style:style>
    <style:style style:name="T443_17" style:family="text">
      <style:text-properties fo:font-size="10pt" style:font-size-asian="10pt" style:font-size-complex="10pt"/>
    </style:style>
    <style:style style:name="T443_18" style:family="text">
      <style:text-properties fo:font-size="10pt" style:font-size-asian="10pt" style:font-size-complex="10pt"/>
    </style:style>
    <style:style style:name="T443_19" style:family="text">
      <style:text-properties fo:font-size="10pt" style:font-size-asian="10pt" style:font-size-complex="10pt"/>
    </style:style>
    <style:style style:name="P444" style:family="paragraph" style:parent-style-name="Heading_20_2">
      <style:paragraph-properties fo:margin-left="-0.009cm"/>
    </style:style>
    <style:style style:name="T444_1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 style:text-underline-style="solid" style:text-underline-color="font-color"/>
    </style:style>
    <style:style style:name="P445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46" style:family="paragraph" style:parent-style-name="Normal">
      <style:paragraph-properties fo:margin-left="-0.009cm"/>
    </style:style>
    <style:style style:name="T446_1" style:family="text">
      <style:text-properties fo:font-size="10pt" style:font-size-asian="10pt" style:font-size-complex="10pt"/>
    </style:style>
    <style:style style:name="P447" style:family="paragraph" style:parent-style-name="Normal">
      <style:paragraph-properties fo:margin-bottom="0.049cm"/>
      <style:text-properties fo:font-size="10pt" style:font-size-asian="10pt" style:font-size-complex="10pt"/>
    </style:style>
    <style:style style:name="P448" style:family="paragraph" style:parent-style-name="Normal">
      <style:paragraph-properties fo:margin-left="-0.009cm"/>
    </style:style>
    <style:style style:name="T448_1" style:family="text">
      <style:text-properties fo:font-size="10pt" style:font-size-asian="10pt" style:font-size-complex="10pt"/>
    </style:style>
    <style:style style:name="P449" style:family="paragraph" style:parent-style-name="Normal">
      <style:paragraph-properties fo:margin-bottom="0.049cm"/>
    </style:style>
    <style:style style:name="T449_1" style:family="text">
      <style:text-properties fo:font-size="10pt" style:font-size-asian="10pt" style:font-size-complex="10pt"/>
    </style:style>
    <style:style style:name="P450" style:family="paragraph" style:parent-style-name="Normal"/>
    <style:style style:name="T450_1" style:family="text">
      <style:text-properties fo:font-size="10pt" style:font-size-asian="10pt" style:font-size-complex="10pt"/>
    </style:style>
    <style:style style:name="T450_2" style:family="text">
      <style:text-properties fo:font-size="10pt" style:font-size-asian="10pt" style:font-size-complex="10pt"/>
    </style:style>
    <style:style style:name="T450_3" style:family="text">
      <style:text-properties fo:font-size="10pt" style:font-size-asian="10pt" style:font-size-complex="10pt"/>
    </style:style>
    <style:style style:name="T450_4" style:family="text">
      <style:text-properties fo:font-size="10pt" style:font-size-asian="10pt" style:font-size-complex="10pt"/>
    </style:style>
    <style:style style:name="T450_5" style:family="text"/>
    <style:style style:name="T450_6" style:family="text" style:parent-style-name="Internet_20_link">
      <style:text-properties fo:font-size="10pt" style:font-size-asian="10pt" style:font-size-complex="10pt"/>
    </style:style>
    <style:style style:name="T450_7" style:family="text" style:parent-style-name="Internet_20_link">
      <style:text-properties fo:font-size="10pt" style:font-size-asian="10pt" style:font-size-complex="10pt"/>
    </style:style>
    <style:style style:name="T450_8" style:family="text" style:parent-style-name="Internet_20_link">
      <style:text-properties fo:font-size="10pt" style:font-size-asian="10pt" style:font-size-complex="10pt"/>
    </style:style>
    <style:style style:name="T450_9" style:family="text" style:parent-style-name="Internet_20_link">
      <style:text-properties fo:font-size="10pt" style:font-size-asian="10pt" style:font-size-complex="10pt"/>
    </style:style>
    <style:style style:name="T450_10" style:family="text" style:parent-style-name="Internet_20_link">
      <style:text-properties fo:font-size="10pt" style:font-size-asian="10pt" style:font-size-complex="10pt"/>
    </style:style>
    <style:style style:name="T450_11" style:family="text">
      <style:text-properties fo:font-size="10pt" style:font-size-asian="10pt" style:font-size-complex="10pt"/>
    </style:style>
    <style:style style:name="T450_12" style:family="text"/>
    <style:style style:name="T450_13" style:family="text" style:parent-style-name="Internet_20_link">
      <style:text-properties fo:font-size="10pt" style:font-size-asian="10pt" style:font-size-complex="10pt"/>
    </style:style>
    <style:style style:name="T450_14" style:family="text">
      <style:text-properties fo:font-size="10pt" style:font-size-asian="10pt" style:font-size-complex="10pt"/>
    </style:style>
    <style:style style:name="T450_15" style:family="text"/>
    <style:style style:name="T450_16" style:family="text" style:parent-style-name="Internet_20_link">
      <style:text-properties fo:font-size="10pt" style:font-size-asian="10pt" style:font-size-complex="10pt"/>
    </style:style>
    <style:style style:name="T450_17" style:family="text">
      <style:text-properties fo:font-size="10pt" style:font-size-asian="10pt" style:font-size-complex="10pt"/>
    </style:style>
    <style:style style:name="T450_18" style:family="text"/>
    <style:style style:name="T450_19" style:family="text" style:parent-style-name="Internet_20_link">
      <style:text-properties fo:font-size="10pt" style:font-size-asian="10pt" style:font-size-complex="10pt"/>
    </style:style>
    <style:style style:name="T450_20" style:family="text">
      <style:text-properties fo:font-size="10pt" style:font-size-asian="10pt" style:font-size-complex="10pt"/>
    </style:style>
    <style:style style:name="T450_21" style:family="text"/>
    <style:style style:name="T450_22" style:family="text" style:parent-style-name="Internet_20_link">
      <style:text-properties fo:font-size="10pt" style:font-size-asian="10pt" style:font-size-complex="10pt"/>
    </style:style>
    <style:style style:name="T450_23" style:family="text">
      <style:text-properties fo:font-size="10pt" style:font-size-asian="10pt" style:font-size-complex="10pt"/>
    </style:style>
    <style:style style:name="T450_24" style:family="text"/>
    <style:style style:name="T450_25" style:family="text" style:parent-style-name="Internet_20_link">
      <style:text-properties fo:font-size="10pt" style:font-size-asian="10pt" style:font-size-complex="10pt"/>
    </style:style>
    <style:style style:name="T450_26" style:family="text">
      <style:text-properties fo:font-size="10pt" style:font-size-asian="10pt" style:font-size-complex="10pt"/>
    </style:style>
    <style:style style:name="P45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fo:font-size="11pt" style:font-size-asian="11pt" style:font-size-complex="11pt" fo:font-weight="bold" style:font-weight-asian="bold" style:font-weight-complex="bold"/>
    </style:style>
    <style:style style:name="T452_2" style:family="text">
      <style:text-properties fo:font-size="11pt" style:font-size-asian="11pt" style:font-size-complex="11pt" fo:font-weight="bold" style:font-weight-asian="bold" style:font-weight-complex="bold"/>
    </style:style>
    <style:style style:name="T452_3" style:family="text">
      <style:text-properties fo:font-size="11pt" style:font-size-asian="11pt" style:font-size-complex="11pt" fo:font-weight="bold" style:font-weight-asian="bold" style:font-weight-complex="bold"/>
    </style:style>
    <style:style style:name="P453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54" style:family="paragraph" style:parent-style-name="Normal">
      <style:paragraph-properties fo:text-align="justify"/>
    </style:style>
    <style:style style:name="T454_1" style:family="text">
      <style:text-properties fo:font-size="10pt" style:font-size-asian="10pt" style:font-size-complex="10pt"/>
    </style:style>
    <style:style style:name="T454_2" style:family="text">
      <style:text-properties fo:font-size="10pt" style:font-size-asian="10pt" style:font-size-complex="10pt"/>
    </style:style>
    <style:style style:name="P455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56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56_1" style:family="text">
      <style:text-properties fo:font-style="normal" style:font-style-asian="normal" style:font-style-complex="normal"/>
    </style:style>
    <style:style style:name="T456_2" style:family="text">
      <style:text-properties fo:font-style="normal" style:font-style-asian="normal" style:font-style-complex="normal"/>
    </style:style>
    <style:style style:name="P45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58" style:family="paragraph" style:parent-style-name="Normal"/>
    <style:style style:name="T45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459" style:family="paragraph" style:parent-style-name="Normal">
      <style:paragraph-properties fo:margin-left="-0.009cm"/>
    </style:style>
    <style:style style:name="T459_1" style:family="text">
      <style:text-properties fo:font-size="10pt" style:font-name-asian="Times New Roman" style:font-size-asian="10pt" style:font-size-complex="10pt" fo:language-asian="en" fo:country-asian="GB"/>
    </style:style>
    <style:style style:name="T459_2" style:family="text">
      <style:text-properties fo:font-size="10pt" style:font-name-asian="Times New Roman" style:font-size-asian="10pt" style:font-size-complex="10pt" fo:language-asian="en" fo:country-asian="GB"/>
    </style:style>
    <style:style style:name="T459_3" style:family="text">
      <style:text-properties fo:font-size="10pt" style:font-name-asian="Times New Roman" style:font-size-asian="10pt" style:font-size-complex="10pt" fo:language-asian="en" fo:country-asian="GB"/>
    </style:style>
    <style:style style:name="T459_4" style:family="text">
      <style:text-properties fo:font-size="10pt" style:font-name-asian="Times New Roman" style:font-size-asian="10pt" style:font-size-complex="10pt" fo:language-asian="en" fo:country-asian="GB"/>
    </style:style>
    <style:style style:name="T459_5" style:family="text">
      <style:text-properties fo:font-size="10pt" style:font-name-asian="Times New Roman" style:font-size-asian="10pt" style:font-size-complex="10pt" fo:language-asian="en" fo:country-asian="GB"/>
    </style:style>
    <style:style style:name="T459_6" style:family="text">
      <style:text-properties fo:font-size="10pt" style:font-name-asian="Times New Roman" style:font-size-asian="10pt" style:font-size-complex="10pt" fo:language-asian="en" fo:country-asian="GB"/>
    </style:style>
    <style:style style:name="T459_7" style:family="text">
      <style:text-properties fo:font-size="10pt" style:font-name-asian="Times New Roman" style:font-size-asian="10pt" style:font-size-complex="10pt" fo:language-asian="en" fo:country-asian="GB"/>
    </style:style>
    <style:style style:name="T459_8" style:family="text">
      <style:text-properties fo:font-size="10pt" style:font-name-asian="Times New Roman" style:font-size-asian="10pt" style:font-size-complex="10pt" fo:language-asian="en" fo:country-asian="GB"/>
    </style:style>
    <style:style style:name="T459_9" style:family="text">
      <style:text-properties fo:font-size="10pt" style:font-name-asian="Times New Roman" style:font-size-asian="10pt" style:font-size-complex="10pt" fo:language-asian="en" fo:country-asian="GB"/>
    </style:style>
    <style:style style:name="T459_10" style:family="text">
      <style:text-properties fo:font-size="10pt" style:font-name-asian="Times New Roman" style:font-size-asian="10pt" style:font-size-complex="10pt" fo:language-asian="en" fo:country-asian="GB"/>
    </style:style>
    <style:style style:name="T459_11" style:family="text">
      <style:text-properties fo:font-size="10pt" style:font-name-asian="Times New Roman" style:font-size-asian="10pt" style:font-size-complex="10pt" fo:language-asian="en" fo:country-asian="GB"/>
    </style:style>
    <style:style style:name="T459_12" style:family="text">
      <style:text-properties fo:font-size="10pt" style:font-name-asian="Times New Roman" style:font-size-asian="10pt" style:font-size-complex="10pt" fo:language-asian="en" fo:country-asian="GB"/>
    </style:style>
    <style:style style:name="T459_13" style:family="text">
      <style:text-properties fo:font-size="10pt" style:font-name-asian="Times New Roman" style:font-size-asian="10pt" style:font-size-complex="10pt" fo:language-asian="en" fo:country-asian="GB"/>
    </style:style>
    <style:style style:name="T459_14" style:family="text">
      <style:text-properties fo:font-size="10pt" style:font-name-asian="Times New Roman" style:font-size-asian="10pt" style:font-size-complex="10pt" fo:language-asian="en" fo:country-asian="GB"/>
    </style:style>
    <style:style style:name="T459_15" style:family="text">
      <style:text-properties fo:font-size="10pt" style:font-name-asian="Times New Roman" style:font-size-asian="10pt" style:font-size-complex="10pt" fo:language-asian="en" fo:country-asian="GB"/>
    </style:style>
    <style:style style:name="T459_16" style:family="text">
      <style:text-properties fo:font-size="10pt" style:font-name-asian="Times New Roman" style:font-size-asian="10pt" style:font-size-complex="10pt" fo:language-asian="en" fo:country-asian="GB"/>
    </style:style>
    <style:style style:name="T459_17" style:family="text">
      <style:text-properties fo:font-size="10pt" style:font-name-asian="Times New Roman" style:font-size-asian="10pt" style:font-size-complex="10pt" fo:language-asian="en" fo:country-asian="GB"/>
    </style:style>
    <style:style style:name="T459_18" style:family="text">
      <style:text-properties fo:font-size="10pt" style:font-name-asian="Times New Roman" style:font-size-asian="10pt" style:font-size-complex="10pt" fo:language-asian="en" fo:country-asian="GB"/>
    </style:style>
    <style:style style:name="P460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61" style:family="paragraph" style:parent-style-name="Normal"/>
    <style:style style:name="T461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462" style:family="paragraph" style:parent-style-name="Normal">
      <style:paragraph-properties fo:margin-left="-0.009cm"/>
    </style:style>
    <style:style style:name="T462_1" style:family="text">
      <style:text-properties fo:font-size="10pt" style:font-size-asian="10pt" style:font-size-complex="10pt"/>
    </style:style>
    <style:style style:name="T462_2" style:family="text">
      <style:text-properties fo:font-size="10pt" style:font-size-asian="10pt" style:font-size-complex="10pt"/>
    </style:style>
    <style:style style:name="T462_3" style:family="text">
      <style:text-properties fo:font-size="10pt" style:font-size-asian="10pt" style:font-size-complex="10pt"/>
    </style:style>
    <style:style style:name="P463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64" style:family="paragraph" style:parent-style-name="Normal">
      <style:paragraph-properties fo:margin-left="-0.009cm"/>
    </style:style>
    <style:style style:name="T464_1" style:family="text">
      <style:text-properties fo:font-size="10pt" style:font-size-asian="10pt" style:font-size-complex="10pt"/>
    </style:style>
    <style:style style:name="T464_2" style:family="text">
      <style:text-properties fo:font-size="10pt" style:font-size-asian="10pt" style:font-size-complex="10pt"/>
    </style:style>
    <style:style style:name="T464_3" style:family="text">
      <style:text-properties fo:font-size="10pt" style:font-size-asian="10pt" style:font-size-complex="10pt"/>
    </style:style>
    <style:style style:name="P465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466" style:family="paragraph" style:parent-style-name="Normal">
      <style:paragraph-properties fo:margin-left="-0.009cm"/>
    </style:style>
    <style:style style:name="T466_1" style:family="text">
      <style:text-properties fo:font-size="10pt" style:font-size-asian="10pt" style:font-size-complex="10pt"/>
    </style:style>
    <style:style style:name="T466_2" style:family="text">
      <style:text-properties fo:font-size="10pt" style:font-size-asian="10pt" style:font-size-complex="10pt"/>
    </style:style>
    <style:style style:name="T466_3" style:family="text">
      <style:text-properties fo:font-size="10pt" style:font-size-asian="10pt" style:font-size-complex="10pt"/>
    </style:style>
    <style:style style:name="T466_4" style:family="text">
      <style:text-properties fo:font-size="10pt" style:font-size-asian="10pt" style:font-size-complex="10pt"/>
    </style:style>
    <style:style style:name="P467" style:family="paragraph" style:parent-style-name="Normal">
      <style:paragraph-properties fo:margin-left="-0.009cm"/>
    </style:style>
    <style:style style:name="T467_1" style:family="text">
      <style:text-properties fo:font-size="10pt" style:font-size-asian="10pt" style:font-size-complex="10pt"/>
    </style:style>
    <style:style style:name="P468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68_1" style:family="text">
      <style:text-properties fo:font-size="10pt" style:font-name-asian="Times New Roman" style:font-size-asian="10pt"/>
    </style:style>
    <style:style style:name="P469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69_1" style:family="text">
      <style:text-properties fo:font-size="10pt" style:font-name-asian="Times New Roman" style:font-size-asian="10pt"/>
    </style:style>
    <style:style style:name="P470" style:family="paragraph" style:parent-style-name="List_20_Paragraph">
      <style:paragraph-properties fo:margin-top="0.494cm" fo:margin-bottom="0.494cm"/>
      <style:text-properties fo:font-size="10pt" style:font-name-asian="Times New Roman" style:font-size-asian="10pt"/>
    </style:style>
    <style:style style:name="T470_1" style:family="text">
      <style:text-properties fo:font-size="10pt" style:font-name-asian="Times New Roman" style:font-size-asian="10pt"/>
    </style:style>
    <style:style style:name="P471" style:family="paragraph" style:parent-style-name="Normal"/>
    <style:style style:name="T471_1" style:family="text">
      <style:text-properties fo:font-size="10pt" style:font-size-asian="10pt" style:font-size-complex="10pt"/>
    </style:style>
    <style:style style:name="T471_2" style:family="text">
      <style:text-properties fo:font-size="10pt" style:font-size-asian="10pt" style:font-size-complex="10pt"/>
    </style:style>
    <style:style style:name="T471_3" style:family="text">
      <style:text-properties fo:font-size="10pt" style:font-size-asian="10pt" style:font-size-complex="10pt"/>
    </style:style>
    <style:style style:name="T471_4" style:family="text">
      <style:text-properties fo:font-size="10pt" style:font-size-asian="10pt" style:font-size-complex="10pt"/>
    </style:style>
    <style:style style:name="T471_5" style:family="text">
      <style:text-properties fo:font-size="10pt" style:font-name-asian="Times New Roman" style:font-size-asian="10pt" style:font-size-complex="10pt" fo:language-asian="en" fo:country-asian="GB"/>
    </style:style>
    <style:style style:name="T471_6" style:family="text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472" style:family="paragraph" style:parent-style-name="Footnote_20_text"/>
    <style:style style:name="T472_1" style:family="text"/>
    <style:style style:name="T472_2" style:family="text">
      <style:text-properties fo:font-size="8pt" style:font-size-asian="8pt" style:font-size-complex="8pt"/>
    </style:style>
    <style:style style:name="T472_3" style:family="text">
      <style:text-properties fo:font-size="8pt" style:font-size-asian="8pt" style:font-size-complex="8pt"/>
    </style:style>
    <style:style style:name="T472_4" style:family="text">
      <style:text-properties fo:font-size="8pt" style:font-size-asian="8pt" style:font-size-complex="8pt"/>
    </style:style>
    <style:style style:name="T472_5" style:family="text">
      <style:text-properties fo:font-size="8pt" style:font-size-asian="8pt" style:font-size-complex="8pt"/>
    </style:style>
    <style:style style:name="T472_6" style:family="text">
      <style:text-properties fo:font-size="8pt" style:font-size-asian="8pt" style:font-size-complex="8pt"/>
    </style:style>
    <style:style style:name="T472_7" style:family="text">
      <style:text-properties fo:font-size="8pt" style:font-size-asian="8pt" style:font-size-complex="8pt"/>
    </style:style>
    <style:style style:name="T472_8" style:family="text">
      <style:text-properties fo:font-size="8pt" style:font-size-asian="8pt" style:font-size-complex="8pt"/>
    </style:style>
    <style:style style:name="T472_9" style:family="text" style:parent-style-name="selected">
      <style:text-properties style:font-name="Times New Roman" fo:font-size="12pt" style:font-size-asian="12pt" style:font-name-complex="Times New Roman" style:font-size-complex="12pt" fo:language-asian="en" fo:country-asian="GB"/>
    </style:style>
    <style:style style:name="T472_10" style:family="text">
      <style:text-properties fo:font-size="10pt" style:font-name-asian="Times New Roman" style:font-size-asian="10pt" style:font-size-complex="10pt" fo:language-asian="en" fo:country-asian="GB"/>
    </style:style>
    <style:style style:name="T472_11" style:family="text">
      <style:text-properties fo:font-size="10pt" style:font-name-asian="Times New Roman" style:font-size-asian="10pt" style:font-size-complex="10pt" fo:language-asian="en" fo:country-asian="GB"/>
    </style:style>
    <style:style style:name="T472_12" style:family="text">
      <style:text-properties fo:font-size="10pt" style:font-name-asian="Times New Roman" style:font-size-asian="10pt" style:font-size-complex="10pt" fo:language-asian="en" fo:country-asian="GB"/>
    </style:style>
    <style:style style:name="T472_13" style:family="text">
      <style:text-properties fo:font-size="10pt" style:font-name-asian="Times New Roman" style:font-size-asian="10pt" style:font-size-complex="10pt" fo:language-asian="en" fo:country-asian="GB"/>
    </style:style>
    <style:style style:name="T472_14" style:family="text">
      <style:text-properties fo:font-size="10pt" style:font-name-asian="Times New Roman" style:font-size-asian="10pt" style:font-size-complex="10pt" fo:language-asian="en" fo:country-asian="GB"/>
    </style:style>
    <style:style style:name="T472_15" style:family="text">
      <style:text-properties fo:font-size="10pt" style:font-name-asian="Times New Roman" style:font-size-asian="10pt" style:font-size-complex="10pt" fo:language-asian="en" fo:country-asian="GB"/>
    </style:style>
    <style:style style:name="T472_16" style:family="text">
      <style:text-properties fo:font-size="10pt" style:font-name-asian="Times New Roman" style:font-size-asian="10pt" style:font-size-complex="10pt" fo:language-asian="en" fo:country-asian="GB"/>
    </style:style>
    <style:style style:name="T472_17" style:family="text">
      <style:text-properties fo:font-size="10pt" style:font-name-asian="Times New Roman" style:font-size-asian="10pt" style:font-size-complex="10pt" fo:language-asian="en" fo:country-asian="GB"/>
    </style:style>
    <style:style style:name="T472_18" style:family="text">
      <style:text-properties fo:font-size="10pt" style:font-name-asian="Times New Roman" style:font-size-asian="10pt" style:font-size-complex="10pt" fo:language-asian="en" fo:country-asian="GB"/>
    </style:style>
    <style:style style:name="T472_19" style:family="text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473" style:family="paragraph" style:parent-style-name="Footnote_20_text"/>
    <style:style style:name="T473_1" style:family="text"/>
    <style:style style:name="T473_2" style:family="text" style:parent-style-name="selected">
      <style:text-properties fo:background-color="#c6c6c6" fo:color="#000000" fo:font-size="8pt" style:font-size-asian="8pt" style:font-size-complex="8pt"/>
    </style:style>
    <style:style style:name="T473_3" style:family="text"/>
    <style:style style:name="T473_4" style:family="text" style:parent-style-name="selected">
      <style:text-properties fo:background-color="#c6c6c6" fo:color="#1155cc" fo:font-size="8pt" style:font-size-asian="8pt" style:font-size-complex="8pt" style:text-underline-style="solid" style:text-underline-color="font-color"/>
    </style:style>
    <style:style style:name="T473_5" style:family="text" style:parent-style-name="selected">
      <style:text-properties fo:background-color="#c6c6c6" fo:color="#000000" fo:font-size="8pt" style:font-size-asian="8pt" style:font-size-complex="8pt"/>
    </style:style>
    <style:style style:name="T473_6" style:family="text" style:parent-style-name="selected">
      <style:text-properties fo:background-color="#c6c6c6" fo:color="#000000" fo:font-size="8pt" style:font-size-asian="8pt" style:font-size-complex="8pt"/>
    </style:style>
    <style:style style:name="T473_7" style:family="text" style:parent-style-name="selected">
      <style:text-properties fo:background-color="#c6c6c6" fo:color="#000000" fo:font-size="8pt" style:font-size-asian="8pt" style:font-size-complex="8pt"/>
    </style:style>
    <style:style style:name="T473_8" style:family="text">
      <style:text-properties fo:font-size="10pt" style:font-name-asian="Times New Roman" style:font-size-asian="10pt" style:font-size-complex="10pt" fo:language-asian="en" fo:country-asian="GB"/>
    </style:style>
    <style:style style:name="P474" style:family="paragraph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475" style:family="paragraph" style:parent-style-name="Normal"/>
    <style:style style:name="T475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476" style:family="paragraph" style:parent-style-name="Normal"/>
    <style:style style:name="T476_1" style:family="text">
      <style:text-properties fo:font-size="10pt" style:font-size-asian="10pt" style:font-size-complex="10pt"/>
    </style:style>
    <style:style style:name="T476_2" style:family="text">
      <style:text-properties fo:font-size="10pt" style:font-size-asian="10pt" style:font-size-complex="10pt"/>
    </style:style>
    <style:style style:name="T476_3" style:family="text">
      <style:text-properties fo:font-size="10pt" style:font-size-asian="10pt" style:font-size-complex="10pt"/>
    </style:style>
    <style:style style:name="T476_4" style:family="text">
      <style:text-properties fo:font-size="10pt" style:font-size-asian="10pt" style:font-size-complex="10pt"/>
    </style:style>
    <style:style style:name="T476_5" style:family="text">
      <style:text-properties fo:font-size="10pt" style:font-size-asian="10pt" style:font-size-complex="10pt"/>
    </style:style>
    <style:style style:name="T476_6" style:family="text" style:parent-style-name="Normal">
      <style:text-properties fo:font-size="10pt" style:font-size-asian="10pt" style:font-size-complex="10pt"/>
    </style:style>
    <style:style style:name="P477" style:family="paragraph" style:parent-style-name="Footnote_20_text"/>
    <style:style style:name="T477_1" style:family="text"/>
    <style:style style:name="T477_2" style:family="text">
      <style:text-properties fo:font-size="8pt" style:font-name-asian="Times New Roman" style:font-size-asian="8pt" style:font-size-complex="8pt" fo:language-asian="en" fo:country-asian="GB"/>
    </style:style>
    <style:style style:name="T477_3" style:family="text">
      <style:text-properties fo:font-size="10pt" style:font-size-asian="10pt" style:font-size-complex="10pt"/>
    </style:style>
    <style:style style:name="P478" style:family="paragraph" style:parent-style-name="Normal">
      <style:text-properties fo:font-size="10pt" style:font-size-asian="10pt" style:font-size-complex="10pt"/>
    </style:style>
    <style:style style:name="P479" style:family="paragraph" style:parent-style-name="Normal"/>
    <style:style style:name="T479_1" style:family="text">
      <style:text-properties fo:font-size="10pt" style:font-name-asian="Times New Roman" style:font-size-asian="10pt" style:font-size-complex="10pt" fo:language-asian="en" fo:country-asian="GB"/>
    </style:style>
    <style:style style:name="T479_2" style:family="text">
      <style:text-properties fo:font-size="10pt" style:font-name-asian="Times New Roman" style:font-size-asian="10pt" style:font-size-complex="10pt" fo:language-asian="en" fo:country-asian="GB"/>
    </style:style>
    <style:style style:name="P480" style:family="paragraph" style:parent-style-name="Normal"/>
    <style:style style:name="T480_1" style:family="text">
      <style:text-properties fo:font-size="10pt" style:font-name-asian="Times New Roman" style:font-size-asian="10pt" style:font-size-complex="10pt" fo:language-asian="en" fo:country-asian="GB"/>
    </style:style>
    <style:style style:name="T480_2" style:family="text">
      <style:text-properties fo:font-size="10pt" style:font-name-asian="Times New Roman" style:font-size-asian="10pt" style:font-size-complex="10pt" fo:language-asian="en" fo:country-asian="GB"/>
    </style:style>
    <style:style style:name="T480_3" style:family="text">
      <style:text-properties fo:font-size="10pt" style:font-name-asian="Times New Roman" style:font-size-asian="10pt" style:font-size-complex="10pt" fo:language-asian="en" fo:country-asian="GB"/>
    </style:style>
    <style:style style:name="T480_4" style:family="text">
      <style:text-properties fo:font-size="10pt" style:font-name-asian="Times New Roman" style:font-size-asian="10pt" style:font-size-complex="10pt" fo:language-asian="en" fo:country-asian="GB"/>
    </style:style>
    <style:style style:name="T480_5" style:family="text">
      <style:text-properties fo:font-size="10pt" style:font-name-asian="Times New Roman" style:font-size-asian="10pt" style:font-size-complex="10pt" fo:language-asian="en" fo:country-asian="GB"/>
    </style:style>
    <style:style style:name="T480_6" style:family="text">
      <style:text-properties fo:font-size="10pt" style:font-name-asian="Times New Roman" style:font-size-asian="10pt" style:font-size-complex="10pt" fo:language-asian="en" fo:country-asian="GB"/>
    </style:style>
    <style:style style:name="T480_7" style:family="text">
      <style:text-properties fo:font-size="10pt" style:font-name-asian="Times New Roman" style:font-size-asian="10pt" style:font-size-complex="10pt" fo:language-asian="en" fo:country-asian="GB"/>
    </style:style>
    <style:style style:name="P481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81_1" style:family="text">
      <style:text-properties fo:font-size="10pt" style:font-name-asian="Times New Roman" style:font-size-asian="10pt"/>
    </style:style>
    <style:style style:name="P482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82_1" style:family="text">
      <style:text-properties fo:font-size="10pt" style:font-name-asian="Times New Roman" style:font-size-asian="10pt"/>
    </style:style>
    <style:style style:name="P483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83_1" style:family="text">
      <style:text-properties fo:font-size="10pt" style:font-name-asian="Times New Roman" style:font-size-asian="10pt"/>
    </style:style>
    <style:style style:name="P484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484_1" style:family="text">
      <style:text-properties fo:font-size="10pt" style:font-name-asian="Times New Roman" style:font-size-asian="10pt"/>
    </style:style>
    <style:style style:name="T484_2" style:family="text">
      <style:text-properties fo:font-size="10pt" style:font-name-asian="Times New Roman" style:font-size-asian="10pt"/>
    </style:style>
    <style:style style:name="T484_3" style:family="text">
      <style:text-properties fo:font-size="10pt" style:font-name-asian="Times New Roman" style:font-size-asian="10pt"/>
    </style:style>
    <style:style style:name="T484_4" style:family="text">
      <style:text-properties fo:font-size="10pt" style:font-name-asian="Times New Roman" style:font-size-asian="10pt"/>
    </style:style>
    <style:style style:name="T484_5" style:family="text">
      <style:text-properties fo:font-size="10pt" style:font-name-asian="Times New Roman" style:font-size-asian="10pt"/>
    </style:style>
    <style:style style:name="T484_6" style:family="text">
      <style:text-properties fo:font-size="10pt" style:font-name-asian="Times New Roman" style:font-size-asian="10pt"/>
    </style:style>
    <style:style style:name="T484_7" style:family="text">
      <style:text-properties fo:font-size="10pt" style:font-name-asian="Times New Roman" style:font-size-asian="10pt"/>
    </style:style>
    <style:style style:name="T484_8" style:family="text">
      <style:text-properties fo:font-size="10pt" style:font-name-asian="Times New Roman" style:font-size-asian="10pt"/>
    </style:style>
    <style:style style:name="P485" style:family="paragraph" style:parent-style-name="Normal">
      <style:paragraph-properties fo:margin-top="0.494cm" fo:margin-bottom="0.494cm"/>
    </style:style>
    <style:style style:name="T485_1" style:family="text">
      <style:text-properties fo:font-size="10pt" style:font-name-asian="Times New Roman" style:font-size-asian="10pt" style:font-size-complex="10pt" fo:language-asian="en" fo:country-asian="GB"/>
    </style:style>
    <style:style style:name="T485_2" style:family="text">
      <style:text-properties fo:font-size="10pt" style:font-name-asian="Times New Roman" style:font-size-asian="10pt" style:font-size-complex="10pt" fo:language-asian="en" fo:country-asian="GB"/>
    </style:style>
    <style:style style:name="T485_3" style:family="text">
      <style:text-properties fo:font-size="10pt" style:font-name-asian="Times New Roman" style:font-size-asian="10pt" style:font-size-complex="10pt" fo:language-asian="en" fo:country-asian="GB"/>
    </style:style>
    <style:style style:name="T485_4" style:family="text">
      <style:text-properties fo:font-size="10pt" style:font-name-asian="Times New Roman" style:font-size-asian="10pt" style:font-size-complex="10pt" fo:language-asian="en" fo:country-asian="GB"/>
    </style:style>
    <style:style style:name="T485_5" style:family="text">
      <style:text-properties fo:font-size="10pt" style:font-name-asian="Times New Roman" style:font-size-asian="10pt" style:font-size-complex="10pt" fo:language-asian="en" fo:country-asian="GB"/>
    </style:style>
    <style:style style:name="T485_6" style:family="text">
      <style:text-properties fo:font-size="10pt" style:font-name-asian="Times New Roman" style:font-size-asian="10pt" style:font-size-complex="10pt" fo:language-asian="en" fo:country-asian="GB"/>
    </style:style>
    <style:style style:name="P486" style:family="paragraph" style:parent-style-name="Normal"/>
    <style:style style:name="T486_1" style:family="text">
      <style:text-properties fo:font-size="10pt" style:font-name-asian="Times New Roman" style:font-size-asian="10pt" style:font-size-complex="10pt" fo:language-asian="en" fo:country-asian="GB"/>
    </style:style>
    <style:style style:name="T486_2" style:family="text">
      <style:text-properties fo:font-size="10pt" style:font-name-asian="Times New Roman" style:font-size-asian="10pt" style:font-size-complex="10pt" fo:language-asian="en" fo:country-asian="GB"/>
    </style:style>
    <style:style style:name="T486_3" style:family="text">
      <style:text-properties fo:font-size="10pt" style:font-name-asian="Times New Roman" style:font-size-asian="10pt" style:font-size-complex="10pt" fo:language-asian="en" fo:country-asian="GB"/>
    </style:style>
    <style:style style:name="T486_4" style:family="text">
      <style:text-properties fo:font-size="10pt" style:font-name-asian="Times New Roman" style:font-size-asian="10pt" style:font-size-complex="10pt" fo:language-asian="en" fo:country-asian="GB"/>
    </style:style>
    <style:style style:name="P487" style:family="paragraph" style:parent-style-name="Normal">
      <style:paragraph-properties fo:margin-top="0.494cm" fo:margin-bottom="0.494cm"/>
    </style:style>
    <style:style style:name="T487_1" style:family="text">
      <style:text-properties fo:font-size="10pt" style:font-name-asian="Times New Roman" style:font-size-asian="10pt" style:font-size-complex="10pt" fo:language-asian="en" fo:country-asian="GB"/>
    </style:style>
    <style:style style:name="T487_2" style:family="text">
      <style:text-properties fo:font-size="10pt" style:font-size-asian="10pt" style:font-size-complex="10pt"/>
    </style:style>
    <style:style style:name="T487_3" style:family="text">
      <style:text-properties fo:font-size="10pt" style:font-size-asian="10pt" style:font-size-complex="10pt"/>
    </style:style>
    <style:style style:name="T487_4" style:family="text">
      <style:text-properties fo:font-size="10pt" style:font-size-asian="10pt" style:font-size-complex="10pt"/>
    </style:style>
    <style:style style:name="T487_5" style:family="text">
      <style:text-properties fo:font-size="10pt" style:font-size-asian="10pt" style:font-size-complex="10pt"/>
    </style:style>
    <style:style style:name="T487_6" style:family="text">
      <style:text-properties fo:font-size="10pt" style:font-size-asian="10pt" style:font-size-complex="10pt"/>
    </style:style>
    <style:style style:name="P488" style:family="paragraph" style:parent-style-name="Normal"/>
    <style:style style:name="T488_1" style:family="text">
      <style:text-properties fo:font-size="10pt" style:font-size-asian="10pt" style:font-size-complex="10pt"/>
    </style:style>
    <style:style style:name="T488_2" style:family="text">
      <style:text-properties fo:font-size="10pt" style:font-size-asian="10pt" style:font-size-complex="10pt"/>
    </style:style>
    <style:style style:name="T488_3" style:family="text">
      <style:text-properties fo:font-size="10pt" style:font-size-asian="10pt" style:font-size-complex="10pt"/>
    </style:style>
    <style:style style:name="T488_4" style:family="text">
      <style:text-properties fo:font-size="10pt" style:font-size-asian="10pt" style:font-size-complex="10pt"/>
    </style:style>
    <style:style style:name="T488_5" style:family="text">
      <style:text-properties fo:font-size="10pt" style:font-size-asian="10pt" style:font-size-complex="10pt"/>
    </style:style>
    <style:style style:name="T488_6" style:family="text">
      <style:text-properties fo:font-size="10pt" style:font-size-asian="10pt" style:font-size-complex="10pt"/>
    </style:style>
    <style:style style:name="T488_7" style:family="text">
      <style:text-properties fo:font-size="10pt" style:font-size-asian="10pt" style:font-size-complex="10pt"/>
    </style:style>
    <style:style style:name="P489" style:family="paragraph" style:parent-style-name="Normal">
      <style:text-properties fo:font-size="10pt" style:font-size-asian="10pt" style:font-size-complex="10pt"/>
    </style:style>
    <style:style style:name="P490" style:family="paragraph" style:parent-style-name="Normal"/>
    <style:style style:name="T490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491" style:family="paragraph" style:parent-style-name="Normal"/>
    <style:style style:name="T491_1" style:family="text">
      <style:text-properties fo:font-size="10pt" style:font-name-asian="Times New Roman" style:font-size-asian="10pt" style:font-size-complex="10pt" fo:language-asian="en" fo:country-asian="GB" style:font-weight-complex="bold"/>
    </style:style>
    <style:style style:name="T491_2" style:family="text">
      <style:text-properties fo:font-size="10pt" style:font-name-asian="Times New Roman" style:font-size-asian="10pt" style:font-size-complex="10pt" fo:language-asian="en" fo:country-asian="GB"/>
    </style:style>
    <style:style style:name="T491_3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491_4" style:family="text">
      <style:text-properties fo:font-size="10pt" style:font-name-asian="Times New Roman" style:font-size-asian="10pt" style:font-size-complex="10pt" fo:language-asian="en" fo:country-asian="GB"/>
    </style:style>
    <style:style style:name="T491_5" style:family="text">
      <style:text-properties fo:font-size="10pt" style:font-name-asian="Times New Roman" style:font-size-asian="10pt" style:font-size-complex="10pt" fo:language-asian="en" fo:country-asian="GB"/>
    </style:style>
    <style:style style:name="T491_6" style:family="text">
      <style:text-properties fo:font-size="10pt" style:font-name-asian="Times New Roman" style:font-size-asian="10pt" style:font-size-complex="10pt" fo:language-asian="en" fo:country-asian="GB"/>
    </style:style>
    <style:style style:name="P492" style:family="paragraph" style:parent-style-name="Normal">
      <style:paragraph-properties fo:margin-top="0.494cm"/>
    </style:style>
    <style:style style:name="T492_1" style:family="text">
      <style:text-properties fo:font-size="10pt" style:font-name-asian="Times New Roman" style:font-size-asian="10pt" style:font-size-complex="10pt" fo:language-asian="en" fo:country-asian="GB"/>
    </style:style>
    <style:style style:name="T492_2" style:family="text">
      <style:text-properties fo:font-size="10pt" style:font-name-asian="Times New Roman" style:font-size-asian="10pt" style:font-size-complex="10pt" fo:language-asian="en" fo:country-asian="GB"/>
    </style:style>
    <style:style style:name="T492_3" style:family="text">
      <style:text-properties fo:font-size="10pt" style:font-name-asian="Times New Roman" style:font-size-asian="10pt" style:font-size-complex="10pt" fo:language-asian="en" fo:country-asian="GB"/>
    </style:style>
    <style:style style:name="T492_4" style:family="text">
      <style:text-properties fo:font-size="10pt" style:font-name-asian="Times New Roman" style:font-size-asian="10pt" style:font-size-complex="10pt" fo:language-asian="en" fo:country-asian="GB"/>
    </style:style>
    <style:style style:name="T492_5" style:family="text">
      <style:text-properties fo:font-size="10pt" style:font-name-asian="Times New Roman" style:font-size-asian="10pt" style:font-size-complex="10pt" fo:language-asian="en" fo:country-asian="GB"/>
    </style:style>
    <style:style style:name="T492_6" style:family="text">
      <style:text-properties fo:font-size="10pt" style:font-name-asian="Times New Roman" style:font-size-asian="10pt" style:font-size-complex="10pt" fo:language-asian="en" fo:country-asian="GB"/>
    </style:style>
    <style:style style:name="T492_7" style:family="text">
      <style:text-properties fo:font-size="10pt" style:font-name-asian="Times New Roman" style:font-size-asian="10pt" style:font-size-complex="10pt" fo:language-asian="en" fo:country-asian="GB"/>
    </style:style>
    <style:style style:name="T492_8" style:family="text">
      <style:text-properties fo:font-size="10pt" style:font-name-asian="Times New Roman" style:font-size-asian="10pt" style:font-size-complex="10pt" fo:language-asian="en" fo:country-asian="GB"/>
    </style:style>
    <style:style style:name="T492_9" style:family="text">
      <style:text-properties fo:font-size="10pt" style:font-name-asian="Times New Roman" style:font-size-asian="10pt" style:font-size-complex="10pt" fo:language-asian="en" fo:country-asian="GB"/>
    </style:style>
    <style:style style:name="T492_10" style:family="text">
      <style:text-properties fo:font-size="10pt" style:font-name-asian="Times New Roman" style:font-size-asian="10pt" style:font-size-complex="10pt" fo:language-asian="en" fo:country-asian="GB"/>
    </style:style>
    <style:style style:name="T492_11" style:family="text">
      <style:text-properties fo:font-size="10pt" style:font-name-asian="Times New Roman" style:font-size-asian="10pt" style:font-size-complex="10pt" fo:language-asian="en" fo:country-asian="GB"/>
    </style:style>
    <style:style style:name="T492_12" style:family="text">
      <style:text-properties fo:font-size="10pt" style:font-name-asian="Times New Roman" style:font-size-asian="10pt" style:font-size-complex="10pt" fo:language-asian="en" fo:country-asian="GB"/>
    </style:style>
    <style:style style:name="T492_13" style:family="text">
      <style:text-properties fo:font-size="10pt" style:font-name-asian="Times New Roman" style:font-size-asian="10pt" style:font-size-complex="10pt" fo:language-asian="en" fo:country-asian="GB"/>
    </style:style>
    <style:style style:name="T492_14" style:family="text">
      <style:text-properties fo:font-size="10pt" style:font-name-asian="Times New Roman" style:font-size-asian="10pt" style:font-size-complex="10pt" fo:language-asian="en" fo:country-asian="GB"/>
    </style:style>
    <style:style style:name="P493" style:family="paragraph" style:parent-style-name="Normal">
      <style:paragraph-properties fo:margin-top="0.494cm"/>
    </style:style>
    <style:style style:name="T493_1" style:family="text">
      <style:text-properties fo:font-size="10pt" style:font-name-asian="Times New Roman" style:font-size-asian="10pt" style:font-size-complex="10pt" fo:language-asian="en" fo:country-asian="GB"/>
    </style:style>
    <style:style style:name="T493_2" style:family="text">
      <style:text-properties fo:font-size="10pt" style:font-name-asian="Times New Roman" style:font-size-asian="10pt" style:font-size-complex="10pt" fo:language-asian="en" fo:country-asian="GB"/>
    </style:style>
    <style:style style:name="T493_3" style:family="text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494" style:family="paragraph" style:parent-style-name="Footnote_20_text"/>
    <style:style style:name="T494_1" style:family="text"/>
    <style:style style:name="T494_2" style:family="text">
      <style:text-properties fo:font-size="8pt" style:font-size-asian="8pt" style:font-size-complex="8pt"/>
    </style:style>
    <style:style style:name="T494_3" style:family="text">
      <style:text-properties fo:font-size="8pt" style:font-size-asian="8pt" style:font-size-complex="8pt"/>
    </style:style>
    <style:style style:name="T494_4" style:family="text">
      <style:text-properties fo:font-size="8pt" style:font-size-asian="8pt" style:font-size-complex="8pt"/>
    </style:style>
    <style:style style:name="T494_5" style:family="text">
      <style:text-properties fo:font-size="8pt" style:font-size-asian="8pt" style:font-size-complex="8pt"/>
    </style:style>
    <style:style style:name="T494_6" style:family="text">
      <style:text-properties fo:font-size="8pt" style:font-size-asian="8pt" style:font-size-complex="8pt"/>
    </style:style>
    <style:style style:name="T494_7" style:family="text">
      <style:text-properties fo:font-size="8pt" style:font-size-asian="8pt" style:font-size-complex="8pt"/>
    </style:style>
    <style:style style:name="T494_8" style:family="text">
      <style:text-properties fo:font-size="8pt" style:font-size-asian="8pt" style:font-size-complex="8pt"/>
    </style:style>
    <style:style style:name="T494_9" style:family="text">
      <style:text-properties fo:font-size="8pt" style:font-size-asian="8pt" style:font-size-complex="8pt"/>
    </style:style>
    <style:style style:name="T494_10" style:family="text">
      <style:text-properties fo:font-size="8pt" style:font-size-asian="8pt" style:font-size-complex="8pt"/>
    </style:style>
    <style:style style:name="T494_11" style:family="text">
      <style:text-properties fo:font-size="8pt" style:font-size-asian="8pt" style:font-size-complex="8pt"/>
    </style:style>
    <style:style style:name="T494_12" style:family="text">
      <style:text-properties fo:font-size="8pt" style:font-size-asian="8pt" style:font-size-complex="8pt"/>
    </style:style>
    <style:style style:name="T494_13" style:family="text">
      <style:text-properties fo:font-size="10pt" style:font-name-asian="Times New Roman" style:font-size-asian="10pt" style:font-size-complex="10pt" fo:language-asian="en" fo:country-asian="GB"/>
    </style:style>
    <style:style style:name="P495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495_1" style:family="text">
      <style:text-properties fo:font-size="10pt" style:font-name-asian="Times New Roman" style:font-size-asian="10pt" style:font-size-complex="10pt" fo:language-asian="en" fo:country-asian="GB"/>
    </style:style>
    <style:style style:name="P496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496_1" style:family="text">
      <style:text-properties fo:font-size="10pt" style:font-name-asian="Times New Roman" style:font-size-asian="10pt" style:font-size-complex="10pt" fo:language-asian="en" fo:country-asian="GB"/>
    </style:style>
    <style:style style:name="T496_2" style:family="text">
      <style:text-properties fo:font-size="10pt" style:font-name-asian="Times New Roman" style:font-size-asian="10pt" style:font-size-complex="10pt" fo:language-asian="en" fo:country-asian="GB"/>
    </style:style>
    <style:style style:name="T496_3" style:family="text">
      <style:text-properties fo:font-size="10pt" style:font-name-asian="Times New Roman" style:font-size-asian="10pt" style:font-size-complex="10pt" fo:language-asian="en" fo:country-asian="GB"/>
    </style:style>
    <style:style style:name="P497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497_1" style:family="text">
      <style:text-properties fo:font-size="10pt" style:font-name-asian="Times New Roman" style:font-size-asian="10pt" style:font-size-complex="10pt" fo:language-asian="en" fo:country-asian="GB"/>
    </style:style>
    <style:style style:name="T497_2" style:family="text">
      <style:text-properties fo:font-size="10pt" style:font-name-asian="Times New Roman" style:font-size-asian="10pt" style:font-size-complex="10pt" fo:language-asian="en" fo:country-asian="GB"/>
    </style:style>
    <style:style style:name="T497_3" style:family="text">
      <style:text-properties fo:font-size="10pt" style:font-name-asian="Times New Roman" style:font-size-asian="10pt" style:font-size-complex="10pt" fo:language-asian="en" fo:country-asian="GB"/>
    </style:style>
    <style:style style:name="P498" style:family="paragraph" style:parent-style-name="Normal">
      <style:paragraph-properties fo:margin-top="0.494cm"/>
    </style:style>
    <style:style style:name="T49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499" style:family="paragraph" style:parent-style-name="Normal">
      <style:paragraph-properties fo:margin-top="0.494cm"/>
    </style:style>
    <style:style style:name="T499_1" style:family="text">
      <style:text-properties fo:font-size="10pt" style:font-name-asian="Times New Roman" style:font-size-asian="10pt" style:font-size-complex="10pt" fo:language-asian="en" fo:country-asian="GB"/>
    </style:style>
    <style:style style:name="T499_2" style:family="text">
      <style:text-properties fo:font-size="10pt" style:font-name-asian="Times New Roman" style:font-size-asian="10pt" style:font-size-complex="10pt" fo:language-asian="en" fo:country-asian="GB"/>
    </style:style>
    <style:style style:name="T499_3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499_4" style:family="text">
      <style:text-properties fo:font-size="10pt" style:font-name-asian="Times New Roman" style:font-size-asian="10pt" style:font-size-complex="10pt" fo:language-asian="en" fo:country-asian="GB"/>
    </style:style>
    <style:style style:name="T499_5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499_6" style:family="text">
      <style:text-properties fo:font-size="10pt" style:font-name-asian="Times New Roman" style:font-size-asian="10pt" style:font-size-complex="10pt" fo:language-asian="en" fo:country-asian="GB"/>
    </style:style>
    <style:style style:name="T499_7" style:family="text">
      <style:text-properties fo:font-size="10pt" style:font-name-asian="Times New Roman" style:font-size-asian="10pt" style:font-size-complex="10pt" fo:language-asian="en" fo:country-asian="GB"/>
    </style:style>
    <style:style style:name="T499_8" style:family="text">
      <style:text-properties fo:font-size="10pt" style:font-name-asian="Times New Roman" style:font-size-asian="10pt" style:font-size-complex="10pt" fo:language-asian="en" fo:country-asian="GB"/>
    </style:style>
    <style:style style:name="T499_9" style:family="text">
      <style:text-properties fo:font-size="10pt" style:font-name-asian="Times New Roman" style:font-size-asian="10pt" style:font-size-complex="10pt" fo:language-asian="en" fo:country-asian="GB"/>
    </style:style>
    <style:style style:name="P500" style:family="paragraph" style:parent-style-name="Normal">
      <style:paragraph-properties fo:margin-top="0.494cm"/>
    </style:style>
    <style:style style:name="T500_1" style:family="text">
      <style:text-properties fo:font-size="10pt" style:font-name-asian="Times New Roman" style:font-size-asian="10pt" style:font-size-complex="10pt" fo:language-asian="en" fo:country-asian="GB"/>
    </style:style>
    <style:style style:name="T500_2" style:family="text">
      <style:text-properties fo:font-size="10pt" style:font-name-asian="Times New Roman" style:font-size-asian="10pt" style:font-size-complex="10pt" fo:language-asian="en" fo:country-asian="GB"/>
    </style:style>
    <style:style style:name="P501" style:family="paragraph" style:parent-style-name="Normal">
      <style:paragraph-properties fo:margin-top="0.494cm"/>
    </style:style>
    <style:style style:name="T501_1" style:family="text">
      <style:text-properties fo:font-size="10pt" style:font-name-asian="Times New Roman" style:font-size-asian="10pt" style:font-size-complex="10pt" fo:language-asian="en" fo:country-asian="GB"/>
    </style:style>
    <style:style style:name="T501_2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01_3" style:family="text">
      <style:text-properties fo:font-size="10pt" style:font-name-asian="Times New Roman" style:font-size-asian="10pt" style:font-size-complex="10pt" fo:language-asian="en" fo:country-asian="GB"/>
    </style:style>
    <style:style style:name="T501_4" style:family="text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502" style:family="paragraph" style:parent-style-name="Footnote_20_text"/>
    <style:style style:name="T502_1" style:family="text"/>
    <style:style style:name="T502_2" style:family="text">
      <style:text-properties fo:font-size="8pt" style:font-size-asian="8pt" style:font-size-complex="8pt"/>
    </style:style>
    <style:style style:name="T502_3" style:family="text">
      <style:text-properties fo:font-size="8pt" style:font-size-asian="8pt" style:font-size-complex="8pt"/>
    </style:style>
    <style:style style:name="T502_4" style:family="text">
      <style:text-properties fo:font-size="8pt" style:font-size-asian="8pt" style:font-size-complex="8pt"/>
    </style:style>
    <style:style style:name="T502_5" style:family="text">
      <style:text-properties fo:font-size="8pt" style:font-size-asian="8pt" style:font-size-complex="8pt"/>
    </style:style>
    <style:style style:name="T502_6" style:family="text">
      <style:text-properties fo:font-size="8pt" style:font-size-asian="8pt" style:font-size-complex="8pt"/>
    </style:style>
    <style:style style:name="T502_7" style:family="text">
      <style:text-properties fo:font-size="8pt" style:font-size-asian="8pt" style:font-size-complex="8pt"/>
    </style:style>
    <style:style style:name="T502_8" style:family="text">
      <style:text-properties fo:font-size="10pt" style:font-name-asian="Times New Roman" style:font-size-asian="10pt" style:font-size-complex="10pt" fo:language-asian="en" fo:country-asian="GB"/>
    </style:style>
    <style:style style:name="P503" style:family="paragraph" style:parent-style-name="Normal">
      <style:paragraph-properties fo:margin-top="0.494cm"/>
    </style:style>
    <style:style style:name="T503_1" style:family="text">
      <style:text-properties fo:font-size="10pt" style:font-name-asian="Times New Roman" style:font-size-asian="10pt" style:font-size-complex="10pt" fo:language-asian="en" fo:country-asian="GB"/>
    </style:style>
    <style:style style:name="P504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504_1" style:family="text">
      <style:text-properties fo:font-size="10pt" style:font-name-asian="Times New Roman" style:font-size-asian="10pt" style:font-size-complex="10pt" fo:language-asian="en" fo:country-asian="GB"/>
    </style:style>
    <style:style style:name="T504_2" style:family="text">
      <style:text-properties fo:font-size="10pt" style:font-name-asian="Times New Roman" style:font-size-asian="10pt" style:font-size-complex="10pt" fo:language-asian="en" fo:country-asian="GB"/>
    </style:style>
    <style:style style:name="T504_3" style:family="text">
      <style:text-properties fo:font-size="10pt" style:font-name-asian="Times New Roman" style:font-size-asian="10pt" style:font-size-complex="10pt" fo:language-asian="en" fo:country-asian="GB"/>
    </style:style>
    <style:style style:name="T504_4" style:family="text">
      <style:text-properties fo:font-size="10pt" style:font-name-asian="Times New Roman" style:font-size-asian="10pt" style:font-size-complex="10pt" fo:language-asian="en" fo:country-asian="GB"/>
    </style:style>
    <style:style style:name="T504_5" style:family="text">
      <style:text-properties fo:font-size="10pt" style:font-name-asian="Times New Roman" style:font-size-asian="10pt" style:font-size-complex="10pt" fo:language-asian="en" fo:country-asian="GB"/>
    </style:style>
    <style:style style:name="T504_6" style:family="text">
      <style:text-properties fo:font-size="10pt" style:font-name-asian="Times New Roman" style:font-size-asian="10pt" style:font-size-complex="10pt" fo:language-asian="en" fo:country-asian="GB"/>
    </style:style>
    <style:style style:name="T504_7" style:family="text">
      <style:text-properties fo:font-size="10pt" style:font-name-asian="Times New Roman" style:font-size-asian="10pt" style:font-size-complex="10pt" fo:language-asian="en" fo:country-asian="GB"/>
    </style:style>
    <style:style style:name="P505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505_1" style:family="text">
      <style:text-properties fo:font-size="10pt" style:font-name-asian="Times New Roman" style:font-size-asian="10pt" style:font-size-complex="10pt" fo:language-asian="en" fo:country-asian="GB"/>
    </style:style>
    <style:style style:name="P506" style:family="paragraph" style:parent-style-name="List_20_Paragraph">
      <style:paragraph-properties fo:margin-top="0.494cm"/>
      <style:text-properties fo:font-size="10pt" style:font-name-asian="Times New Roman" style:font-size-asian="10pt"/>
    </style:style>
    <style:style style:name="T506_1" style:family="text">
      <style:text-properties fo:font-size="10pt" style:font-name-asian="Times New Roman" style:font-size-asian="10pt"/>
    </style:style>
    <style:style style:name="T506_2" style:family="text">
      <style:text-properties fo:font-size="10pt" style:font-name-asian="Times New Roman" style:font-size-asian="10pt"/>
    </style:style>
    <style:style style:name="T506_3" style:family="text">
      <style:text-properties fo:font-size="10pt" style:font-name-asian="Times New Roman" style:font-size-asian="10pt"/>
    </style:style>
    <style:style style:name="T506_4" style:family="text">
      <style:text-properties fo:font-size="10pt" style:font-name-asian="Times New Roman" style:font-size-asian="10pt"/>
    </style:style>
    <style:style style:name="T506_5" style:family="text">
      <style:text-properties fo:font-size="10pt" style:font-name-asian="Times New Roman" style:font-size-asian="10pt"/>
    </style:style>
    <style:style style:name="T506_6" style:family="text">
      <style:text-properties fo:font-size="10pt" style:font-name-asian="Times New Roman" style:font-size-asian="10pt"/>
    </style:style>
    <style:style style:name="T506_7" style:family="text">
      <style:text-properties fo:font-size="10pt" style:font-name-asian="Times New Roman" style:font-size-asian="10pt"/>
    </style:style>
    <style:style style:name="T506_8" style:family="text">
      <style:text-properties fo:font-size="10pt" style:font-name-asian="Times New Roman" style:font-size-asian="10pt"/>
    </style:style>
    <style:style style:name="T506_9" style:family="text">
      <style:text-properties fo:font-size="10pt" style:font-name-asian="Times New Roman" style:font-size-asian="10pt"/>
    </style:style>
    <style:style style:name="T506_10" style:family="text">
      <style:text-properties fo:font-size="10pt" style:font-name-asian="Times New Roman" style:font-size-asian="10pt"/>
    </style:style>
    <style:style style:name="P507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T507_1" style:family="text">
      <style:text-properties fo:font-size="10pt" style:font-name-asian="Times New Roman" style:font-size-asian="10pt" style:font-size-complex="10pt" fo:language-asian="en" fo:country-asian="GB"/>
    </style:style>
    <style:style style:name="P508" style:family="paragraph" style:parent-style-name="Normal">
      <style:paragraph-properties fo:margin-top="0.494cm"/>
    </style:style>
    <style:style style:name="T50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08_2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08_3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09" style:family="paragraph" style:parent-style-name="Normal">
      <style:paragraph-properties fo:margin-top="0.494cm"/>
    </style:style>
    <style:style style:name="T509_1" style:family="text">
      <style:text-properties fo:font-size="10pt" style:font-name-asian="Times New Roman" style:font-size-asian="10pt" style:font-size-complex="10pt" fo:language-asian="en" fo:country-asian="GB"/>
    </style:style>
    <style:style style:name="T509_2" style:family="text">
      <style:text-properties fo:font-size="10pt" style:font-name-asian="Times New Roman" style:font-size-asian="10pt" style:font-size-complex="10pt" fo:language-asian="en" fo:country-asian="GB"/>
    </style:style>
    <style:style style:name="T509_3" style:family="text">
      <style:text-properties fo:font-size="10pt" style:font-name-asian="Times New Roman" style:font-size-asian="10pt" style:font-size-complex="10pt" fo:language-asian="en" fo:country-asian="GB"/>
    </style:style>
    <style:style style:name="T509_4" style:family="text">
      <style:text-properties fo:font-size="10pt" style:font-name-asian="Times New Roman" style:font-size-asian="10pt" style:font-size-complex="10pt" fo:language-asian="en" fo:country-asian="GB"/>
    </style:style>
    <style:style style:name="T509_5" style:family="text">
      <style:text-properties fo:font-size="10pt" style:font-name-asian="Times New Roman" style:font-size-asian="10pt" style:font-size-complex="10pt" fo:language-asian="en" fo:country-asian="GB"/>
    </style:style>
    <style:style style:name="T509_6" style:family="text">
      <style:text-properties fo:font-size="10pt" style:font-name-asian="Times New Roman" style:font-size-asian="10pt" style:font-size-complex="10pt" fo:language-asian="en" fo:country-asian="GB"/>
    </style:style>
    <style:style style:name="T509_7" style:family="text">
      <style:text-properties fo:font-size="10pt" style:font-name-asian="Times New Roman" style:font-size-asian="10pt" style:font-size-complex="10pt" fo:language-asian="en" fo:country-asian="GB"/>
    </style:style>
    <style:style style:name="P510" style:family="paragraph" style:parent-style-name="Normal">
      <style:paragraph-properties fo:margin-top="0.494cm"/>
      <style:text-properties fo:font-size="10pt" style:font-name-asian="Times New Roman" style:font-size-asian="10pt" style:font-size-complex="10pt" fo:language-asian="en" fo:country-asian="GB"/>
    </style:style>
    <style:style style:name="P511" style:family="paragraph" style:parent-style-name="Normal">
      <style:paragraph-properties fo:margin-top="0.494cm"/>
    </style:style>
    <style:style style:name="T511_1" style:family="text">
      <style:text-properties fo:font-size="10pt" style:font-name-asian="Times New Roman" style:font-size-asian="10pt" style:font-size-complex="10pt" fo:language-asian="en" fo:country-asian="GB"/>
    </style:style>
    <style:style style:name="T511_2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1_3" style:family="text">
      <style:text-properties fo:font-size="10pt" style:font-name-asian="Times New Roman" style:font-size-asian="10pt" style:font-size-complex="10pt" fo:language-asian="en" fo:country-asian="GB"/>
    </style:style>
    <style:style style:name="T511_4" style:family="text">
      <style:text-properties fo:font-size="10pt" style:font-name-asian="Times New Roman" style:font-size-asian="10pt" style:font-size-complex="10pt" fo:language-asian="en" fo:country-asian="GB"/>
    </style:style>
    <style:style style:name="T511_5" style:family="text">
      <style:text-properties fo:font-size="10pt" style:font-name-asian="Times New Roman" style:font-size-asian="10pt" style:font-size-complex="10pt" fo:language-asian="en" fo:country-asian="GB"/>
    </style:style>
    <style:style style:name="T511_6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1_7" style:family="text">
      <style:text-properties fo:font-size="10pt" style:font-name-asian="Times New Roman" style:font-size-asian="10pt" style:font-size-complex="10pt" fo:language-asian="en" fo:country-asian="GB"/>
    </style:style>
    <style:style style:name="T511_8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1_9" style:family="text">
      <style:text-properties fo:font-size="10pt" style:font-name-asian="Times New Roman" style:font-size-asian="10pt" style:font-size-complex="10pt" fo:language-asian="en" fo:country-asian="GB"/>
    </style:style>
    <style:style style:name="T511_10" style:family="text">
      <style:text-properties fo:font-size="10pt" style:font-name-asian="Times New Roman" style:font-size-asian="10pt" style:font-size-complex="10pt" fo:language-asian="en" fo:country-asian="GB"/>
    </style:style>
    <style:style style:name="P512" style:family="paragraph" style:parent-style-name="Normal">
      <style:paragraph-properties fo:margin-top="0.494cm"/>
    </style:style>
    <style:style style:name="T512_1" style:family="text">
      <style:text-properties fo:font-size="10pt" style:font-name-asian="Times New Roman" style:font-size-asian="10pt" style:font-size-complex="10pt" fo:language-asian="en" fo:country-asian="GB"/>
    </style:style>
    <style:style style:name="T512_2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2_3" style:family="text">
      <style:text-properties fo:font-size="10pt" style:font-name-asian="Times New Roman" style:font-size-asian="10pt" style:font-size-complex="10pt" fo:language-asian="en" fo:country-asian="GB"/>
    </style:style>
    <style:style style:name="T512_4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2_5" style:family="text">
      <style:text-properties fo:font-size="10pt" style:font-name-asian="Times New Roman" style:font-size-asian="10pt" style:font-size-complex="10pt" fo:language-asian="en" fo:country-asian="GB"/>
    </style:style>
    <style:style style:name="T512_6" style:family="text" style:parent-style-name="Normal">
      <style:text-properties fo:font-size="10pt" style:font-name-asian="Times New Roman" style:font-size-asian="10pt" style:font-size-complex="10pt" fo:language-asian="en" fo:country-asian="GB"/>
    </style:style>
    <style:style style:name="P513" style:family="paragraph" style:parent-style-name="Footnote_20_text"/>
    <style:style style:name="T513_1" style:family="text">
      <style:text-properties fo:font-size="8pt" style:font-size-asian="8pt" style:font-size-complex="8pt"/>
    </style:style>
    <style:style style:name="T513_2" style:family="text">
      <style:text-properties fo:font-size="8pt" style:font-size-asian="8pt" style:font-size-complex="8pt"/>
    </style:style>
    <style:style style:name="T513_3" style:family="text">
      <style:text-properties fo:font-size="10pt" style:font-name-asian="Times New Roman" style:font-size-asian="10pt" style:font-size-complex="10pt" fo:language-asian="en" fo:country-asian="GB"/>
    </style:style>
    <style:style style:name="T513_4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3_5" style:family="text">
      <style:text-properties fo:font-size="10pt" style:font-name-asian="Times New Roman" style:font-size-asian="10pt" style:font-size-complex="10pt" fo:language-asian="en" fo:country-asian="GB"/>
    </style:style>
    <style:style style:name="T513_6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3_7" style:family="text">
      <style:text-properties fo:font-size="10pt" style:font-name-asian="Times New Roman" style:font-size-asian="10pt" style:font-size-complex="10pt" fo:language-asian="en" fo:country-asian="GB"/>
    </style:style>
    <style:style style:name="P514" style:family="paragraph" style:parent-style-name="Normal">
      <style:paragraph-properties fo:margin-top="0.494cm"/>
    </style:style>
    <style:style style:name="T514_1" style:family="text">
      <style:text-properties fo:font-size="10pt" style:font-name-asian="Times New Roman" style:font-size-asian="10pt" style:font-size-complex="10pt" fo:language-asian="en" fo:country-asian="GB"/>
    </style:style>
    <style:style style:name="T514_2" style:family="text">
      <style:text-properties fo:font-size="10pt" style:font-name-asian="Times New Roman" style:font-size-asian="10pt" style:font-size-complex="10pt" fo:language-asian="en" fo:country-asian="GB"/>
    </style:style>
    <style:style style:name="T514_3" style:family="text">
      <style:text-properties fo:font-size="10pt" style:font-name-asian="Times New Roman" style:font-size-asian="10pt" style:font-size-complex="10pt" fo:language-asian="en" fo:country-asian="GB"/>
    </style:style>
    <style:style style:name="T514_4" style:family="text">
      <style:text-properties fo:font-size="10pt" style:font-name-asian="Times New Roman" style:font-size-asian="10pt" style:font-size-complex="10pt" fo:language-asian="en" fo:country-asian="GB"/>
    </style:style>
    <style:style style:name="T514_5" style:family="text">
      <style:text-properties fo:font-size="10pt" style:font-name-asian="Times New Roman" style:font-size-asian="10pt" style:font-size-complex="10pt" fo:language-asian="en" fo:country-asian="GB"/>
    </style:style>
    <style:style style:name="T514_6" style:family="text">
      <style:text-properties fo:font-size="10pt" style:font-name-asian="Times New Roman" style:font-size-asian="10pt" style:font-size-complex="10pt" fo:language-asian="en" fo:country-asian="GB"/>
    </style:style>
    <style:style style:name="T514_7" style:family="text">
      <style:text-properties fo:font-size="10pt" style:font-name-asian="Times New Roman" style:font-size-asian="10pt" style:font-size-complex="10pt" fo:language-asian="en" fo:country-asian="GB"/>
    </style:style>
    <style:style style:name="T514_8" style:family="text">
      <style:text-properties fo:font-size="10pt" style:font-name-asian="Times New Roman" style:font-size-asian="10pt" style:font-size-complex="10pt" fo:language-asian="en" fo:country-asian="GB"/>
    </style:style>
    <style:style style:name="T514_9" style:family="text">
      <style:text-properties fo:font-size="10pt" style:font-name-asian="Times New Roman" style:font-size-asian="10pt" style:font-size-complex="10pt" fo:language-asian="en" fo:country-asian="GB"/>
    </style:style>
    <style:style style:name="T514_10" style:family="text">
      <style:text-properties fo:font-size="10pt" style:font-name-asian="Times New Roman" style:font-size-asian="10pt" style:font-size-complex="10pt" fo:language-asian="en" fo:country-asian="GB"/>
    </style:style>
    <style:style style:name="T514_11" style:family="text">
      <style:text-properties fo:font-size="10pt" style:font-name-asian="Times New Roman" style:font-size-asian="10pt" style:font-size-complex="10pt" fo:language-asian="en" fo:country-asian="GB"/>
    </style:style>
    <style:style style:name="P515" style:family="paragraph" style:parent-style-name="Normal">
      <style:paragraph-properties fo:margin-top="0.494cm" fo:margin-bottom="0.494cm"/>
    </style:style>
    <style:style style:name="T515_1" style:family="text">
      <style:text-properties fo:font-size="10pt" style:font-name-asian="Times New Roman" style:font-size-asian="10pt" style:font-size-complex="10pt" fo:language-asian="en" fo:country-asian="GB"/>
    </style:style>
    <style:style style:name="T515_2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5_3" style:family="text">
      <style:text-properties fo:font-size="10pt" style:font-name-asian="Times New Roman" style:font-size-asian="10pt" style:font-size-complex="10pt" fo:language-asian="en" fo:country-asian="GB"/>
    </style:style>
    <style:style style:name="T515_4" style:family="text">
      <style:text-properties fo:font-size="10pt" style:font-name-asian="Times New Roman" style:font-size-asian="10pt" style:font-size-complex="10pt" fo:language-asian="en" fo:country-asian="GB"/>
    </style:style>
    <style:style style:name="T515_5" style:family="text">
      <style:text-properties fo:font-size="10pt" style:font-name-asian="Times New Roman" style:font-size-asian="10pt" style:font-size-complex="10pt" fo:language-asian="en" fo:country-asian="GB"/>
    </style:style>
    <style:style style:name="T515_6" style:family="text">
      <style:text-properties style:font-name="Cambria Math" fo:font-size="10pt" style:font-name-asian="Times New Roman" style:font-size-asian="10pt" style:font-name-complex="Cambria Math" style:font-size-complex="10pt" fo:language-asian="en" fo:country-asian="GB"/>
    </style:style>
    <style:style style:name="T515_7" style:family="text">
      <style:text-properties fo:font-size="10pt" style:font-name-asian="Times New Roman" style:font-size-asian="10pt" style:font-size-complex="10pt" fo:language-asian="en" fo:country-asian="GB"/>
    </style:style>
    <style:style style:name="T515_8" style:family="text">
      <style:text-properties fo:font-size="10pt" style:font-name-asian="Times New Roman" style:font-size-asian="10pt" style:font-size-complex="10pt" fo:language-asian="en" fo:country-asian="GB"/>
    </style:style>
    <style:style style:name="T515_9" style:family="text">
      <style:text-properties fo:font-size="10pt" style:font-name-asian="Times New Roman" style:font-size-asian="10pt" style:font-size-complex="10pt" fo:language-asian="en" fo:country-asian="GB"/>
    </style:style>
    <style:style style:name="T515_10" style:family="text">
      <style:text-properties fo:font-size="10pt" style:font-name-asian="Times New Roman" style:font-size-asian="10pt" style:font-size-complex="10pt" fo:language-asian="en" fo:country-asian="GB"/>
    </style:style>
    <style:style style:name="T515_11" style:family="text">
      <style:text-properties fo:font-size="10pt" style:font-name-asian="Times New Roman" style:font-size-asian="10pt" style:font-size-complex="10pt" fo:language-asian="en" fo:country-asian="GB"/>
    </style:style>
    <style:style style:name="T515_12" style:family="text">
      <style:text-properties fo:font-size="10pt" style:font-name-asian="Times New Roman" style:font-size-asian="10pt" style:font-size-complex="10pt" fo:language-asian="en" fo:country-asian="GB"/>
    </style:style>
    <style:style style:name="T515_13" style:family="text">
      <style:text-properties fo:font-size="10pt" style:font-name-asian="Times New Roman" style:font-size-asian="10pt" style:font-size-complex="10pt" fo:language-asian="en" fo:country-asian="GB"/>
    </style:style>
    <style:style style:name="T515_14" style:family="text">
      <style:text-properties fo:font-size="10pt" style:font-name-asian="Times New Roman" style:font-size-asian="10pt" style:font-size-complex="10pt" fo:language-asian="en" fo:country-asian="GB"/>
    </style:style>
    <style:style style:name="T515_15" style:family="text">
      <style:text-properties fo:font-size="10pt" style:font-name-asian="Times New Roman" style:font-size-asian="10pt" style:font-size-complex="10pt" fo:language-asian="en" fo:country-asian="GB"/>
    </style:style>
    <style:style style:name="T515_16" style:family="text">
      <style:text-properties fo:font-size="10pt" style:font-name-asian="Times New Roman" style:font-size-asian="10pt" style:font-size-complex="10pt" fo:language-asian="en" fo:country-asian="GB"/>
    </style:style>
    <style:style style:name="T515_17" style:family="text">
      <style:text-properties fo:font-size="10pt" style:font-name-asian="Times New Roman" style:font-size-asian="10pt" style:font-size-complex="10pt" fo:language-asian="en" fo:country-asian="GB"/>
    </style:style>
    <style:style style:name="T515_18" style:family="text">
      <style:text-properties fo:font-size="10pt" style:font-name-asian="Times New Roman" style:font-size-asian="10pt" style:font-size-complex="10pt" fo:language-asian="en" fo:country-asian="GB"/>
    </style:style>
    <style:style style:name="T515_19" style:family="text">
      <style:text-properties fo:font-size="10pt" style:font-name-asian="Times New Roman" style:font-size-asian="10pt" style:font-size-complex="10pt" fo:language-asian="en" fo:country-asian="GB"/>
    </style:style>
    <style:style style:name="T515_20" style:family="text">
      <style:text-properties fo:font-size="10pt" style:font-name-asian="Times New Roman" style:font-size-asian="10pt" style:font-size-complex="10pt" fo:language-asian="en" fo:country-asian="GB"/>
    </style:style>
    <style:style style:name="T515_21" style:family="text">
      <style:text-properties fo:font-size="10pt" style:font-name-asian="Times New Roman" style:font-size-asian="10pt" style:font-size-complex="10pt" fo:language-asian="en" fo:country-asian="GB"/>
    </style:style>
    <style:style style:name="T515_22" style:family="text">
      <style:text-properties fo:font-size="10pt" style:font-name-asian="Times New Roman" style:font-size-asian="10pt" style:font-size-complex="10pt" fo:language-asian="en" fo:country-asian="GB"/>
    </style:style>
    <style:style style:name="T515_23" style:family="text">
      <style:text-properties fo:font-size="10pt" style:font-name-asian="Times New Roman" style:font-size-asian="10pt" style:font-size-complex="10pt" fo:language-asian="en" fo:country-asian="GB"/>
    </style:style>
    <style:style style:name="T515_24" style:family="text">
      <style:text-properties fo:font-size="10pt" style:font-name-asian="Times New Roman" style:font-size-asian="10pt" style:font-size-complex="10pt" fo:language-asian="en" fo:country-asian="GB"/>
    </style:style>
    <style:style style:name="P516" style:family="paragraph" style:parent-style-name="Normal">
      <style:text-properties fo:font-size="10pt" style:font-size-asian="10pt" style:font-size-complex="10pt"/>
    </style:style>
    <style:style style:name="P51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7_1" style:family="text">
      <style:text-properties fo:font-size="14pt" style:font-size-asian="14pt" style:font-size-complex="14pt" fo:font-weight="bold" style:font-weight-asian="bold" style:font-weight-complex="bold"/>
    </style:style>
    <style:style style:name="P518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19" style:family="paragraph" style:parent-style-name="Normal"/>
    <style:style style:name="T519_1" style:family="text">
      <style:text-properties fo:font-size="10pt" style:font-size-asian="10pt" style:font-size-complex="10pt" fo:font-weight="bold" style:font-weight-asian="bold"/>
    </style:style>
    <style:style style:name="T519_2" style:family="text">
      <style:text-properties fo:font-size="10pt" style:font-size-asian="10pt" style:font-size-complex="10pt" fo:font-weight="bold" style:font-weight-asian="bold"/>
    </style:style>
    <style:style style:name="P520" style:family="paragraph" style:parent-style-name="Normal">
      <style:paragraph-properties style:line-height-at-least="0.353cm"/>
    </style:style>
    <style:style style:name="T520_1" style:family="text">
      <style:text-properties fo:font-size="10pt" style:font-name-asian="Times New Roman" style:font-size-asian="10pt" style:font-size-complex="10pt" fo:language-asian="en" fo:country-asian="GB"/>
    </style:style>
    <style:style style:name="T520_2" style:family="text">
      <style:text-properties fo:font-size="10pt" style:font-name-asian="Times New Roman" style:font-size-asian="10pt" style:font-size-complex="10pt" fo:language-asian="en" fo:country-asian="GB"/>
    </style:style>
    <style:style style:name="T520_3" style:family="text">
      <style:text-properties fo:font-size="10pt" style:font-name-asian="Times New Roman" style:font-size-asian="10pt" style:font-size-complex="10pt" fo:language-asian="en" fo:country-asian="GB"/>
    </style:style>
    <style:style style:name="T520_4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20_5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20_6" style:family="text">
      <style:text-properties fo:font-size="10pt" style:font-name-asian="Times New Roman" style:font-size-asian="10pt" style:font-size-complex="10pt" fo:language-asian="en" fo:country-asian="GB"/>
    </style:style>
    <style:style style:name="T520_7" style:family="text">
      <style:text-properties fo:font-size="10pt" style:font-name-asian="Times New Roman" style:font-size-asian="10pt" style:font-size-complex="10pt" fo:language-asian="en" fo:country-asian="GB"/>
    </style:style>
    <style:style style:name="T520_8" style:family="text">
      <style:text-properties fo:font-size="10pt" style:font-name-asian="Times New Roman" style:font-size-asian="10pt" style:font-size-complex="10pt" fo:language-asian="en" fo:country-asian="GB"/>
    </style:style>
    <style:style style:name="T520_9" style:family="text">
      <style:text-properties fo:font-size="10pt" style:font-name-asian="Times New Roman" style:font-size-asian="10pt" style:font-size-complex="10pt" fo:language-asian="en" fo:country-asian="GB"/>
    </style:style>
    <style:style style:name="T520_10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20_1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20_12" style:family="text">
      <style:text-properties fo:font-size="10pt" style:font-name-asian="Times New Roman" style:font-size-asian="10pt" style:font-size-complex="10pt" fo:language-asian="en" fo:country-asian="GB"/>
    </style:style>
    <style:style style:name="T520_13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20_14" style:family="text">
      <style:text-properties fo:font-size="10pt" style:font-name-asian="Times New Roman" style:font-size-asian="10pt" style:font-size-complex="10pt" fo:language-asian="en" fo:country-asian="GB"/>
    </style:style>
    <style:style style:name="T520_15" style:family="text">
      <style:text-properties fo:font-size="10pt" style:font-name-asian="Times New Roman" style:font-size-asian="10pt" style:font-size-complex="10pt" fo:language-asian="en" fo:country-asian="GB"/>
    </style:style>
    <style:style style:name="T520_16" style:family="text">
      <style:text-properties fo:font-size="10pt" style:font-name-asian="Times New Roman" style:font-size-asian="10pt" style:font-size-complex="10pt" fo:language-asian="en" fo:country-asian="GB"/>
    </style:style>
    <style:style style:name="T520_17" style:family="text">
      <style:text-properties fo:font-size="10pt" style:font-name-asian="Times New Roman" style:font-size-asian="10pt" style:font-size-complex="10pt" fo:language-asian="en" fo:country-asian="GB"/>
    </style:style>
    <style:style style:name="T520_18" style:family="text">
      <style:text-properties fo:font-size="10pt" style:font-name-asian="Times New Roman" style:font-size-asian="10pt" style:font-size-complex="10pt" fo:language-asian="en" fo:country-asian="GB"/>
    </style:style>
    <style:style style:name="T520_19" style:family="text">
      <style:text-properties fo:font-size="10pt" style:font-name-asian="Times New Roman" style:font-size-asian="10pt" style:font-size-complex="10pt" fo:language-asian="en" fo:country-asian="GB"/>
    </style:style>
    <style:style style:name="T520_20" style:family="text">
      <style:text-properties fo:font-size="10pt" style:font-name-asian="Times New Roman" style:font-size-asian="10pt" style:font-size-complex="10pt" fo:language-asian="en" fo:country-asian="GB"/>
    </style:style>
    <style:style style:name="T520_21" style:family="text">
      <style:text-properties fo:font-size="10pt" style:font-name-asian="Times New Roman" style:font-size-asian="10pt" style:font-size-complex="10pt" fo:language-asian="en" fo:country-asian="GB"/>
    </style:style>
    <style:style style:name="T520_22" style:family="text">
      <style:text-properties fo:font-size="10pt" style:font-name-asian="Times New Roman" style:font-size-asian="10pt" style:font-size-complex="10pt" fo:language-asian="en" fo:country-asian="GB"/>
    </style:style>
    <style:style style:name="T520_23" style:family="text">
      <style:text-properties fo:font-size="10pt" style:font-name-asian="Times New Roman" style:font-size-asian="10pt" style:font-size-complex="10pt" fo:language-asian="en" fo:country-asian="GB"/>
    </style:style>
    <style:style style:name="T520_24" style:family="text">
      <style:text-properties fo:font-size="10pt" style:font-name-asian="Times New Roman" style:font-size-asian="10pt" style:font-size-complex="10pt" fo:language-asian="en" fo:country-asian="GB"/>
    </style:style>
    <style:style style:name="T520_25" style:family="text">
      <style:text-properties fo:font-size="10pt" style:font-name-asian="Times New Roman" style:font-size-asian="10pt" style:font-size-complex="10pt" fo:language-asian="en" fo:country-asian="GB"/>
    </style:style>
    <style:style style:name="P521" style:family="paragraph" style:parent-style-name="Normal">
      <style:text-properties fo:font-size="10pt" style:font-size-asian="10pt" style:font-size-complex="10pt"/>
    </style:style>
    <style:style style:name="P522" style:family="paragraph" style:parent-style-name="Normal">
      <style:paragraph-properties/>
    </style:style>
    <style:style style:name="T522_1" style:family="text">
      <style:text-properties fo:font-size="10pt" style:font-name-asian="Times New Roman" style:font-size-asian="10pt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522_2" style:family="text">
      <style:text-properties fo:background-color="#c6c6c6" fo:font-size="10pt" style:font-name-asian="Times New Roman" style:font-size-asian="10pt" style:font-size-complex="10pt" fo:language-asian="en" fo:country-asian="GB"/>
    </style:style>
    <style:style style:name="P523" style:family="paragraph" style:parent-style-name="Normal">
      <style:paragraph-properties/>
      <style:text-properties style:font-name="Segoe UI" fo:font-size="10pt" style:font-name-asian="Times New Roman" style:font-size-asian="10pt" style:font-name-complex="Segoe UI" style:font-size-complex="10pt" fo:language-asian="en" fo:country-asian="GB"/>
    </style:style>
    <style:style style:name="Table13" style:family="table">
      <style:table-properties table:align="left" style:width="16.265cm" fo:margin-left="-0.026cm"/>
    </style:style>
    <style:style style:name="Column49" style:family="table-column">
      <style:table-column-properties style:column-width="1.674cm"/>
    </style:style>
    <style:style style:name="Column50" style:family="table-column">
      <style:table-column-properties style:column-width="2.201cm"/>
    </style:style>
    <style:style style:name="Column51" style:family="table-column">
      <style:table-column-properties style:column-width="2.639cm"/>
    </style:style>
    <style:style style:name="Column52" style:family="table-column">
      <style:table-column-properties style:column-width="1.499cm"/>
    </style:style>
    <style:style style:name="Column53" style:family="table-column">
      <style:table-column-properties style:column-width="2cm"/>
    </style:style>
    <style:style style:name="Column54" style:family="table-column">
      <style:table-column-properties style:column-width="2.492cm"/>
    </style:style>
    <style:style style:name="Column55" style:family="table-column">
      <style:table-column-properties style:column-width="2.261cm"/>
    </style:style>
    <style:style style:name="Column56" style:family="table-column">
      <style:table-column-properties style:column-width="1.498cm"/>
    </style:style>
    <style:style style:name="Row45" style:family="table-row">
      <style:table-row-properties style:min-row-height="1.438cm"/>
    </style:style>
    <style:style style:name="Cell14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4" style:family="paragraph" style:parent-style-name="Normal">
      <style:paragraph-properties/>
    </style:style>
    <style:style style:name="T5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5" style:family="paragraph" style:parent-style-name="Normal">
      <style:paragraph-properties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6" style:family="paragraph" style:parent-style-name="Normal">
      <style:paragraph-properties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7" style:family="paragraph" style:parent-style-name="Normal">
      <style:paragraph-properties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8" style:family="paragraph" style:parent-style-name="Normal">
      <style:paragraph-properties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29" style:family="paragraph" style:parent-style-name="Normal">
      <style:paragraph-properties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30" style:family="paragraph" style:parent-style-name="Normal">
      <style:paragraph-properties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31" style:family="paragraph" style:parent-style-name="Normal">
      <style:paragraph-properties/>
    </style:style>
    <style:style style:name="T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688cm"/>
    </style:style>
    <style:style style:name="Cell1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2" style:family="paragraph" style:parent-style-name="Normal">
      <style:paragraph-properties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3" style:family="paragraph" style:parent-style-name="Normal">
      <style:paragraph-properties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4" style:family="paragraph" style:parent-style-name="Normal">
      <style:paragraph-properties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5" style:family="paragraph" style:parent-style-name="Normal">
      <style:paragraph-properties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6" style:family="paragraph" style:parent-style-name="Normal">
      <style:paragraph-properties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7" style:family="paragraph" style:parent-style-name="Normal">
      <style:paragraph-properties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8" style:family="paragraph" style:parent-style-name="Normal">
      <style:paragraph-properties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9" style:family="paragraph" style:parent-style-name="Normal">
      <style:paragraph-properties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40" style:family="paragraph" style:parent-style-name="Normal">
      <style:paragraph-properties style:line-height-at-least="0.529cm" fo:margin-top="0.494cm"/>
      <style:text-properties fo:font-size="10pt" style:font-name-asian="Times New Roman" style:font-size-asian="10pt" style:font-size-complex="10pt" fo:language-asian="en" fo:country-asian="GB" fo:font-weight="bold" style:font-weight-asian="bold" style:font-weight-complex="bold"/>
    </style:style>
    <style:style style:name="P541" style:family="paragraph" style:parent-style-name="Normal">
      <style:paragraph-properties style:line-height-at-least="0.529cm" fo:margin-top="0.494cm" fo:margin-bottom="0.494cm"/>
    </style:style>
    <style:style style:name="T541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41_2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T541_3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42" style:family="paragraph" style:parent-style-name="Normal">
      <style:paragraph-properties style:line-height-at-least="0.353cm"/>
    </style:style>
    <style:style style:name="T542_1" style:family="text">
      <style:text-properties fo:font-size="10pt" style:font-name-asian="Times New Roman" style:font-size-asian="10pt" style:font-size-complex="10pt" fo:language-asian="en" fo:country-asian="GB"/>
    </style:style>
    <style:style style:name="T542_2" style:family="text">
      <style:text-properties fo:font-size="10pt" style:font-name-asian="Times New Roman" style:font-size-asian="10pt" style:font-size-complex="10pt" fo:language-asian="en" fo:country-asian="GB"/>
    </style:style>
    <style:style style:name="T542_3" style:family="text">
      <style:text-properties fo:font-size="10pt" style:font-name-asian="Times New Roman" style:font-size-asian="10pt" style:font-size-complex="10pt" fo:language-asian="en" fo:country-asian="GB"/>
    </style:style>
    <style:style style:name="T542_4" style:family="text">
      <style:text-properties fo:font-size="10pt" style:font-name-asian="Times New Roman" style:font-size-asian="10pt" style:font-size-complex="10pt" fo:language-asian="en" fo:country-asian="GB"/>
    </style:style>
    <style:style style:name="T542_5" style:family="text">
      <style:text-properties fo:font-size="10pt" style:font-name-asian="Times New Roman" style:font-size-asian="10pt" style:font-size-complex="10pt" fo:language-asian="en" fo:country-asian="GB"/>
    </style:style>
    <style:style style:name="T542_6" style:family="text">
      <style:text-properties fo:font-size="10pt" style:font-name-asian="Times New Roman" style:font-size-asian="10pt" style:font-size-complex="10pt" fo:language-asian="en" fo:country-asian="GB"/>
    </style:style>
    <style:style style:name="T542_7" style:family="text">
      <style:text-properties fo:font-size="10pt" style:font-name-asian="Times New Roman" style:font-size-asian="10pt" style:font-size-complex="10pt" fo:language-asian="en" fo:country-asian="GB"/>
    </style:style>
    <style:style style:name="P543" style:family="paragraph" style:parent-style-name="Normal">
      <style:text-properties fo:background-color="#00ff00" fo:font-size="10pt" style:font-size-asian="10pt" style:font-size-complex="10pt" fo:font-weight="bold" style:font-weight-asian="bold"/>
    </style:style>
    <style:style style:name="P544" style:family="paragraph" style:parent-style-name="Normal">
      <style:paragraph-properties style:line-height-at-least="0.529cm" fo:margin-top="0.494cm" fo:margin-bottom="0.494cm"/>
    </style:style>
    <style:style style:name="T544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45" style:family="paragraph" style:parent-style-name="Normal">
      <style:paragraph-properties style:line-height-at-least="0.353cm"/>
    </style:style>
    <style:style style:name="T545_1" style:family="text">
      <style:text-properties fo:font-size="10pt" style:font-name-asian="Times New Roman" style:font-size-asian="10pt" style:font-size-complex="10pt" fo:language-asian="en" fo:country-asian="GB"/>
    </style:style>
    <style:style style:name="T545_2" style:family="text">
      <style:text-properties fo:font-size="10pt" style:font-name-asian="Times New Roman" style:font-size-asian="10pt" style:font-size-complex="10pt" fo:language-asian="en" fo:country-asian="GB"/>
    </style:style>
    <style:style style:name="T545_3" style:family="text">
      <style:text-properties fo:font-size="10pt" style:font-name-asian="Times New Roman" style:font-size-asian="10pt" style:font-size-complex="10pt" fo:language-asian="en" fo:country-asian="GB"/>
    </style:style>
    <style:style style:name="P546" style:family="paragraph" style:parent-style-name="Normal">
      <style:paragraph-properties style:line-height-at-least="0.353cm"/>
    </style:style>
    <style:style style:name="T546_1" style:family="text">
      <style:text-properties fo:font-size="10pt" style:font-name-asian="Times New Roman" style:font-size-asian="10pt" style:font-size-complex="10pt" fo:language-asian="en" fo:country-asian="GB"/>
    </style:style>
    <style:style style:name="T546_2" style:family="text">
      <style:text-properties fo:font-size="10pt" style:font-name-asian="Times New Roman" style:font-size-asian="10pt" style:font-size-complex="10pt" fo:language-asian="en" fo:country-asian="GB"/>
    </style:style>
    <style:style style:name="P547" style:family="paragraph" style:parent-style-name="Normal">
      <style:paragraph-properties style:line-height-at-least="0.353cm"/>
    </style:style>
    <style:style style:name="T547_1" style:family="text">
      <style:text-properties fo:font-size="10pt" style:font-name-asian="Times New Roman" style:font-size-asian="10pt" style:font-size-complex="10pt" fo:language-asian="en" fo:country-asian="GB"/>
    </style:style>
    <style:style style:name="T547_2" style:family="text">
      <style:text-properties fo:font-size="10pt" style:font-name-asian="Times New Roman" style:font-size-asian="10pt" style:font-size-complex="10pt" fo:language-asian="en" fo:country-asian="GB"/>
    </style:style>
    <style:style style:name="T547_3" style:family="text">
      <style:text-properties fo:font-size="10pt" style:font-name-asian="Times New Roman" style:font-size-asian="10pt" style:font-size-complex="10pt" fo:language-asian="en" fo:country-asian="GB"/>
    </style:style>
    <style:style style:name="T547_4" style:family="text">
      <style:text-properties fo:font-size="10pt" style:font-name-asian="Times New Roman" style:font-size-asian="10pt" style:font-size-complex="10pt" fo:language-asian="en" fo:country-asian="GB"/>
    </style:style>
    <style:style style:name="T547_5" style:family="text">
      <style:text-properties fo:font-size="10pt" style:font-name-asian="Times New Roman" style:font-size-asian="10pt" style:font-size-complex="10pt" fo:language-asian="en" fo:country-asian="GB"/>
    </style:style>
    <style:style style:name="T547_6" style:family="text">
      <style:text-properties fo:font-size="10pt" style:font-name-asian="Times New Roman" style:font-size-asian="10pt" style:font-size-complex="10pt" fo:language-asian="en" fo:country-asian="GB"/>
    </style:style>
    <style:style style:name="T547_7" style:family="text">
      <style:text-properties fo:font-size="10pt" style:font-name-asian="Times New Roman" style:font-size-asian="10pt" style:font-size-complex="10pt" fo:language-asian="en" fo:country-asian="GB"/>
    </style:style>
    <style:style style:name="T547_8" style:family="text">
      <style:text-properties fo:font-size="10pt" style:font-name-asian="Times New Roman" style:font-size-asian="10pt" style:font-size-complex="10pt" fo:language-asian="en" fo:country-asian="GB"/>
    </style:style>
    <style:style style:name="T547_9" style:family="text">
      <style:text-properties fo:font-size="10pt" style:font-name-asian="Times New Roman" style:font-size-asian="10pt" style:font-size-complex="10pt" fo:language-asian="en" fo:country-asian="GB"/>
    </style:style>
    <style:style style:name="T547_10" style:family="text">
      <style:text-properties fo:font-size="10pt" style:font-name-asian="Times New Roman" style:font-size-asian="10pt" style:font-size-complex="10pt" fo:language-asian="en" fo:country-asian="GB"/>
    </style:style>
    <style:style style:name="T547_11" style:family="text">
      <style:text-properties fo:font-size="10pt" style:font-name-asian="Times New Roman" style:font-size-asian="10pt" style:font-size-complex="10pt" fo:language-asian="en" fo:country-asian="GB"/>
    </style:style>
    <style:style style:name="T547_12" style:family="text">
      <style:text-properties fo:font-size="10pt" style:font-name-asian="Times New Roman" style:font-size-asian="10pt" style:font-size-complex="10pt" fo:language-asian="en" fo:country-asian="GB"/>
    </style:style>
    <style:style style:name="T547_13" style:family="text">
      <style:text-properties fo:font-size="10pt" style:font-name-asian="Times New Roman" style:font-size-asian="10pt" style:font-size-complex="10pt" fo:language-asian="en" fo:country-asian="GB"/>
    </style:style>
    <style:style style:name="T547_14" style:family="text">
      <style:text-properties fo:font-size="10pt" style:font-name-asian="Times New Roman" style:font-size-asian="10pt" style:font-size-complex="10pt" fo:language-asian="en" fo:country-asian="GB"/>
    </style:style>
    <style:style style:name="T547_15" style:family="text">
      <style:text-properties fo:font-size="10pt" style:font-name-asian="Times New Roman" style:font-size-asian="10pt" style:font-size-complex="10pt" fo:language-asian="en" fo:country-asian="GB"/>
    </style:style>
    <style:style style:name="T547_16" style:family="text">
      <style:text-properties fo:font-size="10pt" style:font-name-asian="Times New Roman" style:font-size-asian="10pt" style:font-size-complex="10pt" fo:language-asian="en" fo:country-asian="GB"/>
    </style:style>
    <style:style style:name="T547_17" style:family="text">
      <style:text-properties fo:font-size="10pt" style:font-name-asian="Times New Roman" style:font-size-asian="10pt" style:font-size-complex="10pt" fo:language-asian="en" fo:country-asian="GB"/>
    </style:style>
    <style:style style:name="T547_18" style:family="text">
      <style:text-properties fo:font-size="10pt" style:font-name-asian="Times New Roman" style:font-size-asian="10pt" style:font-size-complex="10pt" fo:language-asian="en" fo:country-asian="GB"/>
    </style:style>
    <style:style style:name="T547_19" style:family="text">
      <style:text-properties fo:font-size="10pt" style:font-name-asian="Times New Roman" style:font-size-asian="10pt" style:font-size-complex="10pt" fo:language-asian="en" fo:country-asian="GB"/>
    </style:style>
    <style:style style:name="P548" style:family="paragraph" style:parent-style-name="Normal">
      <style:paragraph-properties style:line-height-at-least="0.529cm"/>
      <style:text-properties fo:font-size="10pt" style:font-name-asian="Times New Roman" style:font-size-asian="10pt" style:font-size-complex="10pt" fo:language-asian="en" fo:country-asian="GB"/>
    </style:style>
    <style:style style:name="P549" style:family="paragraph" style:parent-style-name="Normal">
      <style:paragraph-properties style:line-height-at-least="0.529cm" fo:margin-top="0.494cm" fo:margin-bottom="0.494cm"/>
    </style:style>
    <style:style style:name="T549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50" style:family="paragraph" style:parent-style-name="Normal">
      <style:paragraph-properties style:line-height-at-least="0.353cm"/>
    </style:style>
    <style:style style:name="T550_1" style:family="text">
      <style:text-properties fo:font-size="10pt" style:font-name-asian="Times New Roman" style:font-size-asian="10pt" style:font-size-complex="10pt" fo:language-asian="en" fo:country-asian="GB"/>
    </style:style>
    <style:style style:name="T550_2" style:family="text">
      <style:text-properties fo:font-size="10pt" style:font-name-asian="Times New Roman" style:font-size-asian="10pt" style:font-size-complex="10pt" fo:language-asian="en" fo:country-asian="GB"/>
    </style:style>
    <style:style style:name="T550_3" style:family="text">
      <style:text-properties fo:font-size="10pt" style:font-name-asian="Times New Roman" style:font-size-asian="10pt" style:font-size-complex="10pt" fo:language-asian="en" fo:country-asian="GB"/>
    </style:style>
    <style:style style:name="T550_4" style:family="text">
      <style:text-properties fo:font-size="10pt" style:font-name-asian="Times New Roman" style:font-size-asian="10pt" style:font-size-complex="10pt" fo:language-asian="en" fo:country-asian="GB"/>
    </style:style>
    <style:style style:name="T550_5" style:family="text">
      <style:text-properties fo:font-size="10pt" style:font-name-asian="Times New Roman" style:font-size-asian="10pt" style:font-size-complex="10pt" fo:language-asian="en" fo:country-asian="GB"/>
    </style:style>
    <style:style style:name="T550_6" style:family="text">
      <style:text-properties fo:font-size="10pt" style:font-name-asian="Times New Roman" style:font-size-asian="10pt" style:font-size-complex="10pt" fo:language-asian="en" fo:country-asian="GB"/>
    </style:style>
    <style:style style:name="T550_7" style:family="text">
      <style:text-properties fo:font-size="10pt" style:font-name-asian="Times New Roman" style:font-size-asian="10pt" style:font-size-complex="10pt" fo:language-asian="en" fo:country-asian="GB"/>
    </style:style>
    <style:style style:name="T550_8" style:family="text">
      <style:text-properties fo:font-size="10pt" style:font-name-asian="Times New Roman" style:font-size-asian="10pt" style:font-size-complex="10pt" fo:language-asian="en" fo:country-asian="GB"/>
    </style:style>
    <style:style style:name="T550_9" style:family="text">
      <style:text-properties fo:font-size="10pt" style:font-name-asian="Times New Roman" style:font-size-asian="10pt" style:font-size-complex="10pt" fo:language-asian="en" fo:country-asian="GB"/>
    </style:style>
    <style:style style:name="T550_10" style:family="text">
      <style:text-properties fo:font-size="10pt" style:font-name-asian="Times New Roman" style:font-size-asian="10pt" style:font-size-complex="10pt" fo:language-asian="en" fo:country-asian="GB"/>
    </style:style>
    <style:style style:name="T550_11" style:family="text">
      <style:text-properties fo:font-size="10pt" style:font-name-asian="Times New Roman" style:font-size-asian="10pt" style:font-size-complex="10pt" fo:language-asian="en" fo:country-asian="GB"/>
    </style:style>
    <style:style style:name="T550_12" style:family="text">
      <style:text-properties fo:font-size="10pt" style:font-name-asian="Times New Roman" style:font-size-asian="10pt" style:font-size-complex="10pt" fo:language-asian="en" fo:country-asian="GB"/>
    </style:style>
    <style:style style:name="T550_13" style:family="text">
      <style:text-properties fo:font-size="10pt" style:font-name-asian="Times New Roman" style:font-size-asian="10pt" style:font-size-complex="10pt" fo:language-asian="en" fo:country-asian="GB"/>
    </style:style>
    <style:style style:name="T550_14" style:family="text">
      <style:text-properties fo:font-size="10pt" style:font-name-asian="Times New Roman" style:font-size-asian="10pt" style:font-size-complex="10pt" fo:language-asian="en" fo:country-asian="GB"/>
    </style:style>
    <style:style style:name="T550_15" style:family="text">
      <style:text-properties fo:font-size="10pt" style:font-name-asian="Times New Roman" style:font-size-asian="10pt" style:font-size-complex="10pt" fo:language-asian="en" fo:country-asian="GB"/>
    </style:style>
    <style:style style:name="T550_16" style:family="text">
      <style:text-properties fo:font-size="10pt" style:font-name-asian="Times New Roman" style:font-size-asian="10pt" style:font-size-complex="10pt" fo:language-asian="en" fo:country-asian="GB"/>
    </style:style>
    <style:style style:name="P551" style:family="paragraph" style:parent-style-name="Normal">
      <style:text-properties fo:background-color="#00ff00" fo:font-size="10pt" style:font-size-asian="10pt" style:font-size-complex="10pt" fo:font-weight="bold" style:font-weight-asian="bold"/>
    </style:style>
    <style:style style:name="P552" style:family="paragraph" style:parent-style-name="Normal">
      <style:paragraph-properties style:line-height-at-least="0.529cm" fo:margin-top="0.494cm" fo:margin-bottom="0.494cm"/>
    </style:style>
    <style:style style:name="T552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53" style:family="paragraph" style:parent-style-name="Normal">
      <style:paragraph-properties style:line-height-at-least="0.353cm"/>
    </style:style>
    <style:style style:name="T553_1" style:family="text">
      <style:text-properties fo:font-size="10pt" style:font-name-asian="Times New Roman" style:font-size-asian="10pt" style:font-size-complex="10pt" fo:language-asian="en" fo:country-asian="GB"/>
    </style:style>
    <style:style style:name="T553_2" style:family="text">
      <style:text-properties fo:font-size="10pt" style:font-name-asian="Times New Roman" style:font-size-asian="10pt" style:font-size-complex="10pt" fo:language-asian="en" fo:country-asian="GB"/>
    </style:style>
    <style:style style:name="T553_3" style:family="text">
      <style:text-properties fo:font-size="10pt" style:font-name-asian="Times New Roman" style:font-size-asian="10pt" style:font-size-complex="10pt" fo:language-asian="en" fo:country-asian="GB"/>
    </style:style>
    <style:style style:name="T553_4" style:family="text">
      <style:text-properties fo:font-size="10pt" style:font-name-asian="Times New Roman" style:font-size-asian="10pt" style:font-size-complex="10pt" fo:language-asian="en" fo:country-asian="GB"/>
    </style:style>
    <style:style style:name="T553_5" style:family="text">
      <style:text-properties fo:font-size="10pt" style:font-name-asian="Times New Roman" style:font-size-asian="10pt" style:font-size-complex="10pt" fo:language-asian="en" fo:country-asian="GB"/>
    </style:style>
    <style:style style:name="T553_6" style:family="text">
      <style:text-properties fo:font-size="10pt" style:font-name-asian="Times New Roman" style:font-size-asian="10pt" style:font-size-complex="10pt" fo:language-asian="en" fo:country-asian="GB"/>
    </style:style>
    <style:style style:name="T553_7" style:family="text">
      <style:text-properties fo:font-size="10pt" style:font-name-asian="Times New Roman" style:font-size-asian="10pt" style:font-size-complex="10pt" fo:language-asian="en" fo:country-asian="GB"/>
    </style:style>
    <style:style style:name="T553_8" style:family="text">
      <style:text-properties fo:font-size="10pt" style:font-name-asian="Times New Roman" style:font-size-asian="10pt" style:font-size-complex="10pt" fo:language-asian="en" fo:country-asian="GB"/>
    </style:style>
    <style:style style:name="T553_9" style:family="text">
      <style:text-properties fo:font-size="10pt" style:font-name-asian="Times New Roman" style:font-size-asian="10pt" style:font-size-complex="10pt" fo:language-asian="en" fo:country-asian="GB"/>
    </style:style>
    <style:style style:name="T553_10" style:family="text">
      <style:text-properties fo:font-size="10pt" style:font-name-asian="Times New Roman" style:font-size-asian="10pt" style:font-size-complex="10pt" fo:language-asian="en" fo:country-asian="GB"/>
    </style:style>
    <style:style style:name="T553_11" style:family="text">
      <style:text-properties fo:font-size="10pt" style:font-name-asian="Times New Roman" style:font-size-asian="10pt" style:font-size-complex="10pt" fo:language-asian="en" fo:country-asian="GB"/>
    </style:style>
    <style:style style:name="T553_12" style:family="text">
      <style:text-properties fo:font-size="10pt" style:font-name-asian="Times New Roman" style:font-size-asian="10pt" style:font-size-complex="10pt" fo:language-asian="en" fo:country-asian="GB"/>
    </style:style>
    <style:style style:name="T553_13" style:family="text">
      <style:text-properties fo:font-size="10pt" style:font-name-asian="Times New Roman" style:font-size-asian="10pt" style:font-size-complex="10pt" fo:language-asian="en" fo:country-asian="GB"/>
    </style:style>
    <style:style style:name="T553_14" style:family="text">
      <style:text-properties fo:font-size="10pt" style:font-name-asian="Times New Roman" style:font-size-asian="10pt" style:font-size-complex="10pt" fo:language-asian="en" fo:country-asian="GB"/>
    </style:style>
    <style:style style:name="T553_15" style:family="text">
      <style:text-properties fo:font-size="10pt" style:font-name-asian="Times New Roman" style:font-size-asian="10pt" style:font-size-complex="10pt" fo:language-asian="en" fo:country-asian="GB"/>
    </style:style>
    <style:style style:name="T553_16" style:family="text">
      <style:text-properties fo:font-size="10pt" style:font-name-asian="Times New Roman" style:font-size-asian="10pt" style:font-size-complex="10pt" fo:language-asian="en" fo:country-asian="GB"/>
    </style:style>
    <style:style style:name="T553_17" style:family="text">
      <style:text-properties fo:font-size="10pt" style:font-name-asian="Times New Roman" style:font-size-asian="10pt" style:font-size-complex="10pt" fo:language-asian="en" fo:country-asian="GB"/>
    </style:style>
    <style:style style:name="T553_18" style:family="text">
      <style:text-properties fo:font-size="10pt" style:font-name-asian="Times New Roman" style:font-size-asian="10pt" style:font-size-complex="10pt" fo:language-asian="en" fo:country-asian="GB"/>
    </style:style>
    <style:style style:name="T553_19" style:family="text">
      <style:text-properties fo:font-size="10pt" style:font-name-asian="Times New Roman" style:font-size-asian="10pt" style:font-size-complex="10pt" fo:language-asian="en" fo:country-asian="GB"/>
    </style:style>
    <style:style style:name="T553_20" style:family="text">
      <style:text-properties fo:font-size="10pt" style:font-name-asian="Times New Roman" style:font-size-asian="10pt" style:font-size-complex="10pt" fo:language-asian="en" fo:country-asian="GB"/>
    </style:style>
    <style:style style:name="P554" style:family="paragraph" style:parent-style-name="Normal">
      <style:paragraph-properties style:line-height-at-least="0.529cm"/>
      <style:text-properties fo:font-size="10pt" style:font-name-asian="Times New Roman" style:font-size-asian="10pt" style:font-size-complex="10pt" fo:language-asian="en" fo:country-asian="GB"/>
    </style:style>
    <style:style style:name="P555" style:family="paragraph" style:parent-style-name="Normal">
      <style:paragraph-properties style:line-height-at-least="0.529cm" fo:margin-top="0.494cm"/>
    </style:style>
    <style:style style:name="T555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56" style:family="paragraph" style:parent-style-name="Normal">
      <style:paragraph-properties style:line-height-at-least="0.353cm" fo:margin-top="0.494cm"/>
    </style:style>
    <style:style style:name="T556_1" style:family="text">
      <style:text-properties fo:font-size="10pt" style:font-size-asian="10pt" style:font-size-complex="10pt"/>
    </style:style>
    <style:style style:name="T556_2" style:family="text">
      <style:text-properties fo:font-size="10pt" style:font-size-asian="10pt" style:font-size-complex="10pt"/>
    </style:style>
    <style:style style:name="T556_3" style:family="text">
      <style:text-properties fo:font-size="10pt" style:font-size-asian="10pt" style:font-size-complex="10pt"/>
    </style:style>
    <style:style style:name="T556_4" style:family="text">
      <style:text-properties fo:font-size="10pt" style:font-size-asian="10pt" style:font-size-complex="10pt"/>
    </style:style>
    <style:style style:name="T556_5" style:family="text">
      <style:text-properties fo:font-size="10pt" style:font-size-asian="10pt" style:font-size-complex="10pt"/>
    </style:style>
    <style:style style:name="T556_6" style:family="text">
      <style:text-properties fo:font-size="10pt" style:font-size-asian="10pt" style:font-size-complex="10pt"/>
    </style:style>
    <style:style style:name="T556_7" style:family="text">
      <style:text-properties fo:font-size="10pt" style:font-size-asian="10pt" style:font-size-complex="10pt"/>
    </style:style>
    <style:style style:name="T556_8" style:family="text">
      <style:text-properties fo:font-size="10pt" style:font-size-asian="10pt" style:font-size-complex="10pt"/>
    </style:style>
    <style:style style:name="T556_9" style:family="text">
      <style:text-properties fo:font-size="10pt" style:font-size-asian="10pt" style:font-size-complex="10pt"/>
    </style:style>
    <style:style style:name="T556_10" style:family="text">
      <style:text-properties fo:font-size="10pt" style:font-size-asian="10pt" style:font-size-complex="10pt"/>
    </style:style>
    <style:style style:name="T556_11" style:family="text">
      <style:text-properties fo:font-size="10pt" style:font-size-asian="10pt" style:font-size-complex="10pt"/>
    </style:style>
    <style:style style:name="T556_12" style:family="text">
      <style:text-properties fo:font-size="10pt" style:font-size-asian="10pt" style:font-size-complex="10pt"/>
    </style:style>
    <style:style style:name="T556_13" style:family="text">
      <style:text-properties fo:font-size="10pt" style:font-size-asian="10pt" style:font-size-complex="10pt"/>
    </style:style>
    <style:style style:name="T556_14" style:family="text">
      <style:text-properties fo:font-size="10pt" style:font-size-asian="10pt" style:font-size-complex="10pt"/>
    </style:style>
    <style:style style:name="T556_15" style:family="text">
      <style:text-properties fo:font-size="10pt" style:font-size-asian="10pt" style:font-size-complex="10pt"/>
    </style:style>
    <style:style style:name="T556_16" style:family="text">
      <style:text-properties fo:font-size="10pt" style:font-size-asian="10pt" style:font-size-complex="10pt"/>
    </style:style>
    <style:style style:name="T556_17" style:family="text">
      <style:text-properties fo:font-size="10pt" style:font-size-asian="10pt" style:font-size-complex="10pt"/>
    </style:style>
    <style:style style:name="T556_18" style:family="text">
      <style:text-properties fo:font-size="10pt" style:font-size-asian="10pt" style:font-size-complex="10pt"/>
    </style:style>
    <style:style style:name="P557" style:family="paragraph" style:parent-style-name="Normal">
      <style:paragraph-properties style:line-height-at-least="0.529cm" fo:margin-top="0.494cm"/>
      <style:text-properties fo:font-size="10pt" style:font-size-asian="10pt" style:font-size-complex="10pt"/>
    </style:style>
    <style:style style:name="P558" style:family="paragraph" style:parent-style-name="Normal">
      <style:paragraph-properties style:line-height-at-least="0.529cm" fo:margin-top="0.494cm" fo:margin-bottom="0.494cm"/>
    </style:style>
    <style:style style:name="T55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59" style:family="paragraph" style:parent-style-name="Normal">
      <style:paragraph-properties style:line-height-at-least="0.353cm"/>
    </style:style>
    <style:style style:name="T559_1" style:family="text">
      <style:text-properties fo:font-size="10pt" style:font-name-asian="Times New Roman" style:font-size-asian="10pt" style:font-size-complex="10pt" fo:language-asian="en" fo:country-asian="GB"/>
    </style:style>
    <style:style style:name="T559_2" style:family="text">
      <style:text-properties fo:font-size="10pt" style:font-name-asian="Times New Roman" style:font-size-asian="10pt" style:font-size-complex="10pt" fo:language-asian="en" fo:country-asian="GB"/>
    </style:style>
    <style:style style:name="T559_3" style:family="text">
      <style:text-properties fo:font-size="10pt" style:font-name-asian="Times New Roman" style:font-size-asian="10pt" style:font-size-complex="10pt" fo:language-asian="en" fo:country-asian="GB"/>
    </style:style>
    <style:style style:name="T559_4" style:family="text">
      <style:text-properties fo:font-size="10pt" style:font-name-asian="Times New Roman" style:font-size-asian="10pt" style:font-size-complex="10pt" fo:language-asian="en" fo:country-asian="GB"/>
    </style:style>
    <style:style style:name="T559_5" style:family="text">
      <style:text-properties fo:font-size="10pt" style:font-name-asian="Times New Roman" style:font-size-asian="10pt" style:font-size-complex="10pt" fo:language-asian="en" fo:country-asian="GB"/>
    </style:style>
    <style:style style:name="P560" style:family="paragraph" style:parent-style-name="Normal">
      <style:text-properties style:text-line-through-style="solid" fo:font-size="10pt" style:font-size-asian="10pt" style:font-size-complex="10pt"/>
    </style:style>
    <style:style style:name="P561" style:family="paragraph" style:parent-style-name="Normal">
      <style:text-properties fo:font-size="10pt" style:font-size-asian="10pt" style:font-size-complex="10pt"/>
    </style:style>
    <style:style style:name="P56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2_1" style:family="text">
      <style:text-properties fo:font-size="14pt" style:font-size-asian="14pt" style:font-size-complex="14pt" fo:font-weight="bold" style:font-weight-asian="bold"/>
    </style:style>
    <style:style style:name="T562_2" style:family="text">
      <style:text-properties fo:font-size="14pt" style:font-size-asian="14pt" style:font-size-complex="14pt" fo:font-weight="bold" style:font-weight-asian="bold"/>
    </style:style>
    <style:style style:name="P56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64" style:family="paragraph" style:parent-style-name="Normal">
      <style:paragraph-properties style:line-height-at-least="0.529cm" fo:margin-top="0.494cm"/>
    </style:style>
    <style:style style:name="T564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65" style:family="paragraph" style:parent-style-name="Normal">
      <style:paragraph-properties style:line-height-at-least="0.353cm" fo:margin-top="0.494cm"/>
    </style:style>
    <style:style style:name="T565_1" style:family="text">
      <style:text-properties fo:font-size="10pt" style:font-name-asian="Times New Roman" style:font-size-asian="10pt" style:font-size-complex="10pt" fo:language-asian="en" fo:country-asian="GB"/>
    </style:style>
    <style:style style:name="T565_2" style:family="text">
      <style:text-properties fo:font-size="10pt" style:font-name-asian="Times New Roman" style:font-size-asian="10pt" style:font-size-complex="10pt" fo:language-asian="en" fo:country-asian="GB"/>
    </style:style>
    <style:style style:name="T565_3" style:family="text">
      <style:text-properties fo:font-size="10pt" style:font-name-asian="Times New Roman" style:font-size-asian="10pt" style:font-size-complex="10pt" fo:language-asian="en" fo:country-asian="GB"/>
    </style:style>
    <style:style style:name="T565_4" style:family="text">
      <style:text-properties fo:font-size="10pt" style:font-name-asian="Times New Roman" style:font-size-asian="10pt" style:font-size-complex="10pt" fo:language-asian="en" fo:country-asian="GB"/>
    </style:style>
    <style:style style:name="T565_5" style:family="text">
      <style:text-properties fo:font-size="10pt" style:font-name-asian="Times New Roman" style:font-size-asian="10pt" style:font-size-complex="10pt" fo:language-asian="en" fo:country-asian="GB"/>
    </style:style>
    <style:style style:name="T565_6" style:family="text">
      <style:text-properties fo:font-size="10pt" style:font-name-asian="Times New Roman" style:font-size-asian="10pt" style:font-size-complex="10pt" fo:language-asian="en" fo:country-asian="GB"/>
    </style:style>
    <style:style style:name="T565_7" style:family="text">
      <style:text-properties fo:font-size="10pt" style:font-name-asian="Times New Roman" style:font-size-asian="10pt" style:font-size-complex="10pt" fo:language-asian="en" fo:country-asian="GB"/>
    </style:style>
    <style:style style:name="P566" style:family="paragraph" style:parent-style-name="Normal">
      <style:paragraph-properties style:line-height-at-least="0.353cm" fo:margin-top="0.494cm"/>
    </style:style>
    <style:style style:name="T566_1" style:family="text">
      <style:text-properties fo:font-size="10pt" style:font-name-asian="Times New Roman" style:font-size-asian="10pt" style:font-size-complex="10pt" fo:language-asian="en" fo:country-asian="GB"/>
    </style:style>
    <style:style style:name="T566_2" style:family="text">
      <style:text-properties fo:font-size="10pt" style:font-name-asian="Times New Roman" style:font-size-asian="10pt" style:font-size-complex="10pt" fo:language-asian="en" fo:country-asian="GB"/>
    </style:style>
    <style:style style:name="T566_3" style:family="text">
      <style:text-properties fo:font-size="10pt" style:font-name-asian="Times New Roman" style:font-size-asian="10pt" style:font-size-complex="10pt" fo:language-asian="en" fo:country-asian="GB"/>
    </style:style>
    <style:style style:name="T566_4" style:family="text">
      <style:text-properties fo:font-size="10pt" style:font-name-asian="Times New Roman" style:font-size-asian="10pt" style:font-size-complex="10pt" fo:language-asian="en" fo:country-asian="GB"/>
    </style:style>
    <style:style style:name="T566_5" style:family="text">
      <style:text-properties fo:font-size="10pt" style:font-name-asian="Times New Roman" style:font-size-asian="10pt" style:font-size-complex="10pt" fo:language-asian="en" fo:country-asian="GB"/>
    </style:style>
    <style:style style:name="T566_6" style:family="text">
      <style:text-properties fo:font-size="10pt" style:font-name-asian="Times New Roman" style:font-size-asian="10pt" style:font-size-complex="10pt" fo:language-asian="en" fo:country-asian="GB"/>
    </style:style>
    <style:style style:name="T566_7" style:family="text">
      <style:text-properties fo:font-size="10pt" style:font-name-asian="Times New Roman" style:font-size-asian="10pt" style:font-size-complex="10pt" fo:language-asian="en" fo:country-asian="GB"/>
    </style:style>
    <style:style style:name="T566_8" style:family="text">
      <style:text-properties fo:font-size="10pt" style:font-name-asian="Times New Roman" style:font-size-asian="10pt" style:font-size-complex="10pt" fo:language-asian="en" fo:country-asian="GB"/>
    </style:style>
    <style:style style:name="T566_9" style:family="text">
      <style:text-properties fo:font-size="10pt" style:font-name-asian="Times New Roman" style:font-size-asian="10pt" style:font-size-complex="10pt" fo:language-asian="en" fo:country-asian="GB"/>
    </style:style>
    <style:style style:name="T566_10" style:family="text">
      <style:text-properties fo:font-size="10pt" style:font-name-asian="Times New Roman" style:font-size-asian="10pt" style:font-size-complex="10pt" fo:language-asian="en" fo:country-asian="GB"/>
    </style:style>
    <style:style style:name="P567" style:family="paragraph" style:parent-style-name="Normal">
      <style:paragraph-properties style:line-height-at-least="0.353cm" fo:margin-top="0.494cm"/>
    </style:style>
    <style:style style:name="T567_1" style:family="text">
      <style:text-properties fo:font-size="10pt" style:font-name-asian="Times New Roman" style:font-size-asian="10pt" style:font-size-complex="10pt" fo:language-asian="en" fo:country-asian="GB"/>
    </style:style>
    <style:style style:name="T567_2" style:family="text">
      <style:text-properties fo:font-size="10pt" style:font-name-asian="Times New Roman" style:font-size-asian="10pt" style:font-size-complex="10pt" fo:language-asian="en" fo:country-asian="GB"/>
    </style:style>
    <style:style style:name="T567_3" style:family="text">
      <style:text-properties fo:font-size="10pt" style:font-name-asian="Times New Roman" style:font-size-asian="10pt" style:font-size-complex="10pt" fo:language-asian="en" fo:country-asian="GB"/>
    </style:style>
    <style:style style:name="T567_4" style:family="text">
      <style:text-properties fo:font-size="10pt" style:font-name-asian="Times New Roman" style:font-size-asian="10pt" style:font-size-complex="10pt" fo:language-asian="en" fo:country-asian="GB"/>
    </style:style>
    <style:style style:name="T567_5" style:family="text">
      <style:text-properties fo:font-size="10pt" style:font-name-asian="Times New Roman" style:font-size-asian="10pt" style:font-size-complex="10pt" fo:language-asian="en" fo:country-asian="GB"/>
    </style:style>
    <style:style style:name="T567_6" style:family="text">
      <style:text-properties fo:font-size="10pt" style:font-name-asian="Times New Roman" style:font-size-asian="10pt" style:font-size-complex="10pt" fo:language-asian="en" fo:country-asian="GB"/>
    </style:style>
    <style:style style:name="T567_7" style:family="text">
      <style:text-properties fo:font-size="10pt" style:font-name-asian="Times New Roman" style:font-size-asian="10pt" style:font-size-complex="10pt" fo:language-asian="en" fo:country-asian="GB"/>
    </style:style>
    <style:style style:name="P568" style:family="paragraph" style:parent-style-name="Normal">
      <style:paragraph-properties style:line-height-at-least="0.529cm" fo:margin-top="0.494cm"/>
    </style:style>
    <style:style style:name="T56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69" style:family="paragraph" style:parent-style-name="Normal">
      <style:paragraph-properties style:line-height-at-least="0.353cm" fo:margin-top="0.494cm" fo:margin-bottom="0.494cm"/>
    </style:style>
    <style:style style:name="T569_1" style:family="text">
      <style:text-properties fo:font-size="10pt" style:font-name-asian="Times New Roman" style:font-size-asian="10pt" style:font-size-complex="10pt" fo:language-asian="en" fo:country-asian="GB"/>
    </style:style>
    <style:style style:name="T569_2" style:family="text">
      <style:text-properties fo:font-size="10pt" style:font-name-asian="Times New Roman" style:font-size-asian="10pt" style:font-size-complex="10pt" fo:language-asian="en" fo:country-asian="GB"/>
    </style:style>
    <style:style style:name="T569_3" style:family="text">
      <style:text-properties fo:font-size="10pt" style:font-name-asian="Times New Roman" style:font-size-asian="10pt" style:font-size-complex="10pt" fo:language-asian="en" fo:country-asian="GB"/>
    </style:style>
    <style:style style:name="P570" style:family="paragraph" style:parent-style-name="paragraph">
      <style:paragraph-properties fo:margin-top="0cm" fo:margin-bottom="0cm"/>
    </style:style>
    <style:style style:name="T570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70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70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71" style:family="paragraph" style:parent-style-name="Normal">
      <style:paragraph-properties style:line-height-at-least="0.529cm"/>
      <style:text-properties fo:font-size="10pt" style:font-name-asian="Times New Roman" style:font-size-asian="10pt" style:font-size-complex="10pt" fo:language-asian="en" fo:country-asian="GB"/>
    </style:style>
    <style:style style:name="Table14" style:family="table">
      <style:table-properties table:align="left" style:width="15.744cm" fo:margin-left="0cm"/>
    </style:style>
    <style:style style:name="Column57" style:family="table-column">
      <style:table-column-properties style:column-width="2.623cm" style:use-optimal-column-width="false"/>
    </style:style>
    <style:style style:name="Column58" style:family="table-column">
      <style:table-column-properties style:column-width="2.625cm" style:use-optimal-column-width="false"/>
    </style:style>
    <style:style style:name="Column59" style:family="table-column">
      <style:table-column-properties style:column-width="2.625cm" style:use-optimal-column-width="false"/>
    </style:style>
    <style:style style:name="Column60" style:family="table-column">
      <style:table-column-properties style:column-width="2.623cm" style:use-optimal-column-width="false"/>
    </style:style>
    <style:style style:name="Column61" style:family="table-column">
      <style:table-column-properties style:column-width="2.625cm" style:use-optimal-column-width="false"/>
    </style:style>
    <style:style style:name="Column62" style:family="table-column">
      <style:table-column-properties style:column-width="2.625cm" style:use-optimal-column-width="false"/>
    </style:style>
    <style:style style:name="Row47" style:family="table-row">
      <style:table-row-properties style:use-optimal-row-height="fals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margin-bottom="0.212cm"/>
    </style:style>
    <style:style style:name="T572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use-optimal-row-height="fals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margin-bottom="0.212cm"/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margin-bottom="0.212cm"/>
    </style:style>
    <style:style style:name="T574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margin-bottom="0.212cm"/>
    </style:style>
    <style:style style:name="T575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margin-bottom="0.212cm"/>
    </style:style>
    <style:style style:name="T576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margin-bottom="0.212cm"/>
    </style:style>
    <style:style style:name="T577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margin-bottom="0.212cm"/>
    </style:style>
    <style:style style:name="T578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use-optimal-row-height="fals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margin-bottom="0.212cm"/>
    </style:style>
    <style:style style:name="T579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style:vertical-align="bottom" fo:padding-top="0.071cm" fo:border-top="#000000 0.026cm solid" fo:padding-bottom="0.071cm" fo:border-bottom="#000000 0.026cm solid" fo:padding-left="0.071cm" fo:border-left="#000000 0.026cm solid" fo:padding-right="0.071cm" fo:border-right="#000000 0.026cm solid" fo:wrap-option="wrap"/>
    </style:style>
    <style:style style:name="P580" style:family="paragraph" style:parent-style-name="Normal">
      <style:paragraph-properties fo:text-align="right" fo:line-height="115%"/>
    </style:style>
    <style:style style:name="T5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style:vertical-align="bottom" fo:padding-top="0.071cm" fo:border-top="#000000 0.026cm solid" fo:padding-bottom="0.071cm" fo:border-bottom="#000000 0.026cm solid" fo:padding-left="0.071cm" fo:border-left="#cccccc 0.026cm solid" fo:padding-right="0.071cm" fo:border-right="#000000 0.026cm solid" fo:wrap-option="wrap"/>
    </style:style>
    <style:style style:name="P581" style:family="paragraph" style:parent-style-name="Normal">
      <style:paragraph-properties fo:text-align="right" fo:line-height="115%"/>
    </style:style>
    <style:style style:name="T5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style:vertical-align="bottom" fo:padding-top="0.071cm" fo:border-top="#000000 0.026cm solid" fo:padding-bottom="0.071cm" fo:border-bottom="#000000 0.026cm solid" fo:padding-left="0.071cm" fo:border-left="#cccccc 0.026cm solid" fo:padding-right="0.071cm" fo:border-right="#000000 0.026cm solid" fo:wrap-option="wrap"/>
    </style:style>
    <style:style style:name="P582" style:family="paragraph" style:parent-style-name="Normal">
      <style:paragraph-properties fo:text-align="right" fo:line-height="115%"/>
    </style:style>
    <style:style style:name="T5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4" style:family="table-cell">
      <style:table-cell-properties style:vertical-align="bottom" fo:padding-top="0.071cm" fo:border-top="#000000 0.026cm solid" fo:padding-bottom="0.071cm" fo:border-bottom="#000000 0.026cm solid" fo:padding-left="0.071cm" fo:border-left="#cccccc 0.026cm solid" fo:padding-right="0.071cm" fo:border-right="#000000 0.026cm solid" fo:wrap-option="wrap"/>
    </style:style>
    <style:style style:name="P583" style:family="paragraph" style:parent-style-name="Normal">
      <style:paragraph-properties fo:text-align="right" fo:line-height="115%"/>
    </style:style>
    <style:style style:name="T5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5" style:family="table-cell">
      <style:table-cell-properties style:vertical-align="bottom" fo:padding-top="0.071cm" fo:border-top="#000000 0.026cm solid" fo:padding-bottom="0.071cm" fo:border-bottom="#000000 0.026cm solid" fo:padding-left="0.071cm" fo:border-left="#cccccc 0.026cm solid" fo:padding-right="0.071cm" fo:border-right="#000000 0.026cm solid" fo:wrap-option="wrap"/>
    </style:style>
    <style:style style:name="P584" style:family="paragraph" style:parent-style-name="Normal">
      <style:paragraph-properties fo:text-align="right" fo:line-height="115%"/>
    </style:style>
    <style:style style:name="T5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use-optimal-row-height="fals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margin-bottom="0.212cm"/>
    </style:style>
    <style:style style:name="T585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77" style:family="table-cell">
      <style:table-cell-properties style:vertical-align="bottom" fo:padding-top="0.071cm" fo:border-top="#000000 0.026cm solid" fo:padding-bottom="0.071cm" fo:border-bottom="#000000 0.026cm solid" fo:padding-left="0.071cm" fo:border-left="#000000 0.026cm solid" fo:padding-right="0.071cm" fo:border-right="#000000 0.026cm solid" fo:wrap-option="wrap"/>
    </style:style>
    <style:style style:name="P586" style:family="paragraph" style:parent-style-name="Normal">
      <style:paragraph-properties fo:text-align="right" fo:line-height="115%"/>
    </style:style>
    <style:style style:name="T5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style:vertical-align="bottom" fo:padding-top="0.071cm" fo:border-top="#000000 0.026cm solid" fo:padding-bottom="0.071cm" fo:border-bottom="#000000 0.026cm solid" fo:padding-left="0.071cm" fo:border-left="#cccccc 0.026cm solid" fo:padding-right="0.071cm" fo:border-right="#000000 0.026cm solid" fo:wrap-option="wrap"/>
    </style:style>
    <style:style style:name="P587" style:family="paragraph" style:parent-style-name="Normal">
      <style:paragraph-properties fo:text-align="right" fo:line-height="115%"/>
    </style:style>
    <style:style style:name="T5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right" fo:line-height="115%" fo:padding="0cm" fo:border-top="none" fo:border-bottom="none" fo:border-left="none" fo:border-right="none"/>
    </style:style>
    <style:style style:name="T5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margin-bottom="0.212cm"/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margin-bottom="0.212cm"/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591" style:family="paragraph" style:parent-style-name="paragraph">
      <style:paragraph-properties fo:margin-top="0cm"/>
      <style:text-properties style:font-name="Arial" fo:font-size="10pt" style:font-size-asian="10pt" style:font-name-complex="Arial" style:font-size-complex="10pt"/>
    </style:style>
    <style:style style:name="P592" style:family="paragraph" style:parent-style-name="Normal">
      <style:paragraph-properties style:line-height-at-least="0.353cm" fo:margin-top="0.494cm"/>
    </style:style>
    <style:style style:name="T592_1" style:family="text">
      <style:text-properties fo:font-size="10pt" style:font-name-asian="Times New Roman" style:font-size-asian="10pt" style:font-size-complex="10pt" fo:language-asian="en" fo:country-asian="GB"/>
    </style:style>
    <style:style style:name="T592_2" style:family="text">
      <style:text-properties fo:font-size="10pt" style:font-name-asian="Times New Roman" style:font-size-asian="10pt" style:font-size-complex="10pt" fo:language-asian="en" fo:country-asian="GB"/>
    </style:style>
    <style:style style:name="P593" style:family="paragraph" style:parent-style-name="Normal">
      <style:paragraph-properties style:line-height-at-least="0.353cm" fo:margin-top="0.494cm"/>
    </style:style>
    <style:style style:name="T593_1" style:family="text">
      <style:text-properties fo:font-size="10pt" style:font-name-asian="Times New Roman" style:font-size-asian="10pt" style:font-size-complex="10pt" fo:language-asian="en" fo:country-asian="GB"/>
    </style:style>
    <style:style style:name="T593_2" style:family="text">
      <style:text-properties fo:font-size="10pt" style:font-name-asian="Times New Roman" style:font-size-asian="10pt" style:font-size-complex="10pt" fo:language-asian="en" fo:country-asian="GB"/>
    </style:style>
    <style:style style:name="T593_3" style:family="text">
      <style:text-properties fo:font-size="10pt" style:font-name-asian="Times New Roman" style:font-size-asian="10pt" style:font-size-complex="10pt" fo:language-asian="en" fo:country-asian="GB"/>
    </style:style>
    <style:style style:name="P594" style:family="paragraph" style:parent-style-name="Normal">
      <style:paragraph-properties style:line-height-at-least="0.529cm" fo:margin-top="0.494cm" fo:margin-bottom="0.494cm"/>
    </style:style>
    <style:style style:name="T594_1" style:family="text">
      <style:text-properties fo:font-size="10pt" style:font-name-asian="Times New Roman" style:font-size-asian="10pt" style:font-size-complex="10pt" fo:language-asian="en" fo:country-asian="GB"/>
    </style:style>
    <style:style style:name="T594_2" style:family="text">
      <style:text-properties fo:font-size="10pt" style:font-name-asian="Times New Roman" style:font-size-asian="10pt" style:font-size-complex="10pt" fo:language-asian="en" fo:country-asian="GB"/>
    </style:style>
    <style:style style:name="T594_3" style:family="text">
      <style:text-properties fo:font-size="10pt" style:font-name-asian="Times New Roman" style:font-size-asian="10pt" style:font-size-complex="10pt" fo:language-asian="en" fo:country-asian="GB"/>
    </style:style>
    <style:style style:name="T594_4" style:family="text">
      <style:text-properties fo:font-size="10pt" style:font-name-asian="Times New Roman" style:font-size-asian="10pt" style:font-size-complex="10pt" fo:language-asian="en" fo:country-asian="GB"/>
    </style:style>
    <style:style style:name="T594_5" style:family="text">
      <style:text-properties fo:font-size="10pt" style:font-name-asian="Times New Roman" style:font-size-asian="10pt" style:font-size-complex="10pt" fo:language-asian="en" fo:country-asian="GB"/>
    </style:style>
    <style:style style:name="P595" style:family="paragraph" style:parent-style-name="Normal">
      <style:paragraph-properties fo:padding="0cm" fo:border-top="none" fo:border-bottom="none" fo:border-left="none" fo:margin-left="1.27cm" fo:border-right="none"/>
      <style:text-properties fo:color="#000000" fo:font-size="11pt" style:font-size-asian="11pt" style:font-size-complex="11pt"/>
    </style:style>
    <style:style style:name="P59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96_1" style:family="text">
      <style:text-properties fo:font-size="11pt" style:font-size-asian="11pt" style:font-size-complex="11pt" fo:font-weight="bold" style:font-weight-asian="bold"/>
    </style:style>
    <style:style style:name="P597" style:family="paragraph" style:parent-style-name="Normal">
      <style:text-properties fo:font-size="11pt" style:font-size-asian="11pt" style:font-size-complex="11pt"/>
    </style:style>
    <style:style style:name="P598" style:family="paragraph" style:parent-style-name="Normal">
      <style:paragraph-properties style:line-height-at-least="0.529cm"/>
    </style:style>
    <style:style style:name="T598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599" style:family="paragraph" style:parent-style-name="Normal">
      <style:paragraph-properties style:line-height-at-least="0.353cm"/>
    </style:style>
    <style:style style:name="T599_1" style:family="text">
      <style:text-properties fo:font-size="10pt" style:font-name-asian="Times New Roman" style:font-size-asian="10pt" style:font-size-complex="10pt" fo:language-asian="en" fo:country-asian="GB"/>
    </style:style>
    <style:style style:name="T599_2" style:family="text">
      <style:text-properties fo:font-size="10pt" style:font-name-asian="Times New Roman" style:font-size-asian="10pt" style:font-size-complex="10pt" fo:language-asian="en" fo:country-asian="GB"/>
    </style:style>
    <style:style style:name="P600" style:family="paragraph" style:parent-style-name="Normal">
      <style:paragraph-properties style:line-height-at-least="0.529cm"/>
      <style:text-properties fo:font-size="10pt" style:font-name-asian="Times New Roman" style:font-size-asian="10pt" style:font-size-complex="10pt" fo:language-asian="en" fo:country-asian="GB"/>
    </style:style>
    <style:style style:name="P601" style:family="paragraph" style:parent-style-name="Normal">
      <style:paragraph-properties style:line-height-at-least="0.529cm"/>
    </style:style>
    <style:style style:name="T601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602" style:family="paragraph" style:parent-style-name="Normal_20__28_Web_29_">
      <style:paragraph-properties style:line-height-at-least="0.353cm" fo:margin-top="0cm" fo:margin-bottom="0cm"/>
    </style:style>
    <style:style style:name="T602_1" style:family="text">
      <style:text-properties style:font-name="Arial" fo:font-size="10pt" style:font-size-asian="10pt" style:font-name-complex="Arial" style:font-size-complex="10pt"/>
    </style:style>
    <style:style style:name="T602_2" style:family="text">
      <style:text-properties style:font-name="Arial" fo:font-size="10pt" style:font-size-asian="10pt" style:font-name-complex="Arial" style:font-size-complex="10pt"/>
    </style:style>
    <style:style style:name="T602_3" style:family="text">
      <style:text-properties style:font-name="Arial" fo:font-size="10pt" style:font-size-asian="10pt" style:font-name-complex="Arial" style:font-size-complex="10pt"/>
    </style:style>
    <style:style style:name="T602_4" style:family="text" style:parent-style-name="Emphasis">
      <style:text-properties style:font-name="Arial" fo:font-size="10pt" style:font-size-asian="10pt" style:font-name-complex="Arial" style:font-size-complex="10pt"/>
    </style:style>
    <style:style style:name="T602_5" style:family="text">
      <style:text-properties style:font-name="Arial" fo:font-size="10pt" style:font-size-asian="10pt" style:font-name-complex="Arial" style:font-size-complex="10pt"/>
    </style:style>
    <style:style style:name="T602_6" style:family="text" style:parent-style-name="Emphasis">
      <style:text-properties style:font-name="Arial" fo:font-size="10pt" style:font-size-asian="10pt" style:font-name-complex="Arial" style:font-size-complex="10pt"/>
    </style:style>
    <style:style style:name="T602_7" style:family="text">
      <style:text-properties style:font-name="Arial" fo:font-size="10pt" style:font-size-asian="10pt" style:font-name-complex="Arial" style:font-size-complex="10pt"/>
    </style:style>
    <style:style style:name="T602_8" style:family="text">
      <style:text-properties style:font-name="Arial" fo:font-size="10pt" style:font-size-asian="10pt" style:font-name-complex="Arial" style:font-size-complex="10pt"/>
    </style:style>
    <style:style style:name="T602_9" style:family="text">
      <style:text-properties style:font-name="Arial" fo:font-size="10pt" style:font-size-asian="10pt" style:font-name-complex="Arial" style:font-size-complex="10pt"/>
    </style:style>
    <style:style style:name="T602_10" style:family="text">
      <style:text-properties style:font-name="Arial" fo:font-size="10pt" style:font-size-asian="10pt" style:font-name-complex="Arial" style:font-size-complex="10pt"/>
    </style:style>
    <style:style style:name="T602_11" style:family="text">
      <style:text-properties style:font-name="Arial" fo:font-size="10pt" style:font-size-asian="10pt" style:font-name-complex="Arial" style:font-size-complex="10pt"/>
    </style:style>
    <style:style style:name="P603" style:family="paragraph" style:parent-style-name="Normal_20__28_Web_29_">
      <style:paragraph-properties style:line-height-at-least="0.353cm"/>
    </style:style>
    <style:style style:name="T603_1" style:family="text">
      <style:text-properties style:font-name="Arial" fo:font-size="10pt" style:font-size-asian="10pt" style:font-name-complex="Arial" style:font-size-complex="10pt"/>
    </style:style>
    <style:style style:name="T603_2" style:family="text">
      <style:text-properties style:font-name="Arial" fo:font-size="10pt" style:font-size-asian="10pt" style:font-name-complex="Arial" style:font-size-complex="10pt"/>
    </style:style>
    <style:style style:name="T603_3" style:family="text">
      <style:text-properties style:font-name="Arial" fo:font-size="10pt" style:font-size-asian="10pt" style:font-name-complex="Arial" style:font-size-complex="10pt"/>
    </style:style>
    <style:style style:name="T603_4" style:family="text">
      <style:text-properties style:font-name="Arial" fo:font-size="10pt" style:font-size-asian="10pt" style:font-name-complex="Arial" style:font-size-complex="10pt"/>
    </style:style>
    <style:style style:name="P604" style:family="paragraph" style:parent-style-name="Normal">
      <style:paragraph-properties style:line-height-at-least="0.353cm" fo:margin-top="0.494cm"/>
    </style:style>
    <style:style style:name="T604_1" style:family="text">
      <style:text-properties fo:font-size="10pt" style:font-name-asian="Times New Roman" style:font-size-asian="10pt" style:font-size-complex="10pt" fo:language-asian="en" fo:country-asian="GB"/>
    </style:style>
    <style:style style:name="T604_2" style:family="text">
      <style:text-properties fo:font-size="10pt" style:font-name-asian="Times New Roman" style:font-size-asian="10pt" style:font-size-complex="10pt" fo:language-asian="en" fo:country-asian="GB"/>
    </style:style>
    <style:style style:name="T604_3" style:family="text">
      <style:text-properties fo:font-size="10pt" style:font-name-asian="Times New Roman" style:font-size-asian="10pt" style:font-size-complex="10pt" fo:language-asian="en" fo:country-asian="GB"/>
    </style:style>
    <style:style style:name="T604_4" style:family="text">
      <style:text-properties fo:font-size="10pt" style:font-size-asian="10pt" style:font-size-complex="10pt"/>
    </style:style>
    <style:style style:name="P605" style:family="paragraph" style:parent-style-name="Normal">
      <style:paragraph-properties style:line-height-at-least="0.353cm" fo:margin-top="0.494cm"/>
    </style:style>
    <style:style style:name="T605_1" style:family="text">
      <style:text-properties fo:font-size="10pt" style:font-name-asian="Times New Roman" style:font-size-asian="10pt" style:font-size-complex="10pt" fo:language-asian="en" fo:country-asian="GB" fo:font-weight="bold" style:font-weight-asian="bold"/>
    </style:style>
    <style:style style:name="P606" style:family="paragraph" style:parent-style-name="Normal">
      <style:paragraph-properties style:line-height-at-least="0.353cm" fo:margin-top="0.494cm" fo:margin-bottom="0.494cm"/>
    </style:style>
    <style:style style:name="T606_1" style:family="text">
      <style:text-properties fo:font-size="10pt" style:font-size-asian="10pt" style:font-size-complex="10pt"/>
    </style:style>
    <style:style style:name="T606_2" style:family="text">
      <style:text-properties fo:font-size="10pt" style:font-size-asian="10pt" style:font-size-complex="10pt"/>
    </style:style>
    <style:style style:name="T606_3" style:family="text">
      <style:text-properties fo:font-size="10pt" style:font-size-asian="10pt" style:font-size-complex="10pt"/>
    </style:style>
    <style:style style:name="T606_4" style:family="text">
      <style:text-properties fo:font-size="10pt" style:font-size-asian="10pt" style:font-size-complex="10pt"/>
    </style:style>
    <style:style style:name="T606_5" style:family="text">
      <style:text-properties fo:font-size="10pt" style:font-size-asian="10pt" style:font-size-complex="10pt"/>
    </style:style>
    <style:style style:name="T606_6" style:family="text">
      <style:text-properties fo:font-size="10pt" style:font-size-asian="10pt" style:font-size-complex="10pt"/>
    </style:style>
    <style:style style:name="T606_7" style:family="text">
      <style:text-properties fo:font-size="10pt" style:font-size-asian="10pt" style:font-size-complex="10pt"/>
    </style:style>
    <style:style style:name="P607" style:family="paragraph" style:parent-style-name="Normal_20__28_Web_29_">
      <style:paragraph-properties style:line-height-at-least="0.353cm"/>
    </style:style>
    <style:style style:name="T607_1" style:family="text">
      <style:text-properties style:font-name="Arial" fo:font-size="10pt" style:font-size-asian="10pt" style:font-name-complex="Arial" style:font-size-complex="10pt"/>
    </style:style>
    <style:style style:name="T607_2" style:family="text">
      <style:text-properties style:font-name="Arial" fo:font-size="10pt" style:font-size-asian="10pt" style:font-name-complex="Arial" style:font-size-complex="10pt"/>
    </style:style>
    <style:style style:name="P608" style:family="paragraph" style:parent-style-name="Normal"/>
    <style:style style:name="T608_1" style:family="text">
      <style:text-properties fo:font-size="10pt" style:font-size-asian="10pt" style:font-size-complex="10pt"/>
    </style:style>
    <style:style style:name="T608_2" style:family="text">
      <style:text-properties fo:font-size="10pt" style:font-size-asian="10pt" style:font-size-complex="10pt"/>
    </style:style>
    <style:style style:name="T608_3" style:family="text">
      <style:text-properties fo:font-size="10pt" style:font-size-asian="10pt" style:font-size-complex="10pt"/>
    </style:style>
    <style:style style:name="T608_4" style:family="text">
      <style:text-properties fo:font-size="10pt" style:font-size-asian="10pt" style:font-size-complex="10pt"/>
    </style:style>
    <style:style style:name="T608_5" style:family="text">
      <style:text-properties fo:font-size="10pt" style:font-size-asian="10pt" style:font-size-complex="10pt"/>
    </style:style>
    <style:style style:name="T608_6" style:family="text">
      <style:text-properties fo:font-size="10pt" style:font-size-asian="10pt" style:font-size-complex="10pt"/>
    </style:style>
    <style:style style:name="T608_7" style:family="text">
      <style:text-properties fo:font-size="10pt" style:font-size-asian="10pt" style:font-size-complex="10pt"/>
    </style:style>
    <style:style style:name="T608_8" style:family="text">
      <style:text-properties fo:font-size="10pt" style:font-size-asian="10pt" style:font-size-complex="10pt"/>
    </style:style>
    <style:style style:name="T608_9" style:family="text">
      <style:text-properties fo:font-size="10pt" style:font-size-asian="10pt" style:font-size-complex="10pt"/>
    </style:style>
    <style:style style:name="T608_10" style:family="text">
      <style:text-properties fo:font-size="10pt" style:font-size-asian="10pt" style:font-size-complex="10pt"/>
    </style:style>
    <style:style style:name="T608_11" style:family="text">
      <style:text-properties fo:font-size="10pt" style:font-size-asian="10pt" style:font-size-complex="10pt"/>
    </style:style>
    <style:style style:name="T608_12" style:family="text">
      <style:text-properties fo:font-size="10pt" style:font-size-asian="10pt" style:font-size-complex="10pt"/>
    </style:style>
    <style:style style:name="T608_13" style:family="text">
      <style:text-properties fo:font-size="10pt" style:font-size-asian="10pt" style:font-size-complex="10pt"/>
    </style:style>
    <style:style style:name="T608_14" style:family="text">
      <style:text-properties fo:font-size="10pt" style:font-size-asian="10pt" style:font-size-complex="10pt"/>
    </style:style>
    <style:style style:name="T608_15" style:family="text">
      <style:text-properties fo:font-size="10pt" style:font-size-asian="10pt" style:font-size-complex="10pt"/>
    </style:style>
    <style:style style:name="T608_16" style:family="text">
      <style:text-properties fo:font-size="10pt" style:font-size-asian="10pt" style:font-size-complex="10pt"/>
    </style:style>
    <style:style style:name="T608_17" style:family="text">
      <style:text-properties fo:font-size="10pt" style:font-size-asian="10pt" style:font-size-complex="10pt"/>
    </style:style>
    <style:style style:name="T608_18" style:family="text">
      <style:text-properties fo:font-size="10pt" style:font-size-asian="10pt" style:font-size-complex="10pt"/>
    </style:style>
    <style:style style:name="T608_19" style:family="text">
      <style:text-properties fo:font-size="10pt" style:font-size-asian="10pt" style:font-size-complex="10pt"/>
    </style:style>
    <style:style style:name="T608_20" style:family="text">
      <style:text-properties fo:font-size="10pt" style:font-size-asian="10pt" style:font-size-complex="10pt"/>
    </style:style>
    <style:style style:name="P609" style:family="paragraph" style:parent-style-name="Normal_20__28_Web_29_">
      <style:paragraph-properties style:line-height-at-least="0.353cm"/>
      <style:text-properties style:font-name="Arial" fo:font-size="10pt" style:font-size-asian="10pt" style:font-name-complex="Arial" style:font-size-complex="10pt"/>
    </style:style>
    <style:style style:name="P610" style:family="paragraph" style:parent-style-name="Normal">
      <style:text-properties fo:font-size="11pt" style:font-size-asian="11pt" style:font-size-complex="11pt"/>
    </style:style>
    <style:style style:name="Table15" style:family="table">
      <style:table-properties table:align="left" style:width="16.252cm" fo:margin-left="-0.009cm"/>
    </style:style>
    <style:style style:name="Column63" style:family="table-column">
      <style:table-column-properties style:column-width="4.251cm" style:use-optimal-column-width="false"/>
    </style:style>
    <style:style style:name="Column64" style:family="table-column">
      <style:table-column-properties style:column-width="4cm" style:use-optimal-column-width="false"/>
    </style:style>
    <style:style style:name="Column65" style:family="table-column">
      <style:table-column-properties style:column-width="3.501cm" style:use-optimal-column-width="false"/>
    </style:style>
    <style:style style:name="Column66" style:family="table-column">
      <style:table-column-properties style:column-width="4.5cm" style:use-optimal-column-width="false"/>
    </style:style>
    <style:style style:name="Row51" style:family="table-row">
      <style:table-row-properties style:use-optimal-row-height="false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/>
    <style:style style:name="T614_1" style:family="text">
      <style:text-properties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15" style:family="paragraph" style:parent-style-name="Normal"/>
    <style:style style:name="P616" style:family="paragraph" style:parent-style-name="Normal"/>
    <style:style style:name="P617" style:family="paragraph" style:parent-style-name="Normal">
      <style:paragraph-properties fo:break-before="page"/>
    </style:style>
    <style:style style:name="P618" style:family="paragraph" style:parent-style-name="Heading_20_1"/>
    <style:style style:name="T618_1" style:family="text"/>
    <style:style style:name="P619" style:family="paragraph" style:parent-style-name="Heading_20_2"/>
    <style:style style:name="T619_1" style:family="text">
      <style:text-properties fo:font-style="normal" style:font-style-asian="normal" style:font-style-complex="normal"/>
    </style:style>
    <style:style style:name="P620" style:family="paragraph" style:parent-style-name="Normal"/>
    <style:style style:name="P621" style:family="paragraph" style:parent-style-name="Normal"/>
    <style:style style:name="T621_1" style:family="text">
      <style:text-properties fo:font-weight="bold" style:font-weight-asian="bold" style:font-weight-complex="bold"/>
    </style:style>
    <style:style style:name="T621_2" style:family="text">
      <style:text-properties fo:font-weight="bold" style:font-weight-asian="bold" style:font-weight-complex="bold"/>
    </style:style>
    <style:style style:name="T621_3" style:family="text">
      <style:text-properties fo:font-weight="bold" style:font-weight-asian="bold" style:font-weight-complex="bold"/>
    </style:style>
    <style:style style:name="P622" style:family="paragraph" style:parent-style-name="Normal">
      <style:text-properties fo:font-size="10pt" style:font-size-asian="10pt" style:font-size-complex="10pt"/>
    </style:style>
    <style:style style:name="P623" style:family="paragraph" style:parent-style-name="Normal"/>
    <style:style style:name="T623_1" style:family="text">
      <style:text-properties fo:font-size="10pt" style:font-size-asian="10pt" style:font-size-complex="10pt"/>
    </style:style>
    <style:style style:name="T623_2" style:family="text">
      <style:text-properties fo:font-size="10pt" style:font-size-asian="10pt" style:font-size-complex="10pt"/>
    </style:style>
    <style:style style:name="T623_3" style:family="text">
      <style:text-properties fo:font-size="10pt" style:font-size-asian="10pt" style:font-size-complex="10pt"/>
    </style:style>
    <style:style style:name="P624" style:family="paragraph" style:parent-style-name="Normal"/>
    <style:style style:name="Table16" style:family="table">
      <style:table-properties table:align="left" style:width="18.732cm" fo:margin-left="-1.111cm"/>
    </style:style>
    <style:style style:name="Column67" style:family="table-column">
      <style:table-column-properties style:column-width="10.095cm" style:use-optimal-column-width="false"/>
    </style:style>
    <style:style style:name="Column68" style:family="table-column">
      <style:table-column-properties style:column-width="8.638cm" style:use-optimal-column-width="false"/>
    </style:style>
    <style:style style:name="Row52" style:family="table-row">
      <style:table-row-properties style:min-row-height="1.023cm" style:use-optimal-row-height="false"/>
    </style:style>
    <style:style style:name="Cell186" style:family="table-cell">
      <style:table-cell-properties fo:background-color="#e35925" style:vertical-align="middle" fo:padding-top="0.09cm" fo:border-top="#ffffff 0.035cm solid" fo:border-bottom="#ffffff 0.035cm solid" fo:padding-left="0.194cm" fo:border-left="#ffffff 0.035cm solid" fo:padding-right="0.125cm" fo:border-right="#ffffff 0.035cm solid" fo:wrap-option="wrap"/>
    </style:style>
    <style:style style:name="P625" style:family="paragraph" style:parent-style-name="Normal"/>
    <style:style style:name="T6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>
      <style:table-row-properties style:min-row-height="0.882cm" style:use-optimal-row-height="false"/>
    </style:style>
    <style:style style:name="Cell187" style:family="table-cell">
      <style:table-cell-properties fo:background-color="#f9ddd3" style:vertical-align="middle" fo:padding-top="0.09cm" fo:border-top="#ffffff 0.035cm solid" fo:border-bottom="#ffffff 0.035cm solid" fo:padding-left="0.194cm" fo:border-left="#ffffff 0.035cm solid" fo:padding-right="0.125cm" fo:border-right="#ffffff 0.035cm solid" fo:wrap-option="wrap"/>
    </style:style>
    <style:style style:name="P626" style:family="paragraph" style:parent-style-name="Normal"/>
    <style:style style:name="T6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8" style:family="table-cell">
      <style:table-cell-properties fo:background-color="#f9ddd3" style:vertical-align="middle" fo:padding-top="0.09cm" fo:border-top="#ffffff 0.035cm solid" fo:border-bottom="#ffffff 0.035cm solid" fo:padding-left="0.194cm" fo:border-left="#ffffff 0.035cm solid" fo:padding-right="0.125cm" fo:border-right="#ffffff 0.035cm solid" fo:wrap-option="wrap"/>
    </style:style>
    <style:style style:name="P627" style:family="paragraph" style:parent-style-name="Normal"/>
    <style:style style:name="T6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4" style:family="table-row">
      <style:table-row-properties style:min-row-height="0.882cm" style:use-optimal-row-height="false"/>
    </style:style>
    <style:style style:name="Cell189" style:family="table-cell">
      <style:table-cell-properties fo:background-color="#f9ddd3" style:vertical-align="middle" fo:padding-top="0.09cm" fo:border-top="#ffffff 0.035cm solid" fo:border-bottom="#ffffff 0.035cm solid" fo:padding-left="0.194cm" fo:border-left="#ffffff 0.035cm solid" fo:padding-right="0.125cm" fo:border-right="#ffffff 0.035cm solid" fo:wrap-option="wrap"/>
    </style:style>
    <style:style style:name="P628" style:family="paragraph" style:parent-style-name="Normal"/>
    <style:style style:name="T6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5" style:family="table-row">
      <style:table-row-properties style:min-row-height="4.408cm" style:use-optimal-row-height="false"/>
    </style:style>
    <style:style style:name="Cell190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29" style:family="paragraph" style:parent-style-name="List_20_Paragraph">
      <style:paragraph-properties fo:text-indent="-0.635cm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2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1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30" style:family="paragraph" style:parent-style-name="Normal">
      <style:paragraph-properties fo:text-indent="-0.635cm" fo:margin-left="1.27cm"/>
    </style:style>
    <style:style style:name="T6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0_4" style:family="text"/>
    <style:style style:name="T63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1" style:family="paragraph" style:parent-style-name="Normal">
      <style:paragraph-properties fo:text-indent="-0.635cm" fo:margin-left="1.27cm"/>
    </style:style>
    <style:style style:name="T6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1_2" style:family="text"/>
    <style:style style:name="T63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2" style:family="paragraph" style:parent-style-name="Normal">
      <style:paragraph-properties fo:text-indent="-0.635cm" fo:margin-left="1.27cm"/>
    </style:style>
    <style:style style:name="T6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2_2" style:family="text"/>
    <style:style style:name="T63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3" style:family="paragraph" style:parent-style-name="Normal">
      <style:paragraph-properties fo:text-indent="-0.635cm" fo:margin-left="1.27cm"/>
    </style:style>
    <style:style style:name="T6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3_4" style:family="text"/>
    <style:style style:name="T63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4" style:family="paragraph" style:parent-style-name="Normal">
      <style:paragraph-properties fo:text-indent="-0.635cm" fo:margin-left="1.27cm"/>
    </style:style>
    <style:style style:name="T6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4_2" style:family="text"/>
    <style:style style:name="T63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5" style:family="paragraph" style:parent-style-name="Normal">
      <style:paragraph-properties fo:text-indent="-0.635cm" fo:margin-left="1.27cm"/>
    </style:style>
    <style:style style:name="T6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5_2" style:family="text"/>
    <style:style style:name="T63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6" style:family="table-row">
      <style:table-row-properties style:min-row-height="7.16cm" style:use-optimal-row-height="false"/>
    </style:style>
    <style:style style:name="Cell192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36" style:family="paragraph" style:parent-style-name="List_20_Paragraph">
      <style:paragraph-properties fo:text-indent="-0.635cm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7" style:family="paragraph" style:parent-style-name="Normal">
      <style:text-properties fo:background-color="#ffff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3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38" style:family="paragraph" style:parent-style-name="Normal">
      <style:paragraph-properties fo:text-indent="-0.635cm" fo:margin-left="1.27cm"/>
    </style:style>
    <style:style style:name="T6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8_4" style:family="text"/>
    <style:style style:name="T63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1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1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8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8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8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9" style:family="paragraph" style:parent-style-name="Normal">
      <style:paragraph-properties fo:text-indent="-0.635cm" fo:margin-left="1.27cm"/>
    </style:style>
    <style:style style:name="T6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9_2" style:family="text"/>
    <style:style style:name="T63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3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0" style:family="paragraph" style:parent-style-name="Normal">
      <style:paragraph-properties fo:text-indent="-0.635cm" fo:margin-left="1.27cm"/>
    </style:style>
    <style:style style:name="T6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0_2" style:family="text"/>
    <style:style style:name="T64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1" style:family="paragraph" style:parent-style-name="Normal">
      <style:paragraph-properties fo:text-indent="-0.635cm" fo:margin-left="1.27cm"/>
    </style:style>
    <style:style style:name="T6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1_4" style:family="text"/>
    <style:style style:name="T64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2" style:family="paragraph" style:parent-style-name="Normal">
      <style:paragraph-properties fo:text-indent="-0.635cm" fo:margin-left="1.27cm"/>
    </style:style>
    <style:style style:name="T6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2_2" style:family="text"/>
    <style:style style:name="T64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7" style:family="table-row">
      <style:table-row-properties style:min-row-height="8.306cm" style:use-optimal-row-height="false"/>
    </style:style>
    <style:style style:name="Cell194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43" style:family="paragraph" style:parent-style-name="List_20_Paragraph">
      <style:paragraph-properties fo:text-indent="-0.635cm" fo:margin-bottom="0.423cm" fo:margin-left="1.27cm"/>
    </style:style>
    <style:style style:name="T6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3" style:family="text"/>
    <style:style style:name="T64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12" style:family="text"/>
    <style:style style:name="T643_1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15" style:family="text"/>
    <style:style style:name="T643_1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18" style:family="text"/>
    <style:style style:name="T643_1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3_21" style:family="text"/>
    <style:style style:name="T643_2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2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2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3_2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44" style:family="paragraph" style:parent-style-name="Normal">
      <style:paragraph-properties fo:text-indent="-0.635cm" fo:margin-left="1.27cm"/>
    </style:style>
    <style:style style:name="T6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4_2" style:family="text"/>
    <style:style style:name="T64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5" style:family="paragraph" style:parent-style-name="Normal">
      <style:paragraph-properties fo:text-indent="-0.635cm" fo:margin-left="1.27cm"/>
    </style:style>
    <style:style style:name="T6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5_2" style:family="text"/>
    <style:style style:name="T64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6" style:family="paragraph" style:parent-style-name="Normal">
      <style:paragraph-properties fo:text-indent="-0.635cm" fo:margin-left="1.27cm"/>
    </style:style>
    <style:style style:name="T6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6_2" style:family="text"/>
    <style:style style:name="T64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4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8" style:family="table-row">
      <style:table-row-properties style:min-row-height="8.306cm" style:use-optimal-row-height="false"/>
    </style:style>
    <style:style style:name="Cell196" style:family="table-cell">
      <style:table-cell-properties fo:background-color="#f9ddd3" style:vertical-align="top" fo:padding-top="0.09cm" fo:border-top="#ffffff 0.035cm solid" fo:padding-left="0.194cm" fo:border-left="#ffffff 0.035cm solid" fo:padding-right="0.125cm" fo:border-right="#ffffff 0.035cm solid" fo:wrap-option="wrap"/>
    </style:style>
    <style:style style:name="P647" style:family="paragraph" style:parent-style-name="List_20_Paragraph">
      <style:paragraph-properties fo:text-indent="-0.635cm" fo:margin-bottom="0.423cm" fo:margin-left="1.27cm" fo:margin-right="0.053cm"/>
    </style:style>
    <style:style style:name="T6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7" style:family="text"/>
    <style:style style:name="T647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7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7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7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6" style:family="text"/>
    <style:style style:name="T647_1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47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2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7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8" style:family="paragraph" style:parent-style-name="Normal">
      <style:paragraph-properties fo:text-indent="0.1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7" style:family="table-cell">
      <style:table-cell-properties fo:background-color="#f9ddd3" style:vertical-align="top" fo:padding-top="0.09cm" fo:border-top="#ffffff 0.035cm solid" fo:padding-left="0.194cm" fo:border-left="#ffffff 0.035cm solid" fo:padding-right="0.125cm" fo:border-right="#ffffff 0.035cm solid" fo:wrap-option="wrap"/>
    </style:style>
    <style:style style:name="P649" style:family="paragraph" style:parent-style-name="Normal">
      <style:paragraph-properties fo:text-indent="-0.635cm" fo:margin-left="1.27cm"/>
    </style:style>
    <style:style style:name="T6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0" style:family="paragraph" style:parent-style-name="Normal">
      <style:paragraph-properties fo:text-indent="-0.635cm" fo:margin-left="1.27cm" fo:margin-right="1.058cm"/>
    </style:style>
    <style:style style:name="T6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0_2" style:family="text"/>
    <style:style style:name="T65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1" style:family="paragraph" style:parent-style-name="Normal">
      <style:paragraph-properties fo:text-indent="-0.635cm" fo:margin-left="1.27cm" fo:margin-right="1.058cm"/>
    </style:style>
    <style:style style:name="T6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1_2" style:family="text"/>
    <style:style style:name="T65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2" style:family="paragraph" style:parent-style-name="Normal">
      <style:paragraph-properties fo:text-indent="-0.635cm" fo:margin-left="1.27cm" fo:margin-right="1.058cm"/>
    </style:style>
    <style:style style:name="T6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2_2" style:family="text"/>
    <style:style style:name="T65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3" style:family="paragraph" style:parent-style-name="Normal">
      <style:paragraph-properties fo:text-indent="-0.635cm" fo:margin-left="1.27cm" fo:margin-right="1.058cm"/>
    </style:style>
    <style:style style:name="T6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3_2" style:family="text"/>
    <style:style style:name="T65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9" style:family="table-row">
      <style:table-row-properties style:min-row-height="8.306cm" style:use-optimal-row-height="false"/>
    </style:style>
    <style:style style:name="Cell198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54" style:family="paragraph" style:parent-style-name="List_20_Paragraph">
      <style:paragraph-properties fo:text-indent="-0.635cm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5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5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9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56" style:family="paragraph" style:parent-style-name="Normal">
      <style:paragraph-properties fo:text-indent="-0.635cm" fo:margin-left="1.27cm"/>
    </style:style>
    <style:style style:name="T6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6_2" style:family="text"/>
    <style:style style:name="T65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7" style:family="paragraph" style:parent-style-name="Normal">
      <style:paragraph-properties fo:text-indent="-0.635cm" fo:margin-left="1.27cm"/>
    </style:style>
    <style:style style:name="T6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7_2" style:family="text"/>
    <style:style style:name="T65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8" style:family="paragraph" style:parent-style-name="Normal">
      <style:paragraph-properties fo:text-indent="-0.635cm" fo:margin-left="1.27cm"/>
    </style:style>
    <style:style style:name="T6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8_2" style:family="text"/>
    <style:style style:name="T65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59" style:family="paragraph" style:parent-style-name="Normal">
      <style:paragraph-properties fo:margin-left="1.27cm"/>
    </style:style>
    <style:style style:name="T659_1" style:family="text"/>
    <style:style style:name="T659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0" style:family="paragraph" style:parent-style-name="Normal">
      <style:paragraph-properties fo:text-indent="-0.635cm" fo:margin-left="1.27cm"/>
    </style:style>
    <style:style style:name="T6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0_2" style:family="text"/>
    <style:style style:name="T66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0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7.117cm" style:use-optimal-row-height="false"/>
    </style:style>
    <style:style style:name="Cell200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61" style:family="paragraph" style:parent-style-name="List_20_Paragraph">
      <style:paragraph-properties fo:text-indent="-0.635cm" fo:margin-bottom="0.423cm" fo:margin-left="1.27cm"/>
    </style:style>
    <style:style style:name="T6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1_3" style:family="text">
      <style:text-properties style:font-name="Cambria Math" fo:font-size="10pt" style:font-name-asian="Arial" style:font-size-asian="10pt" style:font-name-complex="Cambria Math" style:font-size-complex="10pt" fo:language="en" fo:language-asian="en" fo:language-complex="ar" fo:country="GB" fo:country-asian="GB" fo:country-complex="SA"/>
    </style:style>
    <style:style style:name="T66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1_5" style:family="text">
      <style:text-properties style:font-name="Cambria Math" fo:font-size="10pt" style:font-name-asian="Arial" style:font-size-asian="10pt" style:font-name-complex="Cambria Math" style:font-size-complex="10pt" fo:language="en" fo:language-asian="en" fo:language-complex="ar" fo:country="GB" fo:country-asian="GB" fo:country-complex="SA"/>
    </style:style>
    <style:style style:name="T66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1_7" style:family="text"/>
    <style:style style:name="T661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61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1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62" style:family="paragraph" style:parent-style-name="Normal">
      <style:paragraph-properties fo:text-indent="-0.635cm" fo:margin-left="1.27cm"/>
    </style:style>
    <style:style style:name="T6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2_2" style:family="text"/>
    <style:style style:name="T66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3" style:family="paragraph" style:parent-style-name="Normal">
      <style:paragraph-properties fo:text-indent="-0.635cm" fo:margin-left="1.27cm"/>
    </style:style>
    <style:style style:name="T6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3_2" style:family="text"/>
    <style:style style:name="T66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4" style:family="paragraph" style:parent-style-name="Normal">
      <style:paragraph-properties fo:text-indent="-0.635cm" fo:margin-left="1.27cm"/>
    </style:style>
    <style:style style:name="T6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4_2" style:family="text"/>
    <style:style style:name="T66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4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5" style:family="paragraph" style:parent-style-name="Normal">
      <style:paragraph-properties fo:text-indent="-0.635cm" fo:margin-left="1.27cm"/>
    </style:style>
    <style:style style:name="T6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5_2" style:family="text"/>
    <style:style style:name="T66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5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5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1" style:family="table-row">
      <style:table-row-properties style:min-row-height="8.306cm" style:use-optimal-row-height="false"/>
    </style:style>
    <style:style style:name="Cell202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66" style:family="paragraph" style:parent-style-name="List_20_Paragraph">
      <style:paragraph-properties fo:text-indent="-0.635cm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66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7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fo:background-color="#f9ddd3" style:vertical-align="top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68" style:family="paragraph" style:parent-style-name="Normal">
      <style:paragraph-properties fo:text-indent="-0.635cm" fo:margin-left="1.27cm"/>
    </style:style>
    <style:style style:name="T6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8_2" style:family="text"/>
    <style:style style:name="T66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8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8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69" style:family="paragraph" style:parent-style-name="Normal">
      <style:paragraph-properties fo:text-indent="-0.635cm" fo:margin-left="1.27cm"/>
    </style:style>
    <style:style style:name="T6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69_4" style:family="text"/>
    <style:style style:name="T66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9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9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6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0" style:family="paragraph" style:parent-style-name="Normal">
      <style:paragraph-properties fo:text-indent="-0.635cm" fo:margin-left="1.27cm"/>
    </style:style>
    <style:style style:name="T6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0_2" style:family="text"/>
    <style:style style:name="T67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71" style:family="paragraph" style:parent-style-name="Normal">
      <style:paragraph-properties fo:text-indent="-0.635cm" fo:margin-left="1.27cm"/>
    </style:style>
    <style:style style:name="T6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1_2" style:family="text"/>
    <style:style style:name="T67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7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7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72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2" style:family="table-row">
      <style:table-row-properties style:min-row-height="0.811cm" style:use-optimal-row-height="false"/>
    </style:style>
    <style:style style:name="Cell204" style:family="table-cell">
      <style:table-cell-properties fo:background-color="#f9ddd3" style:vertical-align="middle" fo:padding-top="0.086cm" fo:border-top="#ffffff 0.035cm solid" fo:border-bottom="#ffffff 0.035cm solid" fo:padding-left="0.19cm" fo:border-left="#ffffff 0.035cm solid" fo:padding-right="0.132cm" fo:border-right="#ffffff 0.035cm solid" fo:wrap-option="wrap"/>
    </style:style>
    <style:style style:name="P674" style:family="paragraph" style:parent-style-name="Normal"/>
    <style:style style:name="T6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75" style:family="paragraph" style:parent-style-name="Normal"/>
    <style:style style:name="T6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3" style:family="table-row">
      <style:table-row-properties style:min-row-height="1.005cm" style:use-optimal-row-height="false"/>
    </style:style>
    <style:style style:name="Cell205" style:family="table-cell">
      <style:table-cell-properties fo:background-color="#f9ddd3" style:vertical-align="top" fo:padding-top="0.086cm" fo:border-top="#ffffff 0.035cm solid" fo:padding-left="0.19cm" fo:border-left="#ffffff 0.035cm solid" fo:padding-right="0.132cm" fo:border-right="#ffffff 0.035cm solid" fo:wrap-option="wrap"/>
    </style:style>
    <style:style style:name="P677" style:family="paragraph" style:parent-style-name="List_20_Paragraph">
      <style:paragraph-properties fo:text-indent="-0.635cm" fo:margin-bottom="0.423cm" fo:margin-left="1.27cm"/>
    </style:style>
    <style:style style:name="T6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9" style:family="text"/>
    <style:style style:name="T677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677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7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6" style:family="table-cell">
      <style:table-cell-properties fo:background-color="#f9ddd3" style:vertical-align="top" fo:padding-top="0.086cm" fo:border-top="#ffffff 0.035cm solid" fo:padding-left="0.19cm" fo:border-left="#ffffff 0.035cm solid" fo:padding-right="0.132cm" fo:border-right="#ffffff 0.035cm solid" fo:wrap-option="wrap"/>
    </style:style>
    <style:style style:name="P678" style:family="paragraph" style:parent-style-name="Normal">
      <style:paragraph-properties fo:text-indent="-0.635cm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9" style:family="paragraph" style:parent-style-name="Normal"/>
    <style:style style:name="P680" style:family="paragraph" style:parent-style-name="Normal"/>
    <style:style style:name="P681" style:family="paragraph" style:parent-style-name="Normal"/>
    <style:style style:name="P682" style:family="paragraph" style:parent-style-name="Normal">
      <style:paragraph-properties fo:break-before="page"/>
    </style:style>
    <style:style style:name="T682_1" style:family="text">
      <style:text-properties fo:font-weight="bold" style:font-weight-asian="bold" style:font-weight-complex="bold"/>
    </style:style>
    <style:style style:name="P683" style:family="paragraph" style:parent-style-name="Normal">
      <style:text-properties fo:font-size="10pt" style:font-size-asian="10pt" style:font-size-complex="10pt"/>
    </style:style>
    <style:style style:name="P684" style:family="paragraph" style:parent-style-name="Normal"/>
    <style:style style:name="T684_1" style:family="text">
      <style:text-properties fo:font-size="10pt" style:font-size-asian="10pt" style:font-size-complex="10pt"/>
    </style:style>
    <style:style style:name="P685" style:family="paragraph" style:parent-style-name="Normal">
      <style:text-properties fo:font-size="10pt" style:font-size-asian="10pt" style:font-size-complex="10pt"/>
    </style:style>
    <style:style style:name="P686" style:family="paragraph" style:parent-style-name="Normal"/>
    <style:style style:name="T686_1" style:family="text">
      <style:text-properties fo:font-size="10pt" style:font-size-asian="10pt" style:font-size-complex="10pt" fo:font-weight="bold" style:font-weight-asian="bold" style:font-weight-complex="bold"/>
    </style:style>
    <style:style style:name="T686_2" style:family="text">
      <style:text-properties fo:font-size="10pt" style:font-size-asian="10pt" style:font-size-complex="10pt"/>
    </style:style>
    <style:style style:name="T686_3" style:family="text"/>
    <style:style style:name="T686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86_5" style:family="text"/>
    <style:style style:name="T686_6" style:family="text">
      <style:text-properties fo:font-size="10pt" style:font-size-asian="10pt" style:font-size-complex="10pt"/>
    </style:style>
    <style:style style:name="T686_7" style:family="text">
      <style:text-properties fo:font-size="10pt" style:font-size-asian="10pt" style:font-size-complex="10pt"/>
    </style:style>
    <style:style style:name="T686_8" style:family="text"/>
    <style:style style:name="T686_9" style:family="text">
      <style:text-properties fo:color="#1155cc" fo:font-size="10pt" style:font-size-asian="10pt" style:font-size-complex="10pt" style:text-underline-style="solid" style:text-underline-color="font-color"/>
    </style:style>
    <style:style style:name="T686_10" style:family="text">
      <style:text-properties fo:font-size="10pt" style:font-size-asian="10pt" style:font-size-complex="10pt"/>
    </style:style>
    <style:style style:name="T686_11" style:family="text"/>
    <style:style style:name="T686_12" style:family="text">
      <style:text-properties fo:color="#1155cc" fo:font-size="10pt" style:font-size-asian="10pt" style:font-size-complex="10pt" style:text-underline-style="solid" style:text-underline-color="font-color"/>
    </style:style>
    <style:style style:name="T686_13" style:family="text">
      <style:text-properties fo:font-size="10pt" style:font-size-asian="10pt" style:font-size-complex="10pt"/>
    </style:style>
    <style:style style:name="T686_14" style:family="text"/>
    <style:style style:name="T686_15" style:family="text">
      <style:text-properties fo:color="#1155cc" fo:font-size="10pt" style:font-size-asian="10pt" style:font-size-complex="10pt" style:text-underline-style="solid" style:text-underline-color="font-color"/>
    </style:style>
    <style:style style:name="T686_16" style:family="text">
      <style:text-properties fo:font-size="10pt" style:font-size-asian="10pt" style:font-size-complex="10pt"/>
    </style:style>
    <style:style style:name="P687" style:family="paragraph" style:parent-style-name="Normal"/>
    <style:style style:name="T687_1" style:family="text">
      <style:text-properties fo:font-size="10pt" style:font-size-asian="10pt" style:font-size-complex="10pt" fo:font-weight="bold" style:font-weight-asian="bold" style:font-weight-complex="bold"/>
    </style:style>
    <style:style style:name="T687_2" style:family="text">
      <style:text-properties fo:font-size="10pt" style:font-size-asian="10pt" style:font-size-complex="10pt"/>
    </style:style>
    <style:style style:name="T687_3" style:family="text"/>
    <style:style style:name="T687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87_5" style:family="text">
      <style:text-properties fo:font-size="10pt" style:font-size-asian="10pt" style:font-size-complex="10pt"/>
    </style:style>
    <style:style style:name="T687_6" style:family="text">
      <style:text-properties fo:font-size="10pt" style:font-size-asian="10pt" style:font-size-complex="10pt" fo:font-weight="bold" style:font-weight-asian="bold" style:font-weight-complex="bold"/>
    </style:style>
    <style:style style:name="T687_7" style:family="text">
      <style:text-properties fo:font-size="10pt" style:font-size-asian="10pt" style:font-size-complex="10pt"/>
    </style:style>
    <style:style style:name="T687_8" style:family="text"/>
    <style:style style:name="T687_9" style:family="text">
      <style:text-properties fo:color="#1155cc" fo:font-size="10pt" style:font-size-asian="10pt" style:font-size-complex="10pt" style:text-underline-style="solid" style:text-underline-color="font-color"/>
    </style:style>
    <style:style style:name="T687_10" style:family="text">
      <style:text-properties fo:font-size="10pt" style:font-size-asian="10pt" style:font-size-complex="10pt"/>
    </style:style>
    <style:style style:name="T687_11" style:family="text"/>
    <style:style style:name="T687_12" style:family="text">
      <style:text-properties fo:color="#1155cc" fo:font-size="10pt" style:font-size-asian="10pt" style:font-size-complex="10pt" style:text-underline-style="solid" style:text-underline-color="font-color"/>
    </style:style>
    <style:style style:name="T687_13" style:family="text">
      <style:text-properties fo:font-size="10pt" style:font-size-asian="10pt" style:font-size-complex="10pt"/>
    </style:style>
    <style:style style:name="P688" style:family="paragraph" style:parent-style-name="Normal"/>
    <style:style style:name="T688_1" style:family="text">
      <style:text-properties fo:font-size="10pt" style:font-size-asian="10pt" style:font-size-complex="10pt" fo:font-weight="bold" style:font-weight-asian="bold" style:font-weight-complex="bold"/>
    </style:style>
    <style:style style:name="T688_2" style:family="text">
      <style:text-properties fo:font-size="10pt" style:font-size-asian="10pt" style:font-size-complex="10pt"/>
    </style:style>
    <style:style style:name="T688_3" style:family="text"/>
    <style:style style:name="T688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88_5" style:family="text">
      <style:text-properties fo:font-size="10pt" style:font-size-asian="10pt" style:font-size-complex="10pt"/>
    </style:style>
    <style:style style:name="P689" style:family="paragraph" style:parent-style-name="Normal"/>
    <style:style style:name="T689_1" style:family="text">
      <style:text-properties fo:font-size="10pt" style:font-size-asian="10pt" style:font-size-complex="10pt" fo:font-weight="bold" style:font-weight-asian="bold" style:font-weight-complex="bold"/>
    </style:style>
    <style:style style:name="T689_2" style:family="text">
      <style:text-properties fo:font-size="10pt" style:font-size-asian="10pt" style:font-size-complex="10pt"/>
    </style:style>
    <style:style style:name="T689_3" style:family="text"/>
    <style:style style:name="T689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89_5" style:family="text">
      <style:text-properties fo:font-size="10pt" style:font-size-asian="10pt" style:font-size-complex="10pt"/>
    </style:style>
    <style:style style:name="T689_6" style:family="text"/>
    <style:style style:name="T689_7" style:family="text">
      <style:text-properties fo:color="#1155cc" fo:font-size="10pt" style:font-size-asian="10pt" style:font-size-complex="10pt" style:text-underline-style="solid" style:text-underline-color="font-color"/>
    </style:style>
    <style:style style:name="T689_8" style:family="text">
      <style:text-properties fo:font-size="10pt" style:font-size-asian="10pt" style:font-size-complex="10pt"/>
    </style:style>
    <style:style style:name="P690" style:family="paragraph" style:parent-style-name="Normal"/>
    <style:style style:name="T690_1" style:family="text">
      <style:text-properties fo:font-size="10pt" style:font-size-asian="10pt" style:font-size-complex="10pt" fo:font-weight="bold" style:font-weight-asian="bold" style:font-weight-complex="bold"/>
    </style:style>
    <style:style style:name="T690_2" style:family="text">
      <style:text-properties fo:font-size="10pt" style:font-size-asian="10pt" style:font-size-complex="10pt"/>
    </style:style>
    <style:style style:name="T690_3" style:family="text"/>
    <style:style style:name="T690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90_5" style:family="text"/>
    <style:style style:name="T690_6" style:family="text">
      <style:text-properties fo:color="#1155cc" fo:font-size="10pt" style:font-size-asian="10pt" style:font-size-complex="10pt" style:text-underline-style="solid" style:text-underline-color="font-color"/>
    </style:style>
    <style:style style:name="T690_7" style:family="text">
      <style:text-properties fo:font-size="10pt" style:font-size-asian="10pt" style:font-size-complex="10pt"/>
    </style:style>
    <style:style style:name="T690_8" style:family="text">
      <style:text-properties fo:font-style="italic" style:font-style-asian="italic" style:font-style-complex="italic" fo:font-size="10pt" style:font-size-asian="10pt" style:font-size-complex="10pt"/>
    </style:style>
    <style:style style:name="T690_9" style:family="text">
      <style:text-properties fo:font-style="italic" style:font-style-asian="italic" style:font-style-complex="italic" fo:font-size="10pt" style:font-size-asian="10pt" style:font-size-complex="10pt"/>
    </style:style>
    <style:style style:name="T690_10" style:family="text">
      <style:text-properties fo:font-style="italic" style:font-style-asian="italic" style:font-style-complex="italic" fo:font-size="10pt" style:font-size-asian="10pt" style:font-size-complex="10pt"/>
    </style:style>
    <style:style style:name="T690_11" style:family="text">
      <style:text-properties fo:font-style="italic" style:font-style-asian="italic" style:font-style-complex="italic" fo:font-size="10pt" style:font-size-asian="10pt" style:font-size-complex="10pt"/>
    </style:style>
    <style:style style:name="T690_12" style:family="text">
      <style:text-properties fo:font-size="10pt" style:font-size-asian="10pt" style:font-size-complex="10pt"/>
    </style:style>
    <style:style style:name="P691" style:family="paragraph" style:parent-style-name="Normal"/>
    <style:style style:name="T691_1" style:family="text">
      <style:text-properties fo:font-size="10pt" style:font-size-asian="10pt" style:font-size-complex="10pt" fo:font-weight="bold" style:font-weight-asian="bold" style:font-weight-complex="bold"/>
    </style:style>
    <style:style style:name="T691_2" style:family="text">
      <style:text-properties fo:font-size="10pt" style:font-size-asian="10pt" style:font-size-complex="10pt"/>
    </style:style>
    <style:style style:name="T691_3" style:family="text"/>
    <style:style style:name="T691_4" style:family="text">
      <style:text-properties fo:color="#1155cc" fo:font-size="10pt" style:font-size-asian="10pt" style:font-size-complex="10pt" style:text-underline-style="solid" style:text-underline-color="font-color"/>
    </style:style>
    <style:style style:name="T691_5" style:family="text"/>
    <style:style style:name="T691_6" style:family="text"/>
    <style:style style:name="T691_7" style:family="text">
      <style:text-properties fo:color="#1155cc" fo:font-size="10pt" style:font-size-asian="10pt" style:font-size-complex="10pt" style:text-underline-style="solid" style:text-underline-color="font-color"/>
    </style:style>
    <style:style style:name="T691_8" style:family="text">
      <style:text-properties style:font-name="Cambria Math" fo:font-size="10pt" style:font-size-asian="10pt" style:font-name-complex="Cambria Math" style:font-size-complex="10pt"/>
    </style:style>
    <style:style style:name="T691_9" style:family="text">
      <style:text-properties fo:font-size="10pt" style:font-size-asian="10pt" style:font-size-complex="10pt"/>
    </style:style>
    <style:style style:name="T691_10" style:family="text"/>
    <style:style style:name="T691_11" style:family="text">
      <style:text-properties fo:color="#1155cc" fo:font-size="10pt" style:font-size-asian="10pt" style:font-size-complex="10pt" style:text-underline-style="solid" style:text-underline-color="font-color"/>
    </style:style>
    <style:style style:name="T691_12" style:family="text">
      <style:text-properties fo:font-size="10pt" style:font-size-asian="10pt" style:font-size-complex="10pt"/>
    </style:style>
    <style:style style:name="P692" style:family="paragraph" style:parent-style-name="Normal"/>
    <style:style style:name="T692_1" style:family="text">
      <style:text-properties fo:font-size="10pt" style:font-size-asian="10pt" style:font-size-complex="10pt" fo:font-weight="bold" style:font-weight-asian="bold" style:font-weight-complex="bold"/>
    </style:style>
    <style:style style:name="T692_2" style:family="text">
      <style:text-properties fo:font-size="10pt" style:font-size-asian="10pt" style:font-size-complex="10pt"/>
    </style:style>
    <style:style style:name="T692_3" style:family="text"/>
    <style:style style:name="T692_4" style:family="text">
      <style:text-properties fo:font-size="10pt" style:font-size-asian="10pt" style:font-size-complex="10pt"/>
    </style:style>
    <style:style style:name="T692_5" style:family="text">
      <style:text-properties fo:font-size="10pt" style:font-size-asian="10pt" style:font-size-complex="10pt"/>
    </style:style>
    <style:style style:name="T692_6" style:family="text"/>
    <style:style style:name="T692_7" style:family="text">
      <style:text-properties fo:color="#1155cc" fo:font-size="10pt" style:font-size-asian="10pt" style:font-size-complex="10pt" style:text-underline-style="solid" style:text-underline-color="font-color"/>
    </style:style>
    <style:style style:name="T692_8" style:family="text">
      <style:text-properties fo:font-size="10pt" style:font-size-asian="10pt" style:font-size-complex="10pt"/>
    </style:style>
    <style:style style:name="P693" style:family="paragraph" style:parent-style-name="Normal">
      <style:text-properties fo:font-size="10pt" style:font-size-asian="10pt" style:font-size-complex="10pt"/>
    </style:style>
    <style:style style:name="P694" style:family="paragraph" style:parent-style-name="Normal"/>
    <style:style style:name="T694_1" style:family="text">
      <style:text-properties fo:font-size="10pt" style:font-size-asian="10pt" style:font-size-complex="10pt"/>
    </style:style>
    <style:style style:name="P695" style:family="paragraph" style:parent-style-name="Normal"/>
    <style:style style:name="T695_1" style:family="text">
      <style:text-properties fo:font-size="10pt" style:font-size-asian="10pt" style:font-size-complex="10pt"/>
    </style:style>
    <style:style style:name="P696" style:family="paragraph" style:parent-style-name="Normal">
      <style:text-properties fo:font-size="10pt" style:font-size-asian="10pt" style:font-size-complex="10pt"/>
    </style:style>
    <style:style style:name="T696_1" style:family="text">
      <style:text-properties fo:font-size="10pt" style:font-size-asian="10pt" style:font-size-complex="10pt" fo:font-weight="bold" style:font-weight-asian="bold" style:font-weight-complex="bold"/>
    </style:style>
    <style:style style:name="T696_2" style:family="text">
      <style:text-properties fo:font-size="10pt" style:font-size-asian="10pt" style:font-size-complex="10pt" fo:font-weight="bold" style:font-weight-asian="bold" style:font-weight-complex="bold"/>
    </style:style>
    <style:style style:name="T696_3" style:family="text">
      <style:text-properties fo:font-size="10pt" style:font-size-asian="10pt" style:font-size-complex="10pt" fo:font-weight="bold" style:font-weight-asian="bold" style:font-weight-complex="bold"/>
    </style:style>
    <style:style style:name="T696_4" style:family="text">
      <style:text-properties fo:font-size="10pt" style:font-size-asian="10pt" style:font-size-complex="10pt" fo:font-weight="bold" style:font-weight-asian="bold" style:font-weight-complex="bold"/>
    </style:style>
    <style:style style:name="T696_5" style:family="text">
      <style:text-properties fo:font-size="10pt" style:font-size-asian="10pt" style:font-size-complex="10pt" fo:font-weight="bold" style:font-weight-asian="bold" style:font-weight-complex="bold"/>
    </style:style>
    <style:style style:name="T696_6" style:family="text">
      <style:text-properties fo:font-size="10pt" style:font-size-asian="10pt" style:font-size-complex="10pt"/>
    </style:style>
    <style:style style:name="T696_7" style:family="text">
      <style:text-properties fo:font-size="10pt" style:font-size-asian="10pt" style:font-size-complex="10pt"/>
    </style:style>
    <style:style style:name="T696_8" style:family="text">
      <style:text-properties fo:font-size="10pt" style:font-size-asian="10pt" style:font-size-complex="10pt"/>
    </style:style>
    <style:style style:name="T696_9" style:family="text">
      <style:text-properties fo:font-size="10pt" style:font-size-asian="10pt" style:font-size-complex="10pt"/>
    </style:style>
    <style:style style:name="T696_10" style:family="text">
      <style:text-properties fo:font-size="10pt" style:font-size-asian="10pt" style:font-size-complex="10pt"/>
    </style:style>
    <style:style style:name="T696_11" style:family="text">
      <style:text-properties fo:font-size="10pt" style:font-size-asian="10pt" style:font-size-complex="10pt"/>
    </style:style>
    <style:style style:name="T696_12" style:family="text">
      <style:text-properties fo:font-size="10pt" style:font-size-asian="10pt" style:font-size-complex="10pt"/>
    </style:style>
    <style:style style:name="T696_13" style:family="text">
      <style:text-properties fo:font-size="10pt" style:font-size-asian="10pt" style:font-size-complex="10pt"/>
    </style:style>
    <style:style style:name="T696_14" style:family="text">
      <style:text-properties fo:font-size="10pt" style:font-size-asian="10pt" style:font-size-complex="10pt"/>
    </style:style>
    <style:style style:name="T696_15" style:family="text">
      <style:text-properties fo:font-size="10pt" style:font-size-asian="10pt" style:font-size-complex="10pt"/>
    </style:style>
    <style:style style:name="T696_16" style:family="text">
      <style:text-properties fo:font-size="10pt" style:font-size-asian="10pt" style:font-size-complex="10pt"/>
    </style:style>
    <style:style style:name="T696_17" style:family="text">
      <style:text-properties fo:font-size="10pt" style:font-size-asian="10pt" style:font-size-complex="10pt"/>
    </style:style>
    <style:style style:name="T696_18" style:family="text">
      <style:text-properties fo:font-size="10pt" style:font-size-asian="10pt" style:font-size-complex="10pt"/>
    </style:style>
    <style:style style:name="T696_19" style:family="text">
      <style:text-properties fo:font-size="10pt" style:font-size-asian="10pt" style:font-size-complex="10pt"/>
    </style:style>
    <style:style style:name="T696_20" style:family="text">
      <style:text-properties fo:font-size="10pt" style:font-size-asian="10pt" style:font-size-complex="10pt"/>
    </style:style>
    <style:style style:name="T696_21" style:family="text">
      <style:text-properties fo:font-size="10pt" style:font-size-asian="10pt" style:font-size-complex="10pt"/>
    </style:style>
    <style:style style:name="T696_22" style:family="text">
      <style:text-properties fo:font-size="10pt" style:font-size-asian="10pt" style:font-size-complex="10pt"/>
    </style:style>
    <style:style style:name="T696_23" style:family="text">
      <style:text-properties fo:font-size="10pt" style:font-size-asian="10pt" style:font-size-complex="10pt"/>
    </style:style>
    <style:style style:name="T696_24" style:family="text">
      <style:text-properties fo:font-size="10pt" style:font-size-asian="10pt" style:font-size-complex="10pt"/>
    </style:style>
    <style:style style:name="P697" style:family="paragraph" style:parent-style-name="Normal">
      <style:text-properties fo:font-size="10pt" style:font-size-asian="10pt" style:font-size-complex="10pt"/>
    </style:style>
    <style:style style:name="T697_1" style:family="text">
      <style:text-properties fo:font-size="10pt" style:font-size-asian="10pt" style:font-size-complex="10pt" fo:font-weight="bold" style:font-weight-asian="bold" style:font-weight-complex="bold"/>
    </style:style>
    <style:style style:name="T697_2" style:family="text">
      <style:text-properties fo:font-size="10pt" style:font-size-asian="10pt" style:font-size-complex="10pt"/>
    </style:style>
    <style:style style:name="T697_3" style:family="text">
      <style:text-properties fo:font-size="10pt" style:font-size-asian="10pt" style:font-size-complex="10pt"/>
    </style:style>
    <style:style style:name="T697_4" style:family="text">
      <style:text-properties fo:font-size="10pt" style:font-size-asian="10pt" style:font-size-complex="10pt"/>
    </style:style>
    <style:style style:name="T697_5" style:family="text">
      <style:text-properties fo:font-size="10pt" style:font-size-asian="10pt" style:font-size-complex="10pt"/>
    </style:style>
    <style:style style:name="T697_6" style:family="text">
      <style:text-properties fo:font-size="10pt" style:font-size-asian="10pt" style:font-size-complex="10pt"/>
    </style:style>
    <style:style style:name="T697_7" style:family="text">
      <style:text-properties fo:font-size="10pt" style:font-size-asian="10pt" style:font-size-complex="10pt"/>
    </style:style>
    <style:style style:name="T697_8" style:family="text">
      <style:text-properties fo:font-size="10pt" style:font-size-asian="10pt" style:font-size-complex="10pt"/>
    </style:style>
    <style:style style:name="T697_9" style:family="text">
      <style:text-properties fo:font-size="10pt" style:font-size-asian="10pt" style:font-size-complex="10pt"/>
    </style:style>
    <style:style style:name="T697_10" style:family="text">
      <style:text-properties fo:font-size="10pt" style:font-size-asian="10pt" style:font-size-complex="10pt"/>
    </style:style>
    <style:style style:name="T697_11" style:family="text">
      <style:text-properties fo:font-size="10pt" style:font-size-asian="10pt" style:font-size-complex="10pt"/>
    </style:style>
    <style:style style:name="T697_12" style:family="text">
      <style:text-properties fo:font-size="10pt" style:font-size-asian="10pt" style:font-size-complex="10pt"/>
    </style:style>
    <style:style style:name="P698" style:family="paragraph" style:parent-style-name="Normal">
      <style:text-properties fo:font-size="10pt" style:font-size-asian="10pt" style:font-size-complex="10pt"/>
    </style:style>
    <style:style style:name="P699" style:family="paragraph" style:parent-style-name="Normal">
      <style:text-properties fo:font-size="14pt" style:font-size-asian="14pt" style:font-size-complex="14pt" fo:font-weight="bold" style:font-weight-asian="bold" style:font-weight-complex="bold"/>
    </style:style>
    <style:style style:name="P700" style:family="paragraph" style:parent-style-name="Normal">
      <style:text-properties fo:font-size="14pt" style:font-size-asian="14pt" style:font-size-complex="14pt" fo:font-weight="bold" style:font-weight-asian="bold" style:font-weight-complex="bold"/>
    </style:style>
    <style:style style:name="P701" style:family="paragraph" style:parent-style-name="Normal">
      <style:paragraph-properties fo:break-before="page"/>
    </style:style>
    <style:style style:name="P702" style:family="paragraph" style:parent-style-name="Heading_20_2"/>
    <style:style style:name="T702_1" style:family="text">
      <style:text-properties fo:font-style="normal" style:font-style-asian="normal" style:font-style-complex="normal"/>
    </style:style>
    <style:style style:name="P703" style:family="paragraph" style:parent-style-name="Normal"/>
    <style:style style:name="P704" style:family="paragraph" style:parent-style-name="Normal"/>
    <style:style style:name="T704_1" style:family="text">
      <style:text-properties fo:font-weight="bold" style:font-weight-asian="bold" style:font-weight-complex="bold"/>
    </style:style>
    <style:style style:name="T704_2" style:family="text"/>
    <style:style style:name="T704_3" style:family="text">
      <style:text-properties fo:font-weight="bold" style:font-weight-asian="bold" style:font-weight-complex="bold"/>
    </style:style>
    <style:style style:name="P705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706" style:family="paragraph" style:parent-style-name="Normal">
      <style:paragraph-properties fo:margin-left="-0.009cm"/>
    </style:style>
    <style:style style:name="T706_1" style:family="text">
      <style:text-properties fo:font-size="10pt" style:font-size-asian="10pt" style:font-size-complex="10pt"/>
    </style:style>
    <style:style style:name="P707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708" style:family="paragraph" style:parent-style-name="Normal"/>
    <style:style style:name="Table17" style:family="table">
      <style:table-properties table:align="left" style:width="18.732cm" fo:margin-left="-1.111cm"/>
    </style:style>
    <style:style style:name="Column69" style:family="table-column">
      <style:table-column-properties style:column-width="4.939cm" style:use-optimal-column-width="false"/>
    </style:style>
    <style:style style:name="Column70" style:family="table-column">
      <style:table-column-properties style:column-width="2.406cm" style:use-optimal-column-width="false"/>
    </style:style>
    <style:style style:name="Column71" style:family="table-column">
      <style:table-column-properties style:column-width="2.75cm" style:use-optimal-column-width="false"/>
    </style:style>
    <style:style style:name="Column72" style:family="table-column">
      <style:table-column-properties style:column-width="8.638cm" style:use-optimal-column-width="false"/>
    </style:style>
    <style:style style:name="Row64" style:family="table-row">
      <style:table-row-properties style:min-row-height="0.831cm" style:use-optimal-row-height="false"/>
    </style:style>
    <style:style style:name="Cell207" style:family="table-cell">
      <style:table-cell-properties fo:background-color="#e35925" style:vertical-align="middle" fo:padding-top="0.085cm" fo:border-top="#ffffff 0.035cm solid" fo:border-bottom="#ee9b7c 0.071cm solid" fo:padding-left="0.194cm" fo:border-left="#ffffff 0.035cm solid" fo:padding-right="0.145cm" fo:border-right="#ffffff 0.035cm solid" fo:wrap-option="wrap"/>
    </style:style>
    <style:style style:name="P709" style:family="paragraph" style:parent-style-name="Normal">
      <style:paragraph-properties fo:line-height="108%"/>
    </style:style>
    <style:style style:name="T70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9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9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5" style:family="table-row">
      <style:table-row-properties style:min-row-height="1.993cm" style:use-optimal-row-height="false"/>
    </style:style>
    <style:style style:name="Cell208" style:family="table-cell">
      <style:table-cell-properties fo:background-color="#e35925" style:vertical-align="top" fo:padding-top="0.085cm" fo:border-top="#ee9b7c 0.071cm solid" fo:border-bottom="#ffffff 0.035cm solid" fo:padding-left="0.194cm" fo:border-left="#ffffff 0.035cm solid" fo:padding-right="0.145cm" fo:border-right="#ffffff 0.035cm solid" fo:wrap-option="wrap"/>
    </style:style>
    <style:style style:name="P710" style:family="paragraph" style:parent-style-name="Normal">
      <style:paragraph-properties fo:line-height="108%"/>
    </style:style>
    <style:style style:name="T71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10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10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9" style:family="table-cell">
      <style:table-cell-properties fo:background-color="#e35925" style:vertical-align="top" fo:padding-top="0.085cm" fo:border-top="#ee9b7c 0.071cm solid" fo:border-bottom="#ffffff 0.035cm solid" fo:padding-left="0.194cm" fo:border-left="#ffffff 0.035cm solid" fo:padding-right="0.145cm" fo:border-right="#ffffff 0.035cm solid" fo:wrap-option="wrap"/>
    </style:style>
    <style:style style:name="P711" style:family="paragraph" style:parent-style-name="Normal">
      <style:paragraph-properties fo:line-height="108%" fo:margin-bottom="0.049cm"/>
    </style:style>
    <style:style style:name="T711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2" style:family="paragraph" style:parent-style-name="Normal">
      <style:paragraph-properties fo:line-height="108%" fo:margin-bottom="0.049cm"/>
    </style:style>
    <style:style style:name="T712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3" style:family="paragraph" style:parent-style-name="Normal">
      <style:paragraph-properties fo:line-height="108%"/>
    </style:style>
    <style:style style:name="T713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fo:background-color="#e35925" style:vertical-align="top" fo:padding-top="0.085cm" fo:border-top="#ee9b7c 0.071cm solid" fo:border-bottom="#ffffff 0.035cm solid" fo:padding-left="0.194cm" fo:border-left="#ffffff 0.035cm solid" fo:padding-right="0.145cm" fo:border-right="#ffffff 0.035cm solid" fo:wrap-option="wrap"/>
    </style:style>
    <style:style style:name="P714" style:family="paragraph" style:parent-style-name="Normal">
      <style:paragraph-properties fo:line-height="108%" fo:margin-bottom="0.049cm"/>
    </style:style>
    <style:style style:name="T714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5" style:family="paragraph" style:parent-style-name="Normal">
      <style:paragraph-properties fo:line-height="108%"/>
    </style:style>
    <style:style style:name="T715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fo:background-color="#e35925" style:vertical-align="top" fo:padding-top="0.085cm" fo:border-top="#ee9b7c 0.071cm solid" fo:border-bottom="#ffffff 0.035cm solid" fo:padding-left="0.194cm" fo:border-left="#ffffff 0.035cm solid" fo:padding-right="0.145cm" fo:border-right="#ffffff 0.035cm solid" fo:wrap-option="wrap"/>
    </style:style>
    <style:style style:name="P716" style:family="paragraph" style:parent-style-name="Normal">
      <style:paragraph-properties fo:line-height="108%" fo:margin-bottom="0.049cm"/>
    </style:style>
    <style:style style:name="T716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7" style:family="paragraph" style:parent-style-name="Normal">
      <style:paragraph-properties fo:line-height="108%" fo:margin-bottom="0.049cm"/>
    </style:style>
    <style:style style:name="T717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8" style:family="paragraph" style:parent-style-name="Normal">
      <style:paragraph-properties fo:line-height="108%" fo:margin-bottom="0.049cm"/>
    </style:style>
    <style:style style:name="T71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9" style:family="paragraph" style:parent-style-name="Normal">
      <style:paragraph-properties fo:line-height="108%"/>
    </style:style>
    <style:style style:name="T71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6" style:family="table-row">
      <style:table-row-properties style:min-row-height="6.394cm" style:use-optimal-row-height="false"/>
    </style:style>
    <style:style style:name="Cell212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20" style:family="paragraph" style:parent-style-name="Normal"/>
    <style:style style:name="T7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0_2" style:family="text"/>
    <style:style style:name="T72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21" style:family="paragraph" style:parent-style-name="Normal">
      <style:paragraph-properties fo:margin-bottom="0.423cm"/>
    </style:style>
    <style:style style:name="T7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3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22" style:family="paragraph" style:parent-style-name="Normal"/>
    <style:style style:name="T7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23" style:family="paragraph" style:parent-style-name="Normal">
      <style:paragraph-properties fo:line-height="108%"/>
    </style:style>
    <style:style style:name="T7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24" style:family="paragraph" style:parent-style-name="Normal">
      <style:paragraph-properties fo:line-height="108%" fo:margin-right="0.044cm"/>
    </style:style>
    <style:style style:name="T7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2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3" style:family="text"/>
    <style:style style:name="T724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4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4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4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25" style:family="paragraph" style:parent-style-name="Normal">
      <style:paragraph-properties fo:line-height="108%" fo:margin-right="0.019cm"/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Row67" style:family="table-row">
      <style:table-row-properties style:min-row-height="3.334cm" style:use-optimal-row-height="false"/>
    </style:style>
    <style:style style:name="Cell216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26" style:family="paragraph" style:parent-style-name="Normal">
      <style:paragraph-properties fo:line-height="108%" fo:margin-right="0.044cm"/>
    </style:style>
    <style:style style:name="T7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6_2" style:family="text"/>
    <style:style style:name="T72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6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6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2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27" style:family="paragraph" style:parent-style-name="Normal">
      <style:paragraph-properties fo:line-height="108%" fo:margin-right="0.044cm"/>
    </style:style>
    <style:style style:name="T7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2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28" style:family="paragraph" style:parent-style-name="Normal">
      <style:paragraph-properties fo:line-height="108%" fo:margin-right="0.044cm"/>
    </style:style>
    <style:style style:name="T7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29" style:family="paragraph" style:parent-style-name="Normal"/>
    <style:style style:name="T7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8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30" style:family="paragraph" style:parent-style-name="Normal">
      <style:paragraph-properties fo:line-height="108%"/>
    </style:style>
    <style:style style:name="T7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9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31" style:family="paragraph" style:parent-style-name="Normal">
      <style:paragraph-properties fo:line-height="108%" fo:margin-right="0.044cm"/>
    </style:style>
    <style:style style:name="T7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1_3" style:family="text"/>
    <style:style style:name="T73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8" style:family="table-row">
      <style:table-row-properties style:min-row-height="3.334cm" style:use-optimal-row-height="false"/>
    </style:style>
    <style:style style:name="Cell220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32" style:family="paragraph" style:parent-style-name="Normal"/>
    <style:style style:name="T7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2_2" style:family="text"/>
    <style:style style:name="T73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2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33" style:family="paragraph" style:parent-style-name="Normal"/>
    <style:style style:name="T7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1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34" style:family="paragraph" style:parent-style-name="Normal"/>
    <style:style style:name="T7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2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35" style:family="paragraph" style:parent-style-name="Normal">
      <style:paragraph-properties fo:line-height="108%"/>
    </style:style>
    <style:style style:name="T7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36" style:family="paragraph" style:parent-style-name="Normal">
      <style:paragraph-properties fo:line-height="108%" fo:margin-right="0.044cm"/>
    </style:style>
    <style:style style:name="T7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3" style:family="text"/>
    <style:style style:name="T73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37" style:family="paragraph" style:parent-style-name="Normal">
      <style:paragraph-properties fo:line-height="108%" fo:margin-right="0.04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38" style:family="paragraph" style:parent-style-name="Normal">
      <style:paragraph-properties fo:line-height="108%" fo:margin-right="0.04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9" style:family="table-row">
      <style:table-row-properties style:min-row-height="3.334cm" style:use-optimal-row-height="false"/>
    </style:style>
    <style:style style:name="Cell224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39" style:family="paragraph" style:parent-style-name="Normal"/>
    <style:style style:name="T7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39_2" style:family="text"/>
    <style:style style:name="T73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9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3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5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0" style:family="paragraph" style:parent-style-name="Normal"/>
    <style:style style:name="T7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6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41" style:family="paragraph" style:parent-style-name="Normal">
      <style:paragraph-properties fo:line-height="108%"/>
    </style:style>
    <style:style style:name="T7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7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2" style:family="paragraph" style:parent-style-name="Normal">
      <style:paragraph-properties fo:margin-bottom="0.005cm"/>
    </style:style>
    <style:style style:name="T7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4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1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12" style:family="text"/>
    <style:style style:name="T742_1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42_1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42_1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2_17" style:family="text">
      <style:text-properties style:font-name="Garamond" fo:font-size="12.5pt" style:font-name-asian="Garamond" style:font-size-asian="12.5pt" style:font-name-complex="Garamond" style:font-size-complex="12.5pt" fo:language="en" fo:language-asian="en" fo:language-complex="ar" fo:country="GB" fo:country-asian="US" fo:country-complex="SA"/>
    </style:style>
    <style:style style:name="Row70" style:family="table-row">
      <style:table-row-properties style:min-row-height="3.334cm" style:use-optimal-row-height="false"/>
    </style:style>
    <style:style style:name="Cell228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3" style:family="paragraph" style:parent-style-name="Normal"/>
    <style:style style:name="T7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3_2" style:family="text"/>
    <style:style style:name="T74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4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9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4" style:family="paragraph" style:parent-style-name="Normal"/>
    <style:style style:name="T7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0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45" style:family="paragraph" style:parent-style-name="Normal">
      <style:paragraph-properties fo:line-height="108%"/>
    </style:style>
    <style:style style:name="T7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1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6" style:family="paragraph" style:parent-style-name="Normal">
      <style:paragraph-properties fo:line-height="108%" fo:margin-right="0.044cm"/>
    </style:style>
    <style:style style:name="T7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1" style:family="table-row">
      <style:table-row-properties style:min-row-height="3.334cm" style:use-optimal-row-height="false"/>
    </style:style>
    <style:style style:name="Cell232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7" style:family="paragraph" style:parent-style-name="Normal"/>
    <style:style style:name="T7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47_2" style:family="text"/>
    <style:style style:name="T74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4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48" style:family="paragraph" style:parent-style-name="Normal"/>
    <style:style style:name="T7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3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49" style:family="paragraph" style:parent-style-name="Normal"/>
    <style:style style:name="T7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4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50" style:family="paragraph" style:parent-style-name="Normal">
      <style:paragraph-properties fo:line-height="108%"/>
    </style:style>
    <style:style style:name="T7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5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1" style:family="paragraph" style:parent-style-name="Normal"/>
    <style:style style:name="T7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7" style:family="text"/>
    <style:style style:name="T751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1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1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2" style:family="table-row">
      <style:table-row-properties style:min-row-height="3.334cm" style:use-optimal-row-height="false"/>
    </style:style>
    <style:style style:name="Cell236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2" style:family="paragraph" style:parent-style-name="Normal"/>
    <style:style style:name="T7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2_2" style:family="text"/>
    <style:style style:name="T75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2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2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7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3" style:family="paragraph" style:parent-style-name="Normal"/>
    <style:style style:name="T7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54" style:family="paragraph" style:parent-style-name="Normal"/>
    <style:style style:name="T7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8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55" style:family="paragraph" style:parent-style-name="Normal">
      <style:paragraph-properties fo:line-height="108%"/>
    </style:style>
    <style:style style:name="T7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9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6" style:family="paragraph" style:parent-style-name="Normal">
      <style:paragraph-properties fo:line-height="108%" fo:margin-right="0.044cm"/>
    </style:style>
    <style:style style:name="T7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6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57" style:family="paragraph" style:parent-style-name="Normal">
      <style:paragraph-properties fo:line-height="108%" fo:margin-right="0.04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3" style:family="table-row">
      <style:table-row-properties style:min-row-height="3.334cm" style:use-optimal-row-height="false"/>
    </style:style>
    <style:style style:name="Cell240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8" style:family="paragraph" style:parent-style-name="Normal"/>
    <style:style style:name="T7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8_2" style:family="text"/>
    <style:style style:name="T75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5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1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59" style:family="paragraph" style:parent-style-name="Normal"/>
    <style:style style:name="T7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2" style:family="table-cell">
      <style:table-cell-properties fo:background-color="#f9ddd3" style:vertical-align="top" fo:padding-top="0.085cm" fo:border-top="#ffffff 0.035cm solid" fo:padding-left="0.194cm" fo:border-left="#ffffff 0.035cm solid" fo:padding-right="0.145cm" fo:border-right="#ffffff 0.035cm solid" fo:wrap-option="wrap"/>
    </style:style>
    <style:style style:name="P760" style:family="paragraph" style:parent-style-name="Normal">
      <style:paragraph-properties fo:line-height="108%"/>
    </style:style>
    <style:style style:name="T7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61" style:family="paragraph" style:parent-style-name="Normal">
      <style:paragraph-properties fo:line-height="108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3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45cm" fo:border-right="#ffffff 0.035cm solid" fo:wrap-option="wrap"/>
    </style:style>
    <style:style style:name="P762" style:family="paragraph" style:parent-style-name="Normal">
      <style:paragraph-properties fo:line-height="108%" fo:margin-right="0.044cm"/>
    </style:style>
    <style:style style:name="T7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2_5" style:family="text"/>
    <style:style style:name="T762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62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63" style:family="paragraph" style:parent-style-name="Normal">
      <style:paragraph-properties fo:line-height="108%" fo:margin-right="0.04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64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65" style:family="paragraph" style:parent-style-name="Normal">
      <style:paragraph-properties fo:margin-left="-0.009cm"/>
      <style:text-properties fo:font-size="10pt" style:font-size-asian="10pt" style:font-size-complex="10pt"/>
    </style:style>
    <style:style style:name="P766" style:family="paragraph" style:parent-style-name="Normal"/>
    <style:style style:name="T766_1" style:family="text">
      <style:text-properties style:font-name="Garamond" fo:font-size="12.5pt" style:font-name-asian="Garamond" style:font-size-asian="12.5pt" style:font-name-complex="Garamond" style:font-size-complex="12.5pt"/>
    </style:style>
    <style:style style:name="P767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68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69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70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71" style:family="paragraph" style:parent-style-name="Normal">
      <style:paragraph-properties fo:margin-bottom="0.005cm"/>
      <style:text-properties fo:font-size="10pt" style:font-size-asian="10pt" style:font-size-complex="10pt"/>
    </style:style>
    <style:style style:name="P772" style:family="paragraph" style:parent-style-name="Normal">
      <style:paragraph-properties fo:margin-bottom="0.005cm"/>
      <style:text-properties fo:font-size="10pt" style:font-size-asian="10pt" style:font-size-complex="10pt" fo:font-weight="bold" style:font-weight-asian="bold" style:font-weight-complex="bold"/>
    </style:style>
    <style:style style:name="P773" style:family="paragraph" style:parent-style-name="Normal">
      <style:paragraph-properties fo:margin-bottom="0.005cm"/>
      <style:text-properties style:font-name="Garamond" fo:font-size="12.5pt" style:font-name-asian="Garamond" style:font-size-asian="12.5pt" style:font-name-complex="Garamond" style:font-size-complex="12.5pt"/>
    </style:style>
    <style:style style:name="P774" style:family="paragraph" style:parent-style-name="Normal">
      <style:paragraph-properties fo:break-before="page"/>
    </style:style>
    <style:style style:name="P775" style:family="paragraph" style:parent-style-name="Normal"/>
    <style:style style:name="T775_1" style:family="text">
      <style:text-properties fo:font-weight="bold" style:font-weight-asian="bold" style:font-weight-complex="bold"/>
    </style:style>
    <style:style style:name="P776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777" style:family="paragraph" style:parent-style-name="Normal"/>
    <style:style style:name="T777_1" style:family="text">
      <style:text-properties style:font-name="Times New Roman" fo:font-size="9pt" style:font-name-asian="Times New Roman" style:font-size-asian="9pt" style:font-name-complex="Times New Roman" style:font-size-complex="9pt"/>
    </style:style>
    <style:style style:name="Table18" style:family="table">
      <style:table-properties table:align="left" style:width="18.309cm" fo:margin-left="-1.111cm"/>
    </style:style>
    <style:style style:name="Column73" style:family="table-column">
      <style:table-column-properties style:column-width="4.092cm" style:use-optimal-column-width="false"/>
    </style:style>
    <style:style style:name="Column74" style:family="table-column">
      <style:table-column-properties style:column-width="2.753cm" style:use-optimal-column-width="false"/>
    </style:style>
    <style:style style:name="Column75" style:family="table-column">
      <style:table-column-properties style:column-width="11.464cm" style:use-optimal-column-width="false"/>
    </style:style>
    <style:style style:name="Row74" style:family="table-row">
      <style:table-row-properties style:min-row-height="0.829cm" style:use-optimal-row-height="false"/>
    </style:style>
    <style:style style:name="Cell244" style:family="table-cell">
      <style:table-cell-properties fo:background-color="#e35925" style:vertical-align="middle" fo:padding-top="0.083cm" fo:border-top="#ffffff 0.035cm solid" fo:border-bottom="#ee9b7c 0.071cm solid" fo:padding-left="0.194cm" fo:border-left="#ffffff 0.035cm solid" fo:padding-right="0.113cm" fo:border-right="#ffffff 0.035cm solid" fo:wrap-option="wrap"/>
    </style:style>
    <style:style style:name="P778" style:family="paragraph" style:parent-style-name="Normal">
      <style:paragraph-properties fo:line-height="108%"/>
    </style:style>
    <style:style style:name="T77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8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8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5" style:family="table-row">
      <style:table-row-properties style:min-row-height="1.958cm" style:use-optimal-row-height="false"/>
    </style:style>
    <style:style style:name="Cell245" style:family="table-cell">
      <style:table-cell-properties fo:background-color="#e35925" style:vertical-align="top" fo:padding-top="0.083cm" fo:border-top="#ee9b7c 0.071cm solid" fo:border-bottom="#ffffff 0.035cm solid" fo:padding-left="0.194cm" fo:border-left="#ffffff 0.035cm solid" fo:padding-right="0.113cm" fo:border-right="#ffffff 0.035cm solid" fo:wrap-option="wrap"/>
    </style:style>
    <style:style style:name="P779" style:family="paragraph" style:parent-style-name="Normal">
      <style:paragraph-properties fo:line-height="108%" fo:margin-bottom="0.049cm"/>
    </style:style>
    <style:style style:name="T77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9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9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0" style:family="paragraph" style:parent-style-name="Normal">
      <style:paragraph-properties fo:line-height="108%"/>
    </style:style>
    <style:style style:name="T78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fo:background-color="#e35925" style:vertical-align="top" fo:padding-top="0.083cm" fo:border-top="#ee9b7c 0.071cm solid" fo:border-bottom="#ffffff 0.035cm solid" fo:padding-left="0.194cm" fo:border-left="#ffffff 0.035cm solid" fo:padding-right="0.113cm" fo:border-right="#ffffff 0.035cm solid" fo:wrap-option="wrap"/>
    </style:style>
    <style:style style:name="P781" style:family="paragraph" style:parent-style-name="Normal">
      <style:paragraph-properties fo:line-height="108%" fo:margin-bottom="0.049cm"/>
    </style:style>
    <style:style style:name="T781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2" style:family="paragraph" style:parent-style-name="Normal">
      <style:paragraph-properties fo:line-height="108%"/>
    </style:style>
    <style:style style:name="T782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7" style:family="table-cell">
      <style:table-cell-properties fo:background-color="#e35925" style:vertical-align="top" fo:padding-top="0.083cm" fo:border-top="#ee9b7c 0.071cm solid" fo:border-bottom="#ffffff 0.035cm solid" fo:padding-left="0.194cm" fo:border-left="#ffffff 0.035cm solid" fo:padding-right="0.113cm" fo:border-right="#ffffff 0.035cm solid" fo:wrap-option="wrap"/>
    </style:style>
    <style:style style:name="P783" style:family="paragraph" style:parent-style-name="Normal">
      <style:paragraph-properties fo:line-height="108%" fo:margin-bottom="0.049cm" fo:margin-left="0.026cm"/>
    </style:style>
    <style:style style:name="T783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4" style:family="paragraph" style:parent-style-name="Normal">
      <style:paragraph-properties fo:line-height="108%" fo:margin-bottom="0.049cm" fo:margin-left="0.026cm"/>
    </style:style>
    <style:style style:name="T784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5" style:family="paragraph" style:parent-style-name="Normal">
      <style:paragraph-properties fo:line-height="108%" fo:margin-left="0.026cm"/>
    </style:style>
    <style:style style:name="T785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6" style:family="table-row">
      <style:table-row-properties style:min-row-height="6.899cm" style:use-optimal-row-height="false"/>
    </style:style>
    <style:style style:name="Cell248" style:family="table-cell">
      <style:table-cell-properties fo:background-color="#f9ddd3" style:vertical-align="top" fo:padding-top="0.083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86" style:family="paragraph" style:parent-style-name="Normal">
      <style:paragraph-properties fo:line-height="108%"/>
    </style:style>
    <style:style style:name="T7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6_2" style:family="text"/>
    <style:style style:name="T78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8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9" style:family="table-cell">
      <style:table-cell-properties fo:background-color="#f9ddd3" style:vertical-align="top" fo:padding-top="0.083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87" style:family="paragraph" style:parent-style-name="Normal">
      <style:paragraph-properties fo:line-height="108%"/>
    </style:style>
    <style:style style:name="T7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0" style:family="table-cell">
      <style:table-cell-properties fo:background-color="#f9ddd3" style:vertical-align="top" fo:padding-top="0.083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88" style:family="paragraph" style:parent-style-name="Normal">
      <style:paragraph-properties fo:line-height="108%" fo:margin-left="0.026cm" fo:margin-right="0.055cm"/>
    </style:style>
    <style:style style:name="T7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8_2" style:family="text"/>
    <style:style style:name="T78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78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8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7" style:family="table-row">
      <style:table-row-properties style:min-row-height="5.186cm" style:use-optimal-row-height="false"/>
    </style:style>
    <style:style style:name="Cell251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89" style:family="paragraph" style:parent-style-name="Normal"/>
    <style:style style:name="T7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9_2" style:family="text"/>
    <style:style style:name="T78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8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2" style:family="table-cell">
      <style:table-cell-properties fo:background-color="#f9ddd3" style:vertical-align="top" fo:padding-top="0.086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90" style:family="paragraph" style:parent-style-name="Normal"/>
    <style:style style:name="T7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9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3" style:family="table-cell">
      <style:table-cell-properties fo:background-color="#f9ddd3" style:vertical-align="top" fo:padding-top="0.083cm" fo:border-top="#ffffff 0.035cm solid" fo:border-bottom="#ffffff 0.035cm solid" fo:padding-left="0.194cm" fo:border-left="#ffffff 0.035cm solid" fo:padding-right="0.113cm" fo:border-right="#ffffff 0.035cm solid" fo:wrap-option="wrap"/>
    </style:style>
    <style:style style:name="P792" style:family="paragraph" style:parent-style-name="Normal">
      <style:paragraph-properties fo:margin-bottom="0.423cm"/>
    </style:style>
    <style:style style:name="T7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92_2" style:family="text"/>
    <style:style style:name="T79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7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9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10" style:family="text"/>
    <style:style style:name="T792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92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13" style:family="text"/>
    <style:style style:name="T792_1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92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2_18" style:family="text"/>
    <style:style style:name="T792_1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792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93" style:family="paragraph" style:parent-style-name="Normal">
      <style:paragraph-properties fo:line-height="108%" fo:margin-bottom="0.005cm"/>
    </style:style>
    <style:style style:name="T793_1" style:family="text">
      <style:text-properties style:font-name="Garamond" fo:font-size="12.5pt" style:font-name-asian="Garamond" style:font-size-asian="12.5pt" style:font-name-complex="Garamond" style:font-size-complex="12.5pt"/>
    </style:style>
    <style:style style:name="P794" style:family="paragraph" style:parent-style-name="Normal">
      <style:paragraph-properties fo:line-height="108%" fo:margin-bottom="0.005cm"/>
    </style:style>
    <style:style style:name="P795" style:family="paragraph" style:parent-style-name="Normal">
      <style:paragraph-properties fo:break-before="page"/>
    </style:style>
    <style:style style:name="P796" style:family="paragraph" style:parent-style-name="Normal"/>
    <style:style style:name="T796_1" style:family="text">
      <style:text-properties fo:font-weight="bold" style:font-weight-asian="bold" style:font-weight-complex="bold"/>
    </style:style>
    <style:style style:name="T796_2" style:family="text"/>
    <style:style style:name="T796_3" style:family="text">
      <style:text-properties fo:font-weight="bold" style:font-weight-asian="bold" style:font-weight-complex="bold"/>
    </style:style>
    <style:style style:name="T796_4" style:family="text">
      <style:text-properties fo:font-weight="bold" style:font-weight-asian="bold" style:font-weight-complex="bold"/>
    </style:style>
    <style:style style:name="T796_5" style:family="text">
      <style:text-properties fo:font-weight="bold" style:font-weight-asian="bold" style:font-weight-complex="bold"/>
    </style:style>
    <style:style style:name="Table19" style:family="table">
      <style:table-properties table:align="left" style:width="18.203cm" fo:margin-left="-1.111cm"/>
    </style:style>
    <style:style style:name="Column76" style:family="table-column">
      <style:table-column-properties style:column-width="5.468cm" style:use-optimal-column-width="false"/>
    </style:style>
    <style:style style:name="Column77" style:family="table-column">
      <style:table-column-properties style:column-width="3.351cm" style:use-optimal-column-width="false"/>
    </style:style>
    <style:style style:name="Column78" style:family="table-column">
      <style:table-column-properties style:column-width="9.384cm" style:use-optimal-column-width="false"/>
    </style:style>
    <style:style style:name="Row78" style:family="table-row">
      <style:table-row-properties style:min-row-height="0.03cm" style:use-optimal-row-height="false"/>
    </style:style>
    <style:style style:name="Cell254" style:family="table-cell">
      <style:table-cell-properties style:vertical-align="top" fo:padding-top="0.095cm" fo:padding-left="0.203cm" fo:border-left="#ffffff 0.035cm solid" fo:padding-right="0.132cm" fo:border-right="#ffffff 0.035cm solid" fo:wrap-option="wrap"/>
    </style:style>
    <style:style style:name="P797" style:family="paragraph" style:parent-style-name="Normal">
      <style:paragraph-properties fo:line-height="108%" fo:margin-bottom="0.282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79" style:family="table-row">
      <style:table-row-properties style:min-row-height="0.799cm" style:use-optimal-row-height="false"/>
    </style:style>
    <style:style style:name="Cell255" style:family="table-cell">
      <style:table-cell-properties fo:background-color="#e35925" style:vertical-align="middle" fo:padding-top="0.095cm" fo:border-bottom="#ffffff 0.035cm solid" fo:padding-left="0.203cm" fo:border-left="#ffffff 0.035cm solid" fo:padding-right="0.132cm" fo:border-right="#ffffff 0.035cm solid" fo:wrap-option="wrap"/>
    </style:style>
    <style:style style:name="P798" style:family="paragraph" style:parent-style-name="Normal">
      <style:paragraph-properties fo:line-height="108%" fo:margin-left="0.009cm"/>
    </style:style>
    <style:style style:name="T79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80" style:family="table-row">
      <style:table-row-properties style:min-row-height="1.482cm" style:use-optimal-row-height="false"/>
    </style:style>
    <style:style style:name="Cell256" style:family="table-cell">
      <style:table-cell-properties fo:background-color="#e35925" style:vertical-align="top" fo:padding-top="0.095cm" fo:border-top="#ffffff 0.035cm solid" fo:border-bottom="#ffffff 0.035cm solid" fo:padding-left="0.203cm" fo:border-left="#ffffff 0.035cm solid" fo:padding-right="0.132cm" fo:border-right="#ffffff 0.035cm solid" fo:wrap-option="wrap"/>
    </style:style>
    <style:style style:name="P799" style:family="paragraph" style:parent-style-name="Normal">
      <style:paragraph-properties fo:line-height="108%" fo:margin-left="0.009cm"/>
    </style:style>
    <style:style style:name="T79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9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9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7" style:family="table-cell">
      <style:table-cell-properties fo:background-color="#e35925" style:vertical-align="top" fo:padding-top="0.095cm" fo:border-top="#ffffff 0.035cm solid" fo:border-bottom="#ffffff 0.035cm solid" fo:padding-left="0.203cm" fo:border-left="#ffffff 0.035cm solid" fo:padding-right="0.132cm" fo:border-right="#ffffff 0.035cm solid" fo:wrap-option="wrap"/>
    </style:style>
    <style:style style:name="P800" style:family="paragraph" style:parent-style-name="Normal">
      <style:paragraph-properties fo:line-height="108%" fo:margin-bottom="0.049cm"/>
    </style:style>
    <style:style style:name="T80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01" style:family="paragraph" style:parent-style-name="Normal">
      <style:paragraph-properties fo:line-height="108%" fo:margin-bottom="0.049cm"/>
    </style:style>
    <style:style style:name="T801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02" style:family="paragraph" style:parent-style-name="Normal">
      <style:paragraph-properties fo:line-height="108%"/>
    </style:style>
    <style:style style:name="T802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8" style:family="table-cell">
      <style:table-cell-properties fo:background-color="#e35925" style:vertical-align="top" fo:padding-top="0.095cm" fo:border-top="#ffffff 0.035cm solid" fo:border-bottom="#ffffff 0.035cm solid" fo:padding-left="0.203cm" fo:border-left="#ffffff 0.035cm solid" fo:padding-right="0.132cm" fo:border-right="#ffffff 0.035cm solid" fo:wrap-option="wrap"/>
    </style:style>
    <style:style style:name="P803" style:family="paragraph" style:parent-style-name="Normal">
      <style:paragraph-properties fo:line-height="108%"/>
    </style:style>
    <style:style style:name="T803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1" style:family="table-row">
      <style:table-row-properties style:min-row-height="0.917cm" style:use-optimal-row-height="false"/>
    </style:style>
    <style:style style:name="Cell259" style:family="table-cell">
      <style:table-cell-properties fo:background-color="#f9ddd3" style:vertical-align="middle" fo:padding-top="0.095cm" fo:border-top="#ffffff 0.035cm solid" fo:border-bottom="#ffffff 0.035cm solid" fo:padding-left="0.203cm" fo:border-left="#ffffff 0.035cm solid" fo:padding-right="0.132cm" fo:border-right="#ffffff 0.035cm solid" fo:wrap-option="wrap"/>
    </style:style>
    <style:style style:name="P804" style:family="paragraph" style:parent-style-name="Normal">
      <style:paragraph-properties fo:line-height="108%" fo:margin-left="0.009cm"/>
    </style:style>
    <style:style style:name="T804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2" style:family="table-row">
      <style:table-row-properties style:min-row-height="2.822cm" style:use-optimal-row-height="false"/>
    </style:style>
    <style:style style:name="Cell260" style:family="table-cell">
      <style:table-cell-properties fo:background-color="#f9ddd3" style:vertical-align="top" fo:padding-top="0.095cm" fo:padding-left="0.203cm" fo:padding-right="0.132cm" fo:wrap-option="wrap"/>
    </style:style>
    <style:style style:name="P805" style:family="paragraph" style:parent-style-name="Normal">
      <style:paragraph-properties fo:line-height="115%"/>
    </style:style>
    <style:style style:name="T80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5_2" style:family="text"/>
    <style:style style:name="T805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05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fo:background-color="#f9ddd3" style:vertical-align="top" fo:padding-top="0.095cm" fo:padding-left="0.203cm" fo:padding-right="0.132cm" fo:wrap-option="wrap"/>
    </style:style>
    <style:style style:name="P806" style:family="paragraph" style:parent-style-name="Normal">
      <style:paragraph-properties fo:line-height="115%"/>
    </style:style>
    <style:style style:name="T806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fo:background-color="#f9ddd3" style:vertical-align="top" fo:padding-top="0.095cm" fo:padding-left="0.203cm" fo:padding-right="0.132cm" fo:wrap-option="wrap"/>
    </style:style>
    <style:style style:name="P807" style:family="paragraph" style:parent-style-name="Normal">
      <style:paragraph-properties fo:line-height="115%"/>
    </style:style>
    <style:style style:name="T807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7_2" style:family="text"/>
    <style:style style:name="T807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07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7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7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7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7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3" style:family="table-row">
      <style:table-row-properties style:min-row-height="0.988cm" style:use-optimal-row-height="false"/>
    </style:style>
    <style:style style:name="Cell263" style:family="table-cell">
      <style:table-cell-properties fo:background-color="#f9ddd3" style:vertical-align="top" fo:padding-top="0.095cm" fo:padding-left="0.203cm" fo:padding-right="0.132cm" fo:wrap-option="wrap"/>
    </style:style>
    <style:style style:name="P808" style:family="paragraph" style:parent-style-name="Normal">
      <style:paragraph-properties fo:line-height="115%"/>
    </style:style>
    <style:style style:name="T808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8_2" style:family="text"/>
    <style:style style:name="T808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08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8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8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8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8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fo:background-color="#f9ddd3" style:vertical-align="top" fo:padding-top="0.095cm" fo:padding-left="0.203cm" fo:padding-right="0.132cm" fo:wrap-option="wrap"/>
    </style:style>
    <style:style style:name="P809" style:family="paragraph" style:parent-style-name="Normal">
      <style:paragraph-properties fo:line-height="115%"/>
    </style:style>
    <style:style style:name="T809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fo:background-color="#f9ddd3" style:vertical-align="top" fo:padding-top="0.095cm" fo:padding-left="0.203cm" fo:padding-right="0.132cm" fo:wrap-option="wrap"/>
    </style:style>
    <style:style style:name="P810" style:family="paragraph" style:parent-style-name="Normal">
      <style:paragraph-properties fo:line-height="115%"/>
    </style:style>
    <style:style style:name="T810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0_2" style:family="text"/>
    <style:style style:name="T810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0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0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0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0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0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4" style:family="table-row">
      <style:table-row-properties style:min-row-height="2.822cm" style:use-optimal-row-height="false"/>
    </style:style>
    <style:style style:name="Cell266" style:family="table-cell">
      <style:table-cell-properties fo:background-color="#f9ddd3" style:vertical-align="top" fo:padding-top="0.095cm" fo:padding-left="0.203cm" fo:padding-right="0.132cm" fo:wrap-option="wrap"/>
    </style:style>
    <style:style style:name="P811" style:family="paragraph" style:parent-style-name="Normal">
      <style:paragraph-properties fo:line-height="115%"/>
    </style:style>
    <style:style style:name="T811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1_2" style:family="text"/>
    <style:style style:name="T811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1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1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1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1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1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7" style:family="table-cell">
      <style:table-cell-properties fo:background-color="#f9ddd3" style:vertical-align="top" fo:padding-top="0.095cm" fo:padding-left="0.203cm" fo:padding-right="0.132cm" fo:wrap-option="wrap"/>
    </style:style>
    <style:style style:name="P812" style:family="paragraph" style:parent-style-name="Normal">
      <style:paragraph-properties fo:line-height="115%"/>
    </style:style>
    <style:style style:name="T812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2_2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2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8" style:family="table-cell">
      <style:table-cell-properties fo:background-color="#f9ddd3" style:vertical-align="top" fo:padding-top="0.095cm" fo:padding-left="0.203cm" fo:padding-right="0.132cm" fo:wrap-option="wrap"/>
    </style:style>
    <style:style style:name="P813" style:family="paragraph" style:parent-style-name="Normal">
      <style:paragraph-properties fo:line-height="115%"/>
    </style:style>
    <style:style style:name="T813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3_2" style:family="text"/>
    <style:style style:name="T813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3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3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3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3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3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5" style:family="table-row">
      <style:table-row-properties style:min-row-height="2.822cm" style:use-optimal-row-height="false"/>
    </style:style>
    <style:style style:name="Cell269" style:family="table-cell">
      <style:table-cell-properties fo:background-color="#f9ddd3" style:vertical-align="top" fo:padding-top="0.095cm" fo:padding-left="0.203cm" fo:padding-right="0.132cm" fo:wrap-option="wrap"/>
    </style:style>
    <style:style style:name="P814" style:family="paragraph" style:parent-style-name="Normal">
      <style:paragraph-properties fo:line-height="115%"/>
    </style:style>
    <style:style style:name="T814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4_2" style:family="text"/>
    <style:style style:name="T814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4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0" style:family="table-cell">
      <style:table-cell-properties fo:background-color="#f9ddd3" style:vertical-align="top" fo:padding-top="0.095cm" fo:padding-left="0.203cm" fo:padding-right="0.132cm" fo:wrap-option="wrap"/>
    </style:style>
    <style:style style:name="P815" style:family="paragraph" style:parent-style-name="Normal">
      <style:paragraph-properties fo:line-height="115%"/>
    </style:style>
    <style:style style:name="T81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fo:background-color="#f9ddd3" style:vertical-align="top" fo:padding-top="0.095cm" fo:padding-left="0.203cm" fo:padding-right="0.132cm" fo:wrap-option="wrap"/>
    </style:style>
    <style:style style:name="P816" style:family="paragraph" style:parent-style-name="Normal">
      <style:paragraph-properties fo:line-height="115%"/>
    </style:style>
    <style:style style:name="T816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6_2" style:family="text"/>
    <style:style style:name="T816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6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6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6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6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6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6" style:family="table-row">
      <style:table-row-properties style:min-row-height="2.822cm" style:use-optimal-row-height="false"/>
    </style:style>
    <style:style style:name="Cell272" style:family="table-cell">
      <style:table-cell-properties fo:background-color="#f9ddd3" style:vertical-align="top" fo:padding-top="0.095cm" fo:padding-left="0.203cm" fo:padding-right="0.132cm" fo:wrap-option="wrap"/>
    </style:style>
    <style:style style:name="P817" style:family="paragraph" style:parent-style-name="Normal">
      <style:paragraph-properties fo:line-height="115%"/>
    </style:style>
    <style:style style:name="T817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7_2" style:family="text"/>
    <style:style style:name="T817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17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7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7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18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19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0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3" style:family="table-cell">
      <style:table-cell-properties fo:background-color="#f9ddd3" style:vertical-align="top" fo:padding-top="0.095cm" fo:padding-left="0.203cm" fo:padding-right="0.132cm" fo:wrap-option="wrap"/>
    </style:style>
    <style:style style:name="P821" style:family="paragraph" style:parent-style-name="Normal">
      <style:paragraph-properties fo:line-height="115%"/>
    </style:style>
    <style:style style:name="T821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2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3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4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5" style:family="paragraph" style:parent-style-name="Normal">
      <style:paragraph-properties fo:line-height="115%"/>
    </style:style>
    <style:style style:name="T82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26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4" style:family="table-cell">
      <style:table-cell-properties fo:background-color="#f9ddd3" style:vertical-align="top" fo:padding-top="0.095cm" fo:padding-left="0.203cm" fo:padding-right="0.132cm" fo:wrap-option="wrap"/>
    </style:style>
    <style:style style:name="P827" style:family="paragraph" style:parent-style-name="Normal">
      <style:paragraph-properties fo:line-height="120%"/>
    </style:style>
    <style:style style:name="T827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7_2" style:family="text"/>
    <style:style style:name="T827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27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27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27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7_7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7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7_9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7_10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7" style:family="table-row">
      <style:table-row-properties style:min-row-height="2.822cm" style:use-optimal-row-height="false"/>
    </style:style>
    <style:style style:name="Cell275" style:family="table-cell">
      <style:table-cell-properties fo:background-color="#f9ddd3" style:vertical-align="top" fo:padding-top="0.095cm" fo:padding-left="0.203cm" fo:padding-right="0.132cm" fo:wrap-option="wrap"/>
    </style:style>
    <style:style style:name="P828" style:family="paragraph" style:parent-style-name="Normal">
      <style:paragraph-properties fo:line-height="115%"/>
    </style:style>
    <style:style style:name="T828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8_2" style:family="text"/>
    <style:style style:name="T828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28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8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8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6" style:family="table-cell">
      <style:table-cell-properties fo:background-color="#f9ddd3" style:vertical-align="top" fo:padding-top="0.095cm" fo:padding-left="0.203cm" fo:padding-right="0.132cm" fo:wrap-option="wrap"/>
    </style:style>
    <style:style style:name="P829" style:family="paragraph" style:parent-style-name="Normal">
      <style:paragraph-properties fo:line-height="115%"/>
    </style:style>
    <style:style style:name="T829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9_2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29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7" style:family="table-cell">
      <style:table-cell-properties fo:background-color="#f9ddd3" style:vertical-align="top" fo:padding-top="0.095cm" fo:padding-left="0.203cm" fo:padding-right="0.132cm" fo:wrap-option="wrap"/>
    </style:style>
    <style:style style:name="P830" style:family="paragraph" style:parent-style-name="Normal">
      <style:paragraph-properties fo:line-height="120%"/>
    </style:style>
    <style:style style:name="T830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0_2" style:family="text"/>
    <style:style style:name="T830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30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0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0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0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0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8" style:family="table-row">
      <style:table-row-properties style:min-row-height="2.822cm" style:use-optimal-row-height="false"/>
    </style:style>
    <style:style style:name="Cell278" style:family="table-cell">
      <style:table-cell-properties style:vertical-align="top" fo:padding-top="0.095cm" fo:padding-left="0.203cm" fo:padding-right="0.132cm" fo:wrap-option="wrap"/>
    </style:style>
    <style:style style:name="P831" style:family="paragraph" style:parent-style-name="Normal">
      <style:paragraph-properties fo:line-height="108%" fo:margin-left="0.00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79" style:family="table-cell">
      <style:table-cell-properties style:vertical-align="top" fo:padding-top="0.095cm" fo:padding-left="0.203cm" fo:padding-right="0.132cm" fo:wrap-option="wrap"/>
    </style:style>
    <style:style style:name="P832" style:family="paragraph" style:parent-style-name="Normal">
      <style:paragraph-properties fo:line-height="108%" fo:margin-bottom="0.02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0" style:family="table-cell">
      <style:table-cell-properties style:vertical-align="top" fo:padding-top="0.095cm" fo:padding-left="0.203cm" fo:padding-right="0.132cm" fo:wrap-option="wrap"/>
    </style:style>
    <style:style style:name="P833" style:family="paragraph" style:parent-style-name="Normal">
      <style:paragraph-properties fo:line-height="108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9" style:family="table-row">
      <style:table-row-properties style:min-row-height="2.822cm" style:use-optimal-row-height="false"/>
    </style:style>
    <style:style style:name="Cell281" style:family="table-cell">
      <style:table-cell-properties fo:background-color="#f9ddd3" style:vertical-align="top" fo:padding-top="0.095cm" fo:padding-left="0.203cm" fo:padding-right="0.132cm" fo:wrap-option="wrap"/>
    </style:style>
    <style:style style:name="P834" style:family="paragraph" style:parent-style-name="Normal">
      <style:paragraph-properties fo:line-height="115%"/>
    </style:style>
    <style:style style:name="T834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4_2" style:family="text"/>
    <style:style style:name="T834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34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2" style:family="table-cell">
      <style:table-cell-properties fo:background-color="#f9ddd3" style:vertical-align="top" fo:padding-top="0.095cm" fo:padding-left="0.203cm" fo:padding-right="0.132cm" fo:wrap-option="wrap"/>
    </style:style>
    <style:style style:name="P835" style:family="paragraph" style:parent-style-name="Normal">
      <style:paragraph-properties fo:line-height="115%"/>
    </style:style>
    <style:style style:name="T83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5_2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5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3" style:family="table-cell">
      <style:table-cell-properties fo:background-color="#f9ddd3" style:vertical-align="top" fo:padding-top="0.095cm" fo:padding-left="0.203cm" fo:padding-right="0.132cm" fo:wrap-option="wrap"/>
    </style:style>
    <style:style style:name="P836" style:family="paragraph" style:parent-style-name="Normal">
      <style:paragraph-properties fo:line-height="120%"/>
    </style:style>
    <style:style style:name="T836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6_2" style:family="text"/>
    <style:style style:name="T836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36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6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6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6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6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0" style:family="table-row">
      <style:table-row-properties style:min-row-height="2.822cm" style:use-optimal-row-height="false"/>
    </style:style>
    <style:style style:name="Cell284" style:family="table-cell">
      <style:table-cell-properties style:vertical-align="top" fo:padding-top="0.095cm" fo:padding-left="0.203cm" fo:padding-right="0.132cm" fo:wrap-option="wrap"/>
    </style:style>
    <style:style style:name="P837" style:family="paragraph" style:parent-style-name="Normal">
      <style:paragraph-properties fo:line-height="108%" fo:margin-left="0.00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5" style:family="table-cell">
      <style:table-cell-properties style:vertical-align="top" fo:padding-top="0.095cm" fo:padding-left="0.203cm" fo:padding-right="0.132cm" fo:wrap-option="wrap"/>
    </style:style>
    <style:style style:name="P838" style:family="paragraph" style:parent-style-name="Normal">
      <style:paragraph-properties fo:line-height="108%" fo:margin-bottom="0.028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6" style:family="table-cell">
      <style:table-cell-properties fo:background-color="#f9ddd3" style:vertical-align="top" fo:padding-top="0.095cm" fo:padding-left="0.203cm" fo:padding-right="0.132cm" fo:wrap-option="wrap"/>
    </style:style>
    <style:style style:name="P839" style:family="paragraph" style:parent-style-name="Normal">
      <style:paragraph-properties fo:line-height="120%"/>
    </style:style>
    <style:style style:name="T839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9_2" style:family="text"/>
    <style:style style:name="T839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39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9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9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9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9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1" style:family="table-row">
      <style:table-row-properties style:min-row-height="2.822cm" style:use-optimal-row-height="false"/>
    </style:style>
    <style:style style:name="Cell287" style:family="table-cell">
      <style:table-cell-properties fo:background-color="#f9ddd3" style:vertical-align="top" fo:padding-top="0.095cm" fo:padding-left="0.203cm" fo:padding-right="0.132cm" fo:wrap-option="wrap"/>
    </style:style>
    <style:style style:name="P840" style:family="paragraph" style:parent-style-name="Normal">
      <style:paragraph-properties fo:line-height="115%"/>
    </style:style>
    <style:style style:name="T840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0_2" style:family="text"/>
    <style:style style:name="T840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40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40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40_6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40_7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40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1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2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3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4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8" style:family="table-cell">
      <style:table-cell-properties fo:background-color="#f9ddd3" style:vertical-align="top" fo:padding-top="0.095cm" fo:padding-left="0.203cm" fo:padding-right="0.132cm" fo:wrap-option="wrap"/>
    </style:style>
    <style:style style:name="P845" style:family="paragraph" style:parent-style-name="Normal">
      <style:paragraph-properties fo:line-height="115%"/>
    </style:style>
    <style:style style:name="T84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6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7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8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49" style:family="paragraph" style:parent-style-name="Normal">
      <style:paragraph-properties fo:line-height="115%"/>
    </style:style>
    <style:style style:name="T8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50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9" style:family="table-cell">
      <style:table-cell-properties fo:background-color="#f9ddd3" style:vertical-align="top" fo:padding-top="0.095cm" fo:padding-left="0.203cm" fo:padding-right="0.132cm" fo:wrap-option="wrap"/>
    </style:style>
    <style:style style:name="P851" style:family="paragraph" style:parent-style-name="Normal">
      <style:paragraph-properties fo:line-height="120%"/>
    </style:style>
    <style:style style:name="T851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1_2" style:family="text"/>
    <style:style style:name="T851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51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1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1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1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1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2" style:family="table-row">
      <style:table-row-properties style:min-row-height="2.822cm" style:use-optimal-row-height="false"/>
    </style:style>
    <style:style style:name="Cell290" style:family="table-cell">
      <style:table-cell-properties fo:background-color="#f9ddd3" style:vertical-align="top" fo:padding-top="0.095cm" fo:padding-left="0.203cm" fo:padding-right="0.132cm" fo:wrap-option="wrap"/>
    </style:style>
    <style:style style:name="P852" style:family="paragraph" style:parent-style-name="Normal">
      <style:paragraph-properties fo:line-height="115%"/>
    </style:style>
    <style:style style:name="T852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2" style:family="text"/>
    <style:style style:name="T852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52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9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10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1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2_12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1" style:family="table-cell">
      <style:table-cell-properties fo:background-color="#f9ddd3" style:vertical-align="top" fo:padding-top="0.095cm" fo:padding-left="0.203cm" fo:padding-right="0.132cm" fo:wrap-option="wrap"/>
    </style:style>
    <style:style style:name="P853" style:family="paragraph" style:parent-style-name="Normal">
      <style:paragraph-properties fo:line-height="115%"/>
    </style:style>
    <style:style style:name="T853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2" style:family="table-cell">
      <style:table-cell-properties fo:background-color="#f9ddd3" style:vertical-align="top" fo:padding-top="0.095cm" fo:padding-left="0.203cm" fo:padding-right="0.132cm" fo:wrap-option="wrap"/>
    </style:style>
    <style:style style:name="P854" style:family="paragraph" style:parent-style-name="Normal">
      <style:paragraph-properties fo:line-height="120%"/>
    </style:style>
    <style:style style:name="T854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4_2" style:family="text"/>
    <style:style style:name="T854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54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4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4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4_7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4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3" style:family="table-row">
      <style:table-row-properties style:min-row-height="2.822cm" style:use-optimal-row-height="false"/>
    </style:style>
    <style:style style:name="Cell293" style:family="table-cell">
      <style:table-cell-properties fo:background-color="#f9ddd3" style:vertical-align="top" fo:padding-top="0.095cm" fo:padding-left="0.203cm" fo:padding-right="0.132cm" fo:wrap-option="wrap"/>
    </style:style>
    <style:style style:name="P855" style:family="paragraph" style:parent-style-name="Normal"/>
    <style:style style:name="T85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5_2" style:family="text"/>
    <style:style style:name="T855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55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4" style:family="table-cell">
      <style:table-cell-properties fo:background-color="#f9ddd3" style:vertical-align="top" fo:padding-top="0.095cm" fo:padding-left="0.203cm" fo:padding-right="0.132cm" fo:wrap-option="wrap"/>
    </style:style>
    <style:style style:name="P856" style:family="paragraph" style:parent-style-name="Normal">
      <style:paragraph-properties fo:line-height="115%"/>
    </style:style>
    <style:style style:name="T856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57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58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5" style:family="table-cell">
      <style:table-cell-properties fo:background-color="#f9ddd3" style:vertical-align="top" fo:padding-top="0.095cm" fo:padding-left="0.203cm" fo:padding-right="0.132cm" fo:wrap-option="wrap"/>
    </style:style>
    <style:style style:name="P859" style:family="paragraph" style:parent-style-name="Normal">
      <style:paragraph-properties fo:line-height="120%"/>
    </style:style>
    <style:style style:name="T859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9_2" style:family="text"/>
    <style:style style:name="T859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59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9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9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4" style:family="table-row">
      <style:table-row-properties style:min-row-height="2.822cm" style:use-optimal-row-height="false"/>
    </style:style>
    <style:style style:name="Cell296" style:family="table-cell">
      <style:table-cell-properties fo:background-color="#f9ddd3" style:vertical-align="top" fo:padding-top="0.095cm" fo:padding-left="0.203cm" fo:padding-right="0.132cm" fo:wrap-option="wrap"/>
    </style:style>
    <style:style style:name="P860" style:family="paragraph" style:parent-style-name="Normal">
      <style:paragraph-properties fo:line-height="115%"/>
    </style:style>
    <style:style style:name="T860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0_2" style:family="text"/>
    <style:style style:name="T860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60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1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2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7" style:family="table-cell">
      <style:table-cell-properties fo:background-color="#f9ddd3" style:vertical-align="top" fo:padding-top="0.095cm" fo:padding-left="0.203cm" fo:padding-right="0.132cm" fo:wrap-option="wrap"/>
    </style:style>
    <style:style style:name="P863" style:family="paragraph" style:parent-style-name="Normal">
      <style:paragraph-properties fo:line-height="115%"/>
    </style:style>
    <style:style style:name="T863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4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5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6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67" style:family="paragraph" style:parent-style-name="Normal">
      <style:paragraph-properties fo:line-height="115%"/>
    </style:style>
    <style:style style:name="T8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8" style:family="table-cell">
      <style:table-cell-properties fo:background-color="#f9ddd3" style:vertical-align="top" fo:padding-top="0.095cm" fo:padding-left="0.203cm" fo:padding-right="0.132cm" fo:wrap-option="wrap"/>
    </style:style>
    <style:style style:name="P868" style:family="paragraph" style:parent-style-name="Normal">
      <style:paragraph-properties fo:line-height="120%"/>
    </style:style>
    <style:style style:name="T868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8_2" style:family="text"/>
    <style:style style:name="T868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68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68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68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8_7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8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8_9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8_10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5" style:family="table-row">
      <style:table-row-properties style:min-row-height="2.822cm" style:use-optimal-row-height="false"/>
    </style:style>
    <style:style style:name="Cell299" style:family="table-cell">
      <style:table-cell-properties fo:background-color="#f9ddd3" style:vertical-align="top" fo:padding-top="0.095cm" fo:padding-left="0.203cm" fo:padding-right="0.132cm" fo:wrap-option="wrap"/>
    </style:style>
    <style:style style:name="P869" style:family="paragraph" style:parent-style-name="Normal">
      <style:paragraph-properties fo:line-height="115%"/>
    </style:style>
    <style:style style:name="T869_1" style:family="text"/>
    <style:style style:name="T869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69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0" style:family="paragraph" style:parent-style-name="Normal">
      <style:paragraph-properties fo:line-height="115%"/>
    </style:style>
    <style:style style:name="T870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1" style:family="paragraph" style:parent-style-name="Normal">
      <style:paragraph-properties fo:line-height="115%"/>
    </style:style>
    <style:style style:name="T871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2" style:family="paragraph" style:parent-style-name="Normal">
      <style:paragraph-properties fo:line-height="115%"/>
    </style:style>
    <style:style style:name="T872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0" style:family="table-cell">
      <style:table-cell-properties fo:background-color="#f9ddd3" style:vertical-align="top" fo:padding-top="0.095cm" fo:padding-left="0.203cm" fo:padding-right="0.132cm" fo:wrap-option="wrap"/>
    </style:style>
    <style:style style:name="P873" style:family="paragraph" style:parent-style-name="Normal">
      <style:paragraph-properties fo:line-height="115%"/>
    </style:style>
    <style:style style:name="T873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1" style:family="table-cell">
      <style:table-cell-properties fo:background-color="#f9ddd3" style:vertical-align="top" fo:padding-top="0.095cm" fo:padding-left="0.203cm" fo:padding-right="0.132cm" fo:wrap-option="wrap"/>
    </style:style>
    <style:style style:name="P874" style:family="paragraph" style:parent-style-name="Normal">
      <style:paragraph-properties fo:line-height="115%"/>
    </style:style>
    <style:style style:name="T874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74_2" style:family="text"/>
    <style:style style:name="T874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74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74_5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74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5" style:family="paragraph" style:parent-style-name="Normal">
      <style:paragraph-properties fo:line-height="115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76" style:family="paragraph" style:parent-style-name="Normal">
      <style:paragraph-properties fo:line-height="120%"/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6" style:family="table-row">
      <style:table-row-properties style:min-row-height="2.822cm" style:use-optimal-row-height="false"/>
    </style:style>
    <style:style style:name="Cell302" style:family="table-cell">
      <style:table-cell-properties fo:background-color="#f9ddd3" style:vertical-align="top" fo:padding-top="0.095cm" fo:padding-left="0.203cm" fo:padding-right="0.132cm" fo:wrap-option="wrap"/>
    </style:style>
    <style:style style:name="P877" style:family="paragraph" style:parent-style-name="Normal">
      <style:paragraph-properties fo:line-height="115%"/>
    </style:style>
    <style:style style:name="T877_1" style:family="text"/>
    <style:style style:name="T877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77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77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77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3" style:family="table-cell">
      <style:table-cell-properties fo:background-color="#f9ddd3" style:vertical-align="top" fo:padding-top="0.095cm" fo:padding-left="0.203cm" fo:padding-right="0.132cm" fo:wrap-option="wrap"/>
    </style:style>
    <style:style style:name="P878" style:family="paragraph" style:parent-style-name="Normal">
      <style:paragraph-properties fo:line-height="115%"/>
    </style:style>
    <style:style style:name="T878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4" style:family="table-cell">
      <style:table-cell-properties fo:background-color="#f9ddd3" style:vertical-align="top" fo:padding-top="0.095cm" fo:padding-left="0.203cm" fo:padding-right="0.132cm" fo:wrap-option="wrap"/>
    </style:style>
    <style:style style:name="P879" style:family="paragraph" style:parent-style-name="Normal">
      <style:paragraph-properties fo:line-height="115%"/>
    </style:style>
    <style:style style:name="T879_1" style:family="text"/>
    <style:style style:name="T879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79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79_4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79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7" style:family="table-row">
      <style:table-row-properties style:min-row-height="2.822cm" style:use-optimal-row-height="false"/>
    </style:style>
    <style:style style:name="Cell305" style:family="table-cell">
      <style:table-cell-properties fo:background-color="#f9ddd3" style:vertical-align="top" fo:padding-top="0.095cm" fo:padding-left="0.203cm" fo:padding-right="0.132cm" fo:wrap-option="wrap"/>
    </style:style>
    <style:style style:name="P880" style:family="paragraph" style:parent-style-name="Normal">
      <style:paragraph-properties fo:line-height="115%"/>
    </style:style>
    <style:style style:name="T880_1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0_2" style:family="text"/>
    <style:style style:name="T880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0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6" style:family="table-cell">
      <style:table-cell-properties fo:background-color="#f9ddd3" style:vertical-align="top" fo:padding-top="0.095cm" fo:padding-left="0.203cm" fo:padding-right="0.132cm" fo:wrap-option="wrap"/>
    </style:style>
    <style:style style:name="P881" style:family="paragraph" style:parent-style-name="Normal">
      <style:paragraph-properties fo:line-height="115%"/>
    </style:style>
    <style:style style:name="T881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7" style:family="table-cell">
      <style:table-cell-properties fo:background-color="#f9ddd3" style:vertical-align="top" fo:padding-top="0.095cm" fo:padding-left="0.203cm" fo:padding-right="0.132cm" fo:wrap-option="wrap"/>
    </style:style>
    <style:style style:name="P882" style:family="paragraph" style:parent-style-name="Normal">
      <style:paragraph-properties fo:line-height="115%"/>
    </style:style>
    <style:style style:name="T882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2_2" style:family="text"/>
    <style:style style:name="T882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883" style:family="paragraph" style:parent-style-name="Normal">
      <style:paragraph-properties fo:line-height="115%"/>
    </style:style>
    <style:style style:name="T883_1" style:family="text"/>
    <style:style style:name="T883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3_3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3_4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3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8" style:family="table-row">
      <style:table-row-properties style:min-row-height="2.822cm" style:use-optimal-row-height="false"/>
    </style:style>
    <style:style style:name="Cell308" style:family="table-cell">
      <style:table-cell-properties fo:background-color="#f9ddd3" style:vertical-align="top" fo:padding-top="0.095cm" fo:padding-left="0.203cm" fo:padding-right="0.132cm" fo:wrap-option="wrap"/>
    </style:style>
    <style:style style:name="P884" style:family="paragraph" style:parent-style-name="Normal">
      <style:paragraph-properties fo:line-height="115%"/>
    </style:style>
    <style:style style:name="T884_1" style:family="text"/>
    <style:style style:name="T884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4_3" style:family="text"/>
    <style:style style:name="T884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4_5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9" style:family="table-cell">
      <style:table-cell-properties fo:background-color="#f9ddd3" style:vertical-align="top" fo:padding-top="0.095cm" fo:padding-left="0.203cm" fo:padding-right="0.132cm" fo:wrap-option="wrap"/>
    </style:style>
    <style:style style:name="P885" style:family="paragraph" style:parent-style-name="Normal">
      <style:paragraph-properties fo:line-height="115%"/>
    </style:style>
    <style:style style:name="T885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0" style:family="table-cell">
      <style:table-cell-properties fo:background-color="#f9ddd3" style:vertical-align="top" fo:padding-top="0.095cm" fo:padding-left="0.203cm" fo:padding-right="0.132cm" fo:wrap-option="wrap"/>
    </style:style>
    <style:style style:name="P886" style:family="paragraph" style:parent-style-name="Normal">
      <style:paragraph-properties fo:line-height="115%"/>
    </style:style>
    <style:style style:name="T886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6_2" style:family="text"/>
    <style:style style:name="T886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6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6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6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6_7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6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9" style:family="table-row">
      <style:table-row-properties style:min-row-height="2.822cm" style:use-optimal-row-height="false"/>
    </style:style>
    <style:style style:name="Cell311" style:family="table-cell">
      <style:table-cell-properties fo:background-color="#f9ddd3" style:vertical-align="top" fo:padding-top="0.095cm" fo:padding-left="0.203cm" fo:padding-right="0.132cm" fo:wrap-option="wrap"/>
    </style:style>
    <style:style style:name="P887" style:family="paragraph" style:parent-style-name="Normal">
      <style:paragraph-properties fo:line-height="115%"/>
    </style:style>
    <style:style style:name="T887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7_2" style:family="text"/>
    <style:style style:name="T887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7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7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7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2" style:family="table-cell">
      <style:table-cell-properties fo:background-color="#f9ddd3" style:vertical-align="top" fo:padding-top="0.095cm" fo:padding-left="0.203cm" fo:padding-right="0.132cm" fo:wrap-option="wrap"/>
    </style:style>
    <style:style style:name="P888" style:family="paragraph" style:parent-style-name="Normal">
      <style:paragraph-properties fo:line-height="115%"/>
    </style:style>
    <style:style style:name="T888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3" style:family="table-cell">
      <style:table-cell-properties fo:background-color="#f9ddd3" style:vertical-align="top" fo:padding-top="0.095cm" fo:padding-left="0.203cm" fo:padding-right="0.132cm" fo:wrap-option="wrap"/>
    </style:style>
    <style:style style:name="P889" style:family="paragraph" style:parent-style-name="Normal">
      <style:paragraph-properties fo:line-height="115%"/>
    </style:style>
    <style:style style:name="T889_1" style:family="text"/>
    <style:style style:name="T889_2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890" style:family="paragraph" style:parent-style-name="Normal">
      <style:paragraph-properties fo:line-height="115%"/>
    </style:style>
    <style:style style:name="T890_1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0_2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0" style:family="table-row">
      <style:table-row-properties style:min-row-height="2.822cm" style:use-optimal-row-height="false"/>
    </style:style>
    <style:style style:name="Cell314" style:family="table-cell">
      <style:table-cell-properties fo:background-color="#f9ddd3" style:vertical-align="top" fo:padding-top="0.095cm" fo:padding-left="0.203cm" fo:padding-right="0.132cm" fo:wrap-option="wrap"/>
    </style:style>
    <style:style style:name="P891" style:family="paragraph" style:parent-style-name="Normal">
      <style:paragraph-properties fo:line-height="115%"/>
    </style:style>
    <style:style style:name="T8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1_2" style:family="text"/>
    <style:style style:name="T89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1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5" style:family="table-cell">
      <style:table-cell-properties fo:background-color="#f9ddd3" style:vertical-align="top" fo:padding-top="0.095cm" fo:padding-left="0.203cm" fo:padding-right="0.132cm" fo:wrap-option="wrap"/>
    </style:style>
    <style:style style:name="P892" style:family="paragraph" style:parent-style-name="Normal">
      <style:paragraph-properties fo:line-height="115%"/>
    </style:style>
    <style:style style:name="T8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6" style:family="table-cell">
      <style:table-cell-properties fo:background-color="#f9ddd3" style:vertical-align="top" fo:padding-top="0.095cm" fo:padding-left="0.203cm" fo:padding-right="0.132cm" fo:wrap-option="wrap"/>
    </style:style>
    <style:style style:name="P893" style:family="paragraph" style:parent-style-name="Normal">
      <style:paragraph-properties fo:line-height="120%"/>
    </style:style>
    <style:style style:name="T8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3_2" style:family="text"/>
    <style:style style:name="T89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3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5" style:family="paragraph" style:parent-style-name="Normal">
      <style:paragraph-properties fo:line-height="120%"/>
    </style:style>
    <style:style style:name="T8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5_2" style:family="text"/>
    <style:style style:name="T89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5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6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7" style:family="paragraph" style:parent-style-name="Normal">
      <style:paragraph-properties fo:line-height="120%"/>
    </style:style>
    <style:style style:name="T8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7_2" style:family="text"/>
    <style:style style:name="T89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7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7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7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899" style:family="paragraph" style:parent-style-name="Normal">
      <style:paragraph-properties fo:line-height="120%"/>
    </style:style>
    <style:style style:name="T8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9_2" style:family="text"/>
    <style:style style:name="T89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9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9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9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00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01" style:family="paragraph" style:parent-style-name="Normal">
      <style:paragraph-properties fo:line-height="120%"/>
    </style:style>
    <style:style style:name="T9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1_2" style:family="text"/>
    <style:style style:name="T90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1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1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1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1" style:family="table-row">
      <style:table-row-properties style:min-row-height="2.822cm" style:use-optimal-row-height="false"/>
    </style:style>
    <style:style style:name="Cell317" style:family="table-cell">
      <style:table-cell-properties fo:background-color="#f9ddd3" style:vertical-align="top" fo:padding-top="0.095cm" fo:padding-left="0.203cm" fo:padding-right="0.132cm" fo:wrap-option="wrap"/>
    </style:style>
    <style:style style:name="P902" style:family="paragraph" style:parent-style-name="Heading_20_2">
      <style:paragraph-properties fo:line-height="115%" fo:margin-top="0.106cm" fo:margin-bottom="0.106cm"/>
    </style:style>
    <style:style style:name="T902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02_2" style:family="text"/>
    <style:style style:name="T902_3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4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5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6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7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8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9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2_10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18" style:family="table-cell">
      <style:table-cell-properties fo:background-color="#f9ddd3" style:vertical-align="top" fo:padding-top="0.095cm" fo:padding-left="0.203cm" fo:padding-right="0.132cm" fo:wrap-option="wrap"/>
    </style:style>
    <style:style style:name="P903" style:family="paragraph" style:parent-style-name="Heading_20_2">
      <style:paragraph-properties fo:line-height="115%" fo:margin-top="0.106cm" fo:margin-bottom="0.106cm"/>
    </style:style>
    <style:style style:name="T903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19" style:family="table-cell">
      <style:table-cell-properties fo:background-color="#f9ddd3" style:vertical-align="top" fo:padding-top="0.095cm" fo:padding-left="0.203cm" fo:padding-right="0.132cm" fo:wrap-option="wrap"/>
    </style:style>
    <style:style style:name="P904" style:family="paragraph" style:parent-style-name="Normal">
      <style:paragraph-properties fo:line-height="120%"/>
    </style:style>
    <style:style style:name="T9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4_2" style:family="text"/>
    <style:style style:name="T90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1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2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2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4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4_2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4_2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4_2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2" style:family="table-row">
      <style:table-row-properties style:min-row-height="2.822cm" style:use-optimal-row-height="false"/>
    </style:style>
    <style:style style:name="Cell320" style:family="table-cell">
      <style:table-cell-properties fo:background-color="#f9ddd3" style:vertical-align="top" fo:padding-top="0.095cm" fo:padding-left="0.203cm" fo:padding-right="0.132cm" fo:wrap-option="wrap"/>
    </style:style>
    <style:style style:name="P905" style:family="paragraph" style:parent-style-name="Heading_20_2">
      <style:paragraph-properties fo:line-height="115%" fo:margin-top="0cm"/>
    </style:style>
    <style:style style:name="T905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05_2" style:family="text"/>
    <style:style style:name="T905_3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5_4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21" style:family="table-cell">
      <style:table-cell-properties fo:background-color="#f9ddd3" style:vertical-align="top" fo:padding-top="0.095cm" fo:padding-left="0.203cm" fo:padding-right="0.132cm" fo:wrap-option="wrap"/>
    </style:style>
    <style:style style:name="P906" style:family="paragraph" style:parent-style-name="Heading_20_2">
      <style:paragraph-properties fo:line-height="115%" fo:margin-top="0cm"/>
    </style:style>
    <style:style style:name="T906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22" style:family="table-cell">
      <style:table-cell-properties fo:background-color="#f9ddd3" style:vertical-align="top" fo:padding-top="0.095cm" fo:padding-left="0.203cm" fo:padding-right="0.132cm" fo:wrap-option="wrap"/>
    </style:style>
    <style:style style:name="P907" style:family="paragraph" style:parent-style-name="Normal">
      <style:paragraph-properties fo:line-height="120%"/>
    </style:style>
    <style:style style:name="T9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7_2" style:family="text"/>
    <style:style style:name="T90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7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3" style:family="table-row">
      <style:table-row-properties style:min-row-height="2.822cm" style:use-optimal-row-height="false"/>
    </style:style>
    <style:style style:name="Cell323" style:family="table-cell">
      <style:table-cell-properties fo:background-color="#f9ddd3" style:vertical-align="top" fo:padding-top="0.095cm" fo:padding-left="0.203cm" fo:padding-right="0.132cm" fo:wrap-option="wrap"/>
    </style:style>
    <style:style style:name="P908" style:family="paragraph" style:parent-style-name="Heading_20_2">
      <style:paragraph-properties fo:line-height="115%" fo:margin-top="0cm"/>
    </style:style>
    <style:style style:name="T908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08_2" style:family="text"/>
    <style:style style:name="T908_3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08_4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08_5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08_6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24" style:family="table-cell">
      <style:table-cell-properties fo:background-color="#f9ddd3" style:vertical-align="top" fo:padding-top="0.095cm" fo:padding-left="0.203cm" fo:padding-right="0.132cm" fo:wrap-option="wrap"/>
    </style:style>
    <style:style style:name="P909" style:family="paragraph" style:parent-style-name="Heading_20_2">
      <style:paragraph-properties fo:line-height="115%" fo:margin-top="0cm"/>
    </style:style>
    <style:style style:name="T909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25" style:family="table-cell">
      <style:table-cell-properties fo:background-color="#f9ddd3" style:vertical-align="top" fo:padding-top="0.095cm" fo:padding-left="0.203cm" fo:padding-right="0.132cm" fo:wrap-option="wrap"/>
    </style:style>
    <style:style style:name="P910" style:family="paragraph" style:parent-style-name="Normal">
      <style:paragraph-properties fo:line-height="120%"/>
    </style:style>
    <style:style style:name="T910_1" style:family="text"/>
    <style:style style:name="T910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0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4" style:family="table-row">
      <style:table-row-properties style:min-row-height="1.296cm" style:use-optimal-row-height="false"/>
    </style:style>
    <style:style style:name="Cell326" style:family="table-cell">
      <style:table-cell-properties fo:background-color="#cacaca" style:vertical-align="middle" fo:padding-top="0.086cm" fo:border-top="#ffffff 0.035cm solid" fo:border-bottom="#ffffff 0.035cm solid" fo:padding-left="0.203cm" fo:border-left="#ffffff 0.035cm solid" fo:padding-right="0.122cm" fo:border-right="#ffffff 0.035cm solid" fo:wrap-option="wrap"/>
    </style:style>
    <style:style style:name="P911" style:family="paragraph" style:parent-style-name="Normal">
      <style:paragraph-properties fo:line-height="108%" fo:margin-left="0.009cm"/>
    </style:style>
    <style:style style:name="T9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5" style:family="table-row">
      <style:table-row-properties style:min-row-height="1.296cm" style:use-optimal-row-height="false"/>
    </style:style>
    <style:style style:name="Cell327" style:family="table-cell">
      <style:table-cell-properties fo:background-color="#f9ddd3" style:vertical-align="top" fo:padding-top="0.095cm" fo:padding-left="0.203cm" fo:padding-right="0.132cm" fo:wrap-option="wrap"/>
    </style:style>
    <style:style style:name="P912" style:family="paragraph" style:parent-style-name="Normal">
      <style:paragraph-properties fo:line-height="115%"/>
    </style:style>
    <style:style style:name="T912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2_2" style:family="text"/>
    <style:style style:name="T912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2_4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8" style:family="table-cell">
      <style:table-cell-properties fo:background-color="#f9ddd3" style:vertical-align="top" fo:padding-top="0.095cm" fo:padding-left="0.203cm" fo:padding-right="0.132cm" fo:wrap-option="wrap"/>
    </style:style>
    <style:style style:name="P913" style:family="paragraph" style:parent-style-name="Normal">
      <style:paragraph-properties fo:line-height="115%"/>
    </style:style>
    <style:style style:name="T913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9" style:family="table-cell">
      <style:table-cell-properties fo:background-color="#f9ddd3" style:vertical-align="top" fo:padding-top="0.095cm" fo:padding-left="0.203cm" fo:padding-right="0.132cm" fo:wrap-option="wrap"/>
    </style:style>
    <style:style style:name="P914" style:family="paragraph" style:parent-style-name="Normal">
      <style:paragraph-properties fo:line-height="120%"/>
    </style:style>
    <style:style style:name="T914_1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4_2" style:family="text"/>
    <style:style style:name="T914_3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4_4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4_5" style:family="text">
      <style:text-properties fo:background-color="#f9ddd3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4_6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4_7" style:family="text">
      <style:text-properties fo:background-color="#f9ddd3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4_8" style:family="text">
      <style:text-properties fo:background-color="#f9ddd3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6" style:family="table-row">
      <style:table-row-properties style:min-row-height="1.296cm" style:use-optimal-row-height="false"/>
    </style:style>
    <style:style style:name="Cell330" style:family="table-cell">
      <style:table-cell-properties fo:background-color="#f9ddd3" style:vertical-align="top" fo:padding-top="0.127cm" fo:border-top="#ffffff 0.018cm solid" fo:padding-bottom="0.076cm" fo:border-bottom="#ffffff 0.018cm solid" fo:padding-left="0.254cm" fo:padding-right="0.254cm" fo:border-right="#ffffff 0.018cm solid" fo:wrap-option="wrap"/>
    </style:style>
    <style:style style:name="P915" style:family="paragraph" style:parent-style-name="Heading_20_2">
      <style:paragraph-properties fo:line-height="115%" fo:margin-top="0.106cm" fo:margin-bottom="0.106cm"/>
    </style:style>
    <style:style style:name="T915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15_2" style:family="text"/>
    <style:style style:name="T915_3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4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5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6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7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8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9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15_10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31" style:family="table-cell">
      <style:table-cell-properties fo:background-color="#f9ddd3" style:vertical-align="top" fo:padding-top="0.127cm" fo:border-top="#ffffff 0.018cm solid" fo:padding-bottom="0.076cm" fo:border-bottom="#ffffff 0.018cm solid" fo:padding-left="0.254cm" fo:border-left="#ffffff 0.018cm solid" fo:padding-right="0.254cm" fo:border-right="#ffffff 0.018cm solid" fo:wrap-option="wrap"/>
    </style:style>
    <style:style style:name="P916" style:family="paragraph" style:parent-style-name="Heading_20_2">
      <style:paragraph-properties fo:line-height="115%" fo:margin-top="0.106cm" fo:margin-bottom="0.106cm"/>
    </style:style>
    <style:style style:name="T916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32" style:family="table-cell">
      <style:table-cell-properties fo:background-color="#f9ddd3" style:vertical-align="top" fo:padding-top="0.095cm" fo:padding-left="0.203cm" fo:padding-right="0.132cm" fo:wrap-option="wrap"/>
    </style:style>
    <style:style style:name="P917" style:family="paragraph" style:parent-style-name="Normal">
      <style:paragraph-properties fo:line-height="120%"/>
    </style:style>
    <style:style style:name="T9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18" style:family="paragraph" style:parent-style-name="Normal">
      <style:paragraph-properties fo:line-height="120%"/>
    </style:style>
    <style:style style:name="T9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8_2" style:family="text"/>
    <style:style style:name="T91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8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19" style:family="paragraph" style:parent-style-name="Normal">
      <style:paragraph-properties fo:line-height="120%"/>
    </style:style>
    <style:style style:name="T9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9_2" style:family="text"/>
    <style:style style:name="T91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1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2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2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19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20" style:family="paragraph" style:parent-style-name="Normal">
      <style:paragraph-properties fo:line-height="120%"/>
    </style:style>
    <style:style style:name="T9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21" style:family="paragraph" style:parent-style-name="Normal">
      <style:paragraph-properties fo:line-height="120%"/>
    </style:style>
    <style:style style:name="T9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1_2" style:family="text"/>
    <style:style style:name="T92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1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1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1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7" style:family="table-row">
      <style:table-row-properties style:min-row-height="1.296cm" style:use-optimal-row-height="false"/>
    </style:style>
    <style:style style:name="Cell333" style:family="table-cell">
      <style:table-cell-properties fo:background-color="#f9ddd3" style:vertical-align="top" fo:padding-top="0.095cm" fo:padding-left="0.203cm" fo:padding-right="0.132cm" fo:wrap-option="wrap"/>
    </style:style>
    <style:style style:name="P922" style:family="paragraph" style:parent-style-name="Heading_20_2">
      <style:paragraph-properties fo:line-height="120%" fo:margin-top="0cm"/>
    </style:style>
    <style:style style:name="T922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2_2" style:family="text"/>
    <style:style style:name="T922_3" style:family="text">
      <style:text-properties fo:font-style="normal" style:font-style-asian="normal" style:font-style-complex="normal"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 style:text-underline-style="solid" style:text-underline-color="font-color"/>
    </style:style>
    <style:style style:name="T922_4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2_5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2_6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2_7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2_8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34" style:family="table-cell">
      <style:table-cell-properties fo:background-color="#f9ddd3" style:vertical-align="top" fo:padding-top="0.095cm" fo:padding-left="0.203cm" fo:padding-right="0.132cm" fo:wrap-option="wrap"/>
    </style:style>
    <style:style style:name="P923" style:family="paragraph" style:parent-style-name="Heading_20_2">
      <style:paragraph-properties fo:line-height="120%" fo:margin-top="0cm"/>
    </style:style>
    <style:style style:name="T923_1" style:family="text">
      <style:text-properties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Cell335" style:family="table-cell">
      <style:table-cell-properties fo:background-color="#f9ddd3" style:vertical-align="top" fo:padding-top="0.095cm" fo:padding-left="0.203cm" fo:padding-right="0.132cm" fo:wrap-option="wrap"/>
    </style:style>
    <style:style style:name="P924" style:family="paragraph" style:parent-style-name="Normal">
      <style:paragraph-properties fo:line-height="120%" fo:margin-top="0.106cm" fo:margin-bottom="0.106cm"/>
    </style:style>
    <style:style style:name="T9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4_2" style:family="text"/>
    <style:style style:name="T92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24_4" style:family="text"/>
    <style:style style:name="T92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25" style:family="paragraph" style:parent-style-name="Normal">
      <style:paragraph-properties fo:text-align="justify" fo:line-height="108%"/>
    </style:style>
    <style:style style:name="T925_1" style:family="text">
      <style:text-properties fo:color="#e35925" style:font-name="Century Gothic" fo:font-size="12.5pt" style:font-name-asian="Century Gothic" style:font-size-asian="12.5pt" style:font-name-complex="Century Gothic" style:font-size-complex="12.5pt" fo:font-weight="bold" style:font-weight-asian="bold" style:font-weight-complex="bold"/>
    </style:style>
    <style:style style:name="P926" style:family="paragraph" style:parent-style-name="Normal">
      <style:paragraph-properties fo:break-before="page" fo:line-height="108%" fo:margin-bottom="0.282cm"/>
    </style:style>
    <style:style style:name="P927" style:family="paragraph" style:parent-style-name="Normal"/>
    <style:style style:name="T927_1" style:family="text">
      <style:text-properties fo:font-size="14pt" style:font-size-asian="14pt" style:font-size-complex="14pt" fo:font-weight="bold" style:font-weight-asian="bold" style:font-weight-complex="bold"/>
    </style:style>
    <style:style style:name="P928" style:family="paragraph" style:parent-style-name="Normal"/>
    <style:style style:name="P929" style:family="paragraph" style:parent-style-name="Normal"/>
    <style:style style:name="T929_1" style:family="text">
      <style:text-properties fo:font-weight="bold" style:font-weight-asian="bold" style:font-weight-complex="bold"/>
    </style:style>
    <style:style style:name="T929_2" style:family="text">
      <style:text-properties fo:font-weight="bold" style:font-weight-asian="bold" style:font-weight-complex="bold"/>
    </style:style>
    <style:style style:name="T929_3" style:family="text">
      <style:text-properties fo:font-weight="bold" style:font-weight-asian="bold" style:font-weight-complex="bold"/>
    </style:style>
    <style:style style:name="T929_4" style:family="text">
      <style:text-properties fo:font-weight="bold" style:font-weight-asian="bold" style:font-weight-complex="bold"/>
    </style:style>
    <style:style style:name="T929_5" style:family="text">
      <style:text-properties fo:font-weight="bold" style:font-weight-asian="bold" style:font-weight-complex="bold"/>
    </style:style>
    <style:style style:name="P930" style:family="paragraph" style:parent-style-name="Normal">
      <style:paragraph-properties fo:line-height="120%"/>
      <style:text-properties style:font-name="Garamond" fo:font-size="9pt" style:font-name-asian="Garamond" style:font-size-asian="9pt" style:font-name-complex="Garamond" style:font-size-complex="9pt"/>
    </style:style>
    <style:style style:name="Table20" style:family="table">
      <style:table-properties table:align="left" style:width="19.076cm" fo:margin-left="-1.279cm"/>
    </style:style>
    <style:style style:name="Column79" style:family="table-column">
      <style:table-column-properties style:column-width="5.054cm" style:use-optimal-column-width="false"/>
    </style:style>
    <style:style style:name="Column80" style:family="table-column">
      <style:table-column-properties style:column-width="5.001cm" style:use-optimal-column-width="false"/>
    </style:style>
    <style:style style:name="Column81" style:family="table-column">
      <style:table-column-properties style:column-width="4.498cm" style:use-optimal-column-width="false"/>
    </style:style>
    <style:style style:name="Column82" style:family="table-column">
      <style:table-column-properties style:column-width="4.524cm" style:use-optimal-column-width="false"/>
    </style:style>
    <style:style style:name="Row108" style:family="table-row">
      <style:table-row-properties style:min-row-height="0.649cm" style:use-optimal-row-height="false"/>
    </style:style>
    <style:style style:name="Cell336" style:family="table-cell">
      <style:table-cell-properties fo:background-color="#e35925" style:vertical-align="middle" fo:border-top="#ffffff 0.018cm solid" fo:border-bottom="#ee9b7c 0.053cm solid" fo:padding-left="0.203cm" fo:border-left="#ffffff 0.018cm solid" fo:padding-right="0.203cm" fo:border-right="#ffffff 0.018cm solid" fo:wrap-option="wrap"/>
    </style:style>
    <style:style style:name="P931" style:family="paragraph" style:parent-style-name="Normal">
      <style:paragraph-properties fo:line-height="120%" fo:keep-with-next="always" fo:keep-together="always"/>
    </style:style>
    <style:style style:name="T931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31_2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31_3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9" style:family="table-row">
      <style:table-row-properties style:min-row-height="0.397cm" style:use-optimal-row-height="false"/>
    </style:style>
    <style:style style:name="Cell337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2" style:family="paragraph" style:parent-style-name="Normal">
      <style:paragraph-properties fo:line-height="120%" fo:keep-with-next="always" fo:keep-together="always"/>
    </style:style>
    <style:style style:name="T932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32_2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32_3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8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3" style:family="paragraph" style:parent-style-name="Normal">
      <style:paragraph-properties fo:line-height="120%" fo:keep-with-next="always" fo:keep-together="always"/>
    </style:style>
    <style:style style:name="T933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9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4" style:family="paragraph" style:parent-style-name="Normal">
      <style:paragraph-properties fo:line-height="120%" fo:keep-with-next="always" fo:keep-together="always"/>
    </style:style>
    <style:style style:name="T934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0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5" style:family="paragraph" style:parent-style-name="Normal">
      <style:paragraph-properties fo:line-height="120%" fo:keep-with-next="always" fo:keep-together="always"/>
    </style:style>
    <style:style style:name="T935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0" style:family="table-row">
      <style:table-row-properties style:min-row-height="0.536cm" style:use-optimal-row-height="false"/>
    </style:style>
    <style:style style:name="Cell34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6" style:family="paragraph" style:parent-style-name="Normal">
      <style:paragraph-properties fo:line-height="120%" fo:keep-with-next="always" fo:keep-together="always"/>
    </style:style>
    <style:style style:name="T936_1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7" style:family="paragraph" style:parent-style-name="Normal">
      <style:paragraph-properties fo:line-height="115%"/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1" style:family="table-row">
      <style:table-row-properties style:min-row-height="0.536cm" style:use-optimal-row-height="false"/>
    </style:style>
    <style:style style:name="Cell34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38" style:family="paragraph" style:parent-style-name="Normal">
      <style:paragraph-properties fo:line-height="115%"/>
    </style:style>
    <style:style style:name="T9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38_2" style:family="text"/>
    <style:style style:name="T93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38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3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39" style:family="paragraph" style:parent-style-name="Normal">
      <style:paragraph-properties fo:line-height="115%"/>
    </style:style>
    <style:style style:name="T9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40" style:family="paragraph" style:parent-style-name="Normal">
      <style:paragraph-properties fo:line-height="115%"/>
    </style:style>
    <style:style style:name="T9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41" style:family="paragraph" style:parent-style-name="Normal">
      <style:paragraph-properties fo:line-height="120%"/>
    </style:style>
    <style:style style:name="T9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41_2" style:family="text"/>
    <style:style style:name="T94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942" style:family="paragraph" style:parent-style-name="Normal">
      <style:paragraph-properties fo:line-height="120%"/>
    </style:style>
    <style:style style:name="T942_1" style:family="text"/>
    <style:style style:name="T942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43" style:family="paragraph" style:parent-style-name="Normal">
      <style:paragraph-properties fo:line-height="120%" fo:margin-top="0.106cm" fo:margin-bottom="0.106cm"/>
    </style:style>
    <style:style style:name="T9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2" style:family="table-row">
      <style:table-row-properties style:min-row-height="0.536cm" style:use-optimal-row-height="false"/>
    </style:style>
    <style:style style:name="Cell34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44" style:family="paragraph" style:parent-style-name="Normal">
      <style:paragraph-properties fo:line-height="115%"/>
    </style:style>
    <style:style style:name="T9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44_2" style:family="text"/>
    <style:style style:name="T94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4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45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46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47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48" style:family="paragraph" style:parent-style-name="Normal">
      <style:paragraph-properties fo:line-height="115%"/>
    </style:style>
    <style:style style:name="T9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49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0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1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2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3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4" style:family="paragraph" style:parent-style-name="Normal">
      <style:paragraph-properties fo:line-height="115%"/>
    </style:style>
    <style:style style:name="T9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55" style:family="paragraph" style:parent-style-name="Normal">
      <style:paragraph-properties fo:line-height="120%"/>
    </style:style>
    <style:style style:name="T9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55_2" style:family="text"/>
    <style:style style:name="T95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5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56" style:family="paragraph" style:parent-style-name="Normal">
      <style:paragraph-properties fo:line-height="120%" fo:margin-top="0.106cm" fo:margin-bottom="0.106cm"/>
    </style:style>
    <style:style style:name="T9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3" style:family="table-row">
      <style:table-row-properties style:min-row-height="0.536cm" style:use-optimal-row-height="false"/>
    </style:style>
    <style:style style:name="Cell35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57" style:family="paragraph" style:parent-style-name="Normal">
      <style:paragraph-properties fo:line-height="115%"/>
    </style:style>
    <style:style style:name="T9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57_2" style:family="text"/>
    <style:style style:name="T95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5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58" style:family="paragraph" style:parent-style-name="Normal">
      <style:paragraph-properties fo:line-height="115%"/>
    </style:style>
    <style:style style:name="T9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59" style:family="paragraph" style:parent-style-name="Normal">
      <style:paragraph-properties fo:line-height="120%"/>
    </style:style>
    <style:style style:name="T9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59_2" style:family="text"/>
    <style:style style:name="T95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5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0" style:family="paragraph" style:parent-style-name="Normal">
      <style:paragraph-properties fo:line-height="120%" fo:margin-top="0.106cm" fo:margin-bottom="0.106cm"/>
    </style:style>
    <style:style style:name="T9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4" style:family="table-row">
      <style:table-row-properties style:min-row-height="0.536cm" style:use-optimal-row-height="false"/>
    </style:style>
    <style:style style:name="Cell35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1" style:family="paragraph" style:parent-style-name="Normal">
      <style:paragraph-properties fo:line-height="115%"/>
    </style:style>
    <style:style style:name="T9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61_2" style:family="text"/>
    <style:style style:name="T96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2" style:family="paragraph" style:parent-style-name="Normal">
      <style:paragraph-properties fo:line-height="115%"/>
    </style:style>
    <style:style style:name="T9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3" style:family="paragraph" style:parent-style-name="Normal">
      <style:paragraph-properties fo:line-height="120%"/>
    </style:style>
    <style:style style:name="T9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63_2" style:family="text"/>
    <style:style style:name="T96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6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5" style:family="paragraph" style:parent-style-name="Normal">
      <style:paragraph-properties fo:line-height="120%" fo:margin-top="0.106cm" fo:margin-bottom="0.106cm"/>
    </style:style>
    <style:style style:name="T9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5" style:family="table-row">
      <style:table-row-properties style:min-row-height="4.221cm" style:use-optimal-row-height="false"/>
    </style:style>
    <style:style style:name="Cell35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6" style:family="paragraph" style:parent-style-name="Normal">
      <style:paragraph-properties fo:line-height="120%"/>
    </style:style>
    <style:style style:name="T9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66_2" style:family="text"/>
    <style:style style:name="T96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6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6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67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68" style:family="paragraph" style:parent-style-name="Normal">
      <style:paragraph-properties fo:line-height="120%"/>
    </style:style>
    <style:style style:name="T9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69" style:family="paragraph" style:parent-style-name="Normal">
      <style:paragraph-properties fo:line-height="120%"/>
    </style:style>
    <style:style style:name="T9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0" style:family="paragraph" style:parent-style-name="Normal">
      <style:paragraph-properties fo:line-height="120%"/>
    </style:style>
    <style:style style:name="T9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0_2" style:family="text"/>
    <style:style style:name="T97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971" style:family="paragraph" style:parent-style-name="Normal">
      <style:paragraph-properties fo:line-height="120%"/>
    </style:style>
    <style:style style:name="T971_1" style:family="text"/>
    <style:style style:name="T971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2" style:family="paragraph" style:parent-style-name="Normal">
      <style:paragraph-properties fo:line-height="120%" fo:margin-top="0.106cm" fo:margin-bottom="0.106cm"/>
    </style:style>
    <style:style style:name="T9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6" style:family="table-row">
      <style:table-row-properties style:min-row-height="0.536cm" style:use-optimal-row-height="false"/>
    </style:style>
    <style:style style:name="Cell36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3" style:family="paragraph" style:parent-style-name="Normal">
      <style:paragraph-properties fo:line-height="115%"/>
    </style:style>
    <style:style style:name="T9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3_2" style:family="text"/>
    <style:style style:name="T97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4" style:family="paragraph" style:parent-style-name="Normal">
      <style:paragraph-properties fo:line-height="115%"/>
    </style:style>
    <style:style style:name="T9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5" style:family="paragraph" style:parent-style-name="Normal">
      <style:paragraph-properties fo:line-height="120%" fo:margin-top="0.106cm" fo:margin-bottom="0.106cm"/>
    </style:style>
    <style:style style:name="T9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5_2" style:family="text"/>
    <style:style style:name="T97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6" style:family="paragraph" style:parent-style-name="Normal">
      <style:paragraph-properties fo:line-height="120%" fo:margin-top="0.106cm" fo:margin-bottom="0.106cm"/>
    </style:style>
    <style:style style:name="T9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7" style:family="table-row">
      <style:table-row-properties style:min-row-height="0.536cm" style:use-optimal-row-height="false"/>
    </style:style>
    <style:style style:name="Cell36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7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8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79" style:family="paragraph" style:parent-style-name="Normal">
      <style:paragraph-properties fo:line-height="120%" fo:margin-top="0.106cm" fo:margin-bottom="0.106cm"/>
    </style:style>
    <style:style style:name="T9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9_2" style:family="text"/>
    <style:style style:name="T97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7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0" style:family="paragraph" style:parent-style-name="Normal">
      <style:paragraph-properties fo:line-height="120%" fo:margin-top="0.106cm" fo:margin-bottom="0.106cm"/>
    </style:style>
    <style:style style:name="T9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8" style:family="table-row">
      <style:table-row-properties style:min-row-height="0.536cm" style:use-optimal-row-height="false"/>
    </style:style>
    <style:style style:name="Cell37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1" style:family="paragraph" style:parent-style-name="Normal">
      <style:paragraph-properties fo:line-height="115%"/>
    </style:style>
    <style:style style:name="T9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1_2" style:family="text"/>
    <style:style style:name="T98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1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2" style:family="paragraph" style:parent-style-name="Normal">
      <style:paragraph-properties fo:line-height="115%"/>
    </style:style>
    <style:style style:name="T9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3" style:family="paragraph" style:parent-style-name="Normal">
      <style:paragraph-properties fo:line-height="120%" fo:margin-top="0.106cm" fo:margin-bottom="0.106cm"/>
    </style:style>
    <style:style style:name="T9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3_2" style:family="text"/>
    <style:style style:name="T98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4" style:family="paragraph" style:parent-style-name="Normal">
      <style:paragraph-properties fo:line-height="120%" fo:margin-top="0.106cm" fo:margin-bottom="0.106cm"/>
    </style:style>
    <style:style style:name="T9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9" style:family="table-row">
      <style:table-row-properties style:min-row-height="0.536cm" style:use-optimal-row-height="false"/>
    </style:style>
    <style:style style:name="Cell37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5" style:family="paragraph" style:parent-style-name="Normal">
      <style:paragraph-properties fo:line-height="120%"/>
    </style:style>
    <style:style style:name="T9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5_2" style:family="text"/>
    <style:style style:name="T98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6" style:family="paragraph" style:parent-style-name="Normal">
      <style:paragraph-properties fo:line-height="120%"/>
    </style:style>
    <style:style style:name="T9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7" style:family="paragraph" style:parent-style-name="Normal">
      <style:paragraph-properties fo:line-height="120%" fo:margin-top="0.106cm" fo:margin-bottom="0.106cm"/>
    </style:style>
    <style:style style:name="T9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7_2" style:family="text"/>
    <style:style style:name="T98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8" style:family="paragraph" style:parent-style-name="Normal">
      <style:paragraph-properties fo:line-height="120%" fo:margin-top="0.106cm" fo:margin-bottom="0.106cm"/>
    </style:style>
    <style:style style:name="T9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0" style:family="table-row">
      <style:table-row-properties style:min-row-height="0.536cm" style:use-optimal-row-height="false"/>
    </style:style>
    <style:style style:name="Cell37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89" style:family="paragraph" style:parent-style-name="Normal">
      <style:paragraph-properties fo:line-height="120%"/>
    </style:style>
    <style:style style:name="T9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9_2" style:family="text"/>
    <style:style style:name="T98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9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8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9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0" style:family="paragraph" style:parent-style-name="Normal">
      <style:paragraph-properties fo:line-height="120%"/>
    </style:style>
    <style:style style:name="T9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1" style:family="paragraph" style:parent-style-name="Normal">
      <style:paragraph-properties fo:line-height="120%" fo:margin-top="0.106cm" fo:margin-bottom="0.106cm"/>
    </style:style>
    <style:style style:name="T9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1_6" style:family="text"/>
    <style:style style:name="T991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1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1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1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2" style:family="paragraph" style:parent-style-name="Normal">
      <style:paragraph-properties fo:line-height="120%" fo:margin-top="0.106cm" fo:margin-bottom="0.106cm"/>
    </style:style>
    <style:style style:name="T9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1" style:family="table-row">
      <style:table-row-properties style:min-row-height="3.44cm" style:use-optimal-row-height="false"/>
    </style:style>
    <style:style style:name="Cell38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3" style:family="paragraph" style:parent-style-name="Normal">
      <style:paragraph-properties fo:line-height="120%"/>
    </style:style>
    <style:style style:name="T993_1" style:family="text"/>
    <style:style style:name="T993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4" style:family="paragraph" style:parent-style-name="Normal">
      <style:paragraph-properties fo:line-height="120%"/>
    </style:style>
    <style:style style:name="T9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5" style:family="paragraph" style:parent-style-name="Normal">
      <style:paragraph-properties fo:line-height="120%" fo:margin-top="0.106cm"/>
    </style:style>
    <style:style style:name="T9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5_4" style:family="text"/>
    <style:style style:name="T99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96" style:family="paragraph" style:parent-style-name="Normal">
      <style:paragraph-properties fo:line-height="120%" fo:margin-top="0.106cm" fo:margin-bottom="0.1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7" style:family="paragraph" style:parent-style-name="Normal">
      <style:paragraph-properties fo:line-height="120%" fo:margin-top="0.106cm" fo:margin-bottom="0.106cm"/>
    </style:style>
    <style:style style:name="T9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2" style:family="table-row">
      <style:table-row-properties style:min-row-height="3.44cm" style:use-optimal-row-height="false"/>
    </style:style>
    <style:style style:name="Cell38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998" style:family="paragraph" style:parent-style-name="Normal">
      <style:paragraph-properties fo:line-height="120%"/>
    </style:style>
    <style:style style:name="T9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8_2" style:family="text"/>
    <style:style style:name="T99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8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9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99" style:family="paragraph" style:parent-style-name="Normal">
      <style:paragraph-properties fo:line-height="120%"/>
    </style:style>
    <style:style style:name="T9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00" style:family="paragraph" style:parent-style-name="Normal">
      <style:paragraph-properties fo:line-height="120%"/>
    </style:style>
    <style:style style:name="T10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01" style:family="paragraph" style:parent-style-name="Normal">
      <style:paragraph-properties fo:line-height="120%"/>
    </style:style>
    <style:style style:name="T10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02" style:family="paragraph" style:parent-style-name="Normal">
      <style:paragraph-properties fo:line-height="120%"/>
    </style:style>
    <style:style style:name="T10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03" style:family="paragraph" style:parent-style-name="Normal">
      <style:paragraph-properties fo:line-height="120%" fo:margin-top="0.106cm"/>
    </style:style>
    <style:style style:name="T10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3_2" style:family="text"/>
    <style:style style:name="T100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0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0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0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04" style:family="paragraph" style:parent-style-name="Normal">
      <style:paragraph-properties fo:line-height="120%" fo:margin-top="0.106cm" fo:margin-bottom="0.106cm"/>
      <style:text-properties fo:background-color="#ffff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05" style:family="paragraph" style:parent-style-name="Normal">
      <style:paragraph-properties fo:line-height="120%" fo:margin-top="0.106cm" fo:margin-bottom="0.106cm"/>
    </style:style>
    <style:style style:name="T10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3" style:family="table-row">
      <style:table-row-properties style:min-row-height="3.44cm" style:use-optimal-row-height="false"/>
    </style:style>
    <style:style style:name="Cell39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06" style:family="paragraph" style:parent-style-name="Normal">
      <style:paragraph-properties fo:line-height="120%"/>
    </style:style>
    <style:style style:name="T10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6_2" style:family="text"/>
    <style:style style:name="T100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0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07" style:family="paragraph" style:parent-style-name="Normal">
      <style:paragraph-properties fo:line-height="120%"/>
    </style:style>
    <style:style style:name="T10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08" style:family="paragraph" style:parent-style-name="Normal">
      <style:paragraph-properties fo:line-height="120%"/>
    </style:style>
    <style:style style:name="T10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09" style:family="paragraph" style:parent-style-name="Normal">
      <style:paragraph-properties fo:line-height="120%"/>
    </style:style>
    <style:style style:name="T10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0" style:family="paragraph" style:parent-style-name="Normal">
      <style:paragraph-properties fo:line-height="120%" fo:margin-top="0.106cm" fo:margin-bottom="0.106cm"/>
    </style:style>
    <style:style style:name="T10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0_5" style:family="text"/>
    <style:style style:name="T1010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1" style:family="paragraph" style:parent-style-name="Normal">
      <style:paragraph-properties fo:line-height="120%" fo:margin-top="0.106cm" fo:margin-bottom="0.106cm"/>
    </style:style>
    <style:style style:name="T10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4" style:family="table-row">
      <style:table-row-properties style:min-row-height="3.44cm" style:use-optimal-row-height="false"/>
    </style:style>
    <style:style style:name="Cell39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2" style:family="paragraph" style:parent-style-name="Normal">
      <style:paragraph-properties fo:line-height="120%"/>
    </style:style>
    <style:style style:name="T1012_1" style:family="text"/>
    <style:style style:name="T1012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13" style:family="paragraph" style:parent-style-name="Normal">
      <style:paragraph-properties fo:line-height="120%"/>
    </style:style>
    <style:style style:name="T10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4" style:family="paragraph" style:parent-style-name="Normal">
      <style:paragraph-properties fo:line-height="120%"/>
    </style:style>
    <style:style style:name="T10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5" style:family="paragraph" style:parent-style-name="Normal">
      <style:paragraph-properties fo:line-height="120%" fo:margin-top="0.106cm" fo:margin-bottom="0.106cm"/>
    </style:style>
    <style:style style:name="T10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5_2" style:family="text"/>
    <style:style style:name="T101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6" style:family="paragraph" style:parent-style-name="Normal">
      <style:paragraph-properties fo:line-height="120%" fo:margin-top="0.106cm" fo:margin-bottom="0.106cm"/>
    </style:style>
    <style:style style:name="T10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5" style:family="table-row">
      <style:table-row-properties style:min-row-height="3.44cm" style:use-optimal-row-height="false"/>
    </style:style>
    <style:style style:name="Cell39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7" style:family="paragraph" style:parent-style-name="Normal">
      <style:paragraph-properties fo:line-height="120%"/>
    </style:style>
    <style:style style:name="T10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7_2" style:family="text"/>
    <style:style style:name="T101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8" style:family="paragraph" style:parent-style-name="Normal">
      <style:paragraph-properties fo:line-height="120%"/>
    </style:style>
    <style:style style:name="T10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19" style:family="paragraph" style:parent-style-name="Normal">
      <style:paragraph-properties fo:line-height="120%" fo:margin-top="0.106cm" fo:margin-bottom="0.106cm"/>
    </style:style>
    <style:style style:name="T10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9_7" style:family="text"/>
    <style:style style:name="T1019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1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0" style:family="paragraph" style:parent-style-name="Normal">
      <style:paragraph-properties fo:line-height="120%" fo:margin-top="0.106cm" fo:margin-bottom="0.106cm"/>
    </style:style>
    <style:style style:name="T10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6" style:family="table-row">
      <style:table-row-properties style:min-row-height="3.44cm" style:use-optimal-row-height="false"/>
    </style:style>
    <style:style style:name="Cell40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1" style:family="paragraph" style:parent-style-name="Normal">
      <style:paragraph-properties fo:line-height="120%"/>
    </style:style>
    <style:style style:name="T10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1_2" style:family="text"/>
    <style:style style:name="T102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2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2" style:family="paragraph" style:parent-style-name="Normal">
      <style:paragraph-properties fo:line-height="120%"/>
    </style:style>
    <style:style style:name="T10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3" style:family="paragraph" style:parent-style-name="Normal">
      <style:paragraph-properties fo:line-height="120%" fo:margin-top="0.106cm" fo:margin-bottom="0.106cm"/>
    </style:style>
    <style:style style:name="T10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4" style:family="text"/>
    <style:style style:name="T102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2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4" style:family="paragraph" style:parent-style-name="Normal">
      <style:paragraph-properties fo:line-height="120%" fo:margin-top="0.106cm" fo:margin-bottom="0.106cm"/>
    </style:style>
    <style:style style:name="T10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7" style:family="table-row">
      <style:table-row-properties style:min-row-height="0.536cm" style:use-optimal-row-height="false"/>
    </style:style>
    <style:style style:name="Cell407" style:family="table-cell">
      <style:table-cell-properties fo:background-color="#cacaca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5" style:family="paragraph" style:parent-style-name="Normal">
      <style:paragraph-properties fo:line-height="120%" fo:keep-with-next="always" fo:keep-together="always"/>
    </style:style>
    <style:style style:name="T1025_1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5_2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5_3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26" style:family="paragraph" style:parent-style-name="Normal">
      <style:paragraph-properties fo:line-height="120%" fo:keep-with-next="always" fo:keep-together="always"/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27" style:family="paragraph" style:parent-style-name="Normal">
      <style:paragraph-properties fo:line-height="120%" fo:keep-with-next="always" fo:keep-together="always"/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8" style:family="table-cell">
      <style:table-cell-properties fo:background-color="#cacaca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8" style:family="paragraph" style:parent-style-name="Normal">
      <style:paragraph-properties fo:line-height="115%"/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8" style:family="table-row">
      <style:table-row-properties style:min-row-height="3.44cm" style:use-optimal-row-height="false"/>
    </style:style>
    <style:style style:name="Cell40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29" style:family="paragraph" style:parent-style-name="Normal">
      <style:paragraph-properties fo:line-height="120%"/>
    </style:style>
    <style:style style:name="T10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9_2" style:family="text"/>
    <style:style style:name="T102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2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0" style:family="paragraph" style:parent-style-name="Normal">
      <style:paragraph-properties fo:line-height="120%"/>
    </style:style>
    <style:style style:name="T10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1" style:family="paragraph" style:parent-style-name="Normal">
      <style:paragraph-properties fo:line-height="120%" fo:margin-top="0.106cm" fo:margin-bottom="0.106cm"/>
    </style:style>
    <style:style style:name="T10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1_5" style:family="text"/>
    <style:style style:name="T103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2" style:family="paragraph" style:parent-style-name="Normal">
      <style:paragraph-properties fo:line-height="120%" fo:margin-top="0.106cm" fo:margin-bottom="0.106cm"/>
    </style:style>
    <style:style style:name="T10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9" style:family="table-row">
      <style:table-row-properties style:min-row-height="3.44cm" style:use-optimal-row-height="false"/>
    </style:style>
    <style:style style:name="Cell41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3" style:family="paragraph" style:parent-style-name="Normal">
      <style:paragraph-properties fo:line-height="120%"/>
    </style:style>
    <style:style style:name="T10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3_2" style:family="text"/>
    <style:style style:name="T103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8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10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11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34" style:family="paragraph" style:parent-style-name="Normal">
      <style:paragraph-properties fo:line-height="120%"/>
    </style:style>
    <style:style style:name="T10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5" style:family="paragraph" style:parent-style-name="Normal">
      <style:paragraph-properties fo:line-height="120%"/>
    </style:style>
    <style:style style:name="T10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6" style:family="paragraph" style:parent-style-name="Normal">
      <style:paragraph-properties fo:line-height="120%" fo:margin-top="0.106cm" fo:margin-bottom="0.106cm"/>
    </style:style>
    <style:style style:name="T10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6_2" style:family="text"/>
    <style:style style:name="T103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7" style:family="paragraph" style:parent-style-name="Normal">
      <style:paragraph-properties fo:line-height="120%" fo:margin-top="0.106cm" fo:margin-bottom="0.106cm"/>
    </style:style>
    <style:style style:name="T10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0" style:family="table-row">
      <style:table-row-properties style:min-row-height="3.44cm" style:use-optimal-row-height="false"/>
    </style:style>
    <style:style style:name="Cell41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8" style:family="paragraph" style:parent-style-name="Normal">
      <style:paragraph-properties fo:line-height="120%"/>
    </style:style>
    <style:style style:name="T10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8_2" style:family="text"/>
    <style:style style:name="T103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39" style:family="paragraph" style:parent-style-name="Normal">
      <style:paragraph-properties fo:line-height="120%"/>
    </style:style>
    <style:style style:name="T10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40" style:family="paragraph" style:parent-style-name="Normal">
      <style:paragraph-properties fo:line-height="120%" fo:margin-top="0.106cm" fo:margin-bottom="0.106cm"/>
    </style:style>
    <style:style style:name="T10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0_6" style:family="text"/>
    <style:style style:name="T1040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41" style:family="paragraph" style:parent-style-name="Normal">
      <style:paragraph-properties fo:line-height="120%" fo:margin-top="0.106cm" fo:margin-bottom="0.106cm"/>
    </style:style>
    <style:style style:name="T10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1" style:family="table-row">
      <style:table-row-properties style:min-row-height="3.44cm" style:use-optimal-row-height="false"/>
    </style:style>
    <style:style style:name="Cell42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42" style:family="paragraph" style:parent-style-name="Normal">
      <style:paragraph-properties fo:line-height="120%"/>
    </style:style>
    <style:style style:name="T10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2_2" style:family="text"/>
    <style:style style:name="T104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4" style:family="paragraph" style:parent-style-name="Normal">
      <style:paragraph-properties fo:line-height="120%"/>
    </style:style>
    <style:style style:name="T10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2" style:family="text"/>
    <style:style style:name="T104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4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4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4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4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5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46" style:family="paragraph" style:parent-style-name="Normal">
      <style:paragraph-properties fo:line-height="120%"/>
    </style:style>
    <style:style style:name="T10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7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8" style:family="paragraph" style:parent-style-name="Normal">
      <style:paragraph-properties fo:line-height="120%"/>
    </style:style>
    <style:style style:name="T10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9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0" style:family="paragraph" style:parent-style-name="Normal">
      <style:paragraph-properties fo:line-height="120%" fo:margin-top="0.106cm" fo:margin-bottom="0.106cm"/>
    </style:style>
    <style:style style:name="T10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0_2" style:family="text"/>
    <style:style style:name="T105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1" style:family="paragraph" style:parent-style-name="Normal">
      <style:paragraph-properties fo:line-height="120%" fo:margin-top="0.106cm" fo:margin-bottom="0.106cm"/>
    </style:style>
    <style:style style:name="T10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2" style:family="table-row">
      <style:table-row-properties style:min-row-height="2.99cm" style:use-optimal-row-height="false"/>
    </style:style>
    <style:style style:name="Cell42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2" style:family="paragraph" style:parent-style-name="Normal">
      <style:paragraph-properties fo:line-height="120%"/>
    </style:style>
    <style:style style:name="T10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2_2" style:family="text"/>
    <style:style style:name="T105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3" style:family="paragraph" style:parent-style-name="Normal">
      <style:paragraph-properties fo:line-height="120%"/>
    </style:style>
    <style:style style:name="T10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4" style:family="paragraph" style:parent-style-name="Normal">
      <style:paragraph-properties fo:line-height="120%" fo:margin-top="0.106cm" fo:margin-bottom="0.106cm"/>
    </style:style>
    <style:style style:name="T10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4_4" style:family="text"/>
    <style:style style:name="T1054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5" style:family="paragraph" style:parent-style-name="Normal">
      <style:paragraph-properties fo:line-height="120%" fo:margin-top="0.106cm" fo:margin-bottom="0.106cm"/>
    </style:style>
    <style:style style:name="T10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3" style:family="table-row">
      <style:table-row-properties style:min-row-height="1.931cm" style:use-optimal-row-height="false"/>
    </style:style>
    <style:style style:name="Cell42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6" style:family="paragraph" style:parent-style-name="Normal">
      <style:paragraph-properties fo:line-height="120%"/>
    </style:style>
    <style:style style:name="T1056_1" style:family="text"/>
    <style:style style:name="T1056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7" style:family="paragraph" style:parent-style-name="Normal">
      <style:paragraph-properties fo:line-height="120%"/>
    </style:style>
    <style:style style:name="T10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58" style:family="paragraph" style:parent-style-name="Normal">
      <style:paragraph-properties fo:line-height="120%" fo:margin-top="0.106cm"/>
    </style:style>
    <style:style style:name="T10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4" style:family="text"/>
    <style:style style:name="T105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8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5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58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59" style:family="paragraph" style:parent-style-name="Normal">
      <style:paragraph-properties fo:line-height="120%" fo:margin-top="0.106cm" fo:margin-bottom="0.1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0" style:family="paragraph" style:parent-style-name="Normal">
      <style:paragraph-properties fo:line-height="120%" fo:margin-top="0.106cm" fo:margin-bottom="0.106cm"/>
    </style:style>
    <style:style style:name="T10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4" style:family="table-row">
      <style:table-row-properties style:min-row-height="4.048cm" style:use-optimal-row-height="false"/>
    </style:style>
    <style:style style:name="Cell43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1" style:family="paragraph" style:parent-style-name="Normal"/>
    <style:style style:name="T10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1_2" style:family="text"/>
    <style:style style:name="T106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6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2" style:family="paragraph" style:parent-style-name="Normal">
      <style:paragraph-properties fo:line-height="115%"/>
    </style:style>
    <style:style style:name="T10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3" style:family="paragraph" style:parent-style-name="Normal">
      <style:paragraph-properties fo:line-height="120%" fo:margin-top="0.106cm" fo:margin-bottom="0.106cm"/>
    </style:style>
    <style:style style:name="T10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3_3" style:family="text"/>
    <style:style style:name="T1063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6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63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6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3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4" style:family="paragraph" style:parent-style-name="Normal">
      <style:paragraph-properties fo:line-height="120%" fo:margin-top="0.106cm" fo:margin-bottom="0.106cm"/>
    </style:style>
    <style:style style:name="T10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65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66" style:family="paragraph" style:parent-style-name="Normal">
      <style:paragraph-properties fo:text-align="right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5" style:family="table-row">
      <style:table-row-properties style:min-row-height="0.45cm" style:use-optimal-row-height="false"/>
    </style:style>
    <style:style style:name="Cell437" style:family="table-cell">
      <style:table-cell-properties fo:background-color="#cacaca" style:vertical-align="middle" fo:padding-top="0.086cm" fo:border-top="#ffffff 0.035cm solid" fo:border-bottom="#ffffff 0.035cm solid" fo:padding-left="0.203cm" fo:border-left="#ffffff 0.035cm solid" fo:padding-right="0.122cm" fo:border-right="#ffffff 0.035cm solid" fo:wrap-option="wrap"/>
    </style:style>
    <style:style style:name="P1067" style:family="paragraph" style:parent-style-name="Normal">
      <style:paragraph-properties fo:line-height="108%" fo:margin-left="0.009cm"/>
    </style:style>
    <style:style style:name="T1067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7_2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7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6" style:family="table-row">
      <style:table-row-properties style:min-row-height="3.44cm" style:use-optimal-row-height="false"/>
    </style:style>
    <style:style style:name="Cell43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68" style:family="paragraph" style:parent-style-name="Normal">
      <style:paragraph-properties fo:line-height="120%"/>
    </style:style>
    <style:style style:name="T10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68_2" style:family="text"/>
    <style:style style:name="T106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6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69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0" style:family="paragraph" style:parent-style-name="Normal">
      <style:paragraph-properties fo:line-height="120%"/>
    </style:style>
    <style:style style:name="T10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1" style:family="paragraph" style:parent-style-name="Normal">
      <style:paragraph-properties fo:line-height="120%"/>
    </style:style>
    <style:style style:name="T10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1_2" style:family="text"/>
    <style:style style:name="T107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2" style:family="paragraph" style:parent-style-name="Normal">
      <style:paragraph-properties fo:line-height="120%" fo:margin-top="0.106cm" fo:margin-bottom="0.106cm"/>
    </style:style>
    <style:style style:name="T10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7" style:family="table-row">
      <style:table-row-properties style:min-row-height="3.44cm" style:use-optimal-row-height="false"/>
    </style:style>
    <style:style style:name="Cell44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3" style:family="paragraph" style:parent-style-name="Normal">
      <style:paragraph-properties fo:line-height="120%"/>
    </style:style>
    <style:style style:name="T10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3_2" style:family="text"/>
    <style:style style:name="T107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4" style:family="paragraph" style:parent-style-name="Normal">
      <style:paragraph-properties fo:line-height="120%"/>
    </style:style>
    <style:style style:name="T10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5" style:family="paragraph" style:parent-style-name="Normal">
      <style:paragraph-properties fo:line-height="120%"/>
    </style:style>
    <style:style style:name="T10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5_4" style:family="text"/>
    <style:style style:name="T107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6" style:family="paragraph" style:parent-style-name="Normal">
      <style:paragraph-properties fo:line-height="120%" fo:margin-top="0.106cm" fo:margin-bottom="0.106cm"/>
    </style:style>
    <style:style style:name="T10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8" style:family="table-row">
      <style:table-row-properties style:min-row-height="3.44cm" style:use-optimal-row-height="false"/>
    </style:style>
    <style:style style:name="Cell44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7" style:family="paragraph" style:parent-style-name="Normal">
      <style:paragraph-properties fo:line-height="120%"/>
    </style:style>
    <style:style style:name="T10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7_2" style:family="text"/>
    <style:style style:name="T107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7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79" style:family="paragraph" style:parent-style-name="Normal">
      <style:paragraph-properties fo:line-height="120%"/>
    </style:style>
    <style:style style:name="T10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7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0" style:family="paragraph" style:parent-style-name="Normal">
      <style:paragraph-properties fo:line-height="120%" fo:margin-top="0.106cm" fo:margin-bottom="0.106cm"/>
    </style:style>
    <style:style style:name="T10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0_4" style:family="text"/>
    <style:style style:name="T108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8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0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1" style:family="paragraph" style:parent-style-name="Normal">
      <style:paragraph-properties fo:line-height="120%" fo:margin-top="0.106cm" fo:margin-bottom="0.106cm"/>
    </style:style>
    <style:style style:name="T10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9" style:family="table-row">
      <style:table-row-properties style:min-row-height="3.44cm" style:use-optimal-row-height="false"/>
    </style:style>
    <style:style style:name="Cell45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2" style:family="paragraph" style:parent-style-name="Normal">
      <style:paragraph-properties fo:line-height="120%"/>
    </style:style>
    <style:style style:name="T10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2_2" style:family="text"/>
    <style:style style:name="T108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8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8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4" style:family="paragraph" style:parent-style-name="Normal">
      <style:paragraph-properties fo:line-height="120%"/>
    </style:style>
    <style:style style:name="T10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5" style:family="paragraph" style:parent-style-name="Normal">
      <style:paragraph-properties fo:line-height="120%"/>
    </style:style>
    <style:style style:name="T10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11" style:family="text"/>
    <style:style style:name="T1085_1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85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14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5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6" style:family="paragraph" style:parent-style-name="Normal">
      <style:paragraph-properties fo:line-height="120%" fo:margin-top="0.106cm" fo:margin-bottom="0.106cm"/>
    </style:style>
    <style:style style:name="T10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0" style:family="table-row">
      <style:table-row-properties style:min-row-height="3.44cm" style:use-optimal-row-height="false"/>
    </style:style>
    <style:style style:name="Cell45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7" style:family="paragraph" style:parent-style-name="Normal">
      <style:paragraph-properties fo:line-height="120%"/>
    </style:style>
    <style:style style:name="T10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7_2" style:family="text"/>
    <style:style style:name="T108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8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8" style:family="paragraph" style:parent-style-name="Normal">
      <style:paragraph-properties fo:line-height="120%"/>
    </style:style>
    <style:style style:name="T10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89" style:family="paragraph" style:parent-style-name="Normal">
      <style:paragraph-properties fo:line-height="120%" fo:margin-top="0.106cm" fo:margin-bottom="0.106cm"/>
    </style:style>
    <style:style style:name="T10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6" style:family="text"/>
    <style:style style:name="T1089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8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89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0" style:family="paragraph" style:parent-style-name="Normal">
      <style:paragraph-properties fo:line-height="120%" fo:margin-top="0.106cm" fo:margin-bottom="0.106cm"/>
    </style:style>
    <style:style style:name="T10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1" style:family="table-row">
      <style:table-row-properties style:min-row-height="3.44cm" style:use-optimal-row-height="false"/>
    </style:style>
    <style:style style:name="Cell45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1" style:family="paragraph" style:parent-style-name="Normal">
      <style:paragraph-properties fo:line-height="120%" fo:margin-top="0.106cm" fo:margin-bottom="0.106cm"/>
    </style:style>
    <style:style style:name="T10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1_2" style:family="text"/>
    <style:style style:name="T109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2" style:family="paragraph" style:parent-style-name="Normal">
      <style:paragraph-properties fo:line-height="120%"/>
    </style:style>
    <style:style style:name="T10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3" style:family="paragraph" style:parent-style-name="Normal">
      <style:paragraph-properties fo:line-height="120%"/>
    </style:style>
    <style:style style:name="T10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3_4" style:family="text"/>
    <style:style style:name="T109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3_6" style:family="text"/>
    <style:style style:name="T1093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3_8" style:family="text"/>
    <style:style style:name="T1093_9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3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4" style:family="paragraph" style:parent-style-name="Normal">
      <style:paragraph-properties fo:line-height="120%" fo:margin-top="0.106cm" fo:margin-bottom="0.106cm"/>
    </style:style>
    <style:style style:name="T10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2" style:family="table-row">
      <style:table-row-properties style:min-row-height="3.44cm" style:use-optimal-row-height="false"/>
    </style:style>
    <style:style style:name="Cell46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5" style:family="paragraph" style:parent-style-name="Normal">
      <style:paragraph-properties fo:line-height="120%"/>
    </style:style>
    <style:style style:name="T10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5_2" style:family="text"/>
    <style:style style:name="T109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6" style:family="paragraph" style:parent-style-name="Normal">
      <style:paragraph-properties fo:line-height="115%"/>
    </style:style>
    <style:style style:name="T10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97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98" style:family="paragraph" style:parent-style-name="Normal">
      <style:paragraph-properties fo:line-height="115%"/>
    </style:style>
    <style:style style:name="T10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099" style:family="paragraph" style:parent-style-name="Normal">
      <style:paragraph-properties fo:line-height="120%"/>
    </style:style>
    <style:style style:name="T10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9_2" style:family="text"/>
    <style:style style:name="T109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9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9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0" style:family="paragraph" style:parent-style-name="Normal">
      <style:paragraph-properties fo:line-height="120%" fo:margin-top="0.106cm" fo:margin-bottom="0.106cm"/>
    </style:style>
    <style:style style:name="T11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3" style:family="table-row">
      <style:table-row-properties style:min-row-height="3.44cm" style:use-optimal-row-height="false"/>
    </style:style>
    <style:style style:name="Cell46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1" style:family="paragraph" style:parent-style-name="Normal">
      <style:paragraph-properties fo:line-height="120%"/>
    </style:style>
    <style:style style:name="T11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2" style:family="paragraph" style:parent-style-name="Normal">
      <style:paragraph-properties fo:line-height="120%"/>
    </style:style>
    <style:style style:name="T11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3" style:family="paragraph" style:parent-style-name="Normal">
      <style:paragraph-properties fo:line-height="120%" fo:margin-top="0.106cm" fo:margin-bottom="0.106cm"/>
    </style:style>
    <style:style style:name="T11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3_4" style:family="text"/>
    <style:style style:name="T110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3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4" style:family="paragraph" style:parent-style-name="Normal">
      <style:paragraph-properties fo:line-height="120%" fo:margin-top="0.106cm" fo:margin-bottom="0.106cm"/>
    </style:style>
    <style:style style:name="T11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4" style:family="table-row">
      <style:table-row-properties style:min-row-height="3.44cm" style:use-optimal-row-height="false"/>
    </style:style>
    <style:style style:name="Cell47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5" style:family="paragraph" style:parent-style-name="Normal">
      <style:paragraph-properties fo:line-height="120%"/>
    </style:style>
    <style:style style:name="T11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5_2" style:family="text"/>
    <style:style style:name="T110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6" style:family="paragraph" style:parent-style-name="Normal">
      <style:paragraph-properties fo:line-height="115%"/>
    </style:style>
    <style:style style:name="T11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07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8" style:family="paragraph" style:parent-style-name="Normal">
      <style:paragraph-properties fo:line-height="120%"/>
    </style:style>
    <style:style style:name="T11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5" style:family="text"/>
    <style:style style:name="T110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0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8_10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09" style:family="paragraph" style:parent-style-name="Normal">
      <style:paragraph-properties fo:line-height="120%" fo:margin-top="0.106cm" fo:margin-bottom="0.106cm"/>
    </style:style>
    <style:style style:name="T11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5" style:family="table-row">
      <style:table-row-properties style:min-row-height="3.44cm" style:use-optimal-row-height="false"/>
    </style:style>
    <style:style style:name="Cell47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10" style:family="paragraph" style:parent-style-name="Normal">
      <style:paragraph-properties fo:line-height="120%"/>
    </style:style>
    <style:style style:name="T11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0_2" style:family="text"/>
    <style:style style:name="T111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1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11" style:family="paragraph" style:parent-style-name="Normal">
      <style:paragraph-properties fo:line-height="115%"/>
    </style:style>
    <style:style style:name="T11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12" style:family="paragraph" style:parent-style-name="Normal">
      <style:paragraph-properties fo:line-height="120%"/>
    </style:style>
    <style:style style:name="T11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5" style:family="text"/>
    <style:style style:name="T1112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1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13" style:family="paragraph" style:parent-style-name="Normal">
      <style:paragraph-properties fo:line-height="120%" fo:margin-top="0.106cm" fo:margin-bottom="0.106cm"/>
    </style:style>
    <style:style style:name="T11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14" style:family="paragraph" style:parent-style-name="Normal">
      <style:paragraph-properties fo:line-height="120%"/>
      <style:text-properties style:font-name="Libre Baskerville" fo:font-size="11.5pt" style:font-name-asian="Libre Baskerville" style:font-size-asian="11.5pt" style:font-name-complex="Libre Baskerville" style:font-size-complex="11.5pt"/>
    </style:style>
    <style:style style:name="P1115" style:family="paragraph" style:parent-style-name="Heading_20_2">
      <style:paragraph-properties fo:line-height="120%" fo:margin-bottom="0.212cm"/>
    </style:style>
    <style:style style:name="P1116" style:family="paragraph" style:parent-style-name="Normal">
      <style:paragraph-properties fo:break-before="page" fo:line-height="120%"/>
    </style:style>
    <style:style style:name="P1117" style:family="paragraph" style:parent-style-name="Heading_20_2">
      <style:paragraph-properties fo:line-height="120%" fo:margin-bottom="0.212cm"/>
    </style:style>
    <style:style style:name="T1117_1" style:family="text">
      <style:text-properties fo:font-style="normal" style:font-style-asian="normal" style:font-style-complex="normal" fo:font-size="12pt" style:font-size-asian="12pt" style:font-size-complex="12pt"/>
    </style:style>
    <style:style style:name="T1117_2" style:family="text">
      <style:text-properties fo:font-style="normal" style:font-style-asian="normal" style:font-style-complex="normal" fo:font-size="12pt" style:font-size-asian="12pt" style:font-size-complex="12pt"/>
    </style:style>
    <style:style style:name="T1117_3" style:family="text">
      <style:text-properties fo:font-style="normal" style:font-style-asian="normal" style:font-style-complex="normal" fo:font-size="12pt" style:font-size-asian="12pt" style:font-size-complex="12pt"/>
    </style:style>
    <style:style style:name="T1117_4" style:family="text">
      <style:text-properties fo:font-style="normal" style:font-style-asian="normal" style:font-style-complex="normal" fo:font-size="12pt" style:font-size-asian="12pt" style:font-size-complex="12pt"/>
    </style:style>
    <style:style style:name="T1117_5" style:family="text">
      <style:text-properties fo:font-style="normal" style:font-style-asian="normal" style:font-style-complex="normal" fo:font-size="12pt" style:font-size-asian="12pt" style:font-size-complex="12pt"/>
    </style:style>
    <style:style style:name="Table21" style:family="table">
      <style:table-properties table:align="left" style:width="19.05cm" fo:margin-left="-1.279cm"/>
    </style:style>
    <style:style style:name="Column83" style:family="table-column">
      <style:table-column-properties style:column-width="6.643cm" style:use-optimal-column-width="false"/>
    </style:style>
    <style:style style:name="Column84" style:family="table-column">
      <style:table-column-properties style:column-width="6.535cm" style:use-optimal-column-width="false"/>
    </style:style>
    <style:style style:name="Column85" style:family="table-column">
      <style:table-column-properties style:column-width="5.872cm" style:use-optimal-column-width="false"/>
    </style:style>
    <style:style style:name="Row146" style:family="table-row">
      <style:table-row-properties style:min-row-height="0.515cm" style:use-optimal-row-height="false"/>
    </style:style>
    <style:style style:name="Cell478" style:family="table-cell">
      <style:table-cell-properties fo:background-color="#e35925" style:vertical-align="top" fo:border-top="#ffffff 0.018cm solid" fo:border-bottom="#ee9b7c 0.053cm solid" fo:padding-left="0.203cm" fo:border-left="#ffffff 0.018cm solid" fo:padding-right="0.203cm" fo:border-right="#ffffff 0.018cm solid" fo:wrap-option="wrap"/>
    </style:style>
    <style:style style:name="P1118" style:family="paragraph" style:parent-style-name="Normal">
      <style:paragraph-properties fo:line-height="120%" fo:keep-with-next="always" fo:keep-together="always"/>
    </style:style>
    <style:style style:name="T1118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18_2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18_3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7" style:family="table-row">
      <style:table-row-properties style:min-row-height="0.397cm" style:use-optimal-row-height="false"/>
    </style:style>
    <style:style style:name="Cell479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19" style:family="paragraph" style:parent-style-name="Normal">
      <style:paragraph-properties fo:line-height="120%" fo:keep-with-next="always" fo:keep-together="always"/>
    </style:style>
    <style:style style:name="T1119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9_2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19_3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0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20" style:family="paragraph" style:parent-style-name="Normal">
      <style:paragraph-properties fo:line-height="120%" fo:keep-with-next="always" fo:keep-together="always"/>
    </style:style>
    <style:style style:name="T1120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1" style:family="table-cell">
      <style:table-cell-properties fo:background-color="#e35925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21" style:family="paragraph" style:parent-style-name="Normal">
      <style:paragraph-properties fo:line-height="120%" fo:keep-with-next="always" fo:keep-together="always"/>
    </style:style>
    <style:style style:name="T1121_1" style:family="text">
      <style:text-properties fo:font-variant="small-caps"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8" style:family="table-row">
      <style:table-row-properties style:min-row-height="0.556cm" style:use-optimal-row-height="false"/>
    </style:style>
    <style:style style:name="Cell48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22" style:family="paragraph" style:parent-style-name="Normal">
      <style:paragraph-properties fo:line-height="120%" fo:keep-with-next="always" fo:keep-together="always"/>
    </style:style>
    <style:style style:name="T1122_1" style:family="text">
      <style:text-properties fo:font-variant="small-caps"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9" style:family="table-row">
      <style:table-row-properties style:min-row-height="0.536cm" style:use-optimal-row-height="false"/>
    </style:style>
    <style:style style:name="Cell483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23" style:family="paragraph" style:parent-style-name="Normal"/>
    <style:style style:name="T11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4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24" style:family="paragraph" style:parent-style-name="Normal"/>
    <style:style style:name="T11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5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wrap-option="wrap"/>
    </style:style>
    <style:style style:name="P1125" style:family="paragraph" style:parent-style-name="Normal"/>
    <style:style style:name="T11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26" style:family="paragraph" style:parent-style-name="Normal"/>
    <style:style style:name="T11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0" style:family="table-row">
      <style:table-row-properties style:min-row-height="0.536cm" style:use-optimal-row-height="false"/>
    </style:style>
    <style:style style:name="Cell486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27" style:family="paragraph" style:parent-style-name="Normal"/>
    <style:style style:name="T11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7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28" style:family="paragraph" style:parent-style-name="Normal"/>
    <style:style style:name="T11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2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8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wrap-option="wrap"/>
    </style:style>
    <style:style style:name="P1129" style:family="paragraph" style:parent-style-name="Normal"/>
    <style:style style:name="T11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30" style:family="paragraph" style:parent-style-name="Normal"/>
    <style:style style:name="T11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1" style:family="table-row">
      <style:table-row-properties style:min-row-height="0.836cm" style:use-optimal-row-height="false"/>
    </style:style>
    <style:style style:name="Cell489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31" style:family="paragraph" style:parent-style-name="Normal"/>
    <style:style style:name="T11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0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border-right="#ffffff 0.026cm solid" fo:wrap-option="wrap"/>
    </style:style>
    <style:style style:name="P1132" style:family="paragraph" style:parent-style-name="Normal"/>
    <style:style style:name="T11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1" style:family="table-cell">
      <style:table-cell-properties fo:background-color="#f9ddd3" style:vertical-align="top" fo:border-top="#ffffff 0.026cm solid" fo:border-bottom="#ffffff 0.026cm solid" fo:padding-left="0.203cm" fo:border-left="#ffffff 0.026cm solid" fo:padding-right="0.203cm" fo:wrap-option="wrap"/>
    </style:style>
    <style:style style:name="P1133" style:family="paragraph" style:parent-style-name="Normal"/>
    <style:style style:name="T11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34" style:family="paragraph" style:parent-style-name="Normal"/>
    <style:style style:name="T11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2" style:family="table-row">
      <style:table-row-properties style:min-row-height="0.536cm" style:use-optimal-row-height="false"/>
    </style:style>
    <style:style style:name="Cell49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35" style:family="paragraph" style:parent-style-name="Normal">
      <style:paragraph-properties fo:line-height="120%"/>
    </style:style>
    <style:style style:name="T11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36" style:family="paragraph" style:parent-style-name="Normal">
      <style:paragraph-properties fo:line-height="120%"/>
    </style:style>
    <style:style style:name="T11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37" style:family="paragraph" style:parent-style-name="Normal">
      <style:paragraph-properties fo:line-height="120%"/>
    </style:style>
    <style:style style:name="T11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7_2" style:family="text"/>
    <style:style style:name="T113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3" style:family="table-row">
      <style:table-row-properties style:min-row-height="1.485cm" style:use-optimal-row-height="false"/>
    </style:style>
    <style:style style:name="Cell49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38" style:family="paragraph" style:parent-style-name="Normal">
      <style:paragraph-properties fo:line-height="120%"/>
    </style:style>
    <style:style style:name="T11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39" style:family="paragraph" style:parent-style-name="Normal">
      <style:paragraph-properties fo:line-height="120%"/>
    </style:style>
    <style:style style:name="T11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0" style:family="paragraph" style:parent-style-name="Normal">
      <style:paragraph-properties fo:line-height="120%"/>
    </style:style>
    <style:style style:name="T11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0_4" style:family="text"/>
    <style:style style:name="T114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4" style:family="table-row">
      <style:table-row-properties style:min-row-height="0.536cm" style:use-optimal-row-height="false"/>
    </style:style>
    <style:style style:name="Cell49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1" style:family="paragraph" style:parent-style-name="Normal">
      <style:paragraph-properties fo:line-height="120%"/>
    </style:style>
    <style:style style:name="T11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2" style:family="paragraph" style:parent-style-name="Normal">
      <style:paragraph-properties fo:line-height="120%"/>
    </style:style>
    <style:style style:name="T11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3" style:family="paragraph" style:parent-style-name="Normal">
      <style:paragraph-properties fo:line-height="120%"/>
    </style:style>
    <style:style style:name="T11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3_4" style:family="text"/>
    <style:style style:name="T1143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5" style:family="table-row">
      <style:table-row-properties style:min-row-height="0.536cm" style:use-optimal-row-height="false"/>
    </style:style>
    <style:style style:name="Cell50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4" style:family="paragraph" style:parent-style-name="Normal">
      <style:paragraph-properties fo:line-height="120%"/>
    </style:style>
    <style:style style:name="T11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5" style:family="paragraph" style:parent-style-name="Normal">
      <style:paragraph-properties fo:line-height="120%"/>
    </style:style>
    <style:style style:name="T11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6" style:family="paragraph" style:parent-style-name="Normal">
      <style:paragraph-properties fo:line-height="120%"/>
    </style:style>
    <style:style style:name="T1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2" style:family="text"/>
    <style:style style:name="T114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6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6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6" style:family="table-row">
      <style:table-row-properties style:min-row-height="0.536cm" style:use-optimal-row-height="false"/>
    </style:style>
    <style:style style:name="Cell50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7" style:family="paragraph" style:parent-style-name="Normal">
      <style:paragraph-properties fo:line-height="120%"/>
    </style:style>
    <style:style style:name="T11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8" style:family="paragraph" style:parent-style-name="Normal">
      <style:paragraph-properties fo:line-height="120%"/>
    </style:style>
    <style:style style:name="T11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49" style:family="paragraph" style:parent-style-name="Normal">
      <style:paragraph-properties fo:line-height="120%"/>
    </style:style>
    <style:style style:name="T11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9_2" style:family="text"/>
    <style:style style:name="T114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4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7" style:family="table-row">
      <style:table-row-properties style:min-row-height="0.536cm" style:use-optimal-row-height="false"/>
    </style:style>
    <style:style style:name="Cell50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0" style:family="paragraph" style:parent-style-name="Normal">
      <style:paragraph-properties fo:line-height="120%"/>
    </style:style>
    <style:style style:name="T11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1" style:family="paragraph" style:parent-style-name="Normal">
      <style:paragraph-properties fo:line-height="120%"/>
    </style:style>
    <style:style style:name="T1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3" style:family="paragraph" style:parent-style-name="Normal">
      <style:paragraph-properties fo:line-height="120%"/>
    </style:style>
    <style:style style:name="T1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3_2" style:family="text"/>
    <style:style style:name="T115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5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8" style:family="table-row">
      <style:table-row-properties style:min-row-height="0.536cm" style:use-optimal-row-height="false"/>
    </style:style>
    <style:style style:name="Cell51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4" style:family="paragraph" style:parent-style-name="Normal">
      <style:paragraph-properties fo:line-height="120%"/>
    </style:style>
    <style:style style:name="T1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5" style:family="paragraph" style:parent-style-name="Normal">
      <style:paragraph-properties fo:line-height="120%"/>
    </style:style>
    <style:style style:name="T11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6" style:family="paragraph" style:parent-style-name="Normal">
      <style:paragraph-properties fo:line-height="120%"/>
    </style:style>
    <style:style style:name="T11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4" style:family="text"/>
    <style:style style:name="T115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5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9" style:family="table-row">
      <style:table-row-properties style:min-row-height="0.536cm" style:use-optimal-row-height="false"/>
    </style:style>
    <style:style style:name="Cell51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7" style:family="paragraph" style:parent-style-name="Normal">
      <style:paragraph-properties fo:line-height="120%"/>
    </style:style>
    <style:style style:name="T11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8" style:family="paragraph" style:parent-style-name="Normal">
      <style:paragraph-properties fo:line-height="120%"/>
    </style:style>
    <style:style style:name="T11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59" style:family="paragraph" style:parent-style-name="Normal">
      <style:paragraph-properties fo:line-height="120%"/>
    </style:style>
    <style:style style:name="T1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4" style:family="text"/>
    <style:style style:name="T115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5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0" style:family="table-row">
      <style:table-row-properties style:min-row-height="0.536cm" style:use-optimal-row-height="false"/>
    </style:style>
    <style:style style:name="Cell51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0" style:family="paragraph" style:parent-style-name="Normal">
      <style:paragraph-properties fo:line-height="120%"/>
    </style:style>
    <style:style style:name="T11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1" style:family="paragraph" style:parent-style-name="Normal">
      <style:paragraph-properties fo:line-height="120%"/>
    </style:style>
    <style:style style:name="T1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2" style:family="paragraph" style:parent-style-name="Normal">
      <style:paragraph-properties fo:line-height="120%"/>
    </style:style>
    <style:style style:name="T1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2_4" style:family="text"/>
    <style:style style:name="T116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1" style:family="table-row">
      <style:table-row-properties style:min-row-height="0.536cm" style:use-optimal-row-height="false"/>
    </style:style>
    <style:style style:name="Cell51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3" style:family="paragraph" style:parent-style-name="Normal">
      <style:paragraph-properties fo:line-height="120%"/>
    </style:style>
    <style:style style:name="T1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3_2" style:family="text"/>
    <style:style style:name="T116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4" style:family="paragraph" style:parent-style-name="Normal">
      <style:paragraph-properties fo:line-height="120%"/>
    </style:style>
    <style:style style:name="T11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5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6" style:family="paragraph" style:parent-style-name="Normal">
      <style:paragraph-properties fo:line-height="120%"/>
    </style:style>
    <style:style style:name="T11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7" style:family="paragraph" style:parent-style-name="Normal">
      <style:paragraph-properties fo:line-height="120%"/>
    </style:style>
    <style:style style:name="T1167_1" style:family="text">
      <style:text-properties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/>
    </style:style>
    <style:style style:name="T1167_2" style:family="text">
      <style:text-properties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/>
    </style:style>
    <style:style style:name="T1167_3" style:family="text"/>
    <style:style style:name="T1167_4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5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6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7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8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9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10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67_11" style:family="text">
      <style:text-properties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/>
    </style:style>
    <style:style style:name="Row162" style:family="table-row">
      <style:table-row-properties style:min-row-height="0.536cm" style:use-optimal-row-height="false"/>
    </style:style>
    <style:style style:name="Cell52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8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69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0" style:family="paragraph" style:parent-style-name="Normal">
      <style:paragraph-properties fo:line-height="120%"/>
    </style:style>
    <style:style style:name="T1170_1" style:family="text">
      <style:text-properties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/>
    </style:style>
    <style:style style:name="T1170_2" style:family="text"/>
    <style:style style:name="T1170_3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4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5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6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7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8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9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0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1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2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3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4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5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6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7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8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19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0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1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2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3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4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5" style:family="text">
      <style:text-properties fo:color="#1155cc"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0_26" style:family="text">
      <style:text-properties style:font-name="Century Gothic" fo:font-size="10pt" style:font-name-asian="Century Gothic" style:font-size-asian="10pt" style:font-name-complex="Century Gothic" style:font-size-complex="10pt" fo:language="en" fo:language-asian="en" fo:language-complex="ar" fo:country="GB" fo:country-asian="US" fo:country-complex="SA"/>
    </style:style>
    <style:style style:name="Row163" style:family="table-row">
      <style:table-row-properties style:min-row-height="0.536cm" style:use-optimal-row-height="false"/>
    </style:style>
    <style:style style:name="Cell52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1" style:family="paragraph" style:parent-style-name="Normal">
      <style:paragraph-properties fo:line-height="120%"/>
    </style:style>
    <style:style style:name="T11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2" style:family="text"/>
    <style:style style:name="T117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2" style:family="paragraph" style:parent-style-name="Normal">
      <style:paragraph-properties fo:line-height="120%"/>
    </style:style>
    <style:style style:name="T11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4" style:family="paragraph" style:parent-style-name="Normal">
      <style:paragraph-properties fo:line-height="120%"/>
    </style:style>
    <style:style style:name="T11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4_2" style:family="text"/>
    <style:style style:name="T117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4" style:family="table-row">
      <style:table-row-properties style:min-row-height="0.536cm" style:use-optimal-row-height="false"/>
    </style:style>
    <style:style style:name="Cell52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5" style:family="paragraph" style:parent-style-name="Normal">
      <style:paragraph-properties fo:line-height="120%"/>
    </style:style>
    <style:style style:name="T1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5_2" style:family="text"/>
    <style:style style:name="T117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6" style:family="paragraph" style:parent-style-name="Normal">
      <style:paragraph-properties fo:line-height="120%"/>
    </style:style>
    <style:style style:name="T11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7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8" style:family="paragraph" style:parent-style-name="Normal">
      <style:paragraph-properties fo:line-height="120%"/>
    </style:style>
    <style:style style:name="T11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8_2" style:family="text"/>
    <style:style style:name="T117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5" style:family="table-row">
      <style:table-row-properties style:min-row-height="0.536cm" style:use-optimal-row-height="false"/>
    </style:style>
    <style:style style:name="Cell53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79" style:family="paragraph" style:parent-style-name="Normal">
      <style:paragraph-properties fo:line-height="120%"/>
    </style:style>
    <style:style style:name="T11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9_2" style:family="text"/>
    <style:style style:name="T117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7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0" style:family="paragraph" style:parent-style-name="Normal">
      <style:paragraph-properties fo:line-height="120%"/>
    </style:style>
    <style:style style:name="T11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1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2" style:family="paragraph" style:parent-style-name="Normal">
      <style:paragraph-properties fo:line-height="120%"/>
    </style:style>
    <style:style style:name="T11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4" style:family="paragraph" style:parent-style-name="Normal">
      <style:paragraph-properties fo:line-height="120%"/>
    </style:style>
    <style:style style:name="T11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4_2" style:family="text"/>
    <style:style style:name="T118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6" style:family="table-row">
      <style:table-row-properties style:min-row-height="0.536cm" style:use-optimal-row-height="false"/>
    </style:style>
    <style:style style:name="Cell53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5" style:family="paragraph" style:parent-style-name="Normal">
      <style:paragraph-properties fo:line-height="120%"/>
    </style:style>
    <style:style style:name="T11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5_2" style:family="text"/>
    <style:style style:name="T118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6" style:family="paragraph" style:parent-style-name="Normal">
      <style:paragraph-properties fo:line-height="120%"/>
    </style:style>
    <style:style style:name="T11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7" style:family="paragraph" style:parent-style-name="Normal">
      <style:paragraph-properties fo:line-height="115%"/>
    </style:style>
    <style:style style:name="T11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7_2" style:family="text"/>
    <style:style style:name="T118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7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7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7" style:family="table-row">
      <style:table-row-properties style:min-row-height="0.536cm" style:use-optimal-row-height="false"/>
    </style:style>
    <style:style style:name="Cell53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8" style:family="paragraph" style:parent-style-name="Normal">
      <style:paragraph-properties fo:line-height="120%"/>
    </style:style>
    <style:style style:name="T11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8_2" style:family="text"/>
    <style:style style:name="T118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8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89" style:family="paragraph" style:parent-style-name="Normal">
      <style:paragraph-properties fo:line-height="120%"/>
    </style:style>
    <style:style style:name="T11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0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1" style:family="paragraph" style:parent-style-name="Normal">
      <style:paragraph-properties fo:line-height="120%"/>
    </style:style>
    <style:style style:name="T11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1_2" style:family="text"/>
    <style:style style:name="T119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8" style:family="table-row">
      <style:table-row-properties style:min-row-height="0.536cm" style:use-optimal-row-height="false"/>
    </style:style>
    <style:style style:name="Cell54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2" style:family="paragraph" style:parent-style-name="Normal">
      <style:paragraph-properties fo:line-height="120%"/>
    </style:style>
    <style:style style:name="T11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2_2" style:family="text"/>
    <style:style style:name="T119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3" style:family="paragraph" style:parent-style-name="Normal">
      <style:paragraph-properties fo:line-height="120%"/>
    </style:style>
    <style:style style:name="T11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5" style:family="paragraph" style:parent-style-name="Normal">
      <style:paragraph-properties fo:line-height="120%"/>
    </style:style>
    <style:style style:name="T11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5_2" style:family="text"/>
    <style:style style:name="T119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9" style:family="table-row">
      <style:table-row-properties style:min-row-height="0.536cm" style:use-optimal-row-height="false"/>
    </style:style>
    <style:style style:name="Cell54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6" style:family="paragraph" style:parent-style-name="Normal">
      <style:paragraph-properties fo:line-height="120%"/>
    </style:style>
    <style:style style:name="T1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6_2" style:family="text"/>
    <style:style style:name="T119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7" style:family="paragraph" style:parent-style-name="Normal">
      <style:paragraph-properties fo:line-height="120%"/>
    </style:style>
    <style:style style:name="T11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199" style:family="paragraph" style:parent-style-name="Normal">
      <style:paragraph-properties fo:line-height="120%"/>
    </style:style>
    <style:style style:name="T11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9_2" style:family="text"/>
    <style:style style:name="T119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1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0" style:family="table-row">
      <style:table-row-properties style:min-row-height="0.536cm" style:use-optimal-row-height="false"/>
    </style:style>
    <style:style style:name="Cell54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0" style:family="paragraph" style:parent-style-name="Normal">
      <style:paragraph-properties fo:line-height="120%"/>
    </style:style>
    <style:style style:name="T12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0_2" style:family="text"/>
    <style:style style:name="T120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1" style:family="paragraph" style:parent-style-name="Normal">
      <style:paragraph-properties fo:line-height="120%"/>
    </style:style>
    <style:style style:name="T12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3" style:family="paragraph" style:parent-style-name="Normal">
      <style:paragraph-properties fo:line-height="120%"/>
    </style:style>
    <style:style style:name="T12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3_2" style:family="text"/>
    <style:style style:name="T120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1" style:family="table-row">
      <style:table-row-properties style:min-row-height="0.536cm" style:use-optimal-row-height="false"/>
    </style:style>
    <style:style style:name="Cell54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4" style:family="paragraph" style:parent-style-name="Normal">
      <style:paragraph-properties fo:line-height="120%"/>
    </style:style>
    <style:style style:name="T1204_1" style:family="text"/>
    <style:style style:name="T1204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5" style:family="paragraph" style:parent-style-name="Normal">
      <style:paragraph-properties fo:line-height="120%"/>
    </style:style>
    <style:style style:name="T12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6" style:family="paragraph" style:parent-style-name="Normal">
      <style:paragraph-properties fo:line-height="120%"/>
    </style:style>
    <style:style style:name="T12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6_2" style:family="text"/>
    <style:style style:name="T120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2" style:family="table-row">
      <style:table-row-properties style:min-row-height="0.536cm" style:use-optimal-row-height="false"/>
    </style:style>
    <style:style style:name="Cell55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7" style:family="paragraph" style:parent-style-name="Normal">
      <style:paragraph-properties fo:line-height="120%"/>
    </style:style>
    <style:style style:name="T12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7_2" style:family="text"/>
    <style:style style:name="T120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09" style:family="paragraph" style:parent-style-name="Normal">
      <style:paragraph-properties fo:line-height="120%"/>
    </style:style>
    <style:style style:name="T1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0" style:family="paragraph" style:parent-style-name="Normal">
      <style:paragraph-properties fo:line-height="120%"/>
    </style:style>
    <style:style style:name="T12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0_2" style:family="text"/>
    <style:style style:name="T121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1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3" style:family="table-row">
      <style:table-row-properties style:min-row-height="0.536cm" style:use-optimal-row-height="false"/>
    </style:style>
    <style:style style:name="Cell55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1" style:family="paragraph" style:parent-style-name="Normal">
      <style:paragraph-properties fo:line-height="120%"/>
    </style:style>
    <style:style style:name="T12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1_2" style:family="text"/>
    <style:style style:name="T121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1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3" style:family="paragraph" style:parent-style-name="Normal">
      <style:paragraph-properties fo:line-height="120%"/>
    </style:style>
    <style:style style:name="T12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5" style:family="paragraph" style:parent-style-name="Normal">
      <style:paragraph-properties fo:line-height="120%"/>
    </style:style>
    <style:style style:name="T12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5_2" style:family="text"/>
    <style:style style:name="T121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1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4" style:family="table-row">
      <style:table-row-properties style:min-row-height="0.536cm" style:use-optimal-row-height="false"/>
    </style:style>
    <style:style style:name="Cell55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7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8" style:family="paragraph" style:parent-style-name="Normal">
      <style:paragraph-properties fo:line-height="120%"/>
    </style:style>
    <style:style style:name="T1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8_2" style:family="text"/>
    <style:style style:name="T121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1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5" style:family="table-row">
      <style:table-row-properties style:min-row-height="0.536cm" style:use-optimal-row-height="false"/>
    </style:style>
    <style:style style:name="Cell56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19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0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6" style:family="table-row">
      <style:table-row-properties style:min-row-height="0.536cm" style:use-optimal-row-height="false"/>
    </style:style>
    <style:style style:name="Cell56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2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4" style:family="paragraph" style:parent-style-name="Normal">
      <style:paragraph-properties fo:line-height="120%"/>
    </style:style>
    <style:style style:name="T12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4_2" style:family="text"/>
    <style:style style:name="T122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7" style:family="table-row">
      <style:table-row-properties style:min-row-height="0.536cm" style:use-optimal-row-height="false"/>
    </style:style>
    <style:style style:name="Cell56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5" style:family="paragraph" style:parent-style-name="Normal">
      <style:paragraph-properties fo:line-height="120%"/>
    </style:style>
    <style:style style:name="T12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5_2" style:family="text"/>
    <style:style style:name="T122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5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5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5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6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7" style:family="paragraph" style:parent-style-name="Normal">
      <style:paragraph-properties fo:line-height="120%"/>
    </style:style>
    <style:style style:name="T12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6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8" style:family="paragraph" style:parent-style-name="Normal">
      <style:paragraph-properties fo:line-height="120%"/>
    </style:style>
    <style:style style:name="T1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8_2" style:family="text"/>
    <style:style style:name="T1228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8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8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8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8" style:family="table-row">
      <style:table-row-properties style:min-row-height="0.536cm" style:use-optimal-row-height="false"/>
    </style:style>
    <style:style style:name="Cell57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29" style:family="paragraph" style:parent-style-name="Normal">
      <style:paragraph-properties fo:line-height="120%"/>
    </style:style>
    <style:style style:name="T12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9_2" style:family="text"/>
    <style:style style:name="T122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9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9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9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2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0" style:family="paragraph" style:parent-style-name="Normal">
      <style:paragraph-properties fo:line-height="120%"/>
    </style:style>
    <style:style style:name="T12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1" style:family="paragraph" style:parent-style-name="Normal">
      <style:paragraph-properties fo:line-height="120%"/>
    </style:style>
    <style:style style:name="T12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1_2" style:family="text"/>
    <style:style style:name="T123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1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1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9" style:family="table-row">
      <style:table-row-properties style:min-row-height="0.536cm" style:use-optimal-row-height="false"/>
    </style:style>
    <style:style style:name="Cell57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2" style:family="paragraph" style:parent-style-name="Normal">
      <style:paragraph-properties fo:line-height="120%"/>
    </style:style>
    <style:style style:name="T12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2_2" style:family="text"/>
    <style:style style:name="T123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2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2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2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2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2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3" style:family="paragraph" style:parent-style-name="Normal">
      <style:paragraph-properties fo:line-height="120%"/>
    </style:style>
    <style:style style:name="T12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5" style:family="paragraph" style:parent-style-name="Normal">
      <style:paragraph-properties fo:line-height="120%"/>
    </style:style>
    <style:style style:name="T1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6" style:family="paragraph" style:parent-style-name="Normal">
      <style:paragraph-properties fo:line-height="120%"/>
    </style:style>
    <style:style style:name="T12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2" style:family="text"/>
    <style:style style:name="T123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0" style:family="table-row">
      <style:table-row-properties style:min-row-height="0.536cm" style:use-optimal-row-height="false"/>
    </style:style>
    <style:style style:name="Cell57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7" style:family="paragraph" style:parent-style-name="Normal">
      <style:paragraph-properties fo:line-height="120%"/>
    </style:style>
    <style:style style:name="T1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7_2" style:family="text"/>
    <style:style style:name="T123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38" style:family="paragraph" style:parent-style-name="Normal">
      <style:paragraph-properties fo:line-height="120%"/>
    </style:style>
    <style:style style:name="T12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9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0" style:family="paragraph" style:parent-style-name="Normal">
      <style:paragraph-properties fo:line-height="120%"/>
    </style:style>
    <style:style style:name="T12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0_2" style:family="text"/>
    <style:style style:name="T124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0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1" style:family="table-row">
      <style:table-row-properties style:min-row-height="0.536cm" style:use-optimal-row-height="false"/>
    </style:style>
    <style:style style:name="Cell57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1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2" style:family="table-row">
      <style:table-row-properties style:min-row-height="0.536cm" style:use-optimal-row-height="false"/>
    </style:style>
    <style:style style:name="Cell58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4" style:family="paragraph" style:parent-style-name="Normal">
      <style:paragraph-properties fo:line-height="120%"/>
    </style:style>
    <style:style style:name="T12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2" style:family="text"/>
    <style:style style:name="T124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5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6" style:family="paragraph" style:parent-style-name="Normal">
      <style:paragraph-properties fo:line-height="120%"/>
    </style:style>
    <style:style style:name="T12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2" style:family="text"/>
    <style:style style:name="T124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4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47" style:family="paragraph" style:parent-style-name="Normal">
      <style:paragraph-properties fo:line-height="120%"/>
    </style:style>
    <style:style style:name="T12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9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0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1" style:family="paragraph" style:parent-style-name="Normal">
      <style:paragraph-properties fo:line-height="120%"/>
    </style:style>
    <style:style style:name="T12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52" style:family="paragraph" style:parent-style-name="Normal">
      <style:paragraph-properties fo:line-height="120%"/>
    </style:style>
    <style:style style:name="T12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2" style:family="text"/>
    <style:style style:name="T125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5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3" style:family="table-row">
      <style:table-row-properties style:min-row-height="0.536cm" style:use-optimal-row-height="false"/>
    </style:style>
    <style:style style:name="Cell58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53" style:family="paragraph" style:parent-style-name="Normal">
      <style:paragraph-properties fo:line-height="120%"/>
    </style:style>
    <style:style style:name="T12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3_2" style:family="text"/>
    <style:style style:name="T125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5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5" style:family="paragraph" style:parent-style-name="Normal">
      <style:paragraph-properties fo:line-height="120%"/>
    </style:style>
    <style:style style:name="T12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2" style:family="text"/>
    <style:style style:name="T1255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5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6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7" style:family="paragraph" style:parent-style-name="Normal">
      <style:paragraph-properties fo:line-height="120%"/>
    </style:style>
    <style:style style:name="T12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7_2" style:family="text"/>
    <style:style style:name="T125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5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59" style:family="paragraph" style:parent-style-name="Normal">
      <style:paragraph-properties fo:line-height="120%"/>
    </style:style>
    <style:style style:name="T12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0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1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4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5" style:family="paragraph" style:parent-style-name="Normal">
      <style:paragraph-properties fo:line-height="120%"/>
    </style:style>
    <style:style style:name="T1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6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7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9" style:family="paragraph" style:parent-style-name="Normal">
      <style:paragraph-properties fo:line-height="120%"/>
    </style:style>
    <style:style style:name="T1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0" style:family="paragraph" style:parent-style-name="Normal">
      <style:paragraph-properties fo:line-height="120%"/>
    </style:style>
    <style:style style:name="T1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0_2" style:family="text"/>
    <style:style style:name="T127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4" style:family="table-row">
      <style:table-row-properties style:min-row-height="0.536cm" style:use-optimal-row-height="false"/>
    </style:style>
    <style:style style:name="Cell58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1" style:family="paragraph" style:parent-style-name="Normal">
      <style:paragraph-properties fo:line-height="120%"/>
    </style:style>
    <style:style style:name="T12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1_2" style:family="text"/>
    <style:style style:name="T127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1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2" style:family="paragraph" style:parent-style-name="Normal">
      <style:paragraph-properties fo:line-height="120%"/>
    </style:style>
    <style:style style:name="T12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3" style:family="paragraph" style:parent-style-name="Normal">
      <style:paragraph-properties fo:line-height="120%"/>
    </style:style>
    <style:style style:name="T12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3_2" style:family="text"/>
    <style:style style:name="T127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5" style:family="table-row">
      <style:table-row-properties style:min-row-height="0.536cm" style:use-optimal-row-height="false"/>
    </style:style>
    <style:style style:name="Cell59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4" style:family="paragraph" style:parent-style-name="Normal">
      <style:paragraph-properties fo:line-height="115%"/>
    </style:style>
    <style:style style:name="T12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4_2" style:family="text"/>
    <style:style style:name="T1274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5" style:family="paragraph" style:parent-style-name="Normal">
      <style:paragraph-properties fo:line-height="115%"/>
    </style:style>
    <style:style style:name="T12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6" style:family="paragraph" style:parent-style-name="Normal">
      <style:paragraph-properties fo:line-height="120%"/>
    </style:style>
    <style:style style:name="T12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6_2" style:family="text"/>
    <style:style style:name="T127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6" style:family="table-row">
      <style:table-row-properties style:min-row-height="0.536cm" style:use-optimal-row-height="false"/>
    </style:style>
    <style:style style:name="Cell59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7" style:family="paragraph" style:parent-style-name="Normal">
      <style:paragraph-properties fo:line-height="115%"/>
    </style:style>
    <style:style style:name="T12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7_2" style:family="text"/>
    <style:style style:name="T127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8" style:family="paragraph" style:parent-style-name="Normal">
      <style:paragraph-properties fo:line-height="115%"/>
    </style:style>
    <style:style style:name="T12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79" style:family="paragraph" style:parent-style-name="Normal">
      <style:paragraph-properties fo:line-height="120%"/>
    </style:style>
    <style:style style:name="T12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9_4" style:family="text"/>
    <style:style style:name="T1279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7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7" style:family="table-row">
      <style:table-row-properties style:min-row-height="0.536cm" style:use-optimal-row-height="false"/>
    </style:style>
    <style:style style:name="Cell59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0" style:family="paragraph" style:parent-style-name="Normal">
      <style:paragraph-properties fo:line-height="115%"/>
    </style:style>
    <style:style style:name="T12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0_2" style:family="text"/>
    <style:style style:name="T1280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0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0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0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1" style:family="paragraph" style:parent-style-name="Normal">
      <style:paragraph-properties fo:line-height="115%"/>
    </style:style>
    <style:style style:name="T12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2" style:family="paragraph" style:parent-style-name="Normal">
      <style:paragraph-properties fo:line-height="120%"/>
    </style:style>
    <style:style style:name="T12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2_2" style:family="text"/>
    <style:style style:name="T1282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2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3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8" style:family="table-row">
      <style:table-row-properties style:min-row-height="0.536cm" style:use-optimal-row-height="false"/>
    </style:style>
    <style:style style:name="Cell60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4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5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6" style:family="paragraph" style:parent-style-name="Normal">
      <style:paragraph-properties fo:line-height="120%"/>
    </style:style>
    <style:style style:name="T12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6_2" style:family="text"/>
    <style:style style:name="T128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6_4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6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9" style:family="table-row">
      <style:table-row-properties style:min-row-height="0.536cm" style:use-optimal-row-height="false"/>
    </style:style>
    <style:style style:name="Cell60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87" style:family="paragraph" style:parent-style-name="Normal">
      <style:paragraph-properties fo:line-height="115%"/>
    </style:style>
    <style:style style:name="T12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7_2" style:family="text"/>
    <style:style style:name="T1287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8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8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9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90" style:family="paragraph" style:parent-style-name="Normal">
      <style:paragraph-properties fo:line-height="115%"/>
    </style:style>
    <style:style style:name="T12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91" style:family="paragraph" style:parent-style-name="Normal">
      <style:paragraph-properties fo:line-height="120%"/>
    </style:style>
    <style:style style:name="T12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1_4" style:family="text"/>
    <style:style style:name="T1291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292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90" style:family="table-row">
      <style:table-row-properties style:min-row-height="0.536cm" style:use-optimal-row-height="false"/>
    </style:style>
    <style:style style:name="Cell60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93" style:family="paragraph" style:parent-style-name="Normal">
      <style:paragraph-properties fo:line-height="115%"/>
    </style:style>
    <style:style style:name="T12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3_2" style:family="text"/>
    <style:style style:name="T1293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4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5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6" style:family="paragraph" style:parent-style-name="Normal">
      <style:paragraph-properties fo:line-height="115%"/>
    </style:style>
    <style:style style:name="T12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2" style:family="text"/>
    <style:style style:name="T129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2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297" style:family="paragraph" style:parent-style-name="Normal">
      <style:paragraph-properties fo:line-height="115%"/>
    </style:style>
    <style:style style:name="T12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8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9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0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1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2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3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4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5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6" style:family="paragraph" style:parent-style-name="Normal">
      <style:paragraph-properties fo:line-height="115%"/>
    </style:style>
    <style:style style:name="T13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07" style:family="paragraph" style:parent-style-name="Normal">
      <style:paragraph-properties fo:line-height="120%"/>
    </style:style>
    <style:style style:name="T13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4" style:family="text"/>
    <style:style style:name="T1307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07_6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07_7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308" style:family="paragraph" style:parent-style-name="Normal">
      <style:paragraph-properties fo:line-height="120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91" style:family="table-row">
      <style:table-row-properties style:min-row-height="0.536cm" style:use-optimal-row-height="false"/>
    </style:style>
    <style:style style:name="Cell60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09" style:family="paragraph" style:parent-style-name="Normal">
      <style:paragraph-properties fo:line-height="115%"/>
    </style:style>
    <style:style style:name="T13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9_2" style:family="text"/>
    <style:style style:name="T130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10" style:family="paragraph" style:parent-style-name="Normal">
      <style:paragraph-properties fo:line-height="115%"/>
    </style:style>
    <style:style style:name="T13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1" style:family="paragraph" style:parent-style-name="Normal">
      <style:paragraph-properties fo:line-height="115%"/>
    </style:style>
    <style:style style:name="T13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1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2" style:family="paragraph" style:parent-style-name="Normal">
      <style:paragraph-properties fo:line-height="120%"/>
    </style:style>
    <style:style style:name="T13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2_4" style:family="text"/>
    <style:style style:name="T1312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192" style:family="table-row">
      <style:table-row-properties style:min-row-height="0.536cm" style:use-optimal-row-height="false"/>
    </style:style>
    <style:style style:name="Cell612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3" style:family="paragraph" style:parent-style-name="Normal">
      <style:paragraph-properties fo:line-height="120%"/>
    </style:style>
    <style:style style:name="T1313_1" style:family="text"/>
    <style:style style:name="T1313_2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1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3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4" style:family="paragraph" style:parent-style-name="Normal">
      <style:paragraph-properties fo:line-height="120%"/>
    </style:style>
    <style:style style:name="T13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4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5" style:family="paragraph" style:parent-style-name="Normal">
      <style:paragraph-properties fo:line-height="120%"/>
    </style:style>
    <style:style style:name="T13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5_4" style:family="text"/>
    <style:style style:name="T1315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193" style:family="table-row">
      <style:table-row-properties style:min-row-height="0.536cm" style:use-optimal-row-height="false"/>
    </style:style>
    <style:style style:name="Cell615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6" style:family="paragraph" style:parent-style-name="Normal">
      <style:paragraph-properties fo:line-height="120%"/>
    </style:style>
    <style:style style:name="T13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6_2" style:family="text"/>
    <style:style style:name="T1316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1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6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7" style:family="paragraph" style:parent-style-name="Normal">
      <style:paragraph-properties fo:line-height="120%"/>
    </style:style>
    <style:style style:name="T13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7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8" style:family="paragraph" style:parent-style-name="Normal">
      <style:paragraph-properties fo:line-height="120%"/>
    </style:style>
    <style:style style:name="T13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8_4" style:family="text"/>
    <style:style style:name="T1318_5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Row194" style:family="table-row">
      <style:table-row-properties style:min-row-height="0.536cm" style:use-optimal-row-height="false"/>
    </style:style>
    <style:style style:name="Cell618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19" style:family="paragraph" style:parent-style-name="Normal">
      <style:paragraph-properties fo:line-height="120%"/>
    </style:style>
    <style:style style:name="T13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9_2" style:family="text"/>
    <style:style style:name="T1319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31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9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20" style:family="paragraph" style:parent-style-name="Normal">
      <style:paragraph-properties fo:line-height="120%"/>
    </style:style>
    <style:style style:name="T13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20" style:family="table-cell">
      <style:table-cell-properties fo:background-color="#f9ddd3" style:vertical-align="top" fo:border-top="#ffffff 0.018cm solid" fo:border-bottom="#ffffff 0.018cm solid" fo:padding-left="0.203cm" fo:border-left="#ffffff 0.018cm solid" fo:padding-right="0.203cm" fo:border-right="#ffffff 0.018cm solid" fo:wrap-option="wrap"/>
    </style:style>
    <style:style style:name="P1321" style:family="paragraph" style:parent-style-name="Normal">
      <style:paragraph-properties fo:line-height="120%"/>
    </style:style>
    <style:style style:name="T13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21_2" style:family="text"/>
    <style:style style:name="T1321_3" style:family="text">
      <style:text-properties fo:color="#1155c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1322" style:family="paragraph" style:parent-style-name="Heading_20_2">
      <style:paragraph-properties fo:line-height="120%" fo:margin-bottom="0.212cm"/>
    </style:style>
  </office:automatic-styles>
  <office:body>
    <office:text>
      <text:h text:style-name="P1" text:outline-level="2"><text:span text:style-name="T1_1">Annual<text:s/>Review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Governance</text:span><text:span text:style-name="T3_3">,<text:s/>Crime<text:s/>and<text:s/>Conflict<text:s/>Initiative<text:s/>(GCCI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24,523,609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April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[AMP<text:s/>ID#]</text:span></text:p>
            <text:p text:style-name="P7"><text:span text:style-name="T7_1">300049</text:span><text:span text:style-name="T7_2">-</text:span><text:span text:style-name="T7_3">101</text:span></text:p>
          </table:table-cell>
          <table:table-cell table:style-name="Cell5">
            <text:p text:style-name="P8"><text:span text:style-name="T8_1">AMP<text:s/>start<text:s/>date:</text:span><text:span text:style-name="T8_2"><text:s/></text:span></text:p>
            <text:p text:style-name="P9"><text:span text:style-name="T9_1">August<text:s/>2017</text:span></text:p>
          </table:table-cell>
          <table:table-cell table:style-name="Cell6">
            <text:p text:style-name="P10"><text:span text:style-name="T10_1">AMP<text:s/>end<text:s/>date:</text:span><text:span text:style-name="T10_2"><text:s/></text:span></text:p>
            <text:p text:style-name="P11"><text:span text:style-name="T11_1">31<text:s/>March<text:s/>2028</text:span></text:p>
          </table:table-cell>
        </table:table-row>
      </table:table>
      <text:p text:style-name="P12"/>
      <text:p text:style-name="P13"><text:span text:style-name="T13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7">
            <text:p text:style-name="P14"><text:span text:style-name="T14_1">Year</text:span></text:p>
          </table:table-cell>
          <table:table-cell table:style-name="Cell8">
            <text:p text:style-name="P15"><text:span text:style-name="T15_1">2018</text:span></text:p>
          </table:table-cell>
          <table:table-cell table:style-name="Cell9">
            <text:p text:style-name="P16"><text:span text:style-name="T16_1">2019</text:span></text:p>
          </table:table-cell>
          <table:table-cell table:style-name="Cell10">
            <text:p text:style-name="P17"><text:span text:style-name="T17_1">2020</text:span></text:p>
          </table:table-cell>
          <table:table-cell table:style-name="Cell11">
            <text:p text:style-name="P18"><text:span text:style-name="T18_1">2021</text:span></text:p>
          </table:table-cell>
          <table:table-cell table:style-name="Cell12">
            <text:p text:style-name="P19"><text:span text:style-name="T19_1">2022</text:span></text:p>
          </table:table-cell>
          <table:table-cell table:style-name="Cell13">
            <text:p text:style-name="P20"><text:span text:style-name="T20_1">2023</text:span></text:p>
          </table:table-cell>
          <table:table-cell table:style-name="Cell14">
            <text:p text:style-name="P21"><text:span text:style-name="T21_1">2024</text:span></text:p>
          </table:table-cell>
          <table:table-cell table:style-name="Cell15">
            <text:p text:style-name="P22"><text:span text:style-name="T22_1">2025</text:span></text:p>
          </table:table-cell>
          <table:table-cell table:style-name="Cell16">
            <text:p text:style-name="P23"><text:span text:style-name="T23_1">2026</text:span></text:p>
          </table:table-cell>
        </table:table-row>
        <table:table-row table:style-name="Row5">
          <table:table-cell table:style-name="Cell17">
            <text:p text:style-name="P24"><text:span text:style-name="T24_1">Overall<text:s/>Output<text:s/>Score</text:span></text:p>
          </table:table-cell>
          <table:table-cell table:style-name="Cell18">
            <text:p text:style-name="P25"><text:span text:style-name="T25_1">A+</text:span></text:p>
          </table:table-cell>
          <table:table-cell table:style-name="Cell19">
            <text:p text:style-name="P26"><text:span text:style-name="T26_1">A+</text:span></text:p>
          </table:table-cell>
          <table:table-cell table:style-name="Cell20">
            <text:p text:style-name="P27"><text:span text:style-name="T27_1">A+</text:span></text:p>
          </table:table-cell>
          <table:table-cell table:style-name="Cell21">
            <text:p text:style-name="P28"><text:span text:style-name="T28_1">A</text:span></text:p>
          </table:table-cell>
          <table:table-cell table:style-name="Cell22">
            <text:p text:style-name="P29"><text:span text:style-name="T29_1">A</text:span></text:p>
          </table:table-cell>
          <table:table-cell table:style-name="Cell23">
            <text:p text:style-name="P30"><text:span text:style-name="T30_1">A</text:span></text:p>
          </table:table-cell>
          <table:table-cell table:style-name="Cell24">
            <text:p text:style-name="P31"><text:span text:style-name="T31_1">A</text:span></text:p>
          </table:table-cell>
          <table:table-cell table:style-name="Cell25">
            <text:p text:style-name="P32"><text:span text:style-name="T32_1">A+</text:span></text:p>
          </table:table-cell>
          <table:table-cell table:style-name="Cell26">
            <text:p text:style-name="P33"><text:span text:style-name="T33_1">A+</text:span></text:p>
          </table:table-cell>
        </table:table-row>
        <table:table-row table:style-name="Row6">
          <table:table-cell table:style-name="Cell27">
            <text:p text:style-name="P34"><text:span text:style-name="T34_1">Overall<text:s/>programme<text:s/>risk<text:s/>rating</text:span></text:p>
          </table:table-cell>
          <table:table-cell table:style-name="Cell28">
            <text:p text:style-name="P35"><text:span text:style-name="T35_1">Moderate</text:span></text:p>
          </table:table-cell>
          <table:table-cell table:style-name="Cell29">
            <text:p text:style-name="P36"><text:span text:style-name="T36_1">Moderate</text:span></text:p>
          </table:table-cell>
          <table:table-cell table:style-name="Cell30">
            <text:p text:style-name="P37"><text:span text:style-name="T37_1">Moderate</text:span></text:p>
          </table:table-cell>
          <table:table-cell table:style-name="Cell31">
            <text:p text:style-name="P38"><text:span text:style-name="T38_1">Moderate</text:span></text:p>
          </table:table-cell>
          <table:table-cell table:style-name="Cell32">
            <text:p text:style-name="P39"><text:span text:style-name="T39_1">Minor</text:span></text:p>
          </table:table-cell>
          <table:table-cell table:style-name="Cell33">
            <text:p text:style-name="P40"><text:span text:style-name="T40_1">Minor</text:span></text:p>
          </table:table-cell>
          <table:table-cell table:style-name="Cell34">
            <text:p text:style-name="P41"><text:span text:style-name="T41_1">Minor</text:span></text:p>
          </table:table-cell>
          <table:table-cell table:style-name="Cell35">
            <text:p text:style-name="P42"><text:span text:style-name="T42_1">Minor</text:span></text:p>
          </table:table-cell>
          <table:table-cell table:style-name="Cell36">
            <text:p text:style-name="P43"><text:span text:style-name="T43_1">Minor</text:span></text:p>
          </table:table-cell>
        </table:table-row>
      </table:table>
      <text:p text:style-name="P44"/>
      <table:table table:style-name="Table3">
        <table:table-column table:style-name="Column14"/>
        <table:table-column table:style-name="Column15"/>
        <table:table-row table:style-name="Row7">
          <table:table-cell table:style-name="Cell37">
            <text:p text:style-name="P45"><text:span text:style-name="T45_1">DevTracker<text:s/>Link<text:s/>to<text:s/>Business<text:s/>Case:<text:s/></text:span></text:p>
          </table:table-cell>
          <table:table-cell table:style-name="Cell38">
            <text:p text:style-name="P46"><text:span text:style-name="T46_1"><text:a xlink:type="simple" xlink:href="https://devtracker.dfid.gov.uk/projects/GB-GOV-1-300049/documents"><text:span text:style-name="T46_2">Business<text:s/>Case<text:s/>and<text:s/>Summary</text:span></text:a></text:span></text:p>
          </table:table-cell>
        </table:table-row>
        <table:table-row table:style-name="Row8">
          <table:table-cell table:style-name="Cell39">
            <text:p text:style-name="P47"><text:span text:style-name="T47_1">DevTracker<text:s/>Link<text:s/>to<text:s/>results<text:s/>framework:<text:s/></text:span></text:p>
          </table:table-cell>
          <table:table-cell table:style-name="Cell40">
            <text:p text:style-name="P48"/>
          </table:table-cell>
        </table:table-row>
      </table:table>
      <text:p text:style-name="P49"/>
      <text:p text:style-name="P50"><text:span text:style-name="T50_1">A.<text:s/>SUMMARY<text:s/>AND<text:s/>OVERVIEW</text:span><text:span text:style-name="T50_2"><text:s/></text:span></text:p>
      <text:p text:style-name="P51"/>
      <text:p text:style-name="P52"><text:span text:style-name="T52_1">Description<text:s/>of<text:s/>programme</text:span><text:span text:style-name="T52_2"><text:s/></text:span></text:p>
      <text:p text:style-name="P53"><text:span text:style-name="T53_1">The<text:s/>Governance,<text:s/>Crime,<text:s/>and<text:s/>Conflict<text:s/>Initiative<text:s/>(GCCI),<text:s/>which<text:s/>commenced<text:s/>implementation<text:s/>in<text:s/>2017,<text:s/>seeks<text:s/>to<text:s/>increase<text:s/>understanding<text:s/>of<text:s/>effective<text:s/>policies<text:s/>to<text:s/>promote<text:s/>peace<text:s/>and<text:s/>good<text:s/>governance,<text:s/>reduce<text:s/>crime,<text:s/>and<text:s/>support<text:s/>individuals<text:s/>and<text:s/>communities<text:s/>recovering<text:s/>from<text:s/>conflict.<text:s/>With<text:s/>core<text:s/>support<text:s/>from<text:s/>the<text:s/>UK’s<text:s/>Foreign<text:s/>Commonwealth<text:s/>and<text:s/>Development<text:s/>Office,<text:s/>GCCI<text:s/>funds<text:s/>policy</text:span><text:span text:style-name="T53_2">-</text:span><text:span text:style-name="T53_3">relevant<text:s/>research<text:s/>to<text:s/>determine<text:s/>what<text:s/>works<text:s/>in<text:s/>improving<text:s/>governance<text:s/>and<text:s/>overcoming<text:s/>crime,<text:s/>violence,<text:s/>and<text:s/>conflict<text:s/>in<text:s/>low</text:span><text:span text:style-name="T53_4">-</text:span><text:span text:style-name="T53_5"><text:s/>and<text:s/>middle</text:span><text:span text:style-name="T53_6">-</text:span><text:span text:style-name="T53_7">income<text:s/>countries<text:s/>across<text:s/>three<text:s/>coordinated<text:s/>initiatives<text:s/>that<text:s/>run<text:s/>twice</text:span><text:span text:style-name="T53_8">-</text:span><text:span text:style-name="T53_9">annual<text:s/>research<text:s/>grant<text:s/>competitions<text:s/>which<text:s/>fund<text:s/>randomised<text:s/>controlled<text:s/>trials<text:s/>or<text:s/>RCTs<text:s/>(plus<text:s/>a<text:s/>few<text:s/>non</text:span><text:span text:style-name="T53_10">-</text:span><text:span text:style-name="T53_11">RCT<text:s/>“public<text:s/>goods”<text:s/>studies<text:s/>e.g.,<text:s/>datasets)<text:s/>on<text:s/>priority<text:s/>policy<text:s/>questions<text:s/>under<text:s/>three<text:s/>themes:<text:s text:c="2"/></text:span></text:p>
      <text:p text:style-name="P54"><text:span text:style-name="T54_1"><text:s/></text:span></text:p>
      <text:list text:style-name="LS7" xml:id="list0">
        <text:list-item>
          <text:p text:style-name="P55"><text:span text:style-name="T55_1">Governance<text:s/>Initiative</text:span><text:span text:style-name="T55_2"><text:s/>(GI),<text:s/>which<text:s/>focuses<text:s/>on<text:s/>enhancing<text:s/>citizen<text:s/>participation<text:s/>and<text:s/>political<text:s/>accountability,<text:s/>reducing<text:s/>corruption,<text:s/>and<text:s/>improving<text:s/>the<text:s/>capacity<text:s/>of<text:s/>governments<text:s/>to<text:s/>deliver<text:s/>social<text:s/>services<text:s/>to<text:s/>help<text:s/>people<text:s/>lift<text:s/>themselves<text:s/>out<text:s/>of<text:s/>poverty;<text:s/></text:span></text:p>
        </text:list-item>
        <text:list-item>
          <text:p text:style-name="P56"><text:span text:style-name="T56_1">Crime<text:s/>and<text:s/>Violence<text:s/>Initiative</text:span><text:span text:style-name="T56_2"><text:s/>(CVI),<text:s/>which<text:s/>focuses<text:s/>on<text:s/>preventing,<text:s/>reducing,<text:s/>and<text:s/>managing<text:s/>crime<text:s/>and<text:s/>social<text:s/>and<text:s/>political<text:s/>violence;<text:s/>and<text:s/></text:span></text:p>
        </text:list-item>
        <text:list-item>
          <text:p text:style-name="P57"><text:span text:style-name="T57_1">Peace<text:s/>&amp;<text:s/>Recovery<text:s/>Initiative</text:span><text:span text:style-name="T57_2"><text:s/>(PRI)</text:span><text:span text:style-name="T57_3"><text:note text:note-class="footnote"><text:note-citation/><text:note-body><text:p text:style-name="P58"><text:span text:style-name="T58_1"><text:s/></text:span><text:span text:style-name="T58_2">The<text:s/>Peace<text:s/>&amp;<text:s/>Recovery<text:s/>Initiative<text:s/>has<text:s/>previously<text:s/>been<text:s/>referred<text:s/>to<text:s/>elsewhere<text:s/>using<text:s/>the<text:s/>acronym<text:s/>P&amp;R.<text:s/>In<text:s/>this<text:s/>report,<text:s/>the<text:s/>acronym<text:s/>PRI<text:s/>is<text:s/>used<text:s/>for<text:s/>consistency<text:s/>with<text:s/>other<text:s/>GCCI<text:s/>initiative<text:s/>naming<text:s/>conventions.</text:span></text:p><text:p text:style-name="P59"/></text:note-body></text:note></text:span><text:span text:style-name="T59_1">,<text:s/>which<text:s/>focuses<text:s/>on<text:s/>reducing<text:s/>fragility,<text:s/>building<text:s/>peace,<text:s/>and<text:s/>preventing<text:s/>and<text:s/>recovering<text:s/>from<text:s/>humanitarian<text:s/>crises<text:s/>and<text:s/>conflicts.<text:s/></text:span></text:p>
        </text:list-item>
      </text:list>
      <text:p text:style-name="P60"><text:span text:style-name="T60_1"><text:s text:c="2"/></text:span></text:p>
      <text:p text:style-name="P61"><text:span text:style-name="T61_1">Drawing<text:s/>on<text:s/>the<text:s/>research<text:s/>infrastructure<text:s/>of<text:s/>both<text:s/>the<text:s/>Abdul<text:s/>Latif<text:s/>Jameel<text:s/>Poverty<text:s/>Action<text:s/>Lab<text:s/>(J</text:span><text:span text:style-name="T61_2">-</text:span><text:span text:style-name="T61_3">PAL)<text:s/>and<text:s/>Innovations<text:s/>for<text:s/>Poverty<text:s/>Action<text:s/>(IPA),<text:s/>GCCI<text:s/>divides<text:s/>management<text:s/>of<text:s/>its<text:s/>different<text:s/>initiatives<text:s/>between<text:s/>both<text:s/>organisations.<text:s/>Two<text:s/>of<text:s/>GCCI’s<text:s/>initiatives,<text:s/>GI<text:s/>and<text:s/>CVI,<text:s/>are<text:s/>managed<text:s/>by<text:s/>J</text:span><text:span text:style-name="T61_4">-</text:span><text:span text:style-name="T61_5">PAL,<text:s/>while<text:s/>the<text:s/>third<text:s/>initiative,<text:s/>PRI,<text:s/>is<text:s/>managed<text:s/>by<text:s/>IPA,<text:s/>with<text:s/>close<text:s/>coordination<text:s/>between<text:s/>teams<text:s/>throughout.<text:s text:c="2"/></text:span></text:p>
      <text:p text:style-name="P62"/>
      <text:p text:style-name="P63"><text:span text:style-name="T63_1">In<text:s/>2024,<text:s/>FCDO<text:s/>extended<text:s/>GCCI’s<text:s/>accountable<text:s/>grant<text:s/>for<text:s/>an<text:s/>additional<text:s/>four<text:s/>years<text:s/>through<text:s/>March<text:s/>2028,<text:s/>bringing<text:s/>the<text:s/>total<text:s/>funding<text:s/>for<text:s/>the<text:s/>initiative<text:s/>to-date<text:s/>to<text:s/>£24.5<text:s/>million.<text:s/>In<text:s/>addition,<text:s/>GCCI<text:s/>initiatives<text:s/>have<text:s/>secured<text:s/>supplementary<text:s/>funding<text:s/>from<text:s/>other<text:s/>sources<text:s/>for<text:s/>their<text:s/>core<text:s/>budget<text:s/>and<text:s/>to<text:s/>support<text:s/>research<text:s/>on<text:s/>homicide<text:s/>reduction<text:s/>in<text:s/>Latin<text:s/>America,<text:s/>citizen<text:s/>security,<text:s/>social<text:s/>cohesion,<text:s/>displaced<text:s/>livelihoods,<text:s/>and<text:s/>political<text:s/>participation.<text:s/></text:span><text:span text:style-name="T63_2"><text:s/></text:span></text:p>
      <text:p text:style-name="P64"><text:span text:style-name="T64_1"><text:s/></text:span></text:p>
      <text:p text:style-name="P65"><text:span text:style-name="T65_1">Summary<text:s/>supporting<text:s/>narrative<text:s/>for<text:s/>the<text:s/>overall<text:s/>score<text:s/>in<text:s/>this<text:s/>review</text:span><text:span text:style-name="T65_2"><text:s/></text:span></text:p>
      <text:p text:style-name="P66"><text:span text:style-name="T66_1">Overall<text:s/>performance<text:s/>in<text:s/>2025/26<text:s/>is<text:s/>assessed<text:s/>as<text:s/></text:span><text:span text:style-name="T66_2">A+.</text:span><text:span text:style-name="T66_3"><text:s/></text:span><text:span text:style-name="T66_4">This<text:s/>reflects<text:s/>sustained<text:s/>delivery<text:s/>against<text:s/>objectives,<text:s/>strong<text:s/>evidence<text:s/>of<text:s/>policy<text:s/>influence,<text:s/>and<text:s/>effective<text:s/>programme<text:s/>management<text:s/>in<text:s/>a<text:s/>challenging<text:s/>operating<text:s/>context.<text:s/></text:span></text:p>
      <text:p text:style-name="P67"/>
      <text:p text:style-name="P68"><text:span text:style-name="T68_1">GCCI<text:s/></text:span><text:span text:style-name="T68_2">has<text:s/></text:span><text:span text:style-name="T68_3">continued<text:s/>to<text:s/>make<text:s/></text:span><text:span text:style-name="T68_4">clear</text:span><text:span text:style-name="T68_5"><text:s/>progress<text:s/>against<text:s/>all<text:s/>indicators</text:span><text:span text:style-name="T68_6"><text:s/>over<text:s/>the<text:s/>course<text:s/>of<text:s/>the<text:s/>year</text:span><text:span text:style-name="T68_7">.<text:s/>In<text:s/>particular,<text:s/>the<text:s/>number<text:s/>of<text:s/>concrete<text:s/>examples<text:s/>in<text:s/>which<text:s/>GCCI-funded<text:s/>research<text:s/>has<text:s/>influenced<text:s/>policy<text:s/>and<text:s/>programme<text:s/>decisions<text:s/>continues<text:s/>to<text:s/>grow.<text:s/></text:span><text:span text:style-name="T68_8">GCCI<text:s/>exceeded<text:s/>its<text:s/>impact‑level<text:s/>milestones<text:s/>this<text:s/>year,<text:s/>with<text:s/>the<text:s/>cumulative<text:s/>number<text:s/>of<text:s/>validated<text:s/>impact<text:s/>stories<text:s/>rising<text:s/>to<text:s/>23<text:s/>and<text:s/>institutional<text:s/>partnerships<text:s/>reaching<text:s/>30,<text:s/>both<text:s/>above<text:s/>end‑year<text:s/>targets.<text:s/>These<text:s/>impacts<text:s/>increasingly<text:s/>represent<text:s/>government‑led<text:s/>adoption<text:s/>or<text:s/>scale‑up,<text:s/>rather<text:s/>than<text:s/>one‑off<text:s/>pilots<text:s/>or<text:s/>researcher‑driven<text:s/>dissemination.<text:s/>Notable<text:s/>examples<text:s/>span<text:s/>public<text:s/>finance,<text:s/>education,<text:s/>policing,<text:s/>labour<text:s/>regulation,<text:s/>and<text:s/>social<text:s/>cohesion,<text:s/>demonstrating<text:s/>breadth<text:s/>as<text:s/>well<text:s/>as<text:s/>depth<text:s/>of<text:s/>influence.</text:span><text:span text:style-name="T68_9"><text:s/></text:span></text:p>
      <text:p text:style-name="P69"/>
      <text:p text:style-name="P70"><text:span text:style-name="T70_1">At<text:s/>outcome<text:s/>and<text:s/>output<text:s/>levels,<text:s/>performance<text:s/>remained<text:s/>strong,<text:s/>with<text:s/>most<text:s/>indicators<text:s/>met<text:s/>or<text:s/>exceeded.<text:s/>Where<text:s/>targets<text:s/>were<text:s/>narrowly<text:s/>missed,<text:s/>this<text:s/>was<text:s/>primarily<text:s/>due<text:s/>to<text:s/>reclassification<text:s/>of<text:s/>projects<text:s/>from<text:s/>outcome<text:s/>to<text:s/>impact,<text:s/>rather<text:s/>than<text:s/>under‑delivery.<text:s/>This<text:s/>reflects<text:s/>the<text:s/>programme’s<text:s/>maturation<text:s/>rather<text:s/>than<text:s/>a<text:s/>weakening<text:s/>of<text:s/>performance.</text:span><text:span text:style-name="T70_2"><text:s/></text:span><text:span text:style-name="T70_3">The<text:s/></text:span><text:span text:style-name="T70_4">A+<text:s/></text:span><text:span text:style-name="T70_5">score<text:s/>also<text:s/>reflects<text:s/>effective<text:s/>stewardship<text:s/>of<text:s/>public<text:s/>funds.<text:s/>GCCI<text:s/>remained<text:s/>close<text:s/>to<text:s/>forecast<text:s/>spend<text:s/>despite<text:s/>in‑year<text:s/>ODA<text:s/>volatility,<text:s/>applied<text:s/>strong<text:s/>financial<text:s/>controls,<text:s/>and<text:s/>continued<text:s/>to<text:s/>leverage<text:s/>additional<text:s/>funding<text:s/>from<text:s/>other<text:s/>donors,<text:s/>strengthening<text:s/>value<text:s/>for<text:s/>money.</text:span></text:p>
      <text:p text:style-name="P71"/>
      <text:p text:style-name="P72"><text:span text:style-name="T72_1">This<text:s/>p</text:span><text:span text:style-name="T72_2">erformance<text:s/>is<text:s/>not<text:s/>without<text:s/>constraints.<text:s/>Engagement<text:s/>remains<text:s/>uneven<text:s/>across<text:s/>themes<text:s/>and<text:s/>geographies;<text:s/>synthesis<text:s/>of<text:s/>findings<text:s/>across<text:s/>a<text:s/>large<text:s/>and<text:s/>diverse<text:s/>portfolio<text:s/>remains<text:s/>resource‑intensive;<text:s/>and<text:s/>late‑cycle<text:s/>portfolio<text:s/>steering<text:s/>has<text:s/>proven<text:s/>difficult.<text:s/></text:span><text:span text:style-name="T72_3">However<text:s/>t</text:span><text:span text:style-name="T72_4">hese<text:s/>limitations<text:s/>are<text:s/>acknowledged</text:span><text:span text:style-name="T72_5">,<text:s/></text:span><text:span text:style-name="T72_6">including<text:s/>proactive<text:s/></text:span><text:span text:style-name="T72_7">adaptation<text:s/>to<text:s/></text:span><text:span text:style-name="T72_8">contextual<text:s/></text:span><text:span text:style-name="T72_9">and<text:s/>structural<text:s/></text:span><text:span text:style-name="T72_10">aspects<text:s/></text:span><text:span text:style-name="T72_11">beyond<text:s/></text:span><text:span text:style-name="T72_12">the<text:s/>implementer’s<text:s/></text:span><text:span text:style-name="T72_13">direct<text:s/></text:span><text:span text:style-name="T72_14">control</text:span><text:span text:style-name="T72_15">,</text:span><text:span text:style-name="T72_16"><text:s/>and<text:s/></text:span><text:span text:style-name="T72_17">they<text:s/></text:span><text:span text:style-name="T72_18">have<text:s/>been<text:s/></text:span><text:span text:style-name="T72_19">addressed<text:s/>through<text:s/>recommendations<text:s/>for<text:s/>the<text:s/>final<text:s/>phase.</text:span></text:p>
      <text:p text:style-name="P73"/>
      <text:p text:style-name="P74"><text:span text:style-name="T74_1">Major<text:s/>lessons<text:s/>and<text:s/>recommendations<text:s/>for<text:s/>the<text:s/>year<text:s/>ahead</text:span><text:span text:style-name="T74_2"><text:s/></text:span></text:p>
      <text:p text:style-name="P75"/>
      <text:p text:style-name="P76"><text:span text:style-name="T76_1">Lessons</text:span></text:p>
      <text:p text:style-name="P77"/>
      <text:p text:style-name="P78"><text:span text:style-name="T78_1">L1.<text:s/></text:span><text:span text:style-name="T78_2">Longer-term<text:s/>uptake<text:s/>and<text:s/>use<text:s/>of<text:s/>RCTs<text:s/>is<text:s/>driving<text:s/>more<text:s/>evidence-informed<text:s/>policy<text:s/></text:span><text:span text:style-name="T78_3">on<text:s/>GCCI<text:s/>themes<text:s/></text:span></text:p>
      <text:p text:style-name="P79"><text:span text:style-name="T79_1">When<text:s/>GCCI<text:s/>launched<text:s/>in<text:s/>2017<text:s/>with<text:s/>an<text:s/>expanded<text:s/>research<text:s/>focus<text:s/>on<text:s/>preventing<text:s/>and<text:s/>recovering<text:s/>from<text:s/>crime,<text:s/>violence,<text:s/>and<text:s/>conflict,<text:s/>the<text:s/>experimental<text:s/>evidence<text:s/>base<text:s/>in<text:s/>many<text:s/>of<text:s/>these<text:s/>areas<text:s/>was<text:s/>still<text:s/>nascent.<text:s/>At<text:s/>that<text:s/>time,<text:s/>relatively<text:s/>few<text:s/>randomi</text:span><text:span text:style-name="T79_2">s</text:span><text:span text:style-name="T79_3">ed<text:s/>evaluations<text:s/>had<text:s/>been<text:s/>conducted<text:s/>on<text:s/>these<text:s/>themes,<text:s/>particularly<text:s/>in<text:s/>fragile<text:s/>and<text:s/>conflict</text:span><text:span text:style-name="T79_4">‑</text:span><text:span text:style-name="T79_5">affected<text:s/>settings.<text:s/>A<text:s/>few<text:s/>of<text:s/>these<text:s/>early<text:s/>evaluations,<text:s/>such<text:s/>as<text:s/>on<text:s/>policing<text:s/>and<text:s/>social<text:s/>cohesion,<text:s/>were<text:s/>supported<text:s/>by<text:s/>the<text:s/>Governance<text:s/>Initiative<text:s/>(originally<text:s/>launched<text:s/>with<text:s/>DFID<text:s/>support<text:s/>in<text:s/>2011),<text:s/>but<text:s/>GCCI<text:s/>identified<text:s/>demand<text:s/>for<text:s/>more<text:s/>dedicated<text:s/>funding<text:s/>on<text:s/>these<text:s/>and<text:s/>other<text:s/>crime<text:s/>and<text:s/>conflict<text:s/>topics,<text:s/>in<text:s/>addition<text:s/>to<text:s/>core<text:s/>governance<text:s/>themes<text:s/>like<text:s/>political<text:s/>participation,<text:s/>corruption,<text:s/>and<text:s/>state<text:s/>capacity.<text:s/>Data<text:s/>from<text:s/>a<text:s/>recently<text:s/>commissioned<text:s/>FCDO<text:s/>evidence<text:s/>gap<text:s/>map<text:s/>on<text:s/>conflict<text:s/>and<text:s/>atrocity<text:s/>prevention<text:s/>catalogues<text:s/>high</text:span><text:span text:style-name="T79_6">‑</text:span><text:span text:style-name="T79_7"><text:s/>and<text:s/>medium</text:span><text:span text:style-name="T79_8">‑</text:span><text:span text:style-name="T79_9">confidence<text:s/>quantitative<text:s/>studies<text:s/>published<text:s/>between<text:s/>2005<text:s/>and<text:s/>2022.<text:s/>Between<text:s/>2005<text:s/>and<text:s/>2017,<text:s/>roughly<text:s/>70<text:s/>such<text:s/>studies<text:s/>were<text:s/>published;<text:s/>by<text:s/>2022,<text:s/>that<text:s/>number<text:s/>had<text:s/>more<text:s/>than<text:s/>doubled,<text:s/>reaching<text:s/>161.<text:s/>A<text:s/>similar<text:s/>pattern<text:s/>is<text:s/>reflected<text:s/>in<text:s/>GCCI’s<text:s/>own<text:s/>evidence<text:s/>synthesis<text:s/>efforts.<text:s/>When<text:s/>the<text:s/>GCCI<text:s/>evidence<text:s/>wrap</text:span><text:span text:style-name="T79_10">‑</text:span><text:span text:style-name="T79_11">up<text:s/>was<text:s/>first<text:s/>released<text:s/>in<text:s/>2019,<text:s/>it<text:s/>identified<text:s/>just<text:s/>over<text:s/>50<text:s/>experimental<text:s/>and<text:s/>quasi</text:span><text:span text:style-name="T79_12">‑</text:span><text:span text:style-name="T79_13">experimental<text:s/>studies.<text:s/>This<text:s/>number<text:s/>grew<text:s/>to<text:s/>104<text:s/>in<text:s/>the<text:s/>2021<text:s/>update,<text:s/>and<text:s/>in<text:s/>the<text:s/>forthcoming<text:s/>edition—scheduled<text:s/>for<text:s/>release<text:s/>1<text:s/>this<text:s/>spring—more<text:s/>than<text:s/>160<text:s/>studies<text:s/>are<text:s/>included.<text:s/>While<text:s/>the<text:s/>scope<text:s/>of<text:s/>topics<text:s/>expanded<text:s/>modestly<text:s/>between<text:s/>the<text:s/>first<text:s/>and<text:s/>second<text:s/>editions,<text:s/>the<text:s/>primary<text:s/>driver<text:s/>of<text:s/>growth<text:s/>in<text:s/>the<text:s/>most<text:s/>recent<text:s/>update<text:s/>has<text:s/>been<text:s/>the<text:s/>publication<text:s/>of<text:s/>new<text:s/>working<text:s/>and<text:s/>peer</text:span><text:span text:style-name="T79_14">‑</text:span><text:span text:style-name="T79_15">reviewed<text:s/>studies.<text:s/></text:span><text:span text:style-name="T79_16">Practical<text:s/>experience<text:s/>further<text:s/>illustrates<text:s/>this<text:s/>shift.<text:s/></text:span><text:span text:style-name="T79_17">In<text:s/>GCCI’s<text:s/>early<text:s/>years,<text:s/>J</text:span><text:span text:style-name="T79_18">‑</text:span><text:span text:style-name="T79_19">PAL<text:s/>and<text:s/>IPA<text:s/>staff<text:s/>and<text:s/>researchers<text:s/></text:span><text:span text:style-name="T79_20">reported<text:s/></text:span><text:span text:style-name="T79_21">frequently<text:s/>encounter</text:span><text:span text:style-name="T79_22">ing</text:span><text:span text:style-name="T79_23"><text:s/></text:span><text:span text:style-name="T79_24">scepticism</text:span><text:span text:style-name="T79_25"><text:s/>at<text:s/>academic<text:s/>and<text:s/>policy<text:s/>conferences<text:s/>about<text:s/>the<text:s/>applicability<text:s/>and<text:s/>value<text:s/>of<text:s/>randomized<text:s/>evaluations<text:s/>in<text:s/>contexts<text:s/>affected<text:s/>by<text:s/>fragility,<text:s/>violence,<text:s/>and<text:s/>conflict.<text:s/>Over<text:s/>time,<text:s/>however,<text:s/>experimental<text:s/>and<text:s/>quasi</text:span><text:span text:style-name="T79_26">‑</text:span><text:span text:style-name="T79_27">experimental<text:s/>methods<text:s/>have<text:s/>become<text:s/>increasingly<text:s/>accepted<text:s/>and<text:s/>mainstream<text:s/>within<text:s/>this<text:s/>field.<text:s/>This<text:s/>shift<text:s/>is<text:s/>evident<text:s/>in<text:s/>the<text:s/>emergence<text:s/>of<text:s/>new<text:s/>research<text:s/>initiatives<text:s/>focused<text:s/>on<text:s/>these<text:s/>themes<text:s/>(e.g.,<text:s/>IGC’s<text:s/>States<text:s/>of<text:s/>Fragility<text:s/>Initiative,<text:s/></text:span><text:span text:style-name="T79_28">ReCIPE’s</text:span><text:span text:style-name="T79_29"><text:s/>Reducing<text:s/>Conflict<text:s/>and<text:s/>Improving<text:s/>Performance<text:s/>in<text:s/>the<text:s/>Economy)<text:s/>and<text:s/>in<text:s/>the<text:s/>growing<text:s/>number<text:s/>of<text:s/>NGOs<text:s/>that<text:s/>now<text:s/>conduct<text:s/>RCTs<text:s/>in</text:span><text:span text:style-name="T79_30">‑</text:span><text:span text:style-name="T79_31">house<text:s/>or<text:s/>work<text:s/>closely<text:s/>with<text:s/>research<text:s/>partners<text:s/>(e.g.,<text:s/>Mercy<text:s/>Corps,<text:s/>Search<text:s/>for<text:s/>Common<text:s/>Ground,<text:s/>Interpeace).<text:s/>Whereas<text:s/>J</text:span><text:span text:style-name="T79_32">‑</text:span><text:span text:style-name="T79_33">PAL<text:s/>and<text:s/>IPA<text:s/>were<text:s/>once<text:s/>among<text:s/>the<text:s/>few<text:s/>organizations<text:s/>regularly<text:s/>presenting<text:s/>experimental<text:s/>findings<text:s/>on<text:s/>these<text:s/>topics<text:s/>at<text:s/>major<text:s/>convenings,<text:s/>conferences<text:s/>today<text:s/>increasingly<text:s/>feature<text:s/>multiple<text:s/>sessions<text:s/>showcasing<text:s/>a<text:s/>wide<text:s/>range<text:s/>of<text:s/>experimental<text:s/>and<text:s/>quasi</text:span><text:span text:style-name="T79_34">‑</text:span><text:span text:style-name="T79_35">experimental<text:s/>evidence<text:s/>generated<text:s/>by<text:s/>diverse<text:s/>actors.<text:s/>While<text:s/>this<text:s/>expansion<text:s/>in<text:s/>experimental<text:s/>research<text:s/>cannot<text:s/>be<text:s/>attributed<text:s/>to<text:s/>GCCI<text:s/>alone,<text:s/>the<text:s/>initiative<text:s/></text:span><text:span text:style-name="T79_36">has<text:s/></text:span><text:span text:style-name="T79_37">played<text:s/>an<text:s/>early<text:s/>role<text:s/>in<text:s/>helping<text:s/>to<text:s/>seed<text:s/>some<text:s/>of<text:s/>the<text:s/>first<text:s/>influential<text:s/>experimental<text:s/>studies<text:s/>in<text:s/>real</text:span><text:span text:style-name="T79_38">‑</text:span><text:span text:style-name="T79_39">world,<text:s/>fragile,<text:s/>and<text:s/>conflict</text:span><text:span text:style-name="T79_40">‑</text:span><text:span text:style-name="T79_41">affected<text:s/>settings.<text:s/>These<text:s/>studies<text:s/>addressed<text:s/>topics<text:s/>central<text:s/>to<text:s/>peacebuilding<text:s/>and<text:s/>crime<text:s/>prevention</text:span><text:span text:style-name="T79_42"><text:s/></text:span><text:span text:style-name="T79_43">such<text:s/>as<text:s/>intergroup<text:s/>contact,<text:s/>perspective<text:s/>taking,<text:s/>hot</text:span><text:span text:style-name="T79_44">‑</text:span><text:span text:style-name="T79_45">spots<text:s/>policing,<text:s/>and<text:s/>community</text:span><text:span text:style-name="T79_46">‑</text:span><text:span text:style-name="T79_47">oriented<text:s/>policing</text:span><text:span text:style-name="T79_48">.<text:s/>It<text:s/>is<text:s/>reasonable<text:s/>to<text:s/>conclude<text:s/>that<text:s/>GCCI<text:s/>has<text:s/></text:span><text:span text:style-name="T79_49">contributed<text:s/>to<text:s/>laying<text:s/>the<text:s/>groundwork<text:s/>for<text:s/>the<text:s/>broader<text:s/>growth<text:s/>in<text:s/>evidence<text:s/>observed<text:s/>over<text:s/>the<text:s/>past<text:s/>decade.</text:span></text:p>
      <text:p text:style-name="P80"/>
      <text:p text:style-name="P81"><text:span text:style-name="T81_1">L2.<text:s/></text:span><text:span text:style-name="T81_2">RCT-focused<text:s/>evidence<text:s/>added<text:s/>most<text:s/>value<text:s/>for<text:s/>well-bounded<text:s/>policy<text:s/>questions,<text:s/>but<text:s/>was<text:s/>harder<text:s/>to<text:s/>synthesise<text:s/>for<text:s/>broader<text:s/>debates</text:span></text:p>
      <text:p text:style-name="P82"><text:span text:style-name="T82_1">Randomised<text:s/>Controlled<text:s/>Trials<text:s/>(RCTs)<text:s/>have<text:s/>been<text:s/>a<text:s/>cornerstone<text:s/>of<text:s/>the<text:s/>GCCI<text:s/>programme,<text:s/>offering<text:s/>rigorous,<text:s/>scientifically<text:s/>credible<text:s/>evidence<text:s/>that<text:s/>is<text:s/>highly<text:s/>valued<text:s/>by<text:s/>government<text:s/>partners,<text:s/>particularly<text:s/>at<text:s/>the<text:s/>local<text:s/>and<text:s/>regional<text:s/>levels.<text:s/>This<text:s/>"gold<text:s/>standard"<text:s/>methodology<text:s/>has<text:s/>helped<text:s/>mainstream<text:s/>experimental<text:s/>approaches<text:s/>in<text:s/>complex<text:s/>governance<text:s/>and<text:s/>conflict<text:s/>contexts.<text:s/></text:span><text:span text:style-name="T82_2">However,<text:s/>a</text:span><text:span text:style-name="T82_3">s<text:s/>the<text:s/>programme<text:s/>has<text:s/>matured,<text:s/>the<text:s/>novelty<text:s/>of<text:s/>findings<text:s/>has<text:s/>diminished<text:s/>over<text:s/>time,<text:s/>with<text:s/>fewer<text:s/>surprising<text:s/>results<text:s/>emerging.<text:s/></text:span><text:span text:style-name="T82_4">S</text:span><text:span text:style-name="T82_5">ynthesi</text:span><text:span text:style-name="T82_6">s</text:span><text:span text:style-name="T82_7">ing<text:s/>RCT<text:s/>evidence<text:s/>with<text:s/>other<text:s/>research<text:s/>types<text:s/>also<text:s/>remains<text:s/>a<text:s/>practical<text:s/>challenge,<text:s/>limiting<text:s/>the<text:s/>ability<text:s/>to<text:s/>inform<text:s/>global<text:s/>policy<text:s/>debates<text:s/>and<text:s/>generate<text:s/>broader<text:s/>knowledge.<text:s/></text:span></text:p>
      <text:p text:style-name="P83"/>
      <text:p text:style-name="P84"><text:span text:style-name="T84_1">T</text:span><text:span text:style-name="T84_2">his<text:s/>is<text:s/>neither<text:s/>a<text:s/>critique<text:s/>of<text:s/>the<text:s/>RCT<text:s/>methodology,<text:s/>nor<text:s/>of<text:s/>the<text:s/>implementers</text:span><text:span text:style-name="T84_3"><text:s/>but<text:s/>rather</text:span><text:span text:style-name="T84_4"><text:s/>it<text:s/>suggests<text:s/>the<text:s/>programme<text:s/>has<text:s/>been<text:s/>providing<text:s/>an<text:s/>integral<text:s/>contribution<text:s/>toward<text:s/>understanding<text:s/>of<text:s/>how<text:s/>to<text:s/>deploy<text:s/>RCTs<text:s/>effectively.<text:s/></text:span><text:span text:style-name="T84_5">Importantly,<text:s/></text:span><text:span text:style-name="T84_6">there<text:s/>is<text:s/>a<text:s/>much<text:s/>broader<text:s/>body<text:s/>of<text:s/>experimental<text:s/>work<text:s/>on<text:s/>governance,<text:s/>crime,<text:s/>and<text:s/>conflict<text:s/>than<text:s/>when<text:s/>the<text:s/>initiative<text:s/>first<text:s/>started,<text:s/>and<text:s/>so<text:s/>there<text:s/>may<text:s/>be<text:s/>fewer<text:s/>“first-of-their-kind”<text:s/>studies<text:s/>than<text:s/>there<text:s/>were<text:s/>a<text:s/>few<text:s/>years<text:s/>ago</text:span><text:span text:style-name="T84_7">.<text:s/></text:span><text:span text:style-name="T84_8">RCTs<text:s/>have<text:s/>enabled<text:s/>successful<text:s/>scaling<text:s/>of<text:s/>interventions,<text:s/>with<text:s/>several<text:s/>examples<text:s/>of<text:s/>city-level<text:s/>policy<text:s/>adoption<text:s/>and<text:s/>expansion<text:s/>this<text:s/>year<text:s/>serving<text:s/>as<text:s/>notable<text:s/>examples.<text:s/>Their<text:s/>ability<text:s/>to<text:s/>provide<text:s/>clear,<text:s/>actionable<text:s/>findings<text:s/>has<text:s/>often<text:s/>convinced<text:s/>policymakers<text:s/>to<text:s/>implement<text:s/>and<text:s/>scale<text:s/>up<text:s/>interventions.<text:s/></text:span></text:p>
      <text:p text:style-name="P85"/>
      <text:p text:style-name="P86"><text:span text:style-name="T86_1">J-PAL<text:s/>and<text:s/>IPA<text:s/>also<text:s/>note<text:s/>that<text:s/>e</text:span><text:span text:style-name="T86_2">merging<text:s/>research<text:s/>continues<text:s/>to<text:s/>deliver<text:s/>novel<text:s/>results<text:s/>across<text:s/>several<text:s/>distinct<text:s/>dimensions.<text:s/>For<text:s/>example,<text:s/>recent<text:s/>studies<text:s/>have<text:s/>examined<text:s/>media<text:s/>consumption<text:s/>in<text:s/>authoritarian<text:s/>contexts,<text:s/>with<text:s/>one<text:s/>investigation<text:s/>challenging<text:s/>the<text:s/>prevailing<text:s/>assumption<text:s/>that<text:s/>increased<text:s/>exposure<text:s/>to<text:s/>independent<text:s/>media<text:s/>inevitably<text:s/>bolsters<text:s/>citizens’<text:s/>opposition<text:s/>to<text:s/>authoritarian<text:s/>governance<text:s/>(Rahmani<text:s/>2026).<text:s/>Research<text:s/>in<text:s/>Medellin,<text:s/>Colombia,<text:s/>has<text:s/>provided<text:s/>fresh<text:s/>insights<text:s/>into<text:s/>the<text:s/>dynamic<text:s/>interplay<text:s/>between<text:s/>state<text:s/>presence<text:s/>and<text:s/>criminal<text:s/>governance,<text:s/>indicating<text:s/>these<text:s/>can<text:s/>operate<text:s/>as<text:s/>complements<text:s/>rather<text:s/>than<text:s/>substitutes<text:s/>(Blattman<text:s/>et<text:s/>al<text:s/>2024).<text:s/>In<text:s/>Cali,<text:s/>findings<text:s/>revealed<text:s/>that<text:s/>military<text:s/>policing,<text:s/>while<text:s/>having<text:s/>negligible<text:s/>or<text:s/>negative<text:s/>impacts<text:s/>on<text:s/>crime,<text:s/>resulted<text:s/>in<text:s/>greater<text:s/>support<text:s/>for<text:s/>law<text:s/>enforcement<text:s/>involvement<text:s/>in<text:s/>policing<text:s/>and<text:s/>diminished<text:s/>support<text:s/>for<text:s/>democracy<text:s/>(Blair<text:s/>and<text:s/>Weintraub<text:s/>2025).<text:s/>As<text:s/>the<text:s/>portfolio<text:s/>matures,<text:s/>there<text:s/>are<text:s/>also<text:s/>instances<text:s/>where<text:s/>researchers<text:s/>have<text:s/>adapted<text:s/>previously<text:s/>tested<text:s/>approaches<text:s/>to<text:s/>new<text:s/>contexts,<text:s/>such<text:s/>as<text:s/>the<text:s/>first<text:s/>study<text:s/>to<text:s/>contrast<text:s/>a<text:s/>psychological<text:s/>intervention<text:s/>with<text:s/>its<text:s/>Islamically<text:s/>integrated<text:s/>variant<text:s/>(Isaqzadeh<text:s/>2024).<text:s/></text:span><text:span text:style-name="T86_3">Some<text:s/>further<text:s/>novel<text:s/>findings<text:s/>can<text:s/>be<text:s/>reasonably<text:s/>anticipated<text:s/>to<text:s/>arise<text:s/>from<text:s/>newly<text:s/>funded<text:s/>research<text:s/>projects<text:s/>since<text:s/>the<text:s/>competitive<text:s/>funds<text:s/>were<text:s/>relaunched<text:s/>in<text:s/>late<text:s/>2024.<text:s/>Additional<text:s/>lessons<text:s/>are<text:s/>also<text:s/>expected<text:s/>regarding<text:s/>the<text:s/>adaptation<text:s/>and<text:s/>scaling<text:s/>of<text:s/>previously<text:s/>tested<text:s/>programmes.</text:span></text:p>
      <text:p text:style-name="P87"/>
      <text:p text:style-name="P88"><text:span text:style-name="T88_1">Overall,<text:s/>RCT-based<text:s/>evidence<text:s/></text:span><text:span text:style-name="T88_2">is<text:s/></text:span><text:span text:style-name="T88_3">deliver</text:span><text:span text:style-name="T88_4">ing</text:span><text:span text:style-name="T88_5"><text:s/>the<text:s/>greatest<text:s/>policy<text:s/>value<text:s/>where<text:s/>GCCI-funded<text:s/>work<text:s/>could<text:s/>test<text:s/>specific,<text:s/>actionable<text:s/>levers<text:s/></text:span><text:span text:style-name="T88_6">where<text:s/>there<text:s/>was<text:s/>political<text:s/>space<text:s/>to<text:s/>respond<text:s/></text:span><text:span text:style-name="T88_7">under<text:s/>stable<text:s/>implementation<text:s/>conditions.<text:s/>By<text:s/>contrast,<text:s/>broader<text:s/>system-level<text:s/>debates<text:s/></text:span><text:span text:style-name="T88_8">and<text:s/></text:span><text:span text:style-name="T88_9">macro-level<text:s/>policy<text:s/>questions<text:s/>have<text:s/>been<text:s/>harder<text:s/>to<text:s/>address<text:s/>experimentally<text:s/>and<text:s/>more<text:s/>difficult<text:s/>to<text:s/>synthesise<text:s/>for<text:s/>decision-makers,<text:s/>particularly<text:s/>where<text:s/>causal<text:s/>pathways<text:s/>are<text:s/>complex<text:s/>or<text:s/>political<text:s/>space<text:s/>is<text:s/>constrained.</text:span><text:span text:style-name="T88_10"><text:s/></text:span></text:p>
      <text:p text:style-name="P89"/>
      <text:p text:style-name="P90"><text:span text:style-name="T90_1">L</text:span><text:span text:style-name="T90_2">3</text:span><text:span text:style-name="T90_3">.</text:span><text:span text:style-name="T90_4"><text:s/>Engagement<text:s/>with<text:s/>FCDO<text:s/>customers<text:s/>has<text:s/>strengthened,<text:s/>although<text:s/>it<text:s/>remains<text:s/>resource-intensive,<text:s/>episodic<text:s/>and<text:s/>vulnerable<text:s/>to<text:s/>turnover</text:span></text:p>
      <text:p text:style-name="P91"><text:span text:style-name="T91_1">Engagement<text:s/>with<text:s/>FCDO<text:s/>teams<text:s/>and<text:s/>posts<text:s/>has<text:s/>strengthened<text:s/>through<text:s/>more<text:s/>deliberate<text:s/></text:span><text:span text:style-name="T91_2">efforts<text:s/>to<text:s/></text:span><text:span text:style-name="T91_3">link</text:span><text:span text:style-name="T91_4"><text:s/></text:span><text:span text:style-name="T91_5">up</text:span><text:span text:style-name="T91_6"><text:s/>researchers<text:s/>and<text:s/>colleagues<text:s/>at<text:s/></text:span><text:span text:style-name="T91_7">post</text:span><text:span text:style-name="T91_8"><text:s/>and<text:s/></text:span><text:span text:style-name="T91_9">policy<text:s/>and<text:s/>thematic<text:s/></text:span><text:span text:style-name="T91_10">knowledge-sharing<text:s/>efforts,<text:s/>but<text:s/></text:span><text:span text:style-name="T91_11">this<text:s/></text:span><text:span text:style-name="T91_12">remains<text:s/>resource-intensive,<text:s/>episodic,<text:s/>and<text:s/>vulnerable<text:s/>to<text:s/>staff<text:s/>turnover.<text:s/>This<text:s/>has<text:s/>limited<text:s/>cumulative<text:s/>learning<text:s/>and<text:s/>efficiency,<text:s/></text:span><text:span text:style-name="T91_13">especially<text:s/>important<text:s/>as<text:s/>the<text:s/>programme<text:s/>approaches<text:s/>close-out<text:s/>and<text:s/>needs<text:s/>repeatable<text:s/>pathways<text:s/>for<text:s/>learning<text:s/>and<text:s/>uptake.</text:span></text:p>
      <text:p text:style-name="P92"/>
      <text:p text:style-name="P93"><text:span text:style-name="T93_1">L4.</text:span><text:span text:style-name="T93_2"><text:s/></text:span><text:span text:style-name="T93_3">Rebalancing<text:s/></text:span><text:span text:style-name="T93_4">the<text:s/>portfolio<text:s/>toward<text:s/>under-represented<text:s/>priorities<text:s/></text:span><text:span text:style-name="T93_5">has<text:s/></text:span><text:span text:style-name="T93_6">proved<text:s/></text:span><text:span text:style-name="T93_7">harder<text:s/></text:span><text:span text:style-name="T93_8">to<text:s/>achieve<text:s/>late<text:s/>in<text:s/>the<text:s/>cycle</text:span></text:p>
      <text:p text:style-name="P94"><text:span text:style-name="T94_1">Careful<text:s/>e</text:span><text:span text:style-name="T94_2">fforts<text:s/>to<text:s/></text:span><text:span text:style-name="T94_3">rebalance<text:s/></text:span><text:span text:style-name="T94_4">the<text:s/></text:span><text:span text:style-name="T94_5">weighting<text:s/>of<text:s/>funded<text:s/>proposals<text:s/>allocated<text:s/>toward</text:span><text:span text:style-name="T94_6"><text:s/></text:span><text:span text:style-name="T94_7">FCDO<text:s/>priority<text:s/>countries<text:s/>and<text:s/>to<text:s/></text:span><text:span text:style-name="T94_8">under-represented<text:s/></text:span><text:span text:style-name="T94_9">policy<text:s/></text:span><text:span text:style-name="T94_10">priorities<text:s/>(e.g.<text:s/>climate–conflict,<text:s/>corruption,<text:s/>digital<text:s/>governance)</text:span><text:span text:style-name="T94_11">,<text:s/>whilst<text:s/>ensuring<text:s/>the<text:s/>programme<text:s/>preserves<text:s/>the<text:s/>highest<text:s/>level<text:s/>of<text:s/>academic<text:s/>separation,</text:span><text:span text:style-name="T94_12"><text:s/></text:span><text:span text:style-name="T94_13">have<text:s/></text:span><text:span text:style-name="T94_14">achieved<text:s/>partial<text:s/>success</text:span><text:span text:style-name="T94_15">.</text:span><text:span text:style-name="T94_16"><text:s/></text:span><text:span text:style-name="T94_17">S</text:span><text:span text:style-name="T94_18">hifts<text:s/>were<text:s/>constrained<text:s/>by<text:s/>academic<text:s/>incentives,<text:s/>proposal<text:s/>pipelines,<text:s/>and<text:s/>the<text:s/>time<text:s/>required<text:s/>to<text:s/>develop<text:s/>feasible<text:s/>study<text:s/>designs<text:s/>in<text:s/>newer<text:s/>areas.</text:span><text:span text:style-name="T94_19"><text:s/></text:span><text:span text:style-name="T94_20">As<text:s/>part<text:s/>of<text:s/>the<text:s/>programme<text:s/>extension,<text:s/>GCCI<text:s/>has<text:s/>made<text:s/>deliberate<text:s/>efforts<text:s/>to<text:s/>rebalance<text:s/>the<text:s/>portfolio<text:s/>towards<text:s/>FCDO<text:s/>priority<text:s/>countries<text:s/>and<text:s/>under-represented<text:s/>thematic<text:s/>areas<text:s/>such<text:s/>as<text:s/>climate–conflict,<text:s/>corruption,<text:s/>and<text:s/>digital<text:s/>governance,<text:s/>while<text:s/>preserving<text:s/>academic<text:s/>independence<text:s/>and<text:s/>research<text:s/>quality.<text:s/>These<text:s/>efforts<text:s/>achieved<text:s/>partial<text:s/>success,<text:s/>particularly<text:s/>at<text:s/>earlier<text:s/>stages<text:s/>of<text:s/>the<text:s/>research<text:s/>pipeline<text:s/>through<text:s/>exploratory<text:s/>and<text:s/>pilot<text:s/>grants.</text:span><text:span text:style-name="T94_21"><text:s/></text:span><text:span text:style-name="T94_22">Nonetheless,<text:s/>reflection<text:s/>suggests<text:s/>that<text:s/>meaningful<text:s/>thematic<text:s/>rebalancing<text:s/>was<text:s/>constrained<text:s/>by<text:s/>structural<text:s/>factors.<text:s/>Academic<text:s/>incentives,<text:s/>the<text:s/>maturity<text:s/>of<text:s/>existing<text:s/>proposal<text:s/>pipelines,<text:s/>and<text:s/>the<text:s/>time<text:s/>required<text:s/>to<text:s/>build<text:s/>partnerships<text:s/>and<text:s/>develop<text:s/>credible<text:s/>study<text:s/>designs<text:s/>in<text:s/>newer<text:s/>or<text:s/>more<text:s/>complex<text:s/>areas<text:s/>all<text:s/>limited<text:s/>the<text:s/>extent<text:s/>of<text:s/>change<text:s/>achievable<text:s/>late<text:s/>in<text:s/>the<text:s/>cycle,<text:s/>and<text:s/>therefore<text:s/>the<text:s/>level<text:s/>of<text:s/>prospective<text:s/>impact<text:s/>in<text:s/>turn.<text:s/>This<text:s/>underscores<text:s/>the<text:s/>importance<text:s/>of<text:s/>early<text:s/>agenda-setting<text:s/>and<text:s/>demand<text:s/>articulation<text:s/>when<text:s/>seeking<text:s/>to<text:s/>shift<text:s/>research<text:s/>portfolios.</text:span></text:p>
      <text:p text:style-name="P95"/>
      <text:p text:style-name="P96"><text:span text:style-name="T96_1">L</text:span><text:span text:style-name="T96_2">5</text:span><text:span text:style-name="T96_3">.<text:s/></text:span><text:span text:style-name="T96_4">Delivery<text:s/>has<text:s/>adapted<text:s/>well<text:s/>to<text:s/>volatility<text:s/>in<text:s/>the<text:s/>external<text:s/>funding<text:s/>environment</text:span><text:span text:style-name="T96_5">.</text:span></text:p>
      <text:p text:style-name="P97"><text:span text:style-name="T97_1">GCCI<text:s/>delivery</text:span><text:span text:style-name="T97_2"><text:s/></text:span><text:span text:style-name="T97_3">has</text:span><text:span text:style-name="T97_4"><text:s/>adapted<text:s/>effectively<text:s/>to<text:s/>volatility<text:s/>in<text:s/>the<text:s/>external<text:s/>funding<text:s/>environment,<text:s/>supporting<text:s/>grantees<text:s/>to<text:s/>re-sequence<text:s/>activities<text:s/>while<text:s/>maintaining<text:s/>research<text:s/>quality.<text:s/>Resilience<text:s/>was<text:s/>strongest<text:s/>where<text:s/></text:span><text:span text:style-name="T97_5">programme<text:s/>design<text:s/></text:span><text:span text:style-name="T97_6">embedded<text:s/></text:span><text:span text:style-name="T97_7">flexibility</text:span><text:span text:style-name="T97_8">;<text:s/>for<text:s/>example<text:s/>through<text:s/>use<text:s/>of<text:s/>staged<text:s/>funding,<text:s/>pilot<text:s/>phases,</text:span><text:span text:style-name="T97_9"><text:s/>and<text:s/></text:span><text:span text:style-name="T97_10">support<text:s/>for<text:s/></text:span><text:span text:style-name="T97_11">non-linear<text:s/></text:span><text:span text:style-name="T97_12">research<text:s/></text:span><text:span text:style-name="T97_13">pathways.</text:span></text:p>
      <text:p text:style-name="P98"/>
      <text:p text:style-name="P99"><text:span text:style-name="T99_1">Recommendations</text:span></text:p>
      <text:p text:style-name="P100"/>
      <text:p text:style-name="P101"><text:span text:style-name="T101_1">R1</text:span><text:span text:style-name="T101_2">.<text:s/></text:span><text:span text:style-name="T101_3">Generate<text:s/>a<text:s/>learning<text:s/>note<text:s/>drawing<text:s/>on<text:s/>the<text:s/>experience<text:s/>of<text:s/>J-PAL’s<text:s/>programming<text:s/>through<text:s/>GCCI<text:s/>and<text:s/>setting<text:s/>out<text:s/>the<text:s/>implications<text:s/>for<text:s/>RCTs<text:s/>alongside<text:s/>other<text:s/>complementary<text:s/>approaches<text:s/>to<text:s/>research<text:s/>and<text:s/>evidence<text:s/>in<text:s/>the<text:s/>governance<text:s/>crime<text:s/>and<text:s/>conflict<text:s/>space.<text:s text:c="2"/></text:span></text:p>
      <text:p text:style-name="P102"><text:span text:style-name="T102_1">TOR<text:s/>or<text:s/>scope<text:s/>for<text:s/>such<text:s/>a<text:s/>learning<text:s/>note<text:s/>could<text:s/>be<text:s/>discussed<text:s/>and<text:s/>agreed<text:s/>between<text:s/>FCDO<text:s/>and<text:s/>J-PAL<text:s/>but<text:s/>might<text:s/>include<text:s/>for<text:s/>example<text:s/>learning<text:s/>around:<text:s/>a)<text:s/>areas<text:s/>where<text:s/>J-PAL/GCCI<text:s/>has<text:s/>added<text:s/>most<text:s/>value<text:s/>in<text:s/>terms<text:s/>of<text:s/>novelty;<text:s/>b)<text:s/>learning<text:s/>from<text:s/>uptake<text:s/>pathways<text:s/>and<text:s/>where<text:s/>uptake<text:s/>has<text:s/>been<text:s/>strongest;<text:s/></text:span><text:span text:style-name="T102_2">c</text:span><text:span text:style-name="T102_3">)<text:s/>structure<text:s/>of<text:s/>early<text:s/>FCDO-J-PAL<text:s/>engagement<text:s/>and<text:s/>prioritisation<text:s/>of<text:s/>themes<text:s/>or<text:s/>ongoing<text:s/></text:span><text:span text:style-name="T102_4">studies<text:s/></text:span><text:span text:style-name="T102_5">engagement<text:s/></text:span><text:span text:style-name="T102_6">and<text:s/>decisions</text:span><text:span text:style-name="T102_7">;<text:s/></text:span><text:span text:style-name="T102_8">d</text:span><text:span text:style-name="T102_9">)<text:s/>the<text:s/>experience<text:s/>of<text:s/>synthesis<text:s/>including<text:s/>combining<text:s/>RCT<text:s/>and<text:s/>other<text:s/>methodologies.<text:s/>This<text:s/>would<text:s/>reflect<text:s/>on<text:s/>lessons<text:s/>1-4<text:s/>above<text:s/>and<text:s/>strengthen<text:s/>and<text:s/>elevate<text:s/>learning<text:s/>beyond<text:s/>individual<text:s/>studies<text:s/>to<text:s/>reflect<text:s/>the<text:s/>collaboration<text:s/>between<text:s/>FCDO<text:s/>and<text:s/>J-PAL<text:s/>across<text:s/>the<text:s/>life<text:s/>of<text:s/>the<text:s/>programme.</text:span></text:p>
      <text:p text:style-name="P103"/>
      <text:p text:style-name="P104"><text:span text:style-name="T104_1">[Action</text:span><text:span text:style-name="T104_2">:</text:span><text:span text:style-name="T104_3"><text:s/>GCCI<text:s/>to<text:s/>produce<text:s/>a<text:s/></text:span><text:span text:style-name="T104_4">full<text:s/></text:span><text:span text:style-name="T104_5">draft<text:s/>by<text:s/>December<text:s/>2026<text:s/>and<text:s/></text:span><text:span text:style-name="T104_6">complete<text:s/>a<text:s/>final</text:span><text:span text:style-name="T104_7"><text:s/>note<text:s/>by<text:s/>March<text:s/>2027</text:span><text:span text:style-name="T104_8">.</text:span><text:span text:style-name="T104_9">]</text:span></text:p>
      <text:p text:style-name="P105"/>
      <text:p text:style-name="P106"><text:span text:style-name="T106_1">R</text:span><text:span text:style-name="T106_2">2</text:span><text:span text:style-name="T106_3">.<text:s/></text:span><text:span text:style-name="T106_4">E</text:span><text:span text:style-name="T106_5">xplore<text:s/>opportunities<text:s/>to<text:s/>embed<text:s/>RCTs<text:s/>within<text:s/>larger<text:s/>mixed-method,<text:s/>problem-driven<text:s/>research<text:s/>programmes<text:s/></text:span><text:span text:style-name="T106_6">and<text:s/></text:span><text:span text:style-name="T106_7">considering<text:s/>J-PAL’s<text:s/>learning<text:s/>note</text:span><text:span text:style-name="T106_8">.</text:span></text:p>
      <text:p text:style-name="P107"><text:span text:style-name="T107_1">Building<text:s/>on<text:s/>the<text:s/>GCCI<text:s/>learning<text:s/>note<text:s/>from<text:s/>J-PAL,<text:s/></text:span><text:span text:style-name="T107_2">PCH/</text:span><text:span text:style-name="T107_3">RED<text:s/>should<text:s/></text:span><text:span text:style-name="T107_4">consider<text:s/>how<text:s/>it</text:span><text:span text:style-name="T107_5"><text:s/>prioritises<text:s/>the<text:s/>use<text:s/>of<text:s/>RCTs<text:s/></text:span><text:span text:style-name="T107_6">for<text:s/>maximum<text:s/>impact</text:span><text:span text:style-name="T107_7"><text:s/>in<text:s/>understanding<text:s/></text:span><text:span text:style-name="T107_8">what<text:s/>works,<text:s/>for<text:s/>whom,<text:s/>and<text:s/>under<text:s/>what<text:s/>conditions</text:span><text:span text:style-name="T107_9">.<text:s/>This<text:s/></text:span><text:span text:style-name="T107_10">may</text:span><text:span text:style-name="T107_11"><text:s/>consider<text:s/>how<text:s/>FCDO</text:span><text:span text:style-name="T107_12"><text:s/></text:span><text:span text:style-name="T107_13">integrates</text:span><text:span text:style-name="T107_14"><text:s/>RCTs<text:s/>within<text:s/>broader<text:s/>mixed-method<text:s/>research<text:s/>programmes</text:span><text:span text:style-name="T107_15">,<text:s/></text:span><text:span text:style-name="T107_16">w</text:span><text:span text:style-name="T107_17">here<text:s/>RCTs<text:s/>might<text:s/>be<text:s/>an<text:s/></text:span><text:span text:style-name="T107_18">connect<text:s/>rigorous<text:s/>causal<text:s/>estimates<text:s/>to<text:s/>specific<text:s/>policy<text:s/>levers,<text:s/>and<text:s/></text:span><text:span text:style-name="T107_19">FCDO’s<text:s/>role<text:s/></text:span><text:span text:style-name="T107_20">ensuring<text:s/>that<text:s/>null<text:s/>and<text:s/>mixed<text:s/>results<text:s/>are<text:s/>systematically<text:s/>incorporated<text:s/>into<text:s/>learning<text:s/>and<text:s/>dissemination.<text:s/></text:span></text:p>
      <text:p text:style-name="P108"/>
      <text:p text:style-name="P109"><text:span text:style-name="T109_1">[Action:<text:s/>RED<text:s/>by<text:s/></text:span><text:span text:style-name="T109_2">end<text:s/></text:span><text:span text:style-name="T109_3">March</text:span><text:span text:style-name="T109_4"><text:s/>202</text:span><text:span text:style-name="T109_5">7.</text:span><text:span text:style-name="T109_6">]</text:span></text:p>
      <text:p text:style-name="P110"/>
      <text:p text:style-name="P111"><text:span text:style-name="T111_1">R</text:span><text:span text:style-name="T111_2">3</text:span><text:span text:style-name="T111_3">.<text:s/></text:span><text:span text:style-name="T111_4">M</text:span><text:span text:style-name="T111_5">aintain<text:s/>and<text:s/>formalise<text:s/>sustainability<text:s/>and<text:s/>close-out<text:s/>planning<text:s/>for<text:s/>the<text:s/>final<text:s/>round<text:s/>of<text:s/>funded<text:s/>proposals<text:s/>to<text:s/>protect<text:s/>delivery,<text:s/>learning,<text:s/>and<text:s/>policy<text:s/>influence</text:span><text:span text:style-name="T111_6">.</text:span></text:p>
      <text:p text:style-name="P112"><text:span text:style-name="T112_1">This<text:s/>task<text:s/>will<text:s/>largely<text:s/>focus<text:s/>on<text:s/>capturing<text:s/>and<text:s/>ensuring<text:s/>the<text:s/>accessibility<text:s/>of<text:s/>research<text:s/>findings</text:span><text:span text:style-name="T112_2"><text:s/>and<text:s/>ensuring<text:s/>that<text:s/>the<text:s/>final<text:s/>phase<text:s/>of<text:s/>activity<text:s/>is<text:s/>well<text:s/>planned<text:s/>and<text:s/>that<text:s/>uptake<text:s/>and<text:s/>dissemination<text:s/>sits<text:s/>alongside<text:s/>the<text:s/>concluding<text:s/>research<text:s/>delivery.</text:span></text:p>
      <text:p text:style-name="P113"/>
      <text:p text:style-name="P114"><text:span text:style-name="T114_1">[</text:span><text:span text:style-name="T114_2">Action:<text:s/>GCCI<text:s/>by<text:s/>end<text:s/>December<text:s/>2026]</text:span></text:p>
      <text:p text:style-name="P115"/>
      <text:h text:style-name="P116" text:outline-level="2"><text:span text:style-name="T116_1">B:<text:s/>THEORY<text:s/>OF<text:s/>CHANGE<text:s/>AND<text:s/>PROGRESS<text:s/>TOWARDS<text:s/>OUTCOMES</text:span></text:h>
      <text:p text:style-name="P117"/>
      <text:p text:style-name="P118"><text:span text:style-name="T118_1">Summarise<text:s/>the<text:s/>programme’s<text:s/></text:span><text:span text:style-name="T118_2">theory<text:s/>of<text:s/>change</text:span><text:span text:style-name="T118_3">,<text:s/>including<text:s/>any<text:s/>changes<text:s/>to<text:s/>outcome<text:s/>and<text:s/>impact<text:s/>indicators<text:s/>from<text:s/>the<text:s/>original<text:s/>business<text:s/>case.</text:span><text:span text:style-name="T118_4"><text:s/></text:span></text:p>
      <text:p text:style-name="P119"/>
      <text:p text:style-name="P120"><text:span text:style-name="T120_1">Global<text:s/>poverty<text:s/>is<text:s/>increasingly<text:s/>concentrated<text:s/>in<text:s/>low-income,<text:s/>fragile<text:s/>states,<text:s/>many<text:s/>of<text:s/>which<text:s/>have<text:s/>recently<text:s/>or<text:s/>are<text:s/>actively<text:s/>experiencing<text:s/>conflict<text:s/>and/or<text:s/>suffer<text:s/>from<text:s/>political<text:s/>and<text:s/>institutional<text:s/>instability.<text:s/>Strengthening<text:s/>governance,<text:s/>mitigating<text:s/>crime<text:s/>and<text:s/>violence,<text:s/>and<text:s/>supporting<text:s/>post-conflict<text:s/>recovery<text:s/>are<text:s/>thus<text:s/>key<text:s/>to<text:s/></text:span><text:span text:style-name="T120_2">supporting<text:s/>the<text:s/>poorest<text:s/>and<text:s/>most<text:s/>vulnerable</text:span><text:span text:style-name="T120_3">—and<text:s/>rigorous<text:s/>research<text:s/>is<text:s/>necessary<text:s/>to<text:s/>identify<text:s/>which<text:s/>strategies<text:s/>are<text:s/>effective<text:s/>in<text:s/>doing<text:s/>so.<text:s/></text:span><text:span text:style-name="T120_4">Insights<text:s/>produced<text:s/></text:span><text:span text:style-name="T120_5">through<text:s/></text:span><text:span text:style-name="T120_6">an<text:s/></text:span><text:span text:style-name="T120_7">expanded<text:s/>evidence<text:s/>base</text:span><text:span text:style-name="T120_8"><text:s/></text:span><text:span text:style-name="T120_9">on<text:s/>these<text:s/>areas<text:s/></text:span><text:span text:style-name="T120_10">can<text:s/>further<text:s/>inform<text:s/>key<text:s/>UK<text:s/>development<text:s/>priorities<text:s/>such<text:s/>as<text:s/>tackling<text:s/>corruption,<text:s/>adapting<text:s/>to<text:s/>climate<text:s/>change,<text:s/>fostering<text:s/>inclusive<text:s/>political<text:s/>participation,<text:s/>and<text:s/>helping<text:s/>communities<text:s/>recover<text:s/>from<text:s/>and<text:s/>prevent<text:s/>future<text:s/>conflict.<text:s/></text:span></text:p>
      <text:p text:style-name="P121"><text:span text:style-name="T121_1"><text:s/></text:span></text:p>
      <text:p text:style-name="P122"><text:span text:style-name="T122_1">GCCI’s<text:s/>Theory<text:s/>of<text:s/>Change<text:s/>(outlined<text:s/>below)<text:s/>centres<text:s/>around<text:s/>a<text:s/>set<text:s/>of<text:s/>interconnected<text:s/>activities,<text:s/>which<text:s/>include:<text:s/>expanding<text:s/>the<text:s/>evidence<text:s/>base<text:s/>on<text:s/>governance,<text:s/>crime,<text:s/>and<text:s/>conflict<text:s/>through<text:s/>competitive<text:s/>research<text:s/>funding;<text:s/>diversifying<text:s/>research<text:s/>networks<text:s/>by<text:s/>engaging<text:s/>scholars<text:s/>from<text:s/>affected<text:s/>regions;<text:s/></text:span><text:span text:style-name="T122_2">synthesi</text:span><text:span text:style-name="T122_3">s</text:span><text:span text:style-name="T122_4">ing</text:span><text:span text:style-name="T122_5"><text:s/>and<text:s/>sharing<text:s/>findings<text:s/>through<text:s/>tailored<text:s/>policy<text:s/>products<text:s/>and<text:s/>communication<text:s/>strategies;<text:s/>and<text:s/>supporting<text:s/>scale<text:s/>and<text:s/>adaptation<text:s/>via<text:s/>institutional<text:s/>partnerships<text:s/>and<text:s/>technical<text:s/>assistance.<text:s/>Together,<text:s/>these<text:s/>efforts<text:s/>aim<text:s/>to<text:s/>inform<text:s/>policies<text:s/>on<text:s/>governance,<text:s/>crime<text:s/>reduction,<text:s/>and<text:s/>conflict<text:s/>prevention,<text:s/>and<text:s/>ultimately<text:s/></text:span><text:span text:style-name="T122_6">reduce<text:s/>poverty<text:s/>and<text:s/>vulnerability</text:span><text:span text:style-name="T122_7">.<text:s/></text:span></text:p>
      <text:p text:style-name="P123"><text:span text:style-name="T123_1"><text:s/></text:span></text:p>
      <text:p text:style-name="P124"><text:span text:style-name="T124_1">Governance<text:s/>Crime<text:s/>and<text:s/>Conflict<text:s/>Initiative:<text:s/>Theory<text:s/>of<text:s/>Change</text:span></text:p>
      <text:p text:style-name="P125"><text:span text:style-name="T125_1"><text:s/></text:span></text:p>
      <text:p text:style-name="P126"><draw:frame svg:x="0cm" svg:y="0cm" svg:width="15.293cm" svg:height="9.075cm" draw:style-name="FR1" text:anchor-type="as-char" draw:z-index="0"><draw:image xlink:href="Pictures/image1.jpeg" xlink:type="simple" xlink:show="embed" xlink:actuate="onLoad"/><svg:title>A screenshot of a computer

AI-generated content may be incorrect.</svg:title></draw:frame></text:p>
      <text:p text:style-name="P127"/>
      <text:p text:style-name="P128"><text:span text:style-name="T128_1">Nine<text:s/>years<text:s/>in,<text:s/>the<text:s/>programme’s<text:s/>core<text:s/></text:span><text:span text:style-name="T128_2">premise<text:s/>-<text:s/></text:span><text:span text:style-name="T128_3">co-created,<text:s/>policy-relevant<text:s/>experimental<text:s/>evidence<text:s/>paired<text:s/>with<text:s/>ongoing<text:s/>research</text:span><text:span text:style-name="T128_4">-</text:span><text:span text:style-name="T128_5">policy<text:s/>partnerships</text:span><text:span text:style-name="T128_6"><text:s/>-<text:s/></text:span><text:span text:style-name="T128_7">has<text:s/>shaped<text:s/>decisions<text:s/>in<text:s/>governance,<text:s/>crime,<text:s/>violence,<text:s/>and<text:s/>conflict<text:s/>settings.<text:s/>GCCI<text:s/>has<text:s/>documented<text:s/>23<text:s/>“impact<text:s/>stories”<text:s/>where<text:s/>governments<text:s/>or<text:s/>NGOs<text:s/>changed<text:s/>policies<text:s/>or<text:s/>programmes<text:s/>directly<text:s/>due<text:s/>to<text:s/>GCCI-supported<text:s/>evidence.<text:s/>About<text:s/>half<text:s/>involve<text:s/>government-led<text:s/>policy<text:s/>changes,<text:s/>with<text:s/>a<text:s/>conservative<text:s/>estimate<text:s/>indicating<text:s/>these<text:s/>decisions<text:s/>have<text:s/>affected<text:s/>over<text:s/>30<text:s/>million<text:s/>people,<text:s/>showing<text:s/>both<text:s/>uptake<text:s/>and<text:s/>scale<text:s/>when<text:s/>governments<text:s/>act.<text:s/></text:span><text:span text:style-name="T128_8">GCCI<text:s/>has<text:s/>strengthened<text:s/>the<text:s/>wider<text:s/>evidence<text:s/>ecosystem<text:s/>by<text:s/>launching<text:s/>work<text:s/>in<text:s/>under-invested<text:s/>areas<text:s/>such<text:s/>as<text:s/></text:span><text:span text:style-name="T128_9">displacement,<text:s/>and</text:span><text:span text:style-name="T128_10"><text:s/>contributing<text:s/>to<text:s/>themes<text:s/>like<text:s/>cognitive<text:s/>behavioural<text:s/>therapy<text:s/>for<text:s/>crime<text:s/>reduction,<text:s/>social<text:s/>cohesion,<text:s/>gender-responsive<text:s/>policing,<text:s/>humanitarian<text:s/>aid<text:s/>innovation,<text:s/>candidate<text:s/>selection,<text:s/>and<text:s/>taxation.<text:s/>Findings<text:s/>have<text:s/>been<text:s/>shared<text:s/>in<text:s/>policy<text:s/>forums,<text:s/>supporting<text:s/>actors<text:s/>to<text:s/>set<text:s/>realistic<text:s/>expectations.<text:s/></text:span></text:p>
      <text:p text:style-name="P129"/>
      <text:p text:style-name="P130"><text:span text:style-name="T130_1">These<text:s/>outcomes<text:s/>are<text:s/>linked<text:s/>to<text:s/>clear<text:s/>enabling<text:s/>factors:<text:s/>internal<text:s/>evidence<text:s/>champions,<text:s/>co-creation<text:s/>between<text:s/>policymakers<text:s/>and<text:s/>academics,<text:s/>and<text:s/>partnerships<text:s/>supported<text:s/>by<text:s/>in-country<text:s/>J-PAL<text:s/>and<text:s/>IPA<text:s/>staff<text:s/>who<text:s/>help<text:s/>share<text:s/>evidence,<text:s/>strengthen<text:s/>capacity,<text:s/>and<text:s/>connect<text:s/>researchers.<text:s/>The<text:s/>partnership<text:s/>model<text:s/>has<text:s/>grown<text:s/>to<text:s/>include<text:s/>30<text:s/>institutional<text:s/>partnerships<text:s/>by<text:s/>end-2025,<text:s/>covering<text:s/>national<text:s/>and<text:s/>local<text:s/>governments,<text:s/>NGOs,<text:s/>donors,<text:s/>and<text:s/>organisations.<text:s/>Partnerships<text:s/>range<text:s/>from<text:s/>evidence<text:s/>advice<text:s/>and<text:s/>capacity-building<text:s/>to<text:s/>creating<text:s/>new<text:s/>funding<text:s/>vehicles,<text:s/>aiming<text:s/>to<text:s/>influence<text:s/>large-scale<text:s/>programming<text:s/>and<text:s/>attract<text:s/>added<text:s/>resources<text:s/>for<text:s/>related<text:s/>research.<text:s/></text:span></text:p>
      <text:p text:style-name="P131"/>
      <text:p text:style-name="P132"><text:span text:style-name="T132_1">It<text:s/>is<text:s/></text:span><text:span text:style-name="T132_2">nonetheless<text:s/></text:span><text:span text:style-name="T132_3">important<text:s/>to<text:s/>note<text:s/>that<text:s/></text:span><text:span text:style-name="T132_4">pathway</text:span><text:span text:style-name="T132_5">s</text:span><text:span text:style-name="T132_6"><text:s/>from<text:s/>evidence<text:s/>to<text:s/>impact<text:s/></text:span><text:span text:style-name="T132_7">are<text:s/></text:span><text:span text:style-name="T132_8">fragile.<text:s/></text:span><text:span text:style-name="T132_9">The<text:s/>programme’s<text:s/>broader<text:s/>impact<text:s/>depends<text:s/>on<text:s/>second-generation<text:s/>evaluations<text:s/>that<text:s/>test<text:s/>replication<text:s/>and<text:s/>delivery<text:s/>at<text:s/>scale;<text:s/>much<text:s/>of<text:s/>this<text:s/>work<text:s/>is<text:s/>still<text:s/>underway<text:s/>and<text:s/>further<text:s/>validation<text:s/>is<text:s/>needed<text:s/>before<text:s/>claiming<text:s/>clear<text:s/>impacts.<text:s/></text:span><text:span text:style-name="T132_10">Impact<text:s/>stories<text:s/>often<text:s/>highlight<text:s/>positive<text:s/>results,<text:s/>while<text:s/>null<text:s/>or<text:s/>mixed<text:s/>findings<text:s/>are<text:s/>published<text:s/>but<text:s/>less<text:s/>actively<text:s/>shared,<text:s/>making<text:s/>it<text:s/>harder<text:s/>for<text:s/>implementers<text:s/>to<text:s/>learn<text:s/>what<text:s/>does<text:s/>not<text:s/>work.<text:s/></text:span><text:span text:style-name="T132_11">Even<text:s/>effective<text:s/>interventions<text:s/>may<text:s/>fail<text:s/>to<text:s/>scale<text:s/>due<text:s/>to<text:s/>external<text:s/>shocks<text:s/>and<text:s/>political<text:s/>transitions,<text:s/>as<text:s/>seen<text:s/>with<text:s/></text:span><text:span text:style-name="T132_12">stalled<text:s/></text:span><text:span text:style-name="T132_13">plans<text:s/>in<text:s/>Turkey.<text:s/>GCCI<text:s/>notes<text:s/>ongoing<text:s/>challenges<text:s/>in<text:s/>moving<text:s/>from<text:s/>evidence<text:s/>to<text:s/>policy,<text:s/>and<text:s/>regaining<text:s/>momentum<text:s/>is<text:s/>difficult<text:s/>once<text:s/>lost.<text:s/></text:span><text:span text:style-name="T132_14">And<text:s/>e</text:span><text:span text:style-name="T132_15">vidence<text:s/>remains<text:s/>uneven<text:s/>across<text:s/>GCCI’s<text:s/>broad<text:s/>agenda,<text:s/>with<text:s/>gaps<text:s/>in<text:s/>areas<text:s/>like<text:s/>peacebuilding<text:s/>within<text:s/>development<text:s/>investments,<text:s/>climate<text:s/>and<text:s/>conflict,<text:s/>and<text:s/>democratic<text:s/>backsliding—domains<text:s/>where<text:s/>it<text:s/>is<text:s/>harder<text:s/>to<text:s/>generate<text:s/>rigorous<text:s/>evidence.<text:s/></text:span><text:span text:style-name="T132_16">Th</text:span><text:span text:style-name="T132_17">ese<text:s/>factors</text:span><text:span text:style-name="T132_18"><text:s/>do<text:s/>not<text:s/>negate<text:s/>the<text:s/>programme</text:span><text:span text:style-name="T132_19">’s<text:s/>change</text:span><text:span text:style-name="T132_20"><text:s/></text:span><text:span text:style-name="T132_21">theory<text:s/></text:span><text:span text:style-name="T132_22">but<text:s/></text:span><text:span text:style-name="T132_23">are<text:s/>important<text:s/></text:span><text:span text:style-name="T132_24">aspects<text:s/>of<text:s/></text:span><text:span text:style-name="T132_25">assumption<text:s/>development<text:s/>and<text:s/>testing.</text:span></text:p>
      <text:p text:style-name="P133"/>
      <text:p text:style-name="P134"><text:span text:style-name="T134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34_2"><text:s/></text:span></text:p>
      <text:p text:style-name="P135"/>
      <text:p text:style-name="P136"><text:span text:style-name="T136_1">Impact</text:span></text:p>
      <text:p text:style-name="P137"/>
      <text:p text:style-name="P138"><text:span text:style-name="T138_1">Progress<text:s/>against<text:s/>milestones<text:s/>for<text:s/>2025<text:s/>is<text:s/>outlined<text:s/>in<text:s/>the<text:s/>table<text:s/>below.<text:s/>Overall,<text:s/>GCCI<text:s/>comfortably<text:s/>exceeded<text:s/>its<text:s/>impact<text:s/></text:span><text:span text:style-name="T138_2">milestones</text:span><text:span text:style-name="T138_3"><text:s/>and<text:s/>is<text:s/>on<text:s/>track<text:s/>for<text:s/>its<text:s/>overall<text:s/>impact<text:s/>targets</text:span><text:span text:style-name="T138_4">.<text:s/>In<text:s/>several<text:s/>cases<text:s/>GCCI’s<text:s/>partners<text:s/>have<text:s/>taken<text:s/>on<text:s/>findings<text:s/>and<text:s/>used<text:s/>research<text:s/>studies<text:s/>to<text:s/>inform<text:s/>future<text:s/>work</text:span><text:span text:style-name="T138_5">.</text:span><text:span text:style-name="T138_6"><text:s/>Detailed<text:s/>case<text:s/>studies<text:s/>are<text:s/>provided<text:s/>in<text:s/></text:span><text:span text:style-name="T138_7">Annex<text:s/>A</text:span><text:span text:style-name="T138_8">,<text:s/>including<text:s/>the<text:s/>evidence<text:s/>used<text:s/>to<text:s/>justify<text:s/>cited<text:s/>impact,<text:s/>and<text:s/>updates<text:s/>on<text:s/>institutional<text:s/>partnerships<text:s/>recorded<text:s/>in<text:s/>previous<text:s/>annual<text:s/>reviews.</text:span></text:p>
      <text:p text:style-name="P139"/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1">
            <text:p text:style-name="P140"><text:span text:style-name="T140_1">Indicator<text:s/></text:span></text:p>
          </table:table-cell>
          <table:table-cell table:style-name="Cell42">
            <text:p text:style-name="P141"><text:span text:style-name="T141_1">December<text:s/>2025<text:s/>Milestone<text:s/></text:span></text:p>
          </table:table-cell>
          <table:table-cell table:style-name="Cell43">
            <text:p text:style-name="P142"><text:span text:style-name="T142_1">Progress<text:s/></text:span></text:p>
          </table:table-cell>
        </table:table-row>
        <table:table-row table:style-name="Row10">
          <table:table-cell table:style-name="Cell44" table:number-columns-spanned="3">
            <text:p text:style-name="P143"><text:span text:style-name="T143_1">Impact:<text:s/></text:span><text:span text:style-name="T143_2">Government<text:s/>and<text:s/>NGO<text:s/>policies<text:s/>based<text:s/>on<text:s/>evidence<text:s/>on<text:s/>what<text:s/>does<text:s/>and<text:s/>does<text:s/>not<text:s/>work<text:s/>to<text:s/>strengthen<text:s/>good<text:s/>governance,<text:s/>reduce<text:s/>crime<text:s/>and<text:s/>conflict,<text:s/>and<text:s/>address<text:s/>the<text:s/>causes<text:s/>of<text:s/>instability<text:s/>and<text:s/>insecurity<text:s/>in<text:s/>countries<text:s/>with<text:s/>history<text:s/>of<text:s/>conflict,<text:s/>so<text:s/>contributing<text:s/>towards<text:s/>meeting<text:s/>SDGs<text:s/>11<text:s/>and<text:s/>16<text:s/></text:span></text:p>
          </table:table-cell>
          <table:covered-table-cell/>
          <table:covered-table-cell/>
        </table:table-row>
        <table:table-row table:style-name="Row11">
          <table:table-cell table:style-name="Cell45">
            <text:p text:style-name="P144"><text:span text:style-name="T144_1">Indicator<text:s/>1:<text:s/></text:span><text:span text:style-name="T144_2">Cumulative<text:s/>number<text:s/>of<text:s/>validated<text:s/>impact<text:s/>stories<text:s/>describing<text:s/>governments'<text:s/>or<text:s/>nongovernmental<text:s/>organisations'<text:s/>willingness<text:s/>to<text:s/>use<text:s/>GCCI</text:span><text:span text:style-name="T144_3">-</text:span><text:span text:style-name="T144_4">supported<text:s/>research<text:s/>results</text:span></text:p>
          </table:table-cell>
          <table:table-cell table:style-name="Cell46">
            <text:p text:style-name="P145"><text:span text:style-name="T145_1"><text:s/>18</text:span></text:p>
          </table:table-cell>
          <table:table-cell table:style-name="Cell47">
            <text:p text:style-name="P146"><text:span text:style-name="T146_1"><text:s/></text:span><text:span text:style-name="T146_2">Moderately<text:s/>exceeded.</text:span><text:span text:style-name="T146_3"><text:s/>23<text:s/>(7<text:s/>new<text:s/>this<text:s/>year)</text:span></text:p>
          </table:table-cell>
        </table:table-row>
        <table:table-row table:style-name="Row12">
          <table:table-cell table:style-name="Cell48">
            <text:p text:style-name="P147"><text:span text:style-name="T147_1">Indicator<text:s/>2:<text:s/></text:span><text:span text:style-name="T147_2">Government<text:s/>or<text:s/>nongovernmental<text:s/>organisations'<text:s/>willingness<text:s/>to<text:s/>generate<text:s/>and<text:s/>use<text:s/>evidence<text:s/>as<text:s/>measured<text:s/>by<text:s/>the<text:s/>cumulative<text:s/>number<text:s/>of<text:s/>institutional<text:s/>partnerships<text:s/>with<text:s/>full<text:s/>or<text:s/>partial<text:s/>focus<text:s/>on<text:s/>GCCI<text:s/>themes,<text:s/>as<text:s/>well<text:s/>as<text:s/>increasing<text:s/>quality<text:s/>of<text:s/>such<text:s/>partnerships,<text:s/>as<text:s/>assessed<text:s/>in<text:s/>annual<text:s/>reviews<text:s text:c="2"/></text:span></text:p>
          </table:table-cell>
          <table:table-cell table:style-name="Cell49">
            <text:p text:style-name="P148"><text:span text:style-name="T148_1"><text:s/>26</text:span></text:p>
          </table:table-cell>
          <table:table-cell table:style-name="Cell50">
            <text:p text:style-name="P149"><text:span text:style-name="T149_1"><text:s/></text:span><text:span text:style-name="T149_2">Moderately<text:s/>exceeded.</text:span><text:span text:style-name="T149_3"><text:s/>30<text:s/>(7<text:s/>new<text:s/>this<text:s/>year)</text:span></text:p>
          </table:table-cell>
        </table:table-row>
      </table:table>
      <text:p text:style-name="P150"/>
      <text:p text:style-name="P151"><text:span text:style-name="T151_1">Impact<text:s/>Indicator<text:s/>1:<text:s/>Case<text:s/>studies<text:s/>describing<text:s/>governments'<text:s/>or<text:s/>nongovernmental<text:s/>organisations'<text:s/>willingness<text:s/>to<text:s/>use<text:s/>GCCI-supported<text:s/>research<text:s/>results<text:s/></text:span></text:p>
      <text:p text:style-name="P152"><text:span text:style-name="T152_1"><text:s/></text:span></text:p>
      <text:p text:style-name="P153"><text:span text:style-name="T153_1">GCCI<text:s/>seeks<text:s/>to<text:s/>inform<text:s/>policy<text:s/>decisions<text:s/>through<text:s/>use<text:s/>of<text:s/>evidence<text:s/>from<text:s/>funded<text:s/>research.<text:s/></text:span><text:span text:style-name="T153_2">Most</text:span><text:span text:style-name="T153_3"><text:s/>projects<text:s/>funded<text:s/>at<text:s/>the<text:s/>start<text:s/>of<text:s/>the<text:s/>GCCI<text:s/>programme<text:s/>in<text:s/>2017<text:s/>have<text:s/>now<text:s/>completed<text:s/>field<text:s/>activities<text:s/>and<text:s/>data<text:s/>analysis,<text:s/>though<text:s/>they<text:s/>have<text:s/>continued<text:s/>to<text:s/>directly<text:s/>and<text:s/>verifiably<text:s/>inform<text:s/>policy<text:s/>design.<text:s/></text:span></text:p>
      <text:p text:style-name="P154"/>
      <text:p text:style-name="P155"><text:span text:style-name="T155_1">This<text:s/>year,<text:s/>seven<text:s/>new<text:s/>studies</text:span><text:span text:style-name="T155_2"><text:s/></text:span><text:span text:style-name="T155_3">(Annex<text:s/>A)</text:span><text:span text:style-name="T155_4"><text:s/>have<text:s/>had<text:s/>impacts<text:s/>that<text:s/>rise<text:s/>to<text:s/>the<text:s/>level<text:s/>of<text:s/>Impact<text:s/>Indicator<text:s/>1</text:span><text:span text:style-name="T155_5">,<text:s/></text:span><text:span text:style-name="T155_6">demonstrat</text:span><text:span text:style-name="T155_7">ing</text:span><text:span text:style-name="T155_8"><text:s/>how<text:s/>GCCI-supported<text:s/>research<text:s/>and<text:s/>dissemination<text:s/>efforts<text:s/>are<text:s/>building<text:s/>knowledge<text:s/>and<text:s/>influencing<text:s/>policy<text:s/>on<text:s/>a<text:s/>range<text:s/>of<text:s/>interconnected<text:s/>themes,<text:s/>including<text:s/>on<text:s/>strategies<text:s/>for<text:s/></text:span><text:span text:style-name="T155_9"><text:a xlink:type="simple" xlink:href="https://www.povertyactionlab.org/evaluation/impact-reducing-tax-rates-and-strengthening-enforcement-revenue-collection-drc"><text:span text:style-name="T155_10">enhancing<text:s/>property<text:s/>tax<text:s/>collection</text:span><text:span text:style-name="T155_11"><text:s/>in<text:s/></text:span><text:span text:style-name="T155_12">Kananga</text:span></text:a></text:span><text:span text:style-name="T155_13"><text:s/></text:span><text:span text:style-name="T155_14">(1)<text:s/></text:span><text:span text:style-name="T155_15">and<text:s/></text:span><text:span text:style-name="T155_16"><text:a xlink:type="simple" xlink:href="https://www.povertyactionlab.org/sites/default/files/research-paper/Knebelmann_JMP.pdf"><text:span text:style-name="T155_17">Dakar</text:span></text:a></text:span><text:span text:style-name="T155_18"><text:s/></text:span><text:span text:style-name="T155_19">(2)<text:s/></text:span><text:span text:style-name="T155_20">that<text:s/></text:span><text:span text:style-name="T155_21">have<text:s/>driven<text:s/></text:span><text:span text:style-name="T155_22"><text:a xlink:type="simple" xlink:href="https://urldefense.proofpoint.com/v2/url?u=https-3A__www.econometricsociety.org_publications_econometrica_2024_07_01_The-2DState-2DCapacity-2DCeiling-2Don-2DTax-2DRates-2DEvidence-2Dfrom-2DRandomized-2DTax-2DAbatements-2Din-2Dthe-2DDRC&amp;d=DwMFaQ&amp;c=WO-RGvefibhHBZq3fL85hQ&amp;r=MOzfDbqIiMDrVVcLRcH7nyHdM1KmQtqcV5zJiybtOpA&amp;m=a5xki7eUCKJ_GSmV-qCVz-ZjMEC-zSq6Ym-PR45Q4jyUs-S-C6YiXZqWzdiXRfFR&amp;s=Grgq2QZJsumQzSkx_cMXeHLYWCrU7C8moJnKG1La0oA&amp;e="><text:span text:style-name="T155_23">major</text:span></text:a></text:span><text:span text:style-name="T155_24"><text:s/></text:span><text:span text:style-name="T155_25"><text:a xlink:type="simple" xlink:href="https://fundinnovation.dev/en/news/fostering-culture-impact-evaluation-africa-with-development-methodologies-summer-school"><text:span text:style-name="T155_26">increases</text:span></text:a></text:span><text:span text:style-name="T155_27"><text:s/></text:span><text:span text:style-name="T155_28">(</text:span><text:span text:style-name="T155_29">1,<text:s/></text:span><text:span text:style-name="T155_30">2)<text:s/></text:span><text:span text:style-name="T155_31">in<text:s/>revenue<text:s/>collection<text:s/>and<text:s/></text:span><text:span text:style-name="T155_32">are<text:s/></text:span><text:span text:style-name="T155_33"><text:a xlink:type="simple" xlink:href="https://pdfs.semanticscholar.org/d908/39c0a3169c29b589450033d58ba83c84cffe.pdf"><text:span text:style-name="T155_34">expanding</text:span></text:a></text:span><text:span text:style-name="T155_35"><text:s/></text:span><text:span text:style-name="T155_36">(1)<text:s/></text:span><text:span text:style-name="T155_37">to<text:s/>other<text:s/></text:span><text:span text:style-name="T155_38">cities</text:span><text:span text:style-name="T155_39"><text:s/>in<text:s/></text:span><text:span text:style-name="T155_40"><text:a xlink:type="simple" xlink:href="https://urldefense.proofpoint.com/v2/url?u=https-3A__population.un.org_wup_countryprofiles-3Fcountry-3DDemocratic-2520Republic-2520of-2520the-2520Congo-26mainCategory-3DCities-26subCategory-3DUrbanization-2520-2D-2520International-2520definition&amp;d=DwMFaQ&amp;c=WO-RGvefibhHBZq3fL85hQ&amp;r=MOzfDbqIiMDrVVcLRcH7nyHdM1KmQtqcV5zJiybtOpA&amp;m=a5xki7eUCKJ_GSmV-qCVz-ZjMEC-zSq6Ym-PR45Q4jyUs-S-C6YiXZqWzdiXRfFR&amp;s=3cpp-a5ZMuVoqiGcyy-pIparumLTTi1uaaNT-WiMm1Q&amp;e="><text:span text:style-name="T155_41">DRC</text:span></text:a></text:span><text:span text:style-name="T155_42"><text:s/></text:span><text:span text:style-name="T155_43">and</text:span><text:span text:style-name="T155_44"><text:s/></text:span><text:span text:style-name="T155_45"><text:a xlink:type="simple" xlink:href="https://fundinnovation.dev/en/projects/assessing-the-impact-of-a-new-digital-tool-for-property-tax-management-in-dakar"><text:span text:style-name="T155_46">Senegal</text:span></text:a></text:span><text:span text:style-name="T155_47">;</text:span><text:span text:style-name="T155_48"><text:s/></text:span><text:span text:style-name="T155_49">increased<text:s/></text:span><text:span text:style-name="T155_50">enforcement<text:s/>of</text:span><text:span text:style-name="T155_51"><text:s/></text:span><text:span text:style-name="T155_52">labour<text:s/>laws</text:span><text:span text:style-name="T155_53"><text:s/>in<text:s/>Bangladesh</text:span><text:span text:style-name="T155_54"><text:s/>(3)</text:span><text:span text:style-name="T155_55">;</text:span><text:span text:style-name="T155_56"><text:s/></text:span><text:span text:style-name="T155_57">methods<text:s/>for<text:s/></text:span><text:span text:style-name="T155_58"><text:a xlink:type="simple" xlink:href="https://www.povertyactionlab.org/evaluation/promoting-intercaste-harmony-through-sports"><text:span text:style-name="T155_59">inter-caste<text:s/>cooperation</text:span></text:a></text:span><text:span text:style-name="T155_60"><text:s/></text:span><text:span text:style-name="T155_61">(4)<text:s/></text:span><text:span text:style-name="T155_62">now<text:s/>being<text:s/>scaled<text:s/>across<text:s/>the<text:s/>entire<text:s/>state<text:s/>of<text:s/></text:span><text:span text:style-name="T155_63">Tamil<text:s/>Nadu</text:span><text:span text:style-name="T155_64">;</text:span><text:span text:style-name="T155_65"><text:s/></text:span><text:span text:style-name="T155_66"><text:a xlink:type="simple" xlink:href="https://poverty-action.org/impact-entrepreneurship-training-using-imagery-techniques-colombia"><text:span text:style-name="T155_67">increasing<text:s/></text:span><text:span text:style-name="T155_68">economic<text:s/>returns</text:span></text:a></text:span><text:span text:style-name="T155_69"><text:s/></text:span><text:span text:style-name="T155_70">(5)<text:s/></text:span><text:span text:style-name="T155_71">for<text:s/></text:span><text:span text:style-name="T155_72">entrepreneurs<text:s/>in<text:s/>conflict-affected<text:s/>settings<text:s/></text:span><text:span text:style-name="T155_73">through<text:s/></text:span><text:span text:style-name="T155_74">more<text:s/></text:span><text:span text:style-name="T155_75">trauma-informed</text:span><text:span text:style-name="T155_76"><text:s/>training;</text:span><text:span text:style-name="T155_77"><text:s/></text:span><text:span text:style-name="T155_78">expansion<text:s/>of<text:s/></text:span><text:span text:style-name="T155_79">a<text:s/>risk<text:s/>awareness<text:s/>curriculum<text:s/>on<text:s/></text:span><text:span text:style-name="T155_80"><text:a xlink:type="simple" xlink:href="https://www.povertyactionlab.org/initiative-project/improving-opioid-de-addiction-protocols-india"><text:span text:style-name="T155_81">tackling<text:s/>opioid<text:s/>addiction</text:span></text:a></text:span><text:span text:style-name="T155_82"><text:s/>to<text:s/></text:span><text:span text:style-name="T155_83"><text:a xlink:type="simple" xlink:href="https://www.nmp-tracker.com/dashboard"><text:span text:style-name="T155_84">over<text:s/>750,000<text:s/>students</text:span></text:a></text:span><text:span text:style-name="T155_85"><text:s/></text:span><text:span text:style-name="T155_86">(6)<text:s/></text:span><text:span text:style-name="T155_87">across<text:s/>3,600<text:s/>schools<text:s/>in<text:s/>Punjab;</text:span><text:span text:style-name="T155_88"><text:s/>and<text:s/></text:span><text:span text:style-name="T155_89">methods<text:s/>of<text:s/></text:span><text:span text:style-name="T155_90"><text:a xlink:type="simple" xlink:href="https://www.povertyactionlab.org/initiative-project/financial-education-and-intimate-partner-violence-evidence-colombia-during-covid"><text:span text:style-name="T155_91">prevent</text:span><text:span text:style-name="T155_92">ing</text:span><text:span text:style-name="T155_93"><text:s/></text:span><text:span text:style-name="T155_94">intimate<text:s/>partner</text:span><text:span text:style-name="T155_95"><text:s/>violence</text:span></text:a></text:span><text:span text:style-name="T155_96"><text:s/></text:span><text:span text:style-name="T155_97">(7)<text:s/></text:span><text:span text:style-name="T155_98">across<text:s/></text:span><text:span text:style-name="T155_99">Latin<text:s/>America</text:span><text:span text:style-name="T155_100"><text:s/>through<text:s/></text:span><text:span text:style-name="T155_101">boosting<text:s/></text:span><text:span text:style-name="T155_102">joint<text:s/></text:span><text:span text:style-name="T155_103">financial<text:s/></text:span><text:span text:style-name="T155_104">education<text:s/>for<text:s/>couples</text:span><text:span text:style-name="T155_105">.<text:s/></text:span></text:p>
      <text:p text:style-name="P156"><text:span text:style-name="T156_1"><text:line-break/></text:span><text:span text:style-name="T156_2">Impact<text:s/>Indicator<text:s/>2:<text:s/>Institutional<text:s/>partnerships<text:s/>with<text:s/>full<text:s/>or<text:s/>partial<text:s/>focus<text:s/>on<text:s/>GCCI<text:s/>themes<text:s text:c="2"/></text:span><text:span text:style-name="T156_3"><text:line-break/></text:span><text:span text:style-name="T156_4"><text:line-break/></text:span><text:span text:style-name="T156_5">The<text:s/>programme<text:s/>recorded<text:s/>seven<text:s/>new<text:s/>examples<text:s/>of<text:s/>GCCI-linked<text:s/>institutional<text:s/>partnerships<text:s/>this<text:s/>year</text:span><text:span text:style-name="T156_6"><text:s/>(Annex<text:s/>A)</text:span><text:span text:style-name="T156_7">,<text:s/></text:span><text:span text:style-name="T156_8">includ</text:span><text:span text:style-name="T156_9">ing<text:s/></text:span><text:span text:style-name="T156_10">supporting<text:s/>the<text:s/>State<text:s/>of<text:s/>Nuevo<text:s/>León,<text:s/>Mexico<text:s/>in<text:s/></text:span><text:span text:style-name="T156_11">establishing<text:s/></text:span><text:span text:style-name="T156_12">development<text:s/>of<text:s/>its<text:s text:c="2"/></text:span><text:span text:style-name="T156_13"><text:a xlink:type="simple" xlink:href="https://sistec.nl.gob.mx/Transparencia_2015/Archivos/AC_0001_0007_00174178_000004.pdf"><text:span text:style-name="T156_14">anti-corruption<text:s/>strategy<text:s/>and<text:s/>implementation<text:s/>plan</text:span></text:a></text:span><text:span text:style-name="T156_15"><text:s/>(1);<text:s/></text:span><text:span text:style-name="T156_16">a<text:s/></text:span><text:span text:style-name="T156_17">strategic<text:s/>partnership<text:s/></text:span><text:span text:style-name="T156_18">with<text:s/>the<text:s/>International<text:s/>Rescue<text:s/>Committee</text:span><text:span text:style-name="T156_19"><text:s/></text:span><text:span text:style-name="T156_20">on<text:s/></text:span><text:span text:style-name="T156_21"><text:a xlink:type="simple" xlink:href="https://docs.google.com/document/d/14XD_uTOZFlLCMOI0xQMlNqkz_w9Hdbo4qG11vsJ7JEM/edit?usp=sharing"><text:span text:style-name="T156_22">climate-conflict<text:s/>research</text:span></text:a></text:span><text:span text:style-name="T156_23"><text:s/></text:span><text:span text:style-name="T156_24">(2)</text:span><text:span text:style-name="T156_25">;</text:span><text:span text:style-name="T156_26"><text:s/></text:span><text:span text:style-name="T156_27">building<text:s/>institutional<text:s/>capacity<text:s/>for<text:s/></text:span><text:span text:style-name="T156_28"><text:a xlink:type="simple" xlink:href="https://www.facebook.com/InnovationsforPovertyAction/posts/pfbid0eqHHfJzUKBopsTDbZ1WzFeNKpgGrnDoubKuQYGSpJwj8zbgumzWTSXQdSKg4EJQwl?rdid=ZCd2466eRijS8MI8"><text:span text:style-name="T156_29">evidence-based<text:s/>policymaking</text:span></text:a></text:span><text:span text:style-name="T156_30"><text:s/></text:span><text:span text:style-name="T156_31">(3)<text:s/></text:span><text:span text:style-name="T156_32">with<text:s/>ministries<text:s/>from<text:s/>the<text:s/>Bangsamoro<text:s/>Autonomous<text:s/>Region<text:s/>in<text:s/>Muslim<text:s/>Mindanao<text:s/>(BARMM)<text:s/>in<text:s/>the<text:s/>Philippines</text:span><text:span text:style-name="T156_33">;</text:span><text:span text:style-name="T156_34"><text:s/></text:span><text:span text:style-name="T156_35">identifying<text:s/>and<text:s/>scaling<text:s/></text:span><text:span text:style-name="T156_36">programmes<text:s/></text:span><text:span text:style-name="T156_37">to<text:s/>reduce</text:span><text:span text:style-name="T156_38"><text:s/></text:span><text:span text:style-name="T156_39"><text:a xlink:type="simple" xlink:href="https://www.povertyactionlab.org/event/gbv-solve-open-funding-call"><text:span text:style-name="T156_40">sexual<text:s/>harassment</text:span></text:a></text:span><text:span text:style-name="T156_41"><text:s/></text:span><text:span text:style-name="T156_42">(4)<text:s/></text:span><text:span text:style-name="T156_43"><text:a xlink:type="simple" xlink:href="https://aparajitarise.com/"><text:span text:style-name="T156_44">and</text:span></text:a></text:span><text:span text:style-name="T156_45"><text:s/></text:span><text:span text:style-name="T156_46"><text:a xlink:type="simple" xlink:href="https://www.povertyactionlab.org/case-study/strengthening-initiatives-support-women-facing-violence-through-government-collaboration"><text:span text:style-name="T156_47">GBV</text:span></text:a></text:span><text:span text:style-name="T156_48"><text:s/></text:span><text:span text:style-name="T156_49">(5)<text:s/></text:span><text:span text:style-name="T156_50">in<text:s/>India<text:s/>and<text:s/>Mexico</text:span><text:span text:style-name="T156_51">;</text:span><text:span text:style-name="T156_52"><text:s/></text:span><text:span text:style-name="T156_53">and</text:span><text:span text:style-name="T156_54"><text:s/></text:span><text:span text:style-name="T156_55">supporting<text:s/>the<text:s/></text:span><text:span text:style-name="T156_56">Medellín<text:s/>Secretariat<text:s/>of<text:s/>Security<text:s/>in<text:s/>Colombia<text:s/>to<text:s/>inform<text:s/>strategies<text:s/>to<text:s/></text:span><text:span text:style-name="T156_57"><text:a xlink:type="simple" xlink:href="https://www.povertyactionlab.org/initiative-project/informing-and-adapting-programs-reduce-criminal-behaviors-among-high-risk-youth"><text:span text:style-name="T156_58">reduce</text:span></text:a></text:span><text:span text:style-name="T156_59"><text:s/></text:span><text:span text:style-name="T156_60"><text:a xlink:type="simple" xlink:href="https://www.povertyactionlab.org/initiative-project/contesting-criminal-gang-governance-medellin-experimental-impacts-intensive"><text:span text:style-name="T156_61">gang</text:span></text:a></text:span><text:span text:style-name="T156_62"><text:s/></text:span><text:span text:style-name="T156_63"><text:a xlink:type="simple" xlink:href="https://poverty-action.org/understanding-how-reduce-adolescent-recruitment-gangs-evidence-medellin-colombia#:~:text=Researchers%20in%20Colombia%20are%20piloting,and%20drivers%20of%20gang%20recruitment"><text:span text:style-name="T156_64">influence</text:span></text:a></text:span><text:span text:style-name="T156_65"><text:s/></text:span><text:span text:style-name="T156_66">(</text:span><text:span text:style-name="T156_67">6</text:span><text:span text:style-name="T156_68">)</text:span><text:span text:style-name="T156_69">.<text:s/></text:span><text:span text:style-name="T156_70">A<text:s/>further<text:s/>initiative<text:s/></text:span><text:span text:style-name="T156_71">through<text:s/></text:span><text:span text:style-name="T156_72">the<text:s/></text:span><text:span text:style-name="T156_73">Arnold<text:s/>Ventures<text:s/></text:span><text:span text:style-name="T156_74">philanthropy<text:s/></text:span><text:span text:style-name="T156_75">(7)<text:s/>saw<text:s/>J-PAL</text:span><text:span text:style-name="T156_76"><text:s/></text:span><text:span text:style-name="T156_77">fund</text:span><text:span text:style-name="T156_78">ed</text:span><text:span text:style-name="T156_79"><text:s/>to<text:s/>launch<text:s/>the<text:s/>Initiative<text:s/>for<text:s/>Effective<text:s/>US<text:s/>Crime<text:s/>Policy<text:s/>(IECP),<text:s/>which<text:s/>will<text:s/>support<text:s/>randomised<text:s/>evaluations<text:s/>on<text:s/>strategies<text:s/>that<text:s/>foster<text:s/>a<text:s/>more<text:s/>effective<text:s/>and<text:s/>fair<text:s/>criminal<text:s/>justice<text:s/>system</text:span><text:span text:style-name="T156_80"><text:note text:note-class="footnote"><text:note-citation/><text:note-body><text:p text:style-name="P157"><text:span text:style-name="T157_1"><text:s/></text:span><text:span text:style-name="T157_2">While<text:s/>the<text:s/>geographic<text:s/>focus<text:s/>of<text:s/>IECP<text:s/>falls<text:s/>outside<text:s/>of<text:s/>the<text:s/>remit<text:s/>of<text:s/>GCCI,<text:s/></text:span><text:span text:style-name="T157_3">it<text:s/>is<text:s/>counted<text:s/>as<text:s/></text:span><text:span text:style-name="T157_4">it<text:s/></text:span><text:span text:style-name="T157_5">directly<text:s/>meets<text:s/>the<text:s/>impact<text:s/>indicator<text:s/>criteria,<text:s/></text:span><text:span text:style-name="T157_6">represent</text:span><text:span text:style-name="T157_7">ing</text:span><text:span text:style-name="T157_8"><text:s/></text:span><text:span text:style-name="T157_9">clear<text:s/></text:span><text:span text:style-name="T157_10">evidence<text:s/>of<text:s/></text:span><text:span text:style-name="T157_11">GCCI’s<text:s/></text:span><text:span text:style-name="T157_12">impact</text:span><text:span text:style-name="T157_13"><text:s/>and<text:s/>the<text:s/>value<text:s/>of<text:s/>this<text:s/>work<text:s/>to<text:s/>policy<text:s/>audiences<text:s/>in<text:s/>even<text:s/>wider<text:s/>settings.</text:span></text:p></text:note-body></text:note></text:span><text:span text:style-name="T157_14">.<text:s/></text:span></text:p>
      <text:p text:style-name="P158"/>
      <text:p text:style-name="P159"><text:span text:style-name="T159_1">These<text:s/>collaborations<text:s/>have<text:s/>resulted<text:s/>in<text:s/>the<text:s/>approval<text:s/>of<text:s/>anti-corruption<text:s/>strategies,<text:s/>the<text:s/>advancement<text:s/>of<text:s/>climate-adaptive<text:s/>solutions<text:s/>for<text:s/>conflict-affected<text:s/>populations,<text:s/>and<text:s/>the<text:s/>launch<text:s/>of<text:s/>initiatives<text:s/>addressing<text:s/>gender-based<text:s/>violence<text:s/>and<text:s/>crime<text:s/>reduction.<text:s/>Collectively,<text:s/>these<text:s/>examples<text:s/>demonstrate<text:s/>tangible<text:s/>improvements<text:s/>in<text:s/>policy,<text:s/>programme<text:s/>targeting,<text:s/>and<text:s/>evaluation,<text:s/>contributing<text:s/>to<text:s/>safer<text:s/>communities<text:s/>and<text:s/>more<text:s/>effective<text:s/>governance.</text:span><text:span text:style-name="T159_2"><text:s/></text:span></text:p>
      <text:p text:style-name="P160"/>
      <text:p text:style-name="P161"><text:span text:style-name="T161_1">In<text:s/>addition<text:s/>to<text:s/>partnerships<text:s/>initiated<text:s/>and<text:s/>led<text:s/>directly<text:s/>by<text:s/>J-PAL<text:s/>and<text:s/>IPA<text:s/>staff,<text:s/>GCCI-funded<text:s/>researchers<text:s/>have<text:s/>also<text:s/>developed<text:s/>long-term<text:s/>partnerships<text:s/>with<text:s/>governments<text:s/>and<text:s/>implementing<text:s/>organisations,<text:s/>that<text:s/>extend<text:s/>beyond<text:s/>the<text:s/>length<text:s/>of<text:s/>just<text:s/>one<text:s/>randomised<text:s/>evaluation.<text:s/></text:span><text:span text:style-name="T161_2">The<text:s/>programme<text:s/>has<text:s/>continued<text:s/>to<text:s/>record<text:s/>benefits<text:s/>from<text:s/>partnerships<text:s/>recorded<text:s/>in<text:s/>previous<text:s/>annual<text:s/>reviews.</text:span></text:p>
      <text:p text:style-name="P162"/>
      <text:p text:style-name="P163"/>
      <text:p text:style-name="P164"><text:span text:style-name="T164_1">Outcomes</text:span></text:p>
      <text:p text:style-name="P165"/>
      <text:p text:style-name="P166"><text:span text:style-name="T166_1">Progress<text:s/>against<text:s/>milestones<text:s/>for<text:s/>2025<text:s/>is<text:s/>outlined<text:s/>in<text:s/>the<text:s/>table<text:s/>below</text:span><text:span text:style-name="T166_2"><text:s/>and<text:s/>overall<text:s/>met<text:s/>expectations</text:span><text:span text:style-name="T166_3">.<text:s/>GCCI<text:s/>met<text:s/></text:span><text:span text:style-name="T166_4">one<text:s/></text:span><text:span text:style-name="T166_5">outcome<text:s/>indicator</text:span><text:span text:style-name="T166_6">,<text:s/>moderately<text:s/>exceeded<text:s/>another</text:span><text:span text:style-name="T166_7"><text:s/>and<text:s/>only<text:s/>narrowly<text:s/>missed<text:s/>on</text:span><text:span text:style-name="T166_8">e</text:span><text:span text:style-name="T166_9"><text:s/>indicator,<text:s/>primarily<text:s/>because<text:s/>four<text:s/>projects<text:s/>previously<text:s/>included<text:s/>under<text:s/>this<text:s/>outcome<text:s/>were<text:s/>elevated<text:s/>to<text:s/>the<text:s/>impact<text:s/>indicator<text:s/>level<text:s/>this<text:s/>year.<text:s/></text:span><text:span text:style-name="T166_10">A<text:s/>detailed<text:s/>list<text:s/>of<text:s/>supporting<text:s/>examples</text:span><text:span text:style-name="T166_11"><text:s/>and<text:s/>media<text:s/>mentions</text:span><text:span text:style-name="T166_12"><text:s/>is<text:s/>available<text:s/>in<text:s/></text:span><text:span text:style-name="T166_13">Annex<text:s/>B.</text:span></text:p>
      <text:p text:style-name="P167"/>
      <table:table table:style-name="Table5">
        <table:table-column table:style-name="Column19"/>
        <table:table-column table:style-name="Column20"/>
        <table:table-column table:style-name="Column21"/>
        <table:table-row table:style-name="Row13">
          <table:table-cell table:style-name="Cell51">
            <text:p text:style-name="P168"><text:span text:style-name="T168_1">Indicator<text:s/></text:span></text:p>
          </table:table-cell>
          <table:table-cell table:style-name="Cell52">
            <text:p text:style-name="P169"><text:span text:style-name="T169_1">December<text:s/>2025<text:s/>Milestone<text:s/></text:span></text:p>
          </table:table-cell>
          <table:table-cell table:style-name="Cell53">
            <text:p text:style-name="P170"><text:span text:style-name="T170_1">Progress<text:s/></text:span></text:p>
          </table:table-cell>
        </table:table-row>
        <table:table-row table:style-name="Row14">
          <table:table-cell table:style-name="Cell54" table:number-columns-spanned="3">
            <text:p text:style-name="P171"><text:span text:style-name="T171_1">Outcome:<text:s/></text:span><text:span text:style-name="T171_2">Policymakers<text:s/>have<text:s/>access<text:s/>to<text:s/>and<text:s/>will<text:s/>have<text:s/>had<text:s/>the<text:s/>opportunity<text:s/>to<text:s/>engage<text:s/>with<text:s/>new<text:s/>research<text:s/>results<text:s/>from<text:s/>rigorous<text:s/>randomised<text:s/>evaluations<text:s/>on<text:s/>causes<text:s/>and<text:s/>consequences<text:s/>of<text:s/>good<text:s/>governance,<text:s/>drivers<text:s/>of<text:s/>crime<text:s/>and<text:s/>conflict,<text:s/>and<text:s/>effective<text:s/>mitigation<text:s/>strategies<text:s/></text:span></text:p>
          </table:table-cell>
          <table:covered-table-cell/>
          <table:covered-table-cell/>
        </table:table-row>
        <table:table-row table:style-name="Row15">
          <table:table-cell table:style-name="Cell55">
            <text:p text:style-name="P172"><text:span text:style-name="T172_1">Indicator<text:s/>1</text:span><text:span text:style-name="T172_2">:<text:s/>Cumulative<text:s/>number<text:s/>of<text:s/>GCCI<text:s/>awards<text:s/>where<text:s/>evaluation<text:s/>has<text:s/>informed<text:s/>or<text:s/>changed<text:s/>the<text:s/>work<text:s/>of<text:s/>the<text:s/>government<text:s/>or<text:s/>NGO<text:s/>implementing<text:s/>partner<text:s/>on<text:s/>the<text:s/>evaluation<text:s/></text:span></text:p>
          </table:table-cell>
          <table:table-cell table:style-name="Cell56">
            <text:p text:style-name="P173"><text:span text:style-name="T173_1">43</text:span></text:p>
          </table:table-cell>
          <table:table-cell table:style-name="Cell57">
            <text:p text:style-name="P174"><text:span text:style-name="T174_1">Moderately<text:s/>not<text:s/>met.</text:span><text:span text:style-name="T174_2"><text:s/></text:span><text:span text:style-name="T174_3">41<text:s/>(6<text:s/>new<text:s/>this<text:s/>year)</text:span></text:p>
          </table:table-cell>
        </table:table-row>
        <table:table-row table:style-name="Row16">
          <table:table-cell table:style-name="Cell58">
            <text:p text:style-name="P175"><text:span text:style-name="T175_1">Indicator<text:s/>2</text:span><text:span text:style-name="T175_2">:<text:s/>Cumulative<text:s/>number<text:s/>of<text:s/>GCCI<text:s/>awards<text:s/>where<text:s/>research<text:s/>results<text:s/>have<text:s/>contributed<text:s/>to<text:s/>the<text:s/>broader<text:s/>policy<text:s/>debate<text:s/>or<text:s/>conceptual<text:s/>understanding<text:s/>of<text:s/>a<text:s/>topic,<text:s/>measured<text:s/>by<text:s/>number<text:s/>of<text:s/>policy<text:s/>insights<text:s/>that<text:s/>include<text:s/>GCCI</text:span><text:span text:style-name="T175_3">-</text:span><text:span text:style-name="T175_4">funded<text:s/>research<text:s/>or<text:s/>evidence<text:s/>of<text:s/>broader<text:s/>policy<text:s/>influence,<text:s/>such<text:s/>as<text:s/>significant<text:s/>media<text:s/>mentions,<text:s/>paper<text:s/>downloads,<text:s/>citations,<text:s/>and/or<text:s/>replications<text:s text:c="3"/></text:span></text:p>
          </table:table-cell>
          <table:table-cell table:style-name="Cell59">
            <text:p text:style-name="P176"><text:span text:style-name="T176_1">25</text:span></text:p>
          </table:table-cell>
          <table:table-cell table:style-name="Cell60">
            <text:p text:style-name="P177"><text:span text:style-name="T177_1">Met.</text:span><text:span text:style-name="T177_2"><text:s/></text:span><text:span text:style-name="T177_3">25<text:s/>(2<text:s/>new<text:s/>this<text:s/>year)</text:span></text:p>
          </table:table-cell>
        </table:table-row>
        <table:table-row table:style-name="Row17">
          <table:table-cell table:style-name="Cell61">
            <text:p text:style-name="P178"><text:span text:style-name="T178_1">Indicator<text:s/>3</text:span><text:span text:style-name="T178_2">:<text:s/>Discrete<text:s/>number<text:s/>of<text:s/>media<text:s/>mentions<text:s/>(external<text:s/>news<text:s/>sources)<text:s/>of<text:s/>research<text:s/>results<text:s/>and<text:s/>policy<text:s/>lessons<text:s/></text:span></text:p>
          </table:table-cell>
          <table:table-cell table:style-name="Cell62">
            <text:p text:style-name="P179"><text:span text:style-name="T179_1">20</text:span></text:p>
          </table:table-cell>
          <table:table-cell table:style-name="Cell63">
            <text:p text:style-name="P180"><text:span text:style-name="T180_1">Moderately<text:s/>exceeded.<text:s/></text:span><text:span text:style-name="T180_2">25</text:span></text:p>
          </table:table-cell>
        </table:table-row>
      </table:table>
      <text:p text:style-name="P181"/>
      <text:p text:style-name="P182"><text:span text:style-name="T182_1">Outcome<text:s/>Indicator<text:s/>1:<text:s/>Cumulative<text:s/>number<text:s/>of<text:s/>GCCI<text:s/>awards<text:s/>where<text:s/>evaluation<text:s/>has<text:s/>informed<text:s/>or<text:s/>changed<text:s/>the<text:s/>work<text:s/>of<text:s/>the<text:s/>government<text:s/>or<text:s/>NGO<text:s/>implementing<text:s/>partner<text:s/>on<text:s/>the<text:s/>evaluation<text:s/></text:span></text:p>
      <text:p text:style-name="P183"><text:span text:style-name="T183_1"><text:s/></text:span></text:p>
      <text:p text:style-name="P184"><text:span text:style-name="T184_1">In<text:s/>addition<text:s/>to<text:s/>contributing<text:s/>to<text:s/>an<text:s/>understanding<text:s/>of<text:s/>what<text:s/>works,<text:s/>and<text:s/>does<text:s/>not<text:s/>work,<text:s/>to<text:s/>improve<text:s/>governance,<text:s/>crime,<text:s/>and<text:s/>conflict<text:s/>outcomes<text:s/>in<text:s/>low-<text:s/>and<text:s/>middle-income<text:s/>countries,<text:s/>a<text:s/>key<text:s/>goal<text:s/>for<text:s/>GCCI<text:s/>is<text:s/>to<text:s/>inform<text:s/>government<text:s/>and<text:s/>NGO<text:s/>programming<text:s/>and<text:s/>policy<text:s/>decisions<text:s/>with<text:s/>research<text:s/>insights<text:s/>from<text:s/>GCCI-funded<text:s/>projects.<text:s/>Over<text:s/>the<text:s/>past<text:s/>year,<text:s/>there<text:s/>were<text:s/>six<text:s/>new<text:s/>cases<text:s/>in<text:s/>which<text:s/>GCCI-funded<text:s/>projects<text:s/></text:span><text:span text:style-name="T184_2">informed<text:s/>or<text:s/>changed<text:s/>the<text:s/>work<text:s/>of<text:s/>governments,<text:s/>NGO<text:s/>partners<text:s/>or<text:s/>other<text:s/>implementers</text:span><text:span text:style-name="T184_3">.<text:s/>These<text:s/>can<text:s/>be<text:s/></text:span><text:span text:style-name="T184_4">categorised<text:s/>into<text:s/></text:span><text:span text:style-name="T184_5">three<text:s/>types</text:span><text:span text:style-name="T184_6"><text:s/>of<text:s/>influence</text:span><text:span text:style-name="T184_7">.</text:span><text:span text:style-name="T184_8"><text:note text:note-class="footnote"><text:note-citation/><text:note-body><text:p text:style-name="P185"><text:span text:style-name="T185_1"><text:s/></text:span><text:span text:style-name="T185_2">Note:<text:s/></text:span><text:span text:style-name="T185_3">To<text:s/>avoid<text:s/>double<text:s/>counting<text:s/>across<text:s/>indicators,<text:s/>when<text:s/>a<text:s/>project<text:s/>previously<text:s/>counted<text:s/>under<text:s/>impact<text:s/>indicator<text:s/>1<text:s/>progresses<text:s/>to<text:s/>impact<text:s/>indicator<text:s/>1,<text:s/>it<text:s/>is<text:s/>discounted<text:s/>here.<text:s/>In<text:s/>the<text:s/>previous<text:s/>annual<text:s/>review,<text:s/>39<text:s/>GCCI<text:s/>awards<text:s/>were<text:s/>listed<text:s/>where<text:s/>an<text:s/>evaluation<text:s/>informed<text:s/>the<text:s/>work<text:s/>of<text:s/>partners.<text:s/>This<text:s/>year,<text:s/>GCCI<text:s/>recorded<text:s/>six<text:s/>new<text:s/>projects<text:s/>and<text:s/>one<text:s/>project<text:s/>moved<text:s/>from<text:s/>type<text:s/>1<text:s/>to<text:s/>type<text:s/>3.<text:s/>In<text:s/>addition,<text:s/>four<text:s/>projects<text:s/>counted<text:s/>under<text:s/>this<text:s/>indicator<text:s/>in<text:s/>previous<text:s/>years<text:s/>advanced<text:s/>to<text:s/>impact<text:s/>level<text:s/>and<text:s/>were<text:s/>subsequently<text:s/>removed<text:s/>from<text:s/>this<text:s/>count.<text:s/>Therefore,<text:s/>there<text:s/>is<text:s/>a<text:s/>cumulative<text:s/>increase<text:s/>of<text:s/>two.</text:span></text:p></text:note-body></text:note></text:span><text:span text:style-name="T185_4"><text:s/></text:span></text:p>
      <text:p text:style-name="P186"><text:span text:style-name="T186_1"><text:s/></text:span></text:p>
      <text:p text:style-name="P187"><text:span text:style-name="T187_1">Type<text:s/>1:<text:s/>Influenced<text:s/>work<text:s/>of<text:s/>implementing<text:s/>partner<text:s/></text:span></text:p>
      <text:p text:style-name="P188"/>
      <text:p text:style-name="P189"><text:span text:style-name="T189_1">There<text:s/></text:span><text:span text:style-name="T189_2">we</text:span><text:span text:style-name="T189_3">re<text:s/>three<text:s/>new<text:s/>examples<text:s/>where<text:s/></text:span><text:span text:style-name="T189_4">GCCI-funded<text:s/></text:span><text:span text:style-name="T189_5">research<text:s/></text:span><text:span text:style-name="T189_6">directly<text:s/></text:span><text:span text:style-name="T189_7">influenced<text:s/>the<text:s/>work<text:s/>of<text:s/>the<text:s/>direct<text:s/>implementing<text:s/>partner</text:span><text:span text:style-name="T189_8"><text:s/>this<text:s/>year</text:span><text:span text:style-name="T189_9">,<text:s/>spanning<text:s/>refugee<text:s/>integration,<text:s/>technology-based<text:s/>monitoring<text:s/>of<text:s/>bureaucrats,<text:s/>and<text:s/>an<text:s/>e-health<text:s/>initiative</text:span><text:span text:style-name="T189_10">:</text:span><text:span text:style-name="T189_11"><text:s/>a<text:s/>cash</text:span><text:span text:style-name="T189_12">‑for</text:span><text:span text:style-name="T189_13">‑work<text:s/>pilot<text:s/>in<text:s/>Jordan<text:s/>has<text:s/>shaped<text:s/></text:span><text:span text:style-name="T189_14"><text:a xlink:type="simple" xlink:href="https://poverty-action.org/social-and-economic-integration-syrian-refugees-host-communities-jordan"><text:span text:style-name="T189_15">future<text:s/>initiatives<text:s/>for<text:s/>refugee<text:s/>integration</text:span></text:a></text:span><text:span text:style-name="T189_16"><text:s/></text:span><text:span text:style-name="T189_17">(1)<text:s/></text:span><text:span text:style-name="T189_18">led<text:s/>by<text:s/>the<text:s/>International<text:s/>Labour<text:s/>Organisation;<text:s/>a<text:s/></text:span><text:span text:style-name="T189_19"><text:a xlink:type="simple" xlink:href="https://www.povertyactionlab.org/initiative-project/e-monitoring-and-organizational-structure-experimental-evidence-sierra-leone"><text:span text:style-name="T189_20">GPS-enabled<text:s/>monitoring</text:span><text:span text:style-name="T189_21"><text:s/>app</text:span></text:a></text:span><text:span text:style-name="T189_22"><text:s/></text:span><text:span text:style-name="T189_23">(2)</text:span><text:span text:style-name="T189_24"><text:s/>for<text:s/>health<text:s/>workers<text:s/>in<text:s/>Sierra<text:s/>Leone<text:s/></text:span><text:span text:style-name="T189_25">was<text:s/></text:span><text:span text:style-name="T189_26">adopted<text:s/>by<text:s/>the<text:s/>Ministry<text:s/>of<text:s/>Health<text:s/>in<text:s/>collaboration<text:s/>with<text:s/>Medtronics<text:s/>Labs;<text:s/>and<text:s/>an<text:s/></text:span><text:span text:style-name="T189_27"><text:a xlink:type="simple" xlink:href="https://www.povertyactionlab.org/initiative-project/wezesha-using-citizen-e-health-feedback-improve-health-services-tanzania"><text:span text:style-name="T189_28">e-health<text:s/>intervention</text:span></text:a></text:span><text:span text:style-name="T189_29"><text:s/></text:span><text:span text:style-name="T189_30">(3)<text:s/></text:span><text:span text:style-name="T189_31">in<text:s/>Tanzania,<text:s/>which<text:s/>incorporates<text:s/>citizen<text:s/>feedback<text:s/>via<text:s/>SMS<text:s/>and<text:s/>Interactive<text:s/>Voice<text:s/>Response,<text:s/>is<text:s/>being<text:s/>scaled<text:s/>up<text:s/>with<text:s/>support<text:s/>from<text:s/>the<text:s/>Fund<text:s/>for<text:s/>Innovation<text:s/>in<text:s/>Development<text:s/>to<text:s/>potentially<text:s/>impact<text:s/></text:span><text:span text:style-name="T189_32"><text:a xlink:type="simple" xlink:href="https://fundinnovation.dev/en/projects/a-mobile-patient-feedback-platform-for-primary-care-facilities-in-tanzania"><text:span text:style-name="T189_33">up<text:s/>to<text:s/>five<text:s/>million<text:s/>people</text:span></text:a></text:span><text:span text:style-name="T189_34">.<text:s/></text:span></text:p>
      <text:p text:style-name="P190"/>
      <text:p text:style-name="P191"><text:span text:style-name="T191_1">Type<text:s/>2:<text:s/>Influenced<text:s/>work<text:s/>of<text:s/>other<text:s/>implementers<text:s/>not<text:s/>involved<text:s/>in<text:s/>the<text:s/>evaluation<text:s/></text:span><text:span text:style-name="T191_2"><text:line-break/></text:span><text:span text:style-name="T191_3"><text:line-break/></text:span><text:span text:style-name="T191_4">This<text:s/>year<text:s/>there<text:s/>was<text:s/>one<text:s/>new<text:s/>case<text:s/>where<text:s/>the<text:s/>research<text:s/>influenced<text:s/>work<text:s/>of<text:s/>other<text:s/>implementers<text:s/>not<text:s/>involved<text:s/>in<text:s/>the<text:s/>evaluation</text:span><text:span text:style-name="T191_5">,<text:s/></text:span><text:span text:style-name="T191_6">s</text:span><text:span text:style-name="T191_7">trengthening<text:s/>IRC’s<text:s/>Syria<text:s/>programming<text:s/>with<text:s/>lessons<text:s/>from<text:s/>Jordan</text:span><text:span text:style-name="T191_8"><text:s/>(4)</text:span><text:span text:style-name="T191_9">.</text:span><text:span text:style-name="T191_10"><text:s/>The<text:s/>Syrian<text:s/>Refugee<text:s/>Life<text:s/>Study<text:s/>(SRLS)<text:s/>combined<text:s/>a<text:s/>representative<text:s/>longitudinal<text:s/>panel<text:s/>with<text:s/>a<text:s/>housing<text:s/>subsidy<text:s/>RCT<text:s/>for<text:s/>Syrian<text:s/>refugees<text:s/>in<text:s/>Jordan,<text:s/>the<text:s/>latter<text:s/>of<text:s/>which<text:s/>was<text:s/>found<text:s/>to<text:s/>deliver<text:s/>short-term<text:s/>material<text:s/>benefits<text:s/>but<text:s/>unexpectedly<text:s/>harmed<text:s/>child<text:s/>socio-emotional<text:s/>well-being<text:s/>and<text:s/>strained<text:s/>refugee-host<text:s/>community<text:s/>relations.<text:s/>Following<text:s/>a<text:s/>2025<text:s/>results</text:span><text:span text:style-name="T191_11"><text:s/></text:span><text:span text:style-name="T191_12">dissemination<text:s/>convening<text:s/>in<text:s/>Amman,<text:s/>SRLS<text:s/>researchers<text:s/>engaged<text:s/>with<text:s/>the<text:s/>IRC’s<text:s/>Syria<text:s/>team</text:span><text:span text:style-name="T191_13">,<text:s/></text:span><text:span text:style-name="T191_14">offering<text:s/>insights<text:s/>drawn<text:s/>from<text:s/>their<text:s/>existing<text:s/>panel<text:s/>data</text:span><text:span text:style-name="T191_15"><text:s/>in<text:s/>relation<text:s/>to<text:s/></text:span><text:span text:style-name="T191_16">planned<text:s/>community<text:s/>committee<text:s/>programme<text:s/>in<text:s/>northeast<text:s/>Syria.<text:s/></text:span><text:span text:style-name="T191_17">These<text:s/></text:span><text:span text:style-name="T191_18">have<text:s/>informed<text:s/>early<text:s/>programme<text:s/>design<text:s/>considerations<text:s/>and<text:s/>highlighted<text:s/>potential<text:s/>avenues<text:s/>for<text:s/>future<text:s/>research<text:s/>within<text:s/>the<text:s/>IRC’s<text:s/>Syria<text:s/>portfolio.</text:span><text:span text:style-name="T191_19"><text:line-break/></text:span></text:p>
      <text:p text:style-name="P192"><text:span text:style-name="T192_1">Type<text:s/>3:<text:s/>Influenced<text:s/>work<text:s/>of<text:s/>both<text:s/>the<text:s/>implementing<text:s/>partner<text:s/>and<text:s/>other<text:s/>implementers<text:s/>not<text:s/>involved<text:s/>in<text:s/>the<text:s/>evaluation<text:s/></text:span><text:span text:style-name="T192_2"><text:line-break/></text:span><text:span text:style-name="T192_3"><text:line-break/></text:span><text:span text:style-name="T192_4">There<text:s/>were<text:s/>two<text:s/>new<text:s/>cases<text:s/>in<text:s/>this<text:s/>category</text:span><text:span text:style-name="T192_5"><text:s/>this<text:s/>year</text:span><text:span text:style-name="T192_6">,<text:s/>centred<text:s/>on<text:s/>judicial<text:s/>efficiency<text:s/>and<text:s/>women’s<text:s/>political<text:s/>participation.<text:s/></text:span><text:span text:style-name="T192_7">The<text:s/>first<text:s/>new<text:s/>case<text:s/>involved<text:s/>a<text:s/>partnership<text:s/>with<text:s/>the<text:s/>Mexico<text:s/>City<text:s/>Labour<text:s/>Court<text:s/>to<text:s/>evaluate<text:s/></text:span><text:span text:style-name="T192_8"><text:a xlink:type="simple" xlink:href="https://www.povertyactionlab.org/initiative-project/improving-labor-courts-fighting-corruption-competition"><text:span text:style-name="T192_9">reforms<text:s/>targeting<text:s/>court<text:s/>notifier<text:s/>corruption</text:span></text:a></text:span><text:span text:style-name="T192_10"><text:s/>(5),</text:span><text:span text:style-name="T192_11"><text:s/>resulting<text:s/>in<text:s/>the<text:s/>SIGNO<text:s/>app’s<text:s/>nationwide<text:s/>adoption<text:s/>across<text:s/>Mexico’s<text:s/>conciliation<text:s/>centres.<text:s/>The<text:s/>second<text:s/>case<text:s/></text:span><text:span text:style-name="T192_12">was<text:s/>based<text:s/>on<text:s/>findings<text:s/></text:span><text:span text:style-name="T192_13">from<text:s/>a<text:s/>GCCI-funded<text:s/>study<text:s/></text:span><text:span text:style-name="T192_14">that<text:s/></text:span><text:span text:style-name="T192_15">joining<text:s/></text:span><text:span text:style-name="T192_16">informal<text:s/>credit<text:s/></text:span><text:span text:style-name="T192_17">groups<text:s/></text:span><text:span text:style-name="T192_18">for<text:s/>women<text:s/></text:span><text:span text:style-name="T192_19">in<text:s/>India<text:s/></text:span><text:span text:style-name="T192_20">also<text:s/></text:span><text:span text:style-name="T192_21"><text:a xlink:type="simple" xlink:href="https://www.povertyactionlab.org/initiative-project/elevating-womens-voices-governance-and-policy-making-india"><text:span text:style-name="T192_22">strengthened<text:s/></text:span><text:span text:style-name="T192_23">their<text:s/></text:span><text:span text:style-name="T192_24">participation<text:s/>in<text:s/>politics</text:span></text:a></text:span><text:span text:style-name="T192_25"><text:s/>(6).</text:span><text:span text:style-name="T192_26"><text:s/></text:span><text:span text:style-name="T192_27">Evidence<text:s/></text:span><text:span text:style-name="T192_28">and<text:s/>resources<text:s/></text:span><text:span text:style-name="T192_29">from<text:s/>this<text:s/>study<text:s/></text:span><text:span text:style-name="T192_30">are<text:s/></text:span><text:span text:style-name="T192_31">help</text:span><text:span text:style-name="T192_32">ing</text:span><text:span text:style-name="T192_33"><text:s/></text:span><text:span text:style-name="T192_34">inform</text:span><text:span text:style-name="T192_35"><text:s/></text:span><text:span text:style-name="T192_36">the<text:s/>Ministry<text:s/>of<text:s/>Rural<text:s/>Development</text:span><text:span text:style-name="T192_37">’s<text:s/></text:span><text:span text:style-name="T192_38">ongoing<text:s/></text:span><text:span text:style-name="T192_39">training<text:s/>for<text:s/></text:span><text:span text:style-name="T192_40">self-help<text:s/>groups<text:s/>(</text:span><text:span text:style-name="T192_41">SHGs</text:span><text:span text:style-name="T192_42">)</text:span><text:span text:style-name="T192_43">,<text:s/>including<text:s/></text:span><text:span text:style-name="T192_44">in<text:s/></text:span><text:span text:style-name="T192_45">establish</text:span><text:span text:style-name="T192_46">ing</text:span><text:span text:style-name="T192_47"><text:s/>new<text:s/>gender-based<text:s/>violence<text:s/>reduction<text:s/>training<text:s/>modules<text:s/>subsequently<text:s/>implemented<text:s/>across<text:s/>four<text:s/>states.</text:span></text:p>
      <text:p text:style-name="P193"/>
      <text:p text:style-name="P194"><text:span text:style-name="T194_1">In<text:s/>addition,<text:s/>one<text:s/>case<text:s/>previously<text:s/>reported<text:s/>under<text:s/>Type<text:s/>1<text:s/>has<text:s/>now<text:s/>moved<text:s/>to<text:s/>this<text:s/>category</text:span><text:span text:style-name="T194_2">.<text:s/></text:span><text:span text:style-name="T194_3">This<text:s/>case</text:span><text:span text:style-name="T194_4"><text:s/>highlighted<text:s/>the<text:s/>Cox’s<text:s/>Bazar<text:s/>Panel<text:s/>Survey’s<text:s/>contribution<text:s/>to<text:s/>exploratory<text:s/>discussions<text:s/>with<text:s/>the<text:s/>UN’s<text:s/>Independent<text:s/>Investigative<text:s/>Mechanism<text:s/>for<text:s/>Myanmar,<text:s/>where<text:s/></text:span><text:span text:style-name="T194_5">representative<text:s/>longitudinal<text:s/></text:span><text:span text:style-name="T194_6">survey<text:s/>data<text:s/>on<text:s/>displaced<text:s/>Rohingya<text:s/>communities<text:s/>may<text:s/>support<text:s/></text:span><text:span text:style-name="T194_7"><text:a xlink:type="simple" xlink:href="https://fcogovuk.sharepoint.com/teams/GCIHLiveProgrammes/Shared%20Documents/General/Governance%20-%20(300049)%20Governance%20Crime%20and%20Conflict%20Initiative/4%20Reviews,%20Annual%20and%20Project%20Completion/Annual%20Review%202026/●%09Leveraging%20Cox’s%20Bazar%20Panel%20Survey%20to%20support%20the%20UN’s%20Independent%20Investigative%20Mechanism%20for%20Myanmar%20(previously%20reported%20as%20Type%201):%20The%20Cox’s%20Bazar%20Panel%20Survey%20(CBPS)%20is%20a%20representative%20longitudinal%20dataset%20of%20displaced%20Rohingya%20and%20host%20communities%20in%20Bangladesh,%20which%20found%20that,%20relative%20to%20host-community%20households,%20refugees%20faced%20limited%20livelihoods,%20low%20school%20attendance,%20and%20high%20levels%20of%20trauma%20and%20psychological%20stress.%20A%20GCCI%20researcher%20met%20with%20the%20UN’s%20Independent%20Investigative%20Mechanism%20for%20Myanmar%20(IIMM)%20in%20an%20exploratory%20discussion%20to%20assess%20whether%20data%20from%20the%20CBPS%20could%20complement%20investigations%20into%20Rohingya%20displacement,%20village%20destruction,%20and%20land%20dispossession.%20The%20IIMM%20noted%20the%20potential%20relevance%20of%20CBPS%20mental%20health%20data%20to%20document%20international%20crimes%20and%20discussed%20approaches%20for%20contextualizing%20survey%20information%20with%20broader%20geographic%20and%20demographic%20data.%20Technical%20feasibility%20checks%20under%20UN%20data%20protocols%20are%20underway.%20This%20engagement%20illustrates%20how%20evidence%20can%20inform%20international%20accountability%20institutions."><text:span text:style-name="T194_8">international<text:s/>accountability<text:s/>efforts<text:s/>for<text:s/>human<text:s/>rights<text:s/>violations</text:span></text:a></text:span><text:span text:style-name="T194_9">.</text:span><text:span text:style-name="T194_10"><text:s/></text:span><text:span text:style-name="T194_11">It<text:s/>has<text:s/></text:span><text:span text:style-name="T194_12">therefore<text:s/></text:span><text:span text:style-name="T194_13">been<text:s/>recorded<text:s/></text:span><text:span text:style-name="T194_14">here<text:s/></text:span><text:span text:style-name="T194_15">but<text:s/>not<text:s/>count</text:span><text:span text:style-name="T194_16">ed</text:span><text:span text:style-name="T194_17"><text:s/>towards<text:s/>the<text:s/>milestone<text:s/>as<text:s/></text:span><text:span text:style-name="T194_18">it<text:s/>is<text:s/></text:span><text:span text:style-name="T194_19">not<text:s/></text:span><text:span text:style-name="T194_20">a<text:s/></text:span><text:span text:style-name="T194_21">new<text:s/>case.</text:span></text:p>
      <text:p text:style-name="P195"/>
      <text:p text:style-name="P196"><text:span text:style-name="T196_1">Outcome<text:s/>Indicator<text:s/>2:<text:s/>Cumulative<text:s/>number<text:s/>of<text:s/>GCCI<text:s/>awards<text:s/>where<text:s/>research<text:s/>results<text:s/>have<text:s/>contributed<text:s/>to<text:s/>the<text:s/>broader<text:s/>policy<text:s/>debate<text:s/>or<text:s/>conceptual<text:s/>understanding<text:s/>of<text:s/>a<text:s/>topic</text:span><text:span text:style-name="T196_2"><text:line-break/></text:span><text:span text:style-name="T196_3"><text:line-break/></text:span><text:span text:style-name="T196_4">In<text:s/>addition<text:s/>to<text:s/>directly<text:s/>informing<text:s/>the<text:s/>work<text:s/>of<text:s/>government<text:s/>or<text:s/>NGO<text:s/>implementing<text:s/>partners<text:s/>on<text:s/>the<text:s/>evaluation,<text:s/>GCCI-funded<text:s/>evidence<text:s/>also<text:s/>aims<text:s/>to<text:s/>influence<text:s/>the<text:s/>general<text:s/>consensus<text:s/>on<text:s/>effective<text:s/>approaches<text:s/>to<text:s/>improving<text:s/>governance<text:s/>and<text:s/>reducing<text:s/>crime<text:s/>and<text:s/>conflict.<text:s/>By<text:s/>contributing<text:s/>to<text:s/>the<text:s/>broader<text:s/>policy<text:s/>debate,<text:s/>GCCI<text:s/>can<text:s/>inform<text:s/>the<text:s/>decisions<text:s/>of<text:s/>key<text:s/>policymakers<text:s/>and<text:s/>stakeholders,<text:s/>beyond<text:s/>the<text:s/>partners<text:s/>and<text:s/>contexts<text:s/>that<text:s/>were<text:s/>involved<text:s/>in<text:s/>the<text:s/>original<text:s/>study.</text:span><text:span text:style-name="T196_5"><text:note text:note-class="footnote"><text:note-citation/><text:note-body><text:p text:style-name="P197"><text:span text:style-name="T197_1"><text:s/></text:span><text:span text:style-name="T197_2">Starting<text:s/>this<text:s/>year<text:s/>(2025),<text:s/>J-PAL<text:s/>policy<text:s/>insights<text:s/>are<text:s/>no<text:s/>longer<text:s/>included<text:s/>in<text:s/>this<text:s/>indicator<text:s/>count<text:s/>although<text:s/>historical<text:s/>counts<text:s/>for<text:s/>this<text:s/>indicator<text:s/>remain<text:s/>unchanged.</text:span></text:p></text:note-body></text:note></text:span><text:span text:style-name="T197_3"><text:s/></text:span><text:span text:style-name="T197_4"><text:line-break/></text:span><text:span text:style-name="T197_5"><text:line-break/></text:span><text:span text:style-name="T197_6">Over<text:s/>the<text:s/>course<text:s/>of<text:s/>2025,<text:s/>GCCI<text:s/>recorded<text:s/>two<text:s/>new<text:s/>examples<text:s/>of<text:s/>evidence<text:s/>informing<text:s/>the<text:s/>broader<text:s/>policy<text:s/>debate</text:span><text:span text:style-name="T197_7">:<text:s/></text:span><text:span text:style-name="T197_8">a</text:span><text:span text:style-name="T197_9"><text:s/>GCCI<text:s/></text:span><text:span text:style-name="T197_10"><text:a xlink:type="simple" xlink:href="https://www.povertyactionlab.org/initiative-project/spotlight-field-experiment-media-coverage-and-local-governance"><text:span text:style-name="T197_11">evaluation</text:span><text:span text:style-name="T197_12"><text:s/></text:span><text:span text:style-name="T197_13">in<text:s/>Tanzania</text:span></text:a></text:span><text:span text:style-name="T197_14"><text:s/></text:span><text:span text:style-name="T197_15">(1)</text:span><text:span text:style-name="T197_16"><text:s/>demonstrated<text:s/>how<text:s/>local<text:s/>journalism<text:s/>improved<text:s/>public<text:s/>service<text:s/>delivery<text:s/>and</text:span><text:span text:style-name="T197_17"><text:s/></text:span><text:span text:style-name="T197_18">local<text:s/>authority<text:s/>accountability,<text:s/></text:span><text:span text:style-name="T197_19">and<text:s/></text:span><text:span text:style-name="T197_20">informed<text:s/>a</text:span><text:span text:style-name="T197_21"><text:s/>high-level<text:s/></text:span><text:span text:style-name="T197_22">UNESCO<text:s/></text:span><text:span text:style-name="T197_23"><text:a xlink:type="simple" xlink:href="https://unesdoc.unesco.org/ark:/48223/pf0000389301"><text:span text:style-name="T197_24">publication</text:span></text:a></text:span><text:span text:style-name="T197_25"><text:s/></text:span><text:span text:style-name="T197_26">and<text:s/></text:span><text:span text:style-name="T197_27"><text:a xlink:type="simple" xlink:href="https://papers.ssrn.com/sol3/papers.cfm?abstract_id=5095658"><text:span text:style-name="T197_28">related<text:s/></text:span><text:span text:style-name="T197_29">policy<text:s/>debates</text:span></text:a></text:span><text:span text:style-name="T197_30"><text:note text:note-class="footnote"><text:note-citation/><text:note-body><text:p text:style-name="P198"><text:span text:style-name="T198_1"><text:s/></text:span><text:span text:style-name="T198_2">Other<text:s/>cited<text:s/>papers<text:s/>include<text:s/></text:span><text:span text:style-name="T198_3"><text:a xlink:type="simple" xlink:href="https://doi.org/10.1093/ej/ueaa046"><text:span text:style-name="T198_4">Larreguy,<text:s/>Marshall,<text:s/>and<text:s/>Snyder<text:s/>2020</text:span></text:a></text:span><text:span text:style-name="T198_5">,<text:s/></text:span><text:span text:style-name="T198_6"><text:a xlink:type="simple" xlink:href="https://www.povertyactionlab.org/initiative-project/when-do-media-stations-support-electoral-accountability"><text:span text:style-name="T198_7">funded<text:s/>by<text:s/>GI<text:s/>in<text:s/>2015</text:span></text:a></text:span><text:span text:style-name="T198_8">,<text:s/>and<text:s/></text:span><text:span text:style-name="T198_9"><text:a xlink:type="simple" xlink:href="https://doi.org/10.1086/706862"><text:span text:style-name="T198_10">Bidwell,<text:s/>Casey,<text:s/>and<text:s/>Glennerster</text:span></text:a></text:span><text:span text:style-name="T198_11">,<text:s/></text:span><text:span text:style-name="T198_12"><text:a xlink:type="simple" xlink:href="https://www.povertyactionlab.org/initiative-project/impact-information-voter-knowledge-and-engagement-evidence-2012-elections-sierra"><text:span text:style-name="T198_13">funded<text:s/>by<text:s/>GI<text:s/>in<text:s/>2011<text:s/>and<text:s/>2012</text:span></text:a></text:span><text:span text:style-name="T198_14">;<text:s/>both<text:s/>predate<text:s/>the<text:s/>GCCI<text:s/>programme.<text:s/></text:span></text:p><text:p text:style-name="P199"/></text:note-body></text:note></text:span><text:span text:style-name="T199_1"><text:s/>on<text:s/>govern</text:span><text:span text:style-name="T199_2">ance<text:s/>reform</text:span><text:span text:style-name="T199_3">,<text:s/></text:span><text:span text:style-name="T199_4">civic<text:s/>engagement</text:span><text:span text:style-name="T199_5"><text:s/>and<text:s/>media<text:s/>freedom</text:span><text:span text:style-name="T199_6">;</text:span><text:span text:style-name="T199_7"><text:s/>while<text:s/>a</text:span><text:span text:style-name="T199_8"><text:s/>second</text:span><text:span text:style-name="T199_9"><text:s/></text:span><text:span text:style-name="T199_10"><text:a xlink:type="simple" xlink:href="https://poverty-action.org/impact-military-policing-program-colombia"><text:span text:style-name="T199_11">evaluation</text:span><text:span text:style-name="T199_12"><text:s/></text:span><text:span text:style-name="T199_13">in<text:s/>Colombia</text:span></text:a></text:span><text:span text:style-name="T199_14"><text:s/></text:span><text:span text:style-name="T199_15">(2)</text:span><text:span text:style-name="T199_16"><text:s/>on<text:s/>military<text:s/>policing<text:s/>highlighted<text:s/>the<text:s/>complex<text:s/>impacts<text:s/>of<text:s/>security<text:s/>interventions<text:s/>on<text:s/>democratic<text:s/>norms,<text:s/>influencing<text:s/>policy<text:s/>discussions<text:s/>and<text:s/>media<text:s/>coverage<text:s/>in<text:s/>both<text:s/>the<text:s/></text:span><text:span text:style-name="T199_17"><text:a xlink:type="simple" xlink:href="https://ohiocapitaljournal.com/2025/09/16/four-ways-to-reduce-crime-that-are-better-than-ohio-national-guard-deployment/"><text:span text:style-name="T199_18">United</text:span></text:a></text:span><text:span text:style-name="T199_19"><text:s/></text:span><text:span text:style-name="T199_20"><text:a xlink:type="simple" xlink:href="https://www.bloomberg.com/opinion/articles/2025-09-21/what-s-the-national-guard-crackdown-on-cities-really-accomplishing?embedded-checkout=true"><text:span text:style-name="T199_21">States</text:span></text:a></text:span><text:span text:style-name="T199_22"><text:s/>and<text:s/></text:span><text:span text:style-name="T199_23"><text:a xlink:type="simple" xlink:href="https://www.elespectador.com/colombia-20/analistas/el-patrullaje-militar-no-es-la-solucion-y-la-evidencia-lo-dice/"><text:span text:style-name="T199_24">Latin<text:s/>America</text:span></text:a></text:span><text:span text:style-name="T199_25">.<text:s/>These<text:s/>examples<text:s/>underscore<text:s/>GCCI’s<text:s/>ability<text:s/>to<text:s/>reach<text:s/>beyond<text:s/>its<text:s/>immediate<text:s/>project<text:s/>contexts,<text:s/>informing<text:s/>key<text:s/>stakeholders<text:s/>and<text:s/>contributing<text:s/>to<text:s/>international<text:s/>policy<text:s/>conversations.</text:span><text:span text:style-name="T199_26"><text:line-break/></text:span></text:p>
      <text:p text:style-name="P200"><text:span text:style-name="T200_1">Outcome<text:s/>indicator<text:s/>3:<text:s/>Discrete<text:s/>number<text:s/>of<text:s/>media<text:s/>mentions<text:s/>(external<text:s/>news<text:s/>sources)<text:s/>of<text:s/>research<text:s/>results<text:s/>and<text:s/>policy<text:s/>lessons</text:span><text:span text:style-name="T200_2"><text:s/></text:span><text:span text:style-name="T200_3"><text:line-break/></text:span><text:span text:style-name="T200_4"><text:line-break/></text:span><text:span text:style-name="T200_5">GCCI<text:s/>has<text:s/>seen<text:s/>broad<text:s/>media<text:s/>coverage<text:s/>of<text:s/>GCCI-funded<text:s/>research<text:s/>projects<text:s/>between<text:s/>January<text:s/>and<text:s/>December<text:s/>2025,<text:s/>with<text:s/>25<text:s/>discrete<text:s/>media<text:s/>mentions<text:s/>appearing<text:s/>in<text:s/>local<text:s/>digital,<text:s/>print,<text:s/>or<text:s/>TV<text:s/>outlets.<text:s/>The<text:s/>real<text:s/>number<text:s/>of<text:s/>media<text:s/>mentions<text:s/>from<text:s/>2025<text:s/>may<text:s/>be<text:s/>even<text:s/>greater,<text:s/>as<text:s/>GCCI<text:s/>often<text:s/>learns<text:s/>of<text:s/>media<text:s/>mentions<text:s/>several<text:s/>months<text:s/>after<text:s/>they<text:s/>have<text:s/>taken<text:s/>place.<text:s/></text:span><text:span text:style-name="T200_6"><text:line-break/></text:span><text:span text:style-name="T200_7"><text:line-break/></text:span><text:span text:style-name="T200_8">In<text:s/>total,<text:s/>20<text:s/>GCCI<text:s/>studies<text:s/>were<text:s/>highlighted<text:s/>in<text:s/>the<text:s/>media<text:s/>in<text:s/>some<text:s/>capacity<text:s/>this<text:s/>year,<text:s/>demonstrating<text:s/>widespread<text:s/>public<text:s/>interest<text:s/>in<text:s/>findings<text:s/>from<text:s/>the<text:s/>GCCI<text:s/>research<text:s/>portfolio<text:s/>across<text:s/>themes<text:s/>and<text:s/>geographies.<text:s/>The<text:s/>evaluation<text:s/>on<text:s/>improving<text:s/>opioid<text:s/>de-addiction<text:s/>in<text:s/>India’s<text:s/>Punjab<text:s/>state<text:s/>was<text:s/>the<text:s/>most<text:s/>widely<text:s/>reported<text:s/>this<text:s/>year,<text:s/>with<text:s/>five<text:s/>media<text:s/>mentions<text:s/>discovered.<text:s/></text:span><text:span text:style-name="T200_9"><text:line-break/></text:span><text:span text:style-name="T200_10"><text:s/></text:span></text:p>
      <text:p text:style-name="P201"><text:span text:style-name="T201_1">In<text:s/>addition<text:s/>to<text:s/>these<text:s/>25<text:s/>discrete<text:s/>media<text:s/>mentions<text:s/>of<text:s/>GCCI-funded<text:s/>studies<text:s/>published<text:s/>between<text:s/>January<text:s/>2025<text:s/>and<text:s/>December<text:s/>2025,<text:s/>GCCI<text:s/>staff<text:s/>also<text:s/>learned<text:s/>of<text:s/></text:span><text:span text:style-name="T201_2">a<text:s/>number<text:s/>of</text:span><text:span text:style-name="T201_3"><text:s/>additional<text:s/>media<text:s/>mentions<text:s/>which<text:s/>took<text:s/>place<text:s/>during<text:s/>previous<text:s/>years<text:s/>(i.e.<text:s/>between<text:s/>December<text:s/>2018<text:s/>and<text:s/>December<text:s/>2024),<text:s/>including<text:s/>an<text:s/>additional<text:s/>117<text:s/>media<text:s/>mentions<text:s/>for<text:s/>Joana<text:s/>Monteiro’s<text:s/></text:span><text:span text:style-name="T201_4"><text:a xlink:type="simple" xlink:href="https://poverty-action.org/do-body-worn-cameras-change-police-behavior-brazil"><text:span text:style-name="T201_5">body-worn<text:s/>camera<text:s/>study</text:span></text:a></text:span><text:span text:style-name="T201_6"><text:s/></text:span><text:span text:style-name="T201_7">specifically.</text:span></text:p>
      <text:p text:style-name="P202"/>
      <text:p text:style-name="P203"><text:span text:style-name="T203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204"/>
      <text:p text:style-name="P205"><text:span text:style-name="T205_1">GCCI<text:s/>should<text:s/>continue<text:s/>through<text:s/>March<text:s/>2028.<text:s/>It<text:s/>delivers<text:s/>strong<text:s/>value<text:s/>for<text:s/>money,<text:s/>fills<text:s/>a<text:s/>distinctive<text:s/>niche<text:s/>in<text:s/>FCDO’s<text:s/>portfolio,<text:s/>and<text:s/>is<text:s/>now<text:s/>entering<text:s/>a<text:s/>phase<text:s/>where<text:s/>cumulative<text:s/>impacts<text:s/>can<text:s/>be<text:s/>consolidated<text:s/>and<text:s/>communicated<text:s/>effectively.</text:span><text:span text:style-name="T205_2"><text:s/></text:span></text:p>
      <text:p text:style-name="P206"/>
      <text:p text:style-name="P207"><text:span text:style-name="T207_1">As<text:s/>GCCI<text:s/>enters<text:s/>its<text:s/>final<text:s/>funding<text:s/>rounds,<text:s/>sustained<text:s/>attention<text:s/>to<text:s/>sustainability<text:s/>and<text:s/>close-out<text:s/>planning<text:s/>is<text:s/>required.<text:s/>This<text:s/>should<text:s/>include<text:s/>ensuring<text:s/>that<text:s/>funded<text:s/>projects<text:s/>are<text:s/>supported<text:s/>to<text:s/>complete<text:s/>core<text:s/>research<text:s/>outputs,<text:s/>that<text:s/>learning<text:s/>and<text:s/>evidence<text:s/>products<text:s/>are<text:s/>synthesised<text:s/>and<text:s/>disseminated<text:s/>in<text:s/>usable<text:s/>forms,<text:s/>and<text:s/>that<text:s/>relationships<text:s/>with<text:s/>policy<text:s/>partners<text:s/>are<text:s/>managed<text:s/>to<text:s/>maximise<text:s/>the<text:s/>likelihood<text:s/>of<text:s/>post-programme<text:s/>uptake.<text:s/>Clear<text:s/>planning<text:s/>will<text:s/>help<text:s/>protect<text:s/>value<text:s/>for<text:s/>money<text:s/>and<text:s/>preserve<text:s/>the<text:s/>programme’s<text:s/>legacy.</text:span></text:p>
      <text:p text:style-name="P208"/>
      <text:p text:style-name="P209"><text:span text:style-name="T209_1">Progress<text:s/>on<text:s/>recommendations<text:s/>from<text:s/>the<text:s/>previous<text:s/>Annual<text:s/>Review</text:span></text:p>
      <text:p text:style-name="P210"/>
      <text:p text:style-name="P211"><text:span text:style-name="T211_1">Recommendation<text:s/>1:</text:span><text:span text:style-name="T211_2"><text:s/>Look<text:s/>to<text:s/>continue<text:s/>to<text:s/>facilitate<text:s/>greater<text:s/>direct<text:s/>linkages<text:s/>between<text:s/>GCCI<text:s/>and<text:s/>a<text:s/>range<text:s/>of<text:s/>different<text:s/>FCDO<text:s/>country<text:s/>and<text:s/>policy<text:s/>teams.<text:s/>GCCI<text:s/>newsletters<text:s/>and<text:s/>other<text:s/>products<text:s/>can<text:s/>be<text:s/>forwarded<text:s/>to<text:s/>the<text:s/>‘Friends<text:s/>of<text:s/>Governance<text:s/>Research’.<text:s/>The<text:s/>series<text:s/>of<text:s/>seminars<text:s/>set<text:s/>up<text:s/>in<text:s/>2024<text:s/>should<text:s/>be<text:s/>continued.<text:s/>GCCI<text:s/>should<text:s/>continue<text:s/>to<text:s/>develop<text:s/>its<text:s/>links<text:s/>across<text:s/>FCDO,<text:s/>including<text:s/>independently<text:s/>of<text:s/>the<text:s/>Research<text:s/>and<text:s/>Evidence<text:s/>Directorate<text:s/>where<text:s/>appropriate.<text:s/>In<text:s/>these<text:s/>engagements,<text:s/>GCCI<text:s/>should<text:s/>look<text:s/>to<text:s/>help<text:s/>FCDO<text:s/>teams<text:s/>identify<text:s/>implications<text:s/>for<text:s/>research<text:s/>uptake,<text:s/>including<text:s/>options<text:s/>which<text:s/>do<text:s/>not<text:s/>involve<text:s/>programming<text:s/>[FCDO,<text:s/>J-PAL<text:s/>and<text:s/>IPA,<text:s/>by<text:s/>March<text:s/>2026].</text:span></text:p>
      <text:p text:style-name="P212"/>
      <text:p text:style-name="P213"><text:span text:style-name="T213_1">Partially<text:s/>met<text:s/>(i</text:span><text:span text:style-name="T213_2">n<text:s/></text:span><text:span text:style-name="T213_3">p</text:span><text:span text:style-name="T213_4">rogress</text:span><text:span text:style-name="T213_5">)</text:span><text:span text:style-name="T213_6">.</text:span><text:span text:style-name="T213_7"><text:s/></text:span><text:span text:style-name="T213_8">GCCI<text:s/>has<text:s/>continued<text:s/>to<text:s/>expand<text:s/>its<text:s/>engagement<text:s/>with<text:s/>FCDO<text:s/>country<text:s/>and<text:s/>policy<text:s/>teams.<text:s/>Staff<text:s/>made<text:s/>a<text:s/>concerted<text:s/>effort<text:s/>this<text:s/>year<text:s/>to<text:s/>facilitate<text:s/>more<text:s/>intentional<text:s/>touchpoints<text:s/>between<text:s/>researchers<text:s/>and<text:s/>FCDO<text:s/>staff,<text:s/>ensuring<text:s/>that<text:s/>emerging<text:s/>evidence<text:s/>could<text:s/>be<text:s/>shared<text:s/>and<text:s/>discussed<text:s/>in<text:s/>a<text:s/>timely<text:s/>manner.<text:s/>To<text:s/>that<text:s/>end,<text:s/>GCCI<text:s/>staff<text:s/>began<text:s/>linking<text:s/>recently<text:s/>funded<text:s/>researchers<text:s/>with<text:s/>interested<text:s/>UK<text:s/>High<text:s/>Commissions<text:s/>working<text:s/>in<text:s/>the<text:s/>countries<text:s/>where<text:s/>their<text:s/>projects<text:s/>are<text:s/>based.<text:s/>Six<text:s/>GCCI-funded<text:s/>researchers<text:s/>met<text:s/>with<text:s/>FCDO/UK<text:s/>Embassy<text:s/>staff<text:s/>in<text:s/>Bangladesh,<text:s/>Colombia,<text:s/>India,<text:s/>Mexico,<text:s/>and<text:s/>Nepal<text:s/>to<text:s/>discuss<text:s/>their<text:s/>ongoing<text:s/>research<text:s/>projects.<text:s/>Researchers<text:s/>and<text:s/>FCDO<text:s/>staff<text:s/>alike<text:s/>have<text:s/>reported<text:s/>that<text:s/>these<text:s/>meetings<text:s/>have<text:s/>been<text:s/>positive<text:s/>and<text:s/>useful.<text:s/>This<text:s/>year,<text:s/>GCCI<text:s/>staff<text:s/>also<text:s/>facilitated<text:s/>two<text:s/>webinars<text:s/>for<text:s/>internal<text:s/>FCDO<text:s/>teams,<text:s/>including<text:s/>the<text:s/>launch<text:s/>of<text:s/>the<text:s/>Strategic<text:s/>Impact<text:s/>Evaluation<text:s/>and<text:s/>Learning<text:s/>(SIEL)<text:s/>programme’s<text:s/>new<text:s/>Conflict<text:s/>&amp;<text:s/>Fragility<text:s/>Learning<text:s/>Agenda<text:s/>and<text:s/>a<text:s/>GCCI-researcher<text:s/>led<text:s/>presentation<text:s/>for<text:s/>FCDO’s<text:s/>Forced<text:s/>Displacement<text:s/>Network.<text:s/>GCCI<text:s/>also<text:s/>initiated<text:s/>discussions<text:s/>with<text:s/>several<text:s/>FCDO<text:s/>departments<text:s/>in<text:s/>2025<text:s/>to<text:s/>explore<text:s/>opportunities<text:s/>for<text:s/>organizing<text:s/>other<text:s/>internal<text:s/>seminars<text:s/>for<text:s/>FCDO<text:s/>staff<text:s/>in<text:s/>2026<text:s/>that<text:s/>will<text:s/>explore<text:s/>new<text:s/>thematic<text:s/>areas.</text:span><text:span text:style-name="T213_9"><text:line-break/></text:span><text:span text:style-name="T213_10"><text:line-break/>Overall,<text:s/></text:span><text:span text:style-name="T213_11">GCCI<text:s/>and<text:s/>RED<text:s/>have<text:s/>made<text:s/>concerted<text:s/>efforts<text:s/>to<text:s/>strengthen<text:s/>engagement<text:s/>with<text:s/>FCDO<text:s/>teams<text:s/>and<text:s/>posts,<text:s/>including<text:s/>targeted<text:s/>link-ups<text:s/>between<text:s/>researchers<text:s/>and<text:s/>policy<text:s/>teams<text:s/>and<text:s/>the<text:s/>restart<text:s/>of<text:s/>internal<text:s/>seminar<text:s/>and<text:s/>knowledge-sharing<text:s/>mechanisms.<text:s/>These<text:s/>efforts<text:s/>have<text:s/>improved<text:s/>visibility<text:s/>of<text:s/>GCCI-funded<text:s/>evidence<text:s/>and<text:s/>supported<text:s/>individual<text:s/>instances<text:s/>of<text:s/>uptake<text:s/>and<text:s/>learning.</text:span><text:span text:style-name="T213_12"><text:s/></text:span><text:span text:style-name="T213_13">However,<text:s/>engagement<text:s/>remains<text:s/>uneven<text:s/>and<text:s/>heavily<text:s/>dependent<text:s/>on<text:s/>individual<text:s/>relationships.<text:s/>It<text:s/>is<text:s/>resource-intensive<text:s/>to<text:s/>sustain,<text:s/>vulnerable<text:s/>to<text:s/>staff<text:s/>turnover<text:s/>within<text:s/>FCDO,<text:s/>and<text:s/>often<text:s/>episodic<text:s/>rather<text:s/>than<text:s/>embedded<text:s/>in<text:s/>routine<text:s/>policy<text:s/>processes.<text:s/>As<text:s/>a<text:s/>result,<text:s/>cumulative<text:s/>learning<text:s/>has<text:s/>been<text:s/>limited<text:s/>and<text:s/>efficiency<text:s/>reduced,<text:s/>particularly<text:s/>as<text:s/>the<text:s/>programme<text:s/>approaches<text:s/>close-out<text:s/>and<text:s/>needs<text:s/>more<text:s/>repeatable,<text:s/>low-friction<text:s/>pathways<text:s/>for<text:s/>evidence<text:s/>use<text:s/>and<text:s/>institutional<text:s/>memory.</text:span></text:p>
      <text:p text:style-name="P214"/>
      <text:p text:style-name="P215"><text:span text:style-name="T215_1">Recommendation<text:s/>2:<text:s/></text:span><text:span text:style-name="T215_2">Continue<text:s/>to<text:s/>improve<text:s/>the<text:s/>quality<text:s/>of<text:s/>synthesis<text:s/>work,<text:s/>including<text:s/>by<text:s/>sharing<text:s/>plans<text:s/>early<text:s/>on<text:s/>with<text:s/>FCDO,<text:s/>engaging<text:s/>with<text:s/>FCDO<text:s/>(and<text:s/>potentially<text:s/>other<text:s/>users)<text:s/>through<text:s/>the<text:s/>drafting<text:s/>process,<text:s/>and<text:s/>framing<text:s/>the<text:s/>scope<text:s/>of<text:s/>products<text:s/>carefully,<text:s/>making<text:s/>clear<text:s/>that<text:s/>they<text:s/>only<text:s/>include<text:s/>experimental<text:s/>and<text:s/>quasi-experimental<text:s/>evidence.<text:s/>Alternatively,<text:s/>where<text:s/>possible<text:s/>and<text:s/>relevant,<text:s/>consider<text:s/>whether<text:s/>synthesis<text:s/>products<text:s/>can<text:s/></text:span><text:span text:style-name="T215_3">make<text:s/>reference</text:span><text:span text:style-name="T215_4"><text:s/>to<text:s/>non-experimental<text:s/>(including<text:s/>qualitative)<text:s/>literature.<text:s/>[J-PAL<text:s/>and<text:s/>IPA,<text:s/>by<text:s/>March<text:s/>2026].</text:span></text:p>
      <text:p text:style-name="P216"/>
      <text:p text:style-name="P217"><text:span text:style-name="T217_1">Partially<text:s/>met<text:s/>(i</text:span><text:span text:style-name="T217_2">n<text:s/></text:span><text:span text:style-name="T217_3">p</text:span><text:span text:style-name="T217_4">rogress</text:span><text:span text:style-name="T217_5">)</text:span><text:span text:style-name="T217_6">.<text:s/></text:span><text:span text:style-name="T217_7">J-PAL<text:s/>and<text:s/>IPA<text:s/>have<text:s/>improved<text:s/>synthesis<text:s/>quality<text:s/>in<text:s/>2025<text:s/>through<text:s/>more<text:s/>structured<text:s/>engagement<text:s/>with<text:s/>FCDO<text:s/>during<text:s/>drafting.<text:s/>GCCI<text:s/>teams<text:s/>share<text:s/>synthesis<text:s/>plans<text:s/>with<text:s/>FCDO<text:s/>RED<text:s/>during<text:s/>quarterly<text:s/>calls,<text:s/>where<text:s/>FCDO<text:s/>has<text:s/>provided<text:s/>feedback<text:s/>and<text:s/>made<text:s/>connections<text:s/>to<text:s/>internal<text:s/>experts<text:s/>and/or<text:s/>solicited<text:s/>internal<text:s/>written<text:s/>feedback<text:s/>on<text:s/>draft<text:s/>products.<text:s/>Synthesis<text:s/>products<text:s/>now<text:s/>more<text:s/>clearly<text:s/>frame<text:s/>their<text:s/>scope<text:s/>around<text:s/>experimental<text:s/>and<text:s/>quasi-experimental<text:s/>evidence<text:s/>and<text:s/>suggest<text:s/>that<text:s/>readers<text:s/>consider<text:s/>these<text:s/>findings<text:s/>alongside<text:s/>other<text:s/>forms<text:s/>of<text:s/>evidence.<text:s/>GCCI<text:s/>teams<text:s/>published<text:s/>three<text:s/>evidence<text:s/>briefs<text:s/>in<text:s/>2025<text:s/>and<text:s/>are<text:s/>nearing<text:s/>completion<text:s/>on<text:s/>several<text:s/>more<text:s/>following<text:s/>iterative<text:s/>reviews<text:s/>with<text:s/>FCDO<text:s/>teams<text:s/>and<text:s/>academic<text:s/>leadership.<text:s/>Going<text:s/>forward,<text:s/>J-PAL<text:s/>and<text:s/>IPA<text:s/>will<text:s/>continue<text:s/>to<text:s/>share<text:s/>synthesis<text:s/>plans<text:s/>at<text:s/>the<text:s/>start<text:s/>of<text:s/>each<text:s/>year<text:s/>to<text:s/>facilitate<text:s/>early<text:s/>FCDO<text:s/>input<text:s/>on<text:s/>priorities<text:s/>and<text:s/>scope.</text:span></text:p>
      <text:p text:style-name="P218"/>
      <text:p text:style-name="P219"><text:span text:style-name="T219_1">Recommendation<text:s/>3:</text:span><text:span text:style-name="T219_2"><text:s/>Continue<text:s/>to<text:s/>prioritise<text:s/>research<text:s/>uptake<text:s/>work<text:s/>outside<text:s/>of<text:s/>FCDO,<text:s/>including<text:s/>by<text:s/>working<text:s/>with<text:s/>implementing<text:s/>partners<text:s/>to<text:s/>scale<text:s/>existing<text:s/>interventions,<text:s/>seeking<text:s/>new<text:s/>partners<text:s/>who<text:s/>may<text:s/>be<text:s/>interested<text:s/>in<text:s/>taking<text:s/>on<text:s/>proven<text:s/>interventions,<text:s/>and<text:s/>seeking<text:s/>non-FCDO<text:s/>policy<text:s/>audiences<text:s/>for<text:s/>synthesis<text:s/>products.<text:s/>[J-PAL<text:s/>and<text:s/>IPA,<text:s/>by<text:s/>March<text:s/>2026].</text:span></text:p>
      <text:p text:style-name="P220"/>
      <text:p text:style-name="P221"><text:span text:style-name="T221_1">Completed.</text:span><text:span text:style-name="T221_2"><text:s/>GCCI<text:s/>continues<text:s/>to<text:s/>prioriti</text:span><text:span text:style-name="T221_3">s</text:span><text:span text:style-name="T221_4">e<text:s/>translating<text:s/>evidence<text:s/>into<text:s/>action<text:s/>by<text:s/>supporting<text:s/>partners<text:s/>and<text:s/>grantees<text:s/>in<text:s/>scaling<text:s/>effective<text:s/>interventions.<text:s/>This<text:s/>year,<text:s/>for<text:s/>example,<text:s/>GCCI<text:s/>staff<text:s/>continued<text:s/>to<text:s/>build<text:s/>and<text:s/>expand<text:s/>institutional<text:s/>partnerships<text:s/>with<text:s/>a<text:s/>range<text:s/>of<text:s/>governments,<text:s/>NGOs,<text:s/>and<text:s/>foundations<text:s/>(see<text:s/>impact<text:s/>indicator<text:s/>2)<text:s/>and<text:s/>supported<text:s/>numerous<text:s/>former<text:s/>GCCI<text:s/>grantees<text:s/>in<text:s/>securing<text:s/>scale-up<text:s/>funding<text:s/>(see<text:s/>output<text:s/>indicator<text:s/>2.4).<text:s/>Alongside<text:s/>these<text:s/>efforts,<text:s/>GCCI<text:s/>expanded<text:s/>engagement<text:s/>with<text:s/>policy<text:s/>and<text:s/>funding<text:s/>partners<text:s/>through<text:s/>targeted<text:s/>meetings,<text:s/>participation<text:s/>in<text:s/>global<text:s/>forums,<text:s/>and<text:s/>proactive<text:s/>dissemination<text:s/>of<text:s/>evidence<text:s/>via<text:s/>a<text:s/>quarterly<text:s/>newsletter<text:s/>and<text:s/>other<text:s/>communication<text:s/>campaigns,<text:s/>ensuring<text:s/>emerging<text:s/>evidence<text:s/>informs<text:s/>decision-making<text:s/>at<text:s/>scale.</text:span></text:p>
      <text:p text:style-name="P222"/>
      <text:p text:style-name="P223"><text:span text:style-name="T223_1">Recommendation<text:s/>4:<text:s/></text:span><text:span text:style-name="T223_2">Linked<text:s/>to<text:s/>efforts<text:s/>to<text:s/>diversify<text:s/>research<text:s/>uptake,<text:s/>continue<text:s/>making<text:s/>efforts<text:s/>to<text:s/>diversify<text:s/>future<text:s/>funding<text:s/>for<text:s/>GCCI<text:s/>[J-PAL<text:s/>and<text:s/>IPA,<text:s/>ongoing]</text:span></text:p>
      <text:p text:style-name="P224"/>
      <text:p text:style-name="P225"><text:span text:style-name="T225_1">Partially<text:s/></text:span><text:span text:style-name="T225_2">met<text:s/>(in<text:s/>progress)</text:span><text:span text:style-name="T225_3">.</text:span><text:span text:style-name="T225_4"><text:s/></text:span><text:span text:style-name="T225_5">Over<text:s/>the<text:s/>past<text:s/>year,<text:s/>GCCI<text:s/>has<text:s/>actively<text:s/>pursued<text:s/>diversified<text:s/>funding<text:s/>with<text:s/>notable<text:s/>progress.<text:s/>GI<text:s/>secured<text:s/>US$1.3<text:s/>million<text:s/>in<text:s/>renewal<text:s/>funding<text:s/>from<text:s/>an<text:s/>anonymous<text:s/>donor<text:s/>to<text:s/>continue<text:s/>research<text:s/>on<text:s/>political<text:s/>participation<text:s/>and<text:s/>multidisciplinary<text:s/>grants,<text:s/>enabling<text:s/>additional<text:s/>RFPs<text:s/>and<text:s/>policy<text:s/>synthesis<text:s/>work<text:s/>through<text:s/>mid-2028.<text:s/>IPA’s<text:s/></text:span><text:span text:style-name="T225_6"><text:a xlink:type="simple" xlink:href="https://poverty-action.org/citizen-security-research-initiative"><text:span text:style-name="T225_7">Citizen<text:s/>Security<text:s/>Research<text:s/>Initiative</text:span></text:a></text:span><text:span text:style-name="T225_8">,<text:s/>which<text:s/>grew<text:s/>out<text:s/>of<text:s/>GCCI,<text:s/>also<text:s/>received<text:s/>an<text:s/>additional<text:s/>US$1<text:s/>million<text:s/>from<text:s/>the<text:s/>U.S.<text:s/>State<text:s/>Department<text:s/>to<text:s/>support<text:s/>additional<text:s/>research<text:s/>on<text:s/>justice,<text:s/>civilian<text:s/>security,<text:s/>and<text:s/>crime<text:s/>and<text:s/>violence<text:s/>reduction.<text:s/>Recognizing<text:s/>that<text:s/>fundraising<text:s/>is<text:s/>a<text:s/>long-term<text:s/>effort,<text:s/>GCCI<text:s/>staff<text:s/>have<text:s/>also<text:s/>invested<text:s/>in<text:s/>building<text:s/>relationships<text:s/>with<text:s/>a<text:s/>broad<text:s/>range<text:s/>of<text:s/>potential<text:s/>partners<text:s/>across<text:s/>bilateral<text:s/>and<text:s/>philanthropic<text:s/>sectors,<text:s/>laying<text:s/>the<text:s/>groundwork<text:s/>for<text:s/>future<text:s/>collaborations<text:s/>and<text:s/>have<text:s/>submitted<text:s/>initial<text:s/>concept<text:s/>notes<text:s/>to<text:s/>further<text:s/>research<text:s/>on<text:s/>GCCI<text:s/>core<text:s/>themes<text:s/>that<text:s/>we<text:s/>hope<text:s/>may<text:s/>bear<text:s/>fruit<text:s/>in<text:s/>2026.</text:span></text:p>
      <text:p text:style-name="P226"/>
      <text:p text:style-name="P227"><text:span text:style-name="T227_1">Recommendation<text:s/>5:<text:s/></text:span><text:span text:style-name="T227_2">Work<text:s/>with<text:s/>other<text:s/>FCDO<text:s/>teams<text:s/>who<text:s/>also<text:s/>fund<text:s/>J-PAL<text:s/>and<text:s/>IPA<text:s/>to<text:s/>assess<text:s/>whether<text:s/>there<text:s/>could<text:s/>be<text:s/>value<text:s/>in<text:s/>pooling<text:s/>efforts,<text:s/>including<text:s/>developing<text:s/>common<text:s/>lessons<text:s/>regarding<text:s/>improving<text:s/>research<text:s/>uptake<text:s/>and<text:s/>evidence<text:s/>synthesis<text:s/>[FCDO,<text:s/>by<text:s/>October<text:s/>2025].</text:span></text:p>
      <text:p text:style-name="P228"/>
      <text:p text:style-name="P229"><text:span text:style-name="T229_1">Ongoing</text:span><text:span text:style-name="T229_2">.<text:s/></text:span><text:span text:style-name="T229_3">Improving<text:s/>evidence<text:s/>synthesis<text:s/>has<text:s/>been<text:s/>a<text:s/>major<text:s/>focus<text:s/>for<text:s/>GCCI<text:s/>during<text:s/>the<text:s/>extension<text:s/>period.<text:s/>In<text:s/>2025,<text:s/>J</text:span><text:span text:style-name="T229_4">‑</text:span><text:span text:style-name="T229_5">PAL<text:s/>produced<text:s/>three<text:s/>thematic<text:s/>synthesis<text:s/>products<text:s/>(on<text:s/>elections;<text:s/>non</text:span><text:span text:style-name="T229_6">‑</text:span><text:span text:style-name="T229_7">state<text:s/>armed<text:s/>groups;<text:s/>and<text:s/>climate<text:s/>and<text:s/>conflict)<text:s/>in<text:s/>response<text:s/>to<text:s/>demand<text:s/>from<text:s/>FCDO<text:s/>teams.<text:s/>While<text:s/>these<text:s/>products<text:s/>were<text:s/>timely,<text:s/>initial<text:s/>drafts<text:s/>were<text:s/>overly<text:s/>narrow<text:s/>in<text:s/>scope,<text:s/>implicitly<text:s/>prioritising<text:s/>experimental<text:s/>and<text:s/>quasi</text:span><text:span text:style-name="T229_8">‑</text:span><text:span text:style-name="T229_9">experimental<text:s/>evidence<text:s/>in<text:s/>ways<text:s/>that<text:s/>were<text:s/>not<text:s/>always<text:s/>well<text:s/>suited<text:s/>to<text:s/>the<text:s/>breadth<text:s/>of<text:s/>the<text:s/>topics<text:s/>covered.<text:s/>Following<text:s/>feedback<text:s/>from<text:s/>FCDO<text:s/>colleagues,<text:s/>J</text:span><text:span text:style-name="T229_10">‑</text:span><text:span text:style-name="T229_11">PAL<text:s/>revised<text:s/>these<text:s/>products<text:s/>to<text:s/>better<text:s/>clarify<text:s/>their<text:s/>scope<text:s/>and<text:s/>limitations,<text:s/>and<text:s/>the<text:s/>final<text:s/>versions<text:s/>have<text:s/>now<text:s/>been<text:s/>published.</text:span></text:p>
      <text:p text:style-name="P230"/>
      <text:p text:style-name="P231"><text:span text:style-name="T231_1">Building<text:s/>on<text:s/>this<text:s/>learning,<text:s/>J</text:span><text:span text:style-name="T231_2">‑</text:span><text:span text:style-name="T231_3">PAL<text:s/>has<text:s/></text:span><text:span text:style-name="T231_4">produced<text:s/>a</text:span><text:span text:style-name="T231_5"><text:s/>substantial,<text:s/>overarching<text:s/>synthesis<text:s/>product<text:s/>(the<text:s/>“evidence<text:s/>wrap</text:span><text:span text:style-name="T231_6">‑</text:span><text:span text:style-name="T231_7">up”).<text:s/></text:span><text:span text:style-name="T231_8">This<text:s/>was<text:s/>initially<text:s/>published<text:s/>in<text:s/>2019<text:s/>and<text:s/>updated</text:span><text:span text:style-name="T231_9"><text:s/>in<text:s/>2021,<text:s/></text:span><text:span text:style-name="T231_10">with<text:s/></text:span><text:span text:style-name="T231_11">a</text:span><text:span text:style-name="T231_12"><text:s/>new</text:span><text:span text:style-name="T231_13"><text:s/>version<text:s/></text:span><text:span text:style-name="T231_14">in<text:s/>development<text:s/>during<text:s/>this<text:s/>review<text:s/>period</text:span><text:span text:style-name="T231_15">;<text:s/>d</text:span><text:span text:style-name="T231_16">raft<text:s/>chapters<text:s/>have<text:s/>been<text:s/>shared<text:s/>with<text:s/>FCDO<text:s/>colleagues<text:s/>for<text:s/>feedback</text:span><text:span text:style-name="T231_17">.<text:s/></text:span><text:span text:style-name="T231_18">T</text:span><text:span text:style-name="T231_19">he<text:s/>wrap-up<text:s/>includes<text:s/>both<text:s/>experimental<text:s/>and<text:s/>quasi-experimental</text:span><text:span text:style-name="T231_20"><text:note text:note-class="footnote"><text:note-citation/><text:note-body><text:p text:style-name="P232"><text:span text:style-name="T232_1"><text:s/></text:span><text:span text:style-name="T232_2">The<text:s/>latter<text:s/>largely<text:s/>in<text:s/>areas<text:s/>where<text:s/>there<text:s/>are<text:s/>few<text:s/>randomized<text:s/>evaluations.</text:span></text:p></text:note-body></text:note></text:span><text:span text:style-name="T232_3"><text:s/>evaluations</text:span><text:span text:style-name="T232_4"><text:s/>that<text:s/>may<text:s/></text:span><text:span text:style-name="T232_5">be<text:s/>considered<text:s/>alongside<text:s/>the<text:s/>wider<text:s/>body<text:s/>of<text:s/>research</text:span><text:span text:style-name="T232_6">.<text:s/></text:span><text:span text:style-name="T232_7">C</text:span><text:span text:style-name="T232_8">omments<text:s/>have<text:s/>emphasised<text:s/>the<text:s/>importance<text:s/>of<text:s/>clearly<text:s/>articulating<text:s/>the<text:s/>specific<text:s/>contribution<text:s/>of<text:s/>RCT<text:s/>evidence<text:s/>alongside<text:s/>other<text:s/>relevant<text:s/>research,<text:s/>including<text:s/>in<text:s/>areas<text:s/>such<text:s/>as<text:s/>prevention<text:s/>of<text:s/>violence<text:s/>against<text:s/>women<text:s/>and<text:s/>girls.</text:span></text:p>
      <text:p text:style-name="P233"/>
      <text:p text:style-name="P234"><text:span text:style-name="T234_1">W</text:span><text:span text:style-name="T234_2">ork<text:s/></text:span><text:span text:style-name="T234_3">on<text:s/>this<text:s/></text:span><text:span text:style-name="T234_4">remains<text:s/>ongoing.<text:s/>While<text:s/>there<text:s/>has<text:s/>been<text:s/>progress<text:s/>in<text:s/>improving<text:s/>synthesis<text:s/>quality<text:s/>and<text:s/>responsiveness<text:s/>to<text:s/>FCDO<text:s/>feedback,<text:s/>further<text:s/>engagement<text:s/>with<text:s/>policy<text:s/>teams<text:s/>across<text:s/>FCDO</text:span><text:span text:style-name="T234_5"><text:s/></text:span><text:span text:style-name="T234_6">and<text:s/>closer<text:s/>coordination<text:s/>with<text:s/>other<text:s/>teams<text:s/>funding<text:s/>J</text:span><text:span text:style-name="T234_7">‑</text:span><text:span text:style-name="T234_8">PAL<text:s/>and<text:s/>IPA</text:span><text:span text:style-name="T234_9"><text:s/></text:span><text:span text:style-name="T234_10">would<text:s/>help<text:s/>strengthen<text:s/>shared<text:s/>lessons<text:s/>on<text:s/>effective<text:s/>research<text:s/>uptake<text:s/>and<text:s/>evidence<text:s/></text:span><text:span text:style-name="T234_11">synthesis,<text:s/>and</text:span><text:span text:style-name="T234_12"><text:s/>assess<text:s/>whether<text:s/>there<text:s/>is<text:s/>scope<text:s/>for<text:s/>more<text:s/>joined</text:span><text:span text:style-name="T234_13">‑</text:span><text:span text:style-name="T234_14">up<text:s/>approaches<text:s/>in<text:s/>future.</text:span></text:p>
      <text:p text:style-name="P235"/>
      <text:p text:style-name="P236"><text:span text:style-name="T236_1">Recommendation<text:s/>6:<text:s/></text:span><text:span text:style-name="T236_2">Carry<text:s/>out<text:s/>a<text:s/>routine<text:s/>review<text:s/>of<text:s/>the<text:s/>logframe<text:s/>to<text:s/>ensure<text:s/>it<text:s/>retains<text:s/>the<text:s/>right<text:s/>balance<text:s/>between<text:s/>ambition<text:s/>and<text:s/>realism.<text:s/>Specifically,<text:s/>consider<text:s/>the<text:s/>language<text:s/>on<text:s/>impact<text:s/>and<text:s/>outcome<text:s/>indicators<text:s/>(to<text:s/>ensure<text:s/>that<text:s/>there<text:s/>is<text:s/>sufficient<text:s/>distinction<text:s/>between<text:s/>these)<text:s/>and<text:s/>outcome<text:s/>2<text:s/>(to<text:s/>assess<text:s/>whether<text:s/>‘policy<text:s/>insights’<text:s/>should<text:s/>be<text:s/>considered<text:s/>an<text:s/>outcome<text:s/>of<text:s/>the<text:s/>programme).<text:s/>[FCDO,<text:s/>J-PAL<text:s/>and<text:s/>IPA,<text:s/>by<text:s/>October<text:s/>2025].</text:span></text:p>
      <text:p text:style-name="P237"/>
      <text:p text:style-name="P238"><text:span text:style-name="T238_1">Completed.<text:s/></text:span><text:span text:style-name="T238_2">The<text:s/>logframe<text:s/>was<text:s/>updated<text:s/>in<text:s/>2025<text:s/>to<text:s/>more<text:s/>accurately<text:s/>reflect<text:s/>anticipated<text:s/>outputs,<text:s/>outcomes,<text:s/>and<text:s/>impacts<text:s/>of<text:s/>the<text:s/>GCCI<text:s/>portfolio.<text:s/>In<text:s/>addition,<text:s/>following<text:s/>discussion<text:s/>with<text:s/>FCDO,<text:s/>outcome<text:s/>indicator<text:s/>2<text:s/>was<text:s/>revised<text:s/>to<text:s/>remove<text:s/>‘policy<text:s/>insights’,<text:s/>which<text:s/>are<text:s/>now<text:s/>captured<text:s/>under<text:s/>output-level<text:s/>indicators.<text:s/></text:span></text:p>
      <text:p text:style-name="P239"/>
      <text:p text:style-name="P240"><text:span text:style-name="T240_1">Recommendation<text:s/>7:<text:s/></text:span><text:span text:style-name="T240_2">Continue<text:s/>to<text:s/>improve<text:s/>tracking<text:s/>of<text:s/>Value<text:s/>for<text:s/>Money<text:s/>under<text:s/>the<text:s/>programme,<text:s/>building<text:s/>on<text:s/>recent<text:s/>work<text:s/>by<text:s/>J-PAL<text:s/>on<text:s/>cost-benefit<text:s/>analysis,<text:s/>and<text:s/>ensure<text:s/>this<text:s/>is<text:s/>captured<text:s/>in<text:s/>the<text:s/>next<text:s/>annual<text:s/>review<text:s/>[J-PAL<text:s/>and<text:s/>IPA,<text:s/>by<text:s/>March<text:s/>2026].</text:span></text:p>
      <text:p text:style-name="P241"/>
      <text:p text:style-name="P242"><text:span text:style-name="T242_1">Completed.<text:s/></text:span><text:span text:style-name="T242_2">As<text:s/>reflected<text:s/>in<text:s/>this<text:s/>annual<text:s/>review,<text:s/>GCCI<text:s/>has<text:s/>revised<text:s/>its<text:s/>Value<text:s/>for<text:s/>Money<text:s/>indicators<text:s/>in<text:s/>consultation<text:s/>with<text:s/>FCDO,<text:s/>with<text:s/>a<text:s/>focus<text:s/>on<text:s/>more<text:s/>clearly<text:s/>quantifying<text:s/>and<text:s/>tracking<text:s/>how<text:s/>GCCI<text:s/>has<text:s/>demonstrated<text:s/>VfM<text:s/>over<text:s/>time.</text:span></text:p>
      <text:p text:style-name="P243"/>
      <text:p text:style-name="P244"/>
      <text:h text:style-name="P245" text:outline-level="2"><text:span text:style-name="T245_1">C.<text:s/>DETAILED<text:s/>OUTPUT<text:s/>SCORING</text:span><text:span text:style-name="T245_2"><text:s/></text:span></text:h>
      <text:p text:style-name="P246"/>
      <table:table table:style-name="Table6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8">
          <table:table-cell table:style-name="Cell64">
            <text:p text:style-name="P247"><text:span text:style-name="T247_1">Output<text:s/>Title<text:s/></text:span></text:p>
          </table:table-cell>
          <table:table-cell table:style-name="Cell65" table:number-columns-spanned="4">
            <text:p text:style-name="P248"><text:span text:style-name="T248_1">High<text:s/>quality<text:s/>relevant<text:s/>research<text:s/>completed<text:s/>addressing<text:s/>key<text:s/>open<text:s/>questions<text:s/>related<text:s/>to<text:s/>governance,<text:s/>crime,<text:s/>and<text:s/>conflict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66" table:number-columns-spanned="2">
            <text:p text:style-name="P249"><text:span text:style-name="T249_1">Output<text:s/>number:<text:s/></text:span></text:p>
          </table:table-cell>
          <table:covered-table-cell/>
          <table:table-cell table:style-name="Cell67">
            <text:p text:style-name="P250"><text:span text:style-name="T250_1">1</text:span></text:p>
          </table:table-cell>
          <table:table-cell table:style-name="Cell68">
            <text:p text:style-name="P251"><text:span text:style-name="T251_1">Output<text:s/>Score:<text:s/></text:span></text:p>
          </table:table-cell>
          <table:table-cell table:style-name="Cell69">
            <text:p text:style-name="P252"><text:span text:style-name="T252_1">A+.</text:span></text:p>
          </table:table-cell>
        </table:table-row>
        <table:table-row table:style-name="Row20">
          <table:table-cell table:style-name="Cell70" table:number-columns-spanned="2">
            <text:p text:style-name="P253"><text:span text:style-name="T253_1">Impact<text:s/>weighting<text:s/>(%):<text:s text:c="2"/></text:span></text:p>
          </table:table-cell>
          <table:covered-table-cell/>
          <table:table-cell table:style-name="Cell71">
            <text:p text:style-name="P254"><text:span text:style-name="T254_1">30%</text:span></text:p>
          </table:table-cell>
          <table:table-cell table:style-name="Cell72">
            <text:p text:style-name="P255"><text:span text:style-name="T255_1">Weighting<text:s/>revised<text:s/>since<text:s/>last<text:s/>AR?<text:s/></text:span></text:p>
          </table:table-cell>
          <table:table-cell table:style-name="Cell73">
            <text:p text:style-name="P256"><text:span text:style-name="T256_1">No</text:span></text:p>
          </table:table-cell>
        </table:table-row>
      </table:table>
      <text:p text:style-name="P257"/>
      <text:p text:style-name="P258"/>
      <table:table table:style-name="Table7">
        <table:table-column table:style-name="Column27"/>
        <table:table-column table:style-name="Column28"/>
        <table:table-column table:style-name="Column29"/>
        <table:table-row table:style-name="Row21">
          <table:table-cell table:style-name="Cell74">
            <text:p text:style-name="P259"><text:span text:style-name="T259_1">Indicator(s)<text:s/></text:span></text:p>
          </table:table-cell>
          <table:table-cell table:style-name="Cell75">
            <text:p text:style-name="P260"><text:span text:style-name="T260_1">December<text:s/></text:span></text:p>
            <text:p text:style-name="P261"><text:span text:style-name="T261_1">2025<text:s/></text:span></text:p>
            <text:p text:style-name="P262"><text:span text:style-name="T262_1">Milestone<text:s/></text:span></text:p>
          </table:table-cell>
          <table:table-cell table:style-name="Cell76">
            <text:p text:style-name="P263"><text:span text:style-name="T263_1">Progress<text:s/></text:span></text:p>
          </table:table-cell>
        </table:table-row>
        <table:table-row table:style-name="Row22">
          <table:table-cell table:style-name="Cell77">
            <text:p text:style-name="P264"><text:span text:style-name="T264_1">1.1<text:s/>Discrete<text:s/>number<text:s/>of<text:s/>grants<text:s/>awarded<text:s/>for<text:s/>high</text:span><text:span text:style-name="T264_2">-</text:span><text:span text:style-name="T264_3">quality,<text:s/>policy</text:span><text:span text:style-name="T264_4">-</text:span><text:span text:style-name="T264_5">relevant<text:s/>research<text:s/>proposals<text:s/>that<text:s/>address<text:s/>GCCI<text:s/>priority<text:s/>questions<text:s/>(unique<text:s/>projects<text:s/>count<text:s/>only<text:s/>once,<text:s/>includes<text:s/>full<text:s/>RCTs<text:s/>and<text:s/>pilots).<text:s/></text:span></text:p>
          </table:table-cell>
          <table:table-cell table:style-name="Cell78">
            <text:p text:style-name="P265"><text:span text:style-name="T265_1">36</text:span></text:p>
          </table:table-cell>
          <table:table-cell table:style-name="Cell79">
            <text:p text:style-name="P266"><text:span text:style-name="T266_1">Met</text:span><text:span text:style-name="T266_2">.</text:span><text:span text:style-name="T266_3"><text:s/></text:span><text:span text:style-name="T266_4">36</text:span></text:p>
          </table:table-cell>
        </table:table-row>
        <table:table-row table:style-name="Row23">
          <table:table-cell table:style-name="Cell80">
            <text:p text:style-name="P267"><text:span text:style-name="T267_1">1.2<text:s/>Cumulative<text:s/>number<text:s/>of<text:s/>GCCI<text:s/>research<text:s/>grants<text:s/>that<text:s/>have<text:s/>completed<text:s/>field<text:s/>work<text:s/>(of<text:s/>which,<text:s/>expected<text:s/>minimum<text:s/>of<text:s/></text:span></text:p>
            <text:p text:style-name="P268"><text:span text:style-name="T268_1">75%<text:s/>that<text:s/>completed<text:s/>fieldwork<text:s/>within<text:s/>their<text:s/>projected<text:s/>timeline<text:s/>OR<text:s/>within<text:s/>the<text:s/>revised<text:s/>end</text:span><text:span text:style-name="T268_2">-</text:span><text:span text:style-name="T268_3">date<text:s/></text:span><text:span text:style-name="T268_4">as<text:s/>a<text:s/>result<text:s/>of</text:span><text:span text:style-name="T268_5"><text:s/>Covid</text:span><text:span text:style-name="T268_6">-</text:span><text:span text:style-name="T268_7">19<text:s/>delays.)<text:s/></text:span></text:p>
            <text:p text:style-name="P269"><text:span text:style-name="T269_1">(unique<text:s/>projects<text:s/>count<text:s/>only<text:s/>once,<text:s/>includes<text:s/>RCTs<text:s/>and<text:s/>pilots)<text:s/></text:span></text:p>
          </table:table-cell>
          <table:table-cell table:style-name="Cell81">
            <text:p text:style-name="P270"><text:span text:style-name="T270_1">107</text:span></text:p>
          </table:table-cell>
          <table:table-cell table:style-name="Cell82">
            <text:p text:style-name="P271"><text:span text:style-name="T271_1">Moderately</text:span><text:span text:style-name="T271_2"><text:s/></text:span><text:span text:style-name="T271_3">exceeded</text:span><text:span text:style-name="T271_4">.</text:span><text:span text:style-name="T271_5"><text:s/></text:span><text:span text:style-name="T271_6">117<text:s/>(24<text:s/>new<text:s/>this<text:s/>year)</text:span></text:p>
          </table:table-cell>
        </table:table-row>
        <table:table-row table:style-name="Row24">
          <table:table-cell table:style-name="Cell83">
            <text:p text:style-name="P272"><text:span text:style-name="T272_1">1.3<text:s/>Ratio<text:s/>of<text:s/>grants<text:s/>awarded<text:s/>to<text:s/>projects<text:s/>that<text:s/>incorporate<text:s/>or<text:s/>plan<text:s/>to<text:s/>incorporate<text:s/>gender<text:s/>analysis<text:s/>is<text:s/>at<text:s/>least<text:s/>80%<text:s/>(discrete<text:s/>by<text:s/>year<text:s/>of<text:s/>funding)</text:span></text:p>
          </table:table-cell>
          <table:table-cell table:style-name="Cell84">
            <text:p text:style-name="P273"><text:span text:style-name="T273_1">80%</text:span></text:p>
          </table:table-cell>
          <table:table-cell table:style-name="Cell85">
            <text:p text:style-name="P274"><text:span text:style-name="T274_1">Moderately</text:span><text:span text:style-name="T274_2"><text:s/></text:span><text:span text:style-name="T274_3">exceeded</text:span><text:span text:style-name="T274_4">.</text:span></text:p>
            <text:p text:style-name="P275"><text:span text:style-name="T275_1">85%</text:span></text:p>
          </table:table-cell>
        </table:table-row>
      </table:table>
      <text:p text:style-name="P276"/>
      <text:p text:style-name="P277"><text:span text:style-name="T277_1">T</text:span><text:span text:style-name="T277_2">he<text:s/>output’s<text:s/>activities<text:s/>and<text:s/>supporting<text:s/>narrative<text:s/>for<text:s/>the<text:s/>score<text:s/></text:span></text:p>
      <text:p text:style-name="P278"/>
      <text:p text:style-name="P279"><text:span text:style-name="T279_1">This<text:s/>output<text:s/>captures<text:s/>the<text:s/>number<text:s/>and<text:s/>timeliness<text:s/>of<text:s/>high-quality,<text:s/>policy-relevant<text:s/>research<text:s/>grants<text:s/>awarded<text:s/>and<text:s/>completed<text:s/>under<text:s/>GCCI,<text:s/>with<text:s/>consideration<text:s/>for<text:s/>incorporation<text:s/>of<text:s/>gender<text:s/>analysis.<text:s/></text:span></text:p>
      <text:p text:style-name="P280"><text:span text:style-name="T280_1"><text:s/></text:span></text:p>
      <text:h text:style-name="P281" text:outline-level="2"><text:span text:style-name="T281_1">Output<text:s/>1.1:<text:s/>Discrete<text:s/>number<text:s/>of<text:s/>grants<text:s/>awarded<text:s/>for<text:s/>high-quality,<text:s/>policy-relevant<text:s/>research<text:s/>proposals<text:s/>that<text:s/>address<text:s/>GCCI<text:s/>priority<text:s/>questions</text:span></text:h>
      <text:p text:style-name="P282"><text:span text:style-name="T282_1"><text:s/></text:span></text:p>
      <text:p text:style-name="P283"><text:span text:style-name="T283_1">To<text:s/>date,<text:s/>GCCI<text:s/>has<text:s/>completed<text:s/>ten<text:s/>regular<text:s/>rounds<text:s/>of<text:s/>funding<text:s/>for<text:s/>proposals<text:s/>for<text:s/>CVI,<text:s/>fourteen<text:s/>rounds<text:s/>of<text:s/>funding<text:s/>for<text:s/>GI,<text:s/>and<text:s/>nine<text:s/>rounds<text:s/>of<text:s/>funding<text:s/>for<text:s/>PRI.<text:s/>In<text:s/>addition,<text:s/>CVI<text:s/>and<text:s/>PRI<text:s/>each<text:s/>have<text:s/>held<text:s/>their<text:s/>own<text:s/>special<text:s/>off-cycle<text:s/>rounds<text:s/>in<text:s/>2020<text:s/>dedicated<text:s/>to<text:s/>funding<text:s/>Covid-19<text:s/>related<text:s/>research.<text:s/>The<text:s/>target<text:s/>for<text:s/>awarding<text:s/>new<text:s/>grants<text:s/>in<text:s/>2025<text:s/>was<text:s/>set<text:s/>at<text:s/>36<text:s/>full<text:s/>and<text:s/>pilot<text:s/>studies<text:s/>and<text:s/>GCCI<text:s/>succeeded<text:s/>in<text:s/>awarding<text:s/>36<text:s/>grants<text:s/>of<text:s/>this<text:s/>kind,<text:s/>as<text:s/>detailed<text:s/>below.</text:span></text:p>
      <text:p text:style-name="P284"><text:span text:style-name="T284_1"><text:s/></text:span></text:p>
      <text:p text:style-name="P285"><text:span text:style-name="T285_1">GI:<text:s/></text:span><text:span text:style-name="T285_2">GI<text:s/>funded<text:s/>19<text:s/>proposals<text:s/>totalling<text:s/>US $1,723,197<text:s/>this<text:s/>year,<text:s/>spread<text:s/>across<text:s/>two<text:s/>RFP<text:s/>rounds.<text:s/>Funded<text:s/>projects<text:s/>included<text:s/>three<text:s/>travel<text:s/>grants<text:s/>(all<text:s/>led<text:s/>by<text:s/>graduate<text:s/>students),<text:s/>six<text:s/>pilot<text:s/>studies,<text:s/>two<text:s/>PhD<text:s/>student<text:s/>full<text:s/>RCTs,<text:s/>seven<text:s/>full<text:s/>RCTs,<text:s/>and<text:s/>one<text:s/>multidisciplinary<text:s/>grant</text:span><text:span text:style-name="T285_3"><text:note text:note-class="footnote"><text:note-citation/><text:note-body><text:p text:style-name="P286"><text:span text:style-name="T286_1"><text:s/></text:span><text:span text:style-name="T286_2">GI<text:s/>offers<text:s/>dedicated<text:s/>grants<text:s/>of<text:s/>up<text:s/>to<text:s/>US$30,000<text:s/>for<text:s/>multidisciplinary<text:s/>research,<text:s/>including<text:s/>scoping<text:s/>new<text:s/>research<text:s/>or<text:s/>adding<text:s/>additional<text:s/>multidisciplinary<text:s/>components<text:s/>to<text:s/>an<text:s/>existing<text:s/>evaluation,<text:s/>with<text:s/>funding<text:s/>from<text:s/>another<text:s/>donor.</text:span></text:p></text:note-body></text:note></text:span><text:span text:style-name="T286_3">,<text:s/>spanning<text:s/>work<text:s/>in<text:s/>Bangladesh,<text:s/>Botswana,<text:s/>the<text:s/>DRC,<text:s/>India,<text:s/>Indonesia,<text:s/>Kazakhstan,<text:s/>Kenya,<text:s/>Mozambique,<text:s/>Nepal,<text:s/>Pakistan,<text:s/>Peru,<text:s/>the<text:s/>Philippines,<text:s/>and<text:s/>Togo.<text:s/>These<text:s/>projects<text:s/>explore<text:s/>a<text:s/>wide<text:s/>range<text:s/>of<text:s/>themes<text:s/>including:<text:s/>the<text:s/>influence<text:s/>of<text:s/>fact-checking<text:s/>and<text:s/>independent<text:s/>media<text:s/>on<text:s/>political<text:s/>beliefs;<text:s/>the<text:s/>impact<text:s/>of<text:s/>assigning<text:s/>clear<text:s/>property<text:s/>rights<text:s/>on<text:s/>waste<text:s/>management;<text:s/>the<text:s/>effect<text:s/>of<text:s/>performance<text:s/>scorecards<text:s/>on<text:s/>courts’<text:s/>performance;<text:s/>the<text:s/>impact<text:s/>of<text:s/>video<text:s/>narratives<text:s/>of<text:s/>political<text:s/>events<text:s/>on<text:s/>political<text:s/>attitudes;<text:s/>and<text:s/>the<text:s/>impact<text:s/>of<text:s/>formal<text:s/>property<text:s/>title<text:s/>on<text:s/>political<text:s/>participation<text:s/>and<text:s/>tax<text:s/>compliance.<text:s/></text:span></text:p>
      <text:p text:style-name="P287"><text:span text:style-name="T287_1"><text:s/></text:span></text:p>
      <text:p text:style-name="P288"><text:span text:style-name="T288_1">CVI</text:span><text:span text:style-name="T288_2">:<text:s/>CVI<text:s/>funded<text:s/>26<text:s/>proposals<text:s/>totalling<text:s/>$1,554,917<text:s/>this<text:s/>year,<text:s/>spread<text:s/>across<text:s/>two<text:s/>RFP<text:s/>rounds.<text:s/>Funded<text:s/>projects<text:s/>included<text:s/>ten<text:s/>travel<text:s/>grants<text:s/>(five<text:s/>led<text:s/>by<text:s/>graduate<text:s/>students),<text:s/>seven<text:s/>pilot<text:s/>grants,<text:s/>eight<text:s/>full<text:s/>RCTs,<text:s/>and<text:s/>one<text:s/>add‑on<text:s/>funding<text:s/>to<text:s/>a<text:s/>full<text:s/>RCT,<text:s/>spanning<text:s/>work<text:s/>in<text:s/>Bangladesh,<text:s/>Brazil,<text:s/>Colombia,<text:s/>Cote<text:s/>d’Ivoire,<text:s/>the<text:s/>Democratic<text:s/>Republic<text:s/>of<text:s/></text:span><text:span text:style-name="T288_3">the<text:s/>Congo</text:span><text:span text:style-name="T288_4">,<text:s/>Ghana,<text:s/>India,<text:s/>Kenya,<text:s/>Niger,<text:s/>Nepal,<text:s/>Pakistan,<text:s/>and<text:s/>Uganda.<text:s/>Some<text:s/>of<text:s/>the<text:s/>topics<text:s/>explored<text:s/>in<text:s/>these<text:s/>projects<text:s/></text:span><text:span text:style-name="T288_5">include:</text:span><text:span text:style-name="T288_6"><text:s/>perspective-taking<text:s/>to<text:s/>reduce<text:s/>combatant<text:s/>abuses;<text:s/>public<text:s/>housing’s<text:s/>impact<text:s/>on<text:s/>crime;<text:s/>restorative<text:s/>justice<text:s/>in<text:s/>public<text:s/>schools;<text:s/>barriers<text:s/>to<text:s/>formal<text:s/>justice<text:s/>access<text:s/>for<text:s/>disadvantaged<text:s/>groups;<text:s/>mass<text:s/>media<text:s/>campaigns<text:s/>for<text:s/>reducing<text:s/>IPV;<text:s/>and<text:s/>normative<text:s/>and<text:s/>bystander<text:s/>interventions<text:s/>for<text:s/>preventing<text:s/>GBV<text:s/>on<text:s/>public<text:s/>transport.</text:span></text:p>
      <text:p text:style-name="P289"><text:span text:style-name="T289_1"><text:s/></text:span></text:p>
      <text:p text:style-name="P290"><text:span text:style-name="T290_1">PRI:</text:span><text:span text:style-name="T290_2"><text:s/>PRI<text:s/>funded<text:s/>16<text:s/>proposals<text:s/>totalling<text:s/>$1,926,673.08<text:s/>this<text:s/>year,<text:s/>spread<text:s/>across<text:s/>two<text:s/>RFP<text:s/>rounds<text:s/>and<text:s/>an<text:s/></text:span><text:span text:style-name="T290_3">off-cycle</text:span><text:span text:style-name="T290_4"><text:s/>round.<text:s/>Funded<text:s/>projects<text:s/>included<text:s/>eight<text:s/>exploratory<text:s/>grants<text:s/>(seven<text:s/>with<text:s/>graduate<text:s/>students),<text:s/>two<text:s/>pilot<text:s/>grants<text:s/>(including<text:s/>one<text:s/>funded<text:s/></text:span><text:span text:style-name="T290_5">off-cycle</text:span><text:span text:style-name="T290_6">),<text:s/>four<text:s/>full<text:s/>evaluations,<text:s/>and<text:s/>three<text:s/>add‑on<text:s/>funding<text:s/>to<text:s/>full<text:s/>RCTs,<text:s/>spanning<text:s/>work<text:s/>in<text:s/>Brazil,<text:s/>Colombia,<text:s/>Ethiopia,<text:s/>Kenya,<text:s/>Mexico,<text:s/>Nigeria,<text:s/>the<text:s/>Philippines,<text:s/>and<text:s/>South<text:s/>Sudan.<text:s/>The<text:s/>projects<text:s/>address<text:s/>a<text:s/>wide<text:s/>range<text:s/>of<text:s/>topics,<text:s/></text:span><text:span text:style-name="T290_7">including:</text:span><text:span text:style-name="T290_8"><text:s/>renewable<text:s/>energy<text:s/>and<text:s/>land<text:s/>restitution;<text:s/>youth<text:s/>crime<text:s/>and<text:s/>conflict<text:s/>prevention<text:s/>in<text:s/>school-<text:s/>and<text:s/>juvenile<text:s/>detention-based<text:s/>interventions;<text:s/>civilian-state<text:s/>cooperation<text:s/>to<text:s/>prevent<text:s/>extremism;<text:s/>university-based<text:s/>intergroup<text:s/>contact;<text:s/>radio<text:s/>edutainment<text:s/>to<text:s/>support<text:s/>refugee<text:s/>integration;<text:s/>and<text:s/>cognitive<text:s/>behavioural<text:s/>therapy<text:s/>to<text:s/>improve<text:s/>police<text:s/>performance.<text:s/>One<text:s/>additional<text:s/>pilot<text:s/>project<text:s/>recommended<text:s/>for<text:s/>funding<text:s/>($74,840.20)<text:s/>was<text:s/>cancelled<text:s/>before<text:s/>signing.</text:span></text:p>
      <text:p text:style-name="P291"><text:span text:style-name="T291_1"><text:s/></text:span></text:p>
      <text:p text:style-name="P292"><text:span text:style-name="T292_1">The<text:s/>relaunch<text:s/>of<text:s/>GCCI's<text:s/>competitive<text:s/>funds<text:s/>in<text:s/>late<text:s/>2024<text:s/>resulted<text:s/>in<text:s/>nearly<text:s/>double<text:s/>the<text:s/>amount<text:s/>of<text:s/>funding<text:s/>requested<text:s/>compared<text:s/>to<text:s/>prior<text:s/>rounds<text:s/>combined.<text:s/>This<text:s/>increase<text:s/>highlights<text:s/>the<text:s/>growing<text:s/>demand<text:s/>for<text:s/>funding<text:s/>across<text:s/>GCCI's<text:s/>research<text:s/>priorities.<text:s/>This<text:s/>surge<text:s/>in<text:s/>demand<text:s/>reflects<text:s/>the<text:s/>dramatic<text:s/>shifts<text:s/>in<text:s/>the<text:s/>global<text:s/>foreign<text:s/>aid<text:s/>landscape<text:s/>during<text:s/>2025,<text:s/>in<text:s/>particular<text:s/>the<text:s/>abrupt<text:s/>closure<text:s/>of<text:s/>USAID.<text:s/>Many<text:s/>projects<text:s/>applied<text:s/>to<text:s/>us<text:s/>to<text:s/>cover<text:s/>critical<text:s/>research<text:s/>funding<text:s/>shortfalls.<text:s/>In<text:s/>other<text:s/>cases,<text:s/>competitive<text:s/>proposals<text:s/>submitted<text:s/>to<text:s/>our<text:s/>Spring<text:s/>2025<text:s/>RFP<text:s/>round<text:s/>lost<text:s/>implementation<text:s/>funding<text:s/>shortly<text:s/>before<text:s/>decisions<text:s/>were<text:s/>made,<text:s/>leading<text:s/>to<text:s/>unexpected<text:s/>proposal<text:s/>withdrawals.<text:s/>The<text:s/>large<text:s/>spike<text:s/>in<text:s/>demand<text:s/>for<text:s/>research<text:s/></text:span><text:span text:style-name="T292_2">funding,<text:s/>and</text:span><text:span text:style-name="T292_3"><text:s/>increasing<text:s/>complexity<text:s/>of<text:s/>reviewing<text:s/>proposals<text:s/>at<text:s/>a<text:s/>time<text:s/>of<text:s/>substantial<text:s/>change<text:s/>for<text:s/>the<text:s/>sector,<text:s/>required<text:s/>additional<text:s/>staff<text:s/>time<text:s/>to<text:s/>respond<text:s/>to<text:s/>and<text:s/>changes<text:s/>to<text:s/>our<text:s/>long-standing<text:s/>systems<text:s/>of<text:s/>reviewing<text:s/>and<text:s/>responding<text:s/>to<text:s/>proposals.</text:span></text:p>
      <text:p text:style-name="P293"><text:span text:style-name="T293_1"><text:s/></text:span></text:p>
      <text:p text:style-name="P294"><text:span text:style-name="T294_1">Building<text:s/>on<text:s/>its<text:s/>broader<text:s/>support<text:s/>for<text:s/>early‑stage<text:s/>research,<text:s/>GCCI<text:s/>continues<text:s/>to<text:s/>offer<text:s/>small<text:s/>travel<text:s/>and<text:s/>proposal‑development<text:s/>grants<text:s/>that<text:s/>help<text:s/>researchers<text:s/>conduct<text:s/>preliminary<text:s/>fieldwork,<text:s/>strengthen<text:s/>partnerships<text:s/>with<text:s/>implementers<text:s/>and<text:s/>policymakers,<text:s/>and<text:s/>lay<text:s/>the<text:s/>groundwork<text:s/>for<text:s/>future<text:s/>randomised<text:s/>evaluations<text:s/>on<text:s/>GCCI‑related<text:s/>topics.<text:s/>These<text:s/>grants<text:s/>are<text:s/>often<text:s/>explicitly<text:s/>earmarked<text:s/>for<text:s/>graduate<text:s/>and<text:s/>junior<text:s/>researchers<text:s/>who<text:s/>may<text:s/>not<text:s/>otherwise<text:s/>have<text:s/>access<text:s/>to<text:s/>exploratory<text:s/>funding<text:s/>through<text:s/>their<text:s/>universities<text:s/>or<text:s/>other<text:s/>affiliations</text:span><text:span text:style-name="T294_2">.</text:span><text:span text:style-name="T294_3"><text:s/>In<text:s/>2025,<text:s/>GCCI<text:s/>awarded<text:s/>21<text:s/>travel<text:s/>grants,<text:s/>15<text:s/>of<text:s/>which<text:s/>were<text:s/>awarded<text:s/>to<text:s/>graduate<text:s/>students.<text:s/>To<text:s/>date,<text:s/>GCCI<text:s/>has<text:s/>funded<text:s/>104<text:s/>travel/proposal<text:s/>development<text:s/>grants,<text:s/>of<text:s/>which<text:s/>81<text:s/>have<text:s/>been<text:s/>awarded<text:s/>to<text:s/>graduate<text:s/>students.<text:s/></text:span></text:p>
      <text:p text:style-name="P295"><text:span text:style-name="T295_1"><text:s/></text:span></text:p>
      <text:h text:style-name="P296" text:outline-level="3"><text:span text:style-name="T296_1">Output<text:s/>1.2:<text:s/>Cumulative<text:s/>number<text:s/>of<text:s/>GCCI<text:s/>research<text:s/>grants<text:s/>that<text:s/>have<text:s/>completed<text:s/>field<text:s/>work</text:span></text:h>
      <text:p text:style-name="P297"><text:span text:style-name="T297_1"><text:s/></text:span></text:p>
      <text:p text:style-name="P298"><text:span text:style-name="T298_1">Of<text:s/>the<text:s/>180<text:s/>unique<text:s/>projects<text:s/>funded<text:s/>since<text:s/>the<text:s/>GCCI<text:s/>grant<text:s/>began<text:s/>in<text:s/>autumn<text:s/>2017,<text:s/>117<text:s/>projects<text:s/>have<text:s/>completed<text:s/>their<text:s/>fieldwork,<text:s/>out<text:s/>of<text:s/>which<text:s/>77<text:s/>(or<text:s/>65.8<text:s/>percent)<text:s/>completed<text:s/>their<text:s/>fieldwork<text:s/>by<text:s/>their<text:s/>original<text:s/>proposed<text:s/>end<text:s/>date<text:s/></text:span><text:span text:style-name="T298_2">or<text:s/></text:span><text:span text:style-name="T298_3">completed<text:s/>their<text:s/>fieldwork<text:s/>after<text:s/>incurring<text:s/>Covid-19<text:s/>delays.<text:s/>17<text:s/>projects<text:s/>have<text:s/>been<text:s/>cancelled.</text:span><text:span text:style-name="T298_4"><text:note text:note-class="footnote"><text:note-citation/><text:note-body><text:p text:style-name="P299"><text:span text:style-name="T299_1"><text:s/></text:span><text:span text:style-name="T299_2">These<text:s/>cancelled<text:s/>projects<text:s/>are<text:s/>not<text:s/>counted<text:s/>as<text:s/>having<text:s/>completed<text:s/>their<text:s/>fieldwork<text:s/>but<text:s/>are<text:s/>still<text:s/>counted<text:s/>in<text:s/>the<text:s/>total<text:s/>of<text:s/>180<text:s/>overall<text:s/>projects.<text:s/>As<text:s/>such,<text:s/>the<text:s/>ratio<text:s/>of<text:s/>projects<text:s/>that<text:s/>completed<text:s/>their<text:s/>fieldwork<text:s/>on<text:s/>time<text:s/>vs.<text:s/>total<text:s/>projects<text:s/>funded<text:s/>goes<text:s/>downwards<text:s/>as<text:s/>more<text:s/>projects<text:s/>are<text:s/>cancelled.<text:s text:c="2"/></text:span></text:p></text:note-body></text:note></text:span><text:span text:style-name="T299_3"><text:s/>The<text:s/>remaining<text:s/>projects<text:s/>have<text:s/>experienced<text:s/>delays<text:s/>with<text:s/>the<text:s/>implementation<text:s/>of<text:s/>the<text:s/>intervention,<text:s/>implementation<text:s/>of<text:s/>the<text:s/>fieldwork<text:s/>activities,<text:s/>and/or<text:s/>delays<text:s/>due<text:s/>to<text:s/>political<text:s/>or<text:s/>policy<text:s/>changes.<text:s/>While<text:s/>historically<text:s/>GCCI<text:s/>has<text:s/>fallen<text:s/>behind<text:s/>on<text:s/>this<text:s/>target,<text:s/>this<text:s/>year<text:s/>saw<text:s/></text:span><text:span text:style-name="T299_4">a<text:s/>large<text:s/>number<text:s/>of</text:span><text:span text:style-name="T299_5"><text:s/>projects<text:s/>funded<text:s/>in<text:s/>GCCI’s<text:s/>first<text:s/>phase<text:s/>completing<text:s/>field<text:s/>activities,<text:s/>allowing<text:s/>us<text:s/>to<text:s/>exceed<text:s/>this<text:s/>year’s<text:s/>target.</text:span></text:p>
      <text:p text:style-name="P300"><text:span text:style-name="T300_1"><text:s/></text:span></text:p>
      <text:h text:style-name="P301" text:outline-level="4"><text:span text:style-name="T301_1">Output<text:s/>1.3:<text:s/>Ratio<text:s/>of<text:s/>grants<text:s/>awarded<text:s/>to<text:s/>projects<text:s/>that<text:s/>incorporate<text:s/>or<text:s/>plan<text:s/>to<text:s/>incorporate<text:s/>gender<text:s/>analysis<text:s/>is<text:s/>at<text:s/>least<text:s/>80%</text:span></text:h>
      <text:p text:style-name="P302"><text:span text:style-name="T302_1"><text:s/></text:span></text:p>
      <text:p text:style-name="P303"><text:span text:style-name="T303_1">Gender<text:s/>analysis<text:s/>can<text:s/>take<text:s/>different<text:s/>forms<text:s/>across<text:s/>projects,<text:s/>including<text:s/>disaggregating<text:s/>programme<text:s/>effects<text:s/>by<text:s/>gender<text:s/>or<text:s/>evaluating<text:s/>interventions<text:s/>aimed<text:s/>at<text:s/>improving<text:s/>gender<text:s/>equality<text:s/>and<text:s/>reducing<text:s/>violence<text:s/>against<text:s/>women.<text:s/>85<text:s/>percent<text:s/>(31<text:s/>out<text:s/>of<text:s/>36)<text:s/>of<text:s/>new<text:s/>full<text:s/>and<text:s/>pilot<text:s/>projects<text:s/>funded<text:s/>by<text:s/>GCCI<text:s/>in<text:s/>2025<text:s/>incorporate<text:s/>or<text:s/>plan<text:s/>to<text:s/>incorporate<text:s/>gender<text:s/>analysis.<text:s/>Below<text:s/>is<text:s/>a<text:s/>snapshot<text:s/>of<text:s/>projects<text:s/>funded<text:s/>where<text:s/>gender<text:s/>is<text:s/>a<text:s/>central<text:s/>focus<text:s/>of<text:s/>the<text:s/>research<text:s/>question:</text:span></text:p>
      <text:p text:style-name="P304"><text:span text:style-name="T304_1"><text:s/></text:span></text:p>
      <text:list text:style-name="LS47" xml:id="list3">
        <text:list-item>
          <text:p text:style-name="P305"><text:span text:style-name="T305_1">The<text:s/>study<text:s/>“</text:span><text:span text:style-name="T305_2"><text:a xlink:type="simple" xlink:href="https://www.povertyactionlab.org/initiative-project/advancing-womens-political-representation-through-cross-party-caucuses-nepal"><text:span text:style-name="T305_3">Advancing<text:s/>Women’s<text:s/>Political<text:s/>Representation<text:s/>through<text:s/>Cross-Party<text:s/>Caucuses<text:s/>in<text:s/>Nepal</text:span></text:a></text:span><text:span text:style-name="T305_4">”<text:s/>directly<text:s/>addresses<text:s/>gender<text:s/>issues<text:s/>by<text:s/>focusing<text:s/>on<text:s/>enhancing<text:s/>political<text:s/>representation<text:s/>and<text:s/>leadership<text:s/>opportunities<text:s/>for<text:s/>women<text:s/>in<text:s/>Nepal.<text:s/>This<text:s/>study<text:s/>will<text:s/>collect<text:s/>administrative<text:s/>data<text:s/></text:span><text:span text:style-name="T305_5">on</text:span><text:span text:style-name="T305_6"><text:s/>2027<text:s/>electoral<text:s/>outcomes<text:s/>and<text:s/>survey<text:s/>data<text:s/>from<text:s/>selection<text:s/>committee<text:s/>members,<text:s/>which<text:s/>researchers<text:s/>plan<text:s/>to<text:s/>disaggregate<text:s/>by<text:s/>gender,<text:s/>allowing<text:s/>them<text:s/>to<text:s/>measure<text:s/>gender<text:s/>gaps<text:s/>in<text:s/>candidacy<text:s/>and<text:s/>winning<text:s/>elections.</text:span></text:p>
        </text:list-item>
        <text:list-item>
          <text:p text:style-name="P306"><text:span text:style-name="T306_1">The<text:s/>study,<text:s/>“</text:span><text:span text:style-name="T306_2"><text:a xlink:type="simple" xlink:href="https://poverty-action.org/binging-gap-promoting-cohesion-through-edutainment-web-series-venezuelan-migrants"><text:span text:style-name="T306_3">Binging<text:s/>the<text:s/>Gap:<text:s/>Promoting<text:s/>Cohesion<text:s/>through<text:s/>an<text:s/>Edutainment<text:s/>Web<text:s/>Series<text:s/>on<text:s/>Venezuelan<text:s/>Migrants</text:span></text:a></text:span><text:span text:style-name="T306_4">,”<text:s/>evaluates<text:s/>a<text:s/>digital<text:s/>edutainment<text:s/>web<text:s/>series<text:s/>on<text:s/>Venezuelan<text:s/>migrants<text:s/>in<text:s/>Colombia<text:s/>and<text:s/>examines<text:s/>gender<text:s/>disaggregated<text:s/>impacts,<text:s/>including<text:s/>variation<text:s/>by<text:s/>initial<text:s/>attitudes<text:s/>and<text:s/>empathic<text:s/>responses<text:s/>to<text:s/>a<text:s/>female<text:s/>main<text:s/>character.</text:span></text:p>
        </text:list-item>
        <text:list-item>
          <text:p text:style-name="P307"><text:span text:style-name="T307_1">The<text:s/>project<text:s/>“</text:span><text:span text:style-name="T307_2"><text:a xlink:type="simple" xlink:href="https://www.povertyactionlab.org/initiative-project/implementing-domestic-violence-revictimization-risk-algorithm-pilot-study"><text:span text:style-name="T307_3">Implementing<text:s/>a<text:s/>Domestic<text:s/>Violence<text:s/>Revictimization<text:s/>Risk<text:s/>Algorithm</text:span></text:a></text:span><text:span text:style-name="T307_4">”<text:s/>will<text:s/>pilot<text:s/>a<text:s/>predictive<text:s/>risk<text:s/>algorithm<text:s/>in<text:s/>Brazil<text:s/>within<text:s/>the<text:s/>Paraná<text:s/>State<text:s/>Department<text:s/>of<text:s/>Public<text:s/>Safety<text:s/>specialized<text:s/>police<text:s/>units<text:s/>to<text:s/>identify<text:s/>women<text:s/>at<text:s/>high<text:s/>risk<text:s/>of<text:s/>domestic<text:s/>violence<text:s/>revictimization,<text:s/>improving<text:s/>targeted<text:s/>follow-up<text:s/>and<text:s/>strengthening<text:s/>protection<text:s/>for<text:s/>vulnerable<text:s/>victims.</text:span><text:span text:style-name="T307_5"><text:line-break/></text:span></text:p>
        </text:list-item>
      </text:list>
      <text:p text:style-name="P308"><text:span text:style-name="T308_1">In<text:s/>addition<text:s/>to<text:s/>funding<text:s/>research<text:s/>with<text:s/>a<text:s/>gender<text:s/>lens,<text:s/>GCCI<text:s/>has<text:s/>funded<text:s/>141<text:s/>full<text:s/>and<text:s/>pilot<text:s/>grants<text:s/>with<text:s/>at<text:s/>least<text:s/>one<text:s/>woman<text:s/>as<text:s/>a<text:s/>PI<text:s/>on<text:s/>the<text:s/>research<text:s/>team<text:s/>(77.9<text:s/>percent<text:s/>of<text:s/>all<text:s/>funded<text:s/>grants),<text:s/>and<text:s/>68<text:s/>projects<text:s/>with<text:s/>women<text:s/>as<text:s/>lead<text:s/>PIs<text:s/>(37.8<text:s/>percent<text:s/>of<text:s/>all<text:s/>funded<text:s/>grants).<text:s/>Overall,<text:s/>178<text:s/>unique<text:s/>researchers<text:s/>(36.3<text:s/>percent<text:s/>of<text:s/>all<text:s/>unique<text:s/>researchers<text:s/>funded<text:s/>by<text:s/>GCCI)<text:s/>are<text:s/>women,<text:s/>out<text:s/>of<text:s/>which<text:s/>68<text:s/>received<text:s/>funding<text:s/>as<text:s/>main<text:s/>PIs.</text:span></text:p>
      <text:p text:style-name="P309"/>
      <text:p text:style-name="P310"><text:span text:style-name="T310_1">A</text:span><text:span text:style-name="T310_2">ny<text:s/>changes<text:s/>to<text:s/>this<text:s/>output<text:s/>during<text:s/>the<text:s/>past<text:s/>year,<text:s/>and<text:s/>any<text:s/>planned<text:s/>changes<text:s/></text:span></text:p>
      <text:p text:style-name="P311"/>
      <text:p text:style-name="P312"><text:span text:style-name="T312_1">During<text:s/>the<text:s/>reporting<text:s/>year,<text:s/>the<text:s/>logframe<text:s/>was<text:s/>revised<text:s/>to<text:s/>adjust<text:s/>the<text:s/>milestones<text:s/>associated<text:s/>with<text:s/>this<text:s/>output<text:s/>based<text:s/>on<text:s/>past<text:s/>performance.<text:s/>For<text:s/>output<text:s/>1.1,<text:s/>the<text:s/>December<text:s/>2025<text:s/>milestone<text:s/>was<text:s/>adjusted<text:s/>upward<text:s/>from<text:s/>23<text:s/>to<text:s/>36<text:s/>whereas<text:s/>the<text:s/>milestone<text:s/>for<text:s/>output<text:s/>1.2<text:s/>was<text:s/>adjusted<text:s/>downward<text:s/>from<text:s/>110<text:s/>to<text:s/>107.</text:span></text:p>
      <text:p text:style-name="P313"/>
      <text:p text:style-name="P314"/>
      <table:table table:style-name="Table8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5">
          <table:table-cell table:style-name="Cell86">
            <text:p text:style-name="P315"><text:bookmark-start text:name="_heading=h.lv16aokslc7i"/><text:bookmark-end text:name="_heading=h.lv16aokslc7i"/><text:span text:style-name="T315_1">Output<text:s/>Title<text:s/></text:span></text:p>
          </table:table-cell>
          <table:table-cell table:style-name="Cell87" table:number-columns-spanned="4">
            <text:p text:style-name="P316"><text:span text:style-name="T316_1">Research<text:s/>is<text:s/>made<text:s/>accessible,<text:s/>and<text:s/>discussions<text:s/>with<text:s/>key<text:s/>stakeholders<text:s/>on<text:s/>the<text:s/>findings<text:s/>and<text:s/>the<text:s/>importance<text:s/>of<text:s/>using<text:s/>evidence<text:s/>are<text:s/>facilitated<text:s/>(via<text:s/>written<text:s/>material<text:s/>and<text:s/>in</text:span><text:span text:style-name="T316_2">-</text:span><text:span text:style-name="T316_3">person<text:s/>engagements)</text:span></text:p>
          </table:table-cell>
          <table:covered-table-cell/>
          <table:covered-table-cell/>
          <table:covered-table-cell/>
        </table:table-row>
        <table:table-row table:style-name="Row26">
          <table:table-cell table:style-name="Cell88" table:number-columns-spanned="2">
            <text:p text:style-name="P317"><text:span text:style-name="T317_1">Output<text:s/>number:<text:s/></text:span></text:p>
          </table:table-cell>
          <table:covered-table-cell/>
          <table:table-cell table:style-name="Cell89">
            <text:p text:style-name="P318"><text:span text:style-name="T318_1">2</text:span></text:p>
          </table:table-cell>
          <table:table-cell table:style-name="Cell90">
            <text:p text:style-name="P319"><text:span text:style-name="T319_1">Output<text:s/>Score:<text:s/></text:span></text:p>
          </table:table-cell>
          <table:table-cell table:style-name="Cell91">
            <text:p text:style-name="P320"><text:span text:style-name="T320_1">A</text:span><text:span text:style-name="T320_2">+</text:span></text:p>
          </table:table-cell>
        </table:table-row>
        <table:table-row table:style-name="Row27">
          <table:table-cell table:style-name="Cell92" table:number-columns-spanned="2">
            <text:p text:style-name="P321"><text:span text:style-name="T321_1">Impact<text:s/>weighting<text:s/>(%):<text:s text:c="2"/></text:span></text:p>
          </table:table-cell>
          <table:covered-table-cell/>
          <table:table-cell table:style-name="Cell93">
            <text:p text:style-name="P322"><text:span text:style-name="T322_1">50%</text:span></text:p>
          </table:table-cell>
          <table:table-cell table:style-name="Cell94">
            <text:p text:style-name="P323"><text:span text:style-name="T323_1">Weighting<text:s/>revised<text:s/>since<text:s/>last<text:s/>AR?<text:s/></text:span></text:p>
          </table:table-cell>
          <table:table-cell table:style-name="Cell95">
            <text:p text:style-name="P324"><text:span text:style-name="T324_1">No</text:span></text:p>
          </table:table-cell>
        </table:table-row>
      </table:table>
      <text:p text:style-name="P325"/>
      <table:table table:style-name="Table9">
        <table:table-column table:style-name="Column35"/>
        <table:table-column table:style-name="Column36"/>
        <table:table-column table:style-name="Column37"/>
        <table:table-row table:style-name="Row28">
          <table:table-cell table:style-name="Cell96">
            <text:p text:style-name="P326"><text:span text:style-name="T326_1">Indicator(s)<text:s/></text:span></text:p>
          </table:table-cell>
          <table:table-cell table:style-name="Cell97">
            <text:p text:style-name="P327"><text:span text:style-name="T327_1">December<text:s/></text:span></text:p>
            <text:p text:style-name="P328"><text:span text:style-name="T328_1">2025<text:s/></text:span></text:p>
            <text:p text:style-name="P329"><text:span text:style-name="T329_1">Milestone<text:s/></text:span></text:p>
          </table:table-cell>
          <table:table-cell table:style-name="Cell98">
            <text:p text:style-name="P330"><text:span text:style-name="T330_1">Progress<text:s/></text:span></text:p>
          </table:table-cell>
        </table:table-row>
        <table:table-row table:style-name="Row29">
          <table:table-cell table:style-name="Cell99">
            <text:p text:style-name="P331"><text:span text:style-name="T331_1">2.1<text:s/>Cumulative<text:s/>number<text:s/>of<text:s/>research<text:s/>outputs<text:s/>(includes<text:s/>project<text:s/>results<text:s/>reports,<text:s/>NBER<text:s/>working<text:s/>papers,<text:s/>or<text:s/>peer</text:span><text:span text:style-name="T331_2">-</text:span><text:span text:style-name="T331_3">reviewed<text:s/>publications)<text:s/>available<text:s/>on<text:s/>the<text:s/>J</text:span><text:span text:style-name="T331_4">-</text:span><text:span text:style-name="T331_5">PAL<text:s/>and<text:s/>IPA<text:s/>websites.<text:s/>Results<text:s/>to<text:s/>be<text:s/>disaggregated,<text:s/>distinguishing<text:s/>peer<text:s/>reviewed<text:s/>publications<text:s/>from<text:s/>other<text:s/>categories.<text:s/></text:span></text:p>
          </table:table-cell>
          <table:table-cell table:style-name="Cell100">
            <text:p text:style-name="P332"><text:span text:style-name="T332_1">98</text:span></text:p>
          </table:table-cell>
          <table:table-cell table:style-name="Cell101">
            <text:p text:style-name="P333"><text:span text:style-name="T333_1">Moderately<text:s/>exceeded.<text:s/></text:span><text:span text:style-name="T333_2">110<text:s/>(23<text:s/>new<text:s/>this<text:s/>year)</text:span></text:p>
          </table:table-cell>
        </table:table-row>
        <table:table-row table:style-name="Row30">
          <table:table-cell table:style-name="Cell102">
            <text:p text:style-name="P334"><text:span text:style-name="T334_1">2.2<text:s/>Cumulative<text:s/>number<text:s/>of<text:s/>policy<text:s/>materials<text:s/>related<text:s/>to<text:s/>GCCI</text:span><text:span text:style-name="T334_2">-</text:span><text:span text:style-name="T334_3">funded<text:s/>projects<text:s/>produced<text:s/>and<text:s/>available<text:s/>on<text:s/>the<text:s/>J</text:span><text:span text:style-name="T334_4">-</text:span><text:span text:style-name="T334_5">PAL<text:s/>or<text:s/>IPA<text:s/></text:span></text:p>
            <text:p text:style-name="P335"><text:span text:style-name="T335_1">websites,<text:s/>including<text:s/>policy<text:s/>publications,<text:s/>policy<text:s/>insights,<text:s/>evaluation<text:s/>summaries,<text:s/>and<text:s/>the<text:s/>Governance<text:s/>Review<text:s/>Paper.<text:s/>During<text:s/>the<text:s/>extension<text:s/>period<text:s/>the<text:s/>quantity<text:s/>and<text:s/>quality<text:s/>of<text:s/>synthesis<text:s/>products<text:s/>will<text:s/>be<text:s/>a<text:s/>special<text:s/>focus<text:s/>and<text:s/>will<text:s/>be<text:s/>subject<text:s/>to<text:s/>qualitative<text:s/>reporting<text:s/>in<text:s/>annual<text:s/>reviews.</text:span></text:p>
          </table:table-cell>
          <table:table-cell table:style-name="Cell103">
            <text:p text:style-name="P336"><text:span text:style-name="T336_1">145</text:span></text:p>
          </table:table-cell>
          <table:table-cell table:style-name="Cell104">
            <text:p text:style-name="P337"><text:span text:style-name="T337_1">Substantially<text:s/>exceeded.<text:s/></text:span><text:span text:style-name="T337_2">173<text:s/>(45<text:s/>new<text:s/>this<text:s/>year)</text:span></text:p>
          </table:table-cell>
        </table:table-row>
        <table:table-row table:style-name="Row31">
          <table:table-cell table:style-name="Cell105">
            <text:p text:style-name="P338"><text:span text:style-name="T338_1">2.3<text:s/>Discrete<text:s/>number<text:s/>of<text:s/>formal<text:s/>policy<text:s/>or<text:s/>stakeholder<text:s/>meetings<text:s/>and<text:s/>presentations<text:s/>to<text:s/>promote<text:s/>use<text:s/>of<text:s/>evidence,<text:s/>share<text:s/>research<text:s/>results<text:s/>or<text:s/>broader<text:s/>lessons<text:s/>emerging<text:s/>from<text:s/>GCCI</text:span><text:span text:style-name="T338_2">-</text:span><text:span text:style-name="T338_3">funded<text:s/>research,<text:s/>with<text:s/>the<text:s/>end<text:s/>goal<text:s/>of<text:s/>policymakers<text:s/>adopting<text:s/>evidence</text:span><text:span text:style-name="T338_4">-</text:span><text:span text:style-name="T338_5">based<text:s/>approaches<text:s/>or<text:s/>programmes,<text:s/>disaggregated<text:s/>by:<text:s/></text:span></text:p>
            <text:list text:style-name="LS23" xml:id="list6">
              <text:list-item>
                <text:p text:style-name="P339"><text:span text:style-name="T339_1">Stakeholder<text:s/>meetings<text:s/></text:span></text:p>
              </text:list-item>
              <text:list-item>
                <text:p text:style-name="P340"><text:span text:style-name="T340_1">Policy<text:s/>dissemination<text:s/>events<text:s/>attended<text:s/>by<text:s/>~20</text:span><text:span text:style-name="T340_2">-</text:span><text:span text:style-name="T340_3">50<text:s/>target<text:s/>stakeholders<text:s/>(policymakers,<text:s/>donors,<text:s/>or<text:s/>practitioners)<text:s/>to<text:s/>disseminate<text:s/>results</text:span></text:p>
              </text:list-item>
            </text:list>
            <text:p text:style-name="P341"><text:span text:style-name="T341_1">This<text:s/>will<text:s/>be<text:s/>complemented<text:s/>by<text:s/>qualitative<text:s/>reporting<text:s/>on<text:s/>how<text:s/>research<text:s/>partners<text:s/>are<text:s/>driving<text:s/>uptake.</text:span></text:p>
          </table:table-cell>
          <table:table-cell table:style-name="Cell106">
            <text:p text:style-name="P342"><text:span text:style-name="T342_1">100</text:span></text:p>
          </table:table-cell>
          <table:table-cell table:style-name="Cell107">
            <text:p text:style-name="P343"><text:span text:style-name="T343_1">Moderately<text:s/>n</text:span><text:span text:style-name="T343_2">ot<text:s/>met</text:span><text:span text:style-name="T343_3">.</text:span><text:span text:style-name="T343_4"><text:s/></text:span><text:span text:style-name="T343_5">(</text:span><text:span text:style-name="T343_6">83</text:span><text:span text:style-name="T343_7">)</text:span></text:p>
          </table:table-cell>
        </table:table-row>
        <table:table-row table:style-name="Row32">
          <table:table-cell table:style-name="Cell108">
            <text:p text:style-name="P344"><text:span text:style-name="T344_1">2.4<text:s/>Discrete<text:s/>number<text:s/>of<text:s/>research<text:s/>and<text:s/>policy<text:s/>engagements<text:s/>between<text:s/>FCDO<text:s/>and<text:s/>GCCI,<text:s/>including<text:s/>seminars,<text:s/>presentations,<text:s/>evidence</text:span><text:span text:style-name="T344_2">-</text:span><text:span text:style-name="T344_3">informed<text:s/>design<text:s/>consultations<text:s/>and<text:s/>technical<text:s/>assistance<text:s/>to<text:s/>country<text:s/>teams<text:s/>(including<text:s/>support<text:s/>from<text:s/>GCCI's<text:s/>'Evidence<text:s/>Advising<text:s/>Desk'),<text:s/>production<text:s/>of<text:s/>customised<text:s/>briefs,<text:s/>and<text:s/>FCDO<text:s/>attendance<text:s/>at<text:s/>J</text:span><text:span text:style-name="T344_4">-</text:span><text:span text:style-name="T344_5">PAL's<text:s/>Evaluating<text:s/>Social<text:s/>Programs<text:s/>course.<text:s/></text:span></text:p>
          </table:table-cell>
          <table:table-cell table:style-name="Cell109">
            <text:p text:style-name="P345"><text:span text:style-name="T345_1">10</text:span></text:p>
          </table:table-cell>
          <table:table-cell table:style-name="Cell110">
            <text:p text:style-name="P346"><text:span text:style-name="T346_1">Moderately<text:s/>exceeded.<text:s/></text:span><text:span text:style-name="T346_2">13</text:span></text:p>
          </table:table-cell>
        </table:table-row>
        <table:table-row table:style-name="Row33">
          <table:table-cell table:style-name="Cell111">
            <text:p text:style-name="P347"><text:span text:style-name="T347_1">2.5<text:s/>Discrete</text:span><text:span text:style-name="T347_2"><text:s/></text:span><text:span text:style-name="T347_3">number<text:s/>of<text:s/>GCCI</text:span><text:span text:style-name="T347_4">-</text:span><text:span text:style-name="T347_5">funded<text:s/>research<text:s/>projects<text:s/>that<text:s/>receive<text:s/>scaling<text:s/>funding<text:s/></text:span></text:p>
          </table:table-cell>
          <table:table-cell table:style-name="Cell112">
            <text:p text:style-name="P348"><text:span text:style-name="T348_1">1</text:span></text:p>
          </table:table-cell>
          <table:table-cell table:style-name="Cell113">
            <text:p text:style-name="P349"><text:span text:style-name="T349_1">Substantially<text:s/>exceeded.<text:s/></text:span><text:span text:style-name="T349_2">4</text:span></text:p>
          </table:table-cell>
        </table:table-row>
      </table:table>
      <text:p text:style-name="P350"><text:span text:style-name="T350_1"><text:s/></text:span></text:p>
      <text:p text:style-name="P351"><text:span text:style-name="T351_1">T</text:span><text:span text:style-name="T351_2">he<text:s/>output’s<text:s/>activities<text:s/>and<text:s/>supporting<text:s/>narrative<text:s/>for<text:s/>the<text:s/>score<text:s/></text:span></text:p>
      <text:p text:style-name="P352"/>
      <text:p text:style-name="P353"><text:span text:style-name="T353_1">This<text:s/>output<text:s/>describes<text:s/>dissemination<text:s/>and<text:s/>uptake<text:s/>work<text:s/>around<text:s/>the<text:s/>GCCI-funded<text:s/>research.<text:s/>Overall,<text:s/>this<text:s/>output<text:s/>was<text:s/></text:span><text:span text:style-name="T353_2">moderately<text:s/>or<text:s/>substantially<text:s/>exceeded<text:s/>for<text:s/>4<text:s/>out<text:s/>of<text:s/>5<text:s/>outputs<text:s/>(2.1,<text:s/>2.2,<text:s/>2.4,<text:s/>2.5).<text:s/>It<text:s/>was<text:s/>moderately<text:s/>not<text:s/>met<text:s/>for<text:s/>Output<text:s/>2.3</text:span><text:span text:style-name="T353_3">.<text:s/>T</text:span><text:span text:style-name="T353_4">his<text:s/>was</text:span><text:span text:style-name="T353_5"><text:s/>due<text:s/>to<text:s/></text:span><text:span text:style-name="T353_6">circumstances<text:s/></text:span><text:span text:style-name="T353_7">largely<text:s/></text:span><text:span text:style-name="T353_8">outside<text:s/>the<text:s/>implementer’s<text:s/>control</text:span><text:span text:style-name="T353_9">,<text:s/>in<text:s/>particular</text:span><text:span text:style-name="T353_10"><text:s/></text:span><text:span text:style-name="T353_11">shifts<text:s/>in<text:s/>foreign<text:s/>aid<text:s/>spending<text:s/>resulting<text:s/>in<text:s/>somewhat<text:s/>more<text:s/>limited<text:s/>stakeholder<text:s/></text:span><text:span text:style-name="T353_12">engagement</text:span><text:span text:style-name="T353_13">,<text:s/>and</text:span><text:span text:style-name="T353_14"><text:s/>did<text:s/></text:span><text:span text:style-name="T353_15">not<text:s/>substantively<text:s/>detract<text:s/>from<text:s/>the<text:s/>overall<text:s/>output<text:s/>achievement.</text:span><text:span text:style-name="T353_16"><text:s/></text:span><text:span text:style-name="T353_17">For<text:s/>a<text:s/>full<text:s/>list<text:s/>of<text:s/>new<text:s/>and<text:s/>updated<text:s/>research<text:s/>outputs,<text:s/>and<text:s/>policy<text:s/>products<text:s/>produced<text:s/>and<text:s/>discovered<text:s/>in<text:s/>the<text:s/>reporting<text:s/>year,<text:s/>see<text:s/></text:span><text:span text:style-name="T353_18">Annex<text:s/>C</text:span><text:span text:style-name="T353_19">.<text:s/></text:span></text:p>
      <text:p text:style-name="P354"/>
      <text:p text:style-name="P355"><text:span text:style-name="T355_1">Output<text:s/>2.1:<text:s/>Cumulative<text:s/>number<text:s/>of<text:s/>research<text:s/>outputs<text:s/>available<text:s/>on<text:s/>the<text:s/>J-PAL<text:s/>and<text:s/>IPA<text:s/>websites</text:span></text:p>
      <text:p text:style-name="P356"/>
      <text:p text:style-name="P357"><text:span text:style-name="T357_1">The<text:s/>majority<text:s/>of<text:s/>GCCI<text:s/>studies<text:s/>from<text:s/>its<text:s/>first<text:s/>phase<text:s/>have<text:s/>completed<text:s/>research<text:s/>activities<text:s/>and<text:s/>have<text:s/>made<text:s/>their<text:s/>findings<text:s/>available<text:s/>in<text:s/></text:span><text:span text:style-name="T357_2">publicly-accessible</text:span><text:span text:style-name="T357_3"><text:s/>journal<text:s/>articles<text:s/>or<text:s/>working<text:s/>papers.<text:s/>Since<text:s/>2024,<text:s/>this<text:s/>indicator<text:s/>is<text:s/>now<text:s/>disaggregated<text:s/>to<text:s/>distinguish<text:s/>between<text:s/>published,<text:s/>peer-reviewed<text:s/>products<text:s/>and<text:s/>published<text:s/>but<text:s/>not<text:s/>yet<text:s/>peer-reviewed<text:s/>products<text:s/>(such<text:s/>as<text:s/>working<text:s/>papers)</text:span></text:p>
      <text:p text:style-name="P358"/>
      <text:p text:style-name="P359"><text:span text:style-name="T359_1">This<text:s/>year,<text:s/>23<text:s/>new<text:s/>papers<text:s/>were<text:s/>recorded,<text:s/>including<text:s/>15<text:s/>new<text:s/>working<text:s/>papers<text:s/>and<text:s/>1<text:s/>new<text:s/>peer-reviewed<text:s/>publication<text:s/>released<text:s/>in<text:s/>2025<text:s/>and<text:s/>7<text:s/>papers<text:s/>released<text:s/>in<text:s/>previous<text:s/>years<text:s/>but<text:s/>missed<text:s/>from<text:s/>previous<text:s/>annual<text:s/>reports.<text:s/>In<text:s/>addition,<text:s/>10<text:s/>papers<text:s/>previously<text:s/>recorded<text:s/>under<text:s/>this<text:s/>indicator<text:s/>have<text:s/>been<text:s/>updated<text:s/>over<text:s/>the<text:s/>past<text:s/>year,<text:s/>with<text:s/>8<text:s/>of<text:s/>those<text:s/>moving<text:s/>from<text:s/>working<text:s/>papers<text:s/>to<text:s/>peer-reviewed<text:s/>publications.<text:s/>In<text:s/>total,<text:s/>110<text:s/>research<text:s/>outputs<text:s/>are<text:s/>currently<text:s/>available<text:s/>on<text:s/>the<text:s/>J-PAL<text:s/>or<text:s/>IPA<text:s/>website.<text:s/></text:span></text:p>
      <text:p text:style-name="P360"><text:span text:style-name="T360_1"><text:s/></text:span></text:p>
      <text:p text:style-name="P361"><text:span text:style-name="T361_1">Output<text:s/>2.2:<text:s/>Cumulative<text:s/>number<text:s/>of<text:s/>policy<text:s/>materials<text:s/>related<text:s/>to<text:s/>GCCI-funded<text:s/>projects<text:s/>produced<text:s/>and<text:s/>available<text:s/>on<text:s/>the<text:s/>J-PAL<text:s/>or<text:s/>IPA<text:s/>websites</text:span></text:p>
      <text:p text:style-name="P362"/>
      <text:p text:style-name="P363"><text:span text:style-name="T363_1">IPA<text:s/>and<text:s/>J-PAL<text:s/>affiliated<text:s/>researchers<text:s/>and<text:s/>staff<text:s/>synthesise<text:s/>findings<text:s/>from<text:s/>randomised<text:s/>evaluations<text:s/>on<text:s/>a<text:s/>wide<text:s/>range<text:s/>of<text:s/>topics<text:s/>in<text:s/>literature<text:s/>reviews<text:s/>and<text:s/>policy<text:s/>publications.<text:s/>Synthesis<text:s/>products<text:s/>help<text:s/>disseminate<text:s/>the<text:s/>results<text:s/>of<text:s/>GCCI-funded<text:s/>research<text:s/>in<text:s/>non-technical<text:s/>terms<text:s/>that<text:s/>are<text:s/>accessible<text:s/>to<text:s/>policymakers.<text:s/>This<text:s/>year,<text:s/>GCCI<text:s/>staff<text:s/>and<text:s/>grantees<text:s/>published<text:s/>45<text:s/>new<text:s/>policy<text:s/>products,<text:s/>bringing<text:s/>the<text:s/>cumulative<text:s/>count<text:s/>to<text:s/>173<text:s/>policy<text:s/>materials<text:s/>from<text:s/>GCCI-funded<text:s/>research<text:s/>available<text:s/>on<text:s/>the<text:s/>J-PAL<text:s/>and<text:s/>IPA<text:s/>websites.<text:s/></text:span></text:p>
      <text:p text:style-name="P364"/>
      <text:p text:style-name="P365"><text:span text:style-name="T365_1">Over<text:s/>the<text:s/>course<text:s/>of<text:s/>the<text:s/>year,<text:s/>GCCI<text:s/>staff<text:s/>also<text:s/>published<text:s/>three<text:s/>new<text:s/>evidence<text:s/>briefs<text:s/>covering<text:s/>(1)<text:s/></text:span><text:span text:style-name="T365_2"><text:a xlink:type="simple" xlink:href="https://www.povertyactionlab.org/sites/default/files/publication/GCCI_Evidence_Review_Elections_103025.pdf"><text:span text:style-name="T365_3">fostering<text:s/>fair,<text:s/>inclusive,<text:s/>and<text:s/>non-violent<text:s/>elections</text:span></text:a></text:span><text:span text:style-name="T365_4">;<text:s/>(2)<text:s/></text:span><text:span text:style-name="T365_5"><text:a xlink:type="simple" xlink:href="https://www.povertyactionlab.org/sites/default/files/publication/GCCI_Evidence_Review_Climate_Governance_Conflict_042025.pdf"><text:span text:style-name="T365_6">the<text:s/>intersections<text:s/>between<text:s/>climate,<text:s/>conflict,<text:s/>and<text:s/>governance</text:span></text:a></text:span><text:span text:style-name="T365_7">;<text:s/>and<text:s/>(3)<text:s/></text:span><text:span text:style-name="T365_8"><text:a xlink:type="simple" xlink:href="https://poverty-action.org/reintegrating-former-members-nonstate-armed-groups-state-evidence-and-design-recommendations"><text:span text:style-name="T365_9">reintegration<text:s/>strategies<text:s/>for<text:s/>former<text:s/>members<text:s/>of<text:s/>nonstate<text:s/>armed<text:s/>groups</text:span></text:a></text:span><text:span text:style-name="T365_10">.<text:s/>These<text:s/>briefs<text:s/>were<text:s/>initially<text:s/>developed<text:s/>in<text:s/>response<text:s/>to<text:s/>questions<text:s/>posed<text:s/>by<text:s/>FCDO<text:s/>staff<text:s/>during<text:s/>a<text:s/>GCCI<text:s/>evidence-sharing<text:s/>event<text:s/>hosted<text:s/>in<text:s/>London<text:s/>in<text:s/>December<text:s/>2023.<text:s/>Following<text:s/>input<text:s/>from<text:s/>FCDO<text:s/>thematic<text:s/>experts<text:s/>on<text:s/>the<text:s/>initial<text:s/>drafts,<text:s/>GCCI<text:s/>staff,<text:s/>in<text:s/>consultation<text:s/>with<text:s/>academic<text:s/>advisors,<text:s/>revised<text:s/>these<text:s/>briefs<text:s/>and<text:s/>made<text:s/>them<text:s/>publicly<text:s/>available<text:s/>in<text:s/>2025.</text:span></text:p>
      <text:p text:style-name="P366"/>
      <text:p text:style-name="P367"><text:span text:style-name="T367_1">A<text:s/>number<text:s/>of</text:span><text:span text:style-name="T367_2"><text:s/>external<text:s/>partners<text:s/>also<text:s/>featured<text:s/>GCCI<text:s/>research<text:s/>in<text:s/>their<text:s/>policy<text:s/>publications.<text:s/>For<text:s/>example,<text:s/>VoxDev<text:s/>published<text:s/>three<text:s/></text:span><text:span text:style-name="T367_3"><text:a xlink:type="simple" xlink:href="https://www.voxdev.org/voxdevlit"><text:span text:style-name="T367_4">living<text:s/>literature<text:s/>reviews</text:span></text:a></text:span><text:span text:style-name="T367_5"><text:s/>targeted<text:s/>at<text:s/>a<text:s/>policy<text:s/>audience<text:s/>that<text:s/>drew<text:s/>heavily<text:s/>from<text:s/>GCCI-supported<text:s/>research,<text:s/>on<text:s/></text:span><text:span text:style-name="T367_6"><text:a xlink:type="simple" xlink:href="https://voxdev.org/voxdevlit/organised-crime"><text:span text:style-name="T367_7">organized<text:s/>crime</text:span></text:a></text:span><text:span text:style-name="T367_8">,<text:s/></text:span><text:span text:style-name="T367_9"><text:a xlink:type="simple" xlink:href="https://www.voxdev.org/voxdevlit/political-polarisation"><text:span text:style-name="T367_10">political<text:s/>polarization</text:span></text:a></text:span><text:span text:style-name="T367_11">,<text:s/>and<text:s/></text:span><text:span text:style-name="T367_12"><text:a xlink:type="simple" xlink:href="https://www.voxdev.org/voxdevlit/refugees-and-other-forcibly-displaced-populations"><text:span text:style-name="T367_13">refugees<text:s/>and<text:s/>other<text:s/>forcibly<text:s/>displaced<text:s/>populations</text:span></text:a></text:span><text:span text:style-name="T367_14">.<text:s/>These<text:s/>literature<text:s/>reviews<text:s/>underscore<text:s/>both<text:s/>the<text:s/>ways<text:s/>that<text:s/>GCCI<text:s/>evidence<text:s/>is<text:s/>coalescing<text:s/>on<text:s/>certain<text:s/>topics<text:s/>and<text:s/>the<text:s/>demand<text:s/>by<text:s/>policymakers<text:s/>for<text:s/>syntheses<text:s/>of<text:s/>research<text:s/>from<text:s/>development<text:s/>economics<text:s/>and<text:s/>related<text:s/>fields.<text:s text:c="3"/></text:span></text:p>
      <text:p text:style-name="P368"/>
      <text:p text:style-name="P369"><text:span text:style-name="T369_1">The<text:s/>GCCI<text:s/>team<text:s/>also<text:s/>continued<text:s/>to<text:s/>publish<text:s/>the<text:s/>newsletter<text:s/>first<text:s/>developed<text:s/>in<text:s/>2022,<text:s/>showcasing<text:s/>new<text:s/>research<text:s/>findings,<text:s/>webinars,<text:s/>and<text:s/>policy<text:s/>outputs<text:s/>from<text:s/>across<text:s/>the<text:s/>research<text:s/>portfolio.<text:s/>This<text:s/>newsletter<text:s/>helps<text:s/>to<text:s/>disseminate<text:s/>the<text:s/>latest<text:s/>GCCI-funded<text:s/>research<text:s/>to<text:s/>FCDO<text:s/>and<text:s/>other<text:s/>partners,<text:s/>reaching<text:s/>a<text:s/>growing<text:s/>subscriber<text:s/>base<text:s/>of<text:s/>nearly<text:s/>250<text:s/>donors,<text:s/>researchers,<text:s/>and<text:s/>policymakers<text:s/>worldwide.<text:s text:c="2"/></text:span></text:p>
      <text:p text:style-name="P370"/>
      <text:h text:style-name="P371" text:outline-level="2"><text:bookmark-start text:name="_heading=h.i116qtitmhzb"/><text:bookmark-end text:name="_heading=h.i116qtitmhzb"/><text:span text:style-name="T371_1">Output<text:s/>2.3:<text:s/>Discrete<text:s/>number<text:s/>of<text:s/>formal<text:s/>policy<text:s/>or<text:s/>stakeholder<text:s/>meetings<text:s/>and<text:s/>presentations<text:s/>to<text:s/>promote<text:s/>use<text:s/>of<text:s/>evidence,<text:s/>share<text:s/>research<text:s/>results<text:s/>or<text:s/>broader<text:s/>lessons<text:s/>emerging<text:s/>from<text:s/>GCCI-funded<text:s/>research</text:span></text:h>
      <text:p text:style-name="P372"/>
      <text:p text:style-name="P373"><text:span text:style-name="T373_1">Complementing<text:s/>output<text:s/>2.2’s<text:s/>focus<text:s/>on<text:s/>driving<text:s/>research<text:s/>uptake<text:s/>through<text:s/>written<text:s/>products,<text:s/>this<text:s/>output<text:s/>focuses<text:s/>on<text:s/>in-person<text:s/>or<text:s/>online<text:s/>meetings<text:s/>and<text:s/>presentations<text:s/>as<text:s/>a<text:s/>means<text:s/>of<text:s/>ensuring<text:s/>the<text:s/>results<text:s/>of<text:s/>research<text:s/>feed<text:s/>into<text:s/>policy<text:s/>and<text:s/>wider<text:s/>decision-making.<text:s/>In<text:s/>2025,<text:s/>GCCI<text:s/>staff<text:s/>and<text:s/>awardees<text:s/>led<text:s/>or<text:s/>participated<text:s/>in<text:s/>83<text:s/>policy<text:s/>outreach<text:s/>and<text:s/>dissemination<text:s/>events,<text:s/>comprising<text:s/>52<text:s/>stakeholder<text:s/>meetings<text:s/>led<text:s/>by<text:s/>GCCI<text:s/>grantees<text:s/>and<text:s/>31<text:s/>policy<text:s/>dissemination<text:s/>events<text:s/>attended<text:s/>by<text:s/>~20-50<text:s/>target<text:s/>stakeholders<text:s/>(policymakers,<text:s/>donors,<text:s/>or<text:s/>practitioners)<text:s/>to<text:s/>disseminate<text:s/>results.</text:span><text:span text:style-name="T373_2"><text:note text:note-class="footnote"><text:note-citation/><text:note-body><text:p text:style-name="P374"><text:span text:style-name="T374_1"><text:s/>Prior<text:s/>to<text:s/>2024,<text:s/>this<text:s/>indicator<text:s/>included<text:s/>instances<text:s/>of<text:s/>GCCI<text:s/>staff-led<text:s/>stakeholder<text:s/>meetings.<text:s/>This<text:s/>was<text:s/>discontinued<text:s/>due<text:s/>to<text:s/>the<text:s/>high<text:s/>number<text:s/>of<text:s/>staff-led<text:s/>meetings<text:s/>and<text:s/>burden<text:s/>of<text:s/>tracking.<text:s/></text:span></text:p></text:note-body></text:note></text:span><text:span text:style-name="T374_2"><text:s/>GCCI<text:s/>fell<text:s/>short<text:s/>of<text:s/>meeting<text:s/>the<text:s/>targeted<text:s/>count<text:s/>for<text:s/>this<text:s/>indicator<text:s/>due<text:s/>to<text:s/>a<text:s/>combination<text:s/>of<text:s/>fewer<text:s/>projects<text:s/>with<text:s/>new<text:s/>results<text:s/>and<text:s/>shifts<text:s/>in<text:s/>foreign<text:s/>aid<text:s/>spending<text:s/>resulting<text:s/>in<text:s/>somewhat<text:s/>more<text:s/>limited<text:s/>stakeholder<text:s/>engagement.</text:span><text:span text:style-name="T374_3"><text:note text:note-class="footnote"><text:note-citation/><text:note-body><text:p text:style-name="P375"><text:span text:style-name="T375_1"><text:s/>The<text:s/>original<text:s/>target<text:s/>for<text:s/>this<text:s/>indicator<text:s/>was<text:s/>set<text:s/>at<text:s/>45<text:s/>but<text:s/>revised<text:s/>upward<text:s/>based<text:s/>on<text:s/>FCDO’s<text:s/>request<text:s/>and<text:s/>historically<text:s/>higher<text:s/>numbers<text:s/>of<text:s/>stakeholder<text:s/>meetings.<text:s/>It<text:s/>is<text:s/>possible<text:s/>that<text:s/>the<text:s/>number<text:s/>recorded<text:s/>is<text:s/>an<text:s/>undercount<text:s/>as<text:s/>we<text:s/>become<text:s/>aware<text:s/>of<text:s/>GCCI<text:s/>researcher-led<text:s/>meetings<text:s/>in<text:s/>subsequent<text:s/>years.</text:span></text:p></text:note-body></text:note></text:span><text:span text:style-name="T375_2"><text:s/></text:span></text:p>
      <text:p text:style-name="P376"/>
      <text:h text:style-name="P377" text:outline-level="2"><text:span text:style-name="T377_1">Output<text:s/>2.4:<text:s/>Discrete<text:s/>number<text:s/>of<text:s/>research<text:s/>and<text:s/>policy<text:s/>engagements<text:s/>between<text:s/>FCDO<text:s/>and<text:s/>GCCI</text:span></text:h>
      <text:p text:style-name="P378"/>
      <text:p text:style-name="P379"><text:span text:style-name="T379_1">In<text:s/>2025,<text:s/>the<text:s/>GCCI<text:s/>team<text:s/>and<text:s/>researchers<text:s/>continued<text:s/>to<text:s/>coordinate<text:s/>with<text:s/>FCDO<text:s/>to<text:s/>bring<text:s/>new<text:s/>insights<text:s/>from<text:s/>GCCI-funded<text:s/>research<text:s/>directly<text:s/>to<text:s/>staff<text:s/>in<text:s/>FCDO<text:s/>posts<text:s/>and<text:s/>headquarters,<text:s/>placing<text:s/>a<text:s/>strong<text:s/>emphasis<text:s/>on<text:s/>proactively<text:s/>fostering<text:s/>connections<text:s/>between<text:s/>researchers<text:s/>and<text:s/>FCDO,<text:s/>particularly<text:s/>coordinating<text:s/>tailored<text:s/>introductions<text:s/>that<text:s/>enabled<text:s/>recently<text:s/>funded<text:s/>researchers<text:s/>to<text:s/>share<text:s/>their<text:s/>ongoing<text:s/>work<text:s/>directly<text:s/>with<text:s/>FCDO<text:s/>staff<text:s/>based<text:s/>in<text:s/>the<text:s/>countries<text:s/>where<text:s/>the<text:s/>research<text:s/>was<text:s/>being<text:s/>conducted.<text:s/></text:span></text:p>
      <text:p text:style-name="P380"/>
      <text:p text:style-name="P381"><text:span text:style-name="T381_1">Thirteen<text:s/>examples<text:s/>of<text:s/>discrete<text:s/>policy<text:s/>and<text:s/>research<text:s/>engagements<text:s/>with<text:s/>FCDO<text:s/>teams<text:s/>were<text:s/>recorded<text:s/>this<text:s/>year</text:span><text:span text:style-name="T381_2">.<text:s/>GCCI<text:s/>staff<text:s/>also<text:s/>organized<text:s/>two<text:s/>internal<text:s/>webinars<text:s/>in<text:s/>2025<text:s/>during<text:s/>which<text:s/>CVI<text:s/>staff/researchers<text:s/>engaged<text:s/>in<text:s/>discussion<text:s/>with<text:s/>FCDO<text:s/>staff<text:s/>or<text:s/>shared<text:s/>tailored<text:s/>insights<text:s/>on<text:s/>their<text:s/>research<text:s/>findings.</text:span><text:span text:style-name="T381_3"><text:s/></text:span><text:span text:style-name="T381_4">GCCI<text:s/>also<text:s/>initiated<text:s/>discussions<text:s/>with<text:s/>several<text:s/>FCDO<text:s/>departments<text:s/>in<text:s/>2025<text:s/>to<text:s/>explore<text:s/>opportunities<text:s/>for<text:s/>organizing<text:s/>other<text:s/>internal<text:s/>seminars<text:s/>for<text:s/>FCDO<text:s/>staff.<text:s/>Seminars<text:s/>planned<text:s/>for<text:s/>2026<text:s/>will<text:s/>explore<text:s/>new<text:s/>thematic<text:s/>areas,<text:s/>including<text:s/>taxation,<text:s/>media,<text:s/>elections,<text:s/>public<text:s/>service<text:s/>delivery,<text:s/>and<text:s/>reintegration<text:s/>of<text:s/>former<text:s/>members<text:s/>of<text:s/>non-state<text:s/>armed<text:s/>groups.</text:span></text:p>
      <text:p text:style-name="P382"/>
      <text:p text:style-name="P383"><text:span text:style-name="T383_1">Finally,<text:s/>in<text:s/>May,<text:s/>GCCI<text:s/>staff<text:s/>prepared<text:s/>an<text:s/>evidence<text:s/>overview<text:s/>for<text:s/>FCDO<text:s/>summarizing<text:s/>emerging<text:s/>impact<text:s/>evaluation<text:s/>evidence<text:s/>on<text:s/>migration<text:s/>and<text:s/>displacement<text:s/>in<text:s/>low-<text:s/>and<text:s/>middle-income<text:s/>countries<text:s/>(LMICs),<text:s/>highlighting<text:s/>evidence<text:s/>on<text:s/>labour<text:s/>mobility<text:s/>and<text:s/>migration<text:s/>choices,<text:s/>policy<text:s/>reforms<text:s/>in<text:s/>destination<text:s/>countries,<text:s/>economic<text:s/>integration,<text:s/>social<text:s/>cohesion,<text:s/>and<text:s/>service<text:s/>provision<text:s/>and<text:s/>basic<text:s/>needs<text:s/>support<text:s/>for<text:s/>migrant<text:s/>and<text:s/>displaced<text:s/>populations.</text:span></text:p>
      <text:h text:style-name="P384" text:outline-level="2"><text:span text:style-name="T384_1">Output<text:s/>2.5:<text:s/>Discrete<text:s/>number<text:s/>of<text:s/>GCCI-funded<text:s/>research<text:s/>projects<text:s/>that<text:s/>receive<text:s/>scaling<text:s/>funding</text:span></text:h>
      <text:p text:style-name="P385"><text:span text:style-name="T385_1">Since<text:s/>2024,<text:s/>this<text:s/>report<text:s/>has<text:s/>included<text:s/>an<text:s/>indicator<text:s/>tracking<text:s/>the<text:s/>number<text:s/>of<text:s/>projects<text:s/>that<text:s/>receive<text:s/>subsequent<text:s/>funding<text:s/>for<text:s/>scale-up.<text:s/>This<text:s/>indicator<text:s/>reflects<text:s/>a<text:s/>shared<text:s/>commitment<text:s/>by<text:s/>FCDO<text:s/>and<text:s/>GCCI<text:s/>to<text:s/>more<text:s/>effectively<text:s/>capture<text:s/>how<text:s/>research<text:s/>is<text:s/>progressing<text:s/>into<text:s/>impactful<text:s/>programmes.</text:span><text:span text:style-name="T385_2"><text:s/></text:span><text:span text:style-name="T385_3">In<text:s/>2025,<text:s/>four<text:s/>projects<text:s/>received<text:s/>funding<text:s/>dedicated<text:s/>to<text:s/>scaling<text:s/>interventions<text:s/>related<text:s/>to<text:s/>GCCI-funded<text:s/>work.</text:span></text:p>
      <text:p text:style-name="P386"/>
      <text:p text:style-name="P387"><text:span text:style-name="T387_1">A</text:span><text:span text:style-name="T387_2">ny<text:s/>changes<text:s/>to<text:s/>this<text:s/>output<text:s/>during<text:s/>the<text:s/>past<text:s/>year,<text:s/>and<text:s/>any<text:s/>planned<text:s/>changes<text:s/></text:span></text:p>
      <text:p text:style-name="P388"/>
      <text:p text:style-name="P389"><text:span text:style-name="T389_1">During<text:s/>the<text:s/>reporting<text:s/>year,<text:s/>the<text:s/>logframe<text:s/>was<text:s/>revised<text:s/>to<text:s/>raise<text:s/>the<text:s/>milestones<text:s/>associated<text:s/>with<text:s/>this<text:s/>output.<text:s/>For<text:s/>output<text:s/>2.1,<text:s/>the<text:s/>December<text:s/>2025<text:s/>milestone<text:s/>was<text:s/>adjusted<text:s/>upward<text:s/>from<text:s/>90<text:s/>to<text:s/>98.<text:s/>Likewise,<text:s/>the<text:s/>milestone<text:s/>for<text:s/>output<text:s/>2.2<text:s/>was<text:s/>increased<text:s/>from<text:s/>135<text:s/>to<text:s/>145<text:s/>and<text:s/>that<text:s/>for<text:s/>output<text:s/>2.3<text:s/>was<text:s/>increased<text:s/>from<text:s/>45<text:s/>to<text:s/>100.<text:s/>These<text:s/>upward<text:s/>revisions<text:s/>were<text:s/>made<text:s/>because<text:s/>GCCI<text:s/>had<text:s/>comfortably<text:s/>surpassed<text:s/>the<text:s/>2024<text:s/>milestones<text:s/>and<text:s/>appeared<text:s/>well‑positioned<text:s/>to<text:s/>achieve<text:s/>more<text:s/>ambitious<text:s/>targets<text:s/>in<text:s/>the<text:s/>coming<text:s/>year.</text:span></text:p>
      <text:p text:style-name="P390"/>
      <text:p text:style-name="P391"/>
      <text:p text:style-name="P392"/>
      <table:table table:style-name="Table10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34">
          <table:table-cell table:style-name="Cell114">
            <text:p text:style-name="P393"><text:span text:style-name="T393_1">Output<text:s/>Title<text:s/></text:span></text:p>
          </table:table-cell>
          <table:table-cell table:style-name="Cell115" table:number-columns-spanned="4">
            <text:p text:style-name="P394"><text:span text:style-name="T394_1">Capacity<text:s/>is<text:s/>built<text:s/>to<text:s/>carry<text:s/>out,<text:s/>communicate,<text:s/>or<text:s/>use<text:s/>research<text:s/>results<text:s/></text:span><text:span text:style-name="T394_2">among:</text:span><text:span text:style-name="T394_3"><text:s/>southern<text:s/>researchers,<text:s/>graduate<text:s/>students,<text:s/>and<text:s/>policymakers</text:span></text:p>
          </table:table-cell>
          <table:covered-table-cell/>
          <table:covered-table-cell/>
          <table:covered-table-cell/>
        </table:table-row>
        <table:table-row table:style-name="Row35">
          <table:table-cell table:style-name="Cell116" table:number-columns-spanned="2">
            <text:p text:style-name="P395"><text:span text:style-name="T395_1">Output<text:s/>number:<text:s/></text:span></text:p>
          </table:table-cell>
          <table:covered-table-cell/>
          <table:table-cell table:style-name="Cell117">
            <text:p text:style-name="P396"><text:span text:style-name="T396_1">3</text:span></text:p>
          </table:table-cell>
          <table:table-cell table:style-name="Cell118">
            <text:p text:style-name="P397"><text:span text:style-name="T397_1">Output<text:s/>Score:<text:s/></text:span></text:p>
          </table:table-cell>
          <table:table-cell table:style-name="Cell119">
            <text:p text:style-name="P398"><text:span text:style-name="T398_1">A</text:span><text:span text:style-name="T398_2">+</text:span></text:p>
          </table:table-cell>
        </table:table-row>
        <table:table-row table:style-name="Row36">
          <table:table-cell table:style-name="Cell120" table:number-columns-spanned="2">
            <text:p text:style-name="P399"><text:span text:style-name="T399_1">Impact<text:s/>weighting<text:s/>(%):<text:s text:c="2"/></text:span></text:p>
          </table:table-cell>
          <table:covered-table-cell/>
          <table:table-cell table:style-name="Cell121">
            <text:p text:style-name="P400"><text:span text:style-name="T400_1">20%</text:span></text:p>
          </table:table-cell>
          <table:table-cell table:style-name="Cell122">
            <text:p text:style-name="P401"><text:span text:style-name="T401_1">Weighting<text:s/>revised<text:s/>since<text:s/>last<text:s/>AR?<text:s/></text:span></text:p>
          </table:table-cell>
          <table:table-cell table:style-name="Cell123">
            <text:p text:style-name="P402"><text:span text:style-name="T402_1">No</text:span></text:p>
          </table:table-cell>
        </table:table-row>
      </table:table>
      <text:p text:style-name="P403"/>
      <table:table table:style-name="Table11">
        <table:table-column table:style-name="Column43"/>
        <table:table-column table:style-name="Column44"/>
        <table:table-column table:style-name="Column45"/>
        <table:table-row table:style-name="Row37">
          <table:table-cell table:style-name="Cell124">
            <text:p text:style-name="P404"><text:span text:style-name="T404_1">Indicator(s)<text:s/></text:span></text:p>
          </table:table-cell>
          <table:table-cell table:style-name="Cell125">
            <text:p text:style-name="P405"><text:span text:style-name="T405_1">December<text:s/></text:span></text:p>
            <text:p text:style-name="P406"><text:span text:style-name="T406_1">2025<text:s/></text:span></text:p>
            <text:p text:style-name="P407"><text:span text:style-name="T407_1">Milestone<text:s/></text:span></text:p>
          </table:table-cell>
          <table:table-cell table:style-name="Cell126">
            <text:p text:style-name="P408"><text:span text:style-name="T408_1">Progress<text:s/></text:span></text:p>
          </table:table-cell>
        </table:table-row>
        <table:table-row table:style-name="Row38">
          <table:table-cell table:style-name="Cell127">
            <text:p text:style-name="P409"><text:span text:style-name="T409_1">3.1<text:s/>Cumulative<text:s/>number<text:s/>of<text:s/>southern<text:s/>researchers<text:s/>included<text:s/>as<text:s/>co</text:span><text:span text:style-name="T409_2">-</text:span><text:span text:style-name="T409_3">PIs<text:s/>on<text:s/>GCCI</text:span><text:span text:style-name="T409_4">-</text:span><text:span text:style-name="T409_5">funded<text:s/>studies<text:s/></text:span></text:p>
          </table:table-cell>
          <table:table-cell table:style-name="Cell128">
            <text:p text:style-name="P410"><text:span text:style-name="T410_1">61</text:span></text:p>
          </table:table-cell>
          <table:table-cell table:style-name="Cell129">
            <text:p text:style-name="P411"><text:span text:style-name="T411_1">Substantially<text:s/>exceeded.<text:s/></text:span><text:span text:style-name="T411_2">91<text:s/>(39<text:s/>new<text:s/>this<text:s/>year)</text:span></text:p>
          </table:table-cell>
        </table:table-row>
        <table:table-row table:style-name="Row39">
          <table:table-cell table:style-name="Cell130">
            <text:p text:style-name="P412"><text:span text:style-name="T412_1">3.2<text:s/>Discrete<text:s/>number<text:s/>of<text:s/>graduate<text:s/>students<text:s/>supported<text:s/>by<text:s/>GCCI<text:s/>(through<text:s/>travel<text:s/>grants,<text:s/>pilot<text:s/>grants<text:s/>(and<text:s/>low</text:span><text:span text:style-name="T412_2">-</text:span><text:span text:style-name="T412_3">cost<text:s/>full<text:s/>studies),<text:s/>or<text:s/>postdoctoral<text:s/>fellowships)<text:s/></text:span></text:p>
          </table:table-cell>
          <table:table-cell table:style-name="Cell131">
            <text:p text:style-name="P413"><text:span text:style-name="T413_1">20</text:span></text:p>
          </table:table-cell>
          <table:table-cell table:style-name="Cell132">
            <text:p text:style-name="P414"><text:span text:style-name="T414_1">Moderately<text:s/>exceeded.<text:s/></text:span><text:span text:style-name="T414_2">22</text:span></text:p>
          </table:table-cell>
        </table:table-row>
      </table:table>
      <text:p text:style-name="P415"/>
      <text:p text:style-name="P416"><text:span text:style-name="T416_1">T</text:span><text:span text:style-name="T416_2">he<text:s/>output’s<text:s/>activities<text:s/>and<text:s/>supporting<text:s/>narrative<text:s/>for<text:s/>the<text:s/>score<text:s/></text:span></text:p>
      <text:p text:style-name="P417"/>
      <text:p text:style-name="P418"><text:span text:style-name="T418_1">This<text:s/>output<text:s/>tracks<text:s/>the<text:s/>work<text:s/>of<text:s/>the<text:s/>GCCI<text:s/>in<text:s/>capacity<text:s/>building,<text:s/>including<text:s/>one<text:s/>output<text:s/>which<text:s/>tracks<text:s/>work<text:s/>to<text:s/>improve<text:s/>capacity<text:s/>of<text:s/>researchers<text:s/>from<text:s/>the<text:s/>global<text:s/>South,<text:s/>and<text:s/>another<text:s/>which<text:s/>tracks<text:s/>capacity<text:s/>building<text:s/>of<text:s/>graduate<text:s/>students.<text:s/>Overall</text:span><text:span text:style-name="T418_2">,</text:span><text:span text:style-name="T418_3"><text:s/>the<text:s/>output<text:s/>is<text:s/>comfortably<text:s/>exceeded,<text:s/>especially<text:s/>the<text:s/>inclusion<text:s/>of<text:s/>southern<text:s/>researchers.<text:s/>This<text:s/>is<text:s/>largely<text:s/>attributable<text:s/>to<text:s/>the<text:s/>significant<text:s/>number<text:s/>of<text:s/>LMIC-based<text:s/>researchers<text:s/>receiving<text:s/>support<text:s/>through<text:s/>CVI’s<text:s/>Regional<text:s/>Scholars<text:s/>Programme,<text:s/>as<text:s/>well<text:s/>as<text:s/>the<text:s/>broader<text:s/>encouragement<text:s/>for<text:s/>research<text:s/>teams<text:s/>to<text:s/>integrate<text:s/>LMIC-based<text:s/>researchers<text:s/>into<text:s/>their<text:s/>projects.</text:span></text:p>
      <text:h text:style-name="P419" text:outline-level="2"><text:bookmark-start text:name="_heading=h.76mg27lrbtmv"/><text:bookmark-end text:name="_heading=h.76mg27lrbtmv"/></text:h>
      <text:h text:style-name="P420" text:outline-level="2"><text:bookmark-start text:name="_heading=h.woz3j9u3wcys"/><text:bookmark-end text:name="_heading=h.woz3j9u3wcys"/><text:span text:style-name="T420_1">Output<text:s/>3.1:<text:s/>Cumulative<text:s/>number<text:s/>of<text:s/>southern<text:s/>researchers<text:s/>included<text:s/>as<text:s/>co-PIs<text:s/>on<text:s/>GCCI-funded<text:s/>studies</text:span></text:h>
      <text:p text:style-name="P421"/>
      <text:p text:style-name="P422"><text:span text:style-name="T422_1">To<text:s/>date,<text:s/>91<text:s/>researchers<text:s/>based<text:s/>in<text:s/>LMICs<text:s/>have<text:s/>been<text:s/>PIs<text:s/>or<text:s/>co-PIs<text:s/>on<text:s/>GCCI-funded<text:s/>full,<text:s/>pilot,<text:s/>and<text:s/>travel<text:s/>studies,<text:s/>comprising<text:s/>18.6<text:s/>percent<text:s/>of<text:s/>the<text:s/>entire<text:s/>pool<text:s/>of<text:s/>490<text:s/>researchers<text:s/>funded<text:s/>by<text:s/>GCCI.<text:s/>39<text:s/>were<text:s/>added<text:s/>in<text:s/>this<text:s/>reporting<text:s/>period.<text:s/>Of<text:s/>the<text:s/>180<text:s/>unique<text:s/>studies<text:s/>funded<text:s/>by<text:s/>GCCI,<text:s/>64<text:s/>have<text:s/>an<text:s/>LMIC-based<text:s/>PI<text:s/>(35.6<text:s/>percent).<text:s/></text:span></text:p>
      <text:p text:style-name="P423"/>
      <text:p text:style-name="P424"><text:span text:style-name="T424_1">See<text:s/>Table<text:s/>4<text:s/>for<text:s/>a<text:s/>breakdown<text:s/>of<text:s/>the<text:s/>distribution<text:s/>of<text:s/>LMIC<text:s/>PIs<text:s/>by<text:s/>initiative.<text:s/>In<text:s/>terms<text:s/>of<text:s/>funding,<text:s/>US$7,442,179.31<text:s/>out<text:s/>of<text:s/>the<text:s/>total<text:s/>US$15,505,410.59<text:s/>awarded<text:s/>to<text:s/>full<text:s/>and<text:s/>pilot<text:s/>studies<text:s/>(48<text:s/>percent)<text:s/>has<text:s/>gone<text:s/>to<text:s/>projects<text:s/>with<text:s/>at<text:s/>least<text:s/>one<text:s/>researcher<text:s/>based<text:s/>in<text:s/>an<text:s/>LMIC<text:s/>institution.<text:s/></text:span></text:p>
      <text:p text:style-name="P425"><text:span text:style-name="T425_1"><text:s/></text:span></text:p>
      <table:table table:style-name="Table12">
        <table:table-column table:style-name="Column46"/>
        <table:table-column table:style-name="Column47"/>
        <table:table-column table:style-name="Column48"/>
        <table:table-row table:style-name="Row40">
          <table:table-cell table:style-name="Cell133" table:number-columns-spanned="2">
            <text:p text:style-name="P426"><text:span text:style-name="T426_1">Table<text:s/>4:<text:s/>Distribution<text:s/>of<text:s/>LMIC<text:s/>PIs</text:span><text:span text:style-name="T426_2"><text:note text:note-class="footnote"><text:note-citation/><text:note-body><text:p text:style-name="P427"><text:span text:style-name="T427_1"><text:s/></text:span><text:span text:style-name="T427_2">Figures<text:s/>in<text:s/>this<text:s/>table<text:s/>are<text:s/>based<text:s/>on<text:s/>full<text:s/>and<text:s/>pilot<text:s/>proposals<text:s/>only.</text:span></text:p></text:note-body></text:note></text:span><text:span text:style-name="T427_3"><text:s/></text:span></text:p>
          </table:table-cell>
          <table:covered-table-cell/>
          <table:table-cell table:style-name="Cell134">
            <text:p text:style-name="P428"/>
          </table:table-cell>
        </table:table-row>
        <table:table-row table:style-name="Row41">
          <table:table-cell table:style-name="Cell135">
            <text:p text:style-name="P429"><text:span text:style-name="T429_1">GCCI<text:s/>programme<text:s/></text:span></text:p>
          </table:table-cell>
          <table:table-cell table:style-name="Cell136">
            <text:p text:style-name="P430"><text:span text:style-name="T430_1">%<text:s/>Research<text:s/>Projects<text:s/>with<text:s/>LMIC<text:s/>PI<text:s/></text:span></text:p>
          </table:table-cell>
          <table:table-cell table:style-name="Cell137">
            <text:p text:style-name="P431"><text:span text:style-name="T431_1">Total<text:s/>awarded</text:span><text:span text:style-name="T431_2"><text:note text:note-class="footnote"><text:note-citation/><text:note-body><text:p text:style-name="P432"><text:span text:style-name="T432_1"><text:s/>These<text:s/>amounts<text:s/>do<text:s/>not<text:s/>include<text:s/>funding<text:s/>for<text:s/>projects<text:s/>that<text:s/>ultimately<text:s/>were<text:s/>cancelled.</text:span></text:p></text:note-body></text:note></text:span><text:span text:style-name="T432_2"><text:s/></text:span></text:p>
          </table:table-cell>
        </table:table-row>
        <table:table-row table:style-name="Row42">
          <table:table-cell table:style-name="Cell138">
            <text:p text:style-name="P433"><text:span text:style-name="T433_1">GI<text:s/></text:span></text:p>
          </table:table-cell>
          <table:table-cell table:style-name="Cell139">
            <text:p text:style-name="P434"><text:span text:style-name="T434_1">43.2%</text:span></text:p>
          </table:table-cell>
          <table:table-cell table:style-name="Cell140">
            <text:p text:style-name="P435"><text:span text:style-name="T435_1">$3,307,302</text:span></text:p>
          </table:table-cell>
        </table:table-row>
        <table:table-row table:style-name="Row43">
          <table:table-cell table:style-name="Cell141">
            <text:p text:style-name="P436"><text:span text:style-name="T436_1">CVI<text:s/></text:span></text:p>
          </table:table-cell>
          <table:table-cell table:style-name="Cell142">
            <text:p text:style-name="P437"><text:span text:style-name="T437_1">32.6%</text:span></text:p>
          </table:table-cell>
          <table:table-cell table:style-name="Cell143">
            <text:p text:style-name="P438"><text:span text:style-name="T438_1">$1,504,464.31</text:span></text:p>
          </table:table-cell>
        </table:table-row>
        <table:table-row table:style-name="Row44">
          <table:table-cell table:style-name="Cell144">
            <text:p text:style-name="P439"><text:span text:style-name="T439_1">PRI<text:s/></text:span></text:p>
          </table:table-cell>
          <table:table-cell table:style-name="Cell145">
            <text:p text:style-name="P440"><text:span text:style-name="T440_1">36.8%</text:span></text:p>
          </table:table-cell>
          <table:table-cell table:style-name="Cell146">
            <text:p text:style-name="P441"><text:span text:style-name="T441_1">$2,630,413<text:s/></text:span></text:p>
          </table:table-cell>
        </table:table-row>
      </table:table>
      <text:p text:style-name="P442"><text:span text:style-name="T442_1"><text:s/></text:span></text:p>
      <text:p text:style-name="P443"><text:span text:style-name="T443_1">In<text:s/>addition<text:s/>to<text:s/>creating<text:s/>opportunities<text:s/>for<text:s/>LMIC-based<text:s/>researchers<text:s/>to<text:s/>serve<text:s/>as<text:s/>PIs<text:s/>or<text:s/>co-PIs,<text:s/>GCCI<text:s/>pursued<text:s/>several<text:s/>impactful<text:s/>approaches<text:s/>to<text:s/>build<text:s/>Southern<text:s/>researchers’<text:s/>capacity<text:s/>in<text:s/>the<text:s/>reporting<text:s/>year.<text:s/>The<text:s/></text:span><text:span text:style-name="T443_2"><text:a xlink:type="simple" xlink:href="https://www.povertyactionlab.org/initiative/crime-and-violence-initiative-cvi-scholars-program"><text:span text:style-name="T443_3">CVI<text:s/>Scholars<text:s/>programme</text:span></text:a></text:span><text:span text:style-name="T443_4"><text:s/>provided<text:s/>funding<text:s/>for<text:s/>PhD<text:s/>researchers<text:s/>in<text:s/>LMICs—matched<text:s/>with<text:s/>J-PAL<text:s/>network<text:s/>mentors—to<text:s/>conduct<text:s/>randomised<text:s/>impact<text:s/>evaluations<text:s/>across<text:s/>diverse<text:s/>themes<text:s/>such<text:s/>as<text:s/>climate<text:s/>displacement<text:s/>in<text:s/>Kenya,<text:s/>community<text:s/>policing<text:s/>in<text:s/>Ethiopia,<text:s/>prison<text:s/>reform<text:s/>in<text:s/>Brazil,<text:s/>violent<text:s/>extremism<text:s/>in<text:s/>Ghana,<text:s/>and<text:s/>procedural<text:s/>justice<text:s/>in<text:s/>Kenya.<text:s/>GI’s<text:s/>Conference<text:s/>Travel<text:s/>Grants<text:s/>enabled<text:s/>LMIC-based<text:s/>governance<text:s/>researchers<text:s/>to<text:s/>present<text:s/>at<text:s/>the<text:s/>November<text:s/>2025<text:s/>NEUDC<text:s/>conference<text:s/>at<text:s/>Tufts<text:s/>University,<text:s/>with<text:s/>recipients<text:s/>from<text:s/>Colombia,<text:s/>India,<text:s/>and<text:s/>South<text:s/>Africa;<text:s/>notably,<text:s/></text:span><text:span text:style-name="T443_5">one<text:s/>grantee,<text:s/></text:span><text:span text:style-name="T443_6">Chinmaya<text:s/>Kumar</text:span><text:span text:style-name="T443_7">,</text:span><text:span text:style-name="T443_8"><text:s/>is<text:s/>now<text:s/>a<text:s/>J-PAL<text:s/>Invited<text:s/>Researcher.<text:s/>Initiative<text:s/>staff<text:s/>also<text:s/>participated<text:s/>in<text:s/>an<text:s/>Inclusive<text:s/>Development<text:s/>Research<text:s/>Working<text:s/>Group<text:s/>funding<text:s/></text:span><text:span text:style-name="T443_9"><text:a xlink:type="simple" xlink:href="https://www.linkedin.com/posts/j-pal-africa_welcome-you-are-invited-to-join-a-meeting-activity-7289602700076355584-HYzN"><text:span text:style-name="T443_10">webinar</text:span></text:a></text:span><text:span text:style-name="T443_11"><text:s/>for<text:s/>African<text:s/>Scholars<text:s/>and<text:s/>contributed<text:s/>to<text:s/>the<text:s/>creation<text:s/>of<text:s/>a<text:s/></text:span><text:span text:style-name="T443_12"><text:a xlink:type="simple" xlink:href="https://sites.google.com/povertyactionlab.org/j-palscholarresources/home"><text:span text:style-name="T443_13">Scholar<text:s/>Resource<text:s/>Hub</text:span></text:a></text:span><text:span text:style-name="T443_14">,<text:s/>centralising<text:s/>information<text:s/>and<text:s/>materials<text:s/>for<text:s/>applicants.<text:s/>Furthermore,<text:s/>J-PAL’s<text:s/>annual<text:s/>invited<text:s/>researcher<text:s/>self</text:span><text:span text:style-name="T443_15">‑nomination<text:s/>process<text:s/>expanded<text:s/>access<text:s/>to<text:s/>its<text:s/>network,<text:s/>welcoming<text:s/>40<text:s/>new<text:s/>invited<text:s/>researchers</text:span><text:span text:style-name="T443_16"><text:s/>-<text:s/></text:span><text:span text:style-name="T443_17">25<text:s/>percent<text:s/>of<text:s/>whom<text:s/>are<text:s/>LMIC-based</text:span><text:span text:style-name="T443_18"><text:s/>-<text:s/></text:span><text:span text:style-name="T443_19">beyond<text:s/>previous<text:s/>affiliate-only<text:s/>nominations.</text:span></text:p>
      <text:h text:style-name="P444" text:outline-level="2"><text:bookmark-start text:name="_heading=h.bqjyde1rbvb1"/><text:bookmark-end text:name="_heading=h.bqjyde1rbvb1"/><text:span text:style-name="T444_1">Output<text:s/>3.2:<text:s/>Discrete<text:s/>number<text:s/>of<text:s/>graduate<text:s/>students<text:s/>supported<text:s/>by<text:s/>GCCI</text:span></text:h>
      <text:p text:style-name="P445"/>
      <text:p text:style-name="P446"><text:span text:style-name="T446_1">In<text:s/>addition<text:s/>to<text:s/>travel<text:s/>grants<text:s/>awarded<text:s/>to<text:s/>graduate<text:s/>students,<text:s/>which<text:s/>give<text:s/>graduate<text:s/>students<text:s/>the<text:s/>opportunity<text:s/>to<text:s/>build<text:s/>research<text:s/>and<text:s/>policy<text:s/>networks<text:s/>and<text:s/>build<text:s/>capacity<text:s/>to<text:s/>apply<text:s/>for<text:s/>larger<text:s/>grants,<text:s/>GCCI<text:s/>supports<text:s/>the<text:s/>capacity<text:s/>building<text:s/>of<text:s/>graduate<text:s/>students<text:s/>by<text:s/>offering<text:s/>full<text:s/>study<text:s/>and<text:s/>pilot<text:s/>grants—up<text:s/>to<text:s/>US$50,000—and<text:s/>other<text:s/>sources<text:s/>of<text:s/>funding—such<text:s/>as<text:s/>postdoctoral<text:s/>fellowships.</text:span></text:p>
      <text:p text:style-name="P447"/>
      <text:p text:style-name="P448"><text:span text:style-name="T448_1">During<text:s/>the<text:s/>reporting<text:s/>year,<text:s/>GCCI<text:s/>has<text:s/>supported<text:s/>22<text:s/>new<text:s/>unique<text:s/>graduate<text:s/>students<text:s/>through<text:s/>full,<text:s/>pilot,<text:s/>and<text:s/>travel<text:s/>grants,<text:s/>bringing<text:s/>GCCI’s<text:s/>cumulative<text:s/>total<text:s/>of<text:s/>126<text:s/>unique<text:s/>graduate<text:s/>students<text:s/>supported<text:s/>overall<text:s/>(Graduate<text:s/>student<text:s/>researchers<text:s/>count<text:s/>only<text:s/>once,<text:s/>even<text:s/>if<text:s/>funded<text:s/>by<text:s/>more<text:s/>than<text:s/>one<text:s/>initiative<text:s/>or<text:s/>if<text:s/>recipient<text:s/>of<text:s/>more<text:s/>than<text:s/>one<text:s/>grant).</text:span></text:p>
      <text:p text:style-name="P449"><text:span text:style-name="T449_1"><text:s/></text:span></text:p>
      <text:p text:style-name="P450"><text:span text:style-name="T450_1">In<text:s/></text:span><text:span text:style-name="T450_2">a<text:s/>number<text:s/>of</text:span><text:span text:style-name="T450_3"><text:s/>cases,<text:s/>GCCI<text:s/>funding<text:s/>has<text:s/>supported<text:s/>graduate<text:s/>students<text:s/>to<text:s/>launch<text:s/>studies<text:s/>that<text:s/>have<text:s/>served<text:s/>as<text:s/>the<text:s/>foundation<text:s/>of<text:s/>their<text:s/>broader<text:s/>research<text:s/>agendas<text:s/>and<text:s/>partnerships<text:s/>as<text:s/>they<text:s/>have<text:s/>gone<text:s/>on<text:s/>to<text:s/>pursue<text:s/>careers<text:s/>in<text:s/>academia.<text:s/></text:span><text:span text:style-name="T450_4">For<text:s/>example,<text:s/>the<text:s/></text:span><text:span text:style-name="T450_5"><text:a xlink:type="simple" xlink:href="https://www.povertyactionlab.org/initiative-project/elevating-womens-voices-governance-and-policy-making-india"><text:span text:style-name="T450_6">Women’s<text:s/></text:span><text:span text:style-name="T450_7">V</text:span><text:span text:style-name="T450_8">oices<text:s/>in<text:s/></text:span><text:span text:style-name="T450_9">G</text:span><text:span text:style-name="T450_10">overnance</text:span></text:a></text:span><text:span text:style-name="T450_11"><text:s/>project<text:s/>shows<text:s/>how<text:s/>exploratory<text:s/>travel<text:s/>grants<text:s/>can<text:s/>lay<text:s/>the<text:s/>groundwork<text:s/>for<text:s/>full<text:s/>grants<text:s/>and<text:s/>robust<text:s/>agendas.<text:s/>GI<text:s/>awarded<text:s/>several<text:s/>grants<text:s/>to<text:s/>Soledad<text:s/>Prillaman<text:s/>as<text:s/>a<text:s/>graduate<text:s/>student,<text:s/>helping<text:s/>establish<text:s/>her<text:s/>research<text:s/>trajectory,<text:s/>with<text:s/>travel<text:s/>support<text:s/>enabling<text:s/>crucial<text:s/>partnership<text:s/>development<text:s/>for<text:s/>the<text:s/>GI-funded<text:s/>follow-on<text:s/>randomised<text:s/>controlled<text:s/>trial.<text:s/>Prillaman<text:s/>is<text:s/>now<text:s/>a<text:s/>GI<text:s/>researcher<text:s/>undertaking<text:s/>influential<text:s/>studies<text:s/>on<text:s/>women’s<text:s/>political<text:s/>empowerment.<text:s/>Similarly,<text:s/>after<text:s/>a<text:s/>PRI<text:s/></text:span><text:span text:style-name="T450_12"><text:a xlink:type="simple" xlink:href="https://poverty-action.org/religious-traditions-and-coping-with-war-and-displacement-evidence-afghan-refugees-turkey"><text:span text:style-name="T450_13">exploratory<text:s/>grant</text:span></text:a></text:span><text:span text:style-name="T450_14"><text:s/>in<text:s/>2020<text:s/>supporting<text:s/>relationship<text:s/>building<text:s/>and<text:s/>qualitative<text:s/>research<text:s/>on<text:s/>violence’s<text:s/>impact<text:s/>in<text:s/>Kabul<text:s/>and<text:s/>the<text:s/>role<text:s/>of<text:s/>religion<text:s/>in<text:s/>coping,<text:s/>Mohammad<text:s/>Isaqzadeh<text:s/>received<text:s/>a<text:s/></text:span><text:span text:style-name="T450_15"><text:a xlink:type="simple" xlink:href="https://www.povertyactionlab.org/initiative-project/coping-war-through-god-islamic-based-cbt-and-promotion-mental-health-and"><text:span text:style-name="T450_16">CVI<text:s/>grant</text:span></text:a></text:span><text:span text:style-name="T450_17"><text:s/>for<text:s/>a<text:s/></text:span><text:span text:style-name="T450_18"><text:a xlink:type="simple" xlink:href="https://poverty-action.org/sites/default/files/2026-01/Mohammad%20Isaqzadeh_Paper_RCT.pdf"><text:span text:style-name="T450_19">full<text:s/>evaluation</text:span></text:a></text:span><text:span text:style-name="T450_20"><text:s/>that<text:s/>revealed<text:s/>how<text:s/>religious<text:s/>traditions<text:s/>shape<text:s/>coping<text:s/>and<text:s/>mental<text:s/>health<text:s/>among<text:s/>Afghan<text:s/>refugees<text:s/>in<text:s/>Turkey.<text:s/>Likewise,<text:s/>after<text:s/>a<text:s/>PRI<text:s/></text:span><text:span text:style-name="T450_21"><text:a xlink:type="simple" xlink:href="https://poverty-action.org/stigma-and-social-cover-mental-health-care-refugee-networks-jordan"><text:span text:style-name="T450_22">exploratory<text:s/>grant</text:span></text:a></text:span><text:span text:style-name="T450_23"><text:s/>in<text:s/>2022<text:s/>that<text:s/>backed<text:s/>partnership<text:s/>building<text:s/>and<text:s/>research<text:s/>into<text:s/>mental<text:s/>health,<text:s/>service<text:s/>use,<text:s/>and<text:s/>stigma<text:s/>among<text:s/>Syrian<text:s/>refugees<text:s/>in<text:s/>Jordan,<text:s/>Emma<text:s/>Smith<text:s/>conducted<text:s/>a<text:s/></text:span><text:span text:style-name="T450_24"><text:a xlink:type="simple" xlink:href="https://poverty-action.org/sites/default/files/2026-01/SmithEmmaC_socialcover.pdf"><text:span text:style-name="T450_25">full<text:s/>evaluation</text:span></text:a></text:span><text:span text:style-name="T450_26"><text:s/>showing<text:s/>that<text:s/>social<text:s/>cover<text:s/>increased<text:s/>information<text:s/>sharing<text:s/>and<text:s/>strengthened<text:s/>connectedness,<text:s/>especially<text:s/>among<text:s/>previous<text:s/>service<text:s/>users.</text:span></text:p>
      <text:p text:style-name="P451"/>
      <text:p text:style-name="P452"><text:span text:style-name="T452_1">A</text:span><text:span text:style-name="T452_2">ny</text:span><text:span text:style-name="T452_3"><text:s/>changes<text:s/>to<text:s/>this<text:s/>output<text:s/>during<text:s/>the<text:s/>past<text:s/>year,<text:s/>and<text:s/>any<text:s/>planned<text:s/>changes<text:s/></text:span></text:p>
      <text:p text:style-name="P453"/>
      <text:p text:style-name="P454"><text:span text:style-name="T454_1">No<text:s/>changes<text:s/>were<text:s/>made<text:s/>to<text:s/>this<text:s/>output<text:s/></text:span><text:span text:style-name="T454_2">during<text:s/>the<text:s/>2025<text:s/>reporting<text:s/>year.<text:s/></text:span></text:p>
      <text:p text:style-name="P455"/>
      <text:h text:style-name="P456" text:outline-level="2"><text:span text:style-name="T456_1">D:<text:s/>VALUE<text:s/>FOR<text:s/>MONEY</text:span><text:span text:style-name="T456_2"><text:s/></text:span></text:h>
      <text:p text:style-name="P457"/>
      <text:p text:style-name="P458"><text:span text:style-name="T458_1">Key<text:s/>cost<text:s/>drivers<text:s/>and<text:s/>performance</text:span></text:p>
      <text:p text:style-name="P459"><text:span text:style-name="T459_1">Key<text:s/>cost<text:s/>drivers<text:s/>for<text:s/>GCCI<text:s/>continue<text:s/>to<text:s/>be<text:s/>research<text:s/>grants,<text:s/>direct<text:s/>and<text:s/>indirect<text:s/>staff<text:s/>costs,<text:s/>management<text:s/>costs,<text:s/>and<text:s/>travel.<text:s/>The<text:s/>programme’s<text:s/>Theory<text:s/>of<text:s/>Change<text:s/>remains<text:s/>valid,<text:s/>and<text:s/>performance<text:s/>against<text:s/>Value<text:s/>for<text:s/>Money<text:s/>dimensions<text:s/>has<text:s/>remained<text:s/>strong<text:s/>during<text:s/>the<text:s/>reporting<text:s/>period.<text:s/>GCCI<text:s/>met<text:s/>or<text:s/>exceeded<text:s/></text:span><text:span text:style-name="T459_2">the<text:s/>majority<text:s/>of</text:span><text:span text:style-name="T459_3"><text:s/>milestones<text:s/>set<text:s/>for<text:s/>2025,<text:s/>with<text:s/>several<text:s/>indicators<text:s/>substantially<text:s/>exceeded.<text:s/>Where<text:s/>individual<text:s/>indicators<text:s/>were<text:s/>not<text:s/>met,<text:s/>this<text:s/>was<text:s/>primarily<text:s/>due<text:s/>to<text:s/>projects<text:s/>being<text:s/>reclassified<text:s/>from<text:s/>outcome<text:s/>to<text:s/>impact</text:span><text:span text:style-name="T459_4">;<text:s/>this<text:s/>is<text:s/>in<text:s/>line<text:s/>with<text:s/></text:span><text:span text:style-name="T459_5">the<text:s/>expected<text:s/></text:span><text:span text:style-name="T459_6">level<text:s/>of<text:s/>ambition</text:span><text:span text:style-name="T459_7">.<text:s text:c="2"/></text:span><text:span text:style-name="T459_8">One<text:s/>output<text:s/>indicator<text:s/></text:span><text:span text:style-name="T459_9">(2.3)<text:s/></text:span><text:span text:style-name="T459_10">did<text:s/>not<text:s/>meet<text:s/>the<text:s/>revised<text:s/>ambitious<text:s/>target<text:s/>established<text:s/>for<text:s/>this<text:s/>year,<text:s/></text:span><text:span text:style-name="T459_11">an<text:s/>indirect<text:s/>consequence<text:s/>of<text:s/></text:span><text:span text:style-name="T459_12">the<text:s/>closure<text:s/>of<text:s/>USAID<text:s/>and<text:s/></text:span><text:span text:style-name="T459_13">corresponding<text:s/></text:span><text:span text:style-name="T459_14">shifts<text:s/>in<text:s/>the<text:s/>overarching<text:s/>foreign<text:s/>aid<text:s/>landscape</text:span><text:span text:style-name="T459_15"><text:s/>that<text:s/>was<text:s/>outside<text:s/>the<text:s/>programme’s<text:s/></text:span><text:span text:style-name="T459_16">capacity<text:s/>to<text:s/>reasonably<text:s/>foresee<text:s/>or<text:s/></text:span><text:span text:style-name="T459_17">control</text:span><text:span text:style-name="T459_18">.</text:span></text:p>
      <text:p text:style-name="P460"/>
      <text:p text:style-name="P461"><text:span text:style-name="T461_1">Economy</text:span></text:p>
      <text:p text:style-name="P462"><text:span text:style-name="T462_1">GCCI<text:s/>continues<text:s/>to<text:s/>demonstrate<text:s/>strong<text:s/>economy,<text:s/>with<text:s/>delivery<text:s/>costs<text:s/>remaining<text:s/>proportionate<text:s/>to<text:s/>outputs<text:s/>generated<text:s/>and<text:s/>consistent<text:s/>with<text:s/>the<text:s/>original<text:s/>VfM<text:s/>proposition.<text:s/>The<text:s/>programme<text:s/>benefits<text:s/>from<text:s/>economies<text:s/>of<text:s/>scale<text:s/>through<text:s/>its<text:s/>Accountable<text:s/>Grant<text:s/>delivery<text:s/>model<text:s/>with<text:s/>J</text:span><text:span text:style-name="T462_2">‑PAL<text:s/>and<text:s/>IPA,<text:s/>leveraging<text:s/>existing<text:s/>academic<text:s/>networks,<text:s/>administrative<text:s/>systems,<text:s/>and<text:s/>in</text:span><text:span text:style-name="T462_3">‑country<text:s/>infrastructure<text:s/>rather<text:s/>than<text:s/>duplicating<text:s/>these<text:s/>within<text:s/>FCDO.</text:span></text:p>
      <text:p text:style-name="P463"/>
      <text:p text:style-name="P464"><text:span text:style-name="T464_1">Evidence<text:s/>from<text:s/>programme<text:s/>delivery<text:s/>shows<text:s/>that<text:s/>overhead<text:s/>rates<text:s/>remain<text:s/>well<text:s/>below<text:s/>those<text:s/>typical<text:s/>for<text:s/>university</text:span><text:span text:style-name="T464_2">‑led<text:s/>research<text:s/>grants,<text:s/>particularly<text:s/>when<text:s/>accounting<text:s/>for<text:s/>the<text:s/>global<text:s/>reach<text:s/>and<text:s/>complexity<text:s/>of<text:s/>operating<text:s/>in<text:s/>fragile<text:s/>and<text:s/>conflict</text:span><text:span text:style-name="T464_3">‑affected<text:s/>contexts.<text:s/>The<text:s/>tiered<text:s/>funding<text:s/>structure<text:s/>(exploratory<text:s/>grants,<text:s/>pilots,<text:s/>full<text:s/>evaluations)<text:s/>further<text:s/>strengthens<text:s/>economy<text:s/>by<text:s/>avoiding<text:s/>premature<text:s/>commitment<text:s/>of<text:s/>large<text:s/>sums<text:s/>to<text:s/>untested<text:s/>or<text:s/>infeasible<text:s/>interventions.</text:span></text:p>
      <text:p text:style-name="P465"/>
      <text:p text:style-name="P466"><text:span text:style-name="T466_1">Case<text:s/>evidence<text:s/>illustrates<text:s/>this<text:s/>clearly</text:span><text:span text:style-name="T466_2">:<text:s/>b</text:span><text:span text:style-name="T466_3">uilding<text:s/>on<text:s/>established<text:s/>infrastructure<text:s/>and<text:s/>systems<text:s/>within<text:s/>J</text:span><text:span text:style-name="T466_4">‑PAL<text:s/>and<text:s/>IPA,<text:s/>GCCI<text:s/>has<text:s/>supported<text:s/>180<text:s/>research<text:s/>projects<text:s/>across<text:s/>more<text:s/>than<text:s/>30<text:s/>countries<text:s/>since<text:s/>2017,<text:s/>achieving<text:s/>economies<text:s/>of<text:s/>scale<text:s/>in<text:s/>grant<text:s/>management,<text:s/>financial<text:s/>oversight,<text:s/>and<text:s/>research<text:s/>support.</text:span></text:p>
      <text:p text:style-name="P467"><text:span text:style-name="T467_1">To<text:s/>control<text:s/>costs<text:s/>and<text:s/>ensure<text:s/>economy,<text:s/>GCCI<text:s/>applies<text:s/>clear<text:s/>funding<text:s/>caps<text:s/>by<text:s/>grant<text:s/>type:</text:span></text:p>
      <text:list text:style-name="LS48" xml:id="list8">
        <text:list-item>
          <text:p text:style-name="P468"><text:span text:style-name="T468_1">Travel<text:s/>/<text:s/>exploratory<text:s/>grants:<text:s/>US$10,000</text:span></text:p>
        </text:list-item>
        <text:list-item>
          <text:p text:style-name="P469"><text:span text:style-name="T469_1">Pilot<text:s/>grants:<text:s/>US$75,000</text:span></text:p>
        </text:list-item>
        <text:list-item>
          <text:p text:style-name="P470"><text:span text:style-name="T470_1">Full<text:s/>studies:<text:s/>US$400,000<text:s/>(US$500,000<text:s/>for<text:s/>PRI)</text:span></text:p>
        </text:list-item>
      </text:list>
      <text:p text:style-name="P471"><text:span text:style-name="T471_1">Actual<text:s/>costs<text:s/>remain<text:s/>well<text:s/>below<text:s/>these<text:s/>ceilings.<text:s/>In<text:s/>2025,<text:s/>average<text:s/>full</text:span><text:span text:style-name="T471_2">‑study<text:s/>costs<text:s/>were<text:s/>US$118,047<text:s/>(GI),<text:s/>US$132,351<text:s/>(CVI),<text:s/>and<text:s/>US$158,386<text:s/>(PRI),<text:s/>demonstrating<text:s/>effective<text:s/>cost<text:s/>control<text:s/>across<text:s/>initiatives.</text:span><text:span text:style-name="T471_3"><text:s text:c="2"/>The<text:s/>highest<text:s/>full<text:s/>study<text:s/>costs<text:s/>were<text:s/>US$274,922<text:s/>(GI)</text:span><text:span text:style-name="T471_4">,<text:s/>US$412,000<text:s/>(CVI),<text:s/>and<text:s/>US$498,827<text:s/>(PRI</text:span><text:span text:style-name="T471_5">)</text:span><text:span text:style-name="T471_6"><text:note text:note-class="footnote"><text:note-citation/><text:note-body><text:p text:style-name="P472"><text:span text:style-name="T472_1"><text:s/></text:span><text:span text:style-name="T472_2">To<text:s/>date<text:s/>there<text:s/>has<text:s/>been<text:s/></text:span><text:span text:style-name="T472_3">once<text:s/>CVI<text:s/>project<text:s/></text:span><text:span text:style-name="T472_4">historically<text:s/></text:span><text:span text:style-name="T472_5">that<text:s/>has<text:s/>received<text:s/>more<text:s/>than<text:s/>the<text:s/>funding<text:s/>cap</text:span><text:span text:style-name="T472_6">.</text:span><text:span text:style-name="T472_7"><text:s/></text:span><text:span text:style-name="T472_8">Funding<text:s/>decisions<text:s/>are<text:s/>taken<text:s/>by<text:s/>the<text:s/>academic<text:s/>review<text:s/>board,<text:s/>taking<text:s/>into<text:s/>consideration<text:s/>(i)<text:s/>academic<text:s/>contribution,<text:s/>(ii)<text:s/>policy<text:s/>relevance,<text:s/>(iii)<text:s/>technical<text:s/>design,<text:s/>(iv)<text:s/>project<text:s/>viability,<text:s/>(v)<text:s/>value<text:s/>of<text:s/>research<text:s/>and<text:s/>(vi)<text:s/>research<text:s/>ethics.</text:span><text:span text:style-name="T472_9"> </text:span></text:p></text:note-body></text:note></text:span><text:span text:style-name="T472_10">.</text:span><text:span text:style-name="T472_11"><text:s/></text:span><text:span text:style-name="T472_12">Overhead<text:s/>rates<text:s/>are<text:s/>capped<text:s/>at<text:s/>10</text:span><text:span text:style-name="T472_13">-</text:span><text:span text:style-name="T472_14">15%,<text:s/>substantially<text:s/>below<text:s/>standard<text:s/>university<text:s/>overheads<text:s/>(often<text:s/>up<text:s/>to<text:s/>65%).<text:s/>In<text:s/>addition,<text:s/>PIs<text:s/>based<text:s/>in<text:s/></text:span><text:span text:style-name="T472_15">high</text:span><text:span text:style-name="T472_16"><text:s/></text:span><text:span text:style-name="T472_17">income</text:span><text:span text:style-name="T472_18"><text:s/>country<text:s/>universities<text:s/>are<text:s/>not<text:s/>permitted<text:s/>to<text:s/>charge<text:s/>salary<text:s/>costs<text:s/>to<text:s/>grants,<text:s/>generating<text:s/>an<text:s/>estimated<text:s/>saving<text:s/>of<text:s/>approximately<text:s/>US$122,000<text:s/>per<text:s/>full<text:s/>study</text:span><text:span text:style-name="T472_19"><text:note text:note-class="footnote"><text:note-citation/><text:note-body><text:p text:style-name="P473"><text:span text:style-name="T473_1"><text:s/></text:span><text:span text:style-name="T473_2">This<text:s/>figure<text:s/>is<text:s/>drawn<text:s/>from<text:s/>an </text:span><text:span text:style-name="T473_3"><text:a xlink:type="simple" office:target-frame-name="_blank" xlink:href="https://pubs.aeaweb.org/doi/pdfplus/10.1257/pandp.115.724"><text:span text:style-name="T473_4">American<text:s/>Economic<text:s/>Association<text:s/>report </text:span></text:a></text:span><text:span text:style-name="T473_5">and<text:s/>represents<text:s/>the<text:s/>half-yearly<text:s/>salary<text:s/>for<text:s/>a<text:s/>full<text:s/>professor<text:s/>in<text:s/>economics<text:s/>departments<text:s/>at<text:s/>US-based<text:s/>PhD<text:s/>granting<text:s/>universities.<text:s/>This<text:s/>is<text:s/>an<text:s/>imperfect<text:s/>estimate,<text:s/>as<text:s/>some<text:s/>GCCI<text:s/>grantees<text:s/>do<text:s/>not<text:s/>hold<text:s/>tenured<text:s/>positions<text:s/>or<text:s/>are<text:s/>based<text:s/>in<text:s/>departments<text:s/>other<text:s/>than<text:s/>economics.<text:s/></text:span><text:span text:style-name="T473_6">In<text:s/>addition</text:span><text:span text:style-name="T473_7">,<text:s/>most<text:s/>funded<text:s/>studies<text:s/>involve<text:s/>multiple<text:s/>researchers<text:s/>and<text:s/>exceed<text:s/>the<text:s/>period<text:s/>of<text:s/>a<text:s/>half-year. </text:span></text:p></text:note-body></text:note></text:span><text:span text:style-name="T473_8">.</text:span></text:p>
      <text:p text:style-name="P474"/>
      <text:p text:style-name="P475"><text:span text:style-name="T475_1">Efficiency</text:span></text:p>
      <text:p text:style-name="P476"><text:span text:style-name="T476_1">GCCI<text:s/>continues<text:s/>to<text:s/>operate<text:s/>an<text:s/>efficient<text:s/>delivery<text:s/>model<text:s/>underpinned<text:s/>by<text:s/>robust<text:s/>financial<text:s/>controls<text:s/>and<text:s/>a<text:s/>competitive,<text:s/>transparent<text:s/>grant</text:span><text:span text:style-name="T476_2"><text:s/></text:span><text:span text:style-name="T476_3">making<text:s/>process.<text:s/></text:span><text:span text:style-name="T476_4">Administrative<text:s/>systems<text:s/>for<text:s/>grant<text:s/>management,<text:s/>review,<text:s/>and<text:s/>reporting<text:s/>are<text:s/>well</text:span><text:span text:style-name="T476_5">‑established,<text:s/>and<text:s/>the<text:s/>programme<text:s/>has<text:s/>demonstrated<text:s/>an<text:s/>ability<text:s/>to<text:s/>adapt<text:s/>efficiently<text:s/>to<text:s/>external<text:s/>shocks<text:s/>without<text:s/>significant<text:s/>cost<text:s/>escalation</text:span><text:span text:style-name="T476_6"><text:note text:note-class="footnote"><text:note-citation/><text:note-body><text:p text:style-name="P477"><text:span text:style-name="T477_1"><text:s/></text:span><text:span text:style-name="T477_2">The<text:s/>year<text:s/>under<text:s/>review<text:s/>has<text:s/>tested<text:s/>efficiency<text:s/>due<text:s/>to<text:s/>increased<text:s/>proposal<text:s/>volumes<text:s/>following<text:s/>wider<text:s/>donor<text:s/>withdrawal<text:s/>from<text:s/>governance<text:s/>and<text:s/>conflict<text:s/>research.<text:s/>GCCI<text:s/>absorbed<text:s/>this<text:s/>pressure<text:s/>by<text:s/>adapting<text:s/>review<text:s/>processes<text:s/>rather<text:s/>than<text:s/>extending<text:s/>timelines<text:s/>or<text:s/>lowering<text:s/>standards.</text:span></text:p></text:note-body></text:note></text:span><text:span text:style-name="T477_3">.</text:span></text:p>
      <text:p text:style-name="P478"/>
      <text:p text:style-name="P479"><text:span text:style-name="T479_1">The<text:s/>year<text:s/>under<text:s/>review<text:s/>tested<text:s/>efficiency<text:s/>due<text:s/>to<text:s/>increased<text:s/>proposal<text:s/>volumes<text:s/>following<text:s/>wider<text:s/>donor<text:s/>withdrawal<text:s/>from<text:s/>governance<text:s/>and<text:s/>conflict<text:s/>research.<text:s/>GCCI<text:s/>absorbed<text:s/>this<text:s/>pressure<text:s/>by<text:s/>adapting<text:s/>review<text:s/>processes<text:s/>rather<text:s/>than<text:s/>extending<text:s/>timelines<text:s/>or<text:s/>lowering<text:s/>standards.</text:span><text:span text:style-name="T479_2"><text:s/></text:span></text:p>
      <text:p text:style-name="P480"><text:span text:style-name="T480_1">JPAL<text:s/>administers<text:s/>the<text:s/>programme<text:s/>in<text:s/>line<text:s/>with<text:s/>MIT<text:s/>financial<text:s/>regulations,<text:s/>while<text:s/>IPA<text:s/>contributes<text:s/>complementary<text:s/>operational<text:s/>and<text:s/>country</text:span><text:span text:style-name="T480_2"><text:s/></text:span><text:span text:style-name="T480_3">level<text:s/>capacity.<text:s/>This<text:s/>division<text:s/>of<text:s/>responsibilities<text:s/>reduces<text:s/>duplication<text:s/>and<text:s/>improves<text:s/>administrative<text:s/>efficiency<text:s/>compared<text:s/>with<text:s/>single</text:span><text:span text:style-name="T480_4"><text:s/></text:span><text:span text:style-name="T480_5">institution<text:s/>delivery.</text:span><text:span text:style-name="T480_6"><text:s/></text:span><text:span text:style-name="T480_7">Efficiency<text:s/>is<text:s/>further<text:s/>strengthened<text:s/>through:</text:span></text:p>
      <text:list text:style-name="LS48" xml:id="list11">
        <text:list-item>
          <text:p text:style-name="P481"><text:span text:style-name="T481_1">Open<text:s/>competitive<text:s/>calls<text:s/>assessed<text:s/>against<text:s/>published<text:s/>criteria</text:span></text:p>
        </text:list-item>
        <text:list-item>
          <text:p text:style-name="P482"><text:span text:style-name="T482_1">Independent<text:s/>academic<text:s/>and<text:s/>policy<text:s/>review,<text:s/>including<text:s/>FCDO<text:s/>input</text:span></text:p>
        </text:list-item>
        <text:list-item>
          <text:p text:style-name="P483"><text:span text:style-name="T483_1">A<text:s/>tiered<text:s/>funding<text:s/>model<text:s/>(exploratory<text:s/>→<text:s/>pilot<text:s/>→<text:s/>full<text:s/>studies),<text:s/>which<text:s/>reduces<text:s/>the<text:s/>risk<text:s/>of<text:s/>funding<text:s/>infeasible<text:s/>projects</text:span></text:p>
        </text:list-item>
        <text:list-item>
          <text:p text:style-name="P484"><text:span text:style-name="T484_1">U</text:span><text:span text:style-name="T484_2">se</text:span><text:span text:style-name="T484_3"><text:s/>of</text:span><text:span text:style-name="T484_4"><text:s/>targeted<text:s/>briefings,<text:s/>webinars,<text:s/>and<text:s/>synthesis<text:s/>products</text:span><text:span text:style-name="T484_5"><text:s/></text:span><text:span text:style-name="T484_6">for<text:s/>dissemination,<text:s/>rather<text:s/>than<text:s/>relying<text:s/>solely<text:s/>on<text:s/>resource</text:span><text:span text:style-name="T484_7">‑intensive<text:s/>large<text:s/>events</text:span><text:span text:style-name="T484_8">.<text:s/></text:span></text:p>
        </text:list-item>
      </text:list>
      <text:p text:style-name="P485"><text:span text:style-name="T485_1">Evidence<text:s/>of<text:s/>efficiency<text:s/>gains<text:s/>includes<text:s/>the<text:s/>successful<text:s/>progression<text:s/>of<text:s/></text:span><text:span text:style-name="T485_2">6<text:s/></text:span><text:span text:style-name="T485_3">projects<text:s/>from<text:s/>earlier</text:span><text:span text:style-name="T485_4">‑stage<text:s/>funding<text:s/>to<text:s/>full<text:s/>evaluations<text:s/>across<text:s/>recent<text:s/>rounds,<text:s/>demonstrating<text:s/>effective<text:s/>use<text:s/>of<text:s/>early<text:s/>investment<text:s/>to<text:s/>de</text:span><text:span text:style-name="T485_5">‑risk<text:s/>larger<text:s/>awards.</text:span><text:span text:style-name="T485_6"><text:s/></text:span></text:p>
      <text:p text:style-name="P486"><text:span text:style-name="T486_1">Two<text:s/>other<text:s/>contributing<text:s/>factors<text:s/>are<text:s/>recorded<text:s/>here<text:s/>that<text:s/>have<text:s/>influenced<text:s/>efficiency<text:s/>this<text:s/>year.<text:s/>Firstly,<text:s/>e</text:span><text:span text:style-name="T486_2">fficiency<text:s/>is<text:s/>partly<text:s/>dependent<text:s/>on<text:s/>individual<text:s/>relationships<text:s/>and<text:s/>staff<text:s/>continuity,<text:s/>particularly<text:s/>for<text:s/>engagement<text:s/>with<text:s/>FCDO<text:s/>teams.<text:s/>While<text:s/>not<text:s/>yet<text:s/>a<text:s/>VfM<text:s/>failure,<text:s/>this<text:s/>creates<text:s/></text:span><text:span text:style-name="T486_3">a<text:s/></text:span><text:span text:style-name="T486_4">vulnerability<text:s/>if<text:s/>turnover<text:s/>increases<text:s/>during<text:s/>the<text:s/>final<text:s/>phase.</text:span></text:p>
      <text:p text:style-name="P487"><text:span text:style-name="T487_1">Secondly,<text:s/></text:span><text:span text:style-name="T487_2">o</text:span><text:span text:style-name="T487_3">ver<text:s/>the<text:s/>life<text:s/>of<text:s/>GCCI</text:span><text:span text:style-name="T487_4"><text:s/>delivery<text:s/>arrangements<text:s/>have<text:s/></text:span><text:span text:style-name="T487_5">also<text:s/></text:span><text:span text:style-name="T487_6">demonstrated<text:s/>a<text:s/>high<text:s/>degree<text:s/>of<text:s/>adaptability<text:s/>in<text:s/>response<text:s/>to<text:s/>abrupt<text:s/>allocation<text:s/>changes<text:s/>and<text:s/>wider<text:s/>volatility<text:s/>in<text:s/>the<text:s/>aid<text:s/>environment.<text:s/>The<text:s/>programme<text:s/>supported<text:s/>grantees<text:s/>to<text:s/>re-sequence<text:s/>activities,<text:s/>adjust<text:s/>timelines,<text:s/>and<text:s/>pivot<text:s/>research<text:s/>focus<text:s/>where<text:s/>necessary,<text:s/>while<text:s/>largely<text:s/>maintaining<text:s/>research<text:s/>quality<text:s/>and<text:s/>policy<text:s/>relevance.<text:s/>This<text:s/>reflects<text:s/>the<text:s/>value<text:s/>of<text:s/>GCCI’s<text:s/>flexible<text:s/>funding<text:s/>architecture,<text:s/>including<text:s/>staged<text:s/>funding,<text:s/>pilot<text:s/>phases,<text:s/>and<text:s/>tolerance<text:s/>for<text:s/>non-linear<text:s/>research<text:s/>pathways.</text:span></text:p>
      <text:p text:style-name="P488"><text:span text:style-name="T488_1">Experience<text:s/></text:span><text:span text:style-name="T488_2">this<text:s/>year<text:s/>following<text:s/>the<text:s/>closure<text:s/>of<text:s/>USAID<text:s/>and<text:s/>wider<text:s/>funding<text:s/>dynamics<text:s/></text:span><text:span text:style-name="T488_3">suggests<text:s/>that<text:s/>resilience<text:s/></text:span><text:span text:style-name="T488_4">h</text:span><text:span text:style-name="T488_5">as<text:s/></text:span><text:span text:style-name="T488_6">been<text:s/></text:span><text:span text:style-name="T488_7">greatest<text:s/>where<text:s/>flexibility<text:s/>and<text:s/>contingency<text:s/>were<text:s/>embedded<text:s/>early<text:s/>in<text:s/>project<text:s/>and<text:s/>programme<text:s/>design,<text:s/>rather<text:s/>than<text:s/>introduced<text:s/>reactively.<text:s/>As<text:s/>volatility<text:s/>is<text:s/>likely<text:s/>to<text:s/>remain<text:s/>a<text:s/>defining<text:s/>feature<text:s/>of<text:s/>the<text:s/>operating<text:s/>environment,<text:s/>this<text:s/>reinforces<text:s/>the<text:s/>importance<text:s/>of<text:s/>surge-ready<text:s/>processes,<text:s/>early<text:s/>scenario<text:s/>planning,<text:s/>and<text:s/>delivery<text:s/>models<text:s/>that<text:s/>can<text:s/>absorb<text:s/>shocks<text:s/>without<text:s/>undermining<text:s/>core<text:s/>research<text:s/>objectives.</text:span></text:p>
      <text:p text:style-name="P489"/>
      <text:p text:style-name="P490"><text:span text:style-name="T490_1">Effectiveness</text:span></text:p>
      <text:p text:style-name="P491"><text:span text:style-name="T491_1">Effectiveness</text:span><text:span text:style-name="T491_2"><text:s/>is<text:s/>where<text:s/>GCCI’s<text:s/>VfM<text:s/>case<text:s/>is<text:s/>strongest.<text:s/>The<text:s/>programme<text:s/>has<text:s/>moved<text:s/>beyond<text:s/>generating<text:s/>high</text:span><text:span text:style-name="T491_3">‑</text:span><text:span text:style-name="T491_4">quality<text:s/>research<text:s/>outputs<text:s/>to<text:s/>demonstrating<text:s/>credible<text:s/>policy<text:s/>uptake<text:s/>and<text:s/>institutionalisation,<text:s/>which<text:s/>is<text:s/>the<text:s/>primary<text:s/>channel<text:s/>through<text:s/>which<text:s/>value<text:s/>is<text:s/>realised.</text:span><text:span text:style-name="T491_5"><text:s/></text:span><text:span text:style-name="T491_6">This<text:s/>aligns<text:s/>with<text:s/>the<text:s/>original<text:s/>business<text:s/>case<text:s/>logic<text:s/>that<text:s/>evidence<text:s/>would<text:s/>be<text:s/>a<text:s/>catalyst<text:s/>rather<text:s/>than<text:s/>an<text:s/>implementer.<text:s/></text:span></text:p>
      <text:p text:style-name="P492"><text:span text:style-name="T492_1">GCCI<text:s/></text:span><text:span text:style-name="T492_2">seeks</text:span><text:span text:style-name="T492_3"><text:s/>to</text:span><text:span text:style-name="T492_4"><text:s/>maximise<text:s/>effectiveness<text:s/>by<text:s/>prioritising<text:s/>research<text:s/>that<text:s/>is<text:s/>both<text:s/>academically<text:s/>rigorous<text:s/>and<text:s/>directly<text:s/>relevant<text:s/>to<text:s/>policymakers<text:s/>and<text:s/>practitioners.<text:s/></text:span><text:span text:style-name="T492_5">GCCI<text:s/>review<text:s/>boards<text:s/>assess<text:s/>proposals<text:s/>based<text:s/>on<text:s/>their<text:s/>(</text:span><text:span text:style-name="T492_6">i</text:span><text:span text:style-name="T492_7">)<text:s/>academic<text:s/>contribution,<text:s/>(ii)<text:s/>policy<text:s/>relevance,<text:s/>(iii)<text:s/>technical<text:s/>design,<text:s/>(iv)<text:s/>project<text:s/>viability,<text:s/>(v)<text:s/>value<text:s/>of<text:s/>research<text:s/>and<text:s/>(vi)<text:s/>research<text:s/>ethics.<text:s/></text:span><text:span text:style-name="T492_8">All<text:s/>full<text:s/>studies<text:s/>are<text:s/>required<text:s/>to<text:s/>demonstrate<text:s/>policy<text:s/>relevance<text:s/>through<text:s/>implementing</text:span><text:span text:style-name="T492_9"><text:s/></text:span><text:span text:style-name="T492_10">partner<text:s/>engagement<text:s/>at<text:s/>the<text:s/>proposal<text:s/>stage.</text:span><text:span text:style-name="T492_11"><text:s/></text:span><text:span text:style-name="T492_12">Funded<text:s/>proposals<text:s/>in<text:s/>2025<text:s/>received<text:s/>higher<text:s/>average<text:s/>scores<text:s/>for<text:s/>policy<text:s/>relevance<text:s/>(5.27)<text:s/>and<text:s/>value<text:s/>of<text:s/>research<text:s/>(4.87)<text:s/>than<text:s/>the<text:s/>overall<text:s/>applicant<text:s/>pool,<text:s/>indicating<text:s/>effective<text:s/>targeting<text:s/>of<text:s/>high</text:span><text:span text:style-name="T492_13"><text:s/></text:span><text:span text:style-name="T492_14">impact<text:s/>research.</text:span></text:p>
      <text:p text:style-name="P493"><text:span text:style-name="T493_1">The<text:s/>case<text:s/>studies<text:s/>set<text:s/>out<text:s/>in<text:s/>earlier<text:s/>sections<text:s/>support<text:s/>this<text:s/>judgement.<text:s/></text:span><text:span text:style-name="T493_2">Effectiveness<text:s/>is<text:s/>evidenced<text:s/>by<text:s/>demonstrable<text:s/>policy<text:s/>uptake<text:s/>and<text:s/>scale</text:span><text:span text:style-name="T493_3"><text:note text:note-class="footnote"><text:note-citation/><text:note-body><text:p text:style-name="P494"><text:span text:style-name="T494_1"><text:s/></text:span><text:span text:style-name="T494_2">Not</text:span><text:span text:style-name="T494_3">ing<text:s/>that<text:s/></text:span><text:span text:style-name="T494_4">scale<text:s/>is<text:s/>not<text:s/></text:span><text:span text:style-name="T494_5">always<text:s/>a<text:s/>suitable<text:s/></text:span><text:span text:style-name="T494_6">measure<text:s/>of<text:s/></text:span><text:span text:style-name="T494_7">effectiveness.</text:span><text:span text:style-name="T494_8"><text:s/>In<text:s/>addition<text:s/>not<text:s/>all<text:s/>impact<text:s/>stories<text:s/>demonstrate<text:s/>downstream<text:s/>behavioural<text:s/>change<text:s/>or<text:s/>long</text:span><text:span text:style-name="T494_9">‑term<text:s/>outcomes;<text:s/>in<text:s/>several<text:s/>cases,<text:s/>evidence<text:s/>of<text:s/>scale</text:span><text:span text:style-name="T494_10">‑up<text:s/>exists<text:s/>without<text:s/>yet</text:span><text:span text:style-name="T494_11">‑measured<text:s/>population</text:span><text:span text:style-name="T494_12">‑level<text:s/>effects.</text:span></text:p></text:note-body></text:note></text:span><text:span text:style-name="T494_13">,<text:s/>including:</text:span></text:p>
      <text:list text:style-name="LS43" xml:id="list15">
        <text:list-item>
          <text:p text:style-name="P495"><text:span text:style-name="T495_1">Adoption<text:s/>of<text:s/>progressive<text:s/>property<text:s/>taxation<text:s/>in<text:s/>Kananga,<text:s/>DRC,<text:s/>now<text:s/>covering<text:s/>over<text:s/>1.8<text:s/>million<text:s/>people</text:span></text:p>
        </text:list-item>
        <text:list-item>
          <text:p text:style-name="P496"><text:span text:style-name="T496_1">Algorithm</text:span><text:span text:style-name="T496_2"><text:s/></text:span><text:span text:style-name="T496_3">based<text:s/>property<text:s/>tax<text:s/>reform<text:s/>in<text:s/>Dakar,<text:s/>Senegal,<text:s/>generating<text:s/>over<text:s/>CFA<text:s/>1<text:s/>billion<text:s/>(£1.3m)<text:s/>in<text:s/>additional<text:s/>annual<text:s/>revenue</text:span></text:p>
        </text:list-item>
        <text:list-item>
          <text:p text:style-name="P497"><text:span text:style-name="T497_1">Statewide<text:s/>scaleup<text:s/>of<text:s/>an<text:s/>evidence</text:span><text:span text:style-name="T497_2"><text:s/></text:span><text:span text:style-name="T497_3">based<text:s/>opioid<text:s/>prevention<text:s/>curriculum<text:s/>in<text:s/>Punjab,<text:s/>reaching<text:s/>more<text:s/>than<text:s/>750,000<text:s/>students<text:s/>across<text:s/>3,600<text:s/>schools</text:span></text:p>
        </text:list-item>
      </text:list>
      <text:p text:style-name="P498"><text:span text:style-name="T498_1">Equity</text:span></text:p>
      <text:p text:style-name="P499"><text:span text:style-name="T499_1">Equity<text:s/>is<text:s/>embedded<text:s/>across<text:s/>GCCI’s<text:s/>funding,<text:s/>delivery,<text:s/>and<text:s/>governance<text:s/>arrangements.<text:s/></text:span><text:span text:style-name="T499_2">The<text:s/>programme<text:s/>consistently<text:s/>exceeds<text:s/>its<text:s/>targets<text:s/>for<text:s/>inclusion<text:s/>of<text:s/>LMIC</text:span><text:span text:style-name="T499_3">‑</text:span><text:span text:style-name="T499_4">based<text:s/>researchers<text:s/>and<text:s/>early</text:span><text:span text:style-name="T499_5">‑</text:span><text:span text:style-name="T499_6">career<text:s/>scholars,<text:s/>contributing<text:s/>to<text:s/>a<text:s/>more<text:s/>equitable<text:s/>global<text:s/>research<text:s/>ecosystem.<text:s/></text:span><text:span text:style-name="T499_7">Women’s<text:s/>leadership<text:s/>remains<text:s/>strong<text:s/>across<text:s/></text:span><text:span text:style-name="T499_8">funded<text:s/>projects</text:span><text:span text:style-name="T499_9">.<text:s/></text:span></text:p>
      <text:p text:style-name="P500"><text:span text:style-name="T500_1">Equity<text:s/>is<text:s/>also<text:s/>reflected<text:s/>in<text:s/>thematic<text:s/>choices.<text:s/>GCCI<text:s/>funds<text:s/>research<text:s/>explicitly<text:s/>targeting<text:s/>marginalised<text:s/>populations,<text:s/>including<text:s/>refugees,<text:s/>informal<text:s/>workers,<text:s/>disadvantaged<text:s/>caste<text:s/>groups,<text:s/>and<text:s/>populations<text:s/>exposed<text:s/>to<text:s/>violence<text:s/>and<text:s/>insecurity.<text:s/></text:span><text:span text:style-name="T500_2">Review<text:s/>boards<text:s/>are<text:s/>structured<text:s/>to<text:s/>ensure<text:s/>diverse<text:s/>disciplinary,<text:s/>geographic,<text:s/>and<text:s/>gender<text:s/>representation,<text:s/>supporting<text:s/>equitable<text:s/>decision<text:s/>making<text:s/>alongside<text:s/>value<text:s/>for<text:s/>money.<text:s/></text:span></text:p>
      <text:p text:style-name="P501"><text:span text:style-name="T501_1">This<text:s/>year<text:s/>funding<text:s/>has<text:s/>been<text:s/>awarded<text:s/>to<text:s/>91<text:s/>researchers<text:s/>based<text:s/>in<text:s/>academic<text:s/>and<text:s/>research<text:s/>institutions<text:s/>in<text:s/>LMIC,<text:s/>alongside<text:s/>targeted<text:s/>grants,<text:s/>mentorship<text:s/>and<text:s/>university<text:s/>partnerships,<text:s/>including<text:s/>embedded<text:s/>impact<text:s/>evaluation<text:s/>courses<text:s/>co-delivered<text:s/>with<text:s/>African<text:s/>universities.<text:s/>Sustained<text:s/>graduate<text:s/>student<text:s/>support<text:s/>continues<text:s/>through<text:s/>travel<text:s/>and<text:s/>proposal</text:span><text:span text:style-name="T501_2">‑</text:span><text:span text:style-name="T501_3">development<text:s/>grants.<text:s/>Qualitatively,<text:s/>this<text:s/>has<text:s/>enabled<text:s/>locally<text:s/>grounded<text:s/>research<text:s/>design<text:s/>and<text:s/>strengthened<text:s/>partnerships<text:s/>in<text:s/>contexts<text:s/>where<text:s/>extractive<text:s/>research<text:s/>practices<text:s/>have<text:s/>historically<text:s/>dominated</text:span><text:span text:style-name="T501_4"><text:note text:note-class="footnote"><text:note-citation/><text:note-body><text:p text:style-name="P502"><text:span text:style-name="T502_1"><text:s/></text:span><text:span text:style-name="T502_2">Note:<text:s/>w</text:span><text:span text:style-name="T502_3">hile<text:s/>researcher<text:s/>participation<text:s/>metrics<text:s/>are<text:s/>strong,<text:s/></text:span><text:span text:style-name="T502_4">broader<text:s/></text:span><text:span text:style-name="T502_5">evidence<text:s/>on<text:s/>how<text:s/>capacity<text:s/>gains<text:s/>translate<text:s/>into<text:s/>sustained<text:s/>leadership<text:s/>or<text:s/>institutional<text:s/>strengthening<text:s/>remains<text:s/>thin</text:span><text:span text:style-name="T502_6">.<text:s/>These<text:s/></text:span><text:span text:style-name="T502_7">should<text:s/>be<text:s/>interpreted<text:s/>cautiously.</text:span></text:p></text:note-body></text:note></text:span><text:span text:style-name="T502_8">.</text:span></text:p>
      <text:p text:style-name="P503"><text:span text:style-name="T503_1">In<text:s/>2025:</text:span></text:p>
      <text:list text:style-name="LS44" xml:id="list18">
        <text:list-item>
          <text:p text:style-name="P504"><text:span text:style-name="T504_1">4</text:span><text:span text:style-name="T504_2">6.8</text:span><text:span text:style-name="T504_3">%<text:s/>of<text:s/>total<text:s/>funding<text:s/>for<text:s/>full<text:s/>and<text:s/>pilot<text:s/>studies<text:s/></text:span><text:span text:style-name="T504_4">across<text:s/>the<text:s/>last<text:s/>two<text:s/></text:span><text:span text:style-name="T504_5">funding<text:s/>rounds<text:s/></text:span><text:span text:style-name="T504_6">went<text:s/>to<text:s/>projects<text:s/>involving<text:s/>LMIC<text:s/>based<text:s/>researchers</text:span><text:span text:style-name="T504_7">.</text:span></text:p>
        </text:list-item>
        <text:list-item>
          <text:p text:style-name="P505"><text:span text:style-name="T505_1">64<text:s/>studies<text:s/>included<text:s/>at<text:s/>least<text:s/>one<text:s/>LMIC<text:s/>based<text:s/>PI<text:s/>(35.6%<text:s/>of<text:s/>all<text:s/>studies)</text:span></text:p>
        </text:list-item>
        <text:list-item>
          <text:p text:style-name="P506"><text:span text:style-name="T506_1">37</text:span><text:span text:style-name="T506_2">.6</text:span><text:span text:style-name="T506_3">%<text:s/>of<text:s/>funded<text:s/>projects<text:s/>are<text:s/>led<text:s/>by<text:s/>a<text:s/>woman<text:s/>PI.<text:s/></text:span><text:span text:style-name="T506_4">77</text:span><text:span text:style-name="T506_5">.9</text:span><text:span text:style-name="T506_6">%<text:s/></text:span><text:span text:style-name="T506_7">have</text:span><text:span text:style-name="T506_8"><text:s/>at<text:s/>least<text:s/></text:span><text:span text:style-name="T506_9">one<text:s/>woman</text:span><text:span text:style-name="T506_10"><text:s/>PI.</text:span></text:p>
        </text:list-item>
        <text:list-item>
          <text:p text:style-name="P507"><text:span text:style-name="T507_1">85%<text:s/>of<text:s/>projects<text:s/>will<text:s/>incorporate<text:s/>gender<text:s/>analysis<text:s/>in<text:s/>some<text:s/>capacity;<text:s/>gender<text:s/>is<text:s/>a<text:s/>central<text:s/>theme<text:s/>for<text:s/>many<text:s/>(see<text:s/>Output<text:s/>Indicator<text:s/>1.3<text:s/>for<text:s/>examples).</text:span></text:p>
        </text:list-item>
      </text:list>
      <text:p text:style-name="P508"><text:span text:style-name="T508_1">Cost</text:span><text:span text:style-name="T508_2"><text:s/></text:span><text:span text:style-name="T508_3">effectiveness</text:span></text:p>
      <text:p text:style-name="P509"><text:span text:style-name="T509_1">GCCI<text:s/></text:span><text:span text:style-name="T509_2">directly<text:s/></text:span><text:span text:style-name="T509_3">demonstrates<text:s/>cost</text:span><text:span text:style-name="T509_4"><text:s/></text:span><text:span text:style-name="T509_5">effectiveness<text:s/>by<text:s/>leveraging<text:s/>global<text:s/>research<text:s/>infrastructure<text:s/>and<text:s/>by<text:s/>crowding<text:s/>in<text:s/>additional<text:s/>investment.<text:s/></text:span><text:span text:style-name="T509_6">To<text:s/>date,<text:s/></text:span><text:span text:style-name="T509_7">GCCI<text:s/>has<text:s/>catalysed<text:s/>over<text:s/>US$18.3<text:s/>million<text:s/>in<text:s/>additional<text:s/>funding<text:s/>for<text:s/>related<text:s/>research<text:s/>and<text:s/>scaleup,<text:s/>increasing<text:s/>the<text:s/>return<text:s/>on<text:s/>FCDO’s<text:s/>investment.</text:span></text:p>
      <text:p text:style-name="P510"/>
      <text:p text:style-name="P511"><text:span text:style-name="T511_1">GCCI’s<text:s/>cost</text:span><text:span text:style-name="T511_2">‑</text:span><text:span text:style-name="T511_3">effectiveness<text:s/>is<text:s/>best<text:s/>assessed<text:s/>through<text:s/>the<text:s/>scale<text:s/>of<text:s/>influence<text:s/>relative<text:s/>to<text:s/>research<text:s/>spend</text:span><text:span text:style-name="T511_4"><text:s/>however</text:span><text:span text:style-name="T511_5">,<text:s/>rather<text:s/>than<text:s/>through<text:s/>direct<text:s/>cost</text:span><text:span text:style-name="T511_6">‑</text:span><text:span text:style-name="T511_7">per</text:span><text:span text:style-name="T511_8">‑</text:span><text:span text:style-name="T511_9">beneficiary<text:s/>metrics,<text:s/>which<text:s/>are<text:s/>not<text:s/>appropriate<text:s/>for<text:s/>evidence<text:s/>programmes.<text:s/>The<text:s/>cost<text:s/>of<text:s/>individual<text:s/>studies<text:s/>is<text:s/>modest<text:s/>relative<text:s/>to<text:s/>the<text:s/>scale<text:s/>of<text:s/>policy<text:s/>decisions<text:s/>influenced.<text:s/></text:span><text:span text:style-name="T511_10">For<text:s/>example,<text:s/>the<text:s/>marginal<text:s/>cost<text:s/>of<text:s/>research<text:s/>contributing<text:s/>to<text:s/>tax<text:s/>reform<text:s/>in<text:s/>Senegal<text:s/>or<text:s/>DRC<text:s/>is<text:s/>negligible<text:s/>compared<text:s/>to<text:s/>the<text:s/>revenue<text:s/>gains<text:s/>and<text:s/>governance<text:s/>improvements<text:s/>associated<text:s/>with<text:s/>those<text:s/>reforms.<text:s/>Similarly,<text:s/>the<text:s/>cost<text:s/>of<text:s/>research<text:s/>informing<text:s/>statewide<text:s/>education<text:s/>or<text:s/>public<text:s/>health<text:s/>interventions<text:s/>is<text:s/>small<text:s/>relative<text:s/>to<text:s/>the<text:s/>populations<text:s/>reached.</text:span></text:p>
      <text:p text:style-name="P512"><text:span text:style-name="T512_1">The<text:s/>tiered<text:s/>funding<text:s/>model<text:s/>enhances<text:s/>cost</text:span><text:span text:style-name="T512_2">‑</text:span><text:span text:style-name="T512_3">effectiveness<text:s/>by<text:s/>filtering<text:s/>out<text:s/>low</text:span><text:span text:style-name="T512_4">‑</text:span><text:span text:style-name="T512_5">potential<text:s/>ideas<text:s/>early<text:s/>and<text:s/>concentrating<text:s/>resources<text:s/>on<text:s/>studies<text:s/>with<text:s/>feasible<text:s/>pathways<text:s/>to<text:s/>use</text:span><text:span text:style-name="T512_6"><text:note text:note-class="footnote"><text:note-citation/><text:note-body><text:p text:style-name="P513"><text:span text:style-name="T513_1"><text:s/>There<text:s/>is<text:s/>limited<text:s/>systematic<text:s/>tracking<text:s/>of<text:s/>pathways<text:s/>where<text:s/>evidence<text:s/>did<text:s/>not<text:s/>lead<text:s/>to<text:s/>uptake.</text:span><text:span text:style-name="T513_2"><text:s/>It<text:s/>is<text:s/>reasonable<text:s/>to<text:s/>assess<text:s/>this<text:s/>would<text:s/>change<text:s/>raw<text:s/>calculations<text:s/>of<text:s/>cost<text:s/>effectiveness,<text:s/>however<text:s/>we<text:s/>assess<text:s/>this<text:s/>would<text:s/>not<text:s/>change<text:s/>the<text:s/>underlying<text:s/>conclusion.</text:span></text:p></text:note-body></text:note></text:span><text:span text:style-name="T513_3">.<text:s/>The<text:s/>presence<text:s/>of<text:s/>scale</text:span><text:span text:style-name="T513_4">‑</text:span><text:span text:style-name="T513_5">up<text:s/>funding<text:s/>(Output<text:s/>2.5)<text:s/>further<text:s/>strengthens<text:s/>cost</text:span><text:span text:style-name="T513_6">‑</text:span><text:span text:style-name="T513_7">effectiveness<text:s/>by<text:s/>explicitly<text:s/>linking<text:s/>evidence<text:s/>to<text:s/>implementation<text:s/>support.</text:span></text:p>
      <text:p text:style-name="P514"><text:span text:style-name="T514_1">Several<text:s/>studies<text:s/>demonstrate<text:s/>high<text:s/>benefit</text:span><text:span text:style-name="T514_2"><text:s/></text:span><text:span text:style-name="T514_3">to</text:span><text:span text:style-name="T514_4"><text:s/></text:span><text:span text:style-name="T514_5">cost<text:s/>ratios,<text:s/>including<text:s/>tax<text:s/>and<text:s/>labour</text:span><text:span text:style-name="T514_6"><text:s/></text:span><text:span text:style-name="T514_7">safety<text:s/>reforms<text:s/>where<text:s/>fiscal<text:s/>or<text:s/>welfare<text:s/>gains<text:s/>substantially<text:s/>exceed<text:s/>research<text:s/>costs.<text:s/>Overall,<text:s/>GCCI<text:s/>continues<text:s/>to<text:s/>represent<text:s/>good<text:s/>value<text:s/>for<text:s/>money,<text:s/>delivering<text:s/>high</text:span><text:span text:style-name="T514_8"><text:s/></text:span><text:span text:style-name="T514_9">quality<text:s/>evidence,<text:s/>demonstrable<text:s/>policy<text:s/>impact,<text:s/>and<text:s/>scalable<text:s/>solutions<text:s/>at<text:s/>well</text:span><text:span text:style-name="T514_10"><text:s/></text:span><text:span text:style-name="T514_11">controlled<text:s/>cost.</text:span></text:p>
      <text:p text:style-name="P515"><text:span text:style-name="T515_1">Overall,<text:s/>GCCI<text:s/>continues<text:s/>to<text:s/>represent<text:s/>good<text:s/>value<text:s/>for<text:s/>money<text:s/>and<text:s/>remains<text:s/>consistent<text:s/>with<text:s/>-<text:s/>if<text:s/>not<text:s/>stronger<text:s/>than<text:s/>-<text:s/>the<text:s/>original<text:s/>VfM<text:s/>proposition.<text:s/>The<text:s/>programme<text:s/>demonstrates<text:s/>strong<text:s/>economy<text:s/>and<text:s/>efficiency,<text:s/>high<text:s/>effectiveness<text:s/>in<text:s/>influencing<text:s/>policy<text:s/>decisions,<text:s/>a<text:s/>credible<text:s/>commitment<text:s/>to<text:s/>equity,<text:s/>and<text:s/>favourable<text:s/>cost</text:span><text:span text:style-name="T515_2">‑</text:span><text:span text:style-name="T515_3">effectiveness<text:s/>when<text:s/>judged<text:s/>against<text:s/>the<text:s/>scale<text:s/>of<text:s/>influence<text:s/>achieved.<text:s/>While<text:s/>attribution<text:s/>limits<text:s/>and<text:s/>uneven<text:s/>downstream<text:s/>evidence<text:s/></text:span><text:span text:style-name="T515_4">of<text:s/>the<text:s/>application<text:s/>of<text:s/>research<text:s/>evidence<text:s/>to<text:s/>policy<text:s/></text:span><text:span text:style-name="T515_5">remain,<text:s/>these<text:s/>are<text:s/>inherent<text:s/>to<text:s/>evidence</text:span><text:span text:style-name="T515_6">‑</text:span><text:span text:style-name="T515_7">generation<text:s/>programmes<text:s/>and<text:s/>do<text:s/>not<text:s/>outweigh<text:s/>the<text:s/>VfM<text:s/>case.<text:s/></text:span><text:span text:style-name="T515_8">Further,<text:s/>t</text:span><text:span text:style-name="T515_9">he<text:s/></text:span><text:span text:style-name="T515_10">predominant<text:s/></text:span><text:span text:style-name="T515_11">VfM<text:s/>case<text:s/></text:span><text:span text:style-name="T515_12">is<text:s/>in<text:s/>national<text:s/>and<text:s/>local<text:s/>authorities<text:s/>running<text:s/>improved<text:s/>interventions,<text:s/>rather<text:s/>than<text:s/></text:span><text:span text:style-name="T515_13">through<text:s/></text:span><text:span text:style-name="T515_14">an<text:s/>impact<text:s/>pathway<text:s/>that<text:s/>necessarily<text:s/>involves<text:s/>the<text:s/>FCDO</text:span><text:span text:style-name="T515_15">.<text:s/>This<text:s/>circumstance<text:s/></text:span><text:span text:style-name="T515_16">has<text:s/></text:span><text:span text:style-name="T515_17">also<text:s/>limited<text:s/>undue<text:s/>second-order<text:s/>effects<text:s/>on<text:s/>results<text:s/>generation<text:s/>from<text:s/></text:span><text:span text:style-name="T515_18">FCDO</text:span><text:span text:style-name="T515_19">’s</text:span><text:span text:style-name="T515_20"><text:s/></text:span><text:span text:style-name="T515_21">institutional<text:s/>refocusing</text:span><text:span text:style-name="T515_22"><text:s/>over<text:s/>the<text:s/>last<text:s/>2-3<text:s/>years</text:span><text:span text:style-name="T515_23">.<text:s/></text:span><text:span text:style-name="T515_24">Completion<text:s/>of<text:s/>the<text:s/>programme<text:s/>as<text:s/>planned<text:s/>is<text:s/>justified<text:s/>from<text:s/>a<text:s/>VfM<text:s/>perspective.</text:span></text:p>
      <text:p text:style-name="P516"/>
      <text:p text:style-name="P517"><text:span text:style-name="T517_1">E:<text:s/>RISK<text:s/></text:span></text:p>
      <text:p text:style-name="P518"/>
      <text:p text:style-name="P519"><text:span text:style-name="T519_1">Overview<text:s/>of<text:s/>risk<text:s/>management</text:span><text:span text:style-name="T519_2"><text:s/></text:span></text:p>
      <text:p text:style-name="P520"><text:span text:style-name="T520_1">The<text:s/></text:span><text:span text:style-name="T520_2">programme’s<text:s/></text:span><text:span text:style-name="T520_3">risk<text:s/>appetite<text:s/>remains<text:s/></text:span><text:span text:style-name="T520_4">C</text:span><text:span text:style-name="T520_5">autious</text:span><text:span text:style-name="T520_6">.<text:s/>Over</text:span><text:span text:style-name="T520_7">all<text:s/>risk<text:s/></text:span><text:span text:style-name="T520_8">re</text:span><text:span text:style-name="T520_9">mains<text:s/></text:span><text:span text:style-name="T520_10">Minor</text:span><text:span text:style-name="T520_11">,</text:span><text:span text:style-name="T520_12"><text:s/>with<text:s/>both<text:s/>Policy<text:s/>and<text:s/>Programme<text:s/>Delivery<text:s/>and<text:s/>Safeguarding<text:s/>assessed<text:s/>as<text:s/></text:span><text:span text:style-name="T520_13">Moderate</text:span><text:span text:style-name="T520_14">.<text:s text:c="2"/></text:span><text:span text:style-name="T520_15">Operating<text:s/>in<text:s/></text:span><text:span text:style-name="T520_16">fragile<text:s/>and<text:s/>conflict-affected<text:s/>contexts<text:s/>within<text:s/>a<text:s/>volatile<text:s/>global<text:s/>environment</text:span><text:span text:style-name="T520_17"><text:s/></text:span><text:span text:style-name="T520_18">limits<text:s/></text:span><text:span text:style-name="T520_19">further<text:s/></text:span><text:span text:style-name="T520_20">reduc</text:span><text:span text:style-name="T520_21">tion</text:span><text:span text:style-name="T520_22">.<text:s/>These<text:s/>risks<text:s/>are<text:s/>well<text:s/>understood<text:s/>and<text:s/>actively<text:s/>managed<text:s/>by<text:s/>J</text:span><text:span text:style-name="T520_23">‑PAL<text:s/>and<text:s/>IPA</text:span><text:span text:style-name="T520_24"><text:s/>through</text:span><text:span text:style-name="T520_25"><text:s/>strong<text:s/>governance,<text:s/>financial<text:s/>controls,<text:s/>safeguarding<text:s/>systems,<text:s/>and<text:s/>regular<text:s/>engagement<text:s/>with<text:s/>FCDO.<text:s/>The<text:s/>risk<text:s/>register<text:s/>is<text:s/>reviewed<text:s/>regularly<text:s/>and<text:s/>was<text:s/>last<text:s/>updated<text:s/>in<text:s/>February<text:s/>2026.</text:span></text:p>
      <text:p text:style-name="P521"/>
      <text:p text:style-name="P522"><text:span text:style-name="T522_1">Risk<text:s/>matrix  </text:span><text:span text:style-name="T522_2"> </text:span></text:p>
      <text:p text:style-name="P523"/>
      <table:table table:style-name="Table13"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45">
          <table:table-cell table:style-name="Cell147">
            <text:p text:style-name="P524"><text:span text:style-name="T524_1">Strategy<text:s/>&amp;<text:s/>Context</text:span><text:span text:style-name="T524_2"> </text:span></text:p>
          </table:table-cell>
          <table:table-cell table:style-name="Cell148">
            <text:p text:style-name="P525"><text:span text:style-name="T525_1">Policy<text:s/>&amp;<text:s/>Programme<text:s/>Delivery</text:span><text:span text:style-name="T525_2"> </text:span></text:p>
          </table:table-cell>
          <table:table-cell table:style-name="Cell149">
            <text:p text:style-name="P526"><text:span text:style-name="T526_1">Public<text:s/>Service<text:s/>&amp;<text:s/>Delivery<text:s/>Operations</text:span><text:span text:style-name="T526_2"> </text:span></text:p>
          </table:table-cell>
          <table:table-cell table:style-name="Cell150">
            <text:p text:style-name="P527"><text:span text:style-name="T527_1">People </text:span><text:span text:style-name="T527_2"> </text:span></text:p>
          </table:table-cell>
          <table:table-cell table:style-name="Cell151">
            <text:p text:style-name="P528"><text:span text:style-name="T528_1">Financial<text:s/>&amp;<text:s/>Fiduciary</text:span><text:span text:style-name="T528_2"> </text:span></text:p>
          </table:table-cell>
          <table:table-cell table:style-name="Cell152">
            <text:p text:style-name="P529"><text:span text:style-name="T529_1">Safeguarding</text:span><text:span text:style-name="T529_2"> </text:span></text:p>
          </table:table-cell>
          <table:table-cell table:style-name="Cell153">
            <text:p text:style-name="P530"><text:span text:style-name="T530_1">Reputational</text:span><text:span text:style-name="T530_2"> </text:span></text:p>
          </table:table-cell>
          <table:table-cell table:style-name="Cell154">
            <text:p text:style-name="P531"><text:span text:style-name="T531_1">Overall</text:span><text:span text:style-name="T531_2"> </text:span></text:p>
          </table:table-cell>
        </table:table-row>
        <table:table-row table:style-name="Row46">
          <table:table-cell table:style-name="Cell155">
            <text:p text:style-name="P532"><text:span text:style-name="T532_1">Minor </text:span></text:p>
          </table:table-cell>
          <table:table-cell table:style-name="Cell156">
            <text:p text:style-name="P533"><text:span text:style-name="T533_1">Moderate </text:span></text:p>
          </table:table-cell>
          <table:table-cell table:style-name="Cell157">
            <text:p text:style-name="P534"><text:span text:style-name="T534_1">Minor </text:span></text:p>
          </table:table-cell>
          <table:table-cell table:style-name="Cell158">
            <text:p text:style-name="P535"><text:span text:style-name="T535_1">Minor </text:span></text:p>
          </table:table-cell>
          <table:table-cell table:style-name="Cell159">
            <text:p text:style-name="P536"><text:span text:style-name="T536_1">Minor </text:span></text:p>
          </table:table-cell>
          <table:table-cell table:style-name="Cell160">
            <text:p text:style-name="P537"><text:span text:style-name="T537_1">Moderate </text:span></text:p>
          </table:table-cell>
          <table:table-cell table:style-name="Cell161">
            <text:p text:style-name="P538"><text:span text:style-name="T538_1">Minor </text:span></text:p>
          </table:table-cell>
          <table:table-cell table:style-name="Cell162">
            <text:p text:style-name="P539"><text:span text:style-name="T539_1">Minor</text:span><text:span text:style-name="T539_2"> </text:span></text:p>
          </table:table-cell>
        </table:table-row>
      </table:table>
      <text:p text:style-name="P540"/>
      <text:p text:style-name="P541"><text:span text:style-name="T541_1">Strategy<text:s/>&amp;<text:s/>Context<text:s/></text:span><text:span text:style-name="T541_2">(Mi</text:span><text:span text:style-name="T541_3">nor)</text:span></text:p>
      <text:p text:style-name="P542"><text:span text:style-name="T542_1">Strategic<text:s/>risks<text:s/>relate<text:s/>to<text:s/>operating<text:s/>in<text:s/>volatile<text:s/>political<text:s/>and<text:s/>security<text:s/>environments,<text:s/>particularly<text:s/>as<text:s/>research<text:s/>expands<text:s/>into<text:s/>newer<text:s/>geographies<text:s/>and<text:s/>themes.<text:s/>Changing<text:s/>contexts<text:s/>can<text:s/>constrain<text:s/>delivery<text:s/>of<text:s/>high</text:span><text:span text:style-name="T542_2">‑quality<text:s/>RCTs,<text:s/>though<text:s/>most<text:s/></text:span><text:span text:style-name="T542_3">countries<text:s/>where<text:s/></text:span><text:span text:style-name="T542_4">GCCI-funded<text:s/>research<text:s/>projects<text:s/>are<text:s/>being<text:s/></text:span><text:span text:style-name="T542_5">implemented</text:span><text:span text:style-name="T542_6"><text:s/></text:span><text:span text:style-name="T542_7">have<text:s/>not<text:s/>been<text:s/>directly<text:s/>affected<text:s/>by<text:s/>major<text:s/>conflict.<text:s/>Risks<text:s/>are<text:s/>mitigated<text:s/>through<text:s/>a<text:s/>diversified<text:s/>portfolio,<text:s/>forward<text:s/>planning,<text:s/>close<text:s/>engagement<text:s/>with<text:s/>researchers,<text:s/>pilot<text:s/>and<text:s/>travel<text:s/>grants,<text:s/>and<text:s/>IPA’s<text:s/>“Outside<text:s/>of<text:s/>Country<text:s/>Office”<text:s/>policy.<text:s/>Where<text:s/>risks<text:s/>materialise,<text:s/>projects<text:s/>may<text:s/>be<text:s/>paused<text:s/>or<text:s/>terminated<text:s/>and<text:s/>funds<text:s/>reallocated.</text:span></text:p>
      <text:p text:style-name="P543"/>
      <text:p text:style-name="P544"><text:span text:style-name="T544_1">Policy<text:s/>and<text:s/>Programme<text:s/>Delivery<text:s/>(Moderate)</text:span></text:p>
      <text:p text:style-name="P545"><text:span text:style-name="T545_1">Policy<text:s/>and<text:s/>p</text:span><text:span text:style-name="T545_2">rogramme<text:s/>delivery<text:s/>risks<text:s/>increased<text:s/>during<text:s/>the<text:s/>period<text:s/>due<text:s/>to<text:s/>global<text:s/>reductions<text:s/>in<text:s/>foreign<text:s/>aid,<text:s/>which<text:s/>disrupted<text:s/>co</text:span><text:span text:style-name="T545_3">‑financing<text:s/>for<text:s/>some<text:s/>partners<text:s/>and<text:s/>led<text:s/>to<text:s/>project<text:s/>withdrawals.<text:s/>While<text:s/>GCCI<text:s/>funding<text:s/>remains<text:s/>secure,<text:s/>wider<text:s/>uncertainty<text:s/>has<text:s/>affected<text:s/>delivery<text:s/>timelines.<text:s/></text:span></text:p>
      <text:p text:style-name="P546"><text:span text:style-name="T546_1">There<text:s/>is<text:s/>also<text:s/>a<text:s/>risk<text:s/>that<text:s/>evidence<text:s/>is<text:s/>not<text:s/>taken<text:s/>up<text:s/>by<text:s/>policymakers,<text:s/>and<text:s/>that<text:s/>FCDO<text:s/>staff<text:s/></text:span><text:span text:style-name="T546_2">changes<text:s/>or<text:s/>turnover<text:s/>may<text:s/>affect<text:s/>continuity<text:s/>or<text:s/>institutional<text:s/>knowledge.<text:s/></text:span></text:p>
      <text:p text:style-name="P547"><text:span text:style-name="T547_1">M</text:span><text:span text:style-name="T547_2">itigation<text:s/>has<text:s/>included<text:s/>continued<text:s/>competitive<text:s/>RFPs,<text:s/>targeted<text:s/>guidance<text:s/>from<text:s/>J</text:span><text:span text:style-name="T547_3">‑PAL<text:s/>and<text:s/>IPA,<text:s/>and<text:s/>bilateral<text:s/>adjustments<text:s/>to<text:s/>project<text:s/>scope,<text:s/>timelines,<text:s/>or<text:s/>budgets</text:span><text:span text:style-name="T547_4">.<text:s/>N</text:span><text:span text:style-name="T547_5">ewer<text:s/>funding<text:s/>approache</text:span><text:span text:style-name="T547_6">s<text:s/></text:span><text:span text:style-name="T547_7">use<text:s/></text:span><text:span text:style-name="T547_8">staged<text:s/>grant<text:s/>models<text:s/></text:span><text:span text:style-name="T547_9">and</text:span><text:span text:style-name="T547_10"><text:s/>lighter-touch<text:s/>engagement<text:s/>to<text:s/>manage<text:s/>resources<text:s/>efficiently</text:span><text:span text:style-name="T547_11">,</text:span><text:span text:style-name="T547_12"><text:s/>while<text:s/></text:span><text:span text:style-name="T547_13">FCDO<text:s/>capacity<text:s/></text:span><text:span text:style-name="T547_14"><text:s/></text:span><text:span text:style-name="T547_15">s</text:span><text:span text:style-name="T547_16">taff<text:s/>continuity</text:span><text:span text:style-name="T547_17"><text:s/>is<text:s/></text:span><text:span text:style-name="T547_18">supported</text:span><text:span text:style-name="T547_19"><text:s/>through<text:s/>clear<text:s/>documentation,<text:s/>structured<text:s/>handovers,<text:s/>and<text:s/>proportionate<text:s/>oversight.</text:span></text:p>
      <text:p text:style-name="P548"/>
      <text:p text:style-name="P549"><text:span text:style-name="T549_1">People<text:s/>(Minor)</text:span></text:p>
      <text:p text:style-name="P550"><text:span text:style-name="T550_1">There<text:s/>remains<text:s/>a<text:s/>risk<text:s/>associated<text:s/>with<text:s/>staff<text:s/>turnover<text:s/>and<text:s/>capacity</text:span><text:span text:style-name="T550_2">,<text:s/>skills</text:span><text:span text:style-name="T550_3"><text:s/></text:span><text:span text:style-name="T550_4">or<text:s/>continuity</text:span><text:span text:style-name="T550_5"><text:s/>within<text:s/>FCDO<text:s/>and<text:s/>delivery<text:s/>partners</text:span><text:span text:style-name="T550_6">,<text:s/>including<text:s/>turnover<text:s/>or<text:s/>temporary<text:s/>gaps<text:s/>in<text:s/>key<text:s/>roles</text:span><text:span text:style-name="T550_7"><text:s/>which<text:s/>could<text:s/>disrupt<text:s/>programme<text:s/>oversight,<text:s/>reduce<text:s/>institutional<text:s/>memory</text:span><text:span text:style-name="T550_8"><text:s/>or<text:s/>even<text:s/>slow<text:s/>decision-making</text:span><text:span text:style-name="T550_9">,<text:s/>with<text:s/>potential<text:s/>impacts<text:s/>on<text:s/>delivery<text:s/>efficiency,<text:s/>quality<text:s/>assurance,<text:s/>and<text:s/>stakeholder<text:s/>engagement</text:span><text:span text:style-name="T550_10">.<text:s/>This<text:s/>is<text:s/>mitigated<text:s/>through<text:s/>strong<text:s/>leadership,<text:s/>institutional<text:s/>knowledge,<text:s/>workforce<text:s/>planning,<text:s/>and<text:s/></text:span><text:span text:style-name="T550_11">resilient<text:s/>team<text:s/>structures<text:s/>within<text:s/>J-PAL<text:s/>and<text:s/>IPA,<text:s/>including<text:s/></text:span><text:span text:style-name="T550_12">a<text:s/>balance<text:s/>of<text:s/>technical<text:s/>and<text:s/>policy<text:s/>staff<text:s/></text:span><text:span text:style-name="T550_13">and<text:s/>well-established<text:s/></text:span><text:span text:style-name="T550_14">knowledge<text:s/>management<text:s/></text:span><text:span text:style-name="T550_15">processes<text:s/>that<text:s/>support<text:s/>continuity<text:s/>during<text:s/>staff<text:s/>transitions</text:span><text:span text:style-name="T550_16">.</text:span></text:p>
      <text:p text:style-name="P551"/>
      <text:p text:style-name="P552"><text:span text:style-name="T552_1">Financial<text:s/>&amp;<text:s/>Fiduciary<text:s/>(Minor)</text:span></text:p>
      <text:p text:style-name="P553"><text:span text:style-name="T553_1">GCCI<text:s/>operates<text:s/>through<text:s/>sub</text:span><text:span text:style-name="T553_2">awards<text:s/>for<text:s/>independent<text:s/>research,<text:s/></text:span><text:span text:style-name="T553_3">which<text:s/></text:span><text:span text:style-name="T553_4">carry</text:span><text:span text:style-name="T553_5"><text:s/></text:span><text:span text:style-name="T553_6">inherent<text:s/>fiduciary<text:s/>risk</text:span><text:span text:style-name="T553_7"><text:s/></text:span><text:span text:style-name="T553_8">due<text:s/>to<text:s/>delivery<text:s/>through<text:s/>third-party<text:s/>institutions<text:s/>and<text:s/>extended<text:s/>delivery<text:s/>chains<text:s/>outside<text:s/>FCDO<text:s/>systems.<text:s/></text:span><text:span text:style-name="T553_9"><text:s/>This<text:s/>is<text:s/>mitigated<text:s/>through<text:s/>robust<text:s/>financial<text:s/></text:span><text:span text:style-name="T553_10">and<text:s/>assurance<text:s/></text:span><text:span text:style-name="T553_11">controls<text:s/></text:span><text:span text:style-name="T553_12">implemented<text:s/>by<text:s/></text:span><text:span text:style-name="T553_13">J</text:span><text:span text:style-name="T553_14">PAL<text:s/>and<text:s/>IPA,<text:s/>including<text:s/></text:span><text:span text:style-name="T553_15">pre-award<text:s/>due<text:s/>diligence,<text:s/></text:span><text:span text:style-name="T553_16">cost-reimbursable<text:s/>funding,<text:s/></text:span><text:span text:style-name="T553_17">invoice<text:s/></text:span><text:span text:style-name="T553_18">verification,<text:s/></text:span><text:span text:style-name="T553_19">routine<text:s/>financial<text:s/></text:span><text:span text:style-name="T553_20">reviews,<text:s/>spot<text:s/>checks,<text:s/>and<text:s/>audit<text:s/>rights.<text:s/>One<text:s/>case<text:s/>of<text:s/>potential<text:s/>misuse<text:s/>was<text:s/>identified<text:s/>and<text:s/>addressed<text:s/>during<text:s/>the<text:s/>year,<text:s/>with<text:s/>no<text:s/>material<text:s/>financial<text:s/>loss,<text:s/>demonstrating<text:s/>controls<text:s/>are<text:s/>operating<text:s/>as<text:s/>intended.</text:span></text:p>
      <text:p text:style-name="P554"/>
      <text:p text:style-name="P555"><text:span text:style-name="T555_1">Safeguarding<text:s/>(Moderate)</text:span></text:p>
      <text:p text:style-name="P556"><text:span text:style-name="T556_1">Safeguarding<text:s/>risks<text:s/>remain<text:s/>moderate<text:s/></text:span><text:span text:style-name="T556_2">given</text:span><text:span text:style-name="T556_3"><text:s/></text:span><text:span text:style-name="T556_4">research<text:s/>activit</text:span><text:span text:style-name="T556_5">y</text:span><text:span text:style-name="T556_6"><text:s/>in<text:s/>fragile,<text:s/>conflict</text:span><text:span text:style-name="T556_7">‑affected,<text:s/>and<text:s/>politically<text:s/>sensitive<text:s/>contexts.<text:s/>J</text:span><text:span text:style-name="T556_8">‑PAL<text:s/>and<text:s/>IPA<text:s/></text:span><text:span text:style-name="T556_9">have<text:s/></text:span><text:span text:style-name="T556_10">robust<text:s/></text:span><text:span text:style-name="T556_11">safeguarding<text:s/>systems<text:s/>aligned<text:s/>with<text:s/>FCDO<text:s/>requirements,<text:s/>including<text:s/></text:span><text:span text:style-name="T556_12">IRB<text:s/>review,<text:s/></text:span><text:span text:style-name="T556_13">mandatory<text:s/>disclosures,<text:s/></text:span><text:span text:style-name="T556_14">grantee<text:s/>compliance<text:s/>with<text:s/>FCDO<text:s/>policies,<text:s/>and<text:s/>strong<text:s/></text:span><text:span text:style-name="T556_15">SEAH<text:s/>prevention<text:s/>and<text:s/>re</text:span><text:span text:style-name="T556_16">porting<text:s/>mechanisms</text:span><text:span text:style-name="T556_17">,<text:s/>including<text:s/>grievance<text:s/>and<text:s/>third</text:span><text:span text:style-name="T556_18">‑party<text:s/>reporting<text:s/>channels.</text:span></text:p>
      <text:p text:style-name="P557"/>
      <text:p text:style-name="P558"><text:span text:style-name="T558_1">Reputational<text:s/>(Minor)</text:span></text:p>
      <text:p text:style-name="P559"><text:span text:style-name="T559_1">There<text:s/>is<text:s/>a<text:s/>reputational<text:s/>risk<text:s/>that<text:s/>research<text:s/>findings<text:s/>may<text:s/>be<text:s/>negative<text:s/>or<text:s/>controversial.<text:s/>This<text:s/>is<text:s/>mitigated<text:s/>through<text:s/>close<text:s/>engagement<text:s/>with<text:s/>FCDO<text:s/>teams,<text:s/>rigorous<text:s/>academic<text:s/>and<text:s/>policy<text:s/>scrutiny,<text:s/>and<text:s/>careful<text:s/>dissemination.<text:s/>Evidence<text:s/>demonstrating<text:s/>what<text:s/>does<text:s/>not<text:s/>work<text:s/>is<text:s/>recognised<text:s/>as<text:s/>a<text:s/>positive<text:s/>contribution<text:s/>to<text:s/>evidence</text:span><text:span text:style-name="T559_2">‑based<text:s/>policymaking</text:span><text:span text:style-name="T559_3">,<text:s/>as<text:s/>the<text:s/>lessons<text:s/>learned<text:s/>from<text:s/>this<text:s/>work<text:s/>still<text:s/>have<text:s/>impact</text:span><text:span text:style-name="T559_4"><text:s/>and<text:s/></text:span><text:span text:style-name="T559_5">value.<text:s/></text:span></text:p>
      <text:p text:style-name="P560"/>
      <text:p text:style-name="P561"/>
      <text:p text:style-name="P562"><text:bookmark-start text:name="_heading=h.vy10yp866x6y"/><text:bookmark-end text:name="_heading=h.vy10yp866x6y"/><text:span text:style-name="T562_1">F:<text:s/>PROGRAMME<text:s/>MANAGEMENT:<text:s/>DELIVERY,<text:s/>COMMERCIAL<text:s/>&amp;<text:s/>FINANCIAL<text:s/>PERFORMANCE</text:span><text:span text:style-name="T562_2"><text:s/></text:span></text:p>
      <text:p text:style-name="P563"/>
      <text:p text:style-name="P564"><text:span text:style-name="T564_1">Delivery<text:s/>and<text:s/>partner<text:s/>performance</text:span></text:p>
      <text:p text:style-name="P565"><text:span text:style-name="T565_1">Programme<text:s/>delivery<text:s/>during<text:s/>the<text:s/>reporting<text:s/>period<text:s/>remained<text:s/>strong.<text:s/>GCCI<text:s/>continued<text:s/>to<text:s/>be<text:s/>delivered<text:s/>through<text:s/>an<text:s/>Accountable<text:s/>Grant<text:s/>arrangement<text:s/>with<text:s/></text:span><text:span text:style-name="T565_2">JPAL</text:span><text:span text:style-name="T565_3">,<text:s/>working<text:s/>in<text:s/>close<text:s/>partnership<text:s/>with<text:s/>IPA.<text:s/>Roles<text:s/>and<text:s/>responsibilities<text:s/>between<text:s/>partners<text:s/>are<text:s/>clearly<text:s/>defined,<text:s/>with<text:s/></text:span><text:span text:style-name="T565_4">JPAL</text:span><text:span text:style-name="T565_5"><text:s/>leading<text:s/>on<text:s/>grant<text:s/>management,<text:s/>financial<text:s/>oversight,<text:s/>and<text:s/>reporting,<text:s/>and<text:s/>IPA<text:s/>contributing<text:s/>complementary<text:s/>operational<text:s/>and<text:s/>country</text:span><text:span text:style-name="T565_6"><text:s/></text:span><text:span text:style-name="T565_7">level<text:s/>delivery<text:s/>capacity.<text:s/></text:span></text:p>
      <text:p text:style-name="P566"><text:span text:style-name="T566_1">Delivery<text:s/>performance<text:s/>benefited<text:s/>from<text:s/>established<text:s/>programme<text:s/>management<text:s/>systems<text:s/>and<text:s/>regular<text:s/>engagement<text:s/>between<text:s/>FCDO,<text:s/>J</text:span><text:span text:style-name="T566_2">‑PAL,<text:s/>and<text:s/>IPA.<text:s/>The<text:s/>programme<text:s/>team<text:s/>demonstrated<text:s/>flexibility<text:s/>in<text:s/>responding<text:s/>to<text:s/>a<text:s/>volatile<text:s/>global<text:s/>funding<text:s/>environment,<text:s/>including<text:s/></text:span><text:span text:style-name="T566_3">adapting<text:s/></text:span><text:span text:style-name="T566_4">to<text:s/>changes<text:s/>in<text:s/>allocations<text:s/>through<text:s/>the<text:s/>year<text:s/></text:span><text:span text:style-name="T566_5">from<text:s/>an<text:s/>initial<text:s/>reduction<text:s/>and<text:s/>then<text:s/></text:span><text:span text:style-name="T566_6">an<text:s/>uplift<text:s/>later<text:s/>in<text:s/>the<text:s/>year<text:s/></text:span><text:span text:style-name="T566_7">and<text:s/>predicted<text:s/>spend<text:s/>is<text:s/>very<text:s/>close<text:s/>to<text:s/>the<text:s/>original<text:s/>allocation<text:s/>o</text:span><text:span text:style-name="T566_8">f<text:s/>£</text:span><text:span text:style-name="T566_9">2.7m</text:span><text:span text:style-name="T566_10">.<text:s text:c="2"/></text:span></text:p>
      <text:p text:style-name="P567"><text:span text:style-name="T567_1">Grant<text:s/>management<text:s/>arrangements<text:s/>remain<text:s/>robust.<text:s/></text:span><text:span text:style-name="T567_2">JPAL</text:span><text:span text:style-name="T567_3"><text:s/>applies<text:s/>MIT</text:span><text:span text:style-name="T567_4"><text:s/></text:span><text:span text:style-name="T567_5">compliant<text:s/>financial<text:s/>controls<text:s/>and<text:s/>cost</text:span><text:span text:style-name="T567_6"><text:s/></text:span><text:span text:style-name="T567_7">reimbursement<text:s/>processes,<text:s/>with<text:s/>funds<text:s/>released<text:s/>only<text:s/>against<text:s/>actual,<text:s/>eligible<text:s/>expenditure.<text:s/>IPA<text:s/>operates<text:s/>within<text:s/>equivalent<text:s/>control<text:s/>frameworks<text:s/>for<text:s/>activities<text:s/>under<text:s/>its<text:s/>management.<text:s/></text:span></text:p>
      <text:p text:style-name="P568"><text:span text:style-name="T568_1">Financial<text:s/>performance<text:s/>and<text:s/>forecasting</text:span></text:p>
      <text:p text:style-name="P569"><text:span text:style-name="T569_1">Quarterly<text:s/>financial<text:s/>reports<text:s/>are<text:s/>reviewed<text:s/>by<text:s/>the<text:s/>Deputy<text:s/>Programme<text:s/>Manager<text:s/>and<text:s/>Programme<text:s/>Responsible<text:s/>Officer,<text:s/>and<text:s/>invoices<text:s/>are<text:s/>paid<text:s/>in<text:s/>arrears<text:s/>once<text:s/>approved.<text:s/>Forecasts<text:s/>are<text:s/>updated<text:s/>on<text:s/>a<text:s/>rolling<text:s/>basis<text:s/>and<text:s/>discussed<text:s/>routinely<text:s/>with<text:s/>FCDO<text:s/>to<text:s/>manage<text:s/>any<text:s/>emerging<text:s/>variance<text:s/>risk</text:span><text:span text:style-name="T569_2">,</text:span><text:span text:style-name="T569_3"><text:s/>and<text:s/>the<text:s/>programme<text:s/>remains<text:s/>on<text:s/>course<text:s/>to<text:s/>spend<text:s/>as<text:s/>forecasted<text:s/>to<text:s/>£2,601,807.</text:span></text:p>
      <text:p text:style-name="P570"><text:span text:style-name="T570_1">Following<text:s/>receipt<text:s/>of<text:s/>the<text:s/>invoicing<text:s/>for<text:s/>the<text:s/>last<text:s/>quarter<text:s/>of<text:s/>FY25/26,<text:s/>the<text:s/>amount<text:s/>spent<text:s/>under<text:s/>the<text:s/>J</text:span><text:span text:style-name="T570_2">-</text:span><text:span text:style-name="T570_3">PAL<text:s/>grant<text:s/>on<text:s/>31<text:s/>March<text:s/>2026<text:s/>will<text:s/>total<text:s/>£18,705,195. </text:span></text:p>
      <text:p text:style-name="P571"/>
      <table:table table:style-name="Table14"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47">
          <table:table-cell table:style-name="Cell163" table:number-columns-spanned="6">
            <text:p text:style-name="P572"><text:span text:style-name="T572_1">2025/26<text:s/>Quarterly<text:s/>Payments<text:s/>from<text:s/>Forecast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64">
            <text:p text:style-name="P573"/>
          </table:table-cell>
          <table:table-cell table:style-name="Cell165">
            <text:p text:style-name="P574"><text:span text:style-name="T574_1">Q1</text:span></text:p>
          </table:table-cell>
          <table:table-cell table:style-name="Cell166">
            <text:p text:style-name="P575"><text:span text:style-name="T575_1">Q2</text:span></text:p>
          </table:table-cell>
          <table:table-cell table:style-name="Cell167">
            <text:p text:style-name="P576"><text:span text:style-name="T576_1">Q3</text:span></text:p>
          </table:table-cell>
          <table:table-cell table:style-name="Cell168">
            <text:p text:style-name="P577"><text:span text:style-name="T577_1">Q4</text:span></text:p>
          </table:table-cell>
          <table:table-cell table:style-name="Cell169">
            <text:p text:style-name="P578"><text:span text:style-name="T578_1">Total</text:span></text:p>
          </table:table-cell>
        </table:table-row>
        <table:table-row table:style-name="Row49">
          <table:table-cell table:style-name="Cell170">
            <text:p text:style-name="P579"><text:span text:style-name="T579_1">Forecast</text:span></text:p>
          </table:table-cell>
          <table:table-cell table:style-name="Cell171">
            <text:p text:style-name="P580"><text:span text:style-name="T580_1">£403,878</text:span></text:p>
          </table:table-cell>
          <table:table-cell table:style-name="Cell172">
            <text:p text:style-name="P581"><text:span text:style-name="T581_1">£554,666</text:span></text:p>
          </table:table-cell>
          <table:table-cell table:style-name="Cell173">
            <text:p text:style-name="P582"><text:span text:style-name="T582_1">£730,592</text:span></text:p>
          </table:table-cell>
          <table:table-cell table:style-name="Cell174">
            <text:p text:style-name="P583"><text:span text:style-name="T583_1">£978,100</text:span></text:p>
          </table:table-cell>
          <table:table-cell table:style-name="Cell175">
            <text:p text:style-name="P584"><text:span text:style-name="T584_1">£2,601,807</text:span></text:p>
          </table:table-cell>
        </table:table-row>
        <table:table-row table:style-name="Row50">
          <table:table-cell table:style-name="Cell176">
            <text:p text:style-name="P585"><text:span text:style-name="T585_1">Actual</text:span></text:p>
          </table:table-cell>
          <table:table-cell table:style-name="Cell177">
            <text:p text:style-name="P586"><text:span text:style-name="T586_1">£403,381</text:span></text:p>
          </table:table-cell>
          <table:table-cell table:style-name="Cell178">
            <text:p text:style-name="P587"><text:span text:style-name="T587_1">£490,034</text:span></text:p>
          </table:table-cell>
          <table:table-cell table:style-name="Cell179">
            <text:p text:style-name="P588"><text:span text:style-name="T588_1">£730,288</text:span></text:p>
          </table:table-cell>
          <table:table-cell table:style-name="Cell180">
            <text:p text:style-name="P589"/>
          </table:table-cell>
          <table:table-cell table:style-name="Cell181">
            <text:p text:style-name="P590"/>
          </table:table-cell>
        </table:table-row>
      </table:table>
      <text:p text:style-name="P591"/>
      <text:p text:style-name="P592"><text:span text:style-name="T592_1">FCDO<text:s/>oversight<text:s/>arrangements<text:s/>remained<text:s/>appropriate<text:s/>and<text:s/>proportionate.<text:s/>The<text:s/>Programme<text:s/>Responsible<text:s/>Officer<text:s/>(PRO)<text:s/>and<text:s/>Deputy<text:s/>Programme<text:s/>Manager<text:s/>(DPM)<text:s/>maintained<text:s/>regular<text:s/>engagement<text:s/>with<text:s/>J</text:span><text:span text:style-name="T592_2">‑PAL<text:s/>through<text:s/>structured<text:s/>meetings<text:s/>covering<text:s/>delivery<text:s/>progress,<text:s/>financial<text:s/>performance,<text:s/>and<text:s/>forward<text:s/>planning.<text:s/></text:span></text:p>
      <text:p text:style-name="P593"><text:span text:style-name="T593_1">Programme<text:s/>documentation,<text:s/>including<text:s/>the<text:s/>logframe<text:s/>and<text:s/>risk<text:s/>register,<text:s/>was<text:s/>kept<text:s/>under<text:s/>active<text:s/>review<text:s/>and<text:s/>updated<text:s/>as<text:s/>required<text:s/>during<text:s/>the<text:s/>reporting<text:s/>year.<text:s/>There<text:s/></text:span><text:span text:style-name="T593_2">were</text:span><text:span text:style-name="T593_3"><text:s/>no<text:s/>significant<text:s/>governance<text:s/>concerns<text:s/>raised.</text:span></text:p>
      <text:p text:style-name="P594"><text:span text:style-name="T594_1">Programme<text:s/>information<text:s/>on<text:s/>IATI<text:s/>remains<text:s/>up<text:s/>to<text:s/>date,<text:s/>and<text:s/>there<text:s/></text:span><text:span text:style-name="T594_2">are</text:span><text:span text:style-name="T594_3"><text:s/>no<text:s/>programme</text:span><text:span text:style-name="T594_4"><text:s/></text:span><text:span text:style-name="T594_5">held<text:s/>assets.<text:s/></text:span></text:p>
      <text:p text:style-name="P595"/>
      <text:p text:style-name="P596"><text:span text:style-name="T596_1">G:<text:s/>MONITORING,<text:s/>EVIDENCE<text:s/>AND<text:s/>LEARNING</text:span></text:p>
      <text:p text:style-name="P597"/>
      <text:p text:style-name="P598"><text:span text:style-name="T598_1">Monitoring<text:s/>and<text:s/>Evaluation</text:span></text:p>
      <text:p text:style-name="P599"><text:span text:style-name="T599_1">Progress<text:s/>against<text:s/>programme<text:s/>objectives<text:s/>is<text:s/>monitored<text:s/>through<text:s/>a<text:s/>results<text:s/>framework<text:s/>and<text:s/>logframe,<text:s/>updated<text:s/>during<text:s/>the<text:s/>year<text:s/>to<text:s/>remain<text:s/>fit<text:s/>for<text:s/>purpose.<text:s/>Proportionate<text:s/>monitoring<text:s/>is<text:s/>supported<text:s/>by<text:s/>regular<text:s/>engagement<text:s/>between<text:s/>FCDO,<text:s/>J</text:span><text:span text:style-name="T599_2">‑PAL<text:s/>and<text:s/>IPA,<text:s/>routine<text:s/>programme<text:s/>management<text:s/>meetings,<text:s/>and<text:s/>quarterly<text:s/>narrative<text:s/>and<text:s/>financial<text:s/>reporting,<text:s/>providing<text:s/>assurance<text:s/>on<text:s/>delivery<text:s/>progress,<text:s/>risk<text:s/>management,<text:s/>and<text:s/>appropriate<text:s/>control<text:s/>of<text:s/>expenditure.</text:span></text:p>
      <text:p text:style-name="P600"/>
      <text:p text:style-name="P601"><text:span text:style-name="T601_1">Evidence</text:span></text:p>
      <text:p text:style-name="P602"><text:span text:style-name="T602_1">GCCI<text:s/>contributes<text:s/>to<text:s/>the<text:s/>evidence<text:s/>base<text:s/>on<text:s/>good<text:s/>governance,<text:s/>crime<text:s/>prevention,<text:s/>and<text:s/>peace<text:s/>and<text:s/>recovery.<text:s/>Through<text:s/></text:span><text:span text:style-name="T602_2">JPAL’s</text:span><text:span text:style-name="T602_3"><text:s/></text:span><text:span text:style-name="T602_4">Evidence<text:s/>to<text:s/>Scale</text:span><text:span text:style-name="T602_5"><text:s/>and<text:s/>IPA’s<text:s/></text:span><text:span text:style-name="T602_6">Best<text:s/>Bets</text:span><text:span text:style-name="T602_7">,<text:s/>the<text:s/>programme<text:s/>supports<text:s/>the<text:s/>uptake<text:s/>of<text:s/>rigorous<text:s/>evidence<text:s/>in<text:s/>policy<text:s/>and<text:s/>programming.<text:s/></text:span><text:span text:style-name="T602_8">Longstanding</text:span><text:span text:style-name="T602_9"><text:s/>partnerships<text:s/>with<text:s/>governments<text:s/>and<text:s/>multilateral<text:s/>organisations<text:s/>enable<text:s/>the<text:s/>dissemination<text:s/>of<text:s/>results</text:span><text:span text:style-name="T602_10"><text:s/></text:span><text:span text:style-name="T602_11">focused<text:s/>research<text:s/>through<text:s/>policy<text:s/>briefs,<text:s/>conferences,<text:s/>and<text:s/>targeted<text:s/>stakeholder<text:s/>engagement.</text:span></text:p>
      <text:p text:style-name="P603"><text:span text:style-name="T603_1">JPAL</text:span><text:span text:style-name="T603_2"><text:s/>and<text:s/>IPA<text:s/>ensure<text:s/>that<text:s/>GCCI</text:span><text:span text:style-name="T603_3"><text:s/></text:span><text:span text:style-name="T603_4">funded<text:s/>research<text:s/>responds<text:s/>to<text:s/>policymakers’<text:s/>priorities<text:s/>by<text:s/>assessing<text:s/>proposals<text:s/>for<text:s/>policy<text:s/>relevance,<text:s/>with<text:s/>input<text:s/>from<text:s/>FCDO<text:s/>and<text:s/>other<text:s/>donors,<text:s/>alongside<text:s/>independent<text:s/>academic<text:s/>review.<text:s/>This<text:s/>approach<text:s/>supports<text:s/>an<text:s/>iterative<text:s/>body<text:s/>of<text:s/>evidence<text:s/>on<text:s/>priority<text:s/>policy<text:s/>questions.<text:s/>Through<text:s/>regular<text:s/>engagement<text:s/>with<text:s/>FCDO,<text:s/>GCCI<text:s/>also<text:s/>identifies<text:s/>opportunities<text:s/>for<text:s/>collaboration<text:s/>with<text:s/>other<text:s/>programmes,<text:s/>convenes<text:s/>joint<text:s/>learning<text:s/>events,<text:s/>and<text:s/>responds<text:s/>where<text:s/>possible<text:s/>to<text:s/>requests<text:s/>for<text:s/>evidence<text:s/>synthesis<text:s/>and<text:s/>briefings.</text:span></text:p>
      <text:p text:style-name="P604"><text:span text:style-name="T604_1">GCCI<text:s/>continues<text:s/>to<text:s/>make<text:s/>a<text:s/>significant<text:s/>contribution<text:s/>to<text:s/>the<text:s/>global<text:s/>evidence<text:s/>base<text:s/>on<text:s/>governance,<text:s/>crime,<text:s/>conflict,<text:s/>and<text:s/>peace<text:s/>and<text:s/>recovery,<text:s/>through<text:s/>the<text:s/>generation<text:s/>of<text:s/>rigorous,<text:s/>policy</text:span><text:span text:style-name="T604_2"><text:s/></text:span><text:span text:style-name="T604_3">relevant<text:s/>research.<text:s/>Evidence<text:s/>generation<text:s/>is<text:s/>complemented<text:s/>by<text:s/>structured<text:s/>efforts<text:s/>to<text:s/>synthesise<text:s/>and<text:s/>communicate<text:s/>findings<text:s/>to<text:s/>policymakers<text:s/>and<text:s/>practitioners.</text:span><text:span text:style-name="T604_4"><text:line-break/></text:span></text:p>
      <text:p text:style-name="P605"><text:span text:style-name="T605_1">Learning</text:span></text:p>
      <text:p text:style-name="P606"><text:span text:style-name="T606_1">In<text:s/>2025,<text:s/>GCCI<text:s/>continued<text:s/>to<text:s/>work<text:s/>closely<text:s/>with<text:s/>FCDO<text:s/>to<text:s/>make<text:s/>research<text:s/>findings<text:s/>accessible<text:s/>and<text:s/>policy</text:span><text:span text:style-name="T606_2"><text:s/></text:span><text:span text:style-name="T606_3">relevant,<text:s/>including<text:s/>restarting<text:s/>an<text:s/>internal<text:s/>FCDO<text:s/>seminar<text:s/>series<text:s/>and<text:s/>strengthening<text:s/>engagement<text:s/>between<text:s/>researchers,<text:s/>in</text:span><text:span text:style-name="T606_4"><text:s/></text:span><text:span text:style-name="T606_5">country<text:s/>IPA<text:s/>and<text:s/></text:span><text:span text:style-name="T606_6">JPAL</text:span><text:span text:style-name="T606_7"><text:s/>teams,<text:s/>and<text:s/>FCDO<text:s/>posts.<text:s/>GCCI<text:s/>also<text:s/>deepened<text:s/>partnerships<text:s/>with<text:s/>governments<text:s/>and<text:s/>NGOs<text:s/>beyond<text:s/>FCDO<text:s/>to<text:s/>share<text:s/>evidence<text:s/>on<text:s/>governance,<text:s/>crime<text:s/>prevention,<text:s/>and<text:s/>peacebuilding<text:s/>across<text:s/>a<text:s/>range<text:s/>of<text:s/>contexts.</text:span></text:p>
      <text:p text:style-name="P607"><text:span text:style-name="T607_1">During<text:s/>the<text:s/>year,<text:s/>GCCI<text:s/>adapted<text:s/>to<text:s/>a<text:s/>volatile<text:s/>global<text:s/>funding<text:s/>environment<text:s/>that<text:s/>disrupted<text:s/>projects<text:s/>and<text:s/>increased<text:s/>demand<text:s/>for<text:s/>research<text:s/>funding.<text:s/>The<text:s/>team<text:s/>responded<text:s/>by<text:s/>adjusting<text:s/>internal<text:s/>systems<text:s/>to<text:s/>manage<text:s/>higher<text:s/>proposal<text:s/>volumes<text:s/>while<text:s/>maintaining<text:s/>quality,<text:s/>providing<text:s/>flexibility<text:s/>and<text:s/>support<text:s/>to<text:s/>grantees,<text:s/>and<text:s/>strengthening<text:s/>links<text:s/>across<text:s/>FCDO.<text:s/>Key<text:s/>lessons<text:s/>included<text:s/>the<text:s/>value<text:s/>of<text:s/>proactive<text:s/>support<text:s/>during<text:s/>project<text:s/>set</text:span><text:span text:style-name="T607_2">‑up<text:s/>to<text:s/>enable<text:s/>timely<text:s/>implementation<text:s/>and<text:s/>invoicing.</text:span></text:p>
      <text:p text:style-name="P608"><text:span text:style-name="T608_1">This<text:s/>Annual<text:s/>Review<text:s/>was<text:s/>conducted<text:s/>in<text:s/>April<text:s/>jointly<text:s/>by<text:s/></text:span><text:span text:style-name="T608_2">the<text:s/>acting<text:s/></text:span><text:span text:style-name="T608_3">Programme<text:s/>Responsible<text:s/>Officer<text:s/>(PRO)<text:s/>and<text:s/>the<text:s/>Deputy<text:s/>Programme<text:s/>Manager<text:s/>(DPM)<text:s/>leading<text:s/>on<text:s/>GCCI.<text:s/>This<text:s/>was<text:s/>a<text:s/>desk-based<text:s/>review<text:s/>of<text:s/>key<text:s/>documents,<text:s/>including<text:s/>the<text:s/>GCCI<text:s/>Annual<text:s/>Report</text:span><text:span text:style-name="T608_4">,<text:s/>quarterly<text:s/>performance<text:s/>reporting,<text:s/>and<text:s/>a<text:s/>cross-section<text:s/>of<text:s/>supporting<text:s/>evidence<text:s/>and<text:s/>triangulation<text:s/>resources<text:s/>submitted<text:s/>in<text:s/>Annex<text:s/>A</text:span><text:span text:style-name="T608_5">.<text:s/></text:span><text:span text:style-name="T608_6">T</text:span><text:span text:style-name="T608_7">he<text:s/></text:span><text:span text:style-name="T608_8">team<text:s/></text:span><text:span text:style-name="T608_9">met</text:span><text:span text:style-name="T608_10"><text:s/></text:span><text:span text:style-name="T608_11">with<text:s/>the<text:s/>Governance<text:s/>Adviser<text:s/>who<text:s/>was<text:s/>previously<text:s/>PRO<text:s/>on<text:s/>the<text:s/>programme</text:span><text:span text:style-name="T608_12">,<text:s/>and<text:s/></text:span><text:span text:style-name="T608_13">held<text:s/>interviews<text:s/></text:span><text:span text:style-name="T608_14">with<text:s/>partner<text:s/>leads<text:s/>from<text:s/>J-</text:span><text:span text:style-name="T608_15">PAL</text:span><text:span text:style-name="T608_16"><text:s/>and<text:s/>IPA<text:s/>covering<text:s/>the<text:s/>three<text:s/>programme<text:s/>strands<text:s/>(GI,<text:s/>CVI<text:s/>and<text:s/>PRI)<text:s/>and<text:s/>overall<text:s/>policy,<text:s/>to<text:s/>interrogate<text:s/>the<text:s/>evidence<text:s/>submitted</text:span><text:span text:style-name="T608_17">.<text:s/></text:span><text:span text:style-name="T608_18">Quality<text:s/>assurance<text:s/>was<text:s/>provided<text:s/>by<text:s/>the<text:s/>Senior<text:s/>Responsible<text:s/>Officer<text:s/>(SRO)/Team<text:s/>Lead<text:s/></text:span><text:span text:style-name="T608_19">(TL)<text:s/></text:span><text:span text:style-name="T608_20">for<text:s/>the<text:s/>Politics,<text:s/>Conflict<text:s/>and<text:s/>Humanitarian<text:s/>Team<text:s/>(PCH).</text:span></text:p>
      <text:p text:style-name="P609"/>
      <text:p text:style-name="P610"/>
      <table:table table:style-name="Table15"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51">
          <table:table-cell table:style-name="Cell182">
            <text:p text:style-name="P611"><text:span text:style-name="T611_1">Date<text:s/>of<text:s/>last<text:s/>narrative<text:s/>financial<text:s/>report</text:span></text:p>
          </table:table-cell>
          <table:table-cell table:style-name="Cell183">
            <text:p text:style-name="P612"><text:span text:style-name="T612_1">31<text:s/>December<text:s/>2025</text:span></text:p>
          </table:table-cell>
          <table:table-cell table:style-name="Cell184">
            <text:p text:style-name="P613"><text:span text:style-name="T613_1">Date<text:s/>of<text:s/>last<text:s/>audited<text:s/>annual<text:s/>statement</text:span></text:p>
          </table:table-cell>
          <table:table-cell table:style-name="Cell185">
            <text:p text:style-name="P614"><text:span text:style-name="T614_1">30<text:s/>June<text:s/>2025</text:span></text:p>
          </table:table-cell>
        </table:table-row>
      </table:table>
      <text:p text:style-name="P615"/>
      <text:p text:style-name="P616"/>
      <text:p text:style-name="P617"/>
      <text:h text:style-name="P618" text:outline-level="1"><text:bookmark-start text:name="_heading=h.tfo01s5v2bkt"/><text:bookmark-end text:name="_heading=h.tfo01s5v2bkt"/><text:span text:style-name="T618_1">Annexes</text:span></text:h>
      <text:h text:style-name="P619" text:outline-level="2"><text:bookmark-start text:name="_heading=h.v93oozpxsj70"/><text:bookmark-end text:name="_heading=h.v93oozpxsj70"/><text:span text:style-name="T619_1">ANNEX<text:s/>A:<text:s/>IMPACT<text:s/>INDICATORS<text:s/></text:span></text:h>
      <text:p text:style-name="P620"><text:bookmark-start text:name="_heading=h.27vbnm4wl22l"/><text:bookmark-end text:name="_heading=h.27vbnm4wl22l"/></text:p>
      <text:p text:style-name="P621"><text:span text:style-name="T621_1">Impact<text:s/>Indicator<text:s/>1:<text:s/>Case<text:s/>studies<text:s/>describing<text:s/>governments'<text:s/>or<text:s/>nongovernmental<text:s/>organisations'<text:s/>willingness<text:s/>to<text:s/>use<text:s/>GCCI</text:span><text:span text:style-name="T621_2">-</text:span><text:span text:style-name="T621_3">supported<text:s/>research<text:s/>results</text:span></text:p>
      <text:p text:style-name="P622"/>
      <text:p text:style-name="P623"><text:span text:style-name="T623_1">The<text:s/>table<text:s/>below<text:s/>includes<text:s/>resources<text:s/>to<text:s/>substantiate<text:s/>impact<text:s/>claims<text:s/>for<text:s/>all<text:s/>newly<text:s/>identified<text:s/>and<text:s/>updated<text:s/>impact<text:s/>stories.<text:s/>These<text:s/>include<text:s/>links<text:s/>to<text:s/>media<text:s/>mentions<text:s/>discussing<text:s/>the<text:s/>policy<text:s/>impact<text:s/>or<text:s/>scale<text:s/>of<text:s/>GCCI</text:span><text:span text:style-name="T623_2">-</text:span><text:span text:style-name="T623_3">funded<text:s/>work,<text:s/>quotes<text:s/>from<text:s/>partners<text:s/>regarding<text:s/>the<text:s/>importance<text:s/>of<text:s/>the<text:s/>research<text:s/>in<text:s/>informing<text:s/>their<text:s/>policy<text:s/>or<text:s/>programme<text:s/>decisions<text:s/>(drawn<text:s/>from<text:s/>publicly<text:s/>available<text:s/>materials),<text:s/>and<text:s/>documentation<text:s/>of<text:s/>further<text:s/>funding<text:s/>for<text:s/>adaptation<text:s/>or<text:s/>scale.<text:s/></text:span></text:p>
      <text:p text:style-name="P624"/>
      <table:table table:style-name="Table16">
        <table:table-column table:style-name="Column67"/>
        <table:table-column table:style-name="Column68"/>
        <table:table-row table:style-name="Row52">
          <table:table-cell table:style-name="Cell186" table:number-columns-spanned="2">
            <text:p text:style-name="P625"><text:span text:style-name="T625_1">IMPACT<text:s/>STORIES<text:s/>AND<text:s/>TRIANGULATION<text:s/>RESOURCES<text:s/></text:span></text:p>
          </table:table-cell>
          <table:covered-table-cell/>
        </table:table-row>
        <table:table-row table:style-name="Row53">
          <table:table-cell table:style-name="Cell187">
            <text:p text:style-name="P626"><text:span text:style-name="T626_1">Impact<text:s/>Story<text:s/></text:span></text:p>
          </table:table-cell>
          <table:table-cell table:style-name="Cell188">
            <text:p text:style-name="P627"><text:span text:style-name="T627_1">Triangulation<text:s/>Resources<text:s/></text:span></text:p>
          </table:table-cell>
        </table:table-row>
        <table:table-row table:style-name="Row54">
          <table:table-cell table:style-name="Cell189" table:number-columns-spanned="2">
            <text:p text:style-name="P628"><text:span text:style-name="T628_1">NEWLY<text:s/>REPORTED<text:s/>IN<text:s/>2025</text:span></text:p>
          </table:table-cell>
          <table:covered-table-cell/>
        </table:table-row>
        <table:table-row table:style-name="Row55">
          <table:table-cell table:style-name="Cell190">
            <text:list text:style-name="LS52" xml:id="list22">
              <text:list-item>
                <text:p text:style-name="P629"><text:span text:style-name="T629_1">Taxation<text:s/>in<text:s/>DRC</text:span><text:span text:style-name="T629_2">:<text:s/>Tax<text:s/>revenues<text:s/>have<text:s/>historically<text:s/>been<text:s/>low<text:s/>in<text:s/>Kasai</text:span><text:span text:style-name="T629_3">-</text:span><text:span text:style-name="T629_4">Central:<text:s/>roughly<text:s/>US$0.30<text:s/>per<text:s/>person<text:s/>in<text:s/>2015.<text:s/>To<text:s/>address<text:s/>this<text:s/>problem,<text:s/>the<text:s/>provincial<text:s/>government<text:s/>partnered<text:s/>with<text:s/>researchers<text:s/>beginning<text:s/>in<text:s/>2018<text:s/>to<text:s/>test<text:s/>new<text:s/>ways<text:s/>to<text:s/>raise<text:s/>tax<text:s/>revenue.<text:s/>A<text:s/>GCCI<text:s/>funded<text:s/>a<text:s/>landmark<text:s/>study<text:s/>that<text:s/>found<text:s/>that<text:s/>random<text:s/>tax<text:s/>abatement<text:s/>offers<text:s/>and<text:s/>household<text:s/>reminder<text:s/>letters<text:s/>led<text:s/>to<text:s/>higher<text:s/>tax<text:s/>revenue.<text:s/>Based<text:s/>on<text:s/>the<text:s/>success<text:s/>of<text:s/>this<text:s/>study,<text:s/>the<text:s/>government<text:s/>continued<text:s/>to<text:s/>work<text:s/>with<text:s/>these<text:s/>researchers<text:s/>to<text:s/>identify<text:s/>further<text:s/>ways<text:s/>to<text:s/>raise<text:s/>tax<text:s/>revenue,<text:s/>with<text:s/>support<text:s/>from<text:s/>other<text:s/>research<text:s/>donors.<text:s/>This<text:s/>research<text:s/>included<text:s/>using<text:s/>drone<text:s/>imagery<text:s/>to<text:s/>update<text:s/>tax<text:s/>rolls<text:s/>and<text:s/>then<text:s/>testing<text:s/>a<text:s/>progressive<text:s/>tax<text:s/>system.<text:s/>As<text:s/>a<text:s/>result<text:s text:c="2"/>of<text:s/>this<text:s/>follow</text:span><text:span text:style-name="T629_5">-</text:span><text:span text:style-name="T629_6">on<text:s/>research,<text:s/>in<text:s/>2025<text:s/>the<text:s/>government<text:s/>has<text:s/>now<text:s/>adopted<text:s/>a<text:s/>progressive<text:s/>tax<text:s/>system<text:s/>for<text:s/>all<text:s/>of<text:s/>Kananga,<text:s/>covering<text:s/>over<text:s/>1.8<text:s/>million<text:s/>people<text:s/>and<text:s/>allowing<text:s/>for<text:s/>more<text:s/>revenue<text:s/>to<text:s/>be<text:s/>collected<text:s/>more<text:s/>equitably.<text:s/>Neighbouring<text:s/>cities<text:s/>have<text:s/>expressed<text:s/>interest<text:s/>in<text:s/>adopting<text:s/>similar<text:s/>reforms.</text:span></text:p>
              </text:list-item>
            </text:list>
          </table:table-cell>
          <table:table-cell table:style-name="Cell191">
            <text:list text:style-name="LS12" xml:id="list23">
              <text:list-item>
                <text:p text:style-name="P630"><text:span text:style-name="T630_1">[J</text:span><text:span text:style-name="T630_2">-</text:span><text:span text:style-name="T630_3">PAL<text:s/>evaluation<text:s/>summary]<text:s/>“</text:span><text:span text:style-name="T630_4"><text:a xlink:type="simple" xlink:href="https://www.povertyactionlab.org/evaluation/delegating-property-tax-collection-local-elites-drc"><text:span text:style-name="T630_5">Delegating<text:s/>Property<text:s/>Tax<text:s/>Collection<text:s/>to<text:s/>Local<text:s/>Elites<text:s/>in<text:s/>the<text:s/>DRC</text:span></text:a></text:span><text:span text:style-name="T630_6">”<text:s/>(December<text:s/>10,<text:s/>2025)</text:span></text:p>
              </text:list-item>
              <text:list-item>
                <text:p text:style-name="P631"><text:span text:style-name="T631_1">[Local<text:s/>Government<text:s/>Revenue<text:s/>Initiative<text:s/>project<text:s/>page]<text:s/>“</text:span><text:span text:style-name="T631_2"><text:a xlink:type="simple" xlink:href="https://logri.org/project/it-and-property-tax-reform-in-the-province-of-kasai-central-drc/"><text:span text:style-name="T631_3">IT<text:s/>and<text:s/>Property<text:s/>Tax<text:s/>Reform<text:s/>in<text:s/>the<text:s/>Province<text:s/>of<text:s/>Kasaï<text:s/>Central,<text:s/>DRC</text:span></text:a></text:span><text:span text:style-name="T631_4">”<text:s/>(March<text:s/>1,<text:s/>2025)</text:span></text:p>
              </text:list-item>
              <text:list-item>
                <text:p text:style-name="P632"><text:span text:style-name="T632_1">[Local<text:s/>Government<text:s/>Revenue<text:s/>Initiative<text:s/>news<text:s/>article]<text:s/></text:span><text:span text:style-name="T632_2"><text:a xlink:type="simple" xlink:href="https://logri.org/2025/04/building-local-government-capacity-for-property-tax-reform-in-kananga-drc/"><text:span text:style-name="T632_3">Building<text:s/>Local<text:s/>Government<text:s/>Capacity<text:s/>for<text:s/>Property<text:s/>Tax<text:s/>Reform<text:s/>in<text:s/>Kananga,<text:s/>DRC</text:span></text:a></text:span><text:span text:style-name="T632_4"><text:s/>(April<text:s/>28,<text:s/>2025)</text:span></text:p>
              </text:list-item>
              <text:list-item>
                <text:p text:style-name="P633"><text:span text:style-name="T633_1">[J</text:span><text:span text:style-name="T633_2">-</text:span><text:span text:style-name="T633_3">PAL<text:s/>evaluation<text:s/>summary]<text:s/></text:span><text:span text:style-name="T633_4"><text:a xlink:type="simple" xlink:href="https://www.povertyactionlab.org/evaluation/impact-reducing-tax-rates-and-strengthening-enforcement-revenue-collection-drc"><text:span text:style-name="T633_5">The<text:s/>Impact<text:s/>of<text:s/>Reducing<text:s/>Tax<text:s/>Rates<text:s/>and<text:s/>Strengthening<text:s/>Enforcement<text:s/>on<text:s/>Revenue<text:s/>Collection<text:s/>in<text:s/>the<text:s/>DRC</text:span></text:a></text:span><text:span text:style-name="T633_6"><text:s/>(June<text:s/>23,<text:s/>2021)</text:span></text:p>
              </text:list-item>
              <text:list-item>
                <text:p text:style-name="P634"><text:span text:style-name="T634_1">[Econometrica<text:s/>article]<text:s/></text:span><text:span text:style-name="T634_2"><text:a xlink:type="simple" xlink:href="https://www.econometricsociety.org/publications/econometrica/2024/07/01/The-State-Capacity-Ceiling-on-Tax-Rates-Evidence-from-Randomized-Tax-Abatements-in-the-DRC"><text:span text:style-name="T634_3">The<text:s/>State<text:s/>Capacity<text:s/>Ceiling<text:s/>on<text:s/>Tax<text:s/>Rates:<text:s/>Evidence<text:s/>from<text:s/>Randomized<text:s/>Tax<text:s/>Abatements<text:s/>in<text:s/>the<text:s/>DRC</text:span></text:a></text:span><text:span text:style-name="T634_4"><text:s/>(July<text:s/>1,<text:s/>2024)</text:span></text:p>
              </text:list-item>
              <text:list-item>
                <text:p text:style-name="P635"><text:span text:style-name="T635_1">[GI<text:s/>project<text:s/>page]<text:s/></text:span><text:span text:style-name="T635_2"><text:a xlink:type="simple" xlink:href="https://www.povertyactionlab.org/initiative-project/elasticity-tax-compliance-evidence-low-capacity-state"><text:span text:style-name="T635_3">The<text:s/>Elasticity<text:s/>of<text:s/>Tax<text:s/>Compliance:<text:s/>Evidence<text:s/>from<text:s/>a<text:s/>Low</text:span><text:span text:style-name="T635_4">-</text:span><text:span text:style-name="T635_5">Capacity<text:s/>State</text:span></text:a></text:span><text:span text:style-name="T635_6"><text:s/>(February<text:s/>26,<text:s/>2020)</text:span></text:p>
              </text:list-item>
            </text:list>
          </table:table-cell>
        </table:table-row>
        <table:table-row table:style-name="Row56">
          <table:table-cell table:style-name="Cell192">
            <text:list text:style-name="LS52" xml:id="list29" text:continue-list="list22">
              <text:list-item>
                <text:p text:style-name="P636"><text:span text:style-name="T636_1">Tax<text:s/>collection<text:s/>in<text:s/>Senegal:</text:span><text:span text:style-name="T636_2"><text:s/>Historically,<text:s/>tax<text:s/>collectors<text:s/>in<text:s/>Dakar<text:s/>visited<text:s/>homes<text:s/>in<text:s/>person<text:s/>and<text:s/>used<text:s/>their<text:s/>best<text:s/>judgment<text:s/>to<text:s/>value<text:s/>properties,<text:s/>resulting<text:s/>in<text:s/>property<text:s/>taxes<text:s/>that<text:s/>were<text:s/>regressive,<text:s/>inaccurate,<text:s/>and<text:s/>under</text:span><text:span text:style-name="T636_3">-</text:span><text:span text:style-name="T636_4">collected.<text:s/>With<text:s/>proposal<text:s/>development<text:s/>funding<text:s/>from<text:s/>GCCI,<text:s/>researchers<text:s/>formed<text:s text:c="2"/>a<text:s/>partnership<text:s/>with<text:s/>the<text:s/>Directorate<text:s/>General<text:s/>of<text:s/>Taxes<text:s/>and<text:s/>Domains.<text:s/>Researchers<text:s/>and<text:s/>the<text:s/>directorate<text:s/>subsequently<text:s/>designed<text:s/>a<text:s/>software<text:s/>that<text:s/>combined<text:s/>satellite<text:s/>imagery<text:s/>with<text:s/>an<text:s/>algorithm<text:s/>to<text:s/>value<text:s/>properties.<text:s/>An<text:s/>evaluation,<text:s/>embedded<text:s/>into<text:s/>the<text:s/>2021</text:span><text:span text:style-name="T636_5">-</text:span><text:span text:style-name="T636_6">2023<text:s/>property<text:s/>census,<text:s/>found<text:s/>the<text:s/>software<text:s/>delivered<text:s/>more<text:s/>equitable<text:s/>tax<text:s/>rates,<text:s/>accurate<text:s/>property<text:s/>values,<text:s/>and<text:s/>revenue<text:s/>in<text:s/>the<text:s/>roughly<text:s/>20,000<text:s/>neighbourhoods<text:s/>where<text:s/>it<text:s/>was<text:s/>piloted.<text:s/>In<text:s/>2025,<text:s/>38,000<text:s/>properties<text:s/>were<text:s/>added<text:s/>to<text:s/>the<text:s/>tax<text:s/></text:span><text:span text:style-name="T636_7">roll</text:span><text:span text:style-name="T636_8"><text:s/>and<text:s/>the<text:s/>Directorate<text:s/>issued<text:s/>26,412<text:s/>new<text:s/>tax<text:s/>notices,<text:s/>generating<text:s/>over<text:s/>one<text:s/>billion<text:s/>CFA<text:s/>francs<text:s/>(£1.3<text:s/>million),<text:s/>a<text:s/>13<text:s/>percent<text:s/>increase<text:s/>in<text:s/>the<text:s/>Dakar<text:s/>region’s<text:s/>tax<text:s/>revenues.<text:s/>The<text:s/>Directorate<text:s/>has<text:s/>used<text:s/>the<text:s/>tool<text:s/>in<text:s/>other<text:s/>cities,<text:s/>and<text:s/>plans<text:s/>to<text:s/>further<text:s/>scale<text:s/>across<text:s/>Dakar,<text:s/>with<text:s/>potential<text:s/>revenue<text:s/>estimated<text:s/>at<text:s/>3</text:span><text:span text:style-name="T636_9">-</text:span><text:span text:style-name="T636_10">9<text:s/>billion<text:s/>CFA<text:s/>francs<text:s/>(£4</text:span><text:span text:style-name="T636_11">-</text:span><text:span text:style-name="T636_12">10.6<text:s/>million).</text:span></text:p>
              </text:list-item>
            </text:list>
            <text:p text:style-name="P637"/>
          </table:table-cell>
          <table:table-cell table:style-name="Cell193">
            <text:list text:style-name="LS24" xml:id="list30">
              <text:list-item>
                <text:p text:style-name="P638"><text:span text:style-name="T638_1">[J</text:span><text:span text:style-name="T638_2">-</text:span><text:span text:style-name="T638_3">PAL<text:s/>project<text:s/>page]<text:s/></text:span><text:span text:style-name="T638_4"><text:a xlink:type="simple" xlink:href="https://www.povertyactionlab.org/initiative-project/bringing-property-owners-tax-net-avenues-fiscal-capacity-and-local-governance"><text:span text:style-name="T638_5">Bringing<text:s/>Property<text:s/>Owners<text:s/></text:span><text:span text:style-name="T638_6">Into</text:span><text:span text:style-name="T638_7"><text:s/></text:span><text:span text:style-name="T638_8">The</text:span><text:span text:style-name="T638_9"><text:s/>Tax<text:s/>Net:<text:s/>Avenues<text:s/></text:span><text:span text:style-name="T638_10">Of</text:span><text:span text:style-name="T638_11"><text:s/>Fiscal<text:s/>Capacity<text:s/></text:span><text:span text:style-name="T638_12">And</text:span><text:span text:style-name="T638_13"><text:s/>Local<text:s/>Governance</text:span></text:a></text:span><text:span text:style-name="T638_14"><text:s/>(J</text:span><text:span text:style-name="T638_15">-</text:span><text:span text:style-name="T638_16">PAL,<text:s/>February<text:s/>27,<text:s/>2020)</text:span></text:p>
              </text:list-item>
              <text:list-item>
                <text:p text:style-name="P639"><text:span text:style-name="T639_1">[FID<text:s/>news<text:s/>article]<text:s/></text:span><text:span text:style-name="T639_2"><text:a xlink:type="simple" xlink:href="https://fundinnovation.dev/en/news/fostering-culture-impact-evaluation-africa-with-development-methodologies-summer-school"><text:span text:style-name="T639_3">Fostering<text:s/>a<text:s/>culture<text:s/>of<text:s/>impact<text:s/>evaluation<text:s/>in<text:s/>Africa<text:s/>with<text:s/>the<text:s/>"Development<text:s/>Methodologies"<text:s/>summer<text:s/>school</text:span></text:a></text:span><text:span text:style-name="T639_4"><text:s/>(July<text:s/>18,<text:s/>2025)</text:span></text:p>
              </text:list-item>
              <text:list-item>
                <text:p text:style-name="P640"><text:span text:style-name="T640_1">[FID<text:s/>news<text:s/>article]<text:s/></text:span><text:span text:style-name="T640_2"><text:a xlink:type="simple" xlink:href="https://fundinnovation.dev/en/news/impact-evaluation-results-and-lessons-learned-from-two-projects-to-increase-property-tax-revenue"><text:span text:style-name="T640_3">Impact<text:s/>evaluation<text:s/>results<text:s/>and<text:s/>lessons<text:s/>learned<text:s/>from<text:s/>two<text:s/>projects<text:s/>to<text:s/>increase<text:s/>property<text:s/>tax<text:s/>revenue</text:span></text:a></text:span><text:span text:style-name="T640_4"><text:s/>(October<text:s/>24,<text:s/>2025)</text:span></text:p>
              </text:list-item>
              <text:list-item>
                <text:p text:style-name="P641"><text:span text:style-name="T641_1">[J</text:span><text:span text:style-name="T641_2">-</text:span><text:span text:style-name="T641_3">PAL<text:s/>working<text:s/>paper]<text:s/></text:span><text:span text:style-name="T641_4"><text:a xlink:type="simple" xlink:href="https://www.povertyactionlab.org/sites/default/files/research-paper/Knebelmann_JMP.pdf"><text:span text:style-name="T641_5">Discretion<text:s/>versus<text:s/>Algorithms:<text:s/>Bureaucrats<text:s/>and<text:s/>Tax<text:s/>Equity<text:s/>in<text:s/>Senegal</text:span></text:a></text:span><text:span text:style-name="T641_6"><text:s/>(October<text:s/>16,<text:s/>2024)</text:span></text:p>
              </text:list-item>
              <text:list-item>
                <text:p text:style-name="P642"><text:span text:style-name="T642_1">[Le<text:s/>Monde<text:s/>news<text:s/>article]<text:s/></text:span><text:span text:style-name="T642_2"><text:a xlink:type="simple" xlink:href="https://www.lemonde.fr/en/economy/article/2025/08/10/in-senegal-satellite-imagery-helps-boost-property-tax-collection_6744249_19.html"><text:span text:style-name="T642_3">Satellite<text:s/>imagery<text:s/>in<text:s/>Senegal<text:s/>assists<text:s/>in<text:s/>property<text:s/>tax<text:s/>collection</text:span></text:a></text:span><text:span text:style-name="T642_4"><text:s/>(August<text:s/>11,<text:s/>2025)</text:span></text:p>
              </text:list-item>
            </text:list>
          </table:table-cell>
        </table:table-row>
        <table:table-row table:style-name="Row57">
          <table:table-cell table:style-name="Cell194">
            <text:list text:style-name="LS52" xml:id="list35" text:continue-list="list22">
              <text:list-item>
                <text:p text:style-name="P643"><text:span text:style-name="T643_1">Enforcement<text:s/>of<text:s/>labour<text:s/>law<text:s/>in<text:s/>Bangladesh</text:span><text:span text:style-name="T643_2">.<text:s/>Five<text:s/>to<text:s/>seven<text:s/>percent<text:s/>of<text:s/>all<text:s/>global<text:s/>deaths<text:s/>happen<text:s/>at<text:s/>work<text:s/>and<text:s/>at<text:s/>least<text:s/>one<text:s/>in<text:s/>nine<text:s/>workers<text:s/>experience<text:s/>occupational<text:s/>accidents.<text:s/>Bangladesh<text:s/>required<text:s/>firms<text:s/>to<text:s/>establish<text:s/>Occupational<text:s/>Safety<text:s/>and<text:s/>Health<text:s/>(OSH)<text:s/>committees,<text:s/>but<text:s/>compliance<text:s/>was<text:s/>low.<text:s/>With<text:s/>GI<text:s/></text:span><text:span text:style-name="T643_3"><text:a xlink:type="simple" xlink:href="https://www.econometricsociety.org/publications/econometrica/2024/07/01/Multinational-Enforcement-of-Labor-Law-Experimental-Evidence-on-Strengthening-Occupational-Safety-and-Health-Committees"><text:span text:style-name="T643_4">funding</text:span></text:a></text:span><text:span text:style-name="T643_5">,<text:s/>a<text:s/>researcher<text:s/>convinced<text:s/>29<text:s/>multinational<text:s/>apparel<text:s/>buyers<text:s/>(in<text:s/>a<text:s/>consortium<text:s/>known<text:s/>as<text:s/>Nirapon)<text:s/>to<text:s/>enforce<text:s/>the<text:s/>labour<text:s/>law<text:s/>for<text:s/>half<text:s/>of<text:s/>their<text:s/>suppliers.<text:s/>Doing<text:s/>so<text:s/>increased<text:s/>factories’<text:s/>compliance<text:s/>with<text:s/>labour<text:s/>laws<text:s/>and<text:s/>improved<text:s/>factory<text:s/>safety<text:s/>without<text:s/>reducing<text:s/>efficiency,<text:s/>particularly<text:s/>in<text:s/>well</text:span><text:span text:style-name="T643_6">-</text:span><text:span text:style-name="T643_7">managed<text:s/>factories.<text:s/>Based<text:s/>on<text:s/>this,<text:s/>Nirapon<text:s/>extended<text:s/>mandatory<text:s/>participation<text:s/>in<text:s/>its<text:s/>safety<text:s/>programme<text:s/>to<text:s/>400<text:s/>garment</text:span><text:span text:style-name="T643_8">-</text:span><text:span text:style-name="T643_9">related<text:s/>factories<text:s/>and<text:s/>launched<text:s/>a<text:s/>training<text:s/>programme<text:s/>for<text:s/>mid</text:span><text:span text:style-name="T643_10">-</text:span><text:span text:style-name="T643_11">level<text:s/>managers.<text:s/>The<text:s/></text:span><text:span text:style-name="T643_12"><text:a xlink:type="simple" xlink:href="https://www.safeinindia.org/"><text:span text:style-name="T643_13">Safe<text:s/>in<text:s/>India<text:s/>Foundation</text:span></text:a></text:span><text:span text:style-name="T643_14"><text:s/>used<text:s/>these<text:s/>findings<text:s/>to<text:s/>strengthen<text:s/>its<text:s/></text:span><text:span text:style-name="T643_15"><text:a xlink:type="simple" xlink:href="https://www.safeinindia.org/post/economic-survey-2024-25-recommends-worker-safety-as-good-for-business"><text:span text:style-name="T643_16">evidence<text:s/>brief</text:span></text:a></text:span><text:span text:style-name="T643_17"><text:s/>about<text:s/>good<text:s/>occupational<text:s/>policies<text:s/>and<text:s/>worker<text:s/>welfare,<text:s/>which<text:s/>resulted<text:s/>in<text:s/>the<text:s/></text:span><text:span text:style-name="T643_18"><text:a xlink:type="simple" xlink:href="https://thewire.in/labour/why-skilling-alone-will-not-solve-indias-employment-problem"><text:span text:style-name="T643_19">inclusion</text:span></text:a></text:span><text:span text:style-name="T643_20"><text:s/>of<text:s/>this<text:s/>topic<text:s/>in<text:s/></text:span><text:span text:style-name="T643_21"><text:a xlink:type="simple" xlink:href="https://www.indiabudget.gov.in/economicsurvey/doc/eschapter/echap12.pdf"><text:span text:style-name="T643_22">India's<text:s/>Economic<text:s/>Survey<text:s/>2025</text:span><text:span text:style-name="T643_23">-</text:span><text:span text:style-name="T643_24">26</text:span></text:a></text:span><text:span text:style-name="T643_25">.<text:s/></text:span></text:p>
              </text:list-item>
            </text:list>
          </table:table-cell>
          <table:table-cell table:style-name="Cell195">
            <text:list text:style-name="LS31" xml:id="list36">
              <text:list-item>
                <text:p text:style-name="P644"><text:span text:style-name="T644_1">[Econometrica<text:s/>academic<text:s/>article]<text:s/>“</text:span><text:span text:style-name="T644_2"><text:a xlink:type="simple" xlink:href="https://www.econometricsociety.org/publications/econometrica/2024/07/01/Multinational-Enforcement-of-Labor-Law-Experimental-Evidence-on-Strengthening-Occupational-Safety-and-Health-Committees"><text:span text:style-name="T644_3">Multinational<text:s/>Enforcement<text:s/>of<text:s/>Labor<text:s/>Law:<text:s/>Experimental<text:s/>Evidence<text:s/>on<text:s/>Strengthening<text:s/>Occupational<text:s/>Safety<text:s/>and<text:s/>Health<text:s/>Committees</text:span></text:a></text:span><text:span text:style-name="T644_4">”<text:s/>(July<text:s/>1,<text:s/>2024)</text:span></text:p>
              </text:list-item>
              <text:list-item>
                <text:p text:style-name="P645"><text:span text:style-name="T645_1">[Safe<text:s/>in<text:s/>India<text:s/>blog<text:s/>post]<text:s/>“</text:span><text:span text:style-name="T645_2"><text:a xlink:type="simple" xlink:href="https://www.safeinindia.org/post/economic-survey-2024-25-recommends-worker-safety-as-good-for-business"><text:span text:style-name="T645_3">Economic<text:s/>Survey<text:s/>2024</text:span><text:span text:style-name="T645_4">-</text:span><text:span text:style-name="T645_5">25<text:s/>recommends<text:s/>worker<text:s/>safety<text:s/>as<text:s/>good<text:s/>for<text:s/>business</text:span></text:a></text:span><text:span text:style-name="T645_6">”<text:s/>(March<text:s/>5,<text:s/>2025)</text:span></text:p>
              </text:list-item>
              <text:list-item>
                <text:p text:style-name="P646"><text:span text:style-name="T646_1">[India<text:s/>policy<text:s/>document]<text:s/>“</text:span><text:span text:style-name="T646_2"><text:a xlink:type="simple" xlink:href="https://www.indiabudget.gov.in/economicsurvey/doc/eschapter/echap12.pdf"><text:span text:style-name="T646_3">India's<text:s/>Economic<text:s/>Survey<text:s/>2024</text:span><text:span text:style-name="T646_4">-</text:span><text:span text:style-name="T646_5">25</text:span></text:a></text:span><text:span text:style-name="T646_6">”<text:s/>(February<text:s/>5,<text:s/>2025)</text:span></text:p>
              </text:list-item>
            </text:list>
          </table:table-cell>
        </table:table-row>
        <table:table-row table:style-name="Row58">
          <table:table-cell table:style-name="Cell196">
            <text:list text:style-name="LS52" xml:id="list39" text:continue-list="list22">
              <text:list-item>
                <text:p text:style-name="P647"><text:span text:style-name="T647_1">Entrepreneurship<text:s/>Training<text:s/>Using<text:s/>Imagery<text:s/>Techniques</text:span><text:span text:style-name="T647_2">.</text:span><text:span text:style-name="T647_3"><text:s/></text:span><text:span text:style-name="T647_4">Traditional<text:s/>entrepreneurship<text:s/>training<text:s/>can<text:s/>be<text:s/>ineffective,<text:s/>and<text:s/>even<text:s/>harmful,<text:s/>in<text:s/>conflict</text:span><text:span text:style-name="T647_5">-</text:span><text:span text:style-name="T647_6">affected<text:s/>settings<text:s/>because<text:s/>it<text:s/>fails<text:s/>to<text:s/>account<text:s/>for<text:s/>participants’<text:s/>exposure<text:s/>to<text:s/>trauma.<text:s/>In<text:s/>Bogotá,<text:s/>Colombia,<text:s/></text:span><text:span text:style-name="T647_7"><text:a xlink:type="simple" xlink:href="https://poverty-action.org/impact-entrepreneurship-training-using-imagery-techniques-colombia"><text:span text:style-name="T647_8">GCCI</text:span><text:span text:style-name="T647_9">-</text:span><text:span text:style-name="T647_10">funded<text:s/>researchers<text:s/>found</text:span></text:a></text:span><text:span text:style-name="T647_11"><text:s/>that<text:s/>adding<text:s/>imagery</text:span><text:span text:style-name="T647_12">-</text:span><text:span text:style-name="T647_13">based<text:s/>learning<text:s/>to<text:s/>traditional<text:s/>entrepreneurship<text:s/>training<text:s/>improved<text:s/>participants’<text:s/>ability<text:s/>to<text:s/></text:span><text:span text:style-name="T647_14">plan<text:s/>for<text:s/>the<text:s/>future</text:span><text:span text:style-name="T647_15"><text:s/>and<text:s/>increased<text:s/>economic<text:s/>returns,<text:s/>especially<text:s/>for<text:s/>women<text:s/>and<text:s/>those<text:s/>with<text:s/>high<text:s/>past<text:s/>trauma,<text:s/>compared<text:s/>to<text:s/>traditional<text:s/>training<text:s/>alone.<text:s/>These<text:s/>findings<text:s/>directly<text:s/>informed<text:s/>the<text:s/>design<text:s/>of<text:s/>a<text:s/>subsequent<text:s/>intervention<text:s/>in<text:s/>Ethiopia,<text:s/>implemented<text:s/>in<text:s/>partnership<text:s/>with<text:s/>the<text:s/>government’s<text:s/>refugee<text:s/>agency<text:s/>and<text:s/>the<text:s/>World<text:s/>Bank.<text:s/>The<text:s/>programme,<text:s/>delivered<text:s/>to<text:s/>1,652<text:s/>Eritrean<text:s/>refugees<text:s/>in<text:s/>Addis<text:s/>Ababa,<text:s/></text:span><text:span text:style-name="T647_16"><text:a xlink:type="simple" xlink:href="https://cdn.sanity.io/files/6t8sh6fq/production/5b14ef6772f55c95173215e976cf22525bfbe7be.pdf"><text:span text:style-name="T647_17">was<text:s/>shown<text:s/>to<text:s/>help</text:span></text:a></text:span><text:span text:style-name="T647_18"><text:s/>participants<text:s/>simulate<text:s/>pathways<text:s/>from<text:s/>actions<text:s/>to<text:s/>outcomes,<text:s/>increasing<text:s/>future</text:span><text:span text:style-name="T647_19">-</text:span><text:span text:style-name="T647_20">oriented<text:s/>thinking,<text:s/>intent<text:s/>to<text:s/>remain<text:s/>in<text:s/>Ethiopia,<text:s/>labour<text:s/>force<text:s/>participation,<text:s/>and<text:s/>self</text:span><text:span text:style-name="T647_21">-</text:span><text:span text:style-name="T647_22">reported<text:s/>welfare.<text:s/></text:span></text:p>
              </text:list-item>
            </text:list>
            <text:p text:style-name="P648"/>
          </table:table-cell>
          <table:table-cell table:style-name="Cell197">
            <text:p text:style-name="P649"><text:span text:style-name="T649_1"><text:s/></text:span></text:p>
            <text:list text:style-name="LS28" xml:id="list40">
              <text:list-item>
                <text:p text:style-name="P650"><text:span text:style-name="T650_1">[IPA<text:s/>project<text:s/>page]<text:s/></text:span><text:span text:style-name="T650_2"><text:a xlink:type="simple" xlink:href="https://poverty-action.org/impact-entrepreneurship-training-using-imagery-techniques-colombia"><text:span text:style-name="T650_3">The<text:s/>Impact<text:s/>of<text:s/>Entrepreneurship<text:s/>Training<text:s/>Using<text:s/>Imagery<text:s/>Techniques<text:s/>in<text:s/>Colombia</text:span></text:a></text:span><text:span text:style-name="T650_4"><text:s/>(2023)</text:span></text:p>
              </text:list-item>
              <text:list-item>
                <text:p text:style-name="P651"><text:span text:style-name="T651_1">[Working<text:s/>Paper]<text:s/></text:span><text:span text:style-name="T651_2"><text:a xlink:type="simple" xlink:href="https://cdn.sanity.io/files/6t8sh6fq/production/5b14ef6772f55c95173215e976cf22525bfbe7be.pdf"><text:span text:style-name="T651_3">Learning<text:s/>to<text:s/>See<text:s/>the<text:s/>World’s<text:s/>Opportunities:<text:s/>Memory,<text:s/>Mental<text:s/>Experiencing,<text:s/>and<text:s/>the<text:s/>Economic<text:s/>Lives<text:s/>of<text:s/>the<text:s/>Vulnerable</text:span></text:a></text:span><text:span text:style-name="T651_4"><text:s/>(January<text:s/>23,<text:s/>2025)</text:span></text:p>
              </text:list-item>
              <text:list-item>
                <text:p text:style-name="P652"><text:span text:style-name="T652_1">[BBC<text:s/>ideas]<text:s/></text:span><text:span text:style-name="T652_2"><text:a xlink:type="simple" xlink:href="https://www.bbc.com/videos/ce9je4yr8vpo"><text:span text:style-name="T652_3">Can<text:s/>visualisation<text:s/>help<text:s/>you<text:s/>achieve<text:s/>a<text:s/>better<text:s/>future?</text:span></text:a></text:span><text:span text:style-name="T652_4"><text:s/>(Oct<text:s/>31,<text:s/>2024)</text:span></text:p>
              </text:list-item>
              <text:list-item>
                <text:p text:style-name="P653"><text:span text:style-name="T653_1">[Bocconi<text:s/>University<text:s/>article]<text:s/></text:span><text:span text:style-name="T653_2"><text:a xlink:type="simple" xlink:href="https://www.unibocconi.it/en/news/if-you-can-imagine-it-you-can-do-it"><text:span text:style-name="T653_3">If<text:s/>You<text:s/>Can<text:s/>Imagine<text:s/>It,<text:s/>You<text:s/>Can<text:s/>Do<text:s/>It</text:span></text:a></text:span><text:span text:style-name="T653_4"><text:s/>(November<text:s/>25,<text:s/>2022)</text:span></text:p>
              </text:list-item>
            </text:list>
          </table:table-cell>
        </table:table-row>
        <table:table-row table:style-name="Row59">
          <table:table-cell table:style-name="Cell198">
            <text:list text:style-name="LS52" xml:id="list44" text:continue-list="list22">
              <text:list-item>
                <text:p text:style-name="P654"><text:span text:style-name="T654_1">Inter</text:span><text:span text:style-name="T654_2">-</text:span><text:span text:style-name="T654_3">caste<text:s/>cooperation<text:s/>in<text:s/>India:</text:span><text:span text:style-name="T654_4"><text:s/>Across<text:s/>India,<text:s/>violence<text:s/>is<text:s/>frequently<text:s/>tied<text:s/>to<text:s/>caste.<text:s/>In<text:s/>2022,<text:s/>there<text:s/>were<text:s/>51,656<text:s/>reported<text:s/>atrocities<text:s/>against<text:s/>scheduled<text:s/>castes.<text:s/>In<text:s/>Uttar<text:s/>Pradesh,<text:s/>a<text:s/>researcher,<text:s/>leveraging<text:s/>GCCI<text:s/>pilot<text:s/>study<text:s/>findings,<text:s/>found<text:s/>that<text:s/>mixed</text:span><text:span text:style-name="T654_5">-</text:span><text:span text:style-name="T654_6">caste<text:s/>cricket<text:s/>teams<text:s/>reduced<text:s/>caste<text:s/>divisions<text:s/>in<text:s/>2017.<text:s/>In<text:s/>2023,<text:s/>Indian<text:s/>Administrative<text:s/>Service<text:s/>(IAS)<text:s/>staff<text:s/>in<text:s/>Tamil<text:s/>Nadu<text:s/>(TN)<text:s/>drew<text:s/>on<text:s/>this<text:s/>study<text:s/>to<text:s/>pilot<text:s/>a<text:s/>“House<text:s/>System”<text:s/>in<text:s/>44<text:s/>Ramanathapuram<text:s/>high<text:s/>schools.<text:s/>Staff<text:s/>divided<text:s/>students<text:s/>into<text:s/>four<text:s/>mixed<text:s/>caste<text:s/>houses,<text:s/>which<text:s/>competed<text:s/>in<text:s/>academics<text:s/>and<text:s/>sports.<text:s/>Preliminary<text:s/>reports<text:s/>suggested<text:s/>that<text:s/>students’<text:s/>leadership,<text:s/>aspirations,<text:s/>and<text:s/>communication<text:s/>improved.<text:s/>In<text:s/>2024,<text:s/>the<text:s/>IAS<text:s/>scaled<text:s/>this<text:s/>intervention<text:s/>to<text:s/>Ramanathapuram’s<text:s/>293<text:s/>high<text:s/>schools,<text:s/>which<text:s/>serve<text:s/>170,000<text:s/>students.<text:s/>The<text:s/>researcher<text:s/>behind<text:s/>the<text:s/>original<text:s/>cricket<text:s/>study<text:s/>worked<text:s/>with<text:s/>academic<text:s/>co</text:span><text:span text:style-name="T654_7">-</text:span><text:span text:style-name="T654_8">authors<text:s/>and<text:s/>IAS<text:s/>staff<text:s/>in<text:s/>2025<text:s/>to<text:s/>start<text:s/>evaluating<text:s/>the<text:s/>House<text:s/>System’s<text:s/>effects<text:s/>on<text:s/>students<text:s/>in<text:s/>401<text:s/>primary<text:s/>and<text:s/>secondary<text:s/>schools<text:s/>in<text:s/>Ramanathapuram<text:s/>and<text:s/>Tirunelveli.<text:s/>The<text:s/>House<text:s/>System<text:s/>is<text:s/>now<text:s/>being<text:s/>scaled<text:s/>to<text:s/>the<text:s/>rest<text:s/>of<text:s/>the<text:s/>state.</text:span></text:p>
              </text:list-item>
            </text:list>
            <text:p text:style-name="P655"/>
          </table:table-cell>
          <table:table-cell table:style-name="Cell199">
            <text:list text:style-name="LS16" xml:id="list45">
              <text:list-item>
                <text:p text:style-name="P656"><text:span text:style-name="T656_1">[The<text:s/>Hindu<text:s/>news<text:s/>article]<text:s/></text:span><text:span text:style-name="T656_2"><text:a xlink:type="simple" xlink:href="https://www.thehindu.com/news/cities/Madurai/students-of-govt-schools-in-ramanathapuram-to-have-mentors-for-overall-development/article66370035.ece"><text:span text:style-name="T656_3">Students<text:s/>of<text:s/>Govt.<text:s/>schools<text:s/>in<text:s/>Ramanathapuram<text:s/>to<text:s/>have<text:s/>mentors<text:s/>for<text:s/>overall<text:s/>development</text:span></text:a></text:span><text:span text:style-name="T656_4"><text:s/>(January<text:s/>12,<text:s/>2023)</text:span></text:p>
              </text:list-item>
              <text:list-item>
                <text:p text:style-name="P657"><text:span text:style-name="T657_1">[The<text:s/>Telegraph<text:s/>news<text:s/>article]<text:s/></text:span><text:span text:style-name="T657_2"><text:a xlink:type="simple" xlink:href="https://www.telegraphindia.com/opinion/caste-in-class-ramanathapuram-school-uses-house-system-to-counter-students-caste-identity/cid/1972064"><text:span text:style-name="T657_3">Caste<text:s/>in<text:s/>class</text:span></text:a></text:span><text:span text:style-name="T657_4"><text:s/>(September<text:s/>10,<text:s/>2023)</text:span></text:p>
              </text:list-item>
              <text:list-item>
                <text:p text:style-name="P658"><text:span text:style-name="T658_1">[American<text:s/>Economic<text:s/>Review<text:s/>article]<text:s/></text:span><text:span text:style-name="T658_2"><text:a xlink:type="simple" xlink:href="https://pubs.aeaweb.org/doi/pdfplus/10.1257/aer.20191780"><text:span text:style-name="T658_3">Types<text:s/>of<text:s/>Contact:<text:s/>A<text:s/>Field<text:s/>Experiment<text:s/>on</text:span></text:a></text:span></text:p>
              </text:list-item>
            </text:list>
            <text:p text:style-name="P659"><text:span text:style-name="T659_1"><text:a xlink:type="simple" xlink:href="https://pubs.aeaweb.org/doi/pdfplus/10.1257/aer.20191780"><text:span text:style-name="T659_2">Collaborative<text:s/>and<text:s/>Adversarial<text:s/>Caste<text:s/>Integration</text:span></text:a></text:span><text:span text:style-name="T659_3"><text:s/>(June<text:s/>1,<text:s/>2021)</text:span></text:p>
            <text:list text:style-name="LS33" xml:id="list48">
              <text:list-item>
                <text:p text:style-name="P660"><text:span text:style-name="T660_1">[GI<text:s/>project<text:s/>page]<text:s/></text:span><text:span text:style-name="T660_2"><text:a xlink:type="simple" xlink:href="https://www.povertyactionlab.org/initiative-project/promoting-intercaste-harmony-through-sports"><text:span text:style-name="T660_3">Promoting<text:s/></text:span><text:span text:style-name="T660_4">Intercaste</text:span><text:span text:style-name="T660_5"><text:s/>Harmony<text:s/>Through<text:s/>Sports</text:span></text:a></text:span><text:span text:style-name="T660_6"><text:s/>(February<text:s/>26,<text:s/>2020)</text:span></text:p>
              </text:list-item>
            </text:list>
          </table:table-cell>
        </table:table-row>
        <table:table-row table:style-name="Row60">
          <table:table-cell table:style-name="Cell200">
            <text:list text:style-name="LS52" xml:id="list49" text:continue-list="list22">
              <text:list-item>
                <text:p text:style-name="P661"><text:span text:style-name="T661_1">Teaching<text:s/>the<text:s/>Truth<text:s/>About<text:s/>Addiction<text:s/>in<text:s/>Punjab.<text:s/></text:span><text:span text:style-name="T661_2">Researchers<text:s/>investigating<text:s/>Punjab’s<text:s/>opioid<text:s/>crisis<text:s/>discovered<text:s/>that<text:s/>youth<text:s/>consistently<text:s/>underestimated<text:s/>the<text:s/>addictiveness<text:s/>of<text:s/>opioids,<text:s/>increasing<text:s/>their<text:s/>risk<text:s/>of<text:s/>experimenting.<text:s/>This<text:s/>insight<text:s/>spurred<text:s/>the<text:s/>creation<text:s/>of<text:s/>“Apna<text:s/>Faisla:<text:s/>Nasha<text:s/>Mukt<text:s/>Punjab,”<text:s/>an<text:s/>edutainment</text:span><text:span text:style-name="T661_3">‑</text:span><text:span text:style-name="T661_4">based<text:s/>curriculum<text:s/>featuring<text:s/>documentary<text:s/>stories<text:s/>from<text:s/>recovering<text:s/>users<text:s/>and<text:s/>interactive<text:s/>activities.<text:s/>A<text:s/>GCCI</text:span><text:span text:style-name="T661_5">‑</text:span><text:span text:style-name="T661_6">funded<text:s/>pilot<text:s/>with<text:s/>9,600<text:s/>secondary<text:s/>school<text:s/>students<text:s/>found<text:s/>the<text:s/>curriculum<text:s/>produced<text:s/>substantial<text:s/>improvements<text:s/>in<text:s/>risk<text:s/>awareness,<text:s/>leading<text:s/>the<text:s/>Punjab<text:s/>government<text:s/>to<text:s/>launch<text:s/>the<text:s/>programme<text:s/>statewide<text:s/>in<text:s/>2025.<text:s/>It<text:s/>now<text:s/>reaches<text:s/>over<text:s/>750,000<text:s/>students<text:s/>across<text:s/>3,600<text:s/>schools,<text:s/>with<text:s/>a<text:s/></text:span><text:span text:style-name="T661_7"><text:a xlink:type="simple" xlink:href="https://www.nmp-tracker.com/dashboard"><text:span text:style-name="T661_8">monitoring<text:s/>dashboard</text:span></text:a></text:span><text:span text:style-name="T661_9"><text:s/>tracking<text:s/>curriculum<text:s/>completion<text:s/>across<text:s/>all<text:s/>schools<text:s/>and<text:s/>ongoing<text:s/>evaluations.</text:span></text:p>
              </text:list-item>
            </text:list>
          </table:table-cell>
          <table:table-cell table:style-name="Cell201">
            <text:list text:style-name="LS29" xml:id="list50">
              <text:list-item>
                <text:p text:style-name="P662"><text:span text:style-name="T662_1">[YouTube<text:s/>Live<text:s/>event<text:s/>coverage]<text:s/>“</text:span><text:span text:style-name="T662_2"><text:a xlink:type="simple" xlink:href="https://www.youtube.com/live/utWPdT3QppY"><text:span text:style-name="T662_3">Punjab<text:s/>Government<text:s/>launches<text:s/>school</text:span><text:span text:style-name="T662_4">-</text:span><text:span text:style-name="T662_5">based<text:s/>drug<text:s/>prevention<text:s/>curriculum</text:span></text:a></text:span><text:span text:style-name="T662_6">”<text:s/>(August<text:s/>1,<text:s/>2025)</text:span></text:p>
              </text:list-item>
              <text:list-item>
                <text:p text:style-name="P663"><text:span text:style-name="T663_1">[The<text:s/>Statesman<text:s/>news<text:s/>article]<text:s/>“</text:span><text:span text:style-name="T663_2"><text:a xlink:type="simple" xlink:href="https://www.thestatesman.com/books-education/punjab-to-launch-indias-first-evidence-based-drug-prevention-curriculum-for-school-students-1503463932.html"><text:span text:style-name="T663_3">Punjab<text:s/>to<text:s/>launch<text:s/>India’s<text:s/>first<text:s/>evidence</text:span><text:span text:style-name="T663_4">-</text:span><text:span text:style-name="T663_5">based<text:s/>drug<text:s/>prevention<text:s/>curriculum<text:s/>for<text:s/>school<text:s/>students</text:span></text:a></text:span><text:span text:style-name="T663_6">”<text:s/>(July<text:s/>29,<text:s/>2025)</text:span></text:p>
              </text:list-item>
              <text:list-item>
                <text:p text:style-name="P664"><text:span text:style-name="T664_1">[Hindustan<text:s/>Times<text:s/>news<text:s/>article]<text:s/>“</text:span><text:span text:style-name="T664_2"><text:a xlink:type="simple" xlink:href="https://www.hindustantimes.com/cities/chandigarh-news/punjab-launches-anti-drug-curriculum-in-schools-under-yudh-nashian-virudh-101754077267975.html"><text:span text:style-name="T664_3">Punjab<text:s/>launches<text:s/>anti</text:span><text:span text:style-name="T664_4">-</text:span><text:span text:style-name="T664_5">drug<text:s/>curriculum<text:s/>in<text:s/>schools<text:s/>under<text:s/>‘</text:span><text:span text:style-name="T664_6">Yudh</text:span><text:span text:style-name="T664_7"><text:s/></text:span><text:span text:style-name="T664_8">Nashian</text:span><text:span text:style-name="T664_9"><text:s/>Virudh</text:span></text:a></text:span><text:span text:style-name="T664_10">’”<text:s/>(August<text:s/>2,<text:s/>2025)</text:span></text:p>
              </text:list-item>
              <text:list-item>
                <text:p text:style-name="P665"><text:span text:style-name="T665_1">[India<text:s/>Today<text:s/>article]<text:s/>“</text:span><text:span text:style-name="T665_2"><text:a xlink:type="simple" xlink:href="https://www.indiatoday.in/education-today/news/story/punjab-indias-first-evidence-based-anti-drug-curriculum-3658-schools-2764611-2025-08-01"><text:span text:style-name="T665_3">Punjab<text:s/>launches<text:s/>India's<text:s/>first<text:s/>evidence</text:span><text:span text:style-name="T665_4">-</text:span><text:span text:style-name="T665_5">based<text:s/>anti</text:span><text:span text:style-name="T665_6">-</text:span><text:span text:style-name="T665_7">drug<text:s/>curriculum<text:s/>in<text:s/>3,658<text:s/>schools</text:span></text:a></text:span><text:span text:style-name="T665_8">”<text:s/>(August<text:s/>1,<text:s/>2025)</text:span></text:p>
              </text:list-item>
            </text:list>
          </table:table-cell>
        </table:table-row>
        <table:table-row table:style-name="Row61">
          <table:table-cell table:style-name="Cell202">
            <text:list text:style-name="LS52" xml:id="list54" text:continue-list="list22">
              <text:list-item>
                <text:p text:style-name="P666"><text:span text:style-name="T666_1">Innovative<text:s/>WhatsApp<text:s/>tool<text:s/>empowers<text:s/>vulnerable<text:s/>populations<text:s/>with<text:s/>financial<text:s/>literacy</text:span><text:span text:style-name="T666_2">.<text:s/>To<text:s/>address<text:s/>Covid</text:span><text:span text:style-name="T666_3">-</text:span><text:span text:style-name="T666_4">19<text:s/>pandemic</text:span><text:span text:style-name="T666_5">-</text:span><text:span text:style-name="T666_6">related<text:s/>financial<text:s/>risks,<text:s/>GCCI</text:span><text:span text:style-name="T666_7">-</text:span><text:span text:style-name="T666_8">funded<text:s/>researchers<text:s/>partnered<text:s/>with<text:s/>Fundación<text:s/>Capital<text:s/>to<text:s/>evaluate<text:s/>Con</text:span><text:span text:style-name="T666_9">-</text:span><text:span text:style-name="T666_10">Héctor,<text:s/>a<text:s/>WhatsApp</text:span><text:span text:style-name="T666_11">-</text:span><text:span text:style-name="T666_12">based<text:s/>financial<text:s/>education<text:s/>platform<text:s/>for<text:s/>couples.<text:s/>Guided<text:s/>by<text:s/>the<text:s/>study<text:s/>results,<text:s/>Fundación<text:s/>Capital<text:s/>has<text:s/>improved<text:s/>the<text:s/>programme<text:s/>by<text:s/>integrating<text:s/>personalized<text:s/>content,<text:s/>incorporating<text:s/>multimedia<text:s/>elements,<text:s/>and<text:s/>integrating<text:s/>practical<text:s/>tools<text:s/>like<text:s/>credit<text:s/>simulators,<text:s/>while<text:s/>scaling<text:s/>capacity<text:s/>to<text:s/>handle<text:s/>10,000<text:s/>interactions<text:s/>per<text:s/>hour.<text:s/>While<text:s/>the<text:s/>evaluation<text:s/>assessed<text:s/>a<text:s/>rules</text:span><text:span text:style-name="T666_13">-</text:span><text:span text:style-name="T666_14">based<text:s/>chatbot,<text:s/>the<text:s/>platform<text:s/>is<text:s/>continuing<text:s/>to<text:s/>evolve<text:s/>and<text:s/>now<text:s/>moving<text:s/>toward<text:s/>a<text:s/>hybrid<text:s/>generative<text:s/>AI<text:s/>model<text:s/>with<text:s/>support<text:s/>from<text:s/>the<text:s/>GitLab<text:s/>Foundation.<text:s/>Fundación<text:s/>Capital<text:s/>is<text:s/>actively<text:s/>engaged<text:s/>in<text:s/>various<text:s/>collaborations<text:s/>to<text:s/>expand<text:s/>the<text:s/>reach<text:s/>and<text:s/>impact<text:s/>of<text:s/>Con</text:span><text:span text:style-name="T666_15">-</text:span><text:span text:style-name="T666_16">Héctor<text:s/>to<text:s/>diverse<text:s/>populations,<text:s/>including<text:s/>Venezuelan<text:s/>migrants<text:s/>(Cerrando<text:s/></text:span><text:span text:style-name="T666_17">Brechas</text:span><text:span text:style-name="T666_18">),<text:s/>Hondurans<text:s/>(Honduras<text:s/>Pilot),<text:s/>and<text:s/>small<text:s/>business<text:s/>owners<text:s/>and<text:s/>producers<text:s/>across<text:s/>Latin<text:s/>America<text:s/>(Strive<text:s/>Mexico/Colombia,<text:s/></text:span><text:span text:style-name="T666_19">Biofincas</text:span><text:span text:style-name="T666_20">).</text:span></text:p>
              </text:list-item>
            </text:list>
            <text:p text:style-name="P667"/>
          </table:table-cell>
          <table:table-cell table:style-name="Cell203">
            <text:list text:style-name="LS38" xml:id="list55">
              <text:list-item>
                <text:p text:style-name="P668"><text:span text:style-name="T668_1">[GitLab<text:s/>Foundation]<text:s/></text:span><text:span text:style-name="T668_2"><text:a xlink:type="simple" xlink:href="https://www.gitlabfoundation.org/investments"><text:span text:style-name="T668_3">Optimizing<text:s/>Financial<text:s/>Health<text:s/>and<text:s/>Financial<text:s/>Inclusion<text:s/>among<text:s/>Low</text:span><text:span text:style-name="T668_4">-</text:span><text:span text:style-name="T668_5">Income<text:s/>and<text:s/>At</text:span><text:span text:style-name="T668_6">-</text:span><text:span text:style-name="T668_7">Risk<text:s/>Individuals<text:s/>in<text:s/>Colombia</text:span></text:a></text:span></text:p>
              </text:list-item>
              <text:list-item>
                <text:p text:style-name="P669"><text:span text:style-name="T669_1">[</text:span><text:span text:style-name="T669_2">DataKind</text:span><text:span text:style-name="T669_3">]<text:s/></text:span><text:span text:style-name="T669_4"><text:a xlink:type="simple" xlink:href="https://www.datakind.org/2024/01/23/advancing-work-in-financial-inclusion-datakind-introduces-six-new-projects/"><text:span text:style-name="T669_5">Advancing<text:s/>Work<text:s/>in<text:s/>Financial<text:s/>Inclusion:<text:s/></text:span><text:span text:style-name="T669_6">DataKind</text:span><text:span text:style-name="T669_7"><text:s/>Introduces<text:s/>Six<text:s/>New<text:s/>Projects</text:span></text:a></text:span><text:span text:style-name="T669_8"><text:s/>(January<text:s/>23,<text:s/>2024)</text:span></text:p>
              </text:list-item>
              <text:list-item>
                <text:p text:style-name="P670"><text:span text:style-name="T670_1">[Fundacion<text:s/>Capital]<text:s/></text:span><text:span text:style-name="T670_2"><text:a xlink:type="simple" xlink:href="https://fundacioncapital.org/eng/iniciativas/ia-para-la-inclusion/"><text:span text:style-name="T670_3">AI<text:s/>for<text:s/>Inclusion:<text:s/>Financial<text:s/>inclusion<text:s/>for<text:s/>migrant<text:s/>populations<text:s/>in<text:s/>Colombia</text:span></text:a></text:span></text:p>
              </text:list-item>
              <text:list-item>
                <text:p text:style-name="P671"><text:span text:style-name="T671_1">[Fundación<text:s/>Capital]<text:s/></text:span><text:span text:style-name="T671_2"><text:a xlink:type="simple" xlink:href="https://fundacioncapital.org/eng/soluciones-digitales/con-hector/"><text:span text:style-name="T671_3">Con</text:span><text:span text:style-name="T671_4">-</text:span><text:span text:style-name="T671_5">Hector</text:span></text:a></text:span></text:p>
              </text:list-item>
            </text:list>
            <text:p text:style-name="P672"/>
            <text:p text:style-name="P673"/>
          </table:table-cell>
        </table:table-row>
        <table:table-row table:style-name="Row62">
          <table:table-cell table:style-name="Cell204" table:number-columns-spanned="2">
            <text:p text:style-name="P674"><text:span text:style-name="T674_1">Updated<text:s/>in<text:s/>2025</text:span></text:p>
            <text:p text:style-name="P675"><text:span text:style-name="T675_1">In<text:s/>addition<text:s/>to<text:s/>new<text:s/>impact<text:s/>stories<text:s/>described<text:s/>in<text:s/>the<text:s/>body<text:s/>of<text:s/>the<text:s/>report<text:s/>above,<text:s/>previous<text:s/>examples<text:s/>already<text:s/>included<text:s/>in<text:s/>previous<text:s/>reports<text:s/>are<text:s/>updated<text:s/>below<text:s/>when<text:s/>there<text:s/>is<text:s/>a<text:s/>substantial<text:s/>new<text:s/>development.</text:span></text:p>
            <text:p text:style-name="P676"/>
          </table:table-cell>
          <table:covered-table-cell/>
        </table:table-row>
        <table:table-row table:style-name="Row63">
          <table:table-cell table:style-name="Cell205">
            <text:list text:style-name="LS52" xml:id="list59" text:continue-list="list22">
              <text:list-item>
                <text:p text:style-name="P677"><text:span text:style-name="T677_1">The<text:s/>Effect<text:s/>of<text:s/>Top</text:span><text:span text:style-name="T677_2">-</text:span><text:span text:style-name="T677_3">down<text:s/>and<text:s/>Bottom</text:span><text:span text:style-name="T677_4">-</text:span><text:span text:style-name="T677_5">up<text:s/>Peacebuilding<text:s/>Interventions<text:s/>in<text:s/>Nigeria</text:span><text:span text:style-name="T677_6">:<text:s/>Applying<text:s/>findings<text:s/>from<text:s/>the<text:s/>GCCI</text:span><text:span text:style-name="T677_7">-</text:span><text:span text:style-name="T677_8">supported<text:s/>evaluation<text:s/>in<text:s/>Nigeria,<text:s/></text:span><text:span text:style-name="T677_9"><text:a xlink:type="simple" xlink:href="https://poverty-action.org/reducing-violence-versus-building-trust-joint-effect-top-down-and-bottom-peacebuilding"><text:span text:style-name="T677_10">researchers</text:span></text:a></text:span><text:span text:style-name="T677_11"><text:s/>examined<text:s/>mediation<text:s/>training<text:s/>and<text:s/>community<text:s/>dialogues<text:s/>in<text:s/>88<text:s/>communities,<text:s/>study<text:s/>partner,<text:s/>Mercy<text:s/>Corps<text:s/>reported<text:s/>that<text:s/>its<text:s/>Community<text:s/>Initiatives<text:s/>to<text:s/>Promote<text:s/>Peace<text:s/>(CIPP)<text:s/>programme<text:s/>adapted<text:s/>the<text:s/>curriculum<text:s/>to<text:s/>local<text:s/>contexts,<text:s/>strengthened<text:s/>post</text:span><text:span text:style-name="T677_12">-</text:span><text:span text:style-name="T677_13">training<text:s/>support,<text:s/>prioritized<text:s/>women’s<text:s/>leadership,<text:s/>and<text:s/>linked<text:s/>community<text:s/>dispute</text:span><text:span text:style-name="T677_14">-</text:span><text:span text:style-name="T677_15">resolution<text:s/>mechanisms<text:s/>with<text:s/>formal<text:s/>alternative<text:s/>dispute<text:s/>resolution<text:s/>structures<text:s/>across<text:s/>multiple<text:s/>CIPP<text:s/>states.<text:s/>The<text:s/>2024<text:s/>annual<text:s/>report<text:s/>previously<text:s/>noted<text:s/>that<text:s/>the<text:s/>evidence<text:s/>informed<text:s/>Pastoral<text:s/>Resolve’s<text:s/>(PARE)<text:s/>decision<text:s/>to<text:s/>continue<text:s/>its<text:s/>mediation<text:s/>program</text:span><text:span text:style-name="T677_16">me</text:span><text:span text:style-name="T677_17">.<text:s/>Researchers<text:s/>are<text:s/>now<text:s/>conducting<text:s/>a<text:s/>follow</text:span><text:span text:style-name="T677_18">-</text:span><text:span text:style-name="T677_19">on<text:s/>study<text:s/>funded<text:s/>through<text:s/>PRI’s<text:s/>Round<text:s/>IX.<text:s/></text:span></text:p>
              </text:list-item>
            </text:list>
          </table:table-cell>
          <table:table-cell table:style-name="Cell206">
            <text:list text:style-name="LS25" xml:id="list60">
              <text:list-item>
                <text:p text:style-name="P678"><text:span text:style-name="T678_1">This<text:s/>update<text:s/>was<text:s/>shared<text:s/>directly<text:s/>with<text:s/>the<text:s/>GCCI<text:s/>team<text:s/>by<text:s/>the<text:s/>implementing<text:s/>provider,<text:s/>Mercy<text:s/>Corps.</text:span></text:p>
              </text:list-item>
            </text:list>
          </table:table-cell>
        </table:table-row>
      </table:table>
      <text:p text:style-name="P679"/>
      <text:p text:style-name="P680"/>
      <text:p text:style-name="P681"><text:bookmark-start text:name="_heading=h.p4y5s6s1kk3x"/><text:bookmark-start text:name="_heading=h.w37pefxidgju"/><text:bookmark-start text:name="_heading=h.wyrdo7hr7ecu"/><text:bookmark-end text:name="_heading=h.p4y5s6s1kk3x"/><text:bookmark-end text:name="_heading=h.w37pefxidgju"/><text:bookmark-end text:name="_heading=h.wyrdo7hr7ecu"/></text:p>
      <text:p text:style-name="P682"><text:span text:style-name="T682_1">Impact<text:s/>Indicator<text:s/>2:<text:s/>Institutional<text:s/>Partnerships<text:s/>with<text:s/>Full<text:s/>or<text:s/>Partial<text:s/>Focus<text:s/>on<text:s/>GCCI<text:s/>Themes<text:s/></text:span></text:p>
      <text:p text:style-name="P683"/>
      <text:p text:style-name="P684"><text:span text:style-name="T684_1">Seven<text:s/>new<text:s/>examples<text:s/>of<text:s/>GCCI-linked<text:s/>institutional<text:s/>partnerships<text:s/>are<text:s/>listed<text:s/>below:</text:span></text:p>
      <text:p text:style-name="P685"/>
      <text:list text:style-name="LS18" xml:id="list61">
        <text:list-item>
          <text:p text:style-name="P686"><text:span text:style-name="T686_1">Countering<text:s/>corruption<text:s/>in<text:s/>Nuevo<text:s/>León,<text:s/>Mexico</text:span><text:span text:style-name="T686_2">:<text:s/>Over<text:s/>the<text:s/>past<text:s/>two<text:s/>years,<text:s/>J-PAL<text:s/>Latin<text:s/>America<text:s/>and<text:s/>the<text:s/>Caribbean<text:s/>(LAC)<text:s/>has<text:s/>built<text:s/>a<text:s/>partnership<text:s/>with<text:s/>the<text:s/>Anti-Corruption<text:s/>Secretariat<text:s/>of<text:s/>the<text:s/>State<text:s/>of<text:s/>Nuevo<text:s/>León,<text:s/>Mexico.<text:s/>In<text:s/>June<text:s/>2024,<text:s/>the<text:s/>secretariat<text:s/>requested<text:s/>anti-corruption<text:s/>evidence<text:s/>from<text:s/>J-PAL<text:s/>LAC.<text:s/>GI<text:s/>staff<text:s/>compiled<text:s/>relevant<text:s/>evidence,<text:s/>including<text:s/>the<text:s/>GCCI<text:s/>Anti-Corruption<text:s/>Evidence<text:s/>Wrap-up,<text:s/>research<text:s/>from<text:s/></text:span><text:span text:style-name="T686_3"><text:a xlink:type="simple" xlink:href="https://www.povertyactionlab.org/evaluation/effect-bureaucrat-performance-scorecards-service-delivery-and-bribes-bangladesh"><text:span text:style-name="T686_4">Bangladesh</text:span></text:a></text:span><text:span text:style-name="T686_5"><text:a xlink:type="simple" xlink:href="https://www.povertyactionlab.org/evaluation/effect-bureaucrat-performance-scorecards-service-delivery-and-bribes-bangladesh"><text:span text:style-name="T686_6"><text:s/>and</text:span></text:a></text:span><text:span text:style-name="T686_7"><text:s/>the<text:s/></text:span><text:span text:style-name="T686_8"><text:a xlink:type="simple" xlink:href="https://www.povertyactionlab.org/evaluation/citizen-demand-corruption-evidence-roadway-tolls-dr-congo"><text:span text:style-name="T686_9">DRC</text:span></text:a></text:span><text:span text:style-name="T686_10">,<text:s/>and<text:s/>J-PAL’s<text:s/>policy<text:s/>insight<text:s/>on<text:s/></text:span><text:span text:style-name="T686_11"><text:a xlink:type="simple" xlink:href="https://www.povertyactionlab.org/policy-insight/increasing-accountability-and-reducing-corruption-through-government-audits?lang=pt-br"><text:span text:style-name="T686_12">government<text:s/>audits</text:span></text:a></text:span><text:span text:style-name="T686_13">.<text:s/>In<text:s/>March<text:s/>2025,<text:s/>the<text:s/>secretariat<text:s/>used<text:s/>this<text:s/>evidence<text:s/>to<text:s/>develop<text:s/>the<text:s/>state's<text:s/>anti-corruption<text:s/>policy<text:s/>implementation<text:s/>plan.<text:s/>In<text:s/>December<text:s/>2025,<text:s/>the<text:s/>secretariat<text:s/>and<text:s/>the<text:s/>local<text:s/>Congress<text:s/>approved<text:s/>the<text:s/>anti-corruption<text:s/></text:span><text:span text:style-name="T686_14"><text:a xlink:type="simple" xlink:href="https://sistec.nl.gob.mx/Transparencia_2015/Archivos/AC_0001_0007_00174178_000004.pdf"><text:span text:style-name="T686_15">government<text:s/>strategy</text:span></text:a></text:span><text:span text:style-name="T686_16">.<text:s/></text:span></text:p>
        </text:list-item>
        <text:list-item>
          <text:p text:style-name="P687"><text:span text:style-name="T687_1">Partnership<text:s/>with<text:s/>the<text:s/>International<text:s/>Rescue<text:s/>Committee<text:s/>on<text:s/>evidence<text:s/>generation<text:s/>at<text:s/>the<text:s/>climate-conflict<text:s/>nexus:<text:s/></text:span><text:span text:style-name="T687_2">Building<text:s/>on<text:s/>PRI's<text:s/>longstanding<text:s/>collaboration<text:s/>with<text:s/>the<text:s/>International<text:s/>Rescue<text:s/>Committee<text:s/>(IRC),<text:s/>the<text:s/>organizations<text:s/>formed<text:s/>a<text:s/>partnership<text:s/>in<text:s/>2025<text:s/>to<text:s/>advance<text:s/>evidence<text:s/>generation<text:s/>at<text:s/>the<text:s/>climate-conflict<text:s/>nexus<text:s/>through<text:s/>the<text:s/>development<text:s/>of<text:s/></text:span><text:span text:style-name="T687_3"><text:a xlink:type="simple" xlink:href="https://docs.google.com/document/d/14XD_uTOZFlLCMOI0xQMlNqkz_w9Hdbo4qG11vsJ7JEM/edit?usp=sharing"><text:span text:style-name="T687_4">shared<text:s/>research<text:s/>priorities</text:span></text:a></text:span><text:span text:style-name="T687_5">.</text:span><text:span text:style-name="T687_6"><text:s/></text:span><text:span text:style-name="T687_7">In<text:s/>September<text:s/>2025,<text:s/>the<text:s/>organizations<text:s/>co-hosted<text:s/>a<text:s/>private<text:s/>roundtable<text:s/>to<text:s/>discuss<text:s/>research<text:s/>and<text:s/>solution<text:s/>generation<text:s/>for<text:s/>populations<text:s/>affected<text:s/>by<text:s/>overlapping<text:s/>climate<text:s/>and<text:s/>conflict<text:s/>crises.<text:s/>The<text:s/>conversation<text:s/>highlighted<text:s/>both<text:s/>innovative<text:s/>approaches<text:s/>being<text:s/>evaluated,<text:s/>including<text:s/>GCCI-supported<text:s/>evaluations,<text:s/>ranging<text:s/>from<text:s/></text:span><text:span text:style-name="T687_8"><text:a xlink:type="simple" xlink:href="https://poverty-action.org/dimensions-conflict-pastoral-east-africa-livestock-insurance-and-its-conflict-mitigating-potential"><text:span text:style-name="T687_9">insurance-based<text:s/>conflict<text:s/>prevention</text:span></text:a></text:span><text:span text:style-name="T687_10"><text:s/>to<text:s/></text:span><text:span text:style-name="T687_11"><text:a xlink:type="simple" xlink:href="https://poverty-action.org/study/can-increased-contact-and-dialogue-reduce-conflict-between-farmers-and-herders-nigeria"><text:span text:style-name="T687_12">behavioural<text:s/>insights<text:s/>integration</text:span></text:a></text:span><text:span text:style-name="T687_13">,<text:s/>and<text:s/>critical<text:s/>evidence<text:s/>gaps<text:s/>in<text:s/>delivering<text:s/>effective<text:s/>programming<text:s/>in<text:s/>fragile<text:s/>contexts.<text:s/>IPA<text:s/>staff<text:s/>also<text:s/>now<text:s/>serve<text:s/>on<text:s/>IRC’s<text:s/>Climate<text:s/>Advisory<text:s/>Roster,<text:s/>providing<text:s/>ongoing<text:s/>strategic<text:s/>guidance<text:s/>on<text:s/>evidence<text:s/>generation<text:s/>and<text:s/>programming<text:s/>at<text:s/>the<text:s/>intersection<text:s/>of<text:s/>climate<text:s/>and<text:s/>conflict.<text:s/></text:span></text:p>
        </text:list-item>
        <text:list-item>
          <text:p text:style-name="P688"><text:span text:style-name="T688_1">Capacity<text:s/>building,<text:s/>evidence<text:s/>use,<text:s/>and<text:s/>evaluation<text:s/>partnership<text:s/>with<text:s/>Bangsamoro<text:s/>Autonomous<text:s/>Region<text:s/>in<text:s/>Muslim<text:s/>Mindanao<text:s/>(BARMM):</text:span><text:span text:style-name="T688_2"><text:s/>IPA's<text:s/>Philippines<text:s/>office<text:s/>has<text:s/>developed<text:s/>a<text:s/>strategic<text:s/>partnership<text:s/>with<text:s/>the<text:s/>BARMM<text:s/>government,<text:s/>which<text:s/>governs<text:s/>a<text:s/>conflict-affected<text:s/>autonomous<text:s/>region<text:s/>in<text:s/>the<text:s/>Philippines,<text:s/>to<text:s/>build<text:s/>institutional<text:s/>capacity<text:s/>for<text:s/>evidence-based<text:s/>policymaking.<text:s/>Through<text:s/>this<text:s/>collaboration,<text:s/>IPA<text:s/>organized<text:s/>a<text:s/></text:span><text:span text:style-name="T688_3"><text:a xlink:type="simple" xlink:href="https://www.facebook.com/InnovationsforPovertyAction/posts/pfbid0eqHHfJzUKBopsTDbZ1WzFeNKpgGrnDoubKuQYGSpJwj8zbgumzWTSXQdSKg4EJQwl?rdid=ZCd2466eRijS8MI8"><text:span text:style-name="T688_4">two-day<text:s/>workshop</text:span></text:a></text:span><text:span text:style-name="T688_5"><text:s/>on<text:s/>impact<text:s/>evaluations<text:s/>in<text:s/>BARMM,<text:s/>engaging<text:s/>staff<text:s/>from<text:s/>the<text:s/>Bangsamoro<text:s/>Planning<text:s/>and<text:s/>Development<text:s/>Authority<text:s/>(BPDA),<text:s/>the<text:s/>Ministry<text:s/>of<text:s/>Basic,<text:s/>Higher,<text:s/>and<text:s/>Technical<text:s/>Education<text:s/>(MBHTE),<text:s/>and<text:s/>the<text:s/>Office<text:s/>of<text:s/>the<text:s/>Chief<text:s/>Minister<text:s/>(OCM).<text:s/>The<text:s/>partnership<text:s/>aims<text:s/>to<text:s/>strengthen<text:s/>institutional<text:s/>interest<text:s/>in<text:s/>incorporating<text:s/>rigorous<text:s/>impact<text:s/>evaluations<text:s/>into<text:s/>ongoing<text:s/>programmes.<text:s/>Currently,<text:s/>IPA<text:s/>is<text:s/>engaging<text:s/>with<text:s/>BPDA<text:s/>to<text:s/>explore<text:s/>capacity<text:s/>building<text:s/>and<text:s/>potential<text:s/>evaluation<text:s/>opportunities,<text:s/>including<text:s/>evaluating<text:s/>the<text:s/>ways<text:s/>school<text:s/>selection<text:s/>may<text:s/>impact<text:s/>violent<text:s/>extremism,<text:s/>while<text:s/>also<text:s/>initiating<text:s/>broader<text:s/>engagement<text:s/>with<text:s/>other<text:s/>BARMM<text:s/>ministries<text:s/>across<text:s/>various<text:s/>sectors.</text:span></text:p>
        </text:list-item>
        <text:list-item>
          <text:p text:style-name="P689"><text:span text:style-name="T689_1">New<text:s/>funding<text:s/>to<text:s/>address<text:s/>GBV<text:s/>in<text:s/>India:<text:s/></text:span><text:span text:style-name="T689_2">In<text:s/>2025,<text:s/>J-PAL’s<text:s/>South<text:s/>Asia<text:s/>office<text:s/>launched<text:s/>‘</text:span><text:span text:style-name="T689_3"><text:a xlink:type="simple" xlink:href="https://www.povertyactionlab.org/event/gbv-solve-open-funding-call"><text:span text:style-name="T689_4">GBV<text:s/>Solve</text:span></text:a></text:span><text:span text:style-name="T689_5">’—a<text:s/>new<text:s/>partnership<text:s/>with<text:s/>NGO<text:s/></text:span><text:span text:style-name="T689_6"><text:a xlink:type="simple" xlink:href="https://aparajitarise.com/"><text:span text:style-name="T689_7">Aparajita</text:span></text:a></text:span><text:span text:style-name="T689_8"><text:s/>dedicated<text:s/>to<text:s/>identifying<text:s/>and<text:s/>scaling<text:s/>innovative<text:s/>solutions<text:s/>to<text:s/>combat<text:s/>sexual<text:s/>harassment<text:s/>and<text:s/>GBV<text:s/>in<text:s/>India.<text:s/>GBV<text:s/>Solve<text:s/>builds<text:s/>on<text:s/>the<text:s/>strong<text:s/>foundation<text:s/>of<text:s/>research<text:s/>CVI<text:s/>has<text:s/>supported<text:s/>in<text:s/>India<text:s/>on<text:s/>GBV<text:s/>and<text:s/>harassment<text:s/>to-date,<text:s/>with<text:s/>a<text:s/>primary<text:s/>focus<text:s/>on<text:s/>safety<text:s/>outside<text:s/>the<text:s/>home<text:s/>in<text:s/>workplaces,<text:s/>educational<text:s/>institutions,<text:s/>and<text:s/>public<text:s/>spaces.<text:s/>As<text:s/>a<text:s/>complement<text:s/>to<text:s/>CVI<text:s/>research<text:s/>funding,<text:s/>organizations,<text:s/>companies,<text:s/>and<text:s/>individuals<text:s/>can<text:s/>apply<text:s/>to<text:s/>receive<text:s/>flexible<text:s/>funding<text:s/>to<text:s/>pilot<text:s/>programmes<text:s/>alongside<text:s/>technical<text:s/>support<text:s/>in<text:s/>running<text:s/>randomised<text:s/>evaluations.</text:span></text:p>
        </text:list-item>
        <text:list-item>
          <text:p text:style-name="P690"><text:span text:style-name="T690_1">Embedded<text:s/>support<text:s/>with<text:s/>SEMUJERES<text:s/>on<text:s/>GBV</text:span><text:span text:style-name="T690_2">:<text:s/>Since<text:s/>2020,<text:s/>J-PAL<text:s/>LAC<text:s/>staff<text:s/>and<text:s/>affiliated<text:s/>researchers<text:s/>have<text:s/></text:span><text:span text:style-name="T690_3"><text:a xlink:type="simple" xlink:href="https://www.povertyactionlab.org/case-study/strengthening-initiatives-support-women-facing-violence-through-government-collaboration"><text:span text:style-name="T690_4">partnered<text:s/>with<text:s/>Mexico<text:s/>City’s<text:s/>Women’s<text:s/>Secretariat<text:s/>(</text:span></text:a></text:span><text:span text:style-name="T690_5"><text:a xlink:type="simple" xlink:href="https://www.povertyactionlab.org/case-study/strengthening-initiatives-support-women-facing-violence-through-government-collaboration"><text:span text:style-name="T690_6">SEMUJERES</text:span></text:a></text:span><text:span text:style-name="T690_7">)<text:s/>to<text:s/>strengthen<text:s/>GBV<text:s/>programming<text:s/>in<text:s/>Mexico<text:s/>City<text:s/>through<text:s/>evidence.<text:s/>By<text:s/>improving<text:s/>data<text:s/>collection<text:s/>and<text:s/>analysis,<text:s/>researchers<text:s/>helped<text:s/>the<text:s/>SEMUJERES<text:s/>improve<text:s/>programme<text:s/>targeting<text:s/>and<text:s/>outreach,<text:s/>and<text:s/>supported<text:s/>the<text:s/>creation<text:s/>of<text:s/>safer,<text:s/>indirect<text:s/>methods<text:s/>to<text:s/>identify<text:s/>potential<text:s/>victims.<text:s/>Over<text:s/>the<text:s/>course<text:s/>of<text:s/>the<text:s/>collaboration,<text:s/>J-PAL<text:s/>has<text:s/>also<text:s/>helped<text:s/>refine<text:s/>cash<text:s/>transfer<text:s/>programmes<text:s/>to<text:s/>better<text:s/>support<text:s/>women’s<text:s/>safety<text:s/>and<text:s/>empowerment<text:s/>and<text:s/>co-developed<text:s/></text:span><text:span text:style-name="T690_8">Acá</text:span><text:span text:style-name="T690_9"><text:s/>Entre<text:s/></text:span><text:span text:style-name="T690_10">Compas</text:span><text:span text:style-name="T690_11">,<text:s/></text:span><text:span text:style-name="T690_12">a<text:s/>programme<text:s/>for<text:s/>men<text:s/>aimed<text:s/>at<text:s/>shifting<text:s/>harmful<text:s/>gender<text:s/>norms.<text:s/></text:span></text:p>
        </text:list-item>
        <text:list-item>
          <text:p text:style-name="P691"><text:span text:style-name="T691_1">Thought<text:s/>partnership<text:s/>to<text:s/>reduce<text:s/>gang<text:s/>violence<text:s/>in<text:s/>Medellin:</text:span><text:span text:style-name="T691_2"><text:s/>GCCI-funded<text:s/>researchers,<text:s/>in<text:s/>collaboration<text:s/>with<text:s/>IPA’s<text:s/>Colombia<text:s/>Office,<text:s/>have<text:s/>served<text:s/>as<text:s/>consistent<text:s/>thought<text:s/>partners<text:s/>to<text:s/>the<text:s/>Medellín<text:s/>Secretariat<text:s/>of<text:s/>Security<text:s/>to<text:s/>inform<text:s/>strategies<text:s/>to<text:s/>reduce<text:s/>gang<text:s/>influence.<text:s/>Through<text:s/>regular<text:s/>evidence-sharing,<text:s/>follow-up<text:s/>data<text:s/>collection,<text:s/>and<text:s/>joint<text:s/>evaluations<text:s/>on<text:s/>gang<text:s/>rule,<text:s/>extortion,<text:s/>and<text:s/>youth<text:s/>recruitment—including<text:s/>through<text:s/>studies<text:s/>supported<text:s/>by<text:s/>the<text:s/>Innovations<text:s/>in<text:s/>Government<text:s/>Initiative<text:s/>(</text:span><text:span text:style-name="T691_3"><text:a xlink:type="simple" xlink:href="https://www.povertyactionlab.org/initiative-project/informing-and-adapting-programs-reduce-criminal-behaviors-among-high-risk-youth"><text:span text:style-name="T691_4">IGI</text:span></text:a></text:span><text:span text:style-name="T691_5">)-,<text:s/></text:span><text:span text:style-name="T691_6"><text:a xlink:type="simple" xlink:href="https://www.povertyactionlab.org/initiative-project/contesting-criminal-gang-governance-medellin-experimental-impacts-intensive"><text:span text:style-name="T691_7">CVI</text:span></text:a></text:span><text:span text:style-name="T691_8">‑</text:span><text:span text:style-name="T691_9">,<text:s/>and<text:s/></text:span><text:span text:style-name="T691_10"><text:a xlink:type="simple" xlink:href="https://poverty-action.org/understanding-how-reduce-adolescent-recruitment-gangs-evidence-medellin-colombia#:~:text=Researchers%20in%20Colombia%20are%20piloting,and%20drivers%20of%20gang%20recruitment"><text:span text:style-name="T691_11">PRI</text:span></text:a></text:span><text:span text:style-name="T691_12">—this<text:s/>work<text:s/>contributes<text:s/>to<text:s/>a<text:s/>growing<text:s/>research<text:s/>and<text:s/>data<text:s/>infrastructure<text:s/>in<text:s/>Medellín,<text:s/>underpinning<text:s/>long-term,<text:s/>evidence-driven<text:s/>policy<text:s/>engagement.</text:span></text:p>
        </text:list-item>
        <text:list-item>
          <text:p text:style-name="P692"><text:span text:style-name="T692_1">New<text:s/>Initiative<text:s/>with<text:s/>Arnold<text:s/>Ventures<text:s/>on<text:s/>Effective<text:s/>US<text:s/>Crime<text:s/>Policy:</text:span><text:span text:style-name="T692_2"><text:s/>In<text:s/>2025,<text:s/>J-PAL’s<text:s/>North<text:s/>America<text:s/>office<text:s/>received<text:s/>US$5.4m<text:s/>funding<text:s/>from<text:s/></text:span><text:span text:style-name="T692_3"><text:a xlink:type="simple" xlink:href="https://www.arnoldventures.org/"><text:span text:style-name="T692_4">Arnold<text:s/>Ventures</text:span></text:a></text:span><text:span text:style-name="T692_5"><text:s/>to<text:s/>launch<text:s/>the<text:s/></text:span><text:span text:style-name="T692_6"><text:a xlink:type="simple" xlink:href="https://www.povertyactionlab.org/initiative/initiative-effective-us-crime-policy-iecp"><text:span text:style-name="T692_7">Initiative<text:s/>for<text:s/>Effective<text:s/>US<text:s/>Crime<text:s/>Policy</text:span></text:a></text:span><text:span text:style-name="T692_8"><text:s/>(IECP),<text:s/>which<text:s/>will<text:s/>support<text:s/>randomised<text:s/>evaluations<text:s/>on<text:s/>strategies<text:s/>that<text:s/>foster<text:s/>a<text:s/>more<text:s/>effective<text:s/>and<text:s/>fair<text:s/>criminal<text:s/>justice<text:s/>system.<text:s/>While<text:s/>the<text:s/>geographic<text:s/>focus<text:s/>of<text:s/>IECP<text:s/>falls<text:s/>outside<text:s/>of<text:s/>the<text:s/>remit<text:s/>of<text:s/>GCCI,<text:s/>J-PAL’s<text:s/>CVI<text:s/>team<text:s/>has<text:s/>been<text:s/>working<text:s/>proactively<text:s/>with<text:s/>their<text:s/>team<text:s/>over<text:s/>the<text:s/>past<text:s/>year<text:s/>to<text:s/>help<text:s/>them<text:s/>establish<text:s/>this<text:s/>new<text:s/>initiative<text:s/>and<text:s/>to<text:s/>ensure<text:s/>that<text:s/>research<text:s/>and<text:s/>evidence<text:s/>from<text:s/>both<text:s/>portfolios<text:s/>speak<text:s/>to<text:s/>one<text:s/>another<text:s/>to<text:s/>help<text:s/>foster<text:s/>collective<text:s/>insights<text:s/>for<text:s/>improving<text:s/>access<text:s/>to<text:s/>justice<text:s/>worldwide.</text:span></text:p>
        </text:list-item>
      </text:list>
      <text:p text:style-name="P693"/>
      <text:p text:style-name="P694"><text:span text:style-name="T694_1">In<text:s/>addition<text:s/>to<text:s/>new<text:s/>instances<text:s/>of<text:s/>institutional<text:s/>partnerships<text:s/>described<text:s/>above,<text:s/>previous<text:s/>partnerships<text:s/>already<text:s/>included<text:s/>in<text:s/>previous<text:s/>reports<text:s/>are<text:s/>updated<text:s/>below.<text:s text:c="2"/></text:span></text:p>
      <text:p text:style-name="P695"><text:span text:style-name="T695_1"><text:s/></text:span></text:p>
      <text:list text:style-name="LS53" xml:id="list68">
        <text:list-item>
          <text:p text:style-name="P696"><text:span text:style-name="T696_1">Visiting<text:s/>researcher<text:s/>partnership<text:s/>between<text:s/>J</text:span><text:span text:style-name="T696_2">-</text:span><text:span text:style-name="T696_3">PAL<text:s/>and<text:s/>the<text:s/>Inter</text:span><text:span text:style-name="T696_4">-</text:span><text:span text:style-name="T696_5">American<text:s/>Development<text:s/>Bank<text:s/>(IDB):<text:s/></text:span><text:span text:style-name="T696_6">GCCI<text:s/>staff<text:s/>continued<text:s/>to<text:s/>support<text:s/>the<text:s/>ongoing<text:s/>collaboration<text:s/>between<text:s/>the<text:s/>IDB<text:s/>and<text:s/>J</text:span><text:span text:style-name="T696_7">-</text:span><text:span text:style-name="T696_8">PAL’s<text:s/>LAC<text:s/>Office.<text:s/>Together<text:s/>with<text:s/>Mica<text:s/></text:span><text:span text:style-name="T696_9">Sviatschi</text:span><text:span text:style-name="T696_10"><text:s/>(Princeton<text:s/>University;<text:s/>J</text:span><text:span text:style-name="T696_11">-</text:span><text:span text:style-name="T696_12">PAL<text:s/>invited<text:s/>researcher),<text:s/>GCCI<text:s/>staff<text:s/>engaged<text:s/>in<text:s/>a<text:s/>series<text:s/>of<text:s/>meetings<text:s/>with<text:s/>staff<text:s/>from<text:s/>the<text:s/>Inter</text:span><text:span text:style-name="T696_13">-</text:span><text:span text:style-name="T696_14">American<text:s/>Development<text:s/>Bank<text:s/>(IDB)<text:s/>to<text:s/>discuss<text:s/>open<text:s/>research<text:s/>questions<text:s/>related<text:s/>to<text:s/>citizen<text:s/>security<text:s/>in<text:s/>Latin<text:s/>America<text:s/>and<text:s/>produced<text:s/>rapid<text:s/>literature<text:s/>reviews<text:s/>on<text:s/>the<text:s/>links<text:s/>between<text:s/>education<text:s/>and<text:s/>crime<text:s/>and<text:s/>the<text:s/>impact<text:s/>of<text:s/>prison<text:s/>rehabilitation<text:s/>program</text:span><text:span text:style-name="T696_15">me</text:span><text:span text:style-name="T696_16">s<text:s/>on<text:s/>recidivism,<text:s/>which<text:s/>served<text:s/>as<text:s/>the<text:s/>foundation<text:s/>for<text:s/>an<text:s/>evidence<text:s/>presentation<text:s/>to<text:s/>IDB<text:s/>staff.<text:s/>Two<text:s/>potential<text:s/>research<text:s/>opportunities<text:s/>emerged<text:s/>from<text:s/>these<text:s/>engagements</text:span><text:span text:style-name="T696_17">-</text:span><text:span text:style-name="T696_18">one<text:s/>looking<text:s/>at<text:s/>long</text:span><text:span text:style-name="T696_19">-</text:span><text:span text:style-name="T696_20">term<text:s/>outcomes<text:s/>of<text:s/>non</text:span><text:span text:style-name="T696_21">-</text:span><text:span text:style-name="T696_22">cognitive<text:s/>skill<text:s/>development<text:s/>on<text:s/>criminal<text:s/>justice<text:s/>involvement<text:s/>in<text:s/>Ecuador<text:s/>and<text:s/>the<text:s/>other<text:s/>examining<text:s/>prison<text:s/>rehabilitation<text:s/>program</text:span><text:span text:style-name="T696_23">me</text:span><text:span text:style-name="T696_24">s.</text:span></text:p>
        </text:list-item>
        <text:list-item>
          <text:p text:style-name="P697"><text:span text:style-name="T697_1">Madhya<text:s/>Pradesh<text:s/>Police<text:s/>Department</text:span><text:span text:style-name="T697_2">:<text:s/>Building<text:s/>on<text:s/>the<text:s/>successful<text:s/>evaluation<text:s/>of<text:s/>the<text:s/>women's<text:s/>help<text:s/>desk<text:s/>programme<text:s/>with<text:s/>the<text:s/>Madhya<text:s/>Pradesh<text:s/>Police<text:s/>(MPP),<text:s/>researchers<text:s/>Gabrielle<text:s/>Kruks</text:span><text:span text:style-name="T697_3">-</text:span><text:span text:style-name="T697_4">Wisner,<text:s/>Akshay<text:s/>Mangla,<text:s/>and<text:s/>Sandip<text:s/></text:span><text:span text:style-name="T697_5">Sukhtankar</text:span><text:span text:style-name="T697_6"><text:s/>have<text:s/>established<text:s/>an<text:s/>institutional<text:s/>partnership<text:s/>through<text:s/>the<text:s/>PARIMAL<text:s/>lab,<text:s/>the<text:s/>research<text:s/>institute<text:s/>established<text:s/>by<text:s/>the<text:s/>MPP.<text:s/>In<text:s/>addition<text:s/>to<text:s/>ongoing<text:s/>follow</text:span><text:span text:style-name="T697_7">-</text:span><text:span text:style-name="T697_8">up<text:s/>studies<text:s/>examining<text:s/>the<text:s/>scale</text:span><text:span text:style-name="T697_9">-</text:span><text:span text:style-name="T697_10">up<text:s/>process<text:s/>and<text:s/>an<text:s/>RCT<text:s/>on<text:s/>female<text:s/>police<text:s/>officers<text:s/>reported<text:s/>previously,<text:s/>they<text:s/>are<text:s/>also<text:s/>collaborating<text:s/>on<text:s/>a<text:s/>third<text:s/>upcoming<text:s/>RCT<text:s/>focused<text:s/>on<text:s/>at</text:span><text:span text:style-name="T697_11">-</text:span><text:span text:style-name="T697_12">risk<text:s/>adolescents.</text:span></text:p>
        </text:list-item>
      </text:list>
      <text:p text:style-name="P698"/>
      <text:p text:style-name="P699"/>
      <text:p text:style-name="P700"/>
      <text:p text:style-name="P701"/>
      <text:h text:style-name="P702" text:outline-level="2"><text:bookmark-start text:name="_heading=h.garhutnzcrx5"/><text:bookmark-end text:name="_heading=h.garhutnzcrx5"/><text:span text:style-name="T702_1">ANNEX<text:s/>B:<text:s/>OUTCOME<text:s/>INDICATORS<text:s/></text:span></text:h>
      <text:p text:style-name="P703"/>
      <text:p text:style-name="P704"><text:span text:style-name="T704_1">Outcome<text:s/>Indicator<text:s/>1:</text:span><text:span text:style-name="T704_2"><text:s/></text:span><text:span text:style-name="T704_3">Cumulative<text:s/>number<text:s/>of<text:s/>GCCI<text:s/>awards<text:s/>where<text:s/>evaluation<text:s/>has<text:s/>informed<text:s/>or<text:s/>changed<text:s/>the<text:s/>work<text:s/>of<text:s/>the<text:s/>government<text:s/>or<text:s/>NGO<text:s/>implementing<text:s/>partner<text:s/>on<text:s/>the<text:s/>evaluation</text:span></text:p>
      <text:p text:style-name="P705"/>
      <text:p text:style-name="P706"><text:span text:style-name="T706_1">This<text:s/>year<text:s/>there<text:s/>were<text:s/>six<text:s/>new<text:s/>cases,<text:s/>bringing<text:s/>the<text:s/>total<text:s/>to<text:s/>41.<text:s/>In<text:s/>addition<text:s/>to<text:s/>these<text:s/>six<text:s/>cases,<text:s/>the<text:s/>table<text:s/>below<text:s/>also<text:s/>lists<text:s/>one<text:s/>further<text:s/>case<text:s/>where<text:s/>additional<text:s/>influence<text:s/>or<text:s/>updates<text:s/>were<text:s/>reported<text:s/>since<text:s/>the<text:s/>previous<text:s/>annual<text:s/>review.<text:s/></text:span></text:p>
      <text:p text:style-name="P707"/>
      <text:p text:style-name="P708"/>
      <table:table table:style-name="Table17">
        <table:table-column table:style-name="Column69"/>
        <table:table-column table:style-name="Column70"/>
        <table:table-column table:style-name="Column71"/>
        <table:table-column table:style-name="Column72"/>
        <table:table-row table:style-name="Row64">
          <table:table-cell table:style-name="Cell207" table:number-columns-spanned="4">
            <text:p text:style-name="P709"><text:span text:style-name="T709_1">NEW<text:s/>GCCI</text:span><text:span text:style-name="T709_2">-</text:span><text:span text:style-name="T709_3">FUNDED<text:s/>PROJECTS<text:s/>LISTED<text:s/>IN<text:s/>OUTCOME<text:s/>INDICATOR<text:s/>1<text:s/></text:span></text:p>
          </table:table-cell>
          <table:covered-table-cell/>
          <table:covered-table-cell/>
          <table:covered-table-cell/>
        </table:table-row>
        <table:table-row table:style-name="Row65">
          <table:table-cell table:style-name="Cell208">
            <text:p text:style-name="P710"><text:span text:style-name="T710_1">GCCI</text:span><text:span text:style-name="T710_2">-</text:span><text:span text:style-name="T710_3">FUNDED<text:s/>PROJECT<text:s/></text:span></text:p>
          </table:table-cell>
          <table:table-cell table:style-name="Cell209">
            <text:p text:style-name="P711"><text:span text:style-name="T711_1">GCCI<text:s/>INITIATIVE<text:s/></text:span></text:p>
            <text:p text:style-name="P712"><text:span text:style-name="T712_1">&amp;<text:s/>ROUND<text:s/></text:span></text:p>
            <text:p text:style-name="P713"><text:span text:style-name="T713_1">FUNDED<text:s/></text:span></text:p>
          </table:table-cell>
          <table:table-cell table:style-name="Cell210">
            <text:p text:style-name="P714"><text:span text:style-name="T714_1">INDICATOR<text:s/></text:span></text:p>
            <text:p text:style-name="P715"><text:span text:style-name="T715_1">TYPE<text:s/>(I,<text:s/>II,<text:s/>III)<text:s/></text:span></text:p>
          </table:table-cell>
          <table:table-cell table:style-name="Cell211">
            <text:p text:style-name="P716"><text:span text:style-name="T716_1">DESCRIPTION:<text:s/>HOW<text:s/>EVALUATION<text:s/>HAS<text:s/></text:span></text:p>
            <text:p text:style-name="P717"><text:span text:style-name="T717_1">INFORMED<text:s/>OR<text:s/>CHANGED<text:s/>THE<text:s/>WORK<text:s/></text:span></text:p>
            <text:p text:style-name="P718"><text:span text:style-name="T718_1">OF<text:s/>GOVERNMENT<text:s/>OR<text:s/>NGO<text:s/></text:span></text:p>
            <text:p text:style-name="P719"><text:span text:style-name="T719_1">IMPLEMENTING<text:s/>PARTNER<text:s/></text:span></text:p>
          </table:table-cell>
        </table:table-row>
        <table:table-row table:style-name="Row66">
          <table:table-cell table:style-name="Cell212">
            <text:p text:style-name="P720"><text:span text:style-name="T720_1">“</text:span><text:span text:style-name="T720_2"><text:a xlink:type="simple" xlink:href="https://poverty-action.org/social-and-economic-integration-syrian-refugees-host-communities-jordan"><text:span text:style-name="T720_3">Social<text:s/>and<text:s/>Economic<text:s/>Integration<text:s/>of<text:s/>Syrian<text:s/>Refugees<text:s/>in<text:s/>Host<text:s/>Communities<text:s/>in<text:s/>Jordan</text:span></text:a></text:span><text:span text:style-name="T720_4">”</text:span></text:p>
            <text:p text:style-name="P721"><text:span text:style-name="T721_1">(Eliana<text:s/>La<text:s/>Ferrara,<text:s/>Marcus<text:s/>Holmlund,<text:s/>Pedro<text:s/>Rosa</text:span><text:span text:style-name="T721_2">-</text:span><text:span text:style-name="T721_3">Dias)</text:span></text:p>
          </table:table-cell>
          <table:table-cell table:style-name="Cell213">
            <text:p text:style-name="P722"><text:span text:style-name="T722_1">PRI,<text:s/>Fall<text:s/>2018<text:s/>(Pilot<text:s/>study)</text:span></text:p>
          </table:table-cell>
          <table:table-cell table:style-name="Cell214">
            <text:p text:style-name="P723"><text:span text:style-name="T723_1">Type<text:s/>I<text:s/></text:span></text:p>
          </table:table-cell>
          <table:table-cell table:style-name="Cell215">
            <text:p text:style-name="P724"><text:span text:style-name="T724_1">New:</text:span><text:span text:style-name="T724_2"><text:s/>In<text:s/>Jordan,<text:s/>researchers<text:s/>conducted<text:s/>a</text:span><text:span text:style-name="T724_3"><text:a xlink:type="simple" xlink:href="https://poverty-action.org/social-and-economic-integration-syrian-refugees-host-communities-jordan"><text:span text:style-name="T724_4"><text:s/>pilot<text:s/>of<text:s/>the<text:s/></text:span><text:span text:style-name="T724_5">labour-intensive</text:span><text:span text:style-name="T724_6"><text:s/>public<text:s/>works<text:s/>(LIPW)<text:s/>program</text:span></text:a></text:span><text:span text:style-name="T724_7"><text:s/>under<text:s/>the<text:s/>Municipal<text:s/>Services<text:s/>and<text:s/>Social<text:s/>Resilience<text:s/>Project<text:s/>(MSSRP),<text:s/>designed<text:s/>to<text:s/>engage<text:s/>Syrian<text:s/>refugees<text:s/>and<text:s/>host<text:s/>community<text:s/>members<text:s/>in<text:s/>joint<text:s/>infrastructure<text:s/>projects<text:s/>to<text:s/>foster<text:s/>social<text:s/>cohesion<text:s/>and<text:s/>economic<text:s/>integration.<text:s/>The<text:s/>research<text:s/>team<text:s/>is<text:s/>collaborating<text:s/>with<text:s/>the<text:s/>International<text:s/>Labour<text:s/>Organisation<text:s/>(ILO),<text:s/>a<text:s/>key<text:s/>implementing<text:s/>partner<text:s/>of<text:s/>the<text:s/>governments<text:s/>of<text:s/>Jordan<text:s/>and<text:s/>other<text:s/>Mashreq<text:s/>countries,<text:s/>which<text:s/>is<text:s/>using<text:s/>the<text:s/>evaluation’s<text:s/>findings<text:s/>on<text:s/>participation<text:s/>and<text:s/>programme<text:s/>impact<text:s/>to<text:s/>inform<text:s/>the<text:s/>design<text:s/>of<text:s/>subsequent<text:s/>cash</text:span><text:span text:style-name="T724_8">-</text:span><text:span text:style-name="T724_9">for</text:span><text:span text:style-name="T724_10">-</text:span><text:span text:style-name="T724_11">work<text:s/>initiatives<text:s/>aimed<text:s/>at<text:s/>promoting<text:s/>entrepreneurship,<text:s/>self</text:span><text:span text:style-name="T724_12">-</text:span><text:span text:style-name="T724_13">employment,<text:s/>and<text:s/>stronger<text:s/>intergroup<text:s/>cooperation.</text:span></text:p>
            <text:p text:style-name="P725"/>
          </table:table-cell>
        </table:table-row>
        <table:table-row table:style-name="Row67">
          <table:table-cell table:style-name="Cell216">
            <text:p text:style-name="P726"><text:span text:style-name="T726_1">“</text:span><text:span text:style-name="T726_2"><text:a xlink:type="simple" xlink:href="https://www.povertyactionlab.org/initiative-project/e-monitoring-and-organizational-structure-experimental-evidence-sierra-leone"><text:span text:style-name="T726_3">E</text:span><text:span text:style-name="T726_4">-</text:span><text:span text:style-name="T726_5">monitoring<text:s/>and<text:s/>Organizational<text:s/>Structure</text:span><text:span text:style-name="T726_6">-</text:span><text:span text:style-name="T726_7">Experimental<text:s/>Evidence<text:s/>from<text:s/>Sierra<text:s/>Leone</text:span></text:a></text:span><text:span text:style-name="T726_8">”<text:s/>(Erika<text:s/>Deserranno,</text:span></text:p>
            <text:p text:style-name="P727"><text:span text:style-name="T727_1">Gianmarco<text:s/>Leon</text:span><text:span text:style-name="T727_2">-</text:span><text:span text:style-name="T727_3">Ciliotta</text:span></text:p>
            <text:p text:style-name="P728"><text:span text:style-name="T728_1">Andrea<text:s/>Guariso)</text:span></text:p>
          </table:table-cell>
          <table:table-cell table:style-name="Cell217">
            <text:p text:style-name="P729"><text:span text:style-name="T729_1">GI,<text:s/>Fall<text:s/>2022<text:s/>(Full<text:s/>project,<text:s/>$122,737)</text:span></text:p>
          </table:table-cell>
          <table:table-cell table:style-name="Cell218">
            <text:p text:style-name="P730"><text:span text:style-name="T730_1">Type<text:s/>I</text:span></text:p>
          </table:table-cell>
          <table:table-cell table:style-name="Cell219">
            <text:p text:style-name="P731"><text:span text:style-name="T731_1">New:<text:s/></text:span><text:span text:style-name="T731_2">This<text:s/>project<text:s/></text:span><text:span text:style-name="T731_3"><text:a xlink:type="simple" xlink:href="https://www.povertyactionlab.org/initiative-project/e-monitoring-and-organizational-structure-experimental-evidence-sierra-leone"><text:span text:style-name="T731_4">examines<text:s/>the<text:s/>ways<text:s/>governments<text:s/>can<text:s/>leverage<text:s/>technologies</text:span></text:a></text:span><text:span text:style-name="T731_5"><text:s/>to<text:s/>monitor<text:s/>the<text:s/>performance<text:s/>of<text:s/>community<text:s/>health<text:s/>workers.<text:s/>Researchers<text:s/>shared<text:s/>the<text:s/>baseline<text:s/>survey<text:s/>findings<text:s/>with<text:s/>Sierra<text:s/>Leone’s<text:s/>Ministry<text:s/>of<text:s/>Health,<text:s/>their<text:s/>main<text:s/>implementing<text:s/>partner.<text:s/>Since<text:s/>the<text:s/>presentation<text:s/>of<text:s/>the<text:s/>results,<text:s/>the<text:s/>Ministry<text:s/>has<text:s/>agreed<text:s/>to<text:s/>pursue<text:s/>the<text:s/>introduction<text:s/>of<text:s/>digital<text:s/>technologies.<text:s/>This<text:s/>will<text:s/>be<text:s/>done<text:s/>in<text:s/>partnership<text:s/>with<text:s/>Medtronics<text:s/>Labs,<text:s/>this<text:s/>project’s<text:s/>second<text:s/>implementing<text:s/>partner.</text:span></text:p>
          </table:table-cell>
        </table:table-row>
        <table:table-row table:style-name="Row68">
          <table:table-cell table:style-name="Cell220">
            <text:p text:style-name="P732"><text:span text:style-name="T732_1">“</text:span><text:span text:style-name="T732_2"><text:a xlink:type="simple" xlink:href="https://www.povertyactionlab.org/initiative-project/wezesha-using-citizen-e-health-feedback-improve-health-services-tanzania"><text:span text:style-name="T732_3">Wezesha</text:span><text:span text:style-name="T732_4">:<text:s/>Using<text:s/>Citizen<text:s/>e</text:span><text:span text:style-name="T732_5">-</text:span><text:span text:style-name="T732_6">health<text:s/>Feedback<text:s/>to<text:s/>Improve<text:s/>Health<text:s/>Services<text:s/>in<text:s/>Tanzania</text:span></text:a></text:span><text:span text:style-name="T732_7">”<text:s/>(Dylan<text:s/>Groves,</text:span></text:p>
            <text:p text:style-name="P733"><text:span text:style-name="T733_1">John<text:s/>Marshall)</text:span></text:p>
          </table:table-cell>
          <table:table-cell table:style-name="Cell221">
            <text:p text:style-name="P734"><text:span text:style-name="T734_1">GI,<text:s/>Fall<text:s/>2022<text:s/>(Pilot,<text:s/>$74,134)</text:span></text:p>
          </table:table-cell>
          <table:table-cell table:style-name="Cell222">
            <text:p text:style-name="P735"><text:span text:style-name="T735_1">Type<text:s/>I</text:span></text:p>
          </table:table-cell>
          <table:table-cell table:style-name="Cell223">
            <text:p text:style-name="P736"><text:span text:style-name="T736_1">New:<text:s/></text:span><text:span text:style-name="T736_2">To<text:s/></text:span><text:span text:style-name="T736_3"><text:a xlink:type="simple" xlink:href="https://www.povertyactionlab.org/initiative-project/wezesha-using-citizen-e-health-feedback-improve-health-services-tanzania"><text:span text:style-name="T736_4">help<text:s/>bureaucrats<text:s/>and<text:s/>politicians<text:s/>monitor<text:s/>service<text:s/>providers</text:span></text:a></text:span><text:span text:style-name="T736_5">,<text:s/>researchers<text:s/>conducted<text:s/>a<text:s/>pilot<text:s/>of<text:s/>an<text:s/>e</text:span><text:span text:style-name="T736_6">-</text:span><text:span text:style-name="T736_7">health<text:s/>intervention<text:s/>that<text:s/>integrates<text:s/>citizen<text:s/>feedback<text:s/>into<text:s/>Tanzania’s<text:s/>public<text:s/>health<text:s/>system.<text:s/>This<text:s/>pilot<text:s/>enabled<text:s/>the<text:s/>researchers<text:s/>to<text:s/>learn<text:s/>how<text:s/>to<text:s/>scale<text:s/>a<text:s/>programme<text:s/>with<text:s/>the<text:s/>Tanzanian<text:s/>government.<text:s/>During<text:s/>the<text:s/>pilot,<text:s/></text:span><text:span text:style-name="T736_8">Wezesha</text:span><text:span text:style-name="T736_9"><text:s/>worked<text:s/>with<text:s/>the<text:s/>government<text:s/>to<text:s/>create<text:s/>a<text:s/>suitable<text:s/>tech<text:s/>platform<text:s/>for<text:s/>the<text:s/>full<text:s/>evaluation.<text:s/>Based<text:s/>on<text:s/>the<text:s/>low<text:s/>registration<text:s/>levels<text:s/>for<text:s/>the<text:s/>SMS<text:s/>feedback<text:s/>tool,<text:s/></text:span><text:span text:style-name="T736_10">Wezesha</text:span><text:span text:style-name="T736_11"><text:s/>will<text:s/>now<text:s/>offer<text:s/>patients<text:s/>a<text:s/>choice<text:s/>between<text:s/>SMS<text:s/>or<text:s/>Interactive<text:s/>Voice<text:s/>Response.<text:s/>Taking<text:s/>these<text:s/>lessons<text:s/>into<text:s/>account,<text:s/>the<text:s/>team<text:s/>secured<text:s/>support<text:s/>from<text:s/>FID<text:s/>to<text:s/>scale<text:s/>the<text:s/>intervention<text:s/>to<text:s/>100<text:s/>districts,<text:s/>potentially<text:s/>affecting<text:s/>one<text:s/>to<text:s/>five<text:s/>million<text:s/>people.</text:span></text:p>
            <text:p text:style-name="P737"/>
            <text:p text:style-name="P738"/>
          </table:table-cell>
        </table:table-row>
        <table:table-row table:style-name="Row69">
          <table:table-cell table:style-name="Cell224">
            <text:p text:style-name="P739"><text:span text:style-name="T739_1">“</text:span><text:span text:style-name="T739_2"><text:a xlink:type="simple" xlink:href="https://www.povertyactionlab.org/initiative-project/how-income-growth-shapes-state-village-level-randomized-controlled-trial"><text:span text:style-name="T739_3">How<text:s/>Income<text:s/>Growth<text:s/>Shapes<text:s/>the<text:s/>State:<text:s/>A<text:s/>Village</text:span><text:span text:style-name="T739_4">-</text:span><text:span text:style-name="T739_5">Level<text:s/>Randomized<text:s/>Controlled<text:s/>Trial<text:s/>on<text:s/>Unconditional<text:s/>Cash<text:s/>Transfers,<text:s/>Community<text:s/>Engagement,<text:s/>and<text:s/>Local<text:s/>Politician<text:s/>Responses<text:s/>in<text:s/>Kenya</text:span></text:a></text:span><text:span text:style-name="T739_6">”</text:span></text:p>
          </table:table-cell>
          <table:table-cell table:style-name="Cell225">
            <text:p text:style-name="P740"><text:span text:style-name="T740_1">GI,<text:s/>Spring<text:s/>2017<text:s/>(Pilot<text:s/>grant,<text:s/>$48,800)</text:span></text:p>
          </table:table-cell>
          <table:table-cell table:style-name="Cell226">
            <text:p text:style-name="P741"><text:span text:style-name="T741_1">Type<text:s/>I</text:span></text:p>
          </table:table-cell>
          <table:table-cell table:style-name="Cell227">
            <text:p text:style-name="P742"><text:span text:style-name="T742_1">Update:</text:span><text:span text:style-name="T742_2"><text:s/>This<text:s/>project<text:s/>demonstrates<text:s/>that<text:s/>voters<text:s/>living<text:s/>in<text:s/>poverty<text:s/>in<text:s/>Kenya<text:s/>know<text:s/>where<text:s/>their<text:s/>cash<text:s/>transfers<text:s/>are<text:s/>coming<text:s/>from.<text:s/>Maybe<text:s/>more<text:s/>importantly,<text:s/>they<text:s/>know<text:s/>where<text:s/>the<text:s/>cash<text:s/>is<text:s/></text:span><text:span text:style-name="T742_3">definitely<text:s/>not</text:span><text:span text:style-name="T742_4"><text:s/>coming<text:s/>from.<text:s/>They<text:s/>know<text:s/>politicians<text:s/>are<text:s/>not<text:s/>behind<text:s/>the<text:s/>cash<text:s/>transfers,<text:s/>and<text:s/>in<text:s/>this<text:s/>case,<text:s/>cash<text:s/>transfers<text:s/>did<text:s/>not<text:s/>impact<text:s/>elections.<text:s/>The<text:s/>researchers<text:s/>discussed<text:s/>these<text:s/>results<text:s/>and<text:s/>more<text:s/>at<text:s/>quarterly<text:s/>calls<text:s/>with<text:s/>the<text:s/>implementing<text:s/>partner<text:s/>(</text:span><text:span text:style-name="T742_5">GiveDirectly</text:span><text:span text:style-name="T742_6">),<text:s/>and<text:s/>how<text:s/>these<text:s/>findings<text:s/>suggest<text:s/>that<text:s/>their<text:s/>communication<text:s/>strategy<text:s/>with<text:s/>respondents<text:s/>has<text:s/>worked<text:s/></text:span><text:span text:style-name="T742_7">well,<text:s/>and</text:span><text:span text:style-name="T742_8"><text:s/>ruled<text:s/>out<text:s/>unintended<text:s/>short</text:span><text:span text:style-name="T742_9">-</text:span><text:span text:style-name="T742_10">term<text:s/>effects.<text:s/>Whil</text:span><text:span text:style-name="T742_11">e<text:s/></text:span><text:span text:style-name="T742_12"><text:a xlink:type="simple" xlink:href="https://www.givedirectly.org/district-scale/"><text:span text:style-name="T742_13">GiveDirectly</text:span><text:span text:style-name="T742_14"><text:s/>was<text:s/>already<text:s/>planning<text:s/>on<text:s/>scaling<text:s/>activities<text:s/>in<text:s/>Malawi</text:span></text:a></text:span><text:span text:style-name="T742_15">,<text:s/>the<text:s/>findings<text:s/>from<text:s/>this<text:s/>study<text:s/>have<text:s/>helped<text:s/>guide<text:s/></text:span><text:span text:style-name="T742_16">processes<text:s/>around<text:s/>the<text:s/>scale<text:s/>up.<text:s/>The<text:s/>team<text:s/>behind<text:s/>the<text:s/>original<text:s/>Kenya<text:s/>research<text:s/>has<text:s/>applied<text:s/>to<text:s/>GI’s<text:s/>Fall<text:s/>2025<text:s/>RFP<text:s/>for<text:s/>a<text:s/>study<text:s/>on<text:s/>civic<text:s/>and<text:s/>political<text:s/>outcomes<text:s/>and<text:s/>cash<text:s/>transfers<text:s/>in<text:s/>Malawi,<text:s/>which<text:s/>will<text:s/>help<text:s/>establish<text:s/>how<text:s/>well<text:s/>the<text:s/>original<text:s/>study's<text:s/>findings<text:s/>generalize<text:s/>to<text:s/>another<text:s/>context.</text:span><text:span text:style-name="T742_17"><text:s/></text:span></text:p>
          </table:table-cell>
        </table:table-row>
        <table:table-row table:style-name="Row70">
          <table:table-cell table:style-name="Cell228">
            <text:p text:style-name="P743"><text:span text:style-name="T743_1">“</text:span><text:span text:style-name="T743_2"><text:a xlink:type="simple" xlink:href="https://poverty-action.org/housing-subsidies-evidence-refugee-life-outcomes-and-social-integration-jordan"><text:span text:style-name="T743_3">Syrian<text:s/>Refugee<text:s/>Life<text:s/>Study</text:span></text:a></text:span><text:span text:style-name="T743_4">”<text:s/>Edward<text:s/>Miguel,<text:s/>Emma<text:s/>Smith,<text:s/>Sandra<text:s/>Rozo,<text:s/>Samuel<text:s/>Leone,<text:s/></text:span><text:span text:style-name="T743_5">Abdulrazzak</text:span><text:span text:style-name="T743_6"><text:s/>Tamim,<text:s/>and<text:s/>I.<text:s/>Bailey<text:s/>Palmer,</text:span></text:p>
          </table:table-cell>
          <table:table-cell table:style-name="Cell229">
            <text:p text:style-name="P744"><text:span text:style-name="T744_1">PRI,<text:s/>Spring<text:s/>2018,<text:s/>Fall<text:s/>2020<text:s/>(Full<text:s/>study,<text:s/>$559,726.32)</text:span></text:p>
          </table:table-cell>
          <table:table-cell table:style-name="Cell230">
            <text:p text:style-name="P745"><text:span text:style-name="T745_1">Type<text:s/>II</text:span></text:p>
          </table:table-cell>
          <table:table-cell table:style-name="Cell231">
            <text:p text:style-name="P746"><text:span text:style-name="T746_1">New:<text:s/></text:span><text:span text:style-name="T746_2">Following<text:s/>the<text:s/>2025<text:s/>results<text:s/>dissemination<text:s/>convening<text:s/>in<text:s/>Amman,<text:s/>the<text:s/>Syrian<text:s/>Refugee<text:s/>Life<text:s/>Study<text:s/>researchers<text:s/>engaged<text:s/>with<text:s/>the<text:s/>International<text:s/>Rescue<text:s/>Committee’s<text:s/>(IRC)<text:s/>Syria<text:s/>team<text:s/>in<text:s/>the<text:s/>lead</text:span><text:span text:style-name="T746_3">-</text:span><text:span text:style-name="T746_4">up<text:s/>to<text:s/>their<text:s/>country<text:s/>office<text:s/>reopening.<text:s/>These<text:s/>exchanges<text:s/>focused<text:s/>on<text:s/>IRC’s<text:s/>planned<text:s text:c="2"/>community<text:s/>committee<text:s/>programme<text:s/>in<text:s/>northeast<text:s/>Syria,<text:s/>with<text:s/>the<text:s/>research<text:s/>team<text:s/>providing<text:s/>input<text:s/>using<text:s/>their<text:s/>existing<text:s/>panel<text:s/>data.<text:s/>Planned<text:s/>analyses<text:s/>will<text:s/>examine<text:s/>how<text:s/>the<text:s/>needs<text:s/>of<text:s/>returnees<text:s/>differ<text:s/>from<text:s/>those<text:s/>of<text:s/>internally<text:s/>displaced<text:s/>persons<text:s/>(IDPs)<text:s/>and<text:s/>Syrians<text:s/>who<text:s/>remained<text:s/>in<text:s/>the<text:s/>country<text:s/>during<text:s/>the<text:s/>war,<text:s/>with<text:s/>the<text:s/>IRC<text:s/>showing<text:s/>particular<text:s/>interest<text:s/>in<text:s/>health<text:s/>outcomes.<text:s/>Insights<text:s/>from<text:s/>these<text:s/>discussions<text:s/>have<text:s/>informed<text:s/>early<text:s/>programme<text:s/>design<text:s/>considerations<text:s/>and<text:s/>highlighted<text:s/>potential<text:s/>avenues<text:s/>for<text:s/>future<text:s/>research<text:s/>within<text:s/>IRC’s<text:s/>Syria<text:s/>portfolio.</text:span></text:p>
          </table:table-cell>
        </table:table-row>
        <table:table-row table:style-name="Row71">
          <table:table-cell table:style-name="Cell232">
            <text:p text:style-name="P747"><text:span text:style-name="T747_1">“</text:span><text:span text:style-name="T747_2"><text:a xlink:type="simple" xlink:href="https://www.povertyactionlab.org/initiative-project/improving-labor-courts-fighting-corruption-competition"><text:span text:style-name="T747_3">Improving<text:s/>Labor<text:s/>Courts:<text:s/>Fighting<text:s/>Corruption<text:s/>with<text:s/>Competition</text:span></text:a></text:span><text:span text:style-name="T747_4">”<text:s/>Enrique<text:s/>Seira<text:s/>Bejarano,<text:s/>Frederico<text:s/>Finan,</text:span></text:p>
            <text:p text:style-name="P748"><text:span text:style-name="T748_1">Ernesto<text:s/>Dal<text:s/>Bo,<text:s/>Joyce<text:s/>Sadka</text:span></text:p>
          </table:table-cell>
          <table:table-cell table:style-name="Cell233">
            <text:p text:style-name="P749"><text:span text:style-name="T749_1">GI,<text:s/>Spring<text:s/>2019<text:s/>(Full<text:s/>grant,<text:s/>$266,400)</text:span></text:p>
          </table:table-cell>
          <table:table-cell table:style-name="Cell234">
            <text:p text:style-name="P750"><text:span text:style-name="T750_1">Type<text:s/>III</text:span></text:p>
          </table:table-cell>
          <table:table-cell table:style-name="Cell235">
            <text:p text:style-name="P751"><text:span text:style-name="T751_1">New:<text:s/></text:span><text:span text:style-name="T751_2">Historically,<text:s/>Mexican<text:s/>labour<text:s/>courts<text:s/>could<text:s/>not<text:s/>hold<text:s/>trials<text:s/>until<text:s/>defendants<text:s/>were<text:s/>formally<text:s/>notified,<text:s/>creating<text:s/>opportunities<text:s/>for<text:s/>bribery<text:s/>as<text:s/>court<text:s/>staff</text:span><text:span text:style-name="T751_3">-</text:span><text:span text:style-name="T751_4">often<text:s/>the<text:s/>only<text:s/>notifiers</text:span><text:span text:style-name="T751_5">-</text:span><text:span text:style-name="T751_6">could<text:s/>be<text:s/>paid<text:s/>to<text:s/>delay<text:s/>notification<text:s/>indefinitely.<text:s/>Researchers<text:s/>partnered<text:s/>with<text:s/>the<text:s/>Mexico<text:s/>City<text:s/>Labour<text:s/>Court<text:s/>to<text:s/></text:span><text:span text:style-name="T751_7"><text:a xlink:type="simple" xlink:href="https://www.povertyactionlab.org/initiative-project/improving-labor-courts-fighting-corruption-competition"><text:span text:style-name="T751_8">evaluate</text:span></text:a></text:span><text:span text:style-name="T751_9"><text:s/>whether<text:s/>rotating<text:s/>court<text:s/>notifiers<text:s/>across<text:s/>areas<text:s/>and<text:s/>case<text:s/>files<text:s/>could<text:s/>curb<text:s/>bribery,<text:s/>increase<text:s/>notification<text:s/>rates,<text:s/>and<text:s/>improve<text:s/>court<text:s/>performance.<text:s/>As<text:s/>part<text:s/>of<text:s/>the<text:s/>evaluation,<text:s/>they<text:s/>developed<text:s/>the<text:s/>SIGNO<text:s/>app,<text:s/>which<text:s/>tracks<text:s/>notification<text:s/>speed<text:s/>and<text:s/>notifier<text:s/>effort<text:s/>using<text:s/>GPS<text:s/>data<text:s/>on<text:s/>firms<text:s/>visited<text:s/>and<text:s/></text:span><text:span text:style-name="T751_10">kilometres</text:span><text:span text:style-name="T751_11"><text:s/></text:span><text:span text:style-name="T751_12">travelled</text:span><text:span text:style-name="T751_13">.<text:s/>SIGNO<text:s/>is<text:s/>now<text:s/>used<text:s/>nationwide<text:s/>by<text:s/>all<text:s/>48<text:s/>offices<text:s/>of<text:s/>Mexico’s<text:s/>new<text:s/>conciliation<text:s/></text:span><text:span text:style-name="T751_14">centre</text:span><text:span text:style-name="T751_15">,<text:s/>the<text:s/>Centro<text:s/>Federal<text:s/>de<text:s/></text:span><text:span text:style-name="T751_16">Conciliación</text:span><text:span text:style-name="T751_17"><text:s/>y<text:s/>Registro<text:s/>Laboral.</text:span></text:p>
          </table:table-cell>
        </table:table-row>
        <table:table-row table:style-name="Row72">
          <table:table-cell table:style-name="Cell236">
            <text:p text:style-name="P752"><text:span text:style-name="T752_1">“</text:span><text:span text:style-name="T752_2"><text:a xlink:type="simple" xlink:href="https://www.povertyactionlab.org/initiative-project/elevating-womens-voices-governance-and-policy-making-india"><text:span text:style-name="T752_3">Elevating<text:s/>Women's<text:s/>Voices<text:s/>in<text:s/>Governance<text:s/>and<text:s/></text:span><text:span text:style-name="T752_4">Policy</text:span><text:span text:style-name="T752_5">-</text:span><text:span text:style-name="T752_6">making</text:span><text:span text:style-name="T752_7"><text:s/>in<text:s/>India</text:span></text:a></text:span><text:span text:style-name="T752_8">”<text:s/>(Soledad<text:s/></text:span><text:span text:style-name="T752_9">Artiz</text:span><text:span text:style-name="T752_10"><text:s/>Prillaman,<text:s/>Alba<text:s/>Huidobro,<text:s/>Deepak<text:s/>Singhania,<text:s/>Vinay<text:s/>Nagaraju)</text:span></text:p>
          </table:table-cell>
          <table:table-cell table:style-name="Cell237">
            <text:p text:style-name="P753"><text:span text:style-name="T753_1">GI,<text:s/>Spring<text:s/>2017<text:s/>(Travel/proposal<text:s/>development<text:s/>grant,<text:s/>$5,000)<text:s/></text:span></text:p>
            <text:p text:style-name="P754"><text:span text:style-name="T754_1"><text:s/></text:span></text:p>
          </table:table-cell>
          <table:table-cell table:style-name="Cell238">
            <text:p text:style-name="P755"><text:span text:style-name="T755_1">Type<text:s/>III</text:span></text:p>
          </table:table-cell>
          <table:table-cell table:style-name="Cell239">
            <text:p text:style-name="P756"><text:span text:style-name="T756_1">New:<text:s/></text:span><text:span text:style-name="T756_2">While<text:s/>the<text:s/>world’s<text:s/>largest<text:s/>gender<text:s/>quota<text:s/>has<text:s/>helped<text:s/>over<text:s/>one<text:s/>million<text:s/>Indian<text:s/>women<text:s/>attain<text:s/>elected<text:s/>office,<text:s/>political<text:s/>representation<text:s/>of<text:s/>women’s<text:s/>demands<text:s/>remains<text:s/>limited.<text:s/>With<text:s/>travel<text:s/>and<text:s/>graduate<text:s/>student<text:s/>funding<text:s/>from<text:s/>GI,<text:s/>the<text:s/>researcher<text:s/>found<text:s/>that<text:s/>joining<text:s/>self</text:span><text:span text:style-name="T756_3">-</text:span><text:span text:style-name="T756_4">help<text:s/>groups<text:s/>(SHGs)</text:span><text:span text:style-name="T756_5">-</text:span><text:span text:style-name="T756_6">informal<text:s/>credit<text:s/>groups<text:s/>implemented<text:s/>by<text:s/>the<text:s/>NGO<text:s/>PRADAN</text:span><text:span text:style-name="T756_7">-</text:span><text:span text:style-name="T756_8">strengthened<text:s/>women’s<text:s/>participation<text:s/>in<text:s/>politics.<text:s/>A<text:s/></text:span><text:span text:style-name="T756_9">randomly</text:span><text:span text:style-name="T756_10">-</text:span><text:span text:style-name="T756_11">assigned</text:span><text:span text:style-name="T756_12"><text:s/>gender<text:s/>consciousness</text:span><text:span text:style-name="T756_13">-</text:span><text:span text:style-name="T756_14">raising<text:s/>training<text:s/>further<text:s/>increased<text:s/>participation.<text:s/>PRADAN<text:s/>shared<text:s/>these<text:s/>training<text:s/>modules<text:s/>and<text:s/>evidence<text:s/>on<text:s/>their<text:s/>efficacy<text:s/>with<text:s/>their<text:s/>partners<text:s/>in<text:s/>the<text:s/>Ministry<text:s/>of<text:s/>Rural<text:s/>Development<text:s/>(MoRD),<text:s/>which<text:s/>drew<text:s/>from<text:s/>these<text:s/>modules<text:s/>to<text:s/>establish<text:s/>a<text:s/>new<text:s/>training<text:s/>programme<text:s/>for<text:s/>SHGs<text:s/>across<text:s/>four<text:s/>states<text:s/>designed<text:s/>to<text:s/>reduce<text:s/>gender</text:span><text:span text:style-name="T756_15">-</text:span><text:span text:style-name="T756_16">based<text:s/>violence.<text:s/>Lessons<text:s/>learned<text:s/>from<text:s/>this<text:s/>programme<text:s/>are<text:s/>informing<text:s/>MoRD’s<text:s/>ongoing<text:s/>training<text:s/>for<text:s/>SHGs.</text:span><text:span text:style-name="T756_17"><text:s/></text:span></text:p>
            <text:p text:style-name="P757"/>
          </table:table-cell>
        </table:table-row>
        <table:table-row table:style-name="Row73">
          <table:table-cell table:style-name="Cell240">
            <text:p text:style-name="P758"><text:span text:style-name="T758_1">“</text:span><text:span text:style-name="T758_2"><text:a xlink:type="simple" xlink:href="https://poverty-action.org/impact-large-scale-forced-displacement-rohingya-refugees-and-host-communities-coxs-bazar-bangladesh"><text:span text:style-name="T758_3">Cox's<text:s/>Bazar<text:s/>Panel<text:s/>Survey</text:span></text:a></text:span><text:span text:style-name="T758_4">”<text:s/>(Mushfiq<text:s/>Mobarak,<text:s/>Paula<text:s/>Lopez</text:span><text:span text:style-name="T758_5">-</text:span><text:span text:style-name="T758_6">Pena,<text:s/>Austin<text:s/>Davis)</text:span></text:p>
          </table:table-cell>
          <table:table-cell table:style-name="Cell241">
            <text:p text:style-name="P759"><text:span text:style-name="T759_1">PRI,<text:s/></text:span><text:span text:style-name="T759_2">Fall</text:span><text:span text:style-name="T759_3"><text:s/>2017,<text:s/>Fall<text:s/>2019<text:s/>(Public<text:s/>Goods,<text:s/>$435,281.35)</text:span></text:p>
          </table:table-cell>
          <table:table-cell table:style-name="Cell242">
            <text:p text:style-name="P760"><text:span text:style-name="T760_1">Type<text:s/>III<text:s text:c="3"/></text:span></text:p>
            <text:p text:style-name="P761"/>
          </table:table-cell>
          <table:table-cell table:style-name="Cell243">
            <text:p text:style-name="P762"><text:span text:style-name="T762_1">Included<text:s/>in<text:s/>2024<text:s/>as<text:s/>Type<text:s/>I:<text:s/></text:span><text:span text:style-name="T762_2">GCCI</text:span><text:span text:style-name="T762_3">-</text:span><text:span text:style-name="T762_4">grantee<text:s/>Mushfiq<text:s/>Mobarak<text:s/>met<text:s/>with<text:s/>the<text:s/>UN’s<text:s/>Independent<text:s/>Investigative<text:s/>Mechanism<text:s/>for<text:s/>Myanmar<text:s/>(IIMM)<text:s/>in<text:s/>an<text:s/>exploratory<text:s/>discussion<text:s/>to<text:s/>assess<text:s/>whether<text:s/>data<text:s/>from<text:s/>the<text:s/></text:span><text:span text:style-name="T762_5"><text:a xlink:type="simple" xlink:href="https://poverty-action.org/impact-large-scale-forced-displacement-rohingya-refugees-and-host-communities-coxs-bazar-bangladesh"><text:span text:style-name="T762_6">Cox’s<text:s/>Bazar<text:s/>Panel<text:s/>Survey<text:s/>(CBPS)</text:span></text:a></text:span><text:span text:style-name="T762_7"><text:s/></text:span><text:span text:style-name="T762_8">could<text:s/>complement<text:s/>investigations<text:s/>into<text:s/>Rohingya<text:s/>displacement,<text:s/>village<text:s/>destruction,<text:s/>and<text:s/>land<text:s/>dispossession.<text:s/>The<text:s/>IIMM<text:s/>noted<text:s/>the<text:s/>potential<text:s/>relevance<text:s/>of<text:s/>CBPS<text:s/>mental<text:s/>health<text:s/>data<text:s/>to<text:s/>document<text:s/>international<text:s/>crimes<text:s/>and<text:s/>discussed<text:s/>approaches<text:s/>for<text:s/>contextualizing<text:s/>survey<text:s/>information<text:s/>with<text:s/>broader<text:s/>geographic<text:s/>and<text:s/>demographic<text:s/>data.<text:s/>Technical<text:s/>feasibility<text:s/>checks<text:s/>under<text:s/>UN<text:s/>data<text:s/>protocols<text:s/>are<text:s/>underway.<text:s/>This<text:s/>engagement<text:s/>illustrates<text:s/>how<text:s/>evidence<text:s/>can<text:s/>inform<text:s/>international<text:s/>accountability<text:s/>institutions.</text:span></text:p>
            <text:p text:style-name="P763"/>
          </table:table-cell>
        </table:table-row>
      </table:table>
      <text:p text:style-name="P764"/>
      <text:p text:style-name="P765"/>
      <text:p text:style-name="P766"><text:span text:style-name="T766_1"><text:s/></text:span></text:p>
      <text:p text:style-name="P767"/>
      <text:p text:style-name="P768"/>
      <text:p text:style-name="P769"/>
      <text:p text:style-name="P770"/>
      <text:p text:style-name="P771"/>
      <text:p text:style-name="P772"/>
      <text:p text:style-name="P773"/>
      <text:p text:style-name="P774"/>
      <text:p text:style-name="P775"><text:span text:style-name="T775_1">Outcome<text:s/>Indicator<text:s/>2:<text:s/>Cumulative<text:s/>number<text:s/>of<text:s/>GCCI<text:s/>awards<text:s/>where<text:s/>research<text:s/>results<text:s/>have<text:s/>contributed<text:s/>to<text:s/>the<text:s/>broader<text:s/>policy<text:s/>debate<text:s/>or<text:s/>conceptual<text:s/>understanding<text:s/>of<text:s/>a<text:s/>topic,<text:s/>measured<text:s/>by<text:s/>evidence<text:s/>of<text:s/>broader<text:s/>policy<text:s/>influence,<text:s/>such<text:s/>as<text:s/>significant<text:s/>media<text:s/>mentions,<text:s/>paper<text:s/>downloads,<text:s/>citations,<text:s/>and/or<text:s/>replications<text:s text:c="3"/></text:span></text:p>
      <text:p text:style-name="P776"/>
      <text:p text:style-name="P777"><text:span text:style-name="T777_1"><text:s/></text:span></text:p>
      <table:table table:style-name="Table18">
        <table:table-column table:style-name="Column73"/>
        <table:table-column table:style-name="Column74"/>
        <table:table-column table:style-name="Column75"/>
        <table:table-row table:style-name="Row74">
          <table:table-cell table:style-name="Cell244" table:number-columns-spanned="3">
            <text:p text:style-name="P778"><text:span text:style-name="T778_1">NEW<text:s/>AND<text:s/>UPDATED<text:s/>GCCI</text:span><text:span text:style-name="T778_2">-</text:span><text:span text:style-name="T778_3">FUNDED<text:s/>PROJECTS<text:s/>LISTED<text:s/>IN<text:s/>OUTCOME<text:s/>INDICATOR<text:s/>2<text:s/></text:span></text:p>
          </table:table-cell>
          <table:covered-table-cell/>
          <table:covered-table-cell/>
        </table:table-row>
        <table:table-row table:style-name="Row75">
          <table:table-cell table:style-name="Cell245">
            <text:p text:style-name="P779"><text:span text:style-name="T779_1">GCCI</text:span><text:span text:style-name="T779_2">-</text:span><text:span text:style-name="T779_3">FUNDED<text:s/></text:span></text:p>
            <text:p text:style-name="P780"><text:span text:style-name="T780_1">PROJECT<text:s/></text:span></text:p>
          </table:table-cell>
          <table:table-cell table:style-name="Cell246">
            <text:p text:style-name="P781"><text:span text:style-name="T781_1">GCCI<text:s/>INITIATIVE<text:s/>&amp;<text:s/></text:span></text:p>
            <text:p text:style-name="P782"><text:span text:style-name="T782_1">ROUND<text:s/>FUNDED<text:s/></text:span></text:p>
          </table:table-cell>
          <table:table-cell table:style-name="Cell247">
            <text:p text:style-name="P783"><text:span text:style-name="T783_1">DESCRIPTION:<text:s/>HOW<text:s/>RESEARCH<text:s/>RESULTS<text:s/>HAVE<text:s/></text:span></text:p>
            <text:p text:style-name="P784"><text:span text:style-name="T784_1">CONTRIBUTED<text:s/>TO<text:s/>THE<text:s/>BROADER<text:s/>POLICY<text:s/>DEBATE<text:s/>OR<text:s/></text:span></text:p>
            <text:p text:style-name="P785"><text:span text:style-name="T785_1">CONCEPTUAL<text:s/>UNDERSTANDING<text:s/>OF<text:s/>A<text:s/>TOPIC<text:s/></text:span></text:p>
          </table:table-cell>
        </table:table-row>
        <table:table-row table:style-name="Row76">
          <table:table-cell table:style-name="Cell248">
            <text:p text:style-name="P786"><text:span text:style-name="T786_1">“</text:span><text:span text:style-name="T786_2"><text:a xlink:type="simple" xlink:href="https://www.povertyactionlab.org/initiative-project/spotlight-field-experiment-media-coverage-and-local-governance"><text:span text:style-name="T786_3">Spotlight:<text:s/>A<text:s/>Field<text:s/>Experiment<text:s/>on<text:s/>Media<text:s/>Coverage<text:s/>and<text:s/>Local<text:s/>Governance</text:span></text:a></text:span><text:span text:style-name="T786_4">”<text:s/>(Dylan<text:s/>Groves,<text:s/>Donald<text:s/>Green)</text:span></text:p>
          </table:table-cell>
          <table:table-cell table:style-name="Cell249">
            <text:p text:style-name="P787"><text:span text:style-name="T787_1">GI,<text:s/>Spring<text:s/>2019<text:s/>(Pilot<text:s/>project,<text:s/>graduate<text:s/>student)</text:span></text:p>
          </table:table-cell>
          <table:table-cell table:style-name="Cell250">
            <text:p text:style-name="P788"><text:span text:style-name="T788_1">New:<text:s/></text:span><text:span text:style-name="T788_2"><text:a xlink:type="simple" xlink:href="https://www.povertyactionlab.org/initiative-project/spotlight-field-experiment-media-coverage-and-local-governance"><text:span text:style-name="T788_3">Journalism<text:s/>and<text:s/>monitoring<text:s/>improve<text:s/>service<text:s/>delivery</text:span></text:a></text:span><text:span text:style-name="T788_4">:</text:span><text:span text:style-name="T788_5"><text:s/>In<text:s/>Tanzania,<text:s/>local<text:s/>journalism<text:s/>improved<text:s/>service<text:s/>delivery<text:s/>by<text:s/>helping<text:s/>the<text:s/>central<text:s/>government<text:s/>monitor<text:s/>district</text:span><text:span text:style-name="T788_6">-</text:span><text:span text:style-name="T788_7">level<text:s/>bureaucrats.<text:s/>This<text:s/>finding<text:s/>helped<text:s/>inform<text:s/>a<text:s/>newly<text:s/>discovered<text:s/>2024<text:s/>UNESCO<text:s/>publication,<text:s/>co</text:span><text:span text:style-name="T788_8">-</text:span><text:span text:style-name="T788_9">authored<text:s/>by<text:s/>a<text:s/>GCCI<text:s/>researcher,<text:s/>highlighting<text:s/>the<text:s/>role<text:s/>of<text:s/>journalism<text:s/>in<text:s/>promoting<text:s/>government<text:s/>accountability<text:s/>and<text:s/>civic<text:s/>engagement.<text:s/>Alongside<text:s/>related<text:s/>studies<text:s/>funded<text:s/>by<text:s/>GI<text:s/>and<text:s/>conducted<text:s/>by<text:s/>researchers<text:s/>in<text:s/>the<text:s/>J</text:span><text:span text:style-name="T788_10">-</text:span><text:span text:style-name="T788_11">PAL<text:s/>network,<text:s/>this<text:s/>work<text:s/>contributes<text:s/>directly<text:s/>to<text:s/>current<text:s/>policy<text:s/>debates<text:s/>on<text:s/>media<text:s/>freedom,<text:s/>governance<text:s/>reform,<text:s/>and<text:s/>civic<text:s/>engagement,<text:s/>and<text:s/>underpins<text:s/>the<text:s/>recommendations<text:s/>presented<text:s/>in<text:s/>this<text:s/>UNESCO<text:s/>brief.<text:s/>The<text:s/>UN<text:s/>Resident<text:s/>Coordinator's<text:s/>Office<text:s/>launched<text:s/>this<text:s/>brief<text:s/>at<text:s/>a<text:s/>high</text:span><text:span text:style-name="T788_12">-</text:span><text:span text:style-name="T788_13">level<text:s/>panel<text:s/>in<text:s/>Tanzania<text:s/>on<text:s/>World<text:s/>Press<text:s/>Freedom<text:s/>Day<text:s/>in<text:s/>2024.<text:s/>The<text:s/>brief<text:s/>received<text:s/>positive<text:s/>coverage<text:s/>from<text:s/>the<text:s/></text:span><text:span text:style-name="T788_14">LatAm</text:span><text:span text:style-name="T788_15"><text:s/>Journalism<text:s/>Review.<text:s/></text:span></text:p>
          </table:table-cell>
        </table:table-row>
        <table:table-row table:style-name="Row77">
          <table:table-cell table:style-name="Cell251">
            <text:p text:style-name="P789"><text:span text:style-name="T789_1">“</text:span><text:span text:style-name="T789_2"><text:a xlink:type="simple" xlink:href="https://poverty-action.org/impact-military-policing-program-colombia"><text:span text:style-name="T789_3">Militarized<text:s/>Policing<text:s/>to<text:s/>Reduce<text:s/>Homicides<text:s/>and<text:s/>Other<text:s/>Violent<text:s/>Crimes:<text:s/>A<text:s/>Field<text:s/>Experiment<text:s/>in<text:s/>Cali,<text:s/>Colombia</text:span></text:a></text:span><text:span text:style-name="T789_4">"<text:s/>(Michael<text:s/>Weintraub,<text:s/>Robert<text:s/>A.<text:s/>Blair)</text:span></text:p>
          </table:table-cell>
          <table:table-cell table:style-name="Cell252">
            <text:p text:style-name="P790"><text:span text:style-name="T790_1">PRI,<text:s/>Spring<text:s/>2019,<text:s/>Off</text:span><text:span text:style-name="T790_2">-</text:span><text:span text:style-name="T790_3">Cycle<text:s/>(Full<text:s/>study,<text:s/>Full<text:s/>study,<text:s/>$268,996.09)</text:span></text:p>
            <text:p text:style-name="P791"/>
          </table:table-cell>
          <table:table-cell table:style-name="Cell253">
            <text:p text:style-name="P792"><text:span text:style-name="T792_1">New:<text:s/></text:span><text:span text:style-name="T792_2"><text:a xlink:type="simple" xlink:href="https://poverty-action.org/impact-military-policing-program-colombia"><text:span text:style-name="T792_3">Military<text:s/>Policing<text:s/>in<text:s/>Colombia:</text:span></text:a></text:span><text:span text:style-name="T792_4"><text:s text:c="2"/></text:span><text:span text:style-name="T792_5">An<text:s/>evaluation<text:s/>of<text:s/>the<text:s/>military<text:s/>policing<text:s/>program</text:span><text:span text:style-name="T792_6">me</text:span><text:span text:style-name="T792_7">,<text:s/>Plan<text:s/>Fortaleza<text:s/>in<text:s/>Cali,<text:s/>Colombia,<text:s/>found<text:s/>no<text:s/>reduction<text:s/>in<text:s/>crime<text:s/>alongside<text:s/>increased<text:s/>support<text:s/>for<text:s/>military<text:s/>involvement<text:s/>and<text:s/>weakened<text:s/>commitment<text:s/>to<text:s/>democratic<text:s/>norms,<text:s/>highlighting<text:s/>key<text:s/>trade</text:span><text:span text:style-name="T792_8">-</text:span><text:span text:style-name="T792_9">offs<text:s/>between<text:s/>security<text:s/>and<text:s/>democratic<text:s/>governance.<text:s/>The<text:s/>study<text:s/>has<text:s/>informed<text:s/>recent<text:s/>policy<text:s/>discussions<text:s/>in<text:s/>the<text:s/>United<text:s/>States,<text:s/>including<text:s/>being<text:s/>referenced<text:s/>directly<text:s/>in<text:s/>media<text:s/>coverage<text:s/>of<text:s/>National<text:s/>Guard<text:s/>deployments<text:s/>(</text:span><text:span text:style-name="T792_10"><text:a xlink:type="simple" xlink:href="https://ohiocapitaljournal.com/2025/09/16/four-ways-to-reduce-crime-that-are-better-than-ohio-national-guard-deployment/"><text:span text:style-name="T792_11">here</text:span></text:a></text:span><text:span text:style-name="T792_12"><text:s/>and<text:s/></text:span><text:span text:style-name="T792_13"><text:a xlink:type="simple" xlink:href="https://www.bloomberg.com/opinion/articles/2025-09-21/what-s-the-national-guard-crackdown-on-cities-really-accomplishing?embedded-checkout=true"><text:span text:style-name="T792_14">here</text:span></text:a></text:span><text:span text:style-name="T792_15">).<text:s/>The<text:s/>study<text:s/>is<text:s/>also<text:s/>informing<text:s/>policy<text:s/>conversations<text:s/>in<text:s/>Latin<text:s/>America,<text:s/>with<text:s/>the<text:s/>researchers<text:s/>having<text:s/>discussed<text:s/>it<text:s/>with<text:s/>several<text:s/>policymakers<text:s/>working<text:s/>on<text:s/>crime<text:s/>and<text:s/>violence<text:s/>reduction.<text:s/>Notably,<text:s/>the<text:s/>Bucaramanga<text:s/>mayor’s<text:s/>office<text:s/>consulted<text:s/>the<text:s/>researchers<text:s/>following<text:s/>their<text:s/>op</text:span><text:span text:style-name="T792_16">-</text:span><text:span text:style-name="T792_17">ed<text:s/>in<text:s/></text:span><text:span text:style-name="T792_18"><text:a xlink:type="simple" xlink:href="https://www.elespectador.com/colombia-20/analistas/el-patrullaje-militar-no-es-la-solucion-y-la-evidencia-lo-dice/"><text:span text:style-name="T792_19">El<text:s/>Espectador</text:span></text:a></text:span><text:span text:style-name="T792_20">.<text:s/></text:span></text:p>
          </table:table-cell>
        </table:table-row>
      </table:table>
      <text:p text:style-name="P793"><text:span text:style-name="T793_1"><text:s/></text:span></text:p>
      <text:p text:style-name="P794"/>
      <text:p text:style-name="P795"/>
      <text:p text:style-name="P796"><text:span text:style-name="T796_1">Outcome<text:s/>Indicator<text:s/>3:<text:s/>Discrete<text:s/>number<text:s/>of<text:s/>media<text:s/>mentions<text:s/>(external<text:s/>news<text:s/>sources)<text:s/>of<text:s/>research<text:s/>results<text:s/>and<text:s/>policy<text:s/>lessons</text:span><text:span text:style-name="T796_2"><text:s/></text:span><text:span text:style-name="T796_3">Instances<text:s/>in<text:s/>which<text:s/>GCCI</text:span><text:span text:style-name="T796_4">-</text:span><text:span text:style-name="T796_5">funded<text:s/>projects<text:s/>have<text:s/>informed<text:s/>the<text:s/>broader<text:s/>policy<text:s/>debate</text:span></text:p>
      <table:table table:style-name="Table19">
        <table:table-column table:style-name="Column76"/>
        <table:table-column table:style-name="Column77"/>
        <table:table-column table:style-name="Column78"/>
        <table:table-row table:style-name="Row78">
          <table:table-cell table:style-name="Cell254" table:number-columns-spanned="3">
            <text:p text:style-name="P797"/>
          </table:table-cell>
          <table:covered-table-cell/>
          <table:covered-table-cell/>
        </table:table-row>
        <table:table-row table:style-name="Row79">
          <table:table-cell table:style-name="Cell255" table:number-columns-spanned="3">
            <text:p text:style-name="P798"><text:span text:style-name="T798_1">NEW<text:s/>GCCI<text:s/>MEDIA<text:s/>MENTIONS<text:s/>LISTED<text:s/>UNDER<text:s/>OUTCOME<text:s/>INDICATOR<text:s/>3</text:span></text:p>
          </table:table-cell>
          <table:covered-table-cell/>
          <table:covered-table-cell/>
        </table:table-row>
        <table:table-row table:style-name="Row80">
          <table:table-cell table:style-name="Cell256">
            <text:p text:style-name="P799"><text:span text:style-name="T799_1">GCCI</text:span><text:span text:style-name="T799_2">-</text:span><text:span text:style-name="T799_3">FUNDED<text:s/>PROJECT</text:span><text:span text:style-name="T799_4"><text:s/></text:span></text:p>
          </table:table-cell>
          <table:table-cell table:style-name="Cell257">
            <text:p text:style-name="P800"><text:span text:style-name="T800_1">GCCI<text:s/>INITIATIVE<text:s/></text:span></text:p>
            <text:p text:style-name="P801"><text:span text:style-name="T801_1">&amp;<text:s/>ROUND<text:s/></text:span></text:p>
            <text:p text:style-name="P802"><text:span text:style-name="T802_1">FUNDED</text:span><text:span text:style-name="T802_2"><text:s/></text:span></text:p>
          </table:table-cell>
          <table:table-cell table:style-name="Cell258">
            <text:p text:style-name="P803"><text:span text:style-name="T803_1">EXTERNAL<text:s/>MEDIA<text:s/>MENTION(S)<text:s/>(TITLE,<text:s/>SOURCE)</text:span><text:span text:style-name="T803_2"><text:s/></text:span></text:p>
          </table:table-cell>
        </table:table-row>
        <table:table-row table:style-name="Row81">
          <table:table-cell table:style-name="Cell259" table:number-columns-spanned="3">
            <text:p text:style-name="P804"><text:span text:style-name="T804_1">NEW<text:s/>MEDIA<text:s/>MENTIONS<text:s/>SINCE<text:s/>YEAR<text:s/>8<text:s/>REPORT<text:s/></text:span></text:p>
          </table:table-cell>
          <table:covered-table-cell/>
          <table:covered-table-cell/>
        </table:table-row>
        <table:table-row table:style-name="Row82">
          <table:table-cell table:style-name="Cell260">
            <text:p text:style-name="P805"><text:span text:style-name="T805_1">"</text:span><text:span text:style-name="T805_2"><text:a xlink:type="simple" xlink:href="https://poverty-action.org/government-mobile-salary-payments-teachers-afghanistan"><text:span text:style-name="T805_3">Government<text:s/>Mobile<text:s/>Salary<text:s/>Payments<text:s/>in<text:s/>Afghanistan</text:span></text:a></text:span><text:span text:style-name="T805_4">"<text:s/>(Michael<text:s/>Callen,<text:s/>Joshua<text:s/>Blumenstock,<text:s/>Stefano<text:s/>Fiorin,<text:s/>Tarek<text:s/>Ghani)</text:span></text:p>
          </table:table-cell>
          <table:table-cell table:style-name="Cell261">
            <text:p text:style-name="P806"><text:span text:style-name="T806_1">PRI,<text:s/>Fall<text:s/>2017<text:s/>(Full<text:s/>study,<text:s/>$202,752)</text:span></text:p>
          </table:table-cell>
          <table:table-cell table:style-name="Cell262">
            <text:p text:style-name="P807"><text:span text:style-name="T807_1">"</text:span><text:span text:style-name="T807_2"><text:a xlink:type="simple" xlink:href="https://voxdev.org/topic/institutions-political-economy/building-state-capacity-fragile-states-evidence-afghanistan"><text:span text:style-name="T807_3">Building<text:s/>state<text:s/>capacity<text:s/>in<text:s/>fragile<text:s/>states:<text:s/>Evidence<text:s/>from<text:s/>Afghanistan</text:span></text:a></text:span><text:span text:style-name="T807_4">"<text:s/></text:span><text:span text:style-name="T807_5">VoxDev</text:span><text:span text:style-name="T807_6">,<text:s/>January<text:s/>28,<text:s/></text:span><text:span text:style-name="T807_7">2025</text:span><text:span text:style-name="T807_8"><text:s/></text:span></text:p>
          </table:table-cell>
        </table:table-row>
        <table:table-row table:style-name="Row83">
          <table:table-cell table:style-name="Cell263">
            <text:p text:style-name="P808"><text:span text:style-name="T808_1">"</text:span><text:span text:style-name="T808_2"><text:a xlink:type="simple" xlink:href="https://poverty-action.org/dynamics-refugee-return-syria-lebanon"><text:span text:style-name="T808_3">Understanding<text:s/>the<text:s/>Dynamics<text:s/>of<text:s/>Refugee<text:s/>Return</text:span></text:a></text:span><text:span text:style-name="T808_4">"<text:s/>(Jeremy<text:s/>Weinstein,<text:s/>Daniel<text:s/>Masterson,<text:s/>Ala'<text:s/></text:span><text:span text:style-name="T808_5">Alrababa'h</text:span><text:span text:style-name="T808_6">,<text:s/>Dominik<text:s/>Hangartner,<text:s/>Marine<text:s/></text:span><text:span text:style-name="T808_7">Casalis</text:span><text:span text:style-name="T808_8">)</text:span></text:p>
          </table:table-cell>
          <table:table-cell table:style-name="Cell264">
            <text:p text:style-name="P809"><text:span text:style-name="T809_1">PRI,<text:s/>Fall<text:s/>2018<text:s/>(Infrastructure<text:s/>and<text:s/>Public<text:s/>Goods,<text:s/>$172,891.55)</text:span></text:p>
          </table:table-cell>
          <table:table-cell table:style-name="Cell265">
            <text:p text:style-name="P810"><text:span text:style-name="T810_1">"</text:span><text:span text:style-name="T810_2"><text:a xlink:type="simple" xlink:href="https://theconversation.com/assads-fall-opens-window-for-syrian-refugees-to-head-home-but-for-many-it-wont-be-an-easy-decision-247051"><text:span text:style-name="T810_3">Assad’s<text:s/>Fall<text:s/>Opens<text:s/>Window<text:s/>for<text:s/>Syrian<text:s/>Refugees<text:s/>to<text:s/>Head<text:s/>Home<text:s/>−<text:s/>but<text:s/>for<text:s/>Many,<text:s/>It<text:s/>Won’t<text:s/>Be<text:s/>an<text:s/>Easy<text:s/>Decision</text:span></text:a></text:span><text:span text:style-name="T810_4">"<text:s/></text:span><text:span text:style-name="T810_5">The<text:s/>Conversation</text:span><text:span text:style-name="T810_6">,<text:s/>January<text:s/>27,<text:s/></text:span><text:span text:style-name="T810_7">2025</text:span><text:span text:style-name="T810_8"><text:s/></text:span></text:p>
          </table:table-cell>
        </table:table-row>
        <table:table-row table:style-name="Row84">
          <table:table-cell table:style-name="Cell266">
            <text:p text:style-name="P811"><text:span text:style-name="T811_1">"</text:span><text:span text:style-name="T811_2"><text:a xlink:type="simple" xlink:href="https://poverty-action.org/impacts-intensive-municipal-governance-and-community-organization-gang-governance-medellin-0"><text:span text:style-name="T811_3">Understanding<text:s/>Gang<text:s/>Entry<text:s/>and<text:s/>Exit<text:s/>in<text:s/>Medellín,<text:s/>Colombia</text:span></text:a></text:span><text:span text:style-name="T811_4">"<text:s/>(Christopher<text:s/>Blattman,<text:s/>Santiago<text:s/>Tobón,<text:s/>Pierre</text:span><text:span text:style-name="T811_5">-</text:span><text:span text:style-name="T811_6">Luc<text:s/>Vautrey,<text:s/>María<text:s/></text:span><text:span text:style-name="T811_7">Aranzazú</text:span><text:span text:style-name="T811_8"><text:s/>Rodríguez)</text:span></text:p>
          </table:table-cell>
          <table:table-cell table:style-name="Cell267">
            <text:p text:style-name="P812"><text:span text:style-name="T812_1">PRI,<text:s/>Off</text:span><text:span text:style-name="T812_2">-</text:span><text:span text:style-name="T812_3">Cycle<text:s/>(Pilot<text:s/>study,<text:s/>$43,301.15)</text:span></text:p>
          </table:table-cell>
          <table:table-cell table:style-name="Cell268">
            <text:p text:style-name="P813"><text:span text:style-name="T813_1">"</text:span><text:span text:style-name="T813_2"><text:a xlink:type="simple" xlink:href="https://blogs.worldbank.org/en/impactevaluations/rethinking-measurement-in-organized-crime-research?CID=WBW_AL_BlogNotification_EN_EXT"><text:span text:style-name="T813_3">Rethinking<text:s/>measurement<text:s/>in<text:s/>organized<text:s/>crime<text:s/>research</text:span></text:a></text:span><text:span text:style-name="T813_4">"<text:s/></text:span><text:span text:style-name="T813_5">World<text:s/>Bank<text:s/>Development<text:s/>Impact</text:span><text:span text:style-name="T813_6">,<text:s/>February<text:s/>26,<text:s/></text:span><text:span text:style-name="T813_7">2025</text:span><text:span text:style-name="T813_8"><text:s/></text:span></text:p>
          </table:table-cell>
        </table:table-row>
        <table:table-row table:style-name="Row85">
          <table:table-cell table:style-name="Cell269">
            <text:p text:style-name="P814"><text:span text:style-name="T814_1">"</text:span><text:span text:style-name="T814_2"><text:a xlink:type="simple" xlink:href="https://poverty-action.org/housing-subsidies-evidence-refugee-life-outcomes-and-social-integration-jordan"><text:span text:style-name="T814_3">Syrian<text:s/>Refugee<text:s/>Life<text:s/>Study</text:span></text:a></text:span><text:span text:style-name="T814_4">"<text:s/>(Edward<text:s/>Miguel,<text:s/>Sandra<text:s/>Rozo,<text:s/>Samuel<text:s/>Leone,<text:s/>Emma<text:s/>Smith)</text:span></text:p>
          </table:table-cell>
          <table:table-cell table:style-name="Cell270">
            <text:p text:style-name="P815"><text:span text:style-name="T815_1">PRI,<text:s/>Spring<text:s/>2018,<text:s/>Fall<text:s/>2020<text:s/>(Full<text:s/>study,<text:s/>Infrastructure<text:s/>and<text:s/>Public<text:s/>Goods,<text:s/>$559,726.32)</text:span></text:p>
          </table:table-cell>
          <table:table-cell table:style-name="Cell271">
            <text:p text:style-name="P816"><text:span text:style-name="T816_1">"</text:span><text:span text:style-name="T816_2"><text:a xlink:type="simple" xlink:href="https://voxdev.org/topic/migration-urbanisation/refugee-housing-policy-learning-housing-subsidies-syrian-refugees"><text:span text:style-name="T816_3">Refugee<text:s/>housing<text:s/>policy:<text:s/>Learning<text:s/>from<text:s/>housing<text:s/>subsidies<text:s/>for<text:s/>Syrian<text:s/>refugees<text:s/>in<text:s/>Jordan</text:span></text:a></text:span><text:span text:style-name="T816_4">"<text:s/></text:span><text:span text:style-name="T816_5">VoxDev,</text:span><text:span text:style-name="T816_6"><text:s/>April<text:s/>7,<text:s/></text:span><text:span text:style-name="T816_7">2025</text:span><text:span text:style-name="T816_8"><text:s/></text:span></text:p>
          </table:table-cell>
        </table:table-row>
        <table:table-row table:style-name="Row86">
          <table:table-cell table:style-name="Cell272">
            <text:p text:style-name="P817"><text:span text:style-name="T817_1">"</text:span><text:span text:style-name="T817_2"><text:a xlink:type="simple" xlink:href="https://poverty-action.org/study/can-increased-contact-and-dialogue-reduce-conflict-between-farmers-and-herders-nigeria"><text:span text:style-name="T817_3">Can<text:s/>Contact<text:s/>Reduce<text:s/>Conflict<text:s/>between<text:s/>Farmers<text:s/>and<text:s/>Herders?<text:s/>Evidence<text:s/>from<text:s/>Nigeria</text:span></text:a></text:span><text:span text:style-name="T817_4">"<text:s/>(</text:span><text:span text:style-name="T817_5">Oeindrila</text:span><text:span text:style-name="T817_6"><text:s/>Dube,<text:s/>James<text:s/>Robinson,<text:s/>Soeren<text:s/>Henn)</text:span></text:p>
            <text:p text:style-name="P818"/>
            <text:p text:style-name="P819"/>
            <text:p text:style-name="P820"/>
          </table:table-cell>
          <table:table-cell table:style-name="Cell273">
            <text:p text:style-name="P821"><text:span text:style-name="T821_1">PRI,<text:s/>Fall<text:s/>2018<text:s/>(Full<text:s/>study,<text:s/>$170,623.31)</text:span></text:p>
            <text:p text:style-name="P822"/>
            <text:p text:style-name="P823"/>
            <text:p text:style-name="P824"/>
            <text:p text:style-name="P825"><text:span text:style-name="T825_1">CVI,<text:s/>Spring<text:s/>2018<text:s/>(Full<text:s/>study,<text:s/>$150,000)</text:span></text:p>
            <text:p text:style-name="P826"/>
          </table:table-cell>
          <table:table-cell table:style-name="Cell274">
            <text:p text:style-name="P827"><text:span text:style-name="T827_1">"</text:span><text:span text:style-name="T827_2"><text:a xlink:type="simple" xlink:href="https://podcasts.apple.com/us/podcast/backstory-oeindrila-dube-on-conflict-and-contact-theory/id1718302730?i=1000721095281"><text:span text:style-name="T827_3">Backstory:<text:s/></text:span><text:span text:style-name="T827_4">Oeindrila</text:span><text:span text:style-name="T827_5"><text:s/>Dube<text:s/>on<text:s/>Conflict<text:s/>and<text:s/>Contact<text:s/>Theory</text:span></text:a></text:span><text:span text:style-name="T827_6">"<text:s/></text:span><text:span text:style-name="T827_7">Apple<text:s/>Podcasts</text:span><text:span text:style-name="T827_8">,<text:s/>August<text:s/>7,<text:s/></text:span><text:span text:style-name="T827_9">2025</text:span><text:span text:style-name="T827_10"><text:s/></text:span></text:p>
          </table:table-cell>
        </table:table-row>
        <table:table-row table:style-name="Row87">
          <table:table-cell table:style-name="Cell275" table:number-rows-spanned="2">
            <text:p text:style-name="P828"><text:span text:style-name="T828_1">"</text:span><text:span text:style-name="T828_2"><text:a xlink:type="simple" xlink:href="https://poverty-action.org/impact-large-scale-forced-displacement-rohingya-refugees-and-host-communities-coxs-bazar-bangladesh"><text:span text:style-name="T828_3">Cox's<text:s/>Bazar<text:s/>Panel<text:s/>Survey</text:span></text:a></text:span><text:span text:style-name="T828_4">"<text:s/>(Mushfiq<text:s/>Mobarak,<text:s/>Paula<text:s/>Lopez</text:span><text:span text:style-name="T828_5">-</text:span><text:span text:style-name="T828_6">Pena,<text:s/>Austin<text:s/>Davis)</text:span></text:p>
          </table:table-cell>
          <table:table-cell table:style-name="Cell276" table:number-rows-spanned="2">
            <text:p text:style-name="P829"><text:span text:style-name="T829_1">PRI,<text:s/></text:span><text:span text:style-name="T829_2">Fall</text:span><text:span text:style-name="T829_3"><text:s/>2017,<text:s/>Fall<text:s/>2019<text:s/>(Infrastructure<text:s/>and<text:s/>Public<text:s/>Goods,<text:s/>Infrastructure<text:s/>and<text:s/>Public<text:s/>Goods,<text:s/>$435,281.35)</text:span></text:p>
          </table:table-cell>
          <table:table-cell table:style-name="Cell277" table:number-rows-spanned="2">
            <text:p text:style-name="P830"><text:span text:style-name="T830_1">"</text:span><text:span text:style-name="T830_2"><text:a xlink:type="simple" xlink:href="https://insights.som.yale.edu/insights/economic-data-helps-explain-pattern-of-violence-against-myanmars-rohingya-minority"><text:span text:style-name="T830_3">Economic<text:s/>Data<text:s/>Helps<text:s/>Explain<text:s/>a<text:s/>Pattern<text:s/>of<text:s/>Violence<text:s/>Against<text:s/>Myanmar’s<text:s/>Rohingya<text:s/>Minority‌</text:span></text:a></text:span><text:span text:style-name="T830_4">"<text:s/></text:span><text:span text:style-name="T830_5">Yale<text:s/>Insights</text:span><text:span text:style-name="T830_6">,<text:s/>September<text:s/>9,<text:s/></text:span><text:span text:style-name="T830_7">2025</text:span><text:span text:style-name="T830_8"><text:s/></text:span></text:p>
          </table:table-cell>
        </table:table-row>
        <table:table-row table:style-name="Row88">
          <table:covered-table-cell table:style-name="Cell278">
            <text:p text:style-name="P831"/>
          </table:covered-table-cell>
          <table:covered-table-cell table:style-name="Cell279">
            <text:p text:style-name="P832"/>
          </table:covered-table-cell>
          <table:covered-table-cell table:style-name="Cell280">
            <text:p text:style-name="P833"/>
          </table:covered-table-cell>
        </table:table-row>
        <table:table-row table:style-name="Row89">
          <table:table-cell table:style-name="Cell281" table:number-rows-spanned="2">
            <text:p text:style-name="P834"><text:span text:style-name="T834_1">"</text:span><text:span text:style-name="T834_2"><text:a xlink:type="simple" xlink:href="https://poverty-action.org/impact-military-policing-program-colombia"><text:span text:style-name="T834_3">Militarized<text:s/>Policing<text:s/>to<text:s/>Reduce<text:s/>Homicides<text:s/>and<text:s/>Other<text:s/>Violent<text:s/>Crimes:<text:s/>A<text:s/>Field<text:s/>Experiment<text:s/>in<text:s/>Cali,<text:s/>Colombia</text:span></text:a></text:span><text:span text:style-name="T834_4">"<text:s/>(Michael<text:s/>Weintraub,<text:s/>Robert<text:s/>A.<text:s/>Blair)</text:span></text:p>
          </table:table-cell>
          <table:table-cell table:style-name="Cell282" table:number-rows-spanned="2">
            <text:p text:style-name="P835"><text:span text:style-name="T835_1">PRI,<text:s/>Spring<text:s/>2019,<text:s/>Off</text:span><text:span text:style-name="T835_2">-</text:span><text:span text:style-name="T835_3">Cycle<text:s/>(Full<text:s/>study,<text:s/>Full<text:s/>study,<text:s/>$268,996.09)</text:span></text:p>
          </table:table-cell>
          <table:table-cell table:style-name="Cell283">
            <text:p text:style-name="P836"><text:span text:style-name="T836_1">"</text:span><text:span text:style-name="T836_2"><text:a xlink:type="simple" xlink:href="https://ohiocapitaljournal.com/2025/09/16/four-ways-to-reduce-crime-that-are-better-than-ohio-national-guard-deployment/"><text:span text:style-name="T836_3">Four<text:s/>ways<text:s/>to<text:s/>reduce<text:s/>crime<text:s/>that<text:s/>are<text:s/>better<text:s/>than<text:s/>Ohio<text:s/>National<text:s/>Guard<text:s/>deployment</text:span></text:a></text:span><text:span text:style-name="T836_4">"<text:s/></text:span><text:span text:style-name="T836_5">Ohio<text:s/>Capital<text:s/>Journal</text:span><text:span text:style-name="T836_6">,<text:s/>September<text:s/>16,<text:s/></text:span><text:span text:style-name="T836_7">2025</text:span><text:span text:style-name="T836_8"><text:s/></text:span></text:p>
          </table:table-cell>
        </table:table-row>
        <table:table-row table:style-name="Row90">
          <table:covered-table-cell table:style-name="Cell284">
            <text:p text:style-name="P837"/>
          </table:covered-table-cell>
          <table:covered-table-cell table:style-name="Cell285">
            <text:p text:style-name="P838"/>
          </table:covered-table-cell>
          <table:table-cell table:style-name="Cell286">
            <text:p text:style-name="P839"><text:span text:style-name="T839_1">"</text:span><text:span text:style-name="T839_2"><text:a xlink:type="simple" xlink:href="https://www.bloomberg.com/opinion/articles/2025-09-21/what-s-the-national-guard-crackdown-on-cities-really-accomplishing?embedded-checkout=true"><text:span text:style-name="T839_3">What's<text:s/>the<text:s/>Crackdown<text:s/>on<text:s/>Cities<text:s/>Really<text:s/>Accomplishing?</text:span></text:a></text:span><text:span text:style-name="T839_4">"<text:s/></text:span><text:span text:style-name="T839_5">Bloomberg</text:span><text:span text:style-name="T839_6">,<text:s/>September<text:s/>21,<text:s/></text:span><text:span text:style-name="T839_7">2025</text:span><text:span text:style-name="T839_8"><text:s/></text:span></text:p>
          </table:table-cell>
        </table:table-row>
        <table:table-row table:style-name="Row91">
          <table:table-cell table:style-name="Cell287">
            <text:p text:style-name="P840"><text:span text:style-name="T840_1">"</text:span><text:span text:style-name="T840_2"><text:a xlink:type="simple" xlink:href="https://poverty-action.org/impact-inter-religious-soccer-leagues-social-cohesion-post-isis-iraq"><text:span text:style-name="T840_3">Overcoming<text:s/>the<text:s/>Trust<text:s/>Deficit:<text:s/>Inter</text:span><text:span text:style-name="T840_4">-</text:span><text:span text:style-name="T840_5">Group<text:s/>Contact<text:s/>and<text:s/>Associational<text:s/>Life<text:s/>in<text:s/>Post</text:span><text:span text:style-name="T840_6">-</text:span><text:span text:style-name="T840_7">ISIS<text:s/>Iraq</text:span></text:a></text:span><text:span text:style-name="T840_8">"<text:s/>(Salma<text:s/>Mousa)</text:span></text:p>
            <text:p text:style-name="P841"/>
            <text:p text:style-name="P842"/>
            <text:p text:style-name="P843"/>
            <text:p text:style-name="P844"/>
          </table:table-cell>
          <table:table-cell table:style-name="Cell288">
            <text:p text:style-name="P845"><text:span text:style-name="T845_1">PRI,<text:s/>Spring<text:s/>2018<text:s/>(Full<text:s/>study,<text:s/>$24,693)</text:span></text:p>
            <text:p text:style-name="P846"/>
            <text:p text:style-name="P847"/>
            <text:p text:style-name="P848"/>
            <text:p text:style-name="P849"><text:span text:style-name="T849_1">CVI,<text:s/>Spring<text:s/>2018<text:s/>(Full<text:s/>study,<text:s/>$49,940)</text:span></text:p>
            <text:p text:style-name="P850"/>
          </table:table-cell>
          <table:table-cell table:style-name="Cell289">
            <text:p text:style-name="P851"><text:span text:style-name="T851_1">"</text:span><text:span text:style-name="T851_2"><text:a xlink:type="simple" xlink:href="https://twissweekly.substack.com/p/twiss-33-can-we-overcome-prejudice"><text:span text:style-name="T851_3">TWISS<text:s/>#33:<text:s/>Can<text:s/>We<text:s/>Overcome<text:s/>Prejudice?</text:span></text:a></text:span><text:span text:style-name="T851_4">"<text:s/></text:span><text:span text:style-name="T851_5">This<text:s/>Week<text:s/>in<text:s/>Social<text:s/>Science</text:span><text:span text:style-name="T851_6">,<text:s/>November<text:s/>14,<text:s/></text:span><text:span text:style-name="T851_7">2025</text:span><text:span text:style-name="T851_8"><text:s/></text:span></text:p>
          </table:table-cell>
        </table:table-row>
        <table:table-row table:style-name="Row92">
          <table:table-cell table:style-name="Cell290">
            <text:p text:style-name="P852"><text:span text:style-name="T852_1">"</text:span><text:span text:style-name="T852_2"><text:a xlink:type="simple" xlink:href="https://poverty-action.org/peace-through-intergroup-contact-ethiopia"><text:span text:style-name="T852_3">Peace<text:s/>through<text:s/>Intergroup<text:s/>Contact<text:s/>(PIC)</text:span></text:a></text:span><text:span text:style-name="T852_4">"<text:s/>(Solomon<text:s/>Zena<text:s/></text:span><text:span text:style-name="T852_5">Walelign</text:span><text:span text:style-name="T852_6">,<text:s/>Ruth<text:s/>Ditlmann,<text:s/></text:span><text:span text:style-name="T852_7">Tenaw</text:span><text:span text:style-name="T852_8"><text:s/>Abate,<text:s/>Tefera<text:s/>Taw,<text:s/></text:span><text:span text:style-name="T852_9">Lingerh</text:span><text:span text:style-name="T852_10"><text:s/>Akalu,<text:s/>Cecilia<text:s/>Mo,<text:s/>Yohanes<text:s/>Ayele,<text:s/>Habtamu<text:s/>Tesfaye<text:s/></text:span><text:span text:style-name="T852_11">Edjigu</text:span><text:span text:style-name="T852_12">,<text:s/>Dereje<text:s/>Abegaz)</text:span></text:p>
          </table:table-cell>
          <table:table-cell table:style-name="Cell291">
            <text:p text:style-name="P853"><text:span text:style-name="T853_1">PRI,<text:s/>Spring<text:s/>2025,<text:s/>(Full<text:s/>study,<text:s/>$139,840)</text:span></text:p>
          </table:table-cell>
          <table:table-cell table:style-name="Cell292">
            <text:p text:style-name="P854"><text:span text:style-name="T854_1">"</text:span><text:span text:style-name="T854_2"><text:a xlink:type="simple" xlink:href="https://www.youtube.com/watch?v=6l2A_XVEX7g"><text:span text:style-name="T854_3">Live<text:s/>|<text:s/>University<text:s/>of<text:s/>Gondar<text:s/>Family<text:s/>Project</text:span></text:a></text:span><text:span text:style-name="T854_4">"</text:span><text:span text:style-name="T854_5"><text:s/>University<text:s/>of<text:s/>Gondar<text:s/>(YouTube)</text:span><text:span text:style-name="T854_6">,<text:s/>July<text:s/>21,<text:s/></text:span><text:span text:style-name="T854_7">2025</text:span><text:span text:style-name="T854_8"><text:s/></text:span></text:p>
          </table:table-cell>
        </table:table-row>
        <table:table-row table:style-name="Row93">
          <table:table-cell table:style-name="Cell293">
            <text:p text:style-name="P855"><text:span text:style-name="T855_1">"</text:span><text:span text:style-name="T855_2"><text:a xlink:type="simple" xlink:href="https://www.povertyactionlab.org/evaluation/impact-cognitive-behavioral-therapy-and-cash-transfers-high-risk-young-men-liberia"><text:span text:style-name="T855_3">Sustainable<text:s/>Transformation<text:s/>for<text:s/>Youth<text:s/>in<text:s/>Liberia<text:s/>(STYL)</text:span></text:a></text:span><text:span text:style-name="T855_4">"<text:s/>(Christopher<text:s/>Blattman,<text:s/>Sebastian<text:s/>Chaskel,<text:s/>Margaret<text:s/>Sheridan,<text:s/>Julian<text:s/>Jamison)</text:span></text:p>
          </table:table-cell>
          <table:table-cell table:style-name="Cell294">
            <text:p text:style-name="P856"><text:span text:style-name="T856_1"><text:s/>GCCI<text:s/>staff<text:s/>support<text:s text:c="3"/></text:span></text:p>
            <text:p text:style-name="P857"/>
            <text:p text:style-name="P858"/>
          </table:table-cell>
          <table:table-cell table:style-name="Cell295">
            <text:p text:style-name="P859"><text:span text:style-name="T859_1">"</text:span><text:span text:style-name="T859_2"><text:a xlink:type="simple" xlink:href="https://voxdev.org/topic/institutions-political-economy/can-public-policy-prevent-conflict-and-violence"><text:span text:style-name="T859_3">Can<text:s/>public<text:s/>policy<text:s/>prevent<text:s/>conflict<text:s/>and<text:s/>violence?</text:span></text:a></text:span><text:span text:style-name="T859_4">"<text:s/></text:span><text:span text:style-name="T859_5">VoxDev</text:span><text:span text:style-name="T859_6">,<text:s/>April<text:s/>2025<text:s/></text:span></text:p>
          </table:table-cell>
        </table:table-row>
        <table:table-row table:style-name="Row94">
          <table:table-cell table:style-name="Cell296">
            <text:p text:style-name="P860"><text:span text:style-name="T860_1">"</text:span><text:span text:style-name="T860_2"><text:a xlink:type="simple" xlink:href="https://poverty-action.org/role-emotions-individuals-decisions-join-armed-groups-eastern-congo"><text:span text:style-name="T860_3">What<text:s/>drives<text:s/>individuals<text:s/>to<text:s/>join<text:s/>armed<text:s/>organizations?<text:s/>The<text:s/>role<text:s/>of<text:s/>revenge,<text:s/>moral<text:s/>sentiments,<text:s/>and<text:s/>social<text:s/>networks</text:span></text:a></text:span><text:span text:style-name="T860_4">"<text:s/>(Raúl<text:s/>Sánchez<text:s/>de<text:s/>la<text:s/>Sierra,<text:s/>Hilary<text:s/>Yu)</text:span></text:p>
            <text:p text:style-name="P861"/>
            <text:p text:style-name="P862"/>
          </table:table-cell>
          <table:table-cell table:style-name="Cell297">
            <text:p text:style-name="P863"><text:span text:style-name="T863_1">PRI,<text:s/>Spring<text:s/>2018<text:s/>(Full<text:s/>study,<text:s/>$203,531)</text:span></text:p>
            <text:p text:style-name="P864"/>
            <text:p text:style-name="P865"/>
            <text:p text:style-name="P866"/>
            <text:p text:style-name="P867"><text:span text:style-name="T867_1">CVI,<text:s/>Spring<text:s/>2018,<text:s/>(Full<text:s/>study,<text:s/>$50,000)</text:span></text:p>
          </table:table-cell>
          <table:table-cell table:style-name="Cell298">
            <text:p text:style-name="P868"><text:span text:style-name="T868_1">"</text:span><text:span text:style-name="T868_2"><text:a xlink:type="simple" xlink:href="https://podcasts.apple.com/us/podcast/backstory-ra%C3%BAl-s%C3%A1nchez-de-la-sierra-on-unbundling/id1718302730?i=1000704338307"><text:span text:style-name="T868_3">Backstory:<text:s/>Raúl<text:s/>Sánchez<text:s/>de<text:s/>la<text:s/>Sierra<text:s/>on<text:s/>Unbundling<text:s/>Social<text:s/>Preferences<text:s/></text:span><text:span text:style-name="T868_4">At</text:span><text:span text:style-name="T868_5"><text:s/>the<text:s/>Heart<text:s/>of<text:s/>a<text:s/>Major<text:s/>Armed<text:s/>Group<text:s/>in<text:s/>Congo</text:span></text:a></text:span><text:span text:style-name="T868_6">"<text:s/></text:span><text:span text:style-name="T868_7">Apple<text:s/>Podcasts</text:span><text:span text:style-name="T868_8">,<text:s/>April<text:s/>21,<text:s/></text:span><text:span text:style-name="T868_9">2025</text:span><text:span text:style-name="T868_10"><text:s/></text:span></text:p>
          </table:table-cell>
        </table:table-row>
        <table:table-row table:style-name="Row95">
          <table:table-cell table:style-name="Cell299">
            <text:p text:style-name="P869"><text:span text:style-name="T869_1"><text:a xlink:type="simple" xlink:href="https://www.povertyactionlab.org/initiative-project/greener-other-side-tax-collection-and-horizontal-inequity"><text:span text:style-name="T869_2">“Greener<text:s/>on<text:s/>the<text:s/>Other<text:s/>Side?<text:s/>Tax<text:s/>Collection<text:s/>and<text:s/>Horizontal<text:s/>Inequity”</text:span></text:a></text:span><text:span text:style-name="T869_3"><text:s/>(Michael<text:s/>Best,<text:s/>Luigi<text:s/>Caloi,<text:s/>François<text:s/>Gerard,</text:span></text:p>
            <text:p text:style-name="P870"><text:span text:style-name="T870_1">Evan<text:s/>Kresch,</text:span></text:p>
            <text:p text:style-name="P871"><text:span text:style-name="T871_1">Joana<text:s/>Naritomi,</text:span></text:p>
            <text:p text:style-name="P872"><text:span text:style-name="T872_1">Laura<text:s/>Zoratto)</text:span></text:p>
          </table:table-cell>
          <table:table-cell table:style-name="Cell300">
            <text:p text:style-name="P873"><text:span text:style-name="T873_1">GI,<text:s/>Fall<text:s/>2018<text:s/>(Full<text:s/>study,<text:s/>$149,891)</text:span></text:p>
          </table:table-cell>
          <table:table-cell table:style-name="Cell301">
            <text:p text:style-name="P874"><text:span text:style-name="T874_1">“</text:span><text:span text:style-name="T874_2"><text:a xlink:type="simple" xlink:href="https://voxdev.org/topic/public-economics/when-taxpayers-see-unfairness-they-may-stop-paying-their-tax-bill"><text:span text:style-name="T874_3">When<text:s/>taxpayers<text:s/>see<text:s/>unfairness,<text:s/>they<text:s/>may<text:s/>stop<text:s/>paying<text:s/>their<text:s/>tax<text:s/>bill</text:span></text:a></text:span><text:span text:style-name="T874_4">”<text:s/></text:span><text:span text:style-name="T874_5">VoxDev</text:span><text:span text:style-name="T874_6">,<text:s/>September<text:s/>16,<text:s/>2025<text:s/></text:span></text:p>
            <text:p text:style-name="P875"/>
            <text:p text:style-name="P876"/>
          </table:table-cell>
        </table:table-row>
        <table:table-row table:style-name="Row96">
          <table:table-cell table:style-name="Cell302">
            <text:p text:style-name="P877"><text:span text:style-name="T877_1"><text:a xlink:type="simple" xlink:href="https://www.povertyactionlab.org/initiative-project/information-and-political-accountability-evidence-health-documentary-screening"><text:span text:style-name="T877_2">“Information<text:s/>and<text:s/>Political<text:s/>Accountability:<text:s/>Evidence<text:s/>from<text:s/>Health<text:s/>Documentary<text:s/>Screening<text:s/>in<text:s/>Artisanal<text:s/>and<text:s/>Small</text:span><text:span text:style-name="T877_3">-</text:span><text:span text:style-name="T877_4">scale<text:s/>Gold<text:s/>Mining<text:s/>in<text:s/>Ghana”</text:span></text:a></text:span><text:span text:style-name="T877_5"><text:s/>(Francis<text:s/>Annan,<text:s/>Chi<text:s/>Man<text:s/>Cheung)</text:span></text:p>
          </table:table-cell>
          <table:table-cell table:style-name="Cell303">
            <text:p text:style-name="P878"><text:span text:style-name="T878_1">GI,<text:s/>Spring<text:s/>2024<text:s/>(Full<text:s/>study,<text:s/>$46,772.50)</text:span></text:p>
          </table:table-cell>
          <table:table-cell table:style-name="Cell304">
            <text:p text:style-name="P879"><text:span text:style-name="T879_1"><text:a xlink:type="simple" xlink:href="https://blogs.worldbank.org/en/impactevaluations/consensus-or-polarization-in-environmental-action--how-local-lea"><text:span text:style-name="T879_2">“Consensus<text:s/>or<text:s/>polarization<text:s/>in<text:s/>environmental<text:s/>action?<text:s/>How<text:s/>local<text:s/>leader<text:s/>incentives<text:s/>shape<text:s/>the<text:s/>power<text:s/>of<text:s/>information.”</text:span></text:a></text:span><text:span text:style-name="T879_3"><text:s/></text:span><text:span text:style-name="T879_4">World<text:s/>Bank<text:s/>Blogs</text:span><text:span text:style-name="T879_5">,<text:s/>December<text:s/>10,<text:s/>2025</text:span></text:p>
          </table:table-cell>
        </table:table-row>
        <table:table-row table:style-name="Row97">
          <table:table-cell table:style-name="Cell305">
            <text:p text:style-name="P880"><text:span text:style-name="T880_1">“</text:span><text:span text:style-name="T880_2"><text:a xlink:type="simple" xlink:href="https://www.povertyactionlab.org/initiative-project/bringing-property-owners-tax-net-avenues-fiscal-capacity-and-local-governance"><text:span text:style-name="T880_3">Bringing<text:s/>Property<text:s/>Owners<text:s/>into<text:s/>the<text:s/>Tax<text:s/>Net:<text:s/>Avenues<text:s/>of<text:s/>Fiscal<text:s/>Capacity<text:s/>and<text:s/>Local<text:s/>Governance</text:span></text:a></text:span><text:span text:style-name="T880_4">”<text:s/>(Marc<text:s/>Gurgand,<text:s/>Denis<text:s/>Cogneau,<text:s/>Justine<text:s/>Knebelmann,<text:s/>Victor<text:s/>Pouliquen,<text:s/>Bassirou<text:s/>Sarr)</text:span></text:p>
          </table:table-cell>
          <table:table-cell table:style-name="Cell306">
            <text:p text:style-name="P881"><text:span text:style-name="T881_1">GI,<text:s/>Spring<text:s/>2019<text:s/>(Exploratory<text:s/>study,<text:s/>$6,215)</text:span></text:p>
          </table:table-cell>
          <table:table-cell table:style-name="Cell307">
            <text:p text:style-name="P882"><text:span text:style-name="T882_1">“</text:span><text:span text:style-name="T882_2"><text:a xlink:type="simple" xlink:href="https://fundinnovation.dev/en/news/impact-evaluation-results-and-lessons-learned-from-two-projects-to-increase-property-tax-revenue"><text:span text:style-name="T882_3">Impact<text:s/>evaluation<text:s/>results<text:s/>and<text:s/>lessons<text:s/>learned</text:span></text:a></text:span></text:p>
            <text:p text:style-name="P883"><text:span text:style-name="T883_1"><text:a xlink:type="simple" xlink:href="https://fundinnovation.dev/en/news/impact-evaluation-results-and-lessons-learned-from-two-projects-to-increase-property-tax-revenue"><text:span text:style-name="T883_2">from<text:s/>two<text:s/>projects<text:s/>to<text:s/>increase<text:s/>property<text:s/>tax<text:s/>revenue</text:span></text:a></text:span><text:span text:style-name="T883_3">”<text:s/></text:span><text:span text:style-name="T883_4">Fund<text:s/>for<text:s/>Innovation<text:s/>in<text:s/>Development</text:span><text:span text:style-name="T883_5">,<text:s/>October<text:s/>24,<text:s/>2025</text:span></text:p>
          </table:table-cell>
        </table:table-row>
        <table:table-row table:style-name="Row98">
          <table:table-cell table:style-name="Cell308">
            <text:p text:style-name="P884"><text:span text:style-name="T884_1"><text:a xlink:type="simple" xlink:href="https://penntoday.upenn.edu/news/womens-labor-and-political-agency-delhi-rashi-sabherwal-india-political-science"><text:span text:style-name="T884_2">“</text:span></text:a></text:span><text:span text:style-name="T884_3"><text:a xlink:type="simple" xlink:href="https://penntoday.upenn.edu/news/womens-labor-and-political-agency-delhi-rashi-sabherwal-india-political-science"><text:span text:style-name="T884_4">Putting<text:s/>in<text:s/>the<text:s/>Work:<text:s/>How<text:s/>does<text:s/>Employment<text:s/>Impact<text:s/>Women’s<text:s/>Claim<text:s/>Making<text:s/>on<text:s/>Local<text:s/>Government?”<text:s/></text:span></text:a></text:span><text:span text:style-name="T884_5">(Rashi<text:s/>Sabherwal,<text:s/>Guy<text:s/>Grossman)</text:span></text:p>
          </table:table-cell>
          <table:table-cell table:style-name="Cell309">
            <text:p text:style-name="P885"><text:span text:style-name="T885_1">GI,<text:s/>Spring<text:s/>2024<text:s/>(Exploratory<text:s/>study,<text:s/>$10,000)<text:s/></text:span></text:p>
          </table:table-cell>
          <table:table-cell table:style-name="Cell310">
            <text:p text:style-name="P886"><text:span text:style-name="T886_1">“</text:span><text:span text:style-name="T886_2"><text:a xlink:type="simple" xlink:href="https://penntoday.upenn.edu/news/womens-labor-and-political-agency-delhi-rashi-sabherwal-india-political-science"><text:span text:style-name="T886_3">Women’s<text:s/></text:span><text:span text:style-name="T886_4">labor</text:span><text:span text:style-name="T886_5"><text:s/>and<text:s/>political<text:s/>agency<text:s/>in<text:s/>Delhi</text:span></text:a></text:span><text:span text:style-name="T886_6">”</text:span><text:span text:style-name="T886_7"><text:s/>Penn<text:s/>Today,<text:s/></text:span><text:span text:style-name="T886_8">September<text:s/>30,<text:s/>2025</text:span></text:p>
          </table:table-cell>
        </table:table-row>
        <table:table-row table:style-name="Row99">
          <table:table-cell table:style-name="Cell311">
            <text:p text:style-name="P887"><text:span text:style-name="T887_1">“</text:span><text:span text:style-name="T887_2"><text:a xlink:type="simple" xlink:href="https://voxdev.org/topic/institutions-political-economy/how-youth-camps-helped-build-social-cohesion-india"><text:span text:style-name="T887_3">Promoting<text:s/></text:span><text:span text:style-name="T887_4">Intercaste</text:span><text:span text:style-name="T887_5"><text:s/>Harmony<text:s/>Through<text:s/>Sports</text:span></text:a></text:span><text:span text:style-name="T887_6">”<text:s/>(Matt<text:s/>Lowe)</text:span></text:p>
          </table:table-cell>
          <table:table-cell table:style-name="Cell312">
            <text:p text:style-name="P888"><text:span text:style-name="T888_1">GI,<text:s/>Spring<text:s/>2017<text:s/>(Full<text:s/>study,<text:s/>$49,956)</text:span></text:p>
          </table:table-cell>
          <table:table-cell table:style-name="Cell313">
            <text:p text:style-name="P889"><text:span text:style-name="T889_1"><text:a xlink:type="simple" xlink:href="https://voxdev.org/topic/institutions-political-economy/how-youth-camps-helped-build-social-cohesion-india"><text:span text:style-name="T889_2">How<text:s/>youth<text:s/>camps<text:s/>helped<text:s/>build<text:s/>social<text:s/>cohesion<text:s/>in<text:s/>India</text:span></text:a></text:span></text:p>
            <text:p text:style-name="P890"><text:span text:style-name="T890_1">VoxDev</text:span><text:span text:style-name="T890_2">,<text:s/>October<text:s/>22,<text:s/>2025</text:span></text:p>
          </table:table-cell>
        </table:table-row>
        <table:table-row table:style-name="Row100">
          <table:table-cell table:style-name="Cell314">
            <text:p text:style-name="P891"><text:span text:style-name="T891_1">“</text:span><text:span text:style-name="T891_2"><text:a xlink:type="simple" xlink:href="https://www.povertyactionlab.org/initiative-project/improving-opioid-de-addiction-protocols-india"><text:span text:style-name="T891_3">Improving<text:s/>Opioid<text:s/>De</text:span><text:span text:style-name="T891_4">-</text:span><text:span text:style-name="T891_5">addiction</text:span><text:span text:style-name="T891_6"><text:s/>Protocols<text:s/>in<text:s/>India</text:span></text:a></text:span><text:span text:style-name="T891_7">”<text:s/>(Namrata<text:s/>Kala,<text:s/>Supreet<text:s/>Kaur,<text:s/></text:span><text:span text:style-name="T891_8">Aprajit</text:span><text:span text:style-name="T891_9"><text:s/>Mahajan)</text:span></text:p>
          </table:table-cell>
          <table:table-cell table:style-name="Cell315">
            <text:p text:style-name="P892"><text:span text:style-name="T892_1">CVI,<text:s/>Spring<text:s/>2019<text:s/>(Pilot,<text:s/>$50,000)</text:span></text:p>
          </table:table-cell>
          <table:table-cell table:style-name="Cell316">
            <text:p text:style-name="P893"><text:span text:style-name="T893_1">“</text:span><text:span text:style-name="T893_2"><text:a xlink:type="simple" xlink:href="https://www.thestatesman.com/books-education/punjab-to-launch-indias-first-evidence-based-drug-prevention-curriculum-for-school-students-1503463932.html"><text:span text:style-name="T893_3">Punjab<text:s/>to<text:s/>launch<text:s/>India’s<text:s/>first<text:s/>evidence</text:span><text:span text:style-name="T893_4">-</text:span><text:span text:style-name="T893_5">based<text:s/>drug<text:s/>prevention<text:s/>curriculum<text:s/>for<text:s/>school<text:s/>students</text:span></text:a></text:span><text:span text:style-name="T893_6">”<text:s/></text:span><text:span text:style-name="T893_7">The<text:s/>Statesman</text:span><text:span text:style-name="T893_8">,<text:s/>July<text:s/>29,<text:s/>2025</text:span></text:p>
            <text:p text:style-name="P894"/>
            <text:p text:style-name="P895"><text:span text:style-name="T895_1">“</text:span><text:span text:style-name="T895_2"><text:a xlink:type="simple" xlink:href="https://www.talkingdrugs.org/punjab-reinforces-drug-education-drug-use-in-india/"><text:span text:style-name="T895_3">Punjab<text:s/>Reinforces<text:s/>Drug<text:s/>Education<text:s/></text:span><text:span text:style-name="T895_4">To</text:span><text:span text:style-name="T895_5"><text:s/>Prevent<text:s/>Youth<text:s/>Drug<text:s/>Use<text:s/>in<text:s/>India</text:span></text:a></text:span><text:span text:style-name="T895_6">”<text:s/></text:span><text:span text:style-name="T895_7">Talking<text:s/>Drugs</text:span><text:span text:style-name="T895_8">,<text:s/>November<text:s/>13,<text:s/>2025</text:span></text:p>
            <text:p text:style-name="P896"/>
            <text:p text:style-name="P897"><text:span text:style-name="T897_1">“</text:span><text:span text:style-name="T897_2"><text:a xlink:type="simple" xlink:href="https://www.hindustantimes.com/cities/chandigarh-news/punjab-launches-anti-drug-curriculum-in-schools-under-yudh-nashian-virudh-101754077267975.html"><text:span text:style-name="T897_3">Punjab<text:s/>launches<text:s/>anti</text:span><text:span text:style-name="T897_4">-</text:span><text:span text:style-name="T897_5">drug<text:s/>curriculum<text:s/>in<text:s/>schools<text:s/>under<text:s/>‘</text:span><text:span text:style-name="T897_6">Yudh</text:span><text:span text:style-name="T897_7"><text:s/></text:span><text:span text:style-name="T897_8">Nashian</text:span><text:span text:style-name="T897_9"><text:s/>Virudh’</text:span></text:a></text:span><text:span text:style-name="T897_10">”<text:s/></text:span><text:span text:style-name="T897_11">Hindustan<text:s/>Times</text:span><text:span text:style-name="T897_12">,<text:s/>August<text:s/>2,<text:s/>2025</text:span></text:p>
            <text:p text:style-name="P898"/>
            <text:p text:style-name="P899"><text:span text:style-name="T899_1">“</text:span><text:span text:style-name="T899_2"><text:a xlink:type="simple" xlink:href="https://educationpost.in/news/education/punjab-launches-indias-first-anti-drug-curriculum-in-schools"><text:span text:style-name="T899_3">Punjab<text:s/>launches<text:s/>India’s<text:s/>first<text:s/>anti</text:span><text:span text:style-name="T899_4">-</text:span><text:span text:style-name="T899_5">drug<text:s/>curriculum<text:s/>in<text:s/>schools</text:span></text:a></text:span><text:span text:style-name="T899_6">”<text:s/></text:span><text:span text:style-name="T899_7">Education<text:s/>Post</text:span><text:span text:style-name="T899_8">,<text:s/>August<text:s/>1,<text:s/>2025</text:span></text:p>
            <text:p text:style-name="P900"/>
            <text:p text:style-name="P901"><text:span text:style-name="T901_1">“</text:span><text:span text:style-name="T901_2"><text:a xlink:type="simple" xlink:href="https://www.indiatoday.in/education-today/news/story/punjab-indias-first-evidence-based-anti-drug-curriculum-3658-schools-2764611-2025-08-01"><text:span text:style-name="T901_3">Punjab<text:s/>launches<text:s/>India's<text:s/>first<text:s/>evidence</text:span><text:span text:style-name="T901_4">-</text:span><text:span text:style-name="T901_5">based<text:s/>anti</text:span><text:span text:style-name="T901_6">-</text:span><text:span text:style-name="T901_7">drug<text:s/>curriculum<text:s/>in<text:s/>3,658<text:s/>schools</text:span></text:a></text:span><text:span text:style-name="T901_8">”<text:s/></text:span><text:span text:style-name="T901_9">India<text:s/>Today,<text:s/></text:span><text:span text:style-name="T901_10">Aug<text:s/>1,<text:s/>2025</text:span></text:p>
          </table:table-cell>
        </table:table-row>
        <table:table-row table:style-name="Row101">
          <table:table-cell table:style-name="Cell317">
            <text:h text:style-name="P902" text:outline-level="2"><text:bookmark-start text:name="_heading=h.48bsleedcr1"/><text:bookmark-end text:name="_heading=h.48bsleedcr1"/><text:span text:style-name="T902_1">“</text:span><text:span text:style-name="T902_2"><text:a xlink:type="simple" xlink:href="https://www.poverty-action.org/peace-recovery/funded-projects#round-vi"><text:span text:style-name="T902_3">Do<text:s/>body</text:span><text:span text:style-name="T902_4">-</text:span><text:span text:style-name="T902_5">worn<text:s/>cameras<text:s/>affect<text:s/>police<text:s/></text:span><text:span text:style-name="T902_6">behavior</text:span><text:span text:style-name="T902_7">?<text:s/>A<text:s/>Quasi</text:span><text:span text:style-name="T902_8">-</text:span><text:span text:style-name="T902_9">experimental<text:s/>Analysis<text:s/>in<text:s/>São<text:s/>Paulo</text:span></text:a></text:span><text:span text:style-name="T902_10">”<text:s/>(Joana<text:s/>Monteiro,<text:s/>Ciro<text:s/>Biderman,<text:s/>Leandro<text:s/>Piquet,<text:s/>Julia<text:s/>Guerra<text:s/>Fernandes)</text:span></text:h>
          </table:table-cell>
          <table:table-cell table:style-name="Cell318">
            <text:h text:style-name="P903" text:outline-level="2"><text:bookmark-start text:name="_heading=h.1fejb02dcs83"/><text:bookmark-end text:name="_heading=h.1fejb02dcs83"/><text:span text:style-name="T903_1">PRI,<text:s/>Spring<text:s/>2021<text:s/>(Pilot<text:s/>study,<text:s/>$49.9k)</text:span></text:h>
          </table:table-cell>
          <table:table-cell table:style-name="Cell319">
            <text:p text:style-name="P904"><text:span text:style-name="T904_1">“</text:span><text:span text:style-name="T904_2"><text:a xlink:type="simple" xlink:href="https://open.spotify.com/episode/3MSmaebtnWVcm54WPXMD3v?si=8VIilaquQz2WtYEMJcj-tQ&amp;nd=1&amp;dlsi=558d3e71e490470a"><text:span text:style-name="T904_3">O<text:s/></text:span><text:span text:style-name="T904_4">que</text:span><text:span text:style-name="T904_5"><text:s/></text:span><text:span text:style-name="T904_6">faz</text:span><text:span text:style-name="T904_7"><text:s/></text:span><text:span text:style-name="T904_8">uma</text:span><text:span text:style-name="T904_9"><text:s/></text:span><text:span text:style-name="T904_10">política</text:span><text:span text:style-name="T904_11"><text:s/></text:span><text:span text:style-name="T904_12">pública</text:span><text:span text:style-name="T904_13"><text:s/></text:span><text:span text:style-name="T904_14">dar</text:span><text:span text:style-name="T904_15"><text:s/></text:span><text:span text:style-name="T904_16">certo</text:span><text:span text:style-name="T904_17"><text:s/>(</text:span><text:span text:style-name="T904_18">ou</text:span><text:span text:style-name="T904_19"><text:s/></text:span><text:span text:style-name="T904_20">errado</text:span><text:span text:style-name="T904_21">)</text:span></text:a></text:span><text:span text:style-name="T904_22">,”<text:s/>Café<text:s/>da<text:s/></text:span><text:span text:style-name="T904_23">Manhã</text:span><text:span text:style-name="T904_24">,</text:span><text:span text:style-name="T904_25"><text:tab/><text:s/>January<text:s/>3,<text:s/>2025</text:span></text:p>
          </table:table-cell>
        </table:table-row>
        <table:table-row table:style-name="Row102">
          <table:table-cell table:style-name="Cell320">
            <text:h text:style-name="P905" text:outline-level="2"><text:span text:style-name="T905_1">“</text:span><text:span text:style-name="T905_2"><text:a xlink:type="simple" xlink:href="https://www.povertyactionlab.org/initiative-project/laws-norms-and-prejudice-gay-rights-india"><text:span text:style-name="T905_3">Laws,<text:s/>Norms<text:s/>and<text:s/>Prejudice:<text:s/>Gay<text:s/>Rights<text:s/>in<text:s/>India</text:span></text:a></text:span><text:span text:style-name="T905_4">”<text:s/>(Duncan<text:s/>Webb)</text:span></text:h>
          </table:table-cell>
          <table:table-cell table:style-name="Cell321">
            <text:h text:style-name="P906" text:outline-level="2"><text:span text:style-name="T906_1">CVI,<text:s/>Fall<text:s/>2021<text:s/>(Full<text:s/>study,<text:s/>$49,949)</text:span></text:h>
          </table:table-cell>
          <table:table-cell table:style-name="Cell322">
            <text:p text:style-name="P907"><text:span text:style-name="T907_1">“</text:span><text:span text:style-name="T907_2"><text:a xlink:type="simple" xlink:href="https://www.newslaundry.com/2025/02/28/miles-to-go-before-we-sleep-the-long-road-to-leadership-for-lgbtqia-professionals"><text:span text:style-name="T907_3">Miles<text:s/>to<text:s/>go<text:s/>before<text:s/>we<text:s/>sleep:<text:s/>The<text:s/>long<text:s/>road<text:s/>to<text:s/>leadership<text:s/>for<text:s/>LGBTQIA+<text:s/>professionals</text:span></text:a></text:span><text:span text:style-name="T907_4">”<text:s/></text:span><text:span text:style-name="T907_5">newslaundry</text:span><text:span text:style-name="T907_6">,<text:s/>February<text:s/>28,<text:s/>2025</text:span></text:p>
          </table:table-cell>
        </table:table-row>
        <table:table-row table:style-name="Row103">
          <table:table-cell table:style-name="Cell323">
            <text:h text:style-name="P908" text:outline-level="2"><text:bookmark-start text:name="_heading=h.8ngggpdtifc"/><text:bookmark-end text:name="_heading=h.8ngggpdtifc"/><text:span text:style-name="T908_1">“</text:span><text:span text:style-name="T908_2"><text:a xlink:type="simple" xlink:href="https://www.povertyactionlab.org/initiative-project/tackling-sexual-harassment-evidence-india"><text:span text:style-name="T908_3">Tackling<text:s/>sexual<text:s/>harassment:<text:s/>Evidence<text:s/>from<text:s/>India</text:span></text:a></text:span><text:span text:style-name="T908_4">”<text:s/>(</text:span><text:span text:style-name="T908_5">Karmini</text:span><text:span text:style-name="T908_6"><text:s/>Sharma)</text:span></text:h>
          </table:table-cell>
          <table:table-cell table:style-name="Cell324">
            <text:h text:style-name="P909" text:outline-level="2"><text:bookmark-start text:name="_heading=h.38g44fa87b6w"/><text:bookmark-end text:name="_heading=h.38g44fa87b6w"/><text:span text:style-name="T909_1">CVI,<text:s/>Fall<text:s/>2018<text:s/>(Pilot<text:s/>project,<text:s/>$49,985)</text:span></text:h>
          </table:table-cell>
          <table:table-cell table:style-name="Cell325">
            <text:p text:style-name="P910"><text:span text:style-name="T910_1"><text:a xlink:type="simple" xlink:href="https://www.imperial.ac.uk/business-school/ib-knowledge/management/karmini-sharma-how-empathy-led-training-can-curb-sexual-harassment-india/"><text:span text:style-name="T910_2">Karmini</text:span><text:span text:style-name="T910_3"><text:s/>Sharma<text:s/>on<text:s/>how<text:s/>empathy</text:span><text:span text:style-name="T910_4">-</text:span><text:span text:style-name="T910_5">led<text:s/>training<text:s/>can<text:s/>curb<text:s/>sexual<text:s/>harassment<text:s/>in<text:s/>India</text:span></text:a></text:span><text:span text:style-name="T910_6"><text:s/>(Imperial,<text:s/>April<text:s/>28,<text:s/>2025)</text:span></text:p>
          </table:table-cell>
        </table:table-row>
        <table:table-row table:style-name="Row104">
          <table:table-cell table:style-name="Cell326" table:number-columns-spanned="3">
            <text:p text:style-name="P911"><text:span text:style-name="T911_1"><text:s/>NEWLY<text:s/>DISCOVERED<text:s/>MEDIA<text:s/>MENTIONS<text:s/>DATING<text:s/>TO<text:s/>YEARS<text:s/>1</text:span><text:span text:style-name="T911_2">-</text:span><text:span text:style-name="T911_3">8<text:s/></text:span></text:p>
          </table:table-cell>
          <table:covered-table-cell/>
          <table:covered-table-cell/>
        </table:table-row>
        <table:table-row table:style-name="Row105">
          <table:table-cell table:style-name="Cell327">
            <text:p text:style-name="P912"><text:span text:style-name="T912_1">"</text:span><text:span text:style-name="T912_2"><text:a xlink:type="simple" xlink:href="https://poverty-action.org/sustained-government-engagement-improves-subsequent-pandemic-risk-reporting-conflict-zones-evidence"><text:span text:style-name="T912_3">Deescalating<text:s/>Conflict<text:s/>in<text:s/>the<text:s/>Philippines</text:span></text:a></text:span><text:span text:style-name="T912_4">"<text:s/>(Nico<text:s/>Ravanilla,<text:s/>Dotan<text:s/>Haim,<text:s/>Renard<text:s/>Sexton)</text:span></text:p>
          </table:table-cell>
          <table:table-cell table:style-name="Cell328">
            <text:p text:style-name="P913"><text:span text:style-name="T913_1">PRI,<text:s/>Fall<text:s/>2017<text:s/>(Exploratory<text:s/>study,<text:s/>$5,839.07)</text:span></text:p>
          </table:table-cell>
          <table:table-cell table:style-name="Cell329">
            <text:p text:style-name="P914"><text:span text:style-name="T914_1">"</text:span><text:span text:style-name="T914_2"><text:a xlink:type="simple" xlink:href="https://egap.org/resource/covid-19-governance-series-dotan-haim-nico-ravanilla-and-renard-sexton/"><text:span text:style-name="T914_3">COVID</text:span><text:span text:style-name="T914_4">-</text:span><text:span text:style-name="T914_5">19<text:s/>Governance<text:s/>Series:<text:s/>Dotan<text:s/>Haim,<text:s/>Nico<text:s/>Ravanilla,<text:s/>and<text:s/>Renard<text:s/>Sexton</text:span></text:a></text:span><text:span text:style-name="T914_6">"<text:s/></text:span><text:span text:style-name="T914_7">EGAP</text:span><text:span text:style-name="T914_8">,<text:s/>January<text:s/>25,<text:s/>2021</text:span></text:p>
          </table:table-cell>
        </table:table-row>
        <table:table-row table:style-name="Row106">
          <table:table-cell table:style-name="Cell330">
            <text:h text:style-name="P915" text:outline-level="2"><text:bookmark-start text:name="_heading=h.m7fqm3eqiwz8"/><text:bookmark-end text:name="_heading=h.m7fqm3eqiwz8"/><text:span text:style-name="T915_1">“</text:span><text:span text:style-name="T915_2"><text:a xlink:type="simple" xlink:href="https://www.poverty-action.org/peace-recovery/funded-projects#round-vi"><text:span text:style-name="T915_3">Do<text:s/>body</text:span><text:span text:style-name="T915_4">-</text:span><text:span text:style-name="T915_5">worn<text:s/>cameras<text:s/>affect<text:s/>police<text:s/></text:span><text:span text:style-name="T915_6">behavior</text:span><text:span text:style-name="T915_7">?<text:s/>A<text:s/>Quasi</text:span><text:span text:style-name="T915_8">-</text:span><text:span text:style-name="T915_9">experimental<text:s/>Analysis<text:s/>in<text:s/>São<text:s/>Paulo</text:span></text:a></text:span><text:span text:style-name="T915_10">”<text:s/>(Joana<text:s/>Monteiro,<text:s/>Ciro<text:s/>Biderman,<text:s/>Leandro<text:s/>Piquet,<text:s/>Julia<text:s/>Guerra<text:s/>Fernandes)</text:span></text:h>
          </table:table-cell>
          <table:table-cell table:style-name="Cell331">
            <text:h text:style-name="P916" text:outline-level="2"><text:bookmark-start text:name="_heading=h.h51sta8gptkp"/><text:bookmark-end text:name="_heading=h.h51sta8gptkp"/><text:span text:style-name="T916_1">PRI,<text:s/>Spring<text:s/>2021<text:s/>(Pilot<text:s/>study,<text:s/>$49.9k)</text:span></text:h>
          </table:table-cell>
          <table:table-cell table:style-name="Cell332">
            <text:p text:style-name="P917"><text:span text:style-name="T917_1">Overall,<text:s/>the<text:s/>research<text:s/>team<text:s/>tracked<text:s/>a<text:s/>total<text:s/>of<text:s/>243<text:s/>local<text:s/>and<text:s/>national<text:s/>media<text:s/>mentions<text:s/>between<text:s/>2022<text:s/>and<text:s/>2025,<text:s/>including<text:s/>an<text:s/>additional<text:s/>117<text:s text:c="2"/>previously<text:s/>unaccounted,<text:s/>such<text:s/>as:<text:s text:c="2"/></text:span></text:p>
            <text:p text:style-name="P918"><text:span text:style-name="T918_1">“</text:span><text:span text:style-name="T918_2"><text:a xlink:type="simple" xlink:href="https://www.info4.com.br/ver/exibir.asp?Yw=MTQzMg&amp;YQ=MTQzMg&amp;bQ=MjI5MTIwMg&amp;bA=MjI5MTIwMg&amp;b3JpZ2Vt=cGxhbmlsaGE&amp;bm9tZQ=RnVuZGHn428gR2V0dWxpbyBWYXJnYXM"><text:span text:style-name="T918_3">Pesquisa<text:s/>auxilia<text:s/></text:span><text:span text:style-name="T918_4">políticas</text:span><text:span text:style-name="T918_5"><text:s/></text:span><text:span text:style-name="T918_6">públicas</text:span></text:a></text:span><text:span text:style-name="T918_7">,”<text:s/>Valor<text:s/></text:span><text:span text:style-name="T918_8">Econômico</text:span><text:span text:style-name="T918_9">,<text:s/>January<text:s/>2023</text:span></text:p>
            <text:p text:style-name="P919"><text:span text:style-name="T919_1">“</text:span><text:span text:style-name="T919_2"><text:a xlink:type="simple" xlink:href="https://g1.globo.com/jornal-nacional/noticia/2024/01/05/cameras-que-gravam-abordagens-policiais-podem-passar-a-ter-uma-regulamentacao-nacional.ghtml"><text:span text:style-name="T919_3">Câmeras</text:span><text:span text:style-name="T919_4"><text:s/></text:span><text:span text:style-name="T919_5">que</text:span><text:span text:style-name="T919_6"><text:s/></text:span><text:span text:style-name="T919_7">gravam</text:span><text:span text:style-name="T919_8"><text:s/></text:span><text:span text:style-name="T919_9">abordagens</text:span><text:span text:style-name="T919_10"><text:s/></text:span><text:span text:style-name="T919_11">policiais</text:span><text:span text:style-name="T919_12"><text:s/></text:span><text:span text:style-name="T919_13">podem</text:span><text:span text:style-name="T919_14"><text:s/></text:span><text:span text:style-name="T919_15">passar</text:span><text:span text:style-name="T919_16"><text:s/>a<text:s/>ter<text:s/></text:span><text:span text:style-name="T919_17">uma</text:span><text:span text:style-name="T919_18"><text:s/></text:span><text:span text:style-name="T919_19">regulamentação</text:span><text:span text:style-name="T919_20"><text:s/></text:span><text:span text:style-name="T919_21">nacional</text:span></text:a></text:span><text:span text:style-name="T919_22">,”<text:s/>Jornal<text:s/></text:span></text:p>
            <text:p text:style-name="P920"><text:span text:style-name="T920_1">Nacional,<text:s/>May<text:s/>2024</text:span></text:p>
            <text:p text:style-name="P921"><text:span text:style-name="T921_1">“</text:span><text:span text:style-name="T921_2"><text:a xlink:type="simple" xlink:href="https://www.cnnbrasil.com.br/politica/lewandowski-defende-pec-da-seguranca-e-assume-compromisso-com-autonomia-de-estados/"><text:span text:style-name="T921_3">Lewandowski<text:s/></text:span><text:span text:style-name="T921_4">defende</text:span><text:span text:style-name="T921_5"><text:s/>PEC<text:s/>da<text:s/></text:span><text:span text:style-name="T921_6">Segurança</text:span><text:span text:style-name="T921_7"><text:s/>e<text:s/></text:span><text:span text:style-name="T921_8">assume</text:span><text:span text:style-name="T921_9"><text:s/></text:span><text:span text:style-name="T921_10">compromisso</text:span><text:span text:style-name="T921_11"><text:s/>com<text:s/></text:span><text:span text:style-name="T921_12">autonomia</text:span><text:span text:style-name="T921_13"><text:s/>de<text:s/></text:span><text:span text:style-name="T921_14">estados</text:span></text:a></text:span><text:span text:style-name="T921_15">,”<text:s/>CNN<text:s/></text:span><text:span text:style-name="T921_16">Brasil</text:span><text:span text:style-name="T921_17"><text:tab/>December<text:s/>2024</text:span></text:p>
          </table:table-cell>
        </table:table-row>
        <table:table-row table:style-name="Row107">
          <table:table-cell table:style-name="Cell333">
            <text:h text:style-name="P922" text:outline-level="2"><text:bookmark-start text:name="_heading=h.o36m17j8pq3f"/><text:bookmark-end text:name="_heading=h.o36m17j8pq3f"/><text:span text:style-name="T922_1">"</text:span><text:span text:style-name="T922_2"><text:a xlink:type="simple" xlink:href="https://poverty-action.org/impact-entrepreneurship-training-using-imagery-techniques-colombia"><text:span text:style-name="T922_3">Learning<text:s/>to<text:s/>See<text:s/>a<text:s/>World<text:s/>of<text:s/>Opportunities</text:span></text:a></text:span><text:span text:style-name="T922_4">"<text:s/>(Nava<text:s/>Ashraf,<text:s/>Leonardo<text:s/>Iacovone,<text:s/></text:span><text:span text:style-name="T922_5">Gharad</text:span><text:span text:style-name="T922_6"><text:s/>Bryan,<text:s/>Alexia<text:s/>Delfino,<text:s/>Ashley<text:s/></text:span><text:span text:style-name="T922_7">Pople</text:span><text:span text:style-name="T922_8">,<text:s/>Emily<text:s/>Holmes)</text:span></text:h>
          </table:table-cell>
          <table:table-cell table:style-name="Cell334">
            <text:h text:style-name="P923" text:outline-level="2"><text:bookmark-start text:name="_heading=h.45pvg6shbaao"/><text:bookmark-end text:name="_heading=h.45pvg6shbaao"/><text:span text:style-name="T923_1">PRI,<text:s/>Spring<text:s/>2019,<text:s/>Fall<text:s/>2017<text:s/>(Full<text:s/>study,<text:s/>Exploratory<text:s/>study,<text:s/>$123,539.12)</text:span></text:h>
          </table:table-cell>
          <table:table-cell table:style-name="Cell335">
            <text:p text:style-name="P924"><text:span text:style-name="T924_1">“</text:span><text:span text:style-name="T924_2"><text:a xlink:type="simple" xlink:href="https://www.bbc.com/videos/ce9je4yr8vpo"><text:span text:style-name="T924_3">Can<text:s/>visualisation<text:s/>help<text:s/>you<text:s/>achieve<text:s/>a<text:s/>better<text:s/>future?</text:span></text:a></text:span><text:span text:style-name="T924_4"><text:a xlink:type="simple" xlink:href="https://www.bbc.com/videos/ce9je4yr8vpo"><text:span text:style-name="T924_5">,”</text:span></text:a></text:span><text:span text:style-name="T924_6"><text:s/>BBC<text:s/>ideas,<text:s/>October<text:s/>31,<text:s/>2024</text:span></text:p>
          </table:table-cell>
        </table:table-row>
      </table:table>
      <text:p text:style-name="P925"><text:span text:style-name="T925_1"><text:s/></text:span></text:p>
      <text:p text:style-name="P926"/>
      <text:p text:style-name="P927"><text:span text:style-name="T927_1">ANNEX<text:s/>C:<text:s/>OUTPUT<text:s/>INDICATORS<text:s/></text:span></text:p>
      <text:p text:style-name="P928"/>
      <text:p text:style-name="P929"><text:span text:style-name="T929_1">Output<text:s/>2.1:<text:s/>Cumulative<text:s/>number<text:s/>of<text:s/>research<text:s/>outputs<text:s/>(includes<text:s/>project<text:s/>results<text:s/>reports,<text:s/>NBER<text:s/>working<text:s/>papers,<text:s/>or<text:s/>peer</text:span><text:span text:style-name="T929_2">-</text:span><text:span text:style-name="T929_3">reviewed<text:s/>publications)<text:s/>available<text:s/>on<text:s/>the<text:s/>J</text:span><text:span text:style-name="T929_4">-</text:span><text:span text:style-name="T929_5">PAL<text:s/>and<text:s/>IPA<text:s/>websites.</text:span></text:p>
      <text:p text:style-name="P930"/>
      <table:table table:style-name="Table20"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108">
          <table:table-cell table:style-name="Cell336" table:number-columns-spanned="4">
            <text:p text:style-name="P931"><text:span text:style-name="T931_1">NEW<text:s/>AND<text:s/>UPDATED<text:s/>RESEARCH<text:s/>OUTPUTS<text:s/>BY<text:s/>GCCI</text:span><text:span text:style-name="T931_2">-</text:span><text:span text:style-name="T931_3">FUNDED<text:s/>STUDIES<text:s/>IN<text:s/>2025</text:span></text:p>
          </table:table-cell>
          <table:covered-table-cell/>
          <table:covered-table-cell/>
          <table:covered-table-cell/>
        </table:table-row>
        <table:table-row table:style-name="Row109">
          <table:table-cell table:style-name="Cell337">
            <text:p text:style-name="P932"><text:span text:style-name="T932_1">GCCI</text:span><text:span text:style-name="T932_2">-</text:span><text:span text:style-name="T932_3">FUNDED<text:s/>PROJECT</text:span></text:p>
          </table:table-cell>
          <table:table-cell table:style-name="Cell338">
            <text:p text:style-name="P933"><text:span text:style-name="T933_1">GCCI<text:s/>INITIATIVE<text:s/>&amp;<text:s/>ROUND<text:s/>FUNDED</text:span></text:p>
          </table:table-cell>
          <table:table-cell table:style-name="Cell339">
            <text:p text:style-name="P934"><text:span text:style-name="T934_1">PAPER<text:s/>CITATION<text:s/>AND<text:s/>LINK</text:span></text:p>
          </table:table-cell>
          <table:table-cell table:style-name="Cell340">
            <text:p text:style-name="P935"><text:span text:style-name="T935_1">PUBLICATION<text:s/>TYPE</text:span></text:p>
          </table:table-cell>
        </table:table-row>
        <table:table-row table:style-name="Row110">
          <table:table-cell table:style-name="Cell341" table:number-columns-spanned="3">
            <text:p text:style-name="P936"><text:span text:style-name="T936_1">NEW<text:s/>PAPERS<text:s/>SINCE<text:s/>YEAR<text:s/>8<text:s/>REPORT</text:span></text:p>
          </table:table-cell>
          <table:covered-table-cell/>
          <table:covered-table-cell/>
          <table:table-cell table:style-name="Cell342">
            <text:p text:style-name="P937"/>
          </table:table-cell>
        </table:table-row>
        <table:table-row table:style-name="Row111">
          <table:table-cell table:style-name="Cell343">
            <text:p text:style-name="P938"><text:span text:style-name="T938_1">“</text:span><text:span text:style-name="T938_2"><text:a xlink:type="simple" xlink:href="https://www.povertyactionlab.org/initiative-project/information-and-political-accountability-evidence-health-documentary-screening"><text:span text:style-name="T938_3">Information<text:s/>and<text:s/>Political<text:s/>Accountability:<text:s/>Evidence<text:s/>from<text:s/>Health<text:s/>Documentary<text:s/>Screening<text:s/>in<text:s/>Artisanal<text:s/>and<text:s/>Small</text:span><text:span text:style-name="T938_4">-</text:span><text:span text:style-name="T938_5">scale<text:s/>Gold<text:s/>Mining<text:s/>in<text:s/>Ghana</text:span></text:a></text:span><text:span text:style-name="T938_6">”<text:s/>(Francis<text:s/>Annan,</text:span></text:p>
            <text:p text:style-name="P939"><text:span text:style-name="T939_1">Chiman<text:s/>Cheung)</text:span></text:p>
          </table:table-cell>
          <table:table-cell table:style-name="Cell344">
            <text:p text:style-name="P940"><text:span text:style-name="T940_1">GI,<text:s/>Spring<text:s/>2024<text:s/>(Full<text:s/>study,<text:s/>$46,772.50)</text:span></text:p>
          </table:table-cell>
          <table:table-cell table:style-name="Cell345">
            <text:p text:style-name="P941"><text:span text:style-name="T941_1">Cheung,<text:s/>Chiman.<text:s/>“</text:span><text:span text:style-name="T941_2"><text:a xlink:type="simple" xlink:href="https://www.povertyactionlab.org/sites/default/files/research-paper/galamsey.pdf"><text:span text:style-name="T941_3">Information<text:s/>and<text:s/>Collective<text:s/>Will<text:s/>Against<text:s/>Environmental</text:span></text:a></text:span></text:p>
            <text:p text:style-name="P942"><text:span text:style-name="T942_1"><text:a xlink:type="simple" xlink:href="https://www.povertyactionlab.org/sites/default/files/research-paper/galamsey.pdf"><text:span text:style-name="T942_2">Harms:<text:s/>Experimental<text:s/>Evidence<text:s/>from<text:s/>Ghana’s<text:s/></text:span><text:span text:style-name="T942_3">Galamsey</text:span></text:a></text:span><text:span text:style-name="T942_4">.”<text:s/>Working<text:s/>Paper,<text:s/>November<text:s/>2025.</text:span></text:p>
          </table:table-cell>
          <table:table-cell table:style-name="Cell346">
            <text:p text:style-name="P943"><text:span text:style-name="T943_1">Working<text:s/>Paper</text:span></text:p>
          </table:table-cell>
        </table:table-row>
        <table:table-row table:style-name="Row112">
          <table:table-cell table:style-name="Cell347">
            <text:p text:style-name="P944"><text:span text:style-name="T944_1">"</text:span><text:span text:style-name="T944_2"><text:a xlink:type="simple" xlink:href="https://poverty-action.org/role-emotions-individuals-decisions-join-armed-groups-eastern-congo"><text:span text:style-name="T944_3">What<text:s/>drives<text:s/>individuals<text:s/>to<text:s/>join<text:s/>armed<text:s/>organizations?<text:s/>The<text:s/>role<text:s/>of<text:s/>revenge,<text:s/>moral<text:s/>sentiments,<text:s/>and<text:s/>social<text:s/>networks</text:span></text:a></text:span><text:span text:style-name="T944_4">"<text:s/>(Raúl<text:s/>Sánchez<text:s/>de<text:s/>la<text:s/>Sierra,<text:s/>Hilary<text:s/>Yu)</text:span></text:p>
            <text:p text:style-name="P945"/>
            <text:p text:style-name="P946"/>
            <text:p text:style-name="P947"/>
          </table:table-cell>
          <table:table-cell table:style-name="Cell348">
            <text:p text:style-name="P948"><text:span text:style-name="T948_1">PRI,<text:s/>Spring<text:s/>2018<text:s/>(Full<text:s/>study,<text:s/>$203,531)</text:span></text:p>
            <text:p text:style-name="P949"/>
            <text:p text:style-name="P950"/>
            <text:p text:style-name="P951"/>
            <text:p text:style-name="P952"/>
            <text:p text:style-name="P953"/>
            <text:p text:style-name="P954"><text:span text:style-name="T954_1">CVI,<text:s/>Spring<text:s/>2018<text:s/>(Full<text:s/>study,<text:s/>$50,000)</text:span></text:p>
          </table:table-cell>
          <table:table-cell table:style-name="Cell349">
            <text:p text:style-name="P955"><text:span text:style-name="T955_1">Sánchez<text:s/>de<text:s/>la<text:s/>Sierra,<text:s/>Raúl,<text:s/>Dunia,<text:s/>Louis,<text:s/>and<text:s/>Yu,<text:s/>Hilary.<text:s/>"</text:span><text:span text:style-name="T955_2"><text:a xlink:type="simple" xlink:href="https://poverty-action.org/role-emotions-individuals-decisions-join-armed-groups-eastern-congo#:~:text=Data%20from%20this%20study%20was%20also%20used%20to%20inform%20this%20working%20paper."><text:span text:style-name="T955_3">Moral<text:s/>Motivations<text:s/>for<text:s/>Violence:<text:s/>At<text:s/>the<text:s/>Heart<text:s/>of<text:s/>a<text:s/>Major<text:s/>Armed<text:s/>Group<text:s/>in<text:s/>Congo</text:span></text:a></text:span><text:span text:style-name="T955_4">"<text:s/>Working<text:s/>Paper,<text:s/>May<text:s/>2025.</text:span></text:p>
          </table:table-cell>
          <table:table-cell table:style-name="Cell350">
            <text:p text:style-name="P956"><text:span text:style-name="T956_1">Working<text:s/>Paper</text:span></text:p>
          </table:table-cell>
        </table:table-row>
        <table:table-row table:style-name="Row113">
          <table:table-cell table:style-name="Cell351">
            <text:p text:style-name="P957"><text:span text:style-name="T957_1">"</text:span><text:span text:style-name="T957_2"><text:a xlink:type="simple" xlink:href="https://poverty-action.org/government-mobile-salary-payments-teachers-afghanistan"><text:span text:style-name="T957_3">Government<text:s/>Mobile<text:s/>Salary<text:s/>Payments<text:s/>in<text:s/>Afghanistan</text:span></text:a></text:span><text:span text:style-name="T957_4">"<text:s/>(Michael<text:s/>Callen,<text:s/>Joshua<text:s/>Blumenstock,<text:s/>Stefano<text:s/>Fiorin,<text:s/>Tarek<text:s/>Ghani)</text:span></text:p>
          </table:table-cell>
          <table:table-cell table:style-name="Cell352">
            <text:p text:style-name="P958"><text:span text:style-name="T958_1">PRI,<text:s/>Fall<text:s/>2017<text:s/>(Full<text:s/>study,<text:s/>$202,752)</text:span></text:p>
          </table:table-cell>
          <table:table-cell table:style-name="Cell353">
            <text:p text:style-name="P959"><text:span text:style-name="T959_1">Callen,<text:s/>Michael,<text:s/>Blumenstock,<text:s/>Joshua,<text:s/>Fiorin,<text:s/>Stefano,<text:s/>and<text:s/>Ghani,<text:s/>Tarek.<text:s/>"</text:span><text:span text:style-name="T959_2"><text:a xlink:type="simple" xlink:href="https://poverty-action.org/sites/default/files/2025-12/MSP_Revised.pdf"><text:span text:style-name="T959_3">Strengthening<text:s/>Fragile<text:s/>States:<text:s/>Evidence<text:s/>from<text:s/>Mobile<text:s/>Salary<text:s/>Payments<text:s/>in<text:s/>Afghanistan</text:span></text:a></text:span><text:span text:style-name="T959_4">."<text:s/>Working<text:s/>Paper,<text:s/>December<text:s text:c="2"/>2025.</text:span></text:p>
          </table:table-cell>
          <table:table-cell table:style-name="Cell354">
            <text:p text:style-name="P960"><text:span text:style-name="T960_1">Working<text:s/>Paper</text:span></text:p>
          </table:table-cell>
        </table:table-row>
        <table:table-row table:style-name="Row114">
          <table:table-cell table:style-name="Cell355">
            <text:p text:style-name="P961"><text:span text:style-name="T961_1">"</text:span><text:span text:style-name="T961_2"><text:a xlink:type="simple" xlink:href="https://poverty-action.org/stigma-and-social-cover-mental-health-care-refugee-networks-jordan"><text:span text:style-name="T961_3">Communication<text:s/>and<text:s/>Stigma<text:s/>around<text:s/>Refugee<text:s/>Mental<text:s/>Health</text:span></text:a></text:span><text:span text:style-name="T961_4">"<text:s/>(Emma<text:s/>Smith)</text:span></text:p>
          </table:table-cell>
          <table:table-cell table:style-name="Cell356">
            <text:p text:style-name="P962"><text:span text:style-name="T962_1">PRI,<text:s/>Fall<text:s/>2019<text:s/>(Exploratory<text:s/>study,<text:s/>$10,000)</text:span></text:p>
          </table:table-cell>
          <table:table-cell table:style-name="Cell357">
            <text:p text:style-name="P963"><text:span text:style-name="T963_1">Smith,<text:s/>Emma.<text:s/>"</text:span><text:span text:style-name="T963_2"><text:a xlink:type="simple" xlink:href="https://poverty-action.org/sites/default/files/2026-01/SmithEmmaC_socialcover.pdf"><text:span text:style-name="T963_3">Stigma<text:s/>and<text:s/>Social<text:s/>Cover:<text:s/>A<text:s/>Mental<text:s/>Health<text:s/>Care<text:s/>Experiment<text:s/>in<text:s/>Refugee<text:s/>Networks</text:span></text:a></text:span><text:span text:style-name="T963_4">."<text:s/>Working<text:s/>Paper,<text:s/>July<text:s/>2025.</text:span></text:p>
            <text:p text:style-name="P964"/>
          </table:table-cell>
          <table:table-cell table:style-name="Cell358">
            <text:p text:style-name="P965"><text:span text:style-name="T965_1">Working<text:s/>Paper</text:span></text:p>
          </table:table-cell>
        </table:table-row>
        <table:table-row table:style-name="Row115">
          <table:table-cell table:style-name="Cell359">
            <text:p text:style-name="P966"><text:span text:style-name="T966_1">"</text:span><text:span text:style-name="T966_2"><text:a xlink:type="simple" xlink:href="https://poverty-action.org/intergroup-contact-empathy-education-and-refugee-native-integration-evidence-lebanon"><text:span text:style-name="T966_3">Counseling</text:span><text:span text:style-name="T966_4">,<text:s/>Intergroup<text:s/>Contact,<text:s/>and<text:s/>Refugee</text:span><text:span text:style-name="T966_5">-</text:span><text:span text:style-name="T966_6">Native<text:s/>Integration<text:s/>in<text:s/>Lebanon</text:span></text:a></text:span><text:span text:style-name="T966_7">"<text:s/>(Salma<text:s/>Mousa,<text:s/>Alexandra<text:s/>Scacco)</text:span></text:p>
            <text:p text:style-name="P967"/>
          </table:table-cell>
          <table:table-cell table:style-name="Cell360">
            <text:p text:style-name="P968"><text:span text:style-name="T968_1">PRI,<text:s/>Fall<text:s/>2019<text:s/>(Full<text:s/>study,<text:s/>$135,436.</text:span></text:p>
            <text:p text:style-name="P969"><text:span text:style-name="T969_1">9)</text:span></text:p>
          </table:table-cell>
          <table:table-cell table:style-name="Cell361">
            <text:p text:style-name="P970"><text:span text:style-name="T970_1">Mousa,<text:s/>Salma,<text:s/>Naumann,<text:s/>Lennard,<text:s/>and<text:s/>Scacco,<text:s/>Alexandra.<text:s/>"</text:span><text:span text:style-name="T970_2"><text:a xlink:type="simple" xlink:href="https://poverty-action.org/sites/default/files/2025-08/empathy-contact-lebanon-2May25.pdf"><text:span text:style-name="T970_3">Intergroup<text:s/>Contact,<text:s/>Empathy<text:s/>Training,<text:s/>and</text:span></text:a></text:span></text:p>
            <text:p text:style-name="P971"><text:span text:style-name="T971_1"><text:a xlink:type="simple" xlink:href="https://poverty-action.org/sites/default/files/2025-08/empathy-contact-lebanon-2May25.pdf"><text:span text:style-name="T971_2">Refugee</text:span><text:span text:style-name="T971_3">-</text:span><text:span text:style-name="T971_4">Native<text:s/>Integration<text:s/>in<text:s/>Lebanon</text:span></text:a></text:span><text:span text:style-name="T971_5">."<text:s/>Working<text:s/>Paper,<text:s/>May<text:s text:c="2"/>2025.</text:span></text:p>
          </table:table-cell>
          <table:table-cell table:style-name="Cell362">
            <text:p text:style-name="P972"><text:span text:style-name="T972_1">Working<text:s/>Paper</text:span></text:p>
          </table:table-cell>
        </table:table-row>
        <table:table-row table:style-name="Row116">
          <table:table-cell table:style-name="Cell363" table:number-rows-spanned="2">
            <text:p text:style-name="P973"><text:span text:style-name="T973_1">"</text:span><text:span text:style-name="T973_2"><text:a xlink:type="simple" xlink:href="https://poverty-action.org/housing-subsidies-evidence-refugee-life-outcomes-and-social-integration-jordan"><text:span text:style-name="T973_3">Syrian<text:s/>Refugee<text:s/>Life<text:s/>Study</text:span></text:a></text:span><text:span text:style-name="T973_4">"<text:s/>(Edward<text:s/>Miguel,<text:s/>Sandra<text:s/>Rozo,<text:s/>Samuel<text:s/>Leone,<text:s/>Emma<text:s/>Smith)</text:span></text:p>
          </table:table-cell>
          <table:table-cell table:style-name="Cell364" table:number-rows-spanned="2">
            <text:p text:style-name="P974"><text:span text:style-name="T974_1">PRI,<text:s/>Spring<text:s/>2018,<text:s/>Fall<text:s/>2020<text:s/>(Full<text:s/>study,<text:s/>Infrastructure<text:s/>and<text:s/>Public<text:s/>Goods,<text:s/>$559,726.32)</text:span></text:p>
          </table:table-cell>
          <table:table-cell table:style-name="Cell365">
            <text:p text:style-name="P975"><text:span text:style-name="T975_1">Tamim,<text:s/>Abdulrazzak,<text:s/>Smith,<text:s/>Emma,<text:s/>Palmer,<text:s/>I.<text:s/>Bailey,<text:s/>Miguel,<text:s/>Edward,<text:s/>Leone,<text:s/>Samuel,<text:s/>Rozo,<text:s/>Sandra<text:s/>V.,<text:s/>and<text:s/>Stillman,<text:s/>Sarah.<text:s/>"</text:span><text:span text:style-name="T975_2"><text:a xlink:type="simple" xlink:href="https://poverty-action.org/sites/default/files/2025-02/Housing%20Subsidies%20for%20Refugees.pdf"><text:span text:style-name="T975_3">Housing<text:s/>Subsidies<text:s/>for<text:s/>Refugees:<text:s/>Experimental<text:s/>Evidence<text:s/>on<text:s/>Life<text:s/>Outcomes<text:s/>and<text:s/>Social<text:s/>Integration<text:s/>in<text:s/>Jordan</text:span></text:a></text:span><text:span text:style-name="T975_4">."<text:s/>Working<text:s/>Paper,<text:s/>January<text:s/>2025.</text:span></text:p>
          </table:table-cell>
          <table:table-cell table:style-name="Cell366">
            <text:p text:style-name="P976"><text:span text:style-name="T976_1">Working<text:s/>Paper</text:span></text:p>
          </table:table-cell>
        </table:table-row>
        <table:table-row table:style-name="Row117">
          <table:covered-table-cell table:style-name="Cell367">
            <text:p text:style-name="P977"/>
          </table:covered-table-cell>
          <table:covered-table-cell table:style-name="Cell368">
            <text:p text:style-name="P978"/>
          </table:covered-table-cell>
          <table:table-cell table:style-name="Cell369">
            <text:p text:style-name="P979"><text:span text:style-name="T979_1">Smith,<text:s/>Emma.<text:s/>“</text:span><text:span text:style-name="T979_2"><text:a xlink:type="simple" xlink:href="https://poverty-action.org/housing-subsidies-evidence-refugee-life-outcomes-and-social-integration-jordan#:~:text=Data%20from%20this%20study%20was%20also%20used%20in%20this%20working%20paper"><text:span text:style-name="T979_3">Chronic<text:s/>Depression,<text:s/>Child<text:s/>Development<text:s/>and<text:s/>Human<text:s/>Capital<text:s/>among<text:s/>the<text:s/>Forcibly<text:s/>Displaced:<text:s/>Evidence<text:s/>from<text:s/>Syrian<text:s/>Refugees</text:span></text:a></text:span><text:span text:style-name="T979_4">.”<text:s/>Working<text:s/>Paper,<text:s/>December<text:s/>2025.</text:span></text:p>
          </table:table-cell>
          <table:table-cell table:style-name="Cell370">
            <text:p text:style-name="P980"><text:span text:style-name="T980_1">Working<text:s/>Paper</text:span></text:p>
          </table:table-cell>
        </table:table-row>
        <table:table-row table:style-name="Row118">
          <table:table-cell table:style-name="Cell371">
            <text:p text:style-name="P981"><text:span text:style-name="T981_1">"</text:span><text:span text:style-name="T981_2"><text:a xlink:type="simple" xlink:href="https://poverty-action.org/do-body-worn-cameras-change-police-behavior-brazil"><text:span text:style-name="T981_3">Do<text:s/>body</text:span><text:span text:style-name="T981_4">-</text:span><text:span text:style-name="T981_5">worn<text:s/>cameras<text:s/>affect<text:s/>police<text:s/></text:span><text:span text:style-name="T981_6">behavior</text:span><text:span text:style-name="T981_7"><text:s/>and<text:s/>citizens'<text:s/>perception?<text:s/>Evidence<text:s/>from<text:s/>an<text:s/>RCT<text:s/>in<text:s/>São<text:s/>Paulo</text:span></text:a></text:span><text:span text:style-name="T981_8">"<text:s/>(Joana<text:s/>Monteiro,<text:s/>Leandro<text:s/>Piquet,<text:s/>Julia<text:s/>Guerra<text:s/>Fernandes,<text:s/>Ciro<text:s/>Biderman)</text:span></text:p>
          </table:table-cell>
          <table:table-cell table:style-name="Cell372">
            <text:p text:style-name="P982"><text:span text:style-name="T982_1">PRI,<text:s/>Fall<text:s/>2020<text:s/>(Pilot<text:s/>study,<text:s/>$49,966)</text:span></text:p>
          </table:table-cell>
          <table:table-cell table:style-name="Cell373">
            <text:p text:style-name="P983"><text:span text:style-name="T983_1">Fagundes,<text:s/>Eduardo<text:s/>,<text:s/>Monteiro,<text:s/>Joana,<text:s/>Piquet,<text:s/>Leandro,<text:s/>and<text:s/>Souza,<text:s/>Pedro<text:s/>CL.<text:s/>"</text:span><text:span text:style-name="T983_2"><text:a xlink:type="simple" xlink:href="https://poverty-action.org/sites/default/files/2025-10/Body-Worn%20Cameras%20and%20Racial%20Disparities%20in%20Police%20%20Violence.pdf"><text:span text:style-name="T983_3">Body</text:span><text:span text:style-name="T983_4">-</text:span><text:span text:style-name="T983_5">Worn<text:s/>Cameras<text:s/>and<text:s/>Racial<text:s/>Disparities<text:s/>in<text:s/>Police<text:s/>Violence:<text:s/>Evidence<text:s/>from<text:s/>Brazil</text:span></text:a></text:span><text:span text:style-name="T983_6">."<text:s/>Working<text:s/>Paper,<text:s/>July<text:s text:c="2"/>2025.</text:span></text:p>
          </table:table-cell>
          <table:table-cell table:style-name="Cell374">
            <text:p text:style-name="P984"><text:span text:style-name="T984_1">Working<text:s/>Paper</text:span></text:p>
          </table:table-cell>
        </table:table-row>
        <table:table-row table:style-name="Row119">
          <table:table-cell table:style-name="Cell375">
            <text:p text:style-name="P985"><text:span text:style-name="T985_1">"</text:span><text:span text:style-name="T985_2"><text:a xlink:type="simple" xlink:href="https://poverty-action.org/militarized-motorized-patrols-reduce-homicides-and-other-violent-crimes-ceara-brazil"><text:span text:style-name="T985_3">Militarized,<text:s/>Motorized<text:s/>Patrols<text:s/>to<text:s/>Reduce<text:s/>Homicides<text:s/>and<text:s/>other<text:s/>Violent<text:s/>Crimes<text:s/>in<text:s/>Ceará,<text:s/>Brazil</text:span></text:a></text:span><text:span text:style-name="T985_4">"<text:s/>(Joana<text:s/>Monteiro,<text:s/>Michael<text:s/>Weintraub,<text:s/>Rodrigo<text:s/>Serrano)</text:span></text:p>
          </table:table-cell>
          <table:table-cell table:style-name="Cell376">
            <text:p text:style-name="P986"><text:span text:style-name="T986_1">PRI,<text:s/>Off</text:span><text:span text:style-name="T986_2">-</text:span><text:span text:style-name="T986_3">Cycle<text:s/>(Pilot<text:s/>study,<text:s/>$49,910)</text:span></text:p>
          </table:table-cell>
          <table:table-cell table:style-name="Cell377">
            <text:p text:style-name="P987"><text:span text:style-name="T987_1">Mancha,<text:s/>Andre,<text:s/>Weintraub,<text:s/>Michael,<text:s/>and<text:s/>Monteiro,<text:s/>Joana.<text:s/>"</text:span><text:span text:style-name="T987_2"><text:a xlink:type="simple" xlink:href="https://poverty-action.org/sites/default/files/2025-08/ssrn-5366101.pdf"><text:span text:style-name="T987_3">A<text:s/>New<text:s/>Path<text:s/>to<text:s/>Police<text:s/>Reform?<text:s/>Effects<text:s/>of<text:s/>a<text:s/>New<text:s/>Police<text:s/>Squad<text:s/>in<text:s/>Ceará,<text:s/>Brazil</text:span></text:a></text:span><text:span text:style-name="T987_4">."<text:s/>Working<text:s/>Paper,<text:s/>July<text:s text:c="2"/>2025.</text:span></text:p>
          </table:table-cell>
          <table:table-cell table:style-name="Cell378">
            <text:p text:style-name="P988"><text:span text:style-name="T988_1">Working<text:s/>Paper</text:span></text:p>
          </table:table-cell>
        </table:table-row>
        <table:table-row table:style-name="Row120">
          <table:table-cell table:style-name="Cell379">
            <text:p text:style-name="P989"><text:span text:style-name="T989_1">"</text:span><text:span text:style-name="T989_2"><text:a xlink:type="simple" xlink:href="https://poverty-action.org/how-does-coethnicity-with-refugees-shape-their-reception-evidence-afghan-refugees-pakistan"><text:span text:style-name="T989_3">How<text:s/>does<text:s/></text:span><text:span text:style-name="T989_4">Coethnicity</text:span><text:span text:style-name="T989_5"><text:s/>with<text:s/>Refugees<text:s/>Shape<text:s/>their<text:s/>Reception?<text:s/>Evidence<text:s/>from<text:s/>Afghan<text:s/>Refugees<text:s/>in<text:s/>Pakistan</text:span></text:a></text:span><text:span text:style-name="T989_6">"<text:s/>(</text:span><text:span text:style-name="T989_7">Mashail</text:span><text:span text:style-name="T989_8"><text:s/>Malik,<text:s/>Yang</text:span><text:span text:style-name="T989_9">-</text:span><text:span text:style-name="T989_10">Yang<text:s/>Zhou,<text:s/>Niloufer<text:s/>Siddiqui)</text:span></text:p>
          </table:table-cell>
          <table:table-cell table:style-name="Cell380">
            <text:p text:style-name="P990"><text:span text:style-name="T990_1">PRI,<text:s/>Winter<text:s/>2021<text:s/>(Exploratory<text:s/>study,<text:s/>$10,000)</text:span></text:p>
          </table:table-cell>
          <table:table-cell table:style-name="Cell381">
            <text:p text:style-name="P991"><text:span text:style-name="T991_1">Malik,<text:s/></text:span><text:span text:style-name="T991_2">Mashail</text:span><text:span text:style-name="T991_3">,<text:s/>Siddiqui,<text:s/>Niloufer,<text:s/>and<text:s/>Zhou,<text:s/>Yang</text:span><text:span text:style-name="T991_4">-</text:span><text:span text:style-name="T991_5">Yang.<text:s/>"</text:span><text:span text:style-name="T991_6"><text:a xlink:type="simple" xlink:href="https://poverty-action.org/sites/default/files/2026-01/Afghan_Refugees_Working%20Paper.pdf"><text:span text:style-name="T991_7">How<text:s/>does<text:s/></text:span><text:span text:style-name="T991_8">Coethnicity</text:span><text:span text:style-name="T991_9"><text:s/>with<text:s/>Refugees<text:s/>Shape<text:s/>their<text:s/>Reception?<text:s/>Evidence<text:s/>from<text:s/>Afghan<text:s/>Refugees<text:s/>in<text:s/>Pakistan</text:span></text:a></text:span><text:span text:style-name="T991_10">."<text:s/>Working<text:s/>Paper,<text:s/>December<text:s/>2025.</text:span></text:p>
          </table:table-cell>
          <table:table-cell table:style-name="Cell382">
            <text:p text:style-name="P992"><text:span text:style-name="T992_1">Working<text:s/>Paper</text:span></text:p>
          </table:table-cell>
        </table:table-row>
        <table:table-row table:style-name="Row121">
          <table:table-cell table:style-name="Cell383">
            <text:p text:style-name="P993"><text:span text:style-name="T993_1"><text:a xlink:type="simple" xlink:href="https://www.povertyactionlab.org/initiative-project/greener-other-side-tax-collection-and-horizontal-inequity"><text:span text:style-name="T993_2">Greener<text:s/>on<text:s/>the<text:s/>Other<text:s/>Side?<text:s/>Tax<text:s/>Collection<text:s/>and<text:s/>Horizontal<text:s/>Inequity</text:span></text:a></text:span><text:span text:style-name="T993_3"><text:s/>(Michael<text:s/>Best,<text:s/>François<text:s/>Gerard,<text:s/>Evan<text:s/>Kresch,<text:s/>Joana<text:s/>Naritomi,<text:s/>Laura<text:s/>Zoratto)</text:span></text:p>
          </table:table-cell>
          <table:table-cell table:style-name="Cell384">
            <text:p text:style-name="P994"><text:span text:style-name="T994_1">GI,<text:s/>Fall<text:s/>2018<text:s/>(Full<text:s/>study,<text:s/>$149,891)</text:span></text:p>
          </table:table-cell>
          <table:table-cell table:style-name="Cell385">
            <text:p text:style-name="P995"><text:span text:style-name="T995_1">Best,<text:s/>Michael<text:s/>C.,<text:s/>Luigi<text:s/>Caloi,<text:s/>François<text:s/>Gerard,<text:s/>Evan<text:s/></text:span><text:span text:style-name="T995_2">Plous</text:span><text:span text:style-name="T995_3"><text:s/>Kresch,<text:s/>Joana<text:s/>Naritomi,<text:s/>and<text:s/>Laura<text:s/>Zoratto.<text:s/>“</text:span><text:span text:style-name="T995_4"><text:a xlink:type="simple" xlink:href="https://www.povertyactionlab.org/sites/default/files/research-paper/Greener%20on%20the%20Other%20Side%20Inequity%20and%20Tax%20Compliance_0.pdf"><text:span text:style-name="T995_5">Greener<text:s/>on<text:s/>the<text:s/>Other<text:s/>Side:<text:s/>Inequity<text:s/>and<text:s/>Tax<text:s/>Compliance</text:span></text:a></text:span><text:span text:style-name="T995_6">.”<text:s/>Working<text:s/>Paper,<text:s/>July<text:s/>2025.</text:span></text:p>
            <text:p text:style-name="P996"/>
          </table:table-cell>
          <table:table-cell table:style-name="Cell386">
            <text:p text:style-name="P997"><text:span text:style-name="T997_1">Working<text:s/>paper</text:span></text:p>
          </table:table-cell>
        </table:table-row>
        <table:table-row table:style-name="Row122">
          <table:table-cell table:style-name="Cell387">
            <text:p text:style-name="P998"><text:span text:style-name="T998_1">“</text:span><text:span text:style-name="T998_2"><text:a xlink:type="simple" xlink:href="https://www.povertyactionlab.org/initiative-project/how-does-exposure-discordant-media-sources-affect-political-attitudes-behavior"><text:span text:style-name="T998_3">How<text:s/>Does<text:s/>Exposure<text:s/>to<text:s/>Discordant<text:s/>Media<text:s/>Sources<text:s/>Affect<text:s/>Political<text:s/>Attitudes<text:s/>to<text:s/></text:span><text:span text:style-name="T998_4">Behavior</text:span><text:span text:style-name="T998_5">?<text:s/>Experimental<text:s/>Evidence<text:s/>from<text:s/>Turkey</text:span></text:a></text:span><text:span text:style-name="T998_6">”<text:s/>(Horacio<text:s/></text:span><text:span text:style-name="T998_7">Larreguy</text:span></text:p>
            <text:p text:style-name="P999"><text:span text:style-name="T999_1">Ahmet<text:s/>Akbiyik</text:span></text:p>
            <text:p text:style-name="P1000"><text:span text:style-name="T1000_1">Jeremy<text:s/>Bowles</text:span></text:p>
            <text:p text:style-name="P1001"><text:span text:style-name="T1001_1">Shelley<text:s/>Liu</text:span></text:p>
          </table:table-cell>
          <table:table-cell table:style-name="Cell388">
            <text:p text:style-name="P1002"><text:span text:style-name="T1002_1">GI,<text:s/>Fall<text:s/>2022<text:s/>(Full<text:s/>study,<text:s/>$58,765)</text:span></text:p>
          </table:table-cell>
          <table:table-cell table:style-name="Cell389">
            <text:p text:style-name="P1003"><text:span text:style-name="T1003_1">Bowles,<text:s/>Jeremy,<text:s/>Horacio<text:s/>Larreguy,<text:s/>Shelley<text:s/>Liu,<text:s/>and<text:s/>Ahmet<text:s/>Akbiyik.<text:s/>“</text:span><text:span text:style-name="T1003_2"><text:a xlink:type="simple" xlink:href="https://www.povertyactionlab.org/sites/default/files/research-paper/11092025_Paper_%20GI-GR-2005.pdf"><text:span text:style-name="T1003_3">Polarization<text:s/>and<text:s/>Exposure<text:s/>to<text:s/>Cross</text:span><text:span text:style-name="T1003_4">-</text:span><text:span text:style-name="T1003_5">Partisan<text:s/>Media<text:s/>in<text:s/>an<text:s/>Electoral<text:s/>Autocracy</text:span></text:a></text:span><text:span text:style-name="T1003_6">.”<text:s/>Working<text:s/>Paper,<text:s/>November<text:s/>2025.</text:span></text:p>
            <text:p text:style-name="P1004"/>
          </table:table-cell>
          <table:table-cell table:style-name="Cell390">
            <text:p text:style-name="P1005"><text:span text:style-name="T1005_1">Working<text:s/>paper</text:span></text:p>
          </table:table-cell>
        </table:table-row>
        <table:table-row table:style-name="Row123">
          <table:table-cell table:style-name="Cell391">
            <text:p text:style-name="P1006"><text:span text:style-name="T1006_1">“</text:span><text:span text:style-name="T1006_2"><text:a xlink:type="simple" xlink:href="https://www.povertyactionlab.org/initiative-project/humanitarian-aid-and-its-consequences"><text:span text:style-name="T1006_3">Humanitarian<text:s/>Aid<text:s/>and<text:s/>Its<text:s/>Consequences</text:span></text:a></text:span><text:span text:style-name="T1006_4">”<text:s/>(Miguel<text:s/>Fajardo</text:span><text:span text:style-name="T1006_5">-</text:span><text:span text:style-name="T1006_6">Steinhäuser,</text:span></text:p>
            <text:p text:style-name="P1007"><text:span text:style-name="T1007_1">Michael<text:s/>Callen,</text:span></text:p>
            <text:p text:style-name="P1008"><text:span text:style-name="T1008_1">Adil<text:s/>Saeed)</text:span></text:p>
          </table:table-cell>
          <table:table-cell table:style-name="Cell392">
            <text:p text:style-name="P1009"><text:span text:style-name="T1009_1">GI,<text:s/>Spring<text:s/>2024<text:s/>(Full<text:s/>study,<text:s/>$49,885)</text:span></text:p>
          </table:table-cell>
          <table:table-cell table:style-name="Cell393">
            <text:p text:style-name="P1010"><text:span text:style-name="T1010_1">Fajardo</text:span><text:span text:style-name="T1010_2">-</text:span><text:span text:style-name="T1010_3">Steinhäuser</text:span><text:span text:style-name="T1010_4">,<text:s/>Miguel.<text:s/>“</text:span><text:span text:style-name="T1010_5"><text:a xlink:type="simple" xlink:href="https://www.povertyactionlab.org/sites/default/files/research-paper/Humanitarian_Aid_and_Its_Consequences.pdf"><text:span text:style-name="T1010_6">Soft<text:s/>Power<text:s/>Through<text:s/>(Humanitarian)<text:s/>Aid:<text:s/>Evidence<text:s/>from<text:s/>an<text:s/>RCT<text:s/>in<text:s/>Pakistan</text:span></text:a></text:span><text:span text:style-name="T1010_7">.”<text:s/>Working<text:s/>Paper,<text:s/>September<text:s/>2025.</text:span></text:p>
          </table:table-cell>
          <table:table-cell table:style-name="Cell394">
            <text:p text:style-name="P1011"><text:span text:style-name="T1011_1">Working<text:s/>paper</text:span></text:p>
          </table:table-cell>
        </table:table-row>
        <table:table-row table:style-name="Row124">
          <table:table-cell table:style-name="Cell395">
            <text:p text:style-name="P1012"><text:span text:style-name="T1012_1"><text:a xlink:type="simple" xlink:href="https://www.povertyactionlab.org/initiative-project/promoting-independent-media-autocracy-evidence-e-newspaper-distribution"><text:span text:style-name="T1012_2">Promoting<text:s/>Independent<text:s/>Media<text:s/>in<text:s/>an<text:s/>Autocracy:<text:s/>Evidence<text:s/>from<text:s/>an<text:s/>E</text:span><text:span text:style-name="T1012_3">-</text:span><text:span text:style-name="T1012_4">Newspaper<text:s/>Distribution<text:s/>Experiment</text:span></text:a></text:span><text:span text:style-name="T1012_5"><text:s/>(Donald<text:s/>Green,</text:span></text:p>
            <text:p text:style-name="P1013"><text:span text:style-name="T1013_1">Bardia<text:s/>Rahmani)</text:span></text:p>
          </table:table-cell>
          <table:table-cell table:style-name="Cell396">
            <text:p text:style-name="P1014"><text:span text:style-name="T1014_1">GI,<text:s/>Spring<text:s/>2023<text:s/>(Pilot,<text:s/>$16,940)</text:span></text:p>
          </table:table-cell>
          <table:table-cell table:style-name="Cell397">
            <text:p text:style-name="P1015"><text:span text:style-name="T1015_1">Rahmani,<text:s/>Bardia.<text:s/>“</text:span><text:span text:style-name="T1015_2"><text:a xlink:type="simple" xlink:href="https://www.povertyactionlab.org/sites/default/files/research-paper/rahmani_independent_news_tanzania_jan2026.pdf"><text:span text:style-name="T1015_3">The<text:s/>Effects<text:s/>of<text:s/>Independent<text:s/>Media<text:s/>Under<text:s/>Self</text:span><text:span text:style-name="T1015_4">-</text:span><text:span text:style-name="T1015_5">Censorship:<text:s/>Evidence<text:s/>from<text:s/>a<text:s/>Field<text:s/>Experiment<text:s/>in<text:s/>Tanzania</text:span></text:a></text:span><text:span text:style-name="T1015_6">.”<text:s/>Working<text:s/>Paper,<text:s/>January<text:s/>2026.</text:span></text:p>
          </table:table-cell>
          <table:table-cell table:style-name="Cell398">
            <text:p text:style-name="P1016"><text:span text:style-name="T1016_1">Working<text:s/>paper</text:span></text:p>
          </table:table-cell>
        </table:table-row>
        <table:table-row table:style-name="Row125">
          <table:table-cell table:style-name="Cell399">
            <text:p text:style-name="P1017"><text:span text:style-name="T1017_1">“</text:span><text:span text:style-name="T1017_2"><text:a xlink:type="simple" xlink:href="https://www.povertyactionlab.org/initiative-project/gendered-impacts-employment-domestic-violence-and-psychosocial-wellbeing"><text:span text:style-name="T1017_3">The<text:s/>Gendered<text:s/>Impacts<text:s/>of<text:s/>Employment<text:s/>on<text:s/>Domestic<text:s/>Violence<text:s/>and<text:s/>Psychosocial<text:s/>Wellbeing</text:span></text:a></text:span><text:span text:style-name="T1017_4">”<text:s/>(</text:span><text:span text:style-name="T1017_5">Reshmaan</text:span><text:span text:style-name="T1017_6"><text:s/>Hussam,<text:s/>Erin<text:s/>Kelley,<text:s/>Gregory<text:s/>Lane)</text:span></text:p>
          </table:table-cell>
          <table:table-cell table:style-name="Cell400">
            <text:p text:style-name="P1018"><text:span text:style-name="T1018_1">CVI,<text:s/>Fall<text:s/>2021<text:s/>(Full<text:s/>study,<text:s/>$90,188)</text:span></text:p>
          </table:table-cell>
          <table:table-cell table:style-name="Cell401">
            <text:p text:style-name="P1019"><text:span text:style-name="T1019_1">Hsu,<text:s/>Yueh</text:span><text:span text:style-name="T1019_2">-</text:span><text:span text:style-name="T1019_3">ya</text:span><text:span text:style-name="T1019_4">,<text:s/></text:span><text:span text:style-name="T1019_5">Reshmaan</text:span><text:span text:style-name="T1019_6"><text:s/>Hussam,<text:s/>Erin<text:s/>M.<text:s/>Kelley,<text:s/>and<text:s/>Gregory<text:s/>Lane.<text:s/>"</text:span><text:span text:style-name="T1019_7"><text:a xlink:type="simple" xlink:href="https://www.povertyactionlab.org/sites/default/files/research-paper/9848_Bangladesh_Aug2025_0.pdf"><text:span text:style-name="T1019_8">Household<text:s/>Preferences<text:s/>for<text:s/>Female<text:s/>Employment:<text:s/>A<text:s/>Field<text:s/>Experiment<text:s/>in<text:s/>Bangladesh</text:span></text:a></text:span><text:span text:style-name="T1019_9">."<text:s/>Working<text:s/>Paper,<text:s/>August<text:s/>2025.</text:span></text:p>
          </table:table-cell>
          <table:table-cell table:style-name="Cell402">
            <text:p text:style-name="P1020"><text:span text:style-name="T1020_1">Working<text:s/>Paper</text:span></text:p>
          </table:table-cell>
        </table:table-row>
        <table:table-row table:style-name="Row126">
          <table:table-cell table:style-name="Cell403">
            <text:p text:style-name="P1021"><text:span text:style-name="T1021_1">“</text:span><text:span text:style-name="T1021_2"><text:a xlink:type="simple" xlink:href="https://www.povertyactionlab.org/initiative-project/engendering-policing-evaluating-reforms-increase-womens-access-security-and"><text:span text:style-name="T1021_3">Engendering<text:s/>Policing:<text:s/>Evaluating<text:s/>Reforms<text:s/>to<text:s/>Increase<text:s/>Women’s<text:s/>Access<text:s/>to<text:s/>Security<text:s/>and<text:s/>Justice</text:span></text:a></text:span><text:span text:style-name="T1021_4">”<text:s/>(Sandip<text:s/>Sukhtankar,<text:s/>Gabrielle<text:s/>Kruks</text:span><text:span text:style-name="T1021_5">-</text:span><text:span text:style-name="T1021_6">Wisner,<text:s/>Akshay<text:s/>Mangla)</text:span></text:p>
          </table:table-cell>
          <table:table-cell table:style-name="Cell404">
            <text:p text:style-name="P1022"><text:span text:style-name="T1022_1">CVI,<text:s/>Fall<text:s/>2018<text:s/>(Full<text:s/>study,<text:s/>$99,432)</text:span></text:p>
          </table:table-cell>
          <table:table-cell table:style-name="Cell405">
            <text:p text:style-name="P1023"><text:span text:style-name="T1023_1">Kruks</text:span><text:span text:style-name="T1023_2">-</text:span><text:span text:style-name="T1023_3">Wisner,<text:s/>Gabrielle,<text:s/>Akshay<text:s/>Mangla,<text:s/>and<text:s/>Sandip<text:s/>Sukhtankar.<text:s/>"</text:span><text:span text:style-name="T1023_4"><text:a xlink:type="simple" xlink:href="https://www.povertyactionlab.org/sites/default/files/research-paper/2025_APSR-D-24-00522_InstitutionalRecognition_Final%20%283%29.pdf"><text:span text:style-name="T1023_5">Institutional<text:s/>Recognition:<text:s/>Activating<text:s/>Representation<text:s/>to<text:s/>Build<text:s/>Police<text:s/>Responsiveness<text:s/>to<text:s/>Women</text:span></text:a></text:span><text:span text:style-name="T1023_6">."<text:s/></text:span><text:span text:style-name="T1023_7">American<text:s/>Political<text:s/>Science<text:s/>Review</text:span><text:span text:style-name="T1023_8"><text:s/>(2025):<text:s/>1</text:span><text:span text:style-name="T1023_9">-</text:span><text:span text:style-name="T1023_10">19.</text:span></text:p>
          </table:table-cell>
          <table:table-cell table:style-name="Cell406">
            <text:p text:style-name="P1024"><text:span text:style-name="T1024_1">Peer</text:span><text:span text:style-name="T1024_2">-</text:span><text:span text:style-name="T1024_3">reviewed<text:s/>Publication</text:span></text:p>
          </table:table-cell>
        </table:table-row>
        <table:table-row table:style-name="Row127">
          <table:table-cell table:style-name="Cell407" table:number-columns-spanned="3">
            <text:p text:style-name="P1025"><text:span text:style-name="T1025_1"><text:s/>NEWLY<text:s/>DISCOVERED<text:s/>PAPERS<text:s/>DATING<text:s/>TO<text:s/>YEARS<text:s/>1</text:span><text:span text:style-name="T1025_2">-</text:span><text:span text:style-name="T1025_3">8<text:s/></text:span></text:p>
            <text:p text:style-name="P1026"/>
            <text:p text:style-name="P1027"/>
          </table:table-cell>
          <table:covered-table-cell/>
          <table:covered-table-cell/>
          <table:table-cell table:style-name="Cell408">
            <text:p text:style-name="P1028"/>
          </table:table-cell>
        </table:table-row>
        <table:table-row table:style-name="Row128">
          <table:table-cell table:style-name="Cell409">
            <text:p text:style-name="P1029"><text:span text:style-name="T1029_1">“</text:span><text:span text:style-name="T1029_2"><text:a xlink:type="simple" xlink:href="https://www.povertyactionlab.org/initiative-project/opportunities-and-entrepreneurship-evidence-advanced-labor-market-experience"><text:span text:style-name="T1029_3">Opportunities<text:s/>and<text:s/>Entrepreneurship:<text:s/>Evidence<text:s/>on<text:s/>Advanced<text:s/>Labor<text:s/>Market<text:s/>Experience</text:span></text:a></text:span><text:span text:style-name="T1029_4">”<text:s/>(Matthew<text:s/>Pecenco,<text:s/>Carlos<text:s/>Schmidt</text:span><text:span text:style-name="T1029_5">-</text:span><text:span text:style-name="T1029_6">Padilla,<text:s/>Hamilton<text:s/>Taveras)</text:span></text:p>
          </table:table-cell>
          <table:table-cell table:style-name="Cell410">
            <text:p text:style-name="P1030"><text:span text:style-name="T1030_1">GI,<text:s/>Spring<text:s/>2018<text:s/>(Exploratory<text:s/>study,<text:s/>$9,620)</text:span></text:p>
          </table:table-cell>
          <table:table-cell table:style-name="Cell411">
            <text:p text:style-name="P1031"><text:span text:style-name="T1031_1">Pecenco</text:span><text:span text:style-name="T1031_2">,<text:s/>Matthew,<text:s/>Carlos<text:s/>Schmidt</text:span><text:span text:style-name="T1031_3">-</text:span><text:span text:style-name="T1031_4">Padilla,<text:s/>and<text:s/>Hamilton<text:s/>Taveras.<text:s/>“</text:span><text:span text:style-name="T1031_5"><text:a xlink:type="simple" xlink:href="https://www.povertyactionlab.org/sites/default/files/research-paper/entrepreneurship_pecencoschmidtpadillataveras.pdf"><text:span text:style-name="T1031_6">Opportunities<text:s/>and<text:s/>Entrepreneurship:<text:s/>Evidence<text:s/>on<text:s/>Advanced<text:s/>Labor<text:s/>Market<text:s/>Experience</text:span></text:a></text:span><text:span text:style-name="T1031_7">.”<text:s/>Working<text:s/>Paper,<text:s/>September<text:s/>2024.</text:span></text:p>
          </table:table-cell>
          <table:table-cell table:style-name="Cell412">
            <text:p text:style-name="P1032"><text:span text:style-name="T1032_1">Working<text:s/>paper</text:span></text:p>
          </table:table-cell>
        </table:table-row>
        <table:table-row table:style-name="Row129">
          <table:table-cell table:style-name="Cell413">
            <text:p text:style-name="P1033"><text:span text:style-name="T1033_1">“</text:span><text:span text:style-name="T1033_2"><text:a xlink:type="simple" xlink:href="https://www.povertyactionlab.org/initiative-project/bringing-property-owners-tax-net-avenues-fiscal-capacity-and-local-governance"><text:span text:style-name="T1033_3">Bringing<text:s/>Property<text:s/>Owners<text:s/></text:span><text:span text:style-name="T1033_4">Into</text:span><text:span text:style-name="T1033_5"><text:s/></text:span><text:span text:style-name="T1033_6">The</text:span><text:span text:style-name="T1033_7"><text:s/>Tax<text:s/>Net:<text:s/>Avenues<text:s/></text:span><text:span text:style-name="T1033_8">Of</text:span><text:span text:style-name="T1033_9"><text:s/>Fiscal<text:s/>Capacity<text:s/></text:span><text:span text:style-name="T1033_10">And</text:span><text:span text:style-name="T1033_11"><text:s/>Local<text:s/>Governance</text:span></text:a></text:span><text:span text:style-name="T1033_12">”<text:s/>(Marc<text:s/>Gurgand,</text:span></text:p>
            <text:p text:style-name="P1034"><text:span text:style-name="T1034_1">Denis<text:s/>Cogneau,<text:s/>Justine<text:s/>Knebelmann,<text:s/>Victor<text:s/>Pouliquen,<text:s/>Bassirou<text:s/>Sarr)</text:span></text:p>
          </table:table-cell>
          <table:table-cell table:style-name="Cell414">
            <text:p text:style-name="P1035"><text:span text:style-name="T1035_1">GI,<text:s/>Spring<text:s/>2019<text:s/>(Exploratory<text:s/>study,<text:s/>$6,215)</text:span></text:p>
          </table:table-cell>
          <table:table-cell table:style-name="Cell415">
            <text:p text:style-name="P1036"><text:span text:style-name="T1036_1">Knebelmann,<text:s/>Justine,<text:s/>Victor<text:s/>Pouliquen,<text:s/>and<text:s/>Bassirou<text:s/>Sarr.<text:s/>“</text:span><text:span text:style-name="T1036_2"><text:a xlink:type="simple" xlink:href="https://www.povertyactionlab.org/sites/default/files/research-paper/Knebelmann_JMP.pdf"><text:span text:style-name="T1036_3">Discretion<text:s/>versus<text:s/>Algorithms:<text:s/>Bureaucrats<text:s/>and<text:s/>Tax<text:s/>Equity<text:s/>in<text:s/>Senegal</text:span></text:a></text:span><text:span text:style-name="T1036_4">.”<text:s/>Working<text:s/>Paper,<text:s/>October<text:s/>2024.</text:span></text:p>
          </table:table-cell>
          <table:table-cell table:style-name="Cell416">
            <text:p text:style-name="P1037"><text:span text:style-name="T1037_1">Working<text:s/>paper</text:span></text:p>
          </table:table-cell>
        </table:table-row>
        <table:table-row table:style-name="Row130">
          <table:table-cell table:style-name="Cell417">
            <text:p text:style-name="P1038"><text:span text:style-name="T1038_1">"</text:span><text:span text:style-name="T1038_2"><text:a xlink:type="simple" xlink:href="https://poverty-action.org/impact-entrepreneurship-training-using-imagery-techniques-colombia"><text:span text:style-name="T1038_3">Learning<text:s/>to<text:s/>See<text:s/>a<text:s/>World<text:s/>of<text:s/>Opportunities</text:span></text:a></text:span><text:span text:style-name="T1038_4">"<text:s/>(Nava<text:s/>Ashraf,<text:s/>Leonardo<text:s/>Iacovone,<text:s/></text:span><text:span text:style-name="T1038_5">Gharad</text:span><text:span text:style-name="T1038_6"><text:s/>Bryan,<text:s/>Alexia<text:s/>Delfino,<text:s/>Ashley<text:s/></text:span><text:span text:style-name="T1038_7">Pople</text:span><text:span text:style-name="T1038_8">,<text:s/>Emily<text:s/>Holmes)</text:span></text:p>
          </table:table-cell>
          <table:table-cell table:style-name="Cell418">
            <text:p text:style-name="P1039"><text:span text:style-name="T1039_1">PRI,<text:s/>Spring<text:s/>2019,<text:s/>Fall<text:s/>2017<text:s/>(Full<text:s/>study,<text:s/>Exploratory<text:s/>study,<text:s/>$123,539.12)</text:span></text:p>
          </table:table-cell>
          <table:table-cell table:style-name="Cell419">
            <text:p text:style-name="P1040"><text:span text:style-name="T1040_1">Ashraf,<text:s/>Nava,<text:s/>Bryan,<text:s/></text:span><text:span text:style-name="T1040_2">Gharad</text:span><text:span text:style-name="T1040_3">,<text:s/>Delfino,<text:s/>Alexia,<text:s/>Holmes,<text:s/>Emily<text:s/>A.,<text:s/>Iacovone,<text:s/>Leonardo,<text:s/>Meyer,<text:s/>Christian<text:s/>Johannes,<text:s/>and<text:s/></text:span><text:span text:style-name="T1040_4">Pople</text:span><text:span text:style-name="T1040_5">,<text:s/>Ashley.<text:s/>"</text:span><text:span text:style-name="T1040_6"><text:a xlink:type="simple" xlink:href="https://poverty-action.org/sites/default/files/2026-01/learning_to_see_a_world_of_opportunities__withpap.pdf"><text:span text:style-name="T1040_7">Learning<text:s/>to<text:s/>See<text:s/>the<text:s/>World's<text:s/>Opportunities:<text:s/>Memory,<text:s/>Mental<text:s/>Experiencing,<text:s/>and<text:s/>the<text:s/>Economic<text:s/>Lives<text:s/>of<text:s/>the<text:s/>Vulnerable</text:span></text:a></text:span><text:span text:style-name="T1040_8">."<text:s/>Working<text:s/>Paper,<text:s/>December<text:s/>2024.</text:span></text:p>
          </table:table-cell>
          <table:table-cell table:style-name="Cell420">
            <text:p text:style-name="P1041"><text:span text:style-name="T1041_1">Working<text:s/>Paper</text:span></text:p>
          </table:table-cell>
        </table:table-row>
        <table:table-row table:style-name="Row131">
          <table:table-cell table:style-name="Cell421">
            <text:p text:style-name="P1042"><text:span text:style-name="T1042_1">"</text:span><text:span text:style-name="T1042_2"><text:a xlink:type="simple" xlink:href="https://poverty-action.org/religious-traditions-and-coping-with-war-and-displacement-evidence-afghan-refugees-turkey"><text:span text:style-name="T1042_3">Coping<text:s/>with<text:s/>War<text:s/>through<text:s/>Religion</text:span></text:a></text:span><text:span text:style-name="T1042_4">"<text:s/>(Mohammad<text:s/>Isaqzadeh)<text:s text:c="3"/></text:span></text:p>
            <text:p text:style-name="P1043"/>
            <text:p text:style-name="P1044"><text:span text:style-name="T1044_1">“</text:span><text:span text:style-name="T1044_2"><text:a xlink:type="simple" xlink:href="https://www.povertyactionlab.org/initiative-project/coping-war-through-god-islamic-based-cbt-and-promotion-mental-health-and"><text:span text:style-name="T1044_3">Coping<text:s/>with<text:s/>War<text:s/>Through<text:s/>God:<text:s/>Islamic</text:span><text:span text:style-name="T1044_4">-</text:span><text:span text:style-name="T1044_5">Based<text:s/>CBT<text:s/>and<text:s/>the<text:s/>Promotion<text:s/>of<text:s/>Mental<text:s/>Health<text:s/>and<text:s/></text:span><text:span text:style-name="T1044_6">Prosociality</text:span><text:span text:style-name="T1044_7"><text:s/>Among<text:s/>Refugees</text:span></text:a></text:span><text:span text:style-name="T1044_8">”<text:s/>(Mohammad<text:s/>R<text:s/>Isaqzadeh)<text:s/></text:span></text:p>
            <text:p text:style-name="P1045"/>
          </table:table-cell>
          <table:table-cell table:style-name="Cell422">
            <text:p text:style-name="P1046"><text:span text:style-name="T1046_1">PRI,<text:s/>Fall<text:s/>2019<text:s/>(Exploratory<text:s/>study,<text:s/>$3,880)</text:span></text:p>
            <text:p text:style-name="P1047"/>
            <text:p text:style-name="P1048"><text:span text:style-name="T1048_1">CVI,<text:s/>Fall<text:s/>2020<text:s/>(Pilot<text:s/>study,<text:s/>$49,984)</text:span></text:p>
            <text:p text:style-name="P1049"/>
          </table:table-cell>
          <table:table-cell table:style-name="Cell423">
            <text:p text:style-name="P1050"><text:span text:style-name="T1050_1">Isaqzadeh,<text:s/>Mohammad.<text:s/>"</text:span><text:span text:style-name="T1050_2"><text:a xlink:type="simple" xlink:href="https://poverty-action.org/sites/default/files/2026-01/Mohammad%20Isaqzadeh_Paper_RCT.pdf"><text:span text:style-name="T1050_3">Religious<text:s/>Traditions<text:s/>and<text:s/>Coping<text:s/>with<text:s/>War<text:s/>and<text:s/>Displacement:<text:s/>Evidence<text:s/>from<text:s/>a<text:s/>Field<text:s/>Experiment<text:s/>with<text:s/>Afghan<text:s/>Refugees</text:span></text:a></text:span><text:span text:style-name="T1050_4">."<text:s/>Working<text:s/>Paper,<text:s/>April<text:s text:c="2"/>2024.</text:span></text:p>
          </table:table-cell>
          <table:table-cell table:style-name="Cell424">
            <text:p text:style-name="P1051"><text:span text:style-name="T1051_1">Working<text:s/>Paper</text:span></text:p>
          </table:table-cell>
        </table:table-row>
        <table:table-row table:style-name="Row132">
          <table:table-cell table:style-name="Cell425">
            <text:p text:style-name="P1052"><text:span text:style-name="T1052_1">"</text:span><text:span text:style-name="T1052_2"><text:a xlink:type="simple" xlink:href="https://poverty-action.org/understanding-economic-outcomes-and-resilience-covid-19-evidence-kenya-life-panel-survey"><text:span text:style-name="T1052_3">Understanding<text:s/>Economic<text:s/>Outcomes<text:s/>and<text:s/>Resilience<text:s/>to<text:s/>COVID</text:span><text:span text:style-name="T1052_4">-</text:span><text:span text:style-name="T1052_5">19:<text:s/>Evidence<text:s/>from<text:s/>the<text:s/>Kenya<text:s/>Life<text:s/>Panel<text:s/>Survey</text:span></text:a></text:span><text:span text:style-name="T1052_6">"<text:s/>(Edward<text:s/>Miguel,<text:s/>Joan<text:s/>Hicks,<text:s/>Michael<text:s/>Walker)</text:span></text:p>
          </table:table-cell>
          <table:table-cell table:style-name="Cell426">
            <text:p text:style-name="P1053"><text:span text:style-name="T1053_1">PRI,<text:s/>COVID</text:span><text:span text:style-name="T1053_2">-</text:span><text:span text:style-name="T1053_3">19<text:s/>(Infrastructure<text:s/>and<text:s/>Public<text:s/>Goods,<text:s/>$50,043.92)</text:span></text:p>
          </table:table-cell>
          <table:table-cell table:style-name="Cell427">
            <text:p text:style-name="P1054"><text:span text:style-name="T1054_1">Duhon,<text:s/>Madeline,<text:s/>Fernald,<text:s/>Lia,<text:s/></text:span><text:span text:style-name="T1054_2">Hamory</text:span><text:span text:style-name="T1054_3">,<text:s/>Joan,<text:s/>Miguel,<text:s/>Edward,<text:s/>Ochieng,<text:s/>Eric,<text:s/>and<text:s/>Walker,<text:s/>Michael<text:s/>W.<text:s/>"</text:span><text:span text:style-name="T1054_4"><text:a xlink:type="simple" xlink:href="https://poverty-action.org/understanding-economic-outcomes-and-resilience-covid-19-evidence-kenya-life-panel-survey#:~:text=Data%20generated%20from%20the%20study%20also%20informed%20this%20paper"><text:span text:style-name="T1054_5">Intergenerational<text:s/>Human<text:s/>Capital<text:s/>Impacts<text:s/>and<text:s/>Complementarities<text:s/>in<text:s/>Kenya</text:span></text:a></text:span><text:span text:style-name="T1054_6">."<text:s/>Working<text:s/>Paper,<text:s/>June<text:s/>2024.</text:span></text:p>
          </table:table-cell>
          <table:table-cell table:style-name="Cell428">
            <text:p text:style-name="P1055"><text:span text:style-name="T1055_1">Working<text:s/>Paper</text:span></text:p>
          </table:table-cell>
        </table:table-row>
        <table:table-row table:style-name="Row133">
          <table:table-cell table:style-name="Cell429">
            <text:p text:style-name="P1056"><text:span text:style-name="T1056_1"><text:a xlink:type="simple" xlink:href="https://www.povertyactionlab.org/initiative-project/greener-other-side-tax-collection-and-horizontal-inequity"><text:span text:style-name="T1056_2">Greener<text:s/>on<text:s/>the<text:s/>Other<text:s/>Side?<text:s/>Tax<text:s/>Collection<text:s/>and<text:s/>Horizontal<text:s/>Inequity</text:span></text:a></text:span><text:span text:style-name="T1056_3"><text:s/>(Michael<text:s/>Best,<text:s/>François<text:s/>Gerard,<text:s/>Evan<text:s/>Kresch,<text:s/>Joana<text:s/>Naritomi,<text:s/>Laura<text:s/>Zoratto)</text:span></text:p>
          </table:table-cell>
          <table:table-cell table:style-name="Cell430">
            <text:p text:style-name="P1057"><text:span text:style-name="T1057_1">GI,<text:s/>Fall<text:s/>2018<text:s/>(Full<text:s/>study,<text:s/>$149,891)</text:span></text:p>
          </table:table-cell>
          <table:table-cell table:style-name="Cell431">
            <text:p text:style-name="P1058"><text:span text:style-name="T1058_1">Kresch,<text:s/>Evan<text:s/></text:span><text:span text:style-name="T1058_2">Plous</text:span><text:span text:style-name="T1058_3">,<text:s/>Mark<text:s/>Walker,<text:s/>Michael<text:s/>Carlos<text:s/>Best,<text:s/>François<text:s/>Gerard,<text:s/>Joana<text:s/>Naritomi,<text:s/>“</text:span><text:span text:style-name="T1058_4"><text:a xlink:type="simple" xlink:href="https://doi.org/10.1016/j.jdeveco.2022.102954"><text:span text:style-name="T1058_5">Sanitation<text:s/>and<text:s/>property<text:s/>tax<text:s/>compliance:<text:s/></text:span><text:span text:style-name="T1058_6">Analyzing</text:span><text:span text:style-name="T1058_7"><text:s/>the<text:s/>social<text:s/>contract<text:s/>in<text:s/>Brazil</text:span></text:a></text:span><text:span text:style-name="T1058_8">.”<text:s/></text:span><text:span text:style-name="T1058_9">Journal<text:s/>of<text:s/>Development<text:s/>Economics<text:s/></text:span><text:span text:style-name="T1058_10">(2023).</text:span><text:span text:style-name="T1058_11"><text:s/></text:span><text:span text:style-name="T1058_12">160.<text:s/></text:span></text:p>
            <text:p text:style-name="P1059"/>
          </table:table-cell>
          <table:table-cell table:style-name="Cell432">
            <text:p text:style-name="P1060"><text:span text:style-name="T1060_1">Peer</text:span><text:span text:style-name="T1060_2">-</text:span><text:span text:style-name="T1060_3">reviewed<text:s/>Publication</text:span></text:p>
          </table:table-cell>
        </table:table-row>
        <table:table-row table:style-name="Row134">
          <table:table-cell table:style-name="Cell433">
            <text:p text:style-name="P1061"><text:span text:style-name="T1061_1">"</text:span><text:span text:style-name="T1061_2"><text:a xlink:type="simple" xlink:href="https://poverty-action.org/sustained-government-engagement-improves-subsequent-pandemic-risk-reporting-conflict-zones-evidence"><text:span text:style-name="T1061_3">Deescalating<text:s/>Conflict<text:s/>in<text:s/>the<text:s/>Philippines</text:span></text:a></text:span><text:span text:style-name="T1061_4">"<text:s/>(Nico<text:s/>Ravanilla,<text:s/>Dotan<text:s/>Haim,<text:s/>Renard<text:s/>Sexton)</text:span></text:p>
          </table:table-cell>
          <table:table-cell table:style-name="Cell434">
            <text:p text:style-name="P1062"><text:span text:style-name="T1062_1">PRI,<text:s/>Fall<text:s/>2017<text:s/>(Exploratory<text:s/>study,<text:s/>$5,839.07)</text:span></text:p>
          </table:table-cell>
          <table:table-cell table:style-name="Cell435">
            <text:p text:style-name="P1063"><text:span text:style-name="T1063_1">Ravnilla</text:span><text:span text:style-name="T1063_2">,<text:s/>Nico,<text:s/>Haim,<text:s/>Dotan,<text:s/>and<text:s/>Sexton,<text:s/>Renard.<text:s/>"</text:span><text:span text:style-name="T1063_3"><text:a xlink:type="simple" xlink:href="https://poverty-action.org/sites/default/files/2026-01/sustained-government-engagement-improves-subsequent-pandemic-risk-reporting-in-conflict-zones.pdf"><text:span text:style-name="T1063_4">Sustained<text:s/>Government<text:s/>Engagement<text:s/>Improves<text:s/>Subsequent<text:s/>Pandemic<text:s/>Risk<text:s/>Reporting<text:s/></text:span><text:span text:style-name="T1063_5">In</text:span><text:span text:style-name="T1063_6"><text:s/>Conflict<text:s/>Zones</text:span></text:a></text:span><text:span text:style-name="T1063_7">."<text:s/></text:span><text:span text:style-name="T1063_8">American<text:s/>Political<text:s/>Science<text:s/>Review</text:span><text:span text:style-name="T1063_9"><text:s/>115(2)<text:s/>(January<text:s/>2021).</text:span></text:p>
          </table:table-cell>
          <table:table-cell table:style-name="Cell436">
            <text:p text:style-name="P1064"><text:span text:style-name="T1064_1">Peer</text:span><text:span text:style-name="T1064_2">-</text:span><text:span text:style-name="T1064_3">reviewed<text:s/>Publication</text:span></text:p>
            <text:p text:style-name="P1065"/>
            <text:p text:style-name="P1066"/>
          </table:table-cell>
        </table:table-row>
        <table:table-row table:style-name="Row135">
          <table:table-cell table:style-name="Cell437" table:number-columns-spanned="4">
            <text:p text:style-name="P1067"><text:span text:style-name="T1067_1"><text:s/></text:span><text:span text:style-name="T1067_2">PAPERS<text:s/>INCLUDED<text:s/>IN,<text:s/>AND<text:s/>UPDATED<text:s/>SINCE,<text:s/>YEAR<text:s/>8<text:s/>ANNUAL<text:s/>REPORT<text:s text:c="2"/></text:span><text:span text:style-name="T1067_3"><text:s/></text:span></text:p>
          </table:table-cell>
          <table:covered-table-cell/>
          <table:covered-table-cell/>
          <table:covered-table-cell/>
        </table:table-row>
        <table:table-row table:style-name="Row136">
          <table:table-cell table:style-name="Cell438">
            <text:p text:style-name="P1068"><text:span text:style-name="T1068_1">"</text:span><text:span text:style-name="T1068_2"><text:a xlink:type="simple" xlink:href="https://poverty-action.org/economic-effects-shia-sunni-contact-pakistan"><text:span text:style-name="T1068_3">The<text:s/>Economic<text:s/>Effects<text:s/>of<text:s/>Shia<text:s/>Sunni<text:s/>Contact</text:span></text:a></text:span><text:span text:style-name="T1068_4">"<text:s/>(Zain<text:s/>Chaudhry,<text:s/>Rashid<text:s/>Mahmood<text:s/>Langrial,<text:s/>Kashif<text:s/>Zaheer<text:s/>Malik,<text:s/>Karrar<text:s/>Hussain)</text:span></text:p>
            <text:p text:style-name="P1069"/>
          </table:table-cell>
          <table:table-cell table:style-name="Cell439">
            <text:p text:style-name="P1070"><text:span text:style-name="T1070_1">PRI,<text:s/>Fall<text:s/>2020<text:s/>(Pilot<text:s/>study,<text:s/>$14,613)</text:span></text:p>
          </table:table-cell>
          <table:table-cell table:style-name="Cell440">
            <text:p text:style-name="P1071"><text:span text:style-name="T1071_1">Chaudhry<text:s/>"</text:span><text:span text:style-name="T1071_2"><text:a xlink:type="simple" xlink:href="https://poverty-action.org/sites/default/files/2025-04/draft_20250217.pdf"><text:span text:style-name="T1071_3">The<text:s/>economic<text:s/>effects<text:s/>of<text:s/>inter</text:span><text:span text:style-name="T1071_4">-</text:span><text:span text:style-name="T1071_5">sectarian<text:s/>contact</text:span></text:a></text:span><text:span text:style-name="T1071_6">."<text:s/>Working<text:s/>Paper,<text:s/>April<text:s/>7,<text:s/>2025.</text:span></text:p>
          </table:table-cell>
          <table:table-cell table:style-name="Cell441">
            <text:p text:style-name="P1072"><text:span text:style-name="T1072_1">Working<text:s/>Paper</text:span></text:p>
          </table:table-cell>
        </table:table-row>
        <table:table-row table:style-name="Row137">
          <table:table-cell table:style-name="Cell442">
            <text:p text:style-name="P1073"><text:span text:style-name="T1073_1">"</text:span><text:span text:style-name="T1073_2"><text:a xlink:type="simple" xlink:href="https://poverty-action.org/improving-labor-market-opportunities-refugees-uganda"><text:span text:style-name="T1073_3">Improving<text:s/>Labor<text:s/>Market<text:s/>Outcomes<text:s/>for<text:s/>Refugees:<text:s/>Evidence<text:s/>from<text:s/>Uganda</text:span></text:a></text:span><text:span text:style-name="T1073_4">"<text:s/>(Francesco<text:s/>Loiacono,<text:s/>Mariajose<text:s/>Silva<text:s/>Vargas)</text:span></text:p>
          </table:table-cell>
          <table:table-cell table:style-name="Cell443">
            <text:p text:style-name="P1074"><text:span text:style-name="T1074_1">PRI,<text:s/>Spring<text:s/>2019<text:s/>(Full<text:s/>study,<text:s/>Exploratory<text:s/>study,<text:s/>$58,206)</text:span></text:p>
          </table:table-cell>
          <table:table-cell table:style-name="Cell444">
            <text:p text:style-name="P1075"><text:span text:style-name="T1075_1">Loiacono,<text:s/>Francesco<text:s/>and<text:s/>Silva</text:span><text:span text:style-name="T1075_2">-</text:span><text:span text:style-name="T1075_3">Vargas,<text:s/>Mariajose.<text:s/>"</text:span><text:span text:style-name="T1075_4"><text:a xlink:type="simple" xlink:href="https://poverty-action.org/sites/default/files/2025-08/matching_with_the_right_attitude_may25.pdf"><text:span text:style-name="T1075_5">Matching<text:s/>with<text:s/>the<text:s/>Right<text:s/>Attitude:<text:s/>The<text:s/>Effect<text:s/>of<text:s/>Matching<text:s/>Firms<text:s/>with<text:s/>Refugee<text:s/>Workers</text:span></text:a></text:span><text:span text:style-name="T1075_6">."<text:s/>Working<text:s/>Paper,<text:s/>May<text:s/>2025.</text:span></text:p>
          </table:table-cell>
          <table:table-cell table:style-name="Cell445">
            <text:p text:style-name="P1076"><text:span text:style-name="T1076_1">Working<text:s/>Paper</text:span></text:p>
          </table:table-cell>
        </table:table-row>
        <table:table-row table:style-name="Row138">
          <table:table-cell table:style-name="Cell446">
            <text:p text:style-name="P1077"><text:span text:style-name="T1077_1">"</text:span><text:span text:style-name="T1077_2"><text:a xlink:type="simple" xlink:href="https://poverty-action.org/impact-military-policing-program-colombia"><text:span text:style-name="T1077_3">Militarized<text:s/>Policing<text:s/>to<text:s/>Reduce<text:s/>Homicides<text:s/>and<text:s/>Other<text:s/>Violent<text:s/>Crimes:<text:s/>A<text:s/>Field<text:s/>Experiment<text:s/>in<text:s/>Cali,<text:s/>Colombia</text:span></text:a></text:span><text:span text:style-name="T1077_4">"<text:s/>(Michael<text:s/>Weintraub,<text:s/>Robert<text:s/>A.<text:s/>Blair)</text:span></text:p>
            <text:p text:style-name="P1078"/>
          </table:table-cell>
          <table:table-cell table:style-name="Cell447">
            <text:p text:style-name="P1079"><text:span text:style-name="T1079_1">PRI,<text:s/>Spring<text:s/>2019,<text:s/>Off</text:span><text:span text:style-name="T1079_2">-</text:span><text:span text:style-name="T1079_3">Cycle<text:s/>(Full<text:s/>study,<text:s/>Full<text:s/>study,<text:s/>$268,996.09)</text:span></text:p>
          </table:table-cell>
          <table:table-cell table:style-name="Cell448">
            <text:p text:style-name="P1080"><text:span text:style-name="T1080_1">Blair,<text:s/>Robert<text:s/>A.,<text:s/>Mendoza</text:span><text:span text:style-name="T1080_2">-</text:span><text:span text:style-name="T1080_3">Mora,<text:s/>Lucía,<text:s/>and<text:s/>Weintraub,<text:s/>Michael.<text:s/>"</text:span><text:span text:style-name="T1080_4"><text:a xlink:type="simple" xlink:href="https://poverty-action.org/sites/default/files/2025-09/American-Journal-Political-Science-January-2025-Blair-Mano-dura.pdf"><text:span text:style-name="T1080_5">Mano<text:s/>Dura:<text:s/>An<text:s/>Experimental<text:s/>Evaluation<text:s/>of<text:s/>Military<text:s/>Policing<text:s/>in<text:s/>Cali,<text:s/>Colombia</text:span></text:a></text:span><text:span text:style-name="T1080_6">."<text:s/></text:span><text:span text:style-name="T1080_7">American<text:s/>Journal<text:s/>of<text:s/>Political<text:s/>Science</text:span><text:span text:style-name="T1080_8"><text:s/>(2025).</text:span></text:p>
          </table:table-cell>
          <table:table-cell table:style-name="Cell449">
            <text:p text:style-name="P1081"><text:span text:style-name="T1081_1">Peer</text:span><text:span text:style-name="T1081_2">-</text:span><text:span text:style-name="T1081_3">reviewed<text:s/>Publication</text:span></text:p>
          </table:table-cell>
        </table:table-row>
        <table:table-row table:style-name="Row139">
          <table:table-cell table:style-name="Cell450">
            <text:p text:style-name="P1082"><text:span text:style-name="T1082_1">"</text:span><text:span text:style-name="T1082_2"><text:a xlink:type="simple" xlink:href="https://poverty-action.org/can-development-aid-change-attitudes-toward-refugees-experimental-evidence-urban-microentrepreneurs"><text:span text:style-name="T1082_3">Microenterprise<text:s/>Support<text:s/>to<text:s/>Integrate<text:s/>Urban<text:s/>Refugees<text:s/>in<text:s/>Uganda</text:span></text:a></text:span><text:span text:style-name="T1082_4">"<text:s/>(Thomas<text:s/>Ginn,<text:s/>Olivia<text:s/>Woldemikael,<text:s/>Travis<text:s/>Baseler,<text:s/></text:span><text:span text:style-name="T1082_5">Helidah</text:span><text:span text:style-name="T1082_6"><text:s/></text:span><text:span text:style-name="T1082_7">Ogude</text:span><text:span text:style-name="T1082_8">)</text:span></text:p>
            <text:p text:style-name="P1083"/>
          </table:table-cell>
          <table:table-cell table:style-name="Cell451">
            <text:p text:style-name="P1084"><text:span text:style-name="T1084_1">PRI,<text:s/></text:span><text:span text:style-name="T1084_2">Fall</text:span><text:span text:style-name="T1084_3"><text:s/>2019,<text:s/>Fall<text:s/>2017<text:s/>(Full<text:s/>study,<text:s/>Exploratory<text:s/>study,<text:s/>$141,081.09)</text:span></text:p>
          </table:table-cell>
          <table:table-cell table:style-name="Cell452">
            <text:p text:style-name="P1085"><text:span text:style-name="T1085_1">Baseler,<text:s/>Travis,<text:s/>Ginn,<text:s/>Thomas,<text:s/></text:span><text:span text:style-name="T1085_2">Hakiza</text:span><text:span text:style-name="T1085_3">,<text:s/>Robert,<text:s/></text:span><text:span text:style-name="T1085_4">Ogude</text:span><text:span text:style-name="T1085_5">-</text:span><text:span text:style-name="T1085_6">Chambert,<text:s/></text:span><text:span text:style-name="T1085_7">Helidah</text:span><text:span text:style-name="T1085_8">,<text:s/>and<text:s/></text:span><text:span text:style-name="T1085_9">Woldemikael</text:span><text:span text:style-name="T1085_10">,<text:s/>Olivia.<text:s/>“</text:span><text:span text:style-name="T1085_11"><text:a xlink:type="simple" xlink:href="https://poverty-action.org/can-development-aid-change-attitudes-toward-refugees-experimental-evidence-urban-microentrepreneurs#:~:text=Read%20the%20published%20academic%20paper%20here"><text:span text:style-name="T1085_12">Can<text:s/>Redistribution<text:s/>Change<text:s/>Policy<text:s/>Views?<text:s/>Aid<text:s/>and<text:s/>Attitudes<text:s/>toward<text:s/>Refugees<text:s/>in<text:s/>Uganda</text:span></text:a></text:span><text:span text:style-name="T1085_13">.”<text:s/></text:span><text:span text:style-name="T1085_14">Journal<text:s/>of<text:s/>Political<text:s/>Economy</text:span><text:span text:style-name="T1085_15"><text:s/>(2025).</text:span></text:p>
          </table:table-cell>
          <table:table-cell table:style-name="Cell453">
            <text:p text:style-name="P1086"><text:span text:style-name="T1086_1">Peer</text:span><text:span text:style-name="T1086_2">-</text:span><text:span text:style-name="T1086_3">reviewed<text:s/>Publication</text:span></text:p>
          </table:table-cell>
        </table:table-row>
        <table:table-row table:style-name="Row140">
          <table:table-cell table:style-name="Cell454">
            <text:p text:style-name="P1087"><text:span text:style-name="T1087_1">"</text:span><text:span text:style-name="T1087_2"><text:a xlink:type="simple" xlink:href="https://poverty-action.org/cash-and-compliance-with-social-distancing-experimental-evidence-ghana"><text:span text:style-name="T1087_3">Cash<text:s/>and<text:s/>Compliance<text:s/>with<text:s/>Social<text:s/>Distancing:<text:s/>Experimental<text:s/>Evidence<text:s/>from<text:s/>Ghana</text:span></text:a></text:span><text:span text:style-name="T1087_4">"<text:s/>(Dean<text:s/>Karlan,<text:s/>Robert<text:s/>Darko<text:s/>Osei,<text:s/>Matthew<text:s/>Lowe,<text:s/>Isaac<text:s/>Osei</text:span><text:span text:style-name="T1087_5">-</text:span><text:span text:style-name="T1087_6">Akoto,<text:s/>Ben<text:s/>Roth,<text:s/>Chris<text:s/>Udry)</text:span></text:p>
          </table:table-cell>
          <table:table-cell table:style-name="Cell455">
            <text:p text:style-name="P1088"><text:span text:style-name="T1088_1">PRI,<text:s/>COVID</text:span><text:span text:style-name="T1088_2">-</text:span><text:span text:style-name="T1088_3">19<text:s/>(Full<text:s/>study,<text:s/>$50,842.49)</text:span></text:p>
          </table:table-cell>
          <table:table-cell table:style-name="Cell456">
            <text:p text:style-name="P1089"><text:span text:style-name="T1089_1">Karlan,<text:s/>Dean,<text:s/>Darko<text:s/>Osei,<text:s/>Robert,<text:s/>Lowe,<text:s/>Matthew,<text:s/>Osei</text:span><text:span text:style-name="T1089_2">-</text:span><text:span text:style-name="T1089_3">Akoto,<text:s/>Isaac,<text:s/>Roth,<text:s/>Ben,<text:s/>and<text:s/></text:span><text:span text:style-name="T1089_4">Udry</text:span><text:span text:style-name="T1089_5">,<text:s/>Chris.<text:s/>"</text:span><text:span text:style-name="T1089_6"><text:a xlink:type="simple" xlink:href="https://poverty-action.org/sites/default/files/2026-01/Karlan%20Lowe%20Osei%20Osei-Akoto%20Roth%20Udry%20%282026%20JDE%29%20Social%20protection%20and%20social%20distancing%20during%20the%20pandemic.pdf"><text:span text:style-name="T1089_7">Social<text:s/>Protection<text:s/>and<text:s/>Social<text:s/>Distancing<text:s/>During<text:s/>the<text:s/>Pandemic:<text:s/>Mobile<text:s/>Money<text:s/>Transfers<text:s/>in<text:s/>Ghana</text:span></text:a></text:span><text:span text:style-name="T1089_8">."<text:s/></text:span><text:span text:style-name="T1089_9">Journal<text:s/>of<text:s/>Development<text:s/>Economics</text:span><text:span text:style-name="T1089_10">.<text:s/>October<text:s/>(2025).</text:span></text:p>
          </table:table-cell>
          <table:table-cell table:style-name="Cell457">
            <text:p text:style-name="P1090"><text:span text:style-name="T1090_1">Peer</text:span><text:span text:style-name="T1090_2">-</text:span><text:span text:style-name="T1090_3">reviewed<text:s/>Publication</text:span></text:p>
          </table:table-cell>
        </table:table-row>
        <table:table-row table:style-name="Row141">
          <table:table-cell table:style-name="Cell458">
            <text:p text:style-name="P1091"><text:span text:style-name="T1091_1">“</text:span><text:span text:style-name="T1091_2"><text:a xlink:type="simple" xlink:href="https://www.povertyactionlab.org/initiative-project/direct-aid-afghan-women-0"><text:span text:style-name="T1091_3">Direct<text:s/>Aid<text:s/>to<text:s/>Afghan<text:s/>Women</text:span></text:a></text:span><text:span text:style-name="T1091_4">”<text:s/>(Michael<text:s/>Callen,<text:s/>Miguel<text:s/>Fajardo</text:span><text:span text:style-name="T1091_5">-</text:span><text:span text:style-name="T1091_6">Steinhäuser,<text:s/>Michael<text:s/>Findley,<text:s/>Tarek<text:s/>Ghani)</text:span></text:p>
          </table:table-cell>
          <table:table-cell table:style-name="Cell459">
            <text:p text:style-name="P1092"><text:span text:style-name="T1092_1">CVI,<text:s/>Fall<text:s/>2022,<text:s/></text:span><text:span text:style-name="T1092_2">Off</text:span><text:span text:style-name="T1092_3">-</text:span><text:span text:style-name="T1092_4">cycle</text:span><text:span text:style-name="T1092_5"><text:s/>(Pilot<text:s/>project,<text:s/>$41,682.30)</text:span></text:p>
          </table:table-cell>
          <table:table-cell table:style-name="Cell460">
            <text:p text:style-name="P1093"><text:span text:style-name="T1093_1">Callen,<text:s/>Michael,<text:s/>Miguel<text:s/>Fajardo</text:span><text:span text:style-name="T1093_2">-</text:span><text:span text:style-name="T1093_3">Steinhäuser,<text:s/>Michael<text:s/>G.<text:s/>Findley,<text:s/>and<text:s/>Tarek<text:s/>Ghani.<text:s/>"</text:span><text:span text:style-name="T1093_4"><text:a xlink:type="simple" xlink:href="https://www.povertyactionlab.org/initiative-project/direct-aid-afghan-women-0"><text:span text:style-name="T1093_5">Can<text:s/>digital<text:s/>aid<text:s/></text:span></text:a></text:span><text:span text:style-name="T1093_6"><text:a xlink:type="simple" xlink:href="https://www.povertyactionlab.org/initiative-project/direct-aid-afghan-women-0"><text:span text:style-name="T1093_7">deliver</text:span></text:a></text:span><text:span text:style-name="T1093_8"><text:a xlink:type="simple" xlink:href="https://www.povertyactionlab.org/initiative-project/direct-aid-afghan-women-0"><text:span text:style-name="T1093_9"><text:s/>during<text:s/>humanitarian<text:s/>crises?</text:span></text:a></text:span><text:span text:style-name="T1093_10">."<text:s/></text:span><text:span text:style-name="T1093_11">Management<text:s/>Science</text:span><text:span text:style-name="T1093_12"><text:s/>(2025).</text:span></text:p>
          </table:table-cell>
          <table:table-cell table:style-name="Cell461">
            <text:p text:style-name="P1094"><text:span text:style-name="T1094_1">Peer</text:span><text:span text:style-name="T1094_2">-</text:span><text:span text:style-name="T1094_3">reviewed<text:s/>Publication</text:span></text:p>
          </table:table-cell>
        </table:table-row>
        <table:table-row table:style-name="Row142">
          <table:table-cell table:style-name="Cell462">
            <text:p text:style-name="P1095"><text:span text:style-name="T1095_1">“</text:span><text:span text:style-name="T1095_2"><text:a xlink:type="simple" xlink:href="https://www.povertyactionlab.org/initiative-project/role-social-interactions-integrating-internally-displaced-people-evidence"><text:span text:style-name="T1095_3">The<text:s/>Role<text:s/>of<text:s/>Social<text:s/>Interactions<text:s/>in<text:s/>Integrating<text:s/>Internally<text:s/>Displaced<text:s/>People<text:s/></text:span><text:span text:style-name="T1095_4">-</text:span><text:span text:style-name="T1095_5"><text:s/>Evidence<text:s/>from<text:s/>an<text:s/>Insurgency<text:s/>in<text:s/>Mozambique</text:span></text:a></text:span><text:span text:style-name="T1095_6">”<text:s/>(Henrique<text:s/>Pita</text:span><text:span text:style-name="T1095_7">-</text:span><text:span text:style-name="T1095_8">Barros)</text:span></text:p>
          </table:table-cell>
          <table:table-cell table:style-name="Cell463">
            <text:p text:style-name="P1096"><text:span text:style-name="T1096_1">CVI,<text:s/>Fall<text:s/>2022<text:s/>(Full<text:s/>project,<text:s/>$21,481.85)</text:span></text:p>
            <text:p text:style-name="P1097"/>
            <text:p text:style-name="P1098"><text:span text:style-name="T1098_1">GI,<text:s/>Fall<text:s/>2023<text:s/>(Full<text:s/>project,<text:s/>$28,501)</text:span></text:p>
          </table:table-cell>
          <table:table-cell table:style-name="Cell464">
            <text:p text:style-name="P1099"><text:span text:style-name="T1099_1">Barros,<text:s/>Henrique<text:s/>Pita.<text:s/>"</text:span><text:span text:style-name="T1099_2"><text:a xlink:type="simple" xlink:href="https://www.povertyactionlab.org/initiative-project/role-social-interactions-integrating-internally-displaced-people-evidence"><text:span text:style-name="T1099_3">The<text:s/>power<text:s/>of<text:s/>dialogue:<text:s/>Forced<text:s/>displacement<text:s/>and<text:s/>social<text:s/>integration<text:s/>amid<text:s/>an<text:s/>Islamist<text:s/>insurgency<text:s/>in<text:s/>Mozambique</text:span></text:a></text:span><text:span text:style-name="T1099_4">."<text:s/></text:span><text:span text:style-name="T1099_5">Journal<text:s/>of<text:s/>Development<text:s/>Economics</text:span><text:span text:style-name="T1099_6"><text:s/>(2025).</text:span></text:p>
          </table:table-cell>
          <table:table-cell table:style-name="Cell465">
            <text:p text:style-name="P1100"><text:span text:style-name="T1100_1">Peer</text:span><text:span text:style-name="T1100_2">-</text:span><text:span text:style-name="T1100_3">reviewed<text:s/>Publication</text:span></text:p>
          </table:table-cell>
        </table:table-row>
        <table:table-row table:style-name="Row143">
          <table:table-cell table:style-name="Cell466">
            <text:p text:style-name="P1101"><text:span text:style-name="T1101_1">“Collective<text:s/>Rituals<text:s/>and<text:s/>Nation</text:span><text:span text:style-name="T1101_2">-</text:span><text:span text:style-name="T1101_3">Building:<text:s/>A<text:s/>Youth<text:s/>Camp<text:s/>Experiment<text:s/>in<text:s/>India”<text:s/>(Matt<text:s/>Lowe)</text:span></text:p>
          </table:table-cell>
          <table:table-cell table:style-name="Cell467">
            <text:p text:style-name="P1102"><text:span text:style-name="T1102_1">GI,<text:s/>Fall<text:s/>2022<text:s/>(Pilot<text:s/>study,<text:s/>$20,862)<text:s/></text:span></text:p>
          </table:table-cell>
          <table:table-cell table:style-name="Cell468">
            <text:p text:style-name="P1103"><text:span text:style-name="T1103_1">Ghosh,<text:s/></text:span><text:span text:style-name="T1103_2">Arkadev</text:span><text:span text:style-name="T1103_3">,<text:s/>Prerna<text:s/>Kundu,<text:s/>Matt<text:s/>Lowe,<text:s/>Gareth<text:s/>Nellis.<text:s/>“</text:span><text:span text:style-name="T1103_4"><text:a xlink:type="simple" xlink:href="https://doi.org/10.1093/restud/rdaf026"><text:span text:style-name="T1103_5">Creating<text:s/>Cohesive<text:s/>Communities:<text:s/>A<text:s/>Youth<text:s/>Camp<text:s/>Experiment<text:s/>in<text:s/>India</text:span></text:a></text:span><text:span text:style-name="T1103_6">.”<text:s/></text:span><text:span text:style-name="T1103_7">The<text:s/>Review<text:s/>of<text:s/>Economic<text:s/>Studies.</text:span><text:span text:style-name="T1103_8"><text:s/>(2025)<text:s/></text:span></text:p>
          </table:table-cell>
          <table:table-cell table:style-name="Cell469">
            <text:p text:style-name="P1104"><text:span text:style-name="T1104_1">Peer</text:span><text:span text:style-name="T1104_2">-</text:span><text:span text:style-name="T1104_3">reviewed<text:s/>Publication</text:span></text:p>
          </table:table-cell>
        </table:table-row>
        <table:table-row table:style-name="Row144">
          <table:table-cell table:style-name="Cell470">
            <text:p text:style-name="P1105"><text:span text:style-name="T1105_1">“</text:span><text:span text:style-name="T1105_2"><text:a xlink:type="simple" xlink:href="https://www.povertyactionlab.org/initiative-project/performance-based-incentives-multi-layered-organizations-evidence-sierra-leonean"><text:span text:style-name="T1105_3">Performance<text:s/>Based<text:s/>Incentives<text:s/>in<text:s/>Multi</text:span><text:span text:style-name="T1105_4">-</text:span><text:span text:style-name="T1105_5">Layered<text:s/>Organizations:<text:s/>Evidence<text:s/>from<text:s/>Sierra<text:s/>Leonean<text:s/>Community<text:s/>Health<text:s/>Workers</text:span></text:a></text:span><text:span text:style-name="T1105_6">”<text:s/>(Erika<text:s/>Deserranno,<text:s/>Philipp<text:s/>Kastrau,<text:s/>Gianmarco<text:s/>Leon)</text:span></text:p>
          </table:table-cell>
          <table:table-cell table:style-name="Cell471">
            <text:p text:style-name="P1106"><text:span text:style-name="T1106_1">GI,<text:s/>Spring<text:s/>2018<text:s/>(Full<text:s/>project,<text:s/>$82k)</text:span></text:p>
            <text:p text:style-name="P1107"/>
          </table:table-cell>
          <table:table-cell table:style-name="Cell472">
            <text:p text:style-name="P1108"><text:span text:style-name="T1108_1">Erika<text:s/>Deserranno,<text:s/>Erika.<text:s/>A.<text:s/>Stefano<text:s/>Caria,<text:s/>Philipp<text:s/>Kastrau,<text:s/>and<text:s/>Gianmarco<text:s/>León</text:span><text:span text:style-name="T1108_2">-</text:span><text:span text:style-name="T1108_3">Ciliotta</text:span><text:span text:style-name="T1108_4">.<text:s/>“</text:span><text:span text:style-name="T1108_5"><text:a xlink:type="simple" xlink:href="https://www.journals.uchicago.edu/doi/10.1086/735511"><text:span text:style-name="T1108_6">The<text:s/>Allocation<text:s/>of<text:s/>Incentives<text:s/>in<text:s/>Multilayered<text:s/>Organizations:<text:s/>Evidence<text:s/>from<text:s/>a<text:s/>Community<text:s/>Health<text:s/>Program<text:s/>in<text:s/>Sierra<text:s/>Leone</text:span></text:a></text:span><text:span text:style-name="T1108_7">.”<text:s/></text:span><text:span text:style-name="T1108_8">Journal<text:s/>of<text:s/>Political<text:s/>Economy<text:s/></text:span><text:span text:style-name="T1108_9">(2025)</text:span><text:span text:style-name="T1108_10">.</text:span></text:p>
          </table:table-cell>
          <table:table-cell table:style-name="Cell473">
            <text:p text:style-name="P1109"><text:span text:style-name="T1109_1">Peer</text:span><text:span text:style-name="T1109_2">-</text:span><text:span text:style-name="T1109_3">reviewed<text:s/>Publication</text:span></text:p>
          </table:table-cell>
        </table:table-row>
        <table:table-row table:style-name="Row145">
          <table:table-cell table:style-name="Cell474">
            <text:p text:style-name="P1110"><text:span text:style-name="T1110_1">“</text:span><text:span text:style-name="T1110_2"><text:a xlink:type="simple" xlink:href="https://www.povertyactionlab.org/initiative-project/career-incentives-public-sector-evidence-sierra-leonean-chw-program"><text:span text:style-name="T1110_3">Career<text:s/>Incentives<text:s/>in<text:s/>the<text:s/>Public<text:s/>Sector:<text:s/>Evidence<text:s/>from<text:s/>the<text:s/>Sierra<text:s/>Leonean<text:s/>CHW<text:s/>Program</text:span></text:a></text:span><text:span text:style-name="T1110_4">”<text:s/>(Erika<text:s/>Deserranno,<text:s/>Gianmarco<text:s/>Leon,<text:s/>Phillip<text:s/>Kastrau)</text:span></text:p>
          </table:table-cell>
          <table:table-cell table:style-name="Cell475">
            <text:p text:style-name="P1111"><text:span text:style-name="T1111_1">GI,<text:s/></text:span><text:span text:style-name="T1111_2">Off</text:span><text:span text:style-name="T1111_3">-</text:span><text:span text:style-name="T1111_4">cycle</text:span><text:span text:style-name="T1111_5"><text:s/>(Full<text:s/>project,<text:s/>$49k)</text:span></text:p>
          </table:table-cell>
          <table:table-cell table:style-name="Cell476">
            <text:p text:style-name="P1112"><text:span text:style-name="T1112_1">Deserranno,<text:s/>Erika,<text:s/>Philipp<text:s/>Kastrau,<text:s/>and<text:s/>Gianmarco<text:s/>León</text:span><text:span text:style-name="T1112_2">-</text:span><text:span text:style-name="T1112_3">Ciliotta</text:span><text:span text:style-name="T1112_4">.<text:s/>2025.<text:s/>“</text:span><text:span text:style-name="T1112_5"><text:a xlink:type="simple" xlink:href="https://www.aeaweb.org/articles?id=10.1257/aeri.20230594"><text:span text:style-name="T1112_6">Promotions<text:s/>and<text:s/>Productivity:<text:s/>The<text:s/>Role<text:s/>of<text:s/>Meritocracy<text:s/>and<text:s/>Pay<text:s/>Progression<text:s/>in<text:s/>the<text:s/>Public<text:s/>Sector</text:span></text:a></text:span><text:span text:style-name="T1112_7">.”<text:s/></text:span><text:span text:style-name="T1112_8">American<text:s/>Economic<text:s/>Review:<text:s/>Insights<text:s/></text:span><text:span text:style-name="T1112_9">7<text:s/>(2025).</text:span></text:p>
          </table:table-cell>
          <table:table-cell table:style-name="Cell477">
            <text:p text:style-name="P1113"><text:span text:style-name="T1113_1">Peer</text:span><text:span text:style-name="T1113_2">-</text:span><text:span text:style-name="T1113_3">reviewed<text:s/>Publication</text:span></text:p>
          </table:table-cell>
        </table:table-row>
      </table:table>
      <text:p text:style-name="P1114"/>
      <text:h text:style-name="P1115" text:outline-level="2"><text:bookmark-start text:name="_heading=h.1mjjjwug1ohw"/><text:bookmark-end text:name="_heading=h.1mjjjwug1ohw"/></text:h>
      <text:p text:style-name="P1116"/>
      <text:h text:style-name="P1117" text:outline-level="2"><text:bookmark-start text:name="_heading=h.1ksv4uv"/><text:bookmark-end text:name="_heading=h.1ksv4uv"/><text:span text:style-name="T1117_1">Output<text:s/>2.2:<text:s/>Cumulative<text:s/>number<text:s/>of<text:s/>policy<text:s/>materials<text:s/>related<text:s/>to<text:s/>GCCI</text:span><text:span text:style-name="T1117_2">-</text:span><text:span text:style-name="T1117_3">funded<text:s/>projects<text:s/>produced<text:s/>and<text:s/>available<text:s/>on<text:s/>the<text:s/>J</text:span><text:span text:style-name="T1117_4">-</text:span><text:span text:style-name="T1117_5">PAL<text:s/>or<text:s/>IPA<text:s/>websites,<text:s/>including<text:s/>policy<text:s/>publications,<text:s/>policy<text:s/>insights,<text:s/>evaluation<text:s/>summaries,<text:s/>and<text:s/>the<text:s/>Governance<text:s/>Review<text:s/>Paper</text:span></text:h>
      <table:table table:style-name="Table21">
        <table:table-column table:style-name="Column83"/>
        <table:table-column table:style-name="Column84"/>
        <table:table-column table:style-name="Column85"/>
        <table:table-row table:style-name="Row146">
          <table:table-cell table:style-name="Cell478" table:number-columns-spanned="3">
            <text:p text:style-name="P1118"><text:span text:style-name="T1118_1">NEW<text:s/>POLICY<text:s/>MATERIALS<text:s/>RELATED<text:s/>TO<text:s/>GCCI</text:span><text:span text:style-name="T1118_2">-</text:span><text:span text:style-name="T1118_3">FUNDED<text:s/>PROJECTS<text:s/>IN<text:s/>2025</text:span></text:p>
          </table:table-cell>
          <table:covered-table-cell/>
          <table:covered-table-cell/>
        </table:table-row>
        <table:table-row table:style-name="Row147">
          <table:table-cell table:style-name="Cell479">
            <text:p text:style-name="P1119"><text:span text:style-name="T1119_1">GCCI</text:span><text:span text:style-name="T1119_2">-</text:span><text:span text:style-name="T1119_3">FUNDED<text:s/>PROJECT</text:span></text:p>
          </table:table-cell>
          <table:table-cell table:style-name="Cell480">
            <text:p text:style-name="P1120"><text:span text:style-name="T1120_1">GCCI<text:s/>INITIATIVE<text:s/>&amp;<text:s/>ROUND<text:s/>FUNDED</text:span></text:p>
          </table:table-cell>
          <table:table-cell table:style-name="Cell481">
            <text:p text:style-name="P1121"><text:span text:style-name="T1121_1">POLICY<text:s/>MATERIAL<text:s/>&amp;<text:s/>DESCRIPTION</text:span></text:p>
          </table:table-cell>
        </table:table-row>
        <table:table-row table:style-name="Row148">
          <table:table-cell table:style-name="Cell482" table:number-columns-spanned="3">
            <text:p text:style-name="P1122"><text:span text:style-name="T1122_1"><text:s/>NEW<text:s/>POLICY<text:s/>MATERIALS<text:s/>PRODUCED<text:s/>IN<text:s/>2025</text:span></text:p>
          </table:table-cell>
          <table:covered-table-cell/>
          <table:covered-table-cell/>
        </table:table-row>
        <table:table-row table:style-name="Row149">
          <table:table-cell table:style-name="Cell483">
            <text:p text:style-name="P1123"><text:span text:style-name="T1123_1">Multiple  </text:span></text:p>
          </table:table-cell>
          <table:table-cell table:style-name="Cell484">
            <text:p text:style-name="P1124"><text:span text:style-name="T1124_1">GCCI</text:span><text:span text:style-name="T1124_2">-</text:span><text:span text:style-name="T1124_3">wide  </text:span></text:p>
          </table:table-cell>
          <table:table-cell table:style-name="Cell485">
            <text:p text:style-name="P1125"><text:span text:style-name="T1125_1">GCCI<text:s/>Quarterly<text:s/>Newsletter,  </text:span></text:p>
            <text:p text:style-name="P1126"><text:span text:style-name="T1126_1">September<text:s/></text:span><text:span text:style-name="T1126_2">-</text:span><text:span text:style-name="T1126_3"><text:s/>December<text:s/>2024 </text:span></text:p>
          </table:table-cell>
        </table:table-row>
        <table:table-row table:style-name="Row150">
          <table:table-cell table:style-name="Cell486">
            <text:p text:style-name="P1127"><text:span text:style-name="T1127_1">Multiple  </text:span></text:p>
          </table:table-cell>
          <table:table-cell table:style-name="Cell487">
            <text:p text:style-name="P1128"><text:span text:style-name="T1128_1">GCCI</text:span><text:span text:style-name="T1128_2">-</text:span><text:span text:style-name="T1128_3">wide   </text:span></text:p>
          </table:table-cell>
          <table:table-cell table:style-name="Cell488">
            <text:p text:style-name="P1129"><text:span text:style-name="T1129_1">GCCI<text:s/>Quarterly<text:s/>Newsletter,  </text:span></text:p>
            <text:p text:style-name="P1130"><text:span text:style-name="T1130_1">January<text:s/></text:span><text:span text:style-name="T1130_2">-</text:span><text:span text:style-name="T1130_3"><text:s/>April<text:s/>2025 </text:span></text:p>
          </table:table-cell>
        </table:table-row>
        <table:table-row table:style-name="Row151">
          <table:table-cell table:style-name="Cell489">
            <text:p text:style-name="P1131"><text:span text:style-name="T1131_1">Multiple  </text:span></text:p>
          </table:table-cell>
          <table:table-cell table:style-name="Cell490">
            <text:p text:style-name="P1132"><text:span text:style-name="T1132_1">GCCI</text:span><text:span text:style-name="T1132_2">-</text:span><text:span text:style-name="T1132_3">wide   </text:span></text:p>
          </table:table-cell>
          <table:table-cell table:style-name="Cell491">
            <text:p text:style-name="P1133"><text:span text:style-name="T1133_1">GCCI<text:s/>Quarterly<text:s/>Newsletter,  </text:span></text:p>
            <text:p text:style-name="P1134"><text:span text:style-name="T1134_1">May<text:s/></text:span><text:span text:style-name="T1134_2">-</text:span><text:span text:style-name="T1134_3"><text:s/>August<text:s/>2025  </text:span></text:p>
          </table:table-cell>
        </table:table-row>
        <table:table-row table:style-name="Row152">
          <table:table-cell table:style-name="Cell492">
            <text:p text:style-name="P1135"><text:span text:style-name="T1135_1">Multiple</text:span></text:p>
          </table:table-cell>
          <table:table-cell table:style-name="Cell493">
            <text:p text:style-name="P1136"><text:span text:style-name="T1136_1">GCCI</text:span><text:span text:style-name="T1136_2">-</text:span><text:span text:style-name="T1136_3">wide</text:span></text:p>
          </table:table-cell>
          <table:table-cell table:style-name="Cell494">
            <text:p text:style-name="P1137"><text:span text:style-name="T1137_1">IPA<text:s/>Policy<text:s/>Brief:<text:s/>“</text:span><text:span text:style-name="T1137_2"><text:a xlink:type="simple" xlink:href="https://poverty-action.org/reintegrating-former-members-nonstate-armed-groups-state-evidence-and-design-recommendations"><text:span text:style-name="T1137_3">Reintegration<text:s/>of<text:s/>nonstate<text:s/>armed<text:s/>groups:<text:s/>GCCI<text:s/>evidence<text:s/>synthesis</text:span></text:a></text:span><text:span text:style-name="T1137_4">”<text:s/></text:span></text:p>
          </table:table-cell>
        </table:table-row>
        <table:table-row table:style-name="Row153">
          <table:table-cell table:style-name="Cell495">
            <text:p text:style-name="P1138"><text:span text:style-name="T1138_1">Multiple</text:span></text:p>
          </table:table-cell>
          <table:table-cell table:style-name="Cell496">
            <text:p text:style-name="P1139"><text:span text:style-name="T1139_1">CVI<text:s/>and<text:s/>GI<text:s/>(multiple<text:s/>rounds)</text:span></text:p>
          </table:table-cell>
          <table:table-cell table:style-name="Cell497">
            <text:p text:style-name="P1140"><text:span text:style-name="T1140_1">J</text:span><text:span text:style-name="T1140_2">-</text:span><text:span text:style-name="T1140_3">PAL<text:s/>Policy<text:s/>Brief:<text:s/>“</text:span><text:span text:style-name="T1140_4"><text:a xlink:type="simple" xlink:href="https://www.povertyactionlab.org/sites/default/files/publication/GCCI_Evidence_Review_Climate_Governance_Conflict_042025.pdf"><text:span text:style-name="T1140_5">Exploring<text:s/>the<text:s/>intersections<text:s/>between<text:s/>climate,<text:s/>governance<text:s/>&amp;<text:s/>conflict</text:span></text:a></text:span><text:span text:style-name="T1140_6">”</text:span></text:p>
          </table:table-cell>
        </table:table-row>
        <table:table-row table:style-name="Row154">
          <table:table-cell table:style-name="Cell498">
            <text:p text:style-name="P1141"><text:span text:style-name="T1141_1">Multiple</text:span></text:p>
          </table:table-cell>
          <table:table-cell table:style-name="Cell499">
            <text:p text:style-name="P1142"><text:span text:style-name="T1142_1">CVI<text:s/>and<text:s/>PRI<text:s/>(multiple<text:s/>rounds)</text:span></text:p>
          </table:table-cell>
          <table:table-cell table:style-name="Cell500">
            <text:p text:style-name="P1143"><text:span text:style-name="T1143_1">J</text:span><text:span text:style-name="T1143_2">-</text:span><text:span text:style-name="T1143_3">PAL<text:s/>and<text:s/>IPA<text:s/>Learning<text:s/>Agenda:<text:s/>“</text:span><text:span text:style-name="T1143_4"><text:a xlink:type="simple" xlink:href="https://poverty-action.org/sites/default/files/2025-07/SIEL-Conflict-and-Fragility-Learning-Agenda.pdf"><text:span text:style-name="T1143_5">Conflict<text:s/>&amp;<text:s/>Fragility<text:s/>Learning<text:s/>Agenda:<text:s/>For<text:s/>the<text:s/>Strategic<text:s/>Impact<text:s/>Evaluation<text:s/>and<text:s/>Learning<text:s/>Programme</text:span></text:a></text:span><text:span text:style-name="T1143_6">”</text:span></text:p>
          </table:table-cell>
        </table:table-row>
        <table:table-row table:style-name="Row155">
          <table:table-cell table:style-name="Cell501">
            <text:p text:style-name="P1144"><text:span text:style-name="T1144_1">Multiple</text:span></text:p>
          </table:table-cell>
          <table:table-cell table:style-name="Cell502">
            <text:p text:style-name="P1145"><text:span text:style-name="T1145_1">CVI<text:s/>and<text:s/>PRI<text:s/>(multiple<text:s/>rounds)</text:span></text:p>
          </table:table-cell>
          <table:table-cell table:style-name="Cell503">
            <text:p text:style-name="P1146"><text:span text:style-name="T1146_1">IPA<text:s/>Policy<text:s/>Brief:<text:s/>“</text:span><text:span text:style-name="T1146_2"><text:a xlink:type="simple" xlink:href="https://poverty-action.org/new-evidence-crime-and-violence-insights-low-and-middle-income-countries"><text:span text:style-name="T1146_3">New<text:s/>Evidence<text:s/>on<text:s/>Crime<text:s/>and<text:s/>Violence:<text:s/>Insights<text:s/>from<text:s/>Low</text:span><text:span text:style-name="T1146_4">-</text:span><text:span text:style-name="T1146_5"><text:s/>and<text:s/>Middle</text:span><text:span text:style-name="T1146_6">-</text:span><text:span text:style-name="T1146_7">Income<text:s/>Countries</text:span></text:a></text:span><text:span text:style-name="T1146_8">”</text:span></text:p>
          </table:table-cell>
        </table:table-row>
        <table:table-row table:style-name="Row156">
          <table:table-cell table:style-name="Cell504">
            <text:p text:style-name="P1147"><text:span text:style-name="T1147_1">Multiple</text:span></text:p>
          </table:table-cell>
          <table:table-cell table:style-name="Cell505">
            <text:p text:style-name="P1148"><text:span text:style-name="T1148_1">CVI<text:s/>and<text:s/>PRI<text:s/>(multiple<text:s/>rounds)<text:s/></text:span></text:p>
          </table:table-cell>
          <table:table-cell table:style-name="Cell506">
            <text:p text:style-name="P1149"><text:span text:style-name="T1149_1">VoxDev<text:s/>Literature<text:s/>Review:<text:s/>“</text:span><text:span text:style-name="T1149_2"><text:a xlink:type="simple" xlink:href="https://www.voxdev.org/voxdevlit/refugees-and-other-forcibly-displaced-populations"><text:span text:style-name="T1149_3">Refugees<text:s/>and<text:s/>Other<text:s/>Forcibly<text:s/>Displaced<text:s/>Populations</text:span></text:a></text:span><text:span text:style-name="T1149_4">”</text:span></text:p>
          </table:table-cell>
        </table:table-row>
        <table:table-row table:style-name="Row157">
          <table:table-cell table:style-name="Cell507">
            <text:p text:style-name="P1150"><text:span text:style-name="T1150_1">Multiple</text:span></text:p>
          </table:table-cell>
          <table:table-cell table:style-name="Cell508">
            <text:p text:style-name="P1151"><text:span text:style-name="T1151_1">GCCI</text:span><text:span text:style-name="T1151_2">-</text:span><text:span text:style-name="T1151_3">wide<text:s/></text:span></text:p>
            <text:p text:style-name="P1152"/>
          </table:table-cell>
          <table:table-cell table:style-name="Cell509">
            <text:p text:style-name="P1153"><text:span text:style-name="T1153_1">VoxDev<text:s/>Literature<text:s/>Review:<text:s/>“</text:span><text:span text:style-name="T1153_2"><text:a xlink:type="simple" xlink:href="https://voxdev.org/voxdevlit/organised-crime"><text:span text:style-name="T1153_3">Organised<text:s/>Crime<text:s/>and<text:s/>Development</text:span></text:a></text:span><text:span text:style-name="T1153_4">”</text:span></text:p>
          </table:table-cell>
        </table:table-row>
        <table:table-row table:style-name="Row158">
          <table:table-cell table:style-name="Cell510">
            <text:p text:style-name="P1154"><text:span text:style-name="T1154_1">Multiple</text:span></text:p>
          </table:table-cell>
          <table:table-cell table:style-name="Cell511">
            <text:p text:style-name="P1155"><text:span text:style-name="T1155_1">GI<text:s/>(multiple<text:s/>rounds)</text:span></text:p>
          </table:table-cell>
          <table:table-cell table:style-name="Cell512">
            <text:p text:style-name="P1156"><text:span text:style-name="T1156_1">J</text:span><text:span text:style-name="T1156_2">-</text:span><text:span text:style-name="T1156_3">PAL<text:s/>Policy<text:s/>Brief:<text:s/>“</text:span><text:span text:style-name="T1156_4"><text:a xlink:type="simple" xlink:href="https://www.povertyactionlab.org/sites/default/files/publication/GCCI_Evidence_Review_Elections_103025.pdf"><text:span text:style-name="T1156_5">Evidence<text:s/>on<text:s/>Fostering<text:s/>Fair,<text:s/>Inclusive<text:s/>&amp;<text:s/>Nonviolent<text:s/>Elections</text:span></text:a></text:span><text:span text:style-name="T1156_6">”</text:span></text:p>
          </table:table-cell>
        </table:table-row>
        <table:table-row table:style-name="Row159">
          <table:table-cell table:style-name="Cell513">
            <text:p text:style-name="P1157"><text:span text:style-name="T1157_1">Multiple</text:span></text:p>
          </table:table-cell>
          <table:table-cell table:style-name="Cell514">
            <text:p text:style-name="P1158"><text:span text:style-name="T1158_1">GI<text:s/>(multiple<text:s/>rounds)</text:span></text:p>
          </table:table-cell>
          <table:table-cell table:style-name="Cell515">
            <text:p text:style-name="P1159"><text:span text:style-name="T1159_1">J</text:span><text:span text:style-name="T1159_2">-</text:span><text:span text:style-name="T1159_3">PAL<text:s/>Blog:<text:s/>“</text:span><text:span text:style-name="T1159_4"><text:a xlink:type="simple" xlink:href="https://www.povertyactionlab.org/blog/12-10-25/ai-social-good-governing-more-effectively-and-efficiently"><text:span text:style-name="T1159_5">AI<text:s/>for<text:s/>social<text:s/>good:<text:s/>Governing<text:s/>more<text:s/>effectively<text:s/>and<text:s/>efficiently</text:span></text:a></text:span><text:span text:style-name="T1159_6">”</text:span></text:p>
          </table:table-cell>
        </table:table-row>
        <table:table-row table:style-name="Row160">
          <table:table-cell table:style-name="Cell516">
            <text:p text:style-name="P1160"><text:span text:style-name="T1160_1">Multiple</text:span></text:p>
          </table:table-cell>
          <table:table-cell table:style-name="Cell517">
            <text:p text:style-name="P1161"><text:span text:style-name="T1161_1">GI<text:s/>(multiple<text:s/>rounds)</text:span></text:p>
          </table:table-cell>
          <table:table-cell table:style-name="Cell518">
            <text:p text:style-name="P1162"><text:span text:style-name="T1162_1">J</text:span><text:span text:style-name="T1162_2">-</text:span><text:span text:style-name="T1162_3">PAL<text:s/>Evidence<text:s/>Effect<text:s/>Blog:<text:s/>“</text:span><text:span text:style-name="T1162_4"><text:a xlink:type="simple" xlink:href="https://www.povertyactionlab.org/blog/6-18-25/evidence-effect-how-technology-and-smart-policies-can-transform-government-service"><text:span text:style-name="T1162_5">The<text:s/>Evidence<text:s/>Effect:<text:s/>How<text:s/>technology<text:s/>and<text:s/>smart<text:s/>policies<text:s/>can<text:s/>transform<text:s/>government<text:s/>service<text:s/>delivery</text:span></text:a></text:span><text:span text:style-name="T1162_6">”</text:span></text:p>
          </table:table-cell>
        </table:table-row>
        <table:table-row table:style-name="Row161">
          <table:table-cell table:style-name="Cell519" table:number-rows-spanned="2">
            <text:p text:style-name="P1163"><text:span text:style-name="T1163_1">"</text:span><text:span text:style-name="T1163_2"><text:a xlink:type="simple" xlink:href="https://poverty-action.org/impact-military-policing-program-colombia"><text:span text:style-name="T1163_3">Militarized<text:s/>Policing<text:s/>to<text:s/>Reduce<text:s/>Homicides<text:s/>and<text:s/>Other<text:s/>Violent<text:s/>Crimes:<text:s/>A<text:s/>Field<text:s/>Experiment<text:s/>in<text:s/>Cali,<text:s/>Colombia</text:span></text:a></text:span><text:span text:style-name="T1163_4">"<text:s/>(Michael<text:s/>Weintraub,<text:s/>Robert<text:s/>A.<text:s/>Blair)</text:span></text:p>
          </table:table-cell>
          <table:table-cell table:style-name="Cell520" table:number-rows-spanned="2">
            <text:p text:style-name="P1164"><text:span text:style-name="T1164_1">PRI,<text:s/>Spring<text:s/>2019,<text:s/>Off</text:span><text:span text:style-name="T1164_2">-</text:span><text:span text:style-name="T1164_3">Cycle<text:s/>(Full<text:s/>study,<text:s/>$268,996.09)</text:span></text:p>
            <text:p text:style-name="P1165"/>
          </table:table-cell>
          <table:table-cell table:style-name="Cell521">
            <text:p text:style-name="P1166"><text:span text:style-name="T1166_1">CESED<text:s/>(Centro<text:s/>de<text:s/></text:span><text:span text:style-name="T1166_2">Estudios</text:span><text:span text:style-name="T1166_3"><text:s/></text:span><text:span text:style-name="T1166_4">sobre</text:span></text:p>
            <text:p text:style-name="P1167"><text:span text:style-name="T1167_1">Seguridad</text:span><text:span text:style-name="T1167_2"><text:s/>y<text:s/>Drogas)<text:s/>Policy<text:s/>Paper:<text:s/>“</text:span><text:span text:style-name="T1167_3"><text:a xlink:type="simple" xlink:href="https://poverty-action.org/sites/default/files/2025-10/Patrullas_militares_Diagramado_v02.pdf"><text:span text:style-name="T1167_4">Patrullaje</text:span><text:span text:style-name="T1167_5"><text:s/></text:span><text:span text:style-name="T1167_6">militar</text:span><text:span text:style-name="T1167_7">:<text:s/>Debates<text:s/>y<text:s/></text:span><text:span text:style-name="T1167_8">evidencia</text:span><text:span text:style-name="T1167_9"><text:s/></text:span><text:span text:style-name="T1167_10">para<text:s/>Colombia</text:span></text:a></text:span><text:span text:style-name="T1167_11">”</text:span></text:p>
          </table:table-cell>
        </table:table-row>
        <table:table-row table:style-name="Row162">
          <table:covered-table-cell table:style-name="Cell522">
            <text:p text:style-name="P1168"/>
          </table:covered-table-cell>
          <table:covered-table-cell table:style-name="Cell523">
            <text:p text:style-name="P1169"/>
          </table:covered-table-cell>
          <table:table-cell table:style-name="Cell524">
            <text:p text:style-name="P1170"><text:span text:style-name="T1170_1">IPA<text:s/>Policy<text:s/>Brief:<text:s/>“</text:span><text:span text:style-name="T1170_2"><text:a xlink:type="simple" xlink:href="https://poverty-action.org/sites/default/files/2024-02/PlanFortaleza-Colombia_brief%20%281%29.pdf"><text:span text:style-name="T1170_3">Una<text:s/></text:span><text:span text:style-name="T1170_4">evaluación</text:span><text:span text:style-name="T1170_5"><text:s/></text:span><text:span text:style-name="T1170_6">rigurosa</text:span><text:span text:style-name="T1170_7"><text:s/></text:span><text:span text:style-name="T1170_8">realizada</text:span><text:span text:style-name="T1170_9"><text:s/></text:span><text:span text:style-name="T1170_10">por</text:span><text:span text:style-name="T1170_11"><text:s/>IPA,<text:s/>la<text:s/>Universidad<text:s/>de<text:s/></text:span><text:span text:style-name="T1170_12">los</text:span><text:span text:style-name="T1170_13"><text:s/>Andes<text:s/>y<text:s/>la<text:s/>Universidad<text:s/>de<text:s/>Brown<text:s/></text:span><text:span text:style-name="T1170_14">apunta</text:span><text:span text:style-name="T1170_15"><text:s/>a<text:s/></text:span><text:span text:style-name="T1170_16">que</text:span><text:span text:style-name="T1170_17"><text:s/></text:span><text:span text:style-name="T1170_18">el</text:span><text:span text:style-name="T1170_19"><text:s/></text:span><text:span text:style-name="T1170_20">patrullaje</text:span><text:span text:style-name="T1170_21"><text:s/></text:span><text:span text:style-name="T1170_22">militar</text:span><text:span text:style-name="T1170_23"><text:s/>no<text:s/>reduce<text:s/></text:span><text:span text:style-name="T1170_24">el</text:span><text:span text:style-name="T1170_25"><text:s/>crimen</text:span></text:a></text:span><text:span text:style-name="T1170_26">”</text:span></text:p>
          </table:table-cell>
        </table:table-row>
        <table:table-row table:style-name="Row163">
          <table:table-cell table:style-name="Cell525">
            <text:p text:style-name="P1171"><text:span text:style-name="T1171_1">"</text:span><text:span text:style-name="T1171_2"><text:a xlink:type="simple" xlink:href="https://poverty-action.org/social-protection-and-social-distancing-during-pandemic-mobile-money-transfers-ghana-0"><text:span text:style-name="T1171_3">Cash<text:s/>and<text:s/>Compliance<text:s/>with<text:s/>Social<text:s/>Distancing:<text:s/>Experimental<text:s/>Evidence<text:s/>from<text:s/>Ghana</text:span></text:a></text:span><text:span text:style-name="T1171_4">"<text:s/>(Dean<text:s/>Karlan,<text:s/>Robert<text:s/>Darko<text:s/>Osei,<text:s/>Matthew<text:s/>Lowe,<text:s/>Isaac<text:s/>Osei</text:span><text:span text:style-name="T1171_5">-</text:span><text:span text:style-name="T1171_6">Akoto,<text:s/>Ben<text:s/>Roth,<text:s/>Chris<text:s/>Udry)</text:span></text:p>
          </table:table-cell>
          <table:table-cell table:style-name="Cell526">
            <text:p text:style-name="P1172"><text:span text:style-name="T1172_1">PRI,<text:s/>COVID</text:span><text:span text:style-name="T1172_2">-</text:span><text:span text:style-name="T1172_3">19<text:s/>(Full<text:s/>study,<text:s/>$50,842.49)</text:span></text:p>
            <text:p text:style-name="P1173"/>
          </table:table-cell>
          <table:table-cell table:style-name="Cell527">
            <text:p text:style-name="P1174"><text:span text:style-name="T1174_1">IPA<text:s/>Evaluation<text:s/>Summary:<text:s/>“</text:span><text:span text:style-name="T1174_2"><text:a xlink:type="simple" xlink:href="https://poverty-action.org/social-protection-and-social-distancing-during-pandemic-mobile-money-transfers-ghana-0"><text:span text:style-name="T1174_3">Social<text:s/>Protection<text:s/>and<text:s/>Social<text:s/>Distancing<text:s/>During<text:s/>the<text:s/>Pandemic:<text:s/>Mobile<text:s/>Money<text:s/>Transfers<text:s/>in<text:s/>Ghana</text:span></text:a></text:span><text:span text:style-name="T1174_4">”</text:span></text:p>
          </table:table-cell>
        </table:table-row>
        <table:table-row table:style-name="Row164">
          <table:table-cell table:style-name="Cell528">
            <text:p text:style-name="P1175"><text:span text:style-name="T1175_1">"</text:span><text:span text:style-name="T1175_2"><text:a xlink:type="simple" xlink:href="https://poverty-action.org/stigma-and-social-cover-mental-health-care-refugee-networks-jordan"><text:span text:style-name="T1175_3">Communication<text:s/>and<text:s/>Stigma<text:s/>around<text:s/>Refugee<text:s/>Mental<text:s/>Health</text:span></text:a></text:span><text:span text:style-name="T1175_4">"<text:s/>(Emma<text:s/>Smith)</text:span></text:p>
          </table:table-cell>
          <table:table-cell table:style-name="Cell529">
            <text:p text:style-name="P1176"><text:span text:style-name="T1176_1">PRI,<text:s/>Fall<text:s/>2019<text:s/>(Exploratory<text:s/>study,<text:s/>$10,000)</text:span></text:p>
            <text:p text:style-name="P1177"/>
          </table:table-cell>
          <table:table-cell table:style-name="Cell530">
            <text:p text:style-name="P1178"><text:span text:style-name="T1178_1">IPA<text:s/>Evaluation<text:s/>Summary:<text:s/>“</text:span><text:span text:style-name="T1178_2"><text:a xlink:type="simple" xlink:href="https://poverty-action.org/stigma-and-social-cover-mental-health-care-refugee-networks-jordan"><text:span text:style-name="T1178_3">Stigma<text:s/>and<text:s/>Social<text:s/>Cover:<text:s/>Mental<text:s/>Health<text:s/>Care<text:s/>in<text:s/>Refugee<text:s/>Networks<text:s/>in<text:s/>Jordan</text:span></text:a></text:span><text:span text:style-name="T1178_4">”</text:span></text:p>
          </table:table-cell>
        </table:table-row>
        <table:table-row table:style-name="Row165">
          <table:table-cell table:style-name="Cell531">
            <text:p text:style-name="P1179"><text:span text:style-name="T1179_1">"</text:span><text:span text:style-name="T1179_2"><text:a xlink:type="simple" xlink:href="https://poverty-action.org/religious-traditions-and-coping-with-war-and-displacement-evidence-afghan-refugees-turkey"><text:span text:style-name="T1179_3">Coping<text:s/>with<text:s/>War<text:s/>through<text:s/>Religion</text:span></text:a></text:span><text:span text:style-name="T1179_4">"<text:s/>(Mohammad<text:s/>Isaqzadeh)</text:span></text:p>
          </table:table-cell>
          <table:table-cell table:style-name="Cell532">
            <text:p text:style-name="P1180"><text:span text:style-name="T1180_1">PRI,<text:s/>Fall<text:s/>2019<text:s/>(Exploratory<text:s/>study,<text:s/>$3,880)</text:span></text:p>
            <text:p text:style-name="P1181"/>
            <text:p text:style-name="P1182"><text:span text:style-name="T1182_1">CVI,<text:s/>Fall<text:s/>2020<text:s/>(Pilot,<text:s/>$49,984)</text:span></text:p>
            <text:p text:style-name="P1183"/>
          </table:table-cell>
          <table:table-cell table:style-name="Cell533">
            <text:p text:style-name="P1184"><text:span text:style-name="T1184_1">IPA<text:s/>Evaluation<text:s/>Summary:<text:s/>“</text:span><text:span text:style-name="T1184_2"><text:a xlink:type="simple" xlink:href="https://poverty-action.org/religious-traditions-and-coping-with-war-and-displacement-evidence-afghan-refugees-turkey"><text:span text:style-name="T1184_3">Religious<text:s/>Traditions<text:s/>and<text:s/>Coping<text:s/>with<text:s/>War<text:s/>and<text:s/>Displacement:<text:s/>Evidence<text:s/>from<text:s/>Afghan<text:s/>Refugees<text:s/>in<text:s/>Turkey</text:span></text:a></text:span><text:span text:style-name="T1184_4">”<text:s/></text:span></text:p>
          </table:table-cell>
        </table:table-row>
        <table:table-row table:style-name="Row166">
          <table:table-cell table:style-name="Cell534">
            <text:p text:style-name="P1185"><text:span text:style-name="T1185_1">"</text:span><text:span text:style-name="T1185_2"><text:a xlink:type="simple" xlink:href="https://poverty-action.org/intergroup-contact-empathy-education-and-refugee-native-integration-evidence-lebanon"><text:span text:style-name="T1185_3">Counseling</text:span><text:span text:style-name="T1185_4">,<text:s/>Intergroup<text:s/>Contact,<text:s/>and<text:s/>Refugee</text:span><text:span text:style-name="T1185_5">-</text:span><text:span text:style-name="T1185_6">Native<text:s/>Integration<text:s/>in<text:s/>Lebanon</text:span></text:a></text:span><text:span text:style-name="T1185_7">"<text:s/>(Salma<text:s/>Mousa,<text:s/>Alexandra<text:s/>Scacco)</text:span></text:p>
          </table:table-cell>
          <table:table-cell table:style-name="Cell535">
            <text:p text:style-name="P1186"><text:span text:style-name="T1186_1">PRI,<text:s/>Fall<text:s/>2019<text:s/>(Full<text:s/>study,<text:s/>$135,436.90)</text:span></text:p>
          </table:table-cell>
          <table:table-cell table:style-name="Cell536">
            <text:p text:style-name="P1187"><text:span text:style-name="T1187_1">IPA<text:s/>Evaluation<text:s/>Summary:<text:s/>“</text:span><text:span text:style-name="T1187_2"><text:a xlink:type="simple" xlink:href="https://poverty-action.org/intergroup-contact-empathy-education-and-refugee-native-integration-evidence-lebanon"><text:span text:style-name="T1187_3">Intergroup<text:s/>Contact,<text:s/>Empathy<text:s/>Education,<text:s/>and<text:s/>Refugee</text:span><text:span text:style-name="T1187_4">-</text:span><text:span text:style-name="T1187_5">Native<text:s/>Integration:<text:s/>Evidence<text:s/>from<text:s/>Lebanon</text:span></text:a></text:span><text:span text:style-name="T1187_6">”<text:s/></text:span></text:p>
          </table:table-cell>
        </table:table-row>
        <table:table-row table:style-name="Row167">
          <table:table-cell table:style-name="Cell537">
            <text:p text:style-name="P1188"><text:span text:style-name="T1188_1">"</text:span><text:span text:style-name="T1188_2"><text:a xlink:type="simple" xlink:href="https://poverty-action.org/sustained-government-engagement-improves-subsequent-pandemic-risk-reporting-conflict-zones-evidence"><text:span text:style-name="T1188_3">Deescalating<text:s/>Conflict<text:s/>in<text:s/>the<text:s/>Philippines</text:span></text:a></text:span><text:span text:style-name="T1188_4">"<text:s/>(Nico<text:s/>Ravanilla,<text:s/>Dotan<text:s/>Haim,<text:s/>Renard<text:s/>Sexton)</text:span></text:p>
          </table:table-cell>
          <table:table-cell table:style-name="Cell538">
            <text:p text:style-name="P1189"><text:span text:style-name="T1189_1">PRI,<text:s/>Fall<text:s/>2017<text:s/>(Exploratory<text:s/>study,<text:s/>$5,839.07)</text:span></text:p>
            <text:p text:style-name="P1190"/>
          </table:table-cell>
          <table:table-cell table:style-name="Cell539">
            <text:p text:style-name="P1191"><text:span text:style-name="T1191_1">IPA<text:s/>Evaluation<text:s/>Summary:<text:s/>“</text:span><text:span text:style-name="T1191_2"><text:a xlink:type="simple" xlink:href="https://poverty-action.org/sustained-government-engagement-improves-subsequent-pandemic-risk-reporting-conflict-zones-evidence"><text:span text:style-name="T1191_3">Sustained<text:s/>Government<text:s/>Engagement<text:s/>Improves<text:s/>Subsequent<text:s/>Pandemic<text:s/>Risk<text:s/>Reporting<text:s/></text:span><text:span text:style-name="T1191_4">In</text:span><text:span text:style-name="T1191_5"><text:s/>Conflict<text:s/>Zones:<text:s/>Evidence<text:s/>from<text:s/>the<text:s/>Philippines</text:span></text:a></text:span><text:span text:style-name="T1191_6">”<text:s/></text:span></text:p>
          </table:table-cell>
        </table:table-row>
        <table:table-row table:style-name="Row168">
          <table:table-cell table:style-name="Cell540">
            <text:p text:style-name="P1192"><text:span text:style-name="T1192_1">"</text:span><text:span text:style-name="T1192_2"><text:a xlink:type="simple" xlink:href="https://poverty-action.org/how-does-coethnicity-with-refugees-shape-their-reception-evidence-afghan-refugees-pakistan"><text:span text:style-name="T1192_3">How<text:s/>does<text:s/></text:span><text:span text:style-name="T1192_4">Coethnicity</text:span><text:span text:style-name="T1192_5"><text:s/>with<text:s/>Refugees<text:s/>Shape<text:s/>their<text:s/>Reception?<text:s/>Evidence<text:s/>from<text:s/>Afghan<text:s/>Refugees<text:s/>in<text:s/>Pakistan</text:span></text:a></text:span><text:span text:style-name="T1192_6">"<text:s/>(</text:span><text:span text:style-name="T1192_7">Mashail</text:span><text:span text:style-name="T1192_8"><text:s/>Malik,<text:s/>Yang</text:span><text:span text:style-name="T1192_9">-</text:span><text:span text:style-name="T1192_10">Yang<text:s/>Zhou,<text:s/>Niloufer<text:s/>Siddiqui)</text:span></text:p>
          </table:table-cell>
          <table:table-cell table:style-name="Cell541">
            <text:p text:style-name="P1193"><text:span text:style-name="T1193_1">PRI,<text:s/>Winter<text:s/>2021<text:s/>(Exploratory<text:s/>study,<text:s/>$10,000)</text:span></text:p>
            <text:p text:style-name="P1194"/>
          </table:table-cell>
          <table:table-cell table:style-name="Cell542">
            <text:p text:style-name="P1195"><text:span text:style-name="T1195_1">IPA<text:s/>Evaluation<text:s/>Summary:<text:s/>“</text:span><text:span text:style-name="T1195_2"><text:a xlink:type="simple" xlink:href="https://poverty-action.org/how-does-coethnicity-with-refugees-shape-their-reception-evidence-afghan-refugees-pakistan"><text:span text:style-name="T1195_3">How<text:s/>does<text:s/></text:span><text:span text:style-name="T1195_4">Coethnicity</text:span><text:span text:style-name="T1195_5"><text:s/>with<text:s/>Refugees<text:s/>Shape<text:s/>their<text:s/>Reception?<text:s/>Evidence<text:s/>from<text:s/>Afghan<text:s/>Refugees<text:s/>in<text:s/>Pakistan</text:span></text:a></text:span><text:span text:style-name="T1195_6">”</text:span></text:p>
          </table:table-cell>
        </table:table-row>
        <table:table-row table:style-name="Row169">
          <table:table-cell table:style-name="Cell543">
            <text:p text:style-name="P1196"><text:span text:style-name="T1196_1">"</text:span><text:span text:style-name="T1196_2"><text:a xlink:type="simple" xlink:href="https://poverty-action.org/militarized-motorized-patrols-reduce-homicides-and-other-violent-crimes-ceara-brazil"><text:span text:style-name="T1196_3">Militarized,<text:s/>Motorized<text:s/>Patrols<text:s/>to<text:s/>Reduce<text:s/>Homicides<text:s/>and<text:s/>other<text:s/>Violent<text:s/>Crimes<text:s/>in<text:s/>Ceará,<text:s/>Brazil</text:span></text:a></text:span><text:span text:style-name="T1196_4">"<text:s/>(Joana<text:s/>Monteiro,<text:s/>Michael<text:s/>Weintraub,<text:s/>Rodrigo<text:s/>Serrano)</text:span></text:p>
          </table:table-cell>
          <table:table-cell table:style-name="Cell544">
            <text:p text:style-name="P1197"><text:span text:style-name="T1197_1">PRI,<text:s/>Off</text:span><text:span text:style-name="T1197_2">-</text:span><text:span text:style-name="T1197_3">Cycle<text:s/>(Pilot<text:s/>study,<text:s/>$49,910)</text:span></text:p>
            <text:p text:style-name="P1198"/>
          </table:table-cell>
          <table:table-cell table:style-name="Cell545">
            <text:p text:style-name="P1199"><text:span text:style-name="T1199_1">IPA<text:s/>Evaluation<text:s/>Summary:<text:s/>“</text:span><text:span text:style-name="T1199_2"><text:a xlink:type="simple" xlink:href="https://poverty-action.org/militarized-motorized-patrols-reduce-homicides-and-other-violent-crimes-ceara-brazil"><text:span text:style-name="T1199_3">Militarized,<text:s/>Motorized<text:s/>Patrols<text:s/>to<text:s/>Reduce<text:s/>Homicides<text:s/>and<text:s/>other<text:s/>Violent<text:s/>Crimes<text:s/>in<text:s/>Ceará,<text:s/>Brazil</text:span></text:a></text:span><text:span text:style-name="T1199_4">”<text:s/></text:span></text:p>
          </table:table-cell>
        </table:table-row>
        <table:table-row table:style-name="Row170">
          <table:table-cell table:style-name="Cell546">
            <text:p text:style-name="P1200"><text:span text:style-name="T1200_1">"</text:span><text:span text:style-name="T1200_2"><text:a xlink:type="simple" xlink:href="https://poverty-action.org/reducing-prejudice-towards-refugees-pilot-study-perspective-taking-uganda"><text:span text:style-name="T1200_3">Reducing<text:s/>Prejudice<text:s/>towards<text:s/>Refugees?<text:s/>A<text:s/>pilot<text:s/>study<text:s/>of<text:s/>perspective<text:s/>taking<text:s/>in<text:s/>Uganda</text:span></text:a></text:span><text:span text:style-name="T1200_4">"<text:s/>(Janet<text:s/>Lewis,<text:s/>Jennifer<text:s/>Larson)</text:span></text:p>
          </table:table-cell>
          <table:table-cell table:style-name="Cell547">
            <text:p text:style-name="P1201"><text:span text:style-name="T1201_1">PRI,<text:s/>Fall<text:s/>2019<text:s/>(Pilot<text:s/>study,<text:s/>$39,686.52)</text:span></text:p>
            <text:p text:style-name="P1202"/>
          </table:table-cell>
          <table:table-cell table:style-name="Cell548">
            <text:p text:style-name="P1203"><text:span text:style-name="T1203_1">IPA<text:s/>Evaluation<text:s/>Summary:<text:s/>"</text:span><text:span text:style-name="T1203_2"><text:a xlink:type="simple" xlink:href="https://poverty-action.org/reducing-prejudice-towards-refugees-pilot-study-perspective-taking-uganda"><text:span text:style-name="T1203_3">Reducing<text:s/>Prejudice<text:s/>towards<text:s/>Refugees?<text:s/>A<text:s/>pilot<text:s/>study<text:s/>of<text:s/>perspective<text:s/>taking<text:s/>in<text:s/>Uganda</text:span></text:a></text:span><text:span text:style-name="T1203_4">"</text:span></text:p>
          </table:table-cell>
        </table:table-row>
        <table:table-row table:style-name="Row171">
          <table:table-cell table:style-name="Cell549">
            <text:p text:style-name="P1204"><text:span text:style-name="T1204_1"><text:a xlink:type="simple" xlink:href="https://poverty-action.org/long-term-impact-cognitive-behavioral-therapy-and-cash-transfers-high-risk-young-men-liberia"><text:span text:style-name="T1204_2">"Sustainable<text:s/>Transformation<text:s/>for<text:s/>Youth<text:s/>in<text:s/>Liberia<text:s/>(STYL)</text:span></text:a></text:span><text:span text:style-name="T1204_3">"<text:s/>(Christopher<text:s/>Blattman,<text:s/>Sebastian<text:s/>Chaskel,<text:s/>Margaret<text:s/>Sheridan,<text:s/>Julian<text:s/>Jamison)</text:span></text:p>
          </table:table-cell>
          <table:table-cell table:style-name="Cell550">
            <text:p text:style-name="P1205"><text:span text:style-name="T1205_1">GCCI<text:s/>staff<text:s/>support<text:s text:c="3"/></text:span></text:p>
          </table:table-cell>
          <table:table-cell table:style-name="Cell551">
            <text:p text:style-name="P1206"><text:span text:style-name="T1206_1">World<text:s/>Bank<text:s/>Blog:<text:s/>“</text:span><text:span text:style-name="T1206_2"><text:a xlink:type="simple" xlink:href="https://poverty-action.org/cognitive-behavioral-therapy#:~:text=Blog%20%7C%20Youth%2C%20Violence%2C%20and%20Therapy"><text:span text:style-name="T1206_3">Youth,<text:s/>Violence,<text:s/>and<text:s/>Therapy</text:span></text:a></text:span><text:span text:style-name="T1206_4">”<text:s/></text:span></text:p>
          </table:table-cell>
        </table:table-row>
        <table:table-row table:style-name="Row172">
          <table:table-cell table:style-name="Cell552">
            <text:p text:style-name="P1207"><text:span text:style-name="T1207_1">"</text:span><text:span text:style-name="T1207_2"><text:a xlink:type="simple" xlink:href="https://poverty-action.org/economic-effects-shia-sunni-contact-pakistan"><text:span text:style-name="T1207_3">The<text:s/>Economic<text:s/>Effects<text:s/>of<text:s/>Shia<text:s/>Sunni<text:s/>Contact</text:span></text:a></text:span><text:span text:style-name="T1207_4">"<text:s/>(Zain<text:s/>Chaudhry,<text:s/>Rashid<text:s/>Mahmood<text:s/>Langrial,<text:s/>Kashif<text:s/>Zaheer<text:s/>Malik,<text:s/>Karrar<text:s/>Hussain)</text:span></text:p>
            <text:p text:style-name="P1208"/>
          </table:table-cell>
          <table:table-cell table:style-name="Cell553">
            <text:p text:style-name="P1209"><text:span text:style-name="T1209_1">PRI,<text:s/>Fall<text:s/>2020<text:s/>(Pilot<text:s/>study,<text:s/>$14,613)</text:span></text:p>
          </table:table-cell>
          <table:table-cell table:style-name="Cell554">
            <text:p text:style-name="P1210"><text:span text:style-name="T1210_1">IPA<text:s/>Evaluation<text:s/>Summary:<text:s/>"</text:span><text:span text:style-name="T1210_2"><text:a xlink:type="simple" xlink:href="https://poverty-action.org/economic-effects-shia-sunni-contact-pakistan"><text:span text:style-name="T1210_3">The<text:s/>Economic<text:s/>Effects<text:s/>of<text:s/>Shia<text:s/>Sunni<text:s/>Contact</text:span></text:a></text:span><text:span text:style-name="T1210_4">"<text:s/></text:span></text:p>
          </table:table-cell>
        </table:table-row>
        <table:table-row table:style-name="Row173">
          <table:table-cell table:style-name="Cell555" table:number-rows-spanned="4">
            <text:p text:style-name="P1211"><text:span text:style-name="T1211_1">"</text:span><text:span text:style-name="T1211_2"><text:a xlink:type="simple" xlink:href="https://poverty-action.org/housing-subsidies-evidence-refugee-life-outcomes-and-social-integration-jordan"><text:span text:style-name="T1211_3">Syrian<text:s/>Refugee<text:s/>Life<text:s/>Study</text:span></text:a></text:span><text:span text:style-name="T1211_4">"<text:s/>(Edward<text:s/>Miguel,<text:s/>Sandra<text:s/>Rozo,<text:s/>Samuel<text:s/>Leone,<text:s/>Emma<text:s/>Smith)</text:span></text:p>
            <text:p text:style-name="P1212"/>
          </table:table-cell>
          <table:table-cell table:style-name="Cell556" table:number-rows-spanned="4">
            <text:p text:style-name="P1213"><text:span text:style-name="T1213_1">PRI,<text:s/>Spring<text:s/>2018,<text:s/>Fall<text:s/>2020<text:s/>(Full<text:s/>study,<text:s/>Infrastructure<text:s/>and<text:s/>Public<text:s/>Goods,<text:s/>$559,726.32)</text:span></text:p>
            <text:p text:style-name="P1214"/>
          </table:table-cell>
          <table:table-cell table:style-name="Cell557">
            <text:p text:style-name="P1215"><text:span text:style-name="T1215_1">IPA<text:s/>Evaluation<text:s/>Summary:<text:s/>“</text:span><text:span text:style-name="T1215_2"><text:a xlink:type="simple" xlink:href="https://poverty-action.org/housing-subsidies-evidence-refugee-life-outcomes-and-social-integration-jordan"><text:span text:style-name="T1215_3">Housing<text:s/>Subsidies:<text:s/>Evidence<text:s/>on<text:s/>Refugee<text:s/>Life<text:s/>Outcomes<text:s/>and<text:s/>Social<text:s/>Integration<text:s/>in<text:s/>Jordan</text:span></text:a></text:span><text:span text:style-name="T1215_4">”<text:s/></text:span></text:p>
          </table:table-cell>
        </table:table-row>
        <table:table-row table:style-name="Row174">
          <table:covered-table-cell table:style-name="Cell558">
            <text:p text:style-name="P1216"/>
          </table:covered-table-cell>
          <table:covered-table-cell table:style-name="Cell559">
            <text:p text:style-name="P1217"/>
          </table:covered-table-cell>
          <table:table-cell table:style-name="Cell560" table:number-rows-spanned="2">
            <text:p text:style-name="P1218"><text:span text:style-name="T1218_1">CEGA<text:s/>Policy<text:s/>Publication:<text:s/>“</text:span><text:span text:style-name="T1218_2"><text:a xlink:type="simple" xlink:href="https://poverty-action.org/sites/default/files/2025-04/SRLS_English_digital.pdf"><text:span text:style-name="T1218_3">Housing<text:s/>Subsidies<text:s/>for<text:s/>Refugees:<text:s/>Experimental<text:s/>Evidence<text:s/>on<text:s/>Life<text:s/>Outcomes<text:s/>and<text:s/>Social<text:s/>Integration<text:s/>in<text:s/>Jordan</text:span></text:a></text:span><text:span text:style-name="T1218_4">”<text:s/></text:span></text:p>
          </table:table-cell>
        </table:table-row>
        <table:table-row table:style-name="Row175">
          <table:covered-table-cell table:style-name="Cell561">
            <text:p text:style-name="P1219"/>
          </table:covered-table-cell>
          <table:covered-table-cell table:style-name="Cell562">
            <text:p text:style-name="P1220"/>
          </table:covered-table-cell>
          <table:covered-table-cell table:style-name="Cell563">
            <text:p text:style-name="P1221"/>
          </table:covered-table-cell>
        </table:table-row>
        <table:table-row table:style-name="Row176">
          <table:covered-table-cell table:style-name="Cell564">
            <text:p text:style-name="P1222"/>
          </table:covered-table-cell>
          <table:covered-table-cell table:style-name="Cell565">
            <text:p text:style-name="P1223"/>
          </table:covered-table-cell>
          <table:table-cell table:style-name="Cell566">
            <text:p text:style-name="P1224"><text:span text:style-name="T1224_1">IPA<text:s/>Blog:<text:s/>“</text:span><text:span text:style-name="T1224_2"><text:a xlink:type="simple" xlink:href="https://poverty-action.org/closing-loop-how-researchers-shared-study-findings-back-syrian-refugee-participants"><text:span text:style-name="T1224_3">Closing<text:s/>the<text:s/>Loop:<text:s/>How<text:s/>Researchers<text:s/>Shared<text:s/>Study<text:s/>Findings<text:s/>Back<text:s/>to<text:s/>Syrian<text:s/>Refugee<text:s/>Participants</text:span></text:a></text:span><text:span text:style-name="T1224_4">”<text:s/></text:span></text:p>
          </table:table-cell>
        </table:table-row>
        <table:table-row table:style-name="Row177">
          <table:table-cell table:style-name="Cell567">
            <text:p text:style-name="P1225"><text:span text:style-name="T1225_1">"</text:span><text:span text:style-name="T1225_2"><text:a xlink:type="simple" xlink:href="https://poverty-action.org/reducing-violence-versus-building-trust-joint-effect-top-down-and-bottom-peacebuilding"><text:span text:style-name="T1225_3">Reducing<text:s/>Violence<text:s/>versus<text:s/>Building<text:s/>Trust:<text:s/>Exploring<text:s/>the<text:s/>Joint<text:s/>Effect<text:s/>of<text:s/>Top</text:span><text:span text:style-name="T1225_4">-</text:span><text:span text:style-name="T1225_5">down<text:s/>and<text:s/>Bottom</text:span><text:span text:style-name="T1225_6">-</text:span><text:span text:style-name="T1225_7">up<text:s/>Peacebuilding<text:s/>Interventions</text:span></text:a></text:span><text:span text:style-name="T1225_8">"<text:s/>(Rebecca<text:s/>Wolfe,<text:s/>Catlan<text:s/>Reardon)</text:span></text:p>
            <text:p text:style-name="P1226"/>
          </table:table-cell>
          <table:table-cell table:style-name="Cell568">
            <text:p text:style-name="P1227"><text:span text:style-name="T1227_1">PRI,<text:s/>Winter<text:s/>2021,<text:s/>Spring<text:s/>2018<text:s/>(Full<text:s/>study,<text:s/>Exploratory<text:s/>study,<text:s/>Full<text:s/>study,<text:s/>$218,928.47)</text:span></text:p>
          </table:table-cell>
          <table:table-cell table:style-name="Cell569">
            <text:p text:style-name="P1228"><text:span text:style-name="T1228_1">IPA<text:s/>Evaluation<text:s/>Summary:<text:s/>“</text:span><text:span text:style-name="T1228_2"><text:a xlink:type="simple" xlink:href="https://poverty-action.org/reducing-violence-versus-building-trust-joint-effect-top-down-and-bottom-peacebuilding"><text:span text:style-name="T1228_3">Reducing<text:s/>Violence<text:s/>versus<text:s/>Building<text:s/>Trust:<text:s/>The<text:s/>Joint<text:s/>Effect<text:s/>of<text:s/>Top</text:span><text:span text:style-name="T1228_4">-</text:span><text:span text:style-name="T1228_5">down<text:s/>and<text:s/>Bottom</text:span><text:span text:style-name="T1228_6">-</text:span><text:span text:style-name="T1228_7">up<text:s/>Peacebuilding<text:s/>Interventions<text:s/>in<text:s/>Nigeria</text:span></text:a></text:span><text:span text:style-name="T1228_8">”</text:span></text:p>
          </table:table-cell>
        </table:table-row>
        <table:table-row table:style-name="Row178">
          <table:table-cell table:style-name="Cell570">
            <text:p text:style-name="P1229"><text:span text:style-name="T1229_1">"</text:span><text:span text:style-name="T1229_2"><text:a xlink:type="simple" xlink:href="https://poverty-action.org/do-body-worn-cameras-change-police-behavior-"><text:span text:style-name="T1229_3">Do<text:s/>body</text:span><text:span text:style-name="T1229_4">-</text:span><text:span text:style-name="T1229_5">worn<text:s/>cameras<text:s/>affect<text:s/>police<text:s/></text:span><text:span text:style-name="T1229_6">behavior</text:span><text:span text:style-name="T1229_7"><text:s/>and<text:s/>citizens'<text:s/>perception?<text:s/>Evidence<text:s/>from<text:s/>an<text:s/>RCT<text:s/>in<text:s/>São<text:s/>Paulo</text:span></text:a></text:span><text:span text:style-name="T1229_8">"<text:s/>(Joana<text:s/>Monteiro,<text:s/>Leandro<text:s/>Piquet,<text:s/>Julia<text:s/>Guerra<text:s/>Fernandes,<text:s/>Ciro<text:s/>Biderman)</text:span></text:p>
          </table:table-cell>
          <table:table-cell table:style-name="Cell571">
            <text:p text:style-name="P1230"><text:span text:style-name="T1230_1">PRI,<text:s/>Fall<text:s/>2020<text:s/>(Pilot<text:s/>study,<text:s/>$49,966)</text:span></text:p>
          </table:table-cell>
          <table:table-cell table:style-name="Cell572">
            <text:p text:style-name="P1231"><text:span text:style-name="T1231_1">IPA<text:s/>Evaluation<text:s/>Summary:<text:s/>"</text:span><text:span text:style-name="T1231_2"><text:a xlink:type="simple" xlink:href="https://poverty-action.org/do-body-worn-cameras-change-police-behavior-"><text:span text:style-name="T1231_3">Do<text:s/>body</text:span><text:span text:style-name="T1231_4">-</text:span><text:span text:style-name="T1231_5">worn<text:s/>cameras<text:s/>affect<text:s/>police<text:s/></text:span><text:span text:style-name="T1231_6">behavior</text:span><text:span text:style-name="T1231_7"><text:s/>and<text:s/>citizens'<text:s/>perception?<text:s/>Evidence<text:s/>from<text:s/>an<text:s/>RCT<text:s/>in<text:s/>São<text:s/>Paulo</text:span></text:a></text:span><text:span text:style-name="T1231_8">"<text:s/></text:span></text:p>
          </table:table-cell>
        </table:table-row>
        <table:table-row table:style-name="Row179">
          <table:table-cell table:style-name="Cell573">
            <text:p text:style-name="P1232"><text:span text:style-name="T1232_1">"</text:span><text:span text:style-name="T1232_2"><text:a xlink:type="simple" xlink:href="https://poverty-action.org/impacts-intensive-municipal-governance-and-community-organization-gang-governance-medellin-0"><text:span text:style-name="T1232_3">Understanding<text:s/>Gang<text:s/>Entry<text:s/>and<text:s/>Exit<text:s/>in<text:s/></text:span><text:span text:style-name="T1232_4">Me”delLaws</text:span><text:span text:style-name="T1232_5">,<text:s/>Norms<text:s/>and<text:s/>Prejudice:<text:s/>Gay<text:s/>Rights<text:s/>in<text:s/></text:span><text:span text:style-name="T1232_6">Indialín</text:span><text:span text:style-name="T1232_7">,<text:s/>Colombia</text:span></text:a></text:span><text:span text:style-name="T1232_8">"<text:s/>(Christopher<text:s/>(Chris)<text:s/>Blattman,<text:s/>Santiago<text:s/>Tobón,<text:s/>Pierre</text:span><text:span text:style-name="T1232_9">-</text:span><text:span text:style-name="T1232_10">Luc<text:s/>Vautrey,<text:s/>María<text:s/></text:span><text:span text:style-name="T1232_11">Aranzazú</text:span><text:span text:style-name="T1232_12"><text:s/>Rodríguez)</text:span></text:p>
          </table:table-cell>
          <table:table-cell table:style-name="Cell574">
            <text:p text:style-name="P1233"><text:span text:style-name="T1233_1">PRI,<text:s/>Off</text:span><text:span text:style-name="T1233_2">-</text:span><text:span text:style-name="T1233_3">Cycle<text:s/>(Pilot<text:s/>study,<text:s/>$43,301.15)</text:span></text:p>
            <text:p text:style-name="P1234"/>
            <text:p text:style-name="P1235"><text:span text:style-name="T1235_1">CVI,<text:s/>Fall<text:s/>2018<text:s/>(Full<text:s/>project,<text:s/>$99,996)</text:span></text:p>
          </table:table-cell>
          <table:table-cell table:style-name="Cell575">
            <text:p text:style-name="P1236"><text:span text:style-name="T1236_1">IPA<text:s/>Evaluation<text:s/>Summary:<text:s/>“</text:span><text:span text:style-name="T1236_2"><text:a xlink:type="simple" xlink:href="https://poverty-action.org/impacts-intensive-municipal-governance-and-community-organization-gang-governance-medellin-0"><text:span text:style-name="T1236_3">The<text:s/>Impacts<text:s/>of<text:s/>Intensive<text:s/>Municipal<text:s/>Governance<text:s/>and<text:s/>Community<text:s/>Organization<text:s/>on<text:s/>Gang<text:s/>Governance<text:s/>in<text:s/>Medellín</text:span></text:a></text:span><text:span text:style-name="T1236_4">”</text:span></text:p>
          </table:table-cell>
        </table:table-row>
        <table:table-row table:style-name="Row180">
          <table:table-cell table:style-name="Cell576" table:number-rows-spanned="2">
            <text:p text:style-name="P1237"><text:span text:style-name="T1237_1">"</text:span><text:span text:style-name="T1237_2"><text:a xlink:type="simple" xlink:href="https://poverty-action.org/improving-labor-market-opportunities-refugees-uganda"><text:span text:style-name="T1237_3">Improving<text:s/>Labor<text:s/>Market<text:s/>Outcomes<text:s/>for<text:s/>Refugees:<text:s/>Evidence<text:s/>from<text:s/>Uganda</text:span></text:a></text:span><text:span text:style-name="T1237_4">"<text:s/>(Francesco<text:s/>Loiacono,<text:s/>Mariajose<text:s/>Silva<text:s/>Vargas)</text:span></text:p>
          </table:table-cell>
          <table:table-cell table:style-name="Cell577" table:number-rows-spanned="2">
            <text:p text:style-name="P1238"><text:span text:style-name="T1238_1">PRI,<text:s/>Spring<text:s/>2019<text:s/>(Full<text:s/>study,<text:s/>Exploratory<text:s/>study,<text:s/>$58,206)</text:span></text:p>
            <text:p text:style-name="P1239"/>
          </table:table-cell>
          <table:table-cell table:style-name="Cell578" table:number-rows-spanned="2">
            <text:p text:style-name="P1240"><text:span text:style-name="T1240_1">Photo<text:s/>Story:<text:s/>“</text:span><text:span text:style-name="T1240_2"><text:a xlink:type="simple" xlink:href="https://poverty-action.org/improving-labor-market-opportunities-refugees-uganda#:~:text=this%20article%20and-,this%20photo%20story.,-To%20understand%20how"><text:span text:style-name="T1240_3">The<text:s/>journey<text:s/>of<text:s/>an<text:s/>impact<text:s/>evaluation<text:s/>project:<text:s/>Socio</text:span><text:span text:style-name="T1240_4">-</text:span><text:span text:style-name="T1240_5">economic<text:s/>integration<text:s/>of<text:s/>refugees<text:s/>in<text:s/>Uganda</text:span></text:a></text:span><text:span text:style-name="T1240_6">”</text:span></text:p>
          </table:table-cell>
        </table:table-row>
        <table:table-row table:style-name="Row181">
          <table:covered-table-cell table:style-name="Cell579">
            <text:p text:style-name="P1241"/>
          </table:covered-table-cell>
          <table:covered-table-cell table:style-name="Cell580">
            <text:p text:style-name="P1242"/>
          </table:covered-table-cell>
          <table:covered-table-cell table:style-name="Cell581">
            <text:p text:style-name="P1243"/>
          </table:covered-table-cell>
        </table:table-row>
        <table:table-row table:style-name="Row182">
          <table:table-cell table:style-name="Cell582">
            <text:p text:style-name="P1244"><text:span text:style-name="T1244_1">"</text:span><text:span text:style-name="T1244_2"><text:a xlink:type="simple" xlink:href="https://poverty-action.org/improving-labor-market-opportunities-refugees-uganda"><text:span text:style-name="T1244_3">Improving<text:s/>Labor<text:s/>Market<text:s/>Outcomes<text:s/>for<text:s/>Refugees:<text:s/>Evidence<text:s/>from<text:s/>Uganda</text:span></text:a></text:span><text:span text:style-name="T1244_4">"<text:s/>(Francesco<text:s/>Loiacono,<text:s/>Mariajose<text:s/>Silva<text:s/>Vargas)</text:span></text:p>
            <text:p text:style-name="P1245"/>
            <text:p text:style-name="P1246"><text:span text:style-name="T1246_1">“</text:span><text:span text:style-name="T1246_2"><text:a xlink:type="simple" xlink:href="https://poverty-action.org/impact-entrepreneurship-training-using-imagery-techniques-colombia"><text:span text:style-name="T1246_3">Learning<text:s/>to<text:s/>See<text:s/>a<text:s/>World<text:s/>of<text:s/>Opportunities</text:span></text:a></text:span><text:span text:style-name="T1246_4">"<text:s/>(Nava<text:s/>Ashraf,<text:s/>Leonardo<text:s/>Iacovone,<text:s/></text:span><text:span text:style-name="T1246_5">Gharad</text:span><text:span text:style-name="T1246_6"><text:s/>Bryan,<text:s/>Alexia<text:s/>Delfino,<text:s/>Ashley<text:s/></text:span><text:span text:style-name="T1246_7">Pople</text:span><text:span text:style-name="T1246_8">,<text:s/>Emily<text:s/>Holmes)</text:span></text:p>
          </table:table-cell>
          <table:table-cell table:style-name="Cell583">
            <text:p text:style-name="P1247"><text:span text:style-name="T1247_1">PRI,<text:s/>Spring<text:s/>2019<text:s/>(Full<text:s/>study,<text:s/>Exploratory<text:s/>study,<text:s/>$58,206)</text:span></text:p>
            <text:p text:style-name="P1248"/>
            <text:p text:style-name="P1249"/>
            <text:p text:style-name="P1250"/>
            <text:p text:style-name="P1251"><text:span text:style-name="T1251_1">PRI,<text:s/>Spring<text:s/>2019,<text:s/>Fall<text:s/>2017<text:s/>(Full<text:s/>study,<text:s/>Exploratory<text:s/>study,<text:s/>$123,539.12)</text:span></text:p>
          </table:table-cell>
          <table:table-cell table:style-name="Cell584">
            <text:p text:style-name="P1252"><text:span text:style-name="T1252_1">VoxDev<text:s/>Literature<text:s/>Review:<text:s/>“</text:span><text:span text:style-name="T1252_2"><text:a xlink:type="simple" xlink:href="https://poverty-action.org/impact-entrepreneurship-training-using-imagery-techniques-colombia#:~:text=To%20understand%20how%20this%20study%20fits%20within%20the%20broader%20evidence%20base%20on%20displacement%2C%20see%20it%20referenced%20in%20Stefano%20Caris%20and%20Kate%20Orkin%27s%20VoxDev%20Literature%20Review%2C%20%22Barriers%20to%20Search%20and%20Hiring%20in%20Urban%20Labour%20Markets.%22"><text:span text:style-name="T1252_3">Barriers<text:s/>to<text:s/>Search<text:s/>and<text:s/>Hiring<text:s/>in<text:s/>Urban<text:s/>Labour<text:s/>Markets</text:span></text:a></text:span><text:span text:style-name="T1252_4">”<text:s/></text:span></text:p>
          </table:table-cell>
        </table:table-row>
        <table:table-row table:style-name="Row183">
          <table:table-cell table:style-name="Cell585">
            <text:p text:style-name="P1253"><text:span text:style-name="T1253_1">"</text:span><text:span text:style-name="T1253_2"><text:a xlink:type="simple" xlink:href="https://poverty-action.org/teaching-students-perspective-taking-mitigate-social-exclusion-refugee-children-turkey"><text:span text:style-name="T1253_3">Fostering<text:s/>Empathy<text:s/>in<text:s/>the<text:s/>Classroom:<text:s/>A<text:s/>Randomized<text:s/>Educational<text:s/>Intervention<text:s/>for<text:s/>the<text:s/>Integration<text:s/>of<text:s/>Child<text:s/>Refugees</text:span></text:a></text:span><text:span text:style-name="T1253_4">”<text:s/>(Sule<text:s/>Alan,<text:s/>Ceren<text:s/>Baysan,<text:s/>Mert<text:s/>Gumren,<text:s/>Elif<text:s/>Kubilay)</text:span></text:p>
            <text:p text:style-name="P1254"/>
            <text:p text:style-name="P1255"><text:span text:style-name="T1255_1">“</text:span><text:span text:style-name="T1255_2"><text:a xlink:type="simple" xlink:href="https://poverty-action.org/can-development-aid-change-attitudes-toward-refugees-experimental-evidence-urban-microentrepreneurs"><text:span text:style-name="T1255_3">Microenterprise<text:s/>Support<text:s/>to<text:s/>Integrate<text:s/>Urban<text:s/>Refugees<text:s/>in<text:s/>Uganda</text:span></text:a></text:span><text:span text:style-name="T1255_4">"<text:s/>(Thomas<text:s/>Ginn,<text:s/>Olivia<text:s/>Woldemikael,<text:s/>Travis<text:s/>Baseler,<text:s/></text:span><text:span text:style-name="T1255_5">Helidah</text:span><text:span text:style-name="T1255_6"><text:s/></text:span><text:span text:style-name="T1255_7">Ogude</text:span><text:span text:style-name="T1255_8">)</text:span></text:p>
            <text:p text:style-name="P1256"/>
            <text:p text:style-name="P1257"><text:span text:style-name="T1257_1">“</text:span><text:span text:style-name="T1257_2"><text:a xlink:type="simple" xlink:href="https://www.povertyactionlab.org/initiative-project/mitigating-social-exclusion-child-refugees-intervention-perspective-taking"><text:span text:style-name="T1257_3">Mitigating<text:s/>the<text:s/>Social<text:s/>Exclusion<text:s/>of<text:s/>Child<text:s/>Refugees:<text:s/>An<text:s/>Intervention<text:s/>on<text:s/>Perspective<text:s/>Taking</text:span></text:a></text:span><text:span text:style-name="T1257_4">”<text:s/>(Sule<text:s/>Alan,<text:s/>Ceren<text:s/>Baysan,<text:s/>Elif<text:s/>Kubilay)</text:span></text:p>
            <text:p text:style-name="P1258"/>
          </table:table-cell>
          <table:table-cell table:style-name="Cell586">
            <text:p text:style-name="P1259"><text:span text:style-name="T1259_1">PRI,<text:s/>Off-Cycle<text:s/>(Pilot<text:s/>study,<text:s/>$47,946)</text:span></text:p>
            <text:p text:style-name="P1260"/>
            <text:p text:style-name="P1261"/>
            <text:p text:style-name="P1262"/>
            <text:p text:style-name="P1263"/>
            <text:p text:style-name="P1264"/>
            <text:p text:style-name="P1265"><text:span text:style-name="T1265_1">PRI,<text:s/></text:span><text:span text:style-name="T1265_2">Fall</text:span><text:span text:style-name="T1265_3"><text:s/>2019,<text:s/>Fall<text:s/>2017<text:s/>(Full<text:s/>study,<text:s/>Exploratory<text:s/>study,<text:s/>$141,081.09)</text:span></text:p>
            <text:p text:style-name="P1266"/>
            <text:p text:style-name="P1267"/>
            <text:p text:style-name="P1268"/>
            <text:p text:style-name="P1269"><text:span text:style-name="T1269_1">CVI,<text:s/>Fall<text:s/>2018<text:s/>(Full<text:s/>study,<text:s/>$172,975)</text:span></text:p>
          </table:table-cell>
          <table:table-cell table:style-name="Cell587">
            <text:p text:style-name="P1270"><text:span text:style-name="T1270_1">IPA<text:s/>Blog:<text:s/>“</text:span><text:span text:style-name="T1270_2"><text:a xlink:type="simple" xlink:href="https://poverty-action.org/building-social-cohesion-stories-hope-refugee-integration-projects-turkey-and-uganda"><text:span text:style-name="T1270_3">Building<text:s/>Social<text:s/>Cohesion:<text:s/>Stories<text:s/>of<text:s/>Hope<text:s/>from<text:s/>Refugee<text:s/>Integration<text:s/>Projects<text:s/>in<text:s/>Turkey<text:s/>and<text:s/>Uganda</text:span></text:a></text:span><text:span text:style-name="T1270_4">”</text:span></text:p>
          </table:table-cell>
        </table:table-row>
        <table:table-row table:style-name="Row184">
          <table:table-cell table:style-name="Cell588">
            <text:p text:style-name="P1271"><text:span text:style-name="T1271_1">“</text:span><text:span text:style-name="T1271_2"><text:a xlink:type="simple" xlink:href="https://www.povertyactionlab.org/initiative-project/elasticity-tax-compliance-evidence-low-capacity-state"><text:span text:style-name="T1271_3">The<text:s/>Elasticity<text:s/>of<text:s/>Tax<text:s/>Compliance:<text:s/>Evidence<text:s/>from<text:s/>a<text:s/>Low</text:span><text:span text:style-name="T1271_4">-</text:span><text:span text:style-name="T1271_5">Capacity<text:s/>State</text:span></text:a></text:span><text:span text:style-name="T1271_6">”<text:s/>(Augustin<text:s/>Bergeron,<text:s/>Jonathan<text:s/>Weigel,<text:s/>Gabriel<text:s/>Tourek)</text:span></text:p>
          </table:table-cell>
          <table:table-cell table:style-name="Cell589">
            <text:p text:style-name="P1272"><text:span text:style-name="T1272_1">GI,<text:s/>Spring<text:s/>2017<text:s/>(Full<text:s/>project,<text:s/>$49,262)</text:span></text:p>
          </table:table-cell>
          <table:table-cell table:style-name="Cell590">
            <text:p text:style-name="P1273"><text:span text:style-name="T1273_1">GI<text:s/>Evidence<text:s/>Effect:<text:s/>“</text:span><text:span text:style-name="T1273_2"><text:a xlink:type="simple" xlink:href="https://www.povertyactionlab.org/evidence-effect/effective-and-fair-taxation"><text:span text:style-name="T1273_3">Effective<text:s/>and<text:s/>Fair<text:s/>Taxation</text:span></text:a></text:span><text:span text:style-name="T1273_4">”</text:span></text:p>
          </table:table-cell>
        </table:table-row>
        <table:table-row table:style-name="Row185">
          <table:table-cell table:style-name="Cell591">
            <text:p text:style-name="P1274"><text:span text:style-name="T1274_1">“</text:span><text:span text:style-name="T1274_2"><text:a xlink:type="simple" xlink:href="https://www.povertyactionlab.org/initiative-project/improving-labor-courts-effects-publicly-provided-lawyers-and-statistical"><text:span text:style-name="T1274_3">Improving<text:s/>Labor<text:s/>Courts:<text:s/>The<text:s/>Effects<text:s/>of<text:s/>Publicly<text:s/>Provided<text:s/>Lawyers<text:s/>and<text:s/>Statistical<text:s/>Information</text:span></text:a></text:span><text:span text:style-name="T1274_4">”<text:s/>(Enrique<text:s/>Seira<text:s/>Bejarano,<text:s/>Joyce<text:s/>Sadka,<text:s/>Christopher<text:s/>Woodruff)</text:span></text:p>
          </table:table-cell>
          <table:table-cell table:style-name="Cell592">
            <text:p text:style-name="P1275"><text:span text:style-name="T1275_1">GI,<text:s/>Fall<text:s/>2017<text:s/>(Full<text:s/>project,<text:s/>$167,333)</text:span></text:p>
          </table:table-cell>
          <table:table-cell table:style-name="Cell593">
            <text:p text:style-name="P1276"><text:span text:style-name="T1276_1">GI<text:s/>Evidence<text:s/>Effect:<text:s/></text:span><text:span text:style-name="T1276_2"><text:a xlink:type="simple" xlink:href="https://www.povertyactionlab.org/evidence-effect/helping-workers-get-justice"><text:span text:style-name="T1276_3">“Helping<text:s/>Workers<text:s/>Get<text:s/>Justice</text:span></text:a></text:span><text:span text:style-name="T1276_4">”</text:span></text:p>
          </table:table-cell>
        </table:table-row>
        <table:table-row table:style-name="Row186">
          <table:table-cell table:style-name="Cell594">
            <text:p text:style-name="P1277"><text:span text:style-name="T1277_1">“</text:span><text:span text:style-name="T1277_2"><text:a xlink:type="simple" xlink:href="https://www.povertyactionlab.org/evaluation/impact-group-discussion-hiring-discrimination-against-transgender-workers-india"><text:span text:style-name="T1277_3">Laws,<text:s/>Norms<text:s/>and<text:s/>Prejudice:<text:s/>Gay<text:s/>Rights<text:s/>in<text:s/>India</text:span></text:a></text:span><text:span text:style-name="T1277_4">”<text:s/>(Karen<text:s/>Macours,<text:s/>Duncan<text:s/>Webb,<text:s/>Suanna<text:s/>Oh)<text:s/></text:span></text:p>
          </table:table-cell>
          <table:table-cell table:style-name="Cell595">
            <text:p text:style-name="P1278"><text:span text:style-name="T1278_1">CVI,<text:s/>Fall<text:s/>2021<text:s/>(Full<text:s/>project,<text:s/>$49,949)</text:span></text:p>
          </table:table-cell>
          <table:table-cell table:style-name="Cell596">
            <text:p text:style-name="P1279"><text:span text:style-name="T1279_1">J</text:span><text:span text:style-name="T1279_2">-</text:span><text:span text:style-name="T1279_3">PAL<text:s/>Evaluation<text:s/>Summary:<text:s/>“</text:span><text:span text:style-name="T1279_4"><text:a xlink:type="simple" xlink:href="https://www.povertyactionlab.org/evaluation/impact-group-discussion-hiring-discrimination-against-transgender-workers-india"><text:span text:style-name="T1279_5">The<text:s/>Impact<text:s/>of<text:s/>Group<text:s/>Discussion<text:s/>on<text:s/>Hiring<text:s/>Discrimination<text:s/>against<text:s/>Transgender<text:s/>Workers<text:s/>in<text:s/>India</text:span></text:a></text:span><text:span text:style-name="T1279_6">”</text:span></text:p>
          </table:table-cell>
        </table:table-row>
        <table:table-row table:style-name="Row187">
          <table:table-cell table:style-name="Cell597" table:number-rows-spanned="2">
            <text:p text:style-name="P1280"><text:span text:style-name="T1280_1">“</text:span><text:span text:style-name="T1280_2"><text:a xlink:type="simple" xlink:href="https://www.povertyactionlab.org/initiative-project/improving-opioid-de-addiction-protocols-india"><text:span text:style-name="T1280_3">Improving<text:s/>Opioid<text:s/>De</text:span><text:span text:style-name="T1280_4">-</text:span><text:span text:style-name="T1280_5">addiction</text:span><text:span text:style-name="T1280_6"><text:s/>Protocols<text:s/>in<text:s/>India</text:span></text:a></text:span><text:span text:style-name="T1280_7">”<text:s/>(Namrata<text:s/>Kala,<text:s/>Supreet<text:s/>Kaur,<text:s/></text:span><text:span text:style-name="T1280_8">Aprajit</text:span><text:span text:style-name="T1280_9"><text:s/>Mahajan)</text:span></text:p>
          </table:table-cell>
          <table:table-cell table:style-name="Cell598" table:number-rows-spanned="2">
            <text:p text:style-name="P1281"><text:span text:style-name="T1281_1">CVI,<text:s/>Spring<text:s/>2019<text:s/>(Pilot<text:s/>project,<text:s/>$50,000)</text:span></text:p>
          </table:table-cell>
          <table:table-cell table:style-name="Cell599">
            <text:p text:style-name="P1282"><text:span text:style-name="T1282_1">CEGA<text:s/>Policy<text:s/>Brief:<text:s/>“</text:span><text:span text:style-name="T1282_2"><text:a xlink:type="simple" xlink:href="https://www.povertyactionlab.org/in-the-news/drug-prevention-among-youth-punjab-evaluating-novel-film-based-curriculum-vocational"><text:span text:style-name="T1282_3">Drug<text:s/>Prevention<text:s/>among<text:s/>Youth<text:s/>in<text:s/>Punjab:<text:s/>Evaluating<text:s/>a<text:s/>Novel<text:s/>Film</text:span><text:span text:style-name="T1282_4">-</text:span><text:span text:style-name="T1282_5">Based<text:s/>Curriculum<text:s/>in<text:s/>Vocational<text:s/>Institutes</text:span></text:a></text:span><text:span text:style-name="T1282_6">”</text:span></text:p>
            <text:p text:style-name="P1283"/>
          </table:table-cell>
        </table:table-row>
        <table:table-row table:style-name="Row188">
          <table:covered-table-cell table:style-name="Cell600">
            <text:p text:style-name="P1284"/>
          </table:covered-table-cell>
          <table:covered-table-cell table:style-name="Cell601">
            <text:p text:style-name="P1285"/>
          </table:covered-table-cell>
          <table:table-cell table:style-name="Cell602">
            <text:p text:style-name="P1286"><text:span text:style-name="T1286_1">CEGA<text:s/>Policy<text:s/>Brief:<text:s/>“</text:span><text:span text:style-name="T1286_2"><text:a xlink:type="simple" xlink:href="https://www.povertyactionlab.org/in-the-news/government-punjab-scales-novel-drug-prevention-program"><text:span text:style-name="T1286_3">Government<text:s/>of<text:s/>Punjab<text:s/>Scales<text:s/></text:span><text:span text:style-name="T1286_4">A</text:span><text:span text:style-name="T1286_5"><text:s/>Novel<text:s/>Drug<text:s/>Prevention<text:s/>Program</text:span></text:a></text:span><text:span text:style-name="T1286_6">”</text:span></text:p>
          </table:table-cell>
        </table:table-row>
        <table:table-row table:style-name="Row189">
          <table:table-cell table:style-name="Cell603">
            <text:p text:style-name="P1287"><text:span text:style-name="T1287_1">“</text:span><text:span text:style-name="T1287_2"><text:a xlink:type="simple" xlink:href="https://www.povertyactionlab.org/initiative-project/civilian-protection-direct-combatant-interventions-what-works-and-what-doesnt"><text:span text:style-name="T1287_3">Civilian<text:s/>Protection<text:s/>by<text:s/>Direct<text:s/>Combatant<text:s/>Interventions:<text:s/>What<text:s/>works<text:s/>and<text:s/>what<text:s/>Doesn’t?<text:s/>A<text:s/>Field<text:s/>Experiment<text:s/>leveraging<text:s/>combatant<text:s/>incentives<text:s/>through<text:s/>IHL<text:s/>training<text:s/>and<text:s/>combatant<text:s/>empathy<text:s/>through<text:s/>perspective<text:s/>taking</text:span></text:a></text:span><text:span text:style-name="T1287_4">”<text:s/>(Raul<text:s/>Sanchez<text:s/>de<text:s/>la<text:s/>Sierra)</text:span></text:p>
            <text:p text:style-name="P1288"/>
            <text:p text:style-name="P1289"/>
          </table:table-cell>
          <table:table-cell table:style-name="Cell604">
            <text:p text:style-name="P1290"><text:span text:style-name="T1290_1">CVI,<text:s/>Fall<text:s/>2024<text:s/>(Full<text:s/>project,<text:s/>$50,000)</text:span></text:p>
          </table:table-cell>
          <table:table-cell table:style-name="Cell605">
            <text:p text:style-name="P1291"><text:span text:style-name="T1291_1">J</text:span><text:span text:style-name="T1291_2">-</text:span><text:span text:style-name="T1291_3">PAL<text:s/>Evidence<text:s/>Effect:<text:s/></text:span><text:span text:style-name="T1291_4"><text:a xlink:type="simple" xlink:href="https://www.povertyactionlab.org/blog/7-21-25/evidence-effect-evidence-action-conflict-and-crisis"><text:span text:style-name="T1291_5">Evidence<text:s/>for<text:s/>action<text:s/>in<text:s/>conflict<text:s/>and<text:s/>crisis</text:span></text:a></text:span></text:p>
            <text:p text:style-name="P1292"/>
          </table:table-cell>
        </table:table-row>
        <table:table-row table:style-name="Row190">
          <table:table-cell table:style-name="Cell606">
            <text:p text:style-name="P1293"><text:span text:style-name="T1293_1">“</text:span><text:span text:style-name="T1293_2"><text:a xlink:type="simple" xlink:href="https://www.povertyactionlab.org/initiative-project/civilian-protection-direct-combatant-interventions-what-works-and-what-doesnt"><text:span text:style-name="T1293_3">Civilian<text:s/>Protection<text:s/>by<text:s/>Direct<text:s/>Combatant<text:s/>Interventions:<text:s/>What<text:s/>works<text:s/>and<text:s/>what<text:s/>Doesn’t?<text:s/>A<text:s/>Field<text:s/>Experiment<text:s/>leveraging<text:s/>combatant<text:s/>incentives<text:s/>through<text:s/>IHL<text:s/>training<text:s/>and<text:s/>combatant<text:s/>empathy<text:s/>through<text:s/>perspective<text:s/>taking</text:span></text:a></text:span><text:span text:style-name="T1293_4">”<text:s/>(Raul<text:s/>Sanchez<text:s/>de<text:s/>la<text:s/>Sierra)</text:span></text:p>
            <text:p text:style-name="P1294"/>
            <text:p text:style-name="P1295"/>
            <text:p text:style-name="P1296"><text:span text:style-name="T1296_1">“</text:span><text:span text:style-name="T1296_2"><text:a xlink:type="simple" xlink:href="https://www.povertyactionlab.org/initiative-project/mitigating-social-exclusion-child-refugees-intervention-perspective-taking"><text:span text:style-name="T1296_3">Fostering<text:s/>Empathy<text:s/>in<text:s/>the<text:s/>Classroom:<text:s/>A<text:s/>Randomized<text:s/>Educational<text:s/>Intervention<text:s/>for<text:s/>the<text:s/>Integration<text:s/>of<text:s/>Child<text:s/>Refugees</text:span></text:a></text:span><text:span text:style-name="T1296_4">”<text:s/>(Sule<text:s/>Alan,<text:s/>Ceren<text:s/>Baysan,<text:s/>Elif<text:s/>Kubilay)</text:span></text:p>
          </table:table-cell>
          <table:table-cell table:style-name="Cell607">
            <text:p text:style-name="P1297"><text:span text:style-name="T1297_1">CVI,<text:s/>Fall<text:s/>2024<text:s/>(Full<text:s/>project,<text:s/>$50,000)</text:span></text:p>
            <text:p text:style-name="P1298"/>
            <text:p text:style-name="P1299"/>
            <text:p text:style-name="P1300"/>
            <text:p text:style-name="P1301"/>
            <text:p text:style-name="P1302"/>
            <text:p text:style-name="P1303"/>
            <text:p text:style-name="P1304"/>
            <text:p text:style-name="P1305"/>
            <text:p text:style-name="P1306"><text:span text:style-name="T1306_1">CVI,<text:s/>Fall<text:s/>2018<text:s/>(Full<text:s/>project,<text:s/>$172,975)</text:span></text:p>
          </table:table-cell>
          <table:table-cell table:style-name="Cell608">
            <text:p text:style-name="P1307"><text:span text:style-name="T1307_1">J</text:span><text:span text:style-name="T1307_2">-</text:span><text:span text:style-name="T1307_3">PAL<text:s/>Evidence<text:s/>Effect:<text:s/></text:span><text:span text:style-name="T1307_4"><text:a xlink:type="simple" xlink:href="https://www.povertyactionlab.org/evidence-effect/bias-to-belonging-through-perspective-taking"><text:span text:style-name="T1307_5">From<text:s/>bias<text:s/>to<text:s/>belonging<text:s/>through<text:s/>perspective</text:span><text:span text:style-name="T1307_6">-</text:span><text:span text:style-name="T1307_7">taking</text:span></text:a></text:span></text:p>
            <text:p text:style-name="P1308"/>
          </table:table-cell>
        </table:table-row>
        <table:table-row table:style-name="Row191">
          <table:table-cell table:style-name="Cell609">
            <text:p text:style-name="P1309"><text:span text:style-name="T1309_1">“</text:span><text:span text:style-name="T1309_2"><text:a xlink:type="simple" xlink:href="https://www.povertyactionlab.org/initiative-project/direct-aid-afghan-women-0"><text:span text:style-name="T1309_3">Direct<text:s/>Aid<text:s/>to<text:s/>Afghan<text:s/>Women</text:span></text:a></text:span><text:span text:style-name="T1309_4">”<text:s/>(Michael<text:s/>Callen,<text:s/>Miguel<text:s/>Fajardo</text:span><text:span text:style-name="T1309_5">-</text:span><text:span text:style-name="T1309_6">Steinhäuser</text:span></text:p>
            <text:p text:style-name="P1310"><text:span text:style-name="T1310_1">Michael<text:s/>Findley,<text:s/>Tarek<text:s/>Ghani)</text:span></text:p>
          </table:table-cell>
          <table:table-cell table:style-name="Cell610">
            <text:p text:style-name="P1311"><text:span text:style-name="T1311_1">CVI,<text:s/>2022<text:s/></text:span><text:span text:style-name="T1311_2">Off</text:span><text:span text:style-name="T1311_3">-</text:span><text:span text:style-name="T1311_4">cycle</text:span><text:span text:style-name="T1311_5"><text:s/>(Pilot<text:s/>study,<text:s/>$41,682)</text:span></text:p>
          </table:table-cell>
          <table:table-cell table:style-name="Cell611">
            <text:p text:style-name="P1312"><text:span text:style-name="T1312_1">J</text:span><text:span text:style-name="T1312_2">-</text:span><text:span text:style-name="T1312_3">PAL<text:s/>Evidence<text:s/>Effect:<text:s/></text:span><text:span text:style-name="T1312_4"><text:a xlink:type="simple" xlink:href="https://www.povertyactionlab.org/evidence-effect/giving-cash-in-humanitarian-crises"><text:span text:style-name="T1312_5">Giving<text:s/>cash<text:s/>in<text:s/>humanitarian<text:s/>crises</text:span></text:a></text:span></text:p>
          </table:table-cell>
        </table:table-row>
        <table:table-row table:style-name="Row192">
          <table:table-cell table:style-name="Cell612">
            <text:p text:style-name="P1313"><text:span text:style-name="T1313_1"><text:a xlink:type="simple" xlink:href="https://poverty-action.org/long-term-impact-cognitive-behavioral-therapy-and-cash-transfers-high-risk-young-men-liberia"><text:span text:style-name="T1313_2">"Sustainable<text:s/>Transformation<text:s/>for<text:s/>Youth<text:s/>in<text:s/>Liberia<text:s/>(STYL)</text:span></text:a></text:span><text:span text:style-name="T1313_3">"<text:s/>(Christopher<text:s/>Blattman,<text:s/>Sebastian<text:s/>Chaskel,<text:s/>Margaret<text:s/>Sheridan,<text:s/>Julian<text:s/>Jamison)</text:span></text:p>
          </table:table-cell>
          <table:table-cell table:style-name="Cell613">
            <text:p text:style-name="P1314"><text:span text:style-name="T1314_1">GCCI<text:s/>staff<text:s/>support<text:s text:c="3"/></text:span></text:p>
          </table:table-cell>
          <table:table-cell table:style-name="Cell614">
            <text:p text:style-name="P1315"><text:span text:style-name="T1315_1">J</text:span><text:span text:style-name="T1315_2">-</text:span><text:span text:style-name="T1315_3">PAL<text:s/>Evidence<text:s/>Effect:<text:s/></text:span><text:span text:style-name="T1315_4"><text:a xlink:type="simple" xlink:href="https://www.povertyactionlab.org/evidence-effect/reducing-violence-through-cognitive-behavioral-therapy"><text:span text:style-name="T1315_5">A<text:s/>smarter<text:s/>way<text:s/>to<text:s/>reduce<text:s/>violence?<text:s/>Teach<text:s/>yourself<text:s/>to<text:s/>think<text:s/>differently</text:span></text:a></text:span></text:p>
          </table:table-cell>
        </table:table-row>
        <table:table-row table:style-name="Row193">
          <table:table-cell table:style-name="Cell615">
            <text:p text:style-name="P1316"><text:span text:style-name="T1316_1">“</text:span><text:span text:style-name="T1316_2"><text:a xlink:type="simple" xlink:href="https://www.povertyactionlab.org/initiative-project/engendering-policing-evaluating-reforms-increase-womens-access-security"><text:span text:style-name="T1316_3">Engendering<text:s/>Policing:<text:s/>Evaluating<text:s/>Reforms<text:s/>to<text:s/>Increase<text:s/>Women’s<text:s/>Access<text:s/>to<text:s/>Security</text:span></text:a></text:span><text:span text:style-name="T1316_4">”<text:s/>(Sandip<text:s/>Sukhtankar,<text:s/>Gabrielle<text:s/>Kruks</text:span><text:span text:style-name="T1316_5">-</text:span><text:span text:style-name="T1316_6">Wisner,<text:s/>Akshay<text:s/>Mangla)</text:span></text:p>
          </table:table-cell>
          <table:table-cell table:style-name="Cell616">
            <text:p text:style-name="P1317"><text:span text:style-name="T1317_1">CVI,<text:s/>Fall<text:s/>2019<text:s/>(Full<text:s/>project,<text:s/>$252,905)</text:span></text:p>
          </table:table-cell>
          <table:table-cell table:style-name="Cell617">
            <text:p text:style-name="P1318"><text:span text:style-name="T1318_1">J</text:span><text:span text:style-name="T1318_2">-</text:span><text:span text:style-name="T1318_3">PAL<text:s/>Case<text:s/>Study:<text:s/></text:span><text:span text:style-name="T1318_4"><text:a xlink:type="simple" xlink:href="https://www.povertyactionlab.org/case-study/help-desks-improve-womens-access-justice"><text:span text:style-name="T1318_5">Help<text:s/>desks<text:s/>to<text:s/>improve<text:s/>women's<text:s/>access<text:s/>to<text:s/>justice</text:span></text:a></text:span></text:p>
          </table:table-cell>
        </table:table-row>
        <table:table-row table:style-name="Row194">
          <table:table-cell table:style-name="Cell618">
            <text:p text:style-name="P1319"><text:span text:style-name="T1319_1">“</text:span><text:span text:style-name="T1319_2"><text:a xlink:type="simple" xlink:href="https://www.povertyactionlab.org/initiative-project/gendered-impacts-employment-domestic-violence-and-psychosocial-wellbeing"><text:span text:style-name="T1319_3">The<text:s/>Gendered<text:s/>Impacts<text:s/>of<text:s/>Employment<text:s/>on<text:s/>Domestic<text:s/>Violence<text:s/>and<text:s/>Psychosocial<text:s/>Wellbeing</text:span></text:a></text:span><text:span text:style-name="T1319_4">”</text:span></text:p>
          </table:table-cell>
          <table:table-cell table:style-name="Cell619">
            <text:p text:style-name="P1320"><text:span text:style-name="T1320_1">CVI,<text:s/>Fall<text:s/>2021<text:s/>(Full<text:s/>project,<text:s/>$90,188)</text:span></text:p>
          </table:table-cell>
          <table:table-cell table:style-name="Cell620">
            <text:p text:style-name="P1321"><text:span text:style-name="T1321_1">UNHCR<text:s/>Brief:<text:s/></text:span><text:span text:style-name="T1321_2"><text:a xlink:type="simple" xlink:href="https://www.povertyactionlab.org/in-the-news/impact-livelihood-activities-among-rohingya-refugees"><text:span text:style-name="T1321_3">The<text:s/>impact<text:s/>of<text:s/>livelihood<text:s/>activities<text:s/>among<text:s/>Rohingya<text:s/>refugees</text:span></text:a></text:span></text:p>
          </table:table-cell>
        </table:table-row>
      </table:table>
      <text:h text:style-name="P1322" text:outline-level="2"><text:bookmark-start text:name="_heading=h.1ph0mrf0ald2"/><text:bookmark-end text:name="_heading=h.1ph0mrf0ald2"/></text:h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Noto Sans Symbols" svg:font-family="Noto Sans Symbol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Georgia" svg:font-family="Georgia" style:font-pitch="variable" style:font-family-generic="roman"/>
    <style:font-face style:name="Century Gothic" svg:font-family="Century Gothic" style:font-pitch="variable" style:font-family-generic="swiss"/>
    <style:font-face style:name="Cambria Math" svg:font-family="Cambria Math" style:font-pitch="variable" style:font-family-generic="roman"/>
    <style:font-face style:name="Garamond" svg:font-family="Garamond" style:font-pitch="variable" style:font-family-generic="roman"/>
    <style:font-face style:name="Libre Baskerville" svg:font-family="Libre Baskerville" style:font-pitch="variable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847cm" fo:margin-bottom="0.212cm" fo:keep-with-next="always" fo:keep-together="always"/>
      <style:text-properties fo:font-size="24pt" style:font-size-asian="24pt" style:font-size-complex="24pt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141cm" fo:keep-with-next="always" fo:keep-together="always"/>
      <style:text-properties fo:font-size="14pt" style:font-size-asian="14pt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071cm" fo:keep-with-next="always" fo:keep-together="always"/>
      <style:text-properties fo:font-weight="bold" style:font-weight-asian="bold" style:font-weight-complex="bold"/>
    </style:style>
    <style:style style:name="Heading_20_5" style:display-name="Heading 5" style:family="paragraph" style:parent-style-name="Normal" style:default-outline-level="5">
      <style:paragraph-properties fo:margin-top="0.388cm" fo:margin-bottom="0.071cm" fo:keep-with-next="always" fo:keep-together="always"/>
      <style:text-properties fo:font-size="11pt" style:font-size-asian="11pt" style:font-size-complex="11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margin-top="0.353cm" fo:margin-bottom="0.071cm" fo:keep-with-next="always" fo:keep-together="always"/>
      <style:text-properties fo:font-size="10pt" style:font-size-asian="10pt" style:font-size-complex="10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Title" style:family="paragraph" style:parent-style-name="Normal">
      <style:paragraph-properties fo:margin-top="0.847cm" fo:margin-bottom="0.212cm" fo:keep-with-next="always" fo:keep-together="always"/>
      <style:text-properties fo:font-size="36pt" style:font-size-asian="36pt" style:font-size-complex="36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text-properties fo:font-size="12pt" style:font-name-asian="Times New Roman" style:font-size-asian="12pt" style:font-name-complex="Times New Roman" style:font-size-complex="12pt"/>
    </style:style>
    <style:style style:name="Subtitle" style:family="paragraph" style:parent-style-name="Normal">
      <style:paragraph-properties fo:margin-top="0.635cm" fo:margin-bottom="0.141cm" fo:keep-with-next="always" fo:keep-together="always"/>
      <style:text-properties fo:font-style="italic" style:font-style-asian="italic" style:font-style-complex="italic" fo:color="#666666" style:font-name="Georgia" fo:font-size="24pt" style:font-name-asian="Georgia" style:font-size-asian="24pt" style:font-name-complex="Georgia" style:font-size-complex="24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paragraph" style:family="paragraph" style:parent-style-name="Normal">
      <style:paragraph-properties fo:margin-top="0.494cm" fo:margin-bottom="0.494cm"/>
      <style:text-properties style:font-name="Times New Roman" style:font-name-asian="Times New Roman" style:font-name-complex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style:font-name-asian="Times New Roman" style:font-name-complex="Times New Roman" fo:language-asian="en" fo:country-asian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elected" style:family="text" style:parent-style-name="Default_20_Paragraph_20_Font"/>
    <style:style style:name="msoins" style:family="text" style:parent-style-name="Default_20_Paragraph_20_Font"/>
    <text:list-style style:name="LS1">
      <text:list-level-style-number style:num-format="1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1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1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text-underline-style="none"/>
    </style:style>
    <style:style style:name="List9Level1" style:family="text">
      <style:text-properties style:text-underline-style="none"/>
    </style:style>
    <style:style style:name="List9Level2" style:family="text">
      <style:text-properties style:text-underline-style="none"/>
    </style:style>
    <style:style style:name="List9Level3" style:family="text">
      <style:text-properties style:text-underline-style="none"/>
    </style:style>
    <style:style style:name="List9Level4" style:family="text">
      <style:text-properties style:text-underline-style="none"/>
    </style:style>
    <style:style style:name="List9Level5" style:family="text">
      <style:text-properties style:text-underline-style="none"/>
    </style:style>
    <style:style style:name="List9Level6" style:family="text">
      <style:text-properties style:text-underline-style="none"/>
    </style:style>
    <style:style style:name="List9Level7" style:family="text">
      <style:text-properties style:text-underline-style="none"/>
    </style:style>
    <style:style style:name="List9Level8" style:family="text">
      <style:text-properties style:text-underline-style="none"/>
    </style:style>
    <text:list-style style:name="LS9">
      <text:list-level-style-bullet text:bullet-char="●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0Level0" style:family="text">
      <style:text-properties style:text-underline-style="none"/>
    </style:style>
    <style:style style:name="List10Level1" style:family="text">
      <style:text-properties style:text-underline-style="none"/>
    </style:style>
    <style:style style:name="List10Level2" style:family="text">
      <style:text-properties style:text-underline-style="none"/>
    </style:style>
    <style:style style:name="List10Level3" style:family="text">
      <style:text-properties style:text-underline-style="none"/>
    </style:style>
    <style:style style:name="List10Level4" style:family="text">
      <style:text-properties style:text-underline-style="none"/>
    </style:style>
    <style:style style:name="List10Level5" style:family="text">
      <style:text-properties style:text-underline-style="none"/>
    </style:style>
    <style:style style:name="List10Level6" style:family="text">
      <style:text-properties style:text-underline-style="none"/>
    </style:style>
    <style:style style:name="List10Level7" style:family="text">
      <style:text-properties style:text-underline-style="none"/>
    </style:style>
    <style:style style:name="List10Level8" style:family="text">
      <style:text-properties style:text-underline-style="none"/>
    </style:style>
    <text:list-style style:name="LS10">
      <text:list-level-style-bullet text:bullet-char="●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1Level0" style:family="text">
      <style:text-properties style:text-underline-style="none"/>
    </style:style>
    <style:style style:name="List11Level1" style:family="text">
      <style:text-properties style:text-underline-style="none"/>
    </style:style>
    <style:style style:name="List11Level2" style:family="text">
      <style:text-properties style:text-underline-style="none"/>
    </style:style>
    <style:style style:name="List11Level3" style:family="text">
      <style:text-properties style:text-underline-style="none"/>
    </style:style>
    <style:style style:name="List11Level4" style:family="text">
      <style:text-properties style:text-underline-style="none"/>
    </style:style>
    <style:style style:name="List11Level5" style:family="text">
      <style:text-properties style:text-underline-style="none"/>
    </style:style>
    <style:style style:name="List11Level6" style:family="text">
      <style:text-properties style:text-underline-style="none"/>
    </style:style>
    <style:style style:name="List11Level7" style:family="text">
      <style:text-properties style:text-underline-style="none"/>
    </style:style>
    <style:style style:name="List11Level8" style:family="text">
      <style:text-properties style:text-underline-style="none"/>
    </style:style>
    <text:list-style style:name="LS11">
      <text:list-level-style-bullet text:bullet-char="●" text:style-name="List11Level0" text:level="1">
        <style:list-level-properties text:space-before="0.626cm" text:min-label-width="0.635cm" fo:text-align="start" text:list-level-position-and-space-mode="label-alignment">
          <style:list-level-label-alignment text:label-followed-by="listtab" fo:margin-left="1.261cm" fo:text-indent="-0.635cm"/>
        </style:list-level-properties>
        <style:text-properties style:text-underline-style="none"/>
      </text:list-level-style-bullet>
      <text:list-level-style-bullet text:bullet-char="o" text:style-name="List11Level1" text:level="2">
        <style:list-level-properties text:space-before="1.896cm" text:min-label-width="0.635cm" fo:text-align="start" text:list-level-position-and-space-mode="label-alignment">
          <style:list-level-label-alignment text:label-followed-by="listtab" fo:margin-left="2.531cm" fo:text-indent="-0.635cm"/>
        </style:list-level-properties>
        <style:text-properties style:text-underline-style="none"/>
      </text:list-level-style-bullet>
      <text:list-level-style-bullet text:bullet-char="▪" text:style-name="List11Level2" text:level="3">
        <style:list-level-properties text:space-before="3.166cm" text:min-label-width="0.635cm" fo:text-align="start" text:list-level-position-and-space-mode="label-alignment">
          <style:list-level-label-alignment text:label-followed-by="listtab" fo:margin-left="3.801cm" fo:text-indent="-0.635cm"/>
        </style:list-level-properties>
        <style:text-properties style:text-underline-style="none"/>
      </text:list-level-style-bullet>
      <text:list-level-style-bullet text:bullet-char="●" text:style-name="List11Level3" text:level="4">
        <style:list-level-properties text:space-before="4.436cm" text:min-label-width="0.635cm" fo:text-align="start" text:list-level-position-and-space-mode="label-alignment">
          <style:list-level-label-alignment text:label-followed-by="listtab" fo:margin-left="5.071cm" fo:text-indent="-0.635cm"/>
        </style:list-level-properties>
        <style:text-properties style:text-underline-style="none"/>
      </text:list-level-style-bullet>
      <text:list-level-style-bullet text:bullet-char="o" text:style-name="List11Level4" text:level="5">
        <style:list-level-properties text:space-before="5.706cm" text:min-label-width="0.635cm" fo:text-align="start" text:list-level-position-and-space-mode="label-alignment">
          <style:list-level-label-alignment text:label-followed-by="listtab" fo:margin-left="6.341cm" fo:text-indent="-0.635cm"/>
        </style:list-level-properties>
        <style:text-properties style:text-underline-style="none"/>
      </text:list-level-style-bullet>
      <text:list-level-style-bullet text:bullet-char="▪" text:style-name="List11Level5" text:level="6">
        <style:list-level-properties text:space-before="6.976cm" text:min-label-width="0.635cm" fo:text-align="start" text:list-level-position-and-space-mode="label-alignment">
          <style:list-level-label-alignment text:label-followed-by="listtab" fo:margin-left="7.611cm" fo:text-indent="-0.635cm"/>
        </style:list-level-properties>
        <style:text-properties style:text-underline-style="none"/>
      </text:list-level-style-bullet>
      <text:list-level-style-bullet text:bullet-char="●" text:style-name="List11Level6" text:level="7">
        <style:list-level-properties text:space-before="8.246cm" text:min-label-width="0.635cm" fo:text-align="start" text:list-level-position-and-space-mode="label-alignment">
          <style:list-level-label-alignment text:label-followed-by="listtab" fo:margin-left="8.881cm" fo:text-indent="-0.635cm"/>
        </style:list-level-properties>
        <style:text-properties style:text-underline-style="none"/>
      </text:list-level-style-bullet>
      <text:list-level-style-bullet text:bullet-char="o" text:style-name="List11Level7" text:level="8">
        <style:list-level-properties text:space-before="9.516cm" text:min-label-width="0.635cm" fo:text-align="start" text:list-level-position-and-space-mode="label-alignment">
          <style:list-level-label-alignment text:label-followed-by="listtab" fo:margin-left="10.151cm" fo:text-indent="-0.635cm"/>
        </style:list-level-properties>
        <style:text-properties style:text-underline-style="none"/>
      </text:list-level-style-bullet>
      <text:list-level-style-bullet text:bullet-char="▪" text:style-name="List11Level8" text:level="9">
        <style:list-level-properties text:space-before="10.786cm" text:min-label-width="0.635cm" fo:text-align="start" text:list-level-position-and-space-mode="label-alignment">
          <style:list-level-label-alignment text:label-followed-by="listtab" fo:margin-left="11.421cm" fo:text-indent="-0.635cm"/>
        </style:list-level-properties>
        <style:text-properties style:text-underline-style="none"/>
      </text:list-level-style-bullet>
    </text:list-style>
    <style:style style:name="List12Level0" style:family="text">
      <style:text-properties style:text-underline-style="none"/>
    </style:style>
    <style:style style:name="List12Level1" style:family="text">
      <style:text-properties style:text-underline-style="none"/>
    </style:style>
    <style:style style:name="List12Level2" style:family="text">
      <style:text-properties style:text-underline-style="none"/>
    </style:style>
    <style:style style:name="List12Level3" style:family="text">
      <style:text-properties style:text-underline-style="none"/>
    </style:style>
    <style:style style:name="List12Level4" style:family="text">
      <style:text-properties style:text-underline-style="none"/>
    </style:style>
    <style:style style:name="List12Level5" style:family="text">
      <style:text-properties style:text-underline-style="none"/>
    </style:style>
    <style:style style:name="List12Level6" style:family="text">
      <style:text-properties style:text-underline-style="none"/>
    </style:style>
    <style:style style:name="List12Level7" style:family="text">
      <style:text-properties style:text-underline-style="none"/>
    </style:style>
    <style:style style:name="List12Level8" style:family="text">
      <style:text-properties style:text-underline-style="none"/>
    </style:style>
    <text:list-style style:name="LS12">
      <text:list-level-style-bullet text:bullet-char="●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3Level0" style:family="text">
      <style:text-properties style:text-underline-style="none"/>
    </style:style>
    <style:style style:name="List13Level1" style:family="text">
      <style:text-properties style:text-underline-style="none"/>
    </style:style>
    <style:style style:name="List13Level2" style:family="text">
      <style:text-properties style:text-underline-style="none"/>
    </style:style>
    <style:style style:name="List13Level3" style:family="text">
      <style:text-properties style:text-underline-style="none"/>
    </style:style>
    <style:style style:name="List13Level4" style:family="text">
      <style:text-properties style:text-underline-style="none"/>
    </style:style>
    <style:style style:name="List13Level5" style:family="text">
      <style:text-properties style:text-underline-style="none"/>
    </style:style>
    <style:style style:name="List13Level6" style:family="text">
      <style:text-properties style:text-underline-style="none"/>
    </style:style>
    <style:style style:name="List13Level7" style:family="text">
      <style:text-properties style:text-underline-style="none"/>
    </style:style>
    <style:style style:name="List13Level8" style:family="text">
      <style:text-properties style:text-underline-style="none"/>
    </style:style>
    <text:list-style style:name="LS13">
      <text:list-level-style-bullet text:bullet-char="●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4Level0" style:family="text">
      <style:text-properties style:text-underline-style="none"/>
    </style:style>
    <style:style style:name="List14Level1" style:family="text">
      <style:text-properties style:text-underline-style="none"/>
    </style:style>
    <style:style style:name="List14Level2" style:family="text">
      <style:text-properties style:text-underline-style="none"/>
    </style:style>
    <style:style style:name="List14Level3" style:family="text">
      <style:text-properties style:text-underline-style="none"/>
    </style:style>
    <style:style style:name="List14Level4" style:family="text">
      <style:text-properties style:text-underline-style="none"/>
    </style:style>
    <style:style style:name="List14Level5" style:family="text">
      <style:text-properties style:text-underline-style="none"/>
    </style:style>
    <style:style style:name="List14Level6" style:family="text">
      <style:text-properties style:text-underline-style="none"/>
    </style:style>
    <style:style style:name="List14Level7" style:family="text">
      <style:text-properties style:text-underline-style="none"/>
    </style:style>
    <style:style style:name="List14Level8" style:family="text">
      <style:text-properties style:text-underline-style="none"/>
    </style:style>
    <text:list-style style:name="LS14">
      <text:list-level-style-number style:num-format="1" text:style-name="List14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text-underline-style="none"/>
      </text:list-level-style-number>
      <text:list-level-style-number style:num-format="a" text:style-name="List14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text-underline-style="none"/>
      </text:list-level-style-number>
      <text:list-level-style-number style:num-format="i" text:style-name="List14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  <style:text-properties style:text-underline-style="none"/>
      </text:list-level-style-number>
      <text:list-level-style-number style:num-format="1" text:style-name="List14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text-underline-style="none"/>
      </text:list-level-style-number>
      <text:list-level-style-number style:num-format="a" text:style-name="List14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text-underline-style="none"/>
      </text:list-level-style-number>
      <text:list-level-style-number style:num-format="i" text:style-name="List14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  <style:text-properties style:text-underline-style="none"/>
      </text:list-level-style-number>
      <text:list-level-style-number style:num-format="1" text:style-name="List14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text-underline-style="none"/>
      </text:list-level-style-number>
      <text:list-level-style-number style:num-format="a" text:style-name="List14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text-underline-style="none"/>
      </text:list-level-style-number>
      <text:list-level-style-number style:num-format="i" text:style-name="List14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  <style:text-properties style:text-underline-style="none"/>
      </text:list-level-style-number>
    </text:list-style>
    <style:style style:name="List15Level0" style:family="text">
      <style:text-properties fo:font-weight="bold" style:font-weight-asian="bold" style:text-underline-style="none"/>
    </style:style>
    <style:style style:name="List15Level1" style:family="text">
      <style:text-properties style:text-underline-style="none"/>
    </style:style>
    <style:style style:name="List15Level2" style:family="text">
      <style:text-properties style:text-underline-style="none"/>
    </style:style>
    <style:style style:name="List15Level3" style:family="text">
      <style:text-properties style:text-underline-style="none"/>
    </style:style>
    <style:style style:name="List15Level4" style:family="text">
      <style:text-properties style:text-underline-style="none"/>
    </style:style>
    <style:style style:name="List15Level5" style:family="text">
      <style:text-properties style:text-underline-style="none"/>
    </style:style>
    <style:style style:name="List15Level6" style:family="text">
      <style:text-properties style:text-underline-style="none"/>
    </style:style>
    <style:style style:name="List15Level7" style:family="text">
      <style:text-properties style:text-underline-style="none"/>
    </style:style>
    <style:style style:name="List15Level8" style:family="text">
      <style:text-properties style:text-underline-style="none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 style:text-underline-style="none"/>
      </text:list-level-style-number>
      <text:list-level-style-bullet text:bullet-char="o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text-underline-style="none"/>
      </text:list-level-style-bullet>
      <text:list-level-style-bullet text:bullet-char="▪" text:style-name="List1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text-underline-style="none"/>
      </text:list-level-style-bullet>
      <text:list-level-style-bullet text:bullet-char="●" text:style-name="List1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text-underline-style="none"/>
      </text:list-level-style-bullet>
      <text:list-level-style-bullet text:bullet-char="o" text:style-name="List1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text-underline-style="none"/>
      </text:list-level-style-bullet>
      <text:list-level-style-bullet text:bullet-char="▪" text:style-name="List1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text-underline-style="none"/>
      </text:list-level-style-bullet>
      <text:list-level-style-bullet text:bullet-char="●" text:style-name="List1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text-underline-style="none"/>
      </text:list-level-style-bullet>
      <text:list-level-style-bullet text:bullet-char="o" text:style-name="List1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text-underline-style="none"/>
      </text:list-level-style-bullet>
      <text:list-level-style-bullet text:bullet-char="▪" text:style-name="List1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text-underline-style="none"/>
      </text:list-level-style-bullet>
    </text:list-style>
    <style:style style:name="List16Level0" style:family="text">
      <style:text-properties style:text-underline-style="none"/>
    </style:style>
    <style:style style:name="List16Level1" style:family="text">
      <style:text-properties style:text-underline-style="none"/>
    </style:style>
    <style:style style:name="List16Level2" style:family="text">
      <style:text-properties style:text-underline-style="none"/>
    </style:style>
    <style:style style:name="List16Level3" style:family="text">
      <style:text-properties style:text-underline-style="none"/>
    </style:style>
    <style:style style:name="List16Level4" style:family="text">
      <style:text-properties style:text-underline-style="none"/>
    </style:style>
    <style:style style:name="List16Level5" style:family="text">
      <style:text-properties style:text-underline-style="none"/>
    </style:style>
    <style:style style:name="List16Level6" style:family="text">
      <style:text-properties style:text-underline-style="none"/>
    </style:style>
    <style:style style:name="List16Level7" style:family="text">
      <style:text-properties style:text-underline-style="none"/>
    </style:style>
    <style:style style:name="List16Level8" style:family="text">
      <style:text-properties style:text-underline-style="none"/>
    </style:style>
    <text:list-style style:name="LS16">
      <text:list-level-style-bullet text:bullet-char="●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7Level0" style:family="text">
      <style:text-properties style:text-underline-style="none"/>
    </style:style>
    <style:style style:name="List17Level1" style:family="text">
      <style:text-properties style:text-underline-style="none"/>
    </style:style>
    <style:style style:name="List17Level2" style:family="text">
      <style:text-properties style:text-underline-style="none"/>
    </style:style>
    <style:style style:name="List17Level3" style:family="text">
      <style:text-properties style:text-underline-style="none"/>
    </style:style>
    <style:style style:name="List17Level4" style:family="text">
      <style:text-properties style:text-underline-style="none"/>
    </style:style>
    <style:style style:name="List17Level5" style:family="text">
      <style:text-properties style:text-underline-style="none"/>
    </style:style>
    <style:style style:name="List17Level6" style:family="text">
      <style:text-properties style:text-underline-style="none"/>
    </style:style>
    <style:style style:name="List17Level7" style:family="text">
      <style:text-properties style:text-underline-style="none"/>
    </style:style>
    <style:style style:name="List17Level8" style:family="text">
      <style:text-properties style:text-underline-style="none"/>
    </style:style>
    <text:list-style style:name="LS17">
      <text:list-level-style-bullet text:bullet-char="●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8Level0" style:family="text">
      <style:text-properties fo:font-weight="bold" style:font-weight-asian="bold" style:font-weight-complex="bold" style:text-underline-style="none"/>
    </style:style>
    <style:style style:name="List18Level1" style:family="text">
      <style:text-properties style:text-underline-style="none"/>
    </style:style>
    <style:style style:name="List18Level2" style:family="text">
      <style:text-properties style:text-underline-style="none"/>
    </style:style>
    <style:style style:name="List18Level3" style:family="text">
      <style:text-properties style:text-underline-style="none"/>
    </style:style>
    <style:style style:name="List18Level4" style:family="text">
      <style:text-properties style:text-underline-style="none"/>
    </style:style>
    <style:style style:name="List18Level5" style:family="text">
      <style:text-properties style:text-underline-style="none"/>
    </style:style>
    <style:style style:name="List18Level6" style:family="text">
      <style:text-properties style:text-underline-style="none"/>
    </style:style>
    <style:style style:name="List18Level7" style:family="text">
      <style:text-properties style:text-underline-style="none"/>
    </style:style>
    <style:style style:name="List18Level8" style:family="text">
      <style:text-properties style:text-underline-style="none"/>
    </style: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 style:font-weight-complex="bold" style:text-underline-style="none"/>
      </text:list-level-style-number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text-underline-style="none"/>
      </text:list-level-style-bullet>
      <text:list-level-style-bullet text:bullet-char="▪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text-underline-style="none"/>
      </text:list-level-style-bullet>
      <text:list-level-style-bullet text:bullet-char="●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text-underline-style="none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text-underline-style="none"/>
      </text:list-level-style-bullet>
      <text:list-level-style-bullet text:bullet-char="▪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text-underline-style="none"/>
      </text:list-level-style-bullet>
      <text:list-level-style-bullet text:bullet-char="●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text-underline-style="none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text-underline-style="none"/>
      </text:list-level-style-bullet>
      <text:list-level-style-bullet text:bullet-char="▪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text-underline-style="none"/>
      </text:list-level-style-bullet>
    </text:list-style>
    <style:style style:name="List19Level0" style:family="text">
      <style:text-properties style:text-underline-style="none"/>
    </style:style>
    <style:style style:name="List19Level1" style:family="text">
      <style:text-properties style:text-underline-style="none"/>
    </style:style>
    <style:style style:name="List19Level2" style:family="text">
      <style:text-properties style:text-underline-style="none"/>
    </style:style>
    <style:style style:name="List19Level3" style:family="text">
      <style:text-properties style:text-underline-style="none"/>
    </style:style>
    <style:style style:name="List19Level4" style:family="text">
      <style:text-properties style:text-underline-style="none"/>
    </style:style>
    <style:style style:name="List19Level5" style:family="text">
      <style:text-properties style:text-underline-style="none"/>
    </style:style>
    <style:style style:name="List19Level6" style:family="text">
      <style:text-properties style:text-underline-style="none"/>
    </style:style>
    <style:style style:name="List19Level7" style:family="text">
      <style:text-properties style:text-underline-style="none"/>
    </style:style>
    <style:style style:name="List19Level8" style:family="text">
      <style:text-properties style:text-underline-style="none"/>
    </style:style>
    <text:list-style style:name="LS19">
      <text:list-level-style-bullet text:bullet-char="●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0Level0" style:family="text">
      <style:text-properties style:text-underline-style="none"/>
    </style:style>
    <style:style style:name="List20Level1" style:family="text">
      <style:text-properties style:text-underline-style="none"/>
    </style:style>
    <style:style style:name="List20Level2" style:family="text">
      <style:text-properties style:text-underline-style="none"/>
    </style:style>
    <style:style style:name="List20Level3" style:family="text">
      <style:text-properties style:text-underline-style="none"/>
    </style:style>
    <style:style style:name="List20Level4" style:family="text">
      <style:text-properties style:text-underline-style="none"/>
    </style:style>
    <style:style style:name="List20Level5" style:family="text">
      <style:text-properties style:text-underline-style="none"/>
    </style:style>
    <style:style style:name="List20Level6" style:family="text">
      <style:text-properties style:text-underline-style="none"/>
    </style:style>
    <style:style style:name="List20Level7" style:family="text">
      <style:text-properties style:text-underline-style="none"/>
    </style:style>
    <style:style style:name="List20Level8" style:family="text">
      <style:text-properties style:text-underline-style="none"/>
    </style:style>
    <text:list-style style:name="LS20">
      <text:list-level-style-bullet text:bullet-char="●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1Level0" style:family="text">
      <style:text-properties style:text-underline-style="none"/>
    </style:style>
    <style:style style:name="List21Level1" style:family="text">
      <style:text-properties style:text-underline-style="none"/>
    </style:style>
    <style:style style:name="List21Level2" style:family="text">
      <style:text-properties style:text-underline-style="none"/>
    </style:style>
    <style:style style:name="List21Level3" style:family="text">
      <style:text-properties style:text-underline-style="none"/>
    </style:style>
    <style:style style:name="List21Level4" style:family="text">
      <style:text-properties style:text-underline-style="none"/>
    </style:style>
    <style:style style:name="List21Level5" style:family="text">
      <style:text-properties style:text-underline-style="none"/>
    </style:style>
    <style:style style:name="List21Level6" style:family="text">
      <style:text-properties style:text-underline-style="none"/>
    </style:style>
    <style:style style:name="List21Level7" style:family="text">
      <style:text-properties style:text-underline-style="none"/>
    </style:style>
    <style:style style:name="List21Level8" style:family="text">
      <style:text-properties style:text-underline-style="none"/>
    </style:style>
    <text:list-style style:name="LS21">
      <text:list-level-style-bullet text:bullet-char="●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▪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▪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▪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2Level0" style:family="text">
      <style:text-properties style:text-underline-style="none"/>
    </style:style>
    <style:style style:name="List22Level1" style:family="text">
      <style:text-properties style:text-underline-style="none"/>
    </style:style>
    <style:style style:name="List22Level2" style:family="text">
      <style:text-properties style:text-underline-style="none"/>
    </style:style>
    <style:style style:name="List22Level3" style:family="text">
      <style:text-properties style:text-underline-style="none"/>
    </style:style>
    <style:style style:name="List22Level4" style:family="text">
      <style:text-properties style:text-underline-style="none"/>
    </style:style>
    <style:style style:name="List22Level5" style:family="text">
      <style:text-properties style:text-underline-style="none"/>
    </style:style>
    <style:style style:name="List22Level6" style:family="text">
      <style:text-properties style:text-underline-style="none"/>
    </style:style>
    <style:style style:name="List22Level7" style:family="text">
      <style:text-properties style:text-underline-style="none"/>
    </style:style>
    <style:style style:name="List22Level8" style:family="text">
      <style:text-properties style:text-underline-style="none"/>
    </style:style>
    <text:list-style style:name="LS22">
      <text:list-level-style-bullet text:bullet-char="●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3Level0" style:family="text">
      <style:text-properties style:text-underline-style="none"/>
    </style:style>
    <style:style style:name="List23Level1" style:family="text">
      <style:text-properties style:text-underline-style="none"/>
    </style:style>
    <style:style style:name="List23Level2" style:family="text">
      <style:text-properties style:text-underline-style="none"/>
    </style:style>
    <style:style style:name="List23Level3" style:family="text">
      <style:text-properties style:text-underline-style="none"/>
    </style:style>
    <style:style style:name="List23Level4" style:family="text">
      <style:text-properties style:text-underline-style="none"/>
    </style:style>
    <style:style style:name="List23Level5" style:family="text">
      <style:text-properties style:text-underline-style="none"/>
    </style:style>
    <style:style style:name="List23Level6" style:family="text">
      <style:text-properties style:text-underline-style="none"/>
    </style:style>
    <style:style style:name="List23Level7" style:family="text">
      <style:text-properties style:text-underline-style="none"/>
    </style:style>
    <style:style style:name="List23Level8" style:family="text">
      <style:text-properties style:text-underline-style="none"/>
    </style:style>
    <text:list-style style:name="LS23">
      <text:list-level-style-number style:num-format="i" text:style-name="List23Level0" style:num-suffix=")" style:num-prefix="(" text:level="1">
        <style:text-properties style:text-underline-style="none"/>
      </text:list-level-style-number>
      <text:list-level-style-number style:num-format="a" text:style-name="List23Level1" text:level="2">
        <style:list-level-properties text:space-before="0cm" text:min-label-width="2.076cm" fo:text-align="start" text:list-level-position-and-space-mode="label-alignment">
          <style:list-level-label-alignment text:label-followed-by="listtab" fo:margin-left="2.076cm" fo:text-indent="-2.076cm"/>
        </style:list-level-properties>
        <style:text-properties style:text-underline-style="none"/>
      </text:list-level-style-number>
      <text:list-level-style-number style:num-format="i" text:style-name="List23Level2" text:level="3">
        <style:list-level-properties text:space-before="0cm" text:min-label-width="3.346cm" fo:text-align="start" text:list-level-position-and-space-mode="label-alignment">
          <style:list-level-label-alignment text:label-followed-by="listtab" fo:margin-left="3.346cm" fo:text-indent="-3.346cm"/>
        </style:list-level-properties>
        <style:text-properties style:text-underline-style="none"/>
      </text:list-level-style-number>
      <text:list-level-style-number style:num-format="1" text:style-name="List23Level3" text:level="4">
        <style:list-level-properties text:space-before="0cm" text:min-label-width="4.616cm" fo:text-align="start" text:list-level-position-and-space-mode="label-alignment">
          <style:list-level-label-alignment text:label-followed-by="listtab" fo:margin-left="4.616cm" fo:text-indent="-4.616cm"/>
        </style:list-level-properties>
        <style:text-properties style:text-underline-style="none"/>
      </text:list-level-style-number>
      <text:list-level-style-number style:num-format="a" text:style-name="List23Level4" text:level="5">
        <style:list-level-properties text:space-before="0cm" text:min-label-width="5.886cm" fo:text-align="start" text:list-level-position-and-space-mode="label-alignment">
          <style:list-level-label-alignment text:label-followed-by="listtab" fo:margin-left="5.886cm" fo:text-indent="-5.886cm"/>
        </style:list-level-properties>
        <style:text-properties style:text-underline-style="none"/>
      </text:list-level-style-number>
      <text:list-level-style-number style:num-format="i" text:style-name="List23Level5" text:level="6">
        <style:list-level-properties text:space-before="0cm" text:min-label-width="7.156cm" fo:text-align="start" text:list-level-position-and-space-mode="label-alignment">
          <style:list-level-label-alignment text:label-followed-by="listtab" fo:margin-left="7.156cm" fo:text-indent="-7.156cm"/>
        </style:list-level-properties>
        <style:text-properties style:text-underline-style="none"/>
      </text:list-level-style-number>
      <text:list-level-style-number style:num-format="1" text:style-name="List23Level6" text:level="7">
        <style:list-level-properties text:space-before="0cm" text:min-label-width="8.426cm" fo:text-align="start" text:list-level-position-and-space-mode="label-alignment">
          <style:list-level-label-alignment text:label-followed-by="listtab" fo:margin-left="8.426cm" fo:text-indent="-8.426cm"/>
        </style:list-level-properties>
        <style:text-properties style:text-underline-style="none"/>
      </text:list-level-style-number>
      <text:list-level-style-number style:num-format="a" text:style-name="List23Level7" text:level="8">
        <style:list-level-properties text:space-before="0cm" text:min-label-width="9.696cm" fo:text-align="start" text:list-level-position-and-space-mode="label-alignment">
          <style:list-level-label-alignment text:label-followed-by="listtab" fo:margin-left="9.696cm" fo:text-indent="-9.696cm"/>
        </style:list-level-properties>
        <style:text-properties style:text-underline-style="none"/>
      </text:list-level-style-number>
      <text:list-level-style-number style:num-format="i" text:style-name="List23Level8" text:level="9">
        <style:list-level-properties text:space-before="0cm" text:min-label-width="10.966cm" fo:text-align="start" text:list-level-position-and-space-mode="label-alignment">
          <style:list-level-label-alignment text:label-followed-by="listtab" fo:margin-left="10.966cm" fo:text-indent="-10.966cm"/>
        </style:list-level-properties>
        <style:text-properties style:text-underline-style="none"/>
      </text:list-level-style-number>
    </text:list-style>
    <style:style style:name="List24Level0" style:family="text">
      <style:text-properties style:text-underline-style="none"/>
    </style:style>
    <style:style style:name="List24Level1" style:family="text">
      <style:text-properties style:text-underline-style="none"/>
    </style:style>
    <style:style style:name="List24Level2" style:family="text">
      <style:text-properties style:text-underline-style="none"/>
    </style:style>
    <style:style style:name="List24Level3" style:family="text">
      <style:text-properties style:text-underline-style="none"/>
    </style:style>
    <style:style style:name="List24Level4" style:family="text">
      <style:text-properties style:text-underline-style="none"/>
    </style:style>
    <style:style style:name="List24Level5" style:family="text">
      <style:text-properties style:text-underline-style="none"/>
    </style:style>
    <style:style style:name="List24Level6" style:family="text">
      <style:text-properties style:text-underline-style="none"/>
    </style:style>
    <style:style style:name="List24Level7" style:family="text">
      <style:text-properties style:text-underline-style="none"/>
    </style:style>
    <style:style style:name="List24Level8" style:family="text">
      <style:text-properties style:text-underline-style="none"/>
    </style:style>
    <text:list-style style:name="LS24">
      <text:list-level-style-bullet text:bullet-char="●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5Level0" style:family="text">
      <style:text-properties style:text-underline-style="none"/>
    </style:style>
    <style:style style:name="List25Level1" style:family="text">
      <style:text-properties style:text-underline-style="none"/>
    </style:style>
    <style:style style:name="List25Level2" style:family="text">
      <style:text-properties style:text-underline-style="none"/>
    </style:style>
    <style:style style:name="List25Level3" style:family="text">
      <style:text-properties style:text-underline-style="none"/>
    </style:style>
    <style:style style:name="List25Level4" style:family="text">
      <style:text-properties style:text-underline-style="none"/>
    </style:style>
    <style:style style:name="List25Level5" style:family="text">
      <style:text-properties style:text-underline-style="none"/>
    </style:style>
    <style:style style:name="List25Level6" style:family="text">
      <style:text-properties style:text-underline-style="none"/>
    </style:style>
    <style:style style:name="List25Level7" style:family="text">
      <style:text-properties style:text-underline-style="none"/>
    </style:style>
    <style:style style:name="List25Level8" style:family="text">
      <style:text-properties style:text-underline-style="none"/>
    </style:style>
    <text:list-style style:name="LS25">
      <text:list-level-style-bullet text:bullet-char="●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▪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▪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▪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6Level0" style:family="text">
      <style:text-properties style:text-underline-style="none"/>
    </style:style>
    <style:style style:name="List26Level1" style:family="text">
      <style:text-properties style:text-underline-style="none"/>
    </style:style>
    <style:style style:name="List26Level2" style:family="text">
      <style:text-properties style:text-underline-style="none"/>
    </style:style>
    <style:style style:name="List26Level3" style:family="text">
      <style:text-properties style:text-underline-style="none"/>
    </style:style>
    <style:style style:name="List26Level4" style:family="text">
      <style:text-properties style:text-underline-style="none"/>
    </style:style>
    <style:style style:name="List26Level5" style:family="text">
      <style:text-properties style:text-underline-style="none"/>
    </style:style>
    <style:style style:name="List26Level6" style:family="text">
      <style:text-properties style:text-underline-style="none"/>
    </style:style>
    <style:style style:name="List26Level7" style:family="text">
      <style:text-properties style:text-underline-style="none"/>
    </style:style>
    <style:style style:name="List26Level8" style:family="text">
      <style:text-properties style:text-underline-style="none"/>
    </style:style>
    <text:list-style style:name="LS26">
      <text:list-level-style-bullet text:bullet-char="●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7Level0" style:family="text">
      <style:text-properties style:text-underline-style="none"/>
    </style:style>
    <style:style style:name="List27Level1" style:family="text">
      <style:text-properties style:text-underline-style="none"/>
    </style:style>
    <style:style style:name="List27Level2" style:family="text">
      <style:text-properties style:text-underline-style="none"/>
    </style:style>
    <style:style style:name="List27Level3" style:family="text">
      <style:text-properties style:text-underline-style="none"/>
    </style:style>
    <style:style style:name="List27Level4" style:family="text">
      <style:text-properties style:text-underline-style="none"/>
    </style:style>
    <style:style style:name="List27Level5" style:family="text">
      <style:text-properties style:text-underline-style="none"/>
    </style:style>
    <style:style style:name="List27Level6" style:family="text">
      <style:text-properties style:text-underline-style="none"/>
    </style:style>
    <style:style style:name="List27Level7" style:family="text">
      <style:text-properties style:text-underline-style="none"/>
    </style:style>
    <style:style style:name="List27Level8" style:family="text">
      <style:text-properties style:text-underline-style="none"/>
    </style:style>
    <text:list-style style:name="LS27">
      <text:list-level-style-bullet text:bullet-char="●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8Level0" style:family="text">
      <style:text-properties style:font-name="Noto Sans Symbols" style:font-name-asian="Noto Sans Symbols" style:font-name-complex="Noto Sans Symbols"/>
    </style:style>
    <style:style style:name="List28Level1" style:family="text">
      <style:text-properties style:font-name="Courier New" style:font-name-asian="Courier New" style:font-name-complex="Courier New"/>
    </style:style>
    <style:style style:name="List28Level2" style:family="text">
      <style:text-properties style:font-name="Noto Sans Symbols" style:font-name-asian="Noto Sans Symbols" style:font-name-complex="Noto Sans Symbols"/>
    </style:style>
    <style:style style:name="List28Level3" style:family="text">
      <style:text-properties style:font-name="Noto Sans Symbols" style:font-name-asian="Noto Sans Symbols" style:font-name-complex="Noto Sans Symbols"/>
    </style:style>
    <style:style style:name="List28Level4" style:family="text">
      <style:text-properties style:font-name="Courier New" style:font-name-asian="Courier New" style:font-name-complex="Courier New"/>
    </style:style>
    <style:style style:name="List28Level5" style:family="text">
      <style:text-properties style:font-name="Noto Sans Symbols" style:font-name-asian="Noto Sans Symbols" style:font-name-complex="Noto Sans Symbols"/>
    </style:style>
    <style:style style:name="List28Level6" style:family="text">
      <style:text-properties style:font-name="Noto Sans Symbols" style:font-name-asian="Noto Sans Symbols" style:font-name-complex="Noto Sans Symbols"/>
    </style:style>
    <style:style style:name="List28Level7" style:family="text">
      <style:text-properties style:font-name="Courier New" style:font-name-asian="Courier New" style:font-name-complex="Courier New"/>
    </style:style>
    <style:style style:name="List28Level8" style:family="text">
      <style:text-properties style:font-name="Noto Sans Symbols" style:font-name-asian="Noto Sans Symbols" style:font-name-complex="Noto Sans Symbols"/>
    </style:style>
    <text:list-style style:name="LS28">
      <text:list-level-style-bullet text:bullet-char="●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Noto Sans Symbols" style:font-name-asian="Noto Sans Symbols" style:font-name-complex="Noto Sans Symbols"/>
      </text:list-level-style-bullet>
    </text:list-style>
    <style:style style:name="List29Level0" style:family="text">
      <style:text-properties style:text-underline-style="none"/>
    </style:style>
    <style:style style:name="List29Level1" style:family="text">
      <style:text-properties style:text-underline-style="none"/>
    </style:style>
    <style:style style:name="List29Level2" style:family="text">
      <style:text-properties style:text-underline-style="none"/>
    </style:style>
    <style:style style:name="List29Level3" style:family="text">
      <style:text-properties style:text-underline-style="none"/>
    </style:style>
    <style:style style:name="List29Level4" style:family="text">
      <style:text-properties style:text-underline-style="none"/>
    </style:style>
    <style:style style:name="List29Level5" style:family="text">
      <style:text-properties style:text-underline-style="none"/>
    </style:style>
    <style:style style:name="List29Level6" style:family="text">
      <style:text-properties style:text-underline-style="none"/>
    </style:style>
    <style:style style:name="List29Level7" style:family="text">
      <style:text-properties style:text-underline-style="none"/>
    </style:style>
    <style:style style:name="List29Level8" style:family="text">
      <style:text-properties style:text-underline-style="none"/>
    </style:style>
    <text:list-style style:name="LS29">
      <text:list-level-style-bullet text:bullet-char="●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▪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▪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▪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0Level0" style:family="text">
      <style:text-properties style:text-underline-style="none"/>
    </style:style>
    <style:style style:name="List30Level1" style:family="text">
      <style:text-properties style:text-underline-style="none"/>
    </style:style>
    <style:style style:name="List30Level2" style:family="text">
      <style:text-properties style:text-underline-style="none"/>
    </style:style>
    <style:style style:name="List30Level3" style:family="text">
      <style:text-properties style:text-underline-style="none"/>
    </style:style>
    <style:style style:name="List30Level4" style:family="text">
      <style:text-properties style:text-underline-style="none"/>
    </style:style>
    <style:style style:name="List30Level5" style:family="text">
      <style:text-properties style:text-underline-style="none"/>
    </style:style>
    <style:style style:name="List30Level6" style:family="text">
      <style:text-properties style:text-underline-style="none"/>
    </style:style>
    <style:style style:name="List30Level7" style:family="text">
      <style:text-properties style:text-underline-style="none"/>
    </style:style>
    <style:style style:name="List30Level8" style:family="text">
      <style:text-properties style:text-underline-style="none"/>
    </style:style>
    <text:list-style style:name="LS30">
      <text:list-level-style-bullet text:bullet-char="●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1Level0" style:family="text">
      <style:text-properties style:text-underline-style="none"/>
    </style:style>
    <style:style style:name="List31Level1" style:family="text">
      <style:text-properties style:text-underline-style="none"/>
    </style:style>
    <style:style style:name="List31Level2" style:family="text">
      <style:text-properties style:text-underline-style="none"/>
    </style:style>
    <style:style style:name="List31Level3" style:family="text">
      <style:text-properties style:text-underline-style="none"/>
    </style:style>
    <style:style style:name="List31Level4" style:family="text">
      <style:text-properties style:text-underline-style="none"/>
    </style:style>
    <style:style style:name="List31Level5" style:family="text">
      <style:text-properties style:text-underline-style="none"/>
    </style:style>
    <style:style style:name="List31Level6" style:family="text">
      <style:text-properties style:text-underline-style="none"/>
    </style:style>
    <style:style style:name="List31Level7" style:family="text">
      <style:text-properties style:text-underline-style="none"/>
    </style:style>
    <style:style style:name="List31Level8" style:family="text">
      <style:text-properties style:text-underline-style="none"/>
    </style:style>
    <text:list-style style:name="LS31">
      <text:list-level-style-bullet text:bullet-char="●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2Level0" style:family="text">
      <style:text-properties style:text-underline-style="none"/>
    </style:style>
    <style:style style:name="List32Level1" style:family="text">
      <style:text-properties style:text-underline-style="none"/>
    </style:style>
    <style:style style:name="List32Level2" style:family="text">
      <style:text-properties style:text-underline-style="none"/>
    </style:style>
    <style:style style:name="List32Level3" style:family="text">
      <style:text-properties style:text-underline-style="none"/>
    </style:style>
    <style:style style:name="List32Level4" style:family="text">
      <style:text-properties style:text-underline-style="none"/>
    </style:style>
    <style:style style:name="List32Level5" style:family="text">
      <style:text-properties style:text-underline-style="none"/>
    </style:style>
    <style:style style:name="List32Level6" style:family="text">
      <style:text-properties style:text-underline-style="none"/>
    </style:style>
    <style:style style:name="List32Level7" style:family="text">
      <style:text-properties style:text-underline-style="none"/>
    </style:style>
    <style:style style:name="List32Level8" style:family="text">
      <style:text-properties style:text-underline-style="none"/>
    </style:style>
    <text:list-style style:name="LS32">
      <text:list-level-style-bullet text:bullet-char="●" text:style-name="List32Level0" text:level="1">
        <style:list-level-properties text:space-before="0.3cm" text:min-label-width="0.635cm" fo:text-align="start" text:list-level-position-and-space-mode="label-alignment">
          <style:list-level-label-alignment text:label-followed-by="listtab" fo:margin-left="0.935cm" fo:text-indent="-0.635cm"/>
        </style:list-level-properties>
        <style:text-properties style:text-underline-style="none"/>
      </text:list-level-style-bullet>
      <text:list-level-style-bullet text:bullet-char="o" text:style-name="List32Level1" text:level="2">
        <style:list-level-properties text:space-before="1.57cm" text:min-label-width="0.635cm" fo:text-align="start" text:list-level-position-and-space-mode="label-alignment">
          <style:list-level-label-alignment text:label-followed-by="listtab" fo:margin-left="2.205cm" fo:text-indent="-0.635cm"/>
        </style:list-level-properties>
        <style:text-properties style:text-underline-style="none"/>
      </text:list-level-style-bullet>
      <text:list-level-style-bullet text:bullet-char="▪" text:style-name="List32Level2" text:level="3">
        <style:list-level-properties text:space-before="2.84cm" text:min-label-width="0.635cm" fo:text-align="start" text:list-level-position-and-space-mode="label-alignment">
          <style:list-level-label-alignment text:label-followed-by="listtab" fo:margin-left="3.475cm" fo:text-indent="-0.635cm"/>
        </style:list-level-properties>
        <style:text-properties style:text-underline-style="none"/>
      </text:list-level-style-bullet>
      <text:list-level-style-bullet text:bullet-char="●" text:style-name="List32Level3" text:level="4">
        <style:list-level-properties text:space-before="4.11cm" text:min-label-width="0.635cm" fo:text-align="start" text:list-level-position-and-space-mode="label-alignment">
          <style:list-level-label-alignment text:label-followed-by="listtab" fo:margin-left="4.745cm" fo:text-indent="-0.635cm"/>
        </style:list-level-properties>
        <style:text-properties style:text-underline-style="none"/>
      </text:list-level-style-bullet>
      <text:list-level-style-bullet text:bullet-char="o" text:style-name="List32Level4" text:level="5">
        <style:list-level-properties text:space-before="5.38cm" text:min-label-width="0.635cm" fo:text-align="start" text:list-level-position-and-space-mode="label-alignment">
          <style:list-level-label-alignment text:label-followed-by="listtab" fo:margin-left="6.015cm" fo:text-indent="-0.635cm"/>
        </style:list-level-properties>
        <style:text-properties style:text-underline-style="none"/>
      </text:list-level-style-bullet>
      <text:list-level-style-bullet text:bullet-char="▪" text:style-name="List32Level5" text:level="6">
        <style:list-level-properties text:space-before="6.65cm" text:min-label-width="0.635cm" fo:text-align="start" text:list-level-position-and-space-mode="label-alignment">
          <style:list-level-label-alignment text:label-followed-by="listtab" fo:margin-left="7.285cm" fo:text-indent="-0.635cm"/>
        </style:list-level-properties>
        <style:text-properties style:text-underline-style="none"/>
      </text:list-level-style-bullet>
      <text:list-level-style-bullet text:bullet-char="●" text:style-name="List32Level6" text:level="7">
        <style:list-level-properties text:space-before="7.92cm" text:min-label-width="0.635cm" fo:text-align="start" text:list-level-position-and-space-mode="label-alignment">
          <style:list-level-label-alignment text:label-followed-by="listtab" fo:margin-left="8.555cm" fo:text-indent="-0.635cm"/>
        </style:list-level-properties>
        <style:text-properties style:text-underline-style="none"/>
      </text:list-level-style-bullet>
      <text:list-level-style-bullet text:bullet-char="o" text:style-name="List32Level7" text:level="8">
        <style:list-level-properties text:space-before="9.19cm" text:min-label-width="0.635cm" fo:text-align="start" text:list-level-position-and-space-mode="label-alignment">
          <style:list-level-label-alignment text:label-followed-by="listtab" fo:margin-left="9.825cm" fo:text-indent="-0.635cm"/>
        </style:list-level-properties>
        <style:text-properties style:text-underline-style="none"/>
      </text:list-level-style-bullet>
      <text:list-level-style-bullet text:bullet-char="▪" text:style-name="List32Level8" text:level="9">
        <style:list-level-properties text:space-before="10.46cm" text:min-label-width="0.635cm" fo:text-align="start" text:list-level-position-and-space-mode="label-alignment">
          <style:list-level-label-alignment text:label-followed-by="listtab" fo:margin-left="11.095cm" fo:text-indent="-0.635cm"/>
        </style:list-level-properties>
        <style:text-properties style:text-underline-style="none"/>
      </text:list-level-style-bullet>
    </text:list-style>
    <style:style style:name="List33Level0" style:family="text">
      <style:text-properties style:text-underline-style="none"/>
    </style:style>
    <style:style style:name="List33Level1" style:family="text">
      <style:text-properties style:text-underline-style="none"/>
    </style:style>
    <style:style style:name="List33Level2" style:family="text">
      <style:text-properties style:text-underline-style="none"/>
    </style:style>
    <style:style style:name="List33Level3" style:family="text">
      <style:text-properties style:text-underline-style="none"/>
    </style:style>
    <style:style style:name="List33Level4" style:family="text">
      <style:text-properties style:text-underline-style="none"/>
    </style:style>
    <style:style style:name="List33Level5" style:family="text">
      <style:text-properties style:text-underline-style="none"/>
    </style:style>
    <style:style style:name="List33Level6" style:family="text">
      <style:text-properties style:text-underline-style="none"/>
    </style:style>
    <style:style style:name="List33Level7" style:family="text">
      <style:text-properties style:text-underline-style="none"/>
    </style:style>
    <style:style style:name="List33Level8" style:family="text">
      <style:text-properties style:text-underline-style="none"/>
    </style:style>
    <text:list-style style:name="LS33">
      <text:list-level-style-bullet text:bullet-char="●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4Level0" style:family="text">
      <style:text-properties style:text-underline-style="none"/>
    </style:style>
    <style:style style:name="List34Level1" style:family="text">
      <style:text-properties style:text-underline-style="none"/>
    </style:style>
    <style:style style:name="List34Level2" style:family="text">
      <style:text-properties style:text-underline-style="none"/>
    </style:style>
    <style:style style:name="List34Level3" style:family="text">
      <style:text-properties style:text-underline-style="none"/>
    </style:style>
    <style:style style:name="List34Level4" style:family="text">
      <style:text-properties style:text-underline-style="none"/>
    </style:style>
    <style:style style:name="List34Level5" style:family="text">
      <style:text-properties style:text-underline-style="none"/>
    </style:style>
    <style:style style:name="List34Level6" style:family="text">
      <style:text-properties style:text-underline-style="none"/>
    </style:style>
    <style:style style:name="List34Level7" style:family="text">
      <style:text-properties style:text-underline-style="none"/>
    </style:style>
    <style:style style:name="List34Level8" style:family="text">
      <style:text-properties style:text-underline-style="none"/>
    </style:style>
    <text:list-style style:name="LS34">
      <text:list-level-style-bullet text:bullet-char="●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5Level0" style:family="text">
      <style:text-properties style:text-underline-style="none"/>
    </style:style>
    <style:style style:name="List35Level1" style:family="text">
      <style:text-properties style:text-underline-style="none"/>
    </style:style>
    <style:style style:name="List35Level2" style:family="text">
      <style:text-properties style:text-underline-style="none"/>
    </style:style>
    <style:style style:name="List35Level3" style:family="text">
      <style:text-properties style:text-underline-style="none"/>
    </style:style>
    <style:style style:name="List35Level4" style:family="text">
      <style:text-properties style:text-underline-style="none"/>
    </style:style>
    <style:style style:name="List35Level5" style:family="text">
      <style:text-properties style:text-underline-style="none"/>
    </style:style>
    <style:style style:name="List35Level6" style:family="text">
      <style:text-properties style:text-underline-style="none"/>
    </style:style>
    <style:style style:name="List35Level7" style:family="text">
      <style:text-properties style:text-underline-style="none"/>
    </style:style>
    <style:style style:name="List35Level8" style:family="text">
      <style:text-properties style:text-underline-style="none"/>
    </style:style>
    <text:list-style style:name="LS35">
      <text:list-level-style-bullet text:bullet-char="●" text:style-name="List35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bullet>
      <text:list-level-style-bullet text:bullet-char="o" text:style-name="List35Level1" text:level="2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style:text-underline-style="none"/>
      </text:list-level-style-bullet>
      <text:list-level-style-bullet text:bullet-char="▪" text:style-name="List35Level2" text:level="3">
        <style:list-level-properties text:space-before="0cm" text:min-label-width="3.81cm" fo:text-align="start" text:list-level-position-and-space-mode="label-alignment">
          <style:list-level-label-alignment text:label-followed-by="listtab" fo:margin-left="3.81cm" fo:text-indent="-3.81cm"/>
        </style:list-level-properties>
        <style:text-properties style:text-underline-style="none"/>
      </text:list-level-style-bullet>
      <text:list-level-style-bullet text:bullet-char="•" text:style-name="List35Level3" text:level="4">
        <style:list-level-properties text:space-before="0cm" text:min-label-width="5.08cm" fo:text-align="start" text:list-level-position-and-space-mode="label-alignment">
          <style:list-level-label-alignment text:label-followed-by="listtab" fo:margin-left="5.08cm" fo:text-indent="-5.08cm"/>
        </style:list-level-properties>
        <style:text-properties style:text-underline-style="none"/>
      </text:list-level-style-bullet>
      <text:list-level-style-bullet text:bullet-char="o" text:style-name="List35Level4" text:level="5">
        <style:list-level-properties text:space-before="0cm" text:min-label-width="6.35cm" fo:text-align="start" text:list-level-position-and-space-mode="label-alignment">
          <style:list-level-label-alignment text:label-followed-by="listtab" fo:margin-left="6.35cm" fo:text-indent="-6.35cm"/>
        </style:list-level-properties>
        <style:text-properties style:text-underline-style="none"/>
      </text:list-level-style-bullet>
      <text:list-level-style-bullet text:bullet-char="▪" text:style-name="List35Level5" text:level="6">
        <style:list-level-properties text:space-before="0cm" text:min-label-width="7.62cm" fo:text-align="start" text:list-level-position-and-space-mode="label-alignment">
          <style:list-level-label-alignment text:label-followed-by="listtab" fo:margin-left="7.62cm" fo:text-indent="-7.62cm"/>
        </style:list-level-properties>
        <style:text-properties style:text-underline-style="none"/>
      </text:list-level-style-bullet>
      <text:list-level-style-bullet text:bullet-char="•" text:style-name="List35Level6" text:level="7">
        <style:list-level-properties text:space-before="0cm" text:min-label-width="8.89cm" fo:text-align="start" text:list-level-position-and-space-mode="label-alignment">
          <style:list-level-label-alignment text:label-followed-by="listtab" fo:margin-left="8.89cm" fo:text-indent="-8.89cm"/>
        </style:list-level-properties>
        <style:text-properties style:text-underline-style="none"/>
      </text:list-level-style-bullet>
      <text:list-level-style-bullet text:bullet-char="o" text:style-name="List35Level7" text:level="8">
        <style:list-level-properties text:space-before="0cm" text:min-label-width="10.16cm" fo:text-align="start" text:list-level-position-and-space-mode="label-alignment">
          <style:list-level-label-alignment text:label-followed-by="listtab" fo:margin-left="10.16cm" fo:text-indent="-10.16cm"/>
        </style:list-level-properties>
        <style:text-properties style:text-underline-style="none"/>
      </text:list-level-style-bullet>
      <text:list-level-style-bullet text:bullet-char="▪" text:style-name="List35Level8" text:level="9">
        <style:list-level-properties text:space-before="0cm" text:min-label-width="11.43cm" fo:text-align="start" text:list-level-position-and-space-mode="label-alignment">
          <style:list-level-label-alignment text:label-followed-by="listtab" fo:margin-left="11.43cm" fo:text-indent="-11.43cm"/>
        </style:list-level-properties>
        <style:text-properties style:text-underline-style="none"/>
      </text:list-level-style-bullet>
    </text:list-style>
    <style:style style:name="List36Level0" style:family="text">
      <style:text-properties style:text-underline-style="none"/>
    </style:style>
    <style:style style:name="List36Level1" style:family="text">
      <style:text-properties style:text-underline-style="none"/>
    </style:style>
    <style:style style:name="List36Level2" style:family="text">
      <style:text-properties style:text-underline-style="none"/>
    </style:style>
    <style:style style:name="List36Level3" style:family="text">
      <style:text-properties style:text-underline-style="none"/>
    </style:style>
    <style:style style:name="List36Level4" style:family="text">
      <style:text-properties style:text-underline-style="none"/>
    </style:style>
    <style:style style:name="List36Level5" style:family="text">
      <style:text-properties style:text-underline-style="none"/>
    </style:style>
    <style:style style:name="List36Level6" style:family="text">
      <style:text-properties style:text-underline-style="none"/>
    </style:style>
    <style:style style:name="List36Level7" style:family="text">
      <style:text-properties style:text-underline-style="none"/>
    </style:style>
    <style:style style:name="List36Level8" style:family="text">
      <style:text-properties style:text-underline-style="none"/>
    </style:style>
    <text:list-style style:name="LS36">
      <text:list-level-style-bullet text:bullet-char="●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▪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▪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▪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7Level0" style:family="text">
      <style:text-properties style:text-underline-style="none"/>
    </style:style>
    <style:style style:name="List37Level1" style:family="text">
      <style:text-properties style:text-underline-style="none"/>
    </style:style>
    <style:style style:name="List37Level2" style:family="text">
      <style:text-properties style:text-underline-style="none"/>
    </style:style>
    <style:style style:name="List37Level3" style:family="text">
      <style:text-properties style:text-underline-style="none"/>
    </style:style>
    <style:style style:name="List37Level4" style:family="text">
      <style:text-properties style:text-underline-style="none"/>
    </style:style>
    <style:style style:name="List37Level5" style:family="text">
      <style:text-properties style:text-underline-style="none"/>
    </style:style>
    <style:style style:name="List37Level6" style:family="text">
      <style:text-properties style:text-underline-style="none"/>
    </style:style>
    <style:style style:name="List37Level7" style:family="text">
      <style:text-properties style:text-underline-style="none"/>
    </style:style>
    <style:style style:name="List37Level8" style:family="text">
      <style:text-properties style:text-underline-style="none"/>
    </style:style>
    <text:list-style style:name="LS37">
      <text:list-level-style-bullet text:bullet-char="●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8Level0" style:family="text">
      <style:text-properties style:text-underline-style="none"/>
    </style:style>
    <style:style style:name="List38Level1" style:family="text">
      <style:text-properties style:text-underline-style="none"/>
    </style:style>
    <style:style style:name="List38Level2" style:family="text">
      <style:text-properties style:text-underline-style="none"/>
    </style:style>
    <style:style style:name="List38Level3" style:family="text">
      <style:text-properties style:text-underline-style="none"/>
    </style:style>
    <style:style style:name="List38Level4" style:family="text">
      <style:text-properties style:text-underline-style="none"/>
    </style:style>
    <style:style style:name="List38Level5" style:family="text">
      <style:text-properties style:text-underline-style="none"/>
    </style:style>
    <style:style style:name="List38Level6" style:family="text">
      <style:text-properties style:text-underline-style="none"/>
    </style:style>
    <style:style style:name="List38Level7" style:family="text">
      <style:text-properties style:text-underline-style="none"/>
    </style:style>
    <style:style style:name="List38Level8" style:family="text">
      <style:text-properties style:text-underline-style="none"/>
    </style:style>
    <text:list-style style:name="LS38">
      <text:list-level-style-bullet text:bullet-char="●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39Level0" style:family="text">
      <style:text-properties style:text-underline-style="none"/>
    </style:style>
    <style:style style:name="List39Level1" style:family="text">
      <style:text-properties style:text-underline-style="none"/>
    </style:style>
    <style:style style:name="List39Level2" style:family="text">
      <style:text-properties style:text-underline-style="none"/>
    </style:style>
    <style:style style:name="List39Level3" style:family="text">
      <style:text-properties style:text-underline-style="none"/>
    </style:style>
    <style:style style:name="List39Level4" style:family="text">
      <style:text-properties style:text-underline-style="none"/>
    </style:style>
    <style:style style:name="List39Level5" style:family="text">
      <style:text-properties style:text-underline-style="none"/>
    </style:style>
    <style:style style:name="List39Level6" style:family="text">
      <style:text-properties style:text-underline-style="none"/>
    </style:style>
    <style:style style:name="List39Level7" style:family="text">
      <style:text-properties style:text-underline-style="none"/>
    </style:style>
    <style:style style:name="List39Level8" style:family="text">
      <style:text-properties style:text-underline-style="none"/>
    </style:style>
    <text:list-style style:name="LS39">
      <text:list-level-style-bullet text:bullet-char="●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40Level0" style:family="text">
      <style:text-properties style:text-underline-style="none"/>
    </style:style>
    <style:style style:name="List40Level1" style:family="text">
      <style:text-properties style:text-underline-style="none"/>
    </style:style>
    <style:style style:name="List40Level2" style:family="text">
      <style:text-properties style:text-underline-style="none"/>
    </style:style>
    <style:style style:name="List40Level3" style:family="text">
      <style:text-properties style:text-underline-style="none"/>
    </style:style>
    <style:style style:name="List40Level4" style:family="text">
      <style:text-properties style:text-underline-style="none"/>
    </style:style>
    <style:style style:name="List40Level5" style:family="text">
      <style:text-properties style:text-underline-style="none"/>
    </style:style>
    <style:style style:name="List40Level6" style:family="text">
      <style:text-properties style:text-underline-style="none"/>
    </style:style>
    <style:style style:name="List40Level7" style:family="text">
      <style:text-properties style:text-underline-style="none"/>
    </style:style>
    <style:style style:name="List40Level8" style:family="text">
      <style:text-properties style:text-underline-style="none"/>
    </style:style>
    <text:list-style style:name="LS40">
      <text:list-level-style-bullet text:bullet-char="●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Wingdings" fo:font-size="10pt" style:font-size-asian="10pt"/>
    </style:style>
    <style:style style:name="List41Level3" style:family="text">
      <style:text-properties style:font-name="Wingdings" fo:font-size="10pt" style:font-size-asian="10pt"/>
    </style:style>
    <style:style style:name="List41Level4" style:family="text">
      <style:text-properties style:font-name="Wingdings" fo:font-size="10pt" style:font-size-asian="10pt"/>
    </style:style>
    <style:style style:name="List41Level5" style:family="text">
      <style:text-properties style:font-name="Wingdings" fo:font-size="10pt" style:font-size-asian="10pt"/>
    </style:style>
    <style:style style:name="List41Level6" style:family="text">
      <style:text-properties style:font-name="Wingdings" fo:font-size="10pt" style:font-size-asian="10pt"/>
    </style:style>
    <style:style style:name="List41Level7" style:family="text">
      <style:text-properties style:font-name="Wingdings" fo:font-size="10pt" style:font-size-asian="10pt"/>
    </style:style>
    <style:style style:name="List41Level8" style:family="text">
      <style:text-properties style:font-name="Wingdings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2Level0" style:family="text">
      <style:text-properties style:font-name="Symbol" fo:font-size="10pt" style:font-size-asian="10pt"/>
    </style:style>
    <style:style style:name="List42Level1" style:family="text">
      <style:text-properties style:font-name="Courier New" fo:font-size="10pt" style:font-size-asian="10pt"/>
    </style:style>
    <style:style style:name="List42Level2" style:family="text">
      <style:text-properties style:font-name="Wingdings" fo:font-size="10pt" style:font-size-asian="10pt"/>
    </style:style>
    <style:style style:name="List42Level3" style:family="text">
      <style:text-properties style:font-name="Wingdings" fo:font-size="10pt" style:font-size-asian="10pt"/>
    </style:style>
    <style:style style:name="List42Level4" style:family="text">
      <style:text-properties style:font-name="Wingdings" fo:font-size="10pt" style:font-size-asian="10pt"/>
    </style:style>
    <style:style style:name="List42Level5" style:family="text">
      <style:text-properties style:font-name="Wingdings" fo:font-size="10pt" style:font-size-asian="10pt"/>
    </style:style>
    <style:style style:name="List42Level6" style:family="text">
      <style:text-properties style:font-name="Wingdings" fo:font-size="10pt" style:font-size-asian="10pt"/>
    </style:style>
    <style:style style:name="List42Level7" style:family="text">
      <style:text-properties style:font-name="Wingdings" fo:font-size="10pt" style:font-size-asian="10pt"/>
    </style:style>
    <style:style style:name="List42Level8" style:family="text">
      <style:text-properties style:font-name="Wingdings" fo:font-size="10pt" style:font-size-asian="10pt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Courier New" fo:font-size="10pt" style:font-size-asian="10pt"/>
    </style:style>
    <style:style style:name="List43Level2" style:family="text">
      <style:text-properties style:font-name="Wingdings" fo:font-size="10pt" style:font-size-asian="10pt"/>
    </style:style>
    <style:style style:name="List43Level3" style:family="text">
      <style:text-properties style:font-name="Wingdings" fo:font-size="10pt" style:font-size-asian="10pt"/>
    </style:style>
    <style:style style:name="List43Level4" style:family="text">
      <style:text-properties style:font-name="Wingdings" fo:font-size="10pt" style:font-size-asian="10pt"/>
    </style:style>
    <style:style style:name="List43Level5" style:family="text">
      <style:text-properties style:font-name="Wingdings" fo:font-size="10pt" style:font-size-asian="10pt"/>
    </style:style>
    <style:style style:name="List43Level6" style:family="text">
      <style:text-properties style:font-name="Wingdings" fo:font-size="10pt" style:font-size-asian="10pt"/>
    </style:style>
    <style:style style:name="List43Level7" style:family="text">
      <style:text-properties style:font-name="Wingdings" fo:font-size="10pt" style:font-size-asian="10pt"/>
    </style:style>
    <style:style style:name="List43Level8" style:family="text">
      <style:text-properties style:font-name="Wingdings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4Level0" style:family="text">
      <style:text-properties style:font-name="Symbol" fo:font-size="10pt" style:font-size-asian="10pt"/>
    </style:style>
    <style:style style:name="List44Level1" style:family="text">
      <style:text-properties style:font-name="Courier New" fo:font-size="10pt" style:font-size-asian="10pt"/>
    </style:style>
    <style:style style:name="List44Level2" style:family="text">
      <style:text-properties style:font-name="Wingdings" fo:font-size="10pt" style:font-size-asian="10pt"/>
    </style:style>
    <style:style style:name="List44Level3" style:family="text">
      <style:text-properties style:font-name="Wingdings" fo:font-size="10pt" style:font-size-asian="10pt"/>
    </style:style>
    <style:style style:name="List44Level4" style:family="text">
      <style:text-properties style:font-name="Wingdings" fo:font-size="10pt" style:font-size-asian="10pt"/>
    </style:style>
    <style:style style:name="List44Level5" style:family="text">
      <style:text-properties style:font-name="Wingdings" fo:font-size="10pt" style:font-size-asian="10pt"/>
    </style:style>
    <style:style style:name="List44Level6" style:family="text">
      <style:text-properties style:font-name="Wingdings" fo:font-size="10pt" style:font-size-asian="10pt"/>
    </style:style>
    <style:style style:name="List44Level7" style:family="text">
      <style:text-properties style:font-name="Wingdings" fo:font-size="10pt" style:font-size-asian="10pt"/>
    </style:style>
    <style:style style:name="List44Level8" style:family="text">
      <style:text-properties style:font-name="Wingdings" fo:font-size="10pt" style:font-size-asian="10pt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5Level0" style:family="text">
      <style:text-properties style:font-name="Symbol" fo:font-size="10pt" style:font-size-asian="10pt"/>
    </style:style>
    <style:style style:name="List45Level1" style:family="text">
      <style:text-properties style:font-name="Courier New" fo:font-size="10pt" style:font-size-asian="10pt"/>
    </style:style>
    <style:style style:name="List45Level2" style:family="text">
      <style:text-properties style:font-name="Wingdings" fo:font-size="10pt" style:font-size-asian="10pt"/>
    </style:style>
    <style:style style:name="List45Level3" style:family="text">
      <style:text-properties style:font-name="Wingdings" fo:font-size="10pt" style:font-size-asian="10pt"/>
    </style:style>
    <style:style style:name="List45Level4" style:family="text">
      <style:text-properties style:font-name="Wingdings" fo:font-size="10pt" style:font-size-asian="10pt"/>
    </style:style>
    <style:style style:name="List45Level5" style:family="text">
      <style:text-properties style:font-name="Wingdings" fo:font-size="10pt" style:font-size-asian="10pt"/>
    </style:style>
    <style:style style:name="List45Level6" style:family="text">
      <style:text-properties style:font-name="Wingdings" fo:font-size="10pt" style:font-size-asian="10pt"/>
    </style:style>
    <style:style style:name="List45Level7" style:family="text">
      <style:text-properties style:font-name="Wingdings" fo:font-size="10pt" style:font-size-asian="10pt"/>
    </style:style>
    <style:style style:name="List45Level8" style:family="text">
      <style:text-properties style:font-name="Wingdings" fo:font-size="10pt" style:font-size-asian="10pt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6Level0" style:family="text">
      <style:text-properties style:font-name="Symbol" fo:font-size="10pt" style:font-size-asian="10pt"/>
    </style:style>
    <style:style style:name="List46Level1" style:family="text">
      <style:text-properties style:font-name="Courier New" fo:font-size="10pt" style:font-size-asian="10pt"/>
    </style:style>
    <style:style style:name="List46Level2" style:family="text">
      <style:text-properties style:font-name="Wingdings" fo:font-size="10pt" style:font-size-asian="10pt"/>
    </style:style>
    <style:style style:name="List46Level3" style:family="text">
      <style:text-properties style:font-name="Wingdings" fo:font-size="10pt" style:font-size-asian="10pt"/>
    </style:style>
    <style:style style:name="List46Level4" style:family="text">
      <style:text-properties style:font-name="Wingdings" fo:font-size="10pt" style:font-size-asian="10pt"/>
    </style:style>
    <style:style style:name="List46Level5" style:family="text">
      <style:text-properties style:font-name="Wingdings" fo:font-size="10pt" style:font-size-asian="10pt"/>
    </style:style>
    <style:style style:name="List46Level6" style:family="text">
      <style:text-properties style:font-name="Wingdings" fo:font-size="10pt" style:font-size-asian="10pt"/>
    </style:style>
    <style:style style:name="List46Level7" style:family="text">
      <style:text-properties style:font-name="Wingdings" fo:font-size="10pt" style:font-size-asian="10pt"/>
    </style:style>
    <style:style style:name="List46Level8" style:family="text">
      <style:text-properties style:font-name="Wingdings" fo:font-size="10pt" style:font-size-asian="10pt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47">
      <text:list-level-style-number style:num-format="1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 style:font-name-complex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Courier New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9">
      <text:list-level-style-number style:num-format="1" text:style-name="List4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0Level0" style:family="text">
      <style:text-properties style:font-name="Symbol"/>
    </style:style>
    <style:style style:name="List50Level1" style:family="text">
      <style:text-properties style:font-name="Symbol"/>
    </style:style>
    <style:style style:name="List50Level2" style:family="text">
      <style:text-properties style:font-name="Symbol"/>
    </style:style>
    <style:style style:name="List50Level3" style:family="text">
      <style:text-properties style:font-name="Symbol"/>
    </style:style>
    <style:style style:name="List50Level4" style:family="text">
      <style:text-properties style:font-name="Symbol"/>
    </style:style>
    <style:style style:name="List50Level5" style:family="text">
      <style:text-properties style:font-name="Symbol"/>
    </style:style>
    <style:style style:name="List50Level6" style:family="text">
      <style:text-properties style:font-name="Symbol"/>
    </style:style>
    <style:style style:name="List50Level7" style:family="text">
      <style:text-properties style:font-name="Symbol"/>
    </style:style>
    <style:style style:name="List50Level8" style:family="text">
      <style:text-properties style:font-name="Symbol"/>
    </style:style>
    <text:list-style style:name="LS50">
      <text:list-level-style-bullet text:bullet-char="" text:style-name="List5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0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51Level0" style:family="text">
      <style:text-properties fo:font-weight="bold" style:font-weight-asian="bold"/>
    </style:style>
    <text:list-style style:name="LS51">
      <text:list-level-style-number style:num-format="1" text:style-name="List5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5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2Level0" style:family="text">
      <style:text-properties fo:font-weight="bold" style:font-weight-asian="bold"/>
    </style:style>
    <text:list-style style:name="LS52">
      <text:list-level-style-number style:num-format="1" text:style-name="List5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5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3Level0" style:family="text">
      <style:text-properties fo:font-weight="bold" style:font-weight-asian="bold" style:font-weight-complex="normal" style:text-underline-style="none"/>
    </style:style>
    <style:style style:name="List53Level1" style:family="text">
      <style:text-properties style:text-underline-style="none"/>
    </style:style>
    <style:style style:name="List53Level2" style:family="text">
      <style:text-properties style:text-underline-style="none"/>
    </style:style>
    <style:style style:name="List53Level3" style:family="text">
      <style:text-properties style:text-underline-style="none"/>
    </style:style>
    <style:style style:name="List53Level4" style:family="text">
      <style:text-properties style:text-underline-style="none"/>
    </style:style>
    <style:style style:name="List53Level5" style:family="text">
      <style:text-properties style:text-underline-style="none"/>
    </style:style>
    <style:style style:name="List53Level6" style:family="text">
      <style:text-properties style:text-underline-style="none"/>
    </style:style>
    <style:style style:name="List53Level7" style:family="text">
      <style:text-properties style:text-underline-style="none"/>
    </style:style>
    <style:style style:name="List53Level8" style:family="text">
      <style:text-properties style:text-underline-style="none"/>
    </style:style>
    <text:list-style style:name="LS53">
      <text:list-level-style-number style:num-format="1" text:start-value="8" text:style-name="List5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 style:font-weight-complex="normal" style:text-underline-style="none"/>
      </text:list-level-style-number>
      <text:list-level-style-bullet text:bullet-char="o" text:style-name="List5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text-underline-style="none"/>
      </text:list-level-style-bullet>
      <text:list-level-style-bullet text:bullet-char="▪" text:style-name="List5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text-underline-style="none"/>
      </text:list-level-style-bullet>
      <text:list-level-style-bullet text:bullet-char="●" text:style-name="List5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text-underline-style="none"/>
      </text:list-level-style-bullet>
      <text:list-level-style-bullet text:bullet-char="o" text:style-name="List5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text-underline-style="none"/>
      </text:list-level-style-bullet>
      <text:list-level-style-bullet text:bullet-char="▪" text:style-name="List5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text-underline-style="none"/>
      </text:list-level-style-bullet>
      <text:list-level-style-bullet text:bullet-char="●" text:style-name="List5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text-underline-style="none"/>
      </text:list-level-style-bullet>
      <text:list-level-style-bullet text:bullet-char="o" text:style-name="List5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text-underline-style="none"/>
      </text:list-level-style-bullet>
      <text:list-level-style-bullet text:bullet-char="▪" text:style-name="List5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text-underline-style="none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Normal" style:master-page-name="Standard">
      <style:paragraph-properties fo:padding="0cm" fo:border-top="none" fo:border-bottom="none" fo:border-left="none" fo:border-right="none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_1" style:family="text"/>
    <style:style style:name="P2" style:family="paragraph" style:parent-style-name="Normal">
      <style:paragraph-properties fo:text-align="right" fo:padding="0cm" fo:border-top="none" fo:border-bottom="none" fo:border-left="none" fo:border-right="none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2_1" style:family="text"/>
  </office:automatic-styles>
  <office:master-styles>
    <style:master-page style:name="Standard" style:page-layout-name="pm1">
      <style:header>
        <text:p text:style-name="P1"><text:span text:style-name="T1_1"><text:s/></text:span></text:p>
      </style:header>
      <style:footer>
        <text:p text:style-name="P2"><text:span text:style-name="T2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Dec 2025</dc:title>
    <meta:initial-creator>Lynne Schulz</meta:initial-creator>
    <meta:creation-date>2026-05-28T04:38:00</meta:creation-date>
    <dc:creator>Gavin Raymond</dc:creator>
    <dc:date>2026-06-03T14:52:00</dc:date>
    <meta:print-date>2026-04-15T06:47:00</meta:print-date>
    <meta:editing-cycles>27</meta:editing-cycles>
    <meta:editing-duration>PT9M</meta:editing-duration>
    <meta:document-statistic meta:page-count="1" meta:paragraph-count="390" meta:row-count="1385" meta:word-count="29176" meta:character-count="195094" meta:non-whitespace-character-count="166308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44B040957AE94F4D96E1A000750B7031</meta:user-defined>
    <meta:user-defined meta:name="docLang">en</meta:user-defined>
    <meta:user-defined meta:name="DocumentIdentifier">S30004917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