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  <manifest:file-entry manifest:media-type="image/png" manifest:full-path="Pictures/image7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Segoe UI" svg:font-family="Segoe UI" style:font-pitch="variable" style:font-family-generic="swiss"/>
    <style:font-face style:name="Silka" svg:font-family="Silka" style:font-family-generic="roman"/>
    <style:font-face style:name="Vrinda" svg:font-family="Vrinda" style:font-pitch="variable" style:font-family-generic="swiss"/>
    <style:font-face style:name="Arial Nova" svg:font-family="Arial Nova" style:font-pitch="variable" style:font-family-generic="swiss"/>
    <style:font-face style:name="Aptos" svg:font-family="Aptos" style:font-pitch="variable" style:font-family-generic="swiss"/>
    <style:font-face style:name="Cambria Math" svg:font-family="Cambria Math" style:font-pitch="variable" style:font-family-generic="roman"/>
    <style:font-face style:name="游ゴシック Light" svg:font-family="游ゴシック Light"/>
    <style:font-face style:name="游明朝" svg:font-family="游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Normal" style:master-page-name="Standard">
      <style:paragraph-properties fo:text-align="center" fo:line-height="100%" fo:margin-top="0.423cm" fo:margin-bottom="0cm"/>
    </style:style>
    <style:style style:name="T1_1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 style:letter-kerning="true"/>
    </style:style>
    <style:style style:name="T1_2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 style:letter-kerning="true"/>
    </style:style>
    <style:style style:name="T1_3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 style:letter-kerning="true"/>
    </style:style>
    <style:style style:name="T1_4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 style:letter-kerning="true"/>
    </style:style>
    <style:style style:name="P2" style:family="paragraph" style:parent-style-name="Normal">
      <style:paragraph-properties fo:line-height="100%" fo:margin-bottom="0cm"/>
      <style:text-properties style:font-name="Arial" style:font-name-asian="Times New Roman" style:font-name-complex="Arial" fo:font-weight="bold" style:font-weight-asian="bold"/>
    </style:style>
    <style:style style:name="Table1" style:family="table">
      <style:table-properties table:align="left" style:width="16.124cm" fo:margin-left="0cm"/>
    </style:style>
    <style:style style:name="Column1" style:family="table-column">
      <style:table-column-properties style:column-width="5.5cm"/>
    </style:style>
    <style:style style:name="Column2" style:family="table-column">
      <style:table-column-properties style:column-width="5.5cm"/>
    </style:style>
    <style:style style:name="Column3" style:family="table-column">
      <style:table-column-properties style:column-width="5.124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6_2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6_3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6_4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0" style:family="paragraph" style:parent-style-name="Normal">
      <style:paragraph-properties fo:line-height="100%" fo:margin-bottom="0cm"/>
      <style:text-properties style:font-name="Arial" style:font-name-asian="Times New Roman" style:font-name-complex="Arial" fo:font-weight="bold" style:font-weight-asian="bold"/>
    </style:style>
    <style:style style:name="P11" style:family="paragraph" style:parent-style-name="Normal">
      <style:paragraph-properties fo:line-height="100%" fo:margin-bottom="0cm"/>
    </style:style>
    <style:style style:name="T11_1" style:family="text">
      <style:text-properties style:font-name="Arial" style:font-name-asian="Times New Roman" style:font-name-complex="Arial" fo:font-weight="bold" style:font-weight-asian="bold"/>
    </style:style>
    <style:style style:name="Table2" style:family="table">
      <style:table-properties table:align="left" style:width="16.104cm" fo:margin-left="0cm"/>
    </style:style>
    <style:style style:name="Column4" style:family="table-column">
      <style:table-column-properties style:column-width="1.704cm"/>
    </style:style>
    <style:style style:name="Column5" style:family="table-column">
      <style:table-column-properties style:column-width="1.947cm"/>
    </style:style>
    <style:style style:name="Column6" style:family="table-column">
      <style:table-column-properties style:column-width="1.947cm"/>
    </style:style>
    <style:style style:name="Column7" style:family="table-column">
      <style:table-column-properties style:column-width="1.947cm"/>
    </style:style>
    <style:style style:name="Column8" style:family="table-column">
      <style:table-column-properties style:column-width="1.947cm"/>
    </style:style>
    <style:style style:name="Column9" style:family="table-column">
      <style:table-column-properties style:column-width="1.947cm"/>
    </style:style>
    <style:style style:name="Column10" style:family="table-column">
      <style:table-column-properties style:column-width="1.871cm"/>
    </style:style>
    <style:style style:name="Column11" style:family="table-column">
      <style:table-column-properties style:column-width="2.792cm"/>
    </style:style>
    <style:style style:name="Row4" style:family="table-row">
      <style:table-row-properties style:min-row-height="0.515cm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</style:style>
    <style:style style:name="T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</style:style>
    <style:style style:name="T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</style:style>
    <style:style style:name="T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" style:family="table-row">
      <style:table-row-properties style:min-row-height="0.515cm"/>
    </style:style>
    <style:style style:name="Cell1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</style:style>
    <style:style style:name="T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</style:style>
    <style:style style:name="T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</style:style>
    <style:style style:name="T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" style:family="table-row">
      <style:table-row-properties style:min-row-height="0.531cm"/>
    </style:style>
    <style:style style:name="Cell23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</style:style>
    <style:style style:name="T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_2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GB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</style:style>
    <style:style style:name="T29_1" style:family="text">
      <style:text-properties style:font-name="Arial" fo:font-size="10.5pt" style:font-name-asian="Times New Roman" style:font-size-asian="10.5pt" style:font-name-complex="Arial" style:font-size-complex="10.5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.5pt" style:font-name-asian="Times New Roman" style:font-size-asian="10.5pt" style:font-name-complex="Arial" style:font-size-complex="10.5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.5pt" style:font-name-asian="Times New Roman" style:font-size-asian="10.5pt" style:font-name-complex="Arial" style:font-size-complex="10.5pt" fo:language="en" fo:language-asian="en" fo:language-complex="ar" fo:country="GB" fo:country-asian="GB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.5pt" style:font-name-asian="Times New Roman" style:font-size-asian="10.5pt" style:font-name-complex="Arial" style:font-size-complex="10.5pt" fo:language="en" fo:language-asian="en" fo:language-complex="ar" fo:country="GB" fo:country-asian="GB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.5pt" style:font-name-asian="Times New Roman" style:font-size-asian="10.5pt" style:font-name-complex="Arial" style:font-size-complex="10.5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</style:style>
    <style:style style:name="T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</style:style>
    <style:style style:name="T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6" style:family="paragraph" style:parent-style-name="Normal">
      <style:paragraph-properties fo:line-height="100%" fo:margin-bottom="0cm"/>
      <style:text-properties style:font-name="Arial" style:font-name-asian="Times New Roman" style:font-name-complex="Arial" fo:font-weight="bold" style:font-weight-asian="bold"/>
    </style:style>
    <style:style style:name="Table3" style:family="table">
      <style:table-properties table:align="left" style:width="16.111cm" fo:margin-left="-0.009cm"/>
    </style:style>
    <style:style style:name="Column12" style:family="table-column">
      <style:table-column-properties style:column-width="4.327cm"/>
    </style:style>
    <style:style style:name="Column13" style:family="table-column">
      <style:table-column-properties style:column-width="11.785cm"/>
    </style:style>
    <style:style style:name="Row7" style:family="table-row">
      <style:table-row-properties style:min-row-height="0.579cm"/>
    </style:style>
    <style:style style:name="Cell31" style:family="table-cell">
      <style:table-cell-properties fo:background-color="#b4c6e7" style:vertical-align="top" fo:padding-left="0.19cm" fo:padding-right="0.19cm" fo:wrap-option="wrap"/>
    </style:style>
    <style:style style:name="P37" style:family="paragraph" style:parent-style-name="Normal">
      <style:paragraph-properties fo:line-height="100%" fo:margin-bottom="0cm"/>
    </style:style>
    <style:style style:name="T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2" style:family="table-cell">
      <style:table-cell-properties style:vertical-align="top" fo:padding-left="0.19cm" fo:padding-right="0.19cm" fo:wrap-option="wrap"/>
    </style:style>
    <style:style style:name="P38" style:family="paragraph" style:parent-style-name="Normal">
      <style:paragraph-properties fo:line-height="100%" fo:margin-bottom="0cm"/>
    </style:style>
    <style:style style:name="T38_1" style:family="text"/>
    <style:style style:name="T38_2" style:family="text">
      <style:text-properties fo:color="#0563c1" style:font-name="Arial" fo:font-size="10pt" style:font-name-asian="Arial Nova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38_3" style:family="text">
      <style:text-properties fo:color="#0563c1" style:font-name="Arial" fo:font-size="10pt" style:font-name-asian="Arial Nova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38_4" style:family="text">
      <style:text-properties fo:color="#000000" style:font-name="Arial" fo:font-size="10pt" style:font-name-asian="Arial Nova" style:font-size-asian="10pt" style:font-name-complex="Arial" style:font-size-complex="10pt" fo:language="en" fo:language-asian="en" fo:language-complex="ar" fo:country="GB" fo:country-asian="GB" fo:country-complex="SA"/>
    </style:style>
    <style:style style:name="Row8" style:family="table-row">
      <style:table-row-properties style:min-row-height="0.579cm"/>
    </style:style>
    <style:style style:name="Cell33" style:family="table-cell">
      <style:table-cell-properties fo:background-color="#b4c6e7" style:vertical-align="top" fo:padding-left="0.19cm" fo:padding-right="0.19cm" fo:wrap-option="wrap"/>
    </style:style>
    <style:style style:name="P39" style:family="paragraph" style:parent-style-name="Normal">
      <style:paragraph-properties fo:line-height="100%" fo:margin-bottom="0cm"/>
    </style:style>
    <style:style style:name="T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4" style:family="table-cell">
      <style:table-cell-properties style:vertical-align="top" fo:padding-left="0.19cm" fo:padding-right="0.19cm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/>
    <style:style style:name="T40_2" style:family="text">
      <style:text-properties fo:color="#0563c1" style:font-name="Arial" fo:font-size="10pt" style:font-name-asian="Arial Nova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0_3" style:family="text">
      <style:text-properties fo:color="#000000" style:font-name="Arial" fo:font-size="10pt" style:font-name-asian="Arial Nova" style:font-size-asian="10pt" style:font-name-complex="Arial" style:font-size-complex="10pt" fo:language="en" fo:language-asian="en" fo:language-complex="ar" fo:country="GB" fo:country-asian="GB" fo:country-complex="SA"/>
    </style:style>
    <style:style style:name="P41" style:family="paragraph" style:parent-style-name="Normal">
      <style:paragraph-properties fo:line-height="100%" fo:margin-bottom="0cm"/>
      <style:text-properties style:font-name="Arial" style:font-name-asian="Times New Roman" style:font-name-complex="Arial" fo:font-weight="bold" style:font-weight-asian="bold"/>
    </style:style>
    <style:style style:name="P42" style:family="paragraph" style:parent-style-name="Normal">
      <style:paragraph-properties fo:break-before="page"/>
    </style:style>
    <style:style style:name="P43" style:family="paragraph" style:parent-style-name="Normal">
      <style:paragraph-properties fo:background-color="#d9e2f3" fo:line-height="100%" fo:padding-top="0.035cm" fo:border-top="#000000 0.018cm solid" fo:padding-bottom="0.035cm" fo:border-bottom="#000000 0.018cm solid" fo:margin-bottom="0cm" fo:padding-left="0.141cm" fo:border-left="#000000 0.018cm solid" fo:padding-right="0.141cm" fo:border-right="#000000 0.018cm solid"/>
    </style:style>
    <style:style style:name="T43_1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/>
    </style:style>
    <style:style style:name="P44" style:family="paragraph" style:parent-style-name="Normal">
      <style:paragraph-properties fo:line-height="100%" fo:margin-bottom="0cm"/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/>
    </style:style>
    <style:style style:name="P45" style:family="paragraph" style:parent-style-name="Normal">
      <style:paragraph-properties fo:line-height="100%" fo:margin-bottom="0.423cm"/>
    </style:style>
    <style:style style:name="T45_1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5_2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46" style:family="paragraph" style:parent-style-name="Normal">
      <style:paragraph-properties fo:line-height="100%" fo:margin-top="0.071cm" fo:margin-bottom="0.423cm"/>
    </style:style>
    <style:style style:name="T46_1" style:family="text">
      <style:text-properties style:font-name="Arial" style:font-name-asian="Times New Roman" style:font-name-complex="Arial"/>
    </style:style>
    <style:style style:name="T46_2" style:family="text">
      <style:text-properties style:font-name="Arial" style:font-name-asian="Times New Roman" style:font-name-complex="Arial"/>
    </style:style>
    <style:style style:name="T46_3" style:family="text">
      <style:text-properties style:font-name="Arial" style:font-name-asian="Times New Roman" style:font-name-complex="Arial"/>
    </style:style>
    <style:style style:name="T46_4" style:family="text">
      <style:text-properties style:font-name="Arial" style:font-name-asian="Times New Roman" style:font-name-complex="Arial"/>
    </style:style>
    <style:style style:name="T46_5" style:family="text">
      <style:text-properties style:font-name="Arial" style:font-name-asian="Times New Roman" style:font-name-complex="Arial"/>
    </style:style>
    <style:style style:name="T46_6" style:family="text">
      <style:text-properties style:font-name="Arial" style:font-name-asian="Times New Roman" style:font-name-complex="Arial"/>
    </style:style>
    <style:style style:name="T46_7" style:family="text">
      <style:text-properties style:font-name="Arial" style:font-name-asian="Times New Roman" style:font-name-complex="Arial"/>
    </style:style>
    <style:style style:name="T46_8" style:family="text">
      <style:text-properties style:font-name="Arial" style:font-name-asian="Times New Roman" style:font-name-complex="Arial"/>
    </style:style>
    <style:style style:name="T46_9" style:family="text">
      <style:text-properties style:font-name="Arial" style:font-name-asian="Times New Roman" style:font-name-complex="Arial"/>
    </style:style>
    <style:style style:name="T46_10" style:family="text">
      <style:text-properties style:font-name="Arial" style:font-name-asian="Times New Roman" style:font-name-complex="Arial"/>
    </style:style>
    <style:style style:name="T46_11" style:family="text">
      <style:text-properties style:font-name="Arial" style:font-name-asian="Times New Roman" style:font-name-complex="Arial"/>
    </style:style>
    <style:style style:name="T46_12" style:family="text">
      <style:text-properties style:font-name="Arial" style:font-name-asian="Times New Roman" style:font-name-complex="Arial"/>
    </style:style>
    <style:style style:name="T46_13" style:family="text">
      <style:text-properties style:font-name="Arial" style:font-name-asian="Times New Roman" style:font-name-complex="Arial"/>
    </style:style>
    <style:style style:name="T46_14" style:family="text">
      <style:text-properties style:font-name="Arial" style:font-name-asian="Times New Roman" style:font-name-complex="Arial"/>
    </style:style>
    <style:style style:name="T46_15" style:family="text">
      <style:text-properties style:font-name="Arial" style:font-name-asian="Times New Roman" style:font-name-complex="Arial"/>
    </style:style>
    <style:style style:name="T46_16" style:family="text">
      <style:text-properties style:font-name="Arial" style:font-name-asian="Times New Roman" style:font-name-complex="Arial"/>
    </style:style>
    <style:style style:name="T46_17" style:family="text">
      <style:text-properties style:font-name="Arial" style:font-name-asian="Times New Roman" style:font-name-complex="Arial"/>
    </style:style>
    <style:style style:name="T46_18" style:family="text">
      <style:text-properties style:font-name="Arial" style:font-name-asian="Times New Roman" style:font-name-complex="Arial"/>
    </style:style>
    <style:style style:name="T46_19" style:family="text">
      <style:text-properties style:font-name="Arial" style:font-name-asian="Times New Roman" style:font-name-complex="Arial"/>
    </style:style>
    <style:style style:name="T46_20" style:family="text">
      <style:text-properties style:font-name="Arial" style:font-name-asian="Times New Roman" style:font-name-complex="Arial"/>
    </style:style>
    <style:style style:name="T46_21" style:family="text">
      <style:text-properties style:font-name="Arial" style:font-name-asian="Times New Roman" style:font-name-complex="Arial"/>
    </style:style>
    <style:style style:name="T46_22" style:family="text">
      <style:text-properties style:font-name="Arial" style:font-name-asian="Times New Roman" style:font-name-complex="Arial"/>
    </style:style>
    <style:style style:name="T46_23" style:family="text">
      <style:text-properties style:font-name="Arial" style:font-name-asian="Times New Roman" style:font-name-complex="Arial"/>
    </style:style>
    <style:style style:name="T46_24" style:family="text">
      <style:text-properties style:font-name="Arial" style:font-name-asian="Times New Roman" style:font-name-complex="Arial"/>
    </style:style>
    <style:style style:name="T46_25" style:family="text">
      <style:text-properties style:font-name="Arial" style:font-name-asian="Times New Roman" style:font-name-complex="Arial"/>
    </style:style>
    <style:style style:name="T46_26" style:family="text">
      <style:text-properties style:font-name="Arial" style:font-name-asian="Times New Roman" style:font-name-complex="Arial"/>
    </style:style>
    <style:style style:name="T46_27" style:family="text">
      <style:text-properties style:font-name="Arial" style:font-name-asian="Times New Roman" style:font-name-complex="Arial"/>
    </style:style>
    <style:style style:name="T46_28" style:family="text">
      <style:text-properties style:font-name="Arial" style:font-name-asian="Times New Roman" style:font-name-complex="Arial"/>
    </style:style>
    <style:style style:name="T46_29" style:family="text">
      <style:text-properties style:font-name="Arial" style:font-name-asian="Times New Roman" style:font-name-complex="Arial"/>
    </style:style>
    <style:style style:name="T46_30" style:family="text">
      <style:text-properties style:font-name="Arial" style:font-name-asian="Times New Roman" style:font-name-complex="Arial"/>
    </style:style>
    <style:style style:name="T46_31" style:family="text">
      <style:text-properties style:font-name="Arial" style:font-name-asian="Times New Roman" style:font-name-complex="Arial"/>
    </style:style>
    <style:style style:name="T46_32" style:family="text">
      <style:text-properties style:font-name="Arial" style:font-name-asian="Times New Roman" style:font-name-complex="Arial"/>
    </style:style>
    <style:style style:name="T46_33" style:family="text">
      <style:text-properties style:font-name="Arial" style:font-name-asian="Times New Roman" style:font-name-complex="Arial"/>
    </style:style>
    <style:style style:name="P47" style:family="paragraph" style:parent-style-name="Normal">
      <style:paragraph-properties fo:line-height="100%" fo:margin-top="0.071cm" fo:margin-bottom="0.423cm"/>
    </style:style>
    <style:style style:name="T47_1" style:family="text">
      <style:text-properties style:font-name="Arial" style:font-name-asian="Times New Roman" style:font-name-complex="Arial"/>
    </style:style>
    <style:style style:name="T47_2" style:family="text">
      <style:text-properties style:font-name="Arial" style:font-name-asian="Times New Roman" style:font-name-complex="Arial"/>
    </style:style>
    <style:style style:name="T47_3" style:family="text">
      <style:text-properties style:font-name="Arial" style:font-name-asian="Times New Roman" style:font-name-complex="Arial"/>
    </style:style>
    <style:style style:name="T47_4" style:family="text">
      <style:text-properties style:font-name="Arial" style:font-name-asian="Times New Roman" style:font-name-complex="Arial"/>
    </style:style>
    <style:style style:name="P48" style:family="paragraph" style:parent-style-name="List_20_Paragraph">
      <style:paragraph-properties fo:line-height="100%" fo:margin-top="0.071cm" fo:margin-bottom="0.423cm"/>
      <style:text-properties style:font-name="Arial" style:font-name-asian="Arial" style:font-name-complex="Arial"/>
    </style:style>
    <style:style style:name="T48_1" style:family="text">
      <style:text-properties style:font-name="Arial" style:font-name-asian="Arial" style:font-name-complex="Arial"/>
    </style:style>
    <style:style style:name="T48_2" style:family="text">
      <style:text-properties style:font-name="Arial" style:font-name-asian="Arial" style:font-name-complex="Arial"/>
    </style:style>
    <style:style style:name="T48_3" style:family="text">
      <style:text-properties style:font-name="Arial" style:font-name-asian="Arial" style:font-name-complex="Arial"/>
    </style:style>
    <style:style style:name="T48_4" style:family="text">
      <style:text-properties style:font-name="Arial" style:font-name-asian="Arial" style:font-name-complex="Arial"/>
    </style:style>
    <style:style style:name="P49" style:family="paragraph" style:parent-style-name="List_20_Paragraph">
      <style:paragraph-properties fo:line-height="100%" fo:margin-top="0.071cm" fo:margin-bottom="0.423cm"/>
      <style:text-properties style:font-name="Arial" style:font-name-asian="Arial" style:font-name-complex="Arial"/>
    </style:style>
    <style:style style:name="T49_1" style:family="text">
      <style:text-properties style:font-name="Arial" style:font-name-asian="Arial" style:font-name-complex="Arial"/>
    </style:style>
    <style:style style:name="T49_2" style:family="text">
      <style:text-properties style:font-name="Arial" style:font-name-asian="Arial" style:font-name-complex="Arial"/>
    </style:style>
    <style:style style:name="T49_3" style:family="text">
      <style:text-properties style:font-name="Arial" style:font-name-asian="Arial" style:font-name-complex="Arial"/>
    </style:style>
    <style:style style:name="T49_4" style:family="text">
      <style:text-properties style:font-name="Arial" style:font-name-asian="Arial" style:font-name-complex="Arial"/>
    </style:style>
    <style:style style:name="P50" style:family="paragraph" style:parent-style-name="List_20_Paragraph">
      <style:paragraph-properties fo:line-height="100%" fo:margin-top="0.071cm" fo:margin-bottom="0.423cm"/>
      <style:text-properties style:font-name="Arial" style:font-name-asian="Arial" style:font-name-complex="Arial"/>
    </style:style>
    <style:style style:name="T50_1" style:family="text">
      <style:text-properties style:font-name="Arial" style:font-name-asian="Arial" style:font-name-complex="Arial"/>
    </style:style>
    <style:style style:name="T50_2" style:family="text">
      <style:text-properties style:font-name="Arial" style:font-name-asian="Arial" style:font-name-complex="Arial"/>
    </style:style>
    <style:style style:name="T50_3" style:family="text">
      <style:text-properties style:font-name="Arial" style:font-name-asian="Arial" style:font-name-complex="Arial"/>
    </style:style>
    <style:style style:name="P51" style:family="paragraph" style:parent-style-name="List_20_Paragraph">
      <style:paragraph-properties fo:line-height="100%" fo:margin-top="0.071cm" fo:margin-bottom="0.423cm"/>
      <style:text-properties style:font-name="Arial" style:font-name-asian="Arial" style:font-name-complex="Arial"/>
    </style:style>
    <style:style style:name="T51_1" style:family="text">
      <style:text-properties style:font-name="Arial" style:font-name-asian="Arial" style:font-name-complex="Arial"/>
    </style:style>
    <style:style style:name="P52" style:family="paragraph" style:parent-style-name="Normal">
      <style:paragraph-properties fo:line-height="100%" fo:margin-top="0.071cm" fo:margin-bottom="0.423cm"/>
    </style:style>
    <style:style style:name="T52_1" style:family="text">
      <style:text-properties style:font-name="Arial" style:font-name-asian="Times New Roman" style:font-name-complex="Arial"/>
    </style:style>
    <style:style style:name="T52_2" style:family="text">
      <style:text-properties style:font-name="Arial" style:font-name-asian="Times New Roman" style:font-name-complex="Arial"/>
    </style:style>
    <style:style style:name="T52_3" style:family="text">
      <style:text-properties style:font-name="Arial" style:font-name-asian="Times New Roman" style:font-name-complex="Arial"/>
    </style:style>
    <style:style style:name="T52_4" style:family="text">
      <style:text-properties style:font-name="Arial" style:font-name-asian="Times New Roman" style:font-name-complex="Arial"/>
    </style:style>
    <style:style style:name="T52_5" style:family="text">
      <style:text-properties style:font-name="Arial" style:font-name-asian="Times New Roman" style:font-name-complex="Arial"/>
    </style:style>
    <style:style style:name="T52_6" style:family="text">
      <style:text-properties style:font-name="Arial" style:font-name-asian="Times New Roman" style:font-name-complex="Arial"/>
    </style:style>
    <style:style style:name="T52_7" style:family="text">
      <style:text-properties fo:color="#000000" style:font-name="Arial" style:font-name-asian="Times New Roman" style:font-name-complex="Arial"/>
    </style:style>
    <style:style style:name="T52_8" style:family="text">
      <style:text-properties fo:color="#000000" style:font-name="Arial" style:font-name-asian="Times New Roman" style:font-name-complex="Arial"/>
    </style:style>
    <style:style style:name="T52_9" style:family="text">
      <style:text-properties fo:color="#000000" style:font-name="Arial" style:font-name-asian="Times New Roman" style:font-name-complex="Arial"/>
    </style:style>
    <style:style style:name="T52_10" style:family="text">
      <style:text-properties fo:color="#000000" style:font-name="Arial" style:font-name-asian="Arial" style:font-name-complex="Arial"/>
    </style:style>
    <style:style style:name="T52_11" style:family="text">
      <style:text-properties fo:color="#000000" style:font-name="Arial" style:font-name-asian="Arial" style:font-name-complex="Arial"/>
    </style:style>
    <style:style style:name="T52_12" style:family="text">
      <style:text-properties fo:color="#000000" style:font-name="Arial" style:font-name-asian="Arial" style:font-name-complex="Arial"/>
    </style:style>
    <style:style style:name="T52_13" style:family="text">
      <style:text-properties style:font-name="Arial" style:font-name-asian="Times New Roman" style:font-name-complex="Arial"/>
    </style:style>
    <style:style style:name="T52_14" style:family="text">
      <style:text-properties style:font-name="Arial" style:font-name-asian="Times New Roman" style:font-name-complex="Arial"/>
    </style:style>
    <style:style style:name="P53" style:family="paragraph" style:parent-style-name="Normal">
      <style:paragraph-properties fo:line-height="100%" fo:margin-top="0.071cm" fo:margin-bottom="0.423cm"/>
    </style:style>
    <style:style style:name="T53_1" style:family="text">
      <style:text-properties style:font-name="Arial" style:font-name-asian="Times New Roman" style:font-name-complex="Arial"/>
    </style:style>
    <style:style style:name="T53_2" style:family="text">
      <style:text-properties style:font-name="Arial" style:font-name-asian="Times New Roman" style:font-name-complex="Arial"/>
    </style:style>
    <style:style style:name="T53_3" style:family="text">
      <style:text-properties style:font-name="Arial" style:font-name-asian="Times New Roman" style:font-name-complex="Arial"/>
    </style:style>
    <style:style style:name="T53_4" style:family="text">
      <style:text-properties style:font-name="Arial" style:font-name-asian="Times New Roman" style:font-name-complex="Arial"/>
    </style:style>
    <style:style style:name="T53_5" style:family="text">
      <style:text-properties style:font-name="Arial" style:font-name-asian="Times New Roman" style:font-name-complex="Arial"/>
    </style:style>
    <style:style style:name="T53_6" style:family="text">
      <style:text-properties style:font-name="Arial" style:font-name-asian="Times New Roman" style:font-name-complex="Arial"/>
    </style:style>
    <style:style style:name="T53_7" style:family="text">
      <style:text-properties style:font-name="Arial" style:font-name-asian="Times New Roman" style:font-name-complex="Arial"/>
    </style:style>
    <style:style style:name="T53_8" style:family="text">
      <style:text-properties style:font-name="Arial" style:font-name-asian="Times New Roman" style:font-name-complex="Arial"/>
    </style:style>
    <style:style style:name="T53_9" style:family="text">
      <style:text-properties style:font-name="Arial" style:font-name-asian="Times New Roman" style:font-name-complex="Arial"/>
    </style:style>
    <style:style style:name="T53_10" style:family="text">
      <style:text-properties style:font-name="Arial" style:font-name-asian="Times New Roman" style:font-name-complex="Arial"/>
    </style:style>
    <style:style style:name="T53_11" style:family="text">
      <style:text-properties style:font-name="Arial" style:font-name-asian="Times New Roman" style:font-name-complex="Arial"/>
    </style:style>
    <style:style style:name="T53_12" style:family="text">
      <style:text-properties style:font-name="Arial" style:font-name-asian="Times New Roman" style:font-name-complex="Arial"/>
    </style:style>
    <style:style style:name="T53_13" style:family="text">
      <style:text-properties style:font-name="Arial" style:font-name-asian="Times New Roman" style:font-name-complex="Arial"/>
    </style:style>
    <style:style style:name="T53_14" style:family="text">
      <style:text-properties style:font-name="Arial" style:font-name-asian="Times New Roman" style:font-name-complex="Arial"/>
    </style:style>
    <style:style style:name="T53_15" style:family="text">
      <style:text-properties style:font-name="Arial" style:font-name-asian="Times New Roman" style:font-name-complex="Arial"/>
    </style:style>
    <style:style style:name="T53_16" style:family="text">
      <style:text-properties style:font-name="Arial" style:font-name-asian="Times New Roman" style:font-name-complex="Arial"/>
    </style:style>
    <style:style style:name="T53_17" style:family="text">
      <style:text-properties style:font-name="Arial" style:font-name-asian="Times New Roman" style:font-name-complex="Arial"/>
    </style:style>
    <style:style style:name="T53_18" style:family="text">
      <style:text-properties style:font-name="Arial" style:font-name-asian="Times New Roman" style:font-name-complex="Arial"/>
    </style:style>
    <style:style style:name="T53_19" style:family="text">
      <style:text-properties style:font-name="Arial" style:font-name-asian="Times New Roman" style:font-name-complex="Arial"/>
    </style:style>
    <style:style style:name="T53_20" style:family="text">
      <style:text-properties style:font-name="Arial" style:font-name-asian="Times New Roman" style:font-name-complex="Arial"/>
    </style:style>
    <style:style style:name="T53_21" style:family="text">
      <style:text-properties style:font-name="Arial" style:font-name-asian="Times New Roman" style:font-name-complex="Arial"/>
    </style:style>
    <style:style style:name="T53_22" style:family="text">
      <style:text-properties style:font-name="Arial" style:font-name-asian="Times New Roman" style:font-name-complex="Arial"/>
    </style:style>
    <style:style style:name="T53_23" style:family="text">
      <style:text-properties style:font-name="Arial" style:font-name-asian="Times New Roman" style:font-name-complex="Arial"/>
    </style:style>
    <style:style style:name="T53_24" style:family="text">
      <style:text-properties style:font-name="Arial" style:font-name-asian="Times New Roman" style:font-name-complex="Arial"/>
    </style:style>
    <style:style style:name="T53_25" style:family="text">
      <style:text-properties style:font-name="Arial" style:font-name-asian="Times New Roman" style:font-name-complex="Arial"/>
    </style:style>
    <style:style style:name="T53_26" style:family="text">
      <style:text-properties style:font-name="Arial" style:font-name-asian="Times New Roman" style:font-name-complex="Arial"/>
    </style:style>
    <style:style style:name="T53_27" style:family="text">
      <style:text-properties style:font-name="Arial" style:font-name-asian="Times New Roman" style:font-name-complex="Arial"/>
    </style:style>
    <style:style style:name="T53_28" style:family="text">
      <style:text-properties style:font-name="Arial" style:font-name-asian="Times New Roman" style:font-name-complex="Arial"/>
    </style:style>
    <style:style style:name="T53_29" style:family="text">
      <style:text-properties style:font-name="Arial" style:font-name-asian="Times New Roman" style:font-name-complex="Arial"/>
    </style:style>
    <style:style style:name="P54" style:family="paragraph" style:parent-style-name="Normal">
      <style:paragraph-properties fo:line-height="100%" fo:margin-bottom="0cm"/>
    </style:style>
    <style:style style:name="T54_1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55" style:family="paragraph" style:parent-style-name="Normal">
      <style:paragraph-properties fo:line-height="100%" fo:margin-bottom="0cm"/>
      <style:text-properties style:font-name="Arial" style:font-name-asian="Times New Roman" style:font-name-complex="Arial" fo:font-weight="bold" style:font-weight-asian="bold" style:font-weight-complex="bold"/>
    </style:style>
    <style:style style:name="P56" style:family="paragraph" style:parent-style-name="Normal">
      <style:paragraph-properties fo:line-height="100%" fo:margin-bottom="0cm"/>
    </style:style>
    <style:style style:name="T56_1" style:family="text">
      <style:text-properties style:font-name="Arial" style:font-name-asian="Times New Roman" style:font-name-complex="Arial"/>
    </style:style>
    <style:style style:name="T56_2" style:family="text">
      <style:text-properties style:font-name="Arial" style:font-name-asian="Times New Roman" style:font-name-complex="Arial"/>
    </style:style>
    <style:style style:name="T56_3" style:family="text">
      <style:text-properties style:font-name="Arial" style:font-name-asian="Times New Roman" style:font-name-complex="Arial"/>
    </style:style>
    <style:style style:name="T56_4" style:family="text">
      <style:text-properties style:font-name="Arial" style:font-name-asian="Times New Roman" style:font-name-complex="Arial"/>
    </style:style>
    <style:style style:name="T56_5" style:family="text">
      <style:text-properties style:font-name="Arial" style:font-name-asian="Times New Roman" style:font-name-complex="Arial"/>
    </style:style>
    <style:style style:name="T56_6" style:family="text">
      <style:text-properties style:font-name="Arial" style:font-name-asian="Times New Roman" style:font-name-complex="Arial"/>
    </style:style>
    <style:style style:name="T56_7" style:family="text">
      <style:text-properties style:font-name="Arial" style:font-name-asian="Times New Roman" style:font-name-complex="Arial"/>
    </style:style>
    <style:style style:name="T56_8" style:family="text">
      <style:text-properties style:font-name="Arial" style:font-name-asian="Times New Roman" style:font-name-complex="Arial"/>
    </style:style>
    <style:style style:name="T56_9" style:family="text">
      <style:text-properties style:font-name="Arial" style:font-name-asian="Times New Roman" style:font-name-complex="Arial"/>
    </style:style>
    <style:style style:name="T56_10" style:family="text">
      <style:text-properties style:font-name="Arial" style:font-name-asian="Times New Roman" style:font-name-complex="Arial"/>
    </style:style>
    <style:style style:name="T56_11" style:family="text">
      <style:text-properties style:font-name="Arial" style:font-name-asian="Times New Roman" style:font-name-complex="Arial"/>
    </style:style>
    <style:style style:name="T56_12" style:family="text">
      <style:text-properties style:font-name="Arial" style:font-name-asian="Times New Roman" style:font-name-complex="Arial"/>
    </style:style>
    <style:style style:name="T56_13" style:family="text">
      <style:text-properties style:font-name="Arial" style:font-name-asian="Times New Roman" style:font-name-complex="Arial"/>
    </style:style>
    <style:style style:name="T56_14" style:family="text">
      <style:text-properties style:font-name="Arial" style:font-name-asian="Times New Roman" style:font-name-complex="Arial"/>
    </style:style>
    <style:style style:name="T56_15" style:family="text">
      <style:text-properties style:font-name="Arial" style:font-name-asian="Times New Roman" style:font-name-complex="Arial"/>
    </style:style>
    <style:style style:name="T56_16" style:family="text">
      <style:text-properties style:font-name="Arial" style:font-name-asian="Times New Roman" style:font-name-complex="Arial"/>
    </style:style>
    <style:style style:name="T56_17" style:family="text">
      <style:text-properties style:font-name="Arial" style:font-name-asian="Times New Roman" style:font-name-complex="Arial"/>
    </style:style>
    <style:style style:name="T56_18" style:family="text">
      <style:text-properties style:font-name="Arial" style:font-name-asian="Times New Roman" style:font-name-complex="Arial"/>
    </style:style>
    <style:style style:name="T56_19" style:family="text">
      <style:text-properties style:font-name="Arial" style:font-name-asian="Times New Roman" style:font-name-complex="Arial"/>
    </style:style>
    <style:style style:name="T56_20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56_21" style:family="text">
      <style:text-properties style:font-name="Arial" style:font-name-asian="Times New Roman" style:font-name-complex="Arial" fo:font-weight="bold" style:font-weight-asian="bold"/>
    </style:style>
    <style:style style:name="T56_22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56_23" style:family="text">
      <style:text-properties style:font-name="Arial" style:font-name-asian="Times New Roman" style:font-name-complex="Arial"/>
    </style:style>
    <style:style style:name="T56_24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56_25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56_26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56_27" style:family="text">
      <style:text-properties style:font-name="Arial" style:font-name-asian="Times New Roman" style:font-name-complex="Arial"/>
    </style:style>
    <style:style style:name="P57" style:family="paragraph" style:parent-style-name="Normal">
      <style:paragraph-properties fo:line-height="100%" fo:margin-bottom="0cm"/>
      <style:text-properties style:font-name="Arial" style:font-name-asian="Times New Roman" style:font-name-complex="Arial"/>
    </style:style>
    <style:style style:name="P58" style:family="paragraph" style:parent-style-name="List_20_Paragraph">
      <style:paragraph-properties fo:line-height="100%" fo:margin-bottom="0cm"/>
    </style:style>
    <style:style style:name="T58_1" style:family="text">
      <style:text-properties style:font-name="Arial" style:font-name-asian="Times New Roman" style:font-name-complex="Arial"/>
    </style:style>
    <style:style style:name="T58_2" style:family="text">
      <style:text-properties style:font-name="Arial" style:font-name-asian="Times New Roman" style:font-name-complex="Arial"/>
    </style:style>
    <style:style style:name="T58_3" style:family="text">
      <style:text-properties style:font-name="Arial" style:font-name-asian="Times New Roman" style:font-name-complex="Arial"/>
    </style:style>
    <style:style style:name="T58_4" style:family="text">
      <style:text-properties style:font-name="Arial" style:font-name-asian="Times New Roman" style:font-name-complex="Arial"/>
    </style:style>
    <style:style style:name="T58_5" style:family="text">
      <style:text-properties style:font-name="Arial" style:font-name-asian="Times New Roman" style:font-name-complex="Arial"/>
    </style:style>
    <style:style style:name="T58_6" style:family="text">
      <style:text-properties style:font-name="Arial" style:font-name-asian="Times New Roman" style:font-name-complex="Arial"/>
    </style:style>
    <style:style style:name="T58_7" style:family="text">
      <style:text-properties style:font-name="Arial" style:font-name-asian="Times New Roman" style:font-name-complex="Arial"/>
    </style:style>
    <style:style style:name="T58_8" style:family="text">
      <style:text-properties style:font-name="Arial" style:font-name-asian="Times New Roman" style:font-name-complex="Arial"/>
    </style:style>
    <style:style style:name="T58_9" style:family="text">
      <style:text-properties style:font-name="Arial" style:font-name-asian="Times New Roman" style:font-name-complex="Arial"/>
    </style:style>
    <style:style style:name="T58_10" style:family="text">
      <style:text-properties style:font-name="Arial" style:font-name-asian="Times New Roman" style:font-name-complex="Arial"/>
    </style:style>
    <style:style style:name="T58_11" style:family="text">
      <style:text-properties style:font-name="Arial" style:font-name-asian="Times New Roman" style:font-name-complex="Arial"/>
    </style:style>
    <style:style style:name="T58_12" style:family="text">
      <style:text-properties style:font-name="Arial" style:font-name-asian="Times New Roman" style:font-name-complex="Arial"/>
    </style:style>
    <style:style style:name="T58_13" style:family="text">
      <style:text-properties style:font-name="Arial" style:font-name-asian="Times New Roman" style:font-name-complex="Arial"/>
    </style:style>
    <style:style style:name="T58_14" style:family="text">
      <style:text-properties style:font-name="Arial" style:font-name-asian="Times New Roman" style:font-name-complex="Arial"/>
    </style:style>
    <style:style style:name="T58_15" style:family="text">
      <style:text-properties style:font-name="Arial" style:font-name-asian="Times New Roman" style:font-name-complex="Arial"/>
    </style:style>
    <style:style style:name="T58_16" style:family="text">
      <style:text-properties style:font-name="Arial" style:font-name-asian="Times New Roman" style:font-name-complex="Arial"/>
    </style:style>
    <style:style style:name="P59" style:family="paragraph" style:parent-style-name="List_20_Paragraph">
      <style:paragraph-properties fo:line-height="100%" fo:margin-bottom="0cm"/>
    </style:style>
    <style:style style:name="T59_1" style:family="text">
      <style:text-properties style:font-name="Arial" style:font-name-asian="Times New Roman" style:font-name-complex="Arial"/>
    </style:style>
    <style:style style:name="T59_2" style:family="text">
      <style:text-properties style:font-name="Arial" style:font-name-asian="Times New Roman" style:font-name-complex="Arial"/>
    </style:style>
    <style:style style:name="T59_3" style:family="text">
      <style:text-properties style:font-name="Arial" style:font-name-asian="Times New Roman" style:font-name-complex="Arial"/>
    </style:style>
    <style:style style:name="T59_4" style:family="text">
      <style:text-properties style:font-name="Arial" style:font-name-asian="Times New Roman" style:font-name-complex="Arial"/>
    </style:style>
    <style:style style:name="T59_5" style:family="text">
      <style:text-properties style:font-name="Arial" style:font-name-asian="Times New Roman" style:font-name-complex="Arial"/>
    </style:style>
    <style:style style:name="P60" style:family="paragraph" style:parent-style-name="List_20_Paragraph">
      <style:paragraph-properties fo:line-height="100%" fo:margin-bottom="0cm"/>
      <style:text-properties style:font-name="Arial" style:font-name-asian="Times New Roman" style:font-name-complex="Arial"/>
    </style:style>
    <style:style style:name="T60_1" style:family="text">
      <style:text-properties style:font-name="Arial" style:font-name-asian="Times New Roman" style:font-name-complex="Arial"/>
    </style:style>
    <style:style style:name="T60_2" style:family="text">
      <style:text-properties style:font-name="Arial" style:font-name-asian="Times New Roman" style:font-name-complex="Arial"/>
    </style:style>
    <style:style style:name="T60_3" style:family="text">
      <style:text-properties style:font-name="Arial" style:font-name-asian="Times New Roman" style:font-name-complex="Arial"/>
    </style:style>
    <style:style style:name="T60_4" style:family="text">
      <style:text-properties style:font-name="Arial" style:font-name-asian="Times New Roman" style:font-name-complex="Arial"/>
    </style:style>
    <style:style style:name="T60_5" style:family="text">
      <style:text-properties style:font-name="Arial" style:font-name-asian="Times New Roman" style:font-name-complex="Arial"/>
    </style:style>
    <style:style style:name="T60_6" style:family="text">
      <style:text-properties style:font-name="Arial" style:font-name-asian="Times New Roman" style:font-name-complex="Arial"/>
    </style:style>
    <style:style style:name="T60_7" style:family="text">
      <style:text-properties style:font-name="Arial" style:font-name-asian="Times New Roman" style:font-name-complex="Arial"/>
    </style:style>
    <style:style style:name="T60_8" style:family="text">
      <style:text-properties style:font-name="Arial" style:font-name-asian="Times New Roman" style:font-name-complex="Arial"/>
    </style:style>
    <style:style style:name="T60_9" style:family="text">
      <style:text-properties style:font-name="Arial" style:font-name-asian="Times New Roman" style:font-name-complex="Arial"/>
    </style:style>
    <style:style style:name="T60_10" style:family="text">
      <style:text-properties style:font-name="Arial" style:font-name-asian="Times New Roman" style:font-name-complex="Arial"/>
    </style:style>
    <style:style style:name="T60_11" style:family="text">
      <style:text-properties style:font-name="Arial" style:font-name-asian="Times New Roman" style:font-name-complex="Arial"/>
    </style:style>
    <style:style style:name="T60_12" style:family="text">
      <style:text-properties style:font-name="Arial" style:font-name-asian="Times New Roman" style:font-name-complex="Arial"/>
    </style:style>
    <style:style style:name="T60_13" style:family="text">
      <style:text-properties style:font-name="Arial" style:font-name-asian="Times New Roman" style:font-name-complex="Arial"/>
    </style:style>
    <style:style style:name="T60_14" style:family="text">
      <style:text-properties style:font-name="Arial" style:font-name-asian="Times New Roman" style:font-name-complex="Arial"/>
    </style:style>
    <style:style style:name="T60_15" style:family="text">
      <style:text-properties style:font-name="Arial" style:font-name-asian="Times New Roman" style:font-name-complex="Arial"/>
    </style:style>
    <style:style style:name="T60_16" style:family="text">
      <style:text-properties style:font-name="Arial" style:font-name-asian="Times New Roman" style:font-name-complex="Arial"/>
    </style:style>
    <style:style style:name="T60_17" style:family="text">
      <style:text-properties style:font-name="Arial" style:font-name-asian="Times New Roman" style:font-name-complex="Arial"/>
    </style:style>
    <style:style style:name="T60_18" style:family="text">
      <style:text-properties style:font-name="Arial" style:font-name-asian="Times New Roman" style:font-name-complex="Arial"/>
    </style:style>
    <style:style style:name="T60_19" style:family="text">
      <style:text-properties style:font-name="Arial" style:font-name-asian="Times New Roman" style:font-name-complex="Arial"/>
    </style:style>
    <style:style style:name="T60_20" style:family="text">
      <style:text-properties style:font-name="Arial" style:font-name-asian="Times New Roman" style:font-name-complex="Arial"/>
    </style:style>
    <style:style style:name="T60_21" style:family="text">
      <style:text-properties style:font-name="Arial" style:font-name-asian="Times New Roman" style:font-name-complex="Arial"/>
    </style:style>
    <style:style style:name="T60_22" style:family="text">
      <style:text-properties style:font-name="Arial" style:font-name-asian="Times New Roman" style:font-name-complex="Arial"/>
    </style:style>
    <style:style style:name="T60_23" style:family="text">
      <style:text-properties style:font-name="Arial" style:font-name-asian="Times New Roman" style:font-name-complex="Arial"/>
    </style:style>
    <style:style style:name="T60_24" style:family="text">
      <style:text-properties style:font-name="Arial" style:font-name-asian="Times New Roman" style:font-name-complex="Arial"/>
    </style:style>
    <style:style style:name="T60_25" style:family="text">
      <style:text-properties style:font-name="Arial" style:font-name-asian="Times New Roman" style:font-name-complex="Arial"/>
    </style:style>
    <style:style style:name="T60_26" style:family="text">
      <style:text-properties style:font-name="Arial" style:font-name-asian="Times New Roman" style:font-name-complex="Arial"/>
    </style:style>
    <style:style style:name="T60_27" style:family="text">
      <style:text-properties style:font-name="Arial" style:font-name-asian="Times New Roman" style:font-name-complex="Arial"/>
    </style:style>
    <style:style style:name="T60_28" style:family="text">
      <style:text-properties style:font-name="Arial" style:font-name-asian="Times New Roman" style:font-name-complex="Arial"/>
    </style:style>
    <style:style style:name="T60_29" style:family="text">
      <style:text-properties style:font-name="Arial" style:font-name-asian="Times New Roman" style:font-name-complex="Arial"/>
    </style:style>
    <style:style style:name="T60_30" style:family="text">
      <style:text-properties style:font-name="Arial" style:font-name-asian="Times New Roman" style:font-name-complex="Arial"/>
    </style:style>
    <style:style style:name="T60_31" style:family="text">
      <style:text-properties style:font-name="Arial" style:font-name-asian="Times New Roman" style:font-name-complex="Arial"/>
    </style:style>
    <style:style style:name="T60_32" style:family="text">
      <style:text-properties style:font-name="Arial" style:font-name-asian="Times New Roman" style:font-name-complex="Arial"/>
    </style:style>
    <style:style style:name="T60_33" style:family="text">
      <style:text-properties style:font-name="Arial" style:font-name-asian="Times New Roman" style:font-name-complex="Arial"/>
    </style:style>
    <style:style style:name="P61" style:family="paragraph" style:parent-style-name="Normal">
      <style:paragraph-properties fo:line-height="100%" fo:margin-bottom="0cm"/>
      <style:text-properties style:font-name="Arial" style:font-name-asian="Times New Roman" style:font-name-complex="Arial"/>
    </style:style>
    <style:style style:name="P62" style:family="paragraph" style:parent-style-name="Normal">
      <style:paragraph-properties fo:line-height="100%" fo:margin-bottom="0cm"/>
    </style:style>
    <style:style style:name="T62_1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63" style:family="paragraph" style:parent-style-name="Normal">
      <style:paragraph-properties fo:line-height="100%" fo:margin-bottom="0cm"/>
      <style:text-properties style:font-name="Arial" style:font-name-asian="Times New Roman" style:font-name-complex="Arial" fo:language="en" fo:country="US"/>
    </style:style>
    <style:style style:name="P64" style:family="paragraph" style:parent-style-name="Normal">
      <style:paragraph-properties fo:line-height="100%" fo:margin-bottom="0cm"/>
    </style:style>
    <style:style style:name="T64_1" style:family="text">
      <style:text-properties style:font-name="Arial" style:font-name-asian="Times New Roman" style:font-name-complex="Arial" fo:language="en" fo:country="US"/>
    </style:style>
    <style:style style:name="T64_2" style:family="text">
      <style:text-properties style:font-name="Arial" style:font-name-asian="Times New Roman" style:font-name-complex="Arial" fo:language="en" fo:country="US"/>
    </style:style>
    <style:style style:name="T64_3" style:family="text">
      <style:text-properties style:font-name="Arial" style:font-name-asian="Times New Roman" style:font-name-complex="Arial" fo:language="en" fo:country="US"/>
    </style:style>
    <style:style style:name="T64_4" style:family="text">
      <style:text-properties style:font-name="Arial" style:font-name-asian="Times New Roman" style:font-name-complex="Arial" fo:language="en" fo:country="US"/>
    </style:style>
    <style:style style:name="T64_5" style:family="text">
      <style:text-properties style:font-name="Arial" style:font-name-asian="Times New Roman" style:font-name-complex="Arial" fo:language="en" fo:country="US"/>
    </style:style>
    <style:style style:name="T64_6" style:family="text">
      <style:text-properties style:font-name="Arial" style:font-name-asian="Times New Roman" style:font-name-complex="Arial" fo:language="en" fo:country="US"/>
    </style:style>
    <style:style style:name="T64_7" style:family="text">
      <style:text-properties style:font-name="Arial" style:font-name-asian="Times New Roman" style:font-name-complex="Arial" fo:language="en" fo:country="US"/>
    </style:style>
    <style:style style:name="T64_8" style:family="text">
      <style:text-properties style:font-name="Arial" style:font-name-asian="Times New Roman" style:font-name-complex="Arial" fo:language="en" fo:country="US"/>
    </style:style>
    <style:style style:name="T64_9" style:family="text">
      <style:text-properties style:font-name="Arial" style:font-name-asian="Times New Roman" style:font-name-complex="Arial" fo:language="en" fo:country="US"/>
    </style:style>
    <style:style style:name="T64_10" style:family="text">
      <style:text-properties style:font-name="Arial" style:font-name-asian="Times New Roman" style:font-name-complex="Arial" fo:language="en" fo:country="US"/>
    </style:style>
    <style:style style:name="T64_11" style:family="text">
      <style:text-properties style:font-name="Arial" style:font-name-asian="Times New Roman" style:font-name-complex="Arial" fo:language="en" fo:country="US"/>
    </style:style>
    <style:style style:name="T64_12" style:family="text">
      <style:text-properties style:font-name="Arial" style:font-name-asian="Times New Roman" style:font-name-complex="Arial" fo:language="en" fo:country="US"/>
    </style:style>
    <style:style style:name="P65" style:family="paragraph" style:parent-style-name="Normal">
      <style:paragraph-properties fo:line-height="100%" fo:margin-bottom="0cm"/>
      <style:text-properties style:font-name="Arial" style:font-name-asian="Times New Roman" style:font-name-complex="Arial" fo:language="en" fo:country="US"/>
    </style:style>
    <style:style style:name="P66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66_1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67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style:font-name-asian="Times New Roman" style:font-name-complex="Arial" fo:font-weight="bold" style:font-weight-asian="bold" style:font-weight-complex="bold"/>
    </style:style>
    <style:style style:name="Table4" style:family="table">
      <style:table-properties table:align="left" style:width="16.833cm" fo:margin-left="0cm"/>
    </style:style>
    <style:style style:name="Column14" style:family="table-column">
      <style:table-column-properties style:column-width="1.824cm" style:use-optimal-column-width="false"/>
    </style:style>
    <style:style style:name="Column15" style:family="table-column">
      <style:table-column-properties style:column-width="15.009cm" style:use-optimal-column-width="false"/>
    </style:style>
    <style:style style:name="Row9" style:family="table-row">
      <style:table-row-properties style:min-row-height="0.529cm" style:use-optimal-row-height="false"/>
    </style:style>
    <style:style style:name="Cell35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68" style:family="paragraph" style:parent-style-name="Normal">
      <style:paragraph-properties fo:line-height="100%" fo:margin-bottom="0cm"/>
    </style:style>
    <style:style style:name="T6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Row10" style:family="table-row">
      <style:table-row-properties style:min-row-height="0.529cm" style:use-optimal-row-height="false"/>
    </style:style>
    <style:style style:name="Cell36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69" style:family="paragraph" style:parent-style-name="Normal">
      <style:paragraph-properties fo:line-height="100%" fo:margin-bottom="0cm"/>
    </style:style>
    <style:style style:name="T6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Row11" style:family="table-row">
      <style:table-row-properties style:min-row-height="0.529cm" style:use-optimal-row-height="false"/>
    </style:style>
    <style:style style:name="Cell37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70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Cell38" style:family="table-cell">
      <style:table-cell-properties style:vertical-align="top" fo:border-bottom="#000000 0.035cm solid" fo:padding-left="0.159cm" fo:border-left="#000000 0.035cm solid" fo:padding-right="0.159cm" fo:border-right="#000000 0.035cm solid" fo:wrap-option="wrap"/>
    </style:style>
    <style:style style:name="P71" style:family="paragraph" style:parent-style-name="Normal">
      <style:paragraph-properties fo:line-height="107%" fo:margin-bottom="0.282cm"/>
    </style:style>
    <style:style style:name="T7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2" style:family="table-row">
      <style:table-row-properties style:min-row-height="0.529cm" style:use-optimal-row-height="false"/>
    </style:style>
    <style:style style:name="Cell39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72" style:family="paragraph" style:parent-style-name="Normal">
      <style:paragraph-properties fo:line-height="100%" fo:margin-bottom="0cm"/>
    </style:style>
    <style:style style:name="T7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Row13" style:family="table-row">
      <style:table-row-properties style:min-row-height="0.529cm" style:use-optimal-row-height="false"/>
    </style:style>
    <style:style style:name="Cell40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73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Cell41" style:family="table-cell">
      <style:table-cell-properties style:vertical-align="top" fo:border-bottom="#000000 0.035cm solid" fo:padding-left="0.159cm" fo:border-left="#000000 0.035cm solid" fo:padding-right="0.159cm" fo:border-right="#000000 0.035cm solid" fo:wrap-option="wrap"/>
    </style:style>
    <style:style style:name="P74" style:family="paragraph" style:parent-style-name="Normal">
      <style:paragraph-properties fo:line-height="100%" fo:margin-bottom="0cm"/>
    </style:style>
    <style:style style:name="T7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74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74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74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74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75" style:family="paragraph" style:parent-style-name="List_20_Paragraph">
      <style:paragraph-properties fo:text-indent="-0.635cm" fo:line-height="100%" fo:margin-bottom="0cm" fo:margin-left="1.388cm"/>
    </style:style>
    <style:style style:name="T7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5_3" style:family="text">
      <style:text-properties fo:background-color="#ffffff" fo:color="#000000"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7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10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1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1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1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1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1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1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1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5_1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P76" style:family="paragraph" style:parent-style-name="List_20_Paragraph">
      <style:paragraph-properties fo:text-indent="-0.635cm" fo:line-height="100%" fo:margin-bottom="0cm" fo:margin-left="1.388cm"/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7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6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76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4" style:family="table-row">
      <style:table-row-properties style:min-row-height="0.529cm" style:use-optimal-row-height="false"/>
    </style:style>
    <style:style style:name="Cell42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77" style:family="paragraph" style:parent-style-name="Normal">
      <style:paragraph-properties fo:line-height="100%" fo:margin-bottom="0cm"/>
    </style:style>
    <style:style style:name="T7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Row15" style:family="table-row">
      <style:table-row-properties style:min-row-height="0.529cm" style:use-optimal-row-height="false"/>
    </style:style>
    <style:style style:name="Cell43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7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Cell44" style:family="table-cell">
      <style:table-cell-properties style:vertical-align="top" fo:border-bottom="#000000 0.035cm solid" fo:padding-left="0.159cm" fo:border-left="#000000 0.035cm solid" fo:padding-right="0.159cm" fo:border-right="#000000 0.035cm solid" fo:wrap-option="wrap"/>
    </style:style>
    <style:style style:name="P79" style:family="paragraph" style:parent-style-name="Normal">
      <style:paragraph-properties fo:line-height="100%" fo:margin-bottom="0cm"/>
    </style:style>
    <style:style style:name="T7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79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79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79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79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80" style:family="paragraph" style:parent-style-name="List_20_Paragraph">
      <style:paragraph-properties fo:text-indent="-0.635cm" fo:line-height="100%" fo:margin-bottom="0cm" fo:margin-left="1.27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0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0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0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1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82" style:family="paragraph" style:parent-style-name="List_20_Paragraph">
      <style:paragraph-properties fo:text-indent="-0.635cm" fo:line-height="100%" fo:margin-bottom="0cm" fo:margin-left="1.27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3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84" style:family="paragraph" style:parent-style-name="List_20_Paragraph">
      <style:paragraph-properties fo:text-indent="-0.635cm" fo:line-height="100%" fo:margin-bottom="0cm" fo:margin-left="1.27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4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4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5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86" style:family="paragraph" style:parent-style-name="List_20_Paragraph">
      <style:paragraph-properties fo:text-indent="-0.635cm" fo:line-height="100%" fo:margin-bottom="0cm" fo:margin-left="1.27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7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88" style:family="paragraph" style:parent-style-name="List_20_Paragraph">
      <style:paragraph-properties fo:text-indent="-0.635cm" fo:line-height="100%" fo:margin-bottom="0cm" fo:margin-left="1.27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9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6" style:family="table-row">
      <style:table-row-properties style:min-row-height="0.529cm" style:use-optimal-row-height="false"/>
    </style:style>
    <style:style style:name="Cell45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90" style:family="paragraph" style:parent-style-name="Normal">
      <style:paragraph-properties fo:line-height="100%" fo:margin-bottom="0cm"/>
    </style:style>
    <style:style style:name="T9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Row17" style:family="table-row">
      <style:table-row-properties style:min-row-height="0.529cm" style:use-optimal-row-height="false"/>
    </style:style>
    <style:style style:name="Cell46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91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Cell47" style:family="table-cell">
      <style:table-cell-properties style:vertical-align="top" fo:border-bottom="#000000 0.035cm solid" fo:padding-left="0.159cm" fo:border-left="#000000 0.035cm solid" fo:padding-right="0.159cm" fo:border-right="#000000 0.035cm solid" fo:wrap-option="wrap"/>
    </style:style>
    <style:style style:name="P92" style:family="paragraph" style:parent-style-name="Normal">
      <style:paragraph-properties fo:line-height="100%" fo:margin-bottom="0cm"/>
    </style:style>
    <style:style style:name="T9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93" style:family="paragraph" style:parent-style-name="Normal">
      <style:paragraph-properties fo:line-height="100%" fo:margin-bottom="0cm"/>
    </style:style>
    <style:style style:name="T9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8" style:family="table-row">
      <style:table-row-properties style:min-row-height="0.529cm" style:use-optimal-row-height="false"/>
    </style:style>
    <style:style style:name="Cell48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94" style:family="paragraph" style:parent-style-name="Normal">
      <style:paragraph-properties fo:line-height="100%" fo:margin-bottom="0cm"/>
    </style:style>
    <style:style style:name="T9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Row19" style:family="table-row">
      <style:table-row-properties style:min-row-height="0.529cm" style:use-optimal-row-height="false"/>
    </style:style>
    <style:style style:name="Cell49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95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Cell50" style:family="table-cell">
      <style:table-cell-properties style:vertical-align="top" fo:border-bottom="#000000 0.035cm solid" fo:padding-left="0.159cm" fo:border-left="#000000 0.035cm solid" fo:padding-right="0.159cm" fo:border-right="#000000 0.035cm solid" fo:wrap-option="wrap"/>
    </style:style>
    <style:style style:name="P96" style:family="paragraph" style:parent-style-name="Normal">
      <style:paragraph-properties fo:line-height="100%" fo:margin-bottom="0cm"/>
    </style:style>
    <style:style style:name="T9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9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9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9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0" style:family="table-row">
      <style:table-row-properties style:min-row-height="0.529cm" style:use-optimal-row-height="false"/>
    </style:style>
    <style:style style:name="Cell51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97" style:family="paragraph" style:parent-style-name="Normal">
      <style:paragraph-properties fo:line-height="100%" fo:margin-bottom="0cm"/>
    </style:style>
    <style:style style:name="T9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Row21" style:family="table-row">
      <style:table-row-properties style:min-row-height="0.529cm" style:use-optimal-row-height="false"/>
    </style:style>
    <style:style style:name="Cell52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9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Cell53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99" style:family="paragraph" style:parent-style-name="Normal">
      <style:paragraph-properties fo:line-height="100%" fo:margin-bottom="0cm"/>
    </style:style>
    <style:style style:name="T9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99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99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99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99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100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101" style:family="paragraph" style:parent-style-name="List_20_Paragraph">
      <style:paragraph-properties fo:text-indent="-0.635cm" fo:line-height="100%" fo:margin-bottom="0cm" fo:margin-left="1.27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 fo:font-weight="bold" style:font-weight-asian="bold" style:font-weight-complex="bold"/>
    </style:style>
    <style:style style:name="T101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T101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8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9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10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1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102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103" style:family="paragraph" style:parent-style-name="List_20_Paragraph">
      <style:paragraph-properties fo:text-indent="-0.635cm" fo:line-height="100%" fo:margin-bottom="0cm" fo:margin-left="1.27cm"/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0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 fo:font-weight="bold" style:font-weight-asian="bold" style:font-weight-complex="bold"/>
    </style:style>
    <style:style style:name="T10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0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03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03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03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Row22" style:family="table-row">
      <style:table-row-properties style:min-row-height="0.529cm" style:use-optimal-row-height="false"/>
    </style:style>
    <style:style style:name="Cell54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104" style:family="paragraph" style:parent-style-name="Normal">
      <style:paragraph-properties fo:line-height="100%" fo:margin-bottom="0cm"/>
    </style:style>
    <style:style style:name="T10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Row23" style:family="table-row">
      <style:table-row-properties style:min-row-height="0.529cm" style:use-optimal-row-height="false"/>
    </style:style>
    <style:style style:name="Cell55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105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Cell56" style:family="table-cell">
      <style:table-cell-properties style:vertical-align="top" fo:border-bottom="#000000 0.035cm solid" fo:padding-left="0.159cm" fo:border-left="#000000 0.035cm solid" fo:padding-right="0.159cm" fo:border-right="#000000 0.035cm solid" fo:wrap-option="wrap"/>
    </style:style>
    <style:style style:name="P106" style:family="paragraph" style:parent-style-name="Normal">
      <style:paragraph-properties fo:line-height="100%" fo:margin-bottom="0cm"/>
    </style:style>
    <style:style style:name="T10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6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6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6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107" style:family="paragraph" style:parent-style-name="List_20_Paragraph">
      <style:paragraph-properties fo:text-indent="-0.635cm" fo:line-height="100%" fo:margin-bottom="0cm" fo:margin-left="1.27cm"/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0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 fo:font-weight="bold" style:font-weight-asian="bold" style:font-weight-complex="bold"/>
    </style:style>
    <style:style style:name="T10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0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07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7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07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07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07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07_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07_10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7_1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7_1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7_1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4" style:family="table-row">
      <style:table-row-properties style:min-row-height="0.529cm" style:use-optimal-row-height="false"/>
    </style:style>
    <style:style style:name="Cell57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108" style:family="paragraph" style:parent-style-name="Normal">
      <style:paragraph-properties fo:line-height="100%" fo:margin-bottom="0cm"/>
    </style:style>
    <style:style style:name="T10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Row25" style:family="table-row">
      <style:table-row-properties style:min-row-height="0.529cm" style:use-optimal-row-height="false"/>
    </style:style>
    <style:style style:name="Cell58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109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bottom="#000000 0.035cm solid" fo:padding-left="0.159cm" fo:border-left="#000000 0.035cm solid" fo:padding-right="0.159cm" fo:border-right="#000000 0.035cm solid" fo:wrap-option="wrap"/>
    </style:style>
    <style:style style:name="P110" style:family="paragraph" style:parent-style-name="Normal">
      <style:paragraph-properties fo:line-height="100%" fo:margin-bottom="0cm"/>
    </style:style>
    <style:style style:name="T11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10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10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10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10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111" style:family="paragraph" style:parent-style-name="List_20_Paragraph">
      <style:paragraph-properties fo:text-indent="-0.635cm" fo:line-height="100%" fo:margin-bottom="0cm" fo:margin-left="1.27cm"/>
      <style:text-properties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1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 fo:font-weight="bold" style:font-weight-asian="bold" style:font-weight-complex="bold"/>
    </style:style>
    <style:style style:name="T11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1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11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11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11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11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11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11_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11_10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Row26" style:family="table-row">
      <style:table-row-properties style:min-row-height="0.529cm" style:use-optimal-row-height="false"/>
    </style:style>
    <style:style style:name="Cell60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112" style:family="paragraph" style:parent-style-name="Normal">
      <style:paragraph-properties fo:line-height="100%" fo:margin-bottom="0cm"/>
    </style:style>
    <style:style style:name="T11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T112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Row27" style:family="table-row">
      <style:table-row-properties style:min-row-height="0.529cm" style:use-optimal-row-height="false"/>
    </style:style>
    <style:style style:name="Cell61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113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Cell62" style:family="table-cell">
      <style:table-cell-properties style:vertical-align="top" fo:border-bottom="#000000 0.035cm solid" fo:padding-left="0.159cm" fo:border-left="#000000 0.035cm solid" fo:padding-right="0.159cm" fo:border-right="#000000 0.035cm solid" fo:wrap-option="wrap"/>
    </style:style>
    <style:style style:name="P114" style:family="paragraph" style:parent-style-name="Normal">
      <style:paragraph-properties fo:line-height="100%" fo:margin-bottom="0cm"/>
    </style:style>
    <style:style style:name="T11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14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14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14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14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115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116" style:family="paragraph" style:parent-style-name="List_20_Paragraph">
      <style:paragraph-properties fo:text-indent="-0.635cm" fo:line-height="100%" fo:margin-bottom="0cm" fo:margin-left="1.27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1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T11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16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16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117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118" style:family="paragraph" style:parent-style-name="List_20_Paragraph">
      <style:paragraph-properties fo:text-indent="-0.635cm" fo:line-height="100%" fo:margin-bottom="0cm" fo:margin-left="1.27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1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T118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119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120" style:family="paragraph" style:parent-style-name="Normal">
      <style:paragraph-properties fo:line-height="100%" fo:margin-bottom="0cm"/>
    </style:style>
    <style:style style:name="T12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T120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20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21" style:family="paragraph" style:parent-style-name="Normal">
      <style:paragraph-properties fo:line-height="100%" fo:margin-bottom="0cm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122" style:family="paragraph" style:parent-style-name="Normal" style:master-page-name="MasterPage1">
      <style:paragraph-properties fo:line-height="100%" fo:margin-bottom="0cm"/>
      <style:text-properties style:font-name="Arial" style:font-name-asian="Times New Roman" style:font-name-complex="Arial"/>
    </style:style>
    <style:style style:name="P123" style:family="paragraph" style:parent-style-name="Normal">
      <style:paragraph-properties fo:background-color="#d9e2f3" fo:line-height="100%" fo:padding-top="0.035cm" fo:border-top="#000000 0.018cm solid" fo:padding-bottom="0.035cm" fo:border-bottom="#000000 0.018cm solid" fo:margin-bottom="0cm" fo:padding-left="0.141cm" fo:border-left="#000000 0.018cm solid" fo:padding-right="0.141cm" fo:border-right="#000000 0.018cm solid"/>
    </style:style>
    <style:style style:name="T123_1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letter-kerning="true"/>
    </style:style>
    <style:style style:name="P124" style:family="paragraph" style:parent-style-name="Normal">
      <style:paragraph-properties fo:line-height="100%" fo:margin-bottom="0cm"/>
      <style:text-properties style:font-name="Arial" style:font-name-asian="Times New Roman" style:font-name-complex="Arial" fo:font-weight="bold" style:font-weight-asian="bold"/>
    </style:style>
    <style:style style:name="P125" style:family="paragraph" style:parent-style-name="Normal">
      <style:paragraph-properties fo:line-height="100%" fo:margin-bottom="0cm"/>
    </style:style>
    <style:style style:name="T125_1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25_2" style:family="text"/>
    <style:style style:name="T125_3" style:family="text">
      <style:text-properties fo:color="#0563c1" style:font-name="Arial" style:font-name-asian="Times New Roman" style:font-name-complex="Arial" fo:font-weight="bold" style:font-weight-asian="bold" style:font-weight-complex="bold" style:text-underline-style="solid" style:text-underline-color="font-color"/>
    </style:style>
    <style:style style:name="T125_4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126" style:family="paragraph" style:parent-style-name="Normal">
      <style:paragraph-properties fo:line-height="100%" fo:margin-bottom="0cm"/>
      <style:text-properties style:font-name="Arial" style:font-name-asian="Times New Roman" style:font-name-complex="Arial" fo:font-weight="bold" style:font-weight-asian="bold" style:font-weight-complex="bold"/>
    </style:style>
    <style:style style:name="P127" style:family="paragraph" style:parent-style-name="Normal">
      <style:paragraph-properties fo:line-height="100%" fo:margin-bottom="0cm"/>
    </style:style>
    <style:style style:name="T127_1" style:family="text">
      <style:text-properties style:font-name="Arial" style:font-name-asian="Times New Roman" style:font-name-complex="Arial"/>
    </style:style>
    <style:style style:name="T127_2" style:family="text">
      <style:text-properties style:font-name="Arial" style:font-name-asian="Times New Roman" style:font-name-complex="Arial"/>
    </style:style>
    <style:style style:name="T127_3" style:family="text">
      <style:text-properties style:font-name="Arial" style:font-name-asian="Times New Roman" style:font-name-complex="Arial"/>
    </style:style>
    <style:style style:name="T127_4" style:family="text">
      <style:text-properties style:font-name="Arial" style:font-name-asian="Times New Roman" style:font-name-complex="Arial"/>
    </style:style>
    <style:style style:name="T127_5" style:family="text">
      <style:text-properties style:font-name="Arial" style:font-name-asian="Times New Roman" style:font-name-complex="Arial" fo:font-weight="bold" style:font-weight-asian="bold" style:text-underline-style="solid" style:text-underline-color="font-color"/>
    </style:style>
    <style:style style:name="T127_6" style:family="text">
      <style:text-properties style:font-name="Arial" style:font-name-asian="Times New Roman" style:font-name-complex="Arial" fo:font-weight="bold" style:font-weight-asian="bold"/>
    </style:style>
    <style:style style:name="T127_7" style:family="text">
      <style:text-properties style:font-name="Arial" style:font-name-asian="Times New Roman" style:font-name-complex="Arial"/>
    </style:style>
    <style:style style:name="T127_8" style:family="text">
      <style:text-properties style:font-name="Arial" style:font-name-asian="Times New Roman" style:font-name-complex="Arial"/>
    </style:style>
    <style:style style:name="T127_9" style:family="text">
      <style:text-properties style:font-name="Arial" style:font-name-asian="Times New Roman" style:font-name-complex="Arial"/>
    </style:style>
    <style:style style:name="T127_10" style:family="text">
      <style:text-properties style:font-name="Arial" style:font-name-asian="Times New Roman" style:font-name-complex="Arial"/>
    </style:style>
    <style:style style:name="T127_11" style:family="text">
      <style:text-properties style:font-name="Arial" style:font-name-asian="Times New Roman" style:font-name-complex="Arial"/>
    </style:style>
    <style:style style:name="T127_12" style:family="text">
      <style:text-properties fo:font-style="italic" style:font-style-asian="italic" style:font-style-complex="italic" style:font-name="Arial" style:font-name-asian="Times New Roman" style:font-name-complex="Arial"/>
    </style:style>
    <style:style style:name="T127_13" style:family="text">
      <style:text-properties style:font-name="Arial" style:font-name-asian="Times New Roman" style:font-name-complex="Arial"/>
    </style:style>
    <style:style style:name="P128" style:family="paragraph" style:parent-style-name="Normal">
      <style:paragraph-properties fo:line-height="100%" fo:margin-bottom="0cm"/>
      <style:text-properties style:font-name="Arial" style:font-name-asian="Times New Roman" style:font-name-complex="Arial"/>
    </style:style>
    <style:style style:name="P129" style:family="paragraph" style:parent-style-name="Normal">
      <style:paragraph-properties fo:line-height="100%" fo:margin-bottom="0cm"/>
    </style:style>
    <style:style style:name="T129_1" style:family="text">
      <style:text-properties style:font-name="Arial" style:font-name-asian="Arial" style:font-name-complex="Arial"/>
    </style:style>
    <style:style style:name="T129_2" style:family="text">
      <style:text-properties style:font-name="Arial" style:font-name-asian="Arial" style:font-name-complex="Arial" fo:font-weight="bold" style:font-weight-asian="bold"/>
    </style:style>
    <style:style style:name="T129_3" style:family="text">
      <style:text-properties style:font-name="Arial" style:font-name-asian="Arial" style:font-name-complex="Arial"/>
    </style:style>
    <style:style style:name="T129_4" style:family="text">
      <style:text-properties style:font-name="Arial" style:font-name-asian="Arial" style:font-name-complex="Arial"/>
    </style:style>
    <style:style style:name="T129_5" style:family="text">
      <style:text-properties style:font-name="Arial" style:font-name-asian="Arial" style:font-name-complex="Arial"/>
    </style:style>
    <style:style style:name="T129_6" style:family="text">
      <style:text-properties style:font-name="Arial" style:font-name-asian="Arial" style:font-name-complex="Arial" fo:font-weight="bold" style:font-weight-asian="bold"/>
    </style:style>
    <style:style style:name="T129_7" style:family="text">
      <style:text-properties style:font-name="Arial" style:font-name-asian="Arial" style:font-name-complex="Arial" fo:font-weight="bold" style:font-weight-asian="bold"/>
    </style:style>
    <style:style style:name="T129_8" style:family="text">
      <style:text-properties style:font-name="Arial" style:font-name-asian="Arial" style:font-name-complex="Arial" fo:font-weight="bold" style:font-weight-asian="bold"/>
    </style:style>
    <style:style style:name="T129_9" style:family="text">
      <style:text-properties style:font-name="Arial" style:font-name-asian="Arial" style:font-name-complex="Arial" fo:font-weight="bold" style:font-weight-asian="bold"/>
    </style:style>
    <style:style style:name="T129_10" style:family="text">
      <style:text-properties style:font-name="Arial" style:font-name-asian="Arial" style:font-name-complex="Arial"/>
    </style:style>
    <style:style style:name="T129_11" style:family="text">
      <style:text-properties style:font-name="Arial" style:font-name-asian="Arial" style:font-name-complex="Arial"/>
    </style:style>
    <style:style style:name="T129_12" style:family="text">
      <style:text-properties style:font-name="Arial" style:font-name-asian="Arial" style:font-name-complex="Arial"/>
    </style:style>
    <style:style style:name="T129_13" style:family="text">
      <style:text-properties style:font-name="Arial" style:font-name-asian="Arial" style:font-name-complex="Arial"/>
    </style:style>
    <style:style style:name="T129_14" style:family="text">
      <style:text-properties style:font-name="Arial" style:font-name-asian="Arial" style:font-name-complex="Arial"/>
    </style:style>
    <style:style style:name="T129_15" style:family="text">
      <style:text-properties style:font-name="Arial" style:font-name-asian="Arial" style:font-name-complex="Arial"/>
    </style:style>
    <style:style style:name="T129_16" style:family="text">
      <style:text-properties style:font-name="Arial" style:font-name-asian="Arial" style:font-name-complex="Arial"/>
    </style:style>
    <style:style style:name="T129_17" style:family="text">
      <style:text-properties style:font-name="Arial" style:font-name-asian="Arial" style:font-name-complex="Arial"/>
    </style:style>
    <style:style style:name="T129_18" style:family="text">
      <style:text-properties style:font-name="Arial" style:font-name-asian="Arial" style:font-name-complex="Arial"/>
    </style:style>
    <style:style style:name="T129_19" style:family="text">
      <style:text-properties style:font-name="Arial" style:font-name-asian="Arial" style:font-name-complex="Arial"/>
    </style:style>
    <style:style style:name="T129_20" style:family="text">
      <style:text-properties style:font-name="Arial" style:font-name-asian="Arial" style:font-name-complex="Arial"/>
    </style:style>
    <style:style style:name="T129_21" style:family="text">
      <style:text-properties style:font-name="Arial" style:font-name-asian="Arial" style:font-name-complex="Arial"/>
    </style:style>
    <style:style style:name="T129_22" style:family="text">
      <style:text-properties style:font-name="Arial" style:font-name-asian="Arial" style:font-name-complex="Arial"/>
    </style:style>
    <style:style style:name="P130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131" style:family="paragraph" style:parent-style-name="Normal">
      <style:paragraph-properties fo:line-height="100%" fo:margin-bottom="0cm"/>
    </style:style>
    <style:style style:name="T131_1" style:family="text">
      <style:text-properties style:font-name="Arial" style:font-name-asian="Arial" style:font-name-complex="Arial"/>
    </style:style>
    <style:style style:name="T131_2" style:family="text">
      <style:text-properties style:font-name="Arial" style:font-name-asian="Arial" style:font-name-complex="Arial"/>
    </style:style>
    <style:style style:name="T131_3" style:family="text">
      <style:text-properties style:font-name="Arial" style:font-name-asian="Arial" style:font-name-complex="Arial"/>
    </style:style>
    <style:style style:name="T131_4" style:family="text">
      <style:text-properties style:font-name="Arial" style:font-name-asian="Arial" style:font-name-complex="Arial"/>
    </style:style>
    <style:style style:name="T131_5" style:family="text">
      <style:text-properties style:font-name="Arial" style:font-name-asian="Arial" style:font-name-complex="Arial"/>
    </style:style>
    <style:style style:name="T131_6" style:family="text">
      <style:text-properties style:font-name="Arial" style:font-name-asian="Arial" style:font-name-complex="Arial"/>
    </style:style>
    <style:style style:name="T131_7" style:family="text">
      <style:text-properties style:font-name="Arial" style:font-name-asian="Arial" style:font-name-complex="Arial"/>
    </style:style>
    <style:style style:name="T131_8" style:family="text">
      <style:text-properties style:font-name="Arial" style:font-name-asian="Arial" style:font-name-complex="Arial"/>
    </style:style>
    <style:style style:name="T131_9" style:family="text">
      <style:text-properties style:font-name="Arial" style:font-name-asian="Arial" style:font-name-complex="Arial"/>
    </style:style>
    <style:style style:name="T131_10" style:family="text">
      <style:text-properties style:font-name="Arial" style:font-name-asian="Arial" style:font-name-complex="Arial"/>
    </style:style>
    <style:style style:name="T131_11" style:family="text">
      <style:text-properties style:font-name="Arial" style:font-name-asian="Arial" style:font-name-complex="Arial"/>
    </style:style>
    <style:style style:name="T131_12" style:family="text">
      <style:text-properties style:font-name="Arial" style:font-name-asian="Arial" style:font-name-complex="Arial"/>
    </style:style>
    <style:style style:name="P132" style:family="paragraph" style:parent-style-name="Normal">
      <style:paragraph-properties fo:line-height="100%" fo:margin-bottom="0cm"/>
      <style:text-properties style:font-name="Arial" style:font-name-asian="Times New Roman" style:font-name-complex="Arial"/>
    </style:style>
    <style:style style:name="Table5" style:family="table">
      <style:table-properties table:align="left" style:width="15.903cm" fo:margin-left="0cm"/>
    </style:style>
    <style:style style:name="Column16" style:family="table-column">
      <style:table-column-properties style:column-width="3.279cm"/>
    </style:style>
    <style:style style:name="Column17" style:family="table-column">
      <style:table-column-properties style:column-width="4.389cm"/>
    </style:style>
    <style:style style:name="Column18" style:family="table-column">
      <style:table-column-properties style:column-width="1.404cm"/>
    </style:style>
    <style:style style:name="Column19" style:family="table-column">
      <style:table-column-properties style:column-width="1.404cm"/>
    </style:style>
    <style:style style:name="Column20" style:family="table-column">
      <style:table-column-properties style:column-width="1.404cm"/>
    </style:style>
    <style:style style:name="Column21" style:family="table-column">
      <style:table-column-properties style:column-width="1.282cm"/>
    </style:style>
    <style:style style:name="Column22" style:family="table-column">
      <style:table-column-properties style:column-width="1.353cm"/>
    </style:style>
    <style:style style:name="Column23" style:family="table-column">
      <style:table-column-properties style:column-width="1.388cm"/>
    </style:style>
    <style:style style:name="Row28" style:family="table-row">
      <style:table-row-properties style:min-row-height="0.529cm"/>
    </style:style>
    <style:style style:name="Cell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 fo:line-height="100%" fo:margin-bottom="0cm"/>
    </style:style>
    <style:style style:name="T1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4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fo:line-height="100%" fo:margin-bottom="0cm"/>
    </style:style>
    <style:style style:name="T1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line-height="100%" fo:margin-bottom="0cm"/>
    </style:style>
    <style:style style:name="T1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9" style:family="table-row">
      <style:table-row-properties style:min-row-height="0.529cm"/>
    </style:style>
    <style:style style:name="Cell66" style:family="table-cell">
      <style:table-cell-properties style:vertical-align="top" fo:padding-left="0.19cm" fo:padding-right="0.19cm" fo:wrap-option="wrap"/>
    </style:style>
    <style:style style:name="P1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7" style:family="table-cell">
      <style:table-cell-properties style:vertical-align="top" fo:padding-left="0.19cm" fo:padding-right="0.19cm" fo:wrap-option="wrap"/>
    </style:style>
    <style:style style:name="P1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right" fo:line-height="100%" fo:margin-bottom="0cm"/>
    </style:style>
    <style:style style:name="T1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right" fo:line-height="100%" fo:margin-bottom="0cm"/>
    </style:style>
    <style:style style:name="T1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right" fo:line-height="100%" fo:margin-bottom="0cm"/>
    </style:style>
    <style:style style:name="T1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right" fo:line-height="100%" fo:margin-bottom="0cm"/>
    </style:style>
    <style:style style:name="T1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right" fo:line-height="100%" fo:margin-bottom="0cm"/>
    </style:style>
    <style:style style:name="T1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right" fo:line-height="100%" fo:margin-bottom="0cm"/>
    </style:style>
    <style:style style:name="T1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0" style:family="table-row">
      <style:table-row-properties style:min-row-height="0.529cm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100%" fo:margin-bottom="0cm"/>
    </style:style>
    <style:style style:name="T14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100%" fo:margin-bottom="0cm"/>
    </style:style>
    <style:style style:name="T1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right" fo:line-height="100%" fo:margin-bottom="0cm"/>
    </style:style>
    <style:style style:name="T1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right" fo:line-height="100%" fo:margin-bottom="0cm"/>
    </style:style>
    <style:style style:name="T1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right" fo:line-height="100%" fo:margin-bottom="0cm"/>
    </style:style>
    <style:style style:name="T1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right" fo:line-height="100%" fo:margin-bottom="0cm"/>
    </style:style>
    <style:style style:name="T1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right" fo:line-height="100%" fo:margin-bottom="0cm"/>
    </style:style>
    <style:style style:name="T1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right" fo:line-height="100%" fo:margin-bottom="0cm"/>
    </style:style>
    <style:style style:name="T1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1" style:family="table-row">
      <style:table-row-properties style:min-row-height="0.529cm"/>
    </style:style>
    <style:style style:name="Cell82" style:family="table-cell">
      <style:table-cell-properties style:vertical-align="top" fo:padding-left="0.19cm" fo:padding-right="0.19cm" fo:wrap-option="wrap"/>
    </style:style>
    <style:style style:name="P15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3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line-height="100%" fo:margin-bottom="0cm"/>
    </style:style>
    <style:style style:name="T1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100%" fo:margin-bottom="0cm"/>
    </style:style>
    <style:style style:name="T1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2" style:family="table-row">
      <style:table-row-properties style:min-row-height="0.529cm"/>
    </style:style>
    <style:style style:name="Cell86" style:family="table-cell">
      <style:table-cell-properties style:vertical-align="top" fo:padding-left="0.19cm" fo:padding-right="0.19cm" fo:wrap-option="wrap"/>
    </style:style>
    <style:style style:name="P15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padding-left="0.19cm" fo:padding-right="0.19cm" fo:wrap-option="wrap"/>
    </style:style>
    <style:style style:name="P15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right" fo:line-height="100%" fo:margin-bottom="0cm"/>
    </style:style>
    <style:style style:name="T1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right" fo:line-height="100%" fo:margin-bottom="0cm"/>
    </style:style>
    <style:style style:name="T1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right" fo:line-height="100%" fo:margin-bottom="0cm"/>
    </style:style>
    <style:style style:name="T1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right" fo:line-height="100%" fo:margin-bottom="0cm"/>
    </style:style>
    <style:style style:name="T1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right" fo:line-height="100%" fo:margin-bottom="0cm"/>
    </style:style>
    <style:style style:name="T1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right" fo:line-height="100%" fo:margin-bottom="0cm"/>
    </style:style>
    <style:style style:name="T1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3" style:family="table-row">
      <style:table-row-properties style:min-row-height="0.529cm"/>
    </style:style>
    <style:style style:name="Cell94" style:family="table-cell">
      <style:table-cell-properties style:vertical-align="top" fo:padding-left="0.19cm" fo:padding-right="0.19cm" fo:wrap-option="wrap"/>
    </style:style>
    <style:style style:name="P16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100%" fo:margin-bottom="0cm"/>
    </style:style>
    <style:style style:name="T1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right" fo:line-height="100%" fo:margin-bottom="0cm"/>
    </style:style>
    <style:style style:name="T1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right" fo:line-height="100%" fo:margin-bottom="0cm"/>
    </style:style>
    <style:style style:name="T1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right" fo:line-height="100%" fo:margin-bottom="0cm"/>
    </style:style>
    <style:style style:name="T1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right" fo:line-height="100%" fo:margin-bottom="0cm"/>
    </style:style>
    <style:style style:name="T1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70" style:family="paragraph" style:parent-style-name="Normal">
      <style:paragraph-properties fo:text-align="right" fo:line-height="100%" fo:margin-bottom="0cm"/>
    </style:style>
    <style:style style:name="T1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71" style:family="paragraph" style:parent-style-name="Normal">
      <style:paragraph-properties fo:text-align="right" fo:line-height="100%" fo:margin-bottom="0cm"/>
    </style:style>
    <style:style style:name="T1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4" style:family="table-row">
      <style:table-row-properties style:min-row-height="0.529cm"/>
    </style:style>
    <style:style style:name="Cell102" style:family="table-cell">
      <style:table-cell-properties style:vertical-align="top" fo:padding-left="0.19cm" fo:padding-right="0.19cm" fo:wrap-option="wrap"/>
    </style:style>
    <style:style style:name="P17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3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line-height="100%" fo:margin-bottom="0cm"/>
    </style:style>
    <style:style style:name="T1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100%" fo:margin-bottom="0cm"/>
    </style:style>
    <style:style style:name="T1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7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5" style:family="table-row">
      <style:table-row-properties style:min-row-height="0.529cm"/>
    </style:style>
    <style:style style:name="Cell105" style:family="table-cell">
      <style:table-cell-properties style:vertical-align="top" fo:padding-left="0.19cm" fo:padding-right="0.19cm" fo:wrap-option="wrap"/>
    </style:style>
    <style:style style:name="P17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line-height="100%" fo:margin-bottom="0cm"/>
    </style:style>
    <style:style style:name="T1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8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8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8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8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8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79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80" style:family="paragraph" style:parent-style-name="Normal">
      <style:paragraph-properties fo:line-height="100%" fo:margin-bottom="0cm"/>
      <style:text-properties style:font-name="Arial" style:font-name-asian="Times New Roman" style:font-name-complex="Arial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style:font-name-asian="Arial" style:font-name-complex="Arial"/>
    </style:style>
    <style:style style:name="T181_2" style:family="text">
      <style:text-properties style:font-name="Arial" style:font-name-asian="Arial" style:font-name-complex="Arial"/>
    </style:style>
    <style:style style:name="T181_3" style:family="text">
      <style:text-properties style:font-name="Arial" style:font-name-asian="Arial" style:font-name-complex="Arial"/>
    </style:style>
    <style:style style:name="T181_4" style:family="text">
      <style:text-properties style:font-name="Arial" style:font-name-asian="Arial" style:font-name-complex="Arial"/>
    </style:style>
    <style:style style:name="T181_5" style:family="text">
      <style:text-properties style:font-name="Arial" style:font-name-asian="Arial" style:font-name-complex="Arial"/>
    </style:style>
    <style:style style:name="T181_6" style:family="text">
      <style:text-properties style:font-name="Arial" style:font-name-asian="Arial" style:font-name-complex="Arial"/>
    </style:style>
    <style:style style:name="T181_7" style:family="text">
      <style:text-properties style:font-name="Arial" style:font-name-asian="Arial" style:font-name-complex="Arial"/>
    </style:style>
    <style:style style:name="T181_8" style:family="text">
      <style:text-properties style:font-name="Arial" style:font-name-asian="Arial" style:font-name-complex="Arial"/>
    </style:style>
    <style:style style:name="T181_9" style:family="text">
      <style:text-properties style:font-name="Arial" style:font-name-asian="Arial" style:font-name-complex="Arial"/>
    </style:style>
    <style:style style:name="T181_10" style:family="text">
      <style:text-properties style:font-name="Arial" style:font-name-asian="Arial" style:font-name-complex="Arial"/>
    </style:style>
    <style:style style:name="T181_11" style:family="text">
      <style:text-properties style:font-name="Arial" style:font-name-asian="Arial" style:font-name-complex="Arial" fo:font-weight="bold" style:font-weight-asian="bold" style:font-weight-complex="bold" style:text-underline-style="solid" style:text-underline-color="font-color"/>
    </style:style>
    <style:style style:name="T181_12" style:family="text">
      <style:text-properties style:font-name="Arial" style:font-name-asian="Arial" style:font-name-complex="Arial" fo:font-weight="bold" style:font-weight-asian="bold" style:font-weight-complex="bold"/>
    </style:style>
    <style:style style:name="T181_13" style:family="text">
      <style:text-properties style:font-name="Arial" style:font-name-asian="Arial" style:font-name-complex="Arial"/>
    </style:style>
    <style:style style:name="T181_14" style:family="text">
      <style:text-properties style:font-name="Arial" style:font-name-asian="Arial" style:font-name-complex="Arial" fo:font-weight="bold" style:font-weight-asian="bold" style:font-weight-complex="bold"/>
    </style:style>
    <style:style style:name="T181_15" style:family="text">
      <style:text-properties style:font-name="Arial" style:font-name-asian="Arial" style:font-name-complex="Arial" fo:font-weight="bold" style:font-weight-asian="bold" style:font-weight-complex="bold" style:text-underline-style="solid" style:text-underline-color="font-color"/>
    </style:style>
    <style:style style:name="T181_16" style:family="text">
      <style:text-properties style:font-name="Arial" style:font-name-asian="Arial" style:font-name-complex="Arial"/>
    </style:style>
    <style:style style:name="T181_17" style:family="text">
      <style:text-properties style:font-name="Arial" style:font-name-asian="Arial" style:font-name-complex="Arial"/>
    </style:style>
    <style:style style:name="T181_18" style:family="text">
      <style:text-properties style:font-name="Arial" style:font-name-asian="Arial" style:font-name-complex="Arial"/>
    </style:style>
    <style:style style:name="T181_19" style:family="text">
      <style:text-properties style:font-name="Arial" style:font-name-asian="Arial" style:font-name-complex="Arial"/>
    </style:style>
    <style:style style:name="T181_20" style:family="text">
      <style:text-properties style:font-name="Arial" style:font-name-asian="Arial" style:font-name-complex="Arial"/>
    </style:style>
    <style:style style:name="T181_21" style:family="text">
      <style:text-properties style:font-name="Arial" style:font-name-asian="Arial" style:font-name-complex="Arial"/>
    </style:style>
    <style:style style:name="T181_22" style:family="text">
      <style:text-properties style:font-name="Arial" style:font-name-asian="Arial" style:font-name-complex="Arial"/>
    </style:style>
    <style:style style:name="T181_23" style:family="text">
      <style:text-properties style:font-name="Arial" style:font-name-asian="Arial" style:font-name-complex="Arial"/>
    </style:style>
    <style:style style:name="T181_24" style:family="text">
      <style:text-properties style:font-name="Arial" style:font-name-asian="Arial" style:font-name-complex="Arial"/>
    </style:style>
    <style:style style:name="T181_25" style:family="text">
      <style:text-properties style:font-name="Arial" style:font-name-asian="Arial" style:font-name-complex="Arial"/>
    </style:style>
    <style:style style:name="T181_26" style:family="text">
      <style:text-properties style:font-name="Arial" style:font-name-asian="Arial" style:font-name-complex="Arial"/>
    </style:style>
    <style:style style:name="T181_27" style:family="text">
      <style:text-properties style:font-name="Arial" style:font-name-asian="Arial" style:font-name-complex="Arial"/>
    </style:style>
    <style:style style:name="T181_28" style:family="text">
      <style:text-properties style:font-name="Arial" style:font-name-asian="Arial" style:font-name-complex="Arial"/>
    </style:style>
    <style:style style:name="T181_29" style:family="text">
      <style:text-properties style:font-name="Arial" style:font-name-asian="Arial" style:font-name-complex="Arial"/>
    </style:style>
    <style:style style:name="T181_30" style:family="text">
      <style:text-properties style:font-name="Arial" style:font-name-asian="Arial" style:font-name-complex="Arial"/>
    </style:style>
    <style:style style:name="T181_31" style:family="text">
      <style:text-properties style:font-name="Arial" style:font-name-asian="Arial" style:font-name-complex="Arial"/>
    </style:style>
    <style:style style:name="T181_32" style:family="text">
      <style:text-properties style:font-name="Arial" style:font-name-asian="Arial" style:font-name-complex="Arial"/>
    </style:style>
    <style:style style:name="T181_33" style:family="text">
      <style:text-properties fo:font-style="italic" style:font-style-asian="italic" style:font-style-complex="italic" style:font-name="Arial" style:font-name-asian="Arial" style:font-name-complex="Arial"/>
    </style:style>
    <style:style style:name="T181_34" style:family="text">
      <style:text-properties style:font-name="Arial" style:font-name-asian="Arial" style:font-name-complex="Arial"/>
    </style:style>
    <style:style style:name="T181_35" style:family="text">
      <style:text-properties style:font-name="Arial" style:font-name-asian="Arial" style:font-name-complex="Arial"/>
    </style:style>
    <style:style style:name="T181_36" style:family="text">
      <style:text-properties style:font-name="Arial" style:font-name-asian="Arial" style:font-name-complex="Arial"/>
    </style:style>
    <style:style style:name="T181_37" style:family="text">
      <style:text-properties style:font-name="Arial" style:font-name-asian="Arial" style:font-name-complex="Arial"/>
    </style:style>
    <style:style style:name="T181_38" style:family="text">
      <style:text-properties style:font-name="Arial" style:font-name-asian="Arial" style:font-name-complex="Arial"/>
    </style:style>
    <style:style style:name="T181_39" style:family="text">
      <style:text-properties style:font-name="Arial" style:font-name-asian="Arial" style:font-name-complex="Arial"/>
    </style:style>
    <style:style style:name="T181_40" style:family="text">
      <style:text-properties style:font-name="Arial" style:font-name-asian="Arial" style:font-name-complex="Arial"/>
    </style:style>
    <style:style style:name="T181_41" style:family="text">
      <style:text-properties style:font-name="Arial" style:font-name-asian="Arial" style:font-name-complex="Arial"/>
    </style:style>
    <style:style style:name="T181_42" style:family="text">
      <style:text-properties style:font-name="Arial" style:font-name-asian="Arial" style:font-name-complex="Arial"/>
    </style:style>
    <style:style style:name="T181_43" style:family="text">
      <style:text-properties style:font-name="Arial" style:font-name-asian="Arial" style:font-name-complex="Arial"/>
    </style:style>
    <style:style style:name="T181_44" style:family="text">
      <style:text-properties style:font-name="Arial" style:font-name-asian="Arial" style:font-name-complex="Arial"/>
    </style:style>
    <style:style style:name="T181_45" style:family="text">
      <style:text-properties style:font-name="Arial" style:font-name-asian="Arial" style:font-name-complex="Arial"/>
    </style:style>
    <style:style style:name="T181_46" style:family="text">
      <style:text-properties style:font-name="Arial" style:font-name-asian="Arial" style:font-name-complex="Arial"/>
    </style:style>
    <style:style style:name="T181_47" style:family="text">
      <style:text-properties style:font-name="Arial" style:font-name-asian="Arial" style:font-name-complex="Arial"/>
    </style:style>
    <style:style style:name="T181_48" style:family="text">
      <style:text-properties style:font-name="Arial" style:font-name-asian="Arial" style:font-name-complex="Arial"/>
    </style:style>
    <style:style style:name="T181_49" style:family="text">
      <style:text-properties style:font-name="Arial" style:font-name-asian="Times New Roman" style:font-name-complex="Arial"/>
    </style:style>
    <style:style style:name="P182" style:family="paragraph" style:parent-style-name="Normal">
      <style:paragraph-properties fo:line-height="100%" fo:margin-bottom="0cm"/>
      <style:text-properties style:font-name="Arial" style:font-name-asian="Times New Roman" style:font-name-complex="Arial"/>
    </style:style>
    <style:style style:name="P183" style:family="paragraph" style:parent-style-name="Normal">
      <style:paragraph-properties fo:line-height="115%"/>
    </style:style>
    <style:style style:name="T183_1" style:family="text">
      <style:text-properties style:font-name="Arial" style:font-name-asian="Times New Roman" style:font-name-complex="Arial"/>
    </style:style>
    <style:style style:name="T183_2" style:family="text">
      <style:text-properties style:font-name="Arial" style:font-name-asian="Times New Roman" style:font-name-complex="Arial"/>
    </style:style>
    <style:style style:name="T183_3" style:family="text">
      <style:text-properties style:font-name="Arial" style:font-name-asian="Times New Roman" style:font-name-complex="Arial"/>
    </style:style>
    <style:style style:name="T183_4" style:family="text">
      <style:text-properties style:font-name="Arial" style:font-name-asian="Times New Roman" style:font-name-complex="Arial" fo:font-weight="bold" style:font-weight-asian="bold" style:text-underline-style="solid" style:text-underline-color="font-color"/>
    </style:style>
    <style:style style:name="T183_5" style:family="text">
      <style:text-properties style:font-name="Arial" style:font-name-asian="Times New Roman" style:font-name-complex="Arial" fo:font-weight="bold" style:font-weight-asian="bold" style:text-underline-style="solid" style:text-underline-color="font-color"/>
    </style:style>
    <style:style style:name="T183_6" style:family="text">
      <style:text-properties style:font-name="Arial" style:font-name-asian="Times New Roman" style:font-name-complex="Arial"/>
    </style:style>
    <style:style style:name="T183_7" style:family="text">
      <style:text-properties style:font-name="Arial" style:font-name-asian="Times New Roman" style:font-name-complex="Arial"/>
    </style:style>
    <style:style style:name="T183_8" style:family="text">
      <style:text-properties style:font-name="Arial" style:font-name-asian="Times New Roman" style:font-name-complex="Arial"/>
    </style:style>
    <style:style style:name="T183_9" style:family="text">
      <style:text-properties style:font-name="Arial" style:font-name-asian="Arial" style:font-name-complex="Arial"/>
    </style:style>
    <style:style style:name="P184" style:family="paragraph" style:parent-style-name="List_20_Paragraph">
      <style:paragraph-properties fo:line-height="115%"/>
      <style:text-properties fo:color="#000000" style:font-name="Arial" style:font-name-asian="Arial" style:font-name-complex="Arial"/>
    </style:style>
    <style:style style:name="T184_1" style:family="text">
      <style:text-properties fo:color="#000000" style:font-name="Arial" style:font-name-asian="Arial" style:font-name-complex="Arial" fo:font-weight="bold" style:font-weight-asian="bold" style:font-weight-complex="bold"/>
    </style:style>
    <style:style style:name="T184_2" style:family="text">
      <style:text-properties fo:color="#000000" style:font-name="Arial" style:font-name-asian="Arial" style:font-name-complex="Arial" fo:font-weight="bold" style:font-weight-asian="bold" style:font-weight-complex="bold"/>
    </style:style>
    <style:style style:name="T184_3" style:family="text">
      <style:text-properties fo:color="#000000" style:font-name="Arial" style:font-name-asian="Arial" style:font-name-complex="Arial"/>
    </style:style>
    <style:style style:name="T184_4" style:family="text">
      <style:text-properties fo:color="#000000" style:font-name="Arial" style:font-name-asian="Arial" style:font-name-complex="Arial"/>
    </style:style>
    <style:style style:name="T184_5" style:family="text">
      <style:text-properties fo:color="#000000" style:font-name="Arial" style:font-name-asian="Arial" style:font-name-complex="Arial"/>
    </style:style>
    <style:style style:name="T184_6" style:family="text">
      <style:text-properties fo:color="#000000" style:font-name="Arial" style:font-name-asian="Arial" style:font-name-complex="Arial"/>
    </style:style>
    <style:style style:name="T184_7" style:family="text">
      <style:text-properties fo:color="#000000" style:font-name="Arial" style:font-name-asian="Arial" style:font-name-complex="Arial"/>
    </style:style>
    <style:style style:name="T184_8" style:family="text">
      <style:text-properties fo:color="#000000" style:font-name="Arial" style:font-name-asian="Arial" style:font-name-complex="Arial" fo:font-weight="bold" style:font-weight-asian="bold" style:font-weight-complex="bold"/>
    </style:style>
    <style:style style:name="T184_9" style:family="text">
      <style:text-properties fo:color="#000000" style:font-name="Arial" style:font-name-asian="Arial" style:font-name-complex="Arial"/>
    </style:style>
    <style:style style:name="T184_10" style:family="text">
      <style:text-properties fo:color="#000000" style:font-name="Arial" style:font-name-asian="Arial" style:font-name-complex="Arial"/>
    </style:style>
    <style:style style:name="T184_11" style:family="text">
      <style:text-properties fo:color="#000000" style:font-name="Arial" style:font-name-asian="Arial" style:font-name-complex="Arial"/>
    </style:style>
    <style:style style:name="T184_12" style:family="text">
      <style:text-properties fo:color="#000000" style:font-name="Arial" style:font-name-asian="Arial" style:font-name-complex="Arial"/>
    </style:style>
    <style:style style:name="T184_13" style:family="text">
      <style:text-properties fo:color="#000000" style:font-name="Arial" style:font-name-asian="Arial" style:font-name-complex="Arial"/>
    </style:style>
    <style:style style:name="T184_14" style:family="text">
      <style:text-properties fo:color="#000000" style:font-name="Arial" style:font-name-asian="Arial" style:font-name-complex="Arial"/>
    </style:style>
    <style:style style:name="T184_15" style:family="text">
      <style:text-properties fo:color="#000000" style:font-name="Arial" style:font-name-asian="Arial" style:font-name-complex="Arial"/>
    </style:style>
    <style:style style:name="T184_16" style:family="text">
      <style:text-properties fo:color="#000000" style:font-name="Arial" style:font-name-asian="Arial" style:font-name-complex="Arial"/>
    </style:style>
    <style:style style:name="Table6" style:family="table">
      <style:table-properties table:align="left" style:width="15.903cm" fo:margin-left="0cm"/>
    </style:style>
    <style:style style:name="Column24" style:family="table-column">
      <style:table-column-properties style:column-width="4.62cm"/>
    </style:style>
    <style:style style:name="Column25" style:family="table-column">
      <style:table-column-properties style:column-width="5.727cm"/>
    </style:style>
    <style:style style:name="Column26" style:family="table-column">
      <style:table-column-properties style:column-width="2.439cm"/>
    </style:style>
    <style:style style:name="Column27" style:family="table-column">
      <style:table-column-properties style:column-width="3.117cm"/>
    </style:style>
    <style:style style:name="Row36" style:family="table-row">
      <style:table-row-properties style:min-row-height="0.482cm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fo:line-height="100%" fo:margin-bottom="0cm"/>
    </style:style>
    <style:style style:name="T1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86" style:family="paragraph" style:parent-style-name="Normal">
      <style:paragraph-properties fo:text-align="center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9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 fo:line-height="100%" fo:margin-bottom="0cm"/>
    </style:style>
    <style:style style:name="T1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7" style:family="table-row">
      <style:table-row-properties style:min-row-height="0.529cm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100%" fo:margin-bottom="0cm"/>
    </style:style>
    <style:style style:name="T19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0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1" style:family="paragraph" style:parent-style-name="Normal">
      <style:paragraph-properties fo:line-height="100%" fo:margin-bottom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3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6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8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8" style:family="table-row">
      <style:table-row-properties style:min-row-height="0.529cm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line-height="100%" fo:margin-bottom="0cm"/>
    </style:style>
    <style:style style:name="T20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01" style:family="paragraph" style:parent-style-name="Normal">
      <style:paragraph-properties fo:line-height="100%" fo:margin-bottom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02" style:family="paragraph" style:parent-style-name="Normal">
      <style:paragraph-properties fo:line-height="100%" fo:margin-bottom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03" style:family="paragraph" style:parent-style-name="Normal">
      <style:paragraph-properties fo:line-height="100%" fo:margin-bottom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7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100%" fo:margin-bottom="0cm"/>
    </style:style>
    <style:style style:name="T2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0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8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9" style:family="table-row">
      <style:table-row-properties style:min-row-height="0.529cm"/>
    </style:style>
    <style:style style:name="Cell119" style:family="table-cell">
      <style:table-cell-properties style:vertical-align="top" fo:padding-left="0.19cm" fo:padding-right="0.19cm" fo:wrap-option="wrap"/>
    </style:style>
    <style:style style:name="P20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line-height="100%" fo:margin-bottom="0cm"/>
    </style:style>
    <style:style style:name="T2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0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0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line-height="100%" fo:margin-bottom="0cm"/>
    </style:style>
    <style:style style:name="T2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0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0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0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line-height="100%" fo:margin-bottom="0cm"/>
    </style:style>
    <style:style style:name="T2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11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12" style:family="paragraph" style:parent-style-name="Normal">
      <style:paragraph-properties fo:line-height="100%" fo:margin-bottom="0cm"/>
    </style:style>
    <style:style style:name="T2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13" style:family="paragraph" style:parent-style-name="Normal">
      <style:paragraph-properties fo:line-height="115%" fo:margin-bottom="0cm"/>
      <style:text-properties style:font-name="Arial" style:font-name-asian="Times New Roman" style:font-name-complex="Arial"/>
    </style:style>
    <style:style style:name="P214" style:family="paragraph" style:parent-style-name="Normal">
      <style:paragraph-properties fo:line-height="100%" fo:margin-bottom="0cm"/>
    </style:style>
    <style:style style:name="T214_1" style:family="text">
      <style:text-properties style:font-name="Arial" style:font-name-asian="Times New Roman" style:font-name-complex="Arial"/>
    </style:style>
    <style:style style:name="T214_2" style:family="text">
      <style:text-properties style:font-name="Arial" style:font-name-asian="Times New Roman" style:font-name-complex="Arial" fo:font-weight="bold" style:font-weight-asian="bold" style:font-weight-complex="bold" style:text-underline-style="solid" style:text-underline-color="font-color"/>
    </style:style>
    <style:style style:name="T214_3" style:family="text">
      <style:text-properties style:font-name="Arial" style:font-name-asian="Times New Roman" style:font-name-complex="Arial"/>
    </style:style>
    <style:style style:name="T214_4" style:family="text">
      <style:text-properties style:font-name="Arial" style:font-name-asian="Times New Roman" style:font-name-complex="Arial"/>
    </style:style>
    <style:style style:name="T214_5" style:family="text">
      <style:text-properties style:font-name="Arial" style:font-name-asian="Times New Roman" style:font-name-complex="Arial"/>
    </style:style>
    <style:style style:name="T214_6" style:family="text">
      <style:text-properties style:font-name="Arial" style:font-name-asian="Times New Roman" style:font-name-complex="Arial"/>
    </style:style>
    <style:style style:name="T214_7" style:family="text">
      <style:text-properties style:font-name="Arial" style:font-name-asian="Times New Roman" style:font-name-complex="Arial"/>
    </style:style>
    <style:style style:name="T214_8" style:family="text">
      <style:text-properties style:font-name="Arial" style:font-name-asian="Times New Roman" style:font-name-complex="Arial"/>
    </style:style>
    <style:style style:name="T214_9" style:family="text">
      <style:text-properties style:font-name="Arial" style:font-name-asian="Times New Roman" style:font-name-complex="Arial"/>
    </style:style>
    <style:style style:name="T214_10" style:family="text">
      <style:text-properties style:font-name="Arial" style:font-name-asian="Times New Roman" style:font-name-complex="Arial"/>
    </style:style>
    <style:style style:name="T214_11" style:family="text">
      <style:text-properties style:font-name="Arial" style:font-name-asian="Times New Roman" style:font-name-complex="Arial"/>
    </style:style>
    <style:style style:name="T214_12" style:family="text">
      <style:text-properties style:font-name="Arial" style:font-name-asian="Times New Roman" style:font-name-complex="Arial"/>
    </style:style>
    <style:style style:name="T214_13" style:family="text">
      <style:text-properties style:font-name="Arial" style:font-name-asian="Times New Roman" style:font-name-complex="Arial"/>
    </style:style>
    <style:style style:name="T214_14" style:family="text">
      <style:text-properties style:font-name="Arial" style:font-name-asian="Arial" style:font-name-complex="Arial"/>
    </style:style>
    <style:style style:name="T214_15" style:family="text">
      <style:text-properties style:font-name="Arial" style:font-name-asian="Arial" style:font-name-complex="Arial"/>
    </style:style>
    <style:style style:name="T214_16" style:family="text">
      <style:text-properties style:font-name="Arial" style:font-name-asian="Arial" style:font-name-complex="Arial"/>
    </style:style>
    <style:style style:name="T214_17" style:family="text">
      <style:text-properties style:font-name="Arial" style:font-name-asian="Arial" style:font-name-complex="Arial"/>
    </style:style>
    <style:style style:name="T214_18" style:family="text">
      <style:text-properties style:font-name="Arial" style:font-name-asian="Arial" style:font-name-complex="Arial"/>
    </style:style>
    <style:style style:name="T214_19" style:family="text">
      <style:text-properties style:font-name="Arial" style:font-name-asian="Arial" style:font-name-complex="Arial"/>
    </style:style>
    <style:style style:name="T214_20" style:family="text">
      <style:text-properties style:font-name="Arial" style:font-name-asian="Arial" style:font-name-complex="Arial"/>
    </style:style>
    <style:style style:name="T214_21" style:family="text">
      <style:text-properties style:font-name="Arial" style:font-name-asian="Arial" style:font-name-complex="Arial"/>
    </style:style>
    <style:style style:name="T214_22" style:family="text">
      <style:text-properties style:font-name="Arial" style:font-name-asian="Arial" style:font-name-complex="Arial"/>
    </style:style>
    <style:style style:name="T214_23" style:family="text">
      <style:text-properties style:font-name="Arial" style:font-name-asian="Arial" style:font-name-complex="Arial"/>
    </style:style>
    <style:style style:name="T214_24" style:family="text">
      <style:text-properties style:font-name="Arial" style:font-name-asian="Arial" style:font-name-complex="Arial"/>
    </style:style>
    <style:style style:name="T214_25" style:family="text">
      <style:text-properties style:font-name="Arial" style:font-name-asian="Arial" style:font-name-complex="Arial"/>
    </style:style>
    <style:style style:name="T214_26" style:family="text">
      <style:text-properties style:font-name="Arial" style:font-name-asian="Arial" style:font-name-complex="Arial"/>
    </style:style>
    <style:style style:name="T214_27" style:family="text">
      <style:text-properties style:font-name="Arial" style:font-name-asian="Arial" style:font-name-complex="Arial"/>
    </style:style>
    <style:style style:name="T214_28" style:family="text">
      <style:text-properties style:font-name="Arial" style:font-name-asian="Arial" style:font-name-complex="Arial"/>
    </style:style>
    <style:style style:name="T214_29" style:family="text">
      <style:text-properties style:font-name="Arial" style:font-name-asian="Arial" style:font-name-complex="Arial"/>
    </style:style>
    <style:style style:name="T214_30" style:family="text">
      <style:text-properties style:font-name="Arial" style:font-name-asian="Arial" style:font-name-complex="Arial"/>
    </style:style>
    <style:style style:name="T214_31" style:family="text">
      <style:text-properties style:font-name="Arial" style:font-name-asian="Arial" style:font-name-complex="Arial"/>
    </style:style>
    <style:style style:name="T214_32" style:family="text">
      <style:text-properties style:font-name="Arial" style:font-name-asian="Arial" style:font-name-complex="Arial"/>
    </style:style>
    <style:style style:name="T214_33" style:family="text">
      <style:text-properties style:font-name="Arial" style:font-name-asian="Arial" style:font-name-complex="Arial"/>
    </style:style>
    <style:style style:name="T214_34" style:family="text">
      <style:text-properties style:font-name="Arial" style:font-name-asian="Arial" style:font-name-complex="Arial"/>
    </style:style>
    <style:style style:name="T214_35" style:family="text">
      <style:text-properties style:font-name="Arial" style:font-name-asian="Arial" style:font-name-complex="Arial"/>
    </style:style>
    <style:style style:name="P215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Table7" style:family="table">
      <style:table-properties table:align="left" style:width="15.903cm" fo:margin-left="0cm"/>
    </style:style>
    <style:style style:name="Column28" style:family="table-column">
      <style:table-column-properties style:column-width="5.159cm"/>
    </style:style>
    <style:style style:name="Column29" style:family="table-column">
      <style:table-column-properties style:column-width="4.932cm"/>
    </style:style>
    <style:style style:name="Column30" style:family="table-column">
      <style:table-column-properties style:column-width="2.93cm"/>
    </style:style>
    <style:style style:name="Column31" style:family="table-column">
      <style:table-column-properties style:column-width="2.882cm"/>
    </style:style>
    <style:style style:name="Row40" style:family="table-row">
      <style:table-row-properties style:min-row-height="1.191cm"/>
    </style:style>
    <style:style style:name="Cell12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 fo:line-height="100%" fo:margin-bottom="0cm"/>
    </style:style>
    <style:style style:name="T2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4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 fo:line-height="100%" fo:margin-bottom="0cm"/>
    </style:style>
    <style:style style:name="T2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line-height="100%" fo:margin-bottom="0cm"/>
    </style:style>
    <style:style style:name="T2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line-height="100%" fo:margin-bottom="0cm"/>
    </style:style>
    <style:style style:name="T2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1" style:family="table-row">
      <style:table-row-properties style:min-row-height="0.529cm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line-height="100%" fo:margin-bottom="0cm"/>
    </style:style>
    <style:style style:name="T22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0_2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0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line-height="100%" fo:margin-bottom="0cm"/>
    </style:style>
    <style:style style:name="T2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2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3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4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line-height="100%" fo:margin-bottom="0cm"/>
    </style:style>
    <style:style style:name="T2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6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7" style:family="paragraph" style:parent-style-name="Normal">
      <style:paragraph-properties fo:line-height="100%" fo:margin-bottom="0cm"/>
    </style:style>
    <style:style style:name="T22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8" style:family="paragraph" style:parent-style-name="Normal">
      <style:paragraph-properties fo:line-height="100%" fo:margin-bottom="0cm"/>
    </style:style>
    <style:style style:name="T2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line-height="100%" fo:margin-bottom="0cm"/>
    </style:style>
    <style:style style:name="T2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31" style:family="paragraph" style:parent-style-name="Normal">
      <style:paragraph-properties fo:line-height="100%" fo:margin-bottom="0cm"/>
    </style:style>
    <style:style style:name="T2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32" style:family="paragraph" style:parent-style-name="Normal">
      <style:paragraph-properties fo:line-height="100%" fo:margin-bottom="0cm"/>
      <style:text-properties style:font-name="Arial" style:font-name-asian="Times New Roman" style:font-name-complex="Arial"/>
    </style:style>
    <style:style style:name="P233" style:family="paragraph" style:parent-style-name="Normal">
      <style:paragraph-properties fo:line-height="100%" fo:margin-bottom="0cm"/>
    </style:style>
    <style:style style:name="T233_1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234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/>
    </style:style>
    <style:style style:name="P235" style:family="paragraph" style:parent-style-name="Normal">
      <style:paragraph-properties fo:line-height="100%" fo:margin-bottom="0cm"/>
    </style:style>
    <style:style style:name="T235_1" style:family="text">
      <style:text-properties style:font-name="Arial" style:font-name-asian="Arial" style:font-name-complex="Arial"/>
    </style:style>
    <style:style style:name="T235_2" style:family="text">
      <style:text-properties style:font-name="Arial" style:font-name-asian="Arial" style:font-name-complex="Arial" fo:font-weight="bold" style:font-weight-asian="bold" style:text-underline-style="solid" style:text-underline-color="font-color"/>
    </style:style>
    <style:style style:name="T235_3" style:family="text">
      <style:text-properties style:font-name="Arial" style:font-name-asian="Arial" style:font-name-complex="Arial"/>
    </style:style>
    <style:style style:name="T235_4" style:family="text">
      <style:text-properties style:font-name="Arial" style:font-name-asian="Arial" style:font-name-complex="Arial"/>
    </style:style>
    <style:style style:name="T235_5" style:family="text">
      <style:text-properties style:font-name="Arial" style:font-name-asian="Arial" style:font-name-complex="Arial"/>
    </style:style>
    <style:style style:name="T235_6" style:family="text">
      <style:text-properties style:font-name="Arial" style:font-name-asian="Arial" style:font-name-complex="Arial"/>
    </style:style>
    <style:style style:name="T235_7" style:family="text">
      <style:text-properties style:font-name="Arial" style:font-name-asian="Arial" style:font-name-complex="Arial"/>
    </style:style>
    <style:style style:name="T235_8" style:family="text">
      <style:text-properties style:font-name="Arial" style:font-name-asian="Arial" style:font-name-complex="Arial"/>
    </style:style>
    <style:style style:name="T235_9" style:family="text">
      <style:text-properties style:font-name="Arial" style:font-name-asian="Arial" style:font-name-complex="Arial"/>
    </style:style>
    <style:style style:name="T235_10" style:family="text">
      <style:text-properties style:font-name="Arial" style:font-name-asian="Arial" style:font-name-complex="Arial"/>
    </style:style>
    <style:style style:name="T235_11" style:family="text">
      <style:text-properties style:font-name="Arial" style:font-name-asian="Arial" style:font-name-complex="Arial"/>
    </style:style>
    <style:style style:name="T235_12" style:family="text">
      <style:text-properties style:font-name="Arial" style:font-name-asian="Arial" style:font-name-complex="Arial"/>
    </style:style>
    <style:style style:name="T235_13" style:family="text">
      <style:text-properties style:font-name="Arial" style:font-name-asian="Arial" style:font-name-complex="Arial"/>
    </style:style>
    <style:style style:name="T235_14" style:family="text">
      <style:text-properties style:font-name="Arial" style:font-name-asian="Arial" style:font-name-complex="Arial"/>
    </style:style>
    <style:style style:name="T235_15" style:family="text">
      <style:text-properties style:font-name="Arial" style:font-name-asian="Arial" style:font-name-complex="Arial"/>
    </style:style>
    <style:style style:name="T235_16" style:family="text">
      <style:text-properties style:font-name="Arial" style:font-name-asian="Arial" style:font-name-complex="Arial"/>
    </style:style>
    <style:style style:name="T235_17" style:family="text">
      <style:text-properties style:font-name="Arial" style:font-name-asian="Arial" style:font-name-complex="Arial"/>
    </style:style>
    <style:style style:name="T235_18" style:family="text">
      <style:text-properties style:font-name="Arial" style:font-name-asian="Arial" style:font-name-complex="Arial"/>
    </style:style>
    <style:style style:name="T235_19" style:family="text">
      <style:text-properties style:font-name="Arial" style:font-name-asian="Arial" style:font-name-complex="Arial"/>
    </style:style>
    <style:style style:name="T235_20" style:family="text">
      <style:text-properties style:font-name="Arial" style:font-name-asian="Arial" style:font-name-complex="Arial"/>
    </style:style>
    <style:style style:name="T235_21" style:family="text">
      <style:text-properties style:font-name="Arial" style:font-name-asian="Arial" style:font-name-complex="Arial"/>
    </style:style>
    <style:style style:name="T235_22" style:family="text">
      <style:text-properties style:font-name="Arial" style:font-name-asian="Arial" style:font-name-complex="Arial"/>
    </style:style>
    <style:style style:name="T235_23" style:family="text">
      <style:text-properties style:font-name="Arial" style:font-name-asian="Arial" style:font-name-complex="Arial"/>
    </style:style>
    <style:style style:name="T235_24" style:family="text">
      <style:text-properties style:font-name="Arial" style:font-name-asian="Arial" style:font-name-complex="Arial"/>
    </style:style>
    <style:style style:name="T235_25" style:family="text">
      <style:text-properties style:font-name="Arial" style:font-name-asian="Arial" style:font-name-complex="Arial"/>
    </style:style>
    <style:style style:name="T235_26" style:family="text">
      <style:text-properties style:font-name="Arial" style:font-name-asian="Arial" style:font-name-complex="Arial"/>
    </style:style>
    <style:style style:name="T235_27" style:family="text">
      <style:text-properties style:font-name="Arial" style:font-name-asian="Arial" style:font-name-complex="Arial"/>
    </style:style>
    <style:style style:name="T235_28" style:family="text">
      <style:text-properties style:font-name="Arial" style:font-name-asian="Arial" style:font-name-complex="Arial"/>
    </style:style>
    <style:style style:name="T235_29" style:family="text">
      <style:text-properties style:font-name="Arial" style:font-name-asian="Arial" style:font-name-complex="Arial" fo:font-weight="bold" style:font-weight-asian="bold" style:text-underline-style="solid" style:text-underline-color="font-color"/>
    </style:style>
    <style:style style:name="T235_30" style:family="text">
      <style:text-properties style:font-name="Arial" style:font-name-asian="Arial" style:font-name-complex="Arial" fo:font-weight="bold" style:font-weight-asian="bold"/>
    </style:style>
    <style:style style:name="T235_31" style:family="text">
      <style:text-properties style:font-name="Arial" style:font-name-asian="Arial" style:font-name-complex="Arial"/>
    </style:style>
    <style:style style:name="T235_32" style:family="text">
      <style:text-properties style:font-name="Arial" style:font-name-asian="Arial" style:font-name-complex="Arial" fo:font-weight="bold" style:font-weight-asian="bold" style:text-underline-style="solid" style:text-underline-color="font-color"/>
    </style:style>
    <style:style style:name="T235_33" style:family="text">
      <style:text-properties style:font-name="Arial" style:font-name-asian="Arial" style:font-name-complex="Arial" fo:font-weight="bold" style:font-weight-asian="bold"/>
    </style:style>
    <style:style style:name="T235_34" style:family="text">
      <style:text-properties style:font-name="Arial" style:font-name-asian="Arial" style:font-name-complex="Arial"/>
    </style:style>
    <style:style style:name="T235_35" style:family="text">
      <style:text-properties style:font-name="Arial" style:font-name-asian="Arial" style:font-name-complex="Arial"/>
    </style:style>
    <style:style style:name="T235_36" style:family="text">
      <style:text-properties style:font-name="Arial" style:font-name-asian="Arial" style:font-name-complex="Arial"/>
    </style:style>
    <style:style style:name="T235_37" style:family="text">
      <style:text-properties style:font-name="Arial" style:font-name-asian="Arial" style:font-name-complex="Arial"/>
    </style:style>
    <style:style style:name="T235_38" style:family="text">
      <style:text-properties style:font-name="Arial" style:font-name-asian="Arial" style:font-name-complex="Arial"/>
    </style:style>
    <style:style style:name="T235_39" style:family="text">
      <style:text-properties style:font-name="Arial" style:font-name-asian="Arial" style:font-name-complex="Arial"/>
    </style:style>
    <style:style style:name="T235_40" style:family="text">
      <style:text-properties style:font-name="Arial" style:font-name-asian="Arial" style:font-name-complex="Arial"/>
    </style:style>
    <style:style style:name="T235_41" style:family="text">
      <style:text-properties style:font-name="Arial" style:font-name-asian="Arial" style:font-name-complex="Arial"/>
    </style:style>
    <style:style style:name="T235_42" style:family="text">
      <style:text-properties style:font-name="Arial" style:font-name-asian="Arial" style:font-name-complex="Arial"/>
    </style:style>
    <style:style style:name="T235_43" style:family="text">
      <style:text-properties style:font-name="Arial" style:font-name-asian="Arial" style:font-name-complex="Arial"/>
    </style:style>
    <style:style style:name="T235_44" style:family="text">
      <style:text-properties style:font-name="Arial" style:font-name-asian="Arial" style:font-name-complex="Arial"/>
    </style:style>
    <style:style style:name="P236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style:font-name-asian="Arial" style:font-name-complex="Arial"/>
    </style:style>
    <style:style style:name="T237_2" style:family="text">
      <style:text-properties style:font-name="Arial" style:font-name-asian="Arial" style:font-name-complex="Arial"/>
    </style:style>
    <style:style style:name="T237_3" style:family="text">
      <style:text-properties style:font-name="Arial" style:font-name-asian="Arial" style:font-name-complex="Arial" fo:font-weight="bold" style:font-weight-asian="bold" style:font-weight-complex="bold"/>
    </style:style>
    <style:style style:name="T237_4" style:family="text">
      <style:text-properties style:font-name="Arial" style:font-name-asian="Arial" style:font-name-complex="Arial"/>
    </style:style>
    <style:style style:name="T237_5" style:family="text">
      <style:text-properties style:font-name="Arial" style:font-name-asian="Arial" style:font-name-complex="Arial" fo:font-weight="bold" style:font-weight-asian="bold" style:font-weight-complex="bold"/>
    </style:style>
    <style:style style:name="T237_6" style:family="text">
      <style:text-properties style:font-name="Arial" style:font-name-asian="Arial" style:font-name-complex="Arial" fo:font-weight="bold" style:font-weight-asian="bold" style:font-weight-complex="bold"/>
    </style:style>
    <style:style style:name="T237_7" style:family="text">
      <style:text-properties style:font-name="Arial" style:font-name-asian="Arial" style:font-name-complex="Arial"/>
    </style:style>
    <style:style style:name="T237_8" style:family="text">
      <style:text-properties style:font-name="Arial" style:font-name-asian="Arial" style:font-name-complex="Arial"/>
    </style:style>
    <style:style style:name="T237_9" style:family="text">
      <style:text-properties style:font-name="Arial" style:font-name-asian="Arial" style:font-name-complex="Arial"/>
    </style:style>
    <style:style style:name="T237_10" style:family="text">
      <style:text-properties style:font-name="Arial" style:font-name-asian="Arial" style:font-name-complex="Arial"/>
    </style:style>
    <style:style style:name="T237_11" style:family="text">
      <style:text-properties style:font-name="Arial" style:font-name-asian="Arial" style:font-name-complex="Arial" fo:font-weight="bold" style:font-weight-asian="bold" style:font-weight-complex="bold"/>
    </style:style>
    <style:style style:name="T237_12" style:family="text">
      <style:text-properties style:font-name="Arial" style:font-name-asian="Arial" style:font-name-complex="Arial" fo:font-weight="bold" style:font-weight-asian="bold" style:font-weight-complex="bold"/>
    </style:style>
    <style:style style:name="T237_13" style:family="text">
      <style:text-properties style:font-name="Arial" style:font-name-asian="Arial" style:font-name-complex="Arial" fo:font-weight="bold" style:font-weight-asian="bold" style:font-weight-complex="bold"/>
    </style:style>
    <style:style style:name="T237_14" style:family="text">
      <style:text-properties style:font-name="Arial" style:font-name-asian="Arial" style:font-name-complex="Arial"/>
    </style:style>
    <style:style style:name="T237_15" style:family="text">
      <style:text-properties style:font-name="Arial" style:font-name-asian="Arial" style:font-name-complex="Arial"/>
    </style:style>
    <style:style style:name="T237_16" style:family="text">
      <style:text-properties style:font-name="Arial" style:font-name-asian="Arial" style:font-name-complex="Arial"/>
    </style:style>
    <style:style style:name="T237_17" style:family="text">
      <style:text-properties style:font-name="Arial" style:font-name-asian="Arial" style:font-name-complex="Arial"/>
    </style:style>
    <style:style style:name="T237_18" style:family="text">
      <style:text-properties style:font-name="Arial" style:font-name-asian="Arial" style:font-name-complex="Arial"/>
    </style:style>
    <style:style style:name="T237_19" style:family="text">
      <style:text-properties style:font-name="Arial" style:font-name-asian="Arial" style:font-name-complex="Arial"/>
    </style:style>
    <style:style style:name="T237_20" style:family="text">
      <style:text-properties style:font-name="Arial" style:font-name-asian="Arial" style:font-name-complex="Arial"/>
    </style:style>
    <style:style style:name="T237_21" style:family="text">
      <style:text-properties style:font-name="Arial" style:font-name-asian="Arial" style:font-name-complex="Arial"/>
    </style:style>
    <style:style style:name="T237_22" style:family="text">
      <style:text-properties style:font-name="Arial" style:font-name-asian="Arial" style:font-name-complex="Arial"/>
    </style:style>
    <style:style style:name="T237_23" style:family="text">
      <style:text-properties style:font-name="Arial" style:font-name-asian="Arial" style:font-name-complex="Arial"/>
    </style:style>
    <style:style style:name="T237_24" style:family="text">
      <style:text-properties style:font-name="Arial" style:font-name-asian="Arial" style:font-name-complex="Arial"/>
    </style:style>
    <style:style style:name="T237_25" style:family="text">
      <style:text-properties style:font-name="Arial" style:font-name-asian="Arial" style:font-name-complex="Arial"/>
    </style:style>
    <style:style style:name="T237_26" style:family="text">
      <style:text-properties style:font-name="Arial" style:font-name-asian="Arial" style:font-name-complex="Arial"/>
    </style:style>
    <style:style style:name="T237_27" style:family="text">
      <style:text-properties style:font-name="Arial" style:font-name-asian="Arial" style:font-name-complex="Arial"/>
    </style:style>
    <style:style style:name="T237_28" style:family="text">
      <style:text-properties style:font-name="Arial" style:font-name-asian="Arial" style:font-name-complex="Arial"/>
    </style:style>
    <style:style style:name="T237_29" style:family="text">
      <style:text-properties style:font-name="Arial" style:font-name-asian="Arial" style:font-name-complex="Arial"/>
    </style:style>
    <style:style style:name="T237_30" style:family="text">
      <style:text-properties style:font-name="Arial" style:font-name-asian="Arial" style:font-name-complex="Arial"/>
    </style:style>
    <style:style style:name="T237_31" style:family="text">
      <style:text-properties style:font-name="Arial" style:font-name-asian="Arial" style:font-name-complex="Arial"/>
    </style:style>
    <style:style style:name="T237_32" style:family="text">
      <style:text-properties style:font-name="Arial" style:font-name-asian="Arial" style:font-name-complex="Arial"/>
    </style:style>
    <style:style style:name="T237_33" style:family="text">
      <style:text-properties style:font-name="Arial" style:font-name-asian="Arial" style:font-name-complex="Arial"/>
    </style:style>
    <style:style style:name="T237_34" style:family="text">
      <style:text-properties style:font-name="Arial" style:font-name-asian="Arial" style:font-name-complex="Arial"/>
    </style:style>
    <style:style style:name="T237_35" style:family="text">
      <style:text-properties style:font-name="Arial" style:font-name-asian="Arial" style:font-name-complex="Arial"/>
    </style:style>
    <style:style style:name="T237_36" style:family="text">
      <style:text-properties style:font-name="Arial" style:font-name-asian="Arial" style:font-name-complex="Arial"/>
    </style:style>
    <style:style style:name="T237_37" style:family="text">
      <style:text-properties style:font-name="Arial" style:font-name-asian="Arial" style:font-name-complex="Arial"/>
    </style:style>
    <style:style style:name="T237_38" style:family="text">
      <style:text-properties style:font-name="Arial" style:font-name-asian="Arial" style:font-name-complex="Arial"/>
    </style:style>
    <style:style style:name="T237_39" style:family="text">
      <style:text-properties style:font-name="Arial" style:font-name-asian="Arial" style:font-name-complex="Arial"/>
    </style:style>
    <style:style style:name="T237_40" style:family="text">
      <style:text-properties style:font-name="Arial" style:font-name-asian="Arial" style:font-name-complex="Arial"/>
    </style:style>
    <style:style style:name="T237_41" style:family="text">
      <style:text-properties style:font-name="Arial" style:font-name-asian="Arial" style:font-name-complex="Arial"/>
    </style:style>
    <style:style style:name="T237_42" style:family="text">
      <style:text-properties style:font-name="Arial" style:font-name-asian="Arial" style:font-name-complex="Arial"/>
    </style:style>
    <style:style style:name="T237_43" style:family="text">
      <style:text-properties style:font-name="Arial" style:font-name-asian="Arial" style:font-name-complex="Arial"/>
    </style:style>
    <style:style style:name="T237_44" style:family="text">
      <style:text-properties style:font-name="Arial" style:font-name-asian="Arial" style:font-name-complex="Arial"/>
    </style:style>
    <style:style style:name="T237_45" style:family="text">
      <style:text-properties style:font-name="Arial" style:font-name-asian="Arial" style:font-name-complex="Arial"/>
    </style:style>
    <style:style style:name="T237_46" style:family="text">
      <style:text-properties style:font-name="Arial" style:font-name-asian="Arial" style:font-name-complex="Arial"/>
    </style:style>
    <style:style style:name="T237_47" style:family="text">
      <style:text-properties style:font-name="Arial" style:font-name-asian="Arial" style:font-name-complex="Arial"/>
    </style:style>
    <style:style style:name="T237_48" style:family="text">
      <style:text-properties style:font-name="Arial" style:font-name-asian="Arial" style:font-name-complex="Arial"/>
    </style:style>
    <style:style style:name="T237_49" style:family="text">
      <style:text-properties style:font-name="Arial" style:font-name-asian="Arial" style:font-name-complex="Arial"/>
    </style:style>
    <style:style style:name="T237_50" style:family="text">
      <style:text-properties style:font-name="Arial" style:font-name-asian="Arial" style:font-name-complex="Arial"/>
    </style:style>
    <style:style style:name="P238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239" style:family="paragraph" style:parent-style-name="Normal">
      <style:paragraph-properties fo:text-align="center" fo:line-height="100%" fo:margin-bottom="0cm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40" style:family="paragraph" style:parent-style-name="Normal">
      <style:paragraph-properties fo:line-height="100%" fo:margin-bottom="0cm"/>
    </style:style>
    <style:style style:name="T240_1" style:family="text">
      <style:text-properties style:font-name="Arial" style:font-name-asian="Arial" style:font-name-complex="Arial"/>
    </style:style>
    <style:style style:name="T240_2" style:family="text">
      <style:text-properties style:font-name="Arial" style:font-name-asian="Arial" style:font-name-complex="Arial"/>
    </style:style>
    <style:style style:name="T240_3" style:family="text">
      <style:text-properties style:font-name="Arial" style:font-name-asian="Arial" style:font-name-complex="Arial" fo:font-weight="bold" style:font-weight-asian="bold" style:font-weight-complex="bold"/>
    </style:style>
    <style:style style:name="T240_4" style:family="text">
      <style:text-properties style:font-name="Arial" style:font-name-asian="Arial" style:font-name-complex="Arial"/>
    </style:style>
    <style:style style:name="T240_5" style:family="text">
      <style:text-properties style:font-name="Arial" style:font-name-asian="Arial" style:font-name-complex="Arial"/>
    </style:style>
    <style:style style:name="T240_6" style:family="text">
      <style:text-properties style:font-name="Arial" style:font-name-asian="Arial" style:font-name-complex="Arial"/>
    </style:style>
    <style:style style:name="T240_7" style:family="text">
      <style:text-properties style:font-name="Arial" style:font-name-asian="Arial" style:font-name-complex="Arial"/>
    </style:style>
    <style:style style:name="T240_8" style:family="text">
      <style:text-properties style:font-name="Arial" style:font-name-asian="Arial" style:font-name-complex="Arial"/>
    </style:style>
    <style:style style:name="T240_9" style:family="text">
      <style:text-properties style:font-name="Arial" style:font-name-asian="Arial" style:font-name-complex="Arial"/>
    </style:style>
    <style:style style:name="T240_10" style:family="text">
      <style:text-properties style:font-name="Arial" style:font-name-asian="Arial" style:font-name-complex="Arial"/>
    </style:style>
    <style:style style:name="P241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style:font-name-asian="Arial" style:font-name-complex="Arial"/>
    </style:style>
    <style:style style:name="T242_2" style:family="text">
      <style:text-properties style:font-name="Arial" style:font-name-asian="Arial" style:font-name-complex="Arial"/>
    </style:style>
    <style:style style:name="T242_3" style:family="text">
      <style:text-properties style:font-name="Arial" style:font-name-asian="Arial" style:font-name-complex="Arial"/>
    </style:style>
    <style:style style:name="T242_4" style:family="text"/>
    <style:style style:name="T242_5" style:family="text" style:parent-style-name="Internet_20_link">
      <style:text-properties style:font-name="Arial" style:font-name-asian="Arial" style:font-name-complex="Arial"/>
    </style:style>
    <style:style style:name="T242_6" style:family="text">
      <style:text-properties style:font-name="Arial" style:font-name-asian="Arial" style:font-name-complex="Arial"/>
    </style:style>
    <style:style style:name="T242_7" style:family="text">
      <style:text-properties style:font-name="Arial" style:font-name-asian="Arial" style:font-name-complex="Arial"/>
    </style:style>
    <style:style style:name="T242_8" style:family="text">
      <style:text-properties style:font-name="Arial" style:font-name-asian="Arial" style:font-name-complex="Arial"/>
    </style:style>
    <style:style style:name="T242_9" style:family="text"/>
    <style:style style:name="T242_10" style:family="text" style:parent-style-name="Internet_20_link">
      <style:text-properties style:font-name="Arial" style:font-name-asian="Arial" style:font-name-complex="Arial"/>
    </style:style>
    <style:style style:name="T242_11" style:family="text">
      <style:text-properties style:font-name="Arial" style:font-name-asian="Arial" style:font-name-complex="Arial"/>
    </style:style>
    <style:style style:name="T242_12" style:family="text">
      <style:text-properties style:font-name="Arial" style:font-name-asian="Arial" style:font-name-complex="Arial"/>
    </style:style>
    <style:style style:name="T242_13" style:family="text">
      <style:text-properties style:font-name="Arial" style:font-name-asian="Arial" style:font-name-complex="Arial"/>
    </style:style>
    <style:style style:name="T242_14" style:family="text">
      <style:text-properties style:font-name="Arial" style:font-name-asian="Arial" style:font-name-complex="Arial"/>
    </style:style>
    <style:style style:name="T242_15" style:family="text">
      <style:text-properties style:font-name="Arial" style:font-name-asian="Arial" style:font-name-complex="Arial"/>
    </style:style>
    <style:style style:name="T242_16" style:family="text">
      <style:text-properties style:font-name="Arial" style:font-name-asian="Arial" style:font-name-complex="Arial"/>
    </style:style>
    <style:style style:name="T242_17" style:family="text">
      <style:text-properties style:font-name="Arial" style:font-name-asian="Arial" style:font-name-complex="Arial"/>
    </style:style>
    <style:style style:name="T242_18" style:family="text">
      <style:text-properties style:font-name="Arial" style:font-name-asian="Arial" style:font-name-complex="Arial"/>
    </style:style>
    <style:style style:name="T242_19" style:family="text">
      <style:text-properties style:font-name="Arial" style:font-name-asian="Arial" style:font-name-complex="Arial"/>
    </style:style>
    <style:style style:name="T242_20" style:family="text"/>
    <style:style style:name="T242_21" style:family="text" style:parent-style-name="Internet_20_link">
      <style:text-properties style:font-name="Arial" style:font-name-asian="Arial" style:font-name-complex="Arial"/>
    </style:style>
    <style:style style:name="T242_22" style:family="text">
      <style:text-properties style:font-name="Arial" style:font-name-asian="Arial" style:font-name-complex="Arial"/>
    </style:style>
    <style:style style:name="T242_23" style:family="text"/>
    <style:style style:name="T242_24" style:family="text" style:parent-style-name="Internet_20_link">
      <style:text-properties style:font-name="Arial" style:font-name-asian="Arial" style:font-name-complex="Arial"/>
    </style:style>
    <style:style style:name="T242_25" style:family="text">
      <style:text-properties style:font-name="Arial" style:font-name-asian="Arial" style:font-name-complex="Arial"/>
    </style:style>
    <style:style style:name="T242_26" style:family="text"/>
    <style:style style:name="T242_27" style:family="text" style:parent-style-name="Internet_20_link">
      <style:text-properties style:font-name="Arial" style:font-name-asian="Arial" style:font-name-complex="Arial"/>
    </style:style>
    <style:style style:name="T242_28" style:family="text">
      <style:text-properties style:font-name="Arial" style:font-name-asian="Arial" style:font-name-complex="Arial"/>
    </style:style>
    <style:style style:name="T242_29" style:family="text">
      <style:text-properties style:font-name="Arial" style:font-name-asian="Arial" style:font-name-complex="Arial"/>
    </style:style>
    <style:style style:name="T242_30" style:family="text"/>
    <style:style style:name="T242_31" style:family="text" style:parent-style-name="Internet_20_link">
      <style:text-properties style:font-name="Arial" style:font-name-asian="Arial" style:font-name-complex="Arial"/>
    </style:style>
    <style:style style:name="T242_32" style:family="text">
      <style:text-properties style:font-name="Arial" style:font-name-asian="Arial" style:font-name-complex="Arial"/>
    </style:style>
    <style:style style:name="T242_33" style:family="text">
      <style:text-properties style:font-name="Arial" style:font-name-asian="Arial" style:font-name-complex="Arial"/>
    </style:style>
    <style:style style:name="T242_34" style:family="text">
      <style:text-properties style:font-name="Arial" style:font-name-asian="Arial" style:font-name-complex="Arial"/>
    </style:style>
    <style:style style:name="T242_35" style:family="text">
      <style:text-properties style:font-name="Arial" style:font-name-asian="Arial" style:font-name-complex="Arial" fo:font-weight="bold" style:font-weight-asian="bold" style:font-weight-complex="bold"/>
    </style:style>
    <style:style style:name="T242_36" style:family="text">
      <style:text-properties style:font-name="Arial" style:font-name-asian="Arial" style:font-name-complex="Arial"/>
    </style:style>
    <style:style style:name="T242_37" style:family="text">
      <style:text-properties style:font-name="Arial" style:font-name-asian="Arial" style:font-name-complex="Arial"/>
    </style:style>
    <style:style style:name="T242_38" style:family="text">
      <style:text-properties style:font-name="Arial" style:font-name-asian="Arial" style:font-name-complex="Arial"/>
    </style:style>
    <style:style style:name="T242_39" style:family="text">
      <style:text-properties style:font-name="Arial" style:font-name-asian="Arial" style:font-name-complex="Arial"/>
    </style:style>
    <style:style style:name="T242_40" style:family="text">
      <style:text-properties style:font-name="Arial" style:font-name-asian="Arial" style:font-name-complex="Arial"/>
    </style:style>
    <style:style style:name="T242_41" style:family="text">
      <style:text-properties style:font-name="Arial" style:font-name-asian="Arial" style:font-name-complex="Arial" fo:font-weight="bold" style:font-weight-asian="bold" style:font-weight-complex="bold"/>
    </style:style>
    <style:style style:name="T242_42" style:family="text">
      <style:text-properties style:font-name="Arial" style:font-name-asian="Arial" style:font-name-complex="Arial" fo:font-weight="bold" style:font-weight-asian="bold" style:font-weight-complex="bold"/>
    </style:style>
    <style:style style:name="T242_43" style:family="text">
      <style:text-properties style:font-name="Arial" style:font-name-asian="Arial" style:font-name-complex="Arial" fo:font-weight="bold" style:font-weight-asian="bold" style:font-weight-complex="bold"/>
    </style:style>
    <style:style style:name="T242_44" style:family="text">
      <style:text-properties style:font-name="Arial" style:font-name-asian="Arial" style:font-name-complex="Arial"/>
    </style:style>
    <style:style style:name="P243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244" style:family="paragraph" style:parent-style-name="Normal">
      <style:paragraph-properties fo:line-height="100%" fo:margin-bottom="0cm"/>
    </style:style>
    <style:style style:name="T244_1" style:family="text">
      <style:text-properties style:font-name="Arial" style:font-name-asian="Arial" style:font-name-complex="Arial"/>
    </style:style>
    <style:style style:name="T244_2" style:family="text">
      <style:text-properties style:font-name="Arial" style:font-name-asian="Arial" style:font-name-complex="Arial"/>
    </style:style>
    <style:style style:name="T244_3" style:family="text">
      <style:text-properties style:font-name="Arial" style:font-name-asian="Arial" style:font-name-complex="Arial"/>
    </style:style>
    <style:style style:name="T244_4" style:family="text">
      <style:text-properties style:font-name="Arial" style:font-name-asian="Arial" style:font-name-complex="Arial"/>
    </style:style>
    <style:style style:name="T244_5" style:family="text">
      <style:text-properties style:font-name="Arial" style:font-name-asian="Arial" style:font-name-complex="Arial"/>
    </style:style>
    <style:style style:name="T244_6" style:family="text">
      <style:text-properties style:font-name="Arial" style:font-name-asian="Arial" style:font-name-complex="Arial"/>
    </style:style>
    <style:style style:name="T244_7" style:family="text">
      <style:text-properties style:font-name="Arial" style:font-name-asian="Arial" style:font-name-complex="Arial"/>
    </style:style>
    <style:style style:name="T244_8" style:family="text">
      <style:text-properties style:font-name="Arial" style:font-name-asian="Arial" style:font-name-complex="Arial"/>
    </style:style>
    <style:style style:name="T244_9" style:family="text">
      <style:text-properties style:font-name="Arial" style:font-name-asian="Arial" style:font-name-complex="Arial"/>
    </style:style>
    <style:style style:name="T244_10" style:family="text">
      <style:text-properties style:font-name="Arial" style:font-name-asian="Arial" style:font-name-complex="Arial"/>
    </style:style>
    <style:style style:name="T244_11" style:family="text">
      <style:text-properties style:font-name="Arial" style:font-name-asian="Arial" style:font-name-complex="Arial"/>
    </style:style>
    <style:style style:name="T244_12" style:family="text">
      <style:text-properties style:font-name="Arial" style:font-name-asian="Arial" style:font-name-complex="Arial"/>
    </style:style>
    <style:style style:name="T244_13" style:family="text">
      <style:text-properties style:font-name="Arial" style:font-name-asian="Arial" style:font-name-complex="Arial"/>
    </style:style>
    <style:style style:name="T244_14" style:family="text">
      <style:text-properties style:font-name="Arial" style:font-name-asian="Arial" style:font-name-complex="Arial"/>
    </style:style>
    <style:style style:name="T244_15" style:family="text">
      <style:text-properties style:font-name="Arial" style:font-name-asian="Arial" style:font-name-complex="Arial"/>
    </style:style>
    <style:style style:name="T244_16" style:family="text">
      <style:text-properties style:font-name="Arial" style:font-name-asian="Arial" style:font-name-complex="Arial"/>
    </style:style>
    <style:style style:name="T244_17" style:family="text">
      <style:text-properties style:font-name="Arial" style:font-name-asian="Arial" style:font-name-complex="Arial"/>
    </style:style>
    <style:style style:name="T244_18" style:family="text">
      <style:text-properties style:font-name="Arial" style:font-name-asian="Arial" style:font-name-complex="Arial"/>
    </style:style>
    <style:style style:name="T244_19" style:family="text">
      <style:text-properties style:font-name="Arial" style:font-name-asian="Arial" style:font-name-complex="Arial"/>
    </style:style>
    <style:style style:name="T244_20" style:family="text">
      <style:text-properties style:font-name="Arial" style:font-name-asian="Arial" style:font-name-complex="Arial"/>
    </style:style>
    <style:style style:name="T244_21" style:family="text">
      <style:text-properties style:font-name="Arial" style:font-name-asian="Arial" style:font-name-complex="Arial"/>
    </style:style>
    <style:style style:name="T244_22" style:family="text">
      <style:text-properties style:font-name="Arial" style:font-name-asian="Arial" style:font-name-complex="Arial"/>
    </style:style>
    <style:style style:name="T244_23" style:family="text">
      <style:text-properties style:font-name="Arial" style:font-name-asian="Arial" style:font-name-complex="Arial"/>
    </style:style>
    <style:style style:name="T244_24" style:family="text">
      <style:text-properties style:font-name="Arial" style:font-name-asian="Arial" style:font-name-complex="Arial"/>
    </style:style>
    <style:style style:name="T244_25" style:family="text">
      <style:text-properties style:font-name="Arial" style:font-name-asian="Arial" style:font-name-complex="Arial"/>
    </style:style>
    <style:style style:name="T244_26" style:family="text">
      <style:text-properties style:font-name="Arial" style:font-name-asian="Arial" style:font-name-complex="Arial"/>
    </style:style>
    <style:style style:name="T244_27" style:family="text">
      <style:text-properties style:font-name="Arial" style:font-name-asian="Arial" style:font-name-complex="Arial"/>
    </style:style>
    <style:style style:name="T244_28" style:family="text">
      <style:text-properties style:font-name="Arial" style:font-name-asian="Arial" style:font-name-complex="Arial"/>
    </style:style>
    <style:style style:name="T244_29" style:family="text">
      <style:text-properties style:font-name="Arial" style:font-name-asian="Arial" style:font-name-complex="Arial"/>
    </style:style>
    <style:style style:name="T244_30" style:family="text">
      <style:text-properties style:font-name="Arial" style:font-name-asian="Arial" style:font-name-complex="Arial"/>
    </style:style>
    <style:style style:name="T244_31" style:family="text">
      <style:text-properties style:font-name="Arial" style:font-name-asian="Arial" style:font-name-complex="Arial"/>
    </style:style>
    <style:style style:name="T244_32" style:family="text">
      <style:text-properties style:font-name="Arial" style:font-name-asian="Arial" style:font-name-complex="Arial"/>
    </style:style>
    <style:style style:name="T244_33" style:family="text">
      <style:text-properties style:font-name="Arial" style:font-name-asian="Arial" style:font-name-complex="Arial"/>
    </style:style>
    <style:style style:name="T244_34" style:family="text">
      <style:text-properties style:font-name="Arial" style:font-name-asian="Arial" style:font-name-complex="Arial"/>
    </style:style>
    <style:style style:name="T244_35" style:family="text">
      <style:text-properties style:font-name="Arial" style:font-name-asian="Arial" style:font-name-complex="Arial"/>
    </style:style>
    <style:style style:name="T244_36" style:family="text">
      <style:text-properties style:font-name="Arial" style:font-name-asian="Arial" style:font-name-complex="Arial"/>
    </style:style>
    <style:style style:name="T244_37" style:family="text">
      <style:text-properties style:font-name="Arial" style:font-name-asian="Arial" style:font-name-complex="Arial"/>
    </style:style>
    <style:style style:name="T244_38" style:family="text">
      <style:text-properties style:font-name="Arial" style:font-name-asian="Arial" style:font-name-complex="Arial"/>
    </style:style>
    <style:style style:name="T244_39" style:family="text">
      <style:text-properties style:font-name="Arial" style:font-name-asian="Arial" style:font-name-complex="Arial"/>
    </style:style>
    <style:style style:name="T244_40" style:family="text">
      <style:text-properties style:font-name="Arial" style:font-name-asian="Arial" style:font-name-complex="Arial"/>
    </style:style>
    <style:style style:name="T244_41" style:family="text">
      <style:text-properties style:font-name="Arial" style:font-name-asian="Arial" style:font-name-complex="Arial"/>
    </style:style>
    <style:style style:name="T244_42" style:family="text">
      <style:text-properties style:font-name="Arial" style:font-name-asian="Arial" style:font-name-complex="Arial"/>
    </style:style>
    <style:style style:name="T244_43" style:family="text">
      <style:text-properties style:font-name="Arial" style:font-name-asian="Arial" style:font-name-complex="Arial"/>
    </style:style>
    <style:style style:name="T244_44" style:family="text">
      <style:text-properties style:font-name="Arial" style:font-name-asian="Arial" style:font-name-complex="Arial"/>
    </style:style>
    <style:style style:name="T244_45" style:family="text">
      <style:text-properties style:font-name="Arial" style:font-name-asian="Arial" style:font-name-complex="Arial"/>
    </style:style>
    <style:style style:name="T244_46" style:family="text">
      <style:text-properties style:font-name="Arial" style:font-name-asian="Arial" style:font-name-complex="Arial"/>
    </style:style>
    <style:style style:name="T244_47" style:family="text">
      <style:text-properties style:font-name="Arial" style:font-name-asian="Arial" style:font-name-complex="Arial"/>
    </style:style>
    <style:style style:name="T244_48" style:family="text">
      <style:text-properties style:font-name="Arial" style:font-name-asian="Arial" style:font-name-complex="Arial"/>
    </style:style>
    <style:style style:name="T244_49" style:family="text">
      <style:text-properties style:font-name="Arial" style:font-name-asian="Arial" style:font-name-complex="Arial"/>
    </style:style>
    <style:style style:name="T244_50" style:family="text">
      <style:text-properties style:font-name="Arial" style:font-name-asian="Arial" style:font-name-complex="Arial"/>
    </style:style>
    <style:style style:name="T244_51" style:family="text">
      <style:text-properties style:font-name="Arial" style:font-name-asian="Arial" style:font-name-complex="Arial"/>
    </style:style>
    <style:style style:name="T244_52" style:family="text">
      <style:text-properties style:font-name="Arial" style:font-name-asian="Arial" style:font-name-complex="Arial"/>
    </style:style>
    <style:style style:name="T244_53" style:family="text">
      <style:text-properties style:font-name="Arial" style:font-name-asian="Arial" style:font-name-complex="Arial"/>
    </style:style>
    <style:style style:name="T244_54" style:family="text">
      <style:text-properties style:font-name="Arial" style:font-name-asian="Arial" style:font-name-complex="Arial"/>
    </style:style>
    <style:style style:name="T244_55" style:family="text">
      <style:text-properties style:font-name="Arial" style:font-name-asian="Arial" style:font-name-complex="Arial"/>
    </style:style>
    <style:style style:name="P245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style:font-name="Arial" style:font-name-asian="Arial" style:font-name-complex="Arial"/>
    </style:style>
    <style:style style:name="T246_2" style:family="text">
      <style:text-properties style:font-name="Arial" style:font-name-asian="Arial" style:font-name-complex="Arial"/>
    </style:style>
    <style:style style:name="T246_3" style:family="text">
      <style:text-properties style:font-name="Arial" style:font-name-asian="Arial" style:font-name-complex="Arial"/>
    </style:style>
    <style:style style:name="T246_4" style:family="text">
      <style:text-properties style:font-name="Arial" style:font-name-asian="Arial" style:font-name-complex="Arial"/>
    </style:style>
    <style:style style:name="T246_5" style:family="text">
      <style:text-properties style:font-name="Arial" style:font-name-asian="Arial" style:font-name-complex="Arial"/>
    </style:style>
    <style:style style:name="T246_6" style:family="text">
      <style:text-properties style:font-name="Arial" style:font-name-asian="Arial" style:font-name-complex="Arial"/>
    </style:style>
    <style:style style:name="T246_7" style:family="text">
      <style:text-properties style:font-name="Arial" style:font-name-asian="Arial" style:font-name-complex="Arial"/>
    </style:style>
    <style:style style:name="T246_8" style:family="text">
      <style:text-properties style:font-name="Arial" style:font-name-asian="Arial" style:font-name-complex="Arial"/>
    </style:style>
    <style:style style:name="T246_9" style:family="text">
      <style:text-properties style:font-name="Arial" style:font-name-asian="Arial" style:font-name-complex="Arial"/>
    </style:style>
    <style:style style:name="T246_10" style:family="text">
      <style:text-properties style:font-name="Arial" style:font-name-asian="Arial" style:font-name-complex="Arial"/>
    </style:style>
    <style:style style:name="T246_11" style:family="text">
      <style:text-properties style:font-name="Arial" style:font-name-asian="Arial" style:font-name-complex="Arial"/>
    </style:style>
    <style:style style:name="T246_12" style:family="text">
      <style:text-properties style:font-name="Arial" style:font-name-asian="Arial" style:font-name-complex="Arial"/>
    </style:style>
    <style:style style:name="T246_13" style:family="text">
      <style:text-properties style:font-name="Arial" style:font-name-asian="Arial" style:font-name-complex="Arial"/>
    </style:style>
    <style:style style:name="T246_14" style:family="text">
      <style:text-properties style:font-name="Arial" style:font-name-asian="Arial" style:font-name-complex="Arial"/>
    </style:style>
    <style:style style:name="T246_15" style:family="text">
      <style:text-properties style:font-name="Arial" style:font-name-asian="Arial" style:font-name-complex="Arial"/>
    </style:style>
    <style:style style:name="T246_16" style:family="text">
      <style:text-properties style:font-name="Arial" style:font-name-asian="Arial" style:font-name-complex="Arial"/>
    </style:style>
    <style:style style:name="T246_17" style:family="text">
      <style:text-properties style:font-name="Arial" style:font-name-asian="Arial" style:font-name-complex="Arial"/>
    </style:style>
    <style:style style:name="T246_18" style:family="text">
      <style:text-properties style:font-name="Arial" style:font-name-asian="Arial" style:font-name-complex="Arial"/>
    </style:style>
    <style:style style:name="T246_19" style:family="text">
      <style:text-properties style:font-name="Arial" style:font-name-asian="Arial" style:font-name-complex="Arial"/>
    </style:style>
    <style:style style:name="T246_20" style:family="text">
      <style:text-properties style:font-name="Arial" style:font-name-asian="Arial" style:font-name-complex="Arial"/>
    </style:style>
    <style:style style:name="T246_21" style:family="text">
      <style:text-properties style:font-name="Arial" style:font-name-asian="Arial" style:font-name-complex="Arial"/>
    </style:style>
    <style:style style:name="T246_22" style:family="text">
      <style:text-properties style:font-name="Arial" style:font-name-asian="Arial" style:font-name-complex="Arial"/>
    </style:style>
    <style:style style:name="T246_23" style:family="text">
      <style:text-properties style:font-name="Arial" style:font-name-asian="Arial" style:font-name-complex="Arial"/>
    </style:style>
    <style:style style:name="T246_24" style:family="text">
      <style:text-properties style:font-name="Arial" style:font-name-asian="Arial" style:font-name-complex="Arial"/>
    </style:style>
    <style:style style:name="T246_25" style:family="text">
      <style:text-properties style:font-name="Arial" style:font-name-asian="Arial" style:font-name-complex="Arial"/>
    </style:style>
    <style:style style:name="T246_26" style:family="text">
      <style:text-properties style:font-name="Arial" style:font-name-asian="Arial" style:font-name-complex="Arial"/>
    </style:style>
    <style:style style:name="T246_27" style:family="text">
      <style:text-properties style:font-name="Arial" style:font-name-asian="Arial" style:font-name-complex="Arial"/>
    </style:style>
    <style:style style:name="T246_28" style:family="text">
      <style:text-properties style:font-name="Arial" style:font-name-asian="Arial" style:font-name-complex="Arial"/>
    </style:style>
    <style:style style:name="T246_29" style:family="text">
      <style:text-properties style:font-name="Arial" style:font-name-asian="Arial" style:font-name-complex="Arial"/>
    </style:style>
    <style:style style:name="T246_30" style:family="text">
      <style:text-properties style:font-name="Arial" style:font-name-asian="Arial" style:font-name-complex="Arial"/>
    </style:style>
    <style:style style:name="T246_31" style:family="text">
      <style:text-properties style:font-name="Arial" style:font-name-asian="Arial" style:font-name-complex="Arial"/>
    </style:style>
    <style:style style:name="T246_32" style:family="text">
      <style:text-properties style:font-name="Arial" style:font-name-asian="Arial" style:font-name-complex="Arial"/>
    </style:style>
    <style:style style:name="T246_33" style:family="text">
      <style:text-properties style:font-name="Arial" style:font-name-asian="Arial" style:font-name-complex="Arial"/>
    </style:style>
    <style:style style:name="T246_34" style:family="text">
      <style:text-properties style:font-name="Arial" style:font-name-asian="Arial" style:font-name-complex="Arial"/>
    </style:style>
    <style:style style:name="T246_35" style:family="text">
      <style:text-properties style:font-name="Arial" style:font-name-asian="Arial" style:font-name-complex="Arial"/>
    </style:style>
    <style:style style:name="T246_36" style:family="text">
      <style:text-properties style:font-name="Arial" style:font-name-asian="Arial" style:font-name-complex="Arial"/>
    </style:style>
    <style:style style:name="T246_37" style:family="text">
      <style:text-properties style:font-name="Arial" style:font-name-asian="Arial" style:font-name-complex="Arial"/>
    </style:style>
    <style:style style:name="T246_38" style:family="text">
      <style:text-properties style:font-name="Arial" style:font-name-asian="Arial" style:font-name-complex="Arial"/>
    </style:style>
    <style:style style:name="T246_39" style:family="text">
      <style:text-properties style:font-name="Arial" style:font-name-asian="Arial" style:font-name-complex="Arial"/>
    </style:style>
    <style:style style:name="T246_40" style:family="text">
      <style:text-properties style:font-name="Arial" style:font-name-asian="Arial" style:font-name-complex="Arial"/>
    </style:style>
    <style:style style:name="T246_41" style:family="text">
      <style:text-properties style:font-name="Arial" style:font-name-asian="Arial" style:font-name-complex="Arial"/>
    </style:style>
    <style:style style:name="P247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248" style:family="paragraph" style:parent-style-name="Normal"/>
    <style:style style:name="T248_1" style:family="text">
      <style:text-properties style:font-name="Arial" style:font-name-asian="Arial" style:font-name-complex="Arial" fo:font-weight="bold" style:font-weight-asian="bold" style:font-weight-complex="bold"/>
    </style:style>
    <style:style style:name="T248_2" style:family="text">
      <style:text-properties style:font-name="Arial" style:font-name-asian="Arial" style:font-name-complex="Arial"/>
    </style:style>
    <style:style style:name="T248_3" style:family="text">
      <style:text-properties style:font-name="Arial" style:font-name-asian="Arial" style:font-name-complex="Arial" fo:font-weight="bold" style:font-weight-asian="bold" style:font-weight-complex="bold"/>
    </style:style>
    <style:style style:name="T248_4" style:family="text">
      <style:text-properties style:font-name="Arial" style:font-name-asian="Arial" style:font-name-complex="Arial"/>
    </style:style>
    <style:style style:name="P249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style:font-name-asian="Times New Roman" style:font-name-complex="Arial" fo:language="en" fo:language-asian="en" fo:country-asian="GB" fo:font-weight="bold" style:font-weight-asian="bold" style:font-weight-complex="bold"/>
    </style:style>
    <style:style style:name="T250_2" style:family="text">
      <style:text-properties style:font-name="Arial" style:font-name-asian="Times New Roman" style:font-name-complex="Arial" fo:language="en" fo:language-asian="en" fo:country-asian="GB" fo:font-weight="bold" style:font-weight-asian="bold" style:font-weight-complex="bold"/>
    </style:style>
    <style:style style:name="T250_3" style:family="text">
      <style:text-properties style:font-name="Arial" style:font-name-asian="Times New Roman" style:font-name-complex="Arial" fo:language="en" fo:language-asian="en" fo:country-asian="GB" fo:font-weight="bold" style:font-weight-asian="bold" style:font-weight-complex="bold"/>
    </style:style>
    <style:style style:name="P251" style:family="paragraph" style:parent-style-name="Normal">
      <style:paragraph-properties fo:line-height="100%" fo:margin-bottom="0cm"/>
      <style:text-properties style:font-name="Arial" style:font-name-asian="Arial" style:font-name-complex="Arial" fo:language="en" fo:language-asian="en" fo:country-asian="GB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Arial" style:font-name-asian="Arial" style:font-name-complex="Arial" fo:language="en" fo:country="US"/>
    </style:style>
    <style:style style:name="T252_2" style:family="text">
      <style:text-properties style:font-name="Arial" style:font-name-asian="Arial" style:font-name-complex="Arial" fo:language="en" fo:country="US"/>
    </style:style>
    <style:style style:name="T252_3" style:family="text">
      <style:text-properties style:font-name="Arial" style:font-name-asian="Arial" style:font-name-complex="Arial" fo:language="en" fo:country="US"/>
    </style:style>
    <style:style style:name="T252_4" style:family="text">
      <style:text-properties style:font-name="Arial" style:font-name-asian="Arial" style:font-name-complex="Arial" fo:language="en" fo:country="US"/>
    </style:style>
    <style:style style:name="T252_5" style:family="text">
      <style:text-properties style:font-name="Arial" style:font-name-asian="Arial" style:font-name-complex="Arial" fo:language="en" fo:country="US"/>
    </style:style>
    <style:style style:name="T252_6" style:family="text">
      <style:text-properties style:font-name="Arial" style:font-name-asian="Arial" style:font-name-complex="Arial" fo:language="en" fo:country="US"/>
    </style:style>
    <style:style style:name="T252_7" style:family="text">
      <style:text-properties style:font-name="Arial" style:font-name-asian="Arial" style:font-name-complex="Arial" fo:language="en" fo:country="US"/>
    </style:style>
    <style:style style:name="T252_8" style:family="text">
      <style:text-properties style:font-name="Arial" style:font-name-asian="Arial" style:font-name-complex="Arial" fo:language="en" fo:country="US"/>
    </style:style>
    <style:style style:name="T252_9" style:family="text">
      <style:text-properties style:font-name="Arial" style:font-name-asian="Arial" style:font-name-complex="Arial" fo:language="en" fo:country="US"/>
    </style:style>
    <style:style style:name="P253" style:family="paragraph" style:parent-style-name="Normal">
      <style:paragraph-properties fo:line-height="100%" fo:margin-bottom="0cm"/>
      <style:text-properties style:font-name="Arial" style:font-name-asian="Arial" style:font-name-complex="Arial" fo:language="en" fo:country="US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style:font-name="Arial" style:font-name-asian="Arial" style:font-name-complex="Arial"/>
    </style:style>
    <style:style style:name="T254_2" style:family="text">
      <style:text-properties style:font-name="Arial" style:font-name-asian="Arial" style:font-name-complex="Arial"/>
    </style:style>
    <style:style style:name="T254_3" style:family="text">
      <style:text-properties style:font-name="Arial" style:font-name-asian="Arial" style:font-name-complex="Arial"/>
    </style:style>
    <style:style style:name="T254_4" style:family="text">
      <style:text-properties style:font-name="Arial" style:font-name-asian="Arial" style:font-name-complex="Arial"/>
    </style:style>
    <style:style style:name="T254_5" style:family="text">
      <style:text-properties style:font-name="Arial" style:font-name-asian="Arial" style:font-name-complex="Arial"/>
    </style:style>
    <style:style style:name="T254_6" style:family="text">
      <style:text-properties style:font-name="Arial" style:font-name-asian="Arial" style:font-name-complex="Arial"/>
    </style:style>
    <style:style style:name="T254_7" style:family="text">
      <style:text-properties style:font-name="Arial" style:font-name-asian="Arial" style:font-name-complex="Arial"/>
    </style:style>
    <style:style style:name="T254_8" style:family="text">
      <style:text-properties style:font-name="Arial" style:font-name-asian="Arial" style:font-name-complex="Arial"/>
    </style:style>
    <style:style style:name="T254_9" style:family="text">
      <style:text-properties style:font-name="Arial" style:font-name-asian="Arial" style:font-name-complex="Arial"/>
    </style:style>
    <style:style style:name="T254_10" style:family="text">
      <style:text-properties style:font-name="Arial" style:font-name-asian="Arial" style:font-name-complex="Arial"/>
    </style:style>
    <style:style style:name="T254_11" style:family="text">
      <style:text-properties style:font-name="Arial" style:font-name-asian="Arial" style:font-name-complex="Arial"/>
    </style:style>
    <style:style style:name="T254_12" style:family="text">
      <style:text-properties style:font-name="Arial" style:font-name-asian="Arial" style:font-name-complex="Arial"/>
    </style:style>
    <style:style style:name="T254_13" style:family="text">
      <style:text-properties style:font-name="Arial" style:font-name-asian="Arial" style:font-name-complex="Arial"/>
    </style:style>
    <style:style style:name="T254_14" style:family="text">
      <style:text-properties style:font-name="Arial" style:font-name-asian="Arial" style:font-name-complex="Arial"/>
    </style:style>
    <style:style style:name="T254_15" style:family="text">
      <style:text-properties style:font-name="Arial" style:font-name-asian="Arial" style:font-name-complex="Arial"/>
    </style:style>
    <style:style style:name="T254_16" style:family="text">
      <style:text-properties style:font-name="Arial" style:font-name-asian="Arial" style:font-name-complex="Arial"/>
    </style:style>
    <style:style style:name="T254_17" style:family="text">
      <style:text-properties style:font-name="Arial" style:font-name-asian="Arial" style:font-name-complex="Arial"/>
    </style:style>
    <style:style style:name="T254_18" style:family="text">
      <style:text-properties style:font-name="Arial" style:font-name-asian="Arial" style:font-name-complex="Arial"/>
    </style:style>
    <style:style style:name="T254_19" style:family="text">
      <style:text-properties style:font-name="Arial" style:font-name-asian="Arial" style:font-name-complex="Arial"/>
    </style:style>
    <style:style style:name="T254_20" style:family="text">
      <style:text-properties style:font-name="Arial" style:font-name-asian="Arial" style:font-name-complex="Arial"/>
    </style:style>
    <style:style style:name="T254_21" style:family="text">
      <style:text-properties style:font-name="Arial" style:font-name-asian="Arial" style:font-name-complex="Arial"/>
    </style:style>
    <style:style style:name="T254_22" style:family="text">
      <style:text-properties style:font-name="Arial" style:font-name-asian="Arial" style:font-name-complex="Arial"/>
    </style:style>
    <style:style style:name="P255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256" style:family="paragraph" style:parent-style-name="Normal">
      <style:paragraph-properties fo:line-height="100%" fo:margin-bottom="0cm"/>
      <style:text-properties fo:color="#000000" style:font-name="Arial" style:font-name-asian="Arial" style:font-name-complex="Arial" fo:language="en" fo:country="US"/>
    </style:style>
    <style:style style:name="P257" style:family="paragraph" style:parent-style-name="Normal">
      <style:paragraph-properties fo:background-color="#d9e2f3" fo:line-height="100%" fo:padding-top="0.035cm" fo:border-top="#000000 0.018cm solid" fo:padding-bottom="0.035cm" fo:border-bottom="#000000 0.018cm solid" fo:margin-bottom="0cm" fo:padding-left="0.212cm" fo:border-left="#000000 0.018cm solid" fo:padding-right="0.141cm" fo:border-right="#000000 0.018cm solid"/>
    </style:style>
    <style:style style:name="T257_1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 style:letter-kerning="true"/>
    </style:style>
    <style:style style:name="P258" style:family="paragraph" style:parent-style-name="Normal">
      <style:paragraph-properties fo:line-height="100%" fo:margin-bottom="0cm"/>
      <style:text-properties fo:color="#4472c4" style:font-name="Arial" fo:font-size="14pt" style:font-name-asian="Arial Nova" style:font-size-asian="14pt" style:font-name-complex="Arial" style:font-size-complex="14pt" fo:font-weight="bold" style:font-weight-asian="bold" style:font-weight-complex="bold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fo:color="#000000" style:font-name="Arial" fo:font-size="14pt" style:font-name-asian="Arial Nova" style:font-size-asian="14pt" style:font-name-complex="Arial" style:font-size-complex="14pt" fo:font-weight="bold" style:font-weight-asian="bold" style:font-weight-complex="bold"/>
    </style:style>
    <style:style style:name="P260" style:family="paragraph" style:parent-style-name="Normal">
      <style:paragraph-properties fo:line-height="100%" fo:margin-bottom="0cm"/>
      <style:text-properties style:font-name="Arial" style:font-name-asian="Times New Roman" style:font-name-complex="Arial"/>
    </style:style>
    <style:style style:name="Table8" style:family="table">
      <style:table-properties table:align="left" style:width="16.171cm" fo:margin-left="0cm"/>
    </style:style>
    <style:style style:name="Column32" style:family="table-column">
      <style:table-column-properties style:column-width="2.893cm" style:use-optimal-column-width="false"/>
    </style:style>
    <style:style style:name="Column33" style:family="table-column">
      <style:table-column-properties style:column-width="3.274cm" style:use-optimal-column-width="false"/>
    </style:style>
    <style:style style:name="Column34" style:family="table-column">
      <style:table-column-properties style:column-width="3.246cm" style:use-optimal-column-width="false"/>
    </style:style>
    <style:style style:name="Column35" style:family="table-column">
      <style:table-column-properties style:column-width="3.246cm" style:use-optimal-column-width="false"/>
    </style:style>
    <style:style style:name="Column36" style:family="table-column">
      <style:table-column-properties style:column-width="3.514cm" style:use-optimal-column-width="false"/>
    </style:style>
    <style:style style:name="Row42" style:family="table-row">
      <style:table-row-properties style:min-row-height="0.847cm" style:use-optimal-row-height="false"/>
    </style:style>
    <style:style style:name="Cell131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261" style:family="paragraph" style:parent-style-name="Normal">
      <style:paragraph-properties fo:line-height="100%" fo:margin-bottom="0cm"/>
    </style:style>
    <style:style style:name="T26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2" style:family="table-cell">
      <style:table-cell-properties fo:background-color="#ffffff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3" style:family="table-row">
      <style:table-row-properties style:min-row-height="0.609cm" style:use-optimal-row-height="false"/>
    </style:style>
    <style:style style:name="Cell133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263" style:family="paragraph" style:parent-style-name="Normal">
      <style:paragraph-properties fo:line-height="100%" fo:margin-bottom="0cm"/>
    </style:style>
    <style:style style:name="T26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264" style:family="paragraph" style:parent-style-name="Normal">
      <style:paragraph-properties fo:line-height="100%" fo:margin-bottom="0cm"/>
    </style:style>
    <style:style style:name="T26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5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265" style:family="paragraph" style:parent-style-name="Normal">
      <style:paragraph-properties fo:line-height="100%" fo:margin-bottom="0cm"/>
    </style:style>
    <style:style style:name="T26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266" style:family="paragraph" style:parent-style-name="Normal">
      <style:paragraph-properties fo:line-height="100%" fo:margin-bottom="0cm"/>
    </style:style>
    <style:style style:name="T2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44" style:family="table-row">
      <style:table-row-properties style:min-row-height="0.609cm" style:use-optimal-row-height="false"/>
    </style:style>
    <style:style style:name="Cell137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268" style:family="paragraph" style:parent-style-name="Normal">
      <style:paragraph-properties fo:line-height="100%" fo:margin-bottom="0cm"/>
    </style:style>
    <style:style style:name="T26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9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269" style:family="paragraph" style:parent-style-name="Normal">
      <style:paragraph-properties fo:line-height="100%" fo:margin-bottom="0cm"/>
    </style:style>
    <style:style style:name="T26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270" style:family="paragraph" style:parent-style-name="Normal">
      <style:paragraph-properties fo:line-height="100%" fo:margin-bottom="0cm"/>
    </style:style>
    <style:style style:name="T27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7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/>
    </style:style>
    <style:style style:name="Table9" style:family="table">
      <style:table-properties table:align="left" style:width="16.131cm" fo:margin-left="0cm"/>
    </style:style>
    <style:style style:name="Column37" style:family="table-column">
      <style:table-column-properties style:column-width="8.784cm"/>
    </style:style>
    <style:style style:name="Column38" style:family="table-column">
      <style:table-column-properties style:column-width="3.955cm"/>
    </style:style>
    <style:style style:name="Column39" style:family="table-column">
      <style:table-column-properties style:column-width="3.392cm"/>
    </style:style>
    <style:style style:name="Row45" style:family="table-row">
      <style:table-row-properties style:min-row-height="0.482cm"/>
    </style:style>
    <style:style style:name="Cell14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line-height="100%" fo:margin-bottom="0cm"/>
    </style:style>
    <style:style style:name="T2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line-height="100%" fo:margin-bottom="0cm"/>
    </style:style>
    <style:style style:name="T2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line-height="100%" fo:margin-bottom="0cm"/>
    </style:style>
    <style:style style:name="T2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6" style:family="table-row"/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line-height="100%" fo:margin-bottom="0cm"/>
    </style:style>
    <style:style style:name="T27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76" style:family="paragraph" style:parent-style-name="Normal">
      <style:paragraph-properties fo:line-height="100%" fo:margin-bottom="0cm"/>
    </style:style>
    <style:style style:name="T27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line-height="100%" fo:margin-bottom="0cm"/>
    </style:style>
    <style:style style:name="T2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7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7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7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7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78" style:family="paragraph" style:parent-style-name="Normal">
      <style:paragraph-properties fo:line-height="100%" fo:margin-bottom="0cm"/>
    </style:style>
    <style:style style:name="T2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79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80" style:family="paragraph" style:parent-style-name="Normal">
      <style:paragraph-properties fo:line-height="100%" fo:margin-bottom="0cm"/>
    </style:style>
    <style:style style:name="T2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line-height="100%" fo:margin-bottom="0cm"/>
    </style:style>
    <style:style style:name="T2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8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8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8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8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82" style:family="paragraph" style:parent-style-name="Normal">
      <style:paragraph-properties fo:line-height="100%" fo:margin-bottom="0cm"/>
    </style:style>
    <style:style style:name="T2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82_2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82_4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8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83" style:family="paragraph" style:parent-style-name="Normal">
      <style:paragraph-properties fo:line-height="100%" fo:margin-bottom="0cm"/>
    </style:style>
    <style:style style:name="T2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84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7" style:family="table-row"/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line-height="100%" fo:margin-bottom="0cm"/>
    </style:style>
    <style:style style:name="T28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8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86" style:family="paragraph" style:parent-style-name="Normal">
      <style:paragraph-properties fo:line-height="100%" fo:margin-bottom="0cm"/>
    </style:style>
    <style:style style:name="T28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line-height="100%" fo:margin-bottom="0cm"/>
    </style:style>
    <style:style style:name="T2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line-height="100%" fo:margin-bottom="0cm"/>
    </style:style>
    <style:style style:name="T2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89" style:family="paragraph" style:parent-style-name="Normal">
      <style:paragraph-properties fo:line-height="100%" fo:margin-bottom="0cm"/>
    </style:style>
    <style:style style:name="T2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8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8" style:family="table-row">
      <style:table-row-properties style:min-row-height="0.529cm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line-height="100%" fo:margin-bottom="0cm"/>
    </style:style>
    <style:style style:name="T29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9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91" style:family="paragraph" style:parent-style-name="Normal">
      <style:paragraph-properties fo:line-height="100%" fo:margin-bottom="0cm"/>
    </style:style>
    <style:style style:name="T29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line-height="100%" fo:margin-bottom="0cm"/>
    </style:style>
    <style:style style:name="T2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93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00%" fo:margin-bottom="0cm"/>
    </style:style>
    <style:style style:name="T2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9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9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9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9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9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9" style:family="table-row">
      <style:table-row-properties style:min-row-height="0.529cm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line-height="100%" fo:margin-bottom="0cm"/>
    </style:style>
    <style:style style:name="T29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9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97" style:family="paragraph" style:parent-style-name="Normal">
      <style:paragraph-properties fo:line-height="100%" fo:margin-bottom="0cm"/>
    </style:style>
    <style:style style:name="T29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9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9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9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99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0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0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0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0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0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0" style:family="table-row">
      <style:table-row-properties style:min-row-height="0.529cm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00%" fo:margin-bottom="0cm"/>
    </style:style>
    <style:style style:name="T30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0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03" style:family="paragraph" style:parent-style-name="Normal">
      <style:paragraph-properties fo:line-height="100%" fo:margin-bottom="0cm"/>
    </style:style>
    <style:style style:name="T30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0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07" style:family="paragraph" style:parent-style-name="Normal">
      <style:paragraph-properties fo:line-height="100%" fo:margin-bottom="0cm"/>
    </style:style>
    <style:style style:name="T3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0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1" style:family="table-row">
      <style:table-row-properties style:min-row-height="0.529cm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line-height="100%" fo:margin-bottom="0cm"/>
    </style:style>
    <style:style style:name="T30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0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line-height="100%" fo:margin-bottom="0cm"/>
    </style:style>
    <style:style style:name="T3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1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line-height="100%" fo:margin-bottom="0cm"/>
    </style:style>
    <style:style style:name="T3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2" style:family="table-row">
      <style:table-row-properties style:min-row-height="0.529cm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5" style:family="paragraph" style:parent-style-name="Normal">
      <style:paragraph-properties fo:line-height="100%" fo:margin-bottom="0cm"/>
    </style:style>
    <style:style style:name="T31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line-height="100%" fo:margin-bottom="0cm"/>
    </style:style>
    <style:style style:name="T3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7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2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21" style:family="paragraph" style:parent-style-name="Normal">
      <style:paragraph-properties fo:text-align="justify" fo:line-height="100%" fo:margin-bottom="0cm"/>
      <style:text-properties style:font-name="Arial" style:font-name-asian="Times New Roman" style:font-name-complex="Arial" fo:font-weight="bold" style:font-weight-asian="bold" style:font-weight-complex="bold"/>
    </style:style>
    <style:style style:name="P322" style:family="paragraph" style:parent-style-name="Normal">
      <style:paragraph-properties fo:line-height="100%" fo:margin-bottom="0.423cm"/>
    </style:style>
    <style:style style:name="T322_1" style:family="text">
      <style:text-properties style:font-name="Arial" style:font-name-asian="Arial" style:font-name-complex="Arial" fo:font-weight="bold" style:font-weight-asian="bold" style:font-weight-complex="bold"/>
    </style:style>
    <style:style style:name="P323" style:family="paragraph" style:parent-style-name="Normal">
      <style:paragraph-properties fo:text-align="justify" fo:line-height="100%" fo:margin-bottom="0.423cm"/>
    </style:style>
    <style:style style:name="T323_1" style:family="text">
      <style:text-properties style:font-name="Arial" style:font-name-asian="Arial" style:font-name-complex="Arial"/>
    </style:style>
    <style:style style:name="T323_2" style:family="text">
      <style:text-properties style:font-name="Arial" style:font-name-asian="Arial" style:font-name-complex="Arial"/>
    </style:style>
    <style:style style:name="T323_3" style:family="text">
      <style:text-properties style:font-name="Arial" style:font-name-asian="Arial" style:font-name-complex="Arial"/>
    </style:style>
    <style:style style:name="T323_4" style:family="text">
      <style:text-properties style:font-name="Arial" style:font-name-asian="Arial" style:font-name-complex="Arial"/>
    </style:style>
    <style:style style:name="T323_5" style:family="text">
      <style:text-properties style:font-name="Arial" style:font-name-asian="Arial" style:font-name-complex="Arial"/>
    </style:style>
    <style:style style:name="T323_6" style:family="text">
      <style:text-properties style:font-name="Arial" style:font-name-asian="Arial" style:font-name-complex="Arial"/>
    </style:style>
    <style:style style:name="T323_7" style:family="text">
      <style:text-properties style:font-name="Arial" style:font-name-asian="Arial" style:font-name-complex="Arial"/>
    </style:style>
    <style:style style:name="T323_8" style:family="text">
      <style:text-properties style:font-name="Arial" style:font-name-asian="Arial" style:font-name-complex="Arial"/>
    </style:style>
    <style:style style:name="T323_9" style:family="text">
      <style:text-properties style:font-name="Arial" style:font-name-asian="Arial" style:font-name-complex="Arial"/>
    </style:style>
    <style:style style:name="T323_10" style:family="text">
      <style:text-properties style:font-name="Arial" style:font-name-asian="Arial" style:font-name-complex="Arial"/>
    </style:style>
    <style:style style:name="T323_11" style:family="text">
      <style:text-properties style:font-name="Arial" style:font-name-asian="Arial" style:font-name-complex="Arial"/>
    </style:style>
    <style:style style:name="T323_12" style:family="text">
      <style:text-properties style:font-name="Arial" style:font-name-asian="Arial" style:font-name-complex="Arial"/>
    </style:style>
    <style:style style:name="T323_13" style:family="text">
      <style:text-properties style:font-name="Arial" style:font-name-asian="Arial" style:font-name-complex="Arial"/>
    </style:style>
    <style:style style:name="T323_14" style:family="text">
      <style:text-properties style:font-name="Arial" style:font-name-asian="Arial" style:font-name-complex="Arial"/>
    </style:style>
    <style:style style:name="T323_15" style:family="text">
      <style:text-properties style:font-name="Arial" style:font-name-asian="Arial" style:font-name-complex="Arial"/>
    </style:style>
    <style:style style:name="T323_16" style:family="text">
      <style:text-properties style:font-name="Arial" style:font-name-asian="Arial" style:font-name-complex="Arial"/>
    </style:style>
    <style:style style:name="T323_17" style:family="text">
      <style:text-properties style:font-name="Arial" style:font-name-asian="Arial" style:font-name-complex="Arial"/>
    </style:style>
    <style:style style:name="T323_18" style:family="text">
      <style:text-properties style:font-name="Arial" style:font-name-asian="Arial" style:font-name-complex="Arial"/>
    </style:style>
    <style:style style:name="T323_19" style:family="text">
      <style:text-properties style:font-name="Arial" style:font-name-asian="Arial" style:font-name-complex="Arial"/>
    </style:style>
    <style:style style:name="T323_20" style:family="text">
      <style:text-properties style:font-name="Arial" style:font-name-asian="Arial" style:font-name-complex="Arial"/>
    </style:style>
    <style:style style:name="T323_21" style:family="text">
      <style:text-properties style:font-name="Arial" style:font-name-asian="Arial" style:font-name-complex="Arial" fo:language="en" fo:country="US"/>
    </style:style>
    <style:style style:name="T323_22" style:family="text">
      <style:text-properties style:font-name="Arial" style:font-name-asian="Arial" style:font-name-complex="Arial" fo:language="en" fo:country="US"/>
    </style:style>
    <style:style style:name="T323_23" style:family="text">
      <style:text-properties style:font-name="Arial" style:font-name-asian="Arial" style:font-name-complex="Arial" fo:language="en" fo:country="US"/>
    </style:style>
    <style:style style:name="T323_24" style:family="text">
      <style:text-properties style:font-name="Arial" style:font-name-asian="Arial" style:font-name-complex="Arial"/>
    </style:style>
    <style:style style:name="P324" style:family="paragraph" style:parent-style-name="Normal">
      <style:paragraph-properties fo:text-align="justify" fo:line-height="100%" fo:margin-bottom="0.423cm"/>
    </style:style>
    <style:style style:name="T324_1" style:family="text">
      <style:text-properties style:font-name="Arial" style:font-name-asian="Arial" style:font-name-complex="Arial"/>
    </style:style>
    <style:style style:name="T324_2" style:family="text">
      <style:text-properties style:font-name="Arial" style:font-name-asian="Arial" style:font-name-complex="Arial"/>
    </style:style>
    <style:style style:name="T324_3" style:family="text">
      <style:text-properties style:font-name="Arial" style:font-name-asian="Arial" style:font-name-complex="Arial"/>
    </style:style>
    <style:style style:name="T324_4" style:family="text">
      <style:text-properties style:font-name="Arial" style:font-name-asian="Arial" style:font-name-complex="Arial"/>
    </style:style>
    <style:style style:name="T324_5" style:family="text">
      <style:text-properties style:font-name="Arial" style:font-name-asian="Arial" style:font-name-complex="Arial"/>
    </style:style>
    <style:style style:name="T324_6" style:family="text">
      <style:text-properties style:font-name="Arial" style:font-name-asian="Arial" style:font-name-complex="Arial"/>
    </style:style>
    <style:style style:name="T324_7" style:family="text">
      <style:text-properties style:font-name="Arial" style:font-name-asian="Arial" style:font-name-complex="Arial"/>
    </style:style>
    <style:style style:name="T324_8" style:family="text">
      <style:text-properties style:font-name="Arial" style:font-name-asian="Arial" style:font-name-complex="Arial"/>
    </style:style>
    <style:style style:name="T324_9" style:family="text">
      <style:text-properties style:font-name="Arial" style:font-name-asian="Arial" style:font-name-complex="Arial"/>
    </style:style>
    <style:style style:name="T324_10" style:family="text">
      <style:text-properties style:font-name="Arial" style:font-name-asian="Arial" style:font-name-complex="Arial"/>
    </style:style>
    <style:style style:name="T324_11" style:family="text">
      <style:text-properties style:font-name="Arial" style:font-name-asian="Arial" style:font-name-complex="Arial"/>
    </style:style>
    <style:style style:name="T324_12" style:family="text">
      <style:text-properties style:font-name="Arial" style:font-name-asian="Arial" style:font-name-complex="Arial"/>
    </style:style>
    <style:style style:name="T324_13" style:family="text">
      <style:text-properties style:font-name="Arial" style:font-name-asian="Arial" style:font-name-complex="Arial"/>
    </style:style>
    <style:style style:name="T324_14" style:family="text">
      <style:text-properties style:font-name="Arial" style:font-name-asian="Arial" style:font-name-complex="Arial"/>
    </style:style>
    <style:style style:name="T324_15" style:family="text">
      <style:text-properties style:font-name="Arial" style:font-name-asian="Arial" style:font-name-complex="Arial" fo:font-weight="bold" style:font-weight-asian="bold" style:font-weight-complex="bold"/>
    </style:style>
    <style:style style:name="T324_16" style:family="text">
      <style:text-properties style:font-name="Arial" style:font-name-asian="Arial" style:font-name-complex="Arial"/>
    </style:style>
    <style:style style:name="T324_17" style:family="text">
      <style:text-properties style:font-name="Arial" style:font-name-asian="Arial" style:font-name-complex="Arial"/>
    </style:style>
    <style:style style:name="T324_18" style:family="text">
      <style:text-properties style:font-name="Arial" style:font-name-asian="Arial" style:font-name-complex="Arial" fo:font-weight="bold" style:font-weight-asian="bold" style:font-weight-complex="bold"/>
    </style:style>
    <style:style style:name="T324_19" style:family="text">
      <style:text-properties style:font-name="Arial" style:font-name-asian="Arial" style:font-name-complex="Arial"/>
    </style:style>
    <style:style style:name="T324_20" style:family="text">
      <style:text-properties style:font-name="Arial" style:font-name-asian="Arial" style:font-name-complex="Arial"/>
    </style:style>
    <style:style style:name="T324_21" style:family="text">
      <style:text-properties style:font-name="Arial" style:font-name-asian="Arial" style:font-name-complex="Arial"/>
    </style:style>
    <style:style style:name="T324_22" style:family="text">
      <style:text-properties style:font-name="Arial" style:font-name-asian="Arial" style:font-name-complex="Arial"/>
    </style:style>
    <style:style style:name="T324_23" style:family="text">
      <style:text-properties style:font-name="Arial" style:font-name-asian="Arial" style:font-name-complex="Arial"/>
    </style:style>
    <style:style style:name="T324_24" style:family="text">
      <style:text-properties style:font-name="Arial" style:font-name-asian="Arial" style:font-name-complex="Arial" fo:font-weight="bold" style:font-weight-asian="bold" style:font-weight-complex="bold"/>
    </style:style>
    <style:style style:name="T324_25" style:family="text">
      <style:text-properties style:font-name="Arial" style:font-name-asian="Arial" style:font-name-complex="Arial" fo:font-weight="bold" style:font-weight-asian="bold" style:font-weight-complex="bold"/>
    </style:style>
    <style:style style:name="T324_26" style:family="text">
      <style:text-properties style:font-name="Arial" style:font-name-asian="Arial" style:font-name-complex="Arial"/>
    </style:style>
    <style:style style:name="T324_27" style:family="text">
      <style:text-properties style:font-name="Arial" style:font-name-asian="Arial" style:font-name-complex="Arial"/>
    </style:style>
    <style:style style:name="T324_28" style:family="text">
      <style:text-properties style:font-name="Arial" style:font-name-asian="Arial" style:font-name-complex="Arial"/>
    </style:style>
    <style:style style:name="T324_29" style:family="text">
      <style:text-properties style:font-name="Arial" style:font-name-asian="Arial" style:font-name-complex="Arial"/>
    </style:style>
    <style:style style:name="T324_30" style:family="text">
      <style:text-properties style:font-name="Arial" style:font-name-asian="Arial" style:font-name-complex="Arial"/>
    </style:style>
    <style:style style:name="T324_31" style:family="text">
      <style:text-properties style:font-name="Arial" style:font-name-asian="Arial" style:font-name-complex="Arial"/>
    </style:style>
    <style:style style:name="T324_32" style:family="text">
      <style:text-properties style:font-name="Arial" style:font-name-asian="Arial" style:font-name-complex="Arial"/>
    </style:style>
    <style:style style:name="T324_33" style:family="text">
      <style:text-properties style:font-name="Arial" style:font-name-asian="Arial" style:font-name-complex="Arial"/>
    </style:style>
    <style:style style:name="T324_34" style:family="text">
      <style:text-properties style:font-name="Arial" style:font-name-asian="Arial" style:font-name-complex="Arial"/>
    </style:style>
    <style:style style:name="T324_35" style:family="text">
      <style:text-properties style:font-name="Arial" style:font-name-asian="Arial" style:font-name-complex="Arial"/>
    </style:style>
    <style:style style:name="T324_36" style:family="text">
      <style:text-properties style:font-name="Arial" style:font-name-asian="Arial" style:font-name-complex="Arial"/>
    </style:style>
    <style:style style:name="T324_37" style:family="text">
      <style:text-properties style:font-name="Arial" style:font-name-asian="Arial" style:font-name-complex="Arial"/>
    </style:style>
    <style:style style:name="T324_38" style:family="text">
      <style:text-properties style:font-name="Arial" style:font-name-asian="Arial" style:font-name-complex="Arial"/>
    </style:style>
    <style:style style:name="T324_39" style:family="text">
      <style:text-properties style:font-name="Arial" style:font-name-asian="Arial" style:font-name-complex="Arial"/>
    </style:style>
    <style:style style:name="T324_40" style:family="text">
      <style:text-properties style:font-name="Arial" style:font-name-asian="Arial" style:font-name-complex="Arial"/>
    </style:style>
    <style:style style:name="P325" style:family="paragraph" style:parent-style-name="Normal">
      <style:paragraph-properties fo:text-align="justify" fo:line-height="100%" fo:margin-bottom="0.423cm"/>
    </style:style>
    <style:style style:name="T325_1" style:family="text">
      <style:text-properties style:font-name="Arial" style:font-name-asian="Arial" style:font-name-complex="Arial"/>
    </style:style>
    <style:style style:name="T325_2" style:family="text">
      <style:text-properties style:font-name="Arial" style:font-name-asian="Arial" style:font-name-complex="Arial"/>
    </style:style>
    <style:style style:name="T325_3" style:family="text">
      <style:text-properties style:font-name="Arial" style:font-name-asian="Arial" style:font-name-complex="Arial"/>
    </style:style>
    <style:style style:name="T325_4" style:family="text">
      <style:text-properties style:font-name="Arial" style:font-name-asian="Arial" style:font-name-complex="Arial"/>
    </style:style>
    <style:style style:name="T325_5" style:family="text">
      <style:text-properties style:font-name="Arial" style:font-name-asian="Arial" style:font-name-complex="Arial"/>
    </style:style>
    <style:style style:name="T325_6" style:family="text">
      <style:text-properties style:font-name="Arial" style:font-name-asian="Arial" style:font-name-complex="Arial" fo:font-weight="bold" style:font-weight-asian="bold" style:font-weight-complex="bold"/>
    </style:style>
    <style:style style:name="T325_7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T325_8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T325_9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T325_10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T325_11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T325_12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T325_13" style:family="text">
      <style:text-properties style:font-name="Arial" style:font-name-asian="Arial" style:font-name-complex="Arial" fo:language="en" fo:country="US" fo:font-weight="bold" style:font-weight-asian="bold" style:font-weight-complex="bold" style:text-underline-style="solid" style:text-underline-color="font-color"/>
    </style:style>
    <style:style style:name="T325_14" style:family="text">
      <style:text-properties style:font-name="Arial" style:font-name-asian="Arial" style:font-name-complex="Arial" fo:language="en" fo:country="US" fo:font-weight="bold" style:font-weight-asian="bold" style:font-weight-complex="bold" style:text-underline-style="solid" style:text-underline-color="font-color"/>
    </style:style>
    <style:style style:name="T325_15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T325_16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T325_17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T325_18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T325_19" style:family="text">
      <style:text-properties style:font-name="Arial" style:font-name-asian="Arial" style:font-name-complex="Arial" fo:language="en" fo:country="US"/>
    </style:style>
    <style:style style:name="T325_20" style:family="text">
      <style:text-properties style:font-name="Arial" style:font-name-asian="Arial" style:font-name-complex="Arial" fo:language="en" fo:country="US"/>
    </style:style>
    <style:style style:name="T325_21" style:family="text">
      <style:text-properties style:font-name="Arial" style:font-name-asian="Arial" style:font-name-complex="Arial" fo:language="en" fo:country="US"/>
    </style:style>
    <style:style style:name="T325_22" style:family="text">
      <style:text-properties style:font-name="Arial" style:font-name-asian="Arial" style:font-name-complex="Arial" fo:language="en" fo:country="US"/>
    </style:style>
    <style:style style:name="T325_23" style:family="text">
      <style:text-properties style:font-name="Arial" style:font-name-asian="Arial" style:font-name-complex="Arial" fo:language="en" fo:country="US"/>
    </style:style>
    <style:style style:name="T325_24" style:family="text">
      <style:text-properties style:font-name="Arial" style:font-name-asian="Arial" style:font-name-complex="Arial" fo:language="en" fo:country="US"/>
    </style:style>
    <style:style style:name="T325_25" style:family="text">
      <style:text-properties style:font-name="Arial" style:font-name-asian="Arial" style:font-name-complex="Arial" fo:language="en" fo:country="US"/>
    </style:style>
    <style:style style:name="T325_26" style:family="text">
      <style:text-properties style:font-name="Arial" style:font-name-asian="Arial" style:font-name-complex="Arial"/>
    </style:style>
    <style:style style:name="T325_27" style:family="text">
      <style:text-properties style:font-name="Arial" style:font-name-asian="Arial" style:font-name-complex="Arial"/>
    </style:style>
    <style:style style:name="T325_28" style:family="text">
      <style:text-properties style:font-name="Arial" style:font-name-asian="Arial" style:font-name-complex="Arial"/>
    </style:style>
    <style:style style:name="T325_29" style:family="text">
      <style:text-properties style:font-name="Arial" style:font-name-asian="Arial" style:font-name-complex="Arial"/>
    </style:style>
    <style:style style:name="T325_30" style:family="text">
      <style:text-properties style:font-name="Arial" style:font-name-asian="Arial" style:font-name-complex="Arial"/>
    </style:style>
    <style:style style:name="P326" style:family="paragraph" style:parent-style-name="Normal">
      <style:paragraph-properties fo:text-align="justify" fo:line-height="100%" fo:margin-bottom="0.423cm"/>
    </style:style>
    <style:style style:name="T326_1" style:family="text">
      <style:text-properties style:font-name="Arial" style:font-name-asian="Arial" style:font-name-complex="Arial"/>
    </style:style>
    <style:style style:name="T326_2" style:family="text">
      <style:text-properties style:font-name="Arial" style:font-name-asian="Arial" style:font-name-complex="Arial"/>
    </style:style>
    <style:style style:name="T326_3" style:family="text">
      <style:text-properties style:font-name="Arial" style:font-name-asian="Arial" style:font-name-complex="Arial"/>
    </style:style>
    <style:style style:name="T326_4" style:family="text">
      <style:text-properties style:font-name="Arial" style:font-name-asian="Arial" style:font-name-complex="Arial"/>
    </style:style>
    <style:style style:name="T326_5" style:family="text">
      <style:text-properties style:font-name="Arial" style:font-name-asian="Arial" style:font-name-complex="Arial"/>
    </style:style>
    <style:style style:name="T326_6" style:family="text">
      <style:text-properties style:font-name="Arial" style:font-name-asian="Arial" style:font-name-complex="Arial"/>
    </style:style>
    <style:style style:name="T326_7" style:family="text">
      <style:text-properties style:font-name="Arial" style:font-name-asian="Arial" style:font-name-complex="Arial"/>
    </style:style>
    <style:style style:name="T326_8" style:family="text">
      <style:text-properties style:font-name="Arial" style:font-name-asian="Arial" style:font-name-complex="Arial"/>
    </style:style>
    <style:style style:name="T326_9" style:family="text">
      <style:text-properties style:font-name="Arial" style:font-name-asian="Arial" style:font-name-complex="Arial"/>
    </style:style>
    <style:style style:name="T326_10" style:family="text">
      <style:text-properties style:font-name="Arial" style:font-name-asian="Arial" style:font-name-complex="Arial"/>
    </style:style>
    <style:style style:name="T326_11" style:family="text">
      <style:text-properties style:font-name="Arial" style:font-name-asian="Arial" style:font-name-complex="Arial"/>
    </style:style>
    <style:style style:name="T326_12" style:family="text">
      <style:text-properties style:font-name="Arial" style:font-name-asian="Arial" style:font-name-complex="Arial"/>
    </style:style>
    <style:style style:name="T326_13" style:family="text">
      <style:text-properties style:font-name="Arial" style:font-name-asian="Arial" style:font-name-complex="Arial"/>
    </style:style>
    <style:style style:name="T326_14" style:family="text">
      <style:text-properties style:font-name="Arial" style:font-name-asian="Arial" style:font-name-complex="Arial"/>
    </style:style>
    <style:style style:name="T326_15" style:family="text">
      <style:text-properties style:font-name="Arial" style:font-name-asian="Arial" style:font-name-complex="Arial"/>
    </style:style>
    <style:style style:name="T326_16" style:family="text">
      <style:text-properties style:font-name="Arial" style:font-name-asian="Arial" style:font-name-complex="Arial"/>
    </style:style>
    <style:style style:name="T326_17" style:family="text">
      <style:text-properties style:font-name="Arial" style:font-name-asian="Arial" style:font-name-complex="Arial"/>
    </style:style>
    <style:style style:name="T326_18" style:family="text">
      <style:text-properties style:font-name="Arial" style:font-name-asian="Arial" style:font-name-complex="Arial"/>
    </style:style>
    <style:style style:name="T326_19" style:family="text">
      <style:text-properties style:font-name="Arial" style:font-name-asian="Arial" style:font-name-complex="Arial"/>
    </style:style>
    <style:style style:name="T326_20" style:family="text">
      <style:text-properties style:font-name="Arial" style:font-name-asian="Arial" style:font-name-complex="Arial"/>
    </style:style>
    <style:style style:name="T326_21" style:family="text">
      <style:text-properties style:font-name="Arial" style:font-name-asian="Arial" style:font-name-complex="Arial"/>
    </style:style>
    <style:style style:name="T326_22" style:family="text">
      <style:text-properties style:font-name="Arial" style:font-name-asian="Arial" style:font-name-complex="Arial"/>
    </style:style>
    <style:style style:name="T326_23" style:family="text"/>
    <style:style style:name="T326_24" style:family="text">
      <style:text-properties style:font-name="Arial" style:font-name-asian="Arial" style:font-name-complex="Arial"/>
    </style:style>
    <style:style style:name="T326_25" style:family="text">
      <style:text-properties style:font-name="Arial" style:font-name-asian="Arial" style:font-name-complex="Arial"/>
    </style:style>
    <style:style style:name="T326_26" style:family="text">
      <style:text-properties style:font-name="Arial" style:font-name-asian="Arial" style:font-name-complex="Arial"/>
    </style:style>
    <style:style style:name="T326_27" style:family="text">
      <style:text-properties style:font-name="Arial" style:font-name-asian="Arial" style:font-name-complex="Arial"/>
    </style:style>
    <style:style style:name="T326_28" style:family="text">
      <style:text-properties style:font-name="Arial" style:font-name-asian="Arial" style:font-name-complex="Arial"/>
    </style:style>
    <style:style style:name="T326_29" style:family="text">
      <style:text-properties style:font-name="Arial" style:font-name-asian="Arial" style:font-name-complex="Arial"/>
    </style:style>
    <style:style style:name="P327" style:family="paragraph" style:parent-style-name="Normal">
      <style:paragraph-properties fo:text-align="justify" fo:line-height="100%" fo:margin-bottom="0.423cm"/>
    </style:style>
    <style:style style:name="T327_1" style:family="text">
      <style:text-properties style:font-name="Arial" style:font-name-asian="Arial" style:font-name-complex="Arial"/>
    </style:style>
    <style:style style:name="T327_2" style:family="text">
      <style:text-properties style:font-name="Arial" style:font-name-asian="Arial" style:font-name-complex="Arial"/>
    </style:style>
    <style:style style:name="T327_3" style:family="text">
      <style:text-properties style:font-name="Arial" style:font-name-asian="Arial" style:font-name-complex="Arial"/>
    </style:style>
    <style:style style:name="T327_4" style:family="text">
      <style:text-properties style:font-name="Arial" style:font-name-asian="Arial" style:font-name-complex="Arial"/>
    </style:style>
    <style:style style:name="T327_5" style:family="text">
      <style:text-properties style:font-name="Arial" style:font-name-asian="Arial" style:font-name-complex="Arial"/>
    </style:style>
    <style:style style:name="T327_6" style:family="text">
      <style:text-properties style:font-name="Arial" style:font-name-asian="Arial" style:font-name-complex="Arial"/>
    </style:style>
    <style:style style:name="T327_7" style:family="text">
      <style:text-properties style:font-name="Arial" style:font-name-asian="Arial" style:font-name-complex="Arial" fo:font-weight="bold" style:font-weight-asian="bold" style:font-weight-complex="bold"/>
    </style:style>
    <style:style style:name="T327_8" style:family="text">
      <style:text-properties style:font-name="Arial" style:font-name-asian="Arial" style:font-name-complex="Arial" fo:font-weight="bold" style:font-weight-asian="bold" style:font-weight-complex="bold"/>
    </style:style>
    <style:style style:name="T327_9" style:family="text">
      <style:text-properties style:font-name="Arial" style:font-name-asian="Arial" style:font-name-complex="Arial"/>
    </style:style>
    <style:style style:name="T327_10" style:family="text">
      <style:text-properties style:font-name="Arial" style:font-name-asian="Arial" style:font-name-complex="Arial"/>
    </style:style>
    <style:style style:name="T327_11" style:family="text">
      <style:text-properties style:font-name="Arial" style:font-name-asian="Arial" style:font-name-complex="Arial"/>
    </style:style>
    <style:style style:name="T327_12" style:family="text">
      <style:text-properties style:font-name="Arial" style:font-name-asian="Arial" style:font-name-complex="Arial" fo:font-weight="bold" style:font-weight-asian="bold" style:font-weight-complex="bold"/>
    </style:style>
    <style:style style:name="T327_13" style:family="text">
      <style:text-properties style:font-name="Arial" style:font-name-asian="Arial" style:font-name-complex="Arial"/>
    </style:style>
    <style:style style:name="T327_14" style:family="text">
      <style:text-properties style:font-name="Arial" style:font-name-asian="Arial" style:font-name-complex="Arial"/>
    </style:style>
    <style:style style:name="T327_15" style:family="text">
      <style:text-properties style:font-name="Arial" style:font-name-asian="Arial" style:font-name-complex="Arial"/>
    </style:style>
    <style:style style:name="T327_16" style:family="text">
      <style:text-properties style:font-name="Arial" style:font-name-asian="Arial" style:font-name-complex="Arial" fo:font-weight="bold" style:font-weight-asian="bold" style:font-weight-complex="bold"/>
    </style:style>
    <style:style style:name="T327_17" style:family="text">
      <style:text-properties style:font-name="Arial" style:font-name-asian="Arial" style:font-name-complex="Arial"/>
    </style:style>
    <style:style style:name="T327_18" style:family="text">
      <style:text-properties style:font-name="Arial" style:font-name-asian="Arial" style:font-name-complex="Arial"/>
    </style:style>
    <style:style style:name="T327_19" style:family="text">
      <style:text-properties style:font-name="Arial" style:font-name-asian="Arial" style:font-name-complex="Arial"/>
    </style:style>
    <style:style style:name="T327_20" style:family="text">
      <style:text-properties style:font-name="Arial" style:font-name-asian="Arial" style:font-name-complex="Arial"/>
    </style:style>
    <style:style style:name="P328" style:family="paragraph" style:parent-style-name="Normal">
      <style:paragraph-properties fo:text-align="justify" fo:line-height="100%" fo:margin-bottom="0.423cm"/>
    </style:style>
    <style:style style:name="T328_1" style:family="text">
      <style:text-properties style:font-name="Arial" style:font-name-asian="Arial" style:font-name-complex="Arial"/>
    </style:style>
    <style:style style:name="T328_2" style:family="text">
      <style:text-properties style:font-name="Arial" style:font-name-asian="Arial" style:font-name-complex="Arial"/>
    </style:style>
    <style:style style:name="T328_3" style:family="text">
      <style:text-properties style:font-name="Arial" style:font-name-asian="Arial" style:font-name-complex="Arial"/>
    </style:style>
    <style:style style:name="T328_4" style:family="text">
      <style:text-properties style:font-name="Arial" style:font-name-asian="Arial" style:font-name-complex="Arial"/>
    </style:style>
    <style:style style:name="T328_5" style:family="text">
      <style:text-properties style:font-name="Arial" style:font-name-asian="Arial" style:font-name-complex="Arial"/>
    </style:style>
    <style:style style:name="T328_6" style:family="text">
      <style:text-properties style:font-name="Arial" style:font-name-asian="Arial" style:font-name-complex="Arial"/>
    </style:style>
    <style:style style:name="T328_7" style:family="text">
      <style:text-properties style:font-name="Arial" style:font-name-asian="Arial" style:font-name-complex="Arial"/>
    </style:style>
    <style:style style:name="T328_8" style:family="text" style:parent-style-name="Normal">
      <style:text-properties style:font-name="Arial" style:font-name-asian="Arial" style:font-name-complex="Arial"/>
    </style:style>
    <style:style style:name="P329" style:family="paragraph" style:parent-style-name="Footnote_20_text"/>
    <style:style style:name="T329_1" style:family="text"/>
    <style:style style:name="T329_2" style:family="text">
      <style:text-properties style:font-name="Arial" fo:font-size="8pt" style:font-name-asian="Arial" style:font-size-asian="8pt" style:font-name-complex="Arial" style:font-size-complex="8pt"/>
    </style:style>
    <style:style style:name="T329_3" style:family="text">
      <style:text-properties style:font-name="Arial" fo:font-size="8pt" style:font-name-asian="Arial" style:font-size-asian="8pt" style:font-name-complex="Arial" style:font-size-complex="8pt"/>
    </style:style>
    <style:style style:name="T329_4" style:family="text">
      <style:text-properties style:font-name="Arial" fo:font-size="8pt" style:font-name-asian="Arial" style:font-size-asian="8pt" style:font-name-complex="Arial" style:font-size-complex="8pt"/>
    </style:style>
    <style:style style:name="T329_5" style:family="text">
      <style:text-properties style:font-name="Arial" fo:font-size="8pt" style:font-name-asian="Arial" style:font-size-asian="8pt" style:font-name-complex="Arial" style:font-size-complex="8pt"/>
    </style:style>
    <style:style style:name="T329_6" style:family="text">
      <style:text-properties style:font-name="Arial" style:font-name-asian="Arial" style:font-name-complex="Arial"/>
    </style:style>
    <style:style style:name="T329_7" style:family="text">
      <style:text-properties style:font-name="Arial" style:font-name-asian="Arial" style:font-name-complex="Arial"/>
    </style:style>
    <style:style style:name="T329_8" style:family="text">
      <style:text-properties style:font-name="Arial" style:font-name-asian="Arial" style:font-name-complex="Arial"/>
    </style:style>
    <style:style style:name="T329_9" style:family="text">
      <style:text-properties style:font-name="Arial" style:font-name-asian="Arial" style:font-name-complex="Arial"/>
    </style:style>
    <style:style style:name="T329_10" style:family="text">
      <style:text-properties style:font-name="Arial" style:font-name-asian="Arial" style:font-name-complex="Arial"/>
    </style:style>
    <style:style style:name="T329_11" style:family="text">
      <style:text-properties style:font-name="Arial" style:font-name-asian="Arial" style:font-name-complex="Arial"/>
    </style:style>
    <style:style style:name="T329_12" style:family="text">
      <style:text-properties style:font-name="Arial" style:font-name-asian="Arial" style:font-name-complex="Arial"/>
    </style:style>
    <style:style style:name="T329_13" style:family="text">
      <style:text-properties style:font-name="Arial" style:font-name-asian="Arial" style:font-name-complex="Arial"/>
    </style:style>
    <style:style style:name="T329_14" style:family="text">
      <style:text-properties style:font-name="Arial" style:font-name-asian="Arial" style:font-name-complex="Arial"/>
    </style:style>
    <style:style style:name="T329_15" style:family="text">
      <style:text-properties style:font-name="Arial" style:font-name-asian="Arial" style:font-name-complex="Arial"/>
    </style:style>
    <style:style style:name="T329_16" style:family="text">
      <style:text-properties fo:color="#000000" style:font-name="Arial" style:font-name-asian="Arial" style:font-name-complex="Arial"/>
    </style:style>
    <style:style style:name="T329_17" style:family="text">
      <style:text-properties fo:color="#000000" style:font-name="Arial" style:font-name-asian="Arial" style:font-name-complex="Arial"/>
    </style:style>
    <style:style style:name="T329_18" style:family="text">
      <style:text-properties fo:color="#000000" style:font-name="Arial" style:font-name-asian="Arial" style:font-name-complex="Arial"/>
    </style:style>
    <style:style style:name="T329_19" style:family="text">
      <style:text-properties fo:color="#000000" style:font-name="Arial" style:font-name-asian="Arial" style:font-name-complex="Arial"/>
    </style:style>
    <style:style style:name="T329_20" style:family="text">
      <style:text-properties fo:color="#000000" style:font-name="Arial" style:font-name-asian="Arial" style:font-name-complex="Arial"/>
    </style:style>
    <style:style style:name="T329_21" style:family="text">
      <style:text-properties fo:color="#000000" style:font-name="Arial" style:font-name-asian="Arial" style:font-name-complex="Arial"/>
    </style:style>
    <style:style style:name="T329_22" style:family="text">
      <style:text-properties fo:color="#000000" style:font-name="Arial" style:font-name-asian="Arial" style:font-name-complex="Arial"/>
    </style:style>
    <style:style style:name="T329_23" style:family="text">
      <style:text-properties fo:color="#000000" style:font-name="Arial" style:font-name-asian="Arial" style:font-name-complex="Arial"/>
    </style:style>
    <style:style style:name="T329_24" style:family="text">
      <style:text-properties fo:color="#000000" style:font-name="Arial" style:font-name-asian="Arial" style:font-name-complex="Arial"/>
    </style:style>
    <style:style style:name="T329_25" style:family="text">
      <style:text-properties fo:color="#000000" style:font-name="Arial" style:font-name-asian="Arial" style:font-name-complex="Arial"/>
    </style:style>
    <style:style style:name="T329_26" style:family="text">
      <style:text-properties style:font-name="Arial" style:font-name-asian="Arial" style:font-name-complex="Arial"/>
    </style:style>
    <style:style style:name="T329_27" style:family="text">
      <style:text-properties style:font-name="Arial" style:font-name-asian="Arial" style:font-name-complex="Arial"/>
    </style:style>
    <style:style style:name="T329_28" style:family="text">
      <style:text-properties style:font-name="Arial" style:font-name-asian="Arial" style:font-name-complex="Arial"/>
    </style:style>
    <style:style style:name="T329_29" style:family="text">
      <style:text-properties style:font-name="Arial" style:font-name-asian="Arial" style:font-name-complex="Arial"/>
    </style:style>
    <style:style style:name="T329_30" style:family="text">
      <style:text-properties style:font-name="Arial" style:font-name-asian="Arial" style:font-name-complex="Arial"/>
    </style:style>
    <style:style style:name="T329_31" style:family="text">
      <style:text-properties style:font-name="Arial" style:font-name-asian="Arial" style:font-name-complex="Arial"/>
    </style:style>
    <style:style style:name="T329_32" style:family="text">
      <style:text-properties style:font-name="Arial" style:font-name-asian="Arial" style:font-name-complex="Arial"/>
    </style:style>
    <style:style style:name="T329_33" style:family="text">
      <style:text-properties style:font-name="Arial" style:font-name-asian="Arial" style:font-name-complex="Arial"/>
    </style:style>
    <style:style style:name="T329_34" style:family="text">
      <style:text-properties style:font-name="Arial" style:font-name-asian="Arial" style:font-name-complex="Arial"/>
    </style:style>
    <style:style style:name="Table10" style:family="table">
      <style:table-properties table:align="left" style:width="15.903cm" fo:margin-left="0cm"/>
    </style:style>
    <style:style style:name="Column40" style:family="table-column">
      <style:table-column-properties style:column-width="3.381cm"/>
    </style:style>
    <style:style style:name="Column41" style:family="table-column">
      <style:table-column-properties style:column-width="2.388cm"/>
    </style:style>
    <style:style style:name="Column42" style:family="table-column">
      <style:table-column-properties style:column-width="2.706cm"/>
    </style:style>
    <style:style style:name="Column43" style:family="table-column">
      <style:table-column-properties style:column-width="2.831cm"/>
    </style:style>
    <style:style style:name="Column44" style:family="table-column">
      <style:table-column-properties style:column-width="2.912cm"/>
    </style:style>
    <style:style style:name="Column45" style:family="table-column">
      <style:table-column-properties style:column-width="1.685cm"/>
    </style:style>
    <style:style style:name="Row53" style:family="table-row">
      <style:table-row-properties style:min-row-height="0.556cm"/>
    </style:style>
    <style:style style:name="Cell165" style:family="table-cell">
      <style:table-cell-properties style:vertical-align="top" fo:border-top="#8eaadb 0.018cm solid" fo:border-bottom="#8eaadb 0.053cm solid" fo:padding-left="0.19cm" fo:border-left="#8eaadb 0.018cm solid" fo:padding-right="0.19cm" fo:border-right="#8eaadb 0.018cm solid" fo:wrap-option="wrap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Cell166" style:family="table-cell">
      <style:table-cell-properties style:vertical-align="top" fo:border-top="#8eaadb 0.018cm solid" fo:border-bottom="#8eaadb 0.053cm solid" fo:padding-left="0.19cm" fo:border-left="#8eaadb 0.018cm solid" fo:padding-right="0.19cm" fo:border-right="#8eaadb 0.018cm solid" fo:wrap-option="wrap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Cell167" style:family="table-cell">
      <style:table-cell-properties style:vertical-align="top" fo:border-top="#8eaadb 0.018cm solid" fo:border-bottom="#8eaadb 0.053cm solid" fo:padding-left="0.19cm" fo:border-left="#8eaadb 0.018cm solid" fo:padding-right="0.19cm" fo:border-right="#8eaadb 0.018cm solid" fo:wrap-option="wrap"/>
    </style:style>
    <style:style style:name="P332" style:family="paragraph" style:parent-style-name="Normal">
      <style:paragraph-properties fo:line-height="100%" fo:margin-bottom="0cm"/>
    </style:style>
    <style:style style:name="T33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Cell168" style:family="table-cell">
      <style:table-cell-properties style:vertical-align="top" fo:border-top="#8eaadb 0.018cm solid" fo:border-bottom="#8eaadb 0.053cm solid" fo:padding-left="0.19cm" fo:border-left="#8eaadb 0.018cm solid" fo:padding-right="0.19cm" fo:border-right="#8eaadb 0.018cm solid" fo:wrap-option="wrap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Cell169" style:family="table-cell">
      <style:table-cell-properties style:vertical-align="top" fo:border-top="#8eaadb 0.018cm solid" fo:border-bottom="#8eaadb 0.053cm solid" fo:padding-left="0.19cm" fo:border-left="#8eaadb 0.018cm solid" fo:padding-right="0.19cm" fo:border-right="#8eaadb 0.018cm solid" fo:wrap-option="wrap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33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Cell170" style:family="table-cell">
      <style:table-cell-properties style:vertical-align="top" fo:border-top="#8eaadb 0.018cm solid" fo:border-bottom="#8eaadb 0.053cm solid" fo:padding-left="0.19cm" fo:border-left="#8eaadb 0.018cm solid" fo:padding-right="0.19cm" fo:border-right="#8eaadb 0.018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33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Row54" style:family="table-row">
      <style:table-row-properties style:min-row-height="0.556cm"/>
    </style:style>
    <style:style style:name="Cell171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36" style:family="paragraph" style:parent-style-name="Normal">
      <style:paragraph-properties fo:line-height="100%" fo:margin-bottom="0cm"/>
    </style:style>
    <style:style style:name="T33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172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37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37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73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74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75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40" style:family="paragraph" style:parent-style-name="Normal">
      <style:paragraph-properties fo:line-height="100%" fo:margin-bottom="0cm"/>
    </style:style>
    <style:style style:name="T34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76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55" style:family="table-row">
      <style:table-row-properties style:min-row-height="0.503cm"/>
    </style:style>
    <style:style style:name="Cell177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42" style:family="paragraph" style:parent-style-name="Normal">
      <style:paragraph-properties fo:line-height="100%" fo:margin-bottom="0cm"/>
    </style:style>
    <style:style style:name="T34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342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342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342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178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43" style:family="paragraph" style:parent-style-name="Normal">
      <style:paragraph-properties fo:line-height="100%" fo:margin-bottom="0cm"/>
    </style:style>
    <style:style style:name="T34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79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80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81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46" style:family="paragraph" style:parent-style-name="Normal">
      <style:paragraph-properties fo:line-height="100%" fo:margin-bottom="0cm"/>
    </style:style>
    <style:style style:name="T34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82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47" style:family="paragraph" style:parent-style-name="Normal">
      <style:paragraph-properties fo:line-height="100%" fo:margin-bottom="0cm"/>
    </style:style>
    <style:style style:name="T34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56" style:family="table-row">
      <style:table-row-properties style:min-row-height="0.503cm"/>
    </style:style>
    <style:style style:name="Cell183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348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348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348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348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348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184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49" style:family="paragraph" style:parent-style-name="Normal">
      <style:paragraph-properties fo:line-height="100%" fo:margin-bottom="0cm"/>
    </style:style>
    <style:style style:name="T34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85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86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87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52" style:family="paragraph" style:parent-style-name="Normal">
      <style:paragraph-properties fo:line-height="100%" fo:margin-bottom="0cm"/>
    </style:style>
    <style:style style:name="T35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88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57" style:family="table-row">
      <style:table-row-properties style:min-row-height="0.503cm"/>
    </style:style>
    <style:style style:name="Cell189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bold"/>
    </style:style>
    <style:style style:name="T354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bold"/>
    </style:style>
    <style:style style:name="Cell190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91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56" style:family="paragraph" style:parent-style-name="Normal">
      <style:paragraph-properties fo:line-height="108%" fo:margin-bottom="0cm"/>
    </style:style>
    <style:style style:name="T35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92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57" style:family="paragraph" style:parent-style-name="Normal">
      <style:paragraph-properties fo:line-height="100%" fo:margin-bottom="0cm"/>
    </style:style>
    <style:style style:name="T35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35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93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59" style:family="paragraph" style:parent-style-name="Normal">
      <style:paragraph-properties fo:line-height="100%" fo:margin-bottom="0cm"/>
    </style:style>
    <style:style style:name="T35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94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60" style:family="paragraph" style:parent-style-name="Normal">
      <style:paragraph-properties fo:line-height="100%" fo:margin-bottom="0cm"/>
    </style:style>
    <style:style style:name="T36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58" style:family="table-row">
      <style:table-row-properties style:min-row-height="0.503cm"/>
    </style:style>
    <style:style style:name="Cell195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61" style:family="paragraph" style:parent-style-name="Normal">
      <style:paragraph-properties fo:line-height="100%" fo:margin-bottom="0cm"/>
    </style:style>
    <style:style style:name="T36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361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361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Cell196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62" style:family="paragraph" style:parent-style-name="Normal">
      <style:paragraph-properties fo:line-height="100%" fo:margin-bottom="0cm"/>
    </style:style>
    <style:style style:name="T362_1" style:family="text">
      <style:text-properties fo:color="#000000" style:font-name="Arial" fo:font-size="11pt" style:font-name-asian="Arial" style:font-size-asian="11pt" style:font-name-complex="Arial" style:font-size-complex="11pt" fo:language="fr" fo:language-asian="en" fo:language-complex="ar" fo:country="FR" fo:country-asian="US" fo:country-complex="SA"/>
    </style:style>
    <style:style style:name="T362_2" style:family="text">
      <style:text-properties fo:color="#000000" style:font-name="Arial" fo:font-size="11pt" style:font-name-asian="Arial" style:font-size-asian="11pt" style:font-name-complex="Arial" style:font-size-complex="11pt" fo:language="fr" fo:language-asian="en" fo:language-complex="ar" fo:country="FR" fo:country-asian="US" fo:country-complex="SA"/>
    </style:style>
    <style:style style:name="T362_3" style:family="text">
      <style:text-properties fo:color="#000000" style:font-name="Arial" fo:font-size="11pt" style:font-name-asian="Arial" style:font-size-asian="11pt" style:font-name-complex="Arial" style:font-size-complex="11pt" fo:language="fr" fo:language-asian="en" fo:language-complex="ar" fo:country="FR" fo:country-asian="US" fo:country-complex="SA"/>
    </style:style>
    <style:style style:name="Cell197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63" style:family="paragraph" style:parent-style-name="Normal">
      <style:paragraph-properties fo:line-height="108%" fo:margin-bottom="0cm"/>
    </style:style>
    <style:style style:name="T36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98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64" style:family="paragraph" style:parent-style-name="Normal">
      <style:paragraph-properties fo:line-height="100%" fo:margin-bottom="0cm"/>
    </style:style>
    <style:style style:name="T36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99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65" style:family="paragraph" style:parent-style-name="Normal">
      <style:paragraph-properties fo:line-height="100%" fo:margin-bottom="0cm"/>
    </style:style>
    <style:style style:name="T36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00" style:family="table-cell">
      <style:table-cell-properties style:vertical-align="top" fo:border-top="#8eaadb 0.018cm solid" fo:border-bottom="#8eaadb 0.018cm solid" fo:padding-left="0.19cm" fo:border-left="#8eaadb 0.018cm solid" fo:padding-right="0.19cm" fo:border-right="#8eaadb 0.018cm solid" fo:wrap-option="wrap"/>
    </style:style>
    <style:style style:name="P366" style:family="paragraph" style:parent-style-name="Normal">
      <style:paragraph-properties fo:line-height="100%" fo:margin-bottom="0cm"/>
    </style:style>
    <style:style style:name="T36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367" style:family="paragraph" style:parent-style-name="Normal">
      <style:paragraph-properties fo:text-align="justify" fo:line-height="100%" fo:margin-bottom="0.423cm"/>
      <style:text-properties style:font-name="Arial" style:font-name-asian="Arial" style:font-name-complex="Arial"/>
    </style:style>
    <style:style style:name="P368" style:family="paragraph" style:parent-style-name="Normal">
      <style:paragraph-properties fo:text-align="justify" fo:line-height="100%" fo:margin-bottom="0.423cm"/>
    </style:style>
    <style:style style:name="T368_1" style:family="text">
      <style:text-properties style:font-name="Arial" style:font-name-asian="Arial" style:font-name-complex="Arial" fo:font-weight="bold" style:font-weight-asian="bold" style:font-weight-complex="bold"/>
    </style:style>
    <style:style style:name="P369" style:family="paragraph" style:parent-style-name="Normal">
      <style:paragraph-properties fo:text-align="justify" fo:line-height="100%" fo:margin-bottom="0.423cm"/>
    </style:style>
    <style:style style:name="T369_1" style:family="text">
      <style:text-properties style:font-name="Arial" style:font-name-asian="Arial" style:font-name-complex="Arial" fo:language="en" fo:country="US"/>
    </style:style>
    <style:style style:name="T369_2" style:family="text">
      <style:text-properties style:font-name="Arial" style:font-name-asian="Arial" style:font-name-complex="Arial" fo:language="en" fo:country="US"/>
    </style:style>
    <style:style style:name="T369_3" style:family="text">
      <style:text-properties style:font-name="Arial" style:font-name-asian="Arial" style:font-name-complex="Arial" fo:language="en" fo:country="US"/>
    </style:style>
    <style:style style:name="T369_4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T369_5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T369_6" style:family="text">
      <style:text-properties style:font-name="Arial" style:font-name-asian="Arial" style:font-name-complex="Arial" fo:language="en" fo:country="US"/>
    </style:style>
    <style:style style:name="T369_7" style:family="text">
      <style:text-properties style:text-position="super 58%" style:font-name="Arial" style:font-name-asian="Arial" style:font-name-complex="Arial" fo:language="en" fo:country="US"/>
    </style:style>
    <style:style style:name="T369_8" style:family="text">
      <style:text-properties style:text-position="super 58%" style:font-name="Arial" style:font-name-asian="Arial" style:font-name-complex="Arial" fo:language="en" fo:country="US"/>
    </style:style>
    <style:style style:name="T369_9" style:family="text">
      <style:text-properties style:font-name="Arial" style:font-name-asian="Arial" style:font-name-complex="Arial"/>
    </style:style>
    <style:style style:name="T369_10" style:family="text">
      <style:text-properties style:font-name="Arial" style:font-name-asian="Arial" style:font-name-complex="Arial"/>
    </style:style>
    <style:style style:name="T369_11" style:family="text">
      <style:text-properties style:font-name="Arial" style:font-name-asian="Arial" style:font-name-complex="Arial"/>
    </style:style>
    <style:style style:name="T369_12" style:family="text">
      <style:text-properties style:font-name="Arial" style:font-name-asian="Arial" style:font-name-complex="Arial"/>
    </style:style>
    <style:style style:name="T369_13" style:family="text">
      <style:text-properties style:font-name="Arial" style:font-name-asian="Arial" style:font-name-complex="Arial"/>
    </style:style>
    <style:style style:name="T369_14" style:family="text">
      <style:text-properties style:font-name="Arial" style:font-name-asian="Arial" style:font-name-complex="Arial"/>
    </style:style>
    <style:style style:name="T369_15" style:family="text">
      <style:text-properties style:font-name="Arial" style:font-name-asian="Arial" style:font-name-complex="Arial"/>
    </style:style>
    <style:style style:name="T369_16" style:family="text">
      <style:text-properties style:font-name="Arial" style:font-name-asian="Arial" style:font-name-complex="Arial"/>
    </style:style>
    <style:style style:name="T369_17" style:family="text">
      <style:text-properties style:font-name="Arial" style:font-name-asian="Arial" style:font-name-complex="Arial"/>
    </style:style>
    <style:style style:name="T369_18" style:family="text">
      <style:text-properties style:font-name="Arial" style:font-name-asian="Arial" style:font-name-complex="Arial"/>
    </style:style>
    <style:style style:name="T369_19" style:family="text">
      <style:text-properties style:font-name="Arial" style:font-name-asian="Arial" style:font-name-complex="Arial"/>
    </style:style>
    <style:style style:name="T369_20" style:family="text">
      <style:text-properties style:font-name="Arial" style:font-name-asian="Arial" style:font-name-complex="Arial"/>
    </style:style>
    <style:style style:name="T369_21" style:family="text">
      <style:text-properties style:font-name="Arial" style:font-name-asian="Arial" style:font-name-complex="Arial"/>
    </style:style>
    <style:style style:name="T369_22" style:family="text">
      <style:text-properties style:font-name="Arial" style:font-name-asian="Arial" style:font-name-complex="Arial"/>
    </style:style>
    <style:style style:name="T369_23" style:family="text">
      <style:text-properties style:font-name="Arial" style:font-name-asian="Arial" style:font-name-complex="Arial"/>
    </style:style>
    <style:style style:name="T369_24" style:family="text">
      <style:text-properties style:font-name="Arial" style:font-name-asian="Arial" style:font-name-complex="Arial"/>
    </style:style>
    <style:style style:name="T369_25" style:family="text">
      <style:text-properties style:font-name="Arial" style:font-name-asian="Arial" style:font-name-complex="Arial"/>
    </style:style>
    <style:style style:name="T369_26" style:family="text">
      <style:text-properties style:font-name="Arial" style:font-name-asian="Arial" style:font-name-complex="Arial"/>
    </style:style>
    <style:style style:name="T369_27" style:family="text">
      <style:text-properties style:font-name="Arial" style:font-name-asian="Arial" style:font-name-complex="Arial"/>
    </style:style>
    <style:style style:name="T369_28" style:family="text">
      <style:text-properties style:font-name="Arial" style:font-name-asian="Arial" style:font-name-complex="Arial"/>
    </style:style>
    <style:style style:name="T369_29" style:family="text">
      <style:text-properties style:font-name="Arial" style:font-name-asian="Arial" style:font-name-complex="Arial"/>
    </style:style>
    <style:style style:name="T369_30" style:family="text">
      <style:text-properties style:font-name="Arial" style:font-name-asian="Arial" style:font-name-complex="Arial"/>
    </style:style>
    <style:style style:name="T369_31" style:family="text">
      <style:text-properties style:font-name="Arial" style:font-name-asian="Arial" style:font-name-complex="Arial"/>
    </style:style>
    <style:style style:name="T369_32" style:family="text">
      <style:text-properties style:font-name="Arial" style:font-name-asian="Arial" style:font-name-complex="Arial"/>
    </style:style>
    <style:style style:name="T369_33" style:family="text">
      <style:text-properties style:font-name="Arial" style:font-name-asian="Arial" style:font-name-complex="Arial"/>
    </style:style>
    <style:style style:name="T369_34" style:family="text">
      <style:text-properties style:font-name="Arial" style:font-name-asian="Arial" style:font-name-complex="Arial"/>
    </style:style>
    <style:style style:name="T369_35" style:family="text">
      <style:text-properties style:font-name="Arial" style:font-name-asian="Arial" style:font-name-complex="Arial"/>
    </style:style>
    <style:style style:name="T369_36" style:family="text">
      <style:text-properties style:font-name="Arial" style:font-name-asian="Arial" style:font-name-complex="Arial"/>
    </style:style>
    <style:style style:name="T369_37" style:family="text">
      <style:text-properties style:font-name="Arial" style:font-name-asian="Arial" style:font-name-complex="Arial"/>
    </style:style>
    <style:style style:name="T369_38" style:family="text">
      <style:text-properties style:font-name="Arial" style:font-name-asian="Arial" style:font-name-complex="Arial"/>
    </style:style>
    <style:style style:name="T369_39" style:family="text">
      <style:text-properties style:font-name="Arial" style:font-name-asian="Arial" style:font-name-complex="Arial"/>
    </style:style>
    <style:style style:name="T369_40" style:family="text">
      <style:text-properties style:font-name="Arial" style:font-name-asian="Arial" style:font-name-complex="Arial"/>
    </style:style>
    <style:style style:name="P370" style:family="paragraph" style:parent-style-name="Normal">
      <style:paragraph-properties fo:text-align="justify" fo:line-height="100%" fo:margin-bottom="0.423cm"/>
    </style:style>
    <style:style style:name="T370_1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T370_2" style:family="text">
      <style:text-properties style:font-name="Arial" style:font-name-asian="Arial" style:font-name-complex="Arial" fo:language="en" fo:country="US" fo:font-weight="bold" style:font-weight-asian="bold" style:font-weight-complex="bold"/>
    </style:style>
    <style:style style:name="P371" style:family="paragraph" style:parent-style-name="Normal">
      <style:paragraph-properties fo:text-align="justify" fo:line-height="100%" fo:margin-bottom="0.423cm"/>
    </style:style>
    <style:style style:name="T371_1" style:family="text">
      <style:text-properties style:font-name="Arial" style:font-name-asian="Arial" style:font-name-complex="Arial" fo:language="en" fo:country="US" fo:font-weight="bold" style:font-weight-asian="bold"/>
    </style:style>
    <style:style style:name="T371_2" style:family="text">
      <style:text-properties style:font-name="Arial" style:font-name-asian="Arial" style:font-name-complex="Arial" fo:language="en" fo:country="US"/>
    </style:style>
    <style:style style:name="T371_3" style:family="text">
      <style:text-properties style:font-name="Arial" style:font-name-asian="Arial" style:font-name-complex="Arial" fo:language="en" fo:country="US"/>
    </style:style>
    <style:style style:name="T371_4" style:family="text">
      <style:text-properties style:font-name="Arial" style:font-name-asian="Arial" style:font-name-complex="Arial" fo:language="en" fo:country="US"/>
    </style:style>
    <style:style style:name="T371_5" style:family="text">
      <style:text-properties style:font-name="Arial" style:font-name-asian="Arial" style:font-name-complex="Arial"/>
    </style:style>
    <style:style style:name="T371_6" style:family="text">
      <style:text-properties style:font-name="Arial" style:font-name-asian="Arial" style:font-name-complex="Arial" fo:language="en" fo:country="US"/>
    </style:style>
    <style:style style:name="P372" style:family="paragraph" style:parent-style-name="Normal">
      <style:paragraph-properties fo:text-align="justify" fo:line-height="100%" fo:margin-bottom="0.423cm"/>
    </style:style>
    <style:style style:name="T372_1" style:family="text">
      <style:text-properties style:font-name="Arial" style:font-name-asian="Arial" style:font-name-complex="Arial" fo:language="en" fo:country="US"/>
    </style:style>
    <style:style style:name="T372_2" style:family="text">
      <style:text-properties style:font-name="Arial" style:font-name-asian="Arial" style:font-name-complex="Arial" fo:language="en" fo:country="US"/>
    </style:style>
    <style:style style:name="T372_3" style:family="text">
      <style:text-properties style:font-name="Arial" style:font-name-asian="Arial" style:font-name-complex="Arial"/>
    </style:style>
    <style:style style:name="T372_4" style:family="text">
      <style:text-properties style:font-name="Arial" style:font-name-asian="Arial" style:font-name-complex="Arial"/>
    </style:style>
    <style:style style:name="T372_5" style:family="text">
      <style:text-properties style:font-name="Arial" style:font-name-asian="Arial" style:font-name-complex="Arial"/>
    </style:style>
    <style:style style:name="T372_6" style:family="text">
      <style:text-properties style:font-name="Arial" style:font-name-asian="Arial" style:font-name-complex="Arial"/>
    </style:style>
    <style:style style:name="T372_7" style:family="text">
      <style:text-properties style:font-name="Arial" style:font-name-asian="Arial" style:font-name-complex="Arial"/>
    </style:style>
    <style:style style:name="T372_8" style:family="text">
      <style:text-properties style:font-name="Arial" style:font-name-asian="Arial" style:font-name-complex="Arial"/>
    </style:style>
    <style:style style:name="T372_9" style:family="text">
      <style:text-properties style:font-name="Arial" style:font-name-asian="Arial" style:font-name-complex="Arial"/>
    </style:style>
    <style:style style:name="T372_10" style:family="text">
      <style:text-properties style:font-name="Arial" style:font-name-asian="Arial" style:font-name-complex="Arial"/>
    </style:style>
    <style:style style:name="T372_11" style:family="text">
      <style:text-properties style:font-name="Arial" style:font-name-asian="Arial" style:font-name-complex="Arial"/>
    </style:style>
    <style:style style:name="T372_12" style:family="text">
      <style:text-properties style:font-name="Arial" style:font-name-asian="Arial" style:font-name-complex="Arial"/>
    </style:style>
    <style:style style:name="T372_13" style:family="text">
      <style:text-properties style:font-name="Arial" style:font-name-asian="Arial" style:font-name-complex="Arial"/>
    </style:style>
    <style:style style:name="T372_14" style:family="text">
      <style:text-properties style:font-name="Arial" style:font-name-asian="Arial" style:font-name-complex="Arial"/>
    </style:style>
    <style:style style:name="T372_15" style:family="text">
      <style:text-properties style:font-name="Arial" style:font-name-asian="Arial" style:font-name-complex="Arial"/>
    </style:style>
    <style:style style:name="P373" style:family="paragraph" style:parent-style-name="Normal">
      <style:paragraph-properties fo:text-align="justify" fo:line-height="100%" fo:margin-bottom="0.423cm"/>
    </style:style>
    <style:style style:name="T373_1" style:family="text">
      <style:text-properties style:font-name="Arial" style:font-name-asian="Arial" style:font-name-complex="Arial"/>
    </style:style>
    <style:style style:name="T373_2" style:family="text">
      <style:text-properties style:font-name="Arial" style:font-name-asian="Arial" style:font-name-complex="Arial"/>
    </style:style>
    <style:style style:name="T373_3" style:family="text">
      <style:text-properties style:font-name="Arial" style:font-name-asian="Arial" style:font-name-complex="Arial"/>
    </style:style>
    <style:style style:name="P374" style:family="paragraph" style:parent-style-name="Normal">
      <style:paragraph-properties fo:text-align="justify" fo:line-height="100%" fo:margin-bottom="0.423cm"/>
      <style:text-properties style:font-name="Arial" style:font-name-asian="Arial" style:font-name-complex="Arial" fo:font-weight="bold" style:font-weight-asian="bold" style:font-weight-complex="bold"/>
    </style:style>
    <style:style style:name="Table11" style:family="table">
      <style:table-properties table:align="left" style:width="16.087cm" fo:margin-left="0cm"/>
    </style:style>
    <style:style style:name="Column46" style:family="table-column">
      <style:table-column-properties style:column-width="16.087cm"/>
    </style:style>
    <style:style style:name="Row59" style:family="table-row">
      <style:table-row-properties style:min-row-height="0.529cm"/>
    </style:style>
    <style:style style:name="Cell201" style:family="table-cell">
      <style:table-cell-properties style:vertical-align="top" fo:border-top="#7030a0 0.053cm solid" fo:border-bottom="#7030a0 0.053cm solid" fo:padding-left="0.19cm" fo:border-left="#7030a0 0.053cm solid" fo:padding-right="0.19cm" fo:border-right="#7030a0 0.053cm solid" fo:wrap-option="wrap"/>
    </style:style>
    <style:style style:name="P375" style:family="paragraph" style:parent-style-name="Normal">
      <style:paragraph-properties fo:text-align="center" fo:line-height="100%" fo:margin-bottom="0.423cm"/>
    </style:style>
    <style:style style:name="T37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7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75_3" style:family="text"/>
    <style:style style:name="T375_4" style:family="text" style:parent-style-name="Internet_20_link">
      <style:text-properties fo:color="#0563c1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75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76" style:family="paragraph" style:parent-style-name="Normal">
      <style:paragraph-properties fo:text-align="justify" fo:line-height="100%" fo:margin-bottom="0.423cm"/>
    </style:style>
    <style:style style:name="T3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77" style:family="paragraph" style:parent-style-name="Normal">
      <style:paragraph-properties fo:text-align="justify" fo:padding="0.141cm" fo:border-top="#7030a0 0.053cm solid" fo:border-bottom="#7030a0 0.053cm solid" fo:margin-bottom="0.423cm" fo:border-left="#7030a0 0.053cm solid" fo:border-right="#7030a0 0.053cm solid"/>
    </style:style>
    <style:style style:name="T377_1" style:family="text">
      <style:text-properties style:font-name="Arial" style:font-name-asian="Arial" style:font-name-complex="Arial" fo:font-weight="bold" style:font-weight-asian="bold" style:font-weight-complex="bold"/>
    </style:style>
    <style:style style:name="P378" style:family="paragraph" style:parent-style-name="Normal">
      <style:paragraph-properties fo:text-align="justify" fo:padding="0.141cm" fo:border-top="#7030a0 0.053cm solid" fo:border-bottom="#7030a0 0.053cm solid" fo:margin-bottom="0.423cm" fo:border-left="#7030a0 0.053cm solid" fo:border-right="#7030a0 0.053cm solid"/>
    </style:style>
    <style:style style:name="T378_1" style:family="text">
      <style:text-properties fo:font-style="italic" style:font-style-asian="italic" style:font-style-complex="italic" style:font-name="Arial" style:font-name-asian="Arial" style:font-name-complex="Arial"/>
    </style:style>
    <style:style style:name="P379" style:family="paragraph" style:parent-style-name="Normal">
      <style:paragraph-properties fo:text-align="justify" fo:padding="0.141cm" fo:border-top="#7030a0 0.053cm solid" fo:border-bottom="#7030a0 0.053cm solid" fo:margin-bottom="0.423cm" fo:border-left="#7030a0 0.053cm solid" fo:border-right="#7030a0 0.053cm solid"/>
    </style:style>
    <style:style style:name="T379_1" style:family="text">
      <style:text-properties style:font-name="Arial" style:font-name-asian="Arial" style:font-name-complex="Arial"/>
    </style:style>
    <style:style style:name="T379_2" style:family="text">
      <style:text-properties style:font-name="Arial" style:font-name-asian="Arial" style:font-name-complex="Arial"/>
    </style:style>
    <style:style style:name="T379_3" style:family="text">
      <style:text-properties style:font-name="Arial" style:font-name-asian="Arial" style:font-name-complex="Arial"/>
    </style:style>
    <style:style style:name="T379_4" style:family="text">
      <style:text-properties style:font-name="Arial" style:font-name-asian="Arial" style:font-name-complex="Arial"/>
    </style:style>
    <style:style style:name="T379_5" style:family="text">
      <style:text-properties style:font-name="Arial" style:font-name-asian="Arial" style:font-name-complex="Arial"/>
    </style:style>
    <style:style style:name="P380" style:family="paragraph" style:parent-style-name="Normal">
      <style:paragraph-properties fo:text-align="justify" fo:line-height="100%" fo:margin-bottom="0.423cm"/>
      <style:text-properties style:font-name="Arial" style:font-name-asian="Arial" style:font-name-complex="Arial" fo:font-weight="bold" style:font-weight-asian="bold" style:font-weight-complex="bold"/>
    </style:style>
    <style:style style:name="P381" style:family="paragraph" style:parent-style-name="Normal">
      <style:paragraph-properties fo:text-align="justify" fo:line-height="100%" fo:margin-bottom="0.423cm"/>
      <style:text-properties style:font-name="Arial" style:font-name-asian="Arial" style:font-name-complex="Arial" fo:font-weight="bold" style:font-weight-asian="bold" style:font-weight-complex="bold"/>
    </style:style>
    <style:style style:name="P382" style:family="paragraph" style:parent-style-name="Normal">
      <style:paragraph-properties fo:text-align="justify" fo:line-height="100%" fo:margin-bottom="0.423cm"/>
    </style:style>
    <style:style style:name="T382_1" style:family="text">
      <style:text-properties style:font-name="Arial" style:font-name-asian="Arial" style:font-name-complex="Arial" fo:font-weight="bold" style:font-weight-asian="bold" style:font-weight-complex="bold"/>
    </style:style>
    <style:style style:name="P383" style:family="paragraph" style:parent-style-name="Normal">
      <style:paragraph-properties fo:text-align="justify" fo:line-height="100%" fo:margin-bottom="0.423cm"/>
    </style:style>
    <style:style style:name="T383_1" style:family="text">
      <style:text-properties style:font-name="Arial" style:font-name-asian="Arial" style:font-name-complex="Arial"/>
    </style:style>
    <style:style style:name="T383_2" style:family="text">
      <style:text-properties style:font-name="Arial" style:font-name-asian="Arial" style:font-name-complex="Arial"/>
    </style:style>
    <style:style style:name="T383_3" style:family="text">
      <style:text-properties style:font-name="Arial" style:font-name-asian="Arial" style:font-name-complex="Arial"/>
    </style:style>
    <style:style style:name="T383_4" style:family="text">
      <style:text-properties style:font-name="Arial" style:font-name-asian="Arial" style:font-name-complex="Arial"/>
    </style:style>
    <style:style style:name="T383_5" style:family="text">
      <style:text-properties style:font-name="Arial" style:font-name-asian="Arial" style:font-name-complex="Arial"/>
    </style:style>
    <style:style style:name="T383_6" style:family="text">
      <style:text-properties style:font-name="Arial" style:font-name-asian="Arial" style:font-name-complex="Arial"/>
    </style:style>
    <style:style style:name="T383_7" style:family="text">
      <style:text-properties style:font-name="Arial" style:font-name-asian="Arial" style:font-name-complex="Arial"/>
    </style:style>
    <style:style style:name="T383_8" style:family="text">
      <style:text-properties style:font-name="Arial" style:font-name-asian="Arial" style:font-name-complex="Arial"/>
    </style:style>
    <style:style style:name="T383_9" style:family="text">
      <style:text-properties style:font-name="Arial" style:font-name-asian="Arial" style:font-name-complex="Arial"/>
    </style:style>
    <style:style style:name="T383_10" style:family="text">
      <style:text-properties style:font-name="Arial" style:font-name-asian="Arial" style:font-name-complex="Arial"/>
    </style:style>
    <style:style style:name="T383_11" style:family="text">
      <style:text-properties style:font-name="Arial" style:font-name-asian="Arial" style:font-name-complex="Arial"/>
    </style:style>
    <style:style style:name="T383_12" style:family="text">
      <style:text-properties style:font-name="Arial" style:font-name-asian="Arial" style:font-name-complex="Arial"/>
    </style:style>
    <style:style style:name="T383_13" style:family="text">
      <style:text-properties style:font-name="Arial" style:font-name-asian="Arial" style:font-name-complex="Arial"/>
    </style:style>
    <style:style style:name="T383_14" style:family="text">
      <style:text-properties style:font-name="Arial" style:font-name-asian="Arial" style:font-name-complex="Arial"/>
    </style:style>
    <style:style style:name="T383_15" style:family="text">
      <style:text-properties style:font-name="Arial" style:font-name-asian="Arial" style:font-name-complex="Arial"/>
    </style:style>
    <style:style style:name="T383_16" style:family="text">
      <style:text-properties style:font-name="Arial" style:font-name-asian="Arial" style:font-name-complex="Arial"/>
    </style:style>
    <style:style style:name="T383_17" style:family="text">
      <style:text-properties style:font-name="Arial" style:font-name-asian="Arial" style:font-name-complex="Arial"/>
    </style:style>
    <style:style style:name="T383_18" style:family="text">
      <style:text-properties style:font-name="Arial" style:font-name-asian="Arial" style:font-name-complex="Arial"/>
    </style:style>
    <style:style style:name="P384" style:family="paragraph" style:parent-style-name="Normal">
      <style:paragraph-properties fo:text-align="justify" fo:line-height="100%" fo:margin-bottom="0.423cm"/>
    </style:style>
    <style:style style:name="T384_1" style:family="text">
      <style:text-properties style:font-name="Arial" style:font-name-asian="Arial" style:font-name-complex="Arial"/>
    </style:style>
    <style:style style:name="T384_2" style:family="text">
      <style:text-properties style:font-name="Arial" style:font-name-asian="Arial" style:font-name-complex="Arial" fo:font-weight="bold" style:font-weight-asian="bold" style:font-weight-complex="bold"/>
    </style:style>
    <style:style style:name="T384_3" style:family="text">
      <style:text-properties style:font-name="Arial" style:font-name-asian="Arial" style:font-name-complex="Arial" fo:font-weight="bold" style:font-weight-asian="bold" style:font-weight-complex="bold"/>
    </style:style>
    <style:style style:name="T384_4" style:family="text">
      <style:text-properties style:font-name="Arial" style:font-name-asian="Arial" style:font-name-complex="Arial" fo:font-weight="bold" style:font-weight-asian="bold" style:font-weight-complex="bold"/>
    </style:style>
    <style:style style:name="T384_5" style:family="text">
      <style:text-properties style:font-name="Arial" style:font-name-asian="Arial" style:font-name-complex="Arial"/>
    </style:style>
    <style:style style:name="T384_6" style:family="text">
      <style:text-properties style:font-name="Arial" style:font-name-asian="Arial" style:font-name-complex="Arial"/>
    </style:style>
    <style:style style:name="T384_7" style:family="text">
      <style:text-properties style:font-name="Arial" style:font-name-asian="Arial" style:font-name-complex="Arial"/>
    </style:style>
    <style:style style:name="T384_8" style:family="text">
      <style:text-properties style:font-name="Arial" style:font-name-asian="Arial" style:font-name-complex="Arial"/>
    </style:style>
    <style:style style:name="T384_9" style:family="text">
      <style:text-properties style:font-name="Arial" style:font-name-asian="Arial" style:font-name-complex="Arial"/>
    </style:style>
    <style:style style:name="T384_10" style:family="text">
      <style:text-properties style:font-name="Arial" style:font-name-asian="Arial" style:font-name-complex="Arial"/>
    </style:style>
    <style:style style:name="T384_11" style:family="text">
      <style:text-properties style:font-name="Arial" style:font-name-asian="Arial" style:font-name-complex="Arial"/>
    </style:style>
    <style:style style:name="T384_12" style:family="text">
      <style:text-properties style:font-name="Arial" style:font-name-asian="Arial" style:font-name-complex="Arial"/>
    </style:style>
    <style:style style:name="P385" style:family="paragraph" style:parent-style-name="Normal">
      <style:paragraph-properties fo:text-align="justify" fo:line-height="100%" fo:margin-bottom="0.423cm"/>
    </style:style>
    <style:style style:name="T385_1" style:family="text">
      <style:text-properties style:font-name="Arial" style:font-name-asian="Arial" style:font-name-complex="Arial"/>
    </style:style>
    <style:style style:name="T385_2" style:family="text">
      <style:text-properties style:font-name="Arial" style:font-name-asian="Arial" style:font-name-complex="Arial"/>
    </style:style>
    <style:style style:name="T385_3" style:family="text">
      <style:text-properties style:font-name="Arial" style:font-name-asian="Arial" style:font-name-complex="Arial"/>
    </style:style>
    <style:style style:name="T385_4" style:family="text">
      <style:text-properties style:font-name="Arial" style:font-name-asian="Arial" style:font-name-complex="Arial"/>
    </style:style>
    <style:style style:name="T385_5" style:family="text">
      <style:text-properties style:font-name="Arial" style:font-name-asian="Arial" style:font-name-complex="Arial"/>
    </style:style>
    <style:style style:name="P386" style:family="paragraph" style:parent-style-name="Normal">
      <style:paragraph-properties fo:text-align="justify" fo:line-height="100%" fo:margin-bottom="0.423cm"/>
    </style:style>
    <style:style style:name="T386_1" style:family="text">
      <style:text-properties style:font-name="Arial" style:font-name-asian="Arial" style:font-name-complex="Arial"/>
    </style:style>
    <style:style style:name="T386_2" style:family="text">
      <style:text-properties style:font-name="Arial" style:font-name-asian="Arial" style:font-name-complex="Arial"/>
    </style:style>
    <style:style style:name="T386_3" style:family="text">
      <style:text-properties style:font-name="Arial" style:font-name-asian="Arial" style:font-name-complex="Arial"/>
    </style:style>
    <style:style style:name="T386_4" style:family="text">
      <style:text-properties style:font-name="Arial" style:font-name-asian="Arial" style:font-name-complex="Arial"/>
    </style:style>
    <style:style style:name="T386_5" style:family="text">
      <style:text-properties style:font-name="Arial" style:font-name-asian="Arial" style:font-name-complex="Arial"/>
    </style:style>
    <style:style style:name="T386_6" style:family="text">
      <style:text-properties style:font-name="Arial" style:font-name-asian="Arial" style:font-name-complex="Arial"/>
    </style:style>
    <style:style style:name="T386_7" style:family="text">
      <style:text-properties style:font-name="Arial" style:font-name-asian="Arial" style:font-name-complex="Arial"/>
    </style:style>
    <style:style style:name="T386_8" style:family="text">
      <style:text-properties style:font-name="Arial" style:font-name-asian="Arial" style:font-name-complex="Arial"/>
    </style:style>
    <style:style style:name="T386_9" style:family="text">
      <style:text-properties style:font-name="Arial" style:font-name-asian="Arial" style:font-name-complex="Arial"/>
    </style:style>
    <style:style style:name="T386_10" style:family="text">
      <style:text-properties style:font-name="Arial" style:font-name-asian="Arial" style:font-name-complex="Arial"/>
    </style:style>
    <style:style style:name="T386_11" style:family="text">
      <style:text-properties style:font-name="Arial" style:font-name-asian="Arial" style:font-name-complex="Arial"/>
    </style:style>
    <style:style style:name="T386_12" style:family="text">
      <style:text-properties style:font-name="Arial" style:font-name-asian="Arial" style:font-name-complex="Arial"/>
    </style:style>
    <style:style style:name="T386_13" style:family="text">
      <style:text-properties style:font-name="Arial" style:font-name-asian="Arial" style:font-name-complex="Arial"/>
    </style:style>
    <style:style style:name="T386_14" style:family="text">
      <style:text-properties style:font-name="Arial" style:font-name-asian="Arial" style:font-name-complex="Arial"/>
    </style:style>
    <style:style style:name="T386_15" style:family="text">
      <style:text-properties style:font-name="Arial" style:font-name-asian="Arial" style:font-name-complex="Arial"/>
    </style:style>
    <style:style style:name="T386_16" style:family="text">
      <style:text-properties style:font-name="Arial" style:font-name-asian="Arial" style:font-name-complex="Arial"/>
    </style:style>
    <style:style style:name="T386_17" style:family="text">
      <style:text-properties style:font-name="Arial" style:font-name-asian="Arial" style:font-name-complex="Arial"/>
    </style:style>
    <style:style style:name="T386_18" style:family="text">
      <style:text-properties style:font-name="Arial" style:font-name-asian="Arial" style:font-name-complex="Arial"/>
    </style:style>
    <style:style style:name="T386_19" style:family="text">
      <style:text-properties style:font-name="Arial" style:font-name-asian="Arial" style:font-name-complex="Arial"/>
    </style:style>
    <style:style style:name="T386_20" style:family="text">
      <style:text-properties style:font-name="Arial" style:font-name-asian="Arial" style:font-name-complex="Arial"/>
    </style:style>
    <style:style style:name="T386_21" style:family="text">
      <style:text-properties style:font-name="Arial" style:font-name-asian="Arial" style:font-name-complex="Arial"/>
    </style:style>
    <style:style style:name="T386_22" style:family="text">
      <style:text-properties style:font-name="Arial" style:font-name-asian="Arial" style:font-name-complex="Arial"/>
    </style:style>
    <style:style style:name="T386_23" style:family="text">
      <style:text-properties style:font-name="Arial" style:font-name-asian="Arial" style:font-name-complex="Arial"/>
    </style:style>
    <style:style style:name="T386_24" style:family="text">
      <style:text-properties style:font-name="Arial" style:font-name-asian="Arial" style:font-name-complex="Arial"/>
    </style:style>
    <style:style style:name="P387" style:family="paragraph" style:parent-style-name="Normal">
      <style:paragraph-properties fo:text-align="justify" fo:line-height="100%" fo:margin-bottom="0.423cm"/>
    </style:style>
    <style:style style:name="T387_1" style:family="text">
      <style:text-properties fo:color="#000000" style:font-name="Arial" style:font-name-asian="Arial" style:font-name-complex="Arial"/>
    </style:style>
    <style:style style:name="T387_2" style:family="text">
      <style:text-properties fo:color="#000000" style:font-name="Arial" style:font-name-asian="Arial" style:font-name-complex="Arial"/>
    </style:style>
    <style:style style:name="T387_3" style:family="text">
      <style:text-properties fo:color="#000000" style:font-name="Arial" style:font-name-asian="Arial" style:font-name-complex="Arial"/>
    </style:style>
    <style:style style:name="T387_4" style:family="text">
      <style:text-properties fo:color="#000000" style:font-name="Arial" style:font-name-asian="Arial" style:font-name-complex="Arial"/>
    </style:style>
    <style:style style:name="T387_5" style:family="text">
      <style:text-properties fo:color="#000000" style:font-name="Arial" style:font-name-asian="Arial" style:font-name-complex="Arial"/>
    </style:style>
    <style:style style:name="T387_6" style:family="text">
      <style:text-properties fo:color="#000000" style:font-name="Arial" style:font-name-asian="Arial" style:font-name-complex="Arial"/>
    </style:style>
    <style:style style:name="T387_7" style:family="text">
      <style:text-properties fo:color="#000000" style:font-name="Arial" style:font-name-asian="Arial" style:font-name-complex="Arial"/>
    </style:style>
    <style:style style:name="T387_8" style:family="text">
      <style:text-properties fo:color="#000000" style:font-name="Arial" style:font-name-asian="Arial" style:font-name-complex="Arial"/>
    </style:style>
    <style:style style:name="T387_9" style:family="text">
      <style:text-properties fo:color="#000000" style:font-name="Arial" style:font-name-asian="Arial" style:font-name-complex="Arial"/>
    </style:style>
    <style:style style:name="T387_10" style:family="text">
      <style:text-properties fo:color="#000000" style:font-name="Arial" style:font-name-asian="Arial" style:font-name-complex="Arial"/>
    </style:style>
    <style:style style:name="T387_11" style:family="text">
      <style:text-properties fo:color="#000000" style:font-name="Arial" style:font-name-asian="Arial" style:font-name-complex="Arial"/>
    </style:style>
    <style:style style:name="T387_12" style:family="text">
      <style:text-properties fo:color="#000000" style:font-name="Arial" style:font-name-asian="Arial" style:font-name-complex="Arial"/>
    </style:style>
    <style:style style:name="T387_13" style:family="text">
      <style:text-properties fo:color="#000000" style:font-name="Arial" style:font-name-asian="Arial" style:font-name-complex="Arial"/>
    </style:style>
    <style:style style:name="T387_14" style:family="text">
      <style:text-properties fo:color="#000000" style:font-name="Arial" style:font-name-asian="Arial" style:font-name-complex="Arial"/>
    </style:style>
    <style:style style:name="T387_15" style:family="text">
      <style:text-properties fo:color="#000000" style:font-name="Arial" style:font-name-asian="Arial" style:font-name-complex="Arial"/>
    </style:style>
    <style:style style:name="T387_16" style:family="text">
      <style:text-properties fo:color="#000000" style:font-name="Arial" style:font-name-asian="Arial" style:font-name-complex="Arial"/>
    </style:style>
    <style:style style:name="T387_17" style:family="text">
      <style:text-properties fo:color="#000000" style:font-name="Arial" style:font-name-asian="Arial" style:font-name-complex="Arial"/>
    </style:style>
    <style:style style:name="T387_18" style:family="text">
      <style:text-properties fo:color="#000000" style:font-name="Arial" style:font-name-asian="Arial" style:font-name-complex="Arial"/>
    </style:style>
    <style:style style:name="P388" style:family="paragraph" style:parent-style-name="Normal">
      <style:paragraph-properties fo:text-align="justify" fo:line-height="100%" fo:margin-bottom="0cm"/>
    </style:style>
    <style:style style:name="T388_1" style:family="text">
      <style:text-properties style:font-name="Arial" style:font-name-asian="Arial" style:font-name-complex="Arial" fo:font-weight="bold" style:font-weight-asian="bold" style:font-weight-complex="bold"/>
    </style:style>
    <style:style style:name="T388_2" style:family="text">
      <style:text-properties style:font-name="Arial" style:font-name-asian="Arial" style:font-name-complex="Arial" fo:font-weight="bold" style:font-weight-asian="bold" style:font-weight-complex="bold"/>
    </style:style>
    <style:style style:name="T388_3" style:family="text">
      <style:text-properties style:font-name="Arial" style:font-name-asian="Arial" style:font-name-complex="Arial" fo:font-weight="bold" style:font-weight-asian="bold" style:font-weight-complex="bold"/>
    </style:style>
    <style:style style:name="T388_4" style:family="text">
      <style:text-properties style:font-name="Arial" style:font-name-asian="Arial" style:font-name-complex="Arial" fo:font-weight="bold" style:font-weight-asian="bold" style:font-weight-complex="bold"/>
    </style:style>
    <style:style style:name="T388_5" style:family="text">
      <style:text-properties style:font-name="Arial" style:font-name-asian="Arial" style:font-name-complex="Arial" fo:font-weight="bold" style:font-weight-asian="bold" style:font-weight-complex="bold"/>
    </style:style>
    <style:style style:name="T388_6" style:family="text">
      <style:text-properties style:font-name="Arial" style:font-name-asian="Arial" style:font-name-complex="Arial" fo:font-weight="bold" style:font-weight-asian="bold" style:font-weight-complex="bold"/>
    </style:style>
    <style:style style:name="P389" style:family="paragraph" style:parent-style-name="Normal">
      <style:paragraph-properties fo:text-align="justify" fo:line-height="100%" fo:margin-bottom="0cm"/>
      <style:text-properties style:font-name="Arial" style:font-name-asian="Arial" style:font-name-complex="Arial" fo:font-weight="bold" style:font-weight-asian="bold" style:font-weight-complex="bold"/>
    </style:style>
    <style:style style:name="P390" style:family="paragraph" style:parent-style-name="List_20_Paragraph">
      <style:paragraph-properties fo:text-align="justify" fo:margin-bottom="0cm"/>
    </style:style>
    <style:style style:name="T390_1" style:family="text">
      <style:text-properties style:font-name="Arial" style:font-name-asian="Arial" style:font-name-complex="Arial"/>
    </style:style>
    <style:style style:name="T390_2" style:family="text">
      <style:text-properties style:font-name="Arial" style:font-name-asian="Arial" style:font-name-complex="Arial"/>
    </style:style>
    <style:style style:name="T390_3" style:family="text">
      <style:text-properties style:font-name="Arial" style:font-name-asian="Arial" style:font-name-complex="Arial"/>
    </style:style>
    <style:style style:name="T390_4" style:family="text">
      <style:text-properties style:font-name="Arial" style:font-name-asian="Arial" style:font-name-complex="Arial"/>
    </style:style>
    <style:style style:name="T390_5" style:family="text">
      <style:text-properties style:font-name="Arial" style:font-name-asian="Arial" style:font-name-complex="Arial"/>
    </style:style>
    <style:style style:name="T390_6" style:family="text">
      <style:text-properties style:font-name="Arial" style:font-name-asian="Arial" style:font-name-complex="Arial"/>
    </style:style>
    <style:style style:name="T390_7" style:family="text">
      <style:text-properties style:font-name="Arial" style:font-name-asian="Arial" style:font-name-complex="Arial"/>
    </style:style>
    <style:style style:name="T390_8" style:family="text">
      <style:text-properties style:font-name="Arial" style:font-name-asian="Arial" style:font-name-complex="Arial"/>
    </style:style>
    <style:style style:name="T390_9" style:family="text">
      <style:text-properties style:font-name="Arial" style:font-name-asian="Arial" style:font-name-complex="Arial"/>
    </style:style>
    <style:style style:name="T390_10" style:family="text">
      <style:text-properties style:font-name="Arial" style:font-name-asian="Arial" style:font-name-complex="Arial"/>
    </style:style>
    <style:style style:name="T390_11" style:family="text">
      <style:text-properties style:font-name="Arial" style:font-name-asian="Arial" style:font-name-complex="Arial"/>
    </style:style>
    <style:style style:name="T390_12" style:family="text">
      <style:text-properties style:font-name="Arial" style:font-name-asian="Arial" style:font-name-complex="Arial" fo:font-weight="bold" style:font-weight-asian="bold" style:font-weight-complex="bold"/>
    </style:style>
    <style:style style:name="P391" style:family="paragraph" style:parent-style-name="List_20_Paragraph">
      <style:paragraph-properties fo:text-align="justify" fo:margin-bottom="0cm"/>
    </style:style>
    <style:style style:name="T391_1" style:family="text">
      <style:text-properties style:font-name="Arial" style:font-name-asian="Arial" style:font-name-complex="Arial"/>
    </style:style>
    <style:style style:name="T391_2" style:family="text">
      <style:text-properties style:font-name="Arial" style:font-name-asian="Arial" style:font-name-complex="Arial"/>
    </style:style>
    <style:style style:name="T391_3" style:family="text">
      <style:text-properties style:font-name="Arial" style:font-name-asian="Arial" style:font-name-complex="Arial"/>
    </style:style>
    <style:style style:name="T391_4" style:family="text">
      <style:text-properties style:font-name="Arial" style:font-name-asian="Arial" style:font-name-complex="Arial"/>
    </style:style>
    <style:style style:name="T391_5" style:family="text">
      <style:text-properties style:font-name="Arial" style:font-name-asian="Arial" style:font-name-complex="Arial"/>
    </style:style>
    <style:style style:name="T391_6" style:family="text">
      <style:text-properties style:font-name="Arial" style:font-name-asian="Arial" style:font-name-complex="Arial" fo:font-weight="bold" style:font-weight-asian="bold"/>
    </style:style>
    <style:style style:name="T391_7" style:family="text">
      <style:text-properties style:font-name="Arial" style:font-name-asian="Arial" style:font-name-complex="Arial" fo:font-weight="bold" style:font-weight-asian="bold"/>
    </style:style>
    <style:style style:name="T391_8" style:family="text">
      <style:text-properties style:font-name="Arial" style:font-name-asian="Arial" style:font-name-complex="Arial" fo:font-weight="bold" style:font-weight-asian="bold"/>
    </style:style>
    <style:style style:name="T391_9" style:family="text">
      <style:text-properties style:font-name="Arial" style:font-name-asian="Arial" style:font-name-complex="Arial" fo:font-weight="bold" style:font-weight-asian="bold"/>
    </style:style>
    <style:style style:name="T391_10" style:family="text">
      <style:text-properties style:font-name="Arial" style:font-name-asian="Arial" style:font-name-complex="Arial" fo:font-weight="bold" style:font-weight-asian="bold"/>
    </style:style>
    <style:style style:name="P392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P393" style:family="paragraph" style:parent-style-name="List_20_Paragraph">
      <style:paragraph-properties fo:text-align="justify" fo:margin-bottom="0cm"/>
    </style:style>
    <style:style style:name="T393_1" style:family="text">
      <style:text-properties style:font-name="Arial" style:font-name-asian="Arial" style:font-name-complex="Arial"/>
    </style:style>
    <style:style style:name="T393_2" style:family="text">
      <style:text-properties style:font-name="Arial" style:font-name-asian="Arial" style:font-name-complex="Arial" fo:font-weight="bold" style:font-weight-asian="bold" style:font-weight-complex="bold"/>
    </style:style>
    <style:style style:name="P394" style:family="paragraph" style:parent-style-name="List_20_Paragraph">
      <style:paragraph-properties fo:text-align="justify" fo:margin-bottom="0cm"/>
    </style:style>
    <style:style style:name="T394_1" style:family="text">
      <style:text-properties style:font-name="Arial" style:font-name-asian="Arial" style:font-name-complex="Arial"/>
    </style:style>
    <style:style style:name="T394_2" style:family="text">
      <style:text-properties style:font-name="Arial" style:font-name-asian="Arial" style:font-name-complex="Arial"/>
    </style:style>
    <style:style style:name="T394_3" style:family="text">
      <style:text-properties style:font-name="Arial" style:font-name-asian="Arial" style:font-name-complex="Arial"/>
    </style:style>
    <style:style style:name="T394_4" style:family="text">
      <style:text-properties style:font-name="Arial" style:font-name-asian="Arial" style:font-name-complex="Arial"/>
    </style:style>
    <style:style style:name="T394_5" style:family="text">
      <style:text-properties style:font-name="Arial" style:font-name-asian="Arial" style:font-name-complex="Arial"/>
    </style:style>
    <style:style style:name="T394_6" style:family="text">
      <style:text-properties style:font-name="Arial" style:font-name-asian="Arial" style:font-name-complex="Arial"/>
    </style:style>
    <style:style style:name="T394_7" style:family="text">
      <style:text-properties style:font-name="Arial" style:font-name-asian="Arial" style:font-name-complex="Arial" fo:font-weight="bold" style:font-weight-asian="bold"/>
    </style:style>
    <style:style style:name="T394_8" style:family="text">
      <style:text-properties style:font-name="Arial" style:font-name-asian="Arial" style:font-name-complex="Arial" fo:font-weight="bold" style:font-weight-asian="bold"/>
    </style:style>
    <style:style style:name="T394_9" style:family="text">
      <style:text-properties style:font-name="Arial" style:font-name-asian="Arial" style:font-name-complex="Arial" fo:font-weight="bold" style:font-weight-asian="bold"/>
    </style:style>
    <style:style style:name="T394_10" style:family="text">
      <style:text-properties style:font-name="Arial" style:font-name-asian="Arial" style:font-name-complex="Arial" fo:font-weight="bold" style:font-weight-asian="bold"/>
    </style:style>
    <style:style style:name="P395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P396" style:family="paragraph" style:parent-style-name="List_20_Paragraph">
      <style:paragraph-properties fo:text-align="justify" fo:margin-bottom="0cm"/>
    </style:style>
    <style:style style:name="T396_1" style:family="text">
      <style:text-properties style:font-name="Arial" style:font-name-asian="Arial" style:font-name-complex="Arial"/>
    </style:style>
    <style:style style:name="T396_2" style:family="text">
      <style:text-properties style:font-name="Arial" style:font-name-asian="Arial" style:font-name-complex="Arial" fo:font-weight="bold" style:font-weight-asian="bold"/>
    </style:style>
    <style:style style:name="T396_3" style:family="text">
      <style:text-properties style:font-name="Arial" style:font-name-asian="Arial" style:font-name-complex="Arial" fo:font-weight="bold" style:font-weight-asian="bold"/>
    </style:style>
    <style:style style:name="P397" style:family="paragraph" style:parent-style-name="List_20_Paragraph">
      <style:paragraph-properties fo:text-align="justify" fo:margin-bottom="0cm"/>
    </style:style>
    <style:style style:name="T397_1" style:family="text">
      <style:text-properties style:font-name="Arial" style:font-name-asian="Arial" style:font-name-complex="Arial"/>
    </style:style>
    <style:style style:name="T397_2" style:family="text">
      <style:text-properties style:font-name="Arial" style:font-name-asian="Arial" style:font-name-complex="Arial"/>
    </style:style>
    <style:style style:name="T397_3" style:family="text">
      <style:text-properties style:font-name="Arial" style:font-name-asian="Arial" style:font-name-complex="Arial"/>
    </style:style>
    <style:style style:name="T397_4" style:family="text">
      <style:text-properties style:font-name="Arial" style:font-name-asian="Arial" style:font-name-complex="Arial" fo:font-weight="bold" style:font-weight-asian="bold"/>
    </style:style>
    <style:style style:name="T397_5" style:family="text">
      <style:text-properties style:font-name="Arial" style:font-name-asian="Arial" style:font-name-complex="Arial" fo:font-weight="bold" style:font-weight-asian="bold"/>
    </style:style>
    <style:style style:name="T397_6" style:family="text">
      <style:text-properties style:font-name="Arial" style:font-name-asian="Arial" style:font-name-complex="Arial" fo:font-weight="bold" style:font-weight-asian="bold"/>
    </style:style>
    <style:style style:name="T397_7" style:family="text">
      <style:text-properties style:font-name="Arial" style:font-name-asian="Arial" style:font-name-complex="Arial" fo:font-weight="bold" style:font-weight-asian="bold"/>
    </style:style>
    <style:style style:name="T397_8" style:family="text">
      <style:text-properties style:font-name="Arial" style:font-name-asian="Arial" style:font-name-complex="Arial" fo:font-weight="bold" style:font-weight-asian="bold"/>
    </style:style>
    <style:style style:name="P398" style:family="paragraph" style:parent-style-name="Normal">
      <style:paragraph-properties fo:text-align="justify" fo:margin-bottom="0cm"/>
    </style:style>
    <style:style style:name="T398_1" style:family="text">
      <style:text-properties style:font-name="Calibri" style:font-name-asian="Calibri" style:font-name-complex="Calibri"/>
    </style:style>
    <style:style style:name="P399" style:family="paragraph" style:parent-style-name="Normal">
      <style:paragraph-properties fo:text-align="justify" fo:margin-bottom="0cm"/>
    </style:style>
    <style:style style:name="T399_1" style:family="text">
      <style:text-properties style:font-name="Arial" style:font-name-asian="Arial" style:font-name-complex="Arial"/>
    </style:style>
    <style:style style:name="T399_2" style:family="text">
      <style:text-properties style:font-name="Arial" style:font-name-asian="Arial" style:font-name-complex="Arial"/>
    </style:style>
    <style:style style:name="T399_3" style:family="text">
      <style:text-properties style:font-name="Arial" style:font-name-asian="Arial" style:font-name-complex="Arial"/>
    </style:style>
    <style:style style:name="T399_4" style:family="text">
      <style:text-properties style:font-name="Arial" style:font-name-asian="Arial" style:font-name-complex="Arial"/>
    </style:style>
    <style:style style:name="T399_5" style:family="text">
      <style:text-properties style:font-name="Arial" style:font-name-asian="Arial" style:font-name-complex="Arial"/>
    </style:style>
    <style:style style:name="T399_6" style:family="text">
      <style:text-properties style:font-name="Arial" style:font-name-asian="Arial" style:font-name-complex="Arial"/>
    </style:style>
    <style:style style:name="T399_7" style:family="text">
      <style:text-properties style:font-name="Arial" style:font-name-asian="Arial" style:font-name-complex="Arial"/>
    </style:style>
    <style:style style:name="T399_8" style:family="text">
      <style:text-properties style:font-name="Arial" style:font-name-asian="Arial" style:font-name-complex="Arial"/>
    </style:style>
    <style:style style:name="P400" style:family="paragraph" style:parent-style-name="Normal">
      <style:paragraph-properties fo:text-align="justify" fo:margin-bottom="0cm"/>
      <style:text-properties style:font-name="Calibri" style:font-name-asian="Calibri" style:font-name-complex="Calibri"/>
    </style:style>
    <style:style style:name="P401" style:family="paragraph" style:parent-style-name="Normal">
      <style:paragraph-properties fo:text-align="justify" fo:margin-bottom="0cm"/>
    </style:style>
    <style:style style:name="T401_1" style:family="text">
      <style:text-properties style:font-name="Arial" style:font-name-asian="Arial" style:font-name-complex="Arial"/>
    </style:style>
    <style:style style:name="T401_2" style:family="text">
      <style:text-properties style:font-name="Arial" style:font-name-asian="Arial" style:font-name-complex="Arial"/>
    </style:style>
    <style:style style:name="T401_3" style:family="text">
      <style:text-properties style:font-name="Arial" style:font-name-asian="Arial" style:font-name-complex="Arial"/>
    </style:style>
    <style:style style:name="T401_4" style:family="text">
      <style:text-properties style:font-name="Arial" style:font-name-asian="Arial" style:font-name-complex="Arial"/>
    </style:style>
    <style:style style:name="T401_5" style:family="text">
      <style:text-properties style:font-name="Arial" style:font-name-asian="Arial" style:font-name-complex="Arial"/>
    </style:style>
    <style:style style:name="T401_6" style:family="text">
      <style:text-properties style:font-name="Arial" style:font-name-asian="Arial" style:font-name-complex="Arial"/>
    </style:style>
    <style:style style:name="T401_7" style:family="text">
      <style:text-properties style:font-name="Arial" style:font-name-asian="Arial" style:font-name-complex="Arial"/>
    </style:style>
    <style:style style:name="T401_8" style:family="text">
      <style:text-properties style:font-name="Arial" style:font-name-asian="Arial" style:font-name-complex="Arial"/>
    </style:style>
    <style:style style:name="T401_9" style:family="text">
      <style:text-properties style:font-name="Arial" style:font-name-asian="Arial" style:font-name-complex="Arial"/>
    </style:style>
    <style:style style:name="T401_10" style:family="text">
      <style:text-properties style:font-name="Arial" style:font-name-asian="Arial" style:font-name-complex="Arial"/>
    </style:style>
    <style:style style:name="T401_11" style:family="text">
      <style:text-properties style:font-name="Arial" style:font-name-asian="Arial" style:font-name-complex="Arial"/>
    </style:style>
    <style:style style:name="T401_12" style:family="text">
      <style:text-properties style:font-name="Arial" style:font-name-asian="Arial" style:font-name-complex="Arial"/>
    </style:style>
    <style:style style:name="T401_13" style:family="text">
      <style:text-properties style:font-name="Arial" style:font-name-asian="Arial" style:font-name-complex="Arial"/>
    </style:style>
    <style:style style:name="T401_14" style:family="text">
      <style:text-properties style:font-name="Arial" style:font-name-asian="Arial" style:font-name-complex="Arial"/>
    </style:style>
    <style:style style:name="T401_15" style:family="text">
      <style:text-properties style:font-name="Arial" style:font-name-asian="Arial" style:font-name-complex="Arial"/>
    </style:style>
    <style:style style:name="T401_16" style:family="text">
      <style:text-properties style:font-name="Arial" style:font-name-asian="Arial" style:font-name-complex="Arial"/>
    </style:style>
    <style:style style:name="T401_17" style:family="text">
      <style:text-properties style:font-name="Arial" style:font-name-asian="Arial" style:font-name-complex="Arial"/>
    </style:style>
    <style:style style:name="T401_18" style:family="text">
      <style:text-properties style:font-name="Arial" style:font-name-asian="Arial" style:font-name-complex="Arial"/>
    </style:style>
    <style:style style:name="T401_19" style:family="text">
      <style:text-properties style:font-name="Arial" style:font-name-asian="Arial" style:font-name-complex="Arial"/>
    </style:style>
    <style:style style:name="T401_20" style:family="text">
      <style:text-properties style:font-name="Arial" style:font-name-asian="Arial" style:font-name-complex="Arial"/>
    </style:style>
    <style:style style:name="T401_21" style:family="text">
      <style:text-properties style:font-name="Arial" style:font-name-asian="Arial" style:font-name-complex="Arial"/>
    </style:style>
    <style:style style:name="T401_22" style:family="text">
      <style:text-properties style:font-name="Arial" style:font-name-asian="Arial" style:font-name-complex="Arial"/>
    </style:style>
    <style:style style:name="T401_23" style:family="text">
      <style:text-properties style:font-name="Arial" style:font-name-asian="Arial" style:font-name-complex="Arial"/>
    </style:style>
    <style:style style:name="T401_24" style:family="text">
      <style:text-properties style:font-name="Arial" style:font-name-asian="Arial" style:font-name-complex="Arial"/>
    </style:style>
    <style:style style:name="T401_25" style:family="text">
      <style:text-properties style:font-name="Arial" style:font-name-asian="Arial" style:font-name-complex="Arial"/>
    </style:style>
    <style:style style:name="T401_26" style:family="text">
      <style:text-properties style:font-name="Arial" style:font-name-asian="Arial" style:font-name-complex="Arial"/>
    </style:style>
    <style:style style:name="T401_27" style:family="text">
      <style:text-properties style:font-name="Arial" style:font-name-asian="Arial" style:font-name-complex="Arial"/>
    </style:style>
    <style:style style:name="T401_28" style:family="text">
      <style:text-properties style:font-name="Arial" style:font-name-asian="Arial" style:font-name-complex="Arial"/>
    </style:style>
    <style:style style:name="T401_29" style:family="text">
      <style:text-properties style:font-name="Arial" style:font-name-asian="Arial" style:font-name-complex="Arial"/>
    </style:style>
    <style:style style:name="T401_30" style:family="text">
      <style:text-properties style:font-name="Arial" style:font-name-asian="Arial" style:font-name-complex="Arial"/>
    </style:style>
    <style:style style:name="T401_31" style:family="text">
      <style:text-properties style:font-name="Arial" style:font-name-asian="Arial" style:font-name-complex="Arial"/>
    </style:style>
    <style:style style:name="T401_32" style:family="text">
      <style:text-properties style:font-name="Arial" style:font-name-asian="Arial" style:font-name-complex="Arial"/>
    </style:style>
    <style:style style:name="T401_33" style:family="text">
      <style:text-properties style:font-name="Arial" style:font-name-asian="Arial" style:font-name-complex="Arial"/>
    </style:style>
    <style:style style:name="T401_34" style:family="text">
      <style:text-properties style:font-name="Arial" style:font-name-asian="Arial" style:font-name-complex="Arial"/>
    </style:style>
    <style:style style:name="T401_35" style:family="text">
      <style:text-properties style:font-name="Arial" style:font-name-asian="Arial" style:font-name-complex="Arial"/>
    </style:style>
    <style:style style:name="P402" style:family="paragraph" style:parent-style-name="Normal">
      <style:paragraph-properties fo:text-align="justify" fo:margin-bottom="0cm"/>
    </style:style>
    <style:style style:name="T402_1" style:family="text">
      <style:text-properties style:font-name="Calibri" style:font-name-asian="Calibri" style:font-name-complex="Calibri"/>
    </style:style>
    <style:style style:name="P403" style:family="paragraph" style:parent-style-name="Normal">
      <style:paragraph-properties fo:text-align="justify" fo:margin-bottom="0cm"/>
    </style:style>
    <style:style style:name="T403_1" style:family="text">
      <style:text-properties style:font-name="Arial" style:font-name-asian="Arial" style:font-name-complex="Arial"/>
    </style:style>
    <style:style style:name="T403_2" style:family="text">
      <style:text-properties style:font-name="Arial" style:font-name-asian="Arial" style:font-name-complex="Arial"/>
    </style:style>
    <style:style style:name="T403_3" style:family="text">
      <style:text-properties style:font-name="Arial" style:font-name-asian="Arial" style:font-name-complex="Arial"/>
    </style:style>
    <style:style style:name="T403_4" style:family="text">
      <style:text-properties style:font-name="Arial" style:font-name-asian="Arial" style:font-name-complex="Arial"/>
    </style:style>
    <style:style style:name="T403_5" style:family="text">
      <style:text-properties style:font-name="Arial" style:font-name-asian="Arial" style:font-name-complex="Arial"/>
    </style:style>
    <style:style style:name="T403_6" style:family="text">
      <style:text-properties style:font-name="Arial" style:font-name-asian="Arial" style:font-name-complex="Arial"/>
    </style:style>
    <style:style style:name="T403_7" style:family="text">
      <style:text-properties style:font-name="Arial" style:font-name-asian="Arial" style:font-name-complex="Arial"/>
    </style:style>
    <style:style style:name="T403_8" style:family="text">
      <style:text-properties style:font-name="Arial" style:font-name-asian="Arial" style:font-name-complex="Arial"/>
    </style:style>
    <style:style style:name="T403_9" style:family="text">
      <style:text-properties style:font-name="Arial" style:font-name-asian="Arial" style:font-name-complex="Arial"/>
    </style:style>
    <style:style style:name="T403_10" style:family="text">
      <style:text-properties style:font-name="Arial" style:font-name-asian="Arial" style:font-name-complex="Arial"/>
    </style:style>
    <style:style style:name="T403_11" style:family="text">
      <style:text-properties style:font-name="Arial" style:font-name-asian="Arial" style:font-name-complex="Arial"/>
    </style:style>
    <style:style style:name="T403_12" style:family="text">
      <style:text-properties style:font-name="Arial" style:font-name-asian="Arial" style:font-name-complex="Arial"/>
    </style:style>
    <style:style style:name="T403_13" style:family="text">
      <style:text-properties style:font-name="Arial" style:font-name-asian="Arial" style:font-name-complex="Arial"/>
    </style:style>
    <style:style style:name="T403_14" style:family="text">
      <style:text-properties style:font-name="Arial" style:font-name-asian="Arial" style:font-name-complex="Arial"/>
    </style:style>
    <style:style style:name="T403_15" style:family="text">
      <style:text-properties style:font-name="Arial" style:font-name-asian="Arial" style:font-name-complex="Arial"/>
    </style:style>
    <style:style style:name="T403_16" style:family="text">
      <style:text-properties style:font-name="Arial" style:font-name-asian="Arial" style:font-name-complex="Arial"/>
    </style:style>
    <style:style style:name="T403_17" style:family="text">
      <style:text-properties style:font-name="Arial" style:font-name-asian="Arial" style:font-name-complex="Arial"/>
    </style:style>
    <style:style style:name="T403_18" style:family="text">
      <style:text-properties style:font-name="Arial" style:font-name-asian="Arial" style:font-name-complex="Arial"/>
    </style:style>
    <style:style style:name="T403_19" style:family="text">
      <style:text-properties style:font-name="Arial" style:font-name-asian="Arial" style:font-name-complex="Arial"/>
    </style:style>
    <style:style style:name="T403_20" style:family="text">
      <style:text-properties style:font-name="Arial" style:font-name-asian="Arial" style:font-name-complex="Arial"/>
    </style:style>
    <style:style style:name="T403_21" style:family="text">
      <style:text-properties style:font-name="Arial" style:font-name-asian="Arial" style:font-name-complex="Arial"/>
    </style:style>
    <style:style style:name="T403_22" style:family="text">
      <style:text-properties style:font-name="Arial" style:font-name-asian="Arial" style:font-name-complex="Arial"/>
    </style:style>
    <style:style style:name="T403_23" style:family="text">
      <style:text-properties style:font-name="Arial" style:font-name-asian="Arial" style:font-name-complex="Arial"/>
    </style:style>
    <style:style style:name="T403_24" style:family="text">
      <style:text-properties style:font-name="Arial" style:font-name-asian="Arial" style:font-name-complex="Arial"/>
    </style:style>
    <style:style style:name="T403_25" style:family="text">
      <style:text-properties style:font-name="Arial" style:font-name-asian="Arial" style:font-name-complex="Arial"/>
    </style:style>
    <style:style style:name="T403_26" style:family="text">
      <style:text-properties style:font-name="Arial" style:font-name-asian="Arial" style:font-name-complex="Arial"/>
    </style:style>
    <style:style style:name="T403_27" style:family="text">
      <style:text-properties style:font-name="Arial" style:font-name-asian="Arial" style:font-name-complex="Arial"/>
    </style:style>
    <style:style style:name="T403_28" style:family="text">
      <style:text-properties style:font-name="Arial" style:font-name-asian="Arial" style:font-name-complex="Arial"/>
    </style:style>
    <style:style style:name="T403_29" style:family="text">
      <style:text-properties style:font-name="Arial" style:font-name-asian="Arial" style:font-name-complex="Arial"/>
    </style:style>
    <style:style style:name="P404" style:family="paragraph" style:parent-style-name="Normal">
      <style:paragraph-properties fo:text-align="justify" fo:margin-bottom="0cm"/>
      <style:text-properties style:font-name="Arial" style:font-name-asian="Arial" style:font-name-complex="Arial"/>
    </style:style>
    <style:style style:name="P405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T405_1" style:family="text">
      <style:text-properties style:font-name="Arial" style:font-name-asian="Arial" style:font-name-complex="Arial"/>
    </style:style>
    <style:style style:name="T405_2" style:family="text">
      <style:text-properties style:font-name="Arial" style:font-name-asian="Arial" style:font-name-complex="Arial"/>
    </style:style>
    <style:style style:name="T405_3" style:family="text">
      <style:text-properties style:font-name="Arial" style:font-name-asian="Arial" style:font-name-complex="Arial"/>
    </style:style>
    <style:style style:name="P406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T406_1" style:family="text">
      <style:text-properties style:font-name="Arial" style:font-name-asian="Arial" style:font-name-complex="Arial"/>
    </style:style>
    <style:style style:name="T406_2" style:family="text">
      <style:text-properties style:font-name="Arial" style:font-name-asian="Arial" style:font-name-complex="Arial"/>
    </style:style>
    <style:style style:name="T406_3" style:family="text">
      <style:text-properties style:font-name="Arial" style:font-name-asian="Arial" style:font-name-complex="Arial"/>
    </style:style>
    <style:style style:name="T406_4" style:family="text">
      <style:text-properties style:font-name="Arial" style:font-name-asian="Arial" style:font-name-complex="Arial"/>
    </style:style>
    <style:style style:name="T406_5" style:family="text">
      <style:text-properties style:font-name="Arial" style:font-name-asian="Arial" style:font-name-complex="Arial"/>
    </style:style>
    <style:style style:name="P407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T407_1" style:family="text">
      <style:text-properties style:font-name="Arial" style:font-name-asian="Arial" style:font-name-complex="Arial"/>
    </style:style>
    <style:style style:name="P408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T408_1" style:family="text">
      <style:text-properties style:font-name="Arial" style:font-name-asian="Arial" style:font-name-complex="Arial"/>
    </style:style>
    <style:style style:name="T408_2" style:family="text">
      <style:text-properties style:font-name="Arial" style:font-name-asian="Arial" style:font-name-complex="Arial"/>
    </style:style>
    <style:style style:name="T408_3" style:family="text">
      <style:text-properties style:font-name="Arial" style:font-name-asian="Arial" style:font-name-complex="Arial"/>
    </style:style>
    <style:style style:name="T408_4" style:family="text">
      <style:text-properties style:font-name="Arial" style:font-name-asian="Arial" style:font-name-complex="Arial"/>
    </style:style>
    <style:style style:name="P409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T409_1" style:family="text">
      <style:text-properties style:font-name="Arial" style:font-name-asian="Arial" style:font-name-complex="Arial"/>
    </style:style>
    <style:style style:name="P410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P411" style:family="paragraph" style:parent-style-name="Normal">
      <style:paragraph-properties fo:text-align="justify" fo:margin-bottom="0cm"/>
    </style:style>
    <style:style style:name="T411_1" style:family="text">
      <style:text-properties style:font-name="Arial" style:font-name-asian="Arial" style:font-name-complex="Arial"/>
    </style:style>
    <style:style style:name="T411_2" style:family="text">
      <style:text-properties style:font-name="Arial" style:font-name-asian="Arial" style:font-name-complex="Arial"/>
    </style:style>
    <style:style style:name="T411_3" style:family="text">
      <style:text-properties style:font-name="Arial" style:font-name-asian="Arial" style:font-name-complex="Arial"/>
    </style:style>
    <style:style style:name="T411_4" style:family="text">
      <style:text-properties style:font-name="Arial" style:font-name-asian="Arial" style:font-name-complex="Arial"/>
    </style:style>
    <style:style style:name="T411_5" style:family="text">
      <style:text-properties style:font-name="Arial" style:font-name-asian="Arial" style:font-name-complex="Arial"/>
    </style:style>
    <style:style style:name="T411_6" style:family="text">
      <style:text-properties style:font-name="Arial" style:font-name-asian="Arial" style:font-name-complex="Arial"/>
    </style:style>
    <style:style style:name="T411_7" style:family="text">
      <style:text-properties style:font-name="Arial" style:font-name-asian="Arial" style:font-name-complex="Arial"/>
    </style:style>
    <style:style style:name="T411_8" style:family="text">
      <style:text-properties style:font-name="Arial" style:font-name-asian="Arial" style:font-name-complex="Arial"/>
    </style:style>
    <style:style style:name="T411_9" style:family="text">
      <style:text-properties style:font-name="Arial" style:font-name-asian="Arial" style:font-name-complex="Arial"/>
    </style:style>
    <style:style style:name="T411_10" style:family="text">
      <style:text-properties style:font-name="Arial" style:font-name-asian="Arial" style:font-name-complex="Arial"/>
    </style:style>
    <style:style style:name="T411_11" style:family="text">
      <style:text-properties style:font-name="Arial" style:font-name-asian="Arial" style:font-name-complex="Arial"/>
    </style:style>
    <style:style style:name="T411_12" style:family="text">
      <style:text-properties style:font-name="Arial" style:font-name-asian="Arial" style:font-name-complex="Arial"/>
    </style:style>
    <style:style style:name="T411_13" style:family="text">
      <style:text-properties style:font-name="Arial" style:font-name-asian="Arial" style:font-name-complex="Arial"/>
    </style:style>
    <style:style style:name="T411_14" style:family="text">
      <style:text-properties style:font-name="Arial" style:font-name-asian="Arial" style:font-name-complex="Arial"/>
    </style:style>
    <style:style style:name="T411_15" style:family="text">
      <style:text-properties style:font-name="Arial" style:font-name-asian="Arial" style:font-name-complex="Arial"/>
    </style:style>
    <style:style style:name="T411_16" style:family="text">
      <style:text-properties style:font-name="Arial" style:font-name-asian="Arial" style:font-name-complex="Arial"/>
    </style:style>
    <style:style style:name="T411_17" style:family="text">
      <style:text-properties style:font-name="Arial" style:font-name-asian="Arial" style:font-name-complex="Arial"/>
    </style:style>
    <style:style style:name="T411_18" style:family="text">
      <style:text-properties style:font-name="Arial" style:font-name-asian="Arial" style:font-name-complex="Arial"/>
    </style:style>
    <style:style style:name="T411_19" style:family="text">
      <style:text-properties style:font-name="Arial" style:font-name-asian="Arial" style:font-name-complex="Arial"/>
    </style:style>
    <style:style style:name="T411_20" style:family="text">
      <style:text-properties style:font-name="Arial" style:font-name-asian="Arial" style:font-name-complex="Arial"/>
    </style:style>
    <style:style style:name="T411_21" style:family="text">
      <style:text-properties style:font-name="Arial" style:font-name-asian="Arial" style:font-name-complex="Arial"/>
    </style:style>
    <style:style style:name="T411_22" style:family="text">
      <style:text-properties style:font-name="Arial" style:font-name-asian="Arial" style:font-name-complex="Arial"/>
    </style:style>
    <style:style style:name="T411_23" style:family="text">
      <style:text-properties style:font-name="Arial" style:font-name-asian="Arial" style:font-name-complex="Arial" style:text-underline-style="solid" style:text-underline-color="font-color"/>
    </style:style>
    <style:style style:name="T411_24" style:family="text">
      <style:text-properties style:font-name="Arial" style:font-name-asian="Arial" style:font-name-complex="Arial" style:text-underline-style="solid" style:text-underline-color="font-color"/>
    </style:style>
    <style:style style:name="T411_25" style:family="text">
      <style:text-properties style:font-name="Arial" style:font-name-asian="Arial" style:font-name-complex="Arial" style:text-underline-style="solid" style:text-underline-color="font-color"/>
    </style:style>
    <style:style style:name="T411_26" style:family="text">
      <style:text-properties style:font-name="Arial" style:font-name-asian="Arial" style:font-name-complex="Arial" style:text-underline-style="solid" style:text-underline-color="font-color"/>
    </style:style>
    <style:style style:name="T411_27" style:family="text">
      <style:text-properties style:font-name="Arial" style:font-name-asian="Arial" style:font-name-complex="Arial" style:text-underline-style="solid" style:text-underline-color="font-color"/>
    </style:style>
    <style:style style:name="T411_28" style:family="text">
      <style:text-properties style:font-name="Arial" style:font-name-asian="Arial" style:font-name-complex="Arial" style:text-underline-style="solid" style:text-underline-color="font-color"/>
    </style:style>
    <style:style style:name="T411_29" style:family="text">
      <style:text-properties style:font-name="Arial" style:font-name-asian="Arial" style:font-name-complex="Arial" style:text-underline-style="solid" style:text-underline-color="font-color"/>
    </style:style>
    <style:style style:name="T411_30" style:family="text">
      <style:text-properties style:font-name="Arial" style:font-name-asian="Arial" style:font-name-complex="Arial" style:text-underline-style="solid" style:text-underline-color="font-color"/>
    </style:style>
    <style:style style:name="P412" style:family="paragraph" style:parent-style-name="Normal">
      <style:paragraph-properties fo:text-align="justify" fo:margin-bottom="0cm"/>
      <style:text-properties style:font-name="Arial" style:font-name-asian="Arial" style:font-name-complex="Arial"/>
    </style:style>
    <style:style style:name="P413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T413_1" style:family="text">
      <style:text-properties style:font-name="Arial" style:font-name-asian="Arial" style:font-name-complex="Arial"/>
    </style:style>
    <style:style style:name="T413_2" style:family="text">
      <style:text-properties style:font-name="Arial" style:font-name-asian="Arial" style:font-name-complex="Arial"/>
    </style:style>
    <style:style style:name="T413_3" style:family="text">
      <style:text-properties style:font-name="Arial" style:font-name-asian="Arial" style:font-name-complex="Arial"/>
    </style:style>
    <style:style style:name="T413_4" style:family="text">
      <style:text-properties style:font-name="Arial" style:font-name-asian="Arial" style:font-name-complex="Arial"/>
    </style:style>
    <style:style style:name="P414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T414_1" style:family="text">
      <style:text-properties style:font-name="Arial" style:font-name-asian="Arial" style:font-name-complex="Arial"/>
    </style:style>
    <style:style style:name="T414_2" style:family="text">
      <style:text-properties style:font-name="Arial" style:font-name-asian="Arial" style:font-name-complex="Arial"/>
    </style:style>
    <style:style style:name="T414_3" style:family="text">
      <style:text-properties style:font-name="Arial" style:font-name-asian="Arial" style:font-name-complex="Arial"/>
    </style:style>
    <style:style style:name="T414_4" style:family="text">
      <style:text-properties style:font-name="Arial" style:font-name-asian="Arial" style:font-name-complex="Arial"/>
    </style:style>
    <style:style style:name="T414_5" style:family="text">
      <style:text-properties style:font-name="Arial" style:font-name-asian="Arial" style:font-name-complex="Arial"/>
    </style:style>
    <style:style style:name="T414_6" style:family="text">
      <style:text-properties style:font-name="Arial" style:font-name-asian="Arial" style:font-name-complex="Arial"/>
    </style:style>
    <style:style style:name="P415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T415_1" style:family="text">
      <style:text-properties style:font-name="Arial" style:font-name-asian="Arial" style:font-name-complex="Arial"/>
    </style:style>
    <style:style style:name="P416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T416_1" style:family="text">
      <style:text-properties style:font-name="Arial" style:font-name-asian="Arial" style:font-name-complex="Arial"/>
    </style:style>
    <style:style style:name="T416_2" style:family="text">
      <style:text-properties style:font-name="Arial" style:font-name-asian="Arial" style:font-name-complex="Arial"/>
    </style:style>
    <style:style style:name="T416_3" style:family="text">
      <style:text-properties style:font-name="Arial" style:font-name-asian="Arial" style:font-name-complex="Arial"/>
    </style:style>
    <style:style style:name="T416_4" style:family="text">
      <style:text-properties style:font-name="Arial" style:font-name-asian="Arial" style:font-name-complex="Arial"/>
    </style:style>
    <style:style style:name="T416_5" style:family="text">
      <style:text-properties style:font-name="Arial" style:font-name-asian="Arial" style:font-name-complex="Arial"/>
    </style:style>
    <style:style style:name="T416_6" style:family="text">
      <style:text-properties style:font-name="Arial" style:font-name-asian="Arial" style:font-name-complex="Arial"/>
    </style:style>
    <style:style style:name="P417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T417_1" style:family="text">
      <style:text-properties style:font-name="Arial" style:font-name-asian="Arial" style:font-name-complex="Arial"/>
    </style:style>
    <style:style style:name="P418" style:family="paragraph" style:parent-style-name="Normal">
      <style:paragraph-properties fo:text-align="justify" fo:margin-bottom="0cm"/>
    </style:style>
    <style:style style:name="T418_1" style:family="text">
      <style:text-properties style:font-name="Arial" style:font-name-asian="Arial" style:font-name-complex="Arial"/>
    </style:style>
    <style:style style:name="P419" style:family="paragraph" style:parent-style-name="Normal">
      <style:paragraph-properties fo:text-align="justify" fo:margin-bottom="0cm"/>
    </style:style>
    <style:style style:name="T419_1" style:family="text">
      <style:text-properties style:font-name="Arial" style:font-name-asian="Arial" style:font-name-complex="Arial"/>
    </style:style>
    <style:style style:name="T419_2" style:family="text">
      <style:text-properties style:font-name="Arial" style:font-name-asian="Arial" style:font-name-complex="Arial"/>
    </style:style>
    <style:style style:name="T419_3" style:family="text">
      <style:text-properties style:font-name="Arial" style:font-name-asian="Arial" style:font-name-complex="Arial"/>
    </style:style>
    <style:style style:name="T419_4" style:family="text" style:parent-style-name="Normal">
      <style:text-properties style:font-name="Arial" style:font-name-asian="Arial" style:font-name-complex="Arial" style:text-underline-style="solid" style:text-underline-color="font-color"/>
    </style:style>
    <style:style style:name="P420" style:family="paragraph" style:parent-style-name="Normal">
      <style:paragraph-properties fo:text-align="justify" fo:margin-bottom="0cm"/>
    </style:style>
    <style:style style:name="T420_1" style:family="text"/>
    <style:style style:name="T420_2" style:family="text">
      <style:text-properties style:font-name="Arial" fo:font-size="8pt" style:font-name-asian="Arial" style:font-size-asian="8pt" style:font-name-complex="Arial" style:font-size-complex="8pt" style:text-underline-style="solid" style:text-underline-color="font-color"/>
    </style:style>
    <style:style style:name="T420_3" style:family="text">
      <style:text-properties style:font-name="Arial" fo:font-size="8pt" style:font-name-asian="Segoe UI" style:font-size-asian="8pt" style:font-name-complex="Arial" style:font-size-complex="8pt"/>
    </style:style>
    <style:style style:name="P421" style:family="paragraph" style:parent-style-name="Footnote_20_text"/>
    <style:style style:name="T421_1" style:family="text">
      <style:text-properties style:font-name="Arial" style:font-name-asian="Arial" style:font-name-complex="Arial"/>
    </style:style>
    <style:style style:name="P422" style:family="paragraph" style:parent-style-name="Normal">
      <style:paragraph-properties fo:text-align="justify" fo:margin-bottom="0cm"/>
      <style:text-properties style:font-name="Arial" style:font-name-asian="Arial" style:font-name-complex="Arial"/>
    </style:style>
    <style:style style:name="P423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T423_1" style:family="text">
      <style:text-properties style:font-name="Arial" style:font-name-asian="Arial" style:font-name-complex="Arial"/>
    </style:style>
    <style:style style:name="T423_2" style:family="text">
      <style:text-properties style:font-name="Arial" style:font-name-asian="Arial" style:font-name-complex="Arial"/>
    </style:style>
    <style:style style:name="T423_3" style:family="text">
      <style:text-properties style:font-name="Arial" style:font-name-asian="Arial" style:font-name-complex="Arial"/>
    </style:style>
    <style:style style:name="T423_4" style:family="text">
      <style:text-properties style:font-name="Arial" style:font-name-asian="Arial" style:font-name-complex="Arial"/>
    </style:style>
    <style:style style:name="T423_5" style:family="text">
      <style:text-properties style:font-name="Arial" style:font-name-asian="Arial" style:font-name-complex="Arial"/>
    </style:style>
    <style:style style:name="T423_6" style:family="text">
      <style:text-properties style:font-name="Arial" style:font-name-asian="Arial" style:font-name-complex="Arial"/>
    </style:style>
    <style:style style:name="T423_7" style:family="text">
      <style:text-properties style:font-name="Arial" style:font-name-asian="Arial" style:font-name-complex="Arial"/>
    </style:style>
    <style:style style:name="T423_8" style:family="text">
      <style:text-properties style:font-name="Arial" style:font-name-asian="Arial" style:font-name-complex="Arial"/>
    </style:style>
    <style:style style:name="T423_9" style:family="text">
      <style:text-properties style:font-name="Arial" style:font-name-asian="Arial" style:font-name-complex="Arial"/>
    </style:style>
    <style:style style:name="P424" style:family="paragraph" style:parent-style-name="List_20_Paragraph">
      <style:paragraph-properties fo:text-align="justify" fo:margin-bottom="0cm"/>
      <style:text-properties style:font-name="Arial" style:font-name-asian="Arial" style:font-name-complex="Arial"/>
    </style:style>
    <style:style style:name="T424_1" style:family="text">
      <style:text-properties style:font-name="Arial" style:font-name-asian="Arial" style:font-name-complex="Arial"/>
    </style:style>
    <style:style style:name="T424_2" style:family="text">
      <style:text-properties style:font-name="Arial" style:font-name-asian="Arial" style:font-name-complex="Arial"/>
    </style:style>
    <style:style style:name="T424_3" style:family="text">
      <style:text-properties style:font-name="Arial" style:font-name-asian="Arial" style:font-name-complex="Arial"/>
    </style:style>
    <style:style style:name="T424_4" style:family="text">
      <style:text-properties style:font-name="Arial" style:font-name-asian="Arial" style:font-name-complex="Arial"/>
    </style:style>
    <style:style style:name="T424_5" style:family="text">
      <style:text-properties style:font-name="Arial" style:font-name-asian="Arial" style:font-name-complex="Arial"/>
    </style:style>
    <style:style style:name="T424_6" style:family="text">
      <style:text-properties style:font-name="Arial" style:font-name-asian="Arial" style:font-name-complex="Arial"/>
    </style:style>
    <style:style style:name="T424_7" style:family="text">
      <style:text-properties style:font-name="Arial" style:font-name-asian="Arial" style:font-name-complex="Arial"/>
    </style:style>
    <style:style style:name="T424_8" style:family="text">
      <style:text-properties style:font-name="Arial" style:font-name-asian="Arial" style:font-name-complex="Arial"/>
    </style:style>
    <style:style style:name="T424_9" style:family="text">
      <style:text-properties style:font-name="Arial" style:font-name-asian="Arial" style:font-name-complex="Arial"/>
    </style:style>
    <style:style style:name="T424_10" style:family="text">
      <style:text-properties style:font-name="Arial" style:font-name-asian="Arial" style:font-name-complex="Arial"/>
    </style:style>
    <style:style style:name="T424_11" style:family="text">
      <style:text-properties style:font-name="Arial" style:font-name-asian="Arial" style:font-name-complex="Arial"/>
    </style:style>
    <style:style style:name="T424_12" style:family="text">
      <style:text-properties style:font-name="Arial" style:font-name-asian="Arial" style:font-name-complex="Arial"/>
    </style:style>
    <style:style style:name="T424_13" style:family="text">
      <style:text-properties style:font-name="Arial" style:font-name-asian="Arial" style:font-name-complex="Arial"/>
    </style:style>
    <style:style style:name="T424_14" style:family="text">
      <style:text-properties style:font-name="Arial" style:font-name-asian="Arial" style:font-name-complex="Arial"/>
    </style:style>
    <style:style style:name="P425" style:family="paragraph" style:parent-style-name="Normal">
      <style:paragraph-properties fo:text-align="justify" fo:margin-bottom="0cm"/>
    </style:style>
    <style:style style:name="T425_1" style:family="text">
      <style:text-properties style:font-name="Calibri" style:font-name-asian="Calibri" style:font-name-complex="Calibri"/>
    </style:style>
    <style:style style:name="Table12" style:family="table">
      <style:table-properties table:align="left" style:width="15.616cm" fo:margin-left="0cm"/>
    </style:style>
    <style:style style:name="Column47" style:family="table-column">
      <style:table-column-properties style:column-width="2.642cm"/>
    </style:style>
    <style:style style:name="Column48" style:family="table-column">
      <style:table-column-properties style:column-width="5.412cm"/>
    </style:style>
    <style:style style:name="Column49" style:family="table-column">
      <style:table-column-properties style:column-width="4.942cm"/>
    </style:style>
    <style:style style:name="Column50" style:family="table-column">
      <style:table-column-properties style:column-width="2.619cm"/>
    </style:style>
    <style:style style:name="Row60" style:family="table-row">
      <style:table-row-properties style:min-row-height="0.529cm"/>
    </style:style>
    <style:style style:name="Cell202" style:family="table-cell">
      <style:table-cell-properties style:vertical-align="top" fo:padding-top="0.141cm" fo:border-top="#8eaadb 0.018cm solid" fo:padding-bottom="0.141cm" fo:border-bottom="#8eaadb 0.053cm solid" fo:padding-left="0.141cm" fo:border-left="#8eaadb 0.018cm solid" fo:padding-right="0.141cm" fo:border-right="#8eaadb 0.018cm solid" fo:wrap-option="wrap"/>
    </style:style>
    <style:style style:name="P426" style:family="paragraph" style:parent-style-name="Normal">
      <style:paragraph-properties fo:line-height="100%" fo:margin-bottom="0cm"/>
    </style:style>
    <style:style style:name="T42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03" style:family="table-cell">
      <style:table-cell-properties style:vertical-align="top" fo:padding-top="0.141cm" fo:border-top="#8eaadb 0.018cm solid" fo:padding-bottom="0.141cm" fo:border-bottom="#8eaadb 0.053cm solid" fo:padding-left="0.141cm" fo:border-left="#8eaadb 0.018cm solid" fo:padding-right="0.141cm" fo:border-right="#8eaadb 0.018cm solid" fo:wrap-option="wrap"/>
    </style:style>
    <style:style style:name="P427" style:family="paragraph" style:parent-style-name="Normal">
      <style:paragraph-properties fo:line-height="100%" fo:margin-bottom="0cm"/>
    </style:style>
    <style:style style:name="T42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27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27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04" style:family="table-cell">
      <style:table-cell-properties style:vertical-align="top" fo:padding-top="0.141cm" fo:border-top="#8eaadb 0.018cm solid" fo:padding-bottom="0.141cm" fo:border-bottom="#8eaadb 0.053cm solid" fo:padding-left="0.141cm" fo:border-left="#8eaadb 0.018cm solid" fo:padding-right="0.141cm" fo:border-right="#8eaadb 0.018cm solid" fo:wrap-option="wrap"/>
    </style:style>
    <style:style style:name="P428" style:family="paragraph" style:parent-style-name="Normal">
      <style:paragraph-properties fo:line-height="100%" fo:margin-bottom="0cm"/>
    </style:style>
    <style:style style:name="T42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05" style:family="table-cell">
      <style:table-cell-properties style:vertical-align="top" fo:padding-top="0.141cm" fo:border-top="#8eaadb 0.018cm solid" fo:padding-bottom="0.141cm" fo:border-bottom="#8eaadb 0.053cm solid" fo:padding-left="0.141cm" fo:border-left="#8eaadb 0.018cm solid" fo:padding-right="0.141cm" fo:border-right="#8eaadb 0.018cm solid" fo:wrap-option="wrap"/>
    </style:style>
    <style:style style:name="P429" style:family="paragraph" style:parent-style-name="Normal">
      <style:paragraph-properties fo:line-height="100%" fo:margin-bottom="0cm"/>
    </style:style>
    <style:style style:name="T42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29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29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29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61" style:family="table-row">
      <style:table-row-properties style:min-row-height="0.529cm"/>
    </style:style>
    <style:style style:name="Cell206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30" style:family="paragraph" style:parent-style-name="Normal">
      <style:paragraph-properties fo:line-height="100%" fo:margin-bottom="0cm"/>
    </style:style>
    <style:style style:name="T43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07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31" style:family="paragraph" style:parent-style-name="Normal">
      <style:paragraph-properties fo:line-height="100%" fo:margin-bottom="0cm"/>
    </style:style>
    <style:style style:name="T43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08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32" style:family="paragraph" style:parent-style-name="Normal">
      <style:paragraph-properties fo:line-height="100%" fo:margin-bottom="0cm"/>
    </style:style>
    <style:style style:name="T43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09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33" style:family="paragraph" style:parent-style-name="Normal">
      <style:paragraph-properties fo:line-height="100%" fo:margin-bottom="0cm"/>
    </style:style>
    <style:style style:name="T43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62" style:family="table-row">
      <style:table-row-properties style:min-row-height="0.529cm"/>
    </style:style>
    <style:style style:name="Cell210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34" style:family="paragraph" style:parent-style-name="Normal">
      <style:paragraph-properties fo:line-height="100%" fo:margin-bottom="0cm"/>
    </style:style>
    <style:style style:name="T43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11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35" style:family="paragraph" style:parent-style-name="Normal">
      <style:paragraph-properties fo:line-height="100%" fo:margin-bottom="0cm"/>
    </style:style>
    <style:style style:name="T43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12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36" style:family="paragraph" style:parent-style-name="Normal">
      <style:paragraph-properties fo:line-height="100%" fo:margin-bottom="0cm"/>
    </style:style>
    <style:style style:name="T43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13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37" style:family="paragraph" style:parent-style-name="Normal">
      <style:paragraph-properties fo:line-height="100%" fo:margin-bottom="0cm"/>
    </style:style>
    <style:style style:name="T43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63" style:family="table-row">
      <style:table-row-properties style:min-row-height="0.529cm"/>
    </style:style>
    <style:style style:name="Cell214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38" style:family="paragraph" style:parent-style-name="Normal">
      <style:paragraph-properties fo:line-height="100%" fo:margin-bottom="0cm"/>
    </style:style>
    <style:style style:name="T43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15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39" style:family="paragraph" style:parent-style-name="Normal">
      <style:paragraph-properties fo:line-height="100%" fo:margin-bottom="0cm"/>
    </style:style>
    <style:style style:name="T43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16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40" style:family="paragraph" style:parent-style-name="Normal">
      <style:paragraph-properties fo:line-height="100%" fo:margin-bottom="0cm"/>
    </style:style>
    <style:style style:name="T44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17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41" style:family="paragraph" style:parent-style-name="Normal">
      <style:paragraph-properties fo:line-height="100%" fo:margin-bottom="0cm"/>
    </style:style>
    <style:style style:name="T44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41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64" style:family="table-row">
      <style:table-row-properties style:min-row-height="0.529cm"/>
    </style:style>
    <style:style style:name="Cell218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42" style:family="paragraph" style:parent-style-name="Normal">
      <style:paragraph-properties fo:line-height="100%" fo:margin-bottom="0cm"/>
    </style:style>
    <style:style style:name="T44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19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43" style:family="paragraph" style:parent-style-name="Normal">
      <style:paragraph-properties fo:line-height="100%" fo:margin-bottom="0cm"/>
    </style:style>
    <style:style style:name="T44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20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44" style:family="paragraph" style:parent-style-name="Normal">
      <style:paragraph-properties fo:line-height="100%" fo:margin-bottom="0cm"/>
    </style:style>
    <style:style style:name="T44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21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65" style:family="table-row">
      <style:table-row-properties style:min-row-height="0.529cm"/>
    </style:style>
    <style:style style:name="Cell222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46" style:family="paragraph" style:parent-style-name="Normal">
      <style:paragraph-properties fo:line-height="100%" fo:margin-bottom="0cm"/>
    </style:style>
    <style:style style:name="T44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23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47" style:family="paragraph" style:parent-style-name="Normal">
      <style:paragraph-properties fo:line-height="100%" fo:margin-bottom="0cm"/>
    </style:style>
    <style:style style:name="T44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24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48" style:family="paragraph" style:parent-style-name="Normal">
      <style:paragraph-properties fo:line-height="100%" fo:margin-bottom="0cm"/>
    </style:style>
    <style:style style:name="T44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25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49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66" style:family="table-row">
      <style:table-row-properties style:min-row-height="0.529cm"/>
    </style:style>
    <style:style style:name="Cell226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50" style:family="paragraph" style:parent-style-name="Normal">
      <style:paragraph-properties fo:line-height="100%" fo:margin-bottom="0cm"/>
    </style:style>
    <style:style style:name="T45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27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28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52" style:family="paragraph" style:parent-style-name="Normal">
      <style:paragraph-properties fo:line-height="100%" fo:margin-bottom="0cm"/>
    </style:style>
    <style:style style:name="T45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29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53" style:family="paragraph" style:parent-style-name="Normal">
      <style:paragraph-properties fo:line-height="100%" fo:margin-bottom="0cm"/>
    </style:style>
    <style:style style:name="T45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53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67" style:family="table-row">
      <style:table-row-properties style:min-row-height="0.529cm"/>
    </style:style>
    <style:style style:name="Cell230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54" style:family="paragraph" style:parent-style-name="Normal">
      <style:paragraph-properties fo:line-height="100%" fo:margin-bottom="0cm"/>
    </style:style>
    <style:style style:name="T45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31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55" style:family="paragraph" style:parent-style-name="Normal">
      <style:paragraph-properties fo:line-height="100%" fo:margin-bottom="0cm"/>
    </style:style>
    <style:style style:name="T45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32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56" style:family="paragraph" style:parent-style-name="Normal">
      <style:paragraph-properties fo:line-height="100%" fo:margin-bottom="0cm"/>
    </style:style>
    <style:style style:name="T45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33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57" style:family="paragraph" style:parent-style-name="Normal">
      <style:paragraph-properties fo:line-height="100%" fo:margin-bottom="0cm"/>
    </style:style>
    <style:style style:name="T45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57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68" style:family="table-row">
      <style:table-row-properties style:min-row-height="0.529cm"/>
    </style:style>
    <style:style style:name="Cell234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58" style:family="paragraph" style:parent-style-name="Normal">
      <style:paragraph-properties fo:line-height="100%" fo:margin-bottom="0cm"/>
    </style:style>
    <style:style style:name="T45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35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59" style:family="paragraph" style:parent-style-name="Normal">
      <style:paragraph-properties fo:line-height="100%" fo:margin-bottom="0cm"/>
    </style:style>
    <style:style style:name="T45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36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60" style:family="paragraph" style:parent-style-name="Normal">
      <style:paragraph-properties fo:line-height="100%" fo:margin-bottom="0cm"/>
    </style:style>
    <style:style style:name="T46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37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61" style:family="paragraph" style:parent-style-name="Normal">
      <style:paragraph-properties fo:line-height="100%" fo:margin-bottom="0cm"/>
    </style:style>
    <style:style style:name="T46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61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69" style:family="table-row">
      <style:table-row-properties style:min-row-height="0.529cm"/>
    </style:style>
    <style:style style:name="Cell238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62" style:family="paragraph" style:parent-style-name="Normal">
      <style:paragraph-properties fo:line-height="100%" fo:margin-bottom="0cm"/>
    </style:style>
    <style:style style:name="T46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39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63" style:family="paragraph" style:parent-style-name="Normal">
      <style:paragraph-properties fo:line-height="100%" fo:margin-bottom="0cm"/>
    </style:style>
    <style:style style:name="T46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40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64" style:family="paragraph" style:parent-style-name="Normal">
      <style:paragraph-properties fo:line-height="100%" fo:margin-bottom="0cm"/>
    </style:style>
    <style:style style:name="T46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41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65" style:family="paragraph" style:parent-style-name="Normal">
      <style:paragraph-properties fo:line-height="100%" fo:margin-bottom="0cm"/>
    </style:style>
    <style:style style:name="T46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65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70" style:family="table-row">
      <style:table-row-properties style:min-row-height="0.529cm"/>
    </style:style>
    <style:style style:name="Cell242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66" style:family="paragraph" style:parent-style-name="Normal">
      <style:paragraph-properties fo:line-height="100%" fo:margin-bottom="0cm"/>
    </style:style>
    <style:style style:name="T46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43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67" style:family="paragraph" style:parent-style-name="Normal">
      <style:paragraph-properties fo:line-height="100%" fo:margin-bottom="0cm"/>
    </style:style>
    <style:style style:name="T46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44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68" style:family="paragraph" style:parent-style-name="Normal">
      <style:paragraph-properties fo:line-height="100%" fo:margin-bottom="0cm"/>
    </style:style>
    <style:style style:name="T46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45" style:family="table-cell">
      <style:table-cell-properties style:vertical-align="top" fo:padding-top="0.141cm" fo:border-top="#8eaadb 0.018cm solid" fo:padding-bottom="0.141cm" fo:border-bottom="#8eaadb 0.018cm solid" fo:padding-left="0.141cm" fo:border-left="#8eaadb 0.018cm solid" fo:padding-right="0.141cm" fo:border-right="#8eaadb 0.018cm solid" fo:wrap-option="wrap"/>
    </style:style>
    <style:style style:name="P469" style:family="paragraph" style:parent-style-name="Normal">
      <style:paragraph-properties fo:line-height="100%" fo:margin-bottom="0cm"/>
    </style:style>
    <style:style style:name="T46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470" style:family="paragraph" style:parent-style-name="Normal">
      <style:paragraph-properties fo:text-align="justify" fo:margin-bottom="0cm"/>
    </style:style>
    <style:style style:name="T470_1" style:family="text">
      <style:text-properties style:font-name="Calibri" style:font-name-asian="Calibri" style:font-name-complex="Calibri"/>
    </style:style>
    <style:style style:name="P471" style:family="paragraph" style:parent-style-name="Normal">
      <style:paragraph-properties fo:text-align="justify" fo:line-height="100%" fo:margin-bottom="0cm"/>
    </style:style>
    <style:style style:name="T471_1" style:family="text">
      <style:text-properties style:font-name="Arial" style:font-name-asian="Arial" style:font-name-complex="Arial"/>
    </style:style>
    <style:style style:name="T471_2" style:family="text">
      <style:text-properties style:font-name="Arial" style:font-name-asian="Arial" style:font-name-complex="Arial"/>
    </style:style>
    <style:style style:name="T471_3" style:family="text">
      <style:text-properties style:font-name="Arial" style:font-name-asian="Arial" style:font-name-complex="Arial"/>
    </style:style>
    <style:style style:name="T471_4" style:family="text">
      <style:text-properties style:font-name="Arial" style:font-name-asian="Arial" style:font-name-complex="Arial"/>
    </style:style>
    <style:style style:name="T471_5" style:family="text">
      <style:text-properties style:font-name="Arial" style:font-name-asian="Arial" style:font-name-complex="Arial"/>
    </style:style>
    <style:style style:name="T471_6" style:family="text">
      <style:text-properties style:font-name="Arial" style:font-name-asian="Arial" style:font-name-complex="Arial"/>
    </style:style>
    <style:style style:name="T471_7" style:family="text">
      <style:text-properties style:font-name="Arial" style:font-name-asian="Arial" style:font-name-complex="Arial"/>
    </style:style>
    <style:style style:name="T471_8" style:family="text">
      <style:text-properties style:font-name="Arial" style:font-name-asian="Arial" style:font-name-complex="Arial"/>
    </style:style>
    <style:style style:name="T471_9" style:family="text">
      <style:text-properties style:font-name="Arial" style:font-name-asian="Arial" style:font-name-complex="Arial"/>
    </style:style>
    <style:style style:name="T471_10" style:family="text">
      <style:text-properties style:font-name="Arial" style:font-name-asian="Arial" style:font-name-complex="Arial"/>
    </style:style>
    <style:style style:name="T471_11" style:family="text">
      <style:text-properties style:font-name="Arial" style:font-name-asian="Arial" style:font-name-complex="Arial"/>
    </style:style>
    <style:style style:name="T471_12" style:family="text">
      <style:text-properties style:font-name="Arial" style:font-name-asian="Arial" style:font-name-complex="Arial"/>
    </style:style>
    <style:style style:name="T471_13" style:family="text">
      <style:text-properties style:font-name="Arial" style:font-name-asian="Arial" style:font-name-complex="Arial"/>
    </style:style>
    <style:style style:name="T471_14" style:family="text">
      <style:text-properties style:font-name="Arial" style:font-name-asian="Arial" style:font-name-complex="Arial"/>
    </style:style>
    <style:style style:name="T471_15" style:family="text">
      <style:text-properties style:font-name="Arial" style:font-name-asian="Arial" style:font-name-complex="Arial"/>
    </style:style>
    <style:style style:name="T471_16" style:family="text">
      <style:text-properties style:font-name="Arial" style:font-name-asian="Arial" style:font-name-complex="Arial"/>
    </style:style>
    <style:style style:name="T471_17" style:family="text">
      <style:text-properties style:font-name="Arial" style:font-name-asian="Arial" style:font-name-complex="Arial"/>
    </style:style>
    <style:style style:name="T471_18" style:family="text">
      <style:text-properties style:font-name="Arial" style:font-name-asian="Arial" style:font-name-complex="Arial"/>
    </style:style>
    <style:style style:name="T471_19" style:family="text">
      <style:text-properties style:font-name="Arial" style:font-name-asian="Arial" style:font-name-complex="Arial"/>
    </style:style>
    <style:style style:name="T471_20" style:family="text">
      <style:text-properties style:font-name="Arial" style:font-name-asian="Arial" style:font-name-complex="Arial"/>
    </style:style>
    <style:style style:name="T471_21" style:family="text">
      <style:text-properties style:font-name="Arial" style:font-name-asian="Arial" style:font-name-complex="Arial"/>
    </style:style>
    <style:style style:name="T471_22" style:family="text">
      <style:text-properties style:font-name="Arial" style:font-name-asian="Arial" style:font-name-complex="Arial"/>
    </style:style>
    <style:style style:name="T471_23" style:family="text">
      <style:text-properties style:font-name="Arial" style:font-name-asian="Arial" style:font-name-complex="Arial"/>
    </style:style>
    <style:style style:name="T471_24" style:family="text">
      <style:text-properties style:font-name="Arial" style:font-name-asian="Arial" style:font-name-complex="Arial"/>
    </style:style>
    <style:style style:name="T471_25" style:family="text">
      <style:text-properties style:font-name="Arial" style:font-name-asian="Arial" style:font-name-complex="Arial"/>
    </style:style>
    <style:style style:name="T471_26" style:family="text">
      <style:text-properties style:font-name="Arial" style:font-name-asian="Arial" style:font-name-complex="Arial"/>
    </style:style>
    <style:style style:name="T471_27" style:family="text">
      <style:text-properties style:font-name="Arial" style:font-name-asian="Arial" style:font-name-complex="Arial"/>
    </style:style>
    <style:style style:name="T471_28" style:family="text">
      <style:text-properties style:font-name="Arial" style:font-name-asian="Arial" style:font-name-complex="Arial"/>
    </style:style>
    <style:style style:name="T471_29" style:family="text">
      <style:text-properties style:font-name="Arial" style:font-name-asian="Arial" style:font-name-complex="Arial"/>
    </style:style>
    <style:style style:name="T471_30" style:family="text">
      <style:text-properties style:font-name="Arial" style:font-name-asian="Arial" style:font-name-complex="Arial"/>
    </style:style>
    <style:style style:name="T471_31" style:family="text">
      <style:text-properties style:font-name="Arial" style:font-name-asian="Arial" style:font-name-complex="Arial"/>
    </style:style>
    <style:style style:name="T471_32" style:family="text">
      <style:text-properties style:font-name="Arial" style:font-name-asian="Arial" style:font-name-complex="Arial"/>
    </style:style>
    <style:style style:name="T471_33" style:family="text">
      <style:text-properties style:font-name="Arial" style:font-name-asian="Arial" style:font-name-complex="Arial"/>
    </style:style>
    <style:style style:name="T471_34" style:family="text">
      <style:text-properties style:font-name="Arial" style:font-name-asian="Arial" style:font-name-complex="Arial"/>
    </style:style>
    <style:style style:name="T471_35" style:family="text">
      <style:text-properties style:font-name="Arial" style:font-name-asian="Arial" style:font-name-complex="Arial"/>
    </style:style>
    <style:style style:name="T471_36" style:family="text">
      <style:text-properties style:font-name="Arial" style:font-name-asian="Arial" style:font-name-complex="Arial"/>
    </style:style>
    <style:style style:name="T471_37" style:family="text">
      <style:text-properties style:font-name="Arial" style:font-name-asian="Arial" style:font-name-complex="Arial"/>
    </style:style>
    <style:style style:name="T471_38" style:family="text">
      <style:text-properties style:font-name="Arial" style:font-name-asian="Arial" style:font-name-complex="Arial"/>
    </style:style>
    <style:style style:name="T471_39" style:family="text">
      <style:text-properties style:font-name="Arial" style:font-name-asian="Arial" style:font-name-complex="Arial"/>
    </style:style>
    <style:style style:name="T471_40" style:family="text">
      <style:text-properties style:font-name="Arial" style:font-name-asian="Arial" style:font-name-complex="Arial"/>
    </style:style>
    <style:style style:name="T471_41" style:family="text">
      <style:text-properties style:font-name="Arial" style:font-name-asian="Arial" style:font-name-complex="Arial"/>
    </style:style>
    <style:style style:name="T471_42" style:family="text">
      <style:text-properties style:font-name="Arial" style:font-name-asian="Arial" style:font-name-complex="Arial"/>
    </style:style>
    <style:style style:name="T471_43" style:family="text">
      <style:text-properties style:font-name="Arial" style:font-name-asian="Arial" style:font-name-complex="Arial"/>
    </style:style>
    <style:style style:name="T471_44" style:family="text">
      <style:text-properties style:font-name="Arial" style:font-name-asian="Arial" style:font-name-complex="Arial"/>
    </style:style>
    <style:style style:name="T471_45" style:family="text">
      <style:text-properties style:font-name="Arial" style:font-name-asian="Arial" style:font-name-complex="Arial"/>
    </style:style>
    <style:style style:name="T471_46" style:family="text">
      <style:text-properties style:font-name="Arial" style:font-name-asian="Arial" style:font-name-complex="Arial"/>
    </style:style>
    <style:style style:name="T471_47" style:family="text">
      <style:text-properties style:font-name="Arial" style:font-name-asian="Arial" style:font-name-complex="Arial"/>
    </style:style>
    <style:style style:name="P472" style:family="paragraph" style:parent-style-name="Normal">
      <style:paragraph-properties fo:text-align="justify" fo:line-height="100%" fo:margin-bottom="0cm"/>
    </style:style>
    <style:style style:name="P473" style:family="paragraph" style:parent-style-name="Normal">
      <style:paragraph-properties fo:text-align="justify" fo:line-height="100%" fo:margin-bottom="0cm"/>
      <style:text-properties style:font-name="Arial" style:font-name-asian="Arial" style:font-name-complex="Arial" fo:font-weight="bold" style:font-weight-asian="bold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74" style:family="paragraph" style:parent-style-name="Normal">
      <style:paragraph-properties fo:text-align="justify" fo:line-height="100%" fo:margin-bottom="0cm"/>
      <style:text-properties style:font-name="Arial" style:font-name-asian="Arial" style:font-name-complex="Arial" fo:font-weight="bold" style:font-weight-asian="bold" style:font-weight-complex="bold"/>
    </style:style>
    <style:style style:name="P475" style:family="paragraph" style:parent-style-name="Normal">
      <style:paragraph-properties fo:text-align="justify" fo:margin-bottom="0cm"/>
    </style:style>
    <style:style style:name="T475_1" style:family="text">
      <style:text-properties style:font-name="Arial" style:font-name-asian="Arial" style:font-name-complex="Arial"/>
    </style:style>
    <style:style style:name="T475_2" style:family="text">
      <style:text-properties style:font-name="Arial" style:font-name-asian="Arial" style:font-name-complex="Arial"/>
    </style:style>
    <style:style style:name="T475_3" style:family="text">
      <style:text-properties style:font-name="Arial" style:font-name-asian="Arial" style:font-name-complex="Arial"/>
    </style:style>
    <style:style style:name="T475_4" style:family="text">
      <style:text-properties style:font-name="Arial" style:font-name-asian="Arial" style:font-name-complex="Arial"/>
    </style:style>
    <style:style style:name="T475_5" style:family="text">
      <style:text-properties style:font-name="Arial" style:font-name-asian="Arial" style:font-name-complex="Arial"/>
    </style:style>
    <style:style style:name="T475_6" style:family="text">
      <style:text-properties style:font-name="Arial" style:font-name-asian="Arial" style:font-name-complex="Arial"/>
    </style:style>
    <style:style style:name="T475_7" style:family="text">
      <style:text-properties style:font-name="Arial" style:font-name-asian="Arial" style:font-name-complex="Arial"/>
    </style:style>
    <style:style style:name="T475_8" style:family="text">
      <style:text-properties style:font-name="Arial" style:font-name-asian="Arial" style:font-name-complex="Arial"/>
    </style:style>
    <style:style style:name="T475_9" style:family="text">
      <style:text-properties style:font-name="Arial" style:font-name-asian="Arial" style:font-name-complex="Arial"/>
    </style:style>
    <style:style style:name="T475_10" style:family="text">
      <style:text-properties style:font-name="Arial" style:font-name-asian="Arial" style:font-name-complex="Arial" fo:font-weight="bold" style:font-weight-asian="bold" style:font-weight-complex="bold"/>
    </style:style>
    <style:style style:name="T475_11" style:family="text">
      <style:text-properties style:font-name="Arial" style:font-name-asian="Arial" style:font-name-complex="Arial" fo:font-weight="bold" style:font-weight-asian="bold" style:font-weight-complex="bold"/>
    </style:style>
    <style:style style:name="T475_12" style:family="text">
      <style:text-properties style:font-name="Arial" style:font-name-asian="Arial" style:font-name-complex="Arial"/>
    </style:style>
    <style:style style:name="T475_13" style:family="text">
      <style:text-properties style:font-name="Arial" style:font-name-asian="Arial" style:font-name-complex="Arial"/>
    </style:style>
    <style:style style:name="T475_14" style:family="text">
      <style:text-properties style:font-name="Arial" style:font-name-asian="Arial" style:font-name-complex="Arial"/>
    </style:style>
    <style:style style:name="T475_15" style:family="text">
      <style:text-properties style:font-name="Arial" style:font-name-asian="Arial" style:font-name-complex="Arial"/>
    </style:style>
    <style:style style:name="T475_16" style:family="text">
      <style:text-properties style:font-name="Arial" style:font-name-asian="Arial" style:font-name-complex="Arial" fo:font-weight="bold" style:font-weight-asian="bold" style:font-weight-complex="bold"/>
    </style:style>
    <style:style style:name="T475_17" style:family="text">
      <style:text-properties style:font-name="Arial" style:font-name-asian="Arial" style:font-name-complex="Arial" fo:font-weight="bold" style:font-weight-asian="bold" style:font-weight-complex="bold"/>
    </style:style>
    <style:style style:name="T475_18" style:family="text">
      <style:text-properties style:font-name="Arial" style:font-name-asian="Arial" style:font-name-complex="Arial"/>
    </style:style>
    <style:style style:name="T475_19" style:family="text">
      <style:text-properties style:font-name="Arial" style:font-name-asian="Arial" style:font-name-complex="Arial"/>
    </style:style>
    <style:style style:name="T475_20" style:family="text">
      <style:text-properties style:font-name="Arial" style:font-name-asian="Arial" style:font-name-complex="Arial"/>
    </style:style>
    <style:style style:name="T475_21" style:family="text">
      <style:text-properties style:font-name="Arial" style:font-name-asian="Arial" style:font-name-complex="Arial"/>
    </style:style>
    <style:style style:name="T475_22" style:family="text">
      <style:text-properties style:font-name="Arial" style:font-name-asian="Arial" style:font-name-complex="Arial"/>
    </style:style>
    <style:style style:name="T475_23" style:family="text">
      <style:text-properties style:font-name="Arial" style:font-name-asian="Arial" style:font-name-complex="Arial"/>
    </style:style>
    <style:style style:name="T475_24" style:family="text">
      <style:text-properties style:font-name="Arial" style:font-name-asian="Arial" style:font-name-complex="Arial"/>
    </style:style>
    <style:style style:name="T475_25" style:family="text">
      <style:text-properties style:font-name="Arial" style:font-name-asian="Arial" style:font-name-complex="Arial"/>
    </style:style>
    <style:style style:name="T475_26" style:family="text">
      <style:text-properties style:font-name="Arial" style:font-name-asian="Arial" style:font-name-complex="Arial"/>
    </style:style>
    <style:style style:name="T475_27" style:family="text">
      <style:text-properties style:font-name="Arial" style:font-name-asian="Arial" style:font-name-complex="Arial"/>
    </style:style>
    <style:style style:name="T475_28" style:family="text">
      <style:text-properties style:font-name="Arial" style:font-name-asian="Arial" style:font-name-complex="Arial"/>
    </style:style>
    <style:style style:name="T475_29" style:family="text">
      <style:text-properties style:font-name="Arial" style:font-name-asian="Arial" style:font-name-complex="Arial"/>
    </style:style>
    <style:style style:name="T475_30" style:family="text">
      <style:text-properties style:font-name="Arial" style:font-name-asian="Arial" style:font-name-complex="Arial"/>
    </style:style>
    <style:style style:name="T475_31" style:family="text">
      <style:text-properties style:font-name="Arial" style:font-name-asian="Arial" style:font-name-complex="Arial"/>
    </style:style>
    <style:style style:name="T475_32" style:family="text">
      <style:text-properties style:font-name="Arial" style:font-name-asian="Arial" style:font-name-complex="Arial"/>
    </style:style>
    <style:style style:name="T475_33" style:family="text">
      <style:text-properties style:font-name="Arial" style:font-name-asian="Arial" style:font-name-complex="Arial"/>
    </style:style>
    <style:style style:name="T475_34" style:family="text">
      <style:text-properties style:font-name="Arial" style:font-name-asian="Arial" style:font-name-complex="Arial"/>
    </style:style>
    <style:style style:name="T475_35" style:family="text">
      <style:text-properties style:font-name="Arial" style:font-name-asian="Arial" style:font-name-complex="Arial"/>
    </style:style>
    <style:style style:name="T475_36" style:family="text">
      <style:text-properties style:font-name="Arial" style:font-name-asian="Arial" style:font-name-complex="Arial"/>
    </style:style>
    <style:style style:name="T475_37" style:family="text">
      <style:text-properties style:font-name="Arial" style:font-name-asian="Arial" style:font-name-complex="Arial"/>
    </style:style>
    <style:style style:name="T475_38" style:family="text">
      <style:text-properties style:font-name="Arial" style:font-name-asian="Arial" style:font-name-complex="Arial"/>
    </style:style>
    <style:style style:name="T475_39" style:family="text">
      <style:text-properties style:font-name="Arial" style:font-name-asian="Arial" style:font-name-complex="Arial"/>
    </style:style>
    <style:style style:name="T475_40" style:family="text">
      <style:text-properties style:font-name="Arial" style:font-name-asian="Arial" style:font-name-complex="Arial" fo:font-weight="bold" style:font-weight-asian="bold" style:font-weight-complex="bold"/>
    </style:style>
    <style:style style:name="T475_41" style:family="text">
      <style:text-properties style:font-name="Arial" style:font-name-asian="Arial" style:font-name-complex="Arial" fo:font-weight="bold" style:font-weight-asian="bold" style:font-weight-complex="bold"/>
    </style:style>
    <style:style style:name="T475_42" style:family="text">
      <style:text-properties style:font-name="Arial" style:font-name-asian="Arial" style:font-name-complex="Arial" fo:font-weight="bold" style:font-weight-asian="bold" style:font-weight-complex="bold"/>
    </style:style>
    <style:style style:name="T475_43" style:family="text">
      <style:text-properties style:font-name="Arial" style:font-name-asian="Arial" style:font-name-complex="Arial"/>
    </style:style>
    <style:style style:name="T475_44" style:family="text">
      <style:text-properties style:font-name="Arial" style:font-name-asian="Arial" style:font-name-complex="Arial"/>
    </style:style>
    <style:style style:name="T475_45" style:family="text">
      <style:text-properties style:font-name="Arial" style:font-name-asian="Arial" style:font-name-complex="Arial"/>
    </style:style>
    <style:style style:name="T475_46" style:family="text">
      <style:text-properties style:font-name="Arial" style:font-name-asian="Arial" style:font-name-complex="Arial"/>
    </style:style>
    <style:style style:name="T475_47" style:family="text">
      <style:text-properties style:font-name="Arial" style:font-name-asian="Arial" style:font-name-complex="Arial"/>
    </style:style>
    <style:style style:name="T475_48" style:family="text">
      <style:text-properties style:font-name="Arial" style:font-name-asian="Arial" style:font-name-complex="Arial"/>
    </style:style>
    <style:style style:name="T475_49" style:family="text">
      <style:text-properties style:font-name="Arial" style:font-name-asian="Arial" style:font-name-complex="Arial"/>
    </style:style>
    <style:style style:name="P476" style:family="paragraph" style:parent-style-name="Normal">
      <style:paragraph-properties fo:text-align="justify" fo:margin-bottom="0cm"/>
      <style:text-properties style:font-name="Arial" style:font-name-asian="Arial" style:font-name-complex="Arial" fo:font-weight="bold" style:font-weight-asian="bold" style:font-weight-complex="bold"/>
    </style:style>
    <style:style style:name="Table13" style:family="table">
      <style:table-properties table:align="left" style:width="16.503cm" fo:margin-left="0cm"/>
    </style:style>
    <style:style style:name="Column51" style:family="table-column">
      <style:table-column-properties style:column-width="3.676cm"/>
    </style:style>
    <style:style style:name="Column52" style:family="table-column">
      <style:table-column-properties style:column-width="3.106cm"/>
    </style:style>
    <style:style style:name="Column53" style:family="table-column">
      <style:table-column-properties style:column-width="2.057cm"/>
    </style:style>
    <style:style style:name="Column54" style:family="table-column">
      <style:table-column-properties style:column-width="2.108cm"/>
    </style:style>
    <style:style style:name="Column55" style:family="table-column">
      <style:table-column-properties style:column-width="2.556cm"/>
    </style:style>
    <style:style style:name="Column56" style:family="table-column">
      <style:table-column-properties style:column-width="3cm"/>
    </style:style>
    <style:style style:name="Row71" style:family="table-row">
      <style:table-row-properties style:min-row-height="0.815cm"/>
    </style:style>
    <style:style style:name="Cell24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77" style:family="paragraph" style:parent-style-name="Normal">
      <style:paragraph-properties fo:line-height="100%" fo:margin-bottom="0cm"/>
    </style:style>
    <style:style style:name="T477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24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78" style:family="paragraph" style:parent-style-name="Normal">
      <style:paragraph-properties fo:line-height="100%" fo:margin-bottom="0cm"/>
    </style:style>
    <style:style style:name="T478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478_2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478_3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478_4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478_5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24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79" style:family="paragraph" style:parent-style-name="Normal">
      <style:paragraph-properties fo:line-height="100%" fo:margin-bottom="0cm"/>
    </style:style>
    <style:style style:name="T479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24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80" style:family="paragraph" style:parent-style-name="Normal">
      <style:paragraph-properties fo:line-height="100%" fo:margin-bottom="0cm"/>
    </style:style>
    <style:style style:name="T480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25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81" style:family="paragraph" style:parent-style-name="Normal">
      <style:paragraph-properties fo:line-height="100%" fo:margin-bottom="0cm"/>
    </style:style>
    <style:style style:name="T481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481_2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481_3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25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82" style:family="paragraph" style:parent-style-name="Normal">
      <style:paragraph-properties fo:line-height="100%" fo:margin-bottom="0cm"/>
    </style:style>
    <style:style style:name="T482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Row72" style:family="table-row">
      <style:table-row-properties style:min-row-height="0.473cm"/>
    </style:style>
    <style:style style:name="Cell25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83" style:family="paragraph" style:parent-style-name="Normal">
      <style:paragraph-properties fo:text-align="justify" fo:line-height="100%" fo:margin-bottom="0cm"/>
    </style:style>
    <style:style style:name="T4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84" style:family="paragraph" style:parent-style-name="Normal">
      <style:paragraph-properties fo:text-align="justify" fo:line-height="100%" fo:margin-bottom="0cm"/>
    </style:style>
    <style:style style:name="T48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5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85" style:family="paragraph" style:parent-style-name="Normal">
      <style:paragraph-properties fo:text-align="justify" fo:line-height="100%" fo:margin-bottom="0cm"/>
    </style:style>
    <style:style style:name="T48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5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86" style:family="paragraph" style:parent-style-name="Normal">
      <style:paragraph-properties fo:text-align="justify" fo:line-height="100%" fo:margin-bottom="0cm"/>
    </style:style>
    <style:style style:name="T48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5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87" style:family="paragraph" style:parent-style-name="Normal">
      <style:paragraph-properties fo:text-align="justify" fo:line-height="100%" fo:margin-bottom="0cm"/>
    </style:style>
    <style:style style:name="T48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5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88" style:family="paragraph" style:parent-style-name="Normal">
      <style:paragraph-properties fo:text-align="justify" fo:line-height="100%" fo:margin-bottom="0cm"/>
    </style:style>
    <style:style style:name="T48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73" style:family="table-row">
      <style:table-row-properties style:min-row-height="0.473cm"/>
    </style:style>
    <style:style style:name="Cell25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89" style:family="paragraph" style:parent-style-name="Normal">
      <style:paragraph-properties fo:text-align="justify" fo:line-height="100%" fo:margin-bottom="0cm"/>
    </style:style>
    <style:style style:name="T4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90" style:family="paragraph" style:parent-style-name="Normal">
      <style:paragraph-properties fo:text-align="justify" fo:line-height="100%" fo:margin-bottom="0cm"/>
    </style:style>
    <style:style style:name="T49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6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91" style:family="paragraph" style:parent-style-name="Normal">
      <style:paragraph-properties fo:text-align="justify" fo:line-height="100%" fo:margin-bottom="0cm"/>
    </style:style>
    <style:style style:name="T49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6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92" style:family="paragraph" style:parent-style-name="Normal">
      <style:paragraph-properties fo:text-align="justify" fo:line-height="100%" fo:margin-bottom="0cm"/>
    </style:style>
    <style:style style:name="T49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6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93" style:family="paragraph" style:parent-style-name="Normal">
      <style:paragraph-properties fo:text-align="justify" fo:line-height="100%" fo:margin-bottom="0cm"/>
    </style:style>
    <style:style style:name="T49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9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6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94" style:family="paragraph" style:parent-style-name="Normal">
      <style:paragraph-properties fo:text-align="justify" fo:line-height="100%" fo:margin-bottom="0cm"/>
    </style:style>
    <style:style style:name="T49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74" style:family="table-row">
      <style:table-row-properties style:min-row-height="0.473cm"/>
    </style:style>
    <style:style style:name="Cell26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95" style:family="paragraph" style:parent-style-name="Normal">
      <style:paragraph-properties fo:text-align="justify" fo:line-height="100%" fo:margin-bottom="0cm"/>
    </style:style>
    <style:style style:name="T4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6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96" style:family="paragraph" style:parent-style-name="Normal">
      <style:paragraph-properties fo:text-align="justify" fo:line-height="100%" fo:margin-bottom="0cm"/>
    </style:style>
    <style:style style:name="T49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6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97" style:family="paragraph" style:parent-style-name="Normal">
      <style:paragraph-properties fo:text-align="justify" fo:line-height="100%" fo:margin-bottom="0cm"/>
    </style:style>
    <style:style style:name="T49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6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98" style:family="paragraph" style:parent-style-name="Normal">
      <style:paragraph-properties fo:text-align="justify" fo:line-height="100%" fo:margin-bottom="0cm"/>
    </style:style>
    <style:style style:name="T49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6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499" style:family="paragraph" style:parent-style-name="Normal">
      <style:paragraph-properties fo:text-align="justify" fo:line-height="100%" fo:margin-bottom="0cm"/>
    </style:style>
    <style:style style:name="T49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6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00" style:family="paragraph" style:parent-style-name="Normal">
      <style:paragraph-properties fo:text-align="justify" fo:line-height="100%" fo:margin-bottom="0cm"/>
    </style:style>
    <style:style style:name="T50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75" style:family="table-row">
      <style:table-row-properties style:min-row-height="0.473cm"/>
    </style:style>
    <style:style style:name="Cell27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01" style:family="paragraph" style:parent-style-name="Normal">
      <style:paragraph-properties fo:text-align="justify" fo:line-height="100%" fo:margin-bottom="0cm"/>
    </style:style>
    <style:style style:name="T5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7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02" style:family="paragraph" style:parent-style-name="Normal">
      <style:paragraph-properties fo:text-align="justify" fo:line-height="100%" fo:margin-bottom="0cm"/>
    </style:style>
    <style:style style:name="T50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7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03" style:family="paragraph" style:parent-style-name="Normal">
      <style:paragraph-properties fo:text-align="justify" fo:line-height="100%" fo:margin-bottom="0cm"/>
    </style:style>
    <style:style style:name="T50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7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04" style:family="paragraph" style:parent-style-name="Normal">
      <style:paragraph-properties fo:text-align="justify" fo:line-height="100%" fo:margin-bottom="0cm"/>
    </style:style>
    <style:style style:name="T50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7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05" style:family="paragraph" style:parent-style-name="Normal">
      <style:paragraph-properties fo:text-align="justify" fo:line-height="100%" fo:margin-bottom="0cm"/>
    </style:style>
    <style:style style:name="T50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7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06" style:family="paragraph" style:parent-style-name="Normal">
      <style:paragraph-properties fo:text-align="justify" fo:line-height="100%" fo:margin-bottom="0cm"/>
    </style:style>
    <style:style style:name="T50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76" style:family="table-row">
      <style:table-row-properties style:min-row-height="0.473cm"/>
    </style:style>
    <style:style style:name="Cell27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07" style:family="paragraph" style:parent-style-name="Normal">
      <style:paragraph-properties fo:text-align="justify" fo:line-height="100%" fo:margin-bottom="0cm"/>
    </style:style>
    <style:style style:name="T5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7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08" style:family="paragraph" style:parent-style-name="Normal">
      <style:paragraph-properties fo:text-align="justify" fo:line-height="100%" fo:margin-bottom="0cm"/>
    </style:style>
    <style:style style:name="T50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7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09" style:family="paragraph" style:parent-style-name="Normal">
      <style:paragraph-properties fo:text-align="justify" fo:line-height="100%" fo:margin-bottom="0cm"/>
    </style:style>
    <style:style style:name="T50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7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10" style:family="paragraph" style:parent-style-name="Normal">
      <style:paragraph-properties fo:text-align="justify" fo:line-height="100%" fo:margin-bottom="0cm"/>
    </style:style>
    <style:style style:name="T51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8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11" style:family="paragraph" style:parent-style-name="Normal">
      <style:paragraph-properties fo:text-align="justify" fo:line-height="100%" fo:margin-bottom="0cm"/>
    </style:style>
    <style:style style:name="T51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8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12" style:family="paragraph" style:parent-style-name="Normal">
      <style:paragraph-properties fo:text-align="justify" fo:line-height="100%" fo:margin-bottom="0cm"/>
    </style:style>
    <style:style style:name="T51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77" style:family="table-row">
      <style:table-row-properties style:min-row-height="0.473cm"/>
    </style:style>
    <style:style style:name="Cell28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13" style:family="paragraph" style:parent-style-name="Normal">
      <style:paragraph-properties fo:text-align="justify" fo:line-height="100%" fo:margin-bottom="0cm"/>
    </style:style>
    <style:style style:name="T5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8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14" style:family="paragraph" style:parent-style-name="Normal">
      <style:paragraph-properties fo:text-align="justify" fo:line-height="100%" fo:margin-bottom="0cm"/>
    </style:style>
    <style:style style:name="T51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8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15" style:family="paragraph" style:parent-style-name="Normal">
      <style:paragraph-properties fo:text-align="justify" fo:line-height="100%" fo:margin-bottom="0cm"/>
    </style:style>
    <style:style style:name="T5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8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16" style:family="paragraph" style:parent-style-name="Normal">
      <style:paragraph-properties fo:text-align="justify" fo:line-height="100%" fo:margin-bottom="0cm"/>
    </style:style>
    <style:style style:name="T51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8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17" style:family="paragraph" style:parent-style-name="Normal">
      <style:paragraph-properties fo:text-align="justify" fo:line-height="100%" fo:margin-bottom="0cm"/>
    </style:style>
    <style:style style:name="T51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8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18" style:family="paragraph" style:parent-style-name="Normal">
      <style:paragraph-properties fo:text-align="justify" fo:line-height="100%" fo:margin-bottom="0cm"/>
    </style:style>
    <style:style style:name="T5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78" style:family="table-row">
      <style:table-row-properties style:min-row-height="0.473cm"/>
    </style:style>
    <style:style style:name="Cell28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19" style:family="paragraph" style:parent-style-name="Normal">
      <style:paragraph-properties fo:text-align="justify" fo:line-height="100%" fo:margin-bottom="0cm"/>
    </style:style>
    <style:style style:name="T5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8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20" style:family="paragraph" style:parent-style-name="Normal">
      <style:paragraph-properties fo:text-align="justify" fo:line-height="100%" fo:margin-bottom="0cm"/>
    </style:style>
    <style:style style:name="T52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9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21" style:family="paragraph" style:parent-style-name="Normal">
      <style:paragraph-properties fo:text-align="justify" fo:line-height="100%" fo:margin-bottom="0cm"/>
    </style:style>
    <style:style style:name="T5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9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22" style:family="paragraph" style:parent-style-name="Normal">
      <style:paragraph-properties fo:text-align="justify" fo:line-height="100%" fo:margin-bottom="0cm"/>
    </style:style>
    <style:style style:name="T52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9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23" style:family="paragraph" style:parent-style-name="Normal">
      <style:paragraph-properties fo:text-align="justify" fo:line-height="100%" fo:margin-bottom="0cm"/>
    </style:style>
    <style:style style:name="T5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9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24" style:family="paragraph" style:parent-style-name="Normal">
      <style:paragraph-properties fo:text-align="justify" fo:line-height="100%" fo:margin-bottom="0cm"/>
    </style:style>
    <style:style style:name="T52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79" style:family="table-row">
      <style:table-row-properties style:min-row-height="0.473cm"/>
    </style:style>
    <style:style style:name="Cell29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25" style:family="paragraph" style:parent-style-name="Normal">
      <style:paragraph-properties fo:text-align="justify" fo:line-height="100%" fo:margin-bottom="0cm"/>
    </style:style>
    <style:style style:name="T5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26" style:family="paragraph" style:parent-style-name="Normal">
      <style:paragraph-properties fo:text-align="justify" fo:line-height="100%" fo:margin-bottom="0cm"/>
    </style:style>
    <style:style style:name="T52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9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27" style:family="paragraph" style:parent-style-name="Normal">
      <style:paragraph-properties fo:text-align="justify" fo:line-height="100%" fo:margin-bottom="0cm"/>
    </style:style>
    <style:style style:name="T52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9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28" style:family="paragraph" style:parent-style-name="Normal">
      <style:paragraph-properties fo:text-align="justify" fo:line-height="100%" fo:margin-bottom="0cm"/>
    </style:style>
    <style:style style:name="T52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9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29" style:family="paragraph" style:parent-style-name="Normal">
      <style:paragraph-properties fo:text-align="justify" fo:line-height="100%" fo:margin-bottom="0cm"/>
    </style:style>
    <style:style style:name="T52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9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30" style:family="paragraph" style:parent-style-name="Normal">
      <style:paragraph-properties fo:text-align="justify" fo:line-height="100%" fo:margin-bottom="0cm"/>
    </style:style>
    <style:style style:name="T53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80" style:family="table-row">
      <style:table-row-properties style:min-row-height="0.473cm"/>
    </style:style>
    <style:style style:name="Cell30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31" style:family="paragraph" style:parent-style-name="Normal">
      <style:paragraph-properties fo:text-align="justify" fo:line-height="100%" fo:margin-bottom="0cm"/>
    </style:style>
    <style:style style:name="T5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32" style:family="paragraph" style:parent-style-name="Normal">
      <style:paragraph-properties fo:text-align="justify" fo:line-height="100%" fo:margin-bottom="0cm"/>
    </style:style>
    <style:style style:name="T53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0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33" style:family="paragraph" style:parent-style-name="Normal">
      <style:paragraph-properties fo:text-align="justify" fo:line-height="100%" fo:margin-bottom="0cm"/>
    </style:style>
    <style:style style:name="T53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0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34" style:family="paragraph" style:parent-style-name="Normal">
      <style:paragraph-properties fo:text-align="justify" fo:line-height="100%" fo:margin-bottom="0cm"/>
    </style:style>
    <style:style style:name="T5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0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35" style:family="paragraph" style:parent-style-name="Normal">
      <style:paragraph-properties fo:text-align="justify" fo:line-height="100%" fo:margin-bottom="0cm"/>
    </style:style>
    <style:style style:name="T53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0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36" style:family="paragraph" style:parent-style-name="Normal">
      <style:paragraph-properties fo:text-align="justify" fo:line-height="100%" fo:margin-bottom="0cm"/>
    </style:style>
    <style:style style:name="T53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81" style:family="table-row">
      <style:table-row-properties style:min-row-height="0.473cm"/>
    </style:style>
    <style:style style:name="Cell30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37" style:family="paragraph" style:parent-style-name="Normal">
      <style:paragraph-properties fo:text-align="justify" fo:line-height="100%" fo:margin-bottom="0cm"/>
    </style:style>
    <style:style style:name="T5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38" style:family="paragraph" style:parent-style-name="Normal">
      <style:paragraph-properties fo:text-align="justify" fo:line-height="100%" fo:margin-bottom="0cm"/>
    </style:style>
    <style:style style:name="T53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0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39" style:family="paragraph" style:parent-style-name="Normal">
      <style:paragraph-properties fo:text-align="justify" fo:line-height="100%" fo:margin-bottom="0cm"/>
    </style:style>
    <style:style style:name="T53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0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40" style:family="paragraph" style:parent-style-name="Normal">
      <style:paragraph-properties fo:text-align="justify" fo:line-height="100%" fo:margin-bottom="0cm"/>
    </style:style>
    <style:style style:name="T54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1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41" style:family="paragraph" style:parent-style-name="Normal">
      <style:paragraph-properties fo:text-align="justify" fo:line-height="100%" fo:margin-bottom="0cm"/>
    </style:style>
    <style:style style:name="T54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1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42" style:family="paragraph" style:parent-style-name="Normal">
      <style:paragraph-properties fo:text-align="justify" fo:line-height="100%" fo:margin-bottom="0cm"/>
    </style:style>
    <style:style style:name="T54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82" style:family="table-row">
      <style:table-row-properties style:min-row-height="0.473cm"/>
    </style:style>
    <style:style style:name="Cell31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43" style:family="paragraph" style:parent-style-name="Normal">
      <style:paragraph-properties fo:text-align="justify" fo:line-height="100%" fo:margin-bottom="0cm"/>
    </style:style>
    <style:style style:name="T5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13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44" style:family="paragraph" style:parent-style-name="Normal">
      <style:paragraph-properties fo:text-align="justify" fo:line-height="100%" fo:margin-bottom="0cm"/>
    </style:style>
    <style:style style:name="T54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31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45" style:family="paragraph" style:parent-style-name="Normal">
      <style:paragraph-properties fo:text-align="justify" fo:line-height="100%" fo:margin-bottom="0cm"/>
    </style:style>
    <style:style style:name="T5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31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46" style:family="paragraph" style:parent-style-name="Normal">
      <style:paragraph-properties fo:text-align="justify" fo:line-height="100%" fo:margin-bottom="0cm"/>
    </style:style>
    <style:style style:name="T54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31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47" style:family="paragraph" style:parent-style-name="Normal">
      <style:paragraph-properties fo:line-height="100%" fo:margin-bottom="0cm"/>
    </style:style>
    <style:style style:name="T54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317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48" style:family="paragraph" style:parent-style-name="Normal">
      <style:paragraph-properties fo:text-align="justify" fo:line-height="100%" fo:margin-bottom="0cm"/>
    </style:style>
    <style:style style:name="T5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549" style:family="paragraph" style:parent-style-name="Normal">
      <style:paragraph-properties fo:text-align="justify" fo:margin-bottom="0cm"/>
      <style:text-properties style:font-name="Arial" style:font-name-asian="Arial" style:font-name-complex="Arial"/>
    </style:style>
    <style:style style:name="P550" style:family="paragraph" style:parent-style-name="Normal">
      <style:paragraph-properties fo:text-align="justify" fo:margin-bottom="0cm"/>
    </style:style>
    <style:style style:name="T550_1" style:family="text">
      <style:text-properties style:font-name="Arial" style:font-name-asian="Arial" style:font-name-complex="Arial"/>
    </style:style>
    <style:style style:name="T550_2" style:family="text">
      <style:text-properties style:font-name="Arial" style:font-name-asian="Arial" style:font-name-complex="Arial"/>
    </style:style>
    <style:style style:name="P551" style:family="paragraph" style:parent-style-name="Normal">
      <style:paragraph-properties fo:text-align="justify" fo:margin-bottom="0cm"/>
      <style:text-properties style:font-name="Arial" style:font-name-asian="Arial" style:font-name-complex="Arial" fo:font-weight="bold" style:font-weight-asian="bold" style:font-weight-complex="bold"/>
    </style:style>
    <style:style style:name="Table14" style:family="table">
      <style:table-properties table:align="left" style:width="16.133cm" fo:margin-left="0cm"/>
    </style:style>
    <style:style style:name="Column57" style:family="table-column">
      <style:table-column-properties style:column-width="5.819cm"/>
    </style:style>
    <style:style style:name="Column58" style:family="table-column">
      <style:table-column-properties style:column-width="5.622cm"/>
    </style:style>
    <style:style style:name="Column59" style:family="table-column">
      <style:table-column-properties style:column-width="4.692cm"/>
    </style:style>
    <style:style style:name="Row83" style:family="table-row">
      <style:table-row-properties style:min-row-height="0.568cm"/>
    </style:style>
    <style:style style:name="Cell318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52" style:family="paragraph" style:parent-style-name="Normal">
      <style:paragraph-properties fo:line-height="100%" fo:margin-bottom="0cm"/>
    </style:style>
    <style:style style:name="T5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19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53" style:family="paragraph" style:parent-style-name="Normal">
      <style:paragraph-properties fo:line-height="100%" fo:margin-bottom="0cm"/>
    </style:style>
    <style:style style:name="T5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2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54" style:family="paragraph" style:parent-style-name="Normal">
      <style:paragraph-properties fo:line-height="100%" fo:margin-bottom="0cm"/>
    </style:style>
    <style:style style:name="T5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84" style:family="table-row">
      <style:table-row-properties style:min-row-height="0.568cm"/>
    </style:style>
    <style:style style:name="Cell321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55" style:family="paragraph" style:parent-style-name="Normal">
      <style:paragraph-properties fo:line-height="100%" fo:margin-bottom="0cm"/>
    </style:style>
    <style:style style:name="T55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22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56" style:family="paragraph" style:parent-style-name="Normal">
      <style:paragraph-properties fo:line-height="100%" fo:margin-bottom="0cm"/>
    </style:style>
    <style:style style:name="T55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6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57" style:family="paragraph" style:parent-style-name="Normal">
      <style:paragraph-properties fo:line-height="100%" fo:margin-bottom="0cm"/>
    </style:style>
    <style:style style:name="T55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7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7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5" style:family="table-row">
      <style:table-row-properties style:min-row-height="0.568cm"/>
    </style:style>
    <style:style style:name="Cell324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58" style:family="paragraph" style:parent-style-name="Normal">
      <style:paragraph-properties fo:line-height="100%" fo:margin-bottom="0cm"/>
    </style:style>
    <style:style style:name="T55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25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59" style:family="paragraph" style:parent-style-name="Normal">
      <style:paragraph-properties fo:line-height="100%" fo:margin-bottom="0cm"/>
    </style:style>
    <style:style style:name="T55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9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6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60" style:family="paragraph" style:parent-style-name="Normal">
      <style:paragraph-properties fo:line-height="100%" fo:margin-bottom="0cm"/>
    </style:style>
    <style:style style:name="T56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60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60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6" style:family="table-row">
      <style:table-row-properties style:min-row-height="0.568cm"/>
    </style:style>
    <style:style style:name="Cell327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61" style:family="paragraph" style:parent-style-name="Normal">
      <style:paragraph-properties fo:line-height="100%" fo:margin-bottom="0cm"/>
    </style:style>
    <style:style style:name="T56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28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62" style:family="paragraph" style:parent-style-name="Normal">
      <style:paragraph-properties fo:line-height="100%" fo:margin-bottom="0cm"/>
    </style:style>
    <style:style style:name="T56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9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63" style:family="paragraph" style:parent-style-name="Normal">
      <style:paragraph-properties fo:line-height="100%" fo:margin-bottom="0cm"/>
    </style:style>
    <style:style style:name="T56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63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63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7" style:family="table-row">
      <style:table-row-properties style:min-row-height="0.568cm"/>
    </style:style>
    <style:style style:name="Cell330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64" style:family="paragraph" style:parent-style-name="Normal">
      <style:paragraph-properties fo:line-height="100%" fo:margin-bottom="0cm"/>
    </style:style>
    <style:style style:name="T56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31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65" style:family="paragraph" style:parent-style-name="Normal">
      <style:paragraph-properties fo:line-height="100%" fo:margin-bottom="0cm"/>
    </style:style>
    <style:style style:name="T56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32" style:family="table-cell">
      <style:table-cell-properties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66" style:family="paragraph" style:parent-style-name="Normal">
      <style:paragraph-properties fo:line-height="100%" fo:margin-bottom="0cm"/>
    </style:style>
    <style:style style:name="T56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66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8" style:family="table-row">
      <style:table-row-properties style:min-row-height="0.568cm"/>
    </style:style>
    <style:style style:name="Cell333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67" style:family="paragraph" style:parent-style-name="Normal">
      <style:paragraph-properties fo:line-height="100%" fo:margin-bottom="0cm"/>
    </style:style>
    <style:style style:name="T56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34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68" style:family="paragraph" style:parent-style-name="Normal">
      <style:paragraph-properties fo:line-height="100%" fo:margin-bottom="0cm"/>
    </style:style>
    <style:style style:name="T56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35" style:family="table-cell">
      <style:table-cell-properties fo:background-color="#f2f2f2" style:vertical-align="top" fo:border-top="#bfbfbf 0.018cm solid" fo:border-bottom="#bfbfbf 0.018cm solid" fo:padding-left="0.19cm" fo:border-left="#bfbfbf 0.018cm solid" fo:padding-right="0.19cm" fo:border-right="#bfbfbf 0.018cm solid" fo:wrap-option="no-wrap"/>
    </style:style>
    <style:style style:name="P569" style:family="paragraph" style:parent-style-name="Normal">
      <style:paragraph-properties fo:line-height="100%" fo:margin-bottom="0cm"/>
    </style:style>
    <style:style style:name="T56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70" style:family="paragraph" style:parent-style-name="Normal">
      <style:paragraph-properties fo:text-align="justify" fo:margin-bottom="0cm"/>
      <style:text-properties style:font-name="Arial" style:font-name-asian="Arial" style:font-name-complex="Arial"/>
    </style:style>
    <style:style style:name="P571" style:family="paragraph" style:parent-style-name="Normal">
      <style:paragraph-properties fo:text-align="justify" fo:margin-bottom="0cm"/>
    </style:style>
    <style:style style:name="T571_1" style:family="text">
      <style:text-properties style:font-name="Arial" style:font-name-asian="Arial" style:font-name-complex="Arial"/>
    </style:style>
    <style:style style:name="T571_2" style:family="text">
      <style:text-properties style:font-name="Arial" style:font-name-asian="Arial" style:font-name-complex="Arial"/>
    </style:style>
    <style:style style:name="T571_3" style:family="text">
      <style:text-properties style:font-name="Arial" style:font-name-asian="Arial" style:font-name-complex="Arial"/>
    </style:style>
    <style:style style:name="T571_4" style:family="text">
      <style:text-properties style:font-name="Arial" style:font-name-asian="Arial" style:font-name-complex="Arial"/>
    </style:style>
    <style:style style:name="T571_5" style:family="text">
      <style:text-properties style:font-name="Arial" style:font-name-asian="Arial" style:font-name-complex="Arial"/>
    </style:style>
    <style:style style:name="T571_6" style:family="text">
      <style:text-properties style:font-name="Arial" style:font-name-asian="Arial" style:font-name-complex="Arial" fo:font-weight="bold" style:font-weight-asian="bold" style:font-weight-complex="bold"/>
    </style:style>
    <style:style style:name="T571_7" style:family="text">
      <style:text-properties style:font-name="Arial" style:font-name-asian="Arial" style:font-name-complex="Arial"/>
    </style:style>
    <style:style style:name="T571_8" style:family="text">
      <style:text-properties style:font-name="Arial" style:font-name-asian="Arial" style:font-name-complex="Arial"/>
    </style:style>
    <style:style style:name="T571_9" style:family="text">
      <style:text-properties style:font-name="Arial" style:font-name-asian="Arial" style:font-name-complex="Arial"/>
    </style:style>
    <style:style style:name="T571_10" style:family="text">
      <style:text-properties style:font-name="Arial" style:font-name-asian="Arial" style:font-name-complex="Arial"/>
    </style:style>
    <style:style style:name="T571_11" style:family="text">
      <style:text-properties style:font-name="Arial" style:font-name-asian="Arial" style:font-name-complex="Arial"/>
    </style:style>
    <style:style style:name="T571_12" style:family="text">
      <style:text-properties style:font-name="Arial" style:font-name-asian="Arial" style:font-name-complex="Arial"/>
    </style:style>
    <style:style style:name="T571_13" style:family="text">
      <style:text-properties style:font-name="Arial" style:font-name-asian="Arial" style:font-name-complex="Arial"/>
    </style:style>
    <style:style style:name="T571_14" style:family="text">
      <style:text-properties style:font-name="Arial" style:font-name-asian="Arial" style:font-name-complex="Arial"/>
    </style:style>
    <style:style style:name="T571_15" style:family="text">
      <style:text-properties style:font-name="Arial" style:font-name-asian="Arial" style:font-name-complex="Arial"/>
    </style:style>
    <style:style style:name="T571_16" style:family="text">
      <style:text-properties style:font-name="Arial" style:font-name-asian="Arial" style:font-name-complex="Arial"/>
    </style:style>
    <style:style style:name="T571_17" style:family="text">
      <style:text-properties style:font-name="Arial" style:font-name-asian="Arial" style:font-name-complex="Arial"/>
    </style:style>
    <style:style style:name="T571_18" style:family="text">
      <style:text-properties style:font-name="Arial" style:font-name-asian="Arial" style:font-name-complex="Arial"/>
    </style:style>
    <style:style style:name="P572" style:family="paragraph" style:parent-style-name="Normal">
      <style:paragraph-properties fo:text-align="justify" fo:margin-bottom="0cm"/>
      <style:text-properties style:font-name="Arial" style:font-name-asian="Arial" style:font-name-complex="Arial" fo:font-weight="bold" style:font-weight-asian="bold"/>
    </style:style>
    <style:style style:name="P573" style:family="paragraph" style:parent-style-name="Normal">
      <style:paragraph-properties fo:text-align="justify" fo:margin-bottom="0cm"/>
    </style:style>
    <style:style style:name="T573_1" style:family="text">
      <style:text-properties style:font-name="Calibri" style:font-name-asian="Calibri" style:font-name-complex="Calibri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74" style:family="paragraph" style:parent-style-name="Normal">
      <style:paragraph-properties fo:text-align="justify" fo:margin-bottom="0cm"/>
      <style:text-properties style:font-name="Calibri" style:font-name-asian="Calibri" style:font-name-complex="Calibri"/>
    </style:style>
    <style:style style:name="P575" style:family="paragraph" style:parent-style-name="Normal">
      <style:paragraph-properties fo:text-align="justify" fo:line-height="100%" fo:margin-bottom="0cm"/>
      <style:text-properties style:font-name="Arial" style:font-name-asian="Arial" style:font-name-complex="Arial" fo:font-weight="bold" style:font-weight-asian="bold" style:font-weight-complex="bold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76" style:family="paragraph" style:parent-style-name="Normal">
      <style:paragraph-properties fo:text-align="justify" fo:line-height="100%" fo:margin-bottom="0cm"/>
    </style:style>
    <style:style style:name="P577" style:family="paragraph" style:parent-style-name="Normal">
      <style:paragraph-properties fo:text-align="justify" fo:line-height="100%" fo:margin-bottom="0cm"/>
      <style:text-properties style:font-name="Arial" style:font-name-asian="Arial" style:font-name-complex="Arial" fo:font-weight="bold" style:font-weight-asian="bold" style:font-weight-complex="bold"/>
    </style:style>
    <style:style style:name="P578" style:family="paragraph" style:parent-style-name="Normal">
      <style:paragraph-properties fo:text-align="justify" fo:line-height="100%" fo:margin-bottom="0cm"/>
    </style:style>
    <style:style style:name="T578_1" style:family="text">
      <style:text-properties style:font-name="Arial" style:font-name-asian="Arial" style:font-name-complex="Arial"/>
    </style:style>
    <style:style style:name="T578_2" style:family="text">
      <style:text-properties style:font-name="Arial" style:font-name-asian="Arial" style:font-name-complex="Arial"/>
    </style:style>
    <style:style style:name="T578_3" style:family="text">
      <style:text-properties style:font-name="Arial" style:font-name-asian="Arial" style:font-name-complex="Arial"/>
    </style:style>
    <style:style style:name="T578_4" style:family="text">
      <style:text-properties style:font-name="Arial" style:font-name-asian="Arial" style:font-name-complex="Arial"/>
    </style:style>
    <style:style style:name="T578_5" style:family="text">
      <style:text-properties style:font-name="Arial" style:font-name-asian="Arial" style:font-name-complex="Arial"/>
    </style:style>
    <style:style style:name="T578_6" style:family="text">
      <style:text-properties style:font-name="Arial" style:font-name-asian="Arial" style:font-name-complex="Arial"/>
    </style:style>
    <style:style style:name="T578_7" style:family="text">
      <style:text-properties style:font-name="Arial" style:font-name-asian="Arial" style:font-name-complex="Arial"/>
    </style:style>
    <style:style style:name="T578_8" style:family="text">
      <style:text-properties style:font-name="Arial" style:font-name-asian="Arial" style:font-name-complex="Arial"/>
    </style:style>
    <style:style style:name="T578_9" style:family="text">
      <style:text-properties style:font-name="Arial" style:font-name-asian="Arial" style:font-name-complex="Arial"/>
    </style:style>
    <style:style style:name="T578_10" style:family="text">
      <style:text-properties style:font-name="Arial" style:font-name-asian="Arial" style:font-name-complex="Arial"/>
    </style:style>
    <style:style style:name="T578_11" style:family="text">
      <style:text-properties style:font-name="Arial" style:font-name-asian="Arial" style:font-name-complex="Arial"/>
    </style:style>
    <style:style style:name="T578_12" style:family="text">
      <style:text-properties style:font-name="Arial" style:font-name-asian="Arial" style:font-name-complex="Arial"/>
    </style:style>
    <style:style style:name="T578_13" style:family="text">
      <style:text-properties style:font-name="Arial" style:font-name-asian="Arial" style:font-name-complex="Arial"/>
    </style:style>
    <style:style style:name="T578_14" style:family="text">
      <style:text-properties style:font-name="Arial" style:font-name-asian="Arial" style:font-name-complex="Arial"/>
    </style:style>
    <style:style style:name="T578_15" style:family="text">
      <style:text-properties style:font-name="Arial" style:font-name-asian="Arial" style:font-name-complex="Arial"/>
    </style:style>
    <style:style style:name="T578_16" style:family="text">
      <style:text-properties style:font-name="Arial" style:font-name-asian="Arial" style:font-name-complex="Arial"/>
    </style:style>
    <style:style style:name="T578_17" style:family="text">
      <style:text-properties style:font-name="Arial" style:font-name-asian="Arial" style:font-name-complex="Arial"/>
    </style:style>
    <style:style style:name="T578_18" style:family="text">
      <style:text-properties style:font-name="Arial" style:font-name-asian="Arial" style:font-name-complex="Arial"/>
    </style:style>
    <style:style style:name="T578_19" style:family="text">
      <style:text-properties style:font-name="Arial" style:font-name-asian="Arial" style:font-name-complex="Arial"/>
    </style:style>
    <style:style style:name="T578_20" style:family="text">
      <style:text-properties style:font-name="Arial" style:font-name-asian="Arial" style:font-name-complex="Arial"/>
    </style:style>
    <style:style style:name="T578_21" style:family="text">
      <style:text-properties style:font-name="Arial" style:font-name-asian="Arial" style:font-name-complex="Arial"/>
    </style:style>
    <style:style style:name="T578_22" style:family="text">
      <style:text-properties style:font-name="Arial" style:font-name-asian="Arial" style:font-name-complex="Arial"/>
    </style:style>
    <style:style style:name="T578_23" style:family="text">
      <style:text-properties style:font-name="Arial" style:font-name-asian="Arial" style:font-name-complex="Arial"/>
    </style:style>
    <style:style style:name="T578_24" style:family="text">
      <style:text-properties style:font-name="Arial" style:font-name-asian="Arial" style:font-name-complex="Arial"/>
    </style:style>
    <style:style style:name="T578_25" style:family="text">
      <style:text-properties style:font-name="Arial" style:font-name-asian="Arial" style:font-name-complex="Arial"/>
    </style:style>
    <style:style style:name="T578_26" style:family="text">
      <style:text-properties style:font-name="Arial" style:font-name-asian="Arial" style:font-name-complex="Arial"/>
    </style:style>
    <style:style style:name="T578_27" style:family="text">
      <style:text-properties style:font-name="Arial" style:font-name-asian="Arial" style:font-name-complex="Arial"/>
    </style:style>
    <style:style style:name="T578_28" style:family="text">
      <style:text-properties style:font-name="Arial" style:font-name-asian="Arial" style:font-name-complex="Arial"/>
    </style:style>
    <style:style style:name="T578_29" style:family="text">
      <style:text-properties style:font-name="Arial" style:font-name-asian="Arial" style:font-name-complex="Arial"/>
    </style:style>
    <style:style style:name="T578_30" style:family="text">
      <style:text-properties style:font-name="Arial" style:font-name-asian="Arial" style:font-name-complex="Arial"/>
    </style:style>
    <style:style style:name="T578_31" style:family="text">
      <style:text-properties style:font-name="Arial" style:font-name-asian="Arial" style:font-name-complex="Arial"/>
    </style:style>
    <style:style style:name="T578_32" style:family="text">
      <style:text-properties style:font-name="Arial" style:font-name-asian="Arial" style:font-name-complex="Arial"/>
    </style:style>
    <style:style style:name="T578_33" style:family="text">
      <style:text-properties style:font-name="Arial" style:font-name-asian="Arial" style:font-name-complex="Arial"/>
    </style:style>
    <style:style style:name="T578_34" style:family="text">
      <style:text-properties style:font-name="Arial" style:font-name-asian="Arial" style:font-name-complex="Arial"/>
    </style:style>
    <style:style style:name="T578_35" style:family="text">
      <style:text-properties style:font-name="Arial" style:font-name-asian="Arial" style:font-name-complex="Arial"/>
    </style:style>
    <style:style style:name="T578_36" style:family="text">
      <style:text-properties style:font-name="Arial" style:font-name-asian="Arial" style:font-name-complex="Arial"/>
    </style:style>
    <style:style style:name="T578_37" style:family="text">
      <style:text-properties style:font-name="Arial" style:font-name-asian="Arial" style:font-name-complex="Arial"/>
    </style:style>
    <style:style style:name="T578_38" style:family="text">
      <style:text-properties style:font-name="Arial" style:font-name-asian="Arial" style:font-name-complex="Arial"/>
    </style:style>
    <style:style style:name="T578_39" style:family="text">
      <style:text-properties style:font-name="Arial" style:font-name-asian="Arial" style:font-name-complex="Arial"/>
    </style:style>
    <style:style style:name="T578_40" style:family="text">
      <style:text-properties style:font-name="Arial" style:font-name-asian="Arial" style:font-name-complex="Arial"/>
    </style:style>
    <style:style style:name="T578_41" style:family="text">
      <style:text-properties style:font-name="Arial" style:font-name-asian="Arial" style:font-name-complex="Arial"/>
    </style:style>
    <style:style style:name="T578_42" style:family="text">
      <style:text-properties style:font-name="Arial" style:font-name-asian="Arial" style:font-name-complex="Arial"/>
    </style:style>
    <style:style style:name="T578_43" style:family="text">
      <style:text-properties style:font-name="Arial" style:font-name-asian="Arial" style:font-name-complex="Arial"/>
    </style:style>
    <style:style style:name="T578_44" style:family="text">
      <style:text-properties style:font-name="Arial" style:font-name-asian="Arial" style:font-name-complex="Arial"/>
    </style:style>
    <style:style style:name="T578_45" style:family="text">
      <style:text-properties style:font-name="Arial" style:font-name-asian="Arial" style:font-name-complex="Arial"/>
    </style:style>
    <style:style style:name="T578_46" style:family="text">
      <style:text-properties style:font-name="Arial" style:font-name-asian="Arial" style:font-name-complex="Arial"/>
    </style:style>
    <style:style style:name="T578_47" style:family="text">
      <style:text-properties style:font-name="Arial" style:font-name-asian="Arial" style:font-name-complex="Arial"/>
    </style:style>
    <style:style style:name="T578_48" style:family="text">
      <style:text-properties style:font-name="Arial" style:font-name-asian="Arial" style:font-name-complex="Arial"/>
    </style:style>
    <style:style style:name="T578_49" style:family="text">
      <style:text-properties style:font-name="Arial" style:font-name-asian="Arial" style:font-name-complex="Arial"/>
    </style:style>
    <style:style style:name="T578_50" style:family="text">
      <style:text-properties style:font-name="Arial" style:font-name-asian="Arial" style:font-name-complex="Arial"/>
    </style:style>
    <style:style style:name="T578_51" style:family="text">
      <style:text-properties style:font-name="Arial" style:font-name-asian="Arial" style:font-name-complex="Arial"/>
    </style:style>
    <style:style style:name="T578_52" style:family="text">
      <style:text-properties style:font-name="Arial" style:font-name-asian="Arial" style:font-name-complex="Arial"/>
    </style:style>
    <style:style style:name="T578_53" style:family="text">
      <style:text-properties style:font-name="Arial" style:font-name-asian="Arial" style:font-name-complex="Arial"/>
    </style:style>
    <style:style style:name="T578_54" style:family="text">
      <style:text-properties style:font-name="Arial" style:font-name-asian="Arial" style:font-name-complex="Arial"/>
    </style:style>
    <style:style style:name="T578_55" style:family="text">
      <style:text-properties style:font-name="Arial" style:font-name-asian="Arial" style:font-name-complex="Arial"/>
    </style:style>
    <style:style style:name="T578_56" style:family="text">
      <style:text-properties style:font-name="Arial" style:font-name-asian="Arial" style:font-name-complex="Arial"/>
    </style:style>
    <style:style style:name="T578_57" style:family="text">
      <style:text-properties style:font-name="Arial" style:font-name-asian="Arial" style:font-name-complex="Arial"/>
    </style:style>
    <style:style style:name="T578_58" style:family="text">
      <style:text-properties style:font-name="Arial" style:font-name-asian="Arial" style:font-name-complex="Arial"/>
    </style:style>
    <style:style style:name="T578_59" style:family="text">
      <style:text-properties style:font-name="Arial" style:font-name-asian="Arial" style:font-name-complex="Arial"/>
    </style:style>
    <style:style style:name="T578_60" style:family="text">
      <style:text-properties style:font-name="Arial" style:font-name-asian="Arial" style:font-name-complex="Arial"/>
    </style:style>
    <style:style style:name="T578_61" style:family="text">
      <style:text-properties style:font-name="Arial" style:font-name-asian="Arial" style:font-name-complex="Arial"/>
    </style:style>
    <style:style style:name="P579" style:family="paragraph" style:parent-style-name="Normal">
      <style:paragraph-properties fo:text-align="justify" fo:line-height="100%" fo:margin-bottom="0cm"/>
      <style:text-properties style:font-name="Arial" style:font-name-asian="Arial" style:font-name-complex="Arial"/>
    </style:style>
    <style:style style:name="Table15" style:family="table">
      <style:table-properties table:align="left" style:width="16.095cm" fo:margin-left="-0.19cm"/>
    </style:style>
    <style:style style:name="Column60" style:family="table-column">
      <style:table-column-properties style:column-width="7.779cm" style:use-optimal-column-width="false"/>
    </style:style>
    <style:style style:name="Column61" style:family="table-column">
      <style:table-column-properties style:column-width="8.317cm" style:use-optimal-column-width="false"/>
    </style:style>
    <style:style style:name="Row89" style:family="table-row">
      <style:table-row-properties style:min-row-height="0.529cm" style:use-optimal-row-height="false"/>
    </style:style>
    <style:style style:name="Cell336" style:family="table-cell">
      <style:table-cell-properties style:vertical-align="top" fo:padding-left="0.19cm" fo:padding-right="0.19cm" fo:wrap-option="wrap"/>
    </style:style>
    <style:style style:name="P580" style:family="paragraph" style:parent-style-name="Normal">
      <style:paragraph-properties fo:line-height="107%" fo:margin-bottom="0.282cm"/>
    </style:style>
    <style:style style:name="T58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8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0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0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0" style:family="table-row">
      <style:table-row-properties style:min-row-height="0.529cm" style:use-optimal-row-height="false"/>
    </style:style>
    <style:style style:name="Cell3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paragraph-properties fo:line-height="100%" fo:margin-bottom="0cm"/>
    </style:style>
    <style:style style:name="T5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91" style:family="table-row">
      <style:table-row-properties style:min-row-height="0.529cm" style:use-optimal-row-height="false"/>
    </style:style>
    <style:style style:name="Cell3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2" style:family="paragraph" style:parent-style-name="Normal">
      <style:paragraph-properties fo:line-height="100%" fo:margin-bottom="0cm"/>
    </style:style>
    <style:style style:name="T58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8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Normal">
      <style:paragraph-properties fo:line-height="100%" fo:margin-bottom="0cm"/>
    </style:style>
    <style:style style:name="T58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92" style:family="table-row">
      <style:table-row-properties style:min-row-height="0.529cm" style:use-optimal-row-height="fals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4" style:family="paragraph" style:parent-style-name="Normal">
      <style:paragraph-properties fo:line-height="100%" fo:margin-bottom="0cm"/>
    </style:style>
    <style:style style:name="T584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4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4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4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4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4_6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4_7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4_8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4_9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4_10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>
      <style:paragraph-properties fo:line-height="100%" fo:margin-bottom="0cm"/>
    </style:style>
    <style:style style:name="T58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8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5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5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5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5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5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5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5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5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5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3" style:family="table-row">
      <style:table-row-properties style:min-row-height="0.529cm" style:use-optimal-row-height="false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Normal">
      <style:paragraph-properties fo:line-height="100%" fo:margin-bottom="0cm"/>
    </style:style>
    <style:style style:name="T586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6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6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6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6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6_6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6_7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6_8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6_9" style:family="text">
      <style:text-properties fo:color="#000000" style:font-name="Arial" fo:font-size="12pt" style:font-name-asian="Aptos" style:font-size-asian="12pt" style:font-name-complex="Arial" style:font-size-complex="12pt" fo:language="en" fo:language-asian="en" fo:language-complex="ar" fo:country="GB" fo:country-asian="GB" fo:country-complex="SA"/>
    </style:style>
    <style:style style:name="P587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Normal">
      <style:paragraph-properties fo:line-height="100%" fo:margin-bottom="0cm"/>
    </style:style>
    <style:style style:name="T58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8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8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8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8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8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8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8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88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4" style:family="table-row">
      <style:table-row-properties style:min-row-height="0.529cm" style:use-optimal-row-height="false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>
      <style:paragraph-properties fo:line-height="100%" fo:margin-bottom="0cm"/>
    </style:style>
    <style:style style:name="T589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9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9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9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9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9_6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9_7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9_8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9_9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9_10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9_1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89_1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P590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1" style:family="paragraph" style:parent-style-name="Normal">
      <style:paragraph-properties fo:line-height="100%" fo:margin-bottom="0cm"/>
    </style:style>
    <style:style style:name="T59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9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9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1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5" style:family="table-row">
      <style:table-row-properties style:min-row-height="0.529cm" style:use-optimal-row-height="false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2" style:family="paragraph" style:parent-style-name="Normal">
      <style:paragraph-properties fo:line-height="100%" fo:margin-bottom="0cm"/>
    </style:style>
    <style:style style:name="T592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92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3" style:family="paragraph" style:parent-style-name="Normal">
      <style:paragraph-properties fo:line-height="100%" fo:margin-bottom="0cm"/>
    </style:style>
    <style:style style:name="T5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59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3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96" style:family="table-row">
      <style:table-row-properties style:min-row-height="0.529cm" style:use-optimal-row-height="false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4" style:family="paragraph" style:parent-style-name="Normal">
      <style:paragraph-properties fo:line-height="100%" fo:margin-bottom="0cm"/>
    </style:style>
    <style:style style:name="T594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94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94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594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P595" style:family="paragraph" style:parent-style-name="Normal">
      <style:paragraph-properties fo:line-height="100%" fo:margin-bottom="0cm"/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P596" style:family="paragraph" style:parent-style-name="Normal">
      <style:paragraph-properties fo:line-height="100%" fo:margin-bottom="0cm"/>
    </style:style>
    <style:style style:name="T596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P597" style:family="paragraph" style:parent-style-name="Normal">
      <style:paragraph-properties fo:line-height="100%" fo:margin-bottom="0cm"/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P598" style:family="paragraph" style:parent-style-name="Normal">
      <style:paragraph-properties fo:line-height="100%" fo:margin-bottom="0cm"/>
      <style:text-properties fo:color="#000000" style:font-name="Arial" fo:font-size="10pt" style:font-name-asian="Aptos" style:font-size-asian="10pt" style:font-name-complex="Arial" style:font-size-complex="10pt" fo:language="en" fo:language-asian="en" fo:language-complex="ar" fo:country="GB" fo:country-asian="GB" fo:country-complex="SA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9" style:family="paragraph" style:parent-style-name="Normal">
      <style:paragraph-properties fo:line-height="100%" fo:margin-bottom="0cm"/>
    </style:style>
    <style:style style:name="T5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59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97" style:family="table-row">
      <style:table-row-properties style:min-row-height="0.529cm" style:use-optimal-row-height="false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0" style:family="paragraph" style:parent-style-name="Normal">
      <style:paragraph-properties fo:line-height="100%" fo:margin-bottom="0cm"/>
    </style:style>
    <style:style style:name="T600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00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600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>
      <style:paragraph-properties fo:line-height="100%" fo:margin-bottom="0cm"/>
    </style:style>
    <style:style style:name="T6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0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0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0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0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0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02" style:family="paragraph" style:parent-style-name="Normal">
      <style:paragraph-properties fo:line-height="100%" fo:margin-bottom="0cm"/>
      <style:text-properties style:font-name="Arial" style:font-name-asian="Times New Roman" style:font-name-complex="Arial"/>
    </style:style>
    <style:style style:name="P603" style:family="paragraph" style:parent-style-name="Normal">
      <style:paragraph-properties fo:line-height="100%" fo:margin-bottom="0cm"/>
      <style:text-properties style:font-name="Arial" style:font-name-asian="Times New Roman" style:font-name-complex="Arial"/>
    </style:style>
    <style:style style:name="P604" style:family="paragraph" style:parent-style-name="Normal">
      <style:paragraph-properties fo:line-height="100%" fo:margin-bottom="0cm"/>
      <style:text-properties fo:color="#000000" style:font-name="Arial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P605" style:family="paragraph" style:parent-style-name="Normal">
      <style:paragraph-properties fo:line-height="100%" fo:margin-bottom="0cm"/>
    </style:style>
    <style:style style:name="T605_1" style:family="text">
      <style:text-properties fo:color="#000000" style:font-name="Arial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P60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/>
    </style:style>
    <style:style style:name="Table16" style:family="table">
      <style:table-properties table:align="left" style:width="15.9cm" fo:margin-left="0cm"/>
    </style:style>
    <style:style style:name="Column62" style:family="table-column">
      <style:table-column-properties style:column-width="2.914cm" style:use-optimal-column-width="false"/>
    </style:style>
    <style:style style:name="Column63" style:family="table-column">
      <style:table-column-properties style:column-width="3.268cm" style:use-optimal-column-width="false"/>
    </style:style>
    <style:style style:name="Column64" style:family="table-column">
      <style:table-column-properties style:column-width="3.238cm" style:use-optimal-column-width="false"/>
    </style:style>
    <style:style style:name="Column65" style:family="table-column">
      <style:table-column-properties style:column-width="3.238cm" style:use-optimal-column-width="false"/>
    </style:style>
    <style:style style:name="Column66" style:family="table-column">
      <style:table-column-properties style:column-width="3.24cm" style:use-optimal-column-width="false"/>
    </style:style>
    <style:style style:name="Row98" style:family="table-row">
      <style:table-row-properties style:min-row-height="0.847cm" style:use-optimal-row-height="false"/>
    </style:style>
    <style:style style:name="Cell352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07" style:family="paragraph" style:parent-style-name="Normal">
      <style:paragraph-properties fo:line-height="100%" fo:margin-bottom="0cm"/>
    </style:style>
    <style:style style:name="T60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53" style:family="table-cell">
      <style:table-cell-properties fo:background-color="#ffffff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08" style:family="paragraph" style:parent-style-name="Normal">
      <style:paragraph-properties fo:line-height="100%" fo:margin-bottom="0cm"/>
    </style:style>
    <style:style style:name="T60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99" style:family="table-row">
      <style:table-row-properties style:min-row-height="0.609cm" style:use-optimal-row-height="false"/>
    </style:style>
    <style:style style:name="Cell354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09" style:family="paragraph" style:parent-style-name="Normal">
      <style:paragraph-properties fo:line-height="100%" fo:margin-bottom="0cm"/>
    </style:style>
    <style:style style:name="T60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55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10" style:family="paragraph" style:parent-style-name="Normal">
      <style:paragraph-properties fo:line-height="100%" fo:margin-bottom="0cm"/>
    </style:style>
    <style:style style:name="T61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56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11" style:family="paragraph" style:parent-style-name="Normal">
      <style:paragraph-properties fo:line-height="100%" fo:margin-bottom="0cm"/>
    </style:style>
    <style:style style:name="T6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57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12" style:family="paragraph" style:parent-style-name="Normal">
      <style:paragraph-properties fo:line-height="100%" fo:margin-bottom="0cm"/>
    </style:style>
    <style:style style:name="T6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00" style:family="table-row">
      <style:table-row-properties style:min-row-height="0.609cm" style:use-optimal-row-height="false"/>
    </style:style>
    <style:style style:name="Cell358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13" style:family="paragraph" style:parent-style-name="Normal">
      <style:paragraph-properties fo:line-height="100%" fo:margin-bottom="0cm"/>
    </style:style>
    <style:style style:name="T61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59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14" style:family="paragraph" style:parent-style-name="Normal">
      <style:paragraph-properties fo:line-height="100%" fo:margin-bottom="0cm"/>
    </style:style>
    <style:style style:name="T61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60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15" style:family="paragraph" style:parent-style-name="Normal">
      <style:paragraph-properties fo:line-height="100%" fo:margin-bottom="0cm"/>
    </style:style>
    <style:style style:name="T61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61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16" style:family="paragraph" style:parent-style-name="Normal">
      <style:paragraph-properties fo:line-height="100%" fo:margin-bottom="0cm"/>
    </style:style>
    <style:style style:name="T61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17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able17" style:family="table">
      <style:table-properties table:align="left" style:width="15.903cm" fo:margin-left="0cm"/>
    </style:style>
    <style:style style:name="Column67" style:family="table-column">
      <style:table-column-properties style:column-width="9.257cm"/>
    </style:style>
    <style:style style:name="Column68" style:family="table-column">
      <style:table-column-properties style:column-width="3.327cm"/>
    </style:style>
    <style:style style:name="Column69" style:family="table-column">
      <style:table-column-properties style:column-width="3.32cm"/>
    </style:style>
    <style:style style:name="Row101" style:family="table-row">
      <style:table-row-properties style:min-row-height="0.482cm"/>
    </style:style>
    <style:style style:name="Cell3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paragraph-properties fo:line-height="100%" fo:margin-bottom="0cm"/>
    </style:style>
    <style:style style:name="T6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paragraph-properties fo:line-height="100%" fo:margin-bottom="0cm"/>
    </style:style>
    <style:style style:name="T6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paragraph-properties fo:line-height="100%" fo:margin-bottom="0cm"/>
    </style:style>
    <style:style style:name="T6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2" style:family="table-row">
      <style:table-row-properties style:min-row-height="0.529cm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">
      <style:paragraph-properties fo:line-height="100%" fo:margin-bottom="0cm"/>
    </style:style>
    <style:style style:name="T62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2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22" style:family="paragraph" style:parent-style-name="Normal">
      <style:paragraph-properties fo:line-height="100%" fo:margin-bottom="0cm"/>
    </style:style>
    <style:style style:name="T62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paragraph-properties fo:line-height="100%" fo:margin-bottom="0cm"/>
    </style:style>
    <style:style style:name="T6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2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2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2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24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>
      <style:paragraph-properties fo:line-height="100%" fo:margin-bottom="0cm"/>
    </style:style>
    <style:style style:name="T6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2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2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2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26" style:family="paragraph" style:parent-style-name="Normal">
      <style:paragraph-properties fo:line-height="100%" fo:margin-bottom="0cm"/>
    </style:style>
    <style:style style:name="T6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3" style:family="table-row">
      <style:table-row-properties style:min-row-height="0.529cm"/>
    </style:style>
    <style:style style:name="Cell3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line-height="100%" fo:margin-bottom="0cm"/>
    </style:style>
    <style:style style:name="T62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2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28" style:family="paragraph" style:parent-style-name="Normal">
      <style:paragraph-properties fo:line-height="100%" fo:margin-bottom="0cm"/>
    </style:style>
    <style:style style:name="T62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paragraph-properties fo:line-height="100%" fo:margin-bottom="0cm"/>
    </style:style>
    <style:style style:name="T6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2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2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3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1" style:family="paragraph" style:parent-style-name="Normal">
      <style:paragraph-properties fo:line-height="100%" fo:margin-bottom="0cm"/>
    </style:style>
    <style:style style:name="T6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32" style:family="paragraph" style:parent-style-name="Normal">
      <style:paragraph-properties fo:line-height="100%" fo:margin-bottom="0cm"/>
    </style:style>
    <style:style style:name="T6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4" style:family="table-row">
      <style:table-row-properties style:min-row-height="0.529cm"/>
    </style:style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line-height="100%" fo:margin-bottom="0cm"/>
    </style:style>
    <style:style style:name="T63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3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34" style:family="paragraph" style:parent-style-name="Normal">
      <style:paragraph-properties fo:line-height="100%" fo:margin-bottom="0cm"/>
    </style:style>
    <style:style style:name="T63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line-height="100%" fo:margin-bottom="0cm"/>
    </style:style>
    <style:style style:name="T6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36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line-height="100%" fo:margin-bottom="0cm"/>
    </style:style>
    <style:style style:name="T6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38" style:family="paragraph" style:parent-style-name="Normal">
      <style:paragraph-properties fo:line-height="100%" fo:margin-bottom="0cm"/>
    </style:style>
    <style:style style:name="T6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5" style:family="table-row">
      <style:table-row-properties style:min-row-height="0.529cm"/>
    </style:style>
    <style:style style:name="Cell3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line-height="100%" fo:margin-bottom="0cm"/>
    </style:style>
    <style:style style:name="T63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640" style:family="paragraph" style:parent-style-name="Normal">
      <style:paragraph-properties fo:line-height="100%" fo:margin-bottom="0cm"/>
    </style:style>
    <style:style style:name="T64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40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line-height="100%" fo:margin-bottom="0cm"/>
    </style:style>
    <style:style style:name="T6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42" style:family="paragraph" style:parent-style-name="Normal">
      <style:paragraph-properties fo:line-height="100%" fo:margin-bottom="0cm"/>
    </style:style>
    <style:style style:name="T6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43" style:family="paragraph" style:parent-style-name="Normal">
      <style:paragraph-properties fo:line-height="100%" fo:margin-bottom="0cm"/>
    </style:style>
    <style:style style:name="T6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44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paragraph-properties fo:line-height="100%" fo:margin-bottom="0cm"/>
    </style:style>
    <style:style style:name="T6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46" style:family="paragraph" style:parent-style-name="Normal">
      <style:paragraph-properties fo:line-height="100%" fo:margin-bottom="0cm"/>
    </style:style>
    <style:style style:name="T6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647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48" style:family="paragraph" style:parent-style-name="Normal">
      <style:paragraph-properties fo:line-height="100%" fo:margin-bottom="0cm"/>
    </style:style>
    <style:style style:name="T6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49" style:family="paragraph" style:parent-style-name="Normal">
      <style:paragraph-properties fo:line-height="100%" fo:margin-bottom="0cm"/>
    </style:style>
    <style:style style:name="T6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65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51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652" style:family="paragraph" style:parent-style-name="Normal">
      <style:paragraph-properties fo:text-align="justify" fo:line-height="100%" fo:margin-bottom="0cm"/>
    </style:style>
    <style:style style:name="T652_1" style:family="text">
      <style:text-properties style:font-name="Arial" style:font-name-asian="Arial" style:font-name-complex="Arial" fo:font-weight="bold" style:font-weight-asian="bold" style:font-weight-complex="bold"/>
    </style:style>
    <style:style style:name="P653" style:family="paragraph" style:parent-style-name="Normal">
      <style:paragraph-properties fo:text-align="justify" fo:line-height="100%" fo:margin-bottom="0cm"/>
      <style:text-properties style:font-name="Arial" style:font-name-asian="Arial" style:font-name-complex="Arial" fo:font-weight="bold" style:font-weight-asian="bold" style:font-weight-complex="bold"/>
    </style:style>
    <style:style style:name="P654" style:family="paragraph" style:parent-style-name="Normal">
      <style:paragraph-properties fo:text-align="justify" fo:line-height="100%" fo:margin-bottom="0.423cm"/>
    </style:style>
    <style:style style:name="T654_1" style:family="text">
      <style:text-properties style:font-name="Arial" style:font-name-asian="Arial" style:font-name-complex="Arial"/>
    </style:style>
    <style:style style:name="T654_2" style:family="text">
      <style:text-properties style:font-name="Arial" style:font-name-asian="Arial" style:font-name-complex="Arial"/>
    </style:style>
    <style:style style:name="T654_3" style:family="text">
      <style:text-properties style:font-name="Arial" style:font-name-asian="Arial" style:font-name-complex="Arial"/>
    </style:style>
    <style:style style:name="T654_4" style:family="text">
      <style:text-properties style:font-name="Arial" style:font-name-asian="Arial" style:font-name-complex="Arial"/>
    </style:style>
    <style:style style:name="P655" style:family="paragraph" style:parent-style-name="Normal">
      <style:paragraph-properties fo:text-align="justify" fo:line-height="100%" fo:margin-bottom="0.423cm"/>
    </style:style>
    <style:style style:name="T655_1" style:family="text">
      <style:text-properties fo:font-style="italic" style:font-style-asian="italic" style:font-style-complex="italic" style:font-name="Arial" style:font-name-asian="Arial" style:font-name-complex="Arial"/>
    </style:style>
    <style:style style:name="T655_2" style:family="text">
      <style:text-properties fo:font-style="italic" style:font-style-asian="italic" style:font-style-complex="italic" style:font-name="Arial" style:font-name-asian="Arial" style:font-name-complex="Arial"/>
    </style:style>
    <style:style style:name="T655_3" style:family="text">
      <style:text-properties fo:font-style="italic" style:font-style-asian="italic" style:font-style-complex="italic" style:font-name="Arial" style:font-name-asian="Arial" style:font-name-complex="Arial"/>
    </style:style>
    <style:style style:name="T655_4" style:family="text">
      <style:text-properties fo:font-style="italic" style:font-style-asian="italic" style:font-style-complex="italic" style:font-name="Arial" style:font-name-asian="Arial" style:font-name-complex="Arial"/>
    </style:style>
    <style:style style:name="T655_5" style:family="text">
      <style:text-properties style:font-name="Arial" style:font-name-asian="Arial" style:font-name-complex="Arial"/>
    </style:style>
    <style:style style:name="T655_6" style:family="text">
      <style:text-properties style:font-name="Arial" style:font-name-asian="Arial" style:font-name-complex="Arial"/>
    </style:style>
    <style:style style:name="T655_7" style:family="text">
      <style:text-properties style:font-name="Arial" style:font-name-asian="Arial" style:font-name-complex="Arial"/>
    </style:style>
    <style:style style:name="T655_8" style:family="text">
      <style:text-properties style:font-name="Arial" style:font-name-asian="Arial" style:font-name-complex="Arial"/>
    </style:style>
    <style:style style:name="T655_9" style:family="text">
      <style:text-properties style:font-name="Arial" style:font-name-asian="Arial" style:font-name-complex="Arial"/>
    </style:style>
    <style:style style:name="T655_10" style:family="text">
      <style:text-properties style:font-name="Arial" style:font-name-asian="Arial" style:font-name-complex="Arial"/>
    </style:style>
    <style:style style:name="T655_11" style:family="text">
      <style:text-properties style:font-name="Arial" style:font-name-asian="Arial" style:font-name-complex="Arial"/>
    </style:style>
    <style:style style:name="T655_12" style:family="text">
      <style:text-properties style:font-name="Arial" style:font-name-asian="Arial" style:font-name-complex="Arial"/>
    </style:style>
    <style:style style:name="T655_13" style:family="text">
      <style:text-properties style:font-name="Arial" style:font-name-asian="Arial" style:font-name-complex="Arial"/>
    </style:style>
    <style:style style:name="T655_14" style:family="text">
      <style:text-properties style:font-name="Arial" style:font-name-asian="Arial" style:font-name-complex="Arial"/>
    </style:style>
    <style:style style:name="T655_15" style:family="text">
      <style:text-properties style:font-name="Arial" style:font-name-asian="Arial" style:font-name-complex="Arial"/>
    </style:style>
    <style:style style:name="T655_16" style:family="text">
      <style:text-properties style:font-name="Arial" style:font-name-asian="Arial" style:font-name-complex="Arial"/>
    </style:style>
    <style:style style:name="T655_17" style:family="text">
      <style:text-properties style:font-name="Arial" style:font-name-asian="Arial" style:font-name-complex="Arial"/>
    </style:style>
    <style:style style:name="T655_18" style:family="text">
      <style:text-properties style:font-name="Arial" style:font-name-asian="Arial" style:font-name-complex="Arial"/>
    </style:style>
    <style:style style:name="T655_19" style:family="text">
      <style:text-properties style:font-name="Arial" style:font-name-asian="Arial" style:font-name-complex="Arial"/>
    </style:style>
    <style:style style:name="T655_20" style:family="text">
      <style:text-properties style:font-name="Arial" style:font-name-asian="Arial" style:font-name-complex="Arial"/>
    </style:style>
    <style:style style:name="T655_21" style:family="text">
      <style:text-properties style:font-name="Arial" style:font-name-asian="Arial" style:font-name-complex="Arial"/>
    </style:style>
    <style:style style:name="T655_22" style:family="text">
      <style:text-properties style:font-name="Arial" style:font-name-asian="Arial" style:font-name-complex="Arial"/>
    </style:style>
    <style:style style:name="T655_23" style:family="text">
      <style:text-properties style:font-name="Arial" style:font-name-asian="Arial" style:font-name-complex="Arial"/>
    </style:style>
    <style:style style:name="T655_24" style:family="text">
      <style:text-properties style:font-name="Arial" style:font-name-asian="Arial" style:font-name-complex="Arial"/>
    </style:style>
    <style:style style:name="T655_25" style:family="text">
      <style:text-properties style:font-name="Arial" style:font-name-asian="Arial" style:font-name-complex="Arial"/>
    </style:style>
    <style:style style:name="T655_26" style:family="text">
      <style:text-properties style:font-name="Arial" style:font-name-asian="Arial" style:font-name-complex="Arial"/>
    </style:style>
    <style:style style:name="T655_27" style:family="text">
      <style:text-properties style:font-name="Arial" style:font-name-asian="Arial" style:font-name-complex="Arial"/>
    </style:style>
    <style:style style:name="T655_28" style:family="text">
      <style:text-properties style:font-name="Arial" style:font-name-asian="Arial" style:font-name-complex="Arial"/>
    </style:style>
    <style:style style:name="T655_29" style:family="text">
      <style:text-properties style:font-name="Arial" style:font-name-asian="Arial" style:font-name-complex="Arial"/>
    </style:style>
    <style:style style:name="T655_30" style:family="text">
      <style:text-properties style:font-name="Arial" style:font-name-asian="Arial" style:font-name-complex="Arial"/>
    </style:style>
    <style:style style:name="T655_31" style:family="text">
      <style:text-properties style:font-name="Arial" style:font-name-asian="Arial" style:font-name-complex="Arial"/>
    </style:style>
    <style:style style:name="T655_32" style:family="text">
      <style:text-properties style:font-name="Arial" style:font-name-asian="Arial" style:font-name-complex="Arial"/>
    </style:style>
    <style:style style:name="T655_33" style:family="text">
      <style:text-properties style:font-name="Arial" style:font-name-asian="Arial" style:font-name-complex="Arial"/>
    </style:style>
    <style:style style:name="T655_34" style:family="text">
      <style:text-properties style:font-name="Arial" style:font-name-asian="Arial" style:font-name-complex="Arial"/>
    </style:style>
    <style:style style:name="T655_35" style:family="text">
      <style:text-properties style:font-name="Arial" style:font-name-asian="Arial" style:font-name-complex="Arial"/>
    </style:style>
    <style:style style:name="T655_36" style:family="text">
      <style:text-properties style:font-name="Arial" style:font-name-asian="Arial" style:font-name-complex="Arial"/>
    </style:style>
    <style:style style:name="T655_37" style:family="text">
      <style:text-properties style:font-name="Arial" style:font-name-asian="Arial" style:font-name-complex="Arial"/>
    </style:style>
    <style:style style:name="T655_38" style:family="text">
      <style:text-properties style:font-name="Arial" style:font-name-asian="Arial" style:font-name-complex="Arial"/>
    </style:style>
    <style:style style:name="T655_39" style:family="text">
      <style:text-properties style:font-name="Arial" style:font-name-asian="Arial" style:font-name-complex="Arial"/>
    </style:style>
    <style:style style:name="T655_40" style:family="text">
      <style:text-properties style:font-name="Arial" style:font-name-asian="Arial" style:font-name-complex="Arial"/>
    </style:style>
    <style:style style:name="T655_41" style:family="text">
      <style:text-properties style:font-name="Arial" style:font-name-asian="Arial" style:font-name-complex="Arial"/>
    </style:style>
    <style:style style:name="T655_42" style:family="text">
      <style:text-properties style:font-name="Arial" style:font-name-asian="Arial" style:font-name-complex="Arial"/>
    </style:style>
    <style:style style:name="T655_43" style:family="text">
      <style:text-properties style:font-name="Arial" style:font-name-asian="Arial" style:font-name-complex="Arial"/>
    </style:style>
    <style:style style:name="T655_44" style:family="text">
      <style:text-properties style:font-name="Arial" style:font-name-asian="Arial" style:font-name-complex="Arial"/>
    </style:style>
    <style:style style:name="T655_45" style:family="text">
      <style:text-properties style:font-name="Arial" style:font-name-asian="Arial" style:font-name-complex="Arial"/>
    </style:style>
    <style:style style:name="P656" style:family="paragraph" style:parent-style-name="Normal">
      <style:paragraph-properties fo:text-align="justify" fo:line-height="100%" fo:margin-bottom="0.423cm"/>
    </style:style>
    <style:style style:name="T656_1" style:family="text">
      <style:text-properties style:font-name="Arial" style:font-name-asian="Arial" style:font-name-complex="Arial"/>
    </style:style>
    <style:style style:name="T656_2" style:family="text">
      <style:text-properties style:font-name="Arial" style:font-name-asian="Arial" style:font-name-complex="Arial"/>
    </style:style>
    <style:style style:name="T656_3" style:family="text">
      <style:text-properties style:font-name="Arial" style:font-name-asian="Arial" style:font-name-complex="Arial"/>
    </style:style>
    <style:style style:name="T656_4" style:family="text">
      <style:text-properties style:font-name="Arial" style:font-name-asian="Arial" style:font-name-complex="Arial"/>
    </style:style>
    <style:style style:name="T656_5" style:family="text">
      <style:text-properties style:font-name="Arial" style:font-name-asian="Arial" style:font-name-complex="Arial"/>
    </style:style>
    <style:style style:name="T656_6" style:family="text">
      <style:text-properties style:font-name="Arial" style:font-name-asian="Arial" style:font-name-complex="Arial"/>
    </style:style>
    <style:style style:name="T656_7" style:family="text">
      <style:text-properties style:font-name="Arial" style:font-name-asian="Arial" style:font-name-complex="Arial"/>
    </style:style>
    <style:style style:name="T656_8" style:family="text">
      <style:text-properties style:font-name="Arial" style:font-name-asian="Arial" style:font-name-complex="Arial"/>
    </style:style>
    <style:style style:name="T656_9" style:family="text">
      <style:text-properties style:font-name="Arial" style:font-name-asian="Arial" style:font-name-complex="Arial"/>
    </style:style>
    <style:style style:name="T656_10" style:family="text">
      <style:text-properties style:font-name="Arial" style:font-name-asian="Arial" style:font-name-complex="Arial"/>
    </style:style>
    <style:style style:name="T656_11" style:family="text">
      <style:text-properties style:font-name="Arial" style:font-name-asian="Arial" style:font-name-complex="Arial"/>
    </style:style>
    <style:style style:name="T656_12" style:family="text">
      <style:text-properties style:font-name="Arial" style:font-name-asian="Arial" style:font-name-complex="Arial"/>
    </style:style>
    <style:style style:name="T656_13" style:family="text">
      <style:text-properties style:font-name="Arial" style:font-name-asian="Arial" style:font-name-complex="Arial"/>
    </style:style>
    <style:style style:name="T656_14" style:family="text">
      <style:text-properties style:font-name="Arial" style:font-name-asian="Arial" style:font-name-complex="Arial"/>
    </style:style>
    <style:style style:name="T656_15" style:family="text">
      <style:text-properties style:font-name="Arial" style:font-name-asian="Arial" style:font-name-complex="Arial"/>
    </style:style>
    <style:style style:name="T656_16" style:family="text">
      <style:text-properties style:font-name="Arial" style:font-name-asian="Arial" style:font-name-complex="Arial"/>
    </style:style>
    <style:style style:name="T656_17" style:family="text">
      <style:text-properties style:font-name="Arial" style:font-name-asian="Arial" style:font-name-complex="Arial"/>
    </style:style>
    <style:style style:name="T656_18" style:family="text">
      <style:text-properties style:font-name="Arial" style:font-name-asian="Arial" style:font-name-complex="Arial"/>
    </style:style>
    <style:style style:name="T656_19" style:family="text">
      <style:text-properties style:font-name="Arial" style:font-name-asian="Arial" style:font-name-complex="Arial"/>
    </style:style>
    <style:style style:name="T656_20" style:family="text">
      <style:text-properties style:font-name="Arial" style:font-name-asian="Arial" style:font-name-complex="Arial"/>
    </style:style>
    <style:style style:name="T656_21" style:family="text">
      <style:text-properties style:font-name="Arial" style:font-name-asian="Arial" style:font-name-complex="Arial"/>
    </style:style>
    <style:style style:name="T656_22" style:family="text">
      <style:text-properties style:font-name="Arial" style:font-name-asian="Arial" style:font-name-complex="Arial"/>
    </style:style>
    <style:style style:name="T656_23" style:family="text">
      <style:text-properties style:font-name="Arial" style:font-name-asian="Arial" style:font-name-complex="Arial"/>
    </style:style>
    <style:style style:name="T656_24" style:family="text">
      <style:text-properties style:font-name="Arial" style:font-name-asian="Arial" style:font-name-complex="Arial"/>
    </style:style>
    <style:style style:name="T656_25" style:family="text">
      <style:text-properties style:font-name="Arial" style:font-name-asian="Arial" style:font-name-complex="Arial"/>
    </style:style>
    <style:style style:name="T656_26" style:family="text">
      <style:text-properties style:font-name="Arial" style:font-name-asian="Arial" style:font-name-complex="Arial"/>
    </style:style>
    <style:style style:name="T656_27" style:family="text">
      <style:text-properties style:font-name="Arial" style:font-name-asian="Arial" style:font-name-complex="Arial"/>
    </style:style>
    <style:style style:name="T656_28" style:family="text">
      <style:text-properties style:font-name="Arial" style:font-name-asian="Arial" style:font-name-complex="Arial"/>
    </style:style>
    <style:style style:name="T656_29" style:family="text">
      <style:text-properties style:font-name="Arial" style:font-name-asian="Arial" style:font-name-complex="Arial"/>
    </style:style>
    <style:style style:name="T656_30" style:family="text">
      <style:text-properties style:font-name="Arial" style:font-name-asian="Arial" style:font-name-complex="Arial"/>
    </style:style>
    <style:style style:name="T656_31" style:family="text">
      <style:text-properties style:font-name="Arial" style:font-name-asian="Arial" style:font-name-complex="Arial"/>
    </style:style>
    <style:style style:name="T656_32" style:family="text">
      <style:text-properties style:font-name="Arial" style:font-name-asian="Arial" style:font-name-complex="Arial"/>
    </style:style>
    <style:style style:name="T656_33" style:family="text">
      <style:text-properties style:font-name="Arial" style:font-name-asian="Arial" style:font-name-complex="Arial"/>
    </style:style>
    <style:style style:name="T656_34" style:family="text">
      <style:text-properties style:font-name="Arial" style:font-name-asian="Arial" style:font-name-complex="Arial"/>
    </style:style>
    <style:style style:name="T656_35" style:family="text">
      <style:text-properties style:font-name="Arial" style:font-name-asian="Arial" style:font-name-complex="Arial"/>
    </style:style>
    <style:style style:name="T656_36" style:family="text">
      <style:text-properties style:font-name="Arial" style:font-name-asian="Arial" style:font-name-complex="Arial"/>
    </style:style>
    <style:style style:name="T656_37" style:family="text">
      <style:text-properties style:font-name="Arial" style:font-name-asian="Arial" style:font-name-complex="Arial"/>
    </style:style>
    <style:style style:name="T656_38" style:family="text">
      <style:text-properties style:font-name="Arial" style:font-name-asian="Arial" style:font-name-complex="Arial"/>
    </style:style>
    <style:style style:name="T656_39" style:family="text">
      <style:text-properties style:font-name="Arial" style:font-name-asian="Arial" style:font-name-complex="Arial"/>
    </style:style>
    <style:style style:name="T656_40" style:family="text">
      <style:text-properties style:font-name="Arial" style:font-name-asian="Arial" style:font-name-complex="Arial"/>
    </style:style>
    <style:style style:name="T656_41" style:family="text">
      <style:text-properties style:font-name="Arial" style:font-name-asian="Arial" style:font-name-complex="Arial"/>
    </style:style>
    <style:style style:name="T656_42" style:family="text">
      <style:text-properties style:font-name="Arial" style:font-name-asian="Arial" style:font-name-complex="Arial"/>
    </style:style>
    <style:style style:name="T656_43" style:family="text">
      <style:text-properties style:font-name="Arial" style:font-name-asian="Arial" style:font-name-complex="Arial"/>
    </style:style>
    <style:style style:name="T656_44" style:family="text">
      <style:text-properties style:font-name="Arial" style:font-name-asian="Arial" style:font-name-complex="Arial"/>
    </style:style>
    <style:style style:name="T656_45" style:family="text">
      <style:text-properties style:font-name="Arial" style:font-name-asian="Arial" style:font-name-complex="Arial"/>
    </style:style>
    <style:style style:name="T656_46" style:family="text">
      <style:text-properties style:font-name="Arial" style:font-name-asian="Arial" style:font-name-complex="Arial"/>
    </style:style>
    <style:style style:name="T656_47" style:family="text">
      <style:text-properties style:font-name="Arial" style:font-name-asian="Arial" style:font-name-complex="Arial"/>
    </style:style>
    <style:style style:name="T656_48" style:family="text">
      <style:text-properties style:font-name="Arial" style:font-name-asian="Arial" style:font-name-complex="Arial"/>
    </style:style>
    <style:style style:name="T656_49" style:family="text">
      <style:text-properties style:font-name="Arial" style:font-name-asian="Arial" style:font-name-complex="Arial"/>
    </style:style>
    <style:style style:name="T656_50" style:family="text">
      <style:text-properties style:font-name="Arial" style:font-name-asian="Arial" style:font-name-complex="Arial"/>
    </style:style>
    <style:style style:name="P657" style:family="paragraph" style:parent-style-name="Normal">
      <style:paragraph-properties fo:text-align="justify" fo:line-height="100%" fo:margin-bottom="0.423cm"/>
    </style:style>
    <style:style style:name="T657_1" style:family="text">
      <style:text-properties style:font-name="Arial" style:font-name-asian="Arial" style:font-name-complex="Arial"/>
    </style:style>
    <style:style style:name="T657_2" style:family="text">
      <style:text-properties style:font-name="Arial" style:font-name-asian="Arial" style:font-name-complex="Arial"/>
    </style:style>
    <style:style style:name="T657_3" style:family="text">
      <style:text-properties style:font-name="Arial" style:font-name-asian="Arial" style:font-name-complex="Arial"/>
    </style:style>
    <style:style style:name="T657_4" style:family="text">
      <style:text-properties style:font-name="Arial" style:font-name-asian="Arial" style:font-name-complex="Arial"/>
    </style:style>
    <style:style style:name="T657_5" style:family="text">
      <style:text-properties style:font-name="Arial" style:font-name-asian="Arial" style:font-name-complex="Arial"/>
    </style:style>
    <style:style style:name="T657_6" style:family="text">
      <style:text-properties style:font-name="Arial" style:font-name-asian="Arial" style:font-name-complex="Arial"/>
    </style:style>
    <style:style style:name="T657_7" style:family="text">
      <style:text-properties style:font-name="Arial" style:font-name-asian="Arial" style:font-name-complex="Arial"/>
    </style:style>
    <style:style style:name="T657_8" style:family="text">
      <style:text-properties style:font-name="Arial" style:font-name-asian="Arial" style:font-name-complex="Arial"/>
    </style:style>
    <style:style style:name="T657_9" style:family="text">
      <style:text-properties style:font-name="Arial" style:font-name-asian="Arial" style:font-name-complex="Arial"/>
    </style:style>
    <style:style style:name="T657_10" style:family="text">
      <style:text-properties style:font-name="Arial" style:font-name-asian="Arial" style:font-name-complex="Arial"/>
    </style:style>
    <style:style style:name="T657_11" style:family="text">
      <style:text-properties style:font-name="Arial" style:font-name-asian="Arial" style:font-name-complex="Arial"/>
    </style:style>
    <style:style style:name="T657_12" style:family="text">
      <style:text-properties style:font-name="Arial" style:font-name-asian="Arial" style:font-name-complex="Arial"/>
    </style:style>
    <style:style style:name="T657_13" style:family="text">
      <style:text-properties style:font-name="Arial" style:font-name-asian="Arial" style:font-name-complex="Arial"/>
    </style:style>
    <style:style style:name="T657_14" style:family="text">
      <style:text-properties style:font-name="Arial" style:font-name-asian="Arial" style:font-name-complex="Arial"/>
    </style:style>
    <style:style style:name="T657_15" style:family="text">
      <style:text-properties style:font-name="Arial" style:font-name-asian="Arial" style:font-name-complex="Arial"/>
    </style:style>
    <style:style style:name="T657_16" style:family="text">
      <style:text-properties style:font-name="Arial" style:font-name-asian="Arial" style:font-name-complex="Arial"/>
    </style:style>
    <style:style style:name="T657_17" style:family="text">
      <style:text-properties style:font-name="Arial" style:font-name-asian="Arial" style:font-name-complex="Arial"/>
    </style:style>
    <style:style style:name="T657_18" style:family="text">
      <style:text-properties style:font-name="Arial" style:font-name-asian="Arial" style:font-name-complex="Arial"/>
    </style:style>
    <style:style style:name="T657_19" style:family="text">
      <style:text-properties style:font-name="Arial" style:font-name-asian="Arial" style:font-name-complex="Arial"/>
    </style:style>
    <style:style style:name="T657_20" style:family="text">
      <style:text-properties style:font-name="Arial" style:font-name-asian="Arial" style:font-name-complex="Arial"/>
    </style:style>
    <style:style style:name="T657_21" style:family="text">
      <style:text-properties style:font-name="Arial" style:font-name-asian="Arial" style:font-name-complex="Arial"/>
    </style:style>
    <style:style style:name="T657_22" style:family="text">
      <style:text-properties style:font-name="Arial" style:font-name-asian="Arial" style:font-name-complex="Arial"/>
    </style:style>
    <style:style style:name="T657_23" style:family="text">
      <style:text-properties style:font-name="Arial" style:font-name-asian="Arial" style:font-name-complex="Arial"/>
    </style:style>
    <style:style style:name="T657_24" style:family="text">
      <style:text-properties style:font-name="Arial" style:font-name-asian="Arial" style:font-name-complex="Arial"/>
    </style:style>
    <style:style style:name="T657_25" style:family="text">
      <style:text-properties style:font-name="Arial" style:font-name-asian="Arial" style:font-name-complex="Arial"/>
    </style:style>
    <style:style style:name="T657_26" style:family="text">
      <style:text-properties style:font-name="Arial" style:font-name-asian="Arial" style:font-name-complex="Arial"/>
    </style:style>
    <style:style style:name="T657_27" style:family="text">
      <style:text-properties style:font-name="Arial" style:font-name-asian="Arial" style:font-name-complex="Arial"/>
    </style:style>
    <style:style style:name="T657_28" style:family="text">
      <style:text-properties style:font-name="Arial" style:font-name-asian="Arial" style:font-name-complex="Arial"/>
    </style:style>
    <style:style style:name="T657_29" style:family="text">
      <style:text-properties style:font-name="Arial" style:font-name-asian="Arial" style:font-name-complex="Arial"/>
    </style:style>
    <style:style style:name="T657_30" style:family="text">
      <style:text-properties style:font-name="Arial" style:font-name-asian="Arial" style:font-name-complex="Arial"/>
    </style:style>
    <style:style style:name="T657_31" style:family="text">
      <style:text-properties style:font-name="Arial" style:font-name-asian="Arial" style:font-name-complex="Arial"/>
    </style:style>
    <style:style style:name="T657_32" style:family="text" style:parent-style-name="Normal">
      <style:text-properties style:font-name="Arial" style:font-name-asian="Arial" style:font-name-complex="Arial"/>
    </style:style>
    <style:style style:name="P658" style:family="paragraph" style:parent-style-name="Footnote_20_text"/>
    <style:style style:name="T658_1" style:family="text"/>
    <style:style style:name="T658_2" style:family="text">
      <style:text-properties style:font-name="Arial" fo:font-size="8pt" style:font-name-asian="Arial" style:font-size-asian="8pt" style:font-name-complex="Arial" style:font-size-complex="8pt"/>
    </style:style>
    <style:style style:name="T658_3" style:family="text">
      <style:text-properties style:font-name="Arial" fo:font-size="8pt" style:font-name-asian="Arial" style:font-size-asian="8pt" style:font-name-complex="Arial" style:font-size-complex="8pt"/>
    </style:style>
    <style:style style:name="T658_4" style:family="text">
      <style:text-properties style:font-name="Arial" style:font-name-asian="Arial" style:font-name-complex="Arial"/>
    </style:style>
    <style:style style:name="T658_5" style:family="text">
      <style:text-properties style:font-name="Arial" style:font-name-asian="Arial" style:font-name-complex="Arial"/>
    </style:style>
    <style:style style:name="T658_6" style:family="text">
      <style:text-properties style:font-name="Arial" style:font-name-asian="Arial" style:font-name-complex="Arial"/>
    </style:style>
    <style:style style:name="T658_7" style:family="text">
      <style:text-properties style:font-name="Arial" style:font-name-asian="Arial" style:font-name-complex="Arial"/>
    </style:style>
    <style:style style:name="T658_8" style:family="text">
      <style:text-properties style:font-name="Arial" style:font-name-asian="Arial" style:font-name-complex="Arial"/>
    </style:style>
    <style:style style:name="T658_9" style:family="text">
      <style:text-properties style:font-name="Arial" style:font-name-asian="Arial" style:font-name-complex="Arial"/>
    </style:style>
    <style:style style:name="T658_10" style:family="text">
      <style:text-properties style:font-name="Arial" style:font-name-asian="Arial" style:font-name-complex="Arial"/>
    </style:style>
    <style:style style:name="T658_11" style:family="text">
      <style:text-properties style:font-name="Arial" style:font-name-asian="Arial" style:font-name-complex="Arial"/>
    </style:style>
    <style:style style:name="T658_12" style:family="text">
      <style:text-properties style:font-name="Arial" style:font-name-asian="Arial" style:font-name-complex="Arial"/>
    </style:style>
    <style:style style:name="T658_13" style:family="text">
      <style:text-properties style:font-name="Arial" style:font-name-asian="Arial" style:font-name-complex="Arial"/>
    </style:style>
    <style:style style:name="T658_14" style:family="text">
      <style:text-properties style:font-name="Arial" style:font-name-asian="Arial" style:font-name-complex="Arial"/>
    </style:style>
    <style:style style:name="T658_15" style:family="text">
      <style:text-properties style:font-name="Arial" style:font-name-asian="Arial" style:font-name-complex="Arial"/>
    </style:style>
    <style:style style:name="T658_16" style:family="text">
      <style:text-properties style:font-name="Arial" style:font-name-asian="Arial" style:font-name-complex="Arial"/>
    </style:style>
    <style:style style:name="T658_17" style:family="text">
      <style:text-properties style:font-name="Arial" style:font-name-asian="Arial" style:font-name-complex="Arial"/>
    </style:style>
    <style:style style:name="P659" style:family="paragraph" style:parent-style-name="Normal">
      <style:paragraph-properties fo:text-align="justify" fo:line-height="100%" fo:margin-bottom="0.423cm"/>
    </style:style>
    <style:style style:name="T659_1" style:family="text">
      <style:text-properties style:font-name="Arial" style:font-name-asian="Arial" style:font-name-complex="Arial"/>
    </style:style>
    <style:style style:name="T659_2" style:family="text">
      <style:text-properties style:font-name="Arial" style:font-name-asian="Arial" style:font-name-complex="Arial"/>
    </style:style>
    <style:style style:name="T659_3" style:family="text">
      <style:text-properties style:font-name="Arial" style:font-name-asian="Arial" style:font-name-complex="Arial"/>
    </style:style>
    <style:style style:name="T659_4" style:family="text">
      <style:text-properties style:font-name="Arial" style:font-name-asian="Arial" style:font-name-complex="Arial"/>
    </style:style>
    <style:style style:name="T659_5" style:family="text">
      <style:text-properties style:font-name="Arial" style:font-name-asian="Arial" style:font-name-complex="Arial"/>
    </style:style>
    <style:style style:name="T659_6" style:family="text">
      <style:text-properties style:font-name="Arial" style:font-name-asian="Arial" style:font-name-complex="Arial"/>
    </style:style>
    <style:style style:name="T659_7" style:family="text">
      <style:text-properties style:font-name="Arial" style:font-name-asian="Arial" style:font-name-complex="Arial"/>
    </style:style>
    <style:style style:name="T659_8" style:family="text">
      <style:text-properties style:font-name="Arial" style:font-name-asian="Arial" style:font-name-complex="Arial"/>
    </style:style>
    <style:style style:name="P660" style:family="paragraph" style:parent-style-name="Normal">
      <style:paragraph-properties fo:line-height="100%" fo:margin-bottom="0.423cm"/>
    </style:style>
    <style:style style:name="T660_1" style:family="text">
      <style:text-properties style:font-name="Arial" style:font-name-asian="Arial" style:font-name-complex="Arial" fo:font-weight="bold" style:font-weight-asian="bold"/>
    </style:style>
    <style:style style:name="T660_2" style:family="text">
      <style:text-properties style:font-name="Arial" style:font-name-asian="Arial" style:font-name-complex="Arial" fo:font-weight="bold" style:font-weight-asian="bold"/>
    </style:style>
    <style:style style:name="T660_3" style:family="text">
      <style:text-properties style:font-name="Arial" style:font-name-asian="Arial" style:font-name-complex="Arial" fo:font-weight="bold" style:font-weight-asian="bold"/>
    </style:style>
    <style:style style:name="T660_4" style:family="text">
      <style:text-properties style:font-name="Arial" style:font-name-asian="Arial" style:font-name-complex="Arial"/>
    </style:style>
    <style:style style:name="T660_5" style:family="text"/>
    <style:style style:name="T660_6" style:family="text">
      <style:text-properties style:font-name="Arial" style:font-name-asian="Arial" style:font-name-complex="Arial"/>
    </style:style>
    <style:style style:name="T660_7" style:family="text">
      <style:text-properties style:font-name="Arial" style:font-name-asian="Arial" style:font-name-complex="Arial"/>
    </style:style>
    <style:style style:name="P661" style:family="paragraph" style:parent-style-name="Normal">
      <style:paragraph-properties fo:line-height="100%" fo:margin-bottom="0.423cm"/>
    </style:style>
    <style:style style:name="T661_1" style:family="text">
      <style:text-properties style:font-name="Arial" style:font-name-asian="Arial" style:font-name-complex="Arial" fo:font-weight="bold" style:font-weight-asian="bold"/>
    </style:style>
    <style:style style:name="T661_2" style:family="text">
      <style:text-properties style:font-name="Arial" style:font-name-asian="Arial" style:font-name-complex="Arial" fo:font-weight="bold" style:font-weight-asian="bold"/>
    </style:style>
    <style:style style:name="T661_3" style:family="text"/>
    <style:style style:name="T661_4" style:family="text">
      <style:text-properties style:font-name="Arial" style:font-name-asian="Arial" style:font-name-complex="Arial"/>
    </style:style>
    <style:style style:name="T661_5" style:family="text"/>
    <style:style style:name="T661_6" style:family="text">
      <style:text-properties style:font-name="Arial" style:font-name-asian="Arial" style:font-name-complex="Arial"/>
    </style:style>
    <style:style style:name="P662" style:family="paragraph" style:parent-style-name="Normal">
      <style:paragraph-properties fo:line-height="100%" fo:margin-bottom="0.423cm"/>
    </style:style>
    <style:style style:name="T662_1" style:family="text">
      <style:text-properties style:font-name="Arial" style:font-name-asian="Arial" style:font-name-complex="Arial" fo:font-weight="bold" style:font-weight-asian="bold"/>
    </style:style>
    <style:style style:name="T662_2" style:family="text">
      <style:text-properties style:font-name="Arial" style:font-name-asian="Arial" style:font-name-complex="Arial" fo:font-weight="bold" style:font-weight-asian="bold"/>
    </style:style>
    <style:style style:name="T662_3" style:family="text">
      <style:text-properties style:font-name="Arial" style:font-name-asian="Arial" style:font-name-complex="Arial"/>
    </style:style>
    <style:style style:name="T662_4" style:family="text"/>
    <style:style style:name="T662_5" style:family="text">
      <style:text-properties style:font-name="Arial" style:font-name-asian="Arial" style:font-name-complex="Arial"/>
    </style:style>
    <style:style style:name="T662_6" style:family="text">
      <style:text-properties style:font-name="Arial" style:font-name-asian="Arial" style:font-name-complex="Arial"/>
    </style:style>
    <style:style style:name="T662_7" style:family="text">
      <style:text-properties style:font-name="Arial" style:font-name-asian="Arial" style:font-name-complex="Arial"/>
    </style:style>
    <style:style style:name="T662_8" style:family="text">
      <style:text-properties style:font-name="Arial" style:font-name-asian="Arial" style:font-name-complex="Arial"/>
    </style:style>
    <style:style style:name="T662_9" style:family="text">
      <style:text-properties style:font-name="Arial" style:font-name-asian="Arial" style:font-name-complex="Arial"/>
    </style:style>
    <style:style style:name="T662_10" style:family="text">
      <style:text-properties style:font-name="Arial" style:font-name-asian="Arial" style:font-name-complex="Arial"/>
    </style:style>
    <style:style style:name="T662_11" style:family="text">
      <style:text-properties style:font-name="Arial" style:font-name-asian="Arial" style:font-name-complex="Arial"/>
    </style:style>
    <style:style style:name="T662_12" style:family="text">
      <style:text-properties style:font-name="Arial" style:font-name-asian="Arial" style:font-name-complex="Arial"/>
    </style:style>
    <style:style style:name="T662_13" style:family="text">
      <style:text-properties style:font-name="Arial" style:font-name-asian="Arial" style:font-name-complex="Arial"/>
    </style:style>
    <style:style style:name="T662_14" style:family="text">
      <style:text-properties style:font-name="Arial" style:font-name-asian="Arial" style:font-name-complex="Arial"/>
    </style:style>
    <style:style style:name="T662_15" style:family="text">
      <style:text-properties style:font-name="Arial" style:font-name-asian="Arial" style:font-name-complex="Arial"/>
    </style:style>
    <style:style style:name="T662_16" style:family="text">
      <style:text-properties style:font-name="Arial" style:font-name-asian="Arial" style:font-name-complex="Arial"/>
    </style:style>
    <style:style style:name="T662_17" style:family="text">
      <style:text-properties style:font-name="Arial" style:font-name-asian="Arial" style:font-name-complex="Arial"/>
    </style:style>
    <style:style style:name="T662_18" style:family="text">
      <style:text-properties style:font-name="Arial" style:font-name-asian="Arial" style:font-name-complex="Arial"/>
    </style:style>
    <style:style style:name="P663" style:family="paragraph" style:parent-style-name="Normal">
      <style:paragraph-properties fo:line-height="100%" fo:margin-bottom="0.423cm"/>
    </style:style>
    <style:style style:name="T663_1" style:family="text">
      <style:text-properties style:font-name="Arial" style:font-name-asian="Arial" style:font-name-complex="Arial" fo:font-weight="bold" style:font-weight-asian="bold"/>
    </style:style>
    <style:style style:name="T663_2" style:family="text"/>
    <style:style style:name="T663_3" style:family="text">
      <style:text-properties style:font-name="Arial" style:font-name-asian="Arial" style:font-name-complex="Arial"/>
    </style:style>
    <style:style style:name="T663_4" style:family="text">
      <style:text-properties style:font-name="Arial" style:font-name-asian="Arial" style:font-name-complex="Arial"/>
    </style:style>
    <style:style style:name="T663_5" style:family="text">
      <style:text-properties style:font-name="Arial" style:font-name-asian="Arial" style:font-name-complex="Arial"/>
    </style:style>
    <style:style style:name="T663_6" style:family="text">
      <style:text-properties style:font-name="Arial" style:font-name-asian="Arial" style:font-name-complex="Arial"/>
    </style:style>
    <style:style style:name="T663_7" style:family="text">
      <style:text-properties style:font-name="Arial" style:font-name-asian="Arial" style:font-name-complex="Arial"/>
    </style:style>
    <style:style style:name="T663_8" style:family="text">
      <style:text-properties style:font-name="Arial" style:font-name-asian="Arial" style:font-name-complex="Arial"/>
    </style:style>
    <style:style style:name="T663_9" style:family="text">
      <style:text-properties style:font-name="Arial" style:font-name-asian="Arial" style:font-name-complex="Arial"/>
    </style:style>
    <style:style style:name="T663_10" style:family="text">
      <style:text-properties style:font-name="Arial" style:font-name-asian="Arial" style:font-name-complex="Arial"/>
    </style:style>
    <style:style style:name="T663_11" style:family="text">
      <style:text-properties style:font-name="Arial" style:font-name-asian="Arial" style:font-name-complex="Arial"/>
    </style:style>
    <style:style style:name="T663_12" style:family="text">
      <style:text-properties style:font-name="Arial" style:font-name-asian="Arial" style:font-name-complex="Arial"/>
    </style:style>
    <style:style style:name="T663_13" style:family="text">
      <style:text-properties style:font-name="Arial" style:font-name-asian="Arial" style:font-name-complex="Arial"/>
    </style:style>
    <style:style style:name="T663_14" style:family="text"/>
    <style:style style:name="T663_15" style:family="text">
      <style:text-properties style:font-name="Arial" style:font-name-asian="Arial" style:font-name-complex="Arial"/>
    </style:style>
    <style:style style:name="T663_16" style:family="text">
      <style:text-properties style:font-name="Arial" style:font-name-asian="Arial" style:font-name-complex="Arial"/>
    </style:style>
    <style:style style:name="T663_17" style:family="text">
      <style:text-properties style:font-name="Arial" style:font-name-asian="Arial" style:font-name-complex="Arial"/>
    </style:style>
    <style:style style:name="T663_18" style:family="text">
      <style:text-properties style:font-name="Arial" style:font-name-asian="Arial" style:font-name-complex="Arial"/>
    </style:style>
    <style:style style:name="T663_19" style:family="text"/>
    <style:style style:name="T663_20" style:family="text">
      <style:text-properties style:font-name="Arial" style:font-name-asian="Arial" style:font-name-complex="Arial"/>
    </style:style>
    <style:style style:name="T663_21" style:family="text"/>
    <style:style style:name="T663_22" style:family="text">
      <style:text-properties style:font-name="Arial" style:font-name-asian="Arial" style:font-name-complex="Arial"/>
    </style:style>
    <style:style style:name="T663_23" style:family="text"/>
    <style:style style:name="T663_24" style:family="text">
      <style:text-properties style:font-name="Arial" style:font-name-asian="Arial" style:font-name-complex="Arial"/>
    </style:style>
    <style:style style:name="P664" style:family="paragraph" style:parent-style-name="Normal">
      <style:paragraph-properties fo:line-height="100%" fo:margin-bottom="0.423cm"/>
    </style:style>
    <style:style style:name="T664_1" style:family="text">
      <style:text-properties style:font-name="Arial" style:font-name-asian="Arial" style:font-name-complex="Arial" fo:font-weight="bold" style:font-weight-asian="bold"/>
    </style:style>
    <style:style style:name="T664_2" style:family="text">
      <style:text-properties style:font-name="Arial" style:font-name-asian="Arial" style:font-name-complex="Arial"/>
    </style:style>
    <style:style style:name="T664_3" style:family="text"/>
    <style:style style:name="T664_4" style:family="text">
      <style:text-properties style:font-name="Arial" style:font-name-asian="Arial" style:font-name-complex="Arial"/>
    </style:style>
    <style:style style:name="T664_5" style:family="text"/>
    <style:style style:name="T664_6" style:family="text">
      <style:text-properties style:font-name="Arial" style:font-name-asian="Arial" style:font-name-complex="Arial"/>
    </style:style>
    <style:style style:name="T664_7" style:family="text"/>
    <style:style style:name="T664_8" style:family="text">
      <style:text-properties style:font-name="Arial" style:font-name-asian="Arial" style:font-name-complex="Arial"/>
    </style:style>
    <style:style style:name="T664_9" style:family="text">
      <style:text-properties style:font-name="Arial" style:font-name-asian="Arial" style:font-name-complex="Arial"/>
    </style:style>
    <style:style style:name="T664_10" style:family="text">
      <style:text-properties style:font-name="Arial" style:font-name-asian="Arial" style:font-name-complex="Arial"/>
    </style:style>
    <style:style style:name="T664_11" style:family="text">
      <style:text-properties style:font-name="Arial" style:font-name-asian="Arial" style:font-name-complex="Arial"/>
    </style:style>
    <style:style style:name="T664_12" style:family="text">
      <style:text-properties style:font-name="Arial" style:font-name-asian="Arial" style:font-name-complex="Arial"/>
    </style:style>
    <style:style style:name="T664_13" style:family="text">
      <style:text-properties style:font-name="Arial" style:font-name-asian="Arial" style:font-name-complex="Arial"/>
    </style:style>
    <style:style style:name="T664_14" style:family="text">
      <style:text-properties style:font-name="Arial" style:font-name-asian="Arial" style:font-name-complex="Arial"/>
    </style:style>
    <style:style style:name="T664_15" style:family="text">
      <style:text-properties style:font-name="Arial" style:font-name-asian="Arial" style:font-name-complex="Arial"/>
    </style:style>
    <style:style style:name="T664_16" style:family="text">
      <style:text-properties style:font-name="Arial" style:font-name-asian="Arial" style:font-name-complex="Arial"/>
    </style:style>
    <style:style style:name="T664_17" style:family="text">
      <style:text-properties style:font-name="Arial" style:font-name-asian="Arial" style:font-name-complex="Arial"/>
    </style:style>
    <style:style style:name="T664_18" style:family="text">
      <style:text-properties style:font-name="Arial" style:font-name-asian="Arial" style:font-name-complex="Arial"/>
    </style:style>
    <style:style style:name="T664_19" style:family="text">
      <style:text-properties style:font-name="Arial" style:font-name-asian="Arial" style:font-name-complex="Arial"/>
    </style:style>
    <style:style style:name="T664_20" style:family="text">
      <style:text-properties style:font-name="Arial" style:font-name-asian="Arial" style:font-name-complex="Arial"/>
    </style:style>
    <style:style style:name="T664_21" style:family="text">
      <style:text-properties style:font-name="Arial" style:font-name-asian="Arial" style:font-name-complex="Arial"/>
    </style:style>
    <style:style style:name="P665" style:family="paragraph" style:parent-style-name="Normal"/>
    <style:style style:name="T665_1" style:family="text">
      <style:text-properties fo:font-style="italic" style:font-style-asian="italic" style:font-style-complex="italic" fo:color="#000000" style:font-name="Arial" style:font-name-complex="Arial"/>
    </style:style>
    <style:style style:name="T665_2" style:family="text">
      <style:text-properties fo:color="#000000" style:font-name="Arial" style:font-name-complex="Arial"/>
    </style:style>
    <style:style style:name="T665_3" style:family="text">
      <style:text-properties fo:color="#000000" style:font-name="Arial" style:font-name-complex="Arial"/>
    </style:style>
    <style:style style:name="T665_4" style:family="text">
      <style:text-properties fo:color="#000000" style:font-name="Arial" style:font-name-complex="Arial"/>
    </style:style>
    <style:style style:name="T665_5" style:family="text">
      <style:text-properties fo:color="#000000" style:font-name="Arial" style:font-name-complex="Arial"/>
    </style:style>
    <style:style style:name="T665_6" style:family="text">
      <style:text-properties fo:color="#000000" style:font-name="Arial" style:font-name-complex="Arial"/>
    </style:style>
    <style:style style:name="T665_7" style:family="text">
      <style:text-properties fo:color="#000000" style:font-name="Arial" style:font-name-complex="Arial"/>
    </style:style>
    <style:style style:name="T665_8" style:family="text">
      <style:text-properties fo:color="#000000" style:font-name="Arial" style:font-name-complex="Arial"/>
    </style:style>
    <style:style style:name="T665_9" style:family="text">
      <style:text-properties fo:color="#000000" style:font-name="Arial" style:font-name-complex="Arial"/>
    </style:style>
    <style:style style:name="T665_10" style:family="text">
      <style:text-properties fo:color="#000000" style:font-name="Arial" style:font-name-complex="Arial"/>
    </style:style>
    <style:style style:name="T665_11" style:family="text">
      <style:text-properties fo:color="#000000" style:font-name="Arial" style:font-name-complex="Arial"/>
    </style:style>
    <style:style style:name="T665_12" style:family="text">
      <style:text-properties fo:color="#000000" style:font-name="Arial" style:font-name-complex="Arial"/>
    </style:style>
    <style:style style:name="T665_13" style:family="text">
      <style:text-properties fo:color="#000000" style:font-name="Arial" style:font-name-complex="Arial"/>
    </style:style>
    <style:style style:name="T665_14" style:family="text">
      <style:text-properties fo:color="#000000" style:font-name="Arial" style:font-name-complex="Arial"/>
    </style:style>
    <style:style style:name="T665_15" style:family="text">
      <style:text-properties fo:color="#000000" style:font-name="Arial" style:font-name-complex="Arial"/>
    </style:style>
    <style:style style:name="T665_16" style:family="text">
      <style:text-properties fo:color="#000000" style:font-name="Arial" style:font-name-complex="Arial"/>
    </style:style>
    <style:style style:name="T665_17" style:family="text">
      <style:text-properties fo:color="#000000" style:font-name="Arial" style:font-name-complex="Arial"/>
    </style:style>
    <style:style style:name="T665_18" style:family="text">
      <style:text-properties fo:color="#000000" style:font-name="Arial" style:font-name-complex="Arial"/>
    </style:style>
    <style:style style:name="T665_19" style:family="text">
      <style:text-properties fo:color="#000000" style:font-name="Arial" style:font-name-complex="Arial"/>
    </style:style>
    <style:style style:name="T665_20" style:family="text">
      <style:text-properties fo:color="#000000" style:font-name="Arial" style:font-name-complex="Arial"/>
    </style:style>
    <style:style style:name="T665_21" style:family="text">
      <style:text-properties fo:color="#000000" style:font-name="Arial" style:font-name-complex="Arial"/>
    </style:style>
    <style:style style:name="T665_22" style:family="text">
      <style:text-properties fo:color="#000000" style:font-name="Arial" style:font-name-complex="Arial"/>
    </style:style>
    <style:style style:name="T665_23" style:family="text">
      <style:text-properties fo:color="#000000" style:font-name="Arial" style:font-name-complex="Arial"/>
    </style:style>
    <style:style style:name="T665_24" style:family="text">
      <style:text-properties fo:color="#000000" style:font-name="Arial" style:font-name-complex="Arial"/>
    </style:style>
    <style:style style:name="T665_25" style:family="text">
      <style:text-properties fo:color="#000000" style:font-name="Arial" style:font-name-complex="Arial"/>
    </style:style>
    <style:style style:name="T665_26" style:family="text">
      <style:text-properties fo:color="#000000" style:font-name="Arial" style:font-name-complex="Arial"/>
    </style:style>
    <style:style style:name="P666" style:family="paragraph" style:parent-style-name="Normal"/>
    <style:style style:name="T666_1" style:family="text">
      <style:text-properties fo:font-style="italic" style:font-style-asian="italic" style:font-style-complex="italic" fo:color="#000000" style:font-name="Arial" style:font-name-complex="Arial"/>
    </style:style>
    <style:style style:name="T666_2" style:family="text">
      <style:text-properties fo:color="#000000" style:font-name="Arial" style:font-name-complex="Arial"/>
    </style:style>
    <style:style style:name="T666_3" style:family="text">
      <style:text-properties fo:color="#000000" style:font-name="Arial" style:font-name-complex="Arial"/>
    </style:style>
    <style:style style:name="T666_4" style:family="text">
      <style:text-properties fo:color="#000000" style:font-name="Arial" style:font-name-complex="Arial"/>
    </style:style>
    <style:style style:name="T666_5" style:family="text">
      <style:text-properties fo:color="#000000" style:font-name="Arial" style:font-name-complex="Arial"/>
    </style:style>
    <style:style style:name="T666_6" style:family="text">
      <style:text-properties fo:color="#000000" style:font-name="Arial" style:font-name-complex="Arial"/>
    </style:style>
    <style:style style:name="T666_7" style:family="text">
      <style:text-properties fo:color="#000000" style:font-name="Arial" style:font-name-complex="Arial"/>
    </style:style>
    <style:style style:name="T666_8" style:family="text">
      <style:text-properties fo:color="#000000" style:font-name="Arial" style:font-name-complex="Arial"/>
    </style:style>
    <style:style style:name="T666_9" style:family="text">
      <style:text-properties fo:color="#000000" style:font-name="Arial" style:font-name-complex="Arial"/>
    </style:style>
    <style:style style:name="T666_10" style:family="text">
      <style:text-properties fo:color="#000000" style:font-name="Arial" style:font-name-complex="Arial"/>
    </style:style>
    <style:style style:name="T666_11" style:family="text">
      <style:text-properties fo:color="#000000" style:font-name="Arial" style:font-name-complex="Arial"/>
    </style:style>
    <style:style style:name="T666_12" style:family="text">
      <style:text-properties fo:color="#000000" style:font-name="Arial" style:font-name-complex="Arial"/>
    </style:style>
    <style:style style:name="T666_13" style:family="text">
      <style:text-properties fo:color="#000000" style:font-name="Arial" style:font-name-complex="Arial"/>
    </style:style>
    <style:style style:name="T666_14" style:family="text">
      <style:text-properties fo:color="#000000" style:font-name="Arial" style:font-name-complex="Arial"/>
    </style:style>
    <style:style style:name="T666_15" style:family="text">
      <style:text-properties fo:color="#000000" style:font-name="Arial" style:font-name-complex="Arial"/>
    </style:style>
    <style:style style:name="T666_16" style:family="text">
      <style:text-properties fo:color="#000000" style:font-name="Arial" style:font-name-complex="Arial"/>
    </style:style>
    <style:style style:name="T666_17" style:family="text">
      <style:text-properties fo:color="#000000" style:font-name="Arial" style:font-name-complex="Arial"/>
    </style:style>
    <style:style style:name="T666_18" style:family="text">
      <style:text-properties fo:color="#000000" style:font-name="Arial" style:font-name-complex="Arial"/>
    </style:style>
    <style:style style:name="T666_19" style:family="text">
      <style:text-properties fo:color="#000000" style:font-name="Arial" style:font-name-complex="Arial"/>
    </style:style>
    <style:style style:name="T666_20" style:family="text">
      <style:text-properties fo:color="#000000" style:font-name="Arial" style:font-name-complex="Arial"/>
    </style:style>
    <style:style style:name="T666_21" style:family="text">
      <style:text-properties fo:color="#000000" style:font-name="Arial" style:font-name-complex="Arial"/>
    </style:style>
    <style:style style:name="T666_22" style:family="text">
      <style:text-properties fo:color="#000000" style:font-name="Arial" style:font-name-complex="Arial"/>
    </style:style>
    <style:style style:name="P667" style:family="paragraph" style:parent-style-name="Normal">
      <style:paragraph-properties fo:text-align="justify" fo:line-height="100%" fo:margin-bottom="0.423cm"/>
    </style:style>
    <style:style style:name="T667_1" style:family="text">
      <style:text-properties fo:font-style="italic" style:font-style-asian="italic" style:font-style-complex="italic" style:font-name="Arial" style:font-name-asian="Arial" style:font-name-complex="Arial"/>
    </style:style>
    <style:style style:name="T667_2" style:family="text">
      <style:text-properties fo:font-style="italic" style:font-style-asian="italic" style:font-style-complex="italic" style:font-name="Arial" style:font-name-asian="Arial" style:font-name-complex="Arial"/>
    </style:style>
    <style:style style:name="T667_3" style:family="text">
      <style:text-properties style:font-name="Arial" style:font-name-asian="Arial" style:font-name-complex="Arial"/>
    </style:style>
    <style:style style:name="T667_4" style:family="text">
      <style:text-properties style:font-name="Arial" style:font-name-asian="Arial" style:font-name-complex="Arial"/>
    </style:style>
    <style:style style:name="T667_5" style:family="text">
      <style:text-properties style:font-name="Arial" style:font-name-asian="Arial" style:font-name-complex="Arial"/>
    </style:style>
    <style:style style:name="T667_6" style:family="text">
      <style:text-properties style:font-name="Arial" style:font-name-asian="Arial" style:font-name-complex="Arial"/>
    </style:style>
    <style:style style:name="T667_7" style:family="text">
      <style:text-properties style:font-name="Arial" style:font-name-asian="Arial" style:font-name-complex="Arial"/>
    </style:style>
    <style:style style:name="T667_8" style:family="text">
      <style:text-properties style:font-name="Arial" style:font-name-asian="Arial" style:font-name-complex="Arial"/>
    </style:style>
    <style:style style:name="T667_9" style:family="text">
      <style:text-properties style:font-name="Arial" style:font-name-asian="Arial" style:font-name-complex="Arial"/>
    </style:style>
    <style:style style:name="T667_10" style:family="text">
      <style:text-properties style:font-name="Arial" style:font-name-asian="Arial" style:font-name-complex="Arial"/>
    </style:style>
    <style:style style:name="T667_11" style:family="text">
      <style:text-properties style:font-name="Arial" style:font-name-asian="Arial" style:font-name-complex="Arial"/>
    </style:style>
    <style:style style:name="T667_12" style:family="text">
      <style:text-properties style:font-name="Arial" style:font-name-asian="Arial" style:font-name-complex="Arial"/>
    </style:style>
    <style:style style:name="T667_13" style:family="text">
      <style:text-properties style:font-name="Arial" style:font-name-asian="Arial" style:font-name-complex="Arial"/>
    </style:style>
    <style:style style:name="T667_14" style:family="text">
      <style:text-properties style:font-name="Arial" style:font-name-asian="Arial" style:font-name-complex="Arial"/>
    </style:style>
    <style:style style:name="T667_15" style:family="text">
      <style:text-properties style:font-name="Arial" style:font-name-asian="Arial" style:font-name-complex="Arial"/>
    </style:style>
    <style:style style:name="T667_16" style:family="text">
      <style:text-properties style:font-name="Arial" style:font-name-asian="Arial" style:font-name-complex="Arial"/>
    </style:style>
    <style:style style:name="T667_17" style:family="text">
      <style:text-properties style:font-name="Arial" style:font-name-asian="Arial" style:font-name-complex="Arial"/>
    </style:style>
    <style:style style:name="T667_18" style:family="text">
      <style:text-properties style:font-name="Arial" style:font-name-asian="Arial" style:font-name-complex="Arial"/>
    </style:style>
    <style:style style:name="T667_19" style:family="text">
      <style:text-properties style:font-name="Arial" style:font-name-asian="Arial" style:font-name-complex="Arial"/>
    </style:style>
    <style:style style:name="T667_20" style:family="text">
      <style:text-properties style:font-name="Arial" style:font-name-asian="Arial" style:font-name-complex="Arial"/>
    </style:style>
    <style:style style:name="T667_21" style:family="text">
      <style:text-properties style:font-name="Arial" style:font-name-asian="Arial" style:font-name-complex="Arial"/>
    </style:style>
    <style:style style:name="T667_22" style:family="text">
      <style:text-properties style:font-name="Arial" style:font-name-asian="Arial" style:font-name-complex="Arial"/>
    </style:style>
    <style:style style:name="T667_23" style:family="text">
      <style:text-properties style:font-name="Arial" style:font-name-asian="Arial" style:font-name-complex="Arial"/>
    </style:style>
    <style:style style:name="T667_24" style:family="text">
      <style:text-properties style:font-name="Arial" style:font-name-asian="Arial" style:font-name-complex="Arial"/>
    </style:style>
    <style:style style:name="T667_25" style:family="text">
      <style:text-properties style:font-name="Arial" style:font-name-asian="Arial" style:font-name-complex="Arial"/>
    </style:style>
    <style:style style:name="P668" style:family="paragraph" style:parent-style-name="Normal">
      <style:paragraph-properties fo:text-align="justify" fo:line-height="100%" fo:margin-bottom="0.423cm"/>
    </style:style>
    <style:style style:name="T668_1" style:family="text">
      <style:text-properties style:font-name="Arial" style:font-name-asian="Arial" style:font-name-complex="Arial"/>
    </style:style>
    <style:style style:name="T668_2" style:family="text">
      <style:text-properties style:font-name="Arial" style:font-name-asian="Arial" style:font-name-complex="Arial"/>
    </style:style>
    <style:style style:name="T668_3" style:family="text">
      <style:text-properties style:font-name="Arial" style:font-name-asian="Arial" style:font-name-complex="Arial"/>
    </style:style>
    <style:style style:name="T668_4" style:family="text">
      <style:text-properties style:font-name="Arial" style:font-name-asian="Arial" style:font-name-complex="Arial"/>
    </style:style>
    <style:style style:name="T668_5" style:family="text">
      <style:text-properties style:font-name="Arial" style:font-name-asian="Arial" style:font-name-complex="Arial"/>
    </style:style>
    <style:style style:name="T668_6" style:family="text">
      <style:text-properties style:font-name="Arial" style:font-name-asian="Arial" style:font-name-complex="Arial"/>
    </style:style>
    <style:style style:name="T668_7" style:family="text">
      <style:text-properties style:font-name="Arial" style:font-name-asian="Arial" style:font-name-complex="Arial"/>
    </style:style>
    <style:style style:name="T668_8" style:family="text">
      <style:text-properties style:font-name="Arial" style:font-name-asian="Arial" style:font-name-complex="Arial"/>
    </style:style>
    <style:style style:name="T668_9" style:family="text">
      <style:text-properties style:font-name="Arial" style:font-name-asian="Arial" style:font-name-complex="Arial"/>
    </style:style>
    <style:style style:name="T668_10" style:family="text">
      <style:text-properties style:font-name="Arial" style:font-name-asian="Arial" style:font-name-complex="Arial"/>
    </style:style>
    <style:style style:name="T668_11" style:family="text">
      <style:text-properties style:font-name="Arial" style:font-name-asian="Arial" style:font-name-complex="Arial"/>
    </style:style>
    <style:style style:name="T668_12" style:family="text">
      <style:text-properties style:font-name="Arial" style:font-name-asian="Arial" style:font-name-complex="Arial"/>
    </style:style>
    <style:style style:name="T668_13" style:family="text">
      <style:text-properties style:font-name="Arial" style:font-name-asian="Arial" style:font-name-complex="Arial"/>
    </style:style>
    <style:style style:name="T668_14" style:family="text">
      <style:text-properties style:font-name="Arial" style:font-name-asian="Arial" style:font-name-complex="Arial"/>
    </style:style>
    <style:style style:name="T668_15" style:family="text">
      <style:text-properties style:font-name="Arial" style:font-name-asian="Arial" style:font-name-complex="Arial"/>
    </style:style>
    <style:style style:name="T668_16" style:family="text">
      <style:text-properties style:font-name="Arial" style:font-name-asian="Arial" style:font-name-complex="Arial"/>
    </style:style>
    <style:style style:name="T668_17" style:family="text">
      <style:text-properties style:font-name="Arial" style:font-name-asian="Arial" style:font-name-complex="Arial"/>
    </style:style>
    <style:style style:name="T668_18" style:family="text">
      <style:text-properties style:font-name="Arial" style:font-name-asian="Arial" style:font-name-complex="Arial"/>
    </style:style>
    <style:style style:name="T668_19" style:family="text">
      <style:text-properties style:font-name="Arial" style:font-name-asian="Arial" style:font-name-complex="Arial"/>
    </style:style>
    <style:style style:name="T668_20" style:family="text">
      <style:text-properties style:font-name="Arial" style:font-name-asian="Arial" style:font-name-complex="Arial"/>
    </style:style>
    <style:style style:name="T668_21" style:family="text">
      <style:text-properties style:font-name="Arial" style:font-name-asian="Arial" style:font-name-complex="Arial"/>
    </style:style>
    <style:style style:name="T668_22" style:family="text">
      <style:text-properties style:font-name="Arial" style:font-name-asian="Arial" style:font-name-complex="Arial"/>
    </style:style>
    <style:style style:name="T668_23" style:family="text">
      <style:text-properties style:font-name="Arial" style:font-name-asian="Arial" style:font-name-complex="Arial"/>
    </style:style>
    <style:style style:name="T668_24" style:family="text">
      <style:text-properties style:font-name="Arial" style:font-name-asian="Arial" style:font-name-complex="Arial"/>
    </style:style>
    <style:style style:name="T668_25" style:family="text">
      <style:text-properties style:font-name="Arial" style:font-name-asian="Arial" style:font-name-complex="Arial"/>
    </style:style>
    <style:style style:name="T668_26" style:family="text">
      <style:text-properties style:font-name="Arial" style:font-name-asian="Arial" style:font-name-complex="Arial"/>
    </style:style>
    <style:style style:name="T668_27" style:family="text">
      <style:text-properties style:font-name="Arial" style:font-name-asian="Arial" style:font-name-complex="Arial"/>
    </style:style>
    <style:style style:name="T668_28" style:family="text">
      <style:text-properties style:font-name="Arial" style:font-name-asian="Arial" style:font-name-complex="Arial"/>
    </style:style>
    <style:style style:name="T668_29" style:family="text">
      <style:text-properties style:font-name="Arial" style:font-name-asian="Arial" style:font-name-complex="Arial"/>
    </style:style>
    <style:style style:name="T668_30" style:family="text">
      <style:text-properties style:font-name="Arial" style:font-name-asian="Arial" style:font-name-complex="Arial"/>
    </style:style>
    <style:style style:name="T668_31" style:family="text">
      <style:text-properties style:font-name="Arial" style:font-name-asian="Arial" style:font-name-complex="Arial"/>
    </style:style>
    <style:style style:name="T668_32" style:family="text">
      <style:text-properties style:font-name="Arial" style:font-name-asian="Arial" style:font-name-complex="Arial"/>
    </style:style>
    <style:style style:name="T668_33" style:family="text">
      <style:text-properties style:font-name="Arial" style:font-name-asian="Arial" style:font-name-complex="Arial"/>
    </style:style>
    <style:style style:name="T668_34" style:family="text">
      <style:text-properties style:font-name="Arial" style:font-name-asian="Arial" style:font-name-complex="Arial"/>
    </style:style>
    <style:style style:name="T668_35" style:family="text">
      <style:text-properties style:font-name="Arial" style:font-name-asian="Arial" style:font-name-complex="Arial"/>
    </style:style>
    <style:style style:name="T668_36" style:family="text">
      <style:text-properties style:font-name="Arial" style:font-name-asian="Arial" style:font-name-complex="Arial"/>
    </style:style>
    <style:style style:name="T668_37" style:family="text">
      <style:text-properties style:font-name="Arial" style:font-name-asian="Arial" style:font-name-complex="Arial"/>
    </style:style>
    <style:style style:name="T668_38" style:family="text">
      <style:text-properties style:font-name="Arial" style:font-name-asian="Arial" style:font-name-complex="Arial"/>
    </style:style>
    <style:style style:name="T668_39" style:family="text">
      <style:text-properties style:font-name="Arial" style:font-name-asian="Arial" style:font-name-complex="Arial"/>
    </style:style>
    <style:style style:name="T668_40" style:family="text">
      <style:text-properties style:font-name="Arial" style:font-name-asian="Arial" style:font-name-complex="Arial"/>
    </style:style>
    <style:style style:name="T668_41" style:family="text">
      <style:text-properties style:font-name="Arial" style:font-name-asian="Arial" style:font-name-complex="Arial"/>
    </style:style>
    <style:style style:name="T668_42" style:family="text">
      <style:text-properties style:font-name="Arial" style:font-name-asian="Arial" style:font-name-complex="Arial"/>
    </style:style>
    <style:style style:name="T668_43" style:family="text">
      <style:text-properties style:font-name="Arial" style:font-name-asian="Arial" style:font-name-complex="Arial"/>
    </style:style>
    <style:style style:name="T668_44" style:family="text">
      <style:text-properties style:font-name="Arial" style:font-name-asian="Arial" style:font-name-complex="Arial"/>
    </style:style>
    <style:style style:name="P66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/>
    </style:style>
    <style:style style:name="P670" style:family="paragraph" style:parent-style-name="Normal">
      <style:paragraph-properties fo:text-align="justify" fo:line-height="100%" fo:margin-bottom="0cm"/>
    </style:style>
    <style:style style:name="T670_1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670_2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670_3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671" style:family="paragraph" style:parent-style-name="Normal">
      <style:paragraph-properties fo:text-align="justify" fo:line-height="100%" fo:margin-bottom="0cm"/>
      <style:text-properties style:font-name="Arial" style:font-name-asian="Times New Roman" style:font-name-complex="Arial"/>
    </style:style>
    <style:style style:name="P672" style:family="paragraph" style:parent-style-name="Normal">
      <style:paragraph-properties fo:text-align="justify" fo:line-height="100%" fo:margin-bottom="0cm"/>
    </style:style>
    <style:style style:name="T672_1" style:family="text">
      <style:text-properties style:font-name="Arial" style:font-name-asian="Times New Roman" style:font-name-complex="Arial"/>
    </style:style>
    <style:style style:name="T672_2" style:family="text">
      <style:text-properties style:font-name="Arial" style:font-name-asian="Times New Roman" style:font-name-complex="Arial"/>
    </style:style>
    <style:style style:name="T672_3" style:family="text">
      <style:text-properties style:font-name="Arial" style:font-name-asian="Times New Roman" style:font-name-complex="Arial"/>
    </style:style>
    <style:style style:name="T672_4" style:family="text">
      <style:text-properties style:font-name="Arial" style:font-name-asian="Times New Roman" style:font-name-complex="Arial"/>
    </style:style>
    <style:style style:name="T672_5" style:family="text">
      <style:text-properties style:font-name="Arial" style:font-name-asian="Times New Roman" style:font-name-complex="Arial"/>
    </style:style>
    <style:style style:name="T672_6" style:family="text">
      <style:text-properties style:font-name="Arial" style:font-name-asian="Times New Roman" style:font-name-complex="Arial"/>
    </style:style>
    <style:style style:name="T672_7" style:family="text">
      <style:text-properties style:font-name="Arial" style:font-name-asian="Times New Roman" style:font-name-complex="Arial"/>
    </style:style>
    <style:style style:name="T672_8" style:family="text">
      <style:text-properties style:font-name="Arial" style:font-name-asian="Times New Roman" style:font-name-complex="Arial"/>
    </style:style>
    <style:style style:name="P673" style:family="paragraph" style:parent-style-name="Normal">
      <style:paragraph-properties fo:line-height="100%" fo:margin-bottom="0cm"/>
      <style:text-properties style:font-name="Arial" style:font-name-asian="Times New Roman" style:font-name-complex="Arial"/>
    </style:style>
    <style:style style:name="P674" style:family="paragraph" style:parent-style-name="Normal">
      <style:paragraph-properties fo:text-align="justify" fo:line-height="100%" fo:margin-bottom="0cm"/>
    </style:style>
    <style:style style:name="T674_1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675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  <style:text-properties style:font-name="Arial" style:font-name-asian="Times New Roman" style:font-name-complex="Arial" fo:font-weight="bold" style:font-weight-asian="bold" style:font-weight-complex="bold"/>
    </style:style>
    <style:style style:name="Table18" style:family="table">
      <style:table-properties table:align="left" style:width="16.088cm" fo:margin-left="0cm"/>
    </style:style>
    <style:style style:name="Column70" style:family="table-column">
      <style:table-column-properties style:column-width="8.885cm"/>
    </style:style>
    <style:style style:name="Column71" style:family="table-column">
      <style:table-column-properties style:column-width="7.204cm"/>
    </style:style>
    <style:style style:name="Row106" style:family="table-row">
      <style:table-row-properties style:min-row-height="0.529cm"/>
    </style:style>
    <style:style style:name="Cell37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>
      <style:paragraph-properties fo:line-height="100%" fo:margin-bottom="0cm"/>
    </style:style>
    <style:style style:name="T67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07" style:family="table-row">
      <style:table-row-properties style:min-row-height="0.529cm"/>
    </style:style>
    <style:style style:name="Cell3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line-height="100%" fo:margin-bottom="0cm"/>
    </style:style>
    <style:style style:name="T67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7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7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>
      <style:paragraph-properties fo:line-height="100%" fo:margin-bottom="0cm"/>
    </style:style>
    <style:style style:name="T67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08" style:family="table-row">
      <style:table-row-properties style:min-row-height="0.529cm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>
      <style:paragraph-properties fo:line-height="100%" fo:margin-bottom="0cm"/>
    </style:style>
    <style:style style:name="T679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6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7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8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9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10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1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1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1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1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79_1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P680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>
      <style:paragraph-properties fo:line-height="100%" fo:margin-bottom="0cm"/>
    </style:style>
    <style:style style:name="T6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8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8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8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8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8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09" style:family="table-row">
      <style:table-row-properties style:min-row-height="0.529cm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2" style:family="paragraph" style:parent-style-name="Normal">
      <style:paragraph-properties fo:line-height="100%" fo:margin-bottom="0cm"/>
    </style:style>
    <style:style style:name="T682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82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82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82_4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82_5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82_6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682_7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682_8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>
      <style:paragraph-properties fo:line-height="100%" fo:margin-bottom="0cm"/>
    </style:style>
    <style:style style:name="T68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8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8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83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83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83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83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83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84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85" style:family="paragraph" style:parent-style-name="Normal">
      <style:paragraph-properties fo:line-height="100%" fo:margin-bottom="0cm"/>
      <style:text-properties style:font-name="Arial" style:font-name-asian="Times New Roman" style:font-name-complex="Arial" fo:font-weight="bold" style:font-weight-asian="bold" style:font-weight-complex="bold"/>
    </style:style>
    <style:style style:name="P686" style:family="paragraph" style:parent-style-name="Normal">
      <style:text-properties style:font-name="Arial" style:font-name-asian="Arial" style:font-name-complex="Arial"/>
    </style:style>
    <style:style style:name="P687" style:family="paragraph" style:parent-style-name="Normal">
      <style:paragraph-properties fo:break-before="page" fo:line-height="107%"/>
    </style:style>
    <style:style style:name="P688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689" style:family="paragraph" style:parent-style-name="Normal">
      <style:paragraph-properties fo:line-height="100%" fo:margin-bottom="0cm"/>
    </style:style>
    <style:style style:name="T689_1" style:family="text">
      <style:text-properties fo:color="#000000" style:font-name="Arial" fo:font-size="14pt" style:font-name-asian="Arial Nova" style:font-size-asian="14pt" style:font-name-complex="Arial" style:font-size-complex="14pt" fo:font-weight="bold" style:font-weight-asian="bold" style:font-weight-complex="bold"/>
    </style:style>
    <style:style style:name="T689_2" style:family="text">
      <style:text-properties fo:color="#4472c4" style:font-name="Arial" fo:font-size="12pt" style:font-name-asian="Arial Nova" style:font-size-asian="12pt" style:font-name-complex="Arial" style:font-size-complex="12pt"/>
    </style:style>
    <style:style style:name="P69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/>
    </style:style>
    <style:style style:name="Table19" style:family="table">
      <style:table-properties table:align="left" style:width="15.9cm" fo:margin-left="0cm"/>
    </style:style>
    <style:style style:name="Column72" style:family="table-column">
      <style:table-column-properties style:column-width="2.914cm" style:use-optimal-column-width="false"/>
    </style:style>
    <style:style style:name="Column73" style:family="table-column">
      <style:table-column-properties style:column-width="3.268cm" style:use-optimal-column-width="false"/>
    </style:style>
    <style:style style:name="Column74" style:family="table-column">
      <style:table-column-properties style:column-width="3.238cm" style:use-optimal-column-width="false"/>
    </style:style>
    <style:style style:name="Column75" style:family="table-column">
      <style:table-column-properties style:column-width="3.238cm" style:use-optimal-column-width="false"/>
    </style:style>
    <style:style style:name="Column76" style:family="table-column">
      <style:table-column-properties style:column-width="3.24cm" style:use-optimal-column-width="false"/>
    </style:style>
    <style:style style:name="Row110" style:family="table-row">
      <style:table-row-properties style:min-row-height="0.847cm" style:use-optimal-row-height="false"/>
    </style:style>
    <style:style style:name="Cell384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91" style:family="paragraph" style:parent-style-name="Normal">
      <style:paragraph-properties fo:line-height="100%" fo:margin-bottom="0cm"/>
    </style:style>
    <style:style style:name="T69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85" style:family="table-cell">
      <style:table-cell-properties fo:background-color="#ffffff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92" style:family="paragraph" style:parent-style-name="Normal">
      <style:paragraph-properties fo:line-height="100%" fo:margin-bottom="0cm"/>
    </style:style>
    <style:style style:name="T69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9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92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11" style:family="table-row">
      <style:table-row-properties style:min-row-height="0.609cm" style:use-optimal-row-height="false"/>
    </style:style>
    <style:style style:name="Cell386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93" style:family="paragraph" style:parent-style-name="Normal">
      <style:paragraph-properties fo:line-height="100%" fo:margin-bottom="0cm"/>
    </style:style>
    <style:style style:name="T69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87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94" style:family="paragraph" style:parent-style-name="Normal">
      <style:paragraph-properties fo:line-height="100%" fo:margin-bottom="0cm"/>
    </style:style>
    <style:style style:name="T69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88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95" style:family="paragraph" style:parent-style-name="Normal">
      <style:paragraph-properties fo:line-height="100%" fo:margin-bottom="0cm"/>
    </style:style>
    <style:style style:name="T69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89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96" style:family="paragraph" style:parent-style-name="Normal">
      <style:paragraph-properties fo:line-height="100%" fo:margin-bottom="0cm"/>
    </style:style>
    <style:style style:name="T6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12" style:family="table-row">
      <style:table-row-properties style:min-row-height="0.609cm" style:use-optimal-row-height="false"/>
    </style:style>
    <style:style style:name="Cell390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97" style:family="paragraph" style:parent-style-name="Normal">
      <style:paragraph-properties fo:line-height="100%" fo:margin-bottom="0cm"/>
    </style:style>
    <style:style style:name="T69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91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98" style:family="paragraph" style:parent-style-name="Normal">
      <style:paragraph-properties fo:line-height="100%" fo:margin-bottom="0cm"/>
    </style:style>
    <style:style style:name="T69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92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699" style:family="paragraph" style:parent-style-name="Normal">
      <style:paragraph-properties fo:line-height="100%" fo:margin-bottom="0cm"/>
    </style:style>
    <style:style style:name="T69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93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700" style:family="paragraph" style:parent-style-name="Normal">
      <style:paragraph-properties fo:line-height="100%" fo:margin-bottom="0cm"/>
    </style:style>
    <style:style style:name="T70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01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/>
    </style:style>
    <style:style style:name="Table20" style:family="table">
      <style:table-properties table:align="left" style:width="15.903cm" fo:margin-left="0cm"/>
    </style:style>
    <style:style style:name="Column77" style:family="table-column">
      <style:table-column-properties style:column-width="7.43cm"/>
    </style:style>
    <style:style style:name="Column78" style:family="table-column">
      <style:table-column-properties style:column-width="4.778cm"/>
    </style:style>
    <style:style style:name="Column79" style:family="table-column">
      <style:table-column-properties style:column-width="3.695cm"/>
    </style:style>
    <style:style style:name="Row113" style:family="table-row">
      <style:table-row-properties style:min-row-height="0.482cm"/>
    </style:style>
    <style:style style:name="Cell3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2" style:family="paragraph" style:parent-style-name="Normal">
      <style:paragraph-properties fo:line-height="100%" fo:margin-bottom="0cm"/>
    </style:style>
    <style:style style:name="T7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9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3" style:family="paragraph" style:parent-style-name="Normal">
      <style:paragraph-properties fo:line-height="100%" fo:margin-bottom="0cm"/>
    </style:style>
    <style:style style:name="T7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9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4" style:family="paragraph" style:parent-style-name="Normal">
      <style:paragraph-properties fo:line-height="100%" fo:margin-bottom="0cm"/>
    </style:style>
    <style:style style:name="T7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14" style:family="table-row">
      <style:table-row-properties style:min-row-height="0.529cm"/>
    </style:style>
    <style:style style:name="Cell3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5" style:family="paragraph" style:parent-style-name="Normal">
      <style:paragraph-properties fo:line-height="100%" fo:margin-bottom="0cm"/>
    </style:style>
    <style:style style:name="T70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0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06" style:family="paragraph" style:parent-style-name="Normal">
      <style:paragraph-properties fo:line-height="100%" fo:margin-bottom="0cm"/>
    </style:style>
    <style:style style:name="T70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7" style:family="paragraph" style:parent-style-name="Normal">
      <style:paragraph-properties fo:line-height="100%" fo:margin-bottom="0cm"/>
    </style:style>
    <style:style style:name="T7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0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0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0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08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9" style:family="paragraph" style:parent-style-name="Normal">
      <style:paragraph-properties fo:line-height="100%" fo:margin-bottom="0cm"/>
    </style:style>
    <style:style style:name="T7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0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0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0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0" style:family="paragraph" style:parent-style-name="Normal">
      <style:paragraph-properties fo:line-height="100%" fo:margin-bottom="0cm"/>
    </style:style>
    <style:style style:name="T7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15" style:family="table-row">
      <style:table-row-properties style:min-row-height="0.529cm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1" style:family="paragraph" style:parent-style-name="Normal">
      <style:paragraph-properties fo:line-height="100%" fo:margin-bottom="0cm"/>
    </style:style>
    <style:style style:name="T71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1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2" style:family="paragraph" style:parent-style-name="Normal">
      <style:paragraph-properties fo:line-height="100%" fo:margin-bottom="0cm"/>
    </style:style>
    <style:style style:name="T71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">
      <style:paragraph-properties fo:line-height="100%" fo:margin-bottom="0cm"/>
    </style:style>
    <style:style style:name="T7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4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5" style:family="paragraph" style:parent-style-name="Normal">
      <style:paragraph-properties fo:line-height="100%" fo:margin-bottom="0cm"/>
    </style:style>
    <style:style style:name="T7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6" style:family="paragraph" style:parent-style-name="Normal">
      <style:paragraph-properties fo:line-height="100%" fo:margin-bottom="0cm"/>
    </style:style>
    <style:style style:name="T7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1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16" style:family="table-row">
      <style:table-row-properties style:min-row-height="0.529cm"/>
    </style:style>
    <style:style style:name="Cell4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7" style:family="paragraph" style:parent-style-name="Normal">
      <style:paragraph-properties fo:line-height="100%" fo:margin-bottom="0cm"/>
    </style:style>
    <style:style style:name="T71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1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8" style:family="paragraph" style:parent-style-name="Normal">
      <style:paragraph-properties fo:line-height="100%" fo:margin-bottom="0cm"/>
    </style:style>
    <style:style style:name="T71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9" style:family="paragraph" style:parent-style-name="Normal">
      <style:paragraph-properties fo:line-height="100%" fo:margin-bottom="0cm"/>
    </style:style>
    <style:style style:name="T71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0" style:family="paragraph" style:parent-style-name="Normal">
      <style:paragraph-properties fo:line-height="100%" fo:margin-bottom="0cm"/>
    </style:style>
    <style:style style:name="T72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1" style:family="paragraph" style:parent-style-name="Normal">
      <style:paragraph-properties fo:line-height="100%" fo:margin-bottom="0cm"/>
    </style:style>
    <style:style style:name="T72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2" style:family="paragraph" style:parent-style-name="Normal">
      <style:paragraph-properties fo:line-height="100%" fo:margin-bottom="0cm"/>
    </style:style>
    <style:style style:name="T72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3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4" style:family="paragraph" style:parent-style-name="Normal">
      <style:paragraph-properties fo:line-height="100%" fo:margin-bottom="0cm"/>
    </style:style>
    <style:style style:name="T7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6" style:family="paragraph" style:parent-style-name="Normal">
      <style:paragraph-properties fo:line-height="100%" fo:margin-bottom="0cm"/>
    </style:style>
    <style:style style:name="T7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7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8" style:family="paragraph" style:parent-style-name="Normal">
      <style:paragraph-properties fo:line-height="100%" fo:margin-bottom="0cm"/>
    </style:style>
    <style:style style:name="T7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9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0" style:family="paragraph" style:parent-style-name="Normal">
      <style:paragraph-properties fo:line-height="100%" fo:margin-bottom="0cm"/>
    </style:style>
    <style:style style:name="T7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31" style:family="paragraph" style:parent-style-name="Normal">
      <style:paragraph-properties fo:line-height="100%" fo:margin-bottom="0cm"/>
    </style:style>
    <style:style style:name="T7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32" style:family="paragraph" style:parent-style-name="Normal">
      <style:paragraph-properties fo:line-height="100%" fo:margin-bottom="0cm"/>
    </style:style>
    <style:style style:name="T7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3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33" style:family="paragraph" style:parent-style-name="Normal">
      <style:paragraph-properties fo:line-height="100%" fo:margin-bottom="0cm"/>
    </style:style>
    <style:style style:name="T7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34" style:family="paragraph" style:parent-style-name="Normal">
      <style:paragraph-properties fo:line-height="100%" fo:margin-bottom="0cm"/>
    </style:style>
    <style:style style:name="T734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73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4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4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35" style:family="paragraph" style:parent-style-name="Normal">
      <style:paragraph-properties fo:line-height="100%" fo:margin-bottom="0cm"/>
    </style:style>
    <style:style style:name="T7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36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37" style:family="paragraph" style:parent-style-name="Normal">
      <style:paragraph-properties fo:line-height="100%" fo:margin-bottom="0cm"/>
    </style:style>
    <style:style style:name="T7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38" style:family="paragraph" style:parent-style-name="Normal">
      <style:paragraph-properties fo:line-height="100%" fo:margin-bottom="0cm"/>
    </style:style>
    <style:style style:name="T7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17" style:family="table-row">
      <style:table-row-properties style:min-row-height="0.529cm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9" style:family="paragraph" style:parent-style-name="Normal">
      <style:paragraph-properties fo:line-height="100%" fo:margin-bottom="0cm"/>
    </style:style>
    <style:style style:name="T73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3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40" style:family="paragraph" style:parent-style-name="Normal">
      <style:paragraph-properties fo:line-height="100%" fo:margin-bottom="0cm"/>
    </style:style>
    <style:style style:name="T74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41" style:family="paragraph" style:parent-style-name="Normal">
      <style:paragraph-properties fo:line-height="100%" fo:margin-bottom="0cm"/>
    </style:style>
    <style:style style:name="T74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4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4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2" style:family="paragraph" style:parent-style-name="Normal">
      <style:paragraph-properties fo:line-height="100%" fo:margin-bottom="0cm"/>
    </style:style>
    <style:style style:name="T7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4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4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4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4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43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44" style:family="paragraph" style:parent-style-name="Normal">
      <style:paragraph-properties fo:line-height="100%" fo:margin-bottom="0cm"/>
    </style:style>
    <style:style style:name="T7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4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4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4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6" style:family="paragraph" style:parent-style-name="Normal">
      <style:paragraph-properties fo:line-height="100%" fo:margin-bottom="0cm"/>
    </style:style>
    <style:style style:name="T7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4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4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4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4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47" style:family="paragraph" style:parent-style-name="Normal">
      <style:paragraph-properties fo:line-height="100%" fo:margin-bottom="0cm"/>
    </style:style>
    <style:style style:name="T7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48" style:family="paragraph" style:parent-style-name="Normal">
      <style:paragraph-properties fo:line-height="100%" fo:margin-bottom="0cm"/>
    </style:style>
    <style:style style:name="T7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4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4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4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49" style:family="paragraph" style:parent-style-name="Normal">
      <style:paragraph-properties fo:line-height="100%" fo:margin-bottom="0cm"/>
    </style:style>
    <style:style style:name="T7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5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18" style:family="table-row">
      <style:table-row-properties style:min-row-height="0.529cm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1" style:family="paragraph" style:parent-style-name="Normal">
      <style:paragraph-properties fo:line-height="100%" fo:margin-bottom="0cm"/>
    </style:style>
    <style:style style:name="T75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5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52" style:family="paragraph" style:parent-style-name="Normal">
      <style:paragraph-properties fo:line-height="100%" fo:margin-bottom="0cm"/>
    </style:style>
    <style:style style:name="T75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53" style:family="paragraph" style:parent-style-name="Normal">
      <style:paragraph-properties fo:line-height="100%" fo:margin-bottom="0cm"/>
    </style:style>
    <style:style style:name="T75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54" style:family="paragraph" style:parent-style-name="Normal">
      <style:paragraph-properties fo:line-height="100%" fo:margin-bottom="0cm"/>
    </style:style>
    <style:style style:name="T75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5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5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5" style:family="paragraph" style:parent-style-name="Normal">
      <style:paragraph-properties fo:line-height="100%" fo:margin-bottom="0cm"/>
    </style:style>
    <style:style style:name="T7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56" style:family="paragraph" style:parent-style-name="Normal">
      <style:paragraph-properties fo:line-height="100%" fo:margin-bottom="0cm"/>
    </style:style>
    <style:style style:name="T7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57" style:family="paragraph" style:parent-style-name="Normal">
      <style:paragraph-properties fo:line-height="100%" fo:margin-bottom="0cm"/>
    </style:style>
    <style:style style:name="T7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5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58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59" style:family="paragraph" style:parent-style-name="Normal">
      <style:paragraph-properties fo:line-height="100%" fo:margin-bottom="0cm"/>
    </style:style>
    <style:style style:name="T7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6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1" style:family="paragraph" style:parent-style-name="Normal">
      <style:paragraph-properties fo:line-height="100%" fo:margin-bottom="0cm"/>
    </style:style>
    <style:style style:name="T7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6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62" style:family="paragraph" style:parent-style-name="Normal">
      <style:paragraph-properties fo:line-height="100%" fo:margin-bottom="0cm"/>
    </style:style>
    <style:style style:name="T7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6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63" style:family="paragraph" style:parent-style-name="Normal">
      <style:paragraph-properties fo:line-height="100%" fo:margin-bottom="0cm"/>
    </style:style>
    <style:style style:name="T7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6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64" style:family="paragraph" style:parent-style-name="Normal">
      <style:paragraph-properties fo:line-height="100%" fo:margin-bottom="0cm"/>
    </style:style>
    <style:style style:name="T7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65" style:family="paragraph" style:parent-style-name="Normal">
      <style:paragraph-properties fo:line-height="100%" fo:margin-bottom="0cm"/>
    </style:style>
    <style:style style:name="T7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6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66" style:family="paragraph" style:parent-style-name="Normal">
      <style:paragraph-properties fo:line-height="100%" fo:margin-bottom="0cm"/>
    </style:style>
    <style:style style:name="T7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67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/>
    </style:style>
    <style:style style:name="P768" style:family="paragraph" style:parent-style-name="Normal">
      <style:paragraph-properties fo:line-height="100%" fo:margin-bottom="0.423cm"/>
    </style:style>
    <style:style style:name="T768_1" style:family="text">
      <style:text-properties style:font-name="Arial" style:font-name-asian="Arial" style:font-name-complex="Arial" fo:font-weight="bold" style:font-weight-asian="bold" style:font-weight-complex="bold"/>
    </style:style>
    <style:style style:name="P769" style:family="paragraph" style:parent-style-name="Normal">
      <style:paragraph-properties fo:line-height="100%" fo:margin-bottom="0.423cm"/>
    </style:style>
    <style:style style:name="T769_1" style:family="text">
      <style:text-properties style:font-name="Arial" style:font-name-asian="Arial" style:font-name-complex="Arial"/>
    </style:style>
    <style:style style:name="T769_2" style:family="text">
      <style:text-properties style:font-name="Arial" style:font-name-asian="Arial" style:font-name-complex="Arial"/>
    </style:style>
    <style:style style:name="T769_3" style:family="text">
      <style:text-properties style:font-name="Arial" style:font-name-asian="Arial" style:font-name-complex="Arial"/>
    </style:style>
    <style:style style:name="T769_4" style:family="text">
      <style:text-properties style:font-name="Arial" style:font-name-asian="Arial" style:font-name-complex="Arial"/>
    </style:style>
    <style:style style:name="T769_5" style:family="text">
      <style:text-properties style:font-name="Arial" style:font-name-asian="Arial" style:font-name-complex="Arial"/>
    </style:style>
    <style:style style:name="P770" style:family="paragraph" style:parent-style-name="Normal">
      <style:paragraph-properties fo:line-height="100%" fo:margin-bottom="0.423cm"/>
    </style:style>
    <style:style style:name="T770_1" style:family="text">
      <style:text-properties style:font-name="Arial" style:font-name-asian="Arial" style:font-name-complex="Arial"/>
    </style:style>
    <style:style style:name="T770_2" style:family="text">
      <style:text-properties style:font-name="Arial" style:font-name-asian="Arial" style:font-name-complex="Arial"/>
    </style:style>
    <style:style style:name="T770_3" style:family="text">
      <style:text-properties style:font-name="Arial" style:font-name-asian="Arial" style:font-name-complex="Arial"/>
    </style:style>
    <style:style style:name="T770_4" style:family="text">
      <style:text-properties style:font-name="Arial" style:font-name-asian="Arial" style:font-name-complex="Arial"/>
    </style:style>
    <style:style style:name="T770_5" style:family="text">
      <style:text-properties style:font-name="Arial" style:font-name-asian="Arial" style:font-name-complex="Arial"/>
    </style:style>
    <style:style style:name="T770_6" style:family="text">
      <style:text-properties style:font-name="Arial" style:font-name-asian="Arial" style:font-name-complex="Arial"/>
    </style:style>
    <style:style style:name="T770_7" style:family="text">
      <style:text-properties style:font-name="Arial" style:font-name-asian="Arial" style:font-name-complex="Arial"/>
    </style:style>
    <style:style style:name="T770_8" style:family="text">
      <style:text-properties style:font-name="Arial" style:font-name-asian="Arial" style:font-name-complex="Arial"/>
    </style:style>
    <style:style style:name="T770_9" style:family="text">
      <style:text-properties style:font-name="Arial" style:font-name-asian="Arial" style:font-name-complex="Arial"/>
    </style:style>
    <style:style style:name="T770_10" style:family="text">
      <style:text-properties style:font-name="Arial" style:font-name-asian="Arial" style:font-name-complex="Arial"/>
    </style:style>
    <style:style style:name="T770_11" style:family="text">
      <style:text-properties style:font-name="Arial" style:font-name-asian="Arial" style:font-name-complex="Arial"/>
    </style:style>
    <style:style style:name="T770_12" style:family="text">
      <style:text-properties style:font-name="Arial" style:font-name-asian="Arial" style:font-name-complex="Arial"/>
    </style:style>
    <style:style style:name="T770_13" style:family="text">
      <style:text-properties style:font-name="Arial" style:font-name-asian="Arial" style:font-name-complex="Arial"/>
    </style:style>
    <style:style style:name="T770_14" style:family="text">
      <style:text-properties style:font-name="Arial" style:font-name-asian="Arial" style:font-name-complex="Arial"/>
    </style:style>
    <style:style style:name="T770_15" style:family="text">
      <style:text-properties style:font-name="Arial" style:font-name-asian="Arial" style:font-name-complex="Arial"/>
    </style:style>
    <style:style style:name="T770_16" style:family="text">
      <style:text-properties style:font-name="Arial" style:font-name-asian="Arial" style:font-name-complex="Arial"/>
    </style:style>
    <style:style style:name="T770_17" style:family="text">
      <style:text-properties style:font-name="Arial" style:font-name-asian="Arial" style:font-name-complex="Arial"/>
    </style:style>
    <style:style style:name="T770_18" style:family="text">
      <style:text-properties style:font-name="Arial" style:font-name-asian="Arial" style:font-name-complex="Arial"/>
    </style:style>
    <style:style style:name="T770_19" style:family="text">
      <style:text-properties style:font-name="Arial" style:font-name-asian="Arial" style:font-name-complex="Arial"/>
    </style:style>
    <style:style style:name="T770_20" style:family="text">
      <style:text-properties style:font-name="Arial" style:font-name-asian="Arial" style:font-name-complex="Arial"/>
    </style:style>
    <style:style style:name="T770_21" style:family="text">
      <style:text-properties style:font-name="Arial" style:font-name-asian="Arial" style:font-name-complex="Arial"/>
    </style:style>
    <style:style style:name="T770_22" style:family="text">
      <style:text-properties style:font-name="Arial" style:font-name-asian="Arial" style:font-name-complex="Arial"/>
    </style:style>
    <style:style style:name="P771" style:family="paragraph" style:parent-style-name="Normal">
      <style:paragraph-properties fo:line-height="100%" fo:margin-bottom="0.423cm"/>
    </style:style>
    <style:style style:name="T771_1" style:family="text">
      <style:text-properties style:font-name="Arial" style:font-name-asian="Arial" style:font-name-complex="Arial"/>
    </style:style>
    <style:style style:name="T771_2" style:family="text">
      <style:text-properties style:font-name="Arial" style:font-name-asian="Arial" style:font-name-complex="Arial"/>
    </style:style>
    <style:style style:name="P772" style:family="paragraph" style:parent-style-name="List_20_Paragraph">
      <style:paragraph-properties fo:line-height="100%" fo:margin-bottom="0.423cm"/>
      <style:text-properties style:font-name="Arial" style:font-name-asian="Arial" style:font-name-complex="Arial"/>
    </style:style>
    <style:style style:name="T772_1" style:family="text">
      <style:text-properties style:font-name="Arial" style:font-name-asian="Arial" style:font-name-complex="Arial" fo:font-weight="bold" style:font-weight-asian="bold"/>
    </style:style>
    <style:style style:name="T772_2" style:family="text">
      <style:text-properties style:font-name="Arial" style:font-name-asian="Arial" style:font-name-complex="Arial" fo:font-weight="bold" style:font-weight-asian="bold" style:font-weight-complex="bold"/>
    </style:style>
    <style:style style:name="T772_3" style:family="text">
      <style:text-properties style:font-name="Arial" style:font-name-asian="Arial" style:font-name-complex="Arial"/>
    </style:style>
    <style:style style:name="T772_4" style:family="text">
      <style:text-properties style:font-name="Arial" style:font-name-asian="Arial" style:font-name-complex="Arial"/>
    </style:style>
    <style:style style:name="T772_5" style:family="text">
      <style:text-properties style:font-name="Arial" style:font-name-asian="Arial" style:font-name-complex="Arial"/>
    </style:style>
    <style:style style:name="P773" style:family="paragraph" style:parent-style-name="List_20_Paragraph">
      <style:paragraph-properties fo:line-height="100%" fo:margin-bottom="0.423cm"/>
      <style:text-properties style:font-name="Arial" style:font-name-asian="Arial" style:font-name-complex="Arial"/>
    </style:style>
    <style:style style:name="T773_1" style:family="text">
      <style:text-properties style:font-name="Arial" style:font-name-asian="Arial" style:font-name-complex="Arial" fo:font-weight="bold" style:font-weight-asian="bold"/>
    </style:style>
    <style:style style:name="T773_2" style:family="text">
      <style:text-properties style:font-name="Arial" style:font-name-asian="Arial" style:font-name-complex="Arial" fo:font-weight="bold" style:font-weight-asian="bold" style:font-weight-complex="bold"/>
    </style:style>
    <style:style style:name="T773_3" style:family="text">
      <style:text-properties style:font-name="Arial" style:font-name-asian="Arial" style:font-name-complex="Arial"/>
    </style:style>
    <style:style style:name="T773_4" style:family="text">
      <style:text-properties style:font-name="Arial" style:font-name-asian="Arial" style:font-name-complex="Arial"/>
    </style:style>
    <style:style style:name="T773_5" style:family="text">
      <style:text-properties style:font-name="Arial" style:font-name-asian="Arial" style:font-name-complex="Arial"/>
    </style:style>
    <style:style style:name="P774" style:family="paragraph" style:parent-style-name="List_20_Paragraph">
      <style:paragraph-properties fo:line-height="100%" fo:margin-bottom="0.423cm"/>
      <style:text-properties style:font-name="Arial" style:font-name-asian="Arial" style:font-name-complex="Arial"/>
    </style:style>
    <style:style style:name="T774_1" style:family="text">
      <style:text-properties style:font-name="Arial" style:font-name-asian="Arial" style:font-name-complex="Arial" fo:font-weight="bold" style:font-weight-asian="bold"/>
    </style:style>
    <style:style style:name="T774_2" style:family="text">
      <style:text-properties style:font-name="Arial" style:font-name-asian="Arial" style:font-name-complex="Arial"/>
    </style:style>
    <style:style style:name="T774_3" style:family="text">
      <style:text-properties style:font-name="Arial" style:font-name-asian="Arial" style:font-name-complex="Arial"/>
    </style:style>
    <style:style style:name="P775" style:family="paragraph" style:parent-style-name="List_20_Paragraph">
      <style:paragraph-properties fo:line-height="100%" fo:margin-bottom="0.423cm"/>
      <style:text-properties style:font-name="Arial" style:font-name-asian="Arial" style:font-name-complex="Arial"/>
    </style:style>
    <style:style style:name="T775_1" style:family="text">
      <style:text-properties style:font-name="Arial" style:font-name-asian="Arial" style:font-name-complex="Arial" fo:font-weight="bold" style:font-weight-asian="bold" style:font-weight-complex="bold"/>
    </style:style>
    <style:style style:name="T775_2" style:family="text">
      <style:text-properties style:font-name="Arial" style:font-name-asian="Arial" style:font-name-complex="Arial"/>
    </style:style>
    <style:style style:name="T775_3" style:family="text">
      <style:text-properties style:font-name="Arial" style:font-name-asian="Arial" style:font-name-complex="Arial"/>
    </style:style>
    <style:style style:name="T775_4" style:family="text">
      <style:text-properties style:font-name="Arial" style:font-name-asian="Arial" style:font-name-complex="Arial"/>
    </style:style>
    <style:style style:name="T775_5" style:family="text">
      <style:text-properties style:font-name="Arial" style:font-name-asian="Arial" style:font-name-complex="Arial"/>
    </style:style>
    <style:style style:name="T775_6" style:family="text">
      <style:text-properties style:font-name="Arial" style:font-name-asian="Arial" style:font-name-complex="Arial"/>
    </style:style>
    <style:style style:name="T775_7" style:family="text">
      <style:text-properties style:font-name="Arial" style:font-name-asian="Arial" style:font-name-complex="Arial"/>
    </style:style>
    <style:style style:name="T775_8" style:family="text">
      <style:text-properties style:font-name="Arial" style:font-name-asian="Arial" style:font-name-complex="Arial"/>
    </style:style>
    <style:style style:name="T775_9" style:family="text">
      <style:text-properties style:font-name="Arial" style:font-name-asian="Arial" style:font-name-complex="Arial"/>
    </style:style>
    <style:style style:name="T775_10" style:family="text">
      <style:text-properties style:font-name="Arial" style:font-name-asian="Arial" style:font-name-complex="Arial"/>
    </style:style>
    <style:style style:name="T775_11" style:family="text">
      <style:text-properties style:font-name="Arial" style:font-name-asian="Arial" style:font-name-complex="Arial"/>
    </style:style>
    <style:style style:name="T775_12" style:family="text">
      <style:text-properties style:font-name="Arial" style:font-name-asian="Arial" style:font-name-complex="Arial"/>
    </style:style>
    <style:style style:name="T775_13" style:family="text">
      <style:text-properties style:font-name="Arial" style:font-name-asian="Arial" style:font-name-complex="Arial"/>
    </style:style>
    <style:style style:name="T775_14" style:family="text">
      <style:text-properties style:font-name="Arial" style:font-name-asian="Arial" style:font-name-complex="Arial"/>
    </style:style>
    <style:style style:name="T775_15" style:family="text">
      <style:text-properties style:font-name="Arial" style:font-name-asian="Arial" style:font-name-complex="Arial"/>
    </style:style>
    <style:style style:name="P776" style:family="paragraph" style:parent-style-name="Normal">
      <style:paragraph-properties fo:text-align="justify" fo:line-height="100%" fo:margin-bottom="0cm"/>
    </style:style>
    <style:style style:name="T776_1" style:family="text">
      <style:text-properties style:font-name="Arial" style:font-name-asian="Arial" style:font-name-complex="Arial" fo:font-weight="bold" style:font-weight-asian="bold" style:font-weight-complex="bold"/>
    </style:style>
    <style:style style:name="T776_2" style:family="text">
      <style:text-properties style:font-name="Arial" style:font-name-asian="Arial" style:font-name-complex="Arial" fo:font-weight="bold" style:font-weight-asian="bold" style:font-weight-complex="bold"/>
    </style:style>
    <style:style style:name="T776_3" style:family="text">
      <style:text-properties style:font-name="Arial" style:font-name-asian="Arial" style:font-name-complex="Arial" fo:font-weight="bold" style:font-weight-asian="bold" style:font-weight-complex="bold"/>
    </style:style>
    <style:style style:name="P777" style:family="paragraph" style:parent-style-name="Normal">
      <style:paragraph-properties fo:text-align="justify" fo:line-height="100%" fo:margin-bottom="0cm"/>
      <style:text-properties style:font-name="Arial" style:font-name-asian="Arial" style:font-name-complex="Arial" fo:font-weight="bold" style:font-weight-asian="bold" style:font-weight-complex="bold"/>
    </style:style>
    <style:style style:name="P778" style:family="paragraph" style:parent-style-name="List_20_Paragraph">
      <style:paragraph-properties fo:line-height="100%" fo:margin-bottom="0.423cm"/>
      <style:text-properties style:font-name="Arial" style:font-name-asian="Arial" style:font-name-complex="Arial"/>
    </style:style>
    <style:style style:name="T778_1" style:family="text">
      <style:text-properties style:font-name="Arial" style:font-name-asian="Arial" style:font-name-complex="Arial"/>
    </style:style>
    <style:style style:name="T778_2" style:family="text">
      <style:text-properties style:font-name="Arial" style:font-name-asian="Arial" style:font-name-complex="Arial"/>
    </style:style>
    <style:style style:name="T778_3" style:family="text">
      <style:text-properties style:font-name="Arial" style:font-name-asian="Arial" style:font-name-complex="Arial"/>
    </style:style>
    <style:style style:name="T778_4" style:family="text">
      <style:text-properties style:font-name="Arial" style:font-name-asian="Arial" style:font-name-complex="Arial"/>
    </style:style>
    <style:style style:name="T778_5" style:family="text">
      <style:text-properties style:font-name="Arial" style:font-name-asian="Arial" style:font-name-complex="Arial"/>
    </style:style>
    <style:style style:name="T778_6" style:family="text">
      <style:text-properties style:font-name="Arial" style:font-name-asian="Arial" style:font-name-complex="Arial"/>
    </style:style>
    <style:style style:name="T778_7" style:family="text">
      <style:text-properties style:font-name="Arial" style:font-name-asian="Arial" style:font-name-complex="Arial"/>
    </style:style>
    <style:style style:name="T778_8" style:family="text">
      <style:text-properties style:font-name="Arial" style:font-name-asian="Arial" style:font-name-complex="Arial"/>
    </style:style>
    <style:style style:name="T778_9" style:family="text">
      <style:text-properties style:font-name="Arial" style:font-name-asian="Arial" style:font-name-complex="Arial"/>
    </style:style>
    <style:style style:name="T778_10" style:family="text">
      <style:text-properties style:font-name="Arial" style:font-name-asian="Arial" style:font-name-complex="Arial"/>
    </style:style>
    <style:style style:name="T778_11" style:family="text">
      <style:text-properties style:font-name="Arial" style:font-name-asian="Arial" style:font-name-complex="Arial"/>
    </style:style>
    <style:style style:name="T778_12" style:family="text">
      <style:text-properties style:font-name="Arial" style:font-name-asian="Arial" style:font-name-complex="Arial"/>
    </style:style>
    <style:style style:name="T778_13" style:family="text">
      <style:text-properties style:font-name="Arial" style:font-name-asian="Arial" style:font-name-complex="Arial"/>
    </style:style>
    <style:style style:name="T778_14" style:family="text">
      <style:text-properties style:font-name="Arial" style:font-name-asian="Arial" style:font-name-complex="Arial"/>
    </style:style>
    <style:style style:name="T778_15" style:family="text">
      <style:text-properties style:font-name="Arial" style:font-name-asian="Arial" style:font-name-complex="Arial"/>
    </style:style>
    <style:style style:name="T778_16" style:family="text">
      <style:text-properties style:font-name="Arial" style:font-name-asian="Arial" style:font-name-complex="Arial"/>
    </style:style>
    <style:style style:name="P779" style:family="paragraph" style:parent-style-name="Normal">
      <style:paragraph-properties fo:text-align="justify" fo:line-height="100%" fo:margin-bottom="0cm"/>
      <style:text-properties style:font-name="Arial" style:font-name-asian="Arial" style:font-name-complex="Arial"/>
    </style:style>
    <style:style style:name="P780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able21" style:family="table">
      <style:table-properties table:align="left" style:width="15.494cm" fo:margin-left="0cm"/>
    </style:style>
    <style:style style:name="Column80" style:family="table-column">
      <style:table-column-properties style:column-width="7.992cm"/>
    </style:style>
    <style:style style:name="Column81" style:family="table-column">
      <style:table-column-properties style:column-width="7.502cm"/>
    </style:style>
    <style:style style:name="Row119" style:family="table-row">
      <style:table-row-properties style:min-row-height="0.529cm"/>
    </style:style>
    <style:style style:name="Cell41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1" style:family="paragraph" style:parent-style-name="Normal">
      <style:paragraph-properties fo:line-height="100%" fo:margin-bottom="0cm"/>
    </style:style>
    <style:style style:name="T7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8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8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1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2" style:family="paragraph" style:parent-style-name="Normal">
      <style:paragraph-properties fo:line-height="100%" fo:margin-bottom="0cm"/>
    </style:style>
    <style:style style:name="T7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8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8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20" style:family="table-row">
      <style:table-row-properties style:min-row-height="0.529cm"/>
    </style:style>
    <style:style style:name="Cell4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3" style:family="paragraph" style:parent-style-name="Normal">
      <style:paragraph-properties fo:line-height="100%" fo:margin-bottom="0cm"/>
    </style:style>
    <style:style style:name="T783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83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83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83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83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83_6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83_7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83_8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83_9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83_10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83_1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83_1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83_13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Cell4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4" style:family="paragraph" style:parent-style-name="Normal">
      <style:paragraph-properties fo:line-height="100%" fo:margin-bottom="0cm"/>
    </style:style>
    <style:style style:name="T7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8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8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8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86" style:family="paragraph" style:parent-style-name="Normal">
      <style:paragraph-properties fo:line-height="100%" fo:margin-bottom="0cm"/>
    </style:style>
    <style:style style:name="T7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8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8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87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88" style:family="paragraph" style:parent-style-name="Normal">
      <style:paragraph-properties fo:line-height="100%" fo:margin-bottom="0cm"/>
    </style:style>
    <style:style style:name="T7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8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21" style:family="table-row">
      <style:table-row-properties style:min-row-height="0.529cm"/>
    </style:style>
    <style:style style:name="Cell4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9" style:family="paragraph" style:parent-style-name="Normal">
      <style:paragraph-properties fo:line-height="100%" fo:margin-bottom="0cm"/>
    </style:style>
    <style:style style:name="T789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89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P790" style:family="paragraph" style:parent-style-name="Normal">
      <style:paragraph-properties fo:line-height="100%" fo:margin-bottom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1" style:family="paragraph" style:parent-style-name="Normal">
      <style:paragraph-properties fo:line-height="100%" fo:margin-bottom="0cm"/>
    </style:style>
    <style:style style:name="T7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22" style:family="table-row">
      <style:table-row-properties style:min-row-height="0.529cm"/>
    </style:style>
    <style:style style:name="Cell4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2" style:family="paragraph" style:parent-style-name="Normal">
      <style:paragraph-properties fo:line-height="100%" fo:margin-bottom="0cm"/>
    </style:style>
    <style:style style:name="T792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792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92_3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92_4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92_5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792_6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Cell4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3" style:family="paragraph" style:parent-style-name="Normal">
      <style:paragraph-properties fo:line-height="100%" fo:margin-bottom="0cm"/>
    </style:style>
    <style:style style:name="T7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93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94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23" style:family="table-row">
      <style:table-row-properties style:min-row-height="0.529cm"/>
    </style:style>
    <style:style style:name="Cell4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5" style:family="paragraph" style:parent-style-name="Normal">
      <style:paragraph-properties fo:line-height="100%" fo:margin-bottom="0cm"/>
    </style:style>
    <style:style style:name="T795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95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6" style:family="paragraph" style:parent-style-name="Normal">
      <style:paragraph-properties fo:line-height="100%" fo:margin-bottom="0cm"/>
    </style:style>
    <style:style style:name="T796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Row124" style:family="table-row">
      <style:table-row-properties style:min-row-height="0.529cm"/>
    </style:style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7" style:family="paragraph" style:parent-style-name="Normal">
      <style:paragraph-properties fo:line-height="100%" fo:margin-bottom="0cm"/>
    </style:style>
    <style:style style:name="T797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97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8" style:family="paragraph" style:parent-style-name="Normal">
      <style:paragraph-properties fo:line-height="100%" fo:margin-bottom="0cm"/>
    </style:style>
    <style:style style:name="T798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P799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00" style:family="paragraph" style:parent-style-name="Normal">
      <style:paragraph-properties fo:line-height="100%" fo:margin-bottom="0cm">
        <style:tab-stops>
          <style:tab-stop style:type="left" style:leader-style="none" style:position="6.165cm"/>
        </style:tab-stops>
      </style:paragraph-properties>
      <style:text-properties style:font-name="Arial" style:font-name-asian="Arial" style:font-name-complex="Arial"/>
    </style:style>
    <style:style style:name="P801" style:family="paragraph" style:parent-style-name="Normal">
      <style:paragraph-properties fo:line-height="100%" fo:margin-bottom="0cm"/>
      <style:text-properties style:font-name="Arial" style:font-name-asian="Arial" style:font-name-complex="Arial" fo:font-weight="bold" style:font-weight-asian="bold" style:font-weight-complex="bold"/>
    </style:style>
    <style:style style:name="P802" style:family="paragraph" style:parent-style-name="Normal">
      <style:paragraph-properties fo:line-height="100%" fo:margin-bottom="0cm"/>
    </style:style>
    <style:style style:name="T802_1" style:family="text">
      <style:text-properties style:font-name="Arial" style:font-name-asian="Arial" style:font-name-complex="Arial" fo:font-weight="bold" style:font-weight-asian="bold" style:font-weight-complex="bold"/>
    </style:style>
    <style:style style:name="T802_2" style:family="text">
      <style:text-properties style:font-name="Arial" style:font-name-asian="Arial" style:font-name-complex="Arial" fo:font-weight="bold" style:font-weight-asian="bold" style:font-weight-complex="bold"/>
    </style:style>
    <style:style style:name="T802_3" style:family="text">
      <style:text-properties style:font-name="Arial" style:font-name-asian="Arial" style:font-name-complex="Arial"/>
    </style:style>
    <style:style style:name="T802_4" style:family="text">
      <style:text-properties style:font-name="Arial" style:font-name-asian="Arial" style:font-name-complex="Arial"/>
    </style:style>
    <style:style style:name="P803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04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05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06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07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08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09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10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11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12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13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14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15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16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17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18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19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20" style:family="paragraph" style:parent-style-name="Normal">
      <style:paragraph-properties fo:line-height="100%" fo:margin-bottom="0cm"/>
    </style:style>
    <style:style style:name="T820_1" style:family="text">
      <style:text-properties fo:color="#000000" style:font-name="Arial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820_2" style:family="text">
      <style:text-properties fo:color="#000000" style:font-name="Arial" fo:font-size="14pt" style:font-name-asian="Arial" style:font-size-asian="14pt" style:font-name-complex="Arial" style:font-size-complex="14pt"/>
    </style:style>
    <style:style style:name="P82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/>
    </style:style>
    <style:style style:name="Table22" style:family="table">
      <style:table-properties table:align="left" style:width="15.9cm" fo:margin-left="0cm"/>
    </style:style>
    <style:style style:name="Column82" style:family="table-column">
      <style:table-column-properties style:column-width="2.914cm" style:use-optimal-column-width="false"/>
    </style:style>
    <style:style style:name="Column83" style:family="table-column">
      <style:table-column-properties style:column-width="3.268cm" style:use-optimal-column-width="false"/>
    </style:style>
    <style:style style:name="Column84" style:family="table-column">
      <style:table-column-properties style:column-width="3.238cm" style:use-optimal-column-width="false"/>
    </style:style>
    <style:style style:name="Column85" style:family="table-column">
      <style:table-column-properties style:column-width="3.238cm" style:use-optimal-column-width="false"/>
    </style:style>
    <style:style style:name="Column86" style:family="table-column">
      <style:table-column-properties style:column-width="3.24cm" style:use-optimal-column-width="false"/>
    </style:style>
    <style:style style:name="Row125" style:family="table-row">
      <style:table-row-properties style:min-row-height="0.847cm" style:use-optimal-row-height="false"/>
    </style:style>
    <style:style style:name="Cell424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822" style:family="paragraph" style:parent-style-name="Normal">
      <style:paragraph-properties fo:line-height="100%" fo:margin-bottom="0cm"/>
    </style:style>
    <style:style style:name="T82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25" style:family="table-cell">
      <style:table-cell-properties fo:background-color="#ffffff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823" style:family="paragraph" style:parent-style-name="Normal">
      <style:paragraph-properties fo:line-height="100%" fo:margin-bottom="0cm"/>
    </style:style>
    <style:style style:name="T82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26" style:family="table-row">
      <style:table-row-properties style:min-row-height="0.609cm" style:use-optimal-row-height="false"/>
    </style:style>
    <style:style style:name="Cell426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824" style:family="paragraph" style:parent-style-name="Normal">
      <style:paragraph-properties fo:line-height="100%" fo:margin-bottom="0cm"/>
    </style:style>
    <style:style style:name="T82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27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825" style:family="paragraph" style:parent-style-name="Normal">
      <style:paragraph-properties fo:line-height="100%" fo:margin-bottom="0cm"/>
    </style:style>
    <style:style style:name="T82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28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826" style:family="paragraph" style:parent-style-name="Normal">
      <style:paragraph-properties fo:line-height="100%" fo:margin-bottom="0cm"/>
    </style:style>
    <style:style style:name="T82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29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827" style:family="paragraph" style:parent-style-name="Normal">
      <style:paragraph-properties fo:line-height="100%" fo:margin-bottom="0cm"/>
    </style:style>
    <style:style style:name="T82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27" style:family="table-row">
      <style:table-row-properties style:min-row-height="0.609cm" style:use-optimal-row-height="false"/>
    </style:style>
    <style:style style:name="Cell430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828" style:family="paragraph" style:parent-style-name="Normal">
      <style:paragraph-properties fo:line-height="100%" fo:margin-bottom="0cm"/>
    </style:style>
    <style:style style:name="T82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31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829" style:family="paragraph" style:parent-style-name="Normal">
      <style:paragraph-properties fo:line-height="100%" fo:margin-bottom="0cm"/>
    </style:style>
    <style:style style:name="T82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32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830" style:family="paragraph" style:parent-style-name="Normal">
      <style:paragraph-properties fo:line-height="100%" fo:margin-bottom="0cm"/>
    </style:style>
    <style:style style:name="T83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33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831" style:family="paragraph" style:parent-style-name="Normal">
      <style:paragraph-properties fo:line-height="100%" fo:margin-bottom="0cm"/>
    </style:style>
    <style:style style:name="T83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32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able23" style:family="table">
      <style:table-properties table:align="left" style:width="15.903cm" fo:margin-left="0cm"/>
    </style:style>
    <style:style style:name="Column87" style:family="table-column">
      <style:table-column-properties style:column-width="9.266cm"/>
    </style:style>
    <style:style style:name="Column88" style:family="table-column">
      <style:table-column-properties style:column-width="3.323cm"/>
    </style:style>
    <style:style style:name="Column89" style:family="table-column">
      <style:table-column-properties style:column-width="3.314cm"/>
    </style:style>
    <style:style style:name="Row128" style:family="table-row">
      <style:table-row-properties style:min-row-height="0.482cm"/>
    </style:style>
    <style:style style:name="Cell43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3" style:family="paragraph" style:parent-style-name="Normal">
      <style:paragraph-properties fo:line-height="100%" fo:margin-bottom="0cm"/>
    </style:style>
    <style:style style:name="T8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4" style:family="paragraph" style:parent-style-name="Normal">
      <style:paragraph-properties fo:line-height="100%" fo:margin-bottom="0cm"/>
    </style:style>
    <style:style style:name="T8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3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5" style:family="paragraph" style:parent-style-name="Normal">
      <style:paragraph-properties fo:line-height="100%" fo:margin-bottom="0cm"/>
    </style:style>
    <style:style style:name="T8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29" style:family="table-row">
      <style:table-row-properties style:min-row-height="0.529cm"/>
    </style:style>
    <style:style style:name="Cell4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6" style:family="paragraph" style:parent-style-name="Normal">
      <style:paragraph-properties fo:line-height="100%" fo:margin-bottom="0cm"/>
    </style:style>
    <style:style style:name="T83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837" style:family="paragraph" style:parent-style-name="Normal">
      <style:paragraph-properties fo:line-height="100%" fo:margin-bottom="0cm"/>
    </style:style>
    <style:style style:name="T83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8" style:family="paragraph" style:parent-style-name="Normal">
      <style:paragraph-properties fo:line-height="100%" fo:margin-bottom="0cm"/>
    </style:style>
    <style:style style:name="T8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39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0" style:family="paragraph" style:parent-style-name="Normal">
      <style:paragraph-properties fo:line-height="100%" fo:margin-bottom="0cm"/>
    </style:style>
    <style:style style:name="T8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41" style:family="paragraph" style:parent-style-name="Normal">
      <style:paragraph-properties fo:line-height="100%" fo:margin-bottom="0cm"/>
    </style:style>
    <style:style style:name="T8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30" style:family="table-row">
      <style:table-row-properties style:min-row-height="0.529cm"/>
    </style:style>
    <style:style style:name="Cell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2" style:family="paragraph" style:parent-style-name="Normal">
      <style:paragraph-properties fo:line-height="100%" fo:margin-bottom="0cm"/>
    </style:style>
    <style:style style:name="T84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4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43" style:family="paragraph" style:parent-style-name="Normal">
      <style:paragraph-properties fo:line-height="100%" fo:margin-bottom="0cm"/>
    </style:style>
    <style:style style:name="T84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4" style:family="paragraph" style:parent-style-name="Normal">
      <style:paragraph-properties fo:line-height="100%" fo:margin-bottom="0cm"/>
    </style:style>
    <style:style style:name="T8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5" style:family="paragraph" style:parent-style-name="Normal">
      <style:paragraph-properties fo:line-height="100%" fo:margin-bottom="0cm"/>
    </style:style>
    <style:style style:name="T8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46" style:family="paragraph" style:parent-style-name="Normal">
      <style:paragraph-properties fo:line-height="100%" fo:margin-bottom="0cm"/>
    </style:style>
    <style:style style:name="T8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31" style:family="table-row">
      <style:table-row-properties style:min-row-height="0.529cm"/>
    </style:style>
    <style:style style:name="Cell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7" style:family="paragraph" style:parent-style-name="Normal">
      <style:paragraph-properties fo:line-height="100%" fo:margin-bottom="0cm"/>
    </style:style>
    <style:style style:name="T84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4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48" style:family="paragraph" style:parent-style-name="Normal">
      <style:paragraph-properties fo:line-height="100%" fo:margin-bottom="0cm"/>
    </style:style>
    <style:style style:name="T84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9" style:family="paragraph" style:parent-style-name="Normal">
      <style:paragraph-properties fo:line-height="100%" fo:margin-bottom="0cm"/>
    </style:style>
    <style:style style:name="T8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0" style:family="paragraph" style:parent-style-name="Normal">
      <style:paragraph-properties fo:line-height="100%" fo:margin-bottom="0cm"/>
    </style:style>
    <style:style style:name="T8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51" style:family="paragraph" style:parent-style-name="Normal">
      <style:paragraph-properties fo:line-height="100%" fo:margin-bottom="0cm"/>
    </style:style>
    <style:style style:name="T8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32" style:family="table-row">
      <style:table-row-properties style:min-row-height="0.529cm"/>
    </style:style>
    <style:style style:name="Cell4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2" style:family="paragraph" style:parent-style-name="Normal">
      <style:paragraph-properties fo:line-height="100%" fo:margin-bottom="0cm"/>
    </style:style>
    <style:style style:name="T85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5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53" style:family="paragraph" style:parent-style-name="Normal">
      <style:paragraph-properties fo:line-height="100%" fo:margin-bottom="0cm"/>
    </style:style>
    <style:style style:name="T85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4" style:family="paragraph" style:parent-style-name="Normal">
      <style:paragraph-properties fo:line-height="100%" fo:margin-bottom="0cm"/>
    </style:style>
    <style:style style:name="T8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5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5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5" style:family="paragraph" style:parent-style-name="Normal">
      <style:paragraph-properties fo:line-height="100%" fo:margin-bottom="0cm"/>
    </style:style>
    <style:style style:name="T8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5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5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5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856" style:family="paragraph" style:parent-style-name="Normal">
      <style:paragraph-properties fo:line-height="100%" fo:margin-bottom="0cm"/>
    </style:style>
    <style:style style:name="T8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857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/>
    </style:style>
    <style:style style:name="P858" style:family="paragraph" style:parent-style-name="Normal">
      <style:paragraph-properties fo:line-height="100%" fo:margin-bottom="0cm"/>
    </style:style>
    <style:style style:name="T858_1" style:family="text">
      <style:text-properties style:font-name="Arial" style:font-name-asian="Arial" style:font-name-complex="Arial" fo:font-weight="bold" style:font-weight-asian="bold" style:font-weight-complex="bold"/>
    </style:style>
    <style:style style:name="P859" style:family="paragraph" style:parent-style-name="Normal">
      <style:paragraph-properties fo:line-height="100%" fo:margin-bottom="0cm"/>
      <style:text-properties style:font-name="Arial" style:font-name-asian="Arial" style:font-name-complex="Arial" fo:font-weight="bold" style:font-weight-asian="bold" style:font-weight-complex="bold"/>
    </style:style>
    <style:style style:name="P860" style:family="paragraph" style:parent-style-name="Normal">
      <style:paragraph-properties fo:line-height="100%" fo:margin-bottom="0cm"/>
    </style:style>
    <style:style style:name="T860_1" style:family="text">
      <style:text-properties style:font-name="Arial" style:font-name-asian="Arial" style:font-name-complex="Arial"/>
    </style:style>
    <style:style style:name="T860_2" style:family="text">
      <style:text-properties style:font-name="Arial" style:font-name-asian="Arial" style:font-name-complex="Arial"/>
    </style:style>
    <style:style style:name="T860_3" style:family="text">
      <style:text-properties style:font-name="Arial" style:font-name-asian="Arial" style:font-name-complex="Arial"/>
    </style:style>
    <style:style style:name="T860_4" style:family="text">
      <style:text-properties style:font-name="Arial" style:font-name-asian="Arial" style:font-name-complex="Arial"/>
    </style:style>
    <style:style style:name="T860_5" style:family="text">
      <style:text-properties style:font-name="Arial" style:font-name-asian="Arial" style:font-name-complex="Arial"/>
    </style:style>
    <style:style style:name="T860_6" style:family="text">
      <style:text-properties style:font-name="Arial" style:font-name-asian="Arial" style:font-name-complex="Arial"/>
    </style:style>
    <style:style style:name="T860_7" style:family="text">
      <style:text-properties style:font-name="Arial" style:font-name-asian="Arial" style:font-name-complex="Arial"/>
    </style:style>
    <style:style style:name="T860_8" style:family="text">
      <style:text-properties style:font-name="Arial" style:font-name-asian="Arial" style:font-name-complex="Arial"/>
    </style:style>
    <style:style style:name="T860_9" style:family="text">
      <style:text-properties style:font-name="Arial" style:font-name-asian="Arial" style:font-name-complex="Arial"/>
    </style:style>
    <style:style style:name="T860_10" style:family="text">
      <style:text-properties style:font-name="Arial" style:font-name-asian="Arial" style:font-name-complex="Arial"/>
    </style:style>
    <style:style style:name="T860_11" style:family="text">
      <style:text-properties style:font-name="Arial" style:font-name-asian="Arial" style:font-name-complex="Arial"/>
    </style:style>
    <style:style style:name="T860_12" style:family="text">
      <style:text-properties style:font-name="Arial" style:font-name-asian="Arial" style:font-name-complex="Arial"/>
    </style:style>
    <style:style style:name="T860_13" style:family="text">
      <style:text-properties style:font-name="Arial" style:font-name-asian="Arial" style:font-name-complex="Arial"/>
    </style:style>
    <style:style style:name="T860_14" style:family="text">
      <style:text-properties style:font-name="Arial" style:font-name-asian="Arial" style:font-name-complex="Arial"/>
    </style:style>
    <style:style style:name="T860_15" style:family="text">
      <style:text-properties style:font-name="Arial" style:font-name-asian="Arial" style:font-name-complex="Arial"/>
    </style:style>
    <style:style style:name="P861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62" style:family="paragraph" style:parent-style-name="Normal">
      <style:paragraph-properties fo:line-height="100%" fo:margin-bottom="0cm"/>
    </style:style>
    <style:style style:name="T862_1" style:family="text">
      <style:text-properties style:font-name="Arial" style:font-name-asian="Arial" style:font-name-complex="Arial"/>
    </style:style>
    <style:style style:name="T862_2" style:family="text">
      <style:text-properties style:font-name="Arial" style:font-name-asian="Arial" style:font-name-complex="Arial"/>
    </style:style>
    <style:style style:name="T862_3" style:family="text">
      <style:text-properties style:font-name="Arial" style:font-name-asian="Arial" style:font-name-complex="Arial"/>
    </style:style>
    <style:style style:name="T862_4" style:family="text">
      <style:text-properties style:font-name="Arial" style:font-name-asian="Arial" style:font-name-complex="Arial"/>
    </style:style>
    <style:style style:name="T862_5" style:family="text">
      <style:text-properties style:font-name="Arial" style:font-name-asian="Arial" style:font-name-complex="Arial"/>
    </style:style>
    <style:style style:name="T862_6" style:family="text">
      <style:text-properties style:font-name="Arial" style:font-name-asian="Arial" style:font-name-complex="Arial"/>
    </style:style>
    <style:style style:name="T862_7" style:family="text">
      <style:text-properties style:font-name="Arial" style:font-name-asian="Arial" style:font-name-complex="Arial"/>
    </style:style>
    <style:style style:name="T862_8" style:family="text">
      <style:text-properties style:font-name="Arial" style:font-name-asian="Arial" style:font-name-complex="Arial"/>
    </style:style>
    <style:style style:name="T862_9" style:family="text">
      <style:text-properties style:font-name="Arial" style:font-name-asian="Arial" style:font-name-complex="Arial"/>
    </style:style>
    <style:style style:name="T862_10" style:family="text">
      <style:text-properties style:font-name="Arial" style:font-name-asian="Arial" style:font-name-complex="Arial"/>
    </style:style>
    <style:style style:name="T862_11" style:family="text">
      <style:text-properties style:font-name="Arial" style:font-name-asian="Arial" style:font-name-complex="Arial"/>
    </style:style>
    <style:style style:name="T862_12" style:family="text">
      <style:text-properties style:font-name="Arial" style:font-name-asian="Arial" style:font-name-complex="Arial"/>
    </style:style>
    <style:style style:name="T862_13" style:family="text">
      <style:text-properties style:font-name="Arial" style:font-name-asian="Arial" style:font-name-complex="Arial"/>
    </style:style>
    <style:style style:name="T862_14" style:family="text">
      <style:text-properties style:font-name="Arial" style:font-name-asian="Arial" style:font-name-complex="Arial"/>
    </style:style>
    <style:style style:name="T862_15" style:family="text">
      <style:text-properties style:font-name="Arial" style:font-name-asian="Arial" style:font-name-complex="Arial"/>
    </style:style>
    <style:style style:name="T862_16" style:family="text">
      <style:text-properties style:font-name="Arial" style:font-name-asian="Arial" style:font-name-complex="Arial"/>
    </style:style>
    <style:style style:name="T862_17" style:family="text">
      <style:text-properties style:font-name="Arial" style:font-name-asian="Arial" style:font-name-complex="Arial"/>
    </style:style>
    <style:style style:name="T862_18" style:family="text">
      <style:text-properties style:font-name="Arial" style:font-name-asian="Arial" style:font-name-complex="Arial"/>
    </style:style>
    <style:style style:name="T862_19" style:family="text">
      <style:text-properties style:font-name="Arial" style:font-name-asian="Arial" style:font-name-complex="Arial"/>
    </style:style>
    <style:style style:name="T862_20" style:family="text">
      <style:text-properties style:font-name="Arial" style:font-name-asian="Arial" style:font-name-complex="Arial"/>
    </style:style>
    <style:style style:name="T862_21" style:family="text">
      <style:text-properties style:font-name="Arial" style:font-name-asian="Arial" style:font-name-complex="Arial"/>
    </style:style>
    <style:style style:name="T862_22" style:family="text">
      <style:text-properties style:font-name="Arial" style:font-name-asian="Arial" style:font-name-complex="Arial"/>
    </style:style>
    <style:style style:name="T862_23" style:family="text">
      <style:text-properties style:font-name="Arial" style:font-name-asian="Arial" style:font-name-complex="Arial"/>
    </style:style>
    <style:style style:name="T862_24" style:family="text">
      <style:text-properties style:font-name="Arial" style:font-name-asian="Arial" style:font-name-complex="Arial"/>
    </style:style>
    <style:style style:name="T862_25" style:family="text">
      <style:text-properties style:font-name="Arial" style:font-name-asian="Arial" style:font-name-complex="Arial"/>
    </style:style>
    <style:style style:name="T862_26" style:family="text">
      <style:text-properties style:font-name="Arial" style:font-name-asian="Arial" style:font-name-complex="Arial"/>
    </style:style>
    <style:style style:name="T862_27" style:family="text">
      <style:text-properties style:font-name="Arial" style:font-name-asian="Arial" style:font-name-complex="Arial"/>
    </style:style>
    <style:style style:name="T862_28" style:family="text">
      <style:text-properties style:font-name="Arial" style:font-name-asian="Arial" style:font-name-complex="Arial"/>
    </style:style>
    <style:style style:name="T862_29" style:family="text">
      <style:text-properties style:font-name="Arial" style:font-name-asian="Arial" style:font-name-complex="Arial"/>
    </style:style>
    <style:style style:name="T862_30" style:family="text">
      <style:text-properties style:font-name="Arial" style:font-name-asian="Arial" style:font-name-complex="Arial"/>
    </style:style>
    <style:style style:name="T862_31" style:family="text">
      <style:text-properties style:font-name="Arial" style:font-name-asian="Arial" style:font-name-complex="Arial"/>
    </style:style>
    <style:style style:name="T862_32" style:family="text">
      <style:text-properties style:font-name="Arial" style:font-name-asian="Arial" style:font-name-complex="Arial"/>
    </style:style>
    <style:style style:name="T862_33" style:family="text">
      <style:text-properties style:font-name="Arial" style:font-name-asian="Arial" style:font-name-complex="Arial"/>
    </style:style>
    <style:style style:name="T862_34" style:family="text">
      <style:text-properties style:font-name="Arial" style:font-name-asian="Arial" style:font-name-complex="Arial"/>
    </style:style>
    <style:style style:name="T862_35" style:family="text">
      <style:text-properties style:font-name="Arial" style:font-name-asian="Arial" style:font-name-complex="Arial"/>
    </style:style>
    <style:style style:name="T862_36" style:family="text">
      <style:text-properties style:font-name="Arial" style:font-name-asian="Arial" style:font-name-complex="Arial"/>
    </style:style>
    <style:style style:name="T862_37" style:family="text">
      <style:text-properties style:font-name="Arial" style:font-name-asian="Arial" style:font-name-complex="Arial"/>
    </style:style>
    <style:style style:name="T862_38" style:family="text">
      <style:text-properties style:font-name="Arial" style:font-name-asian="Arial" style:font-name-complex="Arial"/>
    </style:style>
    <style:style style:name="T862_39" style:family="text">
      <style:text-properties style:font-name="Arial" style:font-name-asian="Arial" style:font-name-complex="Arial"/>
    </style:style>
    <style:style style:name="T862_40" style:family="text">
      <style:text-properties style:font-name="Arial" style:font-name-asian="Arial" style:font-name-complex="Arial"/>
    </style:style>
    <style:style style:name="T862_41" style:family="text">
      <style:text-properties style:font-name="Arial" style:font-name-asian="Arial" style:font-name-complex="Arial"/>
    </style:style>
    <style:style style:name="T862_42" style:family="text">
      <style:text-properties style:font-name="Arial" style:font-name-asian="Arial" style:font-name-complex="Arial"/>
    </style:style>
    <style:style style:name="T862_43" style:family="text">
      <style:text-properties style:font-name="Arial" style:font-name-asian="Arial" style:font-name-complex="Arial"/>
    </style:style>
    <style:style style:name="T862_44" style:family="text">
      <style:text-properties style:font-name="Arial" style:font-name-asian="Arial" style:font-name-complex="Arial"/>
    </style:style>
    <style:style style:name="T862_45" style:family="text">
      <style:text-properties style:font-name="Arial" style:font-name-asian="Arial" style:font-name-complex="Arial"/>
    </style:style>
    <style:style style:name="T862_46" style:family="text">
      <style:text-properties style:font-name="Arial" style:font-name-asian="Arial" style:font-name-complex="Arial"/>
    </style:style>
    <style:style style:name="T862_47" style:family="text">
      <style:text-properties style:font-name="Arial" style:font-name-asian="Arial" style:font-name-complex="Arial"/>
    </style:style>
    <style:style style:name="T862_48" style:family="text">
      <style:text-properties style:font-name="Arial" style:font-name-asian="Arial" style:font-name-complex="Arial"/>
    </style:style>
    <style:style style:name="T862_49" style:family="text">
      <style:text-properties style:font-name="Arial" style:font-name-asian="Arial" style:font-name-complex="Arial"/>
    </style:style>
    <style:style style:name="T862_50" style:family="text">
      <style:text-properties style:font-name="Arial" style:font-name-asian="Arial" style:font-name-complex="Arial"/>
    </style:style>
    <style:style style:name="T862_51" style:family="text">
      <style:text-properties style:font-name="Arial" style:font-name-asian="Arial" style:font-name-complex="Arial"/>
    </style:style>
    <style:style style:name="T862_52" style:family="text">
      <style:text-properties style:font-name="Arial" style:font-name-asian="Arial" style:font-name-complex="Arial"/>
    </style:style>
    <style:style style:name="T862_53" style:family="text">
      <style:text-properties style:font-name="Arial" style:font-name-asian="Arial" style:font-name-complex="Arial"/>
    </style:style>
    <style:style style:name="T862_54" style:family="text">
      <style:text-properties style:font-name="Arial" style:font-name-asian="Arial" style:font-name-complex="Arial"/>
    </style:style>
    <style:style style:name="T862_55" style:family="text">
      <style:text-properties style:font-name="Arial" style:font-name-asian="Arial" style:font-name-complex="Arial"/>
    </style:style>
    <style:style style:name="T862_56" style:family="text">
      <style:text-properties style:font-name="Arial" style:font-name-asian="Arial" style:font-name-complex="Arial"/>
    </style:style>
    <style:style style:name="T862_57" style:family="text">
      <style:text-properties style:font-name="Arial" style:font-name-asian="Arial" style:font-name-complex="Arial"/>
    </style:style>
    <style:style style:name="T862_58" style:family="text">
      <style:text-properties style:font-name="Arial" style:font-name-asian="Arial" style:font-name-complex="Arial"/>
    </style:style>
    <style:style style:name="T862_59" style:family="text">
      <style:text-properties style:font-name="Arial" style:font-name-asian="Arial" style:font-name-complex="Arial"/>
    </style:style>
    <style:style style:name="T862_60" style:family="text">
      <style:text-properties style:font-name="Arial" style:font-name-asian="Arial" style:font-name-complex="Arial"/>
    </style:style>
    <style:style style:name="T862_61" style:family="text">
      <style:text-properties style:font-name="Arial" style:font-name-asian="Arial" style:font-name-complex="Arial"/>
    </style:style>
    <style:style style:name="T862_62" style:family="text">
      <style:text-properties style:font-name="Arial" style:font-name-asian="Arial" style:font-name-complex="Arial"/>
    </style:style>
    <style:style style:name="T862_63" style:family="text">
      <style:text-properties style:font-name="Arial" style:font-name-asian="Arial" style:font-name-complex="Arial"/>
    </style:style>
    <style:style style:name="T862_64" style:family="text">
      <style:text-properties style:font-name="Arial" style:font-name-asian="Arial" style:font-name-complex="Arial"/>
    </style:style>
    <style:style style:name="T862_65" style:family="text">
      <style:text-properties style:font-name="Arial" style:font-name-asian="Arial" style:font-name-complex="Arial"/>
    </style:style>
    <style:style style:name="T862_66" style:family="text">
      <style:text-properties style:font-name="Arial" style:font-name-asian="Arial" style:font-name-complex="Arial"/>
    </style:style>
    <style:style style:name="T862_67" style:family="text">
      <style:text-properties style:font-name="Arial" style:font-name-asian="Arial" style:font-name-complex="Arial"/>
    </style:style>
    <style:style style:name="T862_68" style:family="text">
      <style:text-properties style:font-name="Arial" style:font-name-asian="Arial" style:font-name-complex="Arial"/>
    </style:style>
    <style:style style:name="T862_69" style:family="text">
      <style:text-properties style:font-name="Arial" style:font-name-asian="Arial" style:font-name-complex="Arial"/>
    </style:style>
    <style:style style:name="T862_70" style:family="text">
      <style:text-properties style:font-name="Arial" style:font-name-asian="Arial" style:font-name-complex="Arial"/>
    </style:style>
    <style:style style:name="T862_71" style:family="text">
      <style:text-properties style:font-name="Arial" style:font-name-asian="Arial" style:font-name-complex="Arial"/>
    </style:style>
    <style:style style:name="T862_72" style:family="text">
      <style:text-properties style:font-name="Arial" style:font-name-asian="Arial" style:font-name-complex="Arial"/>
    </style:style>
    <style:style style:name="T862_73" style:family="text">
      <style:text-properties style:font-name="Arial" style:font-name-asian="Arial" style:font-name-complex="Arial"/>
    </style:style>
    <style:style style:name="T862_74" style:family="text">
      <style:text-properties style:font-name="Arial" style:font-name-asian="Arial" style:font-name-complex="Arial"/>
    </style:style>
    <style:style style:name="T862_75" style:family="text">
      <style:text-properties style:font-name="Arial" style:font-name-asian="Arial" style:font-name-complex="Arial"/>
    </style:style>
    <style:style style:name="P863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64" style:family="paragraph" style:parent-style-name="Normal">
      <style:paragraph-properties fo:line-height="100%" fo:margin-bottom="0cm"/>
    </style:style>
    <style:style style:name="T864_1" style:family="text">
      <style:text-properties style:font-name="Arial" style:font-name-asian="Arial" style:font-name-complex="Arial"/>
    </style:style>
    <style:style style:name="T864_2" style:family="text">
      <style:text-properties style:font-name="Arial" style:font-name-asian="Arial" style:font-name-complex="Arial"/>
    </style:style>
    <style:style style:name="T864_3" style:family="text">
      <style:text-properties style:font-name="Arial" style:font-name-asian="Arial" style:font-name-complex="Arial"/>
    </style:style>
    <style:style style:name="T864_4" style:family="text">
      <style:text-properties style:font-name="Arial" style:font-name-asian="Arial" style:font-name-complex="Arial"/>
    </style:style>
    <style:style style:name="T864_5" style:family="text">
      <style:text-properties style:font-name="Arial" style:font-name-asian="Arial" style:font-name-complex="Arial"/>
    </style:style>
    <style:style style:name="T864_6" style:family="text">
      <style:text-properties style:font-name="Arial" style:font-name-asian="Arial" style:font-name-complex="Arial"/>
    </style:style>
    <style:style style:name="T864_7" style:family="text">
      <style:text-properties style:font-name="Arial" style:font-name-asian="Arial" style:font-name-complex="Arial"/>
    </style:style>
    <style:style style:name="T864_8" style:family="text">
      <style:text-properties style:font-name="Arial" style:font-name-asian="Arial" style:font-name-complex="Arial"/>
    </style:style>
    <style:style style:name="T864_9" style:family="text">
      <style:text-properties style:font-name="Arial" style:font-name-asian="Arial" style:font-name-complex="Arial"/>
    </style:style>
    <style:style style:name="T864_10" style:family="text">
      <style:text-properties style:font-name="Arial" style:font-name-asian="Arial" style:font-name-complex="Arial"/>
    </style:style>
    <style:style style:name="T864_11" style:family="text">
      <style:text-properties style:font-name="Arial" style:font-name-asian="Arial" style:font-name-complex="Arial"/>
    </style:style>
    <style:style style:name="T864_12" style:family="text">
      <style:text-properties style:font-name="Arial" style:font-name-asian="Arial" style:font-name-complex="Arial"/>
    </style:style>
    <style:style style:name="T864_13" style:family="text">
      <style:text-properties style:font-name="Arial" style:font-name-asian="Arial" style:font-name-complex="Arial"/>
    </style:style>
    <style:style style:name="T864_14" style:family="text">
      <style:text-properties style:font-name="Arial" style:font-name-asian="Arial" style:font-name-complex="Arial"/>
    </style:style>
    <style:style style:name="T864_15" style:family="text">
      <style:text-properties style:font-name="Arial" style:font-name-asian="Arial" style:font-name-complex="Arial"/>
    </style:style>
    <style:style style:name="T864_16" style:family="text">
      <style:text-properties style:font-name="Arial" style:font-name-asian="Arial" style:font-name-complex="Arial"/>
    </style:style>
    <style:style style:name="T864_17" style:family="text">
      <style:text-properties style:font-name="Arial" style:font-name-asian="Arial" style:font-name-complex="Arial"/>
    </style:style>
    <style:style style:name="T864_18" style:family="text">
      <style:text-properties style:font-name="Arial" style:font-name-asian="Arial" style:font-name-complex="Arial"/>
    </style:style>
    <style:style style:name="T864_19" style:family="text">
      <style:text-properties style:font-name="Arial" style:font-name-asian="Arial" style:font-name-complex="Arial"/>
    </style:style>
    <style:style style:name="T864_20" style:family="text">
      <style:text-properties style:font-name="Arial" style:font-name-asian="Arial" style:font-name-complex="Arial"/>
    </style:style>
    <style:style style:name="T864_21" style:family="text">
      <style:text-properties style:font-name="Arial" style:font-name-asian="Arial" style:font-name-complex="Arial"/>
    </style:style>
    <style:style style:name="T864_22" style:family="text">
      <style:text-properties style:font-name="Arial" style:font-name-asian="Arial" style:font-name-complex="Arial"/>
    </style:style>
    <style:style style:name="T864_23" style:family="text">
      <style:text-properties style:font-name="Arial" style:font-name-asian="Arial" style:font-name-complex="Arial"/>
    </style:style>
    <style:style style:name="T864_24" style:family="text">
      <style:text-properties style:font-name="Arial" style:font-name-asian="Arial" style:font-name-complex="Arial"/>
    </style:style>
    <style:style style:name="T864_25" style:family="text">
      <style:text-properties style:font-name="Arial" style:font-name-asian="Arial" style:font-name-complex="Arial"/>
    </style:style>
    <style:style style:name="T864_26" style:family="text">
      <style:text-properties style:font-name="Arial" style:font-name-asian="Arial" style:font-name-complex="Arial"/>
    </style:style>
    <style:style style:name="T864_27" style:family="text">
      <style:text-properties style:font-name="Arial" style:font-name-asian="Arial" style:font-name-complex="Arial"/>
    </style:style>
    <style:style style:name="T864_28" style:family="text">
      <style:text-properties style:font-name="Arial" style:font-name-asian="Arial" style:font-name-complex="Arial"/>
    </style:style>
    <style:style style:name="T864_29" style:family="text">
      <style:text-properties style:font-name="Arial" style:font-name-asian="Arial" style:font-name-complex="Arial"/>
    </style:style>
    <style:style style:name="T864_30" style:family="text">
      <style:text-properties style:font-name="Arial" style:font-name-asian="Arial" style:font-name-complex="Arial"/>
    </style:style>
    <style:style style:name="T864_31" style:family="text">
      <style:text-properties style:font-name="Arial" style:font-name-asian="Arial" style:font-name-complex="Arial"/>
    </style:style>
    <style:style style:name="T864_32" style:family="text">
      <style:text-properties style:font-name="Arial" style:font-name-asian="Arial" style:font-name-complex="Arial"/>
    </style:style>
    <style:style style:name="T864_33" style:family="text">
      <style:text-properties style:font-name="Arial" style:font-name-asian="Arial" style:font-name-complex="Arial"/>
    </style:style>
    <style:style style:name="T864_34" style:family="text">
      <style:text-properties style:font-name="Arial" style:font-name-asian="Arial" style:font-name-complex="Arial"/>
    </style:style>
    <style:style style:name="T864_35" style:family="text">
      <style:text-properties style:font-name="Arial" style:font-name-asian="Arial" style:font-name-complex="Arial"/>
    </style:style>
    <style:style style:name="T864_36" style:family="text">
      <style:text-properties style:font-name="Arial" style:font-name-asian="Arial" style:font-name-complex="Arial"/>
    </style:style>
    <style:style style:name="T864_37" style:family="text">
      <style:text-properties style:font-name="Arial" style:font-name-asian="Arial" style:font-name-complex="Arial"/>
    </style:style>
    <style:style style:name="T864_38" style:family="text">
      <style:text-properties style:font-name="Arial" style:font-name-asian="Arial" style:font-name-complex="Arial"/>
    </style:style>
    <style:style style:name="T864_39" style:family="text">
      <style:text-properties style:font-name="Arial" style:font-name-asian="Arial" style:font-name-complex="Arial"/>
    </style:style>
    <style:style style:name="T864_40" style:family="text">
      <style:text-properties style:font-name="Arial" style:font-name-asian="Arial" style:font-name-complex="Arial"/>
    </style:style>
    <style:style style:name="T864_41" style:family="text">
      <style:text-properties style:font-name="Arial" style:font-name-asian="Arial" style:font-name-complex="Arial"/>
    </style:style>
    <style:style style:name="T864_42" style:family="text">
      <style:text-properties style:font-name="Arial" style:font-name-asian="Arial" style:font-name-complex="Arial"/>
    </style:style>
    <style:style style:name="T864_43" style:family="text">
      <style:text-properties style:font-name="Arial" style:font-name-asian="Arial" style:font-name-complex="Arial"/>
    </style:style>
    <style:style style:name="T864_44" style:family="text">
      <style:text-properties style:font-name="Arial" style:font-name-asian="Arial" style:font-name-complex="Arial"/>
    </style:style>
    <style:style style:name="T864_45" style:family="text">
      <style:text-properties style:font-name="Arial" style:font-name-asian="Arial" style:font-name-complex="Arial"/>
    </style:style>
    <style:style style:name="T864_46" style:family="text">
      <style:text-properties style:font-name="Arial" style:font-name-asian="Arial" style:font-name-complex="Arial"/>
    </style:style>
    <style:style style:name="T864_47" style:family="text">
      <style:text-properties style:font-name="Arial" style:font-name-asian="Arial" style:font-name-complex="Arial"/>
    </style:style>
    <style:style style:name="P865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66" style:family="paragraph" style:parent-style-name="Normal">
      <style:paragraph-properties fo:line-height="100%" fo:margin-bottom="0cm"/>
    </style:style>
    <style:style style:name="T866_1" style:family="text">
      <style:text-properties style:font-name="Arial" style:font-name-asian="Arial" style:font-name-complex="Arial"/>
    </style:style>
    <style:style style:name="T866_2" style:family="text">
      <style:text-properties style:font-name="Arial" style:font-name-asian="Arial" style:font-name-complex="Arial"/>
    </style:style>
    <style:style style:name="T866_3" style:family="text">
      <style:text-properties style:font-name="Arial" style:font-name-asian="Arial" style:font-name-complex="Arial"/>
    </style:style>
    <style:style style:name="T866_4" style:family="text">
      <style:text-properties style:font-name="Arial" style:font-name-asian="Arial" style:font-name-complex="Arial"/>
    </style:style>
    <style:style style:name="T866_5" style:family="text">
      <style:text-properties style:font-name="Arial" style:font-name-asian="Arial" style:font-name-complex="Arial"/>
    </style:style>
    <style:style style:name="T866_6" style:family="text">
      <style:text-properties style:font-name="Arial" style:font-name-asian="Arial" style:font-name-complex="Arial"/>
    </style:style>
    <style:style style:name="T866_7" style:family="text">
      <style:text-properties style:font-name="Arial" style:font-name-asian="Arial" style:font-name-complex="Arial"/>
    </style:style>
    <style:style style:name="T866_8" style:family="text">
      <style:text-properties style:font-name="Arial" style:font-name-asian="Arial" style:font-name-complex="Arial"/>
    </style:style>
    <style:style style:name="T866_9" style:family="text">
      <style:text-properties style:font-name="Arial" style:font-name-asian="Arial" style:font-name-complex="Arial"/>
    </style:style>
    <style:style style:name="T866_10" style:family="text">
      <style:text-properties style:font-name="Arial" style:font-name-asian="Arial" style:font-name-complex="Arial"/>
    </style:style>
    <style:style style:name="T866_11" style:family="text">
      <style:text-properties style:font-name="Arial" style:font-name-asian="Arial" style:font-name-complex="Arial"/>
    </style:style>
    <style:style style:name="T866_12" style:family="text">
      <style:text-properties style:font-name="Arial" style:font-name-asian="Arial" style:font-name-complex="Arial"/>
    </style:style>
    <style:style style:name="T866_13" style:family="text">
      <style:text-properties style:font-name="Arial" style:font-name-asian="Arial" style:font-name-complex="Arial"/>
    </style:style>
    <style:style style:name="T866_14" style:family="text">
      <style:text-properties style:font-name="Arial" style:font-name-asian="Arial" style:font-name-complex="Arial"/>
    </style:style>
    <style:style style:name="T866_15" style:family="text">
      <style:text-properties style:font-name="Arial" style:font-name-asian="Arial" style:font-name-complex="Arial"/>
    </style:style>
    <style:style style:name="T866_16" style:family="text">
      <style:text-properties style:font-name="Arial" style:font-name-asian="Arial" style:font-name-complex="Arial"/>
    </style:style>
    <style:style style:name="T866_17" style:family="text">
      <style:text-properties style:font-name="Arial" style:font-name-asian="Arial" style:font-name-complex="Arial"/>
    </style:style>
    <style:style style:name="T866_18" style:family="text">
      <style:text-properties style:font-name="Arial" style:font-name-asian="Arial" style:font-name-complex="Arial"/>
    </style:style>
    <style:style style:name="T866_19" style:family="text">
      <style:text-properties style:font-name="Arial" style:font-name-asian="Arial" style:font-name-complex="Arial"/>
    </style:style>
    <style:style style:name="T866_20" style:family="text">
      <style:text-properties style:font-name="Arial" style:font-name-asian="Arial" style:font-name-complex="Arial"/>
    </style:style>
    <style:style style:name="T866_21" style:family="text">
      <style:text-properties style:font-name="Arial" style:font-name-asian="Arial" style:font-name-complex="Arial"/>
    </style:style>
    <style:style style:name="T866_22" style:family="text">
      <style:text-properties style:font-name="Arial" style:font-name-asian="Arial" style:font-name-complex="Arial"/>
    </style:style>
    <style:style style:name="T866_23" style:family="text">
      <style:text-properties style:font-name="Arial" style:font-name-asian="Arial" style:font-name-complex="Arial"/>
    </style:style>
    <style:style style:name="T866_24" style:family="text">
      <style:text-properties style:font-name="Arial" style:font-name-asian="Arial" style:font-name-complex="Arial"/>
    </style:style>
    <style:style style:name="T866_25" style:family="text">
      <style:text-properties style:font-name="Arial" style:font-name-asian="Arial" style:font-name-complex="Arial"/>
    </style:style>
    <style:style style:name="T866_26" style:family="text">
      <style:text-properties style:font-name="Arial" style:font-name-asian="Arial" style:font-name-complex="Arial"/>
    </style:style>
    <style:style style:name="T866_27" style:family="text">
      <style:text-properties style:font-name="Arial" style:font-name-asian="Arial" style:font-name-complex="Arial"/>
    </style:style>
    <style:style style:name="T866_28" style:family="text">
      <style:text-properties style:font-name="Arial" style:font-name-asian="Arial" style:font-name-complex="Arial"/>
    </style:style>
    <style:style style:name="T866_29" style:family="text">
      <style:text-properties style:font-name="Arial" style:font-name-asian="Arial" style:font-name-complex="Arial"/>
    </style:style>
    <style:style style:name="T866_30" style:family="text">
      <style:text-properties style:font-name="Arial" style:font-name-asian="Arial" style:font-name-complex="Arial"/>
    </style:style>
    <style:style style:name="T866_31" style:family="text">
      <style:text-properties style:font-name="Arial" style:font-name-asian="Arial" style:font-name-complex="Arial"/>
    </style:style>
    <style:style style:name="T866_32" style:family="text">
      <style:text-properties style:font-name="Arial" style:font-name-asian="Arial" style:font-name-complex="Arial"/>
    </style:style>
    <style:style style:name="T866_33" style:family="text">
      <style:text-properties style:font-name="Arial" style:font-name-asian="Arial" style:font-name-complex="Arial"/>
    </style:style>
    <style:style style:name="T866_34" style:family="text">
      <style:text-properties style:font-name="Arial" style:font-name-asian="Arial" style:font-name-complex="Arial"/>
    </style:style>
    <style:style style:name="T866_35" style:family="text">
      <style:text-properties style:font-name="Arial" style:font-name-asian="Arial" style:font-name-complex="Arial"/>
    </style:style>
    <style:style style:name="T866_36" style:family="text">
      <style:text-properties style:font-name="Arial" style:font-name-asian="Arial" style:font-name-complex="Arial"/>
    </style:style>
    <style:style style:name="T866_37" style:family="text">
      <style:text-properties style:font-name="Arial" style:font-name-asian="Arial" style:font-name-complex="Arial"/>
    </style:style>
    <style:style style:name="T866_38" style:family="text">
      <style:text-properties style:font-name="Arial" style:font-name-asian="Arial" style:font-name-complex="Arial"/>
    </style:style>
    <style:style style:name="T866_39" style:family="text">
      <style:text-properties style:font-name="Arial" style:font-name-asian="Arial" style:font-name-complex="Arial"/>
    </style:style>
    <style:style style:name="T866_40" style:family="text">
      <style:text-properties style:font-name="Arial" style:font-name-asian="Arial" style:font-name-complex="Arial"/>
    </style:style>
    <style:style style:name="T866_41" style:family="text">
      <style:text-properties style:font-name="Arial" style:font-name-asian="Arial" style:font-name-complex="Arial"/>
    </style:style>
    <style:style style:name="T866_42" style:family="text">
      <style:text-properties style:font-name="Arial" style:font-name-asian="Arial" style:font-name-complex="Arial"/>
    </style:style>
    <style:style style:name="T866_43" style:family="text">
      <style:text-properties style:font-name="Arial" style:font-name-asian="Arial" style:font-name-complex="Arial"/>
    </style:style>
    <style:style style:name="P867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68" style:family="paragraph" style:parent-style-name="Normal">
      <style:paragraph-properties fo:line-height="100%" fo:margin-bottom="0cm"/>
    </style:style>
    <style:style style:name="T868_1" style:family="text">
      <style:text-properties style:font-name="Arial" style:font-name-asian="Arial" style:font-name-complex="Arial"/>
    </style:style>
    <style:style style:name="T868_2" style:family="text">
      <style:text-properties style:font-name="Arial" style:font-name-asian="Arial" style:font-name-complex="Arial"/>
    </style:style>
    <style:style style:name="T868_3" style:family="text">
      <style:text-properties style:font-name="Arial" style:font-name-asian="Arial" style:font-name-complex="Arial"/>
    </style:style>
    <style:style style:name="T868_4" style:family="text">
      <style:text-properties style:font-name="Arial" style:font-name-asian="Arial" style:font-name-complex="Arial"/>
    </style:style>
    <style:style style:name="T868_5" style:family="text">
      <style:text-properties style:font-name="Arial" style:font-name-asian="Arial" style:font-name-complex="Arial"/>
    </style:style>
    <style:style style:name="T868_6" style:family="text">
      <style:text-properties style:font-name="Arial" style:font-name-asian="Arial" style:font-name-complex="Arial"/>
    </style:style>
    <style:style style:name="T868_7" style:family="text">
      <style:text-properties style:font-name="Arial" style:font-name-asian="Arial" style:font-name-complex="Arial"/>
    </style:style>
    <style:style style:name="T868_8" style:family="text">
      <style:text-properties style:font-name="Arial" style:font-name-asian="Arial" style:font-name-complex="Arial"/>
    </style:style>
    <style:style style:name="T868_9" style:family="text">
      <style:text-properties style:font-name="Arial" style:font-name-asian="Arial" style:font-name-complex="Arial"/>
    </style:style>
    <style:style style:name="T868_10" style:family="text">
      <style:text-properties style:font-name="Arial" style:font-name-asian="Arial" style:font-name-complex="Arial"/>
    </style:style>
    <style:style style:name="T868_11" style:family="text">
      <style:text-properties style:font-name="Arial" style:font-name-asian="Arial" style:font-name-complex="Arial"/>
    </style:style>
    <style:style style:name="T868_12" style:family="text">
      <style:text-properties style:font-name="Arial" style:font-name-asian="Arial" style:font-name-complex="Arial"/>
    </style:style>
    <style:style style:name="T868_13" style:family="text">
      <style:text-properties style:font-name="Arial" style:font-name-asian="Arial" style:font-name-complex="Arial"/>
    </style:style>
    <style:style style:name="T868_14" style:family="text">
      <style:text-properties style:font-name="Arial" style:font-name-asian="Arial" style:font-name-complex="Arial"/>
    </style:style>
    <style:style style:name="T868_15" style:family="text">
      <style:text-properties style:font-name="Arial" style:font-name-asian="Arial" style:font-name-complex="Arial"/>
    </style:style>
    <style:style style:name="T868_16" style:family="text">
      <style:text-properties style:font-name="Arial" style:font-name-asian="Arial" style:font-name-complex="Arial"/>
    </style:style>
    <style:style style:name="T868_17" style:family="text">
      <style:text-properties style:font-name="Arial" style:font-name-asian="Arial" style:font-name-complex="Arial"/>
    </style:style>
    <style:style style:name="T868_18" style:family="text">
      <style:text-properties style:font-name="Arial" style:font-name-asian="Arial" style:font-name-complex="Arial"/>
    </style:style>
    <style:style style:name="T868_19" style:family="text">
      <style:text-properties style:font-name="Arial" style:font-name-asian="Arial" style:font-name-complex="Arial"/>
    </style:style>
    <style:style style:name="T868_20" style:family="text">
      <style:text-properties style:font-name="Arial" style:font-name-asian="Arial" style:font-name-complex="Arial"/>
    </style:style>
    <style:style style:name="T868_21" style:family="text">
      <style:text-properties style:font-name="Arial" style:font-name-asian="Arial" style:font-name-complex="Arial"/>
    </style:style>
    <style:style style:name="T868_22" style:family="text">
      <style:text-properties style:font-name="Arial" style:font-name-asian="Arial" style:font-name-complex="Arial"/>
    </style:style>
    <style:style style:name="T868_23" style:family="text">
      <style:text-properties style:font-name="Arial" style:font-name-asian="Arial" style:font-name-complex="Arial"/>
    </style:style>
    <style:style style:name="T868_24" style:family="text">
      <style:text-properties style:font-name="Arial" style:font-name-asian="Arial" style:font-name-complex="Arial"/>
    </style:style>
    <style:style style:name="T868_25" style:family="text">
      <style:text-properties style:font-name="Arial" style:font-name-asian="Arial" style:font-name-complex="Arial"/>
    </style:style>
    <style:style style:name="T868_26" style:family="text">
      <style:text-properties style:font-name="Arial" style:font-name-asian="Arial" style:font-name-complex="Arial"/>
    </style:style>
    <style:style style:name="T868_27" style:family="text">
      <style:text-properties style:font-name="Arial" style:font-name-asian="Arial" style:font-name-complex="Arial"/>
    </style:style>
    <style:style style:name="T868_28" style:family="text">
      <style:text-properties style:font-name="Arial" style:font-name-asian="Arial" style:font-name-complex="Arial"/>
    </style:style>
    <style:style style:name="T868_29" style:family="text">
      <style:text-properties style:font-name="Arial" style:font-name-asian="Arial" style:font-name-complex="Arial"/>
    </style:style>
    <style:style style:name="T868_30" style:family="text">
      <style:text-properties style:font-name="Arial" style:font-name-asian="Arial" style:font-name-complex="Arial"/>
    </style:style>
    <style:style style:name="T868_31" style:family="text">
      <style:text-properties style:font-name="Arial" style:font-name-asian="Arial" style:font-name-complex="Arial"/>
    </style:style>
    <style:style style:name="T868_32" style:family="text">
      <style:text-properties style:font-name="Arial" style:font-name-asian="Arial" style:font-name-complex="Arial"/>
    </style:style>
    <style:style style:name="T868_33" style:family="text">
      <style:text-properties style:font-name="Arial" style:font-name-asian="Arial" style:font-name-complex="Arial"/>
    </style:style>
    <style:style style:name="T868_34" style:family="text">
      <style:text-properties style:font-name="Arial" style:font-name-asian="Arial" style:font-name-complex="Arial"/>
    </style:style>
    <style:style style:name="T868_35" style:family="text">
      <style:text-properties style:font-name="Arial" style:font-name-asian="Arial" style:font-name-complex="Arial"/>
    </style:style>
    <style:style style:name="T868_36" style:family="text">
      <style:text-properties style:font-name="Arial" style:font-name-asian="Arial" style:font-name-complex="Arial"/>
    </style:style>
    <style:style style:name="T868_37" style:family="text">
      <style:text-properties style:font-name="Arial" style:font-name-asian="Arial" style:font-name-complex="Arial"/>
    </style:style>
    <style:style style:name="T868_38" style:family="text">
      <style:text-properties style:font-name="Arial" style:font-name-asian="Arial" style:font-name-complex="Arial"/>
    </style:style>
    <style:style style:name="T868_39" style:family="text">
      <style:text-properties style:font-name="Arial" style:font-name-asian="Arial" style:font-name-complex="Arial"/>
    </style:style>
    <style:style style:name="P869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70" style:family="paragraph" style:parent-style-name="Normal">
      <style:paragraph-properties fo:line-height="100%" fo:margin-bottom="0cm"/>
    </style:style>
    <style:style style:name="T870_1" style:family="text">
      <style:text-properties style:font-name="Arial" style:font-name-asian="Arial" style:font-name-complex="Arial"/>
    </style:style>
    <style:style style:name="P871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72" style:family="paragraph" style:parent-style-name="Normal">
      <style:paragraph-properties fo:line-height="100%" fo:margin-bottom="0cm"/>
    </style:style>
    <style:style style:name="T872_1" style:family="text">
      <style:text-properties style:font-name="Arial" style:font-name-asian="Arial" style:font-name-complex="Arial"/>
    </style:style>
    <style:style style:name="T872_2" style:family="text">
      <style:text-properties style:font-name="Arial" style:font-name-asian="Arial" style:font-name-complex="Arial"/>
    </style:style>
    <style:style style:name="T872_3" style:family="text">
      <style:text-properties style:font-name="Arial" style:font-name-asian="Arial" style:font-name-complex="Arial"/>
    </style:style>
    <style:style style:name="T872_4" style:family="text">
      <style:text-properties style:font-name="Arial" style:font-name-asian="Arial" style:font-name-complex="Arial"/>
    </style:style>
    <style:style style:name="T872_5" style:family="text">
      <style:text-properties style:font-name="Arial" style:font-name-asian="Arial" style:font-name-complex="Arial"/>
    </style:style>
    <style:style style:name="T872_6" style:family="text">
      <style:text-properties style:font-name="Arial" style:font-name-asian="Arial" style:font-name-complex="Arial"/>
    </style:style>
    <style:style style:name="T872_7" style:family="text">
      <style:text-properties style:font-name="Arial" style:font-name-asian="Arial" style:font-name-complex="Arial"/>
    </style:style>
    <style:style style:name="T872_8" style:family="text">
      <style:text-properties style:font-name="Arial" style:font-name-asian="Arial" style:font-name-complex="Arial"/>
    </style:style>
    <style:style style:name="T872_9" style:family="text">
      <style:text-properties style:font-name="Arial" style:font-name-asian="Arial" style:font-name-complex="Arial"/>
    </style:style>
    <style:style style:name="T872_10" style:family="text">
      <style:text-properties style:font-name="Arial" style:font-name-asian="Arial" style:font-name-complex="Arial"/>
    </style:style>
    <style:style style:name="T872_11" style:family="text">
      <style:text-properties style:font-name="Arial" style:font-name-asian="Arial" style:font-name-complex="Arial"/>
    </style:style>
    <style:style style:name="T872_12" style:family="text">
      <style:text-properties style:font-name="Arial" style:font-name-asian="Arial" style:font-name-complex="Arial"/>
    </style:style>
    <style:style style:name="T872_13" style:family="text">
      <style:text-properties style:font-name="Arial" style:font-name-asian="Arial" style:font-name-complex="Arial"/>
    </style:style>
    <style:style style:name="T872_14" style:family="text">
      <style:text-properties style:font-name="Arial" style:font-name-asian="Arial" style:font-name-complex="Arial"/>
    </style:style>
    <style:style style:name="T872_15" style:family="text">
      <style:text-properties style:font-name="Arial" style:font-name-asian="Arial" style:font-name-complex="Arial"/>
    </style:style>
    <style:style style:name="T872_16" style:family="text">
      <style:text-properties style:font-name="Arial" style:font-name-asian="Arial" style:font-name-complex="Arial"/>
    </style:style>
    <style:style style:name="T872_17" style:family="text">
      <style:text-properties style:font-name="Arial" style:font-name-asian="Arial" style:font-name-complex="Arial"/>
    </style:style>
    <style:style style:name="T872_18" style:family="text">
      <style:text-properties style:font-name="Arial" style:font-name-asian="Arial" style:font-name-complex="Arial"/>
    </style:style>
    <style:style style:name="T872_19" style:family="text">
      <style:text-properties style:font-name="Arial" style:font-name-asian="Arial" style:font-name-complex="Arial"/>
    </style:style>
    <style:style style:name="T872_20" style:family="text">
      <style:text-properties style:font-name="Arial" style:font-name-asian="Arial" style:font-name-complex="Arial"/>
    </style:style>
    <style:style style:name="T872_21" style:family="text">
      <style:text-properties style:font-name="Arial" style:font-name-asian="Arial" style:font-name-complex="Arial"/>
    </style:style>
    <style:style style:name="T872_22" style:family="text">
      <style:text-properties style:font-name="Arial" style:font-name-asian="Arial" style:font-name-complex="Arial"/>
    </style:style>
    <style:style style:name="T872_23" style:family="text">
      <style:text-properties style:font-name="Arial" style:font-name-asian="Arial" style:font-name-complex="Arial"/>
    </style:style>
    <style:style style:name="T872_24" style:family="text">
      <style:text-properties style:font-name="Arial" style:font-name-asian="Arial" style:font-name-complex="Arial"/>
    </style:style>
    <style:style style:name="T872_25" style:family="text">
      <style:text-properties style:font-name="Arial" style:font-name-asian="Arial" style:font-name-complex="Arial"/>
    </style:style>
    <style:style style:name="T872_26" style:family="text">
      <style:text-properties style:font-name="Arial" style:font-name-asian="Arial" style:font-name-complex="Arial"/>
    </style:style>
    <style:style style:name="T872_27" style:family="text">
      <style:text-properties style:font-name="Arial" style:font-name-asian="Arial" style:font-name-complex="Arial"/>
    </style:style>
    <style:style style:name="T872_28" style:family="text">
      <style:text-properties style:font-name="Arial" style:font-name-asian="Arial" style:font-name-complex="Arial"/>
    </style:style>
    <style:style style:name="T872_29" style:family="text">
      <style:text-properties style:font-name="Arial" style:font-name-asian="Arial" style:font-name-complex="Arial"/>
    </style:style>
    <style:style style:name="T872_30" style:family="text">
      <style:text-properties style:font-name="Arial" style:font-name-asian="Arial" style:font-name-complex="Arial"/>
    </style:style>
    <style:style style:name="T872_31" style:family="text">
      <style:text-properties style:font-name="Arial" style:font-name-asian="Arial" style:font-name-complex="Arial"/>
    </style:style>
    <style:style style:name="T872_32" style:family="text">
      <style:text-properties style:font-name="Arial" style:font-name-asian="Arial" style:font-name-complex="Arial"/>
    </style:style>
    <style:style style:name="T872_33" style:family="text">
      <style:text-properties style:font-name="Arial" style:font-name-asian="Arial" style:font-name-complex="Arial"/>
    </style:style>
    <style:style style:name="T872_34" style:family="text">
      <style:text-properties style:font-name="Arial" style:font-name-asian="Arial" style:font-name-complex="Arial"/>
    </style:style>
    <style:style style:name="T872_35" style:family="text">
      <style:text-properties style:font-name="Arial" style:font-name-asian="Arial" style:font-name-complex="Arial"/>
    </style:style>
    <style:style style:name="T872_36" style:family="text">
      <style:text-properties style:font-name="Arial" style:font-name-asian="Arial" style:font-name-complex="Arial"/>
    </style:style>
    <style:style style:name="T872_37" style:family="text">
      <style:text-properties style:font-name="Arial" style:font-name-asian="Arial" style:font-name-complex="Arial"/>
    </style:style>
    <style:style style:name="T872_38" style:family="text">
      <style:text-properties style:font-name="Arial" style:font-name-asian="Arial" style:font-name-complex="Arial"/>
    </style:style>
    <style:style style:name="T872_39" style:family="text">
      <style:text-properties style:font-name="Arial" style:font-name-asian="Arial" style:font-name-complex="Arial"/>
    </style:style>
    <style:style style:name="T872_40" style:family="text">
      <style:text-properties style:font-name="Arial" style:font-name-asian="Arial" style:font-name-complex="Arial"/>
    </style:style>
    <style:style style:name="T872_41" style:family="text">
      <style:text-properties style:font-name="Arial" style:font-name-asian="Arial" style:font-name-complex="Arial"/>
    </style:style>
    <style:style style:name="P873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74" style:family="paragraph" style:parent-style-name="Normal">
      <style:paragraph-properties fo:line-height="100%" fo:margin-bottom="0cm"/>
    </style:style>
    <style:style style:name="T874_1" style:family="text">
      <style:text-properties style:font-name="Arial" style:font-name-asian="Arial" style:font-name-complex="Arial"/>
    </style:style>
    <style:style style:name="T874_2" style:family="text">
      <style:text-properties style:font-name="Arial" style:font-name-asian="Arial" style:font-name-complex="Arial"/>
    </style:style>
    <style:style style:name="T874_3" style:family="text">
      <style:text-properties style:font-name="Arial" style:font-name-asian="Arial" style:font-name-complex="Arial"/>
    </style:style>
    <style:style style:name="T874_4" style:family="text">
      <style:text-properties style:font-name="Arial" style:font-name-asian="Arial" style:font-name-complex="Arial"/>
    </style:style>
    <style:style style:name="T874_5" style:family="text">
      <style:text-properties style:font-name="Arial" style:font-name-asian="Arial" style:font-name-complex="Arial"/>
    </style:style>
    <style:style style:name="T874_6" style:family="text">
      <style:text-properties style:font-name="Arial" style:font-name-asian="Arial" style:font-name-complex="Arial"/>
    </style:style>
    <style:style style:name="T874_7" style:family="text">
      <style:text-properties style:font-name="Arial" style:font-name-asian="Arial" style:font-name-complex="Arial"/>
    </style:style>
    <style:style style:name="T874_8" style:family="text">
      <style:text-properties style:font-name="Arial" style:font-name-asian="Arial" style:font-name-complex="Arial"/>
    </style:style>
    <style:style style:name="T874_9" style:family="text">
      <style:text-properties style:font-name="Arial" style:font-name-asian="Arial" style:font-name-complex="Arial"/>
    </style:style>
    <style:style style:name="T874_10" style:family="text">
      <style:text-properties style:font-name="Arial" style:font-name-asian="Arial" style:font-name-complex="Arial"/>
    </style:style>
    <style:style style:name="T874_11" style:family="text">
      <style:text-properties style:font-name="Arial" style:font-name-asian="Arial" style:font-name-complex="Arial"/>
    </style:style>
    <style:style style:name="T874_12" style:family="text">
      <style:text-properties style:font-name="Arial" style:font-name-asian="Arial" style:font-name-complex="Arial"/>
    </style:style>
    <style:style style:name="T874_13" style:family="text">
      <style:text-properties style:font-name="Arial" style:font-name-asian="Arial" style:font-name-complex="Arial"/>
    </style:style>
    <style:style style:name="T874_14" style:family="text">
      <style:text-properties style:font-name="Arial" style:font-name-asian="Arial" style:font-name-complex="Arial"/>
    </style:style>
    <style:style style:name="T874_15" style:family="text">
      <style:text-properties style:font-name="Arial" style:font-name-asian="Arial" style:font-name-complex="Arial"/>
    </style:style>
    <style:style style:name="T874_16" style:family="text">
      <style:text-properties style:font-name="Arial" style:font-name-asian="Arial" style:font-name-complex="Arial"/>
    </style:style>
    <style:style style:name="T874_17" style:family="text">
      <style:text-properties style:font-name="Arial" style:font-name-asian="Arial" style:font-name-complex="Arial"/>
    </style:style>
    <style:style style:name="T874_18" style:family="text">
      <style:text-properties style:font-name="Arial" style:font-name-asian="Arial" style:font-name-complex="Arial"/>
    </style:style>
    <style:style style:name="T874_19" style:family="text">
      <style:text-properties style:font-name="Arial" style:font-name-asian="Arial" style:font-name-complex="Arial"/>
    </style:style>
    <style:style style:name="T874_20" style:family="text">
      <style:text-properties style:font-name="Arial" style:font-name-asian="Arial" style:font-name-complex="Arial"/>
    </style:style>
    <style:style style:name="T874_21" style:family="text">
      <style:text-properties style:font-name="Arial" style:font-name-asian="Arial" style:font-name-complex="Arial"/>
    </style:style>
    <style:style style:name="T874_22" style:family="text">
      <style:text-properties style:font-name="Arial" style:font-name-asian="Arial" style:font-name-complex="Arial"/>
    </style:style>
    <style:style style:name="T874_23" style:family="text">
      <style:text-properties style:font-name="Arial" style:font-name-asian="Arial" style:font-name-complex="Arial"/>
    </style:style>
    <style:style style:name="T874_24" style:family="text">
      <style:text-properties style:font-name="Arial" style:font-name-asian="Arial" style:font-name-complex="Arial"/>
    </style:style>
    <style:style style:name="T874_25" style:family="text">
      <style:text-properties style:font-name="Arial" style:font-name-asian="Arial" style:font-name-complex="Arial"/>
    </style:style>
    <style:style style:name="T874_26" style:family="text">
      <style:text-properties style:font-name="Arial" style:font-name-asian="Arial" style:font-name-complex="Arial"/>
    </style:style>
    <style:style style:name="T874_27" style:family="text">
      <style:text-properties style:font-name="Arial" style:font-name-asian="Arial" style:font-name-complex="Arial"/>
    </style:style>
    <style:style style:name="T874_28" style:family="text">
      <style:text-properties style:font-name="Arial" style:font-name-asian="Arial" style:font-name-complex="Arial"/>
    </style:style>
    <style:style style:name="T874_29" style:family="text">
      <style:text-properties style:font-name="Arial" style:font-name-asian="Arial" style:font-name-complex="Arial"/>
    </style:style>
    <style:style style:name="T874_30" style:family="text">
      <style:text-properties style:font-name="Arial" style:font-name-asian="Arial" style:font-name-complex="Arial"/>
    </style:style>
    <style:style style:name="T874_31" style:family="text">
      <style:text-properties style:font-name="Arial" style:font-name-asian="Arial" style:font-name-complex="Arial"/>
    </style:style>
    <style:style style:name="T874_32" style:family="text">
      <style:text-properties style:font-name="Arial" style:font-name-asian="Arial" style:font-name-complex="Arial"/>
    </style:style>
    <style:style style:name="T874_33" style:family="text">
      <style:text-properties style:font-name="Arial" style:font-name-asian="Arial" style:font-name-complex="Arial"/>
    </style:style>
    <style:style style:name="T874_34" style:family="text">
      <style:text-properties style:font-name="Arial" style:font-name-asian="Arial" style:font-name-complex="Arial"/>
    </style:style>
    <style:style style:name="T874_35" style:family="text">
      <style:text-properties style:font-name="Arial" style:font-name-asian="Arial" style:font-name-complex="Arial"/>
    </style:style>
    <style:style style:name="T874_36" style:family="text">
      <style:text-properties style:font-name="Arial" style:font-name-asian="Arial" style:font-name-complex="Arial"/>
    </style:style>
    <style:style style:name="T874_37" style:family="text">
      <style:text-properties style:font-name="Arial" style:font-name-asian="Arial" style:font-name-complex="Arial"/>
    </style:style>
    <style:style style:name="T874_38" style:family="text">
      <style:text-properties style:font-name="Arial" style:font-name-asian="Arial" style:font-name-complex="Arial"/>
    </style:style>
    <style:style style:name="T874_39" style:family="text">
      <style:text-properties style:font-name="Arial" style:font-name-asian="Arial" style:font-name-complex="Arial"/>
    </style:style>
    <style:style style:name="T874_40" style:family="text">
      <style:text-properties style:font-name="Arial" style:font-name-asian="Arial" style:font-name-complex="Arial"/>
    </style:style>
    <style:style style:name="T874_41" style:family="text">
      <style:text-properties style:font-name="Arial" style:font-name-asian="Arial" style:font-name-complex="Arial"/>
    </style:style>
    <style:style style:name="P875" style:family="paragraph" style:parent-style-name="Normal">
      <style:paragraph-properties fo:line-height="100%" fo:margin-bottom="0cm"/>
      <style:text-properties style:font-name="Arial" style:font-name-asian="Arial" style:font-name-complex="Arial"/>
    </style:style>
    <style:style style:name="P876" style:family="paragraph" style:parent-style-name="Normal">
      <style:paragraph-properties fo:line-height="100%" fo:margin-bottom="0cm"/>
    </style:style>
    <style:style style:name="T876_1" style:family="text">
      <style:text-properties style:font-name="Arial" style:font-name-asian="Arial" style:font-name-complex="Arial"/>
    </style:style>
    <style:style style:name="T876_2" style:family="text">
      <style:text-properties style:font-name="Arial" style:font-name-asian="Arial" style:font-name-complex="Arial"/>
    </style:style>
    <style:style style:name="T876_3" style:family="text">
      <style:text-properties style:font-name="Arial" style:font-name-asian="Arial" style:font-name-complex="Arial"/>
    </style:style>
    <style:style style:name="T876_4" style:family="text">
      <style:text-properties style:font-name="Arial" style:font-name-asian="Arial" style:font-name-complex="Arial"/>
    </style:style>
    <style:style style:name="T876_5" style:family="text">
      <style:text-properties style:font-name="Arial" style:font-name-asian="Arial" style:font-name-complex="Arial"/>
    </style:style>
    <style:style style:name="T876_6" style:family="text">
      <style:text-properties style:font-name="Arial" style:font-name-asian="Arial" style:font-name-complex="Arial"/>
    </style:style>
    <style:style style:name="T876_7" style:family="text">
      <style:text-properties style:font-name="Arial" style:font-name-asian="Arial" style:font-name-complex="Arial"/>
    </style:style>
    <style:style style:name="T876_8" style:family="text">
      <style:text-properties style:font-name="Arial" style:font-name-asian="Arial" style:font-name-complex="Arial"/>
    </style:style>
    <style:style style:name="T876_9" style:family="text">
      <style:text-properties style:font-name="Arial" style:font-name-asian="Arial" style:font-name-complex="Arial"/>
    </style:style>
    <style:style style:name="T876_10" style:family="text">
      <style:text-properties style:font-name="Arial" style:font-name-asian="Arial" style:font-name-complex="Arial"/>
    </style:style>
    <style:style style:name="T876_11" style:family="text">
      <style:text-properties style:font-name="Arial" style:font-name-asian="Arial" style:font-name-complex="Arial"/>
    </style:style>
    <style:style style:name="T876_12" style:family="text">
      <style:text-properties style:font-name="Arial" style:font-name-asian="Arial" style:font-name-complex="Arial"/>
    </style:style>
    <style:style style:name="T876_13" style:family="text">
      <style:text-properties style:font-name="Arial" style:font-name-asian="Arial" style:font-name-complex="Arial"/>
    </style:style>
    <style:style style:name="T876_14" style:family="text">
      <style:text-properties style:font-name="Arial" style:font-name-asian="Arial" style:font-name-complex="Arial"/>
    </style:style>
    <style:style style:name="T876_15" style:family="text">
      <style:text-properties style:font-name="Arial" style:font-name-asian="Arial" style:font-name-complex="Arial"/>
    </style:style>
    <style:style style:name="T876_16" style:family="text">
      <style:text-properties style:font-name="Arial" style:font-name-asian="Arial" style:font-name-complex="Arial"/>
    </style:style>
    <style:style style:name="T876_17" style:family="text">
      <style:text-properties style:font-name="Arial" style:font-name-asian="Arial" style:font-name-complex="Arial"/>
    </style:style>
    <style:style style:name="T876_18" style:family="text">
      <style:text-properties style:font-name="Arial" style:font-name-asian="Arial" style:font-name-complex="Arial"/>
    </style:style>
    <style:style style:name="T876_19" style:family="text">
      <style:text-properties style:font-name="Arial" style:font-name-asian="Arial" style:font-name-complex="Arial"/>
    </style:style>
    <style:style style:name="T876_20" style:family="text">
      <style:text-properties style:font-name="Arial" style:font-name-asian="Arial" style:font-name-complex="Arial"/>
    </style:style>
    <style:style style:name="T876_21" style:family="text">
      <style:text-properties style:font-name="Arial" style:font-name-asian="Arial" style:font-name-complex="Arial"/>
    </style:style>
    <style:style style:name="T876_22" style:family="text">
      <style:text-properties style:font-name="Arial" style:font-name-asian="Arial" style:font-name-complex="Arial"/>
    </style:style>
    <style:style style:name="T876_23" style:family="text">
      <style:text-properties style:font-name="Arial" style:font-name-asian="Arial" style:font-name-complex="Arial"/>
    </style:style>
    <style:style style:name="T876_24" style:family="text">
      <style:text-properties style:font-name="Arial" style:font-name-asian="Arial" style:font-name-complex="Arial"/>
    </style:style>
    <style:style style:name="T876_25" style:family="text">
      <style:text-properties style:font-name="Arial" style:font-name-asian="Arial" style:font-name-complex="Arial"/>
    </style:style>
    <style:style style:name="T876_26" style:family="text">
      <style:text-properties style:font-name="Arial" style:font-name-asian="Arial" style:font-name-complex="Arial"/>
    </style:style>
    <style:style style:name="T876_27" style:family="text">
      <style:text-properties style:font-name="Arial" style:font-name-asian="Arial" style:font-name-complex="Arial"/>
    </style:style>
    <style:style style:name="T876_28" style:family="text">
      <style:text-properties style:font-name="Arial" style:font-name-asian="Arial" style:font-name-complex="Arial"/>
    </style:style>
    <style:style style:name="T876_29" style:family="text">
      <style:text-properties style:font-name="Arial" style:font-name-asian="Arial" style:font-name-complex="Arial"/>
    </style:style>
    <style:style style:name="T876_30" style:family="text">
      <style:text-properties style:font-name="Arial" style:font-name-asian="Arial" style:font-name-complex="Arial"/>
    </style:style>
    <style:style style:name="T876_31" style:family="text">
      <style:text-properties style:font-name="Arial" style:font-name-asian="Arial" style:font-name-complex="Arial"/>
    </style:style>
    <style:style style:name="T876_32" style:family="text">
      <style:text-properties style:font-name="Arial" style:font-name-asian="Arial" style:font-name-complex="Arial"/>
    </style:style>
    <style:style style:name="T876_33" style:family="text">
      <style:text-properties style:font-name="Arial" style:font-name-asian="Arial" style:font-name-complex="Arial"/>
    </style:style>
    <style:style style:name="T876_34" style:family="text">
      <style:text-properties style:font-name="Arial" style:font-name-asian="Arial" style:font-name-complex="Arial"/>
    </style:style>
    <style:style style:name="T876_35" style:family="text">
      <style:text-properties style:font-name="Arial" style:font-name-asian="Arial" style:font-name-complex="Arial"/>
    </style:style>
    <style:style style:name="T876_36" style:family="text">
      <style:text-properties style:font-name="Arial" style:font-name-asian="Arial" style:font-name-complex="Arial"/>
    </style:style>
    <style:style style:name="T876_37" style:family="text">
      <style:text-properties style:font-name="Arial" style:font-name-asian="Arial" style:font-name-complex="Arial"/>
    </style:style>
    <style:style style:name="P87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/>
    </style:style>
    <style:style style:name="P878" style:family="paragraph" style:parent-style-name="Normal">
      <style:paragraph-properties fo:text-align="justify" fo:line-height="100%" fo:margin-bottom="0cm"/>
    </style:style>
    <style:style style:name="T878_1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878_2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878_3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879" style:family="paragraph" style:parent-style-name="Normal">
      <style:paragraph-properties fo:text-align="justify" fo:line-height="100%" fo:margin-bottom="0cm"/>
    </style:style>
    <style:style style:name="T879_1" style:family="text">
      <style:text-properties style:font-name="Arial" style:font-name-asian="Times New Roman" style:font-name-complex="Arial"/>
    </style:style>
    <style:style style:name="P880" style:family="paragraph" style:parent-style-name="Normal">
      <style:paragraph-properties fo:text-align="justify" fo:line-height="100%" fo:margin-bottom="0cm"/>
      <style:text-properties style:font-name="Arial" style:font-name-asian="Times New Roman" style:font-name-complex="Arial"/>
    </style:style>
    <style:style style:name="P881" style:family="paragraph" style:parent-style-name="Normal">
      <style:paragraph-properties fo:text-align="justify" fo:line-height="100%" fo:margin-bottom="0cm"/>
    </style:style>
    <style:style style:name="T881_1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882" style:family="paragraph" style:parent-style-name="Normal">
      <style:paragraph-properties fo:text-align="justify" fo:line-height="100%" fo:margin-bottom="0cm"/>
    </style:style>
    <style:style style:name="T882_1" style:family="text">
      <style:text-properties style:font-name="Arial" style:font-name-asian="Times New Roman" style:font-name-complex="Arial"/>
    </style:style>
    <style:style style:name="P883" style:family="paragraph" style:parent-style-name="Normal">
      <style:paragraph-properties fo:line-height="100%" fo:margin-bottom="0cm"/>
    </style:style>
    <style:style style:name="T883_1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884" style:family="paragraph" style:parent-style-name="Normal">
      <style:paragraph-properties fo:line-height="100%" fo:margin-bottom="0cm"/>
    </style:style>
    <style:style style:name="T884_1" style:family="text">
      <style:text-properties style:font-name="Arial" style:font-name-asian="Times New Roman" style:font-name-complex="Arial"/>
    </style:style>
    <style:style style:name="P885" style:family="paragraph" style:parent-style-name="Normal">
      <style:paragraph-properties fo:break-before="page" fo:background-color="#dbe5f1" fo:line-height="100%" fo:padding-top="0.035cm" fo:border-top="#000000 0.018cm solid" fo:padding-bottom="0cm" fo:border-bottom="#000000 0.018cm solid" fo:margin-bottom="0cm" fo:padding-left="0.141cm" fo:border-left="#000000 0.018cm solid" fo:padding-right="0.141cm" fo:border-right="#000000 0.018cm solid"/>
    </style:style>
    <style:style style:name="T885_1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 style:letter-kerning="true"/>
    </style:style>
    <style:style style:name="P886" style:family="paragraph" style:parent-style-name="Normal">
      <style:paragraph-properties fo:line-height="100%" fo:margin-bottom="0cm"/>
      <style:text-properties style:font-name="Arial" style:font-name-asian="Times New Roman" style:font-name-complex="Arial" fo:font-weight="bold" style:font-weight-asian="bold"/>
    </style:style>
    <style:style style:name="P887" style:family="paragraph" style:parent-style-name="List_20_Paragraph">
      <style:paragraph-properties fo:margin-bottom="0.212cm" fo:margin-left="-0.63cm"/>
      <style:text-properties fo:color="#000000" style:font-name="Arial" style:font-name-asian="Arial" style:font-name-complex="Arial"/>
    </style:style>
    <style:style style:name="P888" style:family="paragraph" style:parent-style-name="List_20_Paragraph">
      <style:paragraph-properties fo:margin-bottom="0.212cm" fo:margin-left="-0.63cm"/>
    </style:style>
    <style:style style:name="T888_1" style:family="text">
      <style:text-properties style:font-name="Arial" style:font-name-asian="Arial" style:font-name-complex="Arial" fo:font-weight="bold" style:font-weight-asian="bold" style:font-weight-complex="bold"/>
    </style:style>
    <style:style style:name="P889" style:family="paragraph" style:parent-style-name="List_20_Paragraph">
      <style:paragraph-properties fo:text-indent="-0.63cm" fo:margin-bottom="0.212cm" fo:margin-left="0cm"/>
      <style:text-properties fo:font-style="italic" style:font-style-asian="italic" style:font-name="Arial" style:font-name-asian="Arial" style:font-name-complex="Arial"/>
    </style:style>
    <style:style style:name="Table24" style:family="table">
      <style:table-properties table:align="left" style:width="15.903cm" fo:margin-left="0cm"/>
    </style:style>
    <style:style style:name="Column90" style:family="table-column">
      <style:table-column-properties style:column-width="3.637cm"/>
    </style:style>
    <style:style style:name="Column91" style:family="table-column">
      <style:table-column-properties style:column-width="2.194cm"/>
    </style:style>
    <style:style style:name="Column92" style:family="table-column">
      <style:table-column-properties style:column-width="2.346cm"/>
    </style:style>
    <style:style style:name="Column93" style:family="table-column">
      <style:table-column-properties style:column-width="7.726cm"/>
    </style:style>
    <style:style style:name="Row133" style:family="table-row">
      <style:table-row-properties style:min-row-height="0.714cm"/>
    </style:style>
    <style:style style:name="Cell449" style:family="table-cell">
      <style:table-cell-properties fo:background-color="#000000" style:vertical-align="top" fo:border-top="#000000 0.018cm solid" fo:border-bottom="#000000 0.018cm solid" fo:padding-left="0.19cm" fo:border-left="#000000 0.018cm solid" fo:padding-right="0.19cm" fo:wrap-option="wrap"/>
    </style:style>
    <style:style style:name="P890" style:family="paragraph" style:parent-style-name="Normal">
      <style:paragraph-properties fo:line-height="100%" fo:margin-bottom="0cm"/>
    </style:style>
    <style:style style:name="T890_1" style:family="text">
      <style:text-properties fo:color="#ffffff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50" style:family="table-cell">
      <style:table-cell-properties fo:background-color="#000000" style:vertical-align="top" fo:border-top="#000000 0.018cm solid" fo:border-bottom="#000000 0.018cm solid" fo:padding-left="0.19cm" fo:padding-right="0.19cm" fo:wrap-option="wrap"/>
    </style:style>
    <style:style style:name="P891" style:family="paragraph" style:parent-style-name="Normal">
      <style:paragraph-properties fo:line-height="100%" fo:margin-bottom="0cm"/>
    </style:style>
    <style:style style:name="T891_1" style:family="text">
      <style:text-properties fo:color="#ffffff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51" style:family="table-cell">
      <style:table-cell-properties fo:background-color="#000000" style:vertical-align="top" fo:border-top="#000000 0.018cm solid" fo:border-bottom="#000000 0.018cm solid" fo:padding-left="0.19cm" fo:padding-right="0.19cm" fo:wrap-option="wrap"/>
    </style:style>
    <style:style style:name="P892" style:family="paragraph" style:parent-style-name="Normal">
      <style:paragraph-properties fo:line-height="100%" fo:margin-bottom="0cm"/>
    </style:style>
    <style:style style:name="T892_1" style:family="text">
      <style:text-properties fo:color="#ffffff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52" style:family="table-cell">
      <style:table-cell-properties fo:background-color="#000000" style:vertical-align="top" fo:border-top="#000000 0.018cm solid" fo:border-bottom="#000000 0.018cm solid" fo:padding-left="0.19cm" fo:padding-right="0.19cm" fo:border-right="#000000 0.018cm solid" fo:wrap-option="wrap"/>
    </style:style>
    <style:style style:name="P893" style:family="paragraph" style:parent-style-name="Normal">
      <style:paragraph-properties fo:line-height="100%" fo:margin-bottom="0cm"/>
    </style:style>
    <style:style style:name="T893_1" style:family="text">
      <style:text-properties fo:color="#ffffff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93_2" style:family="text">
      <style:text-properties fo:color="#ffffff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34" style:family="table-row">
      <style:table-row-properties style:min-row-height="0.714cm"/>
    </style:style>
    <style:style style:name="Cell453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894" style:family="paragraph" style:parent-style-name="Normal">
      <style:paragraph-properties fo:line-height="100%" fo:margin-bottom="0cm"/>
    </style:style>
    <style:style style:name="T89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54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895" style:family="paragraph" style:parent-style-name="Normal">
      <style:paragraph-properties fo:line-height="100%" fo:margin-bottom="0cm"/>
    </style:style>
    <style:style style:name="T89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55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896" style:family="paragraph" style:parent-style-name="Normal">
      <style:paragraph-properties fo:line-height="100%" fo:margin-bottom="0cm"/>
    </style:style>
    <style:style style:name="T89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897" style:family="paragraph" style:parent-style-name="Normal">
      <style:paragraph-properties fo:line-height="100%" fo:margin-bottom="0cm"/>
    </style:style>
    <style:style style:name="T89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56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898" style:family="paragraph" style:parent-style-name="List_20_Paragraph">
      <style:paragraph-properties fo:text-indent="-0.635cm" fo:line-height="100%" fo:margin-bottom="0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9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899" style:family="paragraph" style:parent-style-name="List_20_Paragraph">
      <style:paragraph-properties fo:text-indent="-0.635cm" fo:line-height="100%" fo:margin-bottom="0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9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5" style:family="table-row">
      <style:table-row-properties style:min-row-height="0.714cm"/>
    </style:style>
    <style:style style:name="Cell457" style:family="table-cell">
      <style:table-cell-properties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00" style:family="paragraph" style:parent-style-name="Normal">
      <style:paragraph-properties fo:line-height="100%" fo:margin-bottom="0cm"/>
    </style:style>
    <style:style style:name="T90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0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58" style:family="table-cell">
      <style:table-cell-properties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01" style:family="paragraph" style:parent-style-name="Normal">
      <style:paragraph-properties fo:line-height="100%" fo:margin-bottom="0cm"/>
    </style:style>
    <style:style style:name="T90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59" style:family="table-cell">
      <style:table-cell-properties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02" style:family="paragraph" style:parent-style-name="Normal">
      <style:paragraph-properties fo:line-height="100%" fo:margin-bottom="0cm"/>
    </style:style>
    <style:style style:name="T90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0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0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02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60" style:family="table-cell">
      <style:table-cell-properties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03" style:family="paragraph" style:parent-style-name="List_20_Paragraph">
      <style:paragraph-properties fo:text-indent="-0.635cm" fo:line-height="100%" fo:margin-bottom="0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0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04" style:family="paragraph" style:parent-style-name="List_20_Paragraph">
      <style:paragraph-properties fo:text-indent="-0.635cm" fo:line-height="100%" fo:margin-bottom="0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0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6" style:family="table-row">
      <style:table-row-properties style:min-row-height="0.556cm"/>
    </style:style>
    <style:style style:name="Cell461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05" style:family="paragraph" style:parent-style-name="Normal">
      <style:paragraph-properties fo:line-height="100%" fo:margin-bottom="0cm"/>
    </style:style>
    <style:style style:name="T90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62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06" style:family="paragraph" style:parent-style-name="Normal">
      <style:paragraph-properties fo:line-height="100%" fo:margin-bottom="0cm"/>
    </style:style>
    <style:style style:name="T90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63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07" style:family="paragraph" style:parent-style-name="Normal">
      <style:paragraph-properties fo:line-height="100%" fo:margin-bottom="0cm"/>
    </style:style>
    <style:style style:name="T90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0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64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08" style:family="paragraph" style:parent-style-name="List_20_Paragraph">
      <style:paragraph-properties fo:text-indent="-0.635cm" fo:line-height="100%" fo:margin-bottom="0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0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09" style:family="paragraph" style:parent-style-name="List_20_Paragraph">
      <style:paragraph-properties fo:text-indent="-0.635cm" fo:line-height="100%" fo:margin-bottom="0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0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10" style:family="paragraph" style:parent-style-name="List_20_Paragraph">
      <style:paragraph-properties fo:text-indent="-0.635cm" fo:line-height="100%" fo:margin-bottom="0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1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11" style:family="paragraph" style:parent-style-name="List_20_Paragraph">
      <style:paragraph-properties fo:text-indent="-0.635cm" fo:line-height="100%" fo:margin-bottom="0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1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7" style:family="table-row">
      <style:table-row-properties style:min-row-height="0.556cm"/>
    </style:style>
    <style:style style:name="Cell465" style:family="table-cell">
      <style:table-cell-properties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12" style:family="paragraph" style:parent-style-name="Normal">
      <style:paragraph-properties fo:line-height="100%" fo:margin-bottom="0cm"/>
    </style:style>
    <style:style style:name="T9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1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66" style:family="table-cell">
      <style:table-cell-properties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13" style:family="paragraph" style:parent-style-name="Normal">
      <style:paragraph-properties fo:line-height="100%" fo:margin-bottom="0cm"/>
    </style:style>
    <style:style style:name="T91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67" style:family="table-cell">
      <style:table-cell-properties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14" style:family="paragraph" style:parent-style-name="Normal">
      <style:paragraph-properties fo:line-height="100%" fo:margin-bottom="0cm"/>
    </style:style>
    <style:style style:name="T91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1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68" style:family="table-cell">
      <style:table-cell-properties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15" style:family="paragraph" style:parent-style-name="List_20_Paragraph">
      <style:paragraph-properties fo:text-indent="-0.635cm" fo:line-height="100%" fo:margin-bottom="0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1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16" style:family="paragraph" style:parent-style-name="List_20_Paragraph">
      <style:paragraph-properties fo:text-indent="-0.635cm" fo:line-height="100%" fo:margin-bottom="0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1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8" style:family="table-row">
      <style:table-row-properties style:min-row-height="0.556cm"/>
    </style:style>
    <style:style style:name="Cell469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17" style:family="paragraph" style:parent-style-name="Normal">
      <style:paragraph-properties fo:line-height="100%" fo:margin-bottom="0cm"/>
    </style:style>
    <style:style style:name="T91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1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70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18" style:family="paragraph" style:parent-style-name="Normal">
      <style:paragraph-properties fo:line-height="100%" fo:margin-bottom="0cm"/>
    </style:style>
    <style:style style:name="T91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71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19" style:family="paragraph" style:parent-style-name="Normal">
      <style:paragraph-properties fo:line-height="100%" fo:margin-bottom="0cm"/>
    </style:style>
    <style:style style:name="T91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1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72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20" style:family="paragraph" style:parent-style-name="List_20_Paragraph">
      <style:paragraph-properties fo:text-indent="-0.635cm" fo:line-height="100%" fo:margin-bottom="0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0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21" style:family="paragraph" style:parent-style-name="List_20_Paragraph">
      <style:paragraph-properties fo:margin-bottom="0.212cm" fo:margin-left="0cm"/>
      <style:text-properties style:font-name="Arial" style:font-name-asian="Arial" style:font-name-complex="Arial"/>
    </style:style>
    <style:style style:name="P922" style:family="paragraph" style:parent-style-name="List_20_Paragraph">
      <style:paragraph-properties fo:margin-bottom="0.212cm" fo:margin-left="0cm"/>
    </style:style>
    <style:style style:name="T922_1" style:family="text"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T922_2" style:family="text"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T922_3" style:family="text"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T922_4" style:family="text"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T922_5" style:family="text"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T922_6" style:family="text"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T922_7" style:family="text"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T922_8" style:family="text"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T922_9" style:family="text"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P923" style:family="paragraph" style:parent-style-name="List_20_Paragraph">
      <style:paragraph-properties fo:margin-bottom="0.212cm" fo:margin-left="0cm"/>
      <style:text-properties style:font-name="Arial" style:font-name-asian="Arial" style:font-name-complex="Arial"/>
    </style:style>
    <style:style style:name="P924" style:family="paragraph" style:parent-style-name="List_20_Paragraph">
      <style:paragraph-properties fo:margin-bottom="0.212cm" fo:margin-left="0cm"/>
    </style:style>
    <style:style style:name="T924_1" style:family="text">
      <style:text-properties style:font-name="Arial" style:font-name-asian="Arial" style:font-name-complex="Arial"/>
    </style:style>
    <style:style style:name="T924_2" style:family="text">
      <style:text-properties style:font-name="Arial" style:font-name-asian="Arial" style:font-name-complex="Arial"/>
    </style:style>
    <style:style style:name="T924_3" style:family="text">
      <style:text-properties style:font-name="Arial" style:font-name-asian="Arial" style:font-name-complex="Arial"/>
    </style:style>
    <style:style style:name="T924_4" style:family="text">
      <style:text-properties style:font-name="Arial" style:font-name-asian="Arial" style:font-name-complex="Arial"/>
    </style:style>
    <style:style style:name="T924_5" style:family="text">
      <style:text-properties style:font-name="Arial" style:font-name-asian="Arial" style:font-name-complex="Arial"/>
    </style:style>
    <style:style style:name="T924_6" style:family="text">
      <style:text-properties style:font-name="Arial" style:font-name-asian="Arial" style:font-name-complex="Arial"/>
    </style:style>
    <style:style style:name="Table25" style:family="table">
      <style:table-properties table:align="left" style:width="15.903cm" fo:margin-left="0cm"/>
    </style:style>
    <style:style style:name="Column94" style:family="table-column">
      <style:table-column-properties style:column-width="3.681cm"/>
    </style:style>
    <style:style style:name="Column95" style:family="table-column">
      <style:table-column-properties style:column-width="12.222cm"/>
    </style:style>
    <style:style style:name="Row139" style:family="table-row">
      <style:table-row-properties style:min-row-height="0.714cm"/>
    </style:style>
    <style:style style:name="Cell473" style:family="table-cell">
      <style:table-cell-properties fo:background-color="#000000" style:vertical-align="top" fo:border-top="#000000 0.018cm solid" fo:border-bottom="#000000 0.018cm solid" fo:padding-left="0.19cm" fo:border-left="#000000 0.018cm solid" fo:padding-right="0.19cm" fo:wrap-option="wrap"/>
    </style:style>
    <style:style style:name="P925" style:family="paragraph" style:parent-style-name="Normal">
      <style:paragraph-properties fo:line-height="100%" fo:margin-bottom="0cm"/>
    </style:style>
    <style:style style:name="T925_1" style:family="text">
      <style:text-properties fo:color="#ffffff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74" style:family="table-cell">
      <style:table-cell-properties fo:background-color="#000000" style:vertical-align="top" fo:border-top="#000000 0.018cm solid" fo:border-bottom="#000000 0.018cm solid" fo:padding-left="0.19cm" fo:padding-right="0.19cm" fo:border-right="#000000 0.018cm solid" fo:wrap-option="wrap"/>
    </style:style>
    <style:style style:name="P926" style:family="paragraph" style:parent-style-name="Normal">
      <style:paragraph-properties fo:line-height="100%" fo:margin-bottom="0cm"/>
    </style:style>
    <style:style style:name="T926_1" style:family="text">
      <style:text-properties fo:color="#ffffff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40" style:family="table-row">
      <style:table-row-properties style:min-row-height="0.714cm"/>
    </style:style>
    <style:style style:name="Cell475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27" style:family="paragraph" style:parent-style-name="Normal">
      <style:paragraph-properties fo:line-height="100%" fo:margin-bottom="0cm"/>
    </style:style>
    <style:style style:name="T92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76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28" style:family="paragraph" style:parent-style-name="Normal">
      <style:paragraph-properties fo:line-height="100%" fo:margin-bottom="0cm"/>
    </style:style>
    <style:style style:name="T92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2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41" style:family="table-row">
      <style:table-row-properties style:min-row-height="0.714cm"/>
    </style:style>
    <style:style style:name="Cell477" style:family="table-cell">
      <style:table-cell-properties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29" style:family="paragraph" style:parent-style-name="Normal">
      <style:paragraph-properties fo:line-height="100%" fo:margin-bottom="0cm"/>
    </style:style>
    <style:style style:name="T92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78" style:family="table-cell">
      <style:table-cell-properties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30" style:family="paragraph" style:parent-style-name="Normal">
      <style:paragraph-properties fo:line-height="100%" fo:margin-bottom="0cm"/>
    </style:style>
    <style:style style:name="T93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3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42" style:family="table-row">
      <style:table-row-properties style:min-row-height="0.714cm"/>
    </style:style>
    <style:style style:name="Cell479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31" style:family="paragraph" style:parent-style-name="Normal">
      <style:paragraph-properties fo:line-height="100%" fo:margin-bottom="0cm"/>
    </style:style>
    <style:style style:name="T9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80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32" style:family="paragraph" style:parent-style-name="Normal">
      <style:paragraph-properties fo:line-height="100%" fo:margin-bottom="0cm"/>
    </style:style>
    <style:style style:name="T93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3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3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43" style:family="table-row">
      <style:table-row-properties style:min-row-height="0.556cm"/>
    </style:style>
    <style:style style:name="Cell481" style:family="table-cell">
      <style:table-cell-properties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33" style:family="paragraph" style:parent-style-name="Normal">
      <style:paragraph-properties fo:line-height="100%" fo:margin-bottom="0cm"/>
    </style:style>
    <style:style style:name="T93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82" style:family="table-cell">
      <style:table-cell-properties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34" style:family="paragraph" style:parent-style-name="Normal">
      <style:paragraph-properties fo:line-height="100%" fo:margin-bottom="0cm"/>
    </style:style>
    <style:style style:name="T93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3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3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34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34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34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34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34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44" style:family="table-row">
      <style:table-row-properties style:min-row-height="0.556cm"/>
    </style:style>
    <style:style style:name="Cell483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35" style:family="paragraph" style:parent-style-name="Normal">
      <style:paragraph-properties fo:line-height="100%" fo:margin-bottom="0cm"/>
    </style:style>
    <style:style style:name="T93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84" style:family="table-cell">
      <style:table-cell-properties fo:background-color="#cccccc" style:vertical-align="top" fo:border-top="#666666 0.018cm solid" fo:border-bottom="#666666 0.018cm solid" fo:padding-left="0.19cm" fo:border-left="#666666 0.018cm solid" fo:padding-right="0.19cm" fo:border-right="#666666 0.018cm solid" fo:wrap-option="wrap"/>
    </style:style>
    <style:style style:name="P936" style:family="paragraph" style:parent-style-name="Normal">
      <style:paragraph-properties fo:line-height="100%" fo:margin-bottom="0cm"/>
    </style:style>
    <style:style style:name="T93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3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37" style:family="paragraph" style:parent-style-name="Normal">
      <style:paragraph-properties fo:line-height="100%" fo:margin-bottom="0cm"/>
    </style:style>
    <style:style style:name="T93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3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3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37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38" style:family="paragraph" style:parent-style-name="Normal">
      <style:paragraph-properties fo:line-height="100%" fo:margin-bottom="0cm"/>
    </style:style>
    <style:style style:name="T93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3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3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38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38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38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39" style:family="paragraph" style:parent-style-name="List_20_Paragraph">
      <style:paragraph-properties fo:margin-bottom="0.212cm" fo:margin-left="0cm"/>
      <style:text-properties style:font-name="Arial" style:font-name-asian="Arial" style:font-name-complex="Arial"/>
    </style:style>
    <style:style style:name="P940" style:family="paragraph" style:parent-style-name="List_20_Paragraph">
      <style:paragraph-properties fo:margin-bottom="0.212cm" fo:margin-left="0cm"/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P941" style:family="paragraph" style:parent-style-name="List_20_Paragraph">
      <style:paragraph-properties fo:margin-bottom="0.212cm" fo:margin-left="0cm"/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P942" style:family="paragraph" style:parent-style-name="List_20_Paragraph">
      <style:paragraph-properties fo:margin-bottom="0.212cm" fo:margin-left="0cm"/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P943" style:family="paragraph" style:parent-style-name="List_20_Paragraph">
      <style:paragraph-properties fo:margin-bottom="0.212cm" fo:margin-left="0cm"/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P944" style:family="paragraph" style:parent-style-name="List_20_Paragraph">
      <style:paragraph-properties fo:margin-bottom="0.212cm" fo:margin-left="0cm"/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P945" style:family="paragraph" style:parent-style-name="List_20_Paragraph">
      <style:paragraph-properties fo:margin-bottom="0.212cm" fo:margin-left="0cm"/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P946" style:family="paragraph" style:parent-style-name="List_20_Paragraph">
      <style:paragraph-properties fo:margin-bottom="0.212cm" fo:margin-left="0cm"/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P947" style:family="paragraph" style:parent-style-name="List_20_Paragraph">
      <style:paragraph-properties fo:margin-bottom="0.212cm" fo:margin-left="0cm"/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P948" style:family="paragraph" style:parent-style-name="List_20_Paragraph">
      <style:paragraph-properties fo:margin-bottom="0.212cm" fo:margin-left="0cm"/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P949" style:family="paragraph" style:parent-style-name="List_20_Paragraph">
      <style:paragraph-properties fo:margin-bottom="0.212cm" fo:margin-left="0cm"/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P950" style:family="paragraph" style:parent-style-name="List_20_Paragraph">
      <style:paragraph-properties fo:margin-bottom="0.212cm" fo:margin-left="0cm">
        <style:tab-stops>
          <style:tab-stop style:type="left" style:leader-style="none" style:position="5.838cm"/>
        </style:tab-stops>
      </style:paragraph-properties>
    </style:style>
    <style:style style:name="T950_1" style:family="text"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T950_2" style:family="text">
      <style:text-properties style:font-style-complex="italic" style:font-name="Arial" style:font-name-asian="Arial" style:font-name-complex="Arial" fo:font-weight="bold" style:font-weight-asian="bold" style:font-weight-complex="bold"/>
    </style:style>
    <style:style style:name="P951" style:family="paragraph" style:parent-style-name="List_20_Paragraph">
      <style:paragraph-properties fo:margin-bottom="0.212cm" fo:margin-left="0cm"/>
    </style:style>
    <style:style style:name="T951_1" style:family="text">
      <style:text-properties fo:color="#000000" style:font-name="Arial" style:font-name-asian="Arial" style:font-name-complex="Arial"/>
    </style:style>
    <style:style style:name="T951_2" style:family="text">
      <style:text-properties fo:color="#000000" style:font-name="Arial" style:font-name-asian="Arial" style:font-name-complex="Arial"/>
    </style:style>
    <style:style style:name="T951_3" style:family="text">
      <style:text-properties fo:color="#000000" style:font-name="Arial" style:font-name-asian="Arial" style:font-name-complex="Arial"/>
    </style:style>
    <style:style style:name="T951_4" style:family="text">
      <style:text-properties fo:color="#000000" style:font-name="Arial" style:font-name-asian="Arial" style:font-name-complex="Arial"/>
    </style:style>
    <style:style style:name="P952" style:family="paragraph" style:parent-style-name="List_20_Paragraph">
      <style:paragraph-properties fo:margin-bottom="0.212cm" fo:margin-left="0cm"/>
    </style:style>
    <style:style style:name="FR5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53" style:family="paragraph" style:parent-style-name="List_20_Paragraph">
      <style:paragraph-properties fo:margin-bottom="0.212cm" fo:margin-left="-0.63cm"/>
      <style:text-properties fo:color="#000000" style:font-name="Arial" style:font-name-asian="Arial" style:font-name-complex="Arial"/>
    </style:style>
    <style:style style:name="P954" style:family="paragraph" style:parent-style-name="Normal">
      <style:paragraph-properties fo:line-height="100%" fo:margin-bottom="0cm"/>
    </style:style>
    <style:style style:name="T954_1" style:family="text">
      <style:text-properties style:font-name="Arial" style:font-name-asian="Arial" style:font-name-complex="Arial" fo:language="en" fo:language-asian="en" fo:country="US" fo:country-asian="GB" fo:font-weight="bold" style:font-weight-asian="bold" style:font-weight-complex="bold"/>
    </style:style>
    <style:style style:name="T954_2" style:family="text">
      <style:text-properties style:font-name="Arial" style:font-name-asian="Arial" style:font-name-complex="Arial" fo:language="en" fo:language-asian="en" fo:country="US" fo:country-asian="GB" fo:font-weight="bold" style:font-weight-asian="bold" style:font-weight-complex="bold"/>
    </style:style>
    <style:style style:name="T954_3" style:family="text">
      <style:text-properties style:font-name="Arial" style:font-name-asian="Arial" style:font-name-complex="Arial" fo:language="en" fo:language-asian="en" fo:country="US" fo:country-asian="GB" fo:font-weight="bold" style:font-weight-asian="bold" style:font-weight-complex="bold"/>
    </style:style>
    <style:style style:name="T954_4" style:family="text">
      <style:text-properties style:font-name="Arial" style:font-name-asian="Arial" style:font-name-complex="Arial" fo:language="en" fo:language-asian="en" fo:country="US" fo:country-asian="GB" fo:font-weight="bold" style:font-weight-asian="bold" style:font-weight-complex="bold"/>
    </style:style>
    <style:style style:name="T954_5" style:family="text">
      <style:text-properties style:font-name="Arial" style:font-name-asian="Arial" style:font-name-complex="Arial" fo:language="en" fo:language-asian="en" fo:country="US" fo:country-asian="GB" fo:font-weight="bold" style:font-weight-asian="bold" style:font-weight-complex="bold"/>
    </style:style>
    <style:style style:name="P955" style:family="paragraph" style:parent-style-name="Normal">
      <style:paragraph-properties fo:line-height="100%" fo:margin-bottom="0cm"/>
      <style:text-properties style:font-name="Arial" style:font-name-asian="Arial" style:font-name-complex="Arial" fo:language="en" fo:language-asian="en" fo:country="US" fo:country-asian="GB" fo:font-weight="bold" style:font-weight-asian="bold" style:font-weight-complex="bold"/>
    </style:style>
    <style:style style:name="P956" style:family="paragraph" style:parent-style-name="List_20_Paragraph">
      <style:paragraph-properties fo:margin-bottom="0.212cm" fo:margin-left="0cm"/>
    </style:style>
    <style:style style:name="T956_1" style:family="text">
      <style:text-properties fo:color="#000000" style:font-name="Arial" style:font-name-asian="Arial" style:font-name-complex="Arial"/>
    </style:style>
    <style:style style:name="P957" style:family="paragraph" style:parent-style-name="List_20_Paragraph">
      <style:paragraph-properties fo:margin-bottom="0.212cm" fo:margin-left="-0.63cm"/>
      <style:text-properties fo:color="#000000" style:font-name="Arial" style:font-name-asian="Arial" style:font-name-complex="Arial"/>
    </style:style>
    <style:style style:name="P958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958_1" style:family="text">
      <style:text-properties style:font-name="Arial" style:font-name-asian="Arial" style:font-name-complex="Arial" fo:font-weight="bold" style:font-weight-asian="bold" style:font-weight-complex="bold"/>
    </style:style>
    <style:style style:name="T958_2" style:family="text">
      <style:text-properties style:font-name="Arial" style:font-name-asian="Arial" style:font-name-complex="Arial"/>
    </style:style>
    <style:style style:name="P959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959_1" style:family="text">
      <style:text-properties style:font-name="Arial" style:font-name-asian="Arial" style:font-name-complex="Arial"/>
    </style:style>
    <style:style style:name="T959_2" style:family="text">
      <style:text-properties style:font-name="Arial" style:font-name-asian="Arial" style:font-name-complex="Arial"/>
    </style:style>
    <style:style style:name="T959_3" style:family="text">
      <style:text-properties style:font-name="Arial" style:font-name-asian="Arial" style:font-name-complex="Arial"/>
    </style:style>
    <style:style style:name="T959_4" style:family="text">
      <style:text-properties style:font-name="Arial" style:font-name-asian="Arial" style:font-name-complex="Arial"/>
    </style:style>
    <style:style style:name="T959_5" style:family="text">
      <style:text-properties style:font-name="Arial" style:font-name-asian="Arial" style:font-name-complex="Arial"/>
    </style:style>
    <style:style style:name="T959_6" style:family="text">
      <style:text-properties style:font-name="Arial" style:font-name-asian="Arial" style:font-name-complex="Arial"/>
    </style:style>
    <style:style style:name="P960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960_1" style:family="text">
      <style:text-properties style:font-name="Arial" style:font-name-asian="Arial" style:font-name-complex="Arial"/>
    </style:style>
    <style:style style:name="T960_2" style:family="text">
      <style:text-properties style:font-name="Arial" style:font-name-asian="Arial" style:font-name-complex="Arial"/>
    </style:style>
    <style:style style:name="T960_3" style:family="text">
      <style:text-properties style:font-name="Arial" style:font-name-asian="Arial" style:font-name-complex="Arial"/>
    </style:style>
    <style:style style:name="T960_4" style:family="text">
      <style:text-properties style:font-name="Arial" style:font-name-asian="Arial" style:font-name-complex="Arial"/>
    </style:style>
    <style:style style:name="T960_5" style:family="text">
      <style:text-properties style:font-name="Arial" style:font-name-asian="Arial" style:font-name-complex="Arial"/>
    </style:style>
    <style:style style:name="T960_6" style:family="text">
      <style:text-properties style:font-name="Arial" style:font-name-asian="Arial" style:font-name-complex="Arial"/>
    </style:style>
    <style:style style:name="T960_7" style:family="text">
      <style:text-properties style:font-name="Arial" style:font-name-asian="Arial" style:font-name-complex="Arial"/>
    </style:style>
    <style:style style:name="T960_8" style:family="text">
      <style:text-properties style:font-name="Arial" style:font-name-asian="Arial" style:font-name-complex="Arial"/>
    </style:style>
    <style:style style:name="T960_9" style:family="text">
      <style:text-properties style:font-name="Arial" style:font-name-asian="Arial" style:font-name-complex="Arial"/>
    </style:style>
    <style:style style:name="T960_10" style:family="text">
      <style:text-properties style:font-name="Arial" style:font-name-asian="Arial" style:font-name-complex="Arial"/>
    </style:style>
    <style:style style:name="T960_11" style:family="text">
      <style:text-properties style:font-name="Arial" style:font-name-asian="Arial" style:font-name-complex="Arial"/>
    </style:style>
    <style:style style:name="T960_12" style:family="text">
      <style:text-properties style:font-name="Arial" style:font-name-asian="Arial" style:font-name-complex="Arial"/>
    </style:style>
    <style:style style:name="T960_13" style:family="text">
      <style:text-properties style:font-name="Arial" style:font-name-asian="Arial" style:font-name-complex="Arial"/>
    </style:style>
    <style:style style:name="P961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961_1" style:family="text">
      <style:text-properties style:font-name="Arial" style:font-name-asian="Arial" style:font-name-complex="Arial"/>
    </style:style>
    <style:style style:name="T961_2" style:family="text">
      <style:text-properties style:font-name="Arial" style:font-name-asian="Arial" style:font-name-complex="Arial"/>
    </style:style>
    <style:style style:name="T961_3" style:family="text">
      <style:text-properties style:font-name="Arial" style:font-name-asian="Arial" style:font-name-complex="Arial"/>
    </style:style>
    <style:style style:name="T961_4" style:family="text">
      <style:text-properties style:font-name="Arial" style:font-name-asian="Arial" style:font-name-complex="Arial"/>
    </style:style>
    <style:style style:name="T961_5" style:family="text">
      <style:text-properties style:font-name="Arial" style:font-name-asian="Arial" style:font-name-complex="Arial"/>
    </style:style>
    <style:style style:name="T961_6" style:family="text">
      <style:text-properties style:font-name="Arial" style:font-name-asian="Arial" style:font-name-complex="Arial"/>
    </style:style>
    <style:style style:name="T961_7" style:family="text">
      <style:text-properties style:font-name="Arial" style:font-name-asian="Arial" style:font-name-complex="Arial"/>
    </style:style>
    <style:style style:name="T961_8" style:family="text">
      <style:text-properties style:font-name="Arial" style:font-name-asian="Arial" style:font-name-complex="Arial"/>
    </style:style>
    <style:style style:name="T961_9" style:family="text">
      <style:text-properties style:font-name="Arial" style:font-name-asian="Arial" style:font-name-complex="Arial"/>
    </style:style>
    <style:style style:name="T961_10" style:family="text">
      <style:text-properties style:font-name="Arial" style:font-name-asian="Arial" style:font-name-complex="Arial"/>
    </style:style>
    <style:style style:name="T961_11" style:family="text">
      <style:text-properties style:font-name="Arial" style:font-name-asian="Arial" style:font-name-complex="Arial"/>
    </style:style>
    <style:style style:name="T961_12" style:family="text">
      <style:text-properties style:font-name="Arial" style:font-name-asian="Arial" style:font-name-complex="Arial"/>
    </style:style>
    <style:style style:name="T961_13" style:family="text">
      <style:text-properties style:font-name="Arial" style:font-name-asian="Arial" style:font-name-complex="Arial"/>
    </style:style>
    <style:style style:name="T961_14" style:family="text">
      <style:text-properties style:font-name="Arial" style:font-name-asian="Arial" style:font-name-complex="Arial"/>
    </style:style>
    <style:style style:name="T961_15" style:family="text">
      <style:text-properties style:font-name="Arial" style:font-name-asian="Arial" style:font-name-complex="Arial"/>
    </style:style>
    <style:style style:name="T961_16" style:family="text">
      <style:text-properties style:font-name="Arial" style:font-name-asian="Arial" style:font-name-complex="Arial"/>
    </style:style>
    <style:style style:name="T961_17" style:family="text">
      <style:text-properties style:font-name="Arial" style:font-name-asian="Arial" style:font-name-complex="Arial"/>
    </style:style>
    <style:style style:name="T961_18" style:family="text">
      <style:text-properties style:font-name="Arial" style:font-name-asian="Arial" style:font-name-complex="Arial"/>
    </style:style>
    <style:style style:name="T961_19" style:family="text">
      <style:text-properties style:font-name="Arial" style:font-name-asian="Arial" style:font-name-complex="Arial"/>
    </style:style>
    <style:style style:name="T961_20" style:family="text">
      <style:text-properties style:font-name="Arial" style:font-name-asian="Arial" style:font-name-complex="Arial"/>
    </style:style>
    <style:style style:name="P962" style:family="paragraph" style:parent-style-name="List_20_Paragraph">
      <style:paragraph-properties fo:margin-bottom="0.212cm" fo:margin-left="-0.63cm"/>
      <style:text-properties fo:color="#000000" style:font-name="Aptos" fo:font-size="12pt" style:font-name-asian="Aptos" style:font-size-asian="12pt" style:font-name-complex="Aptos" style:font-size-complex="12pt"/>
    </style:style>
    <style:style style:name="P963" style:family="paragraph" style:parent-style-name="List_20_Paragraph">
      <style:paragraph-properties fo:margin-bottom="0.212cm"/>
    </style:style>
    <style:style style:name="T963_1" style:family="text">
      <style:text-properties style:font-name="Arial" style:font-name-asian="Arial" style:font-name-complex="Arial" fo:font-weight="bold" style:font-weight-asian="bold" style:font-weight-complex="bold"/>
    </style:style>
    <style:style style:name="T963_2" style:family="text">
      <style:text-properties style:font-name="Arial" style:font-name-asian="Arial" style:font-name-complex="Arial" fo:font-weight="bold" style:font-weight-asian="bold" style:font-weight-complex="bold"/>
    </style:style>
    <style:style style:name="P964" style:family="paragraph" style:parent-style-name="Normal">
      <style:paragraph-properties fo:margin-left="1.27cm"/>
    </style:style>
    <style:style style:name="T964_1" style:family="text">
      <style:text-properties style:font-name="Arial" style:font-name-complex="Arial"/>
    </style:style>
    <style:style style:name="T964_2" style:family="text">
      <style:text-properties style:font-name="Arial" style:font-name-complex="Arial"/>
    </style:style>
    <style:style style:name="T964_3" style:family="text">
      <style:text-properties style:font-name="Arial" style:font-name-complex="Arial"/>
    </style:style>
    <style:style style:name="T964_4" style:family="text">
      <style:text-properties style:font-name="Arial" style:font-name-complex="Arial"/>
    </style:style>
    <style:style style:name="P965" style:family="paragraph" style:parent-style-name="List_20_Paragraph">
      <style:paragraph-properties fo:margin-bottom="0.212cm"/>
    </style:style>
    <style:style style:name="T965_1" style:family="text">
      <style:text-properties style:font-name="Arial" style:font-name-asian="Arial" style:font-name-complex="Arial"/>
    </style:style>
    <style:style style:name="T965_2" style:family="text">
      <style:text-properties style:font-name="Arial" style:font-name-asian="Arial" style:font-name-complex="Arial"/>
    </style:style>
    <style:style style:name="T965_3" style:family="text">
      <style:text-properties style:font-name="Arial" style:font-name-asian="Arial" style:font-name-complex="Arial"/>
    </style:style>
    <style:style style:name="T965_4" style:family="text">
      <style:text-properties style:font-name="Arial" style:font-name-asian="Arial" style:font-name-complex="Arial"/>
    </style:style>
    <style:style style:name="P966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966_1" style:family="text">
      <style:text-properties fo:color="#000000" style:font-name="Arial" style:font-name-asian="Arial" style:font-name-complex="Arial"/>
    </style:style>
    <style:style style:name="T966_2" style:family="text">
      <style:text-properties fo:color="#000000" style:font-name="Arial" style:font-name-asian="Arial" style:font-name-complex="Arial"/>
    </style:style>
    <style:style style:name="T966_3" style:family="text">
      <style:text-properties fo:color="#000000" style:font-name="Arial" style:font-name-asian="Arial" style:font-name-complex="Arial"/>
    </style:style>
    <style:style style:name="T966_4" style:family="text">
      <style:text-properties fo:color="#000000" style:font-name="Arial" style:font-name-asian="Arial" style:font-name-complex="Arial"/>
    </style:style>
    <style:style style:name="T966_5" style:family="text">
      <style:text-properties fo:color="#000000" style:font-name="Arial" style:font-name-asian="Arial" style:font-name-complex="Arial"/>
    </style:style>
    <style:style style:name="T966_6" style:family="text">
      <style:text-properties fo:color="#000000" style:font-name="Arial" style:font-name-asian="Arial" style:font-name-complex="Arial"/>
    </style:style>
    <style:style style:name="T966_7" style:family="text">
      <style:text-properties fo:color="#000000" style:font-name="Arial" style:font-name-asian="Arial" style:font-name-complex="Arial"/>
    </style:style>
    <style:style style:name="T966_8" style:family="text">
      <style:text-properties fo:color="#000000" style:font-name="Arial" style:font-name-asian="Arial" style:font-name-complex="Arial"/>
    </style:style>
    <style:style style:name="T966_9" style:family="text">
      <style:text-properties fo:color="#000000" style:font-name="Arial" style:font-name-asian="Arial" style:font-name-complex="Arial"/>
    </style:style>
    <style:style style:name="T966_10" style:family="text">
      <style:text-properties fo:color="#000000" style:font-name="Arial" style:font-name-asian="Arial" style:font-name-complex="Arial"/>
    </style:style>
    <style:style style:name="T966_11" style:family="text">
      <style:text-properties fo:color="#000000" style:font-name="Arial" style:font-name-asian="Arial" style:font-name-complex="Arial"/>
    </style:style>
    <style:style style:name="T966_12" style:family="text">
      <style:text-properties fo:color="#000000" style:font-name="Arial" style:font-name-asian="Arial" style:font-name-complex="Arial"/>
    </style:style>
    <style:style style:name="T966_13" style:family="text">
      <style:text-properties fo:color="#000000" style:font-name="Arial" style:font-name-asian="Arial" style:font-name-complex="Arial"/>
    </style:style>
    <style:style style:name="T966_14" style:family="text">
      <style:text-properties style:font-name="Arial" style:font-name-asian="Arial" style:font-name-complex="Arial"/>
    </style:style>
    <style:style style:name="P967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967_1" style:family="text">
      <style:text-properties style:font-name="Arial" style:font-name-asian="Arial" style:font-name-complex="Arial"/>
    </style:style>
    <style:style style:name="P968" style:family="paragraph" style:parent-style-name="List_20_Paragraph">
      <style:paragraph-properties fo:margin-bottom="0.212cm"/>
      <style:text-properties fo:color="#000000" style:font-name="Arial" style:font-name-asian="Arial" style:font-name-complex="Arial"/>
    </style:style>
    <style:style style:name="T968_1" style:family="text">
      <style:text-properties fo:color="#000000" style:font-name="Arial" style:font-name-asian="Arial" style:font-name-complex="Arial"/>
    </style:style>
    <style:style style:name="T968_2" style:family="text">
      <style:text-properties fo:color="#000000" style:font-name="Arial" style:font-name-asian="Arial" style:font-name-complex="Arial"/>
    </style:style>
    <style:style style:name="T968_3" style:family="text">
      <style:text-properties fo:color="#000000" style:font-name="Arial" style:font-name-asian="Arial" style:font-name-complex="Arial"/>
    </style:style>
    <style:style style:name="T968_4" style:family="text">
      <style:text-properties fo:color="#000000" style:font-name="Arial" style:font-name-asian="Arial" style:font-name-complex="Arial"/>
    </style:style>
    <style:style style:name="T968_5" style:family="text">
      <style:text-properties fo:color="#000000" style:font-name="Arial" style:font-name-asian="Arial" style:font-name-complex="Arial"/>
    </style:style>
    <style:style style:name="T968_6" style:family="text">
      <style:text-properties fo:color="#000000" style:font-name="Arial" style:font-name-asian="Arial" style:font-name-complex="Arial"/>
    </style:style>
    <style:style style:name="T968_7" style:family="text">
      <style:text-properties fo:color="#000000" style:font-name="Arial" style:font-name-asian="Arial" style:font-name-complex="Arial"/>
    </style:style>
    <style:style style:name="T968_8" style:family="text">
      <style:text-properties fo:color="#000000" style:font-name="Arial" style:font-name-asian="Arial" style:font-name-complex="Arial"/>
    </style:style>
    <style:style style:name="P969" style:family="paragraph" style:parent-style-name="List_20_Paragraph">
      <style:paragraph-properties fo:margin-bottom="0.212cm"/>
      <style:text-properties fo:color="#000000" style:font-name="Arial" style:font-name-asian="Arial" style:font-name-complex="Arial"/>
    </style:style>
    <style:style style:name="T969_1" style:family="text">
      <style:text-properties fo:color="#000000" style:font-name="Arial" style:font-name-asian="Arial" style:font-name-complex="Arial"/>
    </style:style>
    <style:style style:name="T969_2" style:family="text">
      <style:text-properties fo:color="#000000" style:font-name="Arial" style:font-name-asian="Arial" style:font-name-complex="Arial"/>
    </style:style>
    <style:style style:name="T969_3" style:family="text">
      <style:text-properties fo:color="#000000" style:font-name="Arial" style:font-name-asian="Arial" style:font-name-complex="Arial"/>
    </style:style>
    <style:style style:name="T969_4" style:family="text">
      <style:text-properties fo:color="#000000" style:font-name="Arial" style:font-name-asian="Arial" style:font-name-complex="Arial"/>
    </style:style>
    <style:style style:name="P970" style:family="paragraph" style:parent-style-name="List_20_Paragraph">
      <style:paragraph-properties style:line-height-at-least="0.529cm" fo:margin-bottom="0cm"/>
      <style:text-properties style:font-name="Arial" style:font-name-asian="Times New Roman" style:font-name-complex="Arial" fo:language-asian="en" fo:country-asian="GB"/>
    </style:style>
    <style:style style:name="T970_1" style:family="text">
      <style:text-properties style:font-name="Arial" style:font-name-asian="Times New Roman" style:font-name-complex="Arial" fo:language-asian="en" fo:country-asian="GB"/>
    </style:style>
    <style:style style:name="P971" style:family="paragraph" style:parent-style-name="List_20_Paragraph">
      <style:paragraph-properties fo:margin-bottom="0.212cm"/>
      <style:text-properties fo:color="#000000" style:font-name="Arial" style:font-name-asian="Arial" style:font-name-complex="Arial"/>
    </style:style>
    <style:style style:name="P972" style:family="paragraph" style:parent-style-name="List_20_Paragraph">
      <style:paragraph-properties fo:margin-bottom="0.212cm" fo:margin-left="2.54cm"/>
      <style:text-properties style:font-name="Arial" style:font-name-asian="Arial" style:font-name-complex="Arial"/>
    </style:style>
    <style:style style:name="P973" style:family="paragraph" style:parent-style-name="List_20_Paragraph">
      <style:paragraph-properties fo:margin-bottom="0.212cm" fo:margin-left="0cm"/>
      <style:text-properties style:font-name="Arial" style:font-name-asian="Arial" style:font-name-complex="Arial" fo:font-weight="bold" style:font-weight-asian="bold" style:font-weight-complex="bold"/>
    </style:style>
    <style:style style:name="P974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974_1" style:family="text">
      <style:text-properties style:font-name="Arial" style:font-name-asian="Arial" style:font-name-complex="Arial" fo:font-weight="bold" style:font-weight-asian="bold" style:font-weight-complex="bold"/>
    </style:style>
    <style:style style:name="T974_2" style:family="text">
      <style:text-properties style:font-name="Arial" style:font-name-asian="Arial" style:font-name-complex="Arial"/>
    </style:style>
    <style:style style:name="T974_3" style:family="text">
      <style:text-properties style:font-name="Arial" style:font-name-asian="Arial" style:font-name-complex="Arial"/>
    </style:style>
    <style:style style:name="P975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975_1" style:family="text">
      <style:text-properties style:font-name="Arial" style:font-name-asian="Arial" style:font-name-complex="Arial"/>
    </style:style>
    <style:style style:name="T975_2" style:family="text">
      <style:text-properties style:font-name="Arial" style:font-name-asian="Arial" style:font-name-complex="Arial"/>
    </style:style>
    <style:style style:name="T975_3" style:family="text">
      <style:text-properties style:font-name="Arial" style:font-name-asian="Arial" style:font-name-complex="Arial"/>
    </style:style>
    <style:style style:name="T975_4" style:family="text">
      <style:text-properties style:font-name="Arial" style:font-name-asian="Arial" style:font-name-complex="Arial"/>
    </style:style>
    <style:style style:name="T975_5" style:family="text">
      <style:text-properties style:font-name="Arial" style:font-name-asian="Arial" style:font-name-complex="Arial"/>
    </style:style>
    <style:style style:name="T975_6" style:family="text">
      <style:text-properties style:font-name="Arial" style:font-name-asian="Arial" style:font-name-complex="Arial"/>
    </style:style>
    <style:style style:name="T975_7" style:family="text">
      <style:text-properties style:font-name="Arial" style:font-name-asian="Arial" style:font-name-complex="Arial"/>
    </style:style>
    <style:style style:name="T975_8" style:family="text">
      <style:text-properties style:font-name="Arial" style:font-name-asian="Arial" style:font-name-complex="Arial"/>
    </style:style>
    <style:style style:name="T975_9" style:family="text">
      <style:text-properties style:font-name="Arial" style:font-name-asian="Arial" style:font-name-complex="Arial"/>
    </style:style>
    <style:style style:name="T975_10" style:family="text">
      <style:text-properties style:font-name="Arial" style:font-name-asian="Arial" style:font-name-complex="Arial"/>
    </style:style>
    <style:style style:name="T975_11" style:family="text">
      <style:text-properties style:font-name="Arial" style:font-name-asian="Arial" style:font-name-complex="Arial"/>
    </style:style>
    <style:style style:name="T975_12" style:family="text">
      <style:text-properties style:font-name="Arial" style:font-name-asian="Arial" style:font-name-complex="Arial"/>
    </style:style>
    <style:style style:name="T975_13" style:family="text">
      <style:text-properties style:font-name="Arial" style:font-name-asian="Arial" style:font-name-complex="Arial"/>
    </style:style>
    <style:style style:name="T975_14" style:family="text">
      <style:text-properties style:font-name="Arial" style:font-name-asian="Arial" style:font-name-complex="Arial"/>
    </style:style>
    <style:style style:name="T975_15" style:family="text">
      <style:text-properties style:font-name="Arial" style:font-name-asian="Arial" style:font-name-complex="Arial"/>
    </style:style>
    <style:style style:name="T975_16" style:family="text">
      <style:text-properties style:font-name="Arial" style:font-name-asian="Arial" style:font-name-complex="Arial"/>
    </style:style>
    <style:style style:name="T975_17" style:family="text">
      <style:text-properties style:font-name="Arial" style:font-name-asian="Arial" style:font-name-complex="Arial"/>
    </style:style>
    <style:style style:name="T975_18" style:family="text">
      <style:text-properties style:font-name="Arial" style:font-name-asian="Arial" style:font-name-complex="Arial"/>
    </style:style>
    <style:style style:name="T975_19" style:family="text">
      <style:text-properties style:font-name="Arial" style:font-name-asian="Arial" style:font-name-complex="Arial"/>
    </style:style>
    <style:style style:name="T975_20" style:family="text">
      <style:text-properties style:font-name="Arial" style:font-name-asian="Arial" style:font-name-complex="Arial"/>
    </style:style>
    <style:style style:name="T975_21" style:family="text">
      <style:text-properties style:font-name="Arial" style:font-name-asian="Arial" style:font-name-complex="Arial"/>
    </style:style>
    <style:style style:name="T975_22" style:family="text">
      <style:text-properties style:font-name="Arial" style:font-name-asian="Arial" style:font-name-complex="Arial"/>
    </style:style>
    <style:style style:name="T975_23" style:family="text">
      <style:text-properties style:font-name="Arial" style:font-name-asian="Arial" style:font-name-complex="Arial"/>
    </style:style>
    <style:style style:name="T975_24" style:family="text">
      <style:text-properties style:font-name="Arial" style:font-name-asian="Arial" style:font-name-complex="Arial"/>
    </style:style>
    <style:style style:name="T975_25" style:family="text">
      <style:text-properties style:font-name="Arial" style:font-name-asian="Arial" style:font-name-complex="Arial"/>
    </style:style>
    <style:style style:name="T975_26" style:family="text">
      <style:text-properties style:font-name="Arial" style:font-name-asian="Arial" style:font-name-complex="Arial"/>
    </style:style>
    <style:style style:name="T975_27" style:family="text">
      <style:text-properties style:font-name="Arial" style:font-name-asian="Arial" style:font-name-complex="Arial"/>
    </style:style>
    <style:style style:name="T975_28" style:family="text">
      <style:text-properties style:font-name="Arial" style:font-name-asian="Arial" style:font-name-complex="Arial"/>
    </style:style>
    <style:style style:name="T975_29" style:family="text">
      <style:text-properties style:font-name="Arial" style:font-name-asian="Arial" style:font-name-complex="Arial"/>
    </style:style>
    <style:style style:name="T975_30" style:family="text">
      <style:text-properties style:font-name="Arial" style:font-name-asian="Arial" style:font-name-complex="Arial"/>
    </style:style>
    <style:style style:name="T975_31" style:family="text">
      <style:text-properties style:font-name="Arial" style:font-name-asian="Arial" style:font-name-complex="Arial"/>
    </style:style>
    <style:style style:name="T975_32" style:family="text">
      <style:text-properties style:font-name="Arial" style:font-name-asian="Arial" style:font-name-complex="Arial"/>
    </style:style>
    <style:style style:name="T975_33" style:family="text">
      <style:text-properties style:font-name="Arial" style:font-name-asian="Arial" style:font-name-complex="Arial"/>
    </style:style>
    <style:style style:name="T975_34" style:family="text">
      <style:text-properties style:font-name="Arial" style:font-name-asian="Arial" style:font-name-complex="Arial"/>
    </style:style>
    <style:style style:name="T975_35" style:family="text">
      <style:text-properties style:font-name="Arial" style:font-name-asian="Arial" style:font-name-complex="Arial"/>
    </style:style>
    <style:style style:name="T975_36" style:family="text">
      <style:text-properties style:font-name="Arial" style:font-name-asian="Arial" style:font-name-complex="Arial"/>
    </style:style>
    <style:style style:name="T975_37" style:family="text">
      <style:text-properties style:font-name="Arial" style:font-name-asian="Arial" style:font-name-complex="Arial"/>
    </style:style>
    <style:style style:name="T975_38" style:family="text">
      <style:text-properties style:font-name="Arial" style:font-name-asian="Arial" style:font-name-complex="Arial"/>
    </style:style>
    <style:style style:name="T975_39" style:family="text">
      <style:text-properties style:font-name="Arial" style:font-name-asian="Arial" style:font-name-complex="Arial"/>
    </style:style>
    <style:style style:name="T975_40" style:family="text">
      <style:text-properties style:font-name="Arial" style:font-name-asian="Arial" style:font-name-complex="Arial"/>
    </style:style>
    <style:style style:name="T975_41" style:family="text">
      <style:text-properties style:font-name="Arial" style:font-name-asian="Arial" style:font-name-complex="Arial"/>
    </style:style>
    <style:style style:name="T975_42" style:family="text">
      <style:text-properties style:font-name="Arial" style:font-name-asian="Arial" style:font-name-complex="Arial"/>
    </style:style>
    <style:style style:name="T975_43" style:family="text">
      <style:text-properties style:font-name="Arial" style:font-name-asian="Arial" style:font-name-complex="Arial"/>
    </style:style>
    <style:style style:name="T975_44" style:family="text">
      <style:text-properties style:font-name="Arial" style:font-name-asian="Arial" style:font-name-complex="Arial"/>
    </style:style>
    <style:style style:name="T975_45" style:family="text">
      <style:text-properties style:font-name="Arial" style:font-name-asian="Arial" style:font-name-complex="Arial"/>
    </style:style>
    <style:style style:name="T975_46" style:family="text">
      <style:text-properties style:font-name="Arial" style:font-name-asian="Arial" style:font-name-complex="Arial"/>
    </style:style>
    <style:style style:name="T975_47" style:family="text">
      <style:text-properties style:font-name="Arial" style:font-name-asian="Arial" style:font-name-complex="Arial"/>
    </style:style>
    <style:style style:name="T975_48" style:family="text">
      <style:text-properties style:font-name="Arial" style:font-name-asian="Arial" style:font-name-complex="Arial"/>
    </style:style>
    <style:style style:name="T975_49" style:family="text">
      <style:text-properties style:font-name="Arial" style:font-name-asian="Arial" style:font-name-complex="Arial"/>
    </style:style>
    <style:style style:name="T975_50" style:family="text">
      <style:text-properties style:font-name="Arial" style:font-name-asian="Arial" style:font-name-complex="Arial"/>
    </style:style>
    <style:style style:name="T975_51" style:family="text">
      <style:text-properties style:font-name="Arial" style:font-name-asian="Arial" style:font-name-complex="Arial"/>
    </style:style>
    <style:style style:name="T975_52" style:family="text">
      <style:text-properties style:font-name="Arial" style:font-name-asian="Arial" style:font-name-complex="Arial"/>
    </style:style>
    <style:style style:name="T975_53" style:family="text">
      <style:text-properties style:font-name="Arial" style:font-name-asian="Arial" style:font-name-complex="Arial"/>
    </style:style>
    <style:style style:name="T975_54" style:family="text">
      <style:text-properties style:font-name="Arial" style:font-name-asian="Arial" style:font-name-complex="Arial"/>
    </style:style>
    <style:style style:name="T975_55" style:family="text">
      <style:text-properties style:font-name="Arial" style:font-name-asian="Arial" style:font-name-complex="Arial"/>
    </style:style>
    <style:style style:name="T975_56" style:family="text">
      <style:text-properties style:font-name="Arial" style:font-name-asian="Arial" style:font-name-complex="Arial"/>
    </style:style>
    <style:style style:name="T975_57" style:family="text">
      <style:text-properties style:font-name="Arial" style:font-name-asian="Arial" style:font-name-complex="Arial"/>
    </style:style>
    <style:style style:name="T975_58" style:family="text">
      <style:text-properties style:font-name="Arial" style:font-name-asian="Arial" style:font-name-complex="Arial"/>
    </style:style>
    <style:style style:name="T975_59" style:family="text">
      <style:text-properties style:font-name="Arial" style:font-name-asian="Arial" style:font-name-complex="Arial"/>
    </style:style>
    <style:style style:name="T975_60" style:family="text">
      <style:text-properties style:font-name="Arial" style:font-name-asian="Arial" style:font-name-complex="Arial"/>
    </style:style>
    <style:style style:name="T975_61" style:family="text">
      <style:text-properties style:font-name="Arial" style:font-name-asian="Arial" style:font-name-complex="Arial"/>
    </style:style>
    <style:style style:name="T975_62" style:family="text">
      <style:text-properties style:font-name="Arial" style:font-name-asian="Arial" style:font-name-complex="Arial"/>
    </style:style>
    <style:style style:name="T975_63" style:family="text">
      <style:text-properties style:font-name="Arial" style:font-name-asian="Arial" style:font-name-complex="Arial"/>
    </style:style>
    <style:style style:name="P976" style:family="paragraph" style:parent-style-name="List_20_Paragraph">
      <style:paragraph-properties fo:margin-bottom="0.212cm"/>
    </style:style>
    <style:style style:name="T976_1" style:family="text">
      <style:text-properties style:font-name="Arial" style:font-name-asian="Arial" style:font-name-complex="Arial"/>
    </style:style>
    <style:style style:name="T976_2" style:family="text">
      <style:text-properties style:font-name="Arial" style:font-name-asian="Arial" style:font-name-complex="Arial"/>
    </style:style>
    <style:style style:name="T976_3" style:family="text">
      <style:text-properties style:font-name="Arial" style:font-name-asian="Arial" style:font-name-complex="Arial"/>
    </style:style>
    <style:style style:name="T976_4" style:family="text">
      <style:text-properties style:font-name="Arial" style:font-name-asian="Arial" style:font-name-complex="Arial"/>
    </style:style>
    <style:style style:name="T976_5" style:family="text">
      <style:text-properties style:font-name="Arial" style:font-name-asian="Arial" style:font-name-complex="Arial"/>
    </style:style>
    <style:style style:name="T976_6" style:family="text">
      <style:text-properties style:font-name="Arial" style:font-name-asian="Arial" style:font-name-complex="Arial"/>
    </style:style>
    <style:style style:name="T976_7" style:family="text">
      <style:text-properties style:font-name="Arial" style:font-name-asian="Arial" style:font-name-complex="Arial"/>
    </style:style>
    <style:style style:name="T976_8" style:family="text">
      <style:text-properties style:font-name="Arial" style:font-name-asian="Arial" style:font-name-complex="Arial"/>
    </style:style>
    <style:style style:name="T976_9" style:family="text">
      <style:text-properties style:font-name="Arial" style:font-name-asian="Arial" style:font-name-complex="Arial"/>
    </style:style>
    <style:style style:name="T976_10" style:family="text">
      <style:text-properties style:font-name="Arial" style:font-name-asian="Arial" style:font-name-complex="Arial"/>
    </style:style>
    <style:style style:name="T976_11" style:family="text">
      <style:text-properties style:font-name="Arial" style:font-name-asian="Arial" style:font-name-complex="Arial"/>
    </style:style>
    <style:style style:name="T976_12" style:family="text">
      <style:text-properties style:font-name="Arial" style:font-name-asian="Arial" style:font-name-complex="Arial"/>
    </style:style>
    <style:style style:name="T976_13" style:family="text">
      <style:text-properties style:font-name="Arial" style:font-name-asian="Arial" style:font-name-complex="Arial"/>
    </style:style>
    <style:style style:name="T976_14" style:family="text">
      <style:text-properties style:font-name="Arial" style:font-name-asian="Arial" style:font-name-complex="Arial"/>
    </style:style>
    <style:style style:name="T976_15" style:family="text">
      <style:text-properties style:font-name="Arial" style:font-name-asian="Arial" style:font-name-complex="Arial"/>
    </style:style>
    <style:style style:name="T976_16" style:family="text">
      <style:text-properties style:font-name="Arial" style:font-name-asian="Arial" style:font-name-complex="Arial"/>
    </style:style>
    <style:style style:name="T976_17" style:family="text">
      <style:text-properties style:font-name="Arial" style:font-name-asian="Arial" style:font-name-complex="Arial"/>
    </style:style>
    <style:style style:name="T976_18" style:family="text">
      <style:text-properties style:font-name="Arial" style:font-name-asian="Arial" style:font-name-complex="Arial"/>
    </style:style>
    <style:style style:name="T976_19" style:family="text">
      <style:text-properties style:font-name="Arial" style:font-name-asian="Arial" style:font-name-complex="Arial"/>
    </style:style>
    <style:style style:name="T976_20" style:family="text">
      <style:text-properties style:font-name="Arial" style:font-name-asian="Arial" style:font-name-complex="Arial"/>
    </style:style>
    <style:style style:name="T976_21" style:family="text">
      <style:text-properties style:font-name="Arial" style:font-name-asian="Arial" style:font-name-complex="Arial"/>
    </style:style>
    <style:style style:name="T976_22" style:family="text">
      <style:text-properties style:font-name="Arial" style:font-name-asian="Arial" style:font-name-complex="Arial"/>
    </style:style>
    <style:style style:name="T976_23" style:family="text">
      <style:text-properties style:font-name="Arial" style:font-name-asian="Arial" style:font-name-complex="Arial"/>
    </style:style>
    <style:style style:name="T976_24" style:family="text">
      <style:text-properties style:font-name="Arial" style:font-name-asian="Arial" style:font-name-complex="Arial"/>
    </style:style>
    <style:style style:name="T976_25" style:family="text" style:parent-style-name="List_20_Paragraph">
      <style:text-properties style:font-name="Arial" style:font-name-asian="Arial" style:font-name-complex="Arial"/>
    </style:style>
    <style:style style:name="P977" style:family="paragraph" style:parent-style-name="Footnote_20_text"/>
    <style:style style:name="T977_1" style:family="text"/>
    <style:style style:name="T977_2" style:family="text">
      <style:text-properties style:font-name="Arial" fo:font-size="8pt" style:font-size-asian="8pt" style:font-name-complex="Arial" style:font-size-complex="8pt"/>
    </style:style>
    <style:style style:name="T977_3" style:family="text">
      <style:text-properties style:font-name="Arial" fo:font-size="8pt" style:font-name-asian="Arial" style:font-size-asian="8pt" style:font-name-complex="Arial" style:font-size-complex="8pt"/>
    </style:style>
    <style:style style:name="T977_4" style:family="text">
      <style:text-properties style:font-name="Arial" style:font-name-asian="Arial" style:font-name-complex="Arial"/>
    </style:style>
    <style:style style:name="T977_5" style:family="text">
      <style:text-properties style:font-name="Arial" style:font-name-asian="Arial" style:font-name-complex="Arial"/>
    </style:style>
    <style:style style:name="Table26" style:family="table">
      <style:table-properties table:align="left" style:width="14.66cm" fo:margin-left="1.242cm"/>
    </style:style>
    <style:style style:name="Column96" style:family="table-column">
      <style:table-column-properties style:column-width="5.586cm"/>
    </style:style>
    <style:style style:name="Column97" style:family="table-column">
      <style:table-column-properties style:column-width="1.852cm"/>
    </style:style>
    <style:style style:name="Column98" style:family="table-column">
      <style:table-column-properties style:column-width="4.253cm"/>
    </style:style>
    <style:style style:name="Column99" style:family="table-column">
      <style:table-column-properties style:column-width="2.969cm"/>
    </style:style>
    <style:style style:name="Row145" style:family="table-row">
      <style:table-row-properties style:min-row-height="0.503cm"/>
    </style:style>
    <style:style style:name="Cell485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78" style:family="paragraph" style:parent-style-name="Normal"/>
    <style:style style:name="T97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7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86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79" style:family="paragraph" style:parent-style-name="Normal">
      <style:paragraph-properties fo:margin-bottom="0cm"/>
    </style:style>
    <style:style style:name="T97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87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80" style:family="paragraph" style:parent-style-name="Normal">
      <style:paragraph-properties fo:margin-bottom="0cm"/>
    </style:style>
    <style:style style:name="T98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88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81" style:family="paragraph" style:parent-style-name="Normal">
      <style:paragraph-properties fo:margin-bottom="0cm"/>
    </style:style>
    <style:style style:name="T9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46" style:family="table-row">
      <style:table-row-properties style:min-row-height="0.503cm"/>
    </style:style>
    <style:style style:name="Cell489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82" style:family="paragraph" style:parent-style-name="Normal">
      <style:paragraph-properties fo:margin-bottom="0cm"/>
    </style:style>
    <style:style style:name="T98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8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8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82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90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83" style:family="paragraph" style:parent-style-name="Normal">
      <style:paragraph-properties fo:text-align="right" fo:margin-bottom="0cm"/>
    </style:style>
    <style:style style:name="T98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91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84" style:family="paragraph" style:parent-style-name="Normal">
      <style:paragraph-properties fo:text-align="right" fo:margin-bottom="0cm"/>
    </style:style>
    <style:style style:name="T98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92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85" style:family="paragraph" style:parent-style-name="Normal">
      <style:paragraph-properties fo:text-align="right" fo:margin-bottom="0cm"/>
    </style:style>
    <style:style style:name="T98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47" style:family="table-row">
      <style:table-row-properties style:min-row-height="0.503cm"/>
    </style:style>
    <style:style style:name="Cell493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86" style:family="paragraph" style:parent-style-name="Normal">
      <style:paragraph-properties fo:margin-bottom="0cm"/>
    </style:style>
    <style:style style:name="T98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8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8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86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94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87" style:family="paragraph" style:parent-style-name="Normal">
      <style:paragraph-properties fo:text-align="right" fo:margin-bottom="0cm"/>
    </style:style>
    <style:style style:name="T98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95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88" style:family="paragraph" style:parent-style-name="Normal">
      <style:paragraph-properties fo:text-align="right" fo:margin-bottom="0cm"/>
    </style:style>
    <style:style style:name="T98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96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89" style:family="paragraph" style:parent-style-name="Normal">
      <style:paragraph-properties fo:text-align="right" fo:margin-bottom="0cm"/>
    </style:style>
    <style:style style:name="T98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48" style:family="table-row">
      <style:table-row-properties style:min-row-height="0.503cm"/>
    </style:style>
    <style:style style:name="Cell497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90" style:family="paragraph" style:parent-style-name="Normal">
      <style:paragraph-properties fo:margin-bottom="0cm"/>
    </style:style>
    <style:style style:name="T99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98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91" style:family="paragraph" style:parent-style-name="Normal">
      <style:paragraph-properties fo:text-align="right" fo:margin-bottom="0cm"/>
    </style:style>
    <style:style style:name="T99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99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92" style:family="paragraph" style:parent-style-name="Normal">
      <style:paragraph-properties fo:text-align="right" fo:margin-bottom="0cm"/>
    </style:style>
    <style:style style:name="T99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00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93" style:family="paragraph" style:parent-style-name="Normal">
      <style:paragraph-properties fo:text-align="right" fo:margin-bottom="0cm"/>
    </style:style>
    <style:style style:name="T99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994" style:family="paragraph" style:parent-style-name="Normal">
      <style:paragraph-properties fo:margin-bottom="0.212cm" fo:margin-left="1.27cm"/>
      <style:text-properties style:font-name="Arial" style:font-name-asian="Arial" style:font-name-complex="Arial"/>
    </style:style>
    <style:style style:name="P995" style:family="paragraph" style:parent-style-name="Normal">
      <style:paragraph-properties fo:margin-bottom="0.212cm" fo:margin-left="1.27cm"/>
    </style:style>
    <style:style style:name="T995_1" style:family="text">
      <style:text-properties style:font-name="Arial" style:font-name-asian="Arial" style:font-name-complex="Arial"/>
    </style:style>
    <style:style style:name="T995_2" style:family="text">
      <style:text-properties style:font-name="Arial" style:font-name-asian="Arial" style:font-name-complex="Arial"/>
    </style:style>
    <style:style style:name="T995_3" style:family="text">
      <style:text-properties style:font-name="Arial" style:font-name-asian="Arial" style:font-name-complex="Arial"/>
    </style:style>
    <style:style style:name="T995_4" style:family="text">
      <style:text-properties style:font-name="Arial" style:font-name-asian="Arial" style:font-name-complex="Arial"/>
    </style:style>
    <style:style style:name="T995_5" style:family="text">
      <style:text-properties style:font-name="Arial" style:font-name-asian="Arial" style:font-name-complex="Arial"/>
    </style:style>
    <style:style style:name="P996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996_1" style:family="text">
      <style:text-properties style:font-name="Arial" style:font-name-asian="Arial" style:font-name-complex="Arial"/>
    </style:style>
    <style:style style:name="T996_2" style:family="text">
      <style:text-properties style:font-name="Arial" style:font-name-asian="Arial" style:font-name-complex="Arial"/>
    </style:style>
    <style:style style:name="T996_3" style:family="text">
      <style:text-properties style:font-name="Arial" style:font-name-asian="Arial" style:font-name-complex="Arial"/>
    </style:style>
    <style:style style:name="T996_4" style:family="text">
      <style:text-properties style:font-name="Arial" style:font-name-asian="Arial" style:font-name-complex="Arial"/>
    </style:style>
    <style:style style:name="T996_5" style:family="text">
      <style:text-properties style:font-name="Arial" style:font-name-asian="Arial" style:font-name-complex="Arial"/>
    </style:style>
    <style:style style:name="T996_6" style:family="text">
      <style:text-properties style:font-name="Arial" style:font-name-asian="Arial" style:font-name-complex="Arial"/>
    </style:style>
    <style:style style:name="T996_7" style:family="text">
      <style:text-properties style:font-name="Arial" style:font-name-asian="Arial" style:font-name-complex="Arial"/>
    </style:style>
    <style:style style:name="T996_8" style:family="text">
      <style:text-properties style:font-name="Arial" style:font-name-asian="Arial" style:font-name-complex="Arial"/>
    </style:style>
    <style:style style:name="T996_9" style:family="text">
      <style:text-properties style:font-name="Arial" style:font-name-asian="Arial" style:font-name-complex="Arial"/>
    </style:style>
    <style:style style:name="T996_10" style:family="text">
      <style:text-properties style:font-name="Arial" style:font-name-asian="Arial" style:font-name-complex="Arial"/>
    </style:style>
    <style:style style:name="T996_11" style:family="text">
      <style:text-properties style:font-name="Arial" style:font-name-asian="Arial" style:font-name-complex="Arial"/>
    </style:style>
    <style:style style:name="T996_12" style:family="text">
      <style:text-properties style:font-name="Arial" style:font-name-asian="Arial" style:font-name-complex="Arial"/>
    </style:style>
    <style:style style:name="P997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P998" style:family="paragraph" style:parent-style-name="Normal">
      <style:paragraph-properties fo:margin-bottom="0.212cm"/>
    </style:style>
    <style:style style:name="T998_1" style:family="text">
      <style:text-properties style:font-name="Arial" style:font-name-asian="Arial" style:font-name-complex="Arial" fo:font-weight="bold" style:font-weight-asian="bold" style:font-weight-complex="bold"/>
    </style:style>
    <style:style style:name="T998_2" style:family="text">
      <style:text-properties style:font-name="Arial" style:font-name-asian="Arial" style:font-name-complex="Arial" fo:font-weight="bold" style:font-weight-asian="bold" style:font-weight-complex="bold"/>
    </style:style>
    <style:style style:name="T998_3" style:family="text">
      <style:text-properties style:font-name="Arial" style:font-name-asian="Arial" style:font-name-complex="Arial"/>
    </style:style>
    <style:style style:name="T998_4" style:family="text">
      <style:text-properties style:font-name="Arial" style:font-name-asian="Arial" style:font-name-complex="Arial"/>
    </style:style>
    <style:style style:name="T998_5" style:family="text">
      <style:text-properties style:font-name="Arial" style:font-name-asian="Arial" style:font-name-complex="Arial"/>
    </style:style>
    <style:style style:name="T998_6" style:family="text">
      <style:text-properties style:font-name="Arial" style:font-name-asian="Arial" style:font-name-complex="Arial"/>
    </style:style>
    <style:style style:name="T998_7" style:family="text">
      <style:text-properties style:font-name="Arial" style:font-name-asian="Arial" style:font-name-complex="Arial"/>
    </style:style>
    <style:style style:name="T998_8" style:family="text">
      <style:text-properties style:font-name="Arial" style:font-name-asian="Arial" style:font-name-complex="Arial"/>
    </style:style>
    <style:style style:name="T998_9" style:family="text">
      <style:text-properties style:font-name="Arial" style:font-name-asian="Arial" style:font-name-complex="Arial"/>
    </style:style>
    <style:style style:name="T998_10" style:family="text">
      <style:text-properties style:font-name="Arial" style:font-name-asian="Arial" style:font-name-complex="Arial"/>
    </style:style>
    <style:style style:name="P999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999_1" style:family="text">
      <style:text-properties style:font-name="Arial" style:font-name-asian="Arial" style:font-name-complex="Arial" fo:font-weight="bold" style:font-weight-asian="bold" style:font-weight-complex="bold"/>
    </style:style>
    <style:style style:name="T999_2" style:family="text">
      <style:text-properties style:font-name="Arial" style:font-name-asian="Arial" style:font-name-complex="Arial"/>
    </style:style>
    <style:style style:name="T999_3" style:family="text">
      <style:text-properties style:font-name="Arial" style:font-name-asian="Arial" style:font-name-complex="Arial"/>
    </style:style>
    <style:style style:name="T999_4" style:family="text">
      <style:text-properties style:font-name="Arial" style:font-name-asian="Arial" style:font-name-complex="Arial"/>
    </style:style>
    <style:style style:name="T999_5" style:family="text">
      <style:text-properties style:font-name="Arial" style:font-name-asian="Arial" style:font-name-complex="Arial"/>
    </style:style>
    <style:style style:name="T999_6" style:family="text">
      <style:text-properties style:font-name="Arial" style:font-name-asian="Arial" style:font-name-complex="Arial"/>
    </style:style>
    <style:style style:name="T999_7" style:family="text">
      <style:text-properties style:font-name="Arial" style:font-name-asian="Arial" style:font-name-complex="Arial"/>
    </style:style>
    <style:style style:name="P1000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1000_1" style:family="text">
      <style:text-properties style:font-name="Arial" style:font-name-asian="Arial" style:font-name-complex="Arial" fo:font-weight="bold" style:font-weight-asian="bold" style:font-weight-complex="bold"/>
    </style:style>
    <style:style style:name="T1000_2" style:family="text">
      <style:text-properties style:font-name="Cambria Math" style:font-name-asian="Arial" style:font-name-complex="Cambria Math" fo:font-weight="bold" style:font-weight-asian="bold" style:font-weight-complex="bold"/>
    </style:style>
    <style:style style:name="T1000_3" style:family="text">
      <style:text-properties style:font-name="Arial" style:font-name-asian="Arial" style:font-name-complex="Arial" fo:font-weight="bold" style:font-weight-asian="bold" style:font-weight-complex="bold"/>
    </style:style>
    <style:style style:name="T1000_4" style:family="text">
      <style:text-properties style:font-name="Arial" style:font-name-asian="Arial" style:font-name-complex="Arial"/>
    </style:style>
    <style:style style:name="T1000_5" style:family="text">
      <style:text-properties style:font-name="Arial" style:font-name-asian="Arial" style:font-name-complex="Arial"/>
    </style:style>
    <style:style style:name="T1000_6" style:family="text">
      <style:text-properties style:font-name="Arial" style:font-name-asian="Arial" style:font-name-complex="Arial"/>
    </style:style>
    <style:style style:name="P1001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1001_1" style:family="text">
      <style:text-properties style:font-name="Arial" style:font-name-asian="Arial" style:font-name-complex="Arial" fo:font-weight="bold" style:font-weight-asian="bold" style:font-weight-complex="bold"/>
    </style:style>
    <style:style style:name="T1001_2" style:family="text">
      <style:text-properties style:font-name="Arial" style:font-name-asian="Arial" style:font-name-complex="Arial"/>
    </style:style>
    <style:style style:name="T1001_3" style:family="text">
      <style:text-properties style:font-name="Arial" style:font-name-asian="Arial" style:font-name-complex="Arial"/>
    </style:style>
    <style:style style:name="T1001_4" style:family="text">
      <style:text-properties style:font-name="Arial" style:font-name-asian="Arial" style:font-name-complex="Arial"/>
    </style:style>
    <style:style style:name="T1001_5" style:family="text">
      <style:text-properties style:font-name="Cambria Math" style:font-name-asian="Arial" style:font-name-complex="Cambria Math"/>
    </style:style>
    <style:style style:name="T1001_6" style:family="text">
      <style:text-properties style:font-name="Arial" style:font-name-asian="Arial" style:font-name-complex="Arial"/>
    </style:style>
    <style:style style:name="T1001_7" style:family="text">
      <style:text-properties style:font-name="Cambria Math" style:font-name-asian="Arial" style:font-name-complex="Cambria Math"/>
    </style:style>
    <style:style style:name="T1001_8" style:family="text">
      <style:text-properties style:font-name="Arial" style:font-name-asian="Arial" style:font-name-complex="Arial"/>
    </style:style>
    <style:style style:name="P1002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1002_1" style:family="text">
      <style:text-properties style:font-name="Arial" style:font-name-asian="Arial" style:font-name-complex="Arial" fo:font-weight="bold" style:font-weight-asian="bold" style:font-weight-complex="bold"/>
    </style:style>
    <style:style style:name="T1002_2" style:family="text">
      <style:text-properties style:font-name="Cambria Math" style:font-name-asian="Arial" style:font-name-complex="Cambria Math" fo:font-weight="bold" style:font-weight-asian="bold" style:font-weight-complex="bold"/>
    </style:style>
    <style:style style:name="T1002_3" style:family="text">
      <style:text-properties style:font-name="Arial" style:font-name-asian="Arial" style:font-name-complex="Arial" fo:font-weight="bold" style:font-weight-asian="bold" style:font-weight-complex="bold"/>
    </style:style>
    <style:style style:name="T1002_4" style:family="text">
      <style:text-properties style:font-name="Arial" style:font-name-asian="Arial" style:font-name-complex="Arial"/>
    </style:style>
    <style:style style:name="T1002_5" style:family="text">
      <style:text-properties style:font-name="Arial" style:font-name-asian="Arial" style:font-name-complex="Arial"/>
    </style:style>
    <style:style style:name="T1002_6" style:family="text">
      <style:text-properties style:font-name="Arial" style:font-name-asian="Arial" style:font-name-complex="Arial"/>
    </style:style>
    <style:style style:name="T1002_7" style:family="text">
      <style:text-properties style:font-name="Cambria Math" style:font-name-asian="Arial" style:font-name-complex="Cambria Math"/>
    </style:style>
    <style:style style:name="T1002_8" style:family="text">
      <style:text-properties style:font-name="Arial" style:font-name-asian="Arial" style:font-name-complex="Arial"/>
    </style:style>
    <style:style style:name="T1002_9" style:family="text">
      <style:text-properties style:font-name="Arial" style:font-name-asian="Arial" style:font-name-complex="Arial"/>
    </style:style>
    <style:style style:name="T1002_10" style:family="text">
      <style:text-properties style:font-name="Arial" style:font-name-asian="Arial" style:font-name-complex="Arial"/>
    </style:style>
    <style:style style:name="P1003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1003_1" style:family="text">
      <style:text-properties style:font-name="Arial" style:font-name-asian="Arial" style:font-name-complex="Arial" fo:font-weight="bold" style:font-weight-asian="bold" style:font-weight-complex="bold"/>
    </style:style>
    <style:style style:name="T1003_2" style:family="text">
      <style:text-properties style:font-name="Arial" style:font-name-asian="Arial" style:font-name-complex="Arial"/>
    </style:style>
    <style:style style:name="T1003_3" style:family="text">
      <style:text-properties style:font-name="Arial" style:font-name-asian="Arial" style:font-name-complex="Arial"/>
    </style:style>
    <style:style style:name="T1003_4" style:family="text">
      <style:text-properties style:font-name="Arial" style:font-name-asian="Arial" style:font-name-complex="Arial"/>
    </style:style>
    <style:style style:name="T1003_5" style:family="text">
      <style:text-properties style:font-name="Arial" style:font-name-asian="Arial" style:font-name-complex="Arial"/>
    </style:style>
    <style:style style:name="T1003_6" style:family="text">
      <style:text-properties style:font-name="Arial" style:font-name-asian="Arial" style:font-name-complex="Arial"/>
    </style:style>
    <style:style style:name="T1003_7" style:family="text">
      <style:text-properties style:font-name="Cambria Math" style:font-name-asian="Arial" style:font-name-complex="Cambria Math"/>
    </style:style>
    <style:style style:name="T1003_8" style:family="text">
      <style:text-properties style:font-name="Arial" style:font-name-asian="Arial" style:font-name-complex="Arial"/>
    </style:style>
    <style:style style:name="P1004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1004_1" style:family="text">
      <style:text-properties style:font-name="Arial" style:font-name-asian="Arial" style:font-name-complex="Arial" fo:font-weight="bold" style:font-weight-asian="bold" style:font-weight-complex="bold"/>
    </style:style>
    <style:style style:name="T1004_2" style:family="text">
      <style:text-properties style:font-name="Cambria Math" style:font-name-asian="Arial" style:font-name-complex="Cambria Math" fo:font-weight="bold" style:font-weight-asian="bold" style:font-weight-complex="bold"/>
    </style:style>
    <style:style style:name="T1004_3" style:family="text">
      <style:text-properties style:font-name="Arial" style:font-name-asian="Arial" style:font-name-complex="Arial" fo:font-weight="bold" style:font-weight-asian="bold" style:font-weight-complex="bold"/>
    </style:style>
    <style:style style:name="T1004_4" style:family="text">
      <style:text-properties style:font-name="Arial" style:font-name-asian="Arial" style:font-name-complex="Arial"/>
    </style:style>
    <style:style style:name="T1004_5" style:family="text">
      <style:text-properties style:font-name="Arial" style:font-name-asian="Arial" style:font-name-complex="Arial"/>
    </style:style>
    <style:style style:name="T1004_6" style:family="text">
      <style:text-properties style:font-name="Arial" style:font-name-asian="Arial" style:font-name-complex="Arial"/>
    </style:style>
    <style:style style:name="T1004_7" style:family="text">
      <style:text-properties style:font-name="Cambria Math" style:font-name-asian="Arial" style:font-name-complex="Cambria Math"/>
    </style:style>
    <style:style style:name="T1004_8" style:family="text">
      <style:text-properties style:font-name="Arial" style:font-name-asian="Arial" style:font-name-complex="Arial"/>
    </style:style>
    <style:style style:name="T1004_9" style:family="text">
      <style:text-properties style:font-name="Cambria Math" style:font-name-asian="Arial" style:font-name-complex="Cambria Math"/>
    </style:style>
    <style:style style:name="T1004_10" style:family="text">
      <style:text-properties style:font-name="Arial" style:font-name-asian="Arial" style:font-name-complex="Arial"/>
    </style:style>
    <style:style style:name="P1005" style:family="paragraph" style:parent-style-name="List_20_Paragraph">
      <style:text-properties style:font-name="Arial" style:font-name-asian="Arial" style:font-name-complex="Arial" fo:font-weight="bold" style:font-weight-asian="bold" style:font-weight-complex="bold"/>
    </style:style>
    <style:style style:name="P1006" style:family="paragraph" style:parent-style-name="List_20_Paragraph">
      <style:paragraph-properties fo:text-indent="-0.63cm" fo:margin-bottom="0.212cm" fo:margin-left="0cm"/>
    </style:style>
    <style:style style:name="T1006_1" style:family="text">
      <style:text-properties style:font-name="Arial" style:font-name-asian="Arial" style:font-name-complex="Arial"/>
    </style:style>
    <style:style style:name="T1006_2" style:family="text">
      <style:text-properties style:font-name="Arial" style:font-name-asian="Arial" style:font-name-complex="Arial"/>
    </style:style>
    <style:style style:name="T1006_3" style:family="text">
      <style:text-properties style:font-name="Arial" style:font-name-asian="Arial" style:font-name-complex="Arial"/>
    </style:style>
    <style:style style:name="P1007" style:family="paragraph" style:parent-style-name="List_20_Paragraph">
      <style:paragraph-properties fo:text-indent="-0.63cm" fo:margin-bottom="0.212cm" fo:margin-left="0cm"/>
      <style:text-properties style:font-name="Arial" style:font-name-asian="Arial" style:font-name-complex="Arial" fo:font-weight="bold" style:font-weight-asian="bold" style:font-weight-complex="bold"/>
    </style:style>
    <style:style style:name="P1008" style:family="paragraph" style:parent-style-name="List_20_Paragraph">
      <style:paragraph-properties fo:text-indent="-0.63cm" fo:margin-bottom="0.212cm" fo:margin-left="0cm"/>
    </style:style>
    <style:style style:name="T1008_1" style:family="text">
      <style:text-properties style:font-name="Arial" style:font-name-asian="Arial" style:font-name-complex="Arial" fo:font-weight="bold" style:font-weight-asian="bold" style:font-weight-complex="bold"/>
    </style:style>
    <style:style style:name="T1008_2" style:family="text">
      <style:text-properties style:font-name="Arial" style:font-name-asian="Arial" style:font-name-complex="Arial" fo:font-weight="bold" style:font-weight-asian="bold" style:font-weight-complex="bold"/>
    </style:style>
    <style:style style:name="T1008_3" style:family="text">
      <style:text-properties style:font-name="Arial" style:font-name-asian="Arial" style:font-name-complex="Arial" fo:font-weight="bold" style:font-weight-asian="bold" style:font-weight-complex="bold"/>
    </style:style>
    <style:style style:name="T1008_4" style:family="text">
      <style:text-properties style:font-name="Arial" style:font-name-asian="Arial" style:font-name-complex="Arial" fo:font-weight="bold" style:font-weight-asian="bold" style:font-weight-complex="bold"/>
    </style:style>
    <style:style style:name="T1008_5" style:family="text">
      <style:text-properties style:font-name="Arial" style:font-name-asian="Arial" style:font-name-complex="Arial" fo:font-weight="bold" style:font-weight-asian="bold" style:font-weight-complex="bold"/>
    </style:style>
    <style:style style:name="P1009" style:family="paragraph" style:parent-style-name="List_20_Paragraph">
      <style:paragraph-properties style:text-autospace="none" fo:text-indent="-0.63cm" fo:margin-bottom="0.212cm" fo:margin-left="0cm" style:punctuation-wrap="simple" fo:hyphenation-ladder-count="no-limit"/>
      <style:text-properties style:font-name="Arial" style:font-name-asian="Arial" style:font-name-complex="Arial" fo:hyphenate="false" fo:hyphenation-remain-char-count="2" fo:hyphenation-push-char-count="2"/>
    </style:style>
    <style:style style:name="P1010" style:family="paragraph" style:parent-style-name="List_20_Paragraph">
      <style:paragraph-properties style:text-autospace="none" fo:margin-bottom="0.212cm" fo:margin-left="-0.63cm" style:punctuation-wrap="simple" fo:hyphenation-ladder-count="no-limit"/>
      <style:text-properties fo:hyphenate="false" fo:hyphenation-remain-char-count="2" fo:hyphenation-push-char-count="2"/>
    </style:style>
    <style:style style:name="T1010_1" style:family="text">
      <style:text-properties style:font-name="Arial" style:font-name-asian="Arial" style:font-name-complex="Arial"/>
    </style:style>
    <style:style style:name="T1010_2" style:family="text">
      <style:text-properties style:font-name="Arial" style:font-name-asian="Arial" style:font-name-complex="Arial"/>
    </style:style>
    <style:style style:name="T1010_3" style:family="text">
      <style:text-properties style:font-name="Arial" style:font-name-asian="Arial" style:font-name-complex="Arial"/>
    </style:style>
    <style:style style:name="T1010_4" style:family="text">
      <style:text-properties style:font-name="Arial" style:font-name-asian="Arial" style:font-name-complex="Arial"/>
    </style:style>
    <style:style style:name="T1010_5" style:family="text">
      <style:text-properties style:font-name="Arial" style:font-name-asian="Arial" style:font-name-complex="Arial"/>
    </style:style>
    <style:style style:name="P1011" style:family="paragraph" style:parent-style-name="Normal">
      <style:paragraph-properties fo:break-before="page"/>
    </style:style>
    <style:style style:name="P1012" style:family="paragraph" style:parent-style-name="Normal">
      <style:paragraph-properties fo:background-color="#d9e2f3" fo:line-height="100%" fo:padding-top="0.035cm" fo:border-top="#000000 0.018cm solid" fo:padding-bottom="0.035cm" fo:border-bottom="#000000 0.018cm solid" fo:margin-bottom="0cm" fo:padding-left="0.141cm" fo:border-left="#000000 0.018cm solid" fo:padding-right="0.141cm" fo:border-right="#000000 0.018cm solid"/>
    </style:style>
    <style:style style:name="T1012_1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/>
    </style:style>
    <style:style style:name="P1013" style:family="paragraph" style:parent-style-name="Normal">
      <style:paragraph-properties fo:line-height="100%" fo:margin-bottom="0cm"/>
      <style:text-properties style:font-name="Arial" style:font-name-asian="Arial" style:font-name-complex="Arial" fo:font-weight="bold" style:font-weight-asian="bold" style:font-weight-complex="bold"/>
    </style:style>
    <style:style style:name="P1014" style:family="paragraph" style:parent-style-name="Normal">
      <style:paragraph-properties fo:line-height="100%" fo:margin-bottom="0cm"/>
    </style:style>
    <style:style style:name="T1014_1" style:family="text">
      <style:text-properties fo:color="#000000" style:font-name="Arial" style:font-name-asian="Arial" style:font-name-complex="Arial" fo:font-weight="bold" style:font-weight-asian="bold" style:font-weight-complex="bold"/>
    </style:style>
    <style:style style:name="P1015" style:family="paragraph" style:parent-style-name="Normal">
      <style:paragraph-properties fo:line-height="100%" fo:margin-bottom="0cm"/>
      <style:text-properties fo:color="#000000" style:font-name="Arial" style:font-name-asian="Arial" style:font-name-complex="Arial"/>
    </style:style>
    <style:style style:name="P1016" style:family="paragraph" style:parent-style-name="Normal">
      <style:paragraph-properties fo:line-height="100%" fo:margin-bottom="0cm"/>
    </style:style>
    <style:style style:name="T1016_1" style:family="text">
      <style:text-properties fo:color="#000000" style:font-name="Arial" style:font-name-asian="Arial" style:font-name-complex="Arial"/>
    </style:style>
    <style:style style:name="T1016_2" style:family="text">
      <style:text-properties fo:color="#000000" style:font-name="Arial" style:font-name-asian="Arial" style:font-name-complex="Arial" fo:font-weight="bold" style:font-weight-asian="bold" style:font-weight-complex="bold"/>
    </style:style>
    <style:style style:name="T1016_3" style:family="text">
      <style:text-properties fo:color="#000000" style:font-name="Arial" style:font-name-asian="Arial" style:font-name-complex="Arial"/>
    </style:style>
    <style:style style:name="P1017" style:family="paragraph" style:parent-style-name="Normal">
      <style:paragraph-properties fo:line-height="100%" fo:margin-bottom="0cm"/>
      <style:text-properties fo:color="#000000" style:font-name="Arial" style:font-name-asian="Arial" style:font-name-complex="Arial"/>
    </style:style>
    <style:style style:name="P1018" style:family="paragraph" style:parent-style-name="Normal">
      <style:paragraph-properties fo:line-height="100%" fo:margin-bottom="0cm"/>
    </style:style>
    <style:style style:name="T1018_1" style:family="text">
      <style:text-properties fo:color="#000000" style:font-name="Arial" style:font-name-asian="Arial" style:font-name-complex="Arial" fo:font-weight="bold" style:font-weight-asian="bold" style:font-weight-complex="bold"/>
    </style:style>
    <style:style style:name="P1019" style:family="paragraph" style:parent-style-name="Normal">
      <style:paragraph-properties fo:line-height="100%" fo:margin-bottom="0cm"/>
      <style:text-properties fo:color="#000000" style:font-name="Arial" style:font-name-asian="Arial" style:font-name-complex="Arial" fo:font-weight="bold" style:font-weight-asian="bold" style:font-weight-complex="bold"/>
    </style:style>
    <style:style style:name="P1020" style:family="paragraph" style:parent-style-name="Normal">
      <style:paragraph-properties fo:line-height="100%" fo:margin-bottom="0cm"/>
    </style:style>
    <style:style style:name="T1020_1" style:family="text">
      <style:text-properties fo:color="#000000" style:font-name="Arial" style:font-name-asian="Arial" style:font-name-complex="Arial"/>
    </style:style>
    <style:style style:name="T1020_2" style:family="text">
      <style:text-properties fo:color="#000000" style:font-name="Arial" style:font-name-asian="Arial" style:font-name-complex="Arial"/>
    </style:style>
    <style:style style:name="T1020_3" style:family="text">
      <style:text-properties fo:color="#000000" style:font-name="Arial" style:font-name-asian="Arial" style:font-name-complex="Arial"/>
    </style:style>
    <style:style style:name="T1020_4" style:family="text">
      <style:text-properties fo:color="#000000" style:font-name="Arial" style:font-name-asian="Arial" style:font-name-complex="Arial"/>
    </style:style>
    <style:style style:name="T1020_5" style:family="text">
      <style:text-properties fo:color="#000000" style:font-name="Arial" style:font-name-asian="Arial" style:font-name-complex="Arial"/>
    </style:style>
    <style:style style:name="T1020_6" style:family="text">
      <style:text-properties fo:color="#000000" style:font-name="Arial" style:font-name-asian="Arial" style:font-name-complex="Arial"/>
    </style:style>
    <style:style style:name="T1020_7" style:family="text">
      <style:text-properties fo:color="#000000" style:font-name="Arial" style:font-name-asian="Arial" style:font-name-complex="Arial"/>
    </style:style>
    <style:style style:name="T1020_8" style:family="text">
      <style:text-properties fo:color="#000000" style:font-name="Arial" style:font-name-asian="Arial" style:font-name-complex="Arial"/>
    </style:style>
    <style:style style:name="T1020_9" style:family="text">
      <style:text-properties fo:color="#000000" style:font-name="Arial" style:font-name-asian="Arial" style:font-name-complex="Arial"/>
    </style:style>
    <style:style style:name="T1020_10" style:family="text">
      <style:text-properties fo:color="#000000" style:font-name="Arial" style:font-name-asian="Arial" style:font-name-complex="Arial"/>
    </style:style>
    <style:style style:name="T1020_11" style:family="text">
      <style:text-properties fo:color="#000000" style:font-name="Arial" style:font-name-asian="Arial" style:font-name-complex="Arial"/>
    </style:style>
    <style:style style:name="T1020_12" style:family="text">
      <style:text-properties fo:color="#000000" style:font-name="Arial" style:font-name-asian="Arial" style:font-name-complex="Arial"/>
    </style:style>
    <style:style style:name="T1020_13" style:family="text">
      <style:text-properties fo:color="#000000" style:font-name="Arial" style:font-name-asian="Arial" style:font-name-complex="Arial"/>
    </style:style>
    <style:style style:name="T1020_14" style:family="text">
      <style:text-properties fo:color="#000000" style:font-name="Arial" style:font-name-asian="Arial" style:font-name-complex="Arial"/>
    </style:style>
    <style:style style:name="T1020_15" style:family="text">
      <style:text-properties fo:color="#000000" style:font-name="Arial" style:font-name-asian="Arial" style:font-name-complex="Arial"/>
    </style:style>
    <style:style style:name="T1020_16" style:family="text">
      <style:text-properties fo:color="#000000" style:font-name="Arial" style:font-name-asian="Arial" style:font-name-complex="Arial"/>
    </style:style>
    <style:style style:name="T1020_17" style:family="text">
      <style:text-properties fo:color="#000000" style:font-name="Arial" style:font-name-asian="Arial" style:font-name-complex="Arial"/>
    </style:style>
    <style:style style:name="P1021" style:family="paragraph" style:parent-style-name="Normal">
      <style:paragraph-properties fo:line-height="100%" fo:margin-bottom="0cm"/>
      <style:text-properties fo:color="#000000" style:font-name="Arial" style:font-name-asian="Arial" style:font-name-complex="Arial"/>
    </style:style>
    <style:style style:name="P1022" style:family="paragraph" style:parent-style-name="Normal">
      <style:paragraph-properties fo:line-height="100%" fo:margin-bottom="0cm"/>
    </style:style>
    <style:style style:name="T1022_1" style:family="text">
      <style:text-properties fo:color="#000000" style:font-name="Arial" style:font-name-asian="Arial" style:font-name-complex="Arial" fo:font-weight="bold" style:font-weight-asian="bold" style:font-weight-complex="bold"/>
    </style:style>
    <style:style style:name="P1023" style:family="paragraph" style:parent-style-name="Normal">
      <style:paragraph-properties fo:line-height="100%" fo:margin-bottom="0cm"/>
    </style:style>
    <style:style style:name="T1023_1" style:family="text">
      <style:text-properties fo:color="#000000" style:font-name="Arial" style:font-name-asian="Arial" style:font-name-complex="Arial"/>
    </style:style>
    <style:style style:name="P1024" style:family="paragraph" style:parent-style-name="Normal">
      <style:paragraph-properties fo:line-height="100%" fo:margin-bottom="0cm"/>
      <style:text-properties fo:color="#000000" style:font-name="Arial" style:font-name-asian="Arial" style:font-name-complex="Arial"/>
    </style:style>
    <style:style style:name="P1025" style:family="paragraph" style:parent-style-name="Normal">
      <style:paragraph-properties fo:margin-bottom="0cm"/>
    </style:style>
    <style:style style:name="T1025_1" style:family="text">
      <style:text-properties fo:color="#000000" style:font-name="Arial" style:font-name-asian="Arial" style:font-name-complex="Arial"/>
    </style:style>
    <style:style style:name="T1025_2" style:family="text">
      <style:text-properties fo:color="#000000" style:font-name="Arial" style:font-name-asian="Arial" style:font-name-complex="Arial"/>
    </style:style>
    <style:style style:name="T1025_3" style:family="text">
      <style:text-properties fo:color="#000000" style:font-name="Arial" style:font-name-asian="Arial" style:font-name-complex="Arial"/>
    </style:style>
    <style:style style:name="T1025_4" style:family="text">
      <style:text-properties fo:color="#000000" style:font-name="Arial" style:font-name-asian="Arial" style:font-name-complex="Arial"/>
    </style:style>
    <style:style style:name="T1025_5" style:family="text">
      <style:text-properties fo:color="#000000" style:font-name="Arial" style:font-name-asian="Arial" style:font-name-complex="Arial"/>
    </style:style>
    <style:style style:name="T1025_6" style:family="text">
      <style:text-properties fo:color="#000000" style:font-name="Arial" style:font-name-asian="Arial" style:font-name-complex="Arial"/>
    </style:style>
    <style:style style:name="T1025_7" style:family="text">
      <style:text-properties fo:color="#000000" style:font-name="Arial" style:font-name-asian="Arial" style:font-name-complex="Arial"/>
    </style:style>
    <style:style style:name="T1025_8" style:family="text">
      <style:text-properties fo:color="#000000" style:font-name="Arial" style:font-name-asian="Arial" style:font-name-complex="Arial"/>
    </style:style>
    <style:style style:name="T1025_9" style:family="text">
      <style:text-properties fo:color="#000000" style:font-name="Arial" style:font-name-asian="Arial" style:font-name-complex="Arial"/>
    </style:style>
    <style:style style:name="T1025_10" style:family="text">
      <style:text-properties fo:color="#000000" style:font-name="Arial" style:font-name-asian="Arial" style:font-name-complex="Arial"/>
    </style:style>
    <style:style style:name="T1025_11" style:family="text">
      <style:text-properties fo:color="#000000" style:font-name="Arial" style:font-name-asian="Arial" style:font-name-complex="Arial"/>
    </style:style>
    <style:style style:name="T1025_12" style:family="text">
      <style:text-properties fo:color="#000000" style:font-name="Arial" style:font-name-asian="Arial" style:font-name-complex="Arial"/>
    </style:style>
    <style:style style:name="T1025_13" style:family="text">
      <style:text-properties fo:color="#000000" style:font-name="Arial" style:font-name-asian="Arial" style:font-name-complex="Arial"/>
    </style:style>
    <style:style style:name="T1025_14" style:family="text">
      <style:text-properties fo:color="#000000" style:font-name="Arial" style:font-name-asian="Arial" style:font-name-complex="Arial"/>
    </style:style>
    <style:style style:name="T1025_15" style:family="text">
      <style:text-properties fo:color="#000000" style:font-name="Arial" style:font-name-asian="Arial" style:font-name-complex="Arial"/>
    </style:style>
    <style:style style:name="T1025_16" style:family="text">
      <style:text-properties fo:color="#000000" style:font-name="Arial" style:font-name-asian="Arial" style:font-name-complex="Arial"/>
    </style:style>
    <style:style style:name="T1025_17" style:family="text">
      <style:text-properties fo:color="#000000" style:font-name="Arial" style:font-name-asian="Arial" style:font-name-complex="Arial"/>
    </style:style>
    <style:style style:name="T1025_18" style:family="text">
      <style:text-properties fo:color="#000000" style:font-name="Arial" style:font-name-asian="Arial" style:font-name-complex="Arial"/>
    </style:style>
    <style:style style:name="T1025_19" style:family="text">
      <style:text-properties fo:color="#000000" style:font-name="Arial" style:font-name-asian="Arial" style:font-name-complex="Arial"/>
    </style:style>
    <style:style style:name="T1025_20" style:family="text">
      <style:text-properties fo:color="#000000" style:font-name="Arial" style:font-name-asian="Arial" style:font-name-complex="Arial"/>
    </style:style>
    <style:style style:name="T1025_21" style:family="text">
      <style:text-properties fo:color="#000000" style:font-name="Arial" style:font-name-asian="Arial" style:font-name-complex="Arial"/>
    </style:style>
    <style:style style:name="T1025_22" style:family="text">
      <style:text-properties fo:color="#000000" style:font-name="Arial" style:font-name-asian="Arial" style:font-name-complex="Arial"/>
    </style:style>
    <style:style style:name="T1025_23" style:family="text">
      <style:text-properties fo:color="#000000" style:font-name="Arial" style:font-name-asian="Arial" style:font-name-complex="Arial"/>
    </style:style>
    <style:style style:name="T1025_24" style:family="text">
      <style:text-properties fo:color="#000000" style:font-name="Arial" style:font-name-asian="Arial" style:font-name-complex="Arial"/>
    </style:style>
    <style:style style:name="T1025_25" style:family="text">
      <style:text-properties fo:color="#000000" style:font-name="Arial" style:font-name-asian="Arial" style:font-name-complex="Arial"/>
    </style:style>
    <style:style style:name="T1025_26" style:family="text">
      <style:text-properties fo:color="#000000" style:font-name="Arial" style:font-name-asian="Arial" style:font-name-complex="Arial"/>
    </style:style>
    <style:style style:name="T1025_27" style:family="text">
      <style:text-properties fo:color="#000000" style:font-name="Arial" style:font-name-asian="Arial" style:font-name-complex="Arial"/>
    </style:style>
    <style:style style:name="T1025_28" style:family="text">
      <style:text-properties fo:color="#000000" style:font-name="Arial" style:font-name-asian="Arial" style:font-name-complex="Arial"/>
    </style:style>
    <style:style style:name="T1025_29" style:family="text">
      <style:text-properties fo:color="#000000" style:font-name="Arial" style:font-name-asian="Arial" style:font-name-complex="Arial"/>
    </style:style>
    <style:style style:name="T1025_30" style:family="text">
      <style:text-properties fo:color="#000000" style:font-name="Arial" style:font-name-asian="Arial" style:font-name-complex="Arial"/>
    </style:style>
    <style:style style:name="T1025_31" style:family="text">
      <style:text-properties fo:color="#000000" style:font-name="Arial" style:font-name-asian="Arial" style:font-name-complex="Arial"/>
    </style:style>
    <style:style style:name="T1025_32" style:family="text">
      <style:text-properties fo:color="#000000" style:font-name="Arial" style:font-name-asian="Arial" style:font-name-complex="Arial"/>
    </style:style>
    <style:style style:name="T1025_33" style:family="text">
      <style:text-properties fo:color="#000000" style:font-name="Arial" style:font-name-asian="Arial" style:font-name-complex="Arial"/>
    </style:style>
    <style:style style:name="T1025_34" style:family="text">
      <style:text-properties fo:color="#000000" style:font-name="Arial" style:font-name-asian="Arial" style:font-name-complex="Arial"/>
    </style:style>
    <style:style style:name="T1025_35" style:family="text">
      <style:text-properties fo:color="#000000" style:font-name="Arial" style:font-name-asian="Arial" style:font-name-complex="Arial"/>
    </style:style>
    <style:style style:name="T1025_36" style:family="text">
      <style:text-properties fo:color="#000000" style:font-name="Arial" style:font-name-asian="Arial" style:font-name-complex="Arial"/>
    </style:style>
    <style:style style:name="T1025_37" style:family="text">
      <style:text-properties fo:color="#000000" style:font-name="Arial" style:font-name-asian="Arial" style:font-name-complex="Arial"/>
    </style:style>
    <style:style style:name="T1025_38" style:family="text">
      <style:text-properties fo:color="#000000" style:font-name="Arial" style:font-name-asian="Arial" style:font-name-complex="Arial"/>
    </style:style>
    <style:style style:name="P1026" style:family="paragraph" style:parent-style-name="Normal">
      <style:paragraph-properties fo:margin-bottom="0cm"/>
      <style:text-properties fo:color="#000000" style:font-name="Arial" style:font-name-asian="Arial" style:font-name-complex="Arial"/>
    </style:style>
    <style:style style:name="P1027" style:family="paragraph" style:parent-style-name="Normal">
      <style:paragraph-properties fo:margin-bottom="0cm"/>
    </style:style>
    <style:style style:name="T1027_1" style:family="text">
      <style:text-properties fo:color="#000000" style:font-name="Arial" style:font-name-asian="Arial" style:font-name-complex="Arial"/>
    </style:style>
    <style:style style:name="T1027_2" style:family="text">
      <style:text-properties fo:color="#000000" style:font-name="Arial" style:font-name-asian="Arial" style:font-name-complex="Arial"/>
    </style:style>
    <style:style style:name="T1027_3" style:family="text">
      <style:text-properties fo:color="#000000" style:font-name="Arial" style:font-name-asian="Arial" style:font-name-complex="Arial"/>
    </style:style>
    <style:style style:name="T1027_4" style:family="text">
      <style:text-properties fo:color="#000000" style:font-name="Arial" style:font-name-asian="Arial" style:font-name-complex="Arial"/>
    </style:style>
    <style:style style:name="T1027_5" style:family="text">
      <style:text-properties fo:color="#000000" style:font-name="Arial" style:font-name-asian="Arial" style:font-name-complex="Arial"/>
    </style:style>
    <style:style style:name="T1027_6" style:family="text">
      <style:text-properties fo:color="#000000" style:font-name="Arial" style:font-name-asian="Arial" style:font-name-complex="Arial"/>
    </style:style>
    <style:style style:name="T1027_7" style:family="text">
      <style:text-properties fo:color="#000000" style:font-name="Arial" style:font-name-asian="Arial" style:font-name-complex="Arial"/>
    </style:style>
    <style:style style:name="T1027_8" style:family="text">
      <style:text-properties fo:color="#000000" style:font-name="Arial" style:font-name-asian="Arial" style:font-name-complex="Arial"/>
    </style:style>
    <style:style style:name="T1027_9" style:family="text">
      <style:text-properties fo:color="#000000" style:font-name="Arial" style:font-name-asian="Arial" style:font-name-complex="Arial"/>
    </style:style>
    <style:style style:name="T1027_10" style:family="text">
      <style:text-properties fo:color="#000000" style:font-name="Arial" style:font-name-asian="Arial" style:font-name-complex="Arial"/>
    </style:style>
    <style:style style:name="T1027_11" style:family="text">
      <style:text-properties fo:color="#000000" style:font-name="Arial" style:font-name-asian="Arial" style:font-name-complex="Arial"/>
    </style:style>
    <style:style style:name="T1027_12" style:family="text">
      <style:text-properties fo:color="#000000" style:font-name="Arial" style:font-name-asian="Arial" style:font-name-complex="Arial"/>
    </style:style>
    <style:style style:name="T1027_13" style:family="text">
      <style:text-properties fo:color="#000000" style:font-name="Arial" style:font-name-asian="Arial" style:font-name-complex="Arial"/>
    </style:style>
    <style:style style:name="T1027_14" style:family="text">
      <style:text-properties fo:color="#000000" style:font-name="Arial" style:font-name-asian="Arial" style:font-name-complex="Arial"/>
    </style:style>
    <style:style style:name="T1027_15" style:family="text">
      <style:text-properties fo:color="#000000" style:font-name="Arial" style:font-name-asian="Arial" style:font-name-complex="Arial"/>
    </style:style>
    <style:style style:name="T1027_16" style:family="text">
      <style:text-properties fo:color="#000000" style:font-name="Arial" style:font-name-asian="Arial" style:font-name-complex="Arial"/>
    </style:style>
    <style:style style:name="T1027_17" style:family="text">
      <style:text-properties fo:color="#000000" style:font-name="Arial" style:font-name-asian="Arial" style:font-name-complex="Arial"/>
    </style:style>
    <style:style style:name="T1027_18" style:family="text">
      <style:text-properties fo:color="#000000" style:font-name="Arial" style:font-name-asian="Arial" style:font-name-complex="Arial"/>
    </style:style>
    <style:style style:name="T1027_19" style:family="text">
      <style:text-properties fo:color="#000000" style:font-name="Arial" style:font-name-asian="Arial" style:font-name-complex="Arial"/>
    </style:style>
    <style:style style:name="T1027_20" style:family="text">
      <style:text-properties fo:color="#000000" style:font-name="Arial" style:font-name-asian="Arial" style:font-name-complex="Arial"/>
    </style:style>
    <style:style style:name="T1027_21" style:family="text">
      <style:text-properties fo:color="#000000" style:font-name="Arial" style:font-name-asian="Arial" style:font-name-complex="Arial"/>
    </style:style>
    <style:style style:name="T1027_22" style:family="text">
      <style:text-properties fo:color="#000000" style:font-name="Arial" style:font-name-asian="Arial" style:font-name-complex="Arial"/>
    </style:style>
    <style:style style:name="T1027_23" style:family="text">
      <style:text-properties fo:color="#000000" style:font-name="Arial" style:font-name-asian="Arial" style:font-name-complex="Arial"/>
    </style:style>
    <style:style style:name="T1027_24" style:family="text">
      <style:text-properties fo:color="#000000" style:font-name="Arial" style:font-name-asian="Arial" style:font-name-complex="Arial"/>
    </style:style>
    <style:style style:name="T1027_25" style:family="text">
      <style:text-properties fo:color="#000000" style:font-name="Arial" style:font-name-asian="Arial" style:font-name-complex="Arial"/>
    </style:style>
    <style:style style:name="T1027_26" style:family="text">
      <style:text-properties fo:color="#000000" style:font-name="Arial" style:font-name-asian="Arial" style:font-name-complex="Arial"/>
    </style:style>
    <style:style style:name="P1028" style:family="paragraph" style:parent-style-name="Normal">
      <style:paragraph-properties fo:margin-bottom="0cm"/>
      <style:text-properties fo:color="#000000" style:font-name="Arial" style:font-name-asian="Arial" style:font-name-complex="Arial"/>
    </style:style>
    <style:style style:name="P1029" style:family="paragraph" style:parent-style-name="Normal">
      <style:paragraph-properties fo:margin-bottom="0cm"/>
    </style:style>
    <style:style style:name="T1029_1" style:family="text">
      <style:text-properties fo:color="#000000" style:font-name="Arial" style:font-name-asian="Arial" style:font-name-complex="Arial" fo:font-weight="bold" style:font-weight-asian="bold"/>
    </style:style>
    <style:style style:name="T1029_2" style:family="text">
      <style:text-properties fo:color="#000000" style:font-name="Arial" style:font-name-asian="Arial" style:font-name-complex="Arial" fo:font-weight="bold" style:font-weight-asian="bold" style:font-weight-complex="bold"/>
    </style:style>
    <style:style style:name="T1029_3" style:family="text">
      <style:text-properties fo:color="#000000" style:font-name="Arial" style:font-name-asian="Arial" style:font-name-complex="Arial" fo:font-weight="bold" style:font-weight-asian="bold" style:font-weight-complex="bold"/>
    </style:style>
    <style:style style:name="T1029_4" style:family="text">
      <style:text-properties fo:color="#000000" style:font-name="Arial" style:font-name-asian="Arial" style:font-name-complex="Arial"/>
    </style:style>
    <style:style style:name="P1030" style:family="paragraph" style:parent-style-name="Normal">
      <style:paragraph-properties fo:margin-bottom="0cm"/>
      <style:text-properties fo:color="#000000" style:font-name="Arial" style:font-name-asian="Arial" style:font-name-complex="Arial"/>
    </style:style>
    <style:style style:name="P1031" style:family="paragraph" style:parent-style-name="Normal">
      <style:paragraph-properties fo:margin-bottom="0cm"/>
    </style:style>
    <style:style style:name="T1031_1" style:family="text">
      <style:text-properties fo:color="#000000" style:font-name="Arial" style:font-name-asian="Arial" style:font-name-complex="Arial"/>
    </style:style>
    <style:style style:name="T1031_2" style:family="text">
      <style:text-properties fo:color="#000000" style:font-name="Arial" style:font-name-asian="Arial" style:font-name-complex="Arial"/>
    </style:style>
    <style:style style:name="T1031_3" style:family="text">
      <style:text-properties fo:color="#000000" style:font-name="Arial" style:font-name-asian="Arial" style:font-name-complex="Arial"/>
    </style:style>
    <style:style style:name="T1031_4" style:family="text">
      <style:text-properties fo:color="#000000" style:font-name="Arial" style:font-name-asian="Arial" style:font-name-complex="Arial"/>
    </style:style>
    <style:style style:name="T1031_5" style:family="text">
      <style:text-properties fo:color="#000000" style:font-name="Arial" style:font-name-asian="Arial" style:font-name-complex="Arial"/>
    </style:style>
    <style:style style:name="T1031_6" style:family="text">
      <style:text-properties fo:color="#000000" style:font-name="Arial" style:font-name-asian="Arial" style:font-name-complex="Arial"/>
    </style:style>
    <style:style style:name="T1031_7" style:family="text">
      <style:text-properties fo:color="#000000" style:font-name="Arial" style:font-name-asian="Arial" style:font-name-complex="Arial"/>
    </style:style>
    <style:style style:name="T1031_8" style:family="text">
      <style:text-properties fo:color="#000000" style:font-name="Arial" style:font-name-asian="Arial" style:font-name-complex="Arial"/>
    </style:style>
    <style:style style:name="T1031_9" style:family="text">
      <style:text-properties fo:color="#000000" style:font-name="Arial" style:font-name-asian="Arial" style:font-name-complex="Arial"/>
    </style:style>
    <style:style style:name="T1031_10" style:family="text">
      <style:text-properties fo:color="#000000" style:font-name="Arial" style:font-name-asian="Arial" style:font-name-complex="Arial"/>
    </style:style>
    <style:style style:name="T1031_11" style:family="text">
      <style:text-properties fo:color="#000000" style:font-name="Arial" style:font-name-asian="Arial" style:font-name-complex="Arial"/>
    </style:style>
    <style:style style:name="T1031_12" style:family="text">
      <style:text-properties fo:color="#000000" style:font-name="Arial" style:font-name-asian="Arial" style:font-name-complex="Arial"/>
    </style:style>
    <style:style style:name="T1031_13" style:family="text">
      <style:text-properties fo:color="#000000" style:font-name="Arial" style:font-name-asian="Arial" style:font-name-complex="Arial"/>
    </style:style>
    <style:style style:name="T1031_14" style:family="text">
      <style:text-properties fo:color="#000000" style:font-name="Arial" style:font-name-asian="Arial" style:font-name-complex="Arial"/>
    </style:style>
    <style:style style:name="T1031_15" style:family="text">
      <style:text-properties fo:color="#000000" style:font-name="Arial" style:font-name-asian="Arial" style:font-name-complex="Arial"/>
    </style:style>
    <style:style style:name="T1031_16" style:family="text">
      <style:text-properties fo:color="#000000" style:font-name="Arial" style:font-name-asian="Arial" style:font-name-complex="Arial"/>
    </style:style>
    <style:style style:name="T1031_17" style:family="text">
      <style:text-properties fo:color="#000000" style:font-name="Arial" style:font-name-asian="Arial" style:font-name-complex="Arial"/>
    </style:style>
    <style:style style:name="T1031_18" style:family="text">
      <style:text-properties fo:color="#000000" style:font-name="Arial" style:font-name-asian="Arial" style:font-name-complex="Arial"/>
    </style:style>
    <style:style style:name="T1031_19" style:family="text">
      <style:text-properties fo:color="#000000" style:font-name="Arial" style:font-name-asian="Arial" style:font-name-complex="Arial"/>
    </style:style>
    <style:style style:name="T1031_20" style:family="text">
      <style:text-properties fo:color="#000000" style:font-name="Arial" style:font-name-asian="Arial" style:font-name-complex="Arial"/>
    </style:style>
    <style:style style:name="T1031_21" style:family="text">
      <style:text-properties fo:color="#000000" style:font-name="Arial" style:font-name-asian="Arial" style:font-name-complex="Arial"/>
    </style:style>
    <style:style style:name="T1031_22" style:family="text">
      <style:text-properties fo:color="#000000" style:font-name="Arial" style:font-name-asian="Arial" style:font-name-complex="Arial"/>
    </style:style>
    <style:style style:name="T1031_23" style:family="text">
      <style:text-properties fo:color="#000000" style:font-name="Arial" style:font-name-asian="Arial" style:font-name-complex="Arial"/>
    </style:style>
    <style:style style:name="T1031_24" style:family="text">
      <style:text-properties fo:color="#000000" style:font-name="Arial" style:font-name-asian="Arial" style:font-name-complex="Arial"/>
    </style:style>
    <style:style style:name="T1031_25" style:family="text">
      <style:text-properties fo:color="#000000" style:font-name="Arial" style:font-name-asian="Arial" style:font-name-complex="Arial"/>
    </style:style>
    <style:style style:name="T1031_26" style:family="text">
      <style:text-properties fo:color="#000000" style:font-name="Arial" style:font-name-asian="Arial" style:font-name-complex="Arial"/>
    </style:style>
    <style:style style:name="T1031_27" style:family="text">
      <style:text-properties fo:color="#000000" style:font-name="Arial" style:font-name-asian="Arial" style:font-name-complex="Arial"/>
    </style:style>
    <style:style style:name="P1032" style:family="paragraph" style:parent-style-name="Normal">
      <style:paragraph-properties fo:margin-bottom="0cm"/>
      <style:text-properties fo:color="#000000" style:font-name="Arial" style:font-name-asian="Arial" style:font-name-complex="Arial"/>
    </style:style>
    <style:style style:name="P1033" style:family="paragraph" style:parent-style-name="Normal">
      <style:paragraph-properties fo:margin-bottom="0cm"/>
    </style:style>
    <style:style style:name="T1033_1" style:family="text">
      <style:text-properties fo:color="#000000" style:font-name="Arial" style:font-name-asian="Arial" style:font-name-complex="Arial" fo:font-weight="bold" style:font-weight-asian="bold"/>
    </style:style>
    <style:style style:name="P1034" style:family="paragraph" style:parent-style-name="Normal">
      <style:paragraph-properties fo:margin-bottom="0cm"/>
      <style:text-properties fo:color="#000000" style:font-name="Arial" style:font-name-asian="Arial" style:font-name-complex="Arial" fo:font-weight="bold" style:font-weight-asian="bold" style:font-weight-complex="bold"/>
    </style:style>
    <style:style style:name="P1035" style:family="paragraph" style:parent-style-name="Normal">
      <style:paragraph-properties fo:margin-bottom="0cm"/>
    </style:style>
    <style:style style:name="T1035_1" style:family="text">
      <style:text-properties fo:color="#000000" style:font-name="Arial" style:font-name-asian="Arial" style:font-name-complex="Arial"/>
    </style:style>
    <style:style style:name="T1035_2" style:family="text">
      <style:text-properties fo:color="#000000" style:font-name="Arial" style:font-name-asian="Arial" style:font-name-complex="Arial"/>
    </style:style>
    <style:style style:name="T1035_3" style:family="text">
      <style:text-properties fo:color="#000000" style:font-name="Arial" style:font-name-asian="Arial" style:font-name-complex="Arial"/>
    </style:style>
    <style:style style:name="T1035_4" style:family="text">
      <style:text-properties fo:color="#000000" style:font-name="Arial" style:font-name-asian="Arial" style:font-name-complex="Arial"/>
    </style:style>
    <style:style style:name="T1035_5" style:family="text">
      <style:text-properties fo:color="#000000" style:font-name="Arial" style:font-name-asian="Arial" style:font-name-complex="Arial"/>
    </style:style>
    <style:style style:name="T1035_6" style:family="text">
      <style:text-properties fo:color="#000000" style:font-name="Arial" style:font-name-asian="Arial" style:font-name-complex="Arial"/>
    </style:style>
    <style:style style:name="T1035_7" style:family="text">
      <style:text-properties fo:color="#000000" style:font-name="Arial" style:font-name-asian="Arial" style:font-name-complex="Arial"/>
    </style:style>
    <style:style style:name="T1035_8" style:family="text">
      <style:text-properties fo:color="#000000" style:font-name="Arial" style:font-name-asian="Arial" style:font-name-complex="Arial"/>
    </style:style>
    <style:style style:name="T1035_9" style:family="text">
      <style:text-properties fo:color="#000000" style:font-name="Arial" style:font-name-asian="Arial" style:font-name-complex="Arial"/>
    </style:style>
    <style:style style:name="T1035_10" style:family="text">
      <style:text-properties fo:color="#000000" style:font-name="Arial" style:font-name-asian="Arial" style:font-name-complex="Arial"/>
    </style:style>
    <style:style style:name="T1035_11" style:family="text">
      <style:text-properties fo:color="#000000" style:font-name="Arial" style:font-name-asian="Arial" style:font-name-complex="Arial"/>
    </style:style>
    <style:style style:name="T1035_12" style:family="text">
      <style:text-properties fo:color="#000000" style:font-name="Arial" style:font-name-asian="Arial" style:font-name-complex="Arial"/>
    </style:style>
    <style:style style:name="T1035_13" style:family="text">
      <style:text-properties fo:color="#000000" style:font-name="Arial" style:font-name-asian="Arial" style:font-name-complex="Arial"/>
    </style:style>
    <style:style style:name="P1036" style:family="paragraph" style:parent-style-name="Normal">
      <style:paragraph-properties fo:line-height="100%" fo:margin-bottom="0cm"/>
      <style:text-properties fo:color="#000000" style:font-name="Arial" style:font-name-asian="Arial" style:font-name-complex="Arial"/>
    </style:style>
    <style:style style:name="P1037" style:family="paragraph" style:parent-style-name="Normal">
      <style:paragraph-properties fo:line-height="100%" fo:margin-bottom="0cm"/>
    </style:style>
    <style:style style:name="T1037_1" style:family="text">
      <style:text-properties fo:color="#000000" style:font-name="Arial" style:font-name-asian="Arial" style:font-name-complex="Arial" fo:font-weight="bold" style:font-weight-asian="bold"/>
    </style:style>
    <style:style style:name="T1037_2" style:family="text">
      <style:text-properties fo:color="#000000" style:font-name="Arial" style:font-name-asian="Arial" style:font-name-complex="Arial"/>
    </style:style>
    <style:style style:name="P1038" style:family="paragraph" style:parent-style-name="Normal">
      <style:paragraph-properties fo:line-height="100%" fo:margin-bottom="0cm"/>
      <style:text-properties fo:color="#000000" style:font-name="Arial" style:font-name-asian="Arial" style:font-name-complex="Arial"/>
    </style:style>
    <style:style style:name="P1039" style:family="paragraph" style:parent-style-name="Normal">
      <style:paragraph-properties fo:line-height="100%" fo:margin-bottom="0cm"/>
    </style:style>
    <style:style style:name="T1039_1" style:family="text">
      <style:text-properties fo:color="#000000" style:font-name="Arial" style:font-name-asian="Arial" style:font-name-complex="Arial"/>
    </style:style>
    <style:style style:name="T1039_2" style:family="text">
      <style:text-properties fo:color="#000000" style:font-name="Arial" style:font-name-asian="Arial" style:font-name-complex="Arial"/>
    </style:style>
    <style:style style:name="T1039_3" style:family="text">
      <style:text-properties fo:color="#000000" style:font-name="Arial" style:font-name-asian="Arial" style:font-name-complex="Arial"/>
    </style:style>
    <style:style style:name="T1039_4" style:family="text">
      <style:text-properties fo:color="#000000" style:font-name="Arial" style:font-name-asian="Arial" style:font-name-complex="Arial"/>
    </style:style>
    <style:style style:name="T1039_5" style:family="text">
      <style:text-properties fo:color="#000000" style:font-name="Arial" style:font-name-asian="Arial" style:font-name-complex="Arial"/>
    </style:style>
    <style:style style:name="T1039_6" style:family="text">
      <style:text-properties fo:color="#000000" style:font-name="Arial" style:font-name-asian="Arial" style:font-name-complex="Arial"/>
    </style:style>
    <style:style style:name="T1039_7" style:family="text">
      <style:text-properties fo:color="#000000" style:font-name="Arial" style:font-name-asian="Arial" style:font-name-complex="Arial"/>
    </style:style>
    <style:style style:name="T1039_8" style:family="text">
      <style:text-properties fo:color="#000000" style:font-name="Arial" style:font-name-asian="Arial" style:font-name-complex="Arial"/>
    </style:style>
    <style:style style:name="T1039_9" style:family="text">
      <style:text-properties fo:color="#000000" style:font-name="Arial" style:font-name-asian="Arial" style:font-name-complex="Arial"/>
    </style:style>
    <style:style style:name="T1039_10" style:family="text">
      <style:text-properties fo:color="#000000" style:font-name="Arial" style:font-name-asian="Arial" style:font-name-complex="Arial"/>
    </style:style>
    <style:style style:name="T1039_11" style:family="text">
      <style:text-properties fo:color="#000000" style:font-name="Arial" style:font-name-asian="Arial" style:font-name-complex="Arial"/>
    </style:style>
    <style:style style:name="T1039_12" style:family="text">
      <style:text-properties fo:color="#000000" style:font-name="Arial" style:font-name-asian="Arial" style:font-name-complex="Arial"/>
    </style:style>
    <style:style style:name="T1039_13" style:family="text">
      <style:text-properties fo:color="#000000" style:font-name="Arial" style:font-name-asian="Arial" style:font-name-complex="Arial"/>
    </style:style>
    <style:style style:name="T1039_14" style:family="text">
      <style:text-properties fo:color="#000000" style:font-name="Arial" style:font-name-asian="Arial" style:font-name-complex="Arial"/>
    </style:style>
    <style:style style:name="T1039_15" style:family="text">
      <style:text-properties fo:color="#000000" style:font-name="Arial" style:font-name-asian="Arial" style:font-name-complex="Arial"/>
    </style:style>
    <style:style style:name="T1039_16" style:family="text">
      <style:text-properties fo:color="#000000" style:font-name="Arial" style:font-name-asian="Arial" style:font-name-complex="Arial"/>
    </style:style>
    <style:style style:name="T1039_17" style:family="text">
      <style:text-properties fo:color="#000000" style:font-name="Arial" style:font-name-asian="Arial" style:font-name-complex="Arial"/>
    </style:style>
    <style:style style:name="T1039_18" style:family="text">
      <style:text-properties fo:color="#000000" style:font-name="Arial" style:font-name-asian="Arial" style:font-name-complex="Arial"/>
    </style:style>
    <style:style style:name="T1039_19" style:family="text">
      <style:text-properties fo:color="#000000" style:font-name="Arial" style:font-name-asian="Arial" style:font-name-complex="Arial"/>
    </style:style>
    <style:style style:name="T1039_20" style:family="text">
      <style:text-properties fo:color="#000000" style:font-name="Arial" style:font-name-asian="Arial" style:font-name-complex="Arial"/>
    </style:style>
    <style:style style:name="T1039_21" style:family="text">
      <style:text-properties fo:color="#000000" style:font-name="Arial" style:font-name-asian="Arial" style:font-name-complex="Arial"/>
    </style:style>
    <style:style style:name="P1040" style:family="paragraph" style:parent-style-name="Normal">
      <style:paragraph-properties fo:line-height="100%" fo:margin-bottom="0cm"/>
      <style:text-properties style:font-name="Arial" style:font-name-asian="Arial" style:font-name-complex="Arial" fo:font-weight="bold" style:font-weight-asian="bold" style:font-weight-complex="bold"/>
    </style:style>
    <style:style style:name="P1041" style:family="paragraph" style:parent-style-name="Normal">
      <style:paragraph-properties fo:line-height="100%" fo:margin-bottom="0cm"/>
      <style:text-properties style:font-name="Arial" style:font-name-asian="Times New Roman" style:font-name-complex="Arial"/>
    </style:style>
    <style:style style:name="P1042" style:family="paragraph" style:parent-style-name="Normal">
      <style:paragraph-properties fo:background-color="#d9e2f3" fo:line-height="100%" fo:padding-top="0.035cm" fo:border-top="#000000 0.018cm solid" fo:padding-bottom="0.035cm" fo:border-bottom="#000000 0.018cm solid" fo:margin-bottom="0cm" fo:padding-left="0.141cm" fo:border-left="#000000 0.018cm solid" fo:padding-right="0.141cm" fo:border-right="#000000 0.018cm solid"/>
    </style:style>
    <style:style style:name="T1042_1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/>
    </style:style>
    <style:style style:name="T1042_2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/>
    </style:style>
    <style:style style:name="P104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/>
    </style:style>
    <style:style style:name="P1044" style:family="paragraph" style:parent-style-name="Normal">
      <style:paragraph-properties fo:line-height="100%" fo:margin-bottom="0cm"/>
    </style:style>
    <style:style style:name="T1044_1" style:family="text">
      <style:text-properties style:font-name="Arial" style:font-name-asian="Arial" style:font-name-complex="Arial" fo:font-weight="bold" style:font-weight-asian="bold"/>
    </style:style>
    <style:style style:name="P1045" style:family="paragraph" style:parent-style-name="Normal">
      <style:paragraph-properties fo:line-height="100%" fo:margin-bottom="0cm"/>
    </style:style>
    <style:style style:name="T1045_1" style:family="text">
      <style:text-properties fo:color="#000000" style:font-name="Arial" style:font-name-asian="Arial" style:font-name-complex="Arial"/>
    </style:style>
    <style:style style:name="T1045_2" style:family="text">
      <style:text-properties fo:color="#000000" style:font-name="Arial" style:font-name-asian="Arial" style:font-name-complex="Arial"/>
    </style:style>
    <style:style style:name="T1045_3" style:family="text">
      <style:text-properties fo:color="#000000" style:font-name="Arial" style:font-name-asian="Arial" style:font-name-complex="Arial"/>
    </style:style>
    <style:style style:name="T1045_4" style:family="text">
      <style:text-properties fo:color="#000000" style:font-name="Arial" style:font-name-asian="Arial" style:font-name-complex="Arial"/>
    </style:style>
    <style:style style:name="T1045_5" style:family="text">
      <style:text-properties fo:color="#000000" style:font-name="Arial" style:font-name-asian="Arial" style:font-name-complex="Arial"/>
    </style:style>
    <style:style style:name="T1045_6" style:family="text">
      <style:text-properties fo:color="#000000" style:font-name="Arial" style:font-name-asian="Arial" style:font-name-complex="Arial"/>
    </style:style>
    <style:style style:name="T1045_7" style:family="text">
      <style:text-properties fo:color="#000000" style:font-name="Arial" style:font-name-asian="Arial" style:font-name-complex="Arial"/>
    </style:style>
    <style:style style:name="T1045_8" style:family="text">
      <style:text-properties fo:color="#000000" style:font-name="Arial" style:font-name-asian="Arial" style:font-name-complex="Arial"/>
    </style:style>
    <style:style style:name="T1045_9" style:family="text">
      <style:text-properties fo:color="#000000" style:font-name="Arial" style:font-name-asian="Arial" style:font-name-complex="Arial"/>
    </style:style>
    <style:style style:name="T1045_10" style:family="text">
      <style:text-properties fo:color="#000000" style:font-name="Arial" style:font-name-asian="Arial" style:font-name-complex="Arial"/>
    </style:style>
    <style:style style:name="T1045_11" style:family="text">
      <style:text-properties fo:color="#000000" style:font-name="Arial" style:font-name-asian="Arial" style:font-name-complex="Arial"/>
    </style:style>
    <style:style style:name="T1045_12" style:family="text">
      <style:text-properties fo:color="#000000" style:font-name="Arial" style:font-name-asian="Arial" style:font-name-complex="Arial"/>
    </style:style>
    <style:style style:name="T1045_13" style:family="text">
      <style:text-properties fo:color="#000000" style:font-name="Arial" style:font-name-asian="Arial" style:font-name-complex="Arial"/>
    </style:style>
    <style:style style:name="T1045_14" style:family="text">
      <style:text-properties fo:color="#000000" style:font-name="Arial" style:font-name-asian="Arial" style:font-name-complex="Arial"/>
    </style:style>
    <style:style style:name="P1046" style:family="paragraph" style:parent-style-name="Normal">
      <style:paragraph-properties fo:line-height="100%" fo:margin-bottom="0cm"/>
      <style:text-properties style:font-name="Arial" style:font-name-asian="Arial" style:font-name-complex="Arial" fo:font-weight="bold" style:font-weight-asian="bold" style:font-weight-complex="bold"/>
    </style:style>
    <style:style style:name="P1047" style:family="paragraph" style:parent-style-name="Normal">
      <style:paragraph-properties fo:line-height="100%" fo:margin-bottom="0cm"/>
    </style:style>
    <style:style style:name="T1047_1" style:family="text">
      <style:text-properties style:font-name="Arial" style:font-name-asian="Arial" style:font-name-complex="Arial" fo:font-weight="bold" style:font-weight-asian="bold" style:font-weight-complex="bold"/>
    </style:style>
    <style:style style:name="P1048" style:family="paragraph" style:parent-style-name="Normal">
      <style:paragraph-properties fo:line-height="100%" fo:margin-bottom="0cm"/>
      <style:text-properties style:font-name="Arial" style:font-name-asian="Arial" style:font-name-complex="Arial" fo:font-weight="bold" style:font-weight-asian="bold" style:font-weight-complex="bold"/>
    </style:style>
    <style:style style:name="P1049" style:family="paragraph" style:parent-style-name="Normal">
      <style:paragraph-properties fo:line-height="100%" fo:margin-bottom="0cm"/>
    </style:style>
    <style:style style:name="T1049_1" style:family="text">
      <style:text-properties style:font-name="Arial" style:font-name-asian="Arial" style:font-name-complex="Arial"/>
    </style:style>
    <style:style style:name="T1049_2" style:family="text">
      <style:text-properties style:font-name="Arial" style:font-name-asian="Arial" style:font-name-complex="Arial"/>
    </style:style>
    <style:style style:name="T1049_3" style:family="text">
      <style:text-properties style:font-name="Arial" style:font-name-asian="Arial" style:font-name-complex="Arial"/>
    </style:style>
    <style:style style:name="T1049_4" style:family="text">
      <style:text-properties style:font-name="Arial" style:font-name-asian="Arial" style:font-name-complex="Arial"/>
    </style:style>
    <style:style style:name="T1049_5" style:family="text">
      <style:text-properties style:font-name="Arial" style:font-name-asian="Arial" style:font-name-complex="Arial"/>
    </style:style>
    <style:style style:name="T1049_6" style:family="text">
      <style:text-properties style:font-name="Arial" style:font-name-asian="Arial" style:font-name-complex="Arial"/>
    </style:style>
    <style:style style:name="T1049_7" style:family="text">
      <style:text-properties style:font-name="Arial" style:font-name-asian="Arial" style:font-name-complex="Arial"/>
    </style:style>
    <style:style style:name="T1049_8" style:family="text">
      <style:text-properties style:font-name="Arial" style:font-name-asian="Arial" style:font-name-complex="Arial"/>
    </style:style>
    <style:style style:name="P105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/>
    </style:style>
    <style:style style:name="Table27" style:family="table">
      <style:table-properties table:align="left" style:width="15.9cm" fo:margin-left="0cm"/>
    </style:style>
    <style:style style:name="Column100" style:family="table-column">
      <style:table-column-properties style:column-width="3.664cm" style:use-optimal-column-width="false"/>
    </style:style>
    <style:style style:name="Column101" style:family="table-column">
      <style:table-column-properties style:column-width="2.514cm" style:use-optimal-column-width="false"/>
    </style:style>
    <style:style style:name="Column102" style:family="table-column">
      <style:table-column-properties style:column-width="9.723cm" style:use-optimal-column-width="false"/>
    </style:style>
    <style:style style:name="Row149" style:family="table-row">
      <style:table-row-properties style:min-row-height="0.529cm" style:use-optimal-row-height="false"/>
    </style:style>
    <style:style style:name="Cell5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1" style:family="paragraph" style:parent-style-name="Normal">
      <style:paragraph-properties fo:line-height="100%" fo:margin-bottom="0cm"/>
    </style:style>
    <style:style style:name="T10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05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05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2" style:family="paragraph" style:parent-style-name="Normal">
      <style:paragraph-properties fo:line-height="100%" fo:margin-bottom="0cm"/>
    </style:style>
    <style:style style:name="T10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3" style:family="paragraph" style:parent-style-name="Normal">
      <style:paragraph-properties fo:line-height="100%" fo:margin-bottom="0cm"/>
    </style:style>
    <style:style style:name="T10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50" style:family="table-row">
      <style:table-row-properties style:min-row-height="0.529cm" style:use-optimal-row-height="false"/>
    </style:style>
    <style:style style:name="Cell5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4" style:family="paragraph" style:parent-style-name="Normal">
      <style:paragraph-properties fo:line-height="100%" fo:margin-bottom="0cm"/>
    </style:style>
    <style:style style:name="T10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5" style:family="paragraph" style:parent-style-name="Normal">
      <style:paragraph-properties fo:line-height="100%" fo:margin-bottom="0cm"/>
    </style:style>
    <style:style style:name="T10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6" style:family="paragraph" style:parent-style-name="Normal">
      <style:paragraph-properties fo:line-height="100%" fo:margin-bottom="0cm"/>
    </style:style>
    <style:style style:name="T10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05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5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5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5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5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57" style:family="paragraph" style:parent-style-name="Normal">
      <style:paragraph-properties fo:line-height="100%" fo:margin-bottom="0cm"/>
    </style:style>
    <style:style style:name="T10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5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5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5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5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05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057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58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51" style:family="table-row">
      <style:table-row-properties style:min-row-height="0.529cm" style:use-optimal-row-height="false"/>
    </style:style>
    <style:style style:name="Cell5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9" style:family="paragraph" style:parent-style-name="Normal">
      <style:paragraph-properties fo:line-height="100%" fo:margin-bottom="0cm"/>
    </style:style>
    <style:style style:name="T10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0" style:family="paragraph" style:parent-style-name="Normal">
      <style:paragraph-properties fo:line-height="100%" fo:margin-bottom="0cm"/>
    </style:style>
    <style:style style:name="T10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1" style:family="paragraph" style:parent-style-name="Normal">
      <style:paragraph-properties fo:line-height="100%" fo:margin-bottom="0cm"/>
    </style:style>
    <style:style style:name="T10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06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6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62" style:family="paragraph" style:parent-style-name="Normal">
      <style:paragraph-properties fo:line-height="100%" fo:margin-bottom="0cm"/>
    </style:style>
    <style:style style:name="T10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06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6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6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6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6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63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152" style:family="table-row">
      <style:table-row-properties style:min-row-height="0.529cm" style:use-optimal-row-height="false"/>
    </style:style>
    <style:style style:name="Cell5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4" style:family="paragraph" style:parent-style-name="Normal">
      <style:paragraph-properties fo:line-height="100%" fo:margin-bottom="0cm"/>
    </style:style>
    <style:style style:name="T10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5" style:family="paragraph" style:parent-style-name="Normal">
      <style:paragraph-properties fo:line-height="100%" fo:margin-bottom="0cm"/>
    </style:style>
    <style:style style:name="T10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6" style:family="paragraph" style:parent-style-name="Normal">
      <style:paragraph-properties fo:line-height="100%" fo:margin-bottom="0cm"/>
    </style:style>
    <style:style style:name="T10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06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6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6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67" style:family="paragraph" style:parent-style-name="Normal">
      <style:paragraph-properties fo:line-height="100%" fo:margin-bottom="0cm"/>
    </style:style>
    <style:style style:name="T10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06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68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53" style:family="table-row">
      <style:table-row-properties style:min-row-height="0.529cm" style:use-optimal-row-height="false"/>
    </style:style>
    <style:style style:name="Cell5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9" style:family="paragraph" style:parent-style-name="Normal">
      <style:paragraph-properties fo:line-height="100%" fo:margin-bottom="0cm"/>
    </style:style>
    <style:style style:name="T10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0" style:family="paragraph" style:parent-style-name="Normal">
      <style:paragraph-properties fo:line-height="100%" fo:margin-bottom="0cm"/>
    </style:style>
    <style:style style:name="T10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1" style:family="paragraph" style:parent-style-name="Normal">
      <style:paragraph-properties fo:line-height="100%" fo:margin-bottom="0cm"/>
    </style:style>
    <style:style style:name="T10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07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7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7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72" style:family="paragraph" style:parent-style-name="Normal">
      <style:paragraph-properties fo:line-height="100%" fo:margin-bottom="0cm"/>
    </style:style>
    <style:style style:name="T10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07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73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54" style:family="table-row">
      <style:table-row-properties style:min-row-height="0.529cm" style:use-optimal-row-height="false"/>
    </style:style>
    <style:style style:name="Cell5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4" style:family="paragraph" style:parent-style-name="Normal">
      <style:paragraph-properties fo:line-height="100%" fo:margin-bottom="0cm"/>
    </style:style>
    <style:style style:name="T10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5" style:family="paragraph" style:parent-style-name="Normal">
      <style:paragraph-properties fo:line-height="100%" fo:margin-bottom="0cm"/>
    </style:style>
    <style:style style:name="T10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6" style:family="paragraph" style:parent-style-name="Normal">
      <style:paragraph-properties fo:line-height="100%" fo:margin-bottom="0cm"/>
    </style:style>
    <style:style style:name="T10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07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77" style:family="paragraph" style:parent-style-name="Normal">
      <style:paragraph-properties fo:line-height="100%" fo:margin-bottom="0cm"/>
    </style:style>
    <style:style style:name="T10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07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78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79" style:family="paragraph" style:parent-style-name="Normal"/>
    <style:style style:name="T1079_1" style:family="text">
      <style:text-properties style:font-name="Arial" style:font-name-asian="Arial" style:font-name-complex="Arial"/>
    </style:style>
    <style:style style:name="T1079_2" style:family="text">
      <style:text-properties style:font-name="Arial" style:font-name-asian="Arial" style:font-name-complex="Arial"/>
    </style:style>
    <style:style style:name="T1079_3" style:family="text">
      <style:text-properties style:font-name="Arial" style:font-name-asian="Arial" style:font-name-complex="Arial"/>
    </style:style>
    <style:style style:name="T1079_4" style:family="text">
      <style:text-properties style:font-name="Arial" style:font-name-asian="Arial" style:font-name-complex="Arial"/>
    </style:style>
    <style:style style:name="T1079_5" style:family="text">
      <style:text-properties style:font-name="Arial" style:font-name-asian="Arial" style:font-name-complex="Arial"/>
    </style:style>
    <style:style style:name="T1079_6" style:family="text">
      <style:text-properties style:font-name="Arial" style:font-name-asian="Arial" style:font-name-complex="Arial"/>
    </style:style>
    <style:style style:name="T1079_7" style:family="text">
      <style:text-properties style:font-name="Arial" style:font-name-asian="Arial" style:font-name-complex="Arial"/>
    </style:style>
    <style:style style:name="T1079_8" style:family="text">
      <style:text-properties style:font-name="Arial" style:font-name-asian="Arial" style:font-name-complex="Arial"/>
    </style:style>
    <style:style style:name="T1079_9" style:family="text">
      <style:text-properties style:font-name="Arial" style:font-name-asian="Arial" style:font-name-complex="Arial"/>
    </style:style>
    <style:style style:name="T1079_10" style:family="text">
      <style:text-properties style:font-name="Arial" style:font-name-asian="Arial" style:font-name-complex="Arial"/>
    </style:style>
    <style:style style:name="T1079_11" style:family="text">
      <style:text-properties style:font-name="Arial" style:font-name-asian="Arial" style:font-name-complex="Arial"/>
    </style:style>
    <style:style style:name="T1079_12" style:family="text">
      <style:text-properties style:font-name="Arial" style:font-name-asian="Arial" style:font-name-complex="Arial"/>
    </style:style>
    <style:style style:name="P1080" style:family="paragraph" style:parent-style-name="Normal">
      <style:text-properties style:font-name="Arial" style:font-name-asian="Arial" style:font-name-complex="Arial"/>
    </style:style>
    <style:style style:name="P1081" style:family="paragraph" style:parent-style-name="Normal">
      <style:paragraph-properties fo:background-color="#d9e2f3" fo:line-height="100%" fo:padding-top="0.035cm" fo:border-top="#000000 0.018cm solid" fo:padding-bottom="0.035cm" fo:border-bottom="#000000 0.018cm solid" fo:margin-bottom="0cm" fo:padding-left="0.141cm" fo:border-left="#000000 0.018cm solid" fo:padding-right="0.141cm" fo:border-right="#000000 0.018cm solid"/>
    </style:style>
    <style:style style:name="T1081_1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/>
    </style:style>
    <style:style style:name="P108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/>
    </style:style>
    <style:style style:name="P1083" style:family="paragraph" style:parent-style-name="Normal">
      <style:paragraph-properties fo:line-height="100%" fo:margin-bottom="0cm"/>
    </style:style>
    <style:style style:name="T1083_1" style:family="text">
      <style:text-properties fo:color="#000000" style:font-name="Arial" style:font-name-asian="Arial" style:font-name-complex="Arial"/>
    </style:style>
    <style:style style:name="T1083_2" style:family="text">
      <style:text-properties fo:color="#000000" style:font-name="Arial" style:font-name-asian="Arial" style:font-name-complex="Arial"/>
    </style:style>
    <style:style style:name="T1083_3" style:family="text">
      <style:text-properties fo:color="#000000" style:font-name="Arial" style:font-name-asian="Arial" style:font-name-complex="Arial"/>
    </style:style>
    <style:style style:name="T1083_4" style:family="text">
      <style:text-properties fo:color="#000000" style:font-name="Arial" style:font-name-asian="Arial" style:font-name-complex="Arial"/>
    </style:style>
    <style:style style:name="T1083_5" style:family="text">
      <style:text-properties fo:color="#000000" style:font-name="Arial" style:font-name-asian="Arial" style:font-name-complex="Arial"/>
    </style:style>
    <style:style style:name="T1083_6" style:family="text">
      <style:text-properties fo:color="#000000" style:font-name="Arial" style:font-name-asian="Arial" style:font-name-complex="Arial"/>
    </style:style>
    <style:style style:name="T1083_7" style:family="text">
      <style:text-properties fo:color="#000000" style:font-name="Arial" style:font-name-asian="Arial" style:font-name-complex="Arial"/>
    </style:style>
    <style:style style:name="T1083_8" style:family="text">
      <style:text-properties fo:color="#000000" style:font-name="Arial" style:font-name-asian="Arial" style:font-name-complex="Arial"/>
    </style:style>
    <style:style style:name="T1083_9" style:family="text">
      <style:text-properties fo:color="#000000" style:font-name="Arial" style:font-name-asian="Arial" style:font-name-complex="Arial"/>
    </style:style>
    <style:style style:name="T1083_10" style:family="text">
      <style:text-properties fo:color="#000000" style:font-name="Arial" style:font-name-asian="Arial" style:font-name-complex="Arial"/>
    </style:style>
    <style:style style:name="T1083_11" style:family="text">
      <style:text-properties fo:color="#000000" style:font-name="Arial" style:font-name-asian="Arial" style:font-name-complex="Arial"/>
    </style:style>
    <style:style style:name="T1083_12" style:family="text">
      <style:text-properties fo:color="#000000" style:font-name="Arial" style:font-name-asian="Arial" style:font-name-complex="Arial"/>
    </style:style>
    <style:style style:name="T1083_13" style:family="text">
      <style:text-properties fo:color="#000000" style:font-name="Arial" style:font-name-asian="Arial" style:font-name-complex="Arial"/>
    </style:style>
    <style:style style:name="P1084" style:family="paragraph" style:parent-style-name="Normal">
      <style:paragraph-properties fo:line-height="100%" fo:margin-bottom="0cm"/>
      <style:text-properties fo:color="#000000" style:font-name="Arial" style:font-name-asian="Arial" style:font-name-complex="Arial"/>
    </style:style>
    <style:style style:name="Table28" style:family="table">
      <style:table-properties table:align="left" style:width="15.903cm" fo:margin-left="0cm"/>
    </style:style>
    <style:style style:name="Column103" style:family="table-column">
      <style:table-column-properties style:column-width="4.157cm"/>
    </style:style>
    <style:style style:name="Column104" style:family="table-column">
      <style:table-column-properties style:column-width="3.854cm"/>
    </style:style>
    <style:style style:name="Column105" style:family="table-column">
      <style:table-column-properties style:column-width="7.892cm"/>
    </style:style>
    <style:style style:name="Row155" style:family="table-row">
      <style:table-row-properties style:min-row-height="0.529cm"/>
    </style:style>
    <style:style style:name="Cell51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5" style:family="paragraph" style:parent-style-name="Normal">
      <style:paragraph-properties fo:line-height="100%" fo:margin-bottom="0cm"/>
    </style:style>
    <style:style style:name="T10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56" style:family="table-row">
      <style:table-row-properties style:min-row-height="0.529cm"/>
    </style:style>
    <style:style style:name="Cell52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6" style:family="paragraph" style:parent-style-name="Normal">
      <style:paragraph-properties fo:line-height="100%" fo:margin-bottom="0cm"/>
    </style:style>
    <style:style style:name="T10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08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08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2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7" style:family="paragraph" style:parent-style-name="Normal">
      <style:paragraph-properties fo:line-height="100%" fo:margin-bottom="0cm"/>
    </style:style>
    <style:style style:name="T10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08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08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2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8" style:family="paragraph" style:parent-style-name="Normal">
      <style:paragraph-properties fo:line-height="100%" fo:margin-bottom="0cm"/>
    </style:style>
    <style:style style:name="T10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57" style:family="table-row">
      <style:table-row-properties style:min-row-height="0.529cm"/>
    </style:style>
    <style:style style:name="Cell5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9" style:family="paragraph" style:parent-style-name="Normal">
      <style:paragraph-properties fo:line-height="100%" fo:margin-bottom="0cm"/>
    </style:style>
    <style:style style:name="T1089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89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89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89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89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89_6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89_7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89_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89_9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P1090" style:family="paragraph" style:parent-style-name="Normal">
      <style:paragraph-properties fo:line-height="100%" fo:margin-bottom="0cm"/>
      <style:text-properties style:font-name="Times New Roman" fo:font-size="10pt" style:font-name-asian="Arial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1" style:family="paragraph" style:parent-style-name="Normal">
      <style:paragraph-properties fo:line-height="100%" fo:margin-bottom="0cm"/>
    </style:style>
    <style:style style:name="T10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1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1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1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92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3" style:family="paragraph" style:parent-style-name="Normal">
      <style:paragraph-properties fo:line-height="100%" fo:margin-bottom="0cm"/>
    </style:style>
    <style:style style:name="T10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3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3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3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3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3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3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58" style:family="table-row">
      <style:table-row-properties style:min-row-height="0.529cm"/>
    </style:style>
    <style:style style:name="Cell5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4" style:family="paragraph" style:parent-style-name="Normal">
      <style:paragraph-properties fo:line-height="100%" fo:margin-bottom="0cm"/>
    </style:style>
    <style:style style:name="T1094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94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94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94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94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94_6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94_7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094_8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P1095" style:family="paragraph" style:parent-style-name="Normal">
      <style:paragraph-properties fo:line-height="100%" fo:margin-bottom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6" style:family="paragraph" style:parent-style-name="Normal">
      <style:paragraph-properties fo:line-height="100%" fo:margin-bottom="0cm"/>
    </style:style>
    <style:style style:name="T10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96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7" style:family="paragraph" style:parent-style-name="Normal">
      <style:paragraph-properties fo:line-height="100%" fo:margin-bottom="0cm"/>
    </style:style>
    <style:style style:name="T10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9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/>
    </style:style>
    <style:style style:name="P1099" style:family="paragraph" style:parent-style-name="Normal">
      <style:paragraph-properties fo:background-color="#d9e2f3" fo:line-height="100%" fo:padding-top="0.035cm" fo:border-top="#000000 0.018cm solid" fo:padding-bottom="0.035cm" fo:border-bottom="#000000 0.018cm solid" fo:margin-bottom="0cm" fo:padding-left="0.141cm" fo:border-left="#000000 0.018cm solid" fo:padding-right="0.141cm" fo:border-right="#000000 0.018cm solid"/>
    </style:style>
    <style:style style:name="T1099_1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/>
    </style:style>
    <style:style style:name="P110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/>
    </style:style>
    <style:style style:name="P1101" style:family="paragraph" style:parent-style-name="Normal">
      <style:paragraph-properties fo:line-height="100%" fo:margin-bottom="0cm"/>
    </style:style>
    <style:style style:name="T1101_1" style:family="text">
      <style:text-properties fo:color="#000000" style:font-name="Arial" style:font-name-asian="Arial" style:font-name-complex="Arial" fo:language="en" fo:country="US"/>
    </style:style>
    <style:style style:name="P1102" style:family="paragraph" style:parent-style-name="Normal">
      <style:paragraph-properties fo:line-height="100%" fo:margin-bottom="0cm"/>
    </style:style>
    <style:style style:name="T1102_1" style:family="text">
      <style:text-properties fo:color="#000000" style:font-name="Arial" style:font-name-asian="Arial" style:font-name-complex="Arial" fo:language="en" fo:country="US"/>
    </style:style>
    <style:style style:name="Table29" style:family="table">
      <style:table-properties table:align="left" style:width="15.903cm" fo:margin-left="0cm"/>
    </style:style>
    <style:style style:name="Column106" style:family="table-column">
      <style:table-column-properties style:column-width="7.461cm"/>
    </style:style>
    <style:style style:name="Column107" style:family="table-column">
      <style:table-column-properties style:column-width="5.166cm"/>
    </style:style>
    <style:style style:name="Column108" style:family="table-column">
      <style:table-column-properties style:column-width="3.276cm"/>
    </style:style>
    <style:style style:name="Row159" style:family="table-row">
      <style:table-row-properties style:min-row-height="0.529cm"/>
    </style:style>
    <style:style style:name="Cell52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3" style:family="paragraph" style:parent-style-name="Normal">
      <style:paragraph-properties fo:line-height="100%" fo:margin-bottom="0cm"/>
    </style:style>
    <style:style style:name="T11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60" style:family="table-row">
      <style:table-row-properties style:min-row-height="0.529cm"/>
    </style:style>
    <style:style style:name="Cell53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4" style:family="paragraph" style:parent-style-name="Normal">
      <style:paragraph-properties fo:line-height="100%" fo:margin-bottom="0cm"/>
    </style:style>
    <style:style style:name="T11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3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5" style:family="paragraph" style:parent-style-name="Normal">
      <style:paragraph-properties fo:line-height="100%" fo:margin-bottom="0cm"/>
    </style:style>
    <style:style style:name="T11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6" style:family="paragraph" style:parent-style-name="Normal">
      <style:paragraph-properties fo:line-height="100%" fo:margin-bottom="0cm"/>
    </style:style>
    <style:style style:name="T11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61" style:family="table-row">
      <style:table-row-properties style:min-row-height="0.529cm"/>
    </style:style>
    <style:style style:name="Cell5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7" style:family="paragraph" style:parent-style-name="Normal">
      <style:paragraph-properties fo:line-height="107%" fo:margin-bottom="0.282cm"/>
    </style:style>
    <style:style style:name="T1107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07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07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07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07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P1108" style:family="paragraph" style:parent-style-name="Normal">
      <style:paragraph-properties fo:line-height="100%" fo:margin-bottom="0cm"/>
    </style:style>
    <style:style style:name="T1108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08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08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08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08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08_6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1108_7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1108_8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Cell5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9" style:family="paragraph" style:parent-style-name="Normal">
      <style:paragraph-properties fo:line-height="100%" fo:margin-bottom="0cm"/>
    </style:style>
    <style:style style:name="T11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0" style:family="paragraph" style:parent-style-name="Normal">
      <style:paragraph-properties fo:line-height="100%" fo:margin-bottom="0cm"/>
    </style:style>
    <style:style style:name="T11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11" style:family="paragraph" style:parent-style-name="Normal">
      <style:paragraph-properties fo:line-height="100%" fo:margin-bottom="0cm"/>
      <style:text-properties style:font-name="Arial" style:font-name-asian="Times New Roman" style:font-name-complex="Arial"/>
    </style:style>
    <style:style style:name="P1112" style:family="paragraph" style:parent-style-name="Normal">
      <style:paragraph-properties fo:background-color="#d9e2f3" fo:line-height="100%" fo:padding-top="0.035cm" fo:border-top="#000000 0.018cm solid" fo:padding-bottom="0.035cm" fo:border-bottom="#000000 0.018cm solid" fo:margin-bottom="0cm" fo:padding-left="0.141cm" fo:border-left="#000000 0.018cm solid" fo:padding-right="0.141cm" fo:border-right="#000000 0.018cm solid"/>
    </style:style>
    <style:style style:name="T1112_1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/>
    </style:style>
    <style:style style:name="P111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-asian="en" fo:country-asian="GB"/>
    </style:style>
    <style:style style:name="P1114" style:family="paragraph" style:parent-style-name="Normal">
      <style:paragraph-properties fo:text-align="justify" fo:line-height="100%" fo:margin-bottom="0cm"/>
      <style:text-properties style:font-name="Arial" style:font-name-asian="Times New Roman" style:font-name-complex="Arial"/>
    </style:style>
    <style:style style:name="P1115" style:family="paragraph" style:parent-style-name="List_20_Paragraph">
      <style:paragraph-properties fo:text-align="justify" fo:line-height="100%"/>
      <style:text-properties style:font-name="Arial" style:font-name-asian="Times New Roman" style:font-name-complex="Arial"/>
    </style:style>
    <style:style style:name="T1115_1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1116" style:family="paragraph" style:parent-style-name="Normal">
      <style:paragraph-properties fo:text-align="justify" fo:line-height="100%" fo:margin-top="0.423cm" fo:margin-bottom="0.423cm"/>
    </style:style>
    <style:style style:name="T1116_1" style:family="text">
      <style:text-properties style:font-name="Arial" style:font-name-asian="Times New Roman" style:font-name-complex="Arial"/>
    </style:style>
    <style:style style:name="T1116_2" style:family="text">
      <style:text-properties style:font-name="Arial" style:font-name-asian="Times New Roman" style:font-name-complex="Arial"/>
    </style:style>
    <style:style style:name="T1116_3" style:family="text">
      <style:text-properties style:font-name="Arial" style:font-name-asian="Times New Roman" style:font-name-complex="Arial"/>
    </style:style>
    <style:style style:name="T1116_4" style:family="text">
      <style:text-properties style:font-name="Arial" style:font-name-asian="Times New Roman" style:font-name-complex="Arial"/>
    </style:style>
    <style:style style:name="T1116_5" style:family="text">
      <style:text-properties style:font-name="Arial" style:font-name-asian="Times New Roman" style:font-name-complex="Arial"/>
    </style:style>
    <style:style style:name="T1116_6" style:family="text">
      <style:text-properties style:font-name="Arial" style:font-name-asian="Times New Roman" style:font-name-complex="Arial"/>
    </style:style>
    <style:style style:name="T1116_7" style:family="text">
      <style:text-properties style:font-name="Arial" style:font-name-asian="Times New Roman" style:font-name-complex="Arial"/>
    </style:style>
    <style:style style:name="T1116_8" style:family="text">
      <style:text-properties style:font-name="Arial" style:font-name-asian="Times New Roman" style:font-name-complex="Arial"/>
    </style:style>
    <style:style style:name="T1116_9" style:family="text">
      <style:text-properties style:font-name="Arial" style:font-name-asian="Times New Roman" style:font-name-complex="Arial"/>
    </style:style>
    <style:style style:name="T1116_10" style:family="text">
      <style:text-properties style:font-name="Arial" style:font-name-asian="Times New Roman" style:font-name-complex="Arial"/>
    </style:style>
    <style:style style:name="T1116_11" style:family="text">
      <style:text-properties style:font-name="Arial" style:font-name-asian="Times New Roman" style:font-name-complex="Arial"/>
    </style:style>
    <style:style style:name="T1116_12" style:family="text">
      <style:text-properties style:font-name="Arial" style:font-name-asian="Times New Roman" style:font-name-complex="Arial"/>
    </style:style>
    <style:style style:name="T1116_13" style:family="text">
      <style:text-properties style:font-name="Arial" style:font-name-asian="Times New Roman" style:font-name-complex="Arial"/>
    </style:style>
    <style:style style:name="T1116_14" style:family="text">
      <style:text-properties style:font-name="Arial" style:font-name-asian="Times New Roman" style:font-name-complex="Arial"/>
    </style:style>
    <style:style style:name="T1116_15" style:family="text">
      <style:text-properties style:font-name="Arial" style:font-name-asian="Times New Roman" style:font-name-complex="Arial"/>
    </style:style>
    <style:style style:name="T1116_16" style:family="text">
      <style:text-properties style:font-name="Arial" style:font-name-asian="Times New Roman" style:font-name-complex="Arial"/>
    </style:style>
    <style:style style:name="T1116_17" style:family="text">
      <style:text-properties style:font-name="Arial" style:font-name-asian="Times New Roman" style:font-name-complex="Arial"/>
    </style:style>
    <style:style style:name="T1116_18" style:family="text">
      <style:text-properties style:font-name="Arial" style:font-name-asian="Times New Roman" style:font-name-complex="Arial"/>
    </style:style>
    <style:style style:name="T1116_19" style:family="text">
      <style:text-properties style:font-name="Arial" style:font-name-asian="Times New Roman" style:font-name-complex="Arial"/>
    </style:style>
    <style:style style:name="T1116_20" style:family="text">
      <style:text-properties style:font-name="Arial" style:font-name-asian="Times New Roman" style:font-name-complex="Arial"/>
    </style:style>
    <style:style style:name="T1116_21" style:family="text">
      <style:text-properties style:font-name="Arial" style:font-name-asian="Times New Roman" style:font-name-complex="Arial"/>
    </style:style>
    <style:style style:name="T1116_22" style:family="text">
      <style:text-properties style:font-name="Arial" style:font-name-asian="Times New Roman" style:font-name-complex="Arial"/>
    </style:style>
    <style:style style:name="T1116_23" style:family="text">
      <style:text-properties style:font-name="Arial" style:font-name-asian="Times New Roman" style:font-name-complex="Arial"/>
    </style:style>
    <style:style style:name="Table30" style:family="table">
      <style:table-properties table:align="left" style:width="15.868cm" fo:margin-left="0cm"/>
    </style:style>
    <style:style style:name="Column109" style:family="table-column">
      <style:table-column-properties style:column-width="15.868cm"/>
    </style:style>
    <style:style style:name="Row162" style:family="table-row">
      <style:table-row-properties style:min-row-height="0.529cm"/>
    </style:style>
    <style:style style:name="Cell536" style:family="table-cell">
      <style:table-cell-properties style:vertical-align="top" fo:border-top="#7030a0 0.053cm solid" fo:border-bottom="#7030a0 0.053cm solid" fo:padding-left="0.19cm" fo:border-left="#7030a0 0.053cm solid" fo:padding-right="0.19cm" fo:border-right="#7030a0 0.053cm solid" fo:wrap-option="wrap"/>
    </style:style>
    <style:style style:name="P1117" style:family="paragraph" style:parent-style-name="Normal">
      <style:paragraph-properties fo:text-align="justify" fo:line-height="100%" fo:margin-top="0.423cm"/>
    </style:style>
    <style:style style:name="T11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11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11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18" style:family="paragraph" style:parent-style-name="Normal">
      <style:paragraph-properties fo:text-align="justify" fo:line-height="100%" fo:margin-top="0.423cm" fo:margin-bottom="0.423cm"/>
    </style:style>
    <style:style style:name="T11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11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8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19" style:family="paragraph" style:parent-style-name="Normal">
      <style:paragraph-properties fo:text-align="justify" fo:line-height="100%" fo:margin-top="0.423cm"/>
    </style:style>
    <style:style style:name="T1119_1" style:family="text">
      <style:text-properties style:font-name="Arial" style:font-name-asian="Times New Roman" style:font-name-complex="Arial"/>
    </style:style>
    <style:style style:name="T1119_2" style:family="text">
      <style:text-properties style:font-name="Arial" style:font-name-asian="Times New Roman" style:font-name-complex="Arial"/>
    </style:style>
    <style:style style:name="T1119_3" style:family="text">
      <style:text-properties style:font-name="Arial" style:font-name-asian="Times New Roman" style:font-name-complex="Arial"/>
    </style:style>
    <style:style style:name="T1119_4" style:family="text">
      <style:text-properties style:font-name="Arial" style:font-name-asian="Times New Roman" style:font-name-complex="Arial"/>
    </style:style>
    <style:style style:name="T1119_5" style:family="text">
      <style:text-properties style:font-name="Arial" style:font-name-asian="Times New Roman" style:font-name-complex="Arial"/>
    </style:style>
    <style:style style:name="T1119_6" style:family="text">
      <style:text-properties style:font-name="Arial" style:font-name-asian="Times New Roman" style:font-name-complex="Arial"/>
    </style:style>
    <style:style style:name="T1119_7" style:family="text">
      <style:text-properties style:font-name="Arial" style:font-name-asian="Times New Roman" style:font-name-complex="Arial"/>
    </style:style>
    <style:style style:name="T1119_8" style:family="text">
      <style:text-properties style:font-name="Arial" style:font-name-asian="Times New Roman" style:font-name-complex="Arial"/>
    </style:style>
    <style:style style:name="T1119_9" style:family="text">
      <style:text-properties style:font-name="Arial" style:font-name-asian="Times New Roman" style:font-name-complex="Arial"/>
    </style:style>
    <style:style style:name="T1119_10" style:family="text">
      <style:text-properties style:font-name="Arial" style:font-name-asian="Times New Roman" style:font-name-complex="Arial"/>
    </style:style>
    <style:style style:name="T1119_11" style:family="text">
      <style:text-properties style:font-name="Arial" style:font-name-asian="Times New Roman" style:font-name-complex="Arial"/>
    </style:style>
    <style:style style:name="T1119_12" style:family="text">
      <style:text-properties style:font-name="Arial" style:font-name-asian="Times New Roman" style:font-name-complex="Arial"/>
    </style:style>
    <style:style style:name="T1119_13" style:family="text">
      <style:text-properties style:font-name="Arial" style:font-name-asian="Times New Roman" style:font-name-complex="Arial"/>
    </style:style>
    <style:style style:name="T1119_14" style:family="text">
      <style:text-properties style:font-name="Arial" style:font-name-asian="Times New Roman" style:font-name-complex="Arial"/>
    </style:style>
    <style:style style:name="T1119_15" style:family="text">
      <style:text-properties style:font-name="Arial" style:font-name-asian="Times New Roman" style:font-name-complex="Arial"/>
    </style:style>
    <style:style style:name="T1119_16" style:family="text">
      <style:text-properties style:font-name="Arial" style:font-name-asian="Times New Roman" style:font-name-complex="Arial"/>
    </style:style>
    <style:style style:name="T1119_17" style:family="text">
      <style:text-properties style:font-name="Arial" style:font-name-asian="Times New Roman" style:font-name-complex="Arial"/>
    </style:style>
    <style:style style:name="T1119_18" style:family="text">
      <style:text-properties style:font-name="Arial" style:font-name-asian="Times New Roman" style:font-name-complex="Arial"/>
    </style:style>
    <style:style style:name="T1119_19" style:family="text">
      <style:text-properties style:font-name="Arial" style:font-name-asian="Times New Roman" style:font-name-complex="Arial"/>
    </style:style>
    <style:style style:name="T1119_20" style:family="text">
      <style:text-properties style:font-name="Arial" style:font-name-asian="Times New Roman" style:font-name-complex="Arial"/>
    </style:style>
    <style:style style:name="T1119_21" style:family="text">
      <style:text-properties style:font-name="Arial" style:font-name-asian="Times New Roman" style:font-name-complex="Arial"/>
    </style:style>
    <style:style style:name="T1119_22" style:family="text">
      <style:text-properties style:font-name="Arial" style:font-name-asian="Times New Roman" style:font-name-complex="Arial"/>
    </style:style>
    <style:style style:name="T1119_23" style:family="text">
      <style:text-properties style:font-name="Arial" style:font-name-asian="Times New Roman" style:font-name-complex="Arial"/>
    </style:style>
    <style:style style:name="T1119_24" style:family="text">
      <style:text-properties style:font-name="Arial" style:font-name-asian="Times New Roman" style:font-name-complex="Arial"/>
    </style:style>
    <style:style style:name="T1119_25" style:family="text">
      <style:text-properties style:font-name="Arial" style:font-name-asian="Times New Roman" style:font-name-complex="Arial"/>
    </style:style>
    <style:style style:name="T1119_26" style:family="text">
      <style:text-properties style:font-name="Arial" style:font-name-asian="Times New Roman" style:font-name-complex="Arial"/>
    </style:style>
    <style:style style:name="T1119_27" style:family="text">
      <style:text-properties style:font-name="Arial" style:font-name-asian="Times New Roman" style:font-name-complex="Arial"/>
    </style:style>
    <style:style style:name="T1119_28" style:family="text">
      <style:text-properties style:font-name="Arial" style:font-name-asian="Times New Roman" style:font-name-complex="Arial"/>
    </style:style>
    <style:style style:name="T1119_29" style:family="text">
      <style:text-properties style:font-name="Arial" style:font-name-asian="Times New Roman" style:font-name-complex="Arial"/>
    </style:style>
    <style:style style:name="T1119_30" style:family="text">
      <style:text-properties style:font-name="Arial" style:font-name-asian="Times New Roman" style:font-name-complex="Arial"/>
    </style:style>
    <style:style style:name="T1119_31" style:family="text">
      <style:text-properties style:font-name="Arial" style:font-name-asian="Times New Roman" style:font-name-complex="Arial"/>
    </style:style>
    <style:style style:name="T1119_32" style:family="text">
      <style:text-properties style:font-name="Arial" style:font-name-asian="Times New Roman" style:font-name-complex="Arial"/>
    </style:style>
    <style:style style:name="T1119_33" style:family="text">
      <style:text-properties style:font-name="Arial" style:font-name-asian="Times New Roman" style:font-name-complex="Arial"/>
    </style:style>
    <style:style style:name="T1119_34" style:family="text">
      <style:text-properties style:font-name="Arial" style:font-name-asian="Times New Roman" style:font-name-complex="Arial"/>
    </style:style>
    <style:style style:name="T1119_35" style:family="text">
      <style:text-properties fo:color="#000000" style:font-name="Times New Roman" style:font-name-asian="Times New Roman" style:font-name-complex="Times New Roman"/>
    </style:style>
    <style:style style:name="P1120" style:family="paragraph" style:parent-style-name="Normal">
      <style:paragraph-properties fo:text-align="justify" fo:line-height="100%" fo:margin-top="0.423cm" fo:margin-bottom="0.423cm"/>
      <style:text-properties fo:color="#000000" style:font-name="Times New Roman" style:font-name-asian="Times New Roman" style:font-name-complex="Times New Roman"/>
    </style:style>
    <style:style style:name="P1121" style:family="paragraph" style:parent-style-name="Normal">
      <style:paragraph-properties fo:text-align="justify" fo:line-height="100%" fo:margin-bottom="0cm"/>
      <style:text-properties style:font-name="Arial" style:font-name-asian="Times New Roman" style:font-name-complex="Arial"/>
    </style:style>
    <style:style style:name="Table31" style:family="table">
      <style:table-properties table:align="left" style:width="15.903cm" fo:margin-left="0cm"/>
    </style:style>
    <style:style style:name="Column110" style:family="table-column">
      <style:table-column-properties style:column-width="7.594cm"/>
    </style:style>
    <style:style style:name="Column111" style:family="table-column">
      <style:table-column-properties style:column-width="5.034cm"/>
    </style:style>
    <style:style style:name="Column112" style:family="table-column">
      <style:table-column-properties style:column-width="3.276cm"/>
    </style:style>
    <style:style style:name="Row163" style:family="table-row">
      <style:table-row-properties style:min-row-height="0.529cm"/>
    </style:style>
    <style:style style:name="Cell5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2" style:family="paragraph" style:parent-style-name="Normal">
      <style:paragraph-properties fo:line-height="100%" fo:margin-bottom="0cm"/>
    </style:style>
    <style:style style:name="T11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64" style:family="table-row">
      <style:table-row-properties style:min-row-height="0.529cm"/>
    </style:style>
    <style:style style:name="Cell5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3" style:family="paragraph" style:parent-style-name="Normal">
      <style:paragraph-properties fo:line-height="100%" fo:margin-bottom="0cm"/>
    </style:style>
    <style:style style:name="T11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4" style:family="paragraph" style:parent-style-name="Normal">
      <style:paragraph-properties fo:line-height="100%" fo:margin-bottom="0cm"/>
    </style:style>
    <style:style style:name="T11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4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5" style:family="paragraph" style:parent-style-name="Normal">
      <style:paragraph-properties fo:line-height="100%" fo:margin-bottom="0cm"/>
    </style:style>
    <style:style style:name="T11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65" style:family="table-row">
      <style:table-row-properties style:min-row-height="0.529cm"/>
    </style:style>
    <style:style style:name="Cell5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6" style:family="paragraph" style:parent-style-name="Normal">
      <style:paragraph-properties fo:line-height="100%" fo:margin-bottom="0cm"/>
    </style:style>
    <style:style style:name="T1126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26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26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26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26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P1127" style:family="paragraph" style:parent-style-name="Normal">
      <style:paragraph-properties fo:line-height="100%" fo:margin-bottom="0cm"/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P1128" style:family="paragraph" style:parent-style-name="Normal">
      <style:paragraph-properties fo:line-height="100%" fo:margin-bottom="0cm"/>
    </style:style>
    <style:style style:name="T1128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28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28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28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28_5" style:family="text">
      <style:text-properties fo:color="#000000" style:font-name="Arial" fo:font-size="10pt" style:font-name-asian="Aptos" style:font-size-asian="10pt" style:font-name-complex="Arial" style:font-size-complex="10pt" fo:language="en" fo:language-asian="en" fo:language-complex="ar" fo:country="US" fo:country-asian="GB" fo:country-complex="SA"/>
    </style:style>
    <style:style style:name="T1128_6" style:family="text">
      <style:text-properties fo:color="#000000" style:font-name="Arial" fo:font-size="10pt" style:font-name-asian="Aptos" style:font-size-asian="10pt" style:font-name-complex="Arial" style:font-size-complex="10pt" fo:language="en" fo:language-asian="en" fo:language-complex="ar" fo:country="US" fo:country-asian="GB" fo:country-complex="SA"/>
    </style:style>
    <style:style style:name="P1129" style:family="paragraph" style:parent-style-name="Normal">
      <style:paragraph-properties fo:text-align="center" fo:line-height="107%" fo:margin-bottom="0.28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0" style:family="paragraph" style:parent-style-name="Normal">
      <style:paragraph-properties fo:line-height="100%" fo:margin-bottom="0cm"/>
    </style:style>
    <style:style style:name="T11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3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3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3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3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3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3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30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1" style:family="paragraph" style:parent-style-name="Normal">
      <style:paragraph-properties fo:line-height="100%" fo:margin-bottom="0cm"/>
    </style:style>
    <style:style style:name="T11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32" style:family="paragraph" style:parent-style-name="Normal">
      <style:text-properties fo:color="#000000" style:font-name="Arial" style:font-name-asian="Aptos" style:font-name-complex="Arial" fo:language="en" fo:country="US"/>
    </style:style>
    <style:style style:name="P1133" style:family="paragraph" style:parent-style-name="Normal">
      <style:paragraph-properties fo:text-align="justify" fo:line-height="100%" fo:margin-bottom="0cm"/>
      <style:text-properties style:font-name="Arial" style:font-name-asian="Times New Roman" style:font-name-complex="Arial"/>
    </style:style>
    <style:style style:name="P1134" style:family="paragraph" style:parent-style-name="Normal">
      <style:paragraph-properties fo:background-color="#d9e2f3" fo:line-height="100%" fo:padding-top="0.035cm" fo:border-top="#000000 0.018cm solid" fo:padding-bottom="0.035cm" fo:border-bottom="#000000 0.018cm solid" fo:margin-bottom="0cm" fo:padding-left="0.141cm" fo:border-left="#000000 0.018cm solid" fo:padding-right="0.141cm" fo:border-right="#000000 0.018cm solid"/>
    </style:style>
    <style:style style:name="T1134_1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/>
    </style:style>
    <style:style style:name="T1134_2" style:family="text">
      <style:text-properties style:font-name="Arial" fo:font-size="14pt" style:font-name-asian="Times New Roman" style:font-size-asian="14pt" style:font-name-complex="Arial" style:font-size-complex="14pt" fo:font-weight="bold" style:font-weight-asian="bold" style:font-weight-complex="bold"/>
    </style:style>
    <style:style style:name="P11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/>
    </style:style>
    <style:style style:name="P1136" style:family="paragraph" style:parent-style-name="List_20_Paragraph">
      <style:paragraph-properties fo:margin-bottom="0.212cm" fo:margin-left="0cm"/>
    </style:style>
    <style:style style:name="T1136_1" style:family="text">
      <style:text-properties style:font-name="Arial" style:font-name-asian="Arial" style:font-name-complex="Arial" fo:font-weight="bold" style:font-weight-asian="bold" style:font-weight-complex="bold"/>
    </style:style>
    <style:style style:name="P1137" style:family="paragraph" style:parent-style-name="Normal"/>
    <style:style style:name="T1137_1" style:family="text">
      <style:text-properties style:font-name="Arial" style:font-name-asian="Arial" style:font-name-complex="Arial"/>
    </style:style>
    <style:style style:name="T1137_2" style:family="text">
      <style:text-properties style:font-name="Arial" style:font-name-asian="Arial" style:font-name-complex="Arial"/>
    </style:style>
    <style:style style:name="T1137_3" style:family="text">
      <style:text-properties style:font-name="Arial" style:font-name-asian="Arial" style:font-name-complex="Arial"/>
    </style:style>
    <style:style style:name="T1137_4" style:family="text">
      <style:text-properties style:font-name="Arial" style:font-name-asian="Arial" style:font-name-complex="Arial"/>
    </style:style>
    <style:style style:name="T1137_5" style:family="text">
      <style:text-properties style:font-name="Arial" style:font-name-asian="Arial" style:font-name-complex="Arial"/>
    </style:style>
    <style:style style:name="T1137_6" style:family="text">
      <style:text-properties style:font-name="Arial" style:font-name-asian="Arial" style:font-name-complex="Arial"/>
    </style:style>
    <style:style style:name="T1137_7" style:family="text">
      <style:text-properties style:font-name="Arial" style:font-name-asian="Arial" style:font-name-complex="Arial"/>
    </style:style>
    <style:style style:name="T1137_8" style:family="text">
      <style:text-properties style:font-name="Arial" style:font-name-asian="Arial" style:font-name-complex="Arial"/>
    </style:style>
    <style:style style:name="T1137_9" style:family="text">
      <style:text-properties style:font-name="Arial" style:font-name-asian="Arial" style:font-name-complex="Arial"/>
    </style:style>
    <style:style style:name="T1137_10" style:family="text">
      <style:text-properties style:font-name="Arial" style:font-name-asian="Arial" style:font-name-complex="Arial"/>
    </style:style>
    <style:style style:name="T1137_11" style:family="text">
      <style:text-properties style:font-name="Arial" style:font-name-asian="Arial" style:font-name-complex="Arial"/>
    </style:style>
    <style:style style:name="T1137_12" style:family="text">
      <style:text-properties style:font-name="Arial" style:font-name-asian="Arial" style:font-name-complex="Arial"/>
    </style:style>
    <style:style style:name="T1137_13" style:family="text">
      <style:text-properties style:font-name="Arial" style:font-name-asian="Arial" style:font-name-complex="Arial"/>
    </style:style>
    <style:style style:name="T1137_14" style:family="text">
      <style:text-properties style:font-name="Arial" style:font-name-asian="Arial" style:font-name-complex="Arial"/>
    </style:style>
    <style:style style:name="T1137_15" style:family="text">
      <style:text-properties style:font-name="Arial" style:font-name-asian="Arial" style:font-name-complex="Arial"/>
    </style:style>
    <style:style style:name="T1137_16" style:family="text">
      <style:text-properties style:font-name="Arial" style:font-name-asian="Arial" style:font-name-complex="Arial"/>
    </style:style>
    <style:style style:name="T1137_17" style:family="text">
      <style:text-properties style:font-name="Arial" style:font-name-asian="Arial" style:font-name-complex="Arial"/>
    </style:style>
    <style:style style:name="P1138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1138_1" style:family="text">
      <style:text-properties style:font-name="Arial" style:font-name-asian="Arial" style:font-name-complex="Arial"/>
    </style:style>
    <style:style style:name="T1138_2" style:family="text">
      <style:text-properties style:font-name="Arial" style:font-name-asian="Arial" style:font-name-complex="Arial"/>
    </style:style>
    <style:style style:name="P1139" style:family="paragraph" style:parent-style-name="List_20_Paragraph">
      <style:paragraph-properties fo:margin-bottom="0.212cm" fo:margin-left="1.905cm"/>
      <style:text-properties style:font-name="Arial" style:font-name-asian="Arial" style:font-name-complex="Arial"/>
    </style:style>
    <style:style style:name="P1140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1140_1" style:family="text">
      <style:text-properties style:font-name="Arial" style:font-name-asian="Arial" style:font-name-complex="Arial"/>
    </style:style>
    <style:style style:name="P1141" style:family="paragraph" style:parent-style-name="List_20_Paragraph">
      <style:paragraph-properties fo:margin-bottom="0.212cm" fo:margin-left="1.905cm"/>
      <style:text-properties style:font-name="Arial" style:font-name-asian="Arial" style:font-name-complex="Arial"/>
    </style:style>
    <style:style style:name="P1142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1142_1" style:family="text">
      <style:text-properties style:font-name="Arial" style:font-name-asian="Arial" style:font-name-complex="Arial"/>
    </style:style>
    <style:style style:name="P1143" style:family="paragraph" style:parent-style-name="List_20_Paragraph">
      <style:paragraph-properties fo:margin-bottom="0.212cm" fo:margin-left="1.905cm"/>
      <style:text-properties style:font-name="Arial" style:font-name-asian="Arial" style:font-name-complex="Arial"/>
    </style:style>
    <style:style style:name="P1144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1144_1" style:family="text">
      <style:text-properties style:font-name="Arial" style:font-name-asian="Arial" style:font-name-complex="Arial"/>
    </style:style>
    <style:style style:name="T1144_2" style:family="text">
      <style:text-properties style:font-name="Arial" style:font-name-asian="Arial" style:font-name-complex="Arial" fo:font-weight="bold" style:font-weight-asian="bold" style:font-weight-complex="bold"/>
    </style:style>
    <style:style style:name="T1144_3" style:family="text">
      <style:text-properties style:font-name="Arial" style:font-name-asian="Arial" style:font-name-complex="Arial" fo:font-weight="bold" style:font-weight-asian="bold" style:font-weight-complex="bold"/>
    </style:style>
    <style:style style:name="T1144_4" style:family="text">
      <style:text-properties style:font-name="Arial" style:font-name-asian="Arial" style:font-name-complex="Arial" fo:font-weight="bold" style:font-weight-asian="bold" style:font-weight-complex="bold"/>
    </style:style>
    <style:style style:name="T1144_5" style:family="text">
      <style:text-properties style:font-name="Arial" style:font-name-asian="Arial" style:font-name-complex="Arial"/>
    </style:style>
    <style:style style:name="T1144_6" style:family="text">
      <style:text-properties style:font-name="Arial" style:font-name-asian="Arial" style:font-name-complex="Arial"/>
    </style:style>
    <style:style style:name="T1144_7" style:family="text">
      <style:text-properties style:font-name="Arial" style:font-name-asian="Arial" style:font-name-complex="Arial"/>
    </style:style>
    <style:style style:name="T1144_8" style:family="text">
      <style:text-properties style:font-name="Arial" style:font-name-asian="Arial" style:font-name-complex="Arial"/>
    </style:style>
    <style:style style:name="T1144_9" style:family="text">
      <style:text-properties style:font-name="Arial" style:font-name-asian="Arial" style:font-name-complex="Arial"/>
    </style:style>
    <style:style style:name="T1144_10" style:family="text">
      <style:text-properties style:font-name="Arial" style:font-name-asian="Arial" style:font-name-complex="Arial"/>
    </style:style>
    <style:style style:name="T1144_11" style:family="text">
      <style:text-properties style:font-name="Arial" style:font-name-asian="Arial" style:font-name-complex="Arial"/>
    </style:style>
    <style:style style:name="T1144_12" style:family="text">
      <style:text-properties style:font-name="Arial" style:font-name-asian="Arial" style:font-name-complex="Arial"/>
    </style:style>
    <style:style style:name="T1144_13" style:family="text">
      <style:text-properties style:font-name="Arial" style:font-name-asian="Arial" style:font-name-complex="Arial"/>
    </style:style>
    <style:style style:name="T1144_14" style:family="text">
      <style:text-properties style:font-name="Arial" style:font-name-asian="Arial" style:font-name-complex="Arial"/>
    </style:style>
    <style:style style:name="P1145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P1146" style:family="paragraph" style:parent-style-name="List_20_Paragraph">
      <style:paragraph-properties fo:margin-bottom="0.212cm"/>
      <style:text-properties style:font-name="Arial" style:font-name-asian="Arial" style:font-name-complex="Arial"/>
    </style:style>
    <style:style style:name="T1146_1" style:family="text">
      <style:text-properties style:font-name="Arial" style:font-name-asian="Arial" style:font-name-complex="Arial"/>
    </style:style>
    <style:style style:name="P1147" style:family="paragraph" style:parent-style-name="Normal">
      <style:paragraph-properties fo:line-height="100%" fo:margin-bottom="0cm"/>
      <style:text-properties fo:background-color="#ffff00" style:font-name="Arial" fo:font-size="10pt" style:font-name-asian="Times New Roman" style:font-size-asian="10pt" style:font-name-complex="Arial" style:font-size-complex="10pt"/>
    </style:style>
    <style:style style:name="P114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/>
    </style:style>
    <style:style style:name="Table32" style:family="table">
      <style:table-properties table:align="left" style:width="15.903cm" fo:margin-left="0cm"/>
    </style:style>
    <style:style style:name="Column113" style:family="table-column">
      <style:table-column-properties style:column-width="7.488cm"/>
    </style:style>
    <style:style style:name="Column114" style:family="table-column">
      <style:table-column-properties style:column-width="5.14cm"/>
    </style:style>
    <style:style style:name="Column115" style:family="table-column">
      <style:table-column-properties style:column-width="3.276cm"/>
    </style:style>
    <style:style style:name="Row166" style:family="table-row">
      <style:table-row-properties style:min-row-height="0.529cm"/>
    </style:style>
    <style:style style:name="Cell5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9" style:family="paragraph" style:parent-style-name="Normal">
      <style:paragraph-properties fo:line-height="100%" fo:margin-bottom="0cm"/>
    </style:style>
    <style:style style:name="T11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67" style:family="table-row">
      <style:table-row-properties style:min-row-height="0.529cm"/>
    </style:style>
    <style:style style:name="Cell54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0" style:family="paragraph" style:parent-style-name="Normal">
      <style:paragraph-properties fo:line-height="100%" fo:margin-bottom="0cm"/>
    </style:style>
    <style:style style:name="T11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1" style:family="paragraph" style:parent-style-name="Normal">
      <style:paragraph-properties fo:line-height="100%" fo:margin-bottom="0cm"/>
    </style:style>
    <style:style style:name="T11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4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2" style:family="paragraph" style:parent-style-name="Normal">
      <style:paragraph-properties fo:line-height="100%" fo:margin-bottom="0cm"/>
    </style:style>
    <style:style style:name="T11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68" style:family="table-row">
      <style:table-row-properties style:min-row-height="0.529cm"/>
    </style:style>
    <style:style style:name="Cell5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3" style:family="paragraph" style:parent-style-name="Normal">
      <style:paragraph-properties fo:line-height="100%" fo:margin-bottom="0cm"/>
    </style:style>
    <style:style style:name="T1153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US" fo:country-asian="GB" fo:country-complex="SA"/>
    </style:style>
    <style:style style:name="T1153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1153_3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Cell5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4" style:family="paragraph" style:parent-style-name="Normal">
      <style:paragraph-properties fo:line-height="100%" fo:margin-bottom="0cm"/>
    </style:style>
    <style:style style:name="T11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5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5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5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56" style:family="paragraph" style:parent-style-name="Normal">
      <style:paragraph-properties fo:line-height="100%" fo:margin-bottom="0cm"/>
    </style:style>
    <style:style style:name="T11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7" style:family="paragraph" style:parent-style-name="Normal">
      <style:paragraph-properties fo:line-height="100%" fo:margin-bottom="0cm"/>
    </style:style>
    <style:style style:name="T11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69" style:family="table-row">
      <style:table-row-properties style:min-row-height="0.529cm"/>
    </style:style>
    <style:style style:name="Cell5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8" style:family="paragraph" style:parent-style-name="Normal">
      <style:paragraph-properties fo:line-height="100%" fo:margin-bottom="0cm"/>
    </style:style>
    <style:style style:name="T11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158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1158_3" style:family="text">
      <style:text-properties fo:color="#4472c4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Cell5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9" style:family="paragraph" style:parent-style-name="Normal">
      <style:paragraph-properties fo:line-height="100%" fo:margin-bottom="0cm"/>
    </style:style>
    <style:style style:name="T11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5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5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5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5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5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0" style:family="paragraph" style:parent-style-name="Normal">
      <style:paragraph-properties fo:line-height="100%" fo:margin-bottom="0cm"/>
    </style:style>
    <style:style style:name="T11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0" style:family="table-row">
      <style:table-row-properties style:min-row-height="0.529cm"/>
    </style:style>
    <style:style style:name="Cell5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1" style:family="paragraph" style:parent-style-name="Normal">
      <style:paragraph-properties fo:line-height="100%" fo:margin-bottom="0cm"/>
    </style:style>
    <style:style style:name="T11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16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161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P1162" style:family="paragraph" style:parent-style-name="Normal">
      <style:paragraph-properties fo:line-height="100%" fo:margin-bottom="0cm"/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P1163" style:family="paragraph" style:parent-style-name="Normal">
      <style:paragraph-properties fo:line-height="100%" fo:margin-bottom="0cm"/>
    </style:style>
    <style:style style:name="T1163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1163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T1163_3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GB" fo:country-complex="SA"/>
    </style:style>
    <style:style style:name="Cell5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4" style:family="paragraph" style:parent-style-name="Normal">
      <style:paragraph-properties fo:line-height="100%" fo:margin-bottom="0cm"/>
    </style:style>
    <style:style style:name="T11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5" style:family="paragraph" style:parent-style-name="Normal">
      <style:paragraph-properties fo:line-height="100%" fo:margin-bottom="0cm"/>
    </style:style>
    <style:style style:name="T11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66" style:family="paragraph" style:parent-style-name="Normal">
      <style:paragraph-properties fo:margin-bottom="0cm" fo:margin-left="0.635cm"/>
      <style:text-properties style:font-name="Arial" style:font-name-asian="Arial Nova" style:font-name-complex="Arial"/>
    </style:style>
    <style:style style:name="P1167" style:family="paragraph" style:parent-style-name="Normal">
      <style:paragraph-properties fo:margin-bottom="0cm" fo:margin-left="0.635cm"/>
      <style:text-properties style:font-name="Arial" style:font-name-asian="Arial Nova" style:font-name-complex="Arial"/>
    </style:style>
    <style:style style:name="P1168" style:family="paragraph" style:parent-style-name="Normal">
      <style:paragraph-properties fo:margin-bottom="0cm" fo:margin-left="0.635cm"/>
      <style:text-properties style:font-name="Arial" style:font-name-asian="Arial Nova" style:font-name-complex="Arial"/>
    </style:style>
    <style:style style:name="P1169" style:family="paragraph" style:parent-style-name="Normal">
      <style:paragraph-properties fo:margin-bottom="0cm" fo:margin-left="0.635cm"/>
      <style:text-properties style:font-name="Arial" style:font-name-asian="Arial Nova" style:font-name-complex="Arial"/>
    </style:style>
    <style:style style:name="P1170" style:family="paragraph" style:parent-style-name="Normal">
      <style:paragraph-properties fo:margin-bottom="0cm" fo:margin-left="0.635cm"/>
      <style:text-properties style:font-name="Arial" style:font-name-asian="Arial Nova" style:font-name-complex="Arial"/>
    </style:style>
    <style:style style:name="P1171" style:family="paragraph" style:parent-style-name="Normal">
      <style:paragraph-properties fo:margin-bottom="0cm" fo:margin-left="0.635cm"/>
      <style:text-properties style:font-name="Arial" style:font-name-asian="Arial Nova" style:font-name-complex="Arial"/>
    </style:style>
    <style:style style:name="P1172" style:family="paragraph" style:parent-style-name="Normal">
      <style:paragraph-properties fo:margin-bottom="0cm" fo:margin-left="0.635cm"/>
      <style:text-properties style:font-name="Arial" style:font-name-asian="Arial Nova" style:font-name-complex="Arial"/>
    </style:style>
    <style:style style:name="P1173" style:family="paragraph" style:parent-style-name="Normal">
      <style:paragraph-properties fo:margin-bottom="0cm" fo:margin-left="0.635cm"/>
      <style:text-properties style:font-name="Arial" style:font-name-asian="Arial Nova" style:font-name-complex="Arial"/>
    </style:style>
    <style:style style:name="P1174" style:family="paragraph" style:parent-style-name="Normal">
      <style:paragraph-properties fo:margin-bottom="0cm" fo:margin-left="0.635cm"/>
      <style:text-properties style:font-name="Arial" style:font-name-asian="Arial Nova" style:font-name-complex="Arial"/>
    </style:style>
    <style:style style:name="P1175" style:family="paragraph" style:parent-style-name="Normal">
      <style:paragraph-properties fo:margin-bottom="0cm" fo:margin-left="0.635cm"/>
      <style:text-properties style:font-name="Arial" style:font-name-asian="Arial Nova" style:font-name-complex="Arial"/>
    </style:style>
    <style:style style:name="P1176" style:family="paragraph" style:parent-style-name="Normal">
      <style:paragraph-properties fo:margin-bottom="0cm" fo:margin-left="0.635cm"/>
      <style:text-properties style:font-name="Arial" style:font-name-asian="Arial Nova" style:font-name-complex="Arial"/>
    </style:style>
    <style:style style:name="P1177" style:family="paragraph" style:parent-style-name="Normal">
      <style:paragraph-properties fo:margin-bottom="0cm" fo:margin-left="0.635cm"/>
      <style:text-properties style:font-name="Arial" style:font-name-asian="Arial Nova" style:font-name-complex="Arial"/>
    </style:style>
    <style:style style:name="P1178" style:family="paragraph" style:parent-style-name="Normal">
      <style:paragraph-properties fo:margin-bottom="0cm" fo:margin-left="0.635cm"/>
      <style:text-properties style:font-name="Arial" style:font-name-asian="Arial Nova" style:font-name-complex="Arial"/>
    </style:style>
    <style:style style:name="P1179" style:family="paragraph" style:parent-style-name="Normal">
      <style:paragraph-properties fo:line-height="100%" fo:margin-bottom="0cm"/>
      <style:text-properties style:font-name="Arial" style:font-name-asian="Arial Nova" style:font-name-complex="Arial"/>
    </style:style>
    <style:style style:name="P1180" style:family="paragraph" style:parent-style-name="Normal">
      <style:paragraph-properties fo:line-height="100%" fo:margin-bottom="0cm"/>
    </style:style>
    <style:style style:name="T1180_1" style:family="text">
      <style:text-properties style:font-name="Arial" style:font-name-asian="Arial Nova" style:font-name-complex="Arial" fo:font-weight="bold" style:font-weight-asian="bold" style:font-weight-complex="bold"/>
    </style:style>
    <style:style style:name="P1181" style:family="paragraph" style:parent-style-name="Normal">
      <style:paragraph-properties fo:margin-bottom="0cm" fo:margin-left="0.635cm"/>
      <style:text-properties style:font-name="Arial" style:font-name-asian="Arial Nova" style:font-name-complex="Arial" fo:font-weight="bold" style:font-weight-asian="bold" style:font-weight-complex="bold"/>
    </style:style>
    <style:style style:name="P1182" style:family="paragraph" style:parent-style-name="Normal">
      <style:paragraph-properties fo:text-align="justify" fo:line-height="100%" fo:margin-bottom="0.423cm"/>
    </style:style>
    <style:style style:name="T1182_1" style:family="text">
      <style:text-properties fo:color="#000000" style:font-name="Arial" style:font-name-asian="Arial" style:font-name-complex="Arial" style:text-underline-style="solid" style:text-underline-color="font-color"/>
    </style:style>
    <style:style style:name="P1183" style:family="paragraph" style:parent-style-name="Normal">
      <style:paragraph-properties fo:line-height="100%" fo:margin-bottom="0.423cm"/>
    </style:style>
    <style:style style:name="T1183_1" style:family="text">
      <style:text-properties fo:color="#000000" style:font-name="Arial" style:font-name-asian="Arial" style:font-name-complex="Arial"/>
    </style:style>
    <style:style style:name="T1183_2" style:family="text">
      <style:text-properties fo:color="#000000" style:font-name="Arial" style:font-name-asian="Arial" style:font-name-complex="Arial"/>
    </style:style>
    <style:style style:name="T1183_3" style:family="text">
      <style:text-properties fo:color="#000000" style:font-name="Arial" style:font-name-asian="Arial" style:font-name-complex="Arial"/>
    </style:style>
    <style:style style:name="T1183_4" style:family="text">
      <style:text-properties fo:color="#000000" style:font-name="Arial" style:font-name-asian="Arial" style:font-name-complex="Arial"/>
    </style:style>
    <style:style style:name="T1183_5" style:family="text">
      <style:text-properties fo:color="#000000" style:font-name="Arial" style:font-name-asian="Arial" style:font-name-complex="Arial"/>
    </style:style>
    <style:style style:name="T1183_6" style:family="text">
      <style:text-properties fo:color="#000000" style:font-name="Arial" style:font-name-asian="Arial" style:font-name-complex="Arial"/>
    </style:style>
    <style:style style:name="T1183_7" style:family="text">
      <style:text-properties fo:color="#000000" style:font-name="Arial" style:font-name-asian="Arial" style:font-name-complex="Arial"/>
    </style:style>
    <style:style style:name="T1183_8" style:family="text">
      <style:text-properties fo:color="#000000" style:font-name="Arial" style:font-name-asian="Arial" style:font-name-complex="Arial"/>
    </style:style>
    <style:style style:name="T1183_9" style:family="text">
      <style:text-properties fo:color="#000000" style:font-name="Arial" style:font-name-asian="Arial" style:font-name-complex="Arial"/>
    </style:style>
    <style:style style:name="T1183_10" style:family="text">
      <style:text-properties fo:color="#000000" style:font-name="Arial" style:font-name-asian="Arial" style:font-name-complex="Arial"/>
    </style:style>
    <style:style style:name="T1183_11" style:family="text">
      <style:text-properties fo:color="#000000" style:font-name="Arial" style:font-name-asian="Arial" style:font-name-complex="Arial"/>
    </style:style>
    <style:style style:name="T1183_12" style:family="text">
      <style:text-properties fo:color="#000000" style:font-name="Arial" style:font-name-asian="Arial" style:font-name-complex="Arial"/>
    </style:style>
    <style:style style:name="T1183_13" style:family="text">
      <style:text-properties fo:color="#000000" style:font-name="Arial" style:font-name-asian="Arial" style:font-name-complex="Arial"/>
    </style:style>
    <style:style style:name="P1184" style:family="paragraph" style:parent-style-name="List_20_Paragraph">
      <style:paragraph-properties fo:line-height="100%" fo:margin-bottom="0.423cm"/>
    </style:style>
    <style:style style:name="T1184_1" style:family="text">
      <style:text-properties fo:color="#000000" style:font-name="Arial" style:font-name-asian="Arial" style:font-name-complex="Arial" fo:font-weight="bold" style:font-weight-asian="bold" style:font-weight-complex="bold"/>
    </style:style>
    <style:style style:name="T1184_2" style:family="text">
      <style:text-properties style:font-name="Arial" style:font-name-asian="Arial" style:font-name-complex="Arial" fo:font-weight="bold" style:font-weight-asian="bold" style:font-weight-complex="bold"/>
    </style:style>
    <style:style style:name="T1184_3" style:family="text">
      <style:text-properties fo:color="#000000" style:font-name="Arial" style:font-name-asian="Arial" style:font-name-complex="Arial"/>
    </style:style>
    <style:style style:name="T1184_4" style:family="text">
      <style:text-properties fo:font-style="italic" style:font-style-asian="italic" style:font-style-complex="italic" fo:color="#000000" style:font-name="Arial" style:font-name-asian="Arial" style:font-name-complex="Arial"/>
    </style:style>
    <style:style style:name="T1184_5" style:family="text">
      <style:text-properties fo:color="#000000" style:font-name="Arial" style:font-name-asian="Arial" style:font-name-complex="Arial"/>
    </style:style>
    <style:style style:name="T1184_6" style:family="text">
      <style:text-properties fo:color="#000000" style:font-name="Arial" style:font-name-asian="Arial" style:font-name-complex="Arial"/>
    </style:style>
    <style:style style:name="T1184_7" style:family="text">
      <style:text-properties fo:color="#000000" style:font-name="Arial" style:font-name-asian="Arial" style:font-name-complex="Arial"/>
    </style:style>
    <style:style style:name="P1185" style:family="paragraph" style:parent-style-name="List_20_Paragraph">
      <style:paragraph-properties fo:line-height="100%" fo:margin-bottom="0.423cm"/>
      <style:text-properties style:font-name="Arial" style:font-name-complex="Arial"/>
    </style:style>
    <style:style style:name="T1185_1" style:family="text">
      <style:text-properties fo:color="#000000" style:font-name="Arial" style:font-name-asian="Arial" style:font-name-complex="Arial" fo:font-weight="bold" style:font-weight-asian="bold" style:font-weight-complex="bold"/>
    </style:style>
    <style:style style:name="T1185_2" style:family="text">
      <style:text-properties style:font-name="Arial" style:font-name-asian="Arial" style:font-name-complex="Arial" fo:font-weight="bold" style:font-weight-asian="bold" style:font-weight-complex="bold"/>
    </style:style>
    <style:style style:name="T1185_3" style:family="text">
      <style:text-properties fo:color="#000000" style:font-name="Arial" style:font-name-asian="Arial" style:font-name-complex="Arial"/>
    </style:style>
    <style:style style:name="P1186" style:family="paragraph" style:parent-style-name="Normal">
      <style:paragraph-properties fo:line-height="100%" fo:margin-bottom="0.423cm"/>
      <style:text-properties fo:color="#000000" style:font-name="Arial" style:font-name-asian="Arial" style:font-name-complex="Arial"/>
    </style:style>
    <style:style style:name="P1187" style:family="paragraph" style:parent-style-name="Normal">
      <style:paragraph-properties fo:line-height="100%" fo:margin-bottom="0.423cm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188" style:family="paragraph" style:parent-style-name="Normal"/>
    <style:style style:name="T1188_1" style:family="text">
      <style:text-properties style:font-name="Arial" style:font-name-complex="Arial" fo:font-weight="bold" style:font-weight-asian="bold" style:font-weight-complex="bold"/>
    </style:style>
    <style:style style:name="T1188_2" style:family="text">
      <style:text-properties style:font-name="Arial" style:font-name-complex="Arial" fo:font-weight="bold" style:font-weight-asian="bold" style:font-weight-complex="bold"/>
    </style:style>
    <style:style style:name="T1188_3" style:family="text">
      <style:text-properties style:font-name="Arial" style:font-name-complex="Arial" fo:font-weight="bold" style:font-weight-asian="bold"/>
    </style:style>
    <style:style style:name="T1188_4" style:family="text">
      <style:text-properties style:font-name="Arial" style:font-name-complex="Arial" fo:font-weight="bold" style:font-weight-asian="bold" style:font-weight-complex="bold"/>
    </style:style>
    <style:style style:name="T1188_5" style:family="text">
      <style:text-properties style:font-name="Arial" style:font-name-complex="Arial" fo:font-weight="bold" style:font-weight-asian="bold"/>
    </style:style>
    <style:style style:name="T1188_6" style:family="text">
      <style:text-properties style:font-name="Arial" style:font-name-complex="Arial" fo:font-weight="bold" style:font-weight-asian="bold" style:font-weight-complex="bold"/>
    </style:style>
    <style:style style:name="P1189" style:family="paragraph" style:parent-style-name="Normal">
      <style:text-properties style:font-name="Arial" style:font-name-complex="Arial" fo:font-weight="bold" style:font-weight-asian="bold" style:font-weight-complex="bold"/>
    </style:style>
    <style:style style:name="P1190" style:family="paragraph" style:parent-style-name="Normal"/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191" style:family="paragraph" style:parent-style-name="Normal"/>
    <style:style style:name="T1191_1" style:family="text">
      <style:text-properties style:font-name="Arial" style:font-name-asian="Arial" style:font-name-complex="Arial"/>
    </style:style>
    <style:style style:name="T1191_2" style:family="text">
      <style:text-properties style:font-name="Arial" style:font-name-asian="Arial" style:font-name-complex="Arial"/>
    </style:style>
    <style:style style:name="T1191_3" style:family="text">
      <style:text-properties style:font-name="Arial" style:font-name-asian="Arial" style:font-name-complex="Arial"/>
    </style:style>
    <style:style style:name="P1192" style:family="paragraph" style:parent-style-name="List_20_Paragraph">
      <style:paragraph-properties fo:background-color="#ffffff" fo:margin-bottom="0cm"/>
      <style:text-properties fo:color="#222222" style:font-name="Arial" style:font-name-asian="Arial" style:font-name-complex="Arial"/>
    </style:style>
    <style:style style:name="T1192_1" style:family="text">
      <style:text-properties fo:color="#222222" style:font-name="Arial" style:font-name-asian="Arial" style:font-name-complex="Arial"/>
    </style:style>
    <style:style style:name="P1193" style:family="paragraph" style:parent-style-name="List_20_Paragraph">
      <style:paragraph-properties fo:background-color="#ffffff" fo:margin-bottom="0cm"/>
      <style:text-properties fo:color="#222222" style:font-name="Arial" style:font-name-asian="Arial" style:font-name-complex="Arial"/>
    </style:style>
    <style:style style:name="T1193_1" style:family="text">
      <style:text-properties fo:color="#222222" style:font-name="Arial" style:font-name-asian="Arial" style:font-name-complex="Arial"/>
    </style:style>
    <style:style style:name="P1194" style:family="paragraph" style:parent-style-name="List_20_Paragraph">
      <style:paragraph-properties fo:background-color="#ffffff" fo:margin-bottom="0cm"/>
      <style:text-properties fo:color="#222222" style:font-name="Arial" style:font-name-asian="Arial" style:font-name-complex="Arial"/>
    </style:style>
    <style:style style:name="T1194_1" style:family="text">
      <style:text-properties fo:color="#222222" style:font-name="Arial" style:font-name-asian="Arial" style:font-name-complex="Arial"/>
    </style:style>
    <style:style style:name="P1195" style:family="paragraph" style:parent-style-name="List_20_Paragraph">
      <style:paragraph-properties fo:background-color="#ffffff" fo:margin-bottom="0cm"/>
      <style:text-properties fo:color="#222222" style:font-name="Arial" style:font-name-asian="Arial" style:font-name-complex="Arial"/>
    </style:style>
    <style:style style:name="T1195_1" style:family="text">
      <style:text-properties fo:color="#222222" style:font-name="Arial" style:font-name-asian="Arial" style:font-name-complex="Arial"/>
    </style:style>
    <style:style style:name="P1196" style:family="paragraph" style:parent-style-name="List_20_Paragraph">
      <style:paragraph-properties fo:background-color="#ffffff" fo:margin-bottom="0cm"/>
      <style:text-properties fo:color="#222222" style:font-name="Arial" style:font-name-asian="Arial" style:font-name-complex="Arial"/>
    </style:style>
    <style:style style:name="T1196_1" style:family="text">
      <style:text-properties fo:color="#222222" style:font-name="Arial" style:font-name-asian="Arial" style:font-name-complex="Arial"/>
    </style:style>
    <style:style style:name="P1197" style:family="paragraph" style:parent-style-name="Normal">
      <style:text-properties style:font-name="Arial" style:font-name-asian="Arial" style:font-name-complex="Arial"/>
    </style:style>
    <style:style style:name="P1198" style:family="paragraph" style:parent-style-name="Normal"/>
    <style:style style:name="T1198_1" style:family="text">
      <style:text-properties style:font-name="Arial" style:font-name-asian="Arial" style:font-name-complex="Arial"/>
    </style:style>
    <style:style style:name="T1198_2" style:family="text"/>
    <style:style style:name="T1198_3" style:family="text" style:parent-style-name="Internet_20_link">
      <style:text-properties style:font-name="Arial" style:font-name-asian="Arial" style:font-name-complex="Arial"/>
    </style:style>
    <style:style style:name="T1198_4" style:family="text">
      <style:text-properties style:font-name="Arial" style:font-name-asian="Arial" style:font-name-complex="Arial"/>
    </style:style>
    <style:style style:name="P1199" style:family="paragraph" style:parent-style-name="Normal"/>
    <style:style style:name="T1199_1" style:family="text">
      <style:text-properties style:font-name="Arial" style:font-name-asian="Arial" style:font-name-complex="Arial" fo:font-weight="bold" style:font-weight-asian="bold" style:font-weight-complex="bold"/>
    </style:style>
    <style:style style:name="P1200" style:family="paragraph" style:parent-style-name="Normal"/>
    <style:style style:name="T1200_1" style:family="text">
      <style:text-properties fo:font-style="italic" style:font-style-asian="italic" style:font-style-complex="italic" style:font-name="Arial" style:font-name-asian="Arial" style:font-name-complex="Arial"/>
    </style:style>
    <style:style style:name="P1201" style:family="paragraph" style:parent-style-name="Normal"/>
    <style:style style:name="T1201_1" style:family="text">
      <style:text-properties style:font-name="Arial" style:font-name-asian="Arial" style:font-name-complex="Arial" fo:font-weight="bold" style:font-weight-asian="bold" style:font-weight-complex="bold"/>
    </style:style>
    <style:style style:name="T1201_2" style:family="text">
      <style:text-properties style:font-name="Arial" style:font-name-asian="Arial" style:font-name-complex="Arial"/>
    </style:style>
    <style:style style:name="T1201_3" style:family="text">
      <style:text-properties style:font-name="Arial" style:font-name-asian="Arial" style:font-name-complex="Arial"/>
    </style:style>
    <style:style style:name="T1201_4" style:family="text">
      <style:text-properties style:font-name="Arial" style:font-name-asian="Arial" style:font-name-complex="Arial"/>
    </style:style>
    <style:style style:name="T1201_5" style:family="text">
      <style:text-properties style:font-name="Arial" style:font-name-asian="Arial" style:font-name-complex="Arial"/>
    </style:style>
    <style:style style:name="T1201_6" style:family="text">
      <style:text-properties style:font-name="Arial" style:font-name-asian="Arial" style:font-name-complex="Arial"/>
    </style:style>
    <style:style style:name="T1201_7" style:family="text">
      <style:text-properties style:font-name="Arial" style:font-name-asian="Arial" style:font-name-complex="Arial"/>
    </style:style>
    <style:style style:name="T1201_8" style:family="text">
      <style:text-properties style:font-name="Arial" style:font-name-asian="Arial" style:font-name-complex="Arial"/>
    </style:style>
    <style:style style:name="T1201_9" style:family="text">
      <style:text-properties style:font-name="Arial" style:font-name-asian="Arial" style:font-name-complex="Arial"/>
    </style:style>
    <style:style style:name="P1202" style:family="paragraph" style:parent-style-name="Normal">
      <style:text-properties style:font-name="Arial" style:font-name-asian="Arial" style:font-name-complex="Arial"/>
    </style:style>
    <style:style style:name="P1203" style:family="paragraph" style:parent-style-name="Normal"/>
    <style:style style:name="T1203_1" style:family="text">
      <style:text-properties fo:font-style="italic" style:font-style-asian="italic" style:font-style-complex="italic" style:font-name="Arial" style:font-name-asian="Arial" style:font-name-complex="Arial"/>
    </style:style>
    <style:style style:name="T1203_2" style:family="text">
      <style:text-properties fo:font-style="italic" style:font-style-asian="italic" style:font-style-complex="italic" style:font-name="Arial" style:font-name-asian="Arial" style:font-name-complex="Arial"/>
    </style:style>
    <style:style style:name="T1203_3" style:family="text">
      <style:text-properties fo:font-style="italic" style:font-style-asian="italic" style:font-style-complex="italic" style:font-name="Arial" style:font-name-asian="Arial" style:font-name-complex="Arial"/>
    </style:style>
    <style:style style:name="T1203_4" style:family="text">
      <style:text-properties fo:font-style="italic" style:font-style-asian="italic" style:font-style-complex="italic" style:font-name="Arial" style:font-name-asian="Arial" style:font-name-complex="Arial"/>
    </style:style>
    <style:style style:name="P1204" style:family="paragraph" style:parent-style-name="Normal"/>
    <style:style style:name="T1204_1" style:family="text">
      <style:text-properties style:font-name="Arial" style:font-name-asian="Arial" style:font-name-complex="Arial" fo:font-weight="bold" style:font-weight-asian="bold" style:font-weight-complex="bold"/>
    </style:style>
    <style:style style:name="T1204_2" style:family="text">
      <style:text-properties style:font-name="Arial" style:font-name-asian="Arial" style:font-name-complex="Arial"/>
    </style:style>
    <style:style style:name="T1204_3" style:family="text">
      <style:text-properties style:font-name="Arial" style:font-name-asian="Arial" style:font-name-complex="Arial"/>
    </style:style>
    <style:style style:name="T1204_4" style:family="text">
      <style:text-properties style:font-name="Arial" style:font-name-asian="Arial" style:font-name-complex="Arial"/>
    </style:style>
    <style:style style:name="T1204_5" style:family="text">
      <style:text-properties style:font-name="Arial" style:font-name-asian="Arial" style:font-name-complex="Arial"/>
    </style:style>
    <style:style style:name="T1204_6" style:family="text">
      <style:text-properties style:font-name="Arial" style:font-name-asian="Arial" style:font-name-complex="Arial"/>
    </style:style>
    <style:style style:name="T1204_7" style:family="text">
      <style:text-properties style:font-name="Arial" style:font-name-asian="Arial" style:font-name-complex="Arial"/>
    </style:style>
    <style:style style:name="T1204_8" style:family="text">
      <style:text-properties style:font-name="Arial" style:font-name-asian="Arial" style:font-name-complex="Arial"/>
    </style:style>
    <style:style style:name="T1204_9" style:family="text">
      <style:text-properties style:font-name="Arial" style:font-name-asian="Arial" style:font-name-complex="Arial"/>
    </style:style>
    <style:style style:name="T1204_10" style:family="text">
      <style:text-properties style:font-name="Arial" style:font-name-asian="Arial" style:font-name-complex="Arial"/>
    </style:style>
    <style:style style:name="T1204_11" style:family="text">
      <style:text-properties style:font-name="Arial" style:font-name-asian="Arial" style:font-name-complex="Arial"/>
    </style:style>
    <style:style style:name="P1205" style:family="paragraph" style:parent-style-name="Normal">
      <style:text-properties style:font-name="Arial" style:font-name-asian="Arial" style:font-name-complex="Arial" fo:font-weight="bold" style:font-weight-asian="bold" style:font-weight-complex="bold"/>
    </style:style>
    <style:style style:name="P1206" style:family="paragraph" style:parent-style-name="Normal"/>
    <style:style style:name="T1206_1" style:family="text">
      <style:text-properties fo:font-style="italic" style:font-style-asian="italic" style:font-style-complex="italic" style:font-name="Arial" style:font-name-asian="Arial" style:font-name-complex="Arial"/>
    </style:style>
    <style:style style:name="T1206_2" style:family="text">
      <style:text-properties fo:font-style="italic" style:font-style-asian="italic" style:font-style-complex="italic" style:font-name="Arial" style:font-name-asian="Arial" style:font-name-complex="Arial"/>
    </style:style>
    <style:style style:name="T1206_3" style:family="text">
      <style:text-properties fo:font-style="italic" style:font-style-asian="italic" style:font-style-complex="italic" style:font-name="Arial" style:font-name-asian="Arial" style:font-name-complex="Arial"/>
    </style:style>
    <style:style style:name="P1207" style:family="paragraph" style:parent-style-name="Normal"/>
    <style:style style:name="T1207_1" style:family="text">
      <style:text-properties style:font-name="Arial" style:font-name-asian="Arial" style:font-name-complex="Arial" fo:font-weight="bold" style:font-weight-asian="bold" style:font-weight-complex="bold"/>
    </style:style>
    <style:style style:name="T1207_2" style:family="text">
      <style:text-properties style:font-name="Arial" style:font-name-asian="Arial" style:font-name-complex="Arial"/>
    </style:style>
    <style:style style:name="T1207_3" style:family="text">
      <style:text-properties style:font-name="Arial" style:font-name-asian="Arial" style:font-name-complex="Arial"/>
    </style:style>
    <style:style style:name="T1207_4" style:family="text">
      <style:text-properties style:font-name="Arial" style:font-name-asian="Arial" style:font-name-complex="Arial"/>
    </style:style>
    <style:style style:name="T1207_5" style:family="text">
      <style:text-properties style:font-name="Arial" style:font-name-asian="Arial" style:font-name-complex="Arial"/>
    </style:style>
    <style:style style:name="T1207_6" style:family="text">
      <style:text-properties style:font-name="Arial" style:font-name-asian="Arial" style:font-name-complex="Arial"/>
    </style:style>
    <style:style style:name="T1207_7" style:family="text">
      <style:text-properties style:font-name="Arial" style:font-name-asian="Arial" style:font-name-complex="Arial"/>
    </style:style>
    <style:style style:name="T1207_8" style:family="text">
      <style:text-properties style:font-name="Arial" style:font-name-asian="Arial" style:font-name-complex="Arial"/>
    </style:style>
    <style:style style:name="T1207_9" style:family="text">
      <style:text-properties style:font-name="Arial" style:font-name-asian="Arial" style:font-name-complex="Arial"/>
    </style:style>
    <style:style style:name="T1207_10" style:family="text">
      <style:text-properties style:font-name="Arial" style:font-name-asian="Arial" style:font-name-complex="Arial"/>
    </style:style>
    <style:style style:name="T1207_11" style:family="text">
      <style:text-properties style:font-name="Arial" style:font-name-asian="Arial" style:font-name-complex="Arial"/>
    </style:style>
    <style:style style:name="T1207_12" style:family="text">
      <style:text-properties style:font-name="Arial" style:font-name-asian="Arial" style:font-name-complex="Arial"/>
    </style:style>
    <style:style style:name="T1207_13" style:family="text">
      <style:text-properties style:font-name="Arial" style:font-name-asian="Arial" style:font-name-complex="Arial"/>
    </style:style>
    <style:style style:name="P1208" style:family="paragraph" style:parent-style-name="Normal"/>
    <style:style style:name="T1208_1" style:family="text">
      <style:text-properties fo:font-style="italic" style:font-style-asian="italic" style:font-style-complex="italic" style:font-name="Arial" style:font-name-asian="Arial" style:font-name-complex="Arial"/>
    </style:style>
    <style:style style:name="T1208_2" style:family="text">
      <style:text-properties fo:font-style="italic" style:font-style-asian="italic" style:font-style-complex="italic" style:font-name="Arial" style:font-name-asian="Arial" style:font-name-complex="Arial"/>
    </style:style>
    <style:style style:name="T1208_3" style:family="text">
      <style:text-properties fo:font-style="italic" style:font-style-asian="italic" style:font-style-complex="italic" style:font-name="Arial" style:font-name-asian="Arial" style:font-name-complex="Arial"/>
    </style:style>
    <style:style style:name="P1209" style:family="paragraph" style:parent-style-name="Normal"/>
    <style:style style:name="T1209_1" style:family="text">
      <style:text-properties style:font-name="Arial" style:font-name-asian="Arial" style:font-name-complex="Arial" fo:font-weight="bold" style:font-weight-asian="bold" style:font-weight-complex="bold"/>
    </style:style>
    <style:style style:name="T1209_2" style:family="text">
      <style:text-properties style:font-name="Arial" style:font-name-asian="Arial" style:font-name-complex="Arial"/>
    </style:style>
    <style:style style:name="T1209_3" style:family="text">
      <style:text-properties style:font-name="Arial" style:font-name-asian="Arial" style:font-name-complex="Arial"/>
    </style:style>
    <style:style style:name="T1209_4" style:family="text">
      <style:text-properties style:font-name="Arial" style:font-name-asian="Arial" style:font-name-complex="Arial"/>
    </style:style>
    <style:style style:name="P1210" style:family="paragraph" style:parent-style-name="Normal"/>
    <style:style style:name="T1210_1" style:family="text">
      <style:text-properties fo:font-style="italic" style:font-style-asian="italic" style:font-style-complex="italic" style:font-name="Arial" style:font-name-asian="Arial" style:font-name-complex="Arial"/>
    </style:style>
    <style:style style:name="T1210_2" style:family="text">
      <style:text-properties fo:font-style="italic" style:font-style-asian="italic" style:font-style-complex="italic" style:font-name="Arial" style:font-name-asian="Arial" style:font-name-complex="Arial"/>
    </style:style>
    <style:style style:name="T1210_3" style:family="text">
      <style:text-properties fo:font-style="italic" style:font-style-asian="italic" style:font-style-complex="italic" style:font-name="Arial" style:font-name-asian="Arial" style:font-name-complex="Arial"/>
    </style:style>
    <style:style style:name="P1211" style:family="paragraph" style:parent-style-name="Normal"/>
    <style:style style:name="T1211_1" style:family="text">
      <style:text-properties style:font-name="Arial" style:font-name-asian="Arial" style:font-name-complex="Arial" fo:font-weight="bold" style:font-weight-asian="bold" style:font-weight-complex="bold"/>
    </style:style>
    <style:style style:name="T1211_2" style:family="text">
      <style:text-properties style:font-name="Arial" style:font-name-asian="Arial" style:font-name-complex="Arial"/>
    </style:style>
    <style:style style:name="T1211_3" style:family="text">
      <style:text-properties style:font-name="Arial" style:font-name-asian="Arial" style:font-name-complex="Arial"/>
    </style:style>
    <style:style style:name="T1211_4" style:family="text">
      <style:text-properties style:font-name="Arial" style:font-name-asian="Arial" style:font-name-complex="Arial"/>
    </style:style>
    <style:style style:name="T1211_5" style:family="text">
      <style:text-properties style:font-name="Arial" style:font-name-asian="Arial" style:font-name-complex="Arial"/>
    </style:style>
    <style:style style:name="T1211_6" style:family="text">
      <style:text-properties style:font-name="Arial" style:font-name-asian="Arial" style:font-name-complex="Arial"/>
    </style:style>
    <style:style style:name="T1211_7" style:family="text">
      <style:text-properties style:font-name="Arial" style:font-name-asian="Arial" style:font-name-complex="Arial"/>
    </style:style>
    <style:style style:name="T1211_8" style:family="text">
      <style:text-properties style:font-name="Arial" style:font-name-asian="Arial" style:font-name-complex="Arial"/>
    </style:style>
    <style:style style:name="P1212" style:family="paragraph" style:parent-style-name="Normal">
      <style:text-properties fo:font-style="italic" style:font-style-asian="italic" style:font-style-complex="italic" style:font-name="Arial" style:font-name-asian="Arial" style:font-name-complex="Arial"/>
    </style:style>
    <style:style style:name="P1213" style:family="paragraph" style:parent-style-name="Normal">
      <style:text-properties style:font-name="Arial" style:font-name-asian="Arial" style:font-name-complex="Arial"/>
    </style:style>
  </office:automatic-styles>
  <office:body>
    <office:text>
      <text:tracked-changes text:track-changes="true"/>
      <text:section text:style-name="S1" text:name="S1">
        <text:p text:style-name="P1"><text:span text:style-name="T1_1">I</text:span><text:span text:style-name="T1_2">GC<text:s/>202</text:span><text:span text:style-name="T1_3">5</text:span><text:span text:style-name="T1_4"><text:s/>Annual<text:s/>Review<text:s/></text:span></text:p>
        <text:p text:style-name="P2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3"><text:span text:style-name="T3_1">Title:<text:s/></text:span><text:span text:style-name="T3_2">International<text:s/>Growth<text:s/>Centre<text:s/>(IGC)<text:s/>-<text:s/>Phase<text:s/>3</text:span></text:p>
            </table:table-cell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4"><text:span text:style-name="T4_1">Programme<text:s/>Value<text:s/>£<text:s/>(full<text:s/>life):<text:s/></text:span><text:span text:style-name="T4_2">£75.4<text:s/>million</text:span></text:p>
            </table:table-cell>
            <table:covered-table-cell/>
            <table:table-cell table:style-name="Cell3">
              <text:p text:style-name="P5"><text:span text:style-name="T5_1">Review<text:s/>date:<text:s/></text:span><text:span text:style-name="T5_2">Dec</text:span><text:span text:style-name="T5_3">ember<text:s/>2025</text:span></text:p>
            </table:table-cell>
          </table:table-row>
          <table:table-row table:style-name="Row3">
            <table:table-cell table:style-name="Cell4">
              <text:p text:style-name="P6"><text:span text:style-name="T6_1">Programme<text:s/></text:span><text:span text:style-name="T6_2">code:</text:span><text:span text:style-name="T6_3"><text:s/></text:span><text:span text:style-name="T6_4">205219</text:span></text:p>
              <text:p text:style-name="P7"/>
            </table:table-cell>
            <table:table-cell table:style-name="Cell5">
              <text:p text:style-name="P8"><text:span text:style-name="T8_1">AMP<text:s/>start<text:s/>date:</text:span><text:span text:style-name="T8_2"><text:s/>October<text:s/>2019</text:span></text:p>
            </table:table-cell>
            <table:table-cell table:style-name="Cell6">
              <text:p text:style-name="P9"><text:span text:style-name="T9_1">AMP<text:s/>end<text:s/>date:</text:span><text:span text:style-name="T9_2"><text:s/>September<text:s/>2026</text:span></text:p>
            </table:table-cell>
          </table:table-row>
        </table:table>
        <text:p text:style-name="P10"/>
        <text:p text:style-name="P11"><text:span text:style-name="T11_1">Summary<text:s/>of<text:s/>Programme<text:s/>Performance<text:s/></text:span></text:p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row table:style-name="Row4">
            <table:table-cell table:style-name="Cell7">
              <text:p text:style-name="P12"><text:span text:style-name="T12_1">Year</text:span></text:p>
            </table:table-cell>
            <table:table-cell table:style-name="Cell8">
              <text:p text:style-name="P13"><text:span text:style-name="T13_1">2020<text:s/>(Feb)</text:span></text:p>
            </table:table-cell>
            <table:table-cell table:style-name="Cell9">
              <text:p text:style-name="P14"><text:span text:style-name="T14_1">2020<text:s/>(Sept)</text:span></text:p>
            </table:table-cell>
            <table:table-cell table:style-name="Cell10">
              <text:p text:style-name="P15"><text:span text:style-name="T15_1">2021</text:span></text:p>
            </table:table-cell>
            <table:table-cell table:style-name="Cell11">
              <text:p text:style-name="P16"><text:span text:style-name="T16_1">2022</text:span></text:p>
            </table:table-cell>
            <table:table-cell table:style-name="Cell12">
              <text:p text:style-name="P17"><text:span text:style-name="T17_1">2023</text:span></text:p>
            </table:table-cell>
            <table:table-cell table:style-name="Cell13">
              <text:p text:style-name="P18"><text:span text:style-name="T18_1">2024</text:span></text:p>
            </table:table-cell>
            <table:table-cell table:style-name="Cell14">
              <text:p text:style-name="P19"><text:span text:style-name="T19_1">2025</text:span></text:p>
            </table:table-cell>
          </table:table-row>
          <table:table-row table:style-name="Row5">
            <table:table-cell table:style-name="Cell15">
              <text:p text:style-name="P20"><text:span text:style-name="T20_1">Overall<text:s/>Output<text:s/>Score</text:span></text:p>
            </table:table-cell>
            <table:table-cell table:style-name="Cell16">
              <text:p text:style-name="P21"><text:span text:style-name="T21_1">A</text:span></text:p>
            </table:table-cell>
            <table:table-cell table:style-name="Cell17">
              <text:p text:style-name="P22"><text:span text:style-name="T22_1">A</text:span></text:p>
            </table:table-cell>
            <table:table-cell table:style-name="Cell18">
              <text:p text:style-name="P23"><text:span text:style-name="T23_1">A+</text:span></text:p>
            </table:table-cell>
            <table:table-cell table:style-name="Cell19">
              <text:p text:style-name="P24"><text:span text:style-name="T24_1">A</text:span></text:p>
            </table:table-cell>
            <table:table-cell table:style-name="Cell20">
              <text:p text:style-name="P25"><text:span text:style-name="T25_1">A</text:span></text:p>
            </table:table-cell>
            <table:table-cell table:style-name="Cell21">
              <text:p text:style-name="P26"><text:span text:style-name="T26_1">A+</text:span></text:p>
            </table:table-cell>
            <table:table-cell table:style-name="Cell22">
              <text:p text:style-name="P27"><text:span text:style-name="T27_1">A+</text:span></text:p>
            </table:table-cell>
          </table:table-row>
          <table:table-row table:style-name="Row6">
            <table:table-cell table:style-name="Cell23">
              <text:p text:style-name="P28"><text:span text:style-name="T28_1">Risk<text:s/>Rating</text:span><text:span text:style-name="T28_2"><text:s/></text:span></text:p>
            </table:table-cell>
            <table:table-cell table:style-name="Cell24">
              <text:p text:style-name="P29"><text:span text:style-name="T29_1">Moderate</text:span></text:p>
            </table:table-cell>
            <table:table-cell table:style-name="Cell25">
              <text:p text:style-name="P30"><text:span text:style-name="T30_1">Moderate</text:span></text:p>
            </table:table-cell>
            <table:table-cell table:style-name="Cell26">
              <text:p text:style-name="P31"><text:span text:style-name="T31_1">Moderate</text:span></text:p>
            </table:table-cell>
            <table:table-cell table:style-name="Cell27">
              <text:p text:style-name="P32"><text:span text:style-name="T32_1">Moderate</text:span></text:p>
            </table:table-cell>
            <table:table-cell table:style-name="Cell28">
              <text:p text:style-name="P33"><text:span text:style-name="T33_1">Moderate</text:span></text:p>
            </table:table-cell>
            <table:table-cell table:style-name="Cell29">
              <text:p text:style-name="P34"><text:span text:style-name="T34_1">Moderate</text:span></text:p>
            </table:table-cell>
            <table:table-cell table:style-name="Cell30">
              <text:p text:style-name="P35"><text:span text:style-name="T35_1">Moderate</text:span></text:p>
            </table:table-cell>
          </table:table-row>
        </table:table>
        <text:p text:style-name="P36"/>
        <table:table table:style-name="Table3">
          <table:table-column table:style-name="Column12"/>
          <table:table-column table:style-name="Column13"/>
          <table:table-row table:style-name="Row7">
            <table:table-cell table:style-name="Cell31">
              <text:p text:style-name="P37"><text:span text:style-name="T37_1">DevTracker</text:span><text:span text:style-name="T37_2"><text:s/>Link<text:s/>to<text:s/>Business<text:s/>Case:<text:s/></text:span></text:p>
            </table:table-cell>
            <table:table-cell table:style-name="Cell32">
              <text:p text:style-name="P38"><text:span text:style-name="T38_1"><text:a xlink:type="simple" xlink:href="https://devtracker.fcdo.gov.uk/projects/GB-1-205219/documents"><text:span text:style-name="T38_2">DevTracker</text:span><text:span text:style-name="T38_3"><text:s/>Project<text:s/>GB-1-205219<text:s/>Documents<text:s/>(fcdo.gov.uk)</text:span></text:a></text:span><text:span text:style-name="T38_4"> </text:span></text:p>
            </table:table-cell>
          </table:table-row>
          <table:table-row table:style-name="Row8">
            <table:table-cell table:style-name="Cell33">
              <text:p text:style-name="P39"><text:span text:style-name="T39_1">DevTracker</text:span><text:span text:style-name="T39_2"><text:s/>Link<text:s/>to<text:s/>results<text:s/>framework:<text:s/></text:span></text:p>
            </table:table-cell>
            <table:table-cell table:style-name="Cell34">
              <text:p text:style-name="P40"><text:span text:style-name="T40_1"><text:a xlink:type="simple" xlink:href="https://devtracker.fcdo.gov.uk/projects/GB-1-205219/documents"><text:span text:style-name="T40_2">https://devtracker.fcdo.gov.uk/projects/GB-1-205219/documents</text:span></text:a></text:span><text:span text:style-name="T40_3"> </text:span></text:p>
            </table:table-cell>
          </table:table-row>
        </table:table>
        <text:p text:style-name="P41"/>
        <text:p text:style-name="P42"/>
        <text:p text:style-name="P43"><text:span text:style-name="T43_1">A:<text:s/>SUMMARY<text:s/>AND<text:s/>OVERVIEW</text:span></text:p>
        <text:p text:style-name="P44"/>
        <text:p text:style-name="P45"><text:span text:style-name="T45_1">Description<text:s/>of<text:s/>programm</text:span><text:span text:style-name="T45_2">e</text:span></text:p>
        <text:p text:style-name="P46"><text:span text:style-name="T46_1">The<text:s/>I</text:span><text:span text:style-name="T46_2">nternational<text:s/></text:span><text:span text:style-name="T46_3">G</text:span><text:span text:style-name="T46_4">rowth<text:s/></text:span><text:span text:style-name="T46_5">C</text:span><text:span text:style-name="T46_6">entre</text:span><text:span text:style-name="T46_7"><text:s/></text:span><text:span text:style-name="T46_8">(IGC)<text:s/></text:span><text:span text:style-name="T46_9">was<text:s/>established<text:s/>by<text:s/>DFID<text:s/>in<text:s/>2008<text:s/>in<text:s/>response<text:s/>to<text:s/>the<text:s/>findings<text:s/>of<text:s/>the<text:s/>Growth<text:s/>Commission,<text:s/>an<text:s/>independent<text:s/>body<text:s/></text:span><text:span text:style-name="T46_10">established<text:s/>by<text:s/>the<text:s/>World<text:s/>Bank</text:span><text:span text:style-name="T46_11"><text:s/></text:span><text:span text:style-name="T46_12">that<text:s/>examined<text:s/>economic<text:s/>growth<text:s/>and<text:s/>development</text:span><text:span text:style-name="T46_13"><text:s/></text:span><text:span text:style-name="T46_14">and<text:s/></text:span><text:span text:style-name="T46_15">identified<text:s/>the<text:s/>need<text:s/>for<text:s/>more<text:s/>independent<text:s/>research<text:s/>into<text:s/>the<text:s/>elements<text:s/>of<text:s/>economic<text:s/>growth<text:s/></text:span><text:span text:style-name="T46_16">necessary<text:s/>for</text:span><text:span text:style-name="T46_17"><text:s/>countries<text:s/>to<text:s/>develop</text:span><text:span text:style-name="T46_18">. </text:span><text:span text:style-name="T46_19">I</text:span><text:span text:style-name="T46_20">GC</text:span><text:span text:style-name="T46_21"><text:s/>is<text:s/>delivered<text:s/>by<text:s/>the<text:s/>London<text:s/>School<text:s/>of<text:s/>Economics<text:s/>(LSE)<text:s/>in<text:s/>partnership<text:s/>with<text:s/>the<text:s/>University<text:s/>of<text:s/>Oxford<text:s/>(Oxford). Phase<text:s/>1 of<text:s/>the<text:s/>programme<text:s/>ran<text:s/>from<text:s/>2008<text:s/></text:span><text:span text:style-name="T46_22">to</text:span><text:span text:style-name="T46_23"><text:s/>2013. Phase<text:s/>2 began<text:s/>in<text:s/>2013<text:s/>and<text:s/>ended on<text:s/></text:span><text:span text:style-name="T46_24">30</text:span><text:span text:style-name="T46_25"> September<text:s/>2019. The<text:s/>current<text:s/>phase,<text:s/></text:span><text:span text:style-name="T46_26">P</text:span><text:span text:style-name="T46_27">hase<text:s/>3, began<text:s/>operations<text:s/>on<text:s/></text:span><text:span text:style-name="T46_28">1</text:span><text:span text:style-name="T46_29"> October<text:s/>2019<text:s/>and<text:s/>runs<text:s/>to<text:s/></text:span><text:span text:style-name="T46_30">30</text:span><text:span text:style-name="T46_31"><text:s/></text:span><text:span text:style-name="T46_32">September<text:s/>2026</text:span><text:span text:style-name="T46_33">.</text:span></text:p>
        <text:p text:style-name="P47"><text:span text:style-name="T47_1">The<text:s/>programme<text:s/></text:span><text:span text:style-name="T47_2">aims<text:s/>to<text:s/>promote<text:s/>sustainable<text:s/>and<text:s/>inclusive<text:s/>economic<text:s/>growth<text:s/>in<text:s/>developing<text:s/>countries<text:s/></text:span><text:span text:style-name="T47_3">through<text:s/>four<text:s/>key<text:s/>functions</text:span><text:span text:style-name="T47_4">:</text:span></text:p>
        <text:list text:style-name="LS4" xml:id="list0">
          <text:list-item>
            <text:p text:style-name="P48"><text:span text:style-name="T48_1">the<text:s/>provision<text:s/>of<text:s/>high-quality<text:s/>independent,<text:s/>practical<text:s/>and<text:s/>demand-responsive<text:s/>policy<text:s/>support<text:s/>and<text:s/>research<text:s/>to<text:s/>developing<text:s/>co</text:span><text:span text:style-name="T48_2">u</text:span><text:span text:style-name="T48_3">ntries,<text:s/>drawing<text:s/>on<text:s/>a<text:s/>network<text:s/>of<text:s/>researchers<text:s/>and<text:s/>experienced<text:s/>practitioners</text:span><text:span text:style-name="T48_4">;</text:span></text:p>
          </text:list-item>
          <text:list-item>
            <text:p text:style-name="P49"><text:span text:style-name="T49_1">the<text:s/>delivery<text:s/>and<text:s/>dissemination<text:s/>of<text:s/>world</text:span><text:span text:style-name="T49_2">-</text:span><text:span text:style-name="T49_3">class<text:s/>research<text:s/>and<text:s/>policy<text:s/>analysis<text:s/>on<text:s/>selected<text:s/>cross-cutting<text:s/>aspects<text:s/>of<text:s/>growth</text:span><text:span text:style-name="T49_4">;</text:span></text:p>
          </text:list-item>
          <text:list-item>
            <text:p text:style-name="P50"><text:span text:style-name="T50_1">the<text:s/>building<text:s/>of<text:s/>local<text:s/>research<text:s/>capacity<text:s/>in<text:s/>developing<text:s/>countries</text:span><text:span text:style-name="T50_2">;</text:span><text:span text:style-name="T50_3"><text:s/>and</text:span></text:p>
          </text:list-item>
          <text:list-item>
            <text:p text:style-name="P51"><text:span text:style-name="T51_1">the<text:s/>stimulation<text:s/>of<text:s/>the<text:s/>growth<text:s/>policy<text:s/>debate<text:s/>among<text:s/>a<text:s/>broad<text:s/>range<text:s/>of<text:s/>policy,<text:s/>donor<text:s/>community,<text:s/>private<text:s/>sector,<text:s/>civil<text:s/>society<text:s/>and<text:s/>media<text:s/>stakeholders<text:s/>to<text:s/>influence<text:s/>growth<text:s/>policy<text:s/>design,<text:s/>implementation<text:s/>and<text:s/>outcomes<text:s/>in<text:s/>developing<text:s/>countries.</text:span></text:p>
          </text:list-item>
        </text:list>
        <text:p text:style-name="P52"><text:span text:style-name="T52_1">The<text:s/>programme<text:s/>is<text:s/>structured<text:s/>across<text:s/>three<text:s/>key<text:s/>areas:<text:s/></text:span><text:span text:style-name="T52_2">1.</text:span><text:span text:style-name="T52_3"><text:s/></text:span><text:span text:style-name="T52_4">the<text:s/>country<text:s/>programme<text:s/>(including<text:s/>country<text:s/>offices);<text:s/></text:span><text:span text:style-name="T52_5">2.<text:s/></text:span><text:span text:style-name="T52_6">the<text:s/>research<text:s/>programme;<text:s/>an</text:span><text:span text:style-name="T52_7">d</text:span><text:span text:style-name="T52_8"><text:s/>3.</text:span><text:span text:style-name="T52_9"><text:s/>four<text:s/>thematic<text:s/>“initiatives”<text:s/></text:span><text:span text:style-name="T52_10">(Tax<text:s/>for<text:s/>Growth,<text:s/>State<text:s/>Fragility,<text:s/>Firms,<text:s/>and<text:s/>Cities<text:s/>that<text:s/>Work)</text:span><text:span text:style-name="T52_11">,</text:span><text:span text:style-name="T52_12"><text:s/>which<text:s/></text:span><text:span text:style-name="T52_13">undertake<text:s/>research<text:s/>in<text:s/>resident<text:s/>and<text:s/>non-resident<text:s/>countries</text:span><text:span text:style-name="T52_14">.</text:span></text:p>
        <text:p text:style-name="P53"><text:span text:style-name="T53_1">The<text:s/>IGC<text:s/>model<text:s/>is<text:s/>based<text:s/>on<text:s/>sustained<text:s/>engagement<text:s/>with<text:s/></text:span><text:span text:style-name="T53_2">policymakers</text:span><text:span text:style-name="T53_3"><text:s/>in-country,<text:s/>primarily<text:s/>through<text:s/>a<text:s/>network of staff<text:s/>in<text:s/>the countries<text:s/>where<text:s/>it<text:s/>has<text:s/>offices</text:span><text:span text:style-name="T53_4"><text:s/></text:span><text:span text:style-name="T53_5">under<text:s/>the<text:s/>country<text:s/>programme</text:span><text:span text:style-name="T53_6">.</text:span><text:span text:style-name="T53_7"><text:s/>I</text:span><text:span text:style-name="T53_8">GC</text:span><text:span text:style-name="T53_9"><text:s/>also</text:span><text:span text:style-name="T53_10"><text:s/></text:span><text:span text:style-name="T53_11">engages</text:span><text:span text:style-name="T53_12"><text:s/>with<text:s/>countries<text:s/>where<text:s/>it<text:s/>has<text:s/>no<text:s/>permanent<text:s/>presence,<text:s/></text:span><text:span text:style-name="T53_13">via</text:span><text:span text:style-name="T53_14"><text:s/>staff<text:s/>based<text:s/>regionally<text:s/>and<text:s/>in<text:s/>its<text:s/>London<text:s/>hub</text:span><text:span text:style-name="T53_15">,<text:s/>or<text:s/>through<text:s/>flexible<text:s/>engagements</text:span><text:span text:style-name="T53_16">,<text:s/>where<text:s/>research<text:s/>and<text:s/>policy<text:s/>support<text:s/>is<text:s/>provided<text:s/>to<text:s/>the<text:s/>host<text:s/>government<text:s/>via<text:s/>non-resident<text:s/>staff.</text:span><text:span text:style-name="T53_17"><text:s/>Through<text:s/>this<text:s/>engagement,<text:s/>the<text:s/>IGC<text:s/>identifies<text:s/>key<text:s/>issues<text:s/>that<text:s/>affect<text:s/>growth<text:s/>and<text:s/>uses<text:s/>this<text:s/></text:span><text:span text:style-name="T53_18">understanding<text:s/></text:span><text:span text:style-name="T53_19">to<text:s/>shape<text:s/>research<text:s/>produced<text:s/>by<text:s/>the<text:s/>IGC<text:s/>and<text:s/>its<text:s/>network<text:s/>of<text:s/>researchers</text:span><text:span text:style-name="T53_20"><text:s/>under<text:s/>the<text:s/>research<text:s/>programme</text:span><text:span text:style-name="T53_21">.<text:s/>The<text:s/>outcome</text:span><text:span text:style-name="T53_22">s</text:span><text:span text:style-name="T53_23"><text:s/></text:span><text:span text:style-name="T53_24">are</text:span><text:span text:style-name="T53_25"><text:s/>fed<text:s/>back<text:s/>to<text:s/></text:span><text:span text:style-name="T53_26">policymakers</text:span><text:span text:style-name="T53_27"><text:s/>through<text:s/>policy<text:s/>briefs,<text:s/>synthesis</text:span><text:span text:style-name="T53_28"><text:s/>papers</text:span><text:span text:style-name="T53_29">,<text:s/>and<text:s/>advice<text:s/>from<text:s/>experts.</text:span></text:p>
        <text:p text:style-name="P54"><text:span text:style-name="T54_1">Scope<text:s/>of<text:s/>review</text:span></text:p>
        <text:p text:style-name="P55"/>
        <text:p text:style-name="P56"><text:span text:style-name="T56_1">This<text:s/>review<text:s/>is<text:s/></text:span><text:span text:style-name="T56_2">intentionally</text:span><text:span text:style-name="T56_3"><text:s/></text:span><text:span text:style-name="T56_4">light<text:s/>touch</text:span><text:span text:style-name="T56_5">.<text:s/>It<text:s/>aims<text:s/>to<text:s/></text:span><text:span text:style-name="T56_6">log</text:span><text:span text:style-name="T56_7"><text:s/></text:span><text:span text:style-name="T56_8">developments</text:span><text:span text:style-name="T56_9">,</text:span><text:span text:style-name="T56_10"><text:s/></text:span><text:span text:style-name="T56_11">giv</text:span><text:span text:style-name="T56_12">e</text:span><text:span text:style-name="T56_13"><text:s/></text:span><text:span text:style-name="T56_14">an<text:s/>account<text:s/>of<text:s/>progress<text:s/>against<text:s/>output<text:s/>and<text:s/>outcome<text:s/>indicators<text:s/>for<text:s/>the<text:s/>period<text:s/>FY24/25<text:s/>and<text:s/></text:span><text:span text:style-name="T56_15">not</text:span><text:span text:style-name="T56_16">e</text:span><text:span text:style-name="T56_17"><text:s/></text:span><text:span text:style-name="T56_18">changes<text:s/></text:span><text:span text:style-name="T56_19">in<text:s/>programme<text:s/>management<text:s/>areas<text:s/>such<text:s/>as<text:s/>risk<text:s/>and<text:s/>value-for-money.<text:s/></text:span><text:span text:style-name="T56_20">It</text:span><text:span text:style-name="T56_21"><text:s/></text:span><text:span text:style-name="T56_22">does<text:s/>not</text:span><text:span text:style-name="T56_23"><text:s/></text:span><text:span text:style-name="T56_24">offer<text:s/>substantial<text:s/>recommendations,<text:s/>nor<text:s/>does<text:s/>it<text:s/>dwell</text:span><text:span text:style-name="T56_25"><text:s/></text:span><text:span text:style-name="T56_26">on<text:s/>long-term<text:s/>trends<text:s/>in<text:s/>programme<text:s/>delivery,</text:span><text:span text:style-name="T56_27"><text:s/>for<text:s/>the<text:s/>following<text:s/>reasons:<text:s/></text:span></text:p>
        <text:p text:style-name="P57"/>
        <text:list text:style-name="LS17" xml:id="list4">
          <text:list-item>
            <text:p text:style-name="P58"><text:span text:style-name="T58_1">T</text:span><text:span text:style-name="T58_2">he<text:s/></text:span><text:span text:style-name="T58_3">programme’s<text:s/>previous<text:s/></text:span><text:span text:style-name="T58_4">Annual<text:s/>Review</text:span><text:span text:style-name="T58_5">,<text:s/>covering<text:s/>FY23/24,</text:span><text:span text:style-name="T58_6"><text:s/>was<text:s/></text:span><text:span text:style-name="T58_7">extensive.<text:s/>It<text:s/></text:span><text:span text:style-name="T58_8">provided<text:s/></text:span><text:span text:style-name="T58_9">a<text:s/></text:span><text:span text:style-name="T58_10">long</text:span><text:span text:style-name="T58_11"><text:s/>list<text:s/>of<text:s/>recommendations</text:span><text:span text:style-name="T58_12">,</text:span><text:span text:style-name="T58_13"><text:s/>many<text:s/>of<text:s/></text:span><text:span text:style-name="T58_14">which<text:s/>remain<text:s/>relevant<text:s/>for</text:span><text:span text:style-name="T58_15"><text:s/>FY24/25<text:s/>and<text:s/>will<text:s/>continue<text:s/>to<text:s/>be<text:s/>implemented<text:s/>to<text:s/>the<text:s/>end<text:s/>of<text:s/>the<text:s/>programme<text:s/>in<text:s/>September<text:s/>2026</text:span><text:span text:style-name="T58_16">;</text:span></text:p>
          </text:list-item>
          <text:list-item>
            <text:p text:style-name="P59"><text:span text:style-name="T59_1">The<text:s/>deadline<text:s/>for<text:s/>the<text:s/>publication<text:s/>of<text:s/>this<text:s/>FY24/25<text:s/>review<text:s/>is<text:s/>less<text:s/>than<text:s/>a<text:s/>year</text:span><text:span text:style-name="T59_2"><text:s/>before<text:s/>the</text:span><text:span text:style-name="T59_3"><text:s/>end<text:s/>of<text:s/>the<text:s/>programme,<text:s/>meaning<text:s/>there<text:s/>is<text:s/>limited<text:s/>runway<text:s/>to<text:s/>make<text:s/>and<text:s/>action<text:s/>recommendations<text:s/>before<text:s/>the<text:s/>p</text:span><text:span text:style-name="T59_4">rogramme<text:s/>ends</text:span><text:span text:style-name="T59_5">;<text:s/>and</text:span></text:p>
          </text:list-item>
          <text:list-item>
            <text:p text:style-name="P60"><text:span text:style-name="T60_1">T</text:span><text:span text:style-name="T60_2">his<text:s/></text:span><text:span text:style-name="T60_3">Annual<text:s/>Review</text:span><text:span text:style-name="T60_4"><text:s/>is<text:s/>due<text:s/>less<text:s/>than<text:s/>a<text:s/>year<text:s/>before<text:s/>the</text:span><text:span text:style-name="T60_5"><text:s/>programme’s<text:s/>Project<text:s/>Completion<text:s/>Report<text:s/></text:span><text:span text:style-name="T60_6">(</text:span><text:span text:style-name="T60_7">PCR</text:span><text:span text:style-name="T60_8">)<text:s/>is<text:s/>due<text:s/>to<text:s/>be<text:s/>completed</text:span><text:span text:style-name="T60_9">.<text:s/>T</text:span><text:span text:style-name="T60_10">he<text:s/>PCR<text:s/></text:span><text:span text:style-name="T60_11">will<text:s/>contain<text:s/>analysis<text:s/>of</text:span><text:span text:style-name="T60_12"><text:s/>trends</text:span><text:span text:style-name="T60_13">,<text:s/></text:span><text:span text:style-name="T60_14">achievements<text:s/>and<text:s/>progress<text:s/>against<text:s/>recommendations<text:s/>over<text:s/>the<text:s/>course<text:s/>of<text:s/>I</text:span><text:span text:style-name="T60_15">GC’s<text:s/>current<text:s/></text:span><text:span text:style-name="T60_16">phase.</text:span><text:span text:style-name="T60_17"><text:s/>This</text:span><text:span text:style-name="T60_18"><text:s/>approach<text:s/>is</text:span><text:span text:style-name="T60_19"><text:s/>in</text:span><text:span text:style-name="T60_20"><text:s/>line<text:s/>with<text:s/></text:span><text:span text:style-name="T60_21">PrOf</text:span><text:span text:style-name="T60_22"><text:s/>and</text:span><text:span text:style-name="T60_23"><text:s/>FCDO</text:span><text:span text:style-name="T60_24"><text:s/>Annual<text:s/>Review<text:s/>guidance</text:span><text:span text:style-name="T60_25">,</text:span><text:span text:style-name="T60_26"><text:s/>which</text:span><text:span text:style-name="T60_27"><text:s/>encourages</text:span><text:span text:style-name="T60_28"><text:s/>teams<text:s/></text:span><text:span text:style-name="T60_29">to</text:span><text:span text:style-name="T60_30"><text:s/>consider<text:s/>how<text:s/>the<text:s/>review<text:s/>fits<text:s/></text:span><text:span text:style-name="T60_31">within<text:s/>wider<text:s/>programme</text:span><text:span text:style-name="T60_32"><text:s/></text:span><text:span text:style-name="T60_33">monitoring<text:s/>and<text:s/>to<text:s/>take<text:s/>a<text:s/>proportionate<text:s/>approach.<text:s/></text:span></text:p>
          </text:list-item>
        </text:list>
        <text:p text:style-name="P61"/>
        <text:p text:style-name="P62"><text:span text:style-name="T62_1">Summary<text:s/>supporting<text:s/>narrative<text:s/>for<text:s/>the<text:s/>overall<text:s/>score<text:s/>in<text:s/>this<text:s/>review</text:span></text:p>
        <text:p text:style-name="P63"/>
        <text:p text:style-name="P64"><text:span text:style-name="T64_1">We<text:s/>have<text:s/>awarded<text:s/>the<text:s/>IGC<text:s/></text:span><text:span text:style-name="T64_2">programme</text:span><text:span text:style-name="T64_3"><text:s/></text:span><text:span text:style-name="T64_4">a</text:span><text:span text:style-name="T64_5">n<text:s/>A</text:span><text:span text:style-name="T64_6">+</text:span><text:span text:style-name="T64_7"><text:s/>for<text:s/>the<text:s/>reporting<text:s/>year</text:span><text:span text:style-name="T64_8">,</text:span><text:span text:style-name="T64_9"><text:s/>as<text:s/></text:span><text:span text:style-name="T64_10">programme</text:span><text:span text:style-name="T64_11"><text:s/>outputs<text:s/>moderately<text:s/>exceeded<text:s/>expectations.</text:span><text:span text:style-name="T64_12"><text:s/></text:span></text:p>
        <text:p text:style-name="P65"/>
        <text:p text:style-name="P66"><text:span text:style-name="T66_1">Major<text:s/>lessons<text:s/>and<text:s/>recommendations<text:s/>for<text:s/>the<text:s/>year<text:s/>ahead</text:span></text:p>
        <text:p text:style-name="P67"/>
        <table:table table:style-name="Table4">
          <table:table-column table:style-name="Column14"/>
          <table:table-column table:style-name="Column15"/>
          <table:table-row table:style-name="Row9">
            <table:table-cell table:style-name="Cell35" table:number-columns-spanned="2">
              <text:p text:style-name="P68"><text:span text:style-name="T68_1">RECOMMENDATIONS</text:span></text:p>
            </table:table-cell>
            <table:covered-table-cell/>
          </table:table-row>
          <table:table-row table:style-name="Row10">
            <table:table-cell table:style-name="Cell36" table:number-columns-spanned="2">
              <text:p text:style-name="P69"><text:span text:style-name="T69_1">Output<text:s/>1</text:span></text:p>
            </table:table-cell>
            <table:covered-table-cell/>
          </table:table-row>
          <table:table-row table:style-name="Row11">
            <table:table-cell table:style-name="Cell37">
              <text:p text:style-name="P70"/>
            </table:table-cell>
            <table:table-cell table:style-name="Cell38">
              <text:p text:style-name="P71"><text:span text:style-name="T71_1">Recommendation</text:span><text:span text:style-name="T71_2">:<text:s/></text:span><text:span text:style-name="T71_3">Continue<text:s/>to<text:s/>track<text:s/>high-impact<text:s/>project<text:s/>initiatives<text:s/>delivered<text:s/>in<text:s/>response<text:s/>to<text:s/>stakeholder<text:s/>needs,<text:s/>reported<text:s/>at<text:s/>38%<text:s/>for<text:s/>this<text:s/>reporting<text:s/>period<text:s/>(a<text:s/>conservative<text:s/>figure<text:s/>given<text:s/>data<text:s/>limitations).<text:s/>FCDO<text:s/>will<text:s/>monitor<text:s/>this<text:s/>figure<text:s/>and<text:s/>consider<text:s/>refinements<text:s/>to<text:s/>the<text:s/>metric,<text:s/>including<text:s/>potential<text:s/>inclusion<text:s/>in<text:s/>the<text:s/></text:span><text:span text:style-name="T71_4">programme’s<text:s/></text:span><text:span text:style-name="T71_5">logframe</text:span><text:span text:style-name="T71_6"><text:s/>to<text:s/>support<text:s/>assessment<text:s/>of<text:s/>responsiveness</text:span><text:span text:style-name="T71_7">.<text:s/></text:span><text:span text:style-name="T71_8">FCDO<text:s/>is</text:span><text:span text:style-name="T71_9"><text:s/></text:span><text:span text:style-name="T71_10">interested<text:s/>in<text:s/>exploring<text:s/>the<text:s/>relationship<text:s/>between<text:s/>responsiveness<text:s/>and<text:s/>impact,<text:s/>in<text:s/>case<text:s/>by<text:s/>increasing<text:s/>the<text:s/>38%<text:s/>figure,<text:s/>the<text:s/>programme’s<text:s/>policy<text:s/>impact</text:span><text:span text:style-name="T71_11"><text:s/>will<text:s/>increase</text:span><text:span text:style-name="T71_12">.</text:span></text:p>
            </table:table-cell>
          </table:table-row>
          <table:table-row table:style-name="Row12">
            <table:table-cell table:style-name="Cell39" table:number-columns-spanned="2">
              <text:p text:style-name="P72"><text:span text:style-name="T72_1">Output<text:s/>2</text:span></text:p>
            </table:table-cell>
            <table:covered-table-cell/>
          </table:table-row>
          <table:table-row table:style-name="Row13">
            <table:table-cell table:style-name="Cell40">
              <text:p text:style-name="P73"/>
            </table:table-cell>
            <table:table-cell table:style-name="Cell41">
              <text:p text:style-name="P74"><text:span text:style-name="T74_1">As<text:s/>captured<text:s/>in<text:s/></text:span><text:span text:style-name="T74_2">previous</text:span><text:span text:style-name="T74_3"><text:s/>review.<text:s/>Progress<text:s/>to<text:s/>be<text:s/>reported<text:s/>at<text:s/>close<text:s/>of<text:s/></text:span><text:span text:style-name="T74_4">programme</text:span><text:span text:style-name="T74_5">.</text:span></text:p>
              <text:list text:style-name="LS28" xml:id="list7">
                <text:list-item>
                  <text:p text:style-name="P75"><text:span text:style-name="T75_1">2024<text:s/>Recommendation</text:span><text:span text:style-name="T75_2">:</text:span><text:span text:style-name="T75_3"><text:s/></text:span><text:span text:style-name="T75_4">IGC<text:s/>should<text:s/>continue<text:s/>to </text:span><text:span text:style-name="T75_5">maximise</text:span><text:span text:style-name="T75_6"> linkages<text:s/>and<text:s/>synergies<text:s/>with<text:s/>other<text:s/>growth<text:s/>research </text:span><text:span text:style-name="T75_7">programmes</text:span><text:span text:style-name="T75_8"> funded<text:s/>by<text:s/>FCDO, </text:span><text:span text:style-name="T75_9">in<text:s/>particular<text:s/>with</text:span><text:span text:style-name="T75_10"> Private<text:s/>Enterprise<text:s/>Development<text:s/>in<text:s/>Low-Income<text:s/>Countries<text:s/>(PEDL),<text:s/>Structural<text:s/>Transformation<text:s/>and<text:s/>Economic<text:s/>Growth<text:s/>(STEG)<text:s/>and<text:s/>the<text:s/>Gender,<text:s/>Growth<text:s/>and </text:span><text:span text:style-name="T75_11">Labour</text:span><text:span text:style-name="T75_12"> Markets<text:s/>in<text:s/>LICs<text:s/>(G2LM) </text:span><text:span text:style-name="T75_13">programmes</text:span><text:span text:style-name="T75_14">.<text:s/>This<text:s/>could<text:s/>include<text:s/>liaising<text:s/>with<text:s/>policymakers,<text:s/>collaborating<text:s/>on<text:s/>projects, disseminating evidence or<text:s/>producing<text:s/>synthesis<text:s/>pieces.<text:s/>The<text:s/>IGC<text:s/>team<text:s/>should<text:s/>ensure<text:s/>IGC<text:s/>country<text:s/>office<text:s/>staff<text:s/>are<text:s/>sighted<text:s/>on<text:s/>other<text:s/>FCDO </text:span><text:span text:style-name="T75_15">programmes</text:span><text:span text:style-name="T75_16"> and<text:s/>aim<text:s/>to<text:s/>hold<text:s/>more<text:s/>workshops<text:s/>with<text:s/>these </text:span><text:span text:style-name="T75_17">programmes</text:span><text:span text:style-name="T75_18">,<text:s/>with<text:s/>FCDO<text:s/>playing<text:s/>a<text:s/>facilitating<text:s/>role<text:s/>and<text:s/>tracking<text:s/>change<text:s/>stories.</text:span></text:p>
                </text:list-item>
                <text:list-item>
                  <text:p text:style-name="P76"><text:span text:style-name="T76_1">2024<text:s/>Recommendation:<text:s/></text:span><text:span text:style-name="T76_2">IGC<text:s/>should<text:s/>continue<text:s/>to<text:s/>look<text:s/>at<text:s/>ways<text:s/>to<text:s/>track<text:s/>academic<text:s/>impact<text:s/>beyond </text:span><text:span text:style-name="T76_3">top-5</text:span><text:span text:style-name="T76_4"> journal publications.<text:s/>For<text:s/>example,<text:s/>this<text:s/>could<text:s/>include<text:s/>trying<text:s/>to<text:s/>capture<text:s/>the<text:s/>number<text:s/>of<text:s/>researchers<text:s/>involved<text:s/>in<text:s/>publications<text:s/>who previously<text:s/>did not<text:s/>work<text:s/>with<text:s/>the<text:s/>IGC.</text:span><text:span text:style-name="T76_5"> IGC<text:s/>to<text:s/>update<text:s/>on<text:s/>developments<text:s/>in<text:s/>their<text:s/>approach<text:s/>in<text:s/>2025,<text:s/>and<text:s/>to<text:s/>address<text:s/>this<text:s/>recommendation<text:s/>through<text:s/>an<text:s/>end-of-programme<text:s/>review,<text:s/>which<text:s/>will<text:s/>include<text:s/>detailed<text:s/>information<text:s/>on<text:s/>the new<text:s/>approach and<text:s/>how<text:s/>it<text:s/>responds<text:s/>to<text:s/>FCDO’s<text:s/>feedback.</text:span></text:p>
                </text:list-item>
              </text:list>
            </table:table-cell>
          </table:table-row>
          <table:table-row table:style-name="Row14">
            <table:table-cell table:style-name="Cell42" table:number-columns-spanned="2">
              <text:p text:style-name="P77"><text:span text:style-name="T77_1">Output<text:s/>3</text:span></text:p>
            </table:table-cell>
            <table:covered-table-cell/>
          </table:table-row>
          <table:table-row table:style-name="Row15">
            <table:table-cell table:style-name="Cell43">
              <text:p text:style-name="P78"/>
            </table:table-cell>
            <table:table-cell table:style-name="Cell44">
              <text:p text:style-name="P79"><text:span text:style-name="T79_1">As<text:s/>captured<text:s/>in<text:s/></text:span><text:span text:style-name="T79_2">previous</text:span><text:span text:style-name="T79_3"><text:s/>review.<text:s/>Progress<text:s/>to<text:s/>be<text:s/>reported<text:s/>at<text:s/>close<text:s/>of<text:s/></text:span><text:span text:style-name="T79_4">programme</text:span><text:span text:style-name="T79_5">.</text:span></text:p>
              <text:list text:style-name="LS29" xml:id="list9">
                <text:list-item>
                  <text:p text:style-name="P80"><text:span text:style-name="T80_1">2024<text:s/>Recommendation:<text:s/></text:span><text:span text:style-name="T80_2">IGC<text:s/>should<text:s/>continue<text:s/>to<text:s/>improve<text:s/>communications<text:s/>on<text:s/>its<text:s/>achievements<text:s/>to<text:s/>increase<text:s/>visibility<text:s/>of<text:s/>the<text:s/>programme<text:s/>within<text:s/>FCDO<text:s/>and<text:s/>beyond. </text:span><text:span text:style-name="T80_3">In<text:s/>particular,<text:s/>colleagues</text:span><text:span text:style-name="T80_4"> working<text:s/>on<text:s/>communications<text:s/>should<text:s/>aim<text:s/>to<text:s/>produce brief impact<text:s/>examples that can<text:s/>be<text:s/>more<text:s/>easily<text:s/>inputted into<text:s/>briefings,<text:s/>speeches,<text:s/>etc.<text:s/>Where<text:s/>IGC’s<text:s/>successful<text:s/>interventions<text:s/>are<text:s/>potentially<text:s/>scalable<text:s/>or<text:s/>replicable<text:s/>in<text:s/>other<text:s/>contexts,<text:s/>more communications<text:s/>outputs<text:s/>will<text:s/>be<text:s/>a<text:s/>powerful<text:s/>tool<text:s/>to<text:s/>increase<text:s/>the<text:s/>visibility<text:s/>of<text:s/>the<text:s/>IGC’s<text:s/>achievements<text:s/>among<text:s/>FCDO<text:s/>leadership<text:s/>and<text:s/>external<text:s/>stakeholders. IGC<text:s/>(with<text:s/>FCDO<text:s/>support) to continue<text:s/>to<text:s/>work<text:s/>on<text:s/>delivering an<text:s/>external<text:s/>campaign<text:s/>focused<text:s/>on<text:s/>its<text:s/></text:span><text:span text:style-name="T80_5">highest-impact<text:s/>achievements<text:s/>and<text:s/>explore<text:s/>publishing<text:s/>in<text:s/>platforms<text:s/>with<text:s/>strong<text:s/>FCDO<text:s/>readership.<text:s/>This<text:s/>could<text:s/>be<text:s/>complemented<text:s/>by<text:s/>regular<text:s/>communication<text:s/>between<text:s/>FCDO<text:s/>PRO<text:s/>for<text:s/>IGC<text:s/>and<text:s/>the<text:s/>IGC<text:s/>comms<text:s/>lead,<text:s/>to<text:s/>ensure<text:s/>products<text:s/>are<text:s/>well-tailored<text:s/>to<text:s/>FCDO<text:s/>and<text:s/>widely disseminated and<text:s/>understood. </text:span></text:p>
                </text:list-item>
              </text:list>
              <text:p text:style-name="P81"/>
              <text:list text:style-name="LS29" xml:id="list10">
                <text:list-item>
                  <text:p text:style-name="P82"><text:span text:style-name="T82_1">2024<text:s/>Recommendation:<text:s/></text:span><text:span text:style-name="T82_2">IGC<text:s/>to<text:s/>incorporate<text:s/>plans<text:s/>for<text:s/>how<text:s/>the<text:s/>learnings<text:s/>of<text:s/>the<text:s/>programme<text:s/>could<text:s/>be<text:s/>preserved<text:s/>and<text:s/>taken<text:s/>forward<text:s/>as<text:s/>part<text:s/>of<text:s/>their<text:s/>end<text:s/>of<text:s/>programme<text:s/>exit<text:s/>plans.<text:s text:c="2"/>IGC<text:s/>to<text:s/>include<text:s/>a<text:s/>wrap-up<text:s/>document<text:s/>on<text:s/>the<text:s/>lessons<text:s/>learnt<text:s/>from<text:s/>implementing<text:s/>Phase<text:s/>3,<text:s/>for<text:s/>delivery<text:s/>by<text:s/>Q2<text:s/>of<text:s/>FY<text:s/>2026-27.<text:s text:c="3"/></text:span></text:p>
                </text:list-item>
              </text:list>
              <text:p text:style-name="P83"/>
              <text:list text:style-name="LS29" xml:id="list11">
                <text:list-item>
                  <text:p text:style-name="P84"><text:span text:style-name="T84_1">2024<text:s/>Recommendation:</text:span><text:span text:style-name="T84_2"><text:s/></text:span><text:span text:style-name="T84_3">IGC<text:s/>has<text:s/>implemented<text:s/>a<text:s/>series<text:s/>of<text:s/>actions<text:s/>to<text:s/>increase<text:s/>engagement<text:s/>in<text:s/>their<text:s/>online<text:s/>platform<text:s/>–<text:s/>lessons<text:s/>of<text:s/>what<text:s/>has<text:s/>worked<text:s/>will<text:s/>be<text:s/>useful<text:s/>in<text:s/>planning<text:s/>IGC’s<text:s/>next<text:s/>phase<text:s/>and<text:s/>ensuring<text:s/>continued<text:s/>engagement<text:s/>with<text:s/>past<text:s/>outputs<text:s/>after<text:s/>the<text:s/>current<text:s/>phase<text:s/>ends.<text:s/>(Output<text:s/>3.3D).<text:s/>IGC<text:s/>to<text:s/>share<text:s/>an<text:s/>updated<text:s/>digital<text:s/>engagement<text:s/>strategy<text:s/>with<text:s/>FCDO<text:s/>by<text:s/>September<text:s/>2025,<text:s/>and<text:s/>to<text:s/>report<text:s/>on<text:s/>engagement<text:s/>metrics<text:s/>in<text:s/>the<text:s/>next<text:s/></text:span><text:span text:style-name="T84_4">logframe</text:span><text:span text:style-name="T84_5"><text:s/>submission.<text:s/></text:span></text:p>
                </text:list-item>
              </text:list>
              <text:p text:style-name="P85"/>
              <text:list text:style-name="LS29" xml:id="list12">
                <text:list-item>
                  <text:p text:style-name="P86"><text:span text:style-name="T86_1">2022/23<text:s/>Recommendation:</text:span><text:span text:style-name="T86_2"><text:s/>FCDO<text:s/>to<text:s/>work<text:s/>with<text:s/>IGC<text:s/>on<text:s/>a<text:s/>more<text:s/>comprehensive<text:s/>dissemination<text:s/>strategy<text:s/>to<text:s/>ensure<text:s/>that<text:s/>their<text:s/>research<text:s/>is<text:s/>understood<text:s/>within<text:s/>FCDO<text:s/>in<text:s/>2024.<text:s text:c="2"/></text:span></text:p>
                </text:list-item>
              </text:list>
              <text:p text:style-name="P87"/>
              <text:list text:style-name="LS29" xml:id="list13">
                <text:list-item>
                  <text:p text:style-name="P88"><text:span text:style-name="T88_1">2022/23<text:s/>Recommendation:</text:span><text:span text:style-name="T88_2"><text:s/>FCDO<text:s/>to<text:s/>work<text:s/>with<text:s/>IGC<text:s/>on<text:s/>increasing<text:s/>visibility<text:s/>of<text:s/>IGC<text:s/>in<text:s/>FCDO,<text:s/>amongst<text:s/>diplomats,<text:s/>etc.,<text:s/>as<text:s/>a<text:s/>key<text:s/>tool<text:s/>of<text:s/>global<text:s/>influencing.<text:s text:c="2"/></text:span></text:p>
                </text:list-item>
              </text:list>
              <text:p text:style-name="P89"/>
            </table:table-cell>
          </table:table-row>
          <table:table-row table:style-name="Row16">
            <table:table-cell table:style-name="Cell45" table:number-columns-spanned="2">
              <text:p text:style-name="P90"><text:span text:style-name="T90_1">Output<text:s/>4</text:span></text:p>
            </table:table-cell>
            <table:covered-table-cell/>
          </table:table-row>
          <table:table-row table:style-name="Row17">
            <table:table-cell table:style-name="Cell46">
              <text:p text:style-name="P91"/>
            </table:table-cell>
            <table:table-cell table:style-name="Cell47">
              <text:p text:style-name="P92"><text:span text:style-name="T92_1">N/A</text:span></text:p>
              <text:p text:style-name="P93"><text:span text:style-name="T93_1"><text:s/></text:span></text:p>
            </table:table-cell>
          </table:table-row>
          <table:table-row table:style-name="Row18">
            <table:table-cell table:style-name="Cell48" table:number-columns-spanned="2">
              <text:p text:style-name="P94"><text:span text:style-name="T94_1">Programme<text:s/>Management</text:span></text:p>
            </table:table-cell>
            <table:covered-table-cell/>
          </table:table-row>
          <table:table-row table:style-name="Row19">
            <table:table-cell table:style-name="Cell49">
              <text:p text:style-name="P95"/>
            </table:table-cell>
            <table:table-cell table:style-name="Cell50">
              <text:p text:style-name="P96"><text:span text:style-name="T96_1">Recommendation</text:span><text:span text:style-name="T96_2">:<text:s/>For<text:s/></text:span><text:span text:style-name="T96_3">Intermediate<text:s/>Outcome<text:s/>2,<text:s/>IGC<text:s/>reported<text:s/>that<text:s/>nine<text:s/>papers<text:s/>(including<text:s/>working<text:s/>papers)<text:s/>received<text:s/>over<text:s/>10<text:s/>citations<text:s/>in<text:s/>academic<text:s/>journals,<text:s/>representing<text:s/>a<text:s/>significant<text:s/>overperformance<text:s/>compared<text:s/>to<text:s/>this<text:s/>reporting<text:s/>period’s<text:s/>target<text:s/>of<text:s/></text:span><text:span text:style-name="T96_4">three.<text:s/></text:span><text:span text:style-name="T96_5">The<text:s/>programme<text:s/>also<text:s/>overperformed<text:s/>in<text:s/>the<text:s/>previous<text:s/>reporting<text:s/>period.<text:s/>Since<text:s/>citations<text:s/>will<text:s/>continue<text:s/>to<text:s/>grow<text:s/>for<text:s/>historical<text:s/>IGC<text:s/>work,<text:s/>the<text:s/>FY26/27<text:s/>target<text:s/>may<text:s/>be<text:s/>modest<text:s/>and<text:s/>should<text:s/>be<text:s/>reviewed.</text:span></text:p>
            </table:table-cell>
          </table:table-row>
          <table:table-row table:style-name="Row20">
            <table:table-cell table:style-name="Cell51" table:number-columns-spanned="2">
              <text:p text:style-name="P97"><text:span text:style-name="T97_1">Monitoring,<text:s/>Evidence<text:s/>and<text:s/>Learning</text:span></text:p>
            </table:table-cell>
            <table:covered-table-cell/>
          </table:table-row>
          <table:table-row table:style-name="Row21">
            <table:table-cell table:style-name="Cell52">
              <text:p text:style-name="P98"/>
            </table:table-cell>
            <table:table-cell table:style-name="Cell53">
              <text:p text:style-name="P99"><text:span text:style-name="T99_1">As<text:s/>captured<text:s/>in<text:s/></text:span><text:span text:style-name="T99_2">previous<text:s/></text:span><text:span text:style-name="T99_3">review.<text:s/>Progress<text:s/>to<text:s/>be<text:s/>reported<text:s/>at<text:s/>close<text:s/>of<text:s/></text:span><text:span text:style-name="T99_4">programme</text:span><text:span text:style-name="T99_5">.</text:span></text:p>
              <text:p text:style-name="P100"/>
              <text:list text:style-name="LS30" xml:id="list14">
                <text:list-item>
                  <text:p text:style-name="P101"><text:span text:style-name="T101_1">2024<text:s/></text:span><text:span text:style-name="T101_2">Recommendation:<text:s/></text:span><text:span text:style-name="T101_3">FCDO<text:s/>to<text:s/>facilitate<text:s/>closer<text:s/>working<text:s/>between<text:s/>IGC<text:s/>and<text:s/>other<text:s/>FCDO<text:s/>economic<text:s/>development<text:s/></text:span><text:span text:style-name="T101_4">programmes</text:span><text:span text:style-name="T101_5"><text:s/>in-country.<text:s/>IGC<text:s/>to<text:s/>ensure<text:s/>country<text:s/>staff<text:s/>are<text:s/>meeting<text:s/>regularly<text:s/>with<text:s/>Posts<text:s/>in-country<text:s/>to<text:s/></text:span><text:span text:style-name="T101_6">maximise</text:span><text:span text:style-name="T101_7"><text:s/>IGC’s<text:s/>profile<text:s/>and<text:s/></text:span><text:span text:style-name="T101_8">capitalise</text:span><text:span text:style-name="T101_9"><text:s/>on<text:s/>synergies<text:s/>between<text:s/>FCDO-funded<text:s/>initiatives,<text:s/>while<text:s/></text:span><text:span text:style-name="T101_10">recognising</text:span><text:span text:style-name="T101_11"><text:s/>the<text:s/>importance<text:s/>of<text:s/>IGC’s<text:s/>reputation<text:s/>as<text:s/>an<text:s/>independent<text:s/>learning<text:s/>partner.<text:s/></text:span></text:p>
                </text:list-item>
              </text:list>
              <text:p text:style-name="P102"/>
              <text:list text:style-name="LS30" xml:id="list15">
                <text:list-item>
                  <text:p text:style-name="P103"><text:span text:style-name="T103_1">2024<text:s/>Recommendation:<text:s/></text:span><text:span text:style-name="T103_2">IGC<text:s/>to<text:s/>present<text:s/>findings<text:s/>to<text:s/>FCDO<text:s/>more<text:s/>regularly,<text:s/>with<text:s/>the<text:s/>FCDO<text:s/>IGC<text:s/></text:span><text:span text:style-name="T103_3">programme</text:span><text:span text:style-name="T103_4"><text:s/>team<text:s/>identifying<text:s/>opportunities<text:s/>and<text:s/>facilitating<text:s/>dialogue.<text:s/>This<text:s/>would<text:s/>ensure<text:s/>transparency,<text:s/>accountability,<text:s/>and<text:s/>informed<text:s/>decision-making,<text:s/>while<text:s/>also<text:s/>fostering<text:s/>partnerships<text:s/>and<text:s/>synergies<text:s/>with<text:s/>other<text:s/>FCDO<text:s/></text:span><text:span text:style-name="T103_5">programmes</text:span><text:span text:style-name="T103_6">.<text:s/>IGC<text:s/>to<text:s/>track<text:s/>and<text:s/>collate<text:s/>the<text:s/>number<text:s/>of<text:s/>presentations/findings<text:s/>shared<text:s/>with<text:s/>FCDO,<text:s/>both<text:s/>in<text:s/>London<text:s/>and<text:s/>by<text:s/>IGC<text:s/>representatives<text:s/>in-country,<text:s/>to<text:s/>share<text:s/>by<text:s/>May<text:s/>2026.</text:span></text:p>
                </text:list-item>
              </text:list>
            </table:table-cell>
          </table:table-row>
          <table:table-row table:style-name="Row22">
            <table:table-cell table:style-name="Cell54" table:number-columns-spanned="2">
              <text:p text:style-name="P104"><text:span text:style-name="T104_1">Responsive<text:s/>Policy<text:s/>Function</text:span></text:p>
            </table:table-cell>
            <table:covered-table-cell/>
          </table:table-row>
          <table:table-row table:style-name="Row23">
            <table:table-cell table:style-name="Cell55">
              <text:p text:style-name="P105"/>
            </table:table-cell>
            <table:table-cell table:style-name="Cell56">
              <text:p text:style-name="P106"><text:span text:style-name="T106_1">As<text:s/>captured<text:s/>in<text:s/></text:span><text:span text:style-name="T106_2">previous</text:span><text:span text:style-name="T106_3"><text:s/>review.<text:s/>Progress<text:s/>to<text:s/>be<text:s/>reported<text:s/>at<text:s/>close<text:s/>of<text:s/></text:span><text:span text:style-name="T106_4">programme</text:span><text:span text:style-name="T106_5">.</text:span></text:p>
              <text:list text:style-name="LS34" xml:id="list16">
                <text:list-item>
                  <text:p text:style-name="P107"><text:span text:style-name="T107_1">2024<text:s/>Recommendation:<text:s/></text:span><text:span text:style-name="T107_2">FCDO<text:s/>and<text:s/>LSE<text:s/>to<text:s/>work<text:s/>together<text:s/>on<text:s/>a<text:s/>mechanism<text:s/>to<text:s/>respond<text:s/>to<text:s/>very<text:s/>short-term<text:s/>requests<text:s/>(six<text:s/>months<text:s/>or<text:s/>less)<text:s/>from<text:s/>partner<text:s/>governments,<text:s/>via<text:s/>FCDO<text:s/>posts,<text:s/>under<text:s/>the Responsive<text:s/>Policy<text:s/>Function (RPF</text:span><text:span text:style-name="T107_3">)</text:span><text:span text:style-name="T107_4">.</text:span><text:span text:style-name="T107_5">The</text:span><text:span text:style-name="T107_6"><text:s/>FCDO-</text:span><text:span text:style-name="T107_7">organised</text:span><text:span text:style-name="T107_8"> Programme Board<text:s/>should<text:s/>look<text:s/>at<text:s/>all<text:s/>the<text:s/>activities<text:s/>in<text:s/>the RPF on<text:s/>a<text:s/>quarterly<text:s/></text:span><text:span text:style-name="T107_9">basis.<text:s/>FCDO<text:s/>and<text:s/>LSE<text:s/>will<text:s/>agree<text:s/>on</text:span><text:span text:style-name="T107_10"> a<text:s/>revised<text:s/>process<text:s/>to<text:s/>deliver<text:s/>on<text:s/>the<text:s/>RPF,<text:s/>following<text:s/>the<text:s/>governance<text:s/>structure<text:s/>set<text:s/>out<text:s/>in<text:s/>the </text:span><text:span text:style-name="T107_11">ToRs</text:span><text:span text:style-name="T107_12">.  </text:span><text:span text:style-name="T107_13"><text:s/></text:span></text:p>
                </text:list-item>
              </text:list>
            </table:table-cell>
          </table:table-row>
          <table:table-row table:style-name="Row24">
            <table:table-cell table:style-name="Cell57" table:number-columns-spanned="2">
              <text:p text:style-name="P108"><text:span text:style-name="T108_1">Gender<text:s/>&amp;<text:s/>Inclusion</text:span></text:p>
            </table:table-cell>
            <table:covered-table-cell/>
          </table:table-row>
          <table:table-row table:style-name="Row25">
            <table:table-cell table:style-name="Cell58">
              <text:p text:style-name="P109"/>
            </table:table-cell>
            <table:table-cell table:style-name="Cell59">
              <text:p text:style-name="P110"><text:span text:style-name="T110_1">As<text:s/>captured<text:s/>in<text:s/></text:span><text:span text:style-name="T110_2">previous</text:span><text:span text:style-name="T110_3"><text:s/>review.<text:s/>Progress<text:s/>to<text:s/>be<text:s/>reported<text:s/>at<text:s/>close<text:s/>of<text:s/></text:span><text:span text:style-name="T110_4">programme</text:span><text:span text:style-name="T110_5">.</text:span></text:p>
              <text:list text:style-name="LS33" xml:id="list17">
                <text:list-item>
                  <text:p text:style-name="P111"><text:span text:style-name="T111_1">2024<text:s/>Recommendation</text:span><text:span text:style-name="T111_2">:<text:s/>As<text:s/>part<text:s/>of<text:s/>the<text:s/>wrap-up<text:s/>report<text:s/>delivered<text:s/>at<text:s/>the<text:s/>close<text:s/>of<text:s/>this<text:s/>phase<text:s/>of<text:s/>the<text:s/></text:span><text:span text:style-name="T111_3">programme</text:span><text:span text:style-name="T111_4"><text:s/>IGC<text:s/>should<text:s/>produce<text:s/>a<text:s/>portfolio<text:s/>gender<text:s/>analysis.<text:s/>The<text:s/>approach<text:s/>to<text:s/>this<text:s/>analysis<text:s/>should<text:s/>be<text:s/>agreed<text:s/>by<text:s/>September<text:s/>2025.  IGC<text:s/>to<text:s/>foreground<text:s/>gender<text:s/>where<text:s/>possible<text:s/>for<text:s/>the remainder of<text:s/>the<text:s/></text:span><text:span text:style-name="T111_5">programme</text:span><text:span text:style-name="T111_6"><text:s/>and<text:s/>report<text:s/>on<text:s/>progress<text:s/>in<text:s/>the<text:s/>Annual<text:s/>Report.<text:s/>It<text:s/>would<text:s/>be<text:s/>beneficial<text:s/>if<text:s/>IGC<text:s/>could<text:s/>include<text:s/>mention<text:s/>of<text:s/>race<text:s/>and<text:s/>ethnicity<text:s/>in<text:s/>this<text:s/>report,<text:s/>to<text:s/>broaden<text:s/>the<text:s/>scope<text:s/>beyond<text:s/>gender<text:s/>–<text:s/>if<text:s/>there<text:s/>is<text:s/>a<text:s/>lack<text:s/>of<text:s/>data,<text:s/>IGC<text:s/>could<text:s/>provide<text:s/>an<text:s/>assessment<text:s/>of<text:s/>what<text:s/>data<text:s/>ought<text:s/>to<text:s/>be<text:s/>collected<text:s/>to<text:s/>facilitate<text:s/>such<text:s/></text:span><text:span text:style-name="T111_7">analysis.FCDO</text:span><text:span text:style-name="T111_8"><text:s/>to </text:span><text:span text:style-name="T111_9">organise</text:span><text:span text:style-name="T111_10"> discussion<text:s/>with<text:s/>IGC<text:s/>with<text:s/>relevant<text:s/>policy<text:s/>team<text:s/>on<text:s/>women’s<text:s/>economic<text:s/>leadership<text:s/>and<text:s/>empowerment and review<text:s/>how<text:s/>to<text:s/>improve<text:s/>gender<text:s/>and<text:s/>inclusion<text:s/>outputs.</text:span></text:p>
                </text:list-item>
              </text:list>
            </table:table-cell>
          </table:table-row>
          <table:table-row table:style-name="Row26">
            <table:table-cell table:style-name="Cell60" table:number-columns-spanned="2">
              <text:p text:style-name="P112"><text:span text:style-name="T112_1">Localisation</text:span><text:span text:style-name="T112_2"><text:s/>and<text:s/>Capacity<text:s/>Building</text:span></text:p>
            </table:table-cell>
            <table:covered-table-cell/>
          </table:table-row>
          <table:table-row table:style-name="Row27">
            <table:table-cell table:style-name="Cell61">
              <text:p text:style-name="P113"/>
            </table:table-cell>
            <table:table-cell table:style-name="Cell62">
              <text:p text:style-name="P114"><text:span text:style-name="T114_1">As<text:s/>captured<text:s/>in<text:s/></text:span><text:span text:style-name="T114_2">previous</text:span><text:span text:style-name="T114_3"><text:s/>review.<text:s/>Progress<text:s/>to<text:s/>be<text:s/>reported<text:s/>at<text:s/>close<text:s/>of<text:s/></text:span><text:span text:style-name="T114_4">programme</text:span><text:span text:style-name="T114_5">.</text:span></text:p>
              <text:p text:style-name="P115"/>
              <text:list text:style-name="LS33" xml:id="list18">
                <text:list-item>
                  <text:p text:style-name="P116"><text:span text:style-name="T116_1">2024<text:s/>Recommendation:<text:s/></text:span><text:span text:style-name="T116_2">IGC<text:s/>and<text:s/>FCDO<text:s/>to<text:s/>review<text:s/>the<text:s/>suitability<text:s/>of<text:s/>how<text:s/>we<text:s/>measure<text:s/>academic<text:s/>impact<text:s/>to<text:s/>value<text:s/>the<text:s/>work<text:s/>done<text:s/>by<text:s/>local<text:s/>researchers,<text:s/>to<text:s/>give<text:s/>greater<text:s/>depth<text:s/>to<text:s/>this<text:s/>measurement<text:s/>beyond<text:s/>whether<text:s/>it<text:s/>appears<text:s/>in<text:s/>‘top<text:s/>5<text:s/>journals’<text:s/>(see<text:s/>recommendation<text:s/>4<text:s/>above<text:s/>about<text:s/>tracking<text:s/>academic<text:s/>impact).<text:s/>IGC<text:s/>to<text:s/>address<text:s/>this<text:s/>recommendation<text:s/>through<text:s/>updates<text:s/>on<text:s/>state-of<text:s/>play<text:s/>and<text:s/>inclusion<text:s/>in<text:s/>the<text:s/>end-of-</text:span><text:span text:style-name="T116_3">programme</text:span><text:span text:style-name="T116_4"><text:s/>review<text:s/>of<text:s/>detailed<text:s/>information<text:s/>on<text:s/>the<text:s/>new<text:s/>approach<text:s/>and<text:s/>how<text:s/>it<text:s/>responds<text:s/>to<text:s/>FCDO’s<text:s/>feedback.<text:s/></text:span></text:p>
                </text:list-item>
              </text:list>
              <text:p text:style-name="P117"/>
              <text:list text:style-name="LS33" xml:id="list19">
                <text:list-item>
                  <text:p text:style-name="P118"><text:span text:style-name="T118_1">2022/23<text:s/>Recommendation:</text:span><text:span text:style-name="T118_2"><text:s/>IGC<text:s/>continues<text:s/>to<text:s/>produce<text:s/>high<text:s/>quality<text:s/>research<text:s/>on<text:s/>gender<text:s/>and<text:s/>climate<text:s/>nexus<text:s/>and<text:s/>raise<text:s/>profile<text:s/>of<text:s/>this<text:s/>work<text:s/>through<text:s/>dissemination.<text:s/>Following<text:s/>progress<text:s/>by<text:s/>IGC<text:s/>in<text:s/>commissioning<text:s/>work<text:s/>on<text:s/>gender<text:s/>and<text:s/>climate,<text:s/>IGC<text:s/>and<text:s/>FCDO<text:s/>will<text:s/>continue<text:s/>to<text:s/>disseminate<text:s/>this<text:s/>work.<text:s/></text:span></text:p>
                </text:list-item>
              </text:list>
              <text:p text:style-name="P119"/>
              <text:p text:style-name="P120"><text:span text:style-name="T120_1">2022/23<text:s/>Recommendation:</text:span><text:span text:style-name="T120_2"><text:s/>Undertake<text:s/>data<text:s/>collection<text:s/>and<text:s/>disaggregation<text:s/>of<text:s/>gender<text:s/>and<text:s/>inclusion<text:s/>research<text:s/>products<text:s/>and<text:s/>report<text:s/>this<text:s/>to<text:s/>FCDO.<text:s text:c="3"/></text:span><text:span text:style-name="T120_3"><text:s/></text:span></text:p>
            </table:table-cell>
          </table:table-row>
        </table:table>
        <text:p text:style-name="P121"/>
      </text:section>
      <text:section text:style-name="S2" text:name="S2">
        <text:p text:style-name="P122"/>
        <text:p text:style-name="P123"><text:span text:style-name="T123_1">B:<text:s/>THEORY<text:s/>OF<text:s/>CHANGE<text:s/>AND<text:s/>PROGRESS<text:s/>TOWARDS<text:s/>OUTCOMES</text:span></text:p>
        <text:p text:style-name="P124"/>
        <text:p text:style-name="P125"><text:span text:style-name="T125_1">Summarise<text:s/>the<text:s/>programme’s<text:s/></text:span><text:span text:style-name="T125_2"><text:a xlink:type="simple" xlink:href="https://fcogovuk.sharepoint.com/teams/prof/_layouts/15/Doc.aspx?OR=teams&amp;action=edit&amp;sourcedoc=%7bE730D961-222B-456A-A1B3-DE32308F404E%7d"><text:span text:style-name="T125_3">theory<text:s/>of<text:s/>change</text:span></text:a></text:span><text:span text:style-name="T125_4">,<text:s/>including<text:s/>any<text:s/>changes<text:s/>to<text:s/>outcome<text:s/>and<text:s/>impact<text:s/>indicators<text:s/>from<text:s/>the<text:s/>original<text:s/>business<text:s/>case.<text:s/></text:span></text:p>
        <text:p text:style-name="P126"/>
        <text:p text:style-name="P127"><text:span text:style-name="T127_1">As<text:s/>captured<text:s/>by<text:s/>the<text:s/>programme’s<text:s/>Theory<text:s/>of<text:s/>Change<text:s/>(</text:span><text:span text:style-name="T127_2">ToC</text:span><text:span text:style-name="T127_3">),<text:s/>t</text:span><text:span text:style-name="T127_4">he<text:s/>target<text:s/></text:span><text:span text:style-name="T127_5">impact</text:span><text:span text:style-name="T127_6"><text:s/></text:span><text:span text:style-name="T127_7">of<text:s/></text:span><text:span text:style-name="T127_8">the<text:s/></text:span><text:span text:style-name="T127_9">IGC</text:span><text:span text:style-name="T127_10"><text:s/>programme</text:span><text:span text:style-name="T127_11"><text:s/>is<text:s/></text:span><text:span text:style-name="T127_12">improved<text:s/>policy<text:s/>environment<text:s/>for<text:s/>inclusive,<text:s/>sustainable<text:s/>growth<text:s/>in<text:s/>the<text:s/>countries<text:s/>and<text:s/>policy<text:s/>areas<text:s/>in<text:s/>which<text:s/>the<text:s/>IGC<text:s/>has<text:s/>been<text:s/>active</text:span><text:span text:style-name="T127_13">.</text:span></text:p>
        <text:p text:style-name="P128"/>
        <text:p text:style-name="P129"><text:span text:style-name="T129_1">This<text:s/>planned<text:s/></text:span><text:span text:style-name="T129_2">impact<text:s/></text:span><text:span text:style-name="T129_3">is<text:s/>measured<text:s/>through<text:s/>three<text:s/>indicators</text:span><text:span text:style-name="T129_4">:</text:span><text:span text:style-name="T129_5"><text:s/></text:span><text:span text:style-name="T129_6">real<text:s/>GDP<text:s/>growth<text:s/>rates,<text:s/>GDP<text:s/>per<text:s/>capita<text:s/>growth<text:s/>rates</text:span><text:span text:style-name="T129_7">,</text:span><text:span text:style-name="T129_8"><text:s/>and<text:s/>poverty<text:s/>headcount<text:s/>ratios</text:span><text:span text:style-name="T129_9">.</text:span><text:span text:style-name="T129_10"><text:s/></text:span><text:span text:style-name="T129_11">Th</text:span><text:span text:style-name="T129_12">e<text:s/>average<text:s/>value<text:s/>for<text:s/>these</text:span><text:span text:style-name="T129_13"><text:s/>indicators<text:s/></text:span><text:span text:style-name="T129_14">is</text:span><text:span text:style-name="T129_15"><text:s/>tracked<text:s/></text:span><text:span text:style-name="T129_16">across</text:span><text:span text:style-name="T129_17"><text:s/>the<text:s/>programme’s<text:s/>resident<text:s/>countries</text:span><text:span text:style-name="T129_18"><text:s/></text:span><text:span text:style-name="T129_19">(</text:span><text:span text:style-name="T129_20">for<text:s/>this<text:s/>review<text:s/>period</text:span><text:span text:style-name="T129_21">,<text:s/>Bangladesh,<text:s/>Ethiopia,<text:s/>Ghana,<text:s/>Jordan,<text:s/>Mozambique,<text:s/>Pakistan,<text:s/>Rwanda,<text:s/>Sierra<text:s/>Leone,<text:s/>Uganda,<text:s/>and<text:s/>Zambia).<text:s/></text:span><text:span text:style-name="T129_22">All<text:s/>indicators<text:s/>increased<text:s/>from<text:s/>2023<text:s/>to<text:s/>2024<text:s/>(the<text:s/>period<text:s/>covered<text:s/>by<text:s/>the<text:s/>latest<text:s/>complete<text:s/>datasets<text:s/>available<text:s/>at<text:s/>the<text:s/>end<text:s/>of<text:s/>the<text:s/>FY24/25<text:s/>reporting<text:s/>period).<text:s/></text:span></text:p>
        <text:p text:style-name="P130"/>
        <text:p text:style-name="P131"><text:span text:style-name="T131_1">While<text:s/>the<text:s/>macroeconomic<text:s/>impact<text:s/>indicators<text:s/>in<text:s/>the<text:s/>table<text:s/>below<text:s/>are<text:s/>helpful<text:s/>in<text:s/>framing<text:s/>the<text:s/>programme’s<text:s/>ambition,<text:s/>the<text:s/>programme’s</text:span><text:span text:style-name="T131_2"><text:s/>limited</text:span><text:span text:style-name="T131_3"><text:s/>size<text:s/>and<text:s/>investment<text:s/></text:span><text:span text:style-name="T131_4">mean</text:span><text:span text:style-name="T131_5"><text:s/>it<text:s/>is<text:s/>difficult<text:s/>to<text:s/></text:span><text:span text:style-name="T131_6">evidence<text:s/></text:span><text:span text:style-name="T131_7">or<text:s/>quantify<text:s/></text:span><text:span text:style-name="T131_8">IGC</text:span><text:span text:style-name="T131_9">’s<text:s/>role</text:span><text:span text:style-name="T131_10"><text:s/></text:span><text:span text:style-name="T131_11">in<text:s/>driving</text:span><text:span text:style-name="T131_12"><text:s/>changes<text:s/>in<text:s/>national-level<text:s/>indicators.<text:s/></text:span></text:p>
        <text:p text:style-name="P132"/>
        <table:table table:style-name="Table5"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row table:style-name="Row28">
            <table:table-cell table:style-name="Cell63" table:number-rows-spanned="2">
              <text:p text:style-name="P133"><text:span text:style-name="T133_1">IMPACT</text:span></text:p>
            </table:table-cell>
            <table:table-cell table:style-name="Cell64" table:number-rows-spanned="2">
              <text:p text:style-name="P134"><text:span text:style-name="T134_1">Impact<text:s/>Indicator<text:s/>1<text:s/>(resident<text:s/>country<text:s/>growth<text:s/>rates)</text:span></text:p>
            </table:table-cell>
            <table:table-cell table:style-name="Cell65" table:number-columns-spanned="6">
              <text:p text:style-name="P135"><text:span text:style-name="T135_1">Real<text:s/>GDP<text:s/>Growth<text:s/>Rate<text:s/>(%)<text:s/>in<text:s/>IGC<text:s/>Resident<text:s/>Countries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9">
            <table:covered-table-cell table:style-name="Cell66">
              <text:p text:style-name="P136"/>
            </table:covered-table-cell>
            <table:covered-table-cell table:style-name="Cell67">
              <text:p text:style-name="P137"/>
            </table:covered-table-cell>
            <table:table-cell table:style-name="Cell68">
              <text:p text:style-name="P138"><text:span text:style-name="T138_1">2019</text:span></text:p>
            </table:table-cell>
            <table:table-cell table:style-name="Cell69">
              <text:p text:style-name="P139"><text:span text:style-name="T139_1">2020</text:span></text:p>
            </table:table-cell>
            <table:table-cell table:style-name="Cell70">
              <text:p text:style-name="P140"><text:span text:style-name="T140_1">2021</text:span></text:p>
            </table:table-cell>
            <table:table-cell table:style-name="Cell71">
              <text:p text:style-name="P141"><text:span text:style-name="T141_1">2022</text:span></text:p>
            </table:table-cell>
            <table:table-cell table:style-name="Cell72">
              <text:p text:style-name="P142"><text:span text:style-name="T142_1">2023</text:span></text:p>
            </table:table-cell>
            <table:table-cell table:style-name="Cell73">
              <text:p text:style-name="P143"><text:span text:style-name="T143_1">2024</text:span></text:p>
            </table:table-cell>
          </table:table-row>
          <table:table-row table:style-name="Row30">
            <table:table-cell table:style-name="Cell74" table:number-rows-spanned="6">
              <text:p text:style-name="P144"><text:span text:style-name="T144_1">Improved<text:s/>policy<text:s/>environment<text:s/>for<text:s/>inclusive,<text:s/>sustainable<text:s/>growth<text:s/>in<text:s/>the<text:s/>countries<text:s/>and<text:s/>policy<text:s/>areas<text:s/>in<text:s/>which<text:s/>the<text:s/>IGC<text:s/>has<text:s/>been<text:s/>active.<text:s/></text:span></text:p>
            </table:table-cell>
            <table:table-cell table:style-name="Cell75">
              <text:p text:style-name="P145"><text:span text:style-name="T145_1">Real<text:s/>GDP<text:s/>growth<text:s/>rates<text:s/>of<text:s/>IGC<text:s/>resident<text:s/>countries</text:span></text:p>
            </table:table-cell>
            <table:table-cell table:style-name="Cell76">
              <text:p text:style-name="P146"><text:span text:style-name="T146_1">5</text:span></text:p>
            </table:table-cell>
            <table:table-cell table:style-name="Cell77">
              <text:p text:style-name="P147"><text:span text:style-name="T147_1">-0.5</text:span></text:p>
            </table:table-cell>
            <table:table-cell table:style-name="Cell78">
              <text:p text:style-name="P148"><text:span text:style-name="T148_1">3.2</text:span></text:p>
            </table:table-cell>
            <table:table-cell table:style-name="Cell79">
              <text:p text:style-name="P149"><text:span text:style-name="T149_1">4.72</text:span></text:p>
            </table:table-cell>
            <table:table-cell table:style-name="Cell80">
              <text:p text:style-name="P150"><text:span text:style-name="T150_1">3.95</text:span></text:p>
            </table:table-cell>
            <table:table-cell table:style-name="Cell81">
              <text:p text:style-name="P151"><text:span text:style-name="T151_1">5.09</text:span></text:p>
            </table:table-cell>
          </table:table-row>
          <table:table-row table:style-name="Row31">
            <table:covered-table-cell table:style-name="Cell82">
              <text:p text:style-name="P152"/>
            </table:covered-table-cell>
            <table:table-cell table:style-name="Cell83" table:number-rows-spanned="2">
              <text:p text:style-name="P153"><text:span text:style-name="T153_1">Impact<text:s/>Indicator<text:s/>2<text:s/>(resident<text:s/>country<text:s/>per<text:s/>capita<text:s/>growth<text:s/>rates)</text:span></text:p>
            </table:table-cell>
            <table:table-cell table:style-name="Cell84" table:number-columns-spanned="5">
              <text:p text:style-name="P154"><text:span text:style-name="T154_1">GDP<text:s/>per<text:s/>capita<text:s/>Growth<text:s/>Rate<text:s/>(%)<text:s/>in<text:s/>IGC<text:s/>Resident<text:s/>Countries</text:span></text:p>
            </table:table-cell>
            <table:covered-table-cell/>
            <table:covered-table-cell/>
            <table:covered-table-cell/>
            <table:covered-table-cell/>
            <table:table-cell table:style-name="Cell85">
              <text:p text:style-name="P155"/>
            </table:table-cell>
          </table:table-row>
          <table:table-row table:style-name="Row32">
            <table:covered-table-cell table:style-name="Cell86">
              <text:p text:style-name="P156"/>
            </table:covered-table-cell>
            <table:covered-table-cell table:style-name="Cell87">
              <text:p text:style-name="P157"/>
            </table:covered-table-cell>
            <table:table-cell table:style-name="Cell88">
              <text:p text:style-name="P158"><text:span text:style-name="T158_1">2019</text:span></text:p>
            </table:table-cell>
            <table:table-cell table:style-name="Cell89">
              <text:p text:style-name="P159"><text:span text:style-name="T159_1">2020</text:span></text:p>
            </table:table-cell>
            <table:table-cell table:style-name="Cell90">
              <text:p text:style-name="P160"><text:span text:style-name="T160_1">2021</text:span></text:p>
            </table:table-cell>
            <table:table-cell table:style-name="Cell91">
              <text:p text:style-name="P161"><text:span text:style-name="T161_1">2022</text:span></text:p>
            </table:table-cell>
            <table:table-cell table:style-name="Cell92">
              <text:p text:style-name="P162"><text:span text:style-name="T162_1">2023</text:span></text:p>
            </table:table-cell>
            <table:table-cell table:style-name="Cell93">
              <text:p text:style-name="P163"><text:span text:style-name="T163_1">2024</text:span></text:p>
            </table:table-cell>
          </table:table-row>
          <table:table-row table:style-name="Row33">
            <table:covered-table-cell table:style-name="Cell94">
              <text:p text:style-name="P164"/>
            </table:covered-table-cell>
            <table:table-cell table:style-name="Cell95">
              <text:p text:style-name="P165"><text:span text:style-name="T165_1">GDP<text:s/>per<text:s/>capita<text:s/>growth<text:s/>rates<text:s/>of<text:s/>IGC<text:s/>resident<text:s/>countries</text:span></text:p>
            </table:table-cell>
            <table:table-cell table:style-name="Cell96">
              <text:p text:style-name="P166"><text:span text:style-name="T166_1">2.7<text:s/></text:span></text:p>
            </table:table-cell>
            <table:table-cell table:style-name="Cell97">
              <text:p text:style-name="P167"><text:span text:style-name="T167_1">-1.2<text:s/></text:span></text:p>
            </table:table-cell>
            <table:table-cell table:style-name="Cell98">
              <text:p text:style-name="P168"><text:span text:style-name="T168_1">3.2</text:span></text:p>
            </table:table-cell>
            <table:table-cell table:style-name="Cell99">
              <text:p text:style-name="P169"><text:span text:style-name="T169_1">2.6</text:span></text:p>
            </table:table-cell>
            <table:table-cell table:style-name="Cell100">
              <text:p text:style-name="P170"><text:span text:style-name="T170_1">1.9</text:span></text:p>
            </table:table-cell>
            <table:table-cell table:style-name="Cell101">
              <text:p text:style-name="P171"><text:span text:style-name="T171_1">2.2</text:span></text:p>
            </table:table-cell>
          </table:table-row>
          <table:table-row table:style-name="Row34">
            <table:covered-table-cell table:style-name="Cell102">
              <text:p text:style-name="P172"/>
            </table:covered-table-cell>
            <table:table-cell table:style-name="Cell103">
              <text:p text:style-name="P173"><text:span text:style-name="T173_1">Impact<text:s/>Indicator<text:s/>3<text:s/>(resident<text:s/>country<text:s/>poverty<text:s/>headcount<text:s/>ratios)</text:span></text:p>
            </table:table-cell>
            <table:table-cell table:style-name="Cell104" table:number-columns-spanned="6">
              <text:p text:style-name="P174"><text:span text:style-name="T174_1">Average<text:s/>poverty<text:s/>headcount<text:s/>ratio<text:s/>(%<text:s/>of<text:s/>population)<text:s/>in<text:s/>IGC<text:s/>Resident<text:s/>Countries</text:span></text:p>
              <text:p text:style-name="P175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5">
            <table:covered-table-cell table:style-name="Cell105">
              <text:p text:style-name="P176"/>
            </table:covered-table-cell>
            <table:table-cell table:style-name="Cell106">
              <text:p text:style-name="P177"><text:span text:style-name="T177_1"><text:s/></text:span><text:span text:style-name="T177_2">Poverty<text:s/>headcount<text:s/>ratios<text:s/>at<text:s/>$2.15<text:s/>a<text:s/>day<text:s/>(2017<text:s/>PPP)<text:s/>(%<text:s/>of<text:s/>population)<text:s/>of<text:s/>IGC<text:s/>resident<text:s/>countries</text:span></text:p>
            </table:table-cell>
            <table:table-cell table:style-name="Cell107" table:number-columns-spanned="6">
              <text:p text:style-name="P178"><text:span text:style-name="T178_1">32.11%</text:span><text:span text:style-name="T178_2"><text:s/>(</text:span><text:span text:style-name="T178_3">32.1%<text:s/></text:span><text:span text:style-name="T178_4">in</text:span><text:span text:style-name="T178_5"><text:s/></text:span><text:span text:style-name="T178_6">FY2</text:span><text:span text:style-name="T178_7">3</text:span><text:span text:style-name="T178_8">/24)</text:span></text:p>
              <text:p text:style-name="P179"/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180"/>
        <text:p text:style-name="P181"><text:span text:style-name="T181_1">Instead<text:s/>of<text:s/></text:span><text:span text:style-name="T181_2">measur</text:span><text:span text:style-name="T181_3">ing<text:s/></text:span><text:span text:style-name="T181_4">changes<text:s/>in</text:span><text:span text:style-name="T181_5"><text:s/>macroeconomic<text:s/></text:span><text:span text:style-name="T181_6">impact</text:span><text:span text:style-name="T181_7"><text:s/>indicators</text:span><text:span text:style-name="T181_8">,<text:s/></text:span><text:span text:style-name="T181_9">giving<text:s/>an<text:s/>estimate<text:s/>for<text:s/>the<text:s/>effect<text:s/>IGC<text:s/>work<text:s/>can<text:s/>be<text:s/>said<text:s/>to<text:s/>have<text:s/>had<text:s/>on<text:s/>any<text:s/>observed<text:s/>change</text:span><text:span text:style-name="T181_10">,<text:s/>IGC’s<text:s/>monitoring<text:s/>approach<text:s/>focuses<text:s/>principally<text:s/>on<text:s/></text:span><text:span text:style-name="T181_11">outcomes</text:span><text:span text:style-name="T181_12"><text:s/></text:span><text:span text:style-name="T181_13">and</text:span><text:span text:style-name="T181_14"><text:s/>i</text:span><text:span text:style-name="T181_15">ntermediate<text:s/>outcomes</text:span><text:span text:style-name="T181_16"><text:s/>that</text:span><text:span text:style-name="T181_17"><text:s/>the<text:s/></text:span><text:span text:style-name="T181_18">programme’s</text:span><text:span text:style-name="T181_19"><text:s/>activities</text:span><text:span text:style-name="T181_20"><text:s/>can</text:span><text:span text:style-name="T181_21"><text:s/>realistically</text:span><text:span text:style-name="T181_22"><text:s/>influence</text:span><text:span text:style-name="T181_23">,<text:s/>listed<text:s/>in<text:s/>the<text:s/>table<text:s/></text:span><text:span text:style-name="T181_24">below</text:span><text:span text:style-name="T181_25">.</text:span><text:span text:style-name="T181_26"><text:s/>T</text:span><text:span text:style-name="T181_27">o<text:s/>note,<text:s/></text:span><text:span text:style-name="T181_28">any<text:s/></text:span><text:span text:style-name="T181_29">success<text:s/></text:span><text:span text:style-name="T181_30">reported<text:s/>by<text:s/>IGC<text:s/>against<text:s/></text:span><text:span text:style-name="T181_31">outcomes<text:s/>is<text:s/></text:span><text:span text:style-name="T181_32">recorded<text:s/>as<text:s/>“</text:span><text:span text:style-name="T181_33">contribution<text:s/>rather<text:s/>than<text:s/>attribution”</text:span><text:span text:style-name="T181_34">,<text:s/>since<text:s/></text:span><text:span text:style-name="T181_35">progress<text:s/>on<text:s/></text:span><text:span text:style-name="T181_36">the<text:s/>type<text:s/>of<text:s/></text:span><text:span text:style-name="T181_37">complex</text:span><text:span text:style-name="T181_38"><text:s/></text:span><text:span text:style-name="T181_39">policy<text:s/>question</text:span><text:span text:style-name="T181_40">s</text:span><text:span text:style-name="T181_41"><text:s/>IGC<text:s/>deals<text:s/>with<text:s/></text:span><text:span text:style-name="T181_42">is<text:s/></text:span><text:span text:style-name="T181_43">invariably<text:s/></text:span><text:span text:style-name="T181_44">dependent<text:s/></text:span><text:span text:style-name="T181_45">on<text:s/></text:span><text:span text:style-name="T181_46">multiple<text:s/>actors</text:span><text:span text:style-name="T181_47"><text:s/>and<text:s/>favourable<text:s/></text:span><text:span text:style-name="T181_48">political<text:s/>and<text:s/>external<text:s/>conditions.</text:span><text:span text:style-name="T181_49"><text:s/></text:span></text:p>
        <text:p text:style-name="P182"/>
        <text:p text:style-name="P183"><text:span text:style-name="T183_1">T</text:span><text:span text:style-name="T183_2">he<text:s/>programme<text:s/>has</text:span><text:span text:style-name="T183_3"><text:s/>two<text:s/></text:span><text:span text:style-name="T183_4">intermediate<text:s/>outcomes</text:span><text:span text:style-name="T183_5">,</text:span><text:span text:style-name="T183_6"><text:s/>with<text:s/>the<text:s/>first<text:s/>measuring<text:s/>how<text:s/>far<text:s/>IGC’s<text:s/>advice<text:s/>can<text:s/>be<text:s/>said<text:s/>to<text:s/></text:span><text:span text:style-name="T183_7">have<text:s/>influenced<text:s/>policy<text:s/>decisions</text:span><text:span text:style-name="T183_8">,<text:s/>and<text:s/>the<text:s/>second<text:s/>measuring<text:s/>level<text:s/>of<text:s/>citation<text:s/>of<text:s/>IGC-funded<text:s/>research<text:s/>i</text:span><text:span text:style-name="T183_9">n<text:s/>academic<text:s/>journals.</text:span></text:p>
        <text:list text:style-name="LS16" xml:id="list20">
          <text:list-item>
            <text:p text:style-name="P184"><text:span text:style-name="T184_1">Intermediate<text:s/>Outcome<text:s/>1</text:span><text:span text:style-name="T184_2"><text:s/></text:span><text:span text:style-name="T184_3">below</text:span><text:span text:style-name="T184_4"><text:s/>tracks<text:s/>success<text:s/>against<text:s/>IGC’s<text:s/>policy<text:s/>impact<text:s/>methodology,<text:s/>first<text:s/>developed<text:s/>in<text:s/>2012.<text:s/>The<text:s/>methodology<text:s/>presents<text:s/>a<text:s/>standardised,<text:s/></text:span><text:span text:style-name="T184_5">simplified<text:s/>measure<text:s/>of<text:s/>how<text:s/>IGC’s<text:s/>teams<text:s/>have<text:s/>contributed<text:s/>to<text:s/>policy<text:s/>discussions<text:s/>and<text:s/>the<text:s/>policy<text:s/>process<text:s/>by<text:s/>assigning<text:s/>impact<text:s/>levels<text:s/>to<text:s/>each<text:s/>project<text:s/>IGC<text:s/>carries<text:s/>out.</text:span><text:span text:style-name="T184_6"><text:s/></text:span><text:span text:style-name="T184_7">Projects<text:s/>that<text:s/>attain<text:s/>the<text:s/>highest<text:s/>levels<text:s/>of<text:s/>impact,<text:s/></text:span><text:span text:style-name="T184_8">Level<text:s/>4<text:s/></text:span><text:span text:style-name="T184_9">(policy<text:s/>decision<text:s/>has<text:s/>been<text:s/>demonstrably<text:s/>and<text:s/>substantially<text:s/>informed,<text:s/>caused<text:s/>or<text:s/>influenced<text:s/>by<text:s/>the<text:s/>IGC<text:s/>based<text:s/>on<text:s/>IGC<text:s/>evidence<text:s/>and/or<text:s/>engagement),<text:s/>are<text:s/>reported<text:s/></text:span><text:span text:style-name="T184_10">against<text:s/>this<text:s/>Intermediate<text:s/>Outcome</text:span><text:span text:style-name="T184_11">.</text:span><text:span text:style-name="T184_12"><text:s/>The<text:s/>full<text:s/>IGC<text:s/>impact<text:s/>methodology<text:s/>is<text:s/>set<text:s/>out<text:s/>in<text:s/>Annex<text:s/>1</text:span><text:span text:style-name="T184_13">;<text:s/>detail<text:s/>on<text:s/>precise<text:s/>examples<text:s/>of<text:s/>policy<text:s/>influence<text:s/></text:span><text:span text:style-name="T184_14">is<text:s/></text:span><text:span text:style-name="T184_15">in<text:s/>Section<text:s/>C</text:span><text:span text:style-name="T184_16">.</text:span></text:p>
          </text:list-item>
        </text:list>
        <table:table table:style-name="Table6">
          <table:table-column table:style-name="Column24"/>
          <table:table-column table:style-name="Column25"/>
          <table:table-column table:style-name="Column26"/>
          <table:table-column table:style-name="Column27"/>
          <table:table-row table:style-name="Row36">
            <table:table-cell table:style-name="Cell108">
              <text:p text:style-name="P185"><text:span text:style-name="T185_1">INTERMEDIATE<text:s/>OUTCOMES</text:span></text:p>
              <text:p text:style-name="P186"/>
            </table:table-cell>
            <table:table-cell table:style-name="Cell109">
              <text:p text:style-name="P187"><text:span text:style-name="T187_1">Intermediate<text:s/>Outcome<text:s/>Indicator<text:s/>1<text:s/>(policy<text:s/>changes)</text:span></text:p>
            </table:table-cell>
            <table:table-cell table:style-name="Cell110">
              <text:p text:style-name="P188"><text:span text:style-name="T188_1">Milestone(s)<text:s/>for<text:s/>this<text:s/>review</text:span></text:p>
            </table:table-cell>
            <table:table-cell table:style-name="Cell111">
              <text:p text:style-name="P189"><text:span text:style-name="T189_1">Progress<text:s/></text:span></text:p>
            </table:table-cell>
          </table:table-row>
          <table:table-row table:style-name="Row37">
            <table:table-cell table:style-name="Cell112">
              <text:p text:style-name="P190"><text:span text:style-name="T190_1">IGC<text:s/>research<text:s/>and<text:s/>engagement<text:s/></text:span><text:span text:style-name="T190_2">results</text:span><text:span text:style-name="T190_3"><text:s/>in<text:s/>policy<text:s/>stakeholders<text:s/>changing<text:s/>policies<text:s/>and<text:s/>processes.</text:span></text:p>
              <text:p text:style-name="P191"/>
            </table:table-cell>
            <table:table-cell table:style-name="Cell113">
              <text:p text:style-name="P192"><text:span text:style-name="T192_1">Number<text:s/>of<text:s/>policy<text:s/>decisions<text:s/>made<text:s/></text:span><text:span text:style-name="T192_2">as<text:s/>a<text:s/>result<text:s/>of</text:span><text:span text:style-name="T192_3"><text:s/>IGC<text:s/>research<text:s/>and<text:s/>advice.<text:s/>Indicated<text:s/>by<text:s/>number<text:s/>of<text:s/>'Level<text:s/>4s'<text:s/>assigned<text:s/>to<text:s/>IGC<text:s/>projects.</text:span></text:p>
              <text:p text:style-name="P193"/>
            </table:table-cell>
            <table:table-cell table:style-name="Cell114">
              <text:p text:style-name="P194"><text:span text:style-name="T194_1">15</text:span><text:span text:style-name="T194_2"><text:s/>(</text:span><text:span text:style-name="T194_3">78</text:span><text:span text:style-name="T194_4">)</text:span></text:p>
              <text:p text:style-name="P195"/>
              <text:p text:style-name="P196"/>
            </table:table-cell>
            <table:table-cell table:style-name="Cell115">
              <text:p text:style-name="P197"><text:span text:style-name="T197_1">18</text:span><text:span text:style-name="T197_2"><text:s/>(</text:span><text:span text:style-name="T197_3">95</text:span><text:span text:style-name="T197_4">)</text:span></text:p>
              <text:p text:style-name="P198"/>
              <text:p text:style-name="P199"><text:span text:style-name="T199_1">Target<text:s/></text:span><text:span text:style-name="T199_2">e</text:span><text:span text:style-name="T199_3">xceeded</text:span></text:p>
            </table:table-cell>
          </table:table-row>
          <table:table-row table:style-name="Row38">
            <table:table-cell table:style-name="Cell116" table:number-rows-spanned="2">
              <text:p text:style-name="P200"><text:span text:style-name="T200_1">IGC<text:s/>research<text:s/>affects<text:s/>frontier<text:s/>academic<text:s/>debates<text:s/>on<text:s/>inclusive<text:s/>growth<text:s/>issues.</text:span></text:p>
              <text:p text:style-name="P201"/>
              <text:p text:style-name="P202"/>
              <text:p text:style-name="P203"/>
            </table:table-cell>
            <table:table-cell table:style-name="Cell117">
              <text:p text:style-name="P204"><text:span text:style-name="T204_1">Intermediate<text:s/>Outcome<text:s/>Indicator<text:s/>2<text:s/>(academic<text:s/>influence<text:s/>-<text:s/>citations)</text:span></text:p>
              <text:p text:style-name="P205"/>
            </table:table-cell>
            <table:table-cell table:style-name="Cell118" table:number-columns-spanned="2">
              <text:p text:style-name="P206"/>
            </table:table-cell>
            <table:covered-table-cell/>
          </table:table-row>
          <table:table-row table:style-name="Row39">
            <table:covered-table-cell table:style-name="Cell119">
              <text:p text:style-name="P207"/>
            </table:covered-table-cell>
            <table:table-cell table:style-name="Cell120">
              <text:p text:style-name="P208"><text:span text:style-name="T208_1">Number<text:s/>of<text:s/>papers<text:s/>(including<text:s/>working<text:s/>papers)<text:s/>published<text:s/>by<text:s/>IGC-funded<text:s/>projects<text:s/>in<text:s/>Phase<text:s/>3<text:s/>with<text:s/>over<text:s/>10<text:s/>citations</text:span><text:span text:style-name="T208_2"><text:s/>in<text:s/>academic<text:s/>journals</text:span><text:span text:style-name="T208_3">.</text:span></text:p>
            </table:table-cell>
            <table:table-cell table:style-name="Cell121">
              <text:p text:style-name="P209"><text:span text:style-name="T209_1">3</text:span><text:span text:style-name="T209_2"><text:s/>(</text:span><text:span text:style-name="T209_3">7</text:span><text:span text:style-name="T209_4">)</text:span></text:p>
            </table:table-cell>
            <table:table-cell table:style-name="Cell122">
              <text:p text:style-name="P210"><text:span text:style-name="T210_1">9</text:span><text:span text:style-name="T210_2"><text:s/>(</text:span><text:span text:style-name="T210_3">16</text:span><text:span text:style-name="T210_4">)</text:span></text:p>
              <text:p text:style-name="P211"/>
              <text:p text:style-name="P212"><text:span text:style-name="T212_1">Target<text:s/></text:span><text:span text:style-name="T212_2">e</text:span><text:span text:style-name="T212_3">xceeded</text:span></text:p>
            </table:table-cell>
          </table:table-row>
        </table:table>
        <text:p text:style-name="P213"/>
        <text:p text:style-name="P214"><text:span text:style-name="T214_1">The<text:s/>IGC<text:s/>programme<text:s/>also<text:s/>has<text:s/>one<text:s/></text:span><text:span text:style-name="T214_2">outcome</text:span><text:span text:style-name="T214_3">,<text:s/>“</text:span><text:span text:style-name="T214_4">Outcome<text:s/>1:<text:s/></text:span><text:span text:style-name="T214_5">number<text:s/>of<text:s/>‘transformational’<text:s/>change</text:span><text:span text:style-name="T214_6"><text:s/>cases</text:span><text:span text:style-name="T214_7"><text:s/>resulting<text:s/>from<text:s/>IGC<text:s/>research<text:s/>and<text:s/>advice</text:span><text:span text:style-name="T214_8">”</text:span><text:span text:style-name="T214_9">.<text:s/>The<text:s/>IGC’s<text:s/>methodology<text:s/>for<text:s/>measuring<text:s/>transformational<text:s/>change<text:s/>was<text:s/></text:span><text:span text:style-name="T214_10">updated<text:s/></text:span><text:span text:style-name="T214_11">in<text:s/>2023</text:span><text:span text:style-name="T214_12"><text:s/>and<text:s/>launched<text:s/>in<text:s/>2024</text:span><text:span text:style-name="T214_13">.</text:span><text:span text:style-name="T214_14"><text:s/>The<text:s/>transformational<text:s/>change<text:s/>methodology<text:s/></text:span><text:span text:style-name="T214_15">tra</text:span><text:span text:style-name="T214_16">c</text:span><text:span text:style-name="T214_17">ks<text:s/>long-term<text:s/>policy</text:span><text:span text:style-name="T214_18"><text:s/>and<text:s/>academic</text:span><text:span text:style-name="T214_19"><text:s/>influence<text:s/>of<text:s/>themes<text:s/>or<text:s/>multi-year<text:s/></text:span><text:span text:style-name="T214_20">workstreams<text:s/>and</text:span><text:span text:style-name="T214_21"><text:s/>is<text:s/>detailed<text:s/>at<text:s/>Annex<text:s/></text:span><text:span text:style-name="T214_22">2</text:span><text:span text:style-name="T214_23">.</text:span><text:span text:style-name="T214_24"><text:s/>The<text:s/>IGC’s<text:s/>approach<text:s/>to<text:s/>transformational<text:s/>change<text:s/></text:span><text:span text:style-name="T214_25">build</text:span><text:span text:style-name="T214_26">s</text:span><text:span text:style-name="T214_27"><text:s/>on<text:s/>thinking<text:s/>and<text:s/>lessons<text:s/>from<text:s/>tracking<text:s/>Intermediate<text:s/>Outcome<text:s/>1,<text:s/>which<text:s/></text:span><text:span text:style-name="T214_28">measure</text:span><text:span text:style-name="T214_29">s<text:s/>policy<text:s/>impact<text:s/>a</text:span><text:span text:style-name="T214_30">t<text:s/>the<text:s/>project</text:span><text:span text:style-name="T214_31"><text:s/></text:span><text:span text:style-name="T214_32">level<text:s/></text:span><text:span text:style-name="T214_33">per<text:s/>the<text:s/>IGC’s<text:s/>four-level<text:s/>impact<text:s/>methodology.<text:s/>This<text:s/>evolution</text:span><text:span text:style-name="T214_34"><text:s/></text:span><text:span text:style-name="T214_35">demonstrates<text:s/>how<text:s/>LSE<text:s/>and<text:s/>FCDO<text:s/>have<text:s/>refined<text:s/>the<text:s/>programme’s<text:s/>theory<text:s/>of<text:s/>change<text:s/>over<text:s/>time,<text:s/>as<text:s/>knowledge<text:s/>has<text:s/>accreted<text:s/>and<text:s/>as<text:s/>our<text:s/>shared<text:s/>approach<text:s/>to<text:s/>understanding<text:s/>and<text:s/>tracking<text:s/>impact<text:s/>within<text:s/>the<text:s/>programme’s<text:s/>parameters<text:s/>has<text:s/>grown<text:s/>more<text:s/>sophisticated.</text:span></text:p>
        <text:p text:style-name="P215"/>
        <table:table table:style-name="Table7">
          <table:table-column table:style-name="Column28"/>
          <table:table-column table:style-name="Column29"/>
          <table:table-column table:style-name="Column30"/>
          <table:table-column table:style-name="Column31"/>
          <table:table-row table:style-name="Row40">
            <table:table-cell table:style-name="Cell123">
              <text:p text:style-name="P216"><text:span text:style-name="T216_1">OUTCOMES</text:span></text:p>
            </table:table-cell>
            <table:table-cell table:style-name="Cell124">
              <text:p text:style-name="P217"><text:span text:style-name="T217_1">Outcome<text:s/>Indicator<text:s/>1<text:s/>(Transformational<text:s/>Change<text:s/>Cases)</text:span></text:p>
            </table:table-cell>
            <table:table-cell table:style-name="Cell125">
              <text:p text:style-name="P218"><text:span text:style-name="T218_1">Milestone(s)<text:s/>for<text:s/>this<text:s/>review</text:span></text:p>
            </table:table-cell>
            <table:table-cell table:style-name="Cell126">
              <text:p text:style-name="P219"><text:span text:style-name="T219_1">Progress<text:s/></text:span></text:p>
            </table:table-cell>
          </table:table-row>
          <table:table-row table:style-name="Row41">
            <table:table-cell table:style-name="Cell127">
              <text:p text:style-name="P220"><text:span text:style-name="T220_1">Evidence-based<text:s/>pivotal<text:s/>contributions<text:s/>to<text:s/>a<text:s/>relevant<text:s/>shift<text:s/>in<text:s/>processes,<text:s/>structures<text:s/>or<text:s/>ideas<text:s/>that<text:s/>affect<text:s/>a<text:s/>large<text:s/>part<text:s/>of<text:s/>the<text:s/></text:span><text:span text:style-name="T220_2"><text:line-break/></text:span><text:span text:style-name="T220_3">population<text:s/>or<text:s/>a<text:s/>substantial<text:s/>part<text:s/>of<text:s/>the<text:s/>economy.<text:s/></text:span></text:p>
            </table:table-cell>
            <table:table-cell table:style-name="Cell128">
              <text:p text:style-name="P221"><text:span text:style-name="T221_1">Number<text:s/>of<text:s/>'transformational'<text:s/>policy<text:s/>and<text:s/>academic<text:s/>changes<text:s/>resulting<text:s/>from<text:s/>IGC<text:s/>research<text:s/>and<text:s/>advice.<text:s/></text:span></text:p>
              <text:p text:style-name="P222"/>
              <text:p text:style-name="P223"/>
              <text:p text:style-name="P224"/>
            </table:table-cell>
            <table:table-cell table:style-name="Cell129">
              <text:p text:style-name="P225"><text:span text:style-name="T225_1">2<text:s/>(</text:span><text:span text:style-name="T225_2">6)*</text:span></text:p>
              <text:p text:style-name="P226"/>
              <text:p text:style-name="P227"><text:span text:style-name="T227_1">*Figures<text:s/>in<text:s/>brackets<text:s/>()<text:s/>reflect<text:s/></text:span></text:p>
              <text:p text:style-name="P228"><text:span text:style-name="T228_1">cumulative<text:s/>achievements<text:s/>since<text:s/>2019</text:span></text:p>
            </table:table-cell>
            <table:table-cell table:style-name="Cell130">
              <text:p text:style-name="P229"><text:span text:style-name="T229_1">2<text:s/>(6)</text:span></text:p>
              <text:p text:style-name="P230"/>
              <text:p text:style-name="P231"><text:span text:style-name="T231_1">Target<text:s/>met</text:span></text:p>
            </table:table-cell>
          </table:table-row>
        </table:table>
        <text:p text:style-name="P232"/>
        <text:p text:style-name="P233"><text:span text:style-name="T233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/text:p>
        <text:p text:style-name="P234"/>
        <text:p text:style-name="P235"><text:span text:style-name="T235_1">In<text:s/>terms<text:s/>of<text:s/>programme<text:s/></text:span><text:span text:style-name="T235_2">impact</text:span><text:span text:style-name="T235_3">,<text:s/></text:span><text:span text:style-name="T235_4">as<text:s/>above</text:span><text:span text:style-name="T235_5">,<text:s/>real<text:s/>GDP<text:s/>growth<text:s/>rates,<text:s/>GDP<text:s/>per<text:s/>capita<text:s/>growth<text:s/>rates<text:s/>and<text:s/>poverty<text:s/>headcount<text:s/>ratios<text:s/>in<text:s/>IGC<text:s/>resident<text:s/>countries<text:s/>(at<text:s/>the<text:s/>time<text:s/>of<text:s/>writing,<text:s/></text:span><text:span text:style-name="T235_6">Bangladesh,<text:s/>Ethiopia,<text:s/>Ghana,<text:s/>Jordan,<text:s/>Mozambique,<text:s/>Pakistan,<text:s/>Rwanda,<text:s/>Sierra<text:s/>Leone,<text:s/></text:span><text:span text:style-name="T235_7">Uganda,<text:s/></text:span><text:span text:style-name="T235_8">and</text:span><text:span text:style-name="T235_9"><text:s/>Zambia</text:span><text:span text:style-name="T235_10">)</text:span><text:span text:style-name="T235_11"><text:s/></text:span><text:span text:style-name="T235_12">all<text:s/></text:span><text:span text:style-name="T235_13">increased</text:span><text:span text:style-name="T235_14"><text:s/>from<text:s/>2023<text:s/>to<text:s/>2024</text:span><text:span text:style-name="T235_15">,<text:s/></text:span><text:span text:style-name="T235_16">the</text:span><text:span text:style-name="T235_17"><text:s/>last</text:span><text:span text:style-name="T235_18"><text:s/>period<text:s/></text:span><text:span text:style-name="T235_19">for<text:s/>which</text:span><text:span text:style-name="T235_20"><text:s/>complete</text:span><text:span text:style-name="T235_21"><text:s/>datasets</text:span><text:span text:style-name="T235_22"><text:s/>were</text:span><text:span text:style-name="T235_23"><text:s/></text:span><text:span text:style-name="T235_24">available<text:s/>at<text:s/>t</text:span><text:span text:style-name="T235_25">he<text:s/>end<text:s/>of<text:s/>the<text:s/>FY24/25<text:s/>reporting<text:s/>period.</text:span><text:span text:style-name="T235_26"><text:s/></text:span><text:span text:style-name="T235_27">T</text:span><text:span text:style-name="T235_28">he<text:s/>programme<text:s/>is<text:s/>on<text:s/>track<text:s/>in<text:s/>terms<text:s/>of<text:s/>delivering<text:s/>its<text:s/></text:span><text:span text:style-name="T235_29">outcomes</text:span><text:span text:style-name="T235_30"><text:s/></text:span><text:span text:style-name="T235_31">and<text:s/></text:span><text:span text:style-name="T235_32">intermediate<text:s/>outcomes</text:span><text:span text:style-name="T235_33">,</text:span><text:span text:style-name="T235_34"><text:s/>which<text:s/>we<text:s/>assess<text:s/>to<text:s/></text:span><text:span text:style-name="T235_35">give</text:span><text:span text:style-name="T235_36"><text:s/>a<text:s/></text:span><text:span text:style-name="T235_37">clearer</text:span><text:span text:style-name="T235_38"><text:s/>indication<text:s/>of<text:s/>overall</text:span><text:span text:style-name="T235_39"><text:s/>programme<text:s/>impact<text:s/>and<text:s/>excellence<text:s/></text:span><text:span text:style-name="T235_40">than</text:span><text:span text:style-name="T235_41"><text:s/></text:span><text:span text:style-name="T235_42">national-level<text:s/>impact<text:s/>indicators</text:span><text:span text:style-name="T235_43">,<text:s/>changes<text:s/>in<text:s/>which<text:s/>are<text:s/>difficult<text:s/>to<text:s/>attribute<text:s/>to<text:s/>IGC<text:s/>work.</text:span><text:span text:style-name="T235_44"><text:s/></text:span></text:p>
        <text:p text:style-name="P236"/>
        <text:p text:style-name="P237"><text:span text:style-name="T237_1">A</text:span><text:span text:style-name="T237_2">gainst<text:s/></text:span><text:span text:style-name="T237_3">Intermediate<text:s/>Outcome<text:s/>2</text:span><text:span text:style-name="T237_4">,<text:s/></text:span><text:span text:style-name="T237_5">nine</text:span><text:span text:style-name="T237_6"><text:s/></text:span><text:span text:style-name="T237_7">IGC<text:s/>papers<text:s/>(including<text:s/>working<text:s/>papers)<text:s/>received<text:s/>over<text:s/>10<text:s/>citations<text:s/>in<text:s/>academic<text:s/>journals</text:span><text:span text:style-name="T237_8">,<text:s/>representing<text:s/>a<text:s/>significant<text:s/>overperformance<text:s/>compared<text:s/>to<text:s/>th</text:span><text:span text:style-name="T237_9">is<text:s/>reporting<text:s/>period’s</text:span><text:span text:style-name="T237_10"><text:s/>target<text:s/>of<text:s/></text:span><text:span text:style-name="T237_11">three</text:span><text:span text:style-name="T237_12">.</text:span><text:span text:style-name="T237_13"><text:s/></text:span><text:span text:style-name="T237_14">The</text:span><text:span text:style-name="T237_15"><text:s/></text:span><text:span text:style-name="T237_16">programme<text:s/>also<text:s/>overperformed<text:s/>in<text:s/>the<text:s/></text:span><text:span text:style-name="T237_17">previous<text:s/>reporting<text:s/>period</text:span><text:span text:style-name="T237_18">,<text:s/>re</text:span><text:span text:style-name="T237_19">cord</text:span><text:span text:style-name="T237_20">ing<text:s/></text:span><text:span text:style-name="T237_21">five</text:span><text:span text:style-name="T237_22"><text:s/>research<text:s/>p</text:span><text:span text:style-name="T237_23">ap</text:span><text:span text:style-name="T237_24">ers</text:span><text:span text:style-name="T237_25"><text:s/>with<text:s/></text:span><text:span text:style-name="T237_26">over<text:s/></text:span><text:span text:style-name="T237_27">10<text:s/>citations<text:s/>compared<text:s/>to<text:s/></text:span><text:span text:style-name="T237_28">a<text:s/>target<text:s/>of</text:span><text:span text:style-name="T237_29"><text:s/>two</text:span><text:span text:style-name="T237_30">.</text:span><text:span text:style-name="T237_31"><text:s/></text:span><text:span text:style-name="T237_32">A</text:span><text:span text:style-name="T237_33">s<text:s/>shown<text:s/>below,<text:s/></text:span><text:span text:style-name="T237_34">achievements<text:s/>have<text:s/>outpaced<text:s/>targets<text:s/>for<text:s/>FY23/24<text:s/></text:span><text:span text:style-name="T237_35">and<text:s/>FY</text:span><text:span text:style-name="T237_36">24/2</text:span><text:span text:style-name="T237_37">5</text:span><text:span text:style-name="T237_38">.<text:s/>Since<text:s/></text:span><text:span text:style-name="T237_39">citations<text:s/></text:span><text:span text:style-name="T237_40">will<text:s/></text:span><text:span text:style-name="T237_41">continue<text:s/>to<text:s/>grow<text:s/>for<text:s/>historical<text:s/>IGC<text:s/>work,</text:span><text:span text:style-name="T237_42"><text:s/>the</text:span><text:span text:style-name="T237_43"><text:s/></text:span><text:span text:style-name="T237_44">FY</text:span><text:span text:style-name="T237_45">26/27</text:span><text:span text:style-name="T237_46"><text:s/>target</text:span><text:span text:style-name="T237_47"><text:s/></text:span><text:span text:style-name="T237_48">may<text:s/>be<text:s/></text:span><text:span text:style-name="T237_49">modest</text:span><text:span text:style-name="T237_50"><text:s/>and<text:s/>should<text:s/>be<text:s/>reviewed.</text:span></text:p>
        <text:p text:style-name="P238"/>
        <text:p text:style-name="P239"><draw:frame svg:x="0cm" svg:y="0cm" svg:width="12.735cm" svg:height="9.975cm" draw:style-name="FR1" text:anchor-type="as-char" draw:z-index="0"><draw:image xlink:href="Pictures/image1.png" xlink:type="simple" xlink:show="embed" xlink:actuate="onLoad"/></draw:frame></text:p>
        <text:p text:style-name="P240"><text:span text:style-name="T240_1">Against</text:span><text:span text:style-name="T240_2"><text:s/></text:span><text:span text:style-name="T240_3">Intermediate<text:s/>Outcome<text:s/>1,</text:span><text:span text:style-name="T240_4"><text:s/>the<text:s/>programme<text:s/>achieved<text:s/>18<text:s/>instances<text:s/>of<text:s/>policy<text:s/>influence<text:s/>compared<text:s/>to<text:s/>a<text:s/>target<text:s/>of<text:s/>15<text:s/></text:span><text:span text:style-name="T240_5">over<text:s/>this<text:s/>reporting<text:s/>period,</text:span><text:span text:style-name="T240_6"><text:s/>showing<text:s/>that<text:s/>the<text:s/>programme<text:s/>continues<text:s/>to<text:s/>strengthen<text:s/>its<text:s/>ability<text:s/>to<text:s/>funnel<text:s/>researc</text:span><text:span text:style-name="T240_7">h<text:s/>into<text:s/>the<text:s/>policy-making<text:s/>process<text:s/>and<text:s/>estimate<text:s/>with<text:s/>a<text:s/>decent<text:s/>level<text:s/>of<text:s/>accuracy<text:s/>the<text:s/>likelihood<text:s/>with<text:s/>which<text:s/>research<text:s/>has<text:s/>a<text:s/>measurable<text:s/>and<text:s/>meaningful<text:s/>impact<text:s/>on<text:s/></text:span><text:span text:style-name="T240_8">eventual</text:span><text:span text:style-name="T240_9"><text:s/>policy<text:s/>decisions</text:span><text:span text:style-name="T240_10">.</text:span></text:p>
        <text:p text:style-name="P241"/>
        <text:p text:style-name="P242"><text:span text:style-name="T242_1">During<text:s/>this<text:s/>reporting<text:s/>period,<text:s/>IGC<text:s/>delivered<text:s/></text:span><text:span text:style-name="T242_2">two</text:span><text:span text:style-name="T242_3"><text:s/>further<text:s/>transformational<text:s/>change<text:s/>cases:<text:s/></text:span><text:span text:style-name="T242_4"><text:a xlink:type="simple" xlink:href="https://www.theigc.org/publications/transformational-change-case-information-frictions-ethiopias-labour-market"><text:span text:style-name="T242_5">Labour<text:s/>markets<text:s/>information<text:s/>frictions<text:s/>in<text:s/>Ethiopia</text:span></text:a></text:span><text:span text:style-name="T242_6">,</text:span><text:span text:style-name="T242_7"><text:s/>and</text:span><text:span text:style-name="T242_8"><text:s/></text:span><text:span text:style-name="T242_9"><text:a xlink:type="simple" xlink:href="https://www.theigc.org/publications/transformational-change-case-dfi-frontier-markets-forum"><text:span text:style-name="T242_10">DFI<text:s/>Frontier<text:s/>Markets<text:s/>Forum</text:span></text:a></text:span><text:span text:style-name="T242_11">.<text:s/></text:span><text:span text:style-name="T242_12">These<text:s/>two<text:s/>cases<text:s/>complement</text:span><text:span text:style-name="T242_13"><text:s/>the<text:s/></text:span><text:span text:style-name="T242_14">IGC’s<text:s/>other<text:s/>four<text:s/>cases<text:s/></text:span><text:span text:style-name="T242_15">of<text:s/></text:span><text:span text:style-name="T242_16">transformational<text:s/>change<text:s/></text:span><text:span text:style-name="T242_17">delivered<text:s/>in<text:s/>September<text:s/>2024</text:span><text:span text:style-name="T242_18">,<text:s/>namely,</text:span><text:span text:style-name="T242_19"><text:s/>the<text:s/></text:span><text:span text:style-name="T242_20"><text:a xlink:type="simple" xlink:href="https://www.theigc.org/publications/transformational-change-case-uganda-economic-growth-forum"><text:span text:style-name="T242_21">Ugandan<text:s/>Economic<text:s/>Growth<text:s/>Forum</text:span></text:a></text:span><text:span text:style-name="T242_22">,<text:s/>the<text:s/></text:span><text:span text:style-name="T242_23"><text:a xlink:type="simple" xlink:href="https://www.theigc.org/publications/transformational-change-case-ghana-commodity-exchange"><text:span text:style-name="T242_24">Ghana<text:s/>Commodities<text:s/>Exchange<text:s/>project</text:span></text:a></text:span><text:span text:style-name="T242_25">,<text:s/></text:span><text:span text:style-name="T242_26"><text:a xlink:type="simple" xlink:href="https://www.theigc.org/media-items/collaborating-impact-partnership-ghana"><text:span text:style-name="T242_27">Training<text:s/>for<text:s/>Productivity<text:s/>in<text:s/>the<text:s/>Ghanaian<text:s/>Civil<text:s/>Service</text:span></text:a></text:span><text:span text:style-name="T242_28">,<text:s/></text:span><text:span text:style-name="T242_29">and<text:s/></text:span><text:span text:style-name="T242_30"><text:a xlink:type="simple" xlink:href="https://www.theigc.org/publications/transformational-change-case-conflict-management-and-social-integration-mozambique"><text:span text:style-name="T242_31">Conflict<text:s/>Resolution<text:s/>and<text:s/>Social<text:s/>Integration<text:s/>in<text:s/>Mozambique</text:span></text:a></text:span><text:span text:style-name="T242_32">.<text:s/>In<text:s/>meeting<text:s/>i</text:span><text:span text:style-name="T242_33">t</text:span><text:span text:style-name="T242_34">s<text:s/>milestone<text:s/>of<text:s/></text:span><text:span text:style-name="T242_35">two</text:span><text:span text:style-name="T242_36">,</text:span><text:span text:style-name="T242_37"><text:s/>IGC<text:s/>has<text:s/></text:span><text:span text:style-name="T242_38">achieved</text:span><text:span text:style-name="T242_39"><text:s/>its<text:s/></text:span><text:span text:style-name="T242_40">target<text:s/>against<text:s/></text:span><text:span text:style-name="T242_41">Outcome<text:s/></text:span><text:span text:style-name="T242_42">Indicator<text:s/></text:span><text:span text:style-name="T242_43">1</text:span><text:span text:style-name="T242_44">.<text:s/></text:span></text:p>
        <text:p text:style-name="P243"/>
        <text:p text:style-name="P244"><text:span text:style-name="T244_1">T</text:span><text:span text:style-name="T244_2">he<text:s/>IGC</text:span><text:span text:style-name="T244_3"><text:s/>programme’s<text:s/>internal<text:s/>monitoring,<text:s/>evaluation<text:s/>and<text:s/>learning<text:s/>team<text:s/>is<text:s/>responsible<text:s/>for<text:s/></text:span><text:span text:style-name="T244_4">researching,<text:s/>planning<text:s/>and<text:s/>producing<text:s/>t</text:span><text:span text:style-name="T244_5">ransformational</text:span><text:span text:style-name="T244_6"><text:s/>cases</text:span><text:span text:style-name="T244_7">,<text:s/>which<text:s/></text:span><text:span text:style-name="T244_8">constitut</text:span><text:span text:style-name="T244_9">e<text:s/>the<text:s/>focus<text:s/>of<text:s/>Outcome<text:s/>Indicator<text:s/>1</text:span><text:span text:style-name="T244_10">.<text:s/></text:span><text:span text:style-name="T244_11">This<text:s/>means<text:s/>that<text:s/></text:span><text:span text:style-name="T244_12">t</text:span><text:span text:style-name="T244_13">he<text:s/>number<text:s/>of<text:s/>cases<text:s/>produced</text:span><text:span text:style-name="T244_14"><text:s/></text:span><text:span text:style-name="T244_15">each<text:s/>year</text:span><text:span text:style-name="T244_16"><text:s/></text:span><text:span text:style-name="T244_17">is</text:span><text:span text:style-name="T244_18"><text:s/>possible<text:s/></text:span><text:span text:style-name="T244_19">for</text:span><text:span text:style-name="T244_20"><text:s/>LSE</text:span><text:span text:style-name="T244_21"><text:s/>to</text:span><text:span text:style-name="T244_22"><text:s/>control<text:s/>and</text:span><text:span text:style-name="T244_23"><text:s/>predict</text:span><text:span text:style-name="T244_24">,<text:s/>at<text:s/>least<text:s/></text:span><text:span text:style-name="T244_25">to<text:s/>some<text:s/>operational<text:s/>degree</text:span><text:span text:style-name="T244_26">.</text:span><text:span text:style-name="T244_27"><text:s/></text:span><text:span text:style-name="T244_28">However</text:span><text:span text:style-name="T244_29">,<text:s/>the</text:span><text:span text:style-name="T244_30"><text:s/></text:span><text:span text:style-name="T244_31">number<text:s/></text:span><text:span text:style-name="T244_32">o</text:span><text:span text:style-name="T244_33">f</text:span><text:span text:style-name="T244_34"><text:s/>IGC<text:s/>workstreams</text:span><text:span text:style-name="T244_35"><text:s/></text:span><text:span text:style-name="T244_36">able<text:s/>to<text:s/>meet</text:span><text:span text:style-name="T244_37"><text:s/></text:span><text:span text:style-name="T244_38">the<text:s/></text:span><text:span text:style-name="T244_39">criteria<text:s/>for<text:s/>a<text:s/>transformational<text:s/>change<text:s/>case</text:span><text:span text:style-name="T244_40"><text:s/>is<text:s/>limited<text:s/>by<text:s/>the<text:s/></text:span><text:span text:style-name="T244_41">rig</text:span><text:span text:style-name="T244_42">our</text:span><text:span text:style-name="T244_43"><text:s/>of<text:s/>the<text:s/>methodology,<text:s/>which<text:s/>sets<text:s/>a<text:s/>high<text:s/>bar<text:s/>for<text:s/>what<text:s/></text:span><text:span text:style-name="T244_44">is</text:span><text:span text:style-name="T244_45"><text:s/></text:span><text:span text:style-name="T244_46">de</text:span><text:span text:style-name="T244_47">emed<text:s/></text:span><text:span text:style-name="T244_48">transformational<text:s/></text:span><text:span text:style-name="T244_49">(</text:span><text:span text:style-name="T244_50">see<text:s/></text:span><text:span text:style-name="T244_51">Annex<text:s/></text:span><text:span text:style-name="T244_52">2</text:span><text:span text:style-name="T244_53">)</text:span><text:span text:style-name="T244_54">.</text:span><text:span text:style-name="T244_55"><text:s/></text:span></text:p>
        <text:p text:style-name="P245"/>
        <text:p text:style-name="P246"><text:span text:style-name="T246_1">Further,<text:s/>the<text:s/>fact<text:s/>t</text:span><text:span text:style-name="T246_2">hat</text:span><text:span text:style-name="T246_3"><text:s/></text:span><text:span text:style-name="T246_4">IGC<text:s/>can<text:s/>harvest</text:span><text:span text:style-name="T246_5"><text:s/>long-term<text:s/></text:span><text:span text:style-name="T246_6">change</text:span><text:span text:style-name="T246_7"><text:s/>cases</text:span><text:span text:style-name="T246_8"><text:s/>–<text:s/>which<text:s/>often<text:s/>span<text:s/>over<text:s/>a<text:s/>decade<text:s/></text:span><text:span text:style-name="T246_9">–<text:s/></text:span><text:span text:style-name="T246_10">and<text:s/>assess<text:s/>them<text:s/>for<text:s/>their<text:s/>transformational<text:s/>potential</text:span><text:span text:style-name="T246_11"><text:s/></text:span><text:span text:style-name="T246_12">is<text:s/>an<text:s/>unusual<text:s/>advantage<text:s/></text:span><text:span text:style-name="T246_13">deriving<text:s/>from<text:s/>th</text:span><text:span text:style-name="T246_14">e<text:s/></text:span><text:span text:style-name="T246_15">programme’s<text:s/>longevity</text:span><text:span text:style-name="T246_16"><text:s/>and<text:s/>(relative)<text:s/>consistency<text:s/>in<text:s/>terms<text:s/>of<text:s/>footprint<text:s/>and<text:s/>activities</text:span><text:span text:style-name="T246_17">.<text:s/></text:span><text:span text:style-name="T246_18">It<text:s/></text:span><text:span text:style-name="T246_19">reflects</text:span><text:span text:style-name="T246_20"><text:s/>the<text:s/>quality<text:s/>and<text:s/>credibility<text:s/>of<text:s/>the<text:s/>IGC<text:s/>programme’s<text:s/>outputs,<text:s/>compounded<text:s/>by<text:s/>its<text:s/>country<text:s/>teams’<text:s/></text:span><text:span text:style-name="T246_21">consistent<text:s/>engagement</text:span><text:span text:style-name="T246_22"><text:s/>over<text:s/>the<text:s/>programme’s<text:s/>17<text:s/>years<text:s/>of<text:s/>operation,<text:s/></text:span><text:span text:style-name="T246_23">that</text:span><text:span text:style-name="T246_24"><text:s/>partner<text:s/>government</text:span><text:span text:style-name="T246_25">s</text:span><text:span text:style-name="T246_26"><text:s/>are<text:s/>able<text:s/>and<text:s/>willing<text:s/>to</text:span><text:span text:style-name="T246_27"><text:s/></text:span><text:span text:style-name="T246_28">ta</text:span><text:span text:style-name="T246_29">sk</text:span><text:span text:style-name="T246_30"><text:s/>IGC</text:span><text:span text:style-name="T246_31"><text:s/></text:span><text:span text:style-name="T246_32">repeatedly</text:span><text:span text:style-name="T246_33"><text:s/>over<text:s/>multiple<text:s/>years<text:s/>with<text:s/>applying<text:s/></text:span><text:span text:style-name="T246_34">its</text:span><text:span text:style-name="T246_35"><text:s/>expertise<text:s/>to<text:s/></text:span><text:span text:style-name="T246_36">individual<text:s/></text:span><text:span text:style-name="T246_37">policy<text:s/>question</text:span><text:span text:style-name="T246_38">s.<text:s/>T</text:span><text:span text:style-name="T246_39">hese<text:s/>raw<text:s/>examples<text:s/>of<text:s/>influence<text:s/>can<text:s/>then<text:s/>be<text:s/>assessed<text:s/>and<text:s/>scrutinised<text:s/>for<text:s/>evidence<text:s/>of<text:s/>transformational<text:s/>change</text:span><text:span text:style-name="T246_40"><text:s/>to<text:s/>arrive<text:s/>at<text:s/>the<text:s/>total<text:s/>for<text:s/>Outcome<text:s/>Indicator<text:s/>1</text:span><text:span text:style-name="T246_41">.</text:span></text:p>
        <text:p text:style-name="P247"/>
        <text:p text:style-name="P248"><text:span text:style-name="T248_1">Recommendation</text:span><text:span text:style-name="T248_2">:<text:s/>For<text:s/>Intermediate<text:s/>Outcome<text:s/>2,<text:s/>IGC<text:s/>reported<text:s/>that<text:s/>nine<text:s/>papers<text:s/>(including<text:s/>working<text:s/>papers)<text:s/>received<text:s/>over<text:s/>10<text:s/>citations<text:s/>in<text:s/>academic<text:s/>journals,<text:s/>representing<text:s/>a<text:s/>significant<text:s/>overperformance<text:s/>compared<text:s/>to<text:s/>this<text:s/>reporting<text:s/>period’s<text:s/>target<text:s/>of<text:s/></text:span><text:span text:style-name="T248_3">three.<text:s/></text:span><text:span text:style-name="T248_4">The<text:s/>programme<text:s/>also<text:s/>overperformed<text:s/>in<text:s/>the<text:s/>previous<text:s/>reporting<text:s/>period.<text:s/>Since<text:s/>citations<text:s/>will<text:s/>continue<text:s/>to<text:s/>grow<text:s/>for<text:s/>historical<text:s/>IGC<text:s/>work,<text:s/>the<text:s/>FY26/27<text:s/>target<text:s/>may<text:s/>be<text:s/>modest<text:s/>and<text:s/>should<text:s/>be<text:s/>reviewed.</text:span></text:p>
        <text:p text:style-name="P249"/>
        <text:p text:style-name="P250"><text:span text:style-name="T250_1">Justify<text:s/>whether<text:s/>the<text:s/></text:span><text:span text:style-name="T250_2">programme</text:span><text:span text:style-name="T250_3"><text:s/>should<text:s/>continue,<text:s/>based<text:s/>on<text:s/>its<text:s/>own<text:s/>merits<text:s/>and<text:s/>in<text:s/>the<text:s/>context<text:s/>of<text:s/>the<text:s/>wider<text:s/>portfolio<text:s/></text:span></text:p>
        <text:p text:style-name="P251"/>
        <text:p text:style-name="P252"><text:span text:style-name="T252_1">The<text:s/>IGC<text:s/></text:span><text:span text:style-name="T252_2">programme</text:span><text:span text:style-name="T252_3"><text:s/>represents<text:s/>a<text:s/>unique<text:s/>offer<text:s/>within<text:s/>FCDO’s<text:s/>research<text:s/></text:span><text:span text:style-name="T252_4">programme</text:span><text:span text:style-name="T252_5"><text:s/>portfolio<text:s/></text:span><text:span text:style-name="T252_6">in<text:s/>that</text:span><text:span text:style-name="T252_7"><text:s/>it<text:s/>bridges<text:s/>the<text:s/>gap<text:s/>between<text:s/>academic<text:s/>research<text:s/>and<text:s/>policymakers<text:s/>in-country.<text:s/>It<text:s/>continues<text:s/>to<text:s/></text:span><text:span text:style-name="T252_8">build<text:s/>and<text:s/>deepen<text:s/>its<text:s/>impact<text:s/>on<text:s/>both<text:s/>academic<text:s/>debate<text:s/>and<text:s/>in-country<text:s/>policy<text:s/>process</text:span><text:span text:style-name="T252_9">,<text:s/>building<text:s/>on<text:s/>17<text:s/>years<text:s/>of<text:s/>experience<text:s/>and<text:s/>refinement<text:s/>of<text:s/>operations.</text:span></text:p>
        <text:p text:style-name="P253"/>
        <text:p text:style-name="P254"><text:span text:style-name="T254_1">The<text:s/>programme<text:s/>is<text:s/></text:span><text:span text:style-name="T254_2">in<text:s/>the<text:s/></text:span><text:span text:style-name="T254_3">late</text:span><text:span text:style-name="T254_4"><text:s/>stages<text:s/></text:span><text:span text:style-name="T254_5">of<text:s/>its<text:s/>Phase<text:s/>3<text:s/>contract,<text:s/>which<text:s/>will<text:s/></text:span><text:span text:style-name="T254_6">end<text:s/></text:span><text:span text:style-name="T254_7">in<text:s/>September<text:s/>2026.<text:s/></text:span><text:span text:style-name="T254_8">At<text:s/>this<text:s/>juncture,</text:span><text:span text:style-name="T254_9"><text:s/></text:span><text:span text:style-name="T254_10">the<text:s/></text:span><text:span text:style-name="T254_11">objective<text:s/></text:span><text:span text:style-name="T254_12">is</text:span><text:span text:style-name="T254_13"><text:s/>to<text:s/>gather<text:s/>lessons<text:s/>learned</text:span><text:span text:style-name="T254_14">,<text:s/></text:span><text:span text:style-name="T254_15">plan</text:span><text:span text:style-name="T254_16"><text:s/></text:span><text:span text:style-name="T254_17">and<text:s/></text:span><text:span text:style-name="T254_18">maintain<text:s/></text:span><text:span text:style-name="T254_19">functionality</text:span><text:span text:style-name="T254_20"><text:s/>while<text:s/></text:span><text:span text:style-name="T254_21">ensur</text:span><text:span text:style-name="T254_22">ing<text:s/>as<text:s/>far<text:s/>as<text:s/>possible<text:s/>a<text:s/>smooth<text:s/>transition<text:s/>to<text:s/>the<text:s/>programme’s<text:s/>next<text:s/>phase.</text:span></text:p>
        <text:p text:style-name="P255"/>
        <text:p text:style-name="P256"/>
        <text:p text:style-name="P257"><text:span text:style-name="T257_1">C.<text:s/>DETAILED<text:s/>OUTPUT<text:s/>SCORING</text:span></text:p>
        <text:p text:style-name="P258"/>
        <text:p text:style-name="P259"><text:span text:style-name="T259_1">OUTPUT<text:s/>1:<text:s/>Policy<text:s/>Influencing</text:span></text:p>
        <text:p text:style-name="P260"/>
        <table:table table:style-name="Table8">
          <table:table-column table:style-name="Column32"/>
          <table:table-column table:style-name="Column33"/>
          <table:table-column table:style-name="Column34"/>
          <table:table-column table:style-name="Column35"/>
          <table:table-column table:style-name="Column36"/>
          <table:table-row table:style-name="Row42">
            <table:table-cell table:style-name="Cell131">
              <text:p text:style-name="P261"><text:span text:style-name="T261_1">Output<text:s/>Title<text:s/></text:span></text:p>
            </table:table-cell>
            <table:table-cell table:style-name="Cell132" table:number-columns-spanned="4">
              <text:p text:style-name="P262"><text:span text:style-name="T262_1">IGC<text:s/>influences<text:s/>policy<text:s/>discussion<text:s/>in<text:s/>resident<text:s/>countries,<text:s/>non-resident<text:s/>countries<text:s/>and<text:s/>with<text:s/>regional<text:s/>and<text:s/>global<text:s/>stakeholders.</text:span></text:p>
            </table:table-cell>
            <table:covered-table-cell/>
            <table:covered-table-cell/>
            <table:covered-table-cell/>
          </table:table-row>
          <table:table-row table:style-name="Row43">
            <table:table-cell table:style-name="Cell133" table:number-columns-spanned="2">
              <text:p text:style-name="P263"><text:span text:style-name="T263_1">Output<text:s/>number:<text:s/></text:span></text:p>
            </table:table-cell>
            <table:covered-table-cell/>
            <table:table-cell table:style-name="Cell134">
              <text:p text:style-name="P264"><text:span text:style-name="T264_1">1</text:span></text:p>
            </table:table-cell>
            <table:table-cell table:style-name="Cell135">
              <text:p text:style-name="P265"><text:span text:style-name="T265_1">Output<text:s/>Score:<text:s/></text:span></text:p>
            </table:table-cell>
            <table:table-cell table:style-name="Cell136">
              <text:p text:style-name="P266"><text:span text:style-name="T266_1">A+</text:span></text:p>
            </table:table-cell>
          </table:table-row>
          <table:table-row table:style-name="Row44">
            <table:table-cell table:style-name="Cell137" table:number-columns-spanned="2">
              <text:p text:style-name="P267"><text:span text:style-name="T267_1">Impact<text:s/>weighting<text:s/>(%):<text:s text:c="2"/></text:span></text:p>
            </table:table-cell>
            <table:covered-table-cell/>
            <table:table-cell table:style-name="Cell138">
              <text:p text:style-name="P268"><text:span text:style-name="T268_1">45</text:span></text:p>
            </table:table-cell>
            <table:table-cell table:style-name="Cell139">
              <text:p text:style-name="P269"><text:span text:style-name="T269_1">Weighting<text:s/>revised<text:s/>since<text:s/>last<text:s/>AR?<text:s/></text:span></text:p>
            </table:table-cell>
            <table:table-cell table:style-name="Cell140">
              <text:p text:style-name="P270"><text:span text:style-name="T270_1">No</text:span></text:p>
            </table:table-cell>
          </table:table-row>
        </table:table>
        <text:p text:style-name="P271"/>
        <table:table table:style-name="Table9">
          <table:table-column table:style-name="Column37"/>
          <table:table-column table:style-name="Column38"/>
          <table:table-column table:style-name="Column39"/>
          <table:table-row table:style-name="Row45">
            <table:table-cell table:style-name="Cell141">
              <text:p text:style-name="P272"><text:span text:style-name="T272_1">Indicator(s)</text:span></text:p>
            </table:table-cell>
            <table:table-cell table:style-name="Cell142">
              <text:p text:style-name="P273"><text:span text:style-name="T273_1">Milestone(s)<text:s/>for<text:s/>this<text:s/>review</text:span></text:p>
            </table:table-cell>
            <table:table-cell table:style-name="Cell143">
              <text:p text:style-name="P274"><text:span text:style-name="T274_1">Progress<text:s/></text:span></text:p>
            </table:table-cell>
          </table:table-row>
          <table:table-row table:style-name="Row46">
            <table:table-cell table:style-name="Cell144">
              <text:p text:style-name="P275"><text:span text:style-name="T275_1">1.1<text:s/>-<text:s/>National<text:s/>policy<text:s/>influencing<text:s/>(resident)</text:span><text:span text:style-name="T275_2"> </text:span></text:p>
              <text:p text:style-name="P276"><text:span text:style-name="T276_1">A)<text:s/>Number<text:s/>of<text:s/>instances<text:s/>of<text:s/>IGC<text:s/>projects<text:s/>contributing<text:s/>to<text:s/>national<text:s/>or<text:s/>sub-national<text:s/>policy<text:s/>discussions<text:s/>and/or<text:s/>processes<text:s/>in<text:s/>resident<text:s/>countries.<text:s/>Indicated<text:s/>by:<text:s/>A)<text:s/>combined<text:s/>number<text:s/>of<text:s/>'Level<text:s/>3s'<text:s/>and<text:s/>'Level<text:s/>4s'<text:s/>in<text:s/>resident<text:s/>countries;<text:s/>and<text:s/>B)<text:s/>Annual<text:s/>proportion<text:s/>of<text:s/>'Level<text:s/>3s'<text:s/>ranked<text:s/>as<text:s/>'High'<text:s/>or<text:s/>'Medium'.</text:span></text:p>
            </table:table-cell>
            <table:table-cell table:style-name="Cell145">
              <text:p text:style-name="P277"><text:span text:style-name="T277_1">A)<text:s/></text:span><text:span text:style-name="T277_2">68</text:span><text:span text:style-name="T277_3"><text:s/>(</text:span><text:span text:style-name="T277_4">2</text:span><text:span text:style-name="T277_5">99</text:span><text:span text:style-name="T277_6">)</text:span><text:span text:style-name="T277_7">*</text:span><text:span text:style-name="T277_8"><text:line-break/></text:span><text:span text:style-name="T277_9"><text:s/></text:span><text:span text:style-name="T277_10"><text:line-break/></text:span></text:p>
              <text:p text:style-name="P278"><text:span text:style-name="T278_1">B)<text:s/>85%</text:span></text:p>
              <text:p text:style-name="P279"/>
              <text:p text:style-name="P280"><text:span text:style-name="T280_1">*All<text:s/>figures<text:s/>in<text:s/>brackets<text:s/>()<text:s/>refer<text:s/>to<text:s/>cumulative<text:s/>targets.</text:span></text:p>
            </table:table-cell>
            <table:table-cell table:style-name="Cell146">
              <text:p text:style-name="P281"><text:span text:style-name="T281_1">A)<text:s/></text:span><text:span text:style-name="T281_2">89</text:span><text:span text:style-name="T281_3"><text:s/>(</text:span><text:span text:style-name="T281_4">384</text:span><text:span text:style-name="T281_5">)</text:span></text:p>
              <text:p text:style-name="P282"><text:span text:style-name="T282_1">=<text:s/>EXCEEDED</text:span><text:span text:style-name="T282_2"><text:line-break/></text:span><text:span text:style-name="T282_3"><text:s/></text:span><text:span text:style-name="T282_4"><text:line-break/></text:span><text:span text:style-name="T282_5">B)<text:s/></text:span><text:span text:style-name="T282_6">76</text:span></text:p>
              <text:p text:style-name="P283"><text:span text:style-name="T283_1">=<text:s/>NOT<text:s/>MET</text:span></text:p>
              <text:p text:style-name="P284"/>
            </table:table-cell>
          </table:table-row>
          <table:table-row table:style-name="Row47">
            <table:table-cell table:style-name="Cell147">
              <text:p text:style-name="P285"><text:span text:style-name="T285_1">1.2<text:s/>-<text:s/>Production<text:s/>of<text:s/>new<text:s/>final<text:s/>outputs</text:span><text:span text:style-name="T285_2"> </text:span></text:p>
              <text:p text:style-name="P286"><text:span text:style-name="T286_1">Resident<text:s/>country<text:s/>programmes<text:s/>with<text:s/>a<text:s/>minimum<text:s/>number<text:s/>of<text:s/>projects<text:s/>producing<text:s/>new<text:s/>final<text:s/>outputs,<text:s/>responding<text:s/>to<text:s/>country<text:s/>strategy,<text:s/>dependent<text:s/>on<text:s/>their<text:s/>budget<text:s/>size.   </text:span></text:p>
            </table:table-cell>
            <table:table-cell table:style-name="Cell148">
              <text:p text:style-name="P287"><text:span text:style-name="T287_1">All<text:s/>country<text:s/>programmes<text:s/>produce<text:s/>a<text:s/>minimum<text:s/>number<text:s/>of<text:s/>outputs<text:s/>based<text:s/>on<text:s/>country<text:s/>programme<text:s/>size</text:span></text:p>
            </table:table-cell>
            <table:table-cell table:style-name="Cell149">
              <text:p text:style-name="P288"><text:span text:style-name="T288_1">Verified<text:s/>10<text:s/>of<text:s/>10<text:s/>countries<text:s/>achieved</text:span></text:p>
              <text:p text:style-name="P289"><text:span text:style-name="T289_1">=<text:s/></text:span><text:span text:style-name="T289_2">MET</text:span></text:p>
            </table:table-cell>
          </table:table-row>
          <table:table-row table:style-name="Row48">
            <table:table-cell table:style-name="Cell150">
              <text:p text:style-name="P290"><text:span text:style-name="T290_1">1.3<text:s/>-<text:s/>Country-specific<text:s/>strategies</text:span><text:span text:style-name="T290_2"> </text:span></text:p>
              <text:p text:style-name="P291"><text:span text:style-name="T291_1">Resident<text:s/>country<text:s/>programmes<text:s/>achieving<text:s/>at<text:s/>least<text:s/>2<text:s/>of<text:s/>their<text:s/>annual<text:s/>strategic<text:s/>objectives,<text:s/>as<text:s/>agreed<text:s/>prior<text:s/>with<text:s/>the<text:s/>IGC<text:s/>Hub<text:s/>and<text:s/>shared<text:s/>with<text:s/>FCDO.   </text:span></text:p>
            </table:table-cell>
            <table:table-cell table:style-name="Cell151">
              <text:p text:style-name="P292"><text:span text:style-name="T292_1">All<text:s/>countries<text:s/>achieve<text:s/>at<text:s/>least<text:s/>two<text:s/>targets</text:span></text:p>
              <text:p text:style-name="P293"/>
            </table:table-cell>
            <table:table-cell table:style-name="Cell152">
              <text:p text:style-name="P294"><text:span text:style-name="T294_1">Verified<text:s/></text:span><text:span text:style-name="T294_2">10</text:span><text:span text:style-name="T294_3"><text:s/>of<text:s/></text:span><text:span text:style-name="T294_4">10</text:span><text:span text:style-name="T294_5"><text:s/>countries<text:s/>achieved</text:span></text:p>
              <text:p text:style-name="P295"><text:span text:style-name="T295_1">=<text:s/></text:span><text:span text:style-name="T295_2">MET</text:span></text:p>
            </table:table-cell>
          </table:table-row>
          <table:table-row table:style-name="Row49">
            <table:table-cell table:style-name="Cell153">
              <text:p text:style-name="P296"><text:span text:style-name="T296_1">1.4<text:s/>-<text:s/>National<text:s/>policy<text:s/>influencing<text:s/>(non-resident)</text:span><text:span text:style-name="T296_2"> </text:span></text:p>
              <text:p text:style-name="P297"><text:span text:style-name="T297_1">Number<text:s/>of<text:s/>instances<text:s/>of<text:s/>IGC<text:s/>projects<text:s/>contributing<text:s/>to<text:s/>national<text:s/>or<text:s/>sub-national<text:s/>policy<text:s/>discussions<text:s/>in<text:s/>non-resident<text:s/>countries.<text:s/>Indicated<text:s/>by<text:s/>combined<text:s/>number<text:s/>of<text:s/>Level<text:s/>3s<text:s/>and<text:s/>Level<text:s/>4s<text:s/>in<text:s/>non-resident<text:s/>countries.</text:span></text:p>
            </table:table-cell>
            <table:table-cell table:style-name="Cell154">
              <text:p text:style-name="P298"><text:span text:style-name="T298_1">10</text:span><text:span text:style-name="T298_2"><text:s/>(</text:span><text:span text:style-name="T298_3">50</text:span><text:span text:style-name="T298_4">)</text:span></text:p>
              <text:p text:style-name="P299"/>
            </table:table-cell>
            <table:table-cell table:style-name="Cell155">
              <text:p text:style-name="P300"><text:span text:style-name="T300_1">11</text:span><text:span text:style-name="T300_2"><text:s/>(</text:span><text:span text:style-name="T300_3">58</text:span><text:span text:style-name="T300_4">)</text:span></text:p>
              <text:p text:style-name="P301"><text:span text:style-name="T301_1">=<text:s/></text:span><text:span text:style-name="T301_2">EXCEEDED<text:s/></text:span><text:span text:style-name="T301_3"><text:line-break/></text:span></text:p>
            </table:table-cell>
          </table:table-row>
          <table:table-row table:style-name="Row50">
            <table:table-cell table:style-name="Cell156">
              <text:p text:style-name="P302"><text:span text:style-name="T302_1">1.5<text:s/>–<text:s/>Responsive<text:s/>Policy<text:s/>Function<text:s/>strategies</text:span><text:span text:style-name="T302_2"> </text:span></text:p>
              <text:p text:style-name="P303"><text:span text:style-name="T303_1">RPF<text:s/>teams<text:s/>that<text:s/>achieve<text:s/>at<text:s/>least<text:s/>2<text:s/>of<text:s/>their<text:s/>annual<text:s/>strategic<text:s/>objectives,<text:s/>as<text:s/>agreed<text:s/>prior<text:s/>across<text:s/>the<text:s/>IGC<text:s/>Hub<text:s/>and<text:s/>shared<text:s/>with<text:s/>FCDO.</text:span></text:p>
            </table:table-cell>
            <table:table-cell table:style-name="Cell157">
              <text:p text:style-name="P304"><text:span text:style-name="T304_1">Each<text:s/>team<text:s/>achieves<text:s/>at<text:s/>least<text:s/>two<text:s/>targets</text:span></text:p>
              <text:p text:style-name="P305"/>
            </table:table-cell>
            <table:table-cell table:style-name="Cell158">
              <text:p text:style-name="P306"><text:span text:style-name="T306_1">Verified<text:s/>4<text:s/>of<text:s/>4<text:s/>teams<text:s/>achieved<text:s/>this<text:s/>target</text:span></text:p>
              <text:p text:style-name="P307"><text:span text:style-name="T307_1">=<text:s/></text:span><text:span text:style-name="T307_2">MET</text:span></text:p>
            </table:table-cell>
          </table:table-row>
          <table:table-row table:style-name="Row51">
            <table:table-cell table:style-name="Cell159">
              <text:p text:style-name="P308"><text:span text:style-name="T308_1">1.6<text:s/>-<text:s/>Regional<text:s/>and<text:s/>global<text:s/>policy<text:s/>influencing</text:span><text:span text:style-name="T308_2"> </text:span></text:p>
              <text:p text:style-name="P309"><text:span text:style-name="T309_1">Number<text:s/>of<text:s/>instances<text:s/>of<text:s/>the<text:s/>IGC<text:s/>directly<text:s/>affecting<text:s/>policy<text:s/>discussions<text:s/>and/or<text:s/>processes<text:s/>on<text:s/>a<text:s/>regional<text:s/>and<text:s/>global<text:s/>scale.<text:s/>Indicated<text:s/>by<text:s/>combined<text:s/>number<text:s/>of<text:s/>Level<text:s/>3s<text:s/>and<text:s/>Level<text:s/>4s<text:s/>with<text:s/>regional<text:s/>and<text:s/>global<text:s/>stakeholders.</text:span></text:p>
            </table:table-cell>
            <table:table-cell table:style-name="Cell160">
              <text:p text:style-name="P310"><text:span text:style-name="T310_1">2<text:s/>(</text:span><text:span text:style-name="T310_2">8</text:span><text:span text:style-name="T310_3">)</text:span></text:p>
              <text:p text:style-name="P311"/>
            </table:table-cell>
            <table:table-cell table:style-name="Cell161">
              <text:p text:style-name="P312"><text:span text:style-name="T312_1">13</text:span><text:span text:style-name="T312_2"><text:s/>(</text:span><text:span text:style-name="T312_3">41</text:span><text:span text:style-name="T312_4">)</text:span></text:p>
              <text:p text:style-name="P313"><text:span text:style-name="T313_1">=<text:s/>EXCEEDED</text:span></text:p>
            </table:table-cell>
          </table:table-row>
          <table:table-row table:style-name="Row52">
            <table:table-cell table:style-name="Cell162">
              <text:p text:style-name="P314"><text:span text:style-name="T314_1">1.7<text:s/>-<text:s/>Regional<text:s/>and<text:s/>global<text:s/>policy<text:s/>engagement</text:span><text:span text:style-name="T314_2"> </text:span></text:p>
              <text:p text:style-name="P315"><text:span text:style-name="T315_1">Number<text:s/>of<text:s/>engagements<text:s/>by<text:s/>IGC<text:s/>staff<text:s/>and<text:s/>IGC<text:s/>affiliates<text:s/>talking<text:s/>on<text:s/>behalf<text:s/>of<text:s/>the<text:s/>IGC<text:s/>at<text:s/>regional<text:s/>and<text:s/>global<text:s/>policy<text:s/>forums<text:s/>with<text:s/>significant<text:s/>audience<text:s/>feedback. </text:span></text:p>
            </table:table-cell>
            <table:table-cell table:style-name="Cell163">
              <text:p text:style-name="P316"><text:span text:style-name="T316_1">3<text:s/></text:span><text:span text:style-name="T316_2">(</text:span><text:span text:style-name="T316_3">24</text:span><text:span text:style-name="T316_4">)</text:span></text:p>
              <text:p text:style-name="P317"/>
            </table:table-cell>
            <table:table-cell table:style-name="Cell164">
              <text:p text:style-name="P318"><text:span text:style-name="T318_1">7<text:s/></text:span><text:span text:style-name="T318_2">(</text:span><text:span text:style-name="T318_3">35</text:span><text:span text:style-name="T318_4">)</text:span></text:p>
              <text:p text:style-name="P319"><text:span text:style-name="T319_1">=<text:s/>EXCEEDED</text:span></text:p>
              <text:p text:style-name="P320"/>
            </table:table-cell>
          </table:table-row>
        </table:table>
        <text:p text:style-name="P321"/>
        <text:p text:style-name="P322"><text:span text:style-name="T322_1">Briefly<text:s/>describe<text:s/>the<text:s/>output’s<text:s/>activities<text:s/>and<text:s/>provide<text:s/>supporting<text:s/>narrative<text:s/>for<text:s/>the<text:s/>score.<text:s/></text:span></text:p>
        <text:p text:style-name="P323"><text:span text:style-name="T323_1">Output<text:s/>1<text:s/>captures<text:s/>the<text:s/>IGC’s<text:s/>policy<text:s/>influencing<text:s/>work<text:s/>across<text:s/>all<text:s/>its<text:s/>functions:<text:s/>the<text:s/>resident<text:s/>country<text:s/>programme;<text:s/>the<text:s/>responsive<text:s/>policy<text:s/>function;<text:s/>and<text:s/>thematic<text:s/>work<text:s/>aimed<text:s/>at<text:s/></text:span><text:span text:style-name="T323_2">reaching</text:span><text:span text:style-name="T323_3"><text:s/>regional<text:s/>and<text:s/>global<text:s/>audience</text:span><text:span text:style-name="T323_4">s</text:span><text:span text:style-name="T323_5">,<text:s/>including<text:s/>via</text:span><text:span text:style-name="T323_6"><text:s/>c</text:span><text:span text:style-name="T323_7">ross</text:span><text:span text:style-name="T323_8">-</text:span><text:span text:style-name="T323_9">geography<text:s/></text:span><text:span text:style-name="T323_10">policy<text:s/>initiatives.</text:span><text:span text:style-name="T323_11"><text:s/></text:span><text:span text:style-name="T323_12">IGC<text:s/></text:span><text:span text:style-name="T323_13">has<text:s/></text:span><text:span text:style-name="T323_14">strong</text:span><text:span text:style-name="T323_15"><text:s/>and<text:s/>influential<text:s/>relationships<text:s/></text:span><text:span text:style-name="T323_16">with<text:s/>partner<text:s/>Governments</text:span><text:span text:style-name="T323_17"><text:s/>and<text:s/></text:span><text:span text:style-name="T323_18">international<text:s/>institutions<text:s/></text:span><text:span text:style-name="T323_19">across<text:s/>a<text:s/>wide<text:s/>range<text:s/>of<text:s/>growth-related<text:s/>issues</text:span><text:span text:style-name="T323_20">.<text:s/>Over<text:s/>this<text:s/>reporting<text:s/>period,<text:s/>I</text:span><text:span text:style-name="T323_21">GC<text:s/>has<text:s/>gathered<text:s/>evidence<text:s/>of<text:s/>IGC<text:s/>advice<text:s/>informing</text:span><text:span text:style-name="T323_22"><text:s/>and<text:s/></text:span><text:span text:style-name="T323_23">sparking<text:s/>influential<text:s/>conversations<text:s/>with<text:s/>key<text:s/>policymakers<text:s/>across<text:s/>19<text:s/>countries,<text:s/>demonstrating<text:s/>IGC’s<text:s/>impact<text:s/>beyond<text:s/>its<text:s/>resident<text:s/>network<text:s/>of<text:s/>ten<text:s/>country<text:s/>offices.</text:span><text:span text:style-name="T323_24"><text:s/></text:span></text:p>
        <text:p text:style-name="P324"><text:span text:style-name="T324_1">IGC<text:s/></text:span><text:span text:style-name="T324_2">is<text:s/>effective<text:s/></text:span><text:span text:style-name="T324_3">in</text:span><text:span text:style-name="T324_4"><text:s/></text:span><text:span text:style-name="T324_5">u</text:span><text:span text:style-name="T324_6">sing<text:s/>these</text:span><text:span text:style-name="T324_7"><text:s/>networks</text:span><text:span text:style-name="T324_8"><text:s/>to<text:s/>influence<text:s/>policy</text:span><text:span text:style-name="T324_9">,<text:s/>as<text:s/>demonstrated<text:s/>by<text:s/>th</text:span><text:span text:style-name="T324_10">is<text:s/>output’s</text:span><text:span text:style-name="T324_11"><text:s/>results</text:span><text:span text:style-name="T324_12">.</text:span><text:span text:style-name="T324_13"><text:s/></text:span><text:span text:style-name="T324_14">IGC<text:s/></text:span><text:span text:style-name="T324_15">exceeded<text:s/></text:span><text:span text:style-name="T324_16">its<text:s/>milestone<text:s/>for<text:s/>4<text:s/>indicators,<text:s/></text:span><text:span text:style-name="T324_17">and<text:s/></text:span><text:span text:style-name="T324_18">met<text:s/></text:span><text:span text:style-name="T324_19">a<text:s/>further<text:s/>3,</text:span><text:span text:style-name="T324_20"><text:s/>while</text:span><text:span text:style-name="T324_21"><text:s/>1<text:s/>indicator<text:s/></text:span><text:span text:style-name="T324_22">milestone<text:s/></text:span><text:span text:style-name="T324_23">was<text:s/></text:span><text:span text:style-name="T324_24">not<text:s/>met.</text:span><text:span text:style-name="T324_25"><text:s/></text:span><text:span text:style-name="T324_26">This<text:s/>indicator,<text:s/>1.1B,<text:s/>tracks<text:s/>percentage<text:s/>of<text:s/>Level<text:s/>3<text:s/>projects<text:s/>that<text:s/>achieved<text:s/>medium<text:s/>or<text:s/>high<text:s/>policy<text:s/>impact<text:s/>within<text:s/>the<text:s/>Level<text:s/>3<text:s/>bracket</text:span><text:span text:style-name="T324_27">.</text:span><text:span text:style-name="T324_28"><text:s/>IGC<text:s/>did<text:s/>not<text:s/>meet<text:s/>the</text:span><text:span text:style-name="T324_29"><text:s/>85</text:span><text:span text:style-name="T324_30">%<text:s/></text:span><text:span text:style-name="T324_31"><text:s/>target</text:span><text:span text:style-name="T324_32">,<text:s/></text:span><text:span text:style-name="T324_33">(76%<text:s/>for<text:s/>this<text:s/>reporting<text:s/>period<text:s/>compared<text:s/>to<text:s/>84%<text:s/>for<text:s/>the<text:s/>previous<text:s/>reporting<text:s/>period</text:span><text:span text:style-name="T324_34">)</text:span><text:span text:style-name="T324_35">.</text:span><text:span text:style-name="T324_36">However</text:span><text:span text:style-name="T324_37">,<text:s/>progress<text:s/>was<text:s/>strong<text:s/></text:span><text:span text:style-name="T324_38">enough<text:s/>overall<text:s/>to<text:s/>merit<text:s/>a<text:s/></text:span><text:span text:style-name="T324_39">A</text:span><text:span text:style-name="T324_40">+<text:s/>score<text:s/>for<text:s/>this<text:s/>output.</text:span></text:p>
        <text:p text:style-name="P325"><text:span text:style-name="T325_1">The<text:s/>IGC<text:s/>continues<text:s/>to<text:s/>drive<text:s/>real-world<text:s/>change</text:span><text:span text:style-name="T325_2">.</text:span><text:span text:style-name="T325_3"><text:s/></text:span><text:span text:style-name="T325_4">I</text:span><text:span text:style-name="T325_5">n<text:s/>FY24/25,<text:s/></text:span><text:span text:style-name="T325_6">the<text:s/>programme</text:span><text:span text:style-name="T325_7"><text:s/></text:span><text:span text:style-name="T325_8">reported<text:s/>89<text:s/></text:span><text:span text:style-name="T325_9">cases<text:s/>of<text:s/>policy<text:s/>impact<text:s/>(Level<text:s/>3<text:s/>and<text:s/>4</text:span><text:span text:style-name="T325_10">:<text:s/>Output<text:s/>1.1</text:span><text:span text:style-name="T325_11">)</text:span><text:span text:style-name="T325_12"><text:s/>for<text:s/>FCDO<text:s/>Phase<text:s/>3-</text:span><text:span text:style-name="T325_13">funded<text:s/>work</text:span><text:span text:style-name="T325_14"><text:s/>in<text:s/>resident<text:s/>countries</text:span><text:span text:style-name="T325_15">,</text:span><text:span text:style-name="T325_16"><text:s/>compared<text:s/>to<text:s/>a<text:s/>target<text:s/>of<text:s/>68</text:span><text:span text:style-name="T325_17">.</text:span><text:span text:style-name="T325_18"><text:s/></text:span><text:span text:style-name="T325_19">The<text:s/>remainder<text:s/>of<text:s/>projects<text:s/></text:span><text:span text:style-name="T325_20">in<text:s/>resident<text:s/>countries<text:s/></text:span><text:span text:style-name="T325_21">(</text:span><text:span text:style-name="T325_22">302<text:s/>of<text:s/>3</text:span><text:span text:style-name="T325_23">8</text:span><text:span text:style-name="T325_24">2<text:s/>in<text:s/>total</text:span><text:span text:style-name="T325_25">)<text:s/>attained<text:s/></text:span><text:span text:style-name="T325_26">Level<text:s/>1<text:s/></text:span><text:span text:style-name="T325_27">or<text:s/></text:span><text:span text:style-name="T325_28">2<text:s/>status,<text:s/>meaning<text:s/>that final<text:s/>outputs<text:s/>and<text:s/>results<text:s/>of<text:s/>a<text:s/>project<text:s/>have<text:s/>been<text:s/>shared<text:s/>with<text:s/>the<text:s/>relevant<text:s/>stakeholders,<text:s/>but<text:s/>not<text:s/>discussed<text:s/>in<text:s/>depth</text:span><text:span text:style-name="T325_29">,<text:s/>or<text:s/>are<text:s/>still<text:s/>ongoing,<text:s/>not<text:s/>having<text:s/>yet<text:s/>produced<text:s/>final<text:s/>findings<text:s/>for<text:s/>dissemination</text:span><text:span text:style-name="T325_30">.</text:span></text:p>
        <text:p text:style-name="P326"><text:span text:style-name="T326_1">Across<text:s/>all<text:s/>p</text:span><text:span text:style-name="T326_2">rojects</text:span><text:span text:style-name="T326_3">,</text:span><text:span text:style-name="T326_4"><text:s/>IGC<text:s/>achieved<text:s/>11</text:span><text:span text:style-name="T326_5">3</text:span><text:span text:style-name="T326_6"><text:s/>instances<text:s/>of<text:s/>policy<text:s/>impact<text:s/></text:span><text:span text:style-name="T326_7">thanks<text:s/>to<text:s/>core<text:s/>IGC<text:s/>Phase<text:s/>3<text:s/>funding</text:span><text:span text:style-name="T326_8"><text:s/></text:span><text:span text:style-name="T326_9">in<text:s/>the<text:s/>reporting<text:s/>period.</text:span><text:span text:style-name="T326_10"><text:s/>This</text:span><text:span text:style-name="T326_11"><text:s/></text:span><text:span text:style-name="T326_12">figure<text:s/>comprises<text:s/>the<text:s/>89<text:s/>instances<text:s/>of<text:s/>policy<text:s/>influencing<text:s/>in<text:s/>country<text:s/>offices,<text:s/></text:span><text:span text:style-name="T326_13">combined<text:s/>with<text:s/>11<text:s/>instances<text:s/>of<text:s/>policy<text:s/>influencing<text:s/>(Level<text:s/>3<text:s/>or<text:s/>4)<text:s/>at<text:s/>the<text:s/>national<text:s/>level<text:s/>in<text:s/></text:span><text:span text:style-name="T326_14">non-resident<text:s/>countries<text:s/>(Indicator<text:s/>1.4</text:span><text:span text:style-name="T326_15"><text:s/>-<text:s/>this<text:s/>includes<text:s/></text:span><text:span text:style-name="T326_16">some<text:s/>research<text:s/>produced<text:s/>by<text:s/></text:span><text:span text:style-name="T326_17">thematic<text:s/>initiatives<text:s/>and<text:s/>flexible<text:s/>engagements</text:span><text:span text:style-name="T326_18">)<text:s/></text:span><text:span text:style-name="T326_19">alongside<text:s/></text:span><text:span text:style-name="T326_20">11<text:s/>instances<text:s/>of<text:s/>global<text:s/>or<text:s/>regio</text:span><text:span text:style-name="T326_21">nal<text:s/>influencing<text:s/>(Indicator<text:s/>1.6</text:span><text:span text:style-name="T326_22"><text:s/>-<text:s/>includes<text:s/>some<text:s/>research<text:s/>produced<text:s/>by<text:s/>thematic<text:s/>initiatives<text:s/>and<text:s/>some<text:s/>not<text:s/>country-specific<text:s/>events,<text:s/>such<text:s/>as</text:span><text:span text:style-name="T326_23"><text:s/></text:span><text:span text:style-name="T326_24">Africa-wide<text:s/>conference<text:s/>on<text:s/></text:span><text:span text:style-name="T326_25">tax<text:s/>for</text:span><text:span text:style-name="T326_26"><text:s/></text:span><text:span text:style-name="T326_27">growth</text:span><text:span text:style-name="T326_28">).</text:span><text:span text:style-name="T326_29"><text:s/></text:span></text:p>
        <text:p text:style-name="P327"><text:span text:style-name="T327_1">When<text:s/>c</text:span><text:span text:style-name="T327_2">ross</text:span><text:span text:style-name="T327_3">-</text:span><text:span text:style-name="T327_4">referenced<text:s/>with<text:s/>Output<text:s/>2,<text:s/>which<text:s/>tracks<text:s/>which<text:s/>IGC-funded<text:s/>papers<text:s/>were<text:s/>published<text:s/>in<text:s/>academic<text:s/>journals,<text:s/></text:span><text:span text:style-name="T327_5">we<text:s/>find<text:s/>that<text:s/>only<text:s/></text:span><text:span text:style-name="T327_6">a<text:s/>small<text:s/>subset<text:s/>of<text:s/></text:span><text:span text:style-name="T327_7">5<text:s/></text:span><text:span text:style-name="T327_8">projects</text:span><text:span text:style-name="T327_9"><text:s/></text:span><text:span text:style-name="T327_10">under<text:s/>this<text:s/>reporting</text:span><text:span text:style-name="T327_11"><text:s/>period<text:s/>were<text:s/>deemed<text:s/>both<text:s/>to<text:s/>have<text:s/>influenced<text:s/></text:span><text:span text:style-name="T327_12">both<text:s/></text:span><text:span text:style-name="T327_13">policy<text:s/>discussions<text:s/>(</text:span><text:span text:style-name="T327_14">the<text:s/>113<text:s/>projects<text:s/>that<text:s/>attained<text:s/>a<text:s/></text:span><text:span text:style-name="T327_15">Level<text:s/>3<text:s/>or<text:s/>4)<text:s/>and<text:s/></text:span><text:span text:style-name="T327_16">also</text:span><text:span text:style-name="T327_17"><text:s/>influenced<text:s/>frontier<text:s/>academic<text:s/>debate</text:span><text:span text:style-name="T327_18"><text:s/>(</text:span><text:span text:style-name="T327_19">the<text:s/>11<text:s/>projects<text:s/>that<text:s/>were<text:s/>accepted<text:s/>for<text:s/>publication<text:s/>in<text:s/>an<text:s/>academic<text:s/>journal).</text:span><text:span text:style-name="T327_20"><text:s/></text:span></text:p>
        <text:p text:style-name="P328"><text:span text:style-name="T328_1">While<text:s/>only<text:s/>5<text:s/>projects<text:s/>meet<text:s/></text:span><text:span text:style-name="T328_2">these<text:s/>criteria</text:span><text:span text:style-name="T328_3">,<text:s/>this<text:s/>shows<text:s/>that<text:s/>almost<text:s/>half<text:s/>of<text:s/></text:span><text:span text:style-name="T328_4">the<text:s/>11<text:s/></text:span><text:span text:style-name="T328_5">papers<text:s/>accepted<text:s/>to<text:s/>academic<text:s/>journals<text:s/>had<text:s/></text:span><text:span text:style-name="T328_6">clear,<text:s/></text:span><text:span text:style-name="T328_7">demonstrable<text:s/>policy<text:s/>impact</text:span><text:span text:style-name="T328_8"><text:note text:note-class="footnote"><text:note-citation/><text:note-body><text:p text:style-name="P329"><text:span text:style-name="T329_1"><text:s/></text:span><text:span text:style-name="T329_2">This<text:s/>figure<text:s/>is<text:s/>imperfect,<text:s/>as<text:s/>it<text:s/>is<text:s/>difficult<text:s/>to<text:s/>measure<text:s/>impact<text:s/>in<text:s/>a<text:s/>single<text:s/>year,<text:s/>and<text:s/>the<text:s/>proportion<text:s/>of<text:s/>projects<text:s/>that<text:s/>are<text:s/>both<text:s/>published<text:s/>and<text:s/>high-impact<text:s/>may<text:s/>increase<text:s/>with<text:s/>time,<text:s/>or<text:s/>some<text:s/>projects<text:s/>may<text:s/>not<text:s/>individually<text:s/>be<text:s/>considered<text:s/>high-</text:span><text:span text:style-name="T329_3">impact,<text:s/>but</text:span><text:span text:style-name="T329_4"><text:s/>may<text:s/>form<text:s/>part<text:s/>of<text:s/>a<text:s/>cluster<text:s/>of<text:s/>projects<text:s/>that,<text:s/>taken<text:s/>together,<text:s/>were<text:s/>highly<text:s/>impactfu</text:span><text:span text:style-name="T329_5">l.</text:span></text:p></text:note-body></text:note></text:span><text:span text:style-name="T329_6">.<text:s/></text:span><text:span text:style-name="T329_7">T</text:span><text:span text:style-name="T329_8">his<text:s/></text:span><text:span text:style-name="T329_9">correlation<text:s/>is<text:s/>encouraging,<text:s/>demonstrating<text:s/>that<text:s/>work<text:s/>that<text:s/>pushes<text:s/>the<text:s/>academic<text:s/>frontier<text:s/></text:span><text:span text:style-name="T329_10">can<text:s/>frequently<text:s/>impact<text:s/>policy,<text:s/>showing<text:s/>the<text:s/>IGC<text:s/>programme’s<text:s/>twin<text:s/>aims<text:s/></text:span><text:span text:style-name="T329_11">can<text:s/>act<text:s/>in<text:s/>a</text:span><text:span text:style-name="T329_12"><text:s/>complementary</text:span><text:span text:style-name="T329_13"><text:s/>way.</text:span><text:span text:style-name="T329_14"><text:s/>One<text:s/>single<text:s/>project<text:s/></text:span><text:span text:style-name="T329_15">-<text:s/></text:span><text:span text:style-name="T329_16">Measuring<text:s/></text:span><text:span text:style-name="T329_17">U</text:span><text:span text:style-name="T329_18">rban<text:s/></text:span><text:span text:style-name="T329_19">A</text:span><text:span text:style-name="T329_20">ccessibility:<text:s/>Evidence<text:s/>from<text:s/>Kampala</text:span><text:span text:style-name="T329_21"><text:s/>-</text:span><text:span text:style-name="T329_22"><text:s/></text:span><text:span text:style-name="T329_23">was<text:s/>awarded<text:s/>a<text:s/>Level<text:s/>3<text:s/>for<text:s/>policy<text:s/>impact<text:s/>and<text:s/>was<text:s/>published<text:s/>in<text:s/>a<text:s/></text:span><text:span text:style-name="T329_24">top<text:s/>5</text:span><text:span text:style-name="T329_25"><text:s/>journal.</text:span><text:span text:style-name="T329_26"><text:s/></text:span><text:span text:style-name="T329_27">Justifications</text:span><text:span text:style-name="T329_28"><text:s/>for<text:s/>the<text:s/>level<text:s/>of<text:s/>policy<text:s/>influence<text:s/>a</text:span><text:span text:style-name="T329_29">ttained<text:s/>by</text:span><text:span text:style-name="T329_30"><text:s/>the</text:span><text:span text:style-name="T329_31"><text:s/></text:span><text:span text:style-name="T329_32">projects<text:s/></text:span><text:span text:style-name="T329_33">in<text:s/>the<text:s/>table<text:s/>below<text:s/></text:span><text:span text:style-name="T329_34">may<text:s/>be<text:s/>found<text:s/>at<text:s/>Annex<text:s/>3.</text:span></text:p>
        <table:table table:style-name="Table10">
          <table:table-column table:style-name="Column40"/>
          <table:table-column table:style-name="Column41"/>
          <table:table-column table:style-name="Column42"/>
          <table:table-column table:style-name="Column43"/>
          <table:table-column table:style-name="Column44"/>
          <table:table-column table:style-name="Column45"/>
          <table:table-row table:style-name="Row53">
            <table:table-cell table:style-name="Cell165">
              <text:p text:style-name="P330"><text:span text:style-name="T330_1">Title</text:span></text:p>
            </table:table-cell>
            <table:table-cell table:style-name="Cell166">
              <text:p text:style-name="P331"><text:span text:style-name="T331_1">Principle<text:s/>investigator</text:span></text:p>
            </table:table-cell>
            <table:table-cell table:style-name="Cell167">
              <text:p text:style-name="P332"><text:span text:style-name="T332_1">Geographical<text:s/>focus</text:span></text:p>
            </table:table-cell>
            <table:table-cell table:style-name="Cell168">
              <text:p text:style-name="P333"><text:span text:style-name="T333_1">Theme</text:span></text:p>
            </table:table-cell>
            <table:table-cell table:style-name="Cell169">
              <text:p text:style-name="P334"><text:span text:style-name="T334_1">Level<text:s/>of<text:s/>policy<text:s/>influence<text:s/></text:span><text:span text:style-name="T334_2">(as<text:s/>assessed<text:s/>by<text:s/>IGC)</text:span></text:p>
            </table:table-cell>
            <table:table-cell table:style-name="Cell170">
              <text:p text:style-name="P335"><text:span text:style-name="T335_1">Top-5</text:span><text:span text:style-name="T335_2"><text:s/>journal?</text:span></text:p>
            </table:table-cell>
          </table:table-row>
          <table:table-row table:style-name="Row54">
            <table:table-cell table:style-name="Cell171">
              <text:p text:style-name="P336"><text:span text:style-name="T336_1">ETH-22247/The<text:s/>Economic<text:s/>Impact<text:s/>of<text:s/>Sustainability<text:s/>Standards<text:s/>on<text:s/>Smallholder<text:s/>Coffee</text:span></text:p>
            </table:table-cell>
            <table:table-cell table:style-name="Cell172">
              <text:p text:style-name="P337"><text:span text:style-name="T337_1">Tesfaye</text:span><text:span text:style-name="T337_2"><text:s/></text:span><text:span text:style-name="T337_3"><text:s/>Berihun</text:span></text:p>
            </table:table-cell>
            <table:table-cell table:style-name="Cell173">
              <text:p text:style-name="P338"><text:span text:style-name="T338_1">Ethiopia</text:span></text:p>
            </table:table-cell>
            <table:table-cell table:style-name="Cell174">
              <text:p text:style-name="P339"><text:span text:style-name="T339_1">Firms,<text:s/>trade<text:s/>and<text:s/>productivity</text:span></text:p>
            </table:table-cell>
            <table:table-cell table:style-name="Cell175">
              <text:p text:style-name="P340"><text:span text:style-name="T340_1">3-H</text:span></text:p>
            </table:table-cell>
            <table:table-cell table:style-name="Cell176">
              <text:p text:style-name="P341"><text:span text:style-name="T341_1">No</text:span></text:p>
            </table:table-cell>
          </table:table-row>
          <table:table-row table:style-name="Row55">
            <table:table-cell table:style-name="Cell177">
              <text:p text:style-name="P342"><text:span text:style-name="T342_1">IND-23014/The<text:s/></text:span><text:span text:style-name="T342_2">Value<text:s/>of<text:s/>Forecasts:<text:s/></text:span><text:span text:style-name="T342_3">Experimental<text:s/></text:span><text:span text:style-name="T342_4">Evidence<text:s/>from<text:s/>Developing-Country<text:s/>Agriculture</text:span></text:p>
            </table:table-cell>
            <table:table-cell table:style-name="Cell178">
              <text:p text:style-name="P343"><text:span text:style-name="T343_1">Fiona<text:s/>Burlig,<text:s/>Erin<text:s/>Kelley</text:span></text:p>
            </table:table-cell>
            <table:table-cell table:style-name="Cell179">
              <text:p text:style-name="P344"><text:span text:style-name="T344_1">India</text:span></text:p>
            </table:table-cell>
            <table:table-cell table:style-name="Cell180">
              <text:p text:style-name="P345"><text:span text:style-name="T345_1">Energy<text:s/>and<text:s/>Environment</text:span></text:p>
            </table:table-cell>
            <table:table-cell table:style-name="Cell181">
              <text:p text:style-name="P346"><text:span text:style-name="T346_1">4</text:span></text:p>
            </table:table-cell>
            <table:table-cell table:style-name="Cell182">
              <text:p text:style-name="P347"><text:span text:style-name="T347_1">No</text:span></text:p>
            </table:table-cell>
          </table:table-row>
          <table:table-row table:style-name="Row56">
            <table:table-cell table:style-name="Cell183">
              <text:p text:style-name="P348"><text:span text:style-name="T348_1">MOZ-22</text:span><text:span text:style-name="T348_2">190</text:span><text:span text:style-name="T348_3">/Do<text:s/></text:span><text:span text:style-name="T348_4">Social<text:s/>Interactions<text:s/>Help<text:s/>to<text:s/>Integrate<text:s/></text:span><text:span text:style-name="T348_5">Internally<text:s/>Displaced<text:s/>People?<text:s/></text:span><text:span text:style-name="T348_6">Evidence<text:s/>from<text:s/>Mozambique</text:span></text:p>
            </table:table-cell>
            <table:table-cell table:style-name="Cell184">
              <text:p text:style-name="P349"><text:span text:style-name="T349_1">Henrique<text:s/>Barros</text:span></text:p>
            </table:table-cell>
            <table:table-cell table:style-name="Cell185">
              <text:p text:style-name="P350"><text:span text:style-name="T350_1">Mozambique</text:span></text:p>
            </table:table-cell>
            <table:table-cell table:style-name="Cell186">
              <text:p text:style-name="P351"><text:span text:style-name="T351_1">State<text:s/>effectiveness</text:span></text:p>
            </table:table-cell>
            <table:table-cell table:style-name="Cell187">
              <text:p text:style-name="P352"><text:span text:style-name="T352_1">3-M</text:span></text:p>
            </table:table-cell>
            <table:table-cell table:style-name="Cell188">
              <text:p text:style-name="P353"><text:span text:style-name="T353_1">No</text:span></text:p>
            </table:table-cell>
          </table:table-row>
          <table:table-row table:style-name="Row57">
            <table:table-cell table:style-name="Cell189">
              <text:p text:style-name="P354"><text:span text:style-name="T354_1">PAK-20184/</text:span><text:span text:style-name="T354_2">Using<text:s/>Preference<text:s/>Parameter<text:s/>Estimates<text:s/>to<text:s/>Optimize<text:s/>Public<text:s/>Sector<text:s/>Wage<text:s/>Contracts:<text:s/>A<text:s/>Field<text:s/>Study<text:s/>in<text:s/>Pakistan</text:span></text:p>
            </table:table-cell>
            <table:table-cell table:style-name="Cell190">
              <text:p text:style-name="P355"><text:span text:style-name="T355_1">Michael<text:s/>Callen,<text:s/>Karrar<text:s/>Hussain</text:span></text:p>
            </table:table-cell>
            <table:table-cell table:style-name="Cell191">
              <text:p text:style-name="P356"><text:span text:style-name="T356_1">Pakistan</text:span></text:p>
            </table:table-cell>
            <table:table-cell table:style-name="Cell192">
              <text:p text:style-name="P357"><text:span text:style-name="T357_1">State<text:s/>Effectiveness</text:span></text:p>
              <text:p text:style-name="P358"/>
            </table:table-cell>
            <table:table-cell table:style-name="Cell193">
              <text:p text:style-name="P359"><text:span text:style-name="T359_1">3-M</text:span></text:p>
            </table:table-cell>
            <table:table-cell table:style-name="Cell194">
              <text:p text:style-name="P360"><text:span text:style-name="T360_1">No</text:span></text:p>
            </table:table-cell>
          </table:table-row>
          <table:table-row table:style-name="Row58">
            <table:table-cell table:style-name="Cell195">
              <text:p text:style-name="P361"><text:span text:style-name="T361_1">UGA-23045/Measuring<text:s/></text:span><text:span text:style-name="T361_2">Urban<text:s/>Accessibility</text:span><text:span text:style-name="T361_3">:<text:s/>Evidence<text:s/>from<text:s/>Kampala</text:span></text:p>
            </table:table-cell>
            <table:table-cell table:style-name="Cell196">
              <text:p text:style-name="P362"><text:span text:style-name="T362_1">Victor<text:s/>Couture,<text:s/></text:span><text:span text:style-name="T362_2">Prottoy</text:span><text:span text:style-name="T362_3"><text:s/>Akbar,<text:s/>Adam<text:s/>Storeygard,<text:s/>Gilles<text:s/>Duranton</text:span></text:p>
            </table:table-cell>
            <table:table-cell table:style-name="Cell197">
              <text:p text:style-name="P363"><text:span text:style-name="T363_1">Uganda</text:span></text:p>
            </table:table-cell>
            <table:table-cell table:style-name="Cell198">
              <text:p text:style-name="P364"><text:span text:style-name="T364_1">Cities</text:span></text:p>
            </table:table-cell>
            <table:table-cell table:style-name="Cell199">
              <text:p text:style-name="P365"><text:span text:style-name="T365_1">3-L</text:span></text:p>
            </table:table-cell>
            <table:table-cell table:style-name="Cell200">
              <text:p text:style-name="P366"><text:span text:style-name="T366_1">Yes</text:span></text:p>
            </table:table-cell>
          </table:table-row>
        </table:table>
        <text:p text:style-name="P367"/>
        <text:p text:style-name="P368"><text:span text:style-name="T368_1">Level<text:s/>4<text:s/>successes</text:span></text:p>
        <text:p text:style-name="P369"><text:span text:style-name="T369_1">Of<text:s/>the</text:span><text:span text:style-name="T369_2"><text:s/>89<text:s/>Level<text:s/>3<text:s/>and<text:s/>Level<text:s/>4<text:s/>cases<text:s/>of<text:s/>policy<text:s/>influence<text:s/>in<text:s/>resident<text:s/>countries</text:span><text:span text:style-name="T369_3">,<text:s/></text:span><text:span text:style-name="T369_4">18</text:span><text:span text:style-name="T369_5"><text:s/></text:span><text:span text:style-name="T369_6">led<text:s/>to<text:s/>a<text:s/>significant<text:s/>change<text:s/>in<text:s/>policy,<text:s/>processes,<text:s/>or<text:s/>strategy<text:s/>at<text:s/>the<text:s/>local,<text:s/>national,<text:s/>regional<text:s/>or<text:s/>global<text:s/>level.</text:span><text:span text:style-name="T369_7">2</text:span><text:span text:style-name="T369_8"><text:s/></text:span><text:span text:style-name="T369_9">The</text:span><text:span text:style-name="T369_10"><text:s/>18<text:s/>projects<text:s/>from<text:s/>the<text:s/>Phase<text:s/>3<text:s/>FCDO<text:s/>grant<text:s/></text:span><text:span text:style-name="T369_11">contribute<text:s/>to</text:span><text:span text:style-name="T369_12"><text:s/></text:span><text:span text:style-name="T369_13">a<text:s/></text:span><text:span text:style-name="T369_14">total<text:s/></text:span><text:span text:style-name="T369_15">of</text:span><text:span text:style-name="T369_16"><text:s/>2</text:span><text:span text:style-name="T369_17">5</text:span><text:span text:style-name="T369_18"><text:s/></text:span><text:span text:style-name="T369_19">Level<text:s/>4</text:span><text:span text:style-name="T369_20"><text:s/>cases<text:s/></text:span><text:span text:style-name="T369_21">reported<text:s/></text:span><text:span text:style-name="T369_22">among<text:s/></text:span><text:span text:style-name="T369_23">al</text:span><text:span text:style-name="T369_24">l<text:s/></text:span><text:span text:style-name="T369_25">IGC</text:span><text:span text:style-name="T369_26"><text:s/>projects<text:s/>under<text:s/>this<text:s/>reporting<text:s/>period,<text:s/></text:span><text:span text:style-name="T369_27">or<text:s/>18%<text:s/>of<text:s/>all<text:s/>projects<text:s/>–</text:span><text:span text:style-name="T369_28"><text:s/></text:span><text:span text:style-name="T369_29">compris</text:span><text:span text:style-name="T369_30">ing</text:span><text:span text:style-name="T369_31"><text:s/></text:span><text:span text:style-name="T369_32">18<text:s/>projects<text:s/>from<text:s/>the<text:s/>FCDO<text:s/>Phase<text:s/>3<text:s/>grant,<text:s/></text:span><text:span text:style-name="T369_33">four</text:span><text:span text:style-name="T369_34"><text:s/>from<text:s/>other<text:s/>FCDO<text:s/>grants<text:s/></text:span><text:span text:style-name="T369_35">(i.e.<text:s/>bilateral<text:s/>Post<text:s/>funding)</text:span><text:span text:style-name="T369_36"><text:s/></text:span><text:span text:style-name="T369_37">and<text:s/></text:span><text:span text:style-name="T369_38">three</text:span><text:span text:style-name="T369_39"><text:s/>from<text:s/>other<text:s/>grants.</text:span><text:span text:style-name="T369_40"><text:s/></text:span></text:p>
        <text:p text:style-name="P370"><text:span text:style-name="T370_1">Level<text:s/>3<text:s/>successes</text:span><text:span text:style-name="T370_2"><text:s/></text:span></text:p>
        <text:p text:style-name="P371"><text:span text:style-name="T371_1">71</text:span><text:span text:style-name="T371_2"><text:s/>instances<text:s/></text:span><text:span text:style-name="T371_3">were<text:s/>defined<text:s/>as<text:s/>attaining<text:s/>“Level<text:s/>3”<text:s/>in<text:s/>terms<text:s/>of<text:s/>impact.<text:s/>This<text:s/>category<text:s/>describes<text:s/>instances</text:span><text:span text:style-name="T371_4"><text:s/>where<text:s/>a</text:span><text:span text:style-name="T371_5"><text:s/>project<text:s/>has<text:s/>been<text:s/>the<text:s/>subject<text:s/>of<text:s/>successful<text:s/>hearing<text:s/>with<text:s/>senior/influential<text:s/>policymakers,<text:s/>with<text:s/>evidence<text:s/>that<text:s/>recommendations<text:s/>were<text:s/>internalised<text:s/>and/or<text:s/>that<text:s/>the<text:s/>ideas<text:s/>exchanged<text:s/>influenced<text:s/>policy<text:s/>discussions.</text:span><text:span text:style-name="T371_6"><text:s/></text:span></text:p>
        <text:p text:style-name="P372"><text:span text:style-name="T372_1">The<text:s/>Level<text:s/>3<text:s/>category<text:s/>is<text:s/>divided<text:s/>into<text:s/>three<text:s/>subcategories,<text:s/></text:span><text:span text:style-name="T372_2">“h</text:span><text:span text:style-name="T372_3">igh</text:span><text:span text:style-name="T372_4">”<text:s/>(</text:span><text:span text:style-name="T372_5">the<text:s/>strongest<text:s/></text:span><text:span text:style-name="T372_6">level</text:span><text:span text:style-name="T372_7"><text:s/>of<text:s/>stakeholder<text:s/>internalisation,<text:s/>characterised<text:s/>by<text:s/>detailed<text:s/>feedback,<text:s/>close<text:s/>collaboration<text:s/>between<text:s/>researchers<text:s/>and<text:s/>stakeholders,<text:s/>private<text:s/>dissemination<text:s/>to<text:s/>decision<text:s/>makers,<text:s/>commitment<text:s/>to<text:s/>action,<text:s/>and<text:s/>potential<text:s/>future<text:s/>policy<text:s/>decisions</text:span><text:span text:style-name="T372_8">),<text:s/>“m</text:span><text:span text:style-name="T372_9">ediu</text:span><text:span text:style-name="T372_10">m”<text:s/>(in</text:span><text:span text:style-name="T372_11">-depth<text:s/>internalisation<text:s/>with<text:s/>valid<text:s/>evidence,<text:s/>consistent<text:s/>engagement,<text:s/>and<text:s/>stakeholder<text:s/>involvement<text:s/>in<text:s/>project<text:s/>design<text:s/>or<text:s/>implementation</text:span><text:span text:style-name="T372_12">)<text:s/>and<text:s/>“low”<text:s/>(</text:span><text:span text:style-name="T372_13">weaker<text:s/>stakeholder<text:s/>internalisation,<text:s/>with<text:s/>limited,<text:s/>indirect<text:s/>engagement<text:s/>and<text:s/>dissemination<text:s/>of<text:s/>interim<text:s/>results</text:span><text:span text:style-name="T372_14">)</text:span><text:span text:style-name="T372_15">.</text:span></text:p>
        <text:p text:style-name="P373"><text:span text:style-name="T373_1">Examples<text:s/></text:span><text:span text:style-name="T373_2">of<text:s/>Level<text:s/>3<text:s/>and<text:s/>4<text:s/>projects<text:s/>below</text:span><text:span text:style-name="T373_3">:</text:span></text:p>
        <text:p text:style-name="P374"/>
        <table:table table:style-name="Table11">
          <table:table-column table:style-name="Column46"/>
          <table:table-row table:style-name="Row59">
            <table:table-cell table:style-name="Cell201">
              <text:p text:style-name="P375"><text:span text:style-name="T375_1">Level<text:s/>3<text:s/>case<text:s/>study:</text:span><text:span text:style-name="T375_2"><text:s/></text:span><text:span text:style-name="T375_3"><text:a xlink:type="simple" office:target-frame-name="_blank" xlink:href="https://www.theigc.org/collections/improving-government-civil-service-performance-diagnostics-reform-ghana-rct"><text:span text:style-name="T375_4">Strengthening<text:s/>performance<text:s/>assessments<text:s/>in<text:s/>Ghana</text:span></text:a></text:span><text:span text:style-name="T375_5"><text:s/></text:span></text:p>
              <text:p text:style-name="P376"><text:span text:style-name="T376_1">To<text:s/>improve<text:s/>the<text:s/>functioning<text:s/>of<text:s/>public<text:s/>institutions,<text:s/>governments<text:s/>need<text:s/>to<text:s/>assess<text:s/>their<text:s/>performance, identify challenges,<text:s/>and<text:s/>develop<text:s/>effective<text:s/>solutions.<text:s/>In<text:s/>Ghana,<text:s/>the<text:s/>IGC<text:s/>is<text:s/>partnering<text:s/>with<text:s/>the<text:s/>Office<text:s/>of<text:s/>the<text:s/>Head<text:s/>of<text:s/>Civil<text:s/>Service<text:s/>(OHCS)<text:s/>to<text:s/>explore<text:s/>how<text:s/>different<text:s/>approaches<text:s/>to<text:s/>self-assessment<text:s/>can<text:s/>lead<text:s/>to<text:s/>better<text:s/>reforms.<text:s/>Although<text:s/>the<text:s/>research<text:s/>is<text:s/>ongoing,<text:s/>an<text:s/>early<text:s/>achievement<text:s/>has<text:s/>been<text:s/>the<text:s/>delivery<text:s/>of<text:s/>hands-on<text:s/>training<text:s/>in<text:s/>government<text:s/>analytics<text:s/>using<text:s/>R</text:span><text:span text:style-name="T376_2"><text:s/>(an<text:s/>open-source<text:s/>programming<text:s/>language<text:s/>designed<text:s/>for<text:s/>statistical<text:s/>computing,<text:s/>data<text:s/>analysis<text:s/>and<text:s/></text:span><text:span text:style-name="T376_3">visualisation)</text:span><text:span text:style-name="T376_4">for</text:span><text:span text:style-name="T376_5"><text:s/>OHCS<text:s/>staff.<text:s/>The<text:s/>training<text:s/>has<text:s/>proven<text:s/>useful<text:s/>in<text:s/>preparing<text:s/>their<text:s/>annual<text:s/>reports.<text:s/>The<text:s/>Head<text:s/>of<text:s/>Civil<text:s/>Service<text:s/>expressed<text:s/>appreciation<text:s/>for<text:s/>the<text:s/>IGC’s<text:s/>support,<text:s/>describing<text:s/>the<text:s/>training<text:s/>as<text:s/>a<text:s/>lasting<text:s/>contribution<text:s/>to<text:s/>governance<text:s/>improvement<text:s/>and<text:s/>valuable<text:s/>for<text:s/>their<text:s/>day-to-day<text:s/>work.<text:s/>This<text:s/>strong<text:s/>collaboration<text:s/>and<text:s/>positive<text:s/>feedback<text:s/>reflect<text:s/>meaningful<text:s/>early-stage<text:s/>impact.</text:span></text:p>
            </table:table-cell>
          </table:table-row>
        </table:table>
        <text:p text:style-name="P377"><text:span text:style-name="T377_1">Level<text:s/>4<text:s/>case<text:s/>study:<text:s/>Contributing<text:s/>to<text:s/>a<text:s/>100-day<text:s/>post-election<text:s/>Action<text:s/>Plan<text:s/>in<text:s/>Mozambique.<text:s/></text:span></text:p>
        <text:p text:style-name="P378"><text:span text:style-name="T378_1">Following<text:s/>elections<text:s/>in<text:s/>early<text:s/>2025,<text:s/>one<text:s/>in<text:s/>six<text:s/>policies<text:s/>in<text:s/>the<text:s/>new<text:s/>government's<text:s/>100-Day<text:s/>Plan<text:s/>were<text:s/>attributable<text:s/>to<text:s/>IGC<text:s/>research<text:s/>and<text:s/>policy<text:s/>engagement<text:s/>in<text:s/>partnership<text:s/>with<text:s/>Mozambique's<text:s/>Association<text:s/>of<text:s/>Economists,<text:s/>earning<text:s/>IGC<text:s/>the<text:s/>acknowledgement<text:s/>of<text:s/>President<text:s/>Daniel<text:s/>Chapo.</text:span></text:p>
        <text:p text:style-name="P379"><text:span text:style-name="T379_1">In<text:s/>December<text:s/>2024,<text:s/>the<text:s/>IGC<text:s/>Mozambique<text:s/>research<text:s/>team<text:s/>held<text:s/>a<text:s/>meeting<text:s/>with<text:s/>Mozambique’s<text:s/>President-elect,<text:s/>Daniel<text:s/>Chapo,<text:s/>and<text:s/>presented<text:s/>their<text:s/>proposals.<text:s/>The<text:s/></text:span><text:span text:style-name="T379_2">President-elect</text:span><text:span text:style-name="T379_3"><text:s/>acknowledged<text:s/>the<text:s/>recommendations<text:s/>and<text:s/>committed<text:s/>to<text:s/>integrating<text:s/>some<text:s/>of<text:s/>them<text:s/>into<text:s/>his<text:s/>administration’s<text:s/>initial<text:s/>policy<text:s/>framework.<text:s/>A<text:s/>follow-up<text:s/>meeting<text:s/>was<text:s/>held<text:s/>on<text:s/>the<text:s/></text:span><text:span text:style-name="T379_4">30th</text:span><text:span text:style-name="T379_5"><text:s/>January<text:s/>2025<text:s/>with<text:s/>the<text:s/>Minister<text:s/>of<text:s/>Economy,<text:s/>Dr.<text:s/>Basilio<text:s/>Muhate,<text:s/>to<text:s/>begin<text:s/>the<text:s/>process<text:s/>for<text:s/>implementing<text:s/>and<text:s/>operationalising<text:s/>the<text:s/>proposals<text:s/>that<text:s/>the<text:s/>IGC<text:s/>team<text:s/>had<text:s/>put<text:s/>forward.<text:s/>During<text:s/>this<text:s/>meeting,<text:s/>the<text:s/>Ministry<text:s/>explicitly<text:s/>acknowledged<text:s/>alignment<text:s/>with<text:s/>AMECON-IGC's<text:s/>vision<text:s/>and<text:s/>expressed<text:s/>openness<text:s/>to<text:s/>formal<text:s/>collaboration<text:s/>on<text:s/>reform<text:s/>implementation.<text:s/>On<text:s/>4<text:s/>February<text:s/>2025,<text:s/>the<text:s/>official<text:s/>100-Day<text:s/>Government<text:s/>Action<text:s/>Plan<text:s/>was<text:s/>publicised,<text:s/>including<text:s/>13<text:s/>out<text:s/>of<text:s/>the<text:s/>77<text:s/>actions<text:s/>proposed<text:s/>by<text:s/>the<text:s/>IGC-AMECON<text:s/>technical<text:s/>document.<text:s/>The<text:s/>IGC<text:s/>monitoring<text:s/>team<text:s/>awarded<text:s/>this<text:s/>project<text:s/>a<text:s/>policy<text:s/>impact<text:s/>level<text:s/>of<text:s/>4.</text:span></text:p>
        <text:p text:style-name="P380"/>
        <text:p text:style-name="P381"/>
        <text:p text:style-name="P382"><text:span text:style-name="T382_1">Responsiveness</text:span></text:p>
        <text:p text:style-name="P383"><text:span text:style-name="T383_1">IGC</text:span><text:span text:style-name="T383_2"><text:s/>work<text:s/>is</text:span><text:span text:style-name="T383_3"><text:s/>frequently<text:s/>initiated<text:s/></text:span><text:span text:style-name="T383_4">in<text:s/>response<text:s/>to<text:s/>stakeholders'<text:s/>requests<text:s/>and<text:s/>is<text:s/>designed<text:s/>to<text:s/>be<text:s/>flexible<text:s/>and<text:s/>short-term,<text:s/>allowing<text:s/></text:span><text:span text:style-name="T383_5">the<text:s/>programme</text:span><text:span text:style-name="T383_6"><text:s/>to<text:s/>meet<text:s/>immediate<text:s/>policymaker<text:s/>needs<text:s/>effectively.<text:s/>To<text:s/>better<text:s/>understand<text:s/>the<text:s/>nature<text:s/>and<text:s/>scope<text:s/>of<text:s/>responsiveness,<text:s/></text:span><text:span text:style-name="T383_7">LSE</text:span><text:span text:style-name="T383_8"><text:s/>categorise</text:span><text:span text:style-name="T383_9">s</text:span><text:span text:style-name="T383_10"><text:s/>these<text:s/>engagements<text:s/>into<text:s/>four<text:s/>types:<text:s/></text:span><text:span text:style-name="T383_11">s</text:span><text:span text:style-name="T383_12">elf-contained<text:s/>research<text:s/>projects<text:s/>or<text:s/>pilots;<text:s/></text:span><text:span text:style-name="T383_13">e</text:span><text:span text:style-name="T383_14">xpert<text:s/>advice<text:s/>and<text:s/>responsive<text:s/>policy<text:s/>analysis;<text:s/></text:span><text:span text:style-name="T383_15">c</text:span><text:span text:style-name="T383_16">apacity<text:s/>building;<text:s/>and<text:s/></text:span><text:span text:style-name="T383_17">s</text:span><text:span text:style-name="T383_18">ynthesis<text:s/>of<text:s/>existing<text:s/>knowledge.<text:s/></text:span></text:p>
        <text:p text:style-name="P384"><text:span text:style-name="T384_1">Of<text:s/>the<text:s/>140<text:s/>policy<text:s/>impact<text:s/>cases<text:s/>awarded<text:s/>this<text:s/>year,<text:s/></text:span><text:span text:style-name="T384_2">53<text:s/>(38%)<text:s/>were<text:s/></text:span><text:span text:style-name="T384_3">initiated<text:s/>in</text:span><text:span text:style-name="T384_4"><text:s/>response<text:s/>to<text:s/>stakeholder<text:s/>needs</text:span><text:span text:style-name="T384_5">.<text:s/>These<text:s/>included:<text:s/>22<text:s/>self-contained<text:s/>research<text:s/>projects<text:s/>or<text:s/>pilots,<text:s/>15<text:s/>cases<text:s/>of<text:s/>expert<text:s/>advice<text:s/>and<text:s/>policy<text:s/>analysis,<text:s/>10<text:s/>involving<text:s/>capacity<text:s/>building<text:s/>and<text:s/>development,</text:span><text:span text:style-name="T384_6"><text:s/>and<text:s/>six</text:span><text:span text:style-name="T384_7"><text:s/>comprising<text:s/>synthesis<text:s/>of<text:s/>existing<text:s/>knowledge. </text:span><text:span text:style-name="T384_8">This<text:s/>is<text:s/>an<text:s/>important<text:s/>statistic<text:s/>and<text:s/>will<text:s/>continue<text:s/>to<text:s/>be<text:s/>tracked<text:s/></text:span><text:span text:style-name="T384_9">informally<text:s/>and</text:span><text:span text:style-name="T384_10"><text:s/>considered<text:s/>for<text:s/>future<text:s/>inclusion<text:s/>in<text:s/>the<text:s/>programme’s<text:s/></text:span><text:span text:style-name="T384_11">logframe</text:span><text:span text:style-name="T384_12">.</text:span></text:p>
        <text:p text:style-name="P385"><text:span text:style-name="T385_1">To<text:s/>better<text:s/>understand<text:s/>demand<text:s/>for<text:s/>short-term<text:s/>requests,<text:s/>since<text:s/></text:span><text:span text:style-name="T385_2">this<text:s/>year</text:span><text:span text:style-name="T385_3"><text:s/>IGC<text:s/>has<text:s/>tracked<text:s/>projects<text:s/>that<text:s/>arise<text:s/>from<text:s/>direct<text:s/>policy<text:s/>asks<text:s/>and<text:s/>categorised<text:s/>them<text:s/>into<text:s/>four<text:s/>types:<text:s/>(</text:span><text:span text:style-name="T385_4">i</text:span><text:span text:style-name="T385_5">)<text:s/>self-contained<text:s/>research<text:s/>projects<text:s/>or<text:s/>pilots;<text:s/>(ii)<text:s/>expert<text:s/>advice<text:s/>and<text:s/>responsive<text:s/>policy<text:s/>analysis;<text:s/>(iii)<text:s/>capacity<text:s/>building;<text:s/>and<text:s/>(iv)<text:s/>synthesis<text:s/>of<text:s/>existing<text:s/>knowledge.<text:s/></text:span></text:p>
        <text:p text:style-name="P386"><text:span text:style-name="T386_1">Of<text:s/>the<text:s/>140<text:s/>policy<text:s/>impact<text:s/>cases<text:s/>awarded<text:s/>this<text:s/>year,<text:s/>53<text:s/>(38%)<text:s/>were<text:s/>initiated<text:s/>in<text:s/>response<text:s/>to<text:s/>stakeholder<text:s/>needs.<text:s/>These<text:s/>included<text:s/>22<text:s/>self-contained<text:s/>research<text:s/>projects<text:s/>or<text:s/>pilots,<text:s/>15<text:s/>cases<text:s/>of<text:s/></text:span><text:span text:style-name="T386_2">expert<text:s/>advice<text:s/>and<text:s/>policy<text:s/>analysis,<text:s/>10<text:s/>involving<text:s/>capacity<text:s/>building<text:s/>and<text:s/>development,<text:s/>and<text:s/>6<text:s/>comprising<text:s/></text:span><text:span text:style-name="T386_3">syntheses</text:span><text:span text:style-name="T386_4"><text:s/>of<text:s/>existing<text:s/>knowledge.<text:s/></text:span><text:span text:style-name="T386_5">T</text:span><text:span text:style-name="T386_6">his<text:s/>is<text:s/>an<text:s/>important<text:s/>statistic<text:s/>and<text:s/>will<text:s/>continue<text:s/>to<text:s/>be<text:s/>tracked<text:s/>informally</text:span><text:span text:style-name="T386_7">.<text:s/></text:span><text:span text:style-name="T386_8">To</text:span><text:span text:style-name="T386_9"><text:s/>note</text:span><text:span text:style-name="T386_10">,</text:span><text:span text:style-name="T386_11"><text:s/></text:span><text:span text:style-name="T386_12">the<text:s/>categorisation<text:s/>is<text:s/>imperfect</text:span><text:span text:style-name="T386_13">.<text:s/></text:span><text:span text:style-name="T386_14"><text:s/></text:span><text:span text:style-name="T386_15">A</text:span><text:span text:style-name="T386_16">ll<text:s/>projects<text:s/>involve</text:span><text:span text:style-name="T386_17"><text:s/>some<text:s/>level<text:s/>of</text:span><text:span text:style-name="T386_18"><text:s/>co-generation<text:s/>with<text:s/>counterparts;<text:s/>the<text:s/>categorisation<text:s/>is<text:s/>done<text:s/>retroactively<text:s/>based<text:s/>on<text:s/>available<text:s/>information</text:span><text:span text:style-name="T386_19"><text:s/>while</text:span><text:span text:style-name="T386_20"><text:s/>the<text:s/>categories</text:span><text:span text:style-name="T386_21"><text:s/></text:span><text:span text:style-name="T386_22">covering<text:s/>levels<text:s/></text:span><text:span text:style-name="T386_23">of<text:s/>responsiveness</text:span><text:span text:style-name="T386_24"><text:s/>are<text:s/>not<text:s/>mutually<text:s/>exclusive.<text:s/></text:span></text:p>
        <text:p text:style-name="P387"><text:bookmark-start text:name="_Int_YNQRmfqY"/><text:span text:style-name="T387_1">Output<text:s/>indicators<text:s/>1.1</text:span><text:span text:style-name="T387_2">,</text:span><text:span text:style-name="T387_3"><text:s/>1.4</text:span><text:span text:style-name="T387_4">,</text:span><text:span text:style-name="T387_5"><text:s/>1.6</text:span><text:span text:style-name="T387_6"><text:s/></text:span><text:span text:style-name="T387_7">and<text:s/>2.1<text:s/></text:span><text:span text:style-name="T387_8">are<text:s/>based<text:s/>on<text:s/>the<text:s/>IGC’s<text:s/>impact<text:s/>methodology,<text:s/>which<text:s/>measure</text:span><text:span text:style-name="T387_9">s</text:span><text:span text:style-name="T387_10"><text:s/>the<text:s/>degree<text:s/>to<text:s/>which<text:s/>projects<text:s/>have<text:s/></text:span><text:span text:style-name="T387_11">successfully<text:s/></text:span><text:span text:style-name="T387_12">influenced<text:s/>policy</text:span><text:span text:style-name="T387_13"><text:s/>discussions<text:s/>or<text:s/>processes</text:span><text:bookmark-end text:name="_Int_YNQRmfqY"/><text:span text:style-name="T387_14"><text:s/>(see<text:s/></text:span><text:span text:style-name="T387_15">Annex</text:span><text:span text:style-name="T387_16"><text:s/>1</text:span><text:span text:style-name="T387_17">)</text:span><text:span text:style-name="T387_18">.<text:s/></text:span></text:p>
        <text:p text:style-name="P388"><text:span text:style-name="T388_1">Percentage</text:span><text:span text:style-name="T388_2"><text:s/>of<text:s/>high-impact</text:span><text:span text:style-name="T388_3"><text:s/>projects<text:s/>across<text:s/>different<text:s/></text:span><text:span text:style-name="T388_4">workstreams<text:s/>(Country</text:span><text:span text:style-name="T388_5"><text:s/>Offices<text:s/>versus<text:s/></text:span><text:span text:style-name="T388_6">initiatives)<text:s/></text:span></text:p>
        <text:p text:style-name="P389"/>
        <text:list text:style-name="LS20" xml:id="list21">
          <text:list-item>
            <text:p text:style-name="P390"><text:span text:style-name="T390_1">Total<text:s/></text:span><text:span text:style-name="T390_2">n</text:span><text:span text:style-name="T390_3">umber</text:span><text:span text:style-name="T390_4"><text:s/>of<text:s/></text:span><text:span text:style-name="T390_5">p</text:span><text:span text:style-name="T390_6">rojects</text:span><text:span text:style-name="T390_7"><text:s/>FY2</text:span><text:span text:style-name="T390_8">4</text:span><text:span text:style-name="T390_9">/2</text:span><text:span text:style-name="T390_10">5</text:span><text:span text:style-name="T390_11">:<text:s/></text:span><text:span text:style-name="T390_12">472</text:span></text:p>
          </text:list-item>
          <text:list-item>
            <text:p text:style-name="P391"><text:span text:style-name="T391_1">Projects<text:s/></text:span><text:span text:style-name="T391_2">that</text:span><text:span text:style-name="T391_3"><text:s/>achieved<text:s/></text:span><text:span text:style-name="T391_4">L</text:span><text:span text:style-name="T391_5">evel<text:s/>3/4:<text:s/></text:span><text:span text:style-name="T391_6">1</text:span><text:span text:style-name="T391_7">13</text:span><text:span text:style-name="T391_8"><text:s/>(2</text:span><text:span text:style-name="T391_9">4</text:span><text:span text:style-name="T391_10">%)</text:span></text:p>
          </text:list-item>
        </text:list>
        <text:p text:style-name="P392"/>
        <text:list text:style-name="LS20" xml:id="list23">
          <text:list-item>
            <text:p text:style-name="P393"><text:span text:style-name="T393_1">Total<text:s/>Number<text:s/>of<text:s/>Country<text:s/>Teams<text:s/>Projects:<text:s/></text:span><text:span text:style-name="T393_2">382</text:span></text:p>
          </text:list-item>
          <text:list-item>
            <text:p text:style-name="P394"><text:span text:style-name="T394_1">Projects<text:s/></text:span><text:span text:style-name="T394_2">that</text:span><text:span text:style-name="T394_3"><text:s/>achieved<text:s/></text:span><text:span text:style-name="T394_4">L</text:span><text:span text:style-name="T394_5">evel</text:span><text:span text:style-name="T394_6"><text:s/>3/4:<text:s/></text:span><text:span text:style-name="T394_7">8</text:span><text:span text:style-name="T394_8">8<text:s/>(2</text:span><text:span text:style-name="T394_9">3</text:span><text:span text:style-name="T394_10">%)</text:span></text:p>
          </text:list-item>
        </text:list>
        <text:p text:style-name="P395"/>
        <text:list text:style-name="LS20" xml:id="list25">
          <text:list-item>
            <text:p text:style-name="P396"><text:span text:style-name="T396_1">Total<text:s/>Number<text:s/>of<text:s/>Initiatives<text:s/>Projects:<text:s/></text:span><text:span text:style-name="T396_2">9</text:span><text:span text:style-name="T396_3">0</text:span></text:p>
          </text:list-item>
          <text:list-item>
            <text:p text:style-name="P397"><text:span text:style-name="T397_1">Projects<text:s/></text:span><text:span text:style-name="T397_2">that</text:span><text:span text:style-name="T397_3"><text:s/>achieved<text:s/>level<text:s/>3/4:<text:s/></text:span><text:span text:style-name="T397_4">2</text:span><text:span text:style-name="T397_5">0</text:span><text:span text:style-name="T397_6"><text:s/>(2</text:span><text:span text:style-name="T397_7">3</text:span><text:span text:style-name="T397_8">%)</text:span></text:p>
          </text:list-item>
        </text:list>
        <text:p text:style-name="P398"><text:span text:style-name="T398_1"><text:s/></text:span></text:p>
        <text:p text:style-name="P399"><text:span text:style-name="T399_1">We<text:s/>can<text:s/>see<text:s/>above<text:s/>that<text:s/></text:span><text:span text:style-name="T399_2">IGC’s<text:s/>thematic<text:s/></text:span><text:span text:style-name="T399_3">i</text:span><text:span text:style-name="T399_4">nitiatives<text:s/>achieved<text:s/>the<text:s/>same<text:s/>proportion<text:s/>of<text:s/>Level<text:s/>3/4<text:s/>as<text:s/>compare</text:span><text:span text:style-name="T399_5">d</text:span><text:span text:style-name="T399_6"><text:s/>with<text:s/></text:span><text:span text:style-name="T399_7">country<text:s/>offices.<text:s/>This<text:s/>is<text:s/>encouraging,<text:s/>showing<text:s/>that<text:s/>engagement<text:s/>with<text:s/>host<text:s/>governments<text:s/>is<text:s/>possible<text:s/></text:span><text:span text:style-name="T399_8">on<text:s/>thematic<text:s/>issues<text:s/>rather<text:s/>than<text:s/>necessarily<text:s/>solely<text:s/>reliant<text:s/>on<text:s/>projects<text:s/>originating<text:s/>from<text:s/>country<text:s/>offices.<text:s/></text:span></text:p>
        <text:p text:style-name="P400"/>
        <text:p text:style-name="P401"><text:span text:style-name="T401_1">While<text:s/>IGC’s<text:s/>initiatives<text:s/>are<text:s/>strong<text:s/>in<text:s/>driving<text:s/>Level<text:s/>3<text:s/>impact,<text:s/>they</text:span><text:span text:style-name="T401_2"><text:s/>scored<text:s/></text:span><text:span text:style-name="T401_3">less<text:s/>strongly<text:s/></text:span><text:span text:style-name="T401_4">on<text:s/>Level<text:s/>4s<text:s/></text:span><text:span text:style-name="T401_5">during<text:s/>the<text:s/>reporting<text:s/>period</text:span><text:span text:style-name="T401_6">.<text:s/></text:span><text:span text:style-name="T401_7">Under<text:s/>Phase<text:s/>3<text:s/>and<text:s/>for<text:s/></text:span><text:span text:style-name="T401_8">FY</text:span><text:span text:style-name="T401_9">24/25,<text:s/></text:span><text:span text:style-name="T401_10">Country<text:s/>Teams<text:s/>have<text:s/>scored<text:s/></text:span><text:span text:style-name="T401_11">1</text:span><text:span text:style-name="T401_12">6</text:span><text:span text:style-name="T401_13"><text:s/></text:span><text:span text:style-name="T401_14">L</text:span><text:span text:style-name="T401_15">evel<text:s/>4<text:s/>out<text:s/>of<text:s/>their<text:s/></text:span><text:span text:style-name="T401_16">8</text:span><text:span text:style-name="T401_17">8<text:s/>(1</text:span><text:span text:style-name="T401_18">8</text:span><text:span text:style-name="T401_19">%)<text:s/></text:span><text:span text:style-name="T401_20">high-impact</text:span><text:span text:style-name="T401_21"><text:s/></text:span><text:span text:style-name="T401_22">projects,</text:span><text:span text:style-name="T401_23"><text:s/>whereas<text:s/></text:span><text:span text:style-name="T401_24">i</text:span><text:span text:style-name="T401_25">nitiatives<text:s/>have<text:s/>secured<text:s/>only<text:s/></text:span><text:span text:style-name="T401_26">1</text:span><text:span text:style-name="T401_27"><text:s/></text:span><text:span text:style-name="T401_28">L</text:span><text:span text:style-name="T401_29">evel<text:s/>4<text:s/>out<text:s/>of<text:s/>their<text:s/>2</text:span><text:span text:style-name="T401_30">0</text:span><text:span text:style-name="T401_31"><text:s/>total<text:s/>high</text:span><text:span text:style-name="T401_32">-impact<text:s/></text:span><text:span text:style-name="T401_33">projects.<text:s/></text:span><text:span text:style-name="T401_34">Given<text:s/>that<text:s/>initiatives<text:s/>often<text:s/>work<text:s/>across<text:s/>countries<text:s/>or<text:s/>regions,<text:s/>they<text:s/>often<text:s/>reach<text:s/>a<text:s/>wider<text:s/>set<text:s/>of<text:s/>stakeholders,<text:s/>generating<text:s/>Level<text:s/>3<text:s/>impacts</text:span><text:span text:style-name="T401_35">,<text:s/>but<text:s/>their<text:s/>breadth<text:s/>can<text:s/>make<text:s/>it<text:s/>harder<text:s/>to<text:s/>evidence<text:s/>a<text:s/>direct<text:s/>contribution<text:s/>to<text:s/>policy<text:s/>decisions<text:s/>(Level<text:s/>4<text:s/>impact).<text:s/></text:span></text:p>
        <text:p text:style-name="P402"><text:span text:style-name="T402_1"><text:s/></text:span></text:p>
        <text:p text:style-name="P403"><text:span text:style-name="T403_1">In<text:s/>terms<text:s/>of<text:s/>funding/project<text:s/>type,<text:s/>for<text:s/>Country<text:s/>Teams</text:span><text:span text:style-name="T403_2">,<text:s/>the<text:s/>Small<text:s/>Project<text:s/>Fund<text:s/>(SPF<text:s/>–<text:s/>smaller<text:s/>projects<text:s/>commissioned<text:s/>from<text:s/>the<text:s/>country<text:s/>offices<text:s/>themselves)<text:s/></text:span><text:span text:style-name="T403_3">seems<text:s/>to<text:s/>produce<text:s/>best<text:s/>results<text:s/></text:span><text:span text:style-name="T403_4">for<text:s/>impact</text:span><text:span text:style-name="T403_5">.<text:s/>T</text:span><text:span text:style-name="T403_6">his<text:s/>is<text:s/>to<text:s/>be<text:s/>expected,<text:s/>given<text:s/>the<text:s/>responsive<text:s/>nature<text:s/>of<text:s/>SPFs.<text:s/>The<text:s/>next<text:s/>most<text:s/>impactful<text:s/>category<text:s/>of<text:s/>work<text:s/></text:span><text:span text:style-name="T403_7">are</text:span><text:span text:style-name="T403_8"><text:s/></text:span><text:span text:style-name="T403_9">commissioning<text:s/>board<text:s/>projects</text:span><text:span text:style-name="T403_10">,<text:s/></text:span><text:span text:style-name="T403_11">i</text:span><text:span text:style-name="T403_12">n</text:span><text:span text:style-name="T403_13">-</text:span><text:span text:style-name="T403_14">house<text:s/>projects</text:span><text:span text:style-name="T403_15">,<text:s/></text:span><text:span text:style-name="T403_16">e</text:span><text:span text:style-name="T403_17">vents<text:s/>and<text:s/></text:span><text:span text:style-name="T403_18">off-cycle</text:span><text:span text:style-name="T403_19">.<text:s/></text:span><text:span text:style-name="T403_20">To<text:s/>note,<text:s/>impact</text:span><text:span text:style-name="T403_21"><text:s/>is<text:s/>driven<text:s/>by<text:s/>a<text:s/>mix<text:s/>of<text:s/>commissioning<text:s/>mechanisms<text:s/>and<text:s/>is<text:s/>often<text:s/>generated<text:s/>through<text:s/>clusters<text:s/>rather<text:s/>than<text:s/>standalone<text:s/>projects</text:span><text:span text:style-name="T403_22">,<text:s/>so<text:s/>attributing<text:s/>impact<text:s/>to<text:s/>a<text:s/>single<text:s/>project<text:s/>ignores<text:s/>the<text:s/>cluster<text:s/>of<text:s/>projects<text:s/>and<text:s/>interventions<text:s/>that<text:s/>have<text:s/>led<text:s/>up<text:s/>to<text:s/>and<text:s/>collectively<text:s/>contributed<text:s/>to<text:s/>the<text:s/>impact<text:s/>generated.<text:s/></text:span><text:span text:style-name="T403_23">Percentage<text:s/></text:span><text:span text:style-name="T403_24">breakdown<text:s/></text:span><text:span text:style-name="T403_25">of<text:s/></text:span><text:span text:style-name="T403_26">projects</text:span><text:span text:style-name="T403_27"><text:s/>hitting<text:s/>level<text:s/>3/4<text:s/>for<text:s/>country<text:s/>teams</text:span><text:span text:style-name="T403_28">,<text:s/>by<text:s/>project<text:s/>type</text:span><text:span text:style-name="T403_29">:</text:span></text:p>
        <text:p text:style-name="P404"/>
        <text:list text:style-name="LS14" xml:id="list27">
          <text:list-item>
            <text:p text:style-name="P405"><text:span text:style-name="T405_1">S</text:span><text:span text:style-name="T405_2">mall<text:s/>project<text:s/>fund<text:s/>(SPF)</text:span><text:span text:style-name="T405_3">:<text:s/>37%</text:span></text:p>
          </text:list-item>
          <text:list-item>
            <text:p text:style-name="P406"><text:span text:style-name="T406_1">C</text:span><text:span text:style-name="T406_2">entral<text:s/></text:span><text:span text:style-name="T406_3">B</text:span><text:span text:style-name="T406_4">oard</text:span><text:span text:style-name="T406_5">:<text:s/>30%</text:span></text:p>
          </text:list-item>
          <text:list-item>
            <text:p text:style-name="P407"><text:span text:style-name="T407_1">Events:<text:s/>10</text:span></text:p>
          </text:list-item>
          <text:list-item>
            <text:p text:style-name="P408"><text:span text:style-name="T408_1">I</text:span><text:span text:style-name="T408_2">n<text:s/>house<text:s/>projects</text:span><text:span text:style-name="T408_3"><text:s/>(IHPs)</text:span><text:span text:style-name="T408_4">:<text:s/>19%</text:span></text:p>
          </text:list-item>
          <text:list-item>
            <text:p text:style-name="P409"><text:span text:style-name="T409_1">Off<text:s/>cycle:<text:s/>4%</text:span></text:p>
          </text:list-item>
        </text:list>
        <text:p text:style-name="P410"/>
        <text:p text:style-name="P411"><text:span text:style-name="T411_1">For<text:s/></text:span><text:span text:style-name="T411_2">i</text:span><text:span text:style-name="T411_3">nitiatives,<text:s/></text:span><text:span text:style-name="T411_4">impact<text:s/>is<text:s/>more</text:span><text:span text:style-name="T411_5"><text:s/>evenly<text:s/></text:span><text:span text:style-name="T411_6">distributed<text:s/>across<text:s/>types<text:s/>of<text:s/>engagement</text:span><text:span text:style-name="T411_7">,<text:s/>including<text:s/></text:span><text:span text:style-name="T411_8">different<text:s/>forms<text:s/>of<text:s/>research<text:s/>commissioning<text:s/>plus</text:span><text:span text:style-name="T411_9"><text:s/>events</text:span><text:span text:style-name="T411_10">.<text:s/>Ev</text:span><text:span text:style-name="T411_11">ents<text:s/></text:span><text:span text:style-name="T411_12">appear</text:span><text:span text:style-name="T411_13"><text:s/>a<text:s/>solid<text:s/></text:span><text:span text:style-name="T411_14">means<text:s/>for</text:span><text:span text:style-name="T411_15"><text:s/></text:span><text:span text:style-name="T411_16">hitting<text:s/></text:span><text:span text:style-name="T411_17">L</text:span><text:span text:style-name="T411_18">evel</text:span><text:span text:style-name="T411_19"><text:s/>3/4s</text:span><text:span text:style-name="T411_20"><text:s/>for<text:s/>thematic<text:s/>work</text:span><text:span text:style-name="T411_21">.</text:span><text:span text:style-name="T411_22"><text:s/></text:span><text:span text:style-name="T411_23">Projects<text:s/>that<text:s/></text:span><text:span text:style-name="T411_24">have<text:s/></text:span><text:span text:style-name="T411_25">achieve</text:span><text:span text:style-name="T411_26">d</text:span><text:span text:style-name="T411_27"><text:s/>L</text:span><text:span text:style-name="T411_28">evel<text:s/>3/4<text:s/>for<text:s/>initiatives</text:span><text:span text:style-name="T411_29">,<text:s/>broken<text:s/>down<text:s/>by<text:s/>type:</text:span><text:span text:style-name="T411_30"><text:s/></text:span></text:p>
        <text:p text:style-name="P412"/>
        <text:list text:style-name="LS13" xml:id="list32">
          <text:list-item>
            <text:p text:style-name="P413"><text:span text:style-name="T413_1">S</text:span><text:span text:style-name="T413_2">mall<text:s/>project<text:s/>fund</text:span><text:span text:style-name="T413_3"><text:s/>(SPF)</text:span><text:span text:style-name="T413_4">:<text:s/>27%</text:span></text:p>
          </text:list-item>
          <text:list-item>
            <text:p text:style-name="P414"><text:span text:style-name="T414_1">C</text:span><text:span text:style-name="T414_2">ommissioning<text:s/></text:span><text:span text:style-name="T414_3">B</text:span><text:span text:style-name="T414_4">oard</text:span><text:span text:style-name="T414_5"><text:s/>(CB)</text:span><text:span text:style-name="T414_6">:<text:s/>23%</text:span></text:p>
          </text:list-item>
          <text:list-item>
            <text:p text:style-name="P415"><text:span text:style-name="T415_1">Events:<text:s/>23%</text:span></text:p>
          </text:list-item>
          <text:list-item>
            <text:p text:style-name="P416"><text:span text:style-name="T416_1">I</text:span><text:span text:style-name="T416_2">n<text:s/>house<text:s/>projects<text:s/>(I</text:span><text:span text:style-name="T416_3">HP</text:span><text:span text:style-name="T416_4">s</text:span><text:span text:style-name="T416_5">)</text:span><text:span text:style-name="T416_6">:<text:s/>23%</text:span></text:p>
          </text:list-item>
          <text:list-item>
            <text:p text:style-name="P417"><text:span text:style-name="T417_1">Off<text:s/>cycle:<text:s/>4%</text:span></text:p>
          </text:list-item>
        </text:list>
        <text:p text:style-name="P418"><text:span text:style-name="T418_1"><text:s/></text:span></text:p>
        <text:p text:style-name="P419"><text:span text:style-name="T419_1">The<text:s/>far-right<text:s/>columns<text:s/>in<text:s/>the<text:s/>table<text:s/>above<text:s/>show<text:s/>the<text:s/>proportion<text:s/>of<text:s/>Level<text:s/>3/Level<text:s/>4<text:s/>projects<text:s/>compared<text:s/>to<text:s/>total</text:span><text:span text:style-name="T419_2"><text:s/>active</text:span><text:span text:style-name="T419_3"><text:s/>projects<text:s/>across<text:s/>IGC's<text:s/>country<text:s/>offices</text:span><text:span text:style-name="T419_4"><text:note text:note-class="footnote"><text:note-citation/><text:note-body><text:p text:style-name="P420"><text:span text:style-name="T420_1"><text:s/></text:span><text:span text:style-name="T420_2">Note<text:s/>that<text:s/>active<text:s/>projects<text:s/></text:span><text:span text:style-name="T420_3">included<text:s/>projects<text:s/>that<text:s/>are<text:s/>ongoing<text:s/>from<text:s/>a<text:s/>contractual<text:s/>and/or<text:s/>impact<text:s/>perspective.<text:s/>Therefore,<text:s/>they<text:s/>may<text:s/>include<text:s/>contractually<text:s/>closed<text:s/>projects<text:s/>but<text:s/>are<text:s/>actively<text:s/>being<text:s/>tracked<text:s/>for<text:s/>impact,<text:s/>or<text:s/>ongoing<text:s/>projects<text:s/>that<text:s/>have<text:s/>yet<text:s/>to<text:s/>produce<text:s/>findings<text:s/>and<text:s/>will<text:s/>only<text:s/>be<text:s/>disseminated<text:s/>in<text:s/>the<text:s/>future.</text:span></text:p><text:p text:style-name="P421"/></text:note-body></text:note></text:span><text:span text:style-name="T421_1">.</text:span></text:p>
        <text:p text:style-name="P422"/>
        <text:list text:style-name="LS12" xml:id="list37">
          <text:list-item>
            <text:p text:style-name="P423"><text:span text:style-name="T423_1">Rwanda,<text:s/>Mozambique</text:span><text:span text:style-name="T423_2">,<text:s/>Ghana</text:span><text:span text:style-name="T423_3"><text:s/>and<text:s/></text:span><text:span text:style-name="T423_4">Ethiopia</text:span><text:span text:style-name="T423_5"><text:s/></text:span><text:span text:style-name="T423_6">have<text:s/>achieved<text:s/>the<text:s/>highest<text:s/>proportion<text:s/></text:span><text:span text:style-name="T423_7">of<text:s/>high-impact<text:s/>projects<text:s/>during<text:s/>this<text:s/></text:span><text:span text:style-name="T423_8">reporting<text:s/>period</text:span><text:span text:style-name="T423_9">.</text:span></text:p>
          </text:list-item>
          <text:list-item>
            <text:p text:style-name="P424"><text:span text:style-name="T424_1">Pakistan<text:s/>and<text:s/>Uganda<text:s/>both<text:s/></text:span><text:span text:style-name="T424_2">have</text:span><text:span text:style-name="T424_3"><text:s/></text:span><text:span text:style-name="T424_4">many</text:span><text:span text:style-name="T424_5"><text:s/></text:span><text:span text:style-name="T424_6">active<text:s/></text:span><text:span text:style-name="T424_7">projects<text:s/>but<text:s/></text:span><text:span text:style-name="T424_8">current<text:s/></text:span><text:span text:style-name="T424_9">conversion<text:s/>rate<text:s/>to<text:s/></text:span><text:span text:style-name="T424_10">Leve</text:span><text:span text:style-name="T424_11">l<text:s/>3/4<text:s/>is<text:s/></text:span><text:span text:style-name="T424_12">comparatively<text:s/></text:span><text:span text:style-name="T424_13">low</text:span><text:span text:style-name="T424_14">.</text:span></text:p>
          </text:list-item>
        </text:list>
        <text:p text:style-name="P425"><text:span text:style-name="T425_1"><text:s/></text:span></text:p>
        <table:table table:style-name="Table12">
          <table:table-column table:style-name="Column47"/>
          <table:table-column table:style-name="Column48"/>
          <table:table-column table:style-name="Column49"/>
          <table:table-column table:style-name="Column50"/>
          <table:table-row table:style-name="Row60">
            <table:table-cell table:style-name="Cell202">
              <text:p text:style-name="P426"><text:span text:style-name="T426_1">IGC<text:s/>Team</text:span></text:p>
            </table:table-cell>
            <table:table-cell table:style-name="Cell203">
              <text:p text:style-name="P427"><text:span text:style-name="T427_1">Number<text:s/>of</text:span><text:span text:style-name="T427_2"><text:s/>active</text:span><text:span text:style-name="T427_3"><text:s/>projects<text:s/></text:span></text:p>
            </table:table-cell>
            <table:table-cell table:style-name="Cell204">
              <text:p text:style-name="P428"><text:span text:style-name="T428_1">Projects<text:s/>achieving<text:s/>Level<text:s/>3/4</text:span></text:p>
            </table:table-cell>
            <table:table-cell table:style-name="Cell205">
              <text:p text:style-name="P429"><text:span text:style-name="T429_1">%<text:s/></text:span><text:span text:style-name="T429_2">Leve</text:span><text:span text:style-name="T429_3">l</text:span><text:span text:style-name="T429_4"><text:s/>3/4</text:span></text:p>
            </table:table-cell>
          </table:table-row>
          <table:table-row table:style-name="Row61">
            <table:table-cell table:style-name="Cell206">
              <text:p text:style-name="P430"><text:span text:style-name="T430_1">Rwanda</text:span></text:p>
            </table:table-cell>
            <table:table-cell table:style-name="Cell207">
              <text:p text:style-name="P431"><text:span text:style-name="T431_1">45</text:span></text:p>
            </table:table-cell>
            <table:table-cell table:style-name="Cell208">
              <text:p text:style-name="P432"><text:span text:style-name="T432_1">15</text:span></text:p>
            </table:table-cell>
            <table:table-cell table:style-name="Cell209">
              <text:p text:style-name="P433"><text:span text:style-name="T433_1">33%</text:span></text:p>
            </table:table-cell>
          </table:table-row>
          <table:table-row table:style-name="Row62">
            <table:table-cell table:style-name="Cell210">
              <text:p text:style-name="P434"><text:span text:style-name="T434_1">Mozambique</text:span></text:p>
            </table:table-cell>
            <table:table-cell table:style-name="Cell211">
              <text:p text:style-name="P435"><text:span text:style-name="T435_1">36</text:span></text:p>
            </table:table-cell>
            <table:table-cell table:style-name="Cell212">
              <text:p text:style-name="P436"><text:span text:style-name="T436_1">11</text:span></text:p>
            </table:table-cell>
            <table:table-cell table:style-name="Cell213">
              <text:p text:style-name="P437"><text:span text:style-name="T437_1">31%</text:span></text:p>
            </table:table-cell>
          </table:table-row>
          <table:table-row table:style-name="Row63">
            <table:table-cell table:style-name="Cell214">
              <text:p text:style-name="P438"><text:span text:style-name="T438_1">Ghana</text:span></text:p>
            </table:table-cell>
            <table:table-cell table:style-name="Cell215">
              <text:p text:style-name="P439"><text:span text:style-name="T439_1">42</text:span></text:p>
            </table:table-cell>
            <table:table-cell table:style-name="Cell216">
              <text:p text:style-name="P440"><text:span text:style-name="T440_1">11</text:span></text:p>
            </table:table-cell>
            <table:table-cell table:style-name="Cell217">
              <text:p text:style-name="P441"><text:span text:style-name="T441_1">26</text:span><text:span text:style-name="T441_2">%</text:span></text:p>
            </table:table-cell>
          </table:table-row>
          <table:table-row table:style-name="Row64">
            <table:table-cell table:style-name="Cell218">
              <text:p text:style-name="P442"><text:span text:style-name="T442_1">Ethiopia</text:span></text:p>
            </table:table-cell>
            <table:table-cell table:style-name="Cell219">
              <text:p text:style-name="P443"><text:span text:style-name="T443_1">43</text:span></text:p>
            </table:table-cell>
            <table:table-cell table:style-name="Cell220">
              <text:p text:style-name="P444"><text:span text:style-name="T444_1">11</text:span></text:p>
            </table:table-cell>
            <table:table-cell table:style-name="Cell221">
              <text:p text:style-name="P445"><text:span text:style-name="T445_1">26%</text:span></text:p>
            </table:table-cell>
          </table:table-row>
          <table:table-row table:style-name="Row65">
            <table:table-cell table:style-name="Cell222">
              <text:p text:style-name="P446"><text:span text:style-name="T446_1">Uganda</text:span></text:p>
            </table:table-cell>
            <table:table-cell table:style-name="Cell223">
              <text:p text:style-name="P447"><text:span text:style-name="T447_1">50</text:span></text:p>
            </table:table-cell>
            <table:table-cell table:style-name="Cell224">
              <text:p text:style-name="P448"><text:span text:style-name="T448_1">11</text:span></text:p>
            </table:table-cell>
            <table:table-cell table:style-name="Cell225">
              <text:p text:style-name="P449"><text:span text:style-name="T449_1">22</text:span><text:span text:style-name="T449_2">%</text:span></text:p>
            </table:table-cell>
          </table:table-row>
          <table:table-row table:style-name="Row66">
            <table:table-cell table:style-name="Cell226">
              <text:p text:style-name="P450"><text:span text:style-name="T450_1">Bangladesh</text:span></text:p>
            </table:table-cell>
            <table:table-cell table:style-name="Cell227">
              <text:p text:style-name="P451"><text:span text:style-name="T451_1">37</text:span></text:p>
            </table:table-cell>
            <table:table-cell table:style-name="Cell228">
              <text:p text:style-name="P452"><text:span text:style-name="T452_1">8</text:span></text:p>
            </table:table-cell>
            <table:table-cell table:style-name="Cell229">
              <text:p text:style-name="P453"><text:span text:style-name="T453_1">22</text:span><text:span text:style-name="T453_2">%</text:span></text:p>
            </table:table-cell>
          </table:table-row>
          <table:table-row table:style-name="Row67">
            <table:table-cell table:style-name="Cell230">
              <text:p text:style-name="P454"><text:span text:style-name="T454_1">Sierra<text:s/>Leone</text:span></text:p>
            </table:table-cell>
            <table:table-cell table:style-name="Cell231">
              <text:p text:style-name="P455"><text:span text:style-name="T455_1">21</text:span></text:p>
            </table:table-cell>
            <table:table-cell table:style-name="Cell232">
              <text:p text:style-name="P456"><text:span text:style-name="T456_1">4</text:span></text:p>
            </table:table-cell>
            <table:table-cell table:style-name="Cell233">
              <text:p text:style-name="P457"><text:span text:style-name="T457_1">19</text:span><text:span text:style-name="T457_2">%</text:span></text:p>
            </table:table-cell>
          </table:table-row>
          <table:table-row table:style-name="Row68">
            <table:table-cell table:style-name="Cell234">
              <text:p text:style-name="P458"><text:span text:style-name="T458_1">Zambia</text:span></text:p>
            </table:table-cell>
            <table:table-cell table:style-name="Cell235">
              <text:p text:style-name="P459"><text:span text:style-name="T459_1">33</text:span></text:p>
            </table:table-cell>
            <table:table-cell table:style-name="Cell236">
              <text:p text:style-name="P460"><text:span text:style-name="T460_1">6</text:span></text:p>
            </table:table-cell>
            <table:table-cell table:style-name="Cell237">
              <text:p text:style-name="P461"><text:span text:style-name="T461_1">18</text:span><text:span text:style-name="T461_2">%</text:span></text:p>
            </table:table-cell>
          </table:table-row>
          <table:table-row table:style-name="Row69">
            <table:table-cell table:style-name="Cell238">
              <text:p text:style-name="P462"><text:span text:style-name="T462_1">Pakistan</text:span></text:p>
            </table:table-cell>
            <table:table-cell table:style-name="Cell239">
              <text:p text:style-name="P463"><text:span text:style-name="T463_1">68</text:span></text:p>
            </table:table-cell>
            <table:table-cell table:style-name="Cell240">
              <text:p text:style-name="P464"><text:span text:style-name="T464_1">10</text:span></text:p>
            </table:table-cell>
            <table:table-cell table:style-name="Cell241">
              <text:p text:style-name="P465"><text:span text:style-name="T465_1">15</text:span><text:span text:style-name="T465_2">%</text:span></text:p>
            </table:table-cell>
          </table:table-row>
          <table:table-row table:style-name="Row70">
            <table:table-cell table:style-name="Cell242">
              <text:p text:style-name="P466"><text:span text:style-name="T466_1">Jordan</text:span></text:p>
            </table:table-cell>
            <table:table-cell table:style-name="Cell243">
              <text:p text:style-name="P467"><text:span text:style-name="T467_1">7</text:span></text:p>
            </table:table-cell>
            <table:table-cell table:style-name="Cell244">
              <text:p text:style-name="P468"><text:span text:style-name="T468_1">1</text:span></text:p>
            </table:table-cell>
            <table:table-cell table:style-name="Cell245">
              <text:p text:style-name="P469"><text:span text:style-name="T469_1">14%</text:span></text:p>
            </table:table-cell>
          </table:table-row>
        </table:table>
        <text:p text:style-name="P470"><text:span text:style-name="T470_1"><text:s/></text:span></text:p>
        <text:p text:style-name="P471"><text:span text:style-name="T471_1">The<text:s/>below<text:s/>graph<text:s/>gives<text:s/>a<text:s/>visual<text:s/>representation<text:s/>of<text:s/></text:span><text:span text:style-name="T471_2">the<text:s/></text:span><text:span text:style-name="T471_3">proportion<text:s/>of<text:s/>projects<text:s/></text:span><text:span text:style-name="T471_4">are<text:s/>active</text:span><text:span text:style-name="T471_5"><text:s/></text:span><text:span text:style-name="T471_6">projects<text:s/>with<text:s/>no<text:s/>impact<text:s/>yet<text:s/>reported<text:s/>in<text:s/>this<text:s/>financial<text:s/></text:span><text:span text:style-name="T471_7">year<text:s/>versus</text:span><text:span text:style-name="T471_8"><text:s/></text:span><text:span text:style-name="T471_9">projects<text:s/></text:span><text:span text:style-name="T471_10">that<text:s/></text:span><text:span text:style-name="T471_11">have<text:s/>attained</text:span><text:span text:style-name="T471_12"><text:s/>Level<text:s/>3/4,<text:s/>broken<text:s/>down<text:s/>across<text:s/>teams<text:s/>(country<text:s/>teams<text:s/>plus<text:s/>initiatives).<text:s/>As<text:s/>above,<text:s/></text:span><text:span text:style-name="T471_13">for<text:s/>this<text:s/>reporting<text:s/>period</text:span><text:span text:style-name="T471_14">,<text:s/>Rwanda,<text:s/>Mozambique</text:span><text:span text:style-name="T471_15">,<text:s/>Ghana<text:s/>and<text:s/>Ethiopia</text:span><text:span text:style-name="T471_16"><text:s/>have<text:s/>the<text:s/>highest<text:s/>rate<text:s/>of<text:s/>“converting”<text:s/>projects<text:s/>to<text:s/>policy<text:s/>impact,<text:s/></text:span><text:span text:style-name="T471_17">since<text:s/>they<text:s/>have</text:span><text:span text:style-name="T471_18"><text:s/>the<text:s/>highest<text:s/>percentage<text:s/>of</text:span><text:span text:style-name="T471_19"><text:s/></text:span><text:span text:style-name="T471_20">high<text:s/>impact</text:span><text:span text:style-name="T471_21"><text:s/>Level</text:span><text:span text:style-name="T471_22"><text:s/>3<text:s/>or<text:s/>4</text:span><text:span text:style-name="T471_23"><text:s/>projects<text:s/></text:span><text:span text:style-name="T471_24">proportiona</text:span><text:span text:style-name="T471_25">t</text:span><text:span text:style-name="T471_26">e<text:s/>to</text:span><text:span text:style-name="T471_27"><text:s/>the<text:s/>total<text:s/>number<text:s/>of<text:s/></text:span><text:span text:style-name="T471_28">active<text:s/></text:span><text:span text:style-name="T471_29">pro</text:span><text:span text:style-name="T471_30">je</text:span><text:span text:style-name="T471_31">cts.</text:span><text:span text:style-name="T471_32"><text:s/>It<text:s/>is<text:s/>important<text:s/>to<text:s/>note<text:s/>tha</text:span><text:span text:style-name="T471_33">t<text:s/>analysis<text:s/>i</text:span><text:span text:style-name="T471_34">s<text:s/>based<text:s/></text:span><text:span text:style-name="T471_35">on<text:s/>a<text:s/>single<text:s/>financial<text:s/>year</text:span><text:span text:style-name="T471_36"><text:s/>and</text:span><text:span text:style-name="T471_37"><text:s/></text:span><text:span text:style-name="T471_38">so</text:span><text:span text:style-name="T471_39"><text:s/>partial</text:span><text:span text:style-name="T471_40">ly</text:span><text:span text:style-name="T471_41"><text:s/>captures<text:s/>the<text:s/></text:span><text:span text:style-name="T471_42">performance<text:s/>of<text:s/></text:span><text:span text:style-name="T471_43">each</text:span><text:span text:style-name="T471_44"><text:s/></text:span><text:span text:style-name="T471_45">workstream<text:s/>as</text:span><text:span text:style-name="T471_46"><text:s/>project<text:s/>cycles<text:s/>typically<text:s/>span<text:s/>multiple<text:s/>financial<text:s/>years</text:span><text:span text:style-name="T471_47">.<text:s/></text:span></text:p>
        <text:p text:style-name="P472"/>
        <text:p text:style-name="P473"><draw:frame svg:x="0cm" svg:y="0cm" svg:width="14.57cm" svg:height="8.89cm" draw:style-name="FR2" text:anchor-type="as-char" draw:z-index="0"><draw:image xlink:href="Pictures/image2.png" xlink:type="simple" xlink:show="embed" xlink:actuate="onLoad"/></draw:frame></text:p>
        <text:p text:style-name="P474"/>
        <text:p text:style-name="P475"><text:span text:style-name="T475_1">In<text:s/>the<text:s/>table<text:s/>below,<text:s/>w</text:span><text:span text:style-name="T475_2">e</text:span><text:span text:style-name="T475_3"><text:s/>can<text:s/>see<text:s/>while<text:s/></text:span><text:span text:style-name="T475_4">Zambia</text:span><text:span text:style-name="T475_5"><text:s/>is<text:s/>in<text:s/>the<text:s/>lower<text:s/>third<text:s/>among<text:s/>country<text:s/>office</text:span><text:span text:style-name="T475_6">s</text:span><text:span text:style-name="T475_7"><text:s/></text:span><text:span text:style-name="T475_8">in<text:s/>terms<text:s/>of<text:s/>the</text:span><text:span text:style-name="T475_9"><text:s/></text:span><text:span text:style-name="T475_10">number</text:span><text:span text:style-name="T475_11"><text:s/></text:span><text:span text:style-name="T475_12">of<text:s/></text:span><text:span text:style-name="T475_13">IGC<text:s/></text:span><text:span text:style-name="T475_14">Zambia</text:span><text:span text:style-name="T475_15"><text:s/>projects<text:s/>achieving<text:s/>Level<text:s/>3<text:s/>or<text:s/>4,<text:s/></text:span><text:span text:style-name="T475_16">33</text:span><text:span text:style-name="T475_17">%</text:span><text:span text:style-name="T475_18"><text:s/>of<text:s/></text:span><text:span text:style-name="T475_19">IGC<text:s/></text:span><text:span text:style-name="T475_20">Zambia’</text:span><text:span text:style-name="T475_21">s</text:span><text:span text:style-name="T475_22"><text:s/></text:span><text:span text:style-name="T475_23">high</text:span><text:span text:style-name="T475_24">-</text:span><text:span text:style-name="T475_25">impact<text:s/>projects<text:s/>achieved<text:s/>L</text:span><text:span text:style-name="T475_26">e</text:span><text:span text:style-name="T475_27">vel<text:s/>4</text:span><text:span text:style-name="T475_28">.<text:s/>In<text:s/>other<text:s/>words,<text:s/></text:span><text:span text:style-name="T475_29">beyond<text:s/>merely<text:s/></text:span><text:span text:style-name="T475_30">affecting</text:span><text:span text:style-name="T475_31"><text:s/></text:span><text:span text:style-name="T475_32">discussions<text:s/>around<text:s/>a</text:span><text:span text:style-name="T475_33"><text:s/>policy<text:s/>process,<text:s/></text:span><text:span text:style-name="T475_34">one</text:span><text:span text:style-name="T475_35">-</text:span><text:span text:style-name="T475_36">third<text:s/>of<text:s/></text:span><text:span text:style-name="T475_37">IGC<text:s/></text:span><text:span text:style-name="T475_38">Zambia’s<text:s/></text:span><text:span text:style-name="T475_39">high-impact<text:s/>projects<text:s/>can<text:s/>be<text:s/>said<text:s/>to<text:s/>have<text:s/></text:span><text:span text:style-name="T475_40">changed<text:s/>a<text:s/></text:span><text:span text:style-name="T475_41">policy<text:s/>outcome</text:span><text:span text:style-name="T475_42">.</text:span><text:span text:style-name="T475_43"><text:s/></text:span><text:span text:style-name="T475_44">H</text:span><text:span text:style-name="T475_45">owever,<text:s/>this<text:s/>view<text:s/>of<text:s/>IGC<text:s/>Zambia<text:s/>activities<text:s/>is<text:s/>incomplete</text:span><text:span text:style-name="T475_46">.<text:s/>A</text:span><text:span text:style-name="T475_47"><text:s/>significant<text:s/>proportion<text:s/>of<text:s/>high-impact<text:s/>work<text:s/>is<text:s/>being<text:s/>funded<text:s/>via<text:s/>the<text:s/>FCDO<text:s/>country<text:s/>office’s<text:s/>bilateral<text:s/></text:span><text:span text:style-name="T475_48">budget,<text:s/>and</text:span><text:span text:style-name="T475_49"><text:s/>is<text:s/>therefore<text:s/>not<text:s/>in<text:s/>scope<text:s/>for<text:s/>this<text:s/>review.</text:span></text:p>
        <text:p text:style-name="P476"/>
        <table:table table:style-name="Table13">
          <table:table-column table:style-name="Column51"/>
          <table:table-column table:style-name="Column52"/>
          <table:table-column table:style-name="Column53"/>
          <table:table-column table:style-name="Column54"/>
          <table:table-column table:style-name="Column55"/>
          <table:table-column table:style-name="Column56"/>
          <table:table-row table:style-name="Row71">
            <table:table-cell table:style-name="Cell246">
              <text:p text:style-name="P477"><text:span text:style-name="T477_1">IGC<text:s/>Team</text:span></text:p>
            </table:table-cell>
            <table:table-cell table:style-name="Cell247">
              <text:p text:style-name="P478"><text:span text:style-name="T478_1">N</text:span><text:span text:style-name="T478_2">umber<text:s/>of<text:s/></text:span><text:span text:style-name="T478_3">lev</text:span><text:span text:style-name="T478_4">el</text:span><text:span text:style-name="T478_5"><text:s/>3<text:s/>and<text:s/>4</text:span></text:p>
            </table:table-cell>
            <table:table-cell table:style-name="Cell248">
              <text:p text:style-name="P479"><text:span text:style-name="T479_1">Number<text:s/>of<text:s/>Level<text:s/>3s</text:span></text:p>
            </table:table-cell>
            <table:table-cell table:style-name="Cell249">
              <text:p text:style-name="P480"><text:span text:style-name="T480_1">Number<text:s/>of<text:s/>Level<text:s/>4s</text:span></text:p>
            </table:table-cell>
            <table:table-cell table:style-name="Cell250">
              <text:p text:style-name="P481"><text:span text:style-name="T481_1">L</text:span><text:span text:style-name="T481_2">evel</text:span><text:span text:style-name="T481_3"><text:s/>4<text:s/>as<text:s/>%<text:s/>of<text:s/>total</text:span></text:p>
            </table:table-cell>
            <table:table-cell table:style-name="Cell251">
              <text:p text:style-name="P482"><text:span text:style-name="T482_1">Level<text:s/>3<text:s/>as<text:s/>%<text:s/>of<text:s/>total</text:span></text:p>
            </table:table-cell>
          </table:table-row>
          <table:table-row table:style-name="Row72">
            <table:table-cell table:style-name="Cell252">
              <text:p text:style-name="P483"><text:span text:style-name="T483_1">Jordan</text:span></text:p>
            </table:table-cell>
            <table:table-cell table:style-name="Cell253">
              <text:p text:style-name="P484"><text:span text:style-name="T484_1">1</text:span></text:p>
            </table:table-cell>
            <table:table-cell table:style-name="Cell254">
              <text:p text:style-name="P485"><text:span text:style-name="T485_1">0</text:span></text:p>
            </table:table-cell>
            <table:table-cell table:style-name="Cell255">
              <text:p text:style-name="P486"><text:span text:style-name="T486_1">1</text:span></text:p>
            </table:table-cell>
            <table:table-cell table:style-name="Cell256">
              <text:p text:style-name="P487"><text:span text:style-name="T487_1">100%</text:span></text:p>
            </table:table-cell>
            <table:table-cell table:style-name="Cell257">
              <text:p text:style-name="P488"><text:span text:style-name="T488_1">0%</text:span></text:p>
            </table:table-cell>
          </table:table-row>
          <table:table-row table:style-name="Row73">
            <table:table-cell table:style-name="Cell258">
              <text:p text:style-name="P489"><text:span text:style-name="T489_1">Zambia</text:span></text:p>
            </table:table-cell>
            <table:table-cell table:style-name="Cell259">
              <text:p text:style-name="P490"><text:span text:style-name="T490_1">6</text:span></text:p>
            </table:table-cell>
            <table:table-cell table:style-name="Cell260">
              <text:p text:style-name="P491"><text:span text:style-name="T491_1">4</text:span></text:p>
            </table:table-cell>
            <table:table-cell table:style-name="Cell261">
              <text:p text:style-name="P492"><text:span text:style-name="T492_1">2</text:span></text:p>
            </table:table-cell>
            <table:table-cell table:style-name="Cell262">
              <text:p text:style-name="P493"><text:span text:style-name="T493_1">33</text:span><text:span text:style-name="T493_2">%</text:span></text:p>
            </table:table-cell>
            <table:table-cell table:style-name="Cell263">
              <text:p text:style-name="P494"><text:span text:style-name="T494_1">67%</text:span></text:p>
            </table:table-cell>
          </table:table-row>
          <table:table-row table:style-name="Row74">
            <table:table-cell table:style-name="Cell264">
              <text:p text:style-name="P495"><text:span text:style-name="T495_1">Ghana</text:span></text:p>
            </table:table-cell>
            <table:table-cell table:style-name="Cell265">
              <text:p text:style-name="P496"><text:span text:style-name="T496_1">11</text:span></text:p>
            </table:table-cell>
            <table:table-cell table:style-name="Cell266">
              <text:p text:style-name="P497"><text:span text:style-name="T497_1">8</text:span></text:p>
            </table:table-cell>
            <table:table-cell table:style-name="Cell267">
              <text:p text:style-name="P498"><text:span text:style-name="T498_1">3</text:span></text:p>
            </table:table-cell>
            <table:table-cell table:style-name="Cell268">
              <text:p text:style-name="P499"><text:span text:style-name="T499_1">27%</text:span></text:p>
            </table:table-cell>
            <table:table-cell table:style-name="Cell269">
              <text:p text:style-name="P500"><text:span text:style-name="T500_1">73%</text:span></text:p>
            </table:table-cell>
          </table:table-row>
          <table:table-row table:style-name="Row75">
            <table:table-cell table:style-name="Cell270">
              <text:p text:style-name="P501"><text:span text:style-name="T501_1">Bangladesh</text:span></text:p>
            </table:table-cell>
            <table:table-cell table:style-name="Cell271">
              <text:p text:style-name="P502"><text:span text:style-name="T502_1">8</text:span></text:p>
            </table:table-cell>
            <table:table-cell table:style-name="Cell272">
              <text:p text:style-name="P503"><text:span text:style-name="T503_1">6</text:span></text:p>
            </table:table-cell>
            <table:table-cell table:style-name="Cell273">
              <text:p text:style-name="P504"><text:span text:style-name="T504_1">2</text:span></text:p>
            </table:table-cell>
            <table:table-cell table:style-name="Cell274">
              <text:p text:style-name="P505"><text:span text:style-name="T505_1">25%</text:span></text:p>
            </table:table-cell>
            <table:table-cell table:style-name="Cell275">
              <text:p text:style-name="P506"><text:span text:style-name="T506_1">75%</text:span></text:p>
            </table:table-cell>
          </table:table-row>
          <table:table-row table:style-name="Row76">
            <table:table-cell table:style-name="Cell276">
              <text:p text:style-name="P507"><text:span text:style-name="T507_1">Sierra<text:s/>Leone</text:span></text:p>
            </table:table-cell>
            <table:table-cell table:style-name="Cell277">
              <text:p text:style-name="P508"><text:span text:style-name="T508_1">4</text:span></text:p>
            </table:table-cell>
            <table:table-cell table:style-name="Cell278">
              <text:p text:style-name="P509"><text:span text:style-name="T509_1">3</text:span></text:p>
            </table:table-cell>
            <table:table-cell table:style-name="Cell279">
              <text:p text:style-name="P510"><text:span text:style-name="T510_1">1</text:span></text:p>
            </table:table-cell>
            <table:table-cell table:style-name="Cell280">
              <text:p text:style-name="P511"><text:span text:style-name="T511_1">25%</text:span></text:p>
            </table:table-cell>
            <table:table-cell table:style-name="Cell281">
              <text:p text:style-name="P512"><text:span text:style-name="T512_1">75%</text:span></text:p>
            </table:table-cell>
          </table:table-row>
          <table:table-row table:style-name="Row77">
            <table:table-cell table:style-name="Cell282">
              <text:p text:style-name="P513"><text:span text:style-name="T513_1">Ethiopia</text:span></text:p>
            </table:table-cell>
            <table:table-cell table:style-name="Cell283">
              <text:p text:style-name="P514"><text:span text:style-name="T514_1">11</text:span></text:p>
            </table:table-cell>
            <table:table-cell table:style-name="Cell284">
              <text:p text:style-name="P515"><text:span text:style-name="T515_1">9</text:span></text:p>
            </table:table-cell>
            <table:table-cell table:style-name="Cell285">
              <text:p text:style-name="P516"><text:span text:style-name="T516_1">2</text:span></text:p>
            </table:table-cell>
            <table:table-cell table:style-name="Cell286">
              <text:p text:style-name="P517"><text:span text:style-name="T517_1">18%</text:span></text:p>
            </table:table-cell>
            <table:table-cell table:style-name="Cell287">
              <text:p text:style-name="P518"><text:span text:style-name="T518_1">82%</text:span></text:p>
            </table:table-cell>
          </table:table-row>
          <table:table-row table:style-name="Row78">
            <table:table-cell table:style-name="Cell288">
              <text:p text:style-name="P519"><text:span text:style-name="T519_1">Mozambique</text:span></text:p>
            </table:table-cell>
            <table:table-cell table:style-name="Cell289">
              <text:p text:style-name="P520"><text:span text:style-name="T520_1">11</text:span></text:p>
            </table:table-cell>
            <table:table-cell table:style-name="Cell290">
              <text:p text:style-name="P521"><text:span text:style-name="T521_1">9</text:span></text:p>
            </table:table-cell>
            <table:table-cell table:style-name="Cell291">
              <text:p text:style-name="P522"><text:span text:style-name="T522_1">2</text:span></text:p>
            </table:table-cell>
            <table:table-cell table:style-name="Cell292">
              <text:p text:style-name="P523"><text:span text:style-name="T523_1">18%</text:span></text:p>
            </table:table-cell>
            <table:table-cell table:style-name="Cell293">
              <text:p text:style-name="P524"><text:span text:style-name="T524_1">82%</text:span></text:p>
            </table:table-cell>
          </table:table-row>
          <table:table-row table:style-name="Row79">
            <table:table-cell table:style-name="Cell294">
              <text:p text:style-name="P525"><text:span text:style-name="T525_1">Rwanda</text:span></text:p>
            </table:table-cell>
            <table:table-cell table:style-name="Cell295">
              <text:p text:style-name="P526"><text:span text:style-name="T526_1">15</text:span></text:p>
            </table:table-cell>
            <table:table-cell table:style-name="Cell296">
              <text:p text:style-name="P527"><text:span text:style-name="T527_1">13</text:span></text:p>
            </table:table-cell>
            <table:table-cell table:style-name="Cell297">
              <text:p text:style-name="P528"><text:span text:style-name="T528_1">2</text:span></text:p>
            </table:table-cell>
            <table:table-cell table:style-name="Cell298">
              <text:p text:style-name="P529"><text:span text:style-name="T529_1">13%</text:span></text:p>
            </table:table-cell>
            <table:table-cell table:style-name="Cell299">
              <text:p text:style-name="P530"><text:span text:style-name="T530_1">87%</text:span></text:p>
            </table:table-cell>
          </table:table-row>
          <table:table-row table:style-name="Row80">
            <table:table-cell table:style-name="Cell300">
              <text:p text:style-name="P531"><text:span text:style-name="T531_1">Pakistan</text:span></text:p>
            </table:table-cell>
            <table:table-cell table:style-name="Cell301">
              <text:p text:style-name="P532"><text:span text:style-name="T532_1">10</text:span></text:p>
            </table:table-cell>
            <table:table-cell table:style-name="Cell302">
              <text:p text:style-name="P533"><text:span text:style-name="T533_1">9</text:span></text:p>
            </table:table-cell>
            <table:table-cell table:style-name="Cell303">
              <text:p text:style-name="P534"><text:span text:style-name="T534_1">1</text:span></text:p>
            </table:table-cell>
            <table:table-cell table:style-name="Cell304">
              <text:p text:style-name="P535"><text:span text:style-name="T535_1">10%</text:span></text:p>
            </table:table-cell>
            <table:table-cell table:style-name="Cell305">
              <text:p text:style-name="P536"><text:span text:style-name="T536_1">90%</text:span></text:p>
            </table:table-cell>
          </table:table-row>
          <table:table-row table:style-name="Row81">
            <table:table-cell table:style-name="Cell306">
              <text:p text:style-name="P537"><text:span text:style-name="T537_1">Uganda</text:span></text:p>
            </table:table-cell>
            <table:table-cell table:style-name="Cell307">
              <text:p text:style-name="P538"><text:span text:style-name="T538_1">11</text:span></text:p>
            </table:table-cell>
            <table:table-cell table:style-name="Cell308">
              <text:p text:style-name="P539"><text:span text:style-name="T539_1">11</text:span></text:p>
            </table:table-cell>
            <table:table-cell table:style-name="Cell309">
              <text:p text:style-name="P540"><text:span text:style-name="T540_1">0</text:span></text:p>
            </table:table-cell>
            <table:table-cell table:style-name="Cell310">
              <text:p text:style-name="P541"><text:span text:style-name="T541_1">0%</text:span></text:p>
            </table:table-cell>
            <table:table-cell table:style-name="Cell311">
              <text:p text:style-name="P542"><text:span text:style-name="T542_1">100%</text:span></text:p>
            </table:table-cell>
          </table:table-row>
          <table:table-row table:style-name="Row82">
            <table:table-cell table:style-name="Cell312">
              <text:p text:style-name="P543"><text:span text:style-name="T543_1">Total</text:span></text:p>
            </table:table-cell>
            <table:table-cell table:style-name="Cell313">
              <text:p text:style-name="P544"><text:span text:style-name="T544_1">88</text:span></text:p>
            </table:table-cell>
            <table:table-cell table:style-name="Cell314">
              <text:p text:style-name="P545"><text:span text:style-name="T545_1">72</text:span></text:p>
            </table:table-cell>
            <table:table-cell table:style-name="Cell315">
              <text:p text:style-name="P546"><text:span text:style-name="T546_1">16</text:span></text:p>
            </table:table-cell>
            <table:table-cell table:style-name="Cell316">
              <text:p text:style-name="P547"><text:span text:style-name="T547_1">18%</text:span></text:p>
            </table:table-cell>
            <table:table-cell table:style-name="Cell317">
              <text:p text:style-name="P548"><text:span text:style-name="T548_1">82%</text:span></text:p>
            </table:table-cell>
          </table:table-row>
        </table:table>
        <text:p text:style-name="P549"/>
        <text:p text:style-name="P550"><text:span text:style-name="T550_1">The<text:s/>breakdown<text:s/>of<text:s/>countries<text:s/>achieving<text:s/></text:span><text:span text:style-name="T550_2">high,<text:s/>medium<text:s/>and<text:s/>low<text:s/>impact<text:s/>at<text:s/>Level<text:s/>3<text:s/>is<text:s/>set<text:s/>out<text:s/>below:</text:span></text:p>
        <text:p text:style-name="P551"/>
        <table:table table:style-name="Table14">
          <table:table-column table:style-name="Column57"/>
          <table:table-column table:style-name="Column58"/>
          <table:table-column table:style-name="Column59"/>
          <table:table-row table:style-name="Row83">
            <table:table-cell table:style-name="Cell318">
              <text:p text:style-name="P552"><text:span text:style-name="T552_1">Impact<text:s/>Level</text:span></text:p>
            </table:table-cell>
            <table:table-cell table:style-name="Cell319">
              <text:p text:style-name="P553"><text:span text:style-name="T553_1">Count<text:s/>of<text:s/>Impact<text:s/>Level</text:span></text:p>
            </table:table-cell>
            <table:table-cell table:style-name="Cell320">
              <text:p text:style-name="P554"><text:span text:style-name="T554_1">%<text:s/>of<text:s/>Impact<text:s/>Level</text:span></text:p>
            </table:table-cell>
          </table:table-row>
          <table:table-row table:style-name="Row84">
            <table:table-cell table:style-name="Cell321">
              <text:p text:style-name="P555"><text:span text:style-name="T555_1">4</text:span></text:p>
            </table:table-cell>
            <table:table-cell table:style-name="Cell322">
              <text:p text:style-name="P556"><text:span text:style-name="T556_1">1</text:span><text:span text:style-name="T556_2">6</text:span></text:p>
            </table:table-cell>
            <table:table-cell table:style-name="Cell323">
              <text:p text:style-name="P557"><text:span text:style-name="T557_1">1</text:span><text:span text:style-name="T557_2">8</text:span><text:span text:style-name="T557_3">%</text:span></text:p>
            </table:table-cell>
          </table:table-row>
          <table:table-row table:style-name="Row85">
            <table:table-cell table:style-name="Cell324">
              <text:p text:style-name="P558"><text:span text:style-name="T558_1">3-H</text:span></text:p>
            </table:table-cell>
            <table:table-cell table:style-name="Cell325">
              <text:p text:style-name="P559"><text:span text:style-name="T559_1">3</text:span><text:span text:style-name="T559_2">2</text:span></text:p>
            </table:table-cell>
            <table:table-cell table:style-name="Cell326">
              <text:p text:style-name="P560"><text:span text:style-name="T560_1">3</text:span><text:span text:style-name="T560_2">6</text:span><text:span text:style-name="T560_3">%</text:span></text:p>
            </table:table-cell>
          </table:table-row>
          <table:table-row table:style-name="Row86">
            <table:table-cell table:style-name="Cell327">
              <text:p text:style-name="P561"><text:span text:style-name="T561_1">3-M</text:span></text:p>
            </table:table-cell>
            <table:table-cell table:style-name="Cell328">
              <text:p text:style-name="P562"><text:span text:style-name="T562_1">23</text:span></text:p>
            </table:table-cell>
            <table:table-cell table:style-name="Cell329">
              <text:p text:style-name="P563"><text:span text:style-name="T563_1">2</text:span><text:span text:style-name="T563_2">6</text:span><text:span text:style-name="T563_3">%</text:span></text:p>
            </table:table-cell>
          </table:table-row>
          <table:table-row table:style-name="Row87">
            <table:table-cell table:style-name="Cell330">
              <text:p text:style-name="P564"><text:span text:style-name="T564_1">3-L</text:span></text:p>
            </table:table-cell>
            <table:table-cell table:style-name="Cell331">
              <text:p text:style-name="P565"><text:span text:style-name="T565_1">17</text:span></text:p>
            </table:table-cell>
            <table:table-cell table:style-name="Cell332">
              <text:p text:style-name="P566"><text:span text:style-name="T566_1">17</text:span><text:span text:style-name="T566_2">%</text:span></text:p>
            </table:table-cell>
          </table:table-row>
          <table:table-row table:style-name="Row88">
            <table:table-cell table:style-name="Cell333">
              <text:p text:style-name="P567"><text:span text:style-name="T567_1">Grand<text:s/>Total</text:span></text:p>
            </table:table-cell>
            <table:table-cell table:style-name="Cell334">
              <text:p text:style-name="P568"><text:span text:style-name="T568_1">88</text:span></text:p>
            </table:table-cell>
            <table:table-cell table:style-name="Cell335">
              <text:p text:style-name="P569"><text:span text:style-name="T569_1">100%</text:span></text:p>
            </table:table-cell>
          </table:table-row>
        </table:table>
        <text:p text:style-name="P570"/>
        <text:p text:style-name="P571"><text:span text:style-name="T571_1">The<text:s/>median<text:s/>distribution<text:s/>of<text:s/>Level<text:s/>3<text:s/>scores<text:s/></text:span><text:span text:style-name="T571_2">for<text:s/>coun</text:span><text:span text:style-name="T571_3">try<text:s/>programme</text:span><text:span text:style-name="T571_4"><text:s/></text:span><text:span text:style-name="T571_5">is<text:s/></text:span><text:span text:style-name="T571_6">22%<text:s/>at<text:s/>Level<text:s/>3-L,<text:s/>25%<text:s/>at<text:s/>Level<text:s/>3-M,<text:s/>and<text:s/>50%<text:s/>at<text:s/>Level<text:s/>3-H</text:span><text:span text:style-name="T571_7">.<text:s/>This<text:s/>means<text:s/>that<text:s/>most<text:s/>countries</text:span><text:span text:style-name="T571_8"><text:s/>are<text:s/>securing<text:s/></text:span><text:span text:style-name="T571_9">high</text:span><text:span text:style-name="T571_10">ly</text:span><text:span text:style-name="T571_11"><text:s/>impactful<text:s/></text:span><text:span text:style-name="T571_12">L</text:span><text:span text:style-name="T571_13">evel</text:span><text:span text:style-name="T571_14"><text:s/>3s</text:span><text:span text:style-name="T571_15">.<text:s/></text:span><text:span text:style-name="T571_16">For<text:s/>instance,<text:s/>Pakistan<text:s/>has<text:s/>only<text:s/>one<text:s/>Level<text:s/>4<text:s/>impact,<text:s/>yet<text:s/></text:span><text:span text:style-name="T571_17">most<text:s/>of</text:span><text:span text:style-name="T571_18"><text:s/>its<text:s/>Level<text:s/>3<text:s/>scores<text:s/>fall<text:s/>under<text:s/>high<text:s/>or<text:s/>medium<text:s/>policy<text:s/>impact.<text:s/>In<text:s/>contrast,<text:s/>Uganda<text:s/>performs<text:s/>poorly,<text:s/>with<text:s/>the<text:s/>fewest<text:s/>Level<text:s/>3-H<text:s/>and<text:s/>Level<text:s/>3-M<text:s/>scores<text:s/>and<text:s/>the<text:s/>majority<text:s/>concentrated<text:s/>in<text:s/>Level<text:s/>3-L.</text:span></text:p>
        <text:p text:style-name="P572"/>
        <text:p text:style-name="P573"><text:span text:style-name="T573_1"><text:s/></text:span><draw:frame svg:x="0cm" svg:y="0cm" svg:width="14.596cm" svg:height="8.094cm" draw:style-name="FR3" text:anchor-type="as-char" draw:z-index="0"><draw:image xlink:href="Pictures/image3.png" xlink:type="simple" xlink:show="embed" xlink:actuate="onLoad"/></draw:frame></text:p>
        <text:p text:style-name="P574"/>
        <text:p text:style-name="P575"><draw:frame svg:x="0cm" svg:y="0cm" svg:width="15.663cm" svg:height="7.434cm" draw:style-name="FR4" text:anchor-type="as-char" draw:z-index="0"><draw:image xlink:href="Pictures/image4.png" xlink:type="simple" xlink:show="embed" xlink:actuate="onLoad"/></draw:frame></text:p>
        <text:p text:style-name="P576"/>
        <text:p text:style-name="P577"/>
        <text:p text:style-name="P578"><text:span text:style-name="T578_1">The<text:s/>graph</text:span><text:span text:style-name="T578_2"><text:s/>above</text:span><text:span text:style-name="T578_3"><text:s/>shows<text:s/>how<text:s/>high-impact<text:s/>projects<text:s/>were<text:s/>generated</text:span><text:span text:style-name="T578_4">.<text:s/>M</text:span><text:span text:style-name="T578_5">ore<text:s/>than<text:s/>half<text:s/>of<text:s/>Mozambique’s<text:s/>high-impact<text:s/>cases<text:s/>were<text:s/></text:span><text:span text:style-name="T578_6">small<text:s/>project<text:s/>funds</text:span><text:span text:style-name="T578_7"><text:s/>(SPF)</text:span><text:span text:style-name="T578_8">,<text:s/>or</text:span><text:span text:style-name="T578_9">igi</text:span><text:span text:style-name="T578_10">nated<text:s/></text:span><text:span text:style-name="T578_11">from<text:s/></text:span><text:span text:style-name="T578_12">and<text:s/>commissioned<text:s/>by<text:s/>the<text:s/>country<text:s/>office</text:span><text:span text:style-name="T578_13">.<text:s/>This</text:span><text:span text:style-name="T578_14"><text:s/>demonstrat</text:span><text:span text:style-name="T578_15">es</text:span><text:span text:style-name="T578_16"><text:s/>th</text:span><text:span text:style-name="T578_17">e<text:s/>effectiveness<text:s/>of<text:s/>faster,<text:s/></text:span><text:span text:style-name="T578_18">locally<text:s/>originated</text:span><text:span text:style-name="T578_19"><text:s/>research<text:s/>in<text:s/>that<text:s/>location<text:s/>for<text:s/>this<text:s/>reporting<text:s/>period.<text:s/>Conversely,<text:s/>half<text:s/>of<text:s/>Bangladesh’s<text:s/>high-impact<text:s/>cases<text:s/>came<text:s/>from<text:s/>research<text:s/>generated<text:s/>through<text:s/>the<text:s/></text:span><text:span text:style-name="T578_20">C</text:span><text:span text:style-name="T578_21">ommissioning<text:s/></text:span><text:span text:style-name="T578_22">B</text:span><text:span text:style-name="T578_23">oard</text:span><text:span text:style-name="T578_24"><text:s/>(CB)</text:span><text:span text:style-name="T578_25">.</text:span><text:span text:style-name="T578_26"><text:s/></text:span><text:span text:style-name="T578_27">Based<text:s/>on<text:s/>feedback<text:s/>from<text:s/>Posts,<text:s/>there<text:s/>are</text:span><text:span text:style-name="T578_28"><text:s/></text:span><text:span text:style-name="T578_29">advantages<text:s/>and<text:s/>disadvantages<text:s/></text:span><text:span text:style-name="T578_30">of<text:s/>using<text:s/>SPF<text:s/>versus<text:s/>CB</text:span><text:span text:style-name="T578_31"><text:s/>instruments</text:span><text:span text:style-name="T578_32"><text:s/>to<text:s/>deliver<text:s/>research</text:span><text:span text:style-name="T578_33">.</text:span><text:span text:style-name="T578_34"><text:s/>CB<text:s/>research<text:s/>projects<text:s/>take<text:s/>longer<text:s/>to<text:s/>complete<text:s/>and<text:s/>are<text:s/>more<text:s/>thorough,<text:s/>while<text:s/>SPFs<text:s/>are<text:s/>fast<text:s/>enough<text:s/>to<text:s/>respond<text:s/>agilel</text:span><text:span text:style-name="T578_35">y<text:s/>to<text:s/>policymakers’<text:s/>priorities.<text:s/></text:span><text:span text:style-name="T578_36">C</text:span><text:span text:style-name="T578_37">ommissioning<text:s/>boards<text:s/></text:span><text:span text:style-name="T578_38">can</text:span><text:span text:style-name="T578_39"><text:s/>be</text:span><text:span text:style-name="T578_40"><text:s/></text:span><text:span text:style-name="T578_41">responsive</text:span><text:span text:style-name="T578_42"><text:s/></text:span><text:span text:style-name="T578_43">in<text:s/>the<text:s/>sense<text:s/>that</text:span><text:span text:style-name="T578_44"><text:s/>they</text:span><text:span text:style-name="T578_45"><text:s/></text:span><text:span text:style-name="T578_46">frequently</text:span><text:span text:style-name="T578_47"><text:s/></text:span><text:span text:style-name="T578_48">(though<text:s/>not<text:s/>always)</text:span><text:span text:style-name="T578_49"><text:s/></text:span><text:span text:style-name="T578_50">respond<text:s/>directly</text:span><text:span text:style-name="T578_51"><text:s/></text:span><text:span text:style-name="T578_52">to<text:s/>policymaker<text:s/>needs</text:span><text:span text:style-name="T578_53"><text:s/>since</text:span><text:span text:style-name="T578_54"><text:s/></text:span><text:span text:style-name="T578_55">country<text:s/>office<text:s/>feedback<text:s/>shap</text:span><text:span text:style-name="T578_56">es</text:span><text:span text:style-name="T578_57"><text:s/>the<text:s/>research<text:s/>initiated<text:s/>under<text:s/>the<text:s/>commissioning<text:s/>boards</text:span><text:span text:style-name="T578_58">,<text:s/>meaning<text:s/>the<text:s/>eff</text:span><text:span text:style-name="T578_59">ectiveness<text:s/>of<text:s/>each<text:s/>respective<text:s/>instrument<text:s/>is<text:s/></text:span><text:span text:style-name="T578_60">context-specific</text:span><text:span text:style-name="T578_61">.</text:span></text:p>
        <text:p text:style-name="P579"/>
        <table:table table:style-name="Table15">
          <table:table-column table:style-name="Column60"/>
          <table:table-column table:style-name="Column61"/>
          <table:table-row table:style-name="Row89">
            <table:table-cell table:style-name="Cell336" table:number-columns-spanned="2">
              <text:p text:style-name="P580"><text:span text:style-name="T580_1">Recommendation</text:span><text:span text:style-name="T580_2">:<text:s/>Continue<text:s/>to<text:s/>track<text:s/>high-impact<text:s/>project<text:s/>initiatives<text:s/>delivered<text:s/>in<text:s/>response<text:s/>to<text:s/>stakeholder<text:s/>needs,<text:s/>reported<text:s/>at<text:s/>38%<text:s/>for<text:s/>this<text:s/>reporting<text:s/>period<text:s/>(a<text:s/>conservative<text:s/>figure<text:s/>given<text:s/>data<text:s/>limitations).<text:s/>FCDO<text:s/>will<text:s/>monitor<text:s/>this<text:s/>figure<text:s/>and<text:s/>consider<text:s/>refinements<text:s/>to<text:s/>the<text:s/>metric,<text:s/>including<text:s/>potential<text:s/>inclusion<text:s/>in<text:s/>the<text:s/>programme’s<text:s/></text:span><text:span text:style-name="T580_3">logframe</text:span><text:span text:style-name="T580_4"><text:s/>to<text:s/>support<text:s/>assessment<text:s/>of<text:s/>responsiveness</text:span><text:span text:style-name="T580_5">.</text:span></text:p>
            </table:table-cell>
            <table:covered-table-cell/>
          </table:table-row>
          <table:table-row table:style-name="Row90">
            <table:table-cell table:style-name="Cell337" table:number-columns-spanned="2">
              <text:p text:style-name="P581"><text:span text:style-name="T581_1">Progress<text:s/>on<text:s/>previous<text:s/>recommendations</text:span></text:p>
            </table:table-cell>
            <table:covered-table-cell/>
          </table:table-row>
          <table:table-row table:style-name="Row91">
            <table:table-cell table:style-name="Cell338">
              <text:p text:style-name="P582"><text:span text:style-name="T582_1">2024<text:s/></text:span><text:span text:style-name="T582_2">Recommendations</text:span></text:p>
            </table:table-cell>
            <table:table-cell table:style-name="Cell339">
              <text:p text:style-name="P583"><text:span text:style-name="T583_1">Implemented?</text:span></text:p>
            </table:table-cell>
          </table:table-row>
          <table:table-row table:style-name="Row92">
            <table:table-cell table:style-name="Cell340">
              <text:p text:style-name="P584"><text:span text:style-name="T584_1">FCDO<text:s/>and<text:s/>LSE<text:s/>to<text:s/>review<text:s/>their<text:s/>shared<text:s/>approach<text:s/>to<text:s/>measuring<text:s/>impact<text:s/>of<text:s/>the<text:s/>Responsive<text:s/>Policy<text:s/>Function.<text:s/>Both<text:s/>to<text:s/>agree<text:s/>on<text:s/>a<text:s/>revised<text:s/>process<text:s/>to<text:s/>deliver<text:s/>on<text:s/>the<text:s/></text:span><text:span text:style-name="T584_2">new<text:s/></text:span><text:span text:style-name="T584_3">RPF</text:span><text:span text:style-name="T584_4"><text:s/>pilot</text:span><text:span text:style-name="T584_5">,<text:s/>following<text:s/>the<text:s/>governance<text:s/>structure<text:s/>set<text:s/>out<text:s/>in<text:s/>the</text:span><text:span text:style-name="T584_6"><text:s/>contract</text:span><text:span text:style-name="T584_7"><text:s/></text:span><text:span text:style-name="T584_8">ToRs</text:span><text:span text:style-name="T584_9">,<text:s/>with<text:s/>Programme<text:s/>Board<text:s/>approval</text:span><text:span text:style-name="T584_10">.<text:s/>IGC<text:s/>will<text:s/>also<text:s/>deliver<text:s/>statistics<text:s/>on<text:s/>projects<text:s/>that<text:s/>are<text:s/>tagged<text:s/>as<text:s/>responsive<text:s/>in<text:s/>the<text:s/>2025-26<text:s/>AR.</text:span></text:p>
            </table:table-cell>
            <table:table-cell table:style-name="Cell341">
              <text:p text:style-name="P585"><text:span text:style-name="T585_1">Ongoing</text:span><text:span text:style-name="T585_2">.<text:s/></text:span><text:span text:style-name="T585_3">The<text:s/></text:span><text:span text:style-name="T585_4">Responsive<text:s/>Policy<text:s/>Function<text:s/>(rebranded<text:s/>as<text:s/>the<text:s/>Demand-Led<text:s/>Policy<text:s/>Function)<text:s/></text:span><text:span text:style-name="T585_5">is<text:s/>to<text:s/>launch</text:span><text:span text:style-name="T585_6"><text:s/>in<text:s/>FY25/26,<text:s/>after<text:s/>the<text:s/>period<text:s/>covered<text:s/>in<text:s/>this<text:s/>review.<text:s/></text:span><text:span text:style-name="T585_7">An<text:s/>assessment<text:s/></text:span><text:span text:style-name="T585_8">of<text:s/>the<text:s/>RPF<text:s/>and<text:s/>responsiveness<text:s/></text:span><text:span text:style-name="T585_9">will<text:s/>follow<text:s/>in<text:s/>the<text:s/>next<text:s/></text:span><text:span text:style-name="T585_10">r</text:span><text:span text:style-name="T585_11">eview</text:span><text:span text:style-name="T585_12">.</text:span></text:p>
            </table:table-cell>
          </table:table-row>
          <table:table-row table:style-name="Row93">
            <table:table-cell table:style-name="Cell342">
              <text:p text:style-name="P586"><text:span text:style-name="T586_1">Output<text:s/>Indicator<text:s/>1.1</text:span><text:span text:style-name="T586_2"><text:s/>(</text:span><text:span text:style-name="T586_3">contribution<text:s/>to<text:s/>policy<text:s/>discussions<text:s/>and<text:s/>processes<text:s/>in<text:s/>resident<text:s/>countries</text:span><text:span text:style-name="T586_4">)</text:span><text:span text:style-name="T586_5"><text:s/>covers<text:s/>a<text:s/>vast<text:s/>range<text:s/>of<text:s/>programme<text:s/>activity.<text:s/>Moving<text:s/>forward,<text:s/>a<text:s/>stronger<text:s/>emphasis<text:s/>on<text:s/>policy<text:s/>impacts<text:s/>should<text:s/>be<text:s/>prioritised,<text:s/>and<text:s/>FCDO<text:s/>should<text:s/>ensure<text:s/>that<text:s/>there<text:s/>is<text:s/>a<text:s/>strong<text:s/>requirement<text:s/>for<text:s/>these<text:s/>policies<text:s/>to<text:s/>be<text:s/>directly<text:s/>growth</text:span><text:span text:style-name="T586_6">-</text:span><text:span text:style-name="T586_7">inducing,<text:s/>or<text:s/>at<text:s/>least<text:s/>strongly<text:s/>contributing<text:s/>to<text:s/>growth.<text:s/></text:span><text:span text:style-name="T586_8">IGC<text:s/>to<text:s/>propose<text:s/>possible<text:s/>light-touch<text:s/>deliverables<text:s/>that<text:s/>could<text:s/>more<text:s/>effectively<text:s/>highlight<text:s/>our<text:s/>contributions<text:s/>to<text:s/>growth<text:s/>in<text:s/>the<text:s/>geographies<text:s/>where<text:s/>we<text:s/>operate.</text:span><text:span text:style-name="T586_9"><text:s/></text:span></text:p>
              <text:p text:style-name="P587"/>
            </table:table-cell>
            <table:table-cell table:style-name="Cell343">
              <text:p text:style-name="P588"><text:span text:style-name="T588_1">Ongoing.<text:s/></text:span><text:span text:style-name="T588_2">This<text:s/>consideration<text:s/>will<text:s/>be<text:s/></text:span><text:span text:style-name="T588_3">built<text:s/></text:span><text:span text:style-name="T588_4">into</text:span><text:span text:style-name="T588_5"><text:s/>lesson<text:s/>learning<text:s/></text:span><text:span text:style-name="T588_6">as<text:s/>the<text:s/></text:span><text:span text:style-name="T588_7">current<text:s/>Phase<text:s/></text:span><text:span text:style-name="T588_8">closes<text:s/>and</text:span><text:span text:style-name="T588_9"><text:s/>a</text:span><text:span text:style-name="T588_10">ssessed<text:s/>in<text:s/>the<text:s/>next<text:s/>review.</text:span></text:p>
            </table:table-cell>
          </table:table-row>
          <table:table-row table:style-name="Row94">
            <table:table-cell table:style-name="Cell344">
              <text:p text:style-name="P589"><text:span text:style-name="T589_1">IGC<text:s/>should<text:s/>build<text:s/>synergies<text:s/>with<text:s/>FCDO<text:s/>Centres<text:s/>of<text:s/>Expertise<text:s/>into<text:s/>the<text:s/>strategy<text:s/>documents<text:s/>it<text:s/>produces<text:s/>for<text:s/>each<text:s/>of<text:s/>the<text:s/>four<text:s/>initiatives.<text:s/>Green<text:s/>Cities,</text:span><text:span text:style-name="T589_2"><text:s/></text:span><text:span text:style-name="T589_3">Infrastructure<text:s/>and<text:s/>Energy<text:s/></text:span><text:span text:style-name="T589_4">CoE</text:span><text:span text:style-name="T589_5"><text:s/>has<text:s/>built<text:s/>some<text:s/>links<text:s/>with<text:s/>the<text:s/>Cities<text:s/>that<text:s/>Work<text:s/>Initiative,<text:s/>and<text:s/>the<text:s/>Public<text:s/>Finance<text:s/>and<text:s/>Tax<text:s/></text:span><text:span text:style-name="T589_6">CoE</text:span><text:span text:style-name="T589_7"><text:s/>has<text:s/>built<text:s/>strong<text:s/>links<text:s/>with<text:s/>the<text:s/>Tax<text:s/>for<text:s/>Growth<text:s/>Initiative.<text:s/>A<text:s/>stronger<text:s/>and<text:s/>more<text:s/>explicit<text:s/>strategic<text:s/>approach<text:s/>to<text:s/>align<text:s/>to<text:s/>FCDO<text:s/></text:span><text:span text:style-name="T589_8">CoEs</text:span><text:span text:style-name="T589_9">,<text:s/>not<text:s/>least<text:s/>the<text:s/>Green<text:s/>and<text:s/>Inclusive<text:s/>Growth<text:s/></text:span><text:span text:style-name="T589_10">CoE</text:span><text:span text:style-name="T589_11">,<text:s/>will<text:s/>likely<text:s/>produce<text:s/>stronger<text:s/>results<text:s/>for<text:s/>all<text:s/>programmes.<text:s/>FCDO<text:s/>and<text:s/>IGC<text:s/>to<text:s/>work<text:s/></text:span><text:span text:style-name="T589_12">together<text:s/>to<text:s/>deliver<text:s/>progress<text:s/>on<text:s/>this<text:s/>before<text:s/>close<text:s/>of<text:s/>contract.</text:span></text:p>
              <text:p text:style-name="P590"/>
            </table:table-cell>
            <table:table-cell table:style-name="Cell345">
              <text:p text:style-name="P591"><text:span text:style-name="T591_1">Ongoing</text:span><text:span text:style-name="T591_2">.<text:s/></text:span><text:span text:style-name="T591_3">Th</text:span><text:span text:style-name="T591_4">ere</text:span><text:span text:style-name="T591_5"><text:s/>has<text:s/>not<text:s/></text:span><text:span text:style-name="T591_6">been<text:s/>an<text:s/></text:span><text:span text:style-name="T591_7">opportunity<text:s/>to<text:s/>align<text:s/></text:span><text:span text:style-name="T591_8">strategies<text:s/>with<text:s/></text:span><text:span text:style-name="T591_9">other<text:s/>FCDO<text:s/>initiatives<text:s/></text:span><text:span text:style-name="T591_10">since<text:s/>this<text:s/>recommendation<text:s/>was<text:s/>agreed</text:span><text:span text:style-name="T591_11">.<text:s/>T</text:span><text:span text:style-name="T591_12">here<text:s/>has<text:s/></text:span><text:span text:style-name="T591_13">not<text:s/>been<text:s/>a<text:s/>fresh<text:s/></text:span><text:span text:style-name="T591_14">round<text:s/>of<text:s/>strategic</text:span><text:span text:style-name="T591_15"><text:s/>documents<text:s/>in<text:s/>the<text:s/>interim.<text:s/></text:span><text:span text:style-name="T591_16">This<text:s/>will<text:s/>be<text:s/>covered<text:s/>at<text:s/>the<text:s/></text:span><text:span text:style-name="T591_17">next<text:s/>review.</text:span></text:p>
            </table:table-cell>
          </table:table-row>
          <table:table-row table:style-name="Row95">
            <table:table-cell table:style-name="Cell346">
              <text:p text:style-name="P592"><text:span text:style-name="T592_1">(From<text:s/>22/23):<text:s/></text:span><text:span text:style-name="T592_2">A<text:s/>new<text:s/>transformational<text:s/>change<text:s/>approach<text:s/>was<text:s/>finalised<text:s/>by<text:s/>March<text:s/>2024<text:s/>and<text:s/>reported<text:s/>to<text:s/>FCDO.<text:s/>IGC<text:s/>to<text:s/>present<text:s/>approach<text:s/>to<text:s/>FCDO<text:s/>programme<text:s/>staff<text:s/>by<text:s/>October<text:s/>2025.</text:span></text:p>
            </table:table-cell>
            <table:table-cell table:style-name="Cell347">
              <text:p text:style-name="P593"><text:span text:style-name="T593_1">Completed</text:span><text:span text:style-name="T593_2">.<text:s/>This<text:s/>approach<text:s/>has<text:s/>been<text:s/></text:span><text:span text:style-name="T593_3">explored<text:s/>in<text:s/></text:span><text:span text:style-name="T593_4">depth<text:s/>through<text:s/></text:span><text:span text:style-name="T593_5">LSE<text:s/>presentations<text:s/>to<text:s/>FCDO</text:span><text:span text:style-name="T593_6"><text:s/>and<text:s/>ongoing<text:s/></text:span><text:span text:style-name="T593_7">discussions.</text:span></text:p>
            </table:table-cell>
          </table:table-row>
          <table:table-row table:style-name="Row96">
            <table:table-cell table:style-name="Cell348">
              <text:p text:style-name="P594"><text:span text:style-name="T594_1">(From<text:s/>22/23):<text:s/></text:span><text:span text:style-name="T594_2">IGC<text:s/>retain<text:s/>and<text:s/>protect<text:s/>flexible<text:s/>policy<text:s/>function,<text:s/>particularly<text:s/>to<text:s/>be<text:s/>able<text:s/>to<text:s/>respond<text:s/>to<text:s/>short</text:span><text:span text:style-name="T594_3">-</text:span><text:span text:style-name="T594_4">term<text:s/>requests<text:s/>for<text:s/>technical<text:s/>assistance<text:s/>where<text:s/>appetite<text:s/>for<text:s/>political<text:s/>reforms<text:s/>suddenly<text:s/>increases.<text:s/></text:span></text:p>
              <text:p text:style-name="P595"/>
              <text:p text:style-name="P596"><text:span text:style-name="T596_1">IGC<text:s/>and<text:s/>FCDO<text:s/>will<text:s/>take<text:s/>this<text:s/>work<text:s/>forward<text:s/>by<text:s/>committing<text:s/>to<text:s/>implement<text:s/>the<text:s/>RPF<text:s/>pilot<text:s/>by<text:s/>end<text:s/>2025.</text:span></text:p>
              <text:p text:style-name="P597"/>
              <text:p text:style-name="P598"/>
            </table:table-cell>
            <table:table-cell table:style-name="Cell349">
              <text:p text:style-name="P599"><text:span text:style-name="T599_1">Completed</text:span><text:span text:style-name="T599_2">.<text:s/></text:span><text:span text:style-name="T599_3">The<text:s/>pilot<text:s/>is<text:s/>underway<text:s/>and<text:s/>will<text:s/>be<text:s/>covered<text:s/></text:span><text:span text:style-name="T599_4">in</text:span><text:span text:style-name="T599_5"><text:s/>the<text:s/></text:span><text:span text:style-name="T599_6">next<text:s/>review.</text:span></text:p>
            </table:table-cell>
          </table:table-row>
          <table:table-row table:style-name="Row97">
            <table:table-cell table:style-name="Cell350">
              <text:p text:style-name="P600"><text:span text:style-name="T600_1">(From<text:s/>22/23):<text:s/></text:span><text:span text:style-name="T600_2">Considering<text:s/>growing<text:s/>recognition<text:s/>and<text:s/>demand<text:s/>for<text:s/>IGC<text:s/>work<text:s/>among<text:s/>staff<text:s/>at<text:s/>post,<text:s/>IGC<text:s/>should<text:s/>continue<text:s/>to<text:s/>improve<text:s/>its<text:s/>relationships<text:s/>with<text:s/>the<text:s/>local<text:s/>FCDO<text:s/>offices<text:s/>in<text:s/>the<text:s/>countries<text:s/>where<text:s/>it<text:s/>operates.<text:s/>FCDO<text:s/>to<text:s/>continue<text:s/>to<text:s/>facilitate<text:s/>introductions<text:s/>and<text:s/>disseminate<text:s/>IGC<text:s/>outputs.<text:s/>IGC<text:s/>to<text:s/>track<text:s/>engagement<text:s/>with<text:s/>FCDO<text:s/>representatives<text:s/>across<text:s/>geographies</text:span><text:span text:style-name="T600_3">.</text:span></text:p>
            </table:table-cell>
            <table:table-cell table:style-name="Cell351">
              <text:p text:style-name="P601"><text:span text:style-name="T601_1">Ongoing</text:span><text:span text:style-name="T601_2">.<text:s/>This<text:s/></text:span><text:span text:style-name="T601_3">is<text:s/>the<text:s/></text:span><text:span text:style-name="T601_4">topic</text:span><text:span text:style-name="T601_5"><text:s/>of<text:s/>ongoing<text:s/>discussions<text:s/>and<text:s/>will<text:s/>be<text:s/>covered<text:s/>in<text:s/></text:span><text:span text:style-name="T601_6">the<text:s/>next<text:s/>review.</text:span></text:p>
            </table:table-cell>
          </table:table-row>
        </table:table>
        <text:p text:style-name="P602"/>
        <text:p text:style-name="P603"/>
        <text:p text:style-name="P604"/>
        <text:p text:style-name="P605"><text:span text:style-name="T605_1">OUTPUT<text:s/>2:<text:s/>Pushing<text:s/>Knowledge<text:s/>Frontiers</text:span></text:p>
        <text:p text:style-name="P606"/>
        <table:table table:style-name="Table16">
          <table:table-column table:style-name="Column62"/>
          <table:table-column table:style-name="Column63"/>
          <table:table-column table:style-name="Column64"/>
          <table:table-column table:style-name="Column65"/>
          <table:table-column table:style-name="Column66"/>
          <table:table-row table:style-name="Row98">
            <table:table-cell table:style-name="Cell352">
              <text:p text:style-name="P607"><text:span text:style-name="T607_1">Output<text:s/>Title<text:s/></text:span></text:p>
            </table:table-cell>
            <table:table-cell table:style-name="Cell353" table:number-columns-spanned="4">
              <text:p text:style-name="P608"><text:span text:style-name="T608_1">IGC<text:s/>delivers<text:s/>frontier<text:s/>research<text:s/>on<text:s/>inclusive<text:s/>growth<text:s/>that<text:s/>affects<text:s/>global<text:s/>academic<text:s/>debates. </text:span></text:p>
            </table:table-cell>
            <table:covered-table-cell/>
            <table:covered-table-cell/>
            <table:covered-table-cell/>
          </table:table-row>
          <table:table-row table:style-name="Row99">
            <table:table-cell table:style-name="Cell354" table:number-columns-spanned="2">
              <text:p text:style-name="P609"><text:span text:style-name="T609_1">Output<text:s/>number:<text:s/></text:span></text:p>
            </table:table-cell>
            <table:covered-table-cell/>
            <table:table-cell table:style-name="Cell355">
              <text:p text:style-name="P610"><text:span text:style-name="T610_1">2</text:span></text:p>
            </table:table-cell>
            <table:table-cell table:style-name="Cell356">
              <text:p text:style-name="P611"><text:span text:style-name="T611_1">Output<text:s/>Score:<text:s/></text:span></text:p>
            </table:table-cell>
            <table:table-cell table:style-name="Cell357">
              <text:p text:style-name="P612"><text:span text:style-name="T612_1">A+</text:span></text:p>
            </table:table-cell>
          </table:table-row>
          <table:table-row table:style-name="Row100">
            <table:table-cell table:style-name="Cell358" table:number-columns-spanned="2">
              <text:p text:style-name="P613"><text:span text:style-name="T613_1">Impact<text:s/>weighting<text:s/>(%):<text:s text:c="2"/></text:span></text:p>
            </table:table-cell>
            <table:covered-table-cell/>
            <table:table-cell table:style-name="Cell359">
              <text:p text:style-name="P614"><text:span text:style-name="T614_1">35</text:span></text:p>
            </table:table-cell>
            <table:table-cell table:style-name="Cell360">
              <text:p text:style-name="P615"><text:span text:style-name="T615_1">Weighting<text:s/>revised<text:s/>since<text:s/>last<text:s/>AR?<text:s/></text:span></text:p>
            </table:table-cell>
            <table:table-cell table:style-name="Cell361">
              <text:p text:style-name="P616"><text:span text:style-name="T616_1">No</text:span></text:p>
            </table:table-cell>
          </table:table-row>
        </table:table>
        <text:p text:style-name="P617"/>
        <table:table table:style-name="Table17">
          <table:table-column table:style-name="Column67"/>
          <table:table-column table:style-name="Column68"/>
          <table:table-column table:style-name="Column69"/>
          <table:table-row table:style-name="Row101">
            <table:table-cell table:style-name="Cell362">
              <text:p text:style-name="P618"><text:span text:style-name="T618_1">Indicator(s)</text:span></text:p>
            </table:table-cell>
            <table:table-cell table:style-name="Cell363">
              <text:p text:style-name="P619"><text:span text:style-name="T619_1">Milestone(s)<text:s/>for<text:s/>this<text:s/>review</text:span></text:p>
            </table:table-cell>
            <table:table-cell table:style-name="Cell364">
              <text:p text:style-name="P620"><text:span text:style-name="T620_1">Progress<text:s/></text:span></text:p>
            </table:table-cell>
          </table:table-row>
          <table:table-row table:style-name="Row102">
            <table:table-cell table:style-name="Cell365">
              <text:p text:style-name="P621"><text:span text:style-name="T621_1">2.1<text:s/>-<text:s/>Working<text:s/>papers</text:span><text:span text:style-name="T621_2"> </text:span></text:p>
              <text:p text:style-name="P622"><text:span text:style-name="T622_1">Number<text:s/>of<text:s/>academic<text:s/>working<text:s/>papers<text:s/>produced<text:s/>by<text:s/>IGC-funded<text:s/>research. </text:span></text:p>
            </table:table-cell>
            <table:table-cell table:style-name="Cell366">
              <text:p text:style-name="P623"><text:span text:style-name="T623_1">33</text:span><text:span text:style-name="T623_2"><text:s/>(</text:span><text:span text:style-name="T623_3">130</text:span><text:span text:style-name="T623_4">)</text:span></text:p>
              <text:p text:style-name="P624"/>
            </table:table-cell>
            <table:table-cell table:style-name="Cell367">
              <text:p text:style-name="P625"><text:span text:style-name="T625_1">55</text:span><text:span text:style-name="T625_2"><text:s/>(</text:span><text:span text:style-name="T625_3">172</text:span><text:span text:style-name="T625_4">)</text:span></text:p>
              <text:p text:style-name="P626"><text:span text:style-name="T626_1">=<text:s/>EXCEEDED</text:span></text:p>
            </table:table-cell>
          </table:table-row>
          <table:table-row table:style-name="Row103">
            <table:table-cell table:style-name="Cell368">
              <text:p text:style-name="P627"><text:span text:style-name="T627_1">2.2<text:s/>-<text:s/>Academic<text:s/>conferences<text:s/>and<text:s/>seminars </text:span><text:span text:style-name="T627_2"> </text:span></text:p>
              <text:p text:style-name="P628"><text:span text:style-name="T628_1">Number<text:s/>of<text:s/>presentations<text:s/>of<text:s/>IGC-funded<text:s/>projects<text:s/>at<text:s/>high-quality<text:s/>economics<text:s/>research<text:s/>conferences. </text:span></text:p>
            </table:table-cell>
            <table:table-cell table:style-name="Cell369">
              <text:p text:style-name="P629"><text:span text:style-name="T629_1">4<text:s/>(</text:span><text:span text:style-name="T629_2">31</text:span><text:span text:style-name="T629_3">)</text:span></text:p>
              <text:p text:style-name="P630"/>
            </table:table-cell>
            <table:table-cell table:style-name="Cell370">
              <text:p text:style-name="P631"><text:span text:style-name="T631_1">10<text:s/>(</text:span><text:span text:style-name="T631_2">76</text:span><text:span text:style-name="T631_3">)</text:span></text:p>
              <text:p text:style-name="P632"><text:span text:style-name="T632_1">=<text:s/>EXCEEDED</text:span></text:p>
            </table:table-cell>
          </table:table-row>
          <table:table-row table:style-name="Row104">
            <table:table-cell table:style-name="Cell371">
              <text:p text:style-name="P633"><text:span text:style-name="T633_1">2.3<text:s/>-<text:s/>Academic<text:s/>publications</text:span><text:span text:style-name="T633_2"> </text:span></text:p>
              <text:p text:style-name="P634"><text:span text:style-name="T634_1">Number<text:s/>of<text:s/>papers<text:s/>produced<text:s/>by<text:s/>IGC<text:s/>Phase<text:s/>3-funded<text:s/>research<text:s/>accepted<text:s/>for<text:s/>publication<text:s/>(including<text:s/>revise<text:s/>and<text:s/>resubmit)<text:s/>in<text:s/>an<text:s/>academic<text:s/>journal. </text:span></text:p>
            </table:table-cell>
            <table:table-cell table:style-name="Cell372">
              <text:p text:style-name="P635"><text:span text:style-name="T635_1">7</text:span><text:span text:style-name="T635_2"><text:s/>(</text:span><text:span text:style-name="T635_3">19</text:span><text:span text:style-name="T635_4">)</text:span></text:p>
              <text:p text:style-name="P636"/>
            </table:table-cell>
            <table:table-cell table:style-name="Cell373">
              <text:p text:style-name="P637"><text:span text:style-name="T637_1">11</text:span><text:span text:style-name="T637_2"><text:s/>(</text:span><text:span text:style-name="T637_3">33</text:span><text:span text:style-name="T637_4">)</text:span></text:p>
              <text:p text:style-name="P638"><text:span text:style-name="T638_1">=<text:s/>EXCEEDED</text:span></text:p>
            </table:table-cell>
          </table:table-row>
          <table:table-row table:style-name="Row105">
            <table:table-cell table:style-name="Cell374">
              <text:p text:style-name="P639"><text:span text:style-name="T639_1">2.4<text:s/>-<text:s/>High-quality<text:s/>peer-reviewed<text:s/>publications<text:s/>in<text:s/>economics<text:s/>and<text:s/>closely<text:s/>related<text:s/>disciplines</text:span></text:p>
              <text:p text:style-name="P640"><text:span text:style-name="T640_1">A)<text:s/>Proportion<text:s/>of<text:s/>papers<text:s/>produced<text:s/>by<text:s/>IGC<text:s/>Phase<text:s/>3-funded<text:s/>research<text:s/>accepted<text:s/>for<text:s/>publication<text:s/>(including<text:s/>revise<text:s/>and<text:s/>resubmit)<text:s/>in<text:s/>a<text:s/>high-quality<text:s/>peer-reviewed<text:s/>economics<text:s/>journal,<text:s/>or<text:s/>a<text:s/>high-quality<text:s/>peer-reviewed<text:s/>journal<text:s/>in<text:s/>a<text:s/>discipline<text:s/>closely<text:s/>related<text:s/>to<text:s/>economics<text:s/>(e.g.<text:s/>political<text:s/>science).</text:span><text:span text:style-name="T640_2"><text:line-break/></text:span><text:span text:style-name="T640_3">B)<text:s/>Proportion<text:s/>of<text:s/>papers<text:s/>produced<text:s/>by<text:s/>IGC<text:s/>Phase<text:s/>3-funded<text:s/>research<text:s/>accepted<text:s/>for<text:s/>publication<text:s/>(including<text:s/>revise<text:s/>and<text:s/>resubmit)<text:s/>in<text:s/>a<text:s/>'top-5'<text:s/>economics<text:s/>peer-reviewed<text:s/>journal.</text:span></text:p>
            </table:table-cell>
            <table:table-cell table:style-name="Cell375">
              <text:p text:style-name="P641"><text:span text:style-name="T641_1">A)<text:s/>40%</text:span></text:p>
              <text:p text:style-name="P642"><text:span text:style-name="T642_1"><text:line-break/></text:span></text:p>
              <text:p text:style-name="P643"><text:span text:style-name="T643_1">B)<text:s/>10%</text:span></text:p>
              <text:p text:style-name="P644"/>
            </table:table-cell>
            <table:table-cell table:style-name="Cell376">
              <text:p text:style-name="P645"><text:span text:style-name="T645_1">A)<text:s/></text:span><text:span text:style-name="T645_2">100%</text:span><text:span text:style-name="T645_3"><text:s/></text:span></text:p>
              <text:p text:style-name="P646"><text:span text:style-name="T646_1">=<text:s/>EXCEEDED</text:span></text:p>
              <text:p text:style-name="P647"/>
              <text:p text:style-name="P648"><text:span text:style-name="T648_1">B)<text:s/></text:span><text:span text:style-name="T648_2">18%</text:span></text:p>
              <text:p text:style-name="P649"><text:span text:style-name="T649_1">=<text:s/>EXCEEDED</text:span></text:p>
              <text:p text:style-name="P650"/>
            </table:table-cell>
          </table:table-row>
        </table:table>
        <text:p text:style-name="P651"/>
        <text:p text:style-name="P652"><text:span text:style-name="T652_1">Briefly<text:s/>describe<text:s/>the<text:s/>output’s<text:s/>activities<text:s/>and<text:s/>provide<text:s/>supporting<text:s/>narrative<text:s/>for<text:s/>the<text:s/>score.<text:s/></text:span></text:p>
        <text:p text:style-name="P653"/>
        <text:p text:style-name="P654"><text:span text:style-name="T654_1">T</text:span><text:span text:style-name="T654_2">he<text:s/>IGC<text:s/>exceeded<text:s/>all<text:s/>5<text:s/>targets<text:s/>in<text:s/>indicators<text:s/>2.1<text:s/>to<text:s/>2.4</text:span><text:span text:style-name="T654_3">,<text:s/>meaning<text:s/>Output<text:s/>2</text:span><text:span text:style-name="T654_4"><text:s/>is<text:s/>graded<text:s/>A+.<text:s/>IGC’s<text:s/>ability<text:s/>to<text:s/>identify<text:s/>promising<text:s/>research<text:s/>proposals<text:s/>and<text:s/>to<text:s/>generate<text:s/>high<text:s/>quality<text:s/>publications<text:s/>is<text:s/>a<text:s/>key<text:s/>strength<text:s/>of<text:s/>the<text:s/>programme.<text:s/></text:span></text:p>
        <text:p text:style-name="P655"><text:span text:style-name="T655_1">Output<text:s/>2.1</text:span><text:span text:style-name="T655_2">:</text:span><text:span text:style-name="T655_3"><text:s/>Working<text:s/>papers</text:span><text:span text:style-name="T655_4">.</text:span><text:span text:style-name="T655_5"><text:s/></text:span><text:span text:style-name="T655_6">The<text:s/>number<text:s/>of<text:s/>academic</text:span><text:span text:style-name="T655_7"><text:s/>working</text:span><text:span text:style-name="T655_8"><text:s/>papers<text:s/>pro</text:span><text:span text:style-name="T655_9">duced<text:s/>during<text:s/>this<text:s/>reporting<text:s/>period<text:s/>(55)</text:span><text:span text:style-name="T655_10"><text:s/>far<text:s/>exceeded<text:s/>the<text:s/></text:span><text:span text:style-name="T655_11">target<text:s/>(33</text:span><text:span text:style-name="T655_12">)</text:span><text:span text:style-name="T655_13">,</text:span><text:span text:style-name="T655_14"><text:s/>resulting<text:s/>in<text:s/>a<text:s/>cumulative<text:s/>number<text:s/>of<text:s/></text:span><text:span text:style-name="T655_15">172<text:s/></text:span><text:span text:style-name="T655_16">papers<text:s/></text:span><text:span text:style-name="T655_17">produced<text:s/></text:span><text:span text:style-name="T655_18">since<text:s/>2019</text:span><text:span text:style-name="T655_19">.<text:s/></text:span><text:span text:style-name="T655_20">Exceeding</text:span><text:span text:style-name="T655_21"><text:s/>the<text:s/>target<text:s/></text:span><text:span text:style-name="T655_22">by</text:span><text:span text:style-name="T655_23"><text:s/>such<text:s/>a<text:s/>significant<text:s/>margin<text:s/></text:span><text:span text:style-name="T655_24">shows<text:s/></text:span><text:span text:style-name="T655_25">the<text:s/></text:span><text:span text:style-name="T655_26">programme<text:s/></text:span><text:span text:style-name="T655_27">is<text:s/></text:span><text:span text:style-name="T655_28">performing<text:s/>well<text:s/>and<text:s/>may<text:s/>have<text:s/>made<text:s/>efficiency<text:s/>gains<text:s/>over<text:s/>its<text:s/>lifetime.<text:s/>However,<text:s/>it<text:s/>also<text:s/>suggests</text:span><text:span text:style-name="T655_29"><text:s/>that</text:span><text:span text:style-name="T655_30"><text:s/>targets<text:s/>may<text:s/>not<text:s/>be<text:s/>sufficiently<text:s/>stretching</text:span><text:span text:style-name="T655_31">.</text:span><text:span text:style-name="T655_32"><text:s/></text:span><text:span text:style-name="T655_33">T</text:span><text:span text:style-name="T655_34">he<text:s/></text:span><text:span text:style-name="T655_35">FCDO<text:s/>programme<text:s/></text:span><text:span text:style-name="T655_36">team</text:span><text:span text:style-name="T655_37"><text:s/>should<text:s/>note<text:s/>this<text:s/>when<text:s/>setting<text:s/></text:span><text:span text:style-name="T655_38">ambition</text:span><text:span text:style-name="T655_39"><text:s/>in<text:s/>the<text:s/>future<text:s/></text:span><text:span text:style-name="T655_40">and<text:s/>aim</text:span><text:span text:style-name="T655_41"><text:s/></text:span><text:span text:style-name="T655_42">to<text:s/>set<text:s/>targets<text:s/></text:span><text:span text:style-name="T655_43">that</text:span><text:span text:style-name="T655_44"><text:s/>are<text:s/>better<text:s/>aligned<text:s/>with<text:s/>the<text:s/>capacity<text:s/>of<text:s/>the<text:s/>programme</text:span><text:span text:style-name="T655_45">.</text:span></text:p>
        <text:p text:style-name="P656"><text:span text:style-name="T656_1">Projects<text:s/></text:span><text:span text:style-name="T656_2">covered<text:s/>a<text:s/></text:span><text:span text:style-name="T656_3">broad</text:span><text:span text:style-name="T656_4"><text:s/>range<text:s/>of<text:s/>geographies</text:span><text:span text:style-name="T656_5">,<text:s/></text:span><text:span text:style-name="T656_6">primarily<text:s/>IGC<text:s/></text:span><text:span text:style-name="T656_7">resident</text:span><text:span text:style-name="T656_8"><text:s/></text:span><text:span text:style-name="T656_9">countries<text:s/>but<text:s/>also<text:s/></text:span><text:span text:style-name="T656_10">other<text:s/>LICs<text:s/>and<text:s/></text:span><text:span text:style-name="T656_11">Emerging<text:s/>Markets<text:s/>such<text:s/>as<text:s/>India,<text:s/>Brazil<text:s/>and<text:s/>Liberia</text:span><text:span text:style-name="T656_12">.<text:s/>The<text:s/>IGC’s<text:s/>working<text:s/>papers<text:s/></text:span><text:span text:style-name="T656_13">demonstrate<text:s/></text:span><text:span text:style-name="T656_14">a<text:s/>high<text:s/>level<text:s/>of<text:s/>innovation</text:span><text:span text:style-name="T656_15">.<text:s/>A</text:span><text:span text:style-name="T656_16"><text:s/>paper<text:s/>on<text:s/>m</text:span><text:span text:style-name="T656_17">easuring<text:s/>the<text:s/>spatial<text:s/>distribution<text:s/>and<text:s/>local<text:s/>multipliers<text:s/>of<text:s/>local<text:s/>procurement<text:s/>in<text:s/>the<text:s/>mining<text:s/>industry<text:s/>in<text:s/>Zambia</text:span><text:span text:style-name="T656_18"><text:s/></text:span><text:span text:style-name="T656_19">was</text:span><text:span text:style-name="T656_20"><text:s/></text:span><text:span text:style-name="T656_21">novel<text:s/></text:span><text:span text:style-name="T656_22">in<text:s/>its<text:s/>approach</text:span><text:span text:style-name="T656_23">.</text:span><text:span text:style-name="T656_24"><text:s/></text:span><text:span text:style-name="T656_25">Research</text:span><text:span text:style-name="T656_26"><text:s/>projects<text:s/>also<text:s/></text:span><text:span text:style-name="T656_27">reflect</text:span><text:span text:style-name="T656_28"><text:s/></text:span><text:span text:style-name="T656_29">FCDO<text:s/>priorit</text:span><text:span text:style-name="T656_30">ies<text:s/></text:span><text:span text:style-name="T656_31">in<text:s/>terms<text:s/>of<text:s/></text:span><text:span text:style-name="T656_32">focus,</text:span><text:span text:style-name="T656_33"><text:s/>with<text:s/></text:span><text:span text:style-name="T656_34">several</text:span><text:span text:style-name="T656_35"><text:s/>p</text:span><text:span text:style-name="T656_36">rojects<text:s/></text:span><text:span text:style-name="T656_37">applying</text:span><text:span text:style-name="T656_38"><text:s/>gender<text:s/>as<text:s/></text:span><text:span text:style-name="T656_39">their</text:span><text:span text:style-name="T656_40"><text:s/>primary<text:s/>l</text:span><text:span text:style-name="T656_41">ens<text:s/></text:span><text:span text:style-name="T656_42">(</text:span><text:span text:style-name="T656_43">see<text:s/></text:span><text:span text:style-name="T656_44">Section<text:s/>J<text:s/></text:span><text:span text:style-name="T656_45">of<text:s/>this<text:s/>review</text:span><text:span text:style-name="T656_46">-</text:span><text:span text:style-name="T656_47"><text:s/>Gender<text:s/>and<text:s/>Inclusion</text:span><text:span text:style-name="T656_48">)</text:span><text:span text:style-name="T656_49">.</text:span><text:span text:style-name="T656_50"><text:s/></text:span></text:p>
        <text:p text:style-name="P657"><text:span text:style-name="T657_1">Overall,<text:s/></text:span><text:span text:style-name="T657_2">the<text:s/></text:span><text:span text:style-name="T657_3">research<text:s/>portfolio<text:s/>aims<text:s/>to<text:s/>achieve<text:s/>impact<text:s/>via<text:s/></text:span><text:span text:style-name="T657_4">several</text:span><text:span text:style-name="T657_5"><text:s/></text:span><text:span text:style-name="T657_6">objectives,<text:s/></text:span><text:span text:style-name="T657_7">which<text:s/></text:span><text:span text:style-name="T657_8">have<text:s/>the<text:s/>potential<text:s/>to<text:s/>lead<text:s/>researchers<text:s/>in<text:s/>different<text:s/>directions<text:s/></text:span><text:span text:style-name="T657_9">and<text:s/>need<text:s/>to</text:span><text:span text:style-name="T657_10"><text:s/>be<text:s/>balanc</text:span><text:span text:style-name="T657_11">ed</text:span><text:span text:style-name="T657_12">.<text:s/>These<text:s/>objectives<text:s/>include<text:s/></text:span><text:span text:style-name="T657_13">academic<text:s/>innovation,<text:s/></text:span><text:span text:style-name="T657_14">transformative<text:s/>policy<text:s/>impact,<text:s/>policy<text:s/>uptake</text:span><text:span text:style-name="T657_15">,<text:s/>and<text:s/>al</text:span><text:span text:style-name="T657_16">ignment<text:s/>with<text:s/></text:span><text:span text:style-name="T657_17">donor<text:s/></text:span><text:span text:style-name="T657_18">objectives.<text:s/></text:span><text:span text:style-name="T657_19">O</text:span><text:span text:style-name="T657_20">nly<text:s/>a<text:s/>single<text:s/>project<text:s/>in<text:s/>FY24/25<text:s/>was<text:s/>marked<text:s/>as<text:s/>having<text:s/>high</text:span><text:span text:style-name="T657_21"><text:s/></text:span><text:span text:style-name="T657_22">policy<text:s/>impact<text:s/>and<text:s/>was<text:s/>also<text:s/>published<text:s/>in<text:s/>a<text:s/></text:span><text:span text:style-name="T657_23">top-5</text:span><text:span text:style-name="T657_24"><text:s/>journal.<text:s/></text:span><text:span text:style-name="T657_25">This<text:s/>demonstrates<text:s/>that<text:s/>having<text:s/>policy<text:s/>impact<text:s/>and<text:s/>moving<text:s/>the<text:s/>academic<text:s/>frontier<text:s/>are<text:s/>both<text:s/>difficult<text:s/>things<text:s/>to<text:s/>achieve</text:span><text:span text:style-name="T657_26">.<text:s/>A</text:span><text:span text:style-name="T657_27"><text:s/>minority<text:s/>of<text:s/>projects<text:s/></text:span><text:span text:style-name="T657_28">can<text:s/>be<text:s/>said<text:s/>to<text:s/>have<text:s/>done<text:s/></text:span><text:span text:style-name="T657_29">either<text:s/></text:span><text:span text:style-name="T657_30">or</text:span><text:span text:style-name="T657_31"><text:s/>a<text:s/>tiny<text:s/>minority<text:s/>can<text:s/>do<text:s/>both</text:span><text:span text:style-name="T657_32"><text:note text:note-class="footnote"><text:note-citation/><text:note-body><text:p text:style-name="P658"><text:span text:style-name="T658_1"><text:s/></text:span><text:span text:style-name="T658_2">looking<text:s/>at<text:s/>overlap<text:s/>in<text:s/>a<text:s/>single<text:s/>financial<text:s/>year<text:s/>does<text:s/>not<text:s/>give<text:s/>the<text:s/>whole<text:s/>picture,<text:s/>as<text:s/>most<text:s/>projects<text:s/>will<text:s/>deliver<text:s/>impact<text:s/>–<text:s/>whether<text:s/>policy<text:s/>or<text:s/>academic<text:s/>–<text:s/>over<text:s/>time</text:span><text:span text:style-name="T658_3">.</text:span></text:p></text:note-body></text:note></text:span><text:span text:style-name="T658_4">.</text:span><text:span text:style-name="T658_5"><text:s/></text:span><text:span text:style-name="T658_6"><text:s/></text:span><text:span text:style-name="T658_7">In<text:s/>the<text:s/></text:span><text:span text:style-name="T658_8">final<text:s/>review<text:s/>of<text:s/>the<text:s/>programme,<text:s/>it</text:span><text:span text:style-name="T658_9"><text:s/>will<text:s/>be<text:s/>useful<text:s/>to<text:s/>assess<text:s/>how<text:s/>well<text:s/>this<text:s/>balance<text:s/>has<text:s/>been<text:s/>st</text:span><text:span text:style-name="T658_10">r</text:span><text:span text:style-name="T658_11">uck<text:s/>during<text:s/>Phase<text:s/>3<text:s/>an</text:span><text:span text:style-name="T658_12">d</text:span><text:span text:style-name="T658_13"><text:s/>whether<text:s/></text:span><text:span text:style-name="T658_14">any<text:s/>future<text:s/>programming<text:s/>will<text:s/>need<text:s/>to</text:span><text:span text:style-name="T658_15"><text:s/></text:span><text:span text:style-name="T658_16">recalibrate</text:span><text:span text:style-name="T658_17">.</text:span></text:p>
        <text:p text:style-name="P659"><text:span text:style-name="T659_1">Some<text:s/></text:span><text:span text:style-name="T659_2">working<text:s/></text:span><text:span text:style-name="T659_3">papers<text:s/></text:span><text:span text:style-name="T659_4">produced<text:s/>by<text:s/>IGC<text:s/>in</text:span><text:span text:style-name="T659_5"><text:s/>this<text:s/></text:span><text:span text:style-name="T659_6">reporting<text:s/>period</text:span><text:span text:style-name="T659_7"><text:s/>include</text:span><text:span text:style-name="T659_8">:</text:span></text:p>
        <text:p text:style-name="P660"><text:span text:style-name="T660_1">Firms</text:span><text:span text:style-name="T660_2">:<text:s/></text:span><text:span text:style-name="T660_3">Labour<text:s/>markets</text:span><text:span text:style-name="T660_4"><text:s/></text:span><text:span text:style-name="T660_5"><text:line-break/></text:span><text:span text:style-name="T660_6">Employment,<text:s/>Gender<text:s/>Identity<text:s/>and<text:s/>Social<text:s/>Cohesion<text:s/>(Bangladesh)</text:span><text:span text:style-name="T660_7"><text:line-break/>Business<text:s/>Collaborations<text:s/>and<text:s/>Female<text:s/>Entrepreneurship<text:s/>(Ghana)</text:span></text:p>
        <text:p text:style-name="P661"><text:span text:style-name="T661_1">Firms:<text:s/></text:span><text:span text:style-name="T661_2">Structural<text:s/>Transformation</text:span><text:span text:style-name="T661_3"><text:line-break/></text:span><text:span text:style-name="T661_4">How<text:s/>Do<text:s/>Managers’<text:s/>Beliefs<text:s/>about<text:s/>New<text:s/>Technologies<text:s/>Evolve?<text:s/>(Bangladesh)</text:span><text:span text:style-name="T661_5"><text:line-break/></text:span><text:span text:style-name="T661_6">Constraints<text:s/>to<text:s/>Firm<text:s/>Growth<text:s/>in<text:s/>the<text:s/>Copperbelt<text:s/>(Zambia)</text:span></text:p>
        <text:p text:style-name="P662"><text:span text:style-name="T662_1">State<text:s/></text:span><text:span text:style-name="T662_2">Effectiveness</text:span><text:span text:style-name="T662_3">:</text:span><text:span text:style-name="T662_4"><text:line-break/></text:span><text:span text:style-name="T662_5">Measuring<text:s/></text:span><text:span text:style-name="T662_6">the</text:span><text:span text:style-name="T662_7"><text:s/>Spatial<text:s/>Distribution<text:s/>and<text:s/>Local<text:s/>Multipliers<text:s/></text:span><text:span text:style-name="T662_8">o</text:span><text:span text:style-name="T662_9">f<text:s/>Local<text:s/>Procurement<text:s/></text:span><text:span text:style-name="T662_10">i</text:span><text:span text:style-name="T662_11">n<text:s/>The<text:s/>Mining<text:s/>Industry<text:s/></text:span><text:span text:style-name="T662_12">i</text:span><text:span text:style-name="T662_13">n<text:s/></text:span><text:span text:style-name="T662_14">Zambia</text:span><text:span text:style-name="T662_15"><text:line-break/></text:span><text:span text:style-name="T662_16">Bringing<text:s/>Services<text:s/>Closer<text:s/>to<text:s/>People?<text:s/>Distance<text:s/>to<text:s/>Administrators<text:s/>and<text:s/>Public<text:s/>Service<text:s/>Delivery<text:s/>in<text:s/>Uganda</text:span><text:span text:style-name="T662_17"><text:line-break/></text:span><text:span text:style-name="T662_18">Refugee<text:s/>Education<text:s/>Decisions<text:s/>in<text:s/>the<text:s/>Face<text:s/>of<text:s/>Restricted<text:s/>Work<text:s/>Rights?<text:s/>Evidence<text:s/>from<text:s/>Jordan</text:span></text:p>
        <text:p text:style-name="P663"><text:span text:style-name="T663_1">Energy,<text:s/>and<text:s/>Environment:</text:span><text:span text:style-name="T663_2"><text:line-break/></text:span><text:span text:style-name="T663_3">Effect<text:s/></text:span><text:span text:style-name="T663_4">o</text:span><text:span text:style-name="T663_5">f<text:s/>Transition<text:s/></text:span><text:span text:style-name="T663_6">t</text:span><text:span text:style-name="T663_7">o<text:s/>Clean<text:s/>Brick<text:s/>Kiln<text:s/>Technologies<text:s/></text:span><text:span text:style-name="T663_8">o</text:span><text:span text:style-name="T663_9">n<text:s/></text:span><text:span text:style-name="T663_10">t</text:span><text:span text:style-name="T663_11">he<text:s/>Social<text:s/></text:span><text:span text:style-name="T663_12">a</text:span><text:span text:style-name="T663_13">nd<text:s/>Economic<text:s/></text:span><text:span text:style-name="T663_14">Wellbeing</text:span><text:span text:style-name="T663_15"><text:s/></text:span><text:span text:style-name="T663_16">o</text:span><text:span text:style-name="T663_17">f<text:s/>Brick<text:s/>Workers<text:s/></text:span><text:span text:style-name="T663_18">(Bangladesh),</text:span><text:span text:style-name="T663_19"><text:line-break/></text:span><text:span text:style-name="T663_20">Clean<text:s/>Air<text:s/>in<text:s/>the<text:s/>Classroom:<text:s/>Environmental<text:s/>Inputs<text:s/>and<text:s/>Human<text:s/>Capital<text:s/>Formation<text:s/></text:span><text:span text:style-name="T663_21"><text:tab/></text:span><text:span text:style-name="T663_22">(Pakistan)</text:span><text:span text:style-name="T663_23"><text:line-break/></text:span><text:span text:style-name="T663_24">The<text:s/>Heterogenous<text:s/>Effects<text:s/>of<text:s/>Rural<text:s/>Electrification:<text:s/>Evidence<text:s/>from<text:s/>Zambia</text:span></text:p>
        <text:p text:style-name="P664"><text:span text:style-name="T664_1">Cities</text:span><text:span text:style-name="T664_2">:</text:span><text:span text:style-name="T664_3"><text:line-break/></text:span><text:span text:style-name="T664_4">Identifying<text:s/>and<text:s/>Easing<text:s/>Constraints<text:s/>on<text:s/>Microenterprise<text:s/>Location<text:s/>within<text:s/>Kampala,<text:s/>Uganda,</text:span><text:span text:style-name="T664_5"><text:line-break/></text:span><text:span text:style-name="T664_6">Examining<text:s/>the<text:s/>Impact<text:s/>of<text:s/>an<text:s/>Integrated<text:s/>Resilient<text:s/>Development<text:s/>Project<text:s/>to<text:s/>a<text:s/>Coastal<text:s/>City<text:s/>in<text:s/>the<text:s/>Global<text:s/>South<text:s/>(Ghana)</text:span><text:span text:style-name="T664_7"><text:line-break/></text:span><text:span text:style-name="T664_8">On<text:s/></text:span><text:span text:style-name="T664_9">t</text:span><text:span text:style-name="T664_10">he<text:s/>Political<text:s/>Economy<text:s/></text:span><text:span text:style-name="T664_11">o</text:span><text:span text:style-name="T664_12">f<text:s/>Urbanization:<text:s/>A<text:s/>Natural<text:s/></text:span><text:span text:style-name="T664_13">a</text:span><text:span text:style-name="T664_14">nd<text:s/>Two</text:span><text:span text:style-name="T664_15">-</text:span><text:span text:style-name="T664_16">Field<text:s/>Experiments<text:s/>Around<text:s/></text:span><text:span text:style-name="T664_17">t</text:span><text:span text:style-name="T664_18">he<text:s/>2023<text:s/>Local<text:s/>Elections<text:s/></text:span><text:span text:style-name="T664_19">In</text:span><text:span text:style-name="T664_20"><text:s/></text:span><text:span text:style-name="T664_21">Mozambique</text:span></text:p>
        <text:p text:style-name="P665"><text:span text:style-name="T665_1">Output<text:s/>2.2.<text:s/>Academic<text:s/>Conferences<text:s/>&amp;<text:s/>Seminars</text:span><text:span text:style-name="T665_2"><text:s/>–<text:s/>The<text:s/>target<text:s/>for<text:s/>IGC-funded<text:s/>projects<text:s/>presented<text:s/>at<text:s/>high</text:span><text:span text:style-name="T665_3">-</text:span><text:span text:style-name="T665_4">quality<text:s/>economics<text:s/>research<text:s/>conferences<text:s/>was<text:s/>significantly<text:s/>surpassed,<text:s/>with<text:s/></text:span><text:span text:style-name="T665_5">IGC<text:s/>achieving<text:s/></text:span><text:span text:style-name="T665_6">10<text:s/>presentations<text:s/>compared<text:s/>to<text:s/>the<text:s/>anticipated<text:s/></text:span><text:span text:style-name="T665_7">four</text:span><text:span text:style-name="T665_8">.<text:s/>This<text:s/>represents<text:s/>an<text:s/>achievement<text:s/>150%<text:s/></text:span><text:span text:style-name="T665_9">higher<text:s/>than<text:s/></text:span><text:span text:style-name="T665_10">the<text:s/>initial<text:s/>target.<text:s/>Although<text:s/>there<text:s/>were<text:s/>10<text:s/>presentations,<text:s/>these<text:s/>occurred<text:s/>across<text:s/></text:span><text:span text:style-name="T665_11">four</text:span><text:span text:style-name="T665_12"><text:s/>conferences</text:span><text:span text:style-name="T665_13">,<text:s/>taken</text:span><text:span text:style-name="T665_14"><text:s/>from<text:s/>list</text:span><text:span text:style-name="T665_15"><text:s/>that<text:s/>was<text:s/>pre-agreed<text:s/>between<text:s/>LSE<text:s/>and<text:s/>FCDO<text:s/>at<text:s/>the<text:s/>beginning<text:s/>of<text:s/>Phase<text:s/>3.<text:s/>There<text:s/>is<text:s/>scope<text:s/>for<text:s/>this<text:s/>list<text:s/>to<text:s/>be<text:s/>expanded<text:s/>in<text:s/>future.</text:span><text:span text:style-name="T665_16"><text:s/></text:span><text:span text:style-name="T665_17">As</text:span><text:span text:style-name="T665_18"><text:s/>with<text:s/>Intermediate<text:s/>Outcome<text:s/>2,<text:s/>which<text:s/>tracks<text:s/>IGC-funded<text:s/>papers<text:s/>receiving<text:s/>over<text:s/>10<text:s/>citations,</text:span><text:span text:style-name="T665_19"><text:s/></text:span><text:span text:style-name="T665_20">performance<text:s/>against<text:s/>this<text:s/></text:span><text:span text:style-name="T665_21">target<text:s/>should<text:s/>be<text:s/>reviewed</text:span><text:span text:style-name="T665_22"><text:s/>to<text:s/>ensure<text:s/>it<text:s/>is<text:s/>sufficiently<text:s/>stretching</text:span><text:span text:style-name="T665_23"><text:s/>given<text:s/>IGC</text:span><text:span text:style-name="T665_24">’s</text:span><text:span text:style-name="T665_25"><text:s/>reputation<text:s/>has<text:s/>strengthened<text:s/>and<text:s/>will<text:s/>continue<text:s/>to<text:s/>strengthen<text:s/>with<text:s/>time</text:span><text:span text:style-name="T665_26">.</text:span></text:p>
        <text:p text:style-name="P666"><text:span text:style-name="T666_1">Output<text:s/>2.3.<text:s/>Academic<text:s/>publications<text:s/>–</text:span><text:span text:style-name="T666_2"><text:s/>This<text:s/>year,<text:s/>Phase<text:s/>3<text:s/>produced<text:s/>11<text:s/>academic<text:s/>papers<text:s/>(target<text:s/>7),<text:s/>spanning<text:s/>all<text:s/>four<text:s/>IGC<text:s/>themes:<text:s/>State<text:s/>Capability<text:s/>(4),<text:s/>Energy<text:s/>and<text:s/>Environment<text:s/>(3),<text:s/>Firms<text:s/>(2),<text:s/>and<text:s/>Cities<text:s/>(2).<text:s/>The<text:s/>Journal<text:s/>of<text:s/>Development<text:s/>Economics<text:s/>featured<text:s/>the<text:s/>most<text:s/>papers<text:s/>(4)</text:span><text:span text:style-name="T666_3">.<text:s/>The<text:s/>publications<text:s/>include<text:s/></text:span><text:span text:style-name="T666_4">two</text:span><text:span text:style-name="T666_5"><text:s/>instances<text:s/>of<text:s/>publication</text:span><text:span text:style-name="T666_6"><text:s/></text:span><text:span text:style-name="T666_7">in<text:s/></text:span><text:span text:style-name="T666_8">top<text:s/>5<text:s/>journal</text:span><text:span text:style-name="T666_9">s</text:span><text:span text:style-name="T666_10">:<text:s/>"Firm<text:s/>Adaptation<text:s/>in<text:s/>Production<text:s/>Networks:<text:s/>Evidence<text:s/>from<text:s/>Extreme<text:s/>Weather<text:s/>Events<text:s/>in<text:s/>Pakistan"</text:span><text:span text:style-name="T666_11"><text:s/></text:span><text:span text:style-name="T666_12">(published<text:s/>in<text:s/>the<text:s/>American<text:s/>Economic<text:s/>Review)<text:s/></text:span><text:span text:style-name="T666_13">and<text:s/></text:span><text:span text:style-name="T666_14">“</text:span><text:span text:style-name="T666_15">The</text:span><text:span text:style-name="T666_16"><text:s/>Fast,<text:s/>the<text:s/>Slow,<text:s/>and<text:s/>the<text:s/>Congested:<text:s/>Urban<text:s/>Transportation<text:s/>in<text:s/>Rich<text:s/>and<text:s/>Poor<text:s/>Countries</text:span><text:span text:style-name="T666_17">”</text:span><text:span text:style-name="T666_18"><text:s/>(IGC<text:s/>project<text:s/>title:<text:s/>“</text:span><text:span text:style-name="T666_19">Measuring<text:s/>urban<text:s/>accessibility:<text:s/>Evidence<text:s/>from<text:s/>Kampala”</text:span><text:span text:style-name="T666_20"><text:s/>-<text:s/>p</text:span><text:span text:style-name="T666_21">ublished<text:s/>in<text:s/>the<text:s/>Quarterly<text:s/>Journal<text:s/>of<text:s/>Economics)</text:span><text:span text:style-name="T666_22">.</text:span></text:p>
        <text:p text:style-name="P667"><text:span text:style-name="T667_1">Output<text:s/>2.4.<text:s/>High-quality<text:s/>peer-reviewed<text:s/>publications<text:s/>in<text:s/>economics<text:s/>and<text:s/>closely<text:s/>related<text:s/>disciplines</text:span><text:span text:style-name="T667_2">.<text:s/></text:span><text:span text:style-name="T667_3">Th</text:span><text:span text:style-name="T667_4">is<text:s/></text:span><text:span text:style-name="T667_5">year,<text:s/></text:span><text:span text:style-name="T667_6">the<text:s/>proportion<text:s/>of<text:s/>paper</text:span><text:span text:style-name="T667_7">s</text:span><text:span text:style-name="T667_8"><text:s/>pr</text:span><text:span text:style-name="T667_9">oduced<text:s/>by<text:s/>IGC<text:s/></text:span><text:span text:style-name="T667_10">that</text:span><text:span text:style-name="T667_11"><text:s/></text:span><text:span text:style-name="T667_12">were<text:s/>accepted<text:s/>in<text:s/>a<text:s/>high-quality<text:s/>peer-reviewed<text:s/>economics<text:s/>journal<text:s/>or<text:s/>in<text:s/>a<text:s/>journal<text:s/>of<text:s/>a<text:s/>closely<text:s/>related<text:s/>discipline<text:s/>(e.g.<text:s/>political<text:s/>science)</text:span><text:span text:style-name="T667_13"><text:s/>was<text:s/>100%</text:span><text:span text:style-name="T667_14">,<text:s/>exceeding<text:s/>the<text:s/>target<text:s/>of<text:s/>40</text:span><text:span text:style-name="T667_15">%</text:span><text:span text:style-name="T667_16"><text:s/>and<text:s/>representing<text:s/>a<text:s/>jump<text:s/>from<text:s/>83%<text:s/>in<text:s/>the<text:s/>previous<text:s/>reporting<text:s/>period</text:span><text:span text:style-name="T667_17">.</text:span><text:span text:style-name="T667_18"><text:s/></text:span><text:span text:style-name="T667_19">Additionally</text:span><text:span text:style-name="T667_20">,<text:s/>the<text:s/>proportion<text:s/>of<text:s/>accepted<text:s/>(including<text:s/>revised<text:s/>and<text:s/>resubmitted)<text:s/>papers<text:s/>produced<text:s/>by<text:s/>IGC<text:s/>Phase<text:s/>3-funded<text:s/>research<text:s/>accepted<text:s/>for<text:s/>publication<text:s/>in<text:s/>a<text:s/>top</text:span><text:span text:style-name="T667_21"><text:s/></text:span><text:span text:style-name="T667_22">5<text:s/>economics<text:s/>peer-reviewed<text:s/>journal<text:s/>was<text:s/>1</text:span><text:span text:style-name="T667_23">8</text:span><text:span text:style-name="T667_24">%,<text:s/>exceeding<text:s/>the<text:s/>target<text:s/>of<text:s/>10%.</text:span><text:span text:style-name="T667_25"><text:s/></text:span></text:p>
        <text:p text:style-name="P668"><text:span text:style-name="T668_1">These<text:s/></text:span><text:span text:style-name="T668_2">are<text:s/>impressive<text:s/>results<text:s/>and<text:s/>demonstrate<text:s/></text:span><text:span text:style-name="T668_3">th</text:span><text:span text:style-name="T668_4">at</text:span><text:span text:style-name="T668_5"><text:s/></text:span><text:span text:style-name="T668_6">high</text:span><text:span text:style-name="T668_7">-</text:span><text:span text:style-name="T668_8">quality</text:span><text:span text:style-name="T668_9">,</text:span><text:span text:style-name="T668_10"><text:s/>credible<text:s/>research<text:s/></text:span><text:span text:style-name="T668_11">was<text:s/></text:span><text:span text:style-name="T668_12">produced<text:s/>by<text:s/>the<text:s/>IGC<text:s/>during<text:s/>Phase<text:s/>3.<text:s/></text:span><text:span text:style-name="T668_13">It<text:s/>sh</text:span><text:span text:style-name="T668_14">ould<text:s/></text:span><text:span text:style-name="T668_15">further</text:span><text:span text:style-name="T668_16"><text:s/>be<text:s/>noted<text:s/></text:span><text:span text:style-name="T668_17">th</text:span><text:span text:style-name="T668_18">at</text:span><text:span text:style-name="T668_19"><text:s/></text:span><text:span text:style-name="T668_20">31%<text:s/>of<text:s/></text:span><text:span text:style-name="T668_21">papers<text:s/></text:span><text:span text:style-name="T668_22">submitted<text:s/></text:span><text:span text:style-name="T668_23">during<text:s/></text:span><text:span text:style-name="T668_24">Phase</text:span><text:span text:style-name="T668_25"><text:s/>2</text:span><text:span text:style-name="T668_26"><text:s/>were<text:s/>accepted<text:s/>into<text:s/>top<text:s/>5<text:s/>journals,<text:s/>and<text:s/></text:span><text:span text:style-name="T668_27">are<text:s/>still<text:s/>being<text:s/>accepted</text:span><text:span text:style-name="T668_28">,<text:s/>and<text:s/></text:span><text:span text:style-name="T668_29">100%<text:s/>accepted<text:s/>into<text:s/>high-quality<text:s/>peer<text:s/>reviewed<text:s/>journals</text:span><text:span text:style-name="T668_30"><text:s/>-<text:s/>t</text:span><text:span text:style-name="T668_31">his<text:s/></text:span><text:span text:style-name="T668_32">reflects<text:s/>the<text:s/>long<text:s/>timelines<text:s/>of<text:s/>research<text:s/>projects<text:s/>and<text:s/></text:span><text:span text:style-name="T668_33">lagged</text:span><text:span text:style-name="T668_34"><text:s/></text:span><text:span text:style-name="T668_35">outcomes</text:span><text:span text:style-name="T668_36">,</text:span><text:span text:style-name="T668_37"><text:s/></text:span><text:span text:style-name="T668_38">that</text:span><text:span text:style-name="T668_39"><text:s/>are<text:s/>not<text:s/>always<text:s/>captured<text:s/>in<text:s/></text:span><text:span text:style-name="T668_40">A</text:span><text:span text:style-name="T668_41">nnual<text:s/></text:span><text:span text:style-name="T668_42">R</text:span><text:span text:style-name="T668_43">eviews.</text:span><text:span text:style-name="T668_44"><text:s/>The<text:s/>projects<text:s/>captured<text:s/>in<text:s/>this<text:s/>review<text:s/>as<text:s/>not<text:s/>published<text:s/>may<text:s/>be<text:s/>published<text:s/>in<text:s/>future,<text:s/>raising<text:s/>the<text:s/>percentage<text:s/>of<text:s/>published<text:s/>projects<text:s/>for<text:s/>this<text:s/>period<text:s/>above<text:s/>18%.</text:span></text:p>
        <text:p text:style-name="P669"/>
        <text:p text:style-name="P670"><text:span text:style-name="T670_1">Describe<text:s/>any<text:s/>changes<text:s/>to<text:s/>this<text:s/>output<text:s/>during<text:s/>the<text:s/>past<text:s/>year,<text:s/>and<text:s/>any<text:s/>planned<text:s/>changes<text:s/></text:span><text:span text:style-name="T670_2">as<text:s/>a<text:s/>result<text:s/>of</text:span><text:span text:style-name="T670_3"><text:s/>this<text:s/>review.</text:span></text:p>
        <text:p text:style-name="P671"/>
        <text:p text:style-name="P672"><text:span text:style-name="T672_1">This<text:s/>reporting<text:s/>period<text:s/>saw<text:s/>positive<text:s/>developments<text:s/>in<text:s/></text:span><text:span text:style-name="T672_2">terms<text:s/>of<text:s/>support<text:s/>offered<text:s/>to<text:s/>local<text:s/></text:span><text:span text:style-name="T672_3">researchers.<text:s/></text:span><text:span text:style-name="T672_4">The<text:s/>aim<text:s/>for<text:s/>the<text:s/>next<text:s/></text:span><text:span text:style-name="T672_5">reporting<text:s/>period<text:s/></text:span><text:span text:style-name="T672_6">will<text:s/>be<text:s/></text:span><text:span text:style-name="T672_7">to</text:span><text:span text:style-name="T672_8"><text:s/>deepen<text:s/>and<text:s/>pursue<text:s/>localisation<text:s/>initiatives,<text:s/>per<text:s/>previous<text:s/>recommendations<text:s/>and<text:s/>ahead<text:s/>of<text:s/>contract<text:s/>end.</text:span></text:p>
        <text:p text:style-name="P673"/>
        <text:p text:style-name="P674"><text:span text:style-name="T674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  <text:p text:style-name="P675"/>
        <table:table table:style-name="Table18">
          <table:table-column table:style-name="Column70"/>
          <table:table-column table:style-name="Column71"/>
          <table:table-row table:style-name="Row106">
            <table:table-cell table:style-name="Cell377" table:number-columns-spanned="2">
              <text:p text:style-name="P676"><text:span text:style-name="T676_1">Progress<text:s/>on<text:s/>previous<text:s/>recommendations</text:span></text:p>
            </table:table-cell>
            <table:covered-table-cell/>
          </table:table-row>
          <table:table-row table:style-name="Row107">
            <table:table-cell table:style-name="Cell378">
              <text:p text:style-name="P677"><text:span text:style-name="T677_1">2024<text:s/></text:span><text:span text:style-name="T677_2">Recommendations</text:span></text:p>
            </table:table-cell>
            <table:table-cell table:style-name="Cell379">
              <text:p text:style-name="P678"><text:span text:style-name="T678_1">Implemented?</text:span></text:p>
            </table:table-cell>
          </table:table-row>
          <table:table-row table:style-name="Row108">
            <table:table-cell table:style-name="Cell380">
              <text:p text:style-name="P679"><text:span text:style-name="T679_1">IGC<text:s/>should<text:s/>continue<text:s/>to<text:s/></text:span><text:span text:style-name="T679_2">maximise</text:span><text:span text:style-name="T679_3"><text:s/>linkages<text:s/>and<text:s/>synergies<text:s/>with<text:s/>other<text:s/>growth<text:s/>research<text:s/></text:span><text:span text:style-name="T679_4">programmes</text:span><text:span text:style-name="T679_5"><text:s/>funded<text:s/>by<text:s/>FCDO,<text:s/></text:span><text:span text:style-name="T679_6">in<text:s/>particular<text:s/>with</text:span><text:span text:style-name="T679_7"><text:s/>Private<text:s/>Enterprise<text:s/>Development<text:s/>in<text:s/>Low-Income<text:s/>Countries<text:s/>(PEDL),<text:s/>Structural<text:s/>Transformation<text:s/>and<text:s/>Economic<text:s/>Growth<text:s/>(STEG)<text:s/>and<text:s/>the<text:s/>Gender,<text:s/>Growth<text:s/>and<text:s/></text:span><text:span text:style-name="T679_8">Labour</text:span><text:span text:style-name="T679_9"><text:s/>Markets<text:s/>in<text:s/>LICs<text:s/>(G2LM)<text:s/></text:span><text:span text:style-name="T679_10">programmes</text:span><text:span text:style-name="T679_11">.<text:s/>This<text:s/>could<text:s/>include<text:s/>liaising<text:s/>with<text:s/>policymakers,<text:s/>collaborating<text:s/>on<text:s/>projects,<text:s/>disseminating<text:s/>evidence<text:s/>or<text:s/>producing<text:s/>synthesis<text:s/>pieces.<text:s/>The<text:s/>IGC<text:s/>team<text:s/>should<text:s/>ensure<text:s/>IGC<text:s/>country<text:s/>office<text:s/>staff<text:s/>are<text:s/>sighted<text:s/>on<text:s/>other<text:s/>FCDO<text:s/></text:span><text:span text:style-name="T679_12">programmes</text:span><text:span text:style-name="T679_13"><text:s/>and<text:s/>aim<text:s/>to<text:s/>hold<text:s/>more<text:s/>workshops<text:s/>with<text:s/>these<text:s/></text:span><text:span text:style-name="T679_14">programmes</text:span><text:span text:style-name="T679_15">,<text:s/>with<text:s/>FCDO<text:s/>playing<text:s/>a<text:s/>facilitating<text:s/>role<text:s/>and<text:s/>tracking<text:s/>change<text:s/>stories.</text:span></text:p>
              <text:p text:style-name="P680"/>
            </table:table-cell>
            <table:table-cell table:style-name="Cell381">
              <text:p text:style-name="P681"><text:span text:style-name="T681_1">O</text:span><text:span text:style-name="T681_2">ngoing</text:span><text:span text:style-name="T681_3">.<text:s/></text:span><text:span text:style-name="T681_4"><text:s/></text:span><text:span text:style-name="T681_5">To<text:s/>be<text:s/>fully<text:s/>reported<text:s/>in<text:s/>the<text:s/>next<text:s/>review.</text:span><text:span text:style-name="T681_6"><text:s/></text:span></text:p>
            </table:table-cell>
          </table:table-row>
          <table:table-row table:style-name="Row109">
            <table:table-cell table:style-name="Cell382">
              <text:p text:style-name="P682"><text:span text:style-name="T682_1">IGC<text:s/>should<text:s/>continue<text:s/>to<text:s/>look<text:s/>at<text:s/>ways<text:s/>to<text:s/>track<text:s/>academic<text:s/>impact<text:s/>beyond<text:s/>top</text:span><text:span text:style-name="T682_2"><text:s/></text:span><text:span text:style-name="T682_3">5<text:s/>journal<text:s/>publications.<text:s/>For<text:s/>example,<text:s/>this<text:s/>could<text:s/>include<text:s/>trying<text:s/>to<text:s/>capture<text:s/>the<text:s/>number<text:s/>of<text:s/>researchers<text:s/>involved<text:s/>in<text:s/>publications<text:s/>who<text:s/></text:span><text:span text:style-name="T682_4">previously<text:s/>did</text:span><text:span text:style-name="T682_5"><text:s/>no</text:span><text:span text:style-name="T682_6">t<text:s/>work<text:s/>with<text:s/>the<text:s/>IGC.</text:span><text:span text:style-name="T682_7"><text:s/></text:span><text:span text:style-name="T682_8">IGC<text:s/>to<text:s/>update<text:s/>on<text:s/>developments<text:s/>in<text:s/>their<text:s/>approach<text:s/>in<text:s/>2025,<text:s/>and<text:s/>to<text:s/>address<text:s/>this<text:s/>recommendation<text:s/>through<text:s/>an<text:s/>end-of-programme<text:s/>review,<text:s/>which<text:s/>will<text:s/>include<text:s/>detailed<text:s/>information<text:s/>on<text:s/>the<text:s/>new<text:s/>approach<text:s/>and<text:s/>how<text:s/>it<text:s/>responds<text:s/>to<text:s/>FCDO’s<text:s/>feedback.</text:span></text:p>
            </table:table-cell>
            <table:table-cell table:style-name="Cell383">
              <text:p text:style-name="P683"><text:span text:style-name="T683_1">Ongoing</text:span><text:span text:style-name="T683_2">.<text:s/>In<text:s/>addition<text:s/>to<text:s/>top</text:span><text:span text:style-name="T683_3"><text:s/></text:span><text:span text:style-name="T683_4">5<text:s/>publications,<text:s/>IGC<text:s/>has<text:s/>been<text:s/>starting<text:s/>to<text:s/>track<text:s/>a<text:s/>broader<text:s/>set<text:s/>of<text:s/>academic<text:s/>signals<text:s/>through<text:s/>the<text:s/>commissioning<text:s/>process,<text:s/>including<text:s/>publications<text:s/>in<text:s/>top</text:span><text:span text:style-name="T683_5"><text:s/></text:span><text:span text:style-name="T683_6">20<text:s/>and<text:s/>Q1<text:s/>journals,<text:s/>the<text:s/>entry<text:s/>of<text:s/>new<text:s/>researchers<text:s/>into<text:s/>the<text:s/>IGC<text:s/>network,<text:s/>and<text:s/>the<text:s/>involvement<text:s/>of<text:s/>PhD<text:s/>students<text:s/>and<text:s/>early-career<text:s/>researchers.<text:s/>To<text:s/>be<text:s/>fully<text:s/>reported<text:s/>in<text:s/>the<text:s/>next<text:s/></text:span><text:span text:style-name="T683_7">R</text:span><text:span text:style-name="T683_8">eview.</text:span></text:p>
              <text:p text:style-name="P684"/>
            </table:table-cell>
          </table:table-row>
        </table:table>
        <text:p text:style-name="P685"/>
        <text:p text:style-name="P686"/>
        <text:p text:style-name="P687"/>
        <text:p text:style-name="P688"/>
        <text:p text:style-name="P689"><text:span text:style-name="T689_1">OUTPUT<text:s/>3:<text:s/>Global<text:s/>Profile<text:s/>and<text:s/>Influencing</text:span><text:span text:style-name="T689_2"> </text:span></text:p>
        <text:p text:style-name="P690"/>
        <table:table table:style-name="Table19">
          <table:table-column table:style-name="Column72"/>
          <table:table-column table:style-name="Column73"/>
          <table:table-column table:style-name="Column74"/>
          <table:table-column table:style-name="Column75"/>
          <table:table-column table:style-name="Column76"/>
          <table:table-row table:style-name="Row110">
            <table:table-cell table:style-name="Cell384">
              <text:p text:style-name="P691"><text:span text:style-name="T691_1">Output<text:s/>Title<text:s/></text:span></text:p>
            </table:table-cell>
            <table:table-cell table:style-name="Cell385" table:number-columns-spanned="4">
              <text:p text:style-name="P692"><text:span text:style-name="T692_1">IGC<text:s/>widely<text:s/>shares<text:s/>its<text:s/>ideas<text:s/>and<text:s/>impact<text:s/>in<text:s/>an<text:s/>accessible<text:s/>way<text:s/></text:span><text:span text:style-name="T692_2">in<text:s/>order<text:s/>to</text:span><text:span text:style-name="T692_3"><text:s/>support<text:s/>the<text:s/>achievement<text:s/>of<text:s/>its<text:s/>policy<text:s/>and<text:s/>academic<text:s/>outcomes,<text:s/>and<text:s/>to<text:s/>increase<text:s/>general<text:s/>global<text:s/>engagement<text:s/>with<text:s/>issues<text:s/>of<text:s/>inclusive<text:s/>growth<text:s/>in<text:s/>developing<text:s/>countries.</text:span></text:p>
            </table:table-cell>
            <table:covered-table-cell/>
            <table:covered-table-cell/>
            <table:covered-table-cell/>
          </table:table-row>
          <table:table-row table:style-name="Row111">
            <table:table-cell table:style-name="Cell386" table:number-columns-spanned="2">
              <text:p text:style-name="P693"><text:span text:style-name="T693_1">Output<text:s/>number:<text:s/></text:span></text:p>
            </table:table-cell>
            <table:covered-table-cell/>
            <table:table-cell table:style-name="Cell387">
              <text:p text:style-name="P694"><text:span text:style-name="T694_1">3</text:span></text:p>
            </table:table-cell>
            <table:table-cell table:style-name="Cell388">
              <text:p text:style-name="P695"><text:span text:style-name="T695_1">Output<text:s/>Score:<text:s/></text:span></text:p>
            </table:table-cell>
            <table:table-cell table:style-name="Cell389">
              <text:p text:style-name="P696"><text:span text:style-name="T696_1">A+</text:span></text:p>
            </table:table-cell>
          </table:table-row>
          <table:table-row table:style-name="Row112">
            <table:table-cell table:style-name="Cell390" table:number-columns-spanned="2">
              <text:p text:style-name="P697"><text:span text:style-name="T697_1">Impact<text:s/>weighting<text:s/>(%):<text:s text:c="2"/></text:span></text:p>
            </table:table-cell>
            <table:covered-table-cell/>
            <table:table-cell table:style-name="Cell391">
              <text:p text:style-name="P698"><text:span text:style-name="T698_1">10</text:span></text:p>
            </table:table-cell>
            <table:table-cell table:style-name="Cell392">
              <text:p text:style-name="P699"><text:span text:style-name="T699_1">Weighting<text:s/>revised<text:s/>since<text:s/>last<text:s/>AR?<text:s/></text:span></text:p>
            </table:table-cell>
            <table:table-cell table:style-name="Cell393">
              <text:p text:style-name="P700"><text:span text:style-name="T700_1">No</text:span></text:p>
            </table:table-cell>
          </table:table-row>
        </table:table>
        <text:p text:style-name="P701"/>
        <table:table table:style-name="Table20">
          <table:table-column table:style-name="Column77"/>
          <table:table-column table:style-name="Column78"/>
          <table:table-column table:style-name="Column79"/>
          <table:table-row table:style-name="Row113">
            <table:table-cell table:style-name="Cell394">
              <text:p text:style-name="P702"><text:span text:style-name="T702_1">Indicator(s)</text:span></text:p>
            </table:table-cell>
            <table:table-cell table:style-name="Cell395">
              <text:p text:style-name="P703"><text:span text:style-name="T703_1">Milestone(s)<text:s/>for<text:s/>this<text:s/>review</text:span></text:p>
            </table:table-cell>
            <table:table-cell table:style-name="Cell396">
              <text:p text:style-name="P704"><text:span text:style-name="T704_1">Progress<text:s/></text:span></text:p>
            </table:table-cell>
          </table:table-row>
          <table:table-row table:style-name="Row114">
            <table:table-cell table:style-name="Cell397">
              <text:p text:style-name="P705"><text:span text:style-name="T705_1">3.1<text:s/>-<text:s/>Content<text:s/>campaigns</text:span><text:span text:style-name="T705_2"> </text:span></text:p>
              <text:p text:style-name="P706"><text:span text:style-name="T706_1">Number<text:s/>of<text:s/>successful<text:s/>content<text:s/>campaigns<text:s/>undertaken<text:s/>by<text:s/>the<text:s/>IGC<text:s/>Communications<text:s/>Team. </text:span></text:p>
            </table:table-cell>
            <table:table-cell table:style-name="Cell398">
              <text:p text:style-name="P707"><text:span text:style-name="T707_1">3</text:span><text:span text:style-name="T707_2"><text:s/>(</text:span><text:span text:style-name="T707_3">21</text:span><text:span text:style-name="T707_4">)</text:span></text:p>
              <text:p text:style-name="P708"/>
            </table:table-cell>
            <table:table-cell table:style-name="Cell399">
              <text:p text:style-name="P709"><text:span text:style-name="T709_1">8</text:span><text:span text:style-name="T709_2"><text:s/>(</text:span><text:span text:style-name="T709_3">37</text:span><text:span text:style-name="T709_4">)</text:span></text:p>
              <text:p text:style-name="P710"><text:span text:style-name="T710_1">=<text:s/>EXCEEDED</text:span></text:p>
            </table:table-cell>
          </table:table-row>
          <table:table-row table:style-name="Row115">
            <table:table-cell table:style-name="Cell400">
              <text:p text:style-name="P711"><text:span text:style-name="T711_1">3.2<text:s/>-<text:s/>Synthesis<text:s/>pieces</text:span><text:span text:style-name="T711_2"> </text:span></text:p>
              <text:p text:style-name="P712"><text:span text:style-name="T712_1">Number<text:s/>of<text:s/>synthesis<text:s/>products<text:s/>produced<text:s/>by<text:s/>the<text:s/>IGC.  </text:span></text:p>
            </table:table-cell>
            <table:table-cell table:style-name="Cell401">
              <text:p text:style-name="P713"><text:span text:style-name="T713_1">7</text:span><text:span text:style-name="T713_2"><text:s/>(</text:span><text:span text:style-name="T713_3">56</text:span><text:span text:style-name="T713_4">)</text:span></text:p>
              <text:p text:style-name="P714"/>
            </table:table-cell>
            <table:table-cell table:style-name="Cell402">
              <text:p text:style-name="P715"><text:span text:style-name="T715_1">7</text:span><text:span text:style-name="T715_2"><text:s/>(</text:span><text:span text:style-name="T715_3">63</text:span><text:span text:style-name="T715_4">)</text:span></text:p>
              <text:p text:style-name="P716"><text:span text:style-name="T716_1">=<text:s/></text:span><text:span text:style-name="T716_2">MET</text:span></text:p>
            </table:table-cell>
          </table:table-row>
          <table:table-row table:style-name="Row116">
            <table:table-cell table:style-name="Cell403">
              <text:p text:style-name="P717"><text:span text:style-name="T717_1">3.3<text:s/>-<text:s/>Blogs</text:span><text:span text:style-name="T717_2"> </text:span></text:p>
              <text:p text:style-name="P718"><text:span text:style-name="T718_1">A)<text:s/>Number<text:s/>of<text:s/>blogs<text:s/>published<text:s/>on<text:s/>the<text:s/>IGC<text:s/>website.  </text:span></text:p>
              <text:p text:style-name="P719"><text:span text:style-name="T719_1">B)<text:s/>Of<text:s/>which<text:s/>there<text:s/>is<text:s/>a<text:s/>minimum<text:s/>proportion<text:s/>of<text:s/>blogs<text:s/>on<text:s/>national<text:s/>or<text:s/>global<text:s/>debates<text:s/>(non-project) </text:span></text:p>
              <text:p text:style-name="P720"><text:span text:style-name="T720_1">C)<text:s/>Number<text:s/>of<text:s/>blogs<text:s/>published<text:s/>on<text:s/>the<text:s/>I4I<text:s/>platform</text:span></text:p>
              <text:p text:style-name="P721"><text:span text:style-name="T721_1">D)<text:s/>%<text:s/>yearly<text:s/>increase<text:s/>in<text:s/>engagement</text:span></text:p>
            </table:table-cell>
            <table:table-cell table:style-name="Cell404">
              <text:p text:style-name="P722"><text:span text:style-name="T722_1">A)<text:s/>50<text:s/>(</text:span><text:span text:style-name="T722_2">340</text:span><text:span text:style-name="T722_3">)</text:span></text:p>
              <text:p text:style-name="P723"/>
              <text:p text:style-name="P724"><text:span text:style-name="T724_1"><text:line-break/></text:span><text:span text:style-name="T724_2">B)<text:s/>20%</text:span></text:p>
              <text:p text:style-name="P725"/>
              <text:p text:style-name="P726"><text:span text:style-name="T726_1"><text:line-break/></text:span><text:span text:style-name="T726_2">C)<text:s/>140<text:s/>(</text:span><text:span text:style-name="T726_3">560</text:span><text:span text:style-name="T726_4">)</text:span></text:p>
              <text:p text:style-name="P727"/>
              <text:p text:style-name="P728"><text:span text:style-name="T728_1"><text:line-break/></text:span><text:span text:style-name="T728_2">D)<text:s/>20%<text:s/>increase<text:s/>each<text:s/>year<text:s/>in<text:s/>engagement</text:span></text:p>
              <text:p text:style-name="P729"/>
            </table:table-cell>
            <table:table-cell table:style-name="Cell405">
              <text:p text:style-name="P730"><text:span text:style-name="T730_1">A)<text:s/></text:span><text:span text:style-name="T730_2">80</text:span><text:span text:style-name="T730_3"><text:s/>(</text:span><text:span text:style-name="T730_4">468</text:span><text:span text:style-name="T730_5">)</text:span></text:p>
              <text:p text:style-name="P731"><text:span text:style-name="T731_1">=<text:s/>EXCEEDED</text:span></text:p>
              <text:p text:style-name="P732"><text:span text:style-name="T732_1"><text:line-break/></text:span><text:span text:style-name="T732_2">B)<text:s/></text:span><text:span text:style-name="T732_3">64%</text:span></text:p>
              <text:p text:style-name="P733"><text:span text:style-name="T733_1">=<text:s/>EXCEEDED</text:span></text:p>
              <text:p text:style-name="P734"><text:span text:style-name="T734_1"><text:line-break/></text:span><text:span text:style-name="T734_2">C)<text:s/></text:span><text:span text:style-name="T734_3">214</text:span><text:span text:style-name="T734_4"><text:s/></text:span><text:span text:style-name="T734_5">(</text:span><text:span text:style-name="T734_6">838</text:span><text:span text:style-name="T734_7">)</text:span></text:p>
              <text:p text:style-name="P735"><text:span text:style-name="T735_1">=<text:s/>EXCEEDED</text:span></text:p>
              <text:p text:style-name="P736"/>
              <text:p text:style-name="P737"><text:span text:style-name="T737_1">D)<text:s/></text:span><text:span text:style-name="T737_2">4%</text:span></text:p>
              <text:p text:style-name="P738"><text:span text:style-name="T738_1">=<text:s/>NOT<text:s/>MET</text:span></text:p>
            </table:table-cell>
          </table:table-row>
          <table:table-row table:style-name="Row117">
            <table:table-cell table:style-name="Cell406">
              <text:p text:style-name="P739"><text:span text:style-name="T739_1">3.4<text:s/>-<text:s/>Media<text:s/>mentions</text:span><text:span text:style-name="T739_2"> </text:span></text:p>
              <text:p text:style-name="P740"><text:span text:style-name="T740_1">A)<text:s/>Number<text:s/>of<text:s/>mentions<text:s/>in<text:s/>formal<text:s/>media<text:s/>outlets<text:s/>of<text:s/>IGC<text:s/>or<text:s/>IGC<text:s/>activities.<text:s/>Including,<text:s/>but<text:s/>not<text:s/>limited<text:s/>to:<text:s/>IGC<text:s/>projects,<text:s/>content,<text:s/>events,<text:s/>analysis,<text:s/>and<text:s/>opinions<text:s/>of<text:s/>associated<text:s/>personnel<text:s/>(e.g.<text:s/>affiliated<text:s/>researchers)<text:s/>talking<text:s/>on<text:s/>behalf<text:s/>of<text:s/>the<text:s/>IGC. </text:span></text:p>
              <text:p text:style-name="P741"><text:span text:style-name="T741_1">B)<text:s/>Number<text:s/>of<text:s/>distinct<text:s/>topics<text:s/>where<text:s/>IGC<text:s/>or<text:s/>IGC<text:s/>activities<text:s/>have<text:s/>been<text:s/>mentioned<text:s/>in<text:s/>formal<text:s/>media<text:s/>outlets</text:span><text:span text:style-name="T741_2">.</text:span><text:span text:style-name="T741_3"> </text:span></text:p>
            </table:table-cell>
            <table:table-cell table:style-name="Cell407">
              <text:p text:style-name="P742"><text:span text:style-name="T742_1">A)<text:s/></text:span><text:span text:style-name="T742_2">80</text:span><text:span text:style-name="T742_3"><text:s/>(</text:span><text:span text:style-name="T742_4">880</text:span><text:span text:style-name="T742_5">)<text:s/></text:span></text:p>
              <text:p text:style-name="P743"/>
              <text:p text:style-name="P744"><text:span text:style-name="T744_1"><text:line-break/></text:span><text:span text:style-name="T744_2">B)<text:s/></text:span><text:span text:style-name="T744_3">6</text:span></text:p>
              <text:p text:style-name="P745"/>
            </table:table-cell>
            <table:table-cell table:style-name="Cell408">
              <text:p text:style-name="P746"><text:span text:style-name="T746_1">A)<text:s/></text:span><text:span text:style-name="T746_2">499</text:span><text:span text:style-name="T746_3"><text:s/>(</text:span><text:span text:style-name="T746_4">2134</text:span><text:span text:style-name="T746_5">)<text:s/></text:span></text:p>
              <text:p text:style-name="P747"><text:span text:style-name="T747_1">=<text:s/>EXCEEDED</text:span></text:p>
              <text:p text:style-name="P748"><text:span text:style-name="T748_1"><text:line-break/></text:span><text:span text:style-name="T748_2">B)<text:s/></text:span><text:span text:style-name="T748_3">15+</text:span><text:span text:style-name="T748_4"><text:s/></text:span></text:p>
              <text:p text:style-name="P749"><text:span text:style-name="T749_1">=<text:s/>EXCEEDED</text:span></text:p>
              <text:p text:style-name="P750"/>
            </table:table-cell>
          </table:table-row>
          <table:table-row table:style-name="Row118">
            <table:table-cell table:style-name="Cell409">
              <text:p text:style-name="P751"><text:span text:style-name="T751_1">3.5<text:s/>-<text:s/>Engagement<text:s/>with<text:s/>IGC<text:s/>and<text:s/>IGC-affiliated<text:s/>platforms</text:span><text:span text:style-name="T751_2"> </text:span></text:p>
              <text:p text:style-name="P752"><text:span text:style-name="T752_1">A)<text:s/>%<text:s/>increase<text:s/>in<text:s/>number<text:s/>of<text:s/>users<text:s/>visiting<text:s/>the<text:s/>IGC<text:s/>website </text:span></text:p>
              <text:p text:style-name="P753"><text:span text:style-name="T753_1">B)<text:s/>%<text:s/>increase<text:s/>in<text:s/>followers<text:s/>on<text:s/>Twitter </text:span></text:p>
              <text:p text:style-name="P754"><text:span text:style-name="T754_1">C)<text:s/>%<text:s/>increase<text:s/>in<text:s/>number<text:s/>of<text:s/>users<text:s/>visiting<text:s/>the<text:s/></text:span><text:span text:style-name="T754_2">VoxDev</text:span><text:span text:style-name="T754_3"><text:s/>website </text:span></text:p>
            </table:table-cell>
            <table:table-cell table:style-name="Cell410">
              <text:p text:style-name="P755"><text:span text:style-name="T755_1">A)<text:s/>10%</text:span></text:p>
              <text:p text:style-name="P756"><text:span text:style-name="T756_1"><text:line-break/></text:span></text:p>
              <text:p text:style-name="P757"><text:span text:style-name="T757_1">B)<text:s/>15%</text:span><text:span text:style-name="T757_2"><text:line-break/></text:span></text:p>
              <text:p text:style-name="P758"/>
              <text:p text:style-name="P759"><text:span text:style-name="T759_1">C)<text:s/>15%</text:span></text:p>
              <text:p text:style-name="P760"/>
            </table:table-cell>
            <table:table-cell table:style-name="Cell411">
              <text:p text:style-name="P761"><text:span text:style-name="T761_1">A)<text:s/></text:span><text:span text:style-name="T761_2">-12%</text:span></text:p>
              <text:p text:style-name="P762"><text:span text:style-name="T762_1">=<text:s/></text:span><text:span text:style-name="T762_2">NOT<text:s/>MET</text:span></text:p>
              <text:p text:style-name="P763"><text:span text:style-name="T763_1"><text:line-break/></text:span><text:span text:style-name="T763_2">B)<text:s/></text:span><text:span text:style-name="T763_3">16%</text:span></text:p>
              <text:p text:style-name="P764"><text:span text:style-name="T764_1">=<text:s/>EXCEEDED</text:span></text:p>
              <text:p text:style-name="P765"><text:span text:style-name="T765_1"><text:line-break/></text:span><text:span text:style-name="T765_2">C)<text:s/></text:span><text:span text:style-name="T765_3">59%</text:span></text:p>
              <text:p text:style-name="P766"><text:span text:style-name="T766_1">=<text:s/>EXCEEDED</text:span></text:p>
            </table:table-cell>
          </table:table-row>
        </table:table>
        <text:p text:style-name="P767"/>
        <text:p text:style-name="P768"><text:span text:style-name="T768_1">Briefly<text:s/>describe<text:s/>the<text:s/>output’s<text:s/>activities<text:s/>and<text:s/>provide<text:s/>supporting<text:s/>narrative<text:s/>for<text:s/>the<text:s/>score.<text:s/></text:span></text:p>
        <text:p text:style-name="P769"><text:span text:style-name="T769_1">This<text:s/>output<text:s/>monitors<text:s/>the<text:s/>IGC’s<text:s/>communication<text:s/>and<text:s/>engagement<text:s/>activities<text:s/>as<text:s/>a<text:s/>way<text:s/>of<text:s/>capturing<text:s/>its<text:s/>international<text:s/>reputation<text:s/>and<text:s/>influence.<text:s/>This<text:s/>is<text:s/>a<text:s/>key<text:s/>part<text:s/>of<text:s/>the<text:s/>theory<text:s/>of<text:s/>change<text:s/>that<text:s/>warrants<text:s/>measurement.<text:s/>The<text:s/>impact<text:s/>on<text:s/>policy<text:s/>uptake<text:s/>is<text:s/>captured<text:s/></text:span><text:span text:style-name="T769_2">under<text:s/></text:span><text:span text:style-name="T769_3">O</text:span><text:span text:style-name="T769_4">utput</text:span><text:span text:style-name="T769_5"><text:s/>1.</text:span></text:p>
        <text:p text:style-name="P770"><text:span text:style-name="T770_1">For</text:span><text:span text:style-name="T770_2"><text:s/>Output</text:span><text:span text:style-name="T770_3"><text:s/>3.5a</text:span><text:span text:style-name="T770_4"><text:s/>(%<text:s/>increase<text:s/>in<text:s/>number<text:s/>of<text:s/>users<text:s/>visiting<text:s/>the<text:s/>website),<text:s/></text:span><text:span text:style-name="T770_5">IGC</text:span><text:span text:style-name="T770_6"><text:s/></text:span><text:span text:style-name="T770_7">aimed<text:s/>to<text:s/>increase<text:s/></text:span><text:span text:style-name="T770_8">website<text:s/></text:span><text:span text:style-name="T770_9">visitors<text:s/>by<text:s/>10%</text:span><text:span text:style-name="T770_10"><text:s/>for<text:s/>this<text:s/>period.<text:s/>However,</text:span><text:span text:style-name="T770_11"><text:s/>website<text:s/>traffic<text:s/>over<text:s/>the<text:s/>reporting<text:s/>period<text:s/></text:span><text:span text:style-name="T770_12">saw<text:s/>a</text:span><text:span text:style-name="T770_13"><text:s/>reduction<text:s/>by<text:s/>12%.<text:s/>As<text:s/>backgroun</text:span><text:span text:style-name="T770_14">d,<text:s/>I</text:span><text:span text:style-name="T770_15">GC</text:span><text:span text:style-name="T770_16"><text:s/>had<text:s/>602,764<text:s/>users<text:s/>visit<text:s/>the<text:s/>website<text:s/>between<text:s/>1<text:s/>April<text:s/>2024<text:s/>and<text:s/>31<text:s/>March<text:s/>2025.<text:s/>Though<text:s/>traffic<text:s/>has<text:s/>dropped,<text:s/></text:span><text:span text:style-name="T770_17">analytics<text:s/></text:span><text:span text:style-name="T770_18">show<text:s/>the<text:s/>quality<text:s/>of<text:s/>visits<text:s/>has<text:s/>improved</text:span><text:span text:style-name="T770_19">.<text:s/>V</text:span><text:span text:style-name="T770_20">isitors<text:s/>are<text:s/>more<text:s/>intentional,<text:s/>more<text:s/>active,<text:s/>and<text:s/>converting<text:s/>better</text:span><text:span text:style-name="T770_21"><text:s/>to<text:s/>become<text:s/>regular<text:s/>visitors</text:span><text:span text:style-name="T770_22">,<text:s/>even<text:s/>if<text:s/>they<text:s/>are<text:s/>spending<text:s/>less<text:s/>time<text:s/>on<text:s/>the<text:s/>site.<text:s/></text:span></text:p>
        <text:p text:style-name="P771"><text:span text:style-name="T771_1">Possible<text:s/>reasons<text:s/>for<text:s/>the<text:s/>reduction<text:s/></text:span><text:span text:style-name="T771_2">include:</text:span></text:p>
        <text:list text:style-name="LS5" xml:id="list39">
          <text:list-item>
            <text:p text:style-name="P772"><text:span text:style-name="T772_1">Google<text:s/>updates</text:span><text:span text:style-name="T772_2">:</text:span><text:span text:style-name="T772_3"><text:s/>Google<text:s/>has<text:s/>released<text:s/>multiple<text:s/></text:span><text:span text:style-name="T772_4">core</text:span><text:span text:style-name="T772_5"><text:s/>updates<text:s/>this<text:s/>year,<text:s/>many<text:s/>of<text:s/>which<text:s/>affected<text:s/>site<text:s/>usage<text:s/>and<text:s/>user<text:s/>tracking.<text:s/>Some<text:s/>websites<text:s/>have<text:s/>since<text:s/>reported<text:s/>significant<text:s/>drops<text:s/>in<text:s/>traffic,<text:s/>many<text:s/>of<text:s/>which<text:s/>(like<text:s/>the<text:s/>IGC)<text:s/>have<text:s/>authority,<text:s/>large<text:s/>audiences,<text:s/>a<text:s/>lot<text:s/>of<text:s/>content<text:s/>and<text:s/>a<text:s/>complex<text:s/>site<text:s/>structure.<text:s/>The<text:s/>change<text:s/>from<text:s/>Universal<text:s/>Analytics<text:s/>to<text:s/>Google<text:s/>Analytics<text:s/>4<text:s/>and<text:s/>familiarisation<text:s/>with<text:s/>new<text:s/>data<text:s/>collected<text:s/>could<text:s/>also<text:s/>mean<text:s/>Google<text:s/>may<text:s/>be<text:s/>getting<text:s/>better<text:s/>at<text:s/>recognising<text:s/>returning<text:s/>users,<text:s/>which<text:s/>may<text:s/>be<text:s/>affecting<text:s/>how<text:s/>visitor<text:s/>numbers<text:s/>are<text:s/>reported.<text:s/></text:span></text:p>
          </text:list-item>
          <text:list-item>
            <text:p text:style-name="P773"><text:span text:style-name="T773_1">AI</text:span><text:span text:style-name="T773_2">:</text:span><text:span text:style-name="T773_3"><text:s/>The<text:s/>increasing<text:s/>popularity<text:s/>of<text:s/>AI-driven<text:s/>platforms<text:s/>is<text:s/>altering<text:s/>user<text:s/>behaviour<text:s/>and<text:s/>traffic<text:s/>towards<text:s/>traditional<text:s/>search<text:s/>engines<text:s/>is<text:s/>now<text:s/>in<text:s/>decline,<text:s/>due<text:s/>to<text:s/>platforms<text:s/>incl</text:span><text:span text:style-name="T773_4">uding</text:span><text:span text:style-name="T773_5"><text:s/>Google<text:s/>AI<text:s/>Overview.<text:s/>In<text:s/>some<text:s/>cases,<text:s/>organic<text:s/>search<text:s/>traffic<text:s/>and<text:s/>clicks<text:s/>have<text:s/>decreased<text:s/>for<text:s/>some<text:s/>websites<text:s/>due<text:s/>to<text:s/>the<text:s/>increasing<text:s/>popularity<text:s/>of<text:s/>AI-driven<text:s/>platforms.<text:s/></text:span></text:p>
          </text:list-item>
          <text:list-item>
            <text:p text:style-name="P774"><text:span text:style-name="T774_1">Social<text:s/>media</text:span><text:span text:style-name="T774_2">:</text:span><text:span text:style-name="T774_3"><text:s/>traffic<text:s/>referrals<text:s/>from<text:s/>Facebook<text:s/>and<text:s/>X<text:s/>have<text:s/>also<text:s/>fallen<text:s/>significantly.<text:s/></text:span></text:p>
          </text:list-item>
          <text:list-item>
            <text:p text:style-name="P775"><text:span text:style-name="T775_1">Search<text:s/>Engine<text:s/>Optimisation</text:span><text:span text:style-name="T775_2"><text:s/>(</text:span><text:span text:style-name="T775_3">SEO</text:span><text:span text:style-name="T775_4">):</text:span><text:span text:style-name="T775_5"><text:s/></text:span><text:span text:style-name="T775_6">The<text:s/>IGC<text:s/>team<text:s/>has</text:span><text:span text:style-name="T775_7"><text:s/>started<text:s/>to<text:s/>strengthen<text:s/></text:span><text:span text:style-name="T775_8">the</text:span><text:span text:style-name="T775_9"><text:s/></text:span><text:span text:style-name="T775_10">website’s</text:span><text:span text:style-name="T775_11"><text:s/>SEO<text:s/>capabilities<text:s/>by<text:s/>incorporating<text:s/>better<text:s/>linking<text:s/>within<text:s/>and<text:s/>between<text:s/>content<text:s/>on<text:s/>the<text:s/>website,<text:s/>and<text:s/></text:span><text:span text:style-name="T775_12">by<text:s/>building</text:span><text:span text:style-name="T775_13"><text:s/>a<text:s/>meta</text:span><text:span text:style-name="T775_14">-</text:span><text:span text:style-name="T775_15">description<text:s/>feature<text:s/>within<text:s/>the<text:s/>website.<text:s/>This<text:s/>is<text:s/>an<text:s/>area<text:s/>for<text:s/>improvement<text:s/>in<text:s/>the<text:s/>coming<text:s/>year,<text:s/>as<text:s/>insufficient<text:s/>optimisation<text:s/>of<text:s/>content<text:s/>and<text:s/>website<text:s/>structure<text:s/>may<text:s/>be<text:s/>damaging<text:s/>the<text:s/>user<text:s/>experience<text:s/>and<text:s/>impacting<text:s/>visitor<text:s/>numbers.</text:span></text:p>
          </text:list-item>
        </text:list>
        <text:p text:style-name="P776"><text:span text:style-name="T776_1">Describe<text:s/>any<text:s/>changes<text:s/>to<text:s/>this<text:s/>output<text:s/>during<text:s/>the<text:s/>past<text:s/>year,<text:s/>and<text:s/>any<text:s/>planned<text:s/>changes<text:s/></text:span><text:span text:style-name="T776_2">as<text:s/>a<text:s/>result<text:s/>of</text:span><text:span text:style-name="T776_3"><text:s/>this<text:s/>review.<text:s/></text:span></text:p>
        <text:p text:style-name="P777"/>
        <text:list text:style-name="LS6" xml:id="list43">
          <text:list-item>
            <text:p text:style-name="P778"><text:span text:style-name="T778_1">Given<text:s/></text:span><text:span text:style-name="T778_2">shifts<text:s/>away<text:s/>from</text:span><text:span text:style-name="T778_3"><text:s/>X/Twitter,<text:s/></text:span><text:span text:style-name="T778_4">FCDO<text:s/>is<text:s/>keen<text:s/>to<text:s/>e</text:span><text:span text:style-name="T778_5">xplore<text:s/></text:span><text:span text:style-name="T778_6">other<text:s/></text:span><text:span text:style-name="T778_7">platforms</text:span><text:span text:style-name="T778_8"><text:s/>for<text:s/>dissemination</text:span><text:span text:style-name="T778_9"><text:s/>of<text:s/>research<text:s/>and<text:s/>policy<text:s/>work</text:span><text:span text:style-name="T778_10"><text:s/>in<text:s/>the<text:s/>future.</text:span><text:span text:style-name="T778_11"><text:s/></text:span><text:span text:style-name="T778_12">It<text:s/>would<text:s/>be<text:s/>valuable<text:s/>for<text:s/></text:span><text:span text:style-name="T778_13">FCDO<text:s/>to<text:s/>put<text:s/>in<text:s/>place<text:s/>mechanisms<text:s/>to</text:span><text:span text:style-name="T778_14"><text:s/>track<text:s/>digital<text:s/>engagement<text:s/>–<text:s/>moving<text:s/>from<text:s/>number<text:s/>of<text:s/>users<text:s/>on<text:s/>site<text:s/>to<text:s/>track<text:s/>number<text:s/>of<text:s/>users<text:s/>downloading<text:s/>materials<text:s/>published<text:s/>on<text:s/>the<text:s/>site,<text:s/>(and<text:s/>within<text:s/>that,<text:s/>which<text:s/>files<text:s/>have<text:s/>received<text:s/>the<text:s/>most<text:s/>downloads)</text:span><text:span text:style-name="T778_15">,<text:s/></text:span><text:span text:style-name="T778_16">broken<text:s/>down<text:s/>by<text:s/>age,<text:s/>gender<text:s/>etc.<text:s/>of<text:s/>site<text:s/>users.</text:span></text:p>
          </text:list-item>
        </text:list>
        <text:p text:style-name="P779"/>
        <text:p text:style-name="P780"/>
        <table:table table:style-name="Table21">
          <table:table-column table:style-name="Column80"/>
          <table:table-column table:style-name="Column81"/>
          <table:table-row table:style-name="Row119">
            <table:table-cell table:style-name="Cell412">
              <text:p text:style-name="P781"><text:span text:style-name="T781_1">202</text:span><text:span text:style-name="T781_2">4</text:span><text:span text:style-name="T781_3"><text:s/>Recommendations</text:span></text:p>
            </table:table-cell>
            <table:table-cell table:style-name="Cell413">
              <text:p text:style-name="P782"><text:span text:style-name="T782_1">202</text:span><text:span text:style-name="T782_2">5</text:span><text:span text:style-name="T782_3"><text:s/>Progress</text:span></text:p>
            </table:table-cell>
          </table:table-row>
          <table:table-row table:style-name="Row120">
            <table:table-cell table:style-name="Cell414">
              <text:p text:style-name="P783"><text:span text:style-name="T783_1">IGC<text:s/>should<text:s/>continue<text:s/>to<text:s/>improve<text:s/>communications<text:s/>on<text:s/>its<text:s/>achievements<text:s/>to<text:s/>increase<text:s/>visibility<text:s/>of<text:s/>the<text:s/>programme<text:s/>within<text:s/>FCDO<text:s/>and<text:s/>beyond.<text:s/></text:span><text:span text:style-name="T783_2">In<text:s/>particular,<text:s/>colleagues</text:span><text:span text:style-name="T783_3"><text:s/>working<text:s/>on<text:s/>communications<text:s/>should<text:s/>aim<text:s/>to<text:s/>produce</text:span><text:span text:style-name="T783_4"><text:s/>brief</text:span><text:span text:style-name="T783_5"><text:s/>impact<text:s/>examples<text:s/></text:span><text:span text:style-name="T783_6">that<text:s/></text:span><text:span text:style-name="T783_7">can<text:s/>be<text:s/>more<text:s/>easily<text:s/>input</text:span><text:span text:style-name="T783_8">ted</text:span><text:span text:style-name="T783_9"><text:s/>into<text:s/>briefings,<text:s/>speeches,<text:s/>etc.<text:s/>Where<text:s/>IGC’s<text:s/>successful<text:s/>interventions<text:s/>are<text:s/>potentially<text:s/>scalable<text:s/>or<text:s/>replicable<text:s/>in<text:s/>other<text:s/>contexts,<text:s/>more<text:s/></text:span><text:span text:style-name="T783_10">communications<text:s/>outputs<text:s/>will<text:s/>be<text:s/>a<text:s/>powerful<text:s/>tool<text:s/>to<text:s/>increase<text:s/>the<text:s/>visibility<text:s/>of<text:s/>the<text:s/>IGC’s<text:s/>achievements<text:s/>among<text:s/>FCDO<text:s/>leadership<text:s/>and<text:s/>external<text:s/>stakeholders.<text:s text:c="2"/>IGC<text:s/>(with<text:s/>FCDO<text:s/>support)<text:s/></text:span><text:span text:style-name="T783_11">to</text:span><text:span text:style-name="T783_12"><text:s/>continue<text:s/>to<text:s/>work<text:s/>on<text:s/>delivering<text:s/></text:span><text:span text:style-name="T783_13">an<text:s/>external<text:s/>campaign<text:s/>focused<text:s/>on<text:s/>its<text:s/>highest-impact<text:s/>achievements<text:s/>and<text:s/>explore<text:s/>publishing<text:s/>in<text:s/>platforms<text:s/>with<text:s/>strong<text:s/>FCDO<text:s/>readership.<text:s/>This<text:s/>could<text:s/>be<text:s/>complemented<text:s/>by<text:s/>regular<text:s/>communication<text:s/>between<text:s/>FCDO<text:s/>PRO<text:s/>for<text:s/>IGC<text:s/>and<text:s/>the<text:s/>IGC<text:s/>comms<text:s/>lead,<text:s/>to<text:s/>ensure<text:s/>products<text:s/>are<text:s/>well-tailored<text:s/>to<text:s/>FCDO<text:s/>and<text:s/>widely<text:s/>disseminated<text:s/>and<text:s/>understood.</text:span></text:p>
            </table:table-cell>
            <table:table-cell table:style-name="Cell415">
              <text:p text:style-name="P784"><text:span text:style-name="T784_1">Quarterly<text:s/>report<text:s/>language/narrative<text:s/></text:span><text:span text:style-name="T784_2">has<text:s/>been</text:span><text:span text:style-name="T784_3"><text:s/>updated<text:s/>to<text:s/>reflect<text:s/>FCDO<text:s/>language/priorities<text:s/>so<text:s/>it<text:s/>can<text:s/>be<text:s/>disseminated<text:s/>widely<text:s/>within<text:s/>FCDO/relevant<text:s/>to<text:s/>FCDO<text:s/>audience.<text:s/></text:span></text:p>
              <text:p text:style-name="P785"/>
              <text:p text:style-name="P786"><text:span text:style-name="T786_1">Improvements<text:s/>in<text:s/>reporting</text:span><text:span text:style-name="T786_2"><text:s/>via</text:span><text:span text:style-name="T786_3"><text:s/>dashboard<text:s/>helping<text:s/>FCDO<text:s/>to<text:s/>communicate<text:s/>with<text:s/>internal<text:s/>stakeholders<text:s/>regarding<text:s/>the<text:s/>breadth<text:s/>and<text:s/>depth<text:s/>of<text:s/>IGC’s<text:s/>work.<text:s/></text:span></text:p>
              <text:p text:style-name="P787"/>
              <text:p text:style-name="P788"><text:span text:style-name="T788_1">Transformational<text:s/>Change</text:span><text:span text:style-name="T788_2"><text:s/>Studies<text:s/>and<text:s/>IGC<text:s/>Growth<text:s/>Newsletter<text:s/>produced<text:s/>by<text:s/>LSE<text:s/>have<text:s/>been<text:s/>regularly<text:s/>shared<text:s/>within<text:s/>FCDO<text:s/>via<text:s/>various<text:s/>channels.<text:s/></text:span></text:p>
            </table:table-cell>
          </table:table-row>
          <table:table-row table:style-name="Row121">
            <table:table-cell table:style-name="Cell416">
              <text:p text:style-name="P789"><text:span text:style-name="T789_1">IGC<text:s/>to<text:s/>incorporate<text:s/>plans<text:s/>for<text:s/>how<text:s/>the<text:s/>learnings<text:s/>of<text:s/>the<text:s/>programme<text:s/>could<text:s/>be<text:s/>preserved<text:s/>and<text:s/>taken<text:s/>forward<text:s/>as<text:s/>part<text:s/>of<text:s/>their<text:s/></text:span><text:span text:style-name="T789_2">end<text:s/>of<text:s/>programme<text:s/>exit<text:s/>plans.<text:s text:c="2"/>IGC<text:s/>to<text:s/>include<text:s/>a<text:s/>wrap-up<text:s/>document<text:s/>on<text:s/>the<text:s/>lessons<text:s/>learnt<text:s/>from<text:s/>implementing<text:s/>Phase<text:s/>3,<text:s/>for<text:s/>delivery<text:s/>by<text:s/>Q2<text:s/>of<text:s/>FY<text:s/>2026-27.<text:s text:c="2"/></text:span></text:p>
              <text:p text:style-name="P790"/>
            </table:table-cell>
            <table:table-cell table:style-name="Cell417">
              <text:p text:style-name="P791"><text:span text:style-name="T791_1">Deadline<text:s/>after<text:s/>end<text:s/>of<text:s/>this<text:s/>reporting<text:s/>period.</text:span></text:p>
            </table:table-cell>
          </table:table-row>
          <table:table-row table:style-name="Row122">
            <table:table-cell table:style-name="Cell418">
              <text:p text:style-name="P792"><text:span text:style-name="T792_1">IGC<text:s/>has<text:s/>implemented<text:s/>a<text:s/>series<text:s/>of<text:s/>actions<text:s/>to<text:s/>increase<text:s/>engagement<text:s/>in<text:s/>their<text:s/>online<text:s/>platform<text:s/>–<text:s/>lessons<text:s/>of<text:s/>what<text:s/>has<text:s/>worked<text:s/>will<text:s/>be<text:s/>useful<text:s/>in<text:s/>planning<text:s/>IGC’s<text:s/>next<text:s/>phase<text:s/>and<text:s/>ensuring<text:s/>continued<text:s/>engagement<text:s/>with<text:s/>past<text:s/>outputs<text:s/>after<text:s/>the<text:s/>current<text:s/>phase<text:s/>ends.<text:s/>(Output<text:s/>3.3D).<text:s/>I</text:span><text:span text:style-name="T792_2">GC<text:s/>to<text:s/>share<text:s/>an<text:s/>updated<text:s/>digital<text:s/>engagement<text:s/>strategy<text:s/>with<text:s/>FCDO<text:s/>by<text:s/></text:span><text:span text:style-name="T792_3">September</text:span><text:span text:style-name="T792_4"><text:s/>2025,<text:s/>and<text:s/>to<text:s/>report<text:s/>on<text:s/>engagement<text:s/>metrics<text:s/>in<text:s/>the<text:s/>next<text:s/></text:span><text:span text:style-name="T792_5">logframe</text:span><text:span text:style-name="T792_6"><text:s/>submission.</text:span></text:p>
            </table:table-cell>
            <table:table-cell table:style-name="Cell419">
              <text:p text:style-name="P793"><text:span text:style-name="T793_1">Digital<text:s/>Engagement<text:s/>Strategy<text:s/>received.<text:s/>It<text:s/>captures<text:s/>what<text:s/>type<text:s/>of<text:s/>content<text:s/>and<text:s/>activities<text:s/></text:span><text:span text:style-name="T793_2">typically</text:span><text:span text:style-name="T793_3"><text:s/>drive<text:s/>organic<text:s/>traffic.<text:s/>For<text:s/>example,<text:s/></text:span><text:span text:style-name="T793_4">the<text:s/></text:span><text:span text:style-name="T793_5">IGC<text:s/></text:span><text:span text:style-name="T793_6">careers</text:span><text:span text:style-name="T793_7"><text:s/>page,<text:s/>call<text:s/>for<text:s/>proposal<text:s/>and<text:s/>event<text:s/>pages<text:s/>drive<text:s/>traffic</text:span><text:span text:style-name="T793_8">,<text:s/>as<text:s/>do</text:span><text:span text:style-name="T793_9"><text:s/>blogs<text:s/>related<text:s/>to<text:s/>trending<text:s/>topics<text:s/>and<text:s/>current<text:s/>affairs.<text:s/></text:span><text:span text:style-name="T793_10">The<text:s/>Strategy<text:s/>also</text:span><text:span text:style-name="T793_11"><text:s/>presents<text:s/>proposals<text:s/>of<text:s/>how<text:s/>to<text:s/>improve<text:s/>web<text:s/>infrastructure<text:s/>and<text:s/></text:span><text:span text:style-name="T793_12">taxonomy<text:s/>and</text:span><text:span text:style-name="T793_13"><text:s/>optimise<text:s/>content.<text:s/></text:span><text:span text:style-name="T793_14">Feedback<text:s/>provided<text:s/>to<text:s/>IGC,<text:s/>awaiting<text:s/>further<text:s/>iteration<text:s/>of<text:s/>the<text:s/>strategy</text:span><text:span text:style-name="T793_15"><text:s/>after<text:s/>the<text:s/>end<text:s/>of<text:s/>this<text:s/>reporting<text:s/>period.</text:span></text:p>
              <text:p text:style-name="P794"/>
            </table:table-cell>
          </table:table-row>
          <table:table-row table:style-name="Row123">
            <table:table-cell table:style-name="Cell420">
              <text:p text:style-name="P795"><text:span text:style-name="T795_1">(From<text:s/>22/23):<text:s/></text:span><text:span text:style-name="T795_2">FCDO<text:s/>to<text:s/>work<text:s/>with<text:s/>IGC<text:s/>on<text:s/>a<text:s/>more<text:s/>comprehensive<text:s/>dissemination<text:s/>strategy<text:s/>to<text:s/>ensure<text:s/>that<text:s/>their<text:s/>research<text:s/>is<text:s/>understood<text:s/>within<text:s/>FCDO<text:s/>in<text:s/>2024.<text:s/></text:span></text:p>
            </table:table-cell>
            <table:table-cell table:style-name="Cell421">
              <text:p text:style-name="P796"><text:span text:style-name="T796_1">Progress<text:s/>captured<text:s/>above.</text:span></text:p>
            </table:table-cell>
          </table:table-row>
          <table:table-row table:style-name="Row124">
            <table:table-cell table:style-name="Cell422">
              <text:p text:style-name="P797"><text:span text:style-name="T797_1">(From<text:s/>22/23):<text:s/></text:span><text:span text:style-name="T797_2">FCDO<text:s/>to<text:s/>work<text:s/>with<text:s/>IGC<text:s/>on<text:s/>increasing<text:s/>visibility<text:s/>of<text:s/>IGC<text:s/>in<text:s/>FCDO,<text:s/>amongst<text:s/>diplomats,<text:s/>etc.,<text:s/>as<text:s/>a<text:s/>key<text:s/>tool<text:s/>of<text:s/>global<text:s/>influencing.<text:s/></text:span></text:p>
            </table:table-cell>
            <table:table-cell table:style-name="Cell423">
              <text:p text:style-name="P798"><text:span text:style-name="T798_1">Progress<text:s/>captured<text:s/>above.</text:span></text:p>
              <text:p text:style-name="P799"/>
            </table:table-cell>
          </table:table-row>
        </table:table>
        <text:p text:style-name="P800"/>
        <text:p text:style-name="P801"/>
        <text:p text:style-name="P802"><text:span text:style-name="T802_1">Recommendations<text:s/>for<text:s/>the<text:s/>year<text:s/>ahead:</text:span><text:span text:style-name="T802_2"><text:s/></text:span><text:span text:style-name="T802_3">continuation<text:s/>of<text:s/>ongoing<text:s/>recommendations<text:s/>captured</text:span><text:span text:style-name="T802_4"><text:s/>above.</text:span></text:p>
        <text:p text:style-name="P803"/>
        <text:p text:style-name="P804"/>
        <text:p text:style-name="P805"/>
        <text:p text:style-name="P806"/>
        <text:p text:style-name="P807"/>
        <text:p text:style-name="P808"/>
        <text:p text:style-name="P809"/>
        <text:p text:style-name="P810"/>
        <text:p text:style-name="P811"/>
        <text:p text:style-name="P812"/>
        <text:p text:style-name="P813"/>
        <text:p text:style-name="P814"/>
        <text:p text:style-name="P815"/>
        <text:p text:style-name="P816"/>
        <text:p text:style-name="P817"/>
        <text:p text:style-name="P818"/>
        <text:p text:style-name="P819"/>
        <text:p text:style-name="P820"><text:span text:style-name="T820_1">OUTPUT<text:s/>4:<text:s/>Organisational<text:s/>Learning</text:span><text:span text:style-name="T820_2"> </text:span></text:p>
        <text:p text:style-name="P821"/>
        <table:table table:style-name="Table22">
          <table:table-column table:style-name="Column82"/>
          <table:table-column table:style-name="Column83"/>
          <table:table-column table:style-name="Column84"/>
          <table:table-column table:style-name="Column85"/>
          <table:table-column table:style-name="Column86"/>
          <table:table-row table:style-name="Row125">
            <table:table-cell table:style-name="Cell424">
              <text:p text:style-name="P822"><text:span text:style-name="T822_1">Output<text:s/>Title<text:s/></text:span></text:p>
            </table:table-cell>
            <table:table-cell table:style-name="Cell425" table:number-columns-spanned="4">
              <text:p text:style-name="P823"><text:span text:style-name="T823_1">IGC<text:s/>actively<text:s/>reflects<text:s/>on<text:s/>its<text:s/>own<text:s/>practice<text:s/>and<text:s/>performance<text:s/>and<text:s/>implements<text:s/>key<text:s/>learnings<text:s/>from<text:s/>these<text:s/>insights<text:s/>to<text:s/>improve<text:s/>its<text:s/>delivery<text:s/>of<text:s/>outcomes. </text:span></text:p>
            </table:table-cell>
            <table:covered-table-cell/>
            <table:covered-table-cell/>
            <table:covered-table-cell/>
          </table:table-row>
          <table:table-row table:style-name="Row126">
            <table:table-cell table:style-name="Cell426" table:number-columns-spanned="2">
              <text:p text:style-name="P824"><text:span text:style-name="T824_1">Output<text:s/>number:<text:s/></text:span></text:p>
            </table:table-cell>
            <table:covered-table-cell/>
            <table:table-cell table:style-name="Cell427">
              <text:p text:style-name="P825"><text:span text:style-name="T825_1">4</text:span></text:p>
            </table:table-cell>
            <table:table-cell table:style-name="Cell428">
              <text:p text:style-name="P826"><text:span text:style-name="T826_1">Output<text:s/>Score:<text:s/></text:span></text:p>
            </table:table-cell>
            <table:table-cell table:style-name="Cell429">
              <text:p text:style-name="P827"><text:span text:style-name="T827_1">A+</text:span></text:p>
            </table:table-cell>
          </table:table-row>
          <table:table-row table:style-name="Row127">
            <table:table-cell table:style-name="Cell430" table:number-columns-spanned="2">
              <text:p text:style-name="P828"><text:span text:style-name="T828_1">Impact<text:s/>weighting<text:s/>(%):<text:s text:c="2"/></text:span></text:p>
            </table:table-cell>
            <table:covered-table-cell/>
            <table:table-cell table:style-name="Cell431">
              <text:p text:style-name="P829"><text:span text:style-name="T829_1">10</text:span></text:p>
            </table:table-cell>
            <table:table-cell table:style-name="Cell432">
              <text:p text:style-name="P830"><text:span text:style-name="T830_1">Weighting<text:s/>revised<text:s/>since<text:s/>last<text:s/>AR?<text:s/></text:span></text:p>
            </table:table-cell>
            <table:table-cell table:style-name="Cell433">
              <text:p text:style-name="P831"><text:span text:style-name="T831_1">No</text:span></text:p>
            </table:table-cell>
          </table:table-row>
        </table:table>
        <text:p text:style-name="P832"/>
        <table:table table:style-name="Table23">
          <table:table-column table:style-name="Column87"/>
          <table:table-column table:style-name="Column88"/>
          <table:table-column table:style-name="Column89"/>
          <table:table-row table:style-name="Row128">
            <table:table-cell table:style-name="Cell434">
              <text:p text:style-name="P833"><text:span text:style-name="T833_1">Indicator(s)</text:span></text:p>
            </table:table-cell>
            <table:table-cell table:style-name="Cell435">
              <text:p text:style-name="P834"><text:span text:style-name="T834_1">Milestone(s)<text:s/>for<text:s/>this<text:s/>review</text:span></text:p>
            </table:table-cell>
            <table:table-cell table:style-name="Cell436">
              <text:p text:style-name="P835"><text:span text:style-name="T835_1">Progress<text:s/></text:span></text:p>
            </table:table-cell>
          </table:table-row>
          <table:table-row table:style-name="Row129">
            <table:table-cell table:style-name="Cell437">
              <text:p text:style-name="P836"><text:span text:style-name="T836_1">4.1<text:s/>-<text:s/>Learning<text:s/>framework<text:s/></text:span></text:p>
              <text:p text:style-name="P837"><text:span text:style-name="T837_1">Progress<text:s/>made<text:s/>against<text:s/>the<text:s/>IGC<text:s/>Learning<text:s/>Framework </text:span></text:p>
            </table:table-cell>
            <table:table-cell table:style-name="Cell438">
              <text:p text:style-name="P838"><text:span text:style-name="T838_1">75%</text:span></text:p>
              <text:p text:style-name="P839"/>
            </table:table-cell>
            <table:table-cell table:style-name="Cell439">
              <text:p text:style-name="P840"><text:span text:style-name="T840_1">93</text:span></text:p>
              <text:p text:style-name="P841"><text:span text:style-name="T841_1">=<text:s/>EXCEEDED</text:span></text:p>
            </table:table-cell>
          </table:table-row>
          <table:table-row table:style-name="Row130">
            <table:table-cell table:style-name="Cell440">
              <text:p text:style-name="P842"><text:span text:style-name="T842_1">4.2<text:s/>-<text:s/>Improving<text:s/>commissioning<text:s/>processes<text:s/>and<text:s/>outcomes</text:span><text:span text:style-name="T842_2"> </text:span></text:p>
              <text:p text:style-name="P843"><text:span text:style-name="T843_1">%<text:s/>of<text:s/>targets<text:s/>or<text:s/>recommendations<text:s/>agreed<text:s/>in<text:s/>previous<text:s/>year's<text:s/>Commissioning<text:s/>Report<text:s/>achieved<text:s/>by<text:s/>the<text:s/>IGC. </text:span></text:p>
            </table:table-cell>
            <table:table-cell table:style-name="Cell441">
              <text:p text:style-name="P844"><text:span text:style-name="T844_1">75%</text:span></text:p>
            </table:table-cell>
            <table:table-cell table:style-name="Cell442">
              <text:p text:style-name="P845"><text:span text:style-name="T845_1">94%</text:span></text:p>
              <text:p text:style-name="P846"><text:span text:style-name="T846_1">=<text:s/>EXCEEDED</text:span></text:p>
            </table:table-cell>
          </table:table-row>
          <table:table-row table:style-name="Row131">
            <table:table-cell table:style-name="Cell443">
              <text:p text:style-name="P847"><text:span text:style-name="T847_1">4.3<text:s/>-<text:s/>Improving<text:s/>communications<text:s/>and<text:s/>events</text:span><text:span text:style-name="T847_2"> </text:span></text:p>
              <text:p text:style-name="P848"><text:span text:style-name="T848_1">%<text:s/>of<text:s/>targets<text:s/>or<text:s/>recommendations<text:s/>agreed<text:s/>in<text:s/>the<text:s/>previous<text:s/>year's<text:s/>Global<text:s/>Events<text:s/>and<text:s/>Communications<text:s/>report<text:s/>achieved<text:s/>by<text:s/>the<text:s/>IGC. </text:span></text:p>
            </table:table-cell>
            <table:table-cell table:style-name="Cell444">
              <text:p text:style-name="P849"><text:span text:style-name="T849_1">75%</text:span></text:p>
            </table:table-cell>
            <table:table-cell table:style-name="Cell445">
              <text:p text:style-name="P850"><text:span text:style-name="T850_1">83%</text:span></text:p>
              <text:p text:style-name="P851"><text:span text:style-name="T851_1">=<text:s/>EXCEEDED</text:span></text:p>
            </table:table-cell>
          </table:table-row>
          <table:table-row table:style-name="Row132">
            <table:table-cell table:style-name="Cell446">
              <text:p text:style-name="P852"><text:span text:style-name="T852_1">4.4<text:s/>-<text:s/>Better<text:s/>understanding<text:s/>policy<text:s/>impact</text:span><text:span text:style-name="T852_2"> </text:span></text:p>
              <text:p text:style-name="P853"><text:span text:style-name="T853_1">Number<text:s/>of<text:s/>complete<text:s/>internal<text:s/>reviews<text:s/>which<text:s/>consider<text:s/>the<text:s/>IGC's<text:s/>contribution<text:s/>to<text:s/>significant<text:s/>policy<text:s/>impact. </text:span></text:p>
            </table:table-cell>
            <table:table-cell table:style-name="Cell447">
              <text:p text:style-name="P854"><text:span text:style-name="T854_1">2<text:s/>(</text:span><text:span text:style-name="T854_2">8</text:span><text:span text:style-name="T854_3">)</text:span></text:p>
            </table:table-cell>
            <table:table-cell table:style-name="Cell448">
              <text:p text:style-name="P855"><text:span text:style-name="T855_1">4</text:span><text:span text:style-name="T855_2">(</text:span><text:span text:style-name="T855_3">14</text:span><text:span text:style-name="T855_4">)</text:span></text:p>
              <text:p text:style-name="P856"><text:span text:style-name="T856_1">=<text:s/>EXCEEDED</text:span></text:p>
            </table:table-cell>
          </table:table-row>
        </table:table>
        <text:p text:style-name="P857"/>
        <text:p text:style-name="P858"><text:span text:style-name="T858_1">Briefly<text:s/>describe<text:s/>the<text:s/>output’s<text:s/>activities<text:s/>and<text:s/>provide<text:s/>supporting<text:s/>narrative<text:s/>for<text:s/>the<text:s/>score.<text:s/></text:span></text:p>
        <text:p text:style-name="P859"/>
        <text:p text:style-name="P860"><text:span text:style-name="T860_1">This<text:s/>output<text:s/></text:span><text:span text:style-name="T860_2">is</text:span><text:span text:style-name="T860_3"><text:s/>designed<text:s/>to<text:s/>capture<text:s/>the<text:s/>IGC’s<text:s/>capacity<text:s/>as<text:s/>an<text:s/>adaptive,<text:s/>learning<text:s/>organisation.<text:s/></text:span><text:span text:style-name="T860_4">T</text:span><text:span text:style-name="T860_5">his<text:s/>output<text:s/></text:span><text:span text:style-name="T860_6">is</text:span><text:span text:style-name="T860_7"><text:s/>awarded<text:s/>an<text:s/>A+</text:span><text:span text:style-name="T860_8"><text:s/></text:span><text:span text:style-name="T860_9">as<text:s/></text:span><text:span text:style-name="T860_10">all<text:s/></text:span><text:span text:style-name="T860_11">indicators</text:span><text:span text:style-name="T860_12"><text:s/></text:span><text:span text:style-name="T860_13">significantly<text:s/></text:span><text:span text:style-name="T860_14">exceed<text:s/>the<text:s/>target</text:span><text:span text:style-name="T860_15">s.<text:s/></text:span></text:p>
        <text:p text:style-name="P861"/>
        <text:p text:style-name="P862"><text:span text:style-name="T862_1">Output<text:s/></text:span><text:span text:style-name="T862_2">Indicator</text:span><text:span text:style-name="T862_3"><text:s/>4.1<text:s/>captures<text:s/></text:span><text:span text:style-name="T862_4">whether<text:s/>IGC<text:s/>has<text:s/>made<text:s/>progress<text:s/>against<text:s/>its<text:s/>learning<text:s/>framework.<text:s/>The<text:s/>learning<text:s/>framework<text:s/></text:span><text:span text:style-name="T862_5">is<text:s/>comp</text:span><text:span text:style-name="T862_6">rehensive</text:span><text:span text:style-name="T862_7">,<text:s/></text:span><text:span text:style-name="T862_8">cover</text:span><text:span text:style-name="T862_9">ing</text:span><text:span text:style-name="T862_10"><text:s/></text:span><text:span text:style-name="T862_11">following</text:span><text:span text:style-name="T862_12"><text:s/>areas</text:span><text:span text:style-name="T862_13">:</text:span><text:span text:style-name="T862_14"><text:s/>1)<text:s/></text:span><text:span text:style-name="T862_15">s</text:span><text:span text:style-name="T862_16">trategy<text:s/>&amp;<text:s/>programme<text:s/>design<text:s/>reviews;<text:s/>2)<text:s/></text:span><text:span text:style-name="T862_17">o</text:span><text:span text:style-name="T862_18">perational<text:s/>performance<text:s/>measuring<text:s/>and<text:s/>reporting</text:span><text:span text:style-name="T862_19"><text:s/></text:span><text:span text:style-name="T862_20">-<text:s/></text:span><text:span text:style-name="T862_21">knowledge<text:s/>manageme</text:span><text:span text:style-name="T862_22">nt</text:span><text:span text:style-name="T862_23">,</text:span><text:span text:style-name="T862_24"><text:s/>enhancement<text:s/>and<text:s/></text:span><text:span text:style-name="T862_25">process</text:span><text:span text:style-name="T862_26"><text:s/>reviews<text:s/>for<text:s/>strengthening<text:s/>programme<text:s/>delivery</text:span><text:span text:style-name="T862_27">;<text:s/>3)<text:s/></text:span><text:span text:style-name="T862_28">policy<text:s/>&amp;<text:s/></text:span><text:span text:style-name="T862_29">academic</text:span><text:span text:style-name="T862_30"><text:s/>impact;<text:s/>and<text:s/>4)<text:s/>global<text:s/>profile<text:s/>and<text:s/>influencing</text:span><text:span text:style-name="T862_31">.<text:s/>Within<text:s/>each<text:s/></text:span><text:span text:style-name="T862_32">area,<text:s/>IGC<text:s/>aims<text:s/>to<text:s/>conduct<text:s/>reviews<text:s/>to<text:s/>ensure<text:s/>IGC<text:s/></text:span><text:span text:style-name="T862_33">learns<text:s/>and</text:span><text:span text:style-name="T862_34"><text:s/></text:span><text:span text:style-name="T862_35">proactively<text:s/></text:span><text:span text:style-name="T862_36">evolve</text:span><text:span text:style-name="T862_37">s</text:span><text:span text:style-name="T862_38"><text:s/></text:span><text:span text:style-name="T862_39">its</text:span><text:span text:style-name="T862_40"><text:s/>model.<text:s/>For<text:s/>example,<text:s/></text:span><text:span text:style-name="T862_41">IGC<text:s/>conduc</text:span><text:span text:style-name="T862_42">ted</text:span><text:span text:style-name="T862_43"><text:s/>a<text:s/>Commissioning<text:s/>Board<text:s/>review</text:span><text:span text:style-name="T862_44"><text:s/>to<text:s/>improve<text:s/>policy<text:s/>and<text:s/>academic<text:s/>impact<text:s/>in<text:s/>FY24/25</text:span><text:span text:style-name="T862_45">.</text:span><text:span text:style-name="T862_46"><text:s/></text:span><text:span text:style-name="T862_47">Across</text:span><text:span text:style-name="T862_48"><text:s/>the<text:s/>four<text:s/>areas,<text:s/>27</text:span><text:span text:style-name="T862_49"><text:s/>activities<text:s/>were<text:s/></text:span><text:span text:style-name="T862_50">planned</text:span><text:span text:style-name="T862_51">,</text:span><text:span text:style-name="T862_52"><text:s/>out<text:s/>of<text:s/>which<text:s/>25<text:s/>were<text:s/>delivered.<text:s/></text:span><text:span text:style-name="T862_53">The<text:s/>r</text:span><text:span text:style-name="T862_54">emaining</text:span><text:span text:style-name="T862_55"><text:s/>two<text:s/></text:span><text:span text:style-name="T862_56">activities</text:span><text:span text:style-name="T862_57">,</text:span><text:span text:style-name="T862_58"><text:s/></text:span><text:span text:style-name="T862_59">related<text:s/>to<text:s/></text:span><text:span text:style-name="T862_60">Leadership<text:s/>Review</text:span><text:span text:style-name="T862_61"><text:s/>and<text:s/>Training</text:span><text:span text:style-name="T862_62">,</text:span><text:span text:style-name="T862_63"><text:s/></text:span><text:span text:style-name="T862_64">are</text:span><text:span text:style-name="T862_65"><text:s/></text:span><text:span text:style-name="T862_66">both<text:s/></text:span><text:span text:style-name="T862_67">postponed<text:s/>for<text:s/>next<text:s/>year.<text:s/>Overall,<text:s/>IGC<text:s/>has<text:s/>exceeded<text:s/>the<text:s/>target,</text:span><text:span text:style-name="T862_68"><text:s/></text:span><text:span text:style-name="T862_69">achieving<text:s/>the<text:s/></text:span><text:span text:style-name="T862_70">completion<text:s/>result</text:span><text:span text:style-name="T862_71"><text:s/>of<text:s/>93%<text:s/>against<text:s/></text:span><text:span text:style-name="T862_72">the</text:span><text:span text:style-name="T862_73"><text:s/>target</text:span><text:span text:style-name="T862_74"><text:s/>of<text:s/></text:span><text:span text:style-name="T862_75">75%.<text:s/></text:span></text:p>
        <text:p text:style-name="P863"/>
        <text:p text:style-name="P864"><text:span text:style-name="T864_1">Output<text:s/></text:span><text:span text:style-name="T864_2">Indicator<text:s/></text:span><text:span text:style-name="T864_3">4.2<text:s/></text:span><text:span text:style-name="T864_4">assess<text:s/>the<text:s/></text:span><text:span text:style-name="T864_5">degree<text:s/>to<text:s/>which<text:s/>targets</text:span><text:span text:style-name="T864_6"><text:s/>or<text:s/>recommendations</text:span><text:span text:style-name="T864_7"><text:s/>agreed<text:s/>in<text:s/></text:span><text:span text:style-name="T864_8">the<text:s/></text:span><text:span text:style-name="T864_9">previous<text:s/>year’s<text:s/>Commissioning<text:s/>Report<text:s/></text:span><text:span text:style-name="T864_10">have<text:s/>been<text:s/>achieved.<text:s/></text:span><text:span text:style-name="T864_11">The<text:s/></text:span><text:span text:style-name="T864_12">Commissioning<text:s/>Report</text:span><text:span text:style-name="T864_13"><text:s/>outlined<text:s/></text:span><text:span text:style-name="T864_14">nine</text:span><text:span text:style-name="T864_15"><text:s/></text:span><text:span text:style-name="T864_16">broad<text:s/>areas</text:span><text:span text:style-name="T864_17"><text:s/></text:span><text:span text:style-name="T864_18">for</text:span><text:span text:style-name="T864_19"><text:s/>improvements<text:s/>or<text:s/>recommendations</text:span><text:span text:style-name="T864_20">.<text:s/>These<text:s/></text:span><text:span text:style-name="T864_21">areas<text:s/>are</text:span><text:span text:style-name="T864_22"><text:s/></text:span><text:span text:style-name="T864_23">proposal</text:span><text:span text:style-name="T864_24"><text:s/></text:span><text:span text:style-name="T864_25">volume</text:span><text:span text:style-name="T864_26">,<text:s/></text:span><text:span text:style-name="T864_27">high-quality<text:s/>project<text:s/>generation</text:span><text:span text:style-name="T864_28">,</text:span><text:span text:style-name="T864_29"><text:s/>geographic<text:s/>focus</text:span><text:span text:style-name="T864_30">,<text:s/></text:span><text:span text:style-name="T864_31">thematic<text:s/>focus</text:span><text:span text:style-name="T864_32">,<text:s/></text:span><text:span text:style-name="T864_33">effective<text:s/>use<text:s/>of<text:s/>small<text:s/>grants</text:span><text:span text:style-name="T864_34">,<text:s/></text:span><text:span text:style-name="T864_35">IGC<text:s/></text:span><text:span text:style-name="T864_36">network</text:span><text:span text:style-name="T864_37">,</text:span><text:span text:style-name="T864_38"><text:s/></text:span><text:span text:style-name="T864_39">proactive<text:s/>engagement<text:s/>&amp;<text:s/>outreach</text:span><text:span text:style-name="T864_40">,<text:s/></text:span><text:span text:style-name="T864_41">local<text:s/>research<text:s/>engagement</text:span><text:span text:style-name="T864_42"><text:s/>and<text:s/>board</text:span><text:span text:style-name="T864_43"><text:s/>fairness</text:span><text:span text:style-name="T864_44">.<text:s/>Each<text:s/></text:span><text:span text:style-name="T864_45">topic<text:s/>contains<text:s/>specific<text:s/>objectives</text:span><text:span text:style-name="T864_46">.</text:span><text:span text:style-name="T864_47"><text:s/></text:span></text:p>
        <text:p text:style-name="P865"/>
        <text:p text:style-name="P866"><text:span text:style-name="T866_1">IGC<text:s/></text:span><text:span text:style-name="T866_2">has<text:s/>achieved</text:span><text:span text:style-name="T866_3"><text:s/></text:span><text:span text:style-name="T866_4">the<text:s/></text:span><text:span text:style-name="T866_5">majority<text:s/>of</text:span><text:span text:style-name="T866_6"><text:s/>the<text:s/>objectives</text:span><text:span text:style-name="T866_7">.</text:span><text:span text:style-name="T866_8"><text:s/></text:span><text:span text:style-name="T866_9">For<text:s/>example,<text:s/></text:span><text:span text:style-name="T866_10">under<text:s/>proposal<text:s/>volume,<text:s/></text:span><text:span text:style-name="T866_11">the<text:s/>objective<text:s/>was<text:s/>to<text:s/>m</text:span><text:span text:style-name="T866_12">aintain<text:s/>the<text:s/>high<text:s/>volume<text:s/>of<text:s/>proposals<text:s/>received<text:s/>and<text:s/>develop<text:s/>a<text:s/>more<text:s/>focused</text:span><text:span text:style-name="T866_13"><text:s/></text:span><text:span text:style-name="T866_14">communications<text:s/>strategy<text:s/>for<text:s/>C</text:span><text:span text:style-name="T866_15">ommission</text:span><text:span text:style-name="T866_16">ing</text:span><text:span text:style-name="T866_17"><text:s/></text:span><text:span text:style-name="T866_18">B</text:span><text:span text:style-name="T866_19">oard<text:s/></text:span><text:span text:style-name="T866_20">10</text:span><text:span text:style-name="T866_21"><text:s/>(CB10)</text:span><text:span text:style-name="T866_22">.<text:s/>To<text:s/>this<text:s/>end,<text:s/>IGC<text:s/>has<text:s/></text:span><text:span text:style-name="T866_23">made</text:span><text:span text:style-name="T866_24"><text:s/>improvements<text:s/>to<text:s/>its<text:s/>comms<text:s/>and<text:s/>outreach<text:s/>strategy<text:s/>as<text:s/>well<text:s/></text:span><text:span text:style-name="T866_25">changes</text:span><text:span text:style-name="T866_26"><text:s/>to<text:s/>IGC<text:s/>website<text:s/>to<text:s/></text:span><text:span text:style-name="T866_27">ensure<text:s/>better<text:s/>user<text:s/>experience<text:s/>and<text:s/>retention</text:span><text:span text:style-name="T866_28"><text:s/>of<text:s/>users</text:span><text:span text:style-name="T866_29">.<text:s/></text:span><text:span text:style-name="T866_30">As<text:s/>a<text:s/>result,<text:s/></text:span><text:span text:style-name="T866_31">IGC<text:s/>has</text:span><text:span text:style-name="T866_32"><text:s/>received<text:s/>the<text:s/>highest<text:s/>number<text:s/>of<text:s/>proposals<text:s/>in<text:s/>CB10<text:s/>(710),<text:s/>and<text:s/>unique<text:s/>website<text:s/>views<text:s/>for<text:s/>the<text:s/>CB10<text:s/>landing<text:s/></text:span><text:span text:style-name="T866_33">page<text:s/>increased<text:s/>from<text:s/>17</text:span><text:span text:style-name="T866_34"><text:s/>thousand<text:s/></text:span><text:span text:style-name="T866_35">in<text:s/>CB9<text:s/>to<text:s/>27</text:span><text:span text:style-name="T866_36"><text:s/>thousand</text:span><text:span text:style-name="T866_37"><text:s/>in<text:s/>CB10</text:span><text:span text:style-name="T866_38">.<text:s/>IGC</text:span><text:span text:style-name="T866_39"><text:s/>has</text:span><text:span text:style-name="T866_40"><text:s/>also<text:s/>organised<text:s/>two<text:s/>open<text:s/>day<text:s/>webinars<text:s/>in<text:s/>the<text:s/>run-up<text:s/>to<text:s/>CB10,<text:s/>with<text:s/>around<text:s/>500<text:s/></text:span><text:span text:style-name="T866_41">participants</text:span><text:span text:style-name="T866_42">.</text:span><text:span text:style-name="T866_43"><text:s/></text:span></text:p>
        <text:p text:style-name="P867"/>
        <text:p text:style-name="P868"><text:span text:style-name="T868_1">The<text:s/>only<text:s/>recommendation<text:s/></text:span><text:span text:style-name="T868_2">that</text:span><text:span text:style-name="T868_3"><text:s/>has<text:s/>been<text:s/>partially<text:s/>met<text:s/>is<text:s/></text:span><text:span text:style-name="T868_4">related<text:s/></text:span><text:span text:style-name="T868_5">to<text:s/></text:span><text:span text:style-name="T868_6">geographic<text:s/>focus</text:span><text:span text:style-name="T868_7">.<text:s/></text:span><text:span text:style-name="T868_8">Specifically,</text:span><text:span text:style-name="T868_9"><text:s/>this</text:span><text:span text:style-name="T868_10"><text:s/></text:span><text:span text:style-name="T868_11">focused<text:s/>on</text:span><text:span text:style-name="T868_12"><text:s/>diagnostic<text:s/>analysis<text:s/>of<text:s/>what<text:s/>is<text:s/>driving<text:s/>the<text:s/>poor<text:s/>quality<text:s/>of<text:s/>proposals<text:s/>in<text:s/>some<text:s/>IGC<text:s/>countries</text:span><text:span text:style-name="T868_13">;</text:span><text:span text:style-name="T868_14"><text:s/>formulat</text:span><text:span text:style-name="T868_15">ing</text:span><text:span text:style-name="T868_16"><text:s/>strategies<text:s/>for<text:s/>addressing<text:s/>this</text:span><text:span text:style-name="T868_17">;<text:s/>and</text:span><text:span text:style-name="T868_18"><text:s/>direct</text:span><text:span text:style-name="T868_19">ing</text:span><text:span text:style-name="T868_20"><text:s/>more<text:s/>resources<text:s/>to<text:s/>these<text:s/>countries<text:s/>to<text:s/>improve<text:s/>quality</text:span><text:span text:style-name="T868_21">.<text:s/></text:span><text:span text:style-name="T868_22">Specific</text:span><text:span text:style-name="T868_23"><text:s/>support</text:span><text:span text:style-name="T868_24"><text:s/>has<text:s/>been<text:s/>provided<text:s/></text:span><text:span text:style-name="T868_25">by<text:s/>IGC<text:s/>London<text:s/>Hub</text:span><text:span text:style-name="T868_26"><text:s/>and<text:s/>Research<text:s/>Directors<text:s/></text:span><text:span text:style-name="T868_27">to<text:s/>countries<text:s/>where<text:s/>proposal<text:s/>quality<text:s/>was<text:s/>weak</text:span><text:span text:style-name="T868_28">.<text:s/>This<text:s/>has<text:s/></text:span><text:span text:style-name="T868_29">led</text:span><text:span text:style-name="T868_30"><text:s/>to<text:s/></text:span><text:span text:style-name="T868_31">improved<text:s/></text:span><text:span text:style-name="T868_32">proposals<text:s/>submitted<text:s/>in<text:s/>CB10<text:s/>from<text:s/>these<text:s/>countries.<text:s/></text:span><text:span text:style-name="T868_33">However,<text:s/>a<text:s/>diagnostic<text:s/>analysis<text:s/>with<text:s/>the<text:s/>relevant<text:s/>country<text:s/>teams<text:s/>to<text:s/>understand<text:s/>reasons<text:s/>for<text:s/>lower<text:s/>quality<text:s/>submissions<text:s/>and<text:s/>formulate<text:s/>strategies<text:s/>to<text:s/>address<text:s/>it<text:s/>is<text:s/>still<text:s/>due</text:span><text:span text:style-name="T868_34">.<text:s/></text:span><text:span text:style-name="T868_35"><text:s/></text:span><text:span text:style-name="T868_36">IGC<text:s/>plans<text:s/></text:span><text:span text:style-name="T868_37">to<text:s/>do<text:s/>this<text:s/>as<text:s/>part<text:s/>of<text:s/>a<text:s/>broader<text:s/>Phase<text:s/>3<text:s/>analysis<text:s/>of<text:s/>the<text:s/>drivers<text:s/>of<text:s/>academic<text:s/>impact<text:s/>by<text:s/>country,<text:s/>which<text:s/>will<text:s/>also<text:s/>feed<text:s/>into<text:s/>the<text:s/></text:span><text:span text:style-name="T868_38">end<text:s/>of<text:s/>year<text:s/>review</text:span><text:span text:style-name="T868_39">.</text:span></text:p>
        <text:p text:style-name="P869"/>
        <text:p text:style-name="P870"><text:span text:style-name="T870_1">Overall,<text:s/>for<text:s/>output<text:s/>Indicator<text:s/>4.2,<text:s/>IGC<text:s/>has<text:s/>exceeded<text:s/>the<text:s/>target,<text:s/>achieving<text:s/>the<text:s/>completion<text:s/>result<text:s/>of<text:s/>94%<text:s/>against<text:s/>the<text:s/>target<text:s/>of<text:s/>75%.</text:span></text:p>
        <text:p text:style-name="P871"/>
        <text:p text:style-name="P872"><text:span text:style-name="T872_1">Output<text:s/>Indicator<text:s/>4.3<text:s/></text:span><text:span text:style-name="T872_2">focuses<text:s/>specifically<text:s/>upon<text:s/>improving<text:s/>communications<text:s/>and<text:s/>events<text:s/>in<text:s/>the<text:s/>context<text:s/>of<text:s/>organisational<text:s/>learning</text:span><text:span text:style-name="T872_3"><text:s/>by<text:s/></text:span><text:span text:style-name="T872_4">tracking<text:s/>whether<text:s/>the<text:s/>m</text:span><text:span text:style-name="T872_5">inimum<text:s/>75%<text:s/>of<text:s/>targets<text:s/>or<text:s/>recommendations<text:s/>agreed<text:s/>in<text:s/>the<text:s/>previous<text:s/>year's<text:s/>Global<text:s/>Events<text:s/>and<text:s/>Communications<text:s/>report</text:span><text:span text:style-name="T872_6"><text:s/>have<text:s/>been<text:s/>met.<text:s/></text:span><text:span text:style-name="T872_7">The<text:s/>report<text:s/>highlighted<text:s/></text:span><text:span text:style-name="T872_8">six</text:span><text:span text:style-name="T872_9"><text:s/>areas<text:s/>where<text:s/>improvement</text:span><text:span text:style-name="T872_10">s</text:span><text:span text:style-name="T872_11"><text:s/>could<text:s/>be<text:s/>made</text:span><text:span text:style-name="T872_12">.</text:span><text:span text:style-name="T872_13"><text:s/></text:span><text:span text:style-name="T872_14">For<text:s/>example,<text:s/>it<text:s/>was<text:s/>recommended<text:s/>that<text:s/>IGC<text:s/></text:span><text:span text:style-name="T872_15">i</text:span><text:span text:style-name="T872_16">mprov</text:span><text:span text:style-name="T872_17">es<text:s/>the</text:span><text:span text:style-name="T872_18"><text:s/>diversity<text:s/>of<text:s/></text:span><text:span text:style-name="T872_19">its</text:span><text:span text:style-name="T872_20"><text:s/>public<text:s/>events.</text:span><text:span text:style-name="T872_21"><text:s/></text:span><text:span text:style-name="T872_22">IGC<text:s/></text:span><text:span text:style-name="T872_23">is<text:s/>focusing<text:s/>its<text:s/>efforts<text:s/>on<text:s/>implementing<text:s/>its<text:s/></text:span><text:span text:style-name="T872_24">equality,<text:s/>diversity<text:s/>and<text:s/>inclusion</text:span><text:span text:style-name="T872_25"><text:s/>events<text:s/>policy</text:span><text:span text:style-name="T872_26">’<text:s/>Progress<text:s/>is<text:s/></text:span><text:span text:style-name="T872_27">good<text:s/></text:span><text:span text:style-name="T872_28">as<text:s/>evidenced<text:s/>by<text:s/></text:span><text:span text:style-name="T872_29">the<text:s/></text:span><text:span text:style-name="T872_30">equal<text:s/>gender<text:s/>split<text:s/>among<text:s/>speakers<text:s/>at<text:s/>IGC-organised<text:s/>public<text:s/>event<text:s/>for<text:s/>LSE<text:s/>Environment<text:s/>Week<text:s/>2024.</text:span><text:span text:style-name="T872_31"><text:s/>IGC<text:s/>has<text:s/>fully<text:s/>met<text:s/>the<text:s/>targets<text:s/>for<text:s/></text:span><text:span text:style-name="T872_32">five</text:span><text:span text:style-name="T872_33"><text:s/>areas<text:s/>and<text:s/>partially<text:s/>met<text:s/>for<text:s/>one<text:s/>area</text:span><text:span text:style-name="T872_34"><text:s/>(this<text:s/>was</text:span><text:span text:style-name="T872_35"><text:s/>largely</text:span><text:span text:style-name="T872_36"><text:s/>due<text:s/>to<text:s/></text:span><text:span text:style-name="T872_37">lack<text:s/>of<text:s/>concrete<text:s/>methodology<text:s/>to<text:s/>assess<text:s/>the<text:s/>objective<text:s/>set)</text:span><text:span text:style-name="T872_38">.<text:s/></text:span><text:span text:style-name="T872_39">Overall,<text:s/>IGC<text:s/>has<text:s/>scored<text:s/>8</text:span><text:span text:style-name="T872_40">3%<text:s/>against<text:s/>the<text:s/>target<text:s/>of<text:s/>75%</text:span><text:span text:style-name="T872_41"><text:s/>and<text:s/>has<text:s/>thus<text:s/>exceeded<text:s/>the<text:s/>target.<text:s/></text:span></text:p>
        <text:p text:style-name="P873"/>
        <text:p text:style-name="P874"><text:span text:style-name="T874_1">Output<text:s/>Indicator<text:s/>4.4</text:span><text:span text:style-name="T874_2"><text:s/>relates<text:s/>to<text:s/>number<text:s/>of<text:s/>complete</text:span><text:span text:style-name="T874_3">d</text:span><text:span text:style-name="T874_4"><text:s/>internal<text:s/>learning<text:s/>reviews<text:s/>conducted<text:s/>by<text:s/>IGC<text:s/></text:span><text:span text:style-name="T874_5">to</text:span><text:span text:style-name="T874_6"><text:s/></text:span><text:span text:style-name="T874_7">understand<text:s/>the<text:s/>programme</text:span><text:span text:style-name="T874_8">’s</text:span><text:span text:style-name="T874_9"><text:s/></text:span><text:span text:style-name="T874_10">contribution<text:s/>to<text:s/>significant<text:s/>policy<text:s/>impa</text:span><text:span text:style-name="T874_11">ct.</text:span><text:span text:style-name="T874_12"><text:s/>In<text:s/>FY24/25,<text:s/>four<text:s/>comprehensive<text:s/></text:span><text:span text:style-name="T874_13">learning<text:s/></text:span><text:span text:style-name="T874_14">reviews</text:span><text:span text:style-name="T874_15"><text:s/>were<text:s/>carried<text:s/>out</text:span><text:span text:style-name="T874_16">.<text:s/>These<text:s/></text:span><text:span text:style-name="T874_17">learnings</text:span><text:span text:style-name="T874_18"><text:s/>covered<text:s/></text:span><text:span text:style-name="T874_19">the<text:s/>methodology<text:s/>behind<text:s/>IGC’s<text:s/>Transformational<text:s/>Case<text:s/>Studies</text:span><text:span text:style-name="T874_20">;</text:span><text:span text:style-name="T874_21"><text:s/></text:span><text:span text:style-name="T874_22">develop</text:span><text:span text:style-name="T874_23">ed</text:span><text:span text:style-name="T874_24"><text:s/>lessons<text:s/>learned<text:s/></text:span><text:span text:style-name="T874_25">from<text:s/></text:span><text:span text:style-name="T874_26">T</text:span><text:span text:style-name="T874_27">ransformational<text:s/></text:span><text:span text:style-name="T874_28">C</text:span><text:span text:style-name="T874_29">ase<text:s/>Studies</text:span><text:span text:style-name="T874_30">;<text:s/></text:span><text:span text:style-name="T874_31">develo</text:span><text:span text:style-name="T874_32">ped</text:span><text:span text:style-name="T874_33"><text:s/></text:span><text:span text:style-name="T874_34">a<text:s/></text:span><text:span text:style-name="T874_35">beneficiary<text:s/>framework<text:s/>design<text:s/></text:span><text:span text:style-name="T874_36">as<text:s/>part<text:s/>of<text:s/>IGC’s<text:s/>beneficiary<text:s/>analysis<text:s/>work<text:s/>to<text:s/>systematically<text:s/>identify,<text:s/>document<text:s/>and<text:s/>count<text:s/>the<text:s/>stakeholders<text:s/>impacted<text:s/>by<text:s/>IGC’s<text:s/>research</text:span><text:span text:style-name="T874_37">;</text:span><text:span text:style-name="T874_38"><text:s/>and<text:s/></text:span><text:span text:style-name="T874_39">an<text:s/>in-depth<text:s/>review<text:s/>of<text:s/>what<text:s/>responsiveness</text:span><text:span text:style-name="T874_40"><text:s/>means<text:s/>at<text:s/>the<text:s/>IGC.</text:span><text:span text:style-name="T874_41"><text:s/></text:span></text:p>
        <text:p text:style-name="P875"/>
        <text:p text:style-name="P876"><text:span text:style-name="T876_1">These<text:s/>reviews<text:s/>have<text:s/>led<text:s/>to<text:s/>tangible<text:s/></text:span><text:span text:style-name="T876_2">outputs</text:span><text:span text:style-name="T876_3">,</text:span><text:span text:style-name="T876_4"><text:s/></text:span><text:span text:style-name="T876_5">enhancing</text:span><text:span text:style-name="T876_6"><text:s/>IGC</text:span><text:span text:style-name="T876_7">’s</text:span><text:span text:style-name="T876_8"><text:s/></text:span><text:span text:style-name="T876_9">capabilities<text:s/>to</text:span><text:span text:style-name="T876_10"><text:s/>utilise<text:s/></text:span><text:span text:style-name="T876_11">appropriate</text:span><text:span text:style-name="T876_12"><text:s/>tools<text:s/>to<text:s/>exert<text:s/>its<text:s/>policy<text:s/>influence.<text:s/>For<text:s/>example,<text:s/></text:span><text:span text:style-name="T876_13">through<text:s/>responsiveness<text:s/>analysis,<text:s/>IGC<text:s/>can<text:s/>now<text:s/></text:span><text:span text:style-name="T876_14">accurately<text:s/>tag<text:s/>and<text:s/>analyse<text:s/>projects<text:s/>which<text:s/>can<text:s/>be<text:s/>considered<text:s/></text:span><text:span text:style-name="T876_15">responsive,<text:s/>systematically<text:s/></text:span><text:span text:style-name="T876_16">unpack</text:span><text:span text:style-name="T876_17">ing</text:span><text:span text:style-name="T876_18"><text:s/>the<text:s/>relationship<text:s/>between<text:s/>high<text:s/>policy<text:s/>impact<text:s/>and<text:s/>responsiveness</text:span><text:span text:style-name="T876_19"><text:s/>and<text:s/>in</text:span><text:span text:style-name="T876_20">forming</text:span><text:span text:style-name="T876_21"><text:s/></text:span><text:span text:style-name="T876_22">plans</text:span><text:span text:style-name="T876_23"><text:s/>for<text:s/>a</text:span><text:span text:style-name="T876_24"><text:s/>new<text:s/></text:span><text:span text:style-name="T876_25">responsive<text:s/>policy<text:s/>function<text:s/></text:span><text:span text:style-name="T876_26">pilot</text:span><text:span text:style-name="T876_27"><text:s/>in<text:s/>FY25/26.<text:s/></text:span><text:span text:style-name="T876_28">Given<text:s/>the<text:s/>number<text:s/>of<text:s/>reviews<text:s/>(</text:span><text:span text:style-name="T876_29">four</text:span><text:span text:style-name="T876_30"><text:s/>against<text:s/>the<text:s/>target<text:s/>of<text:s/></text:span><text:span text:style-name="T876_31">two</text:span><text:span text:style-name="T876_32">)</text:span><text:span text:style-name="T876_33"><text:s/>and<text:s/>quality<text:s/>of<text:s/>reviews,</text:span><text:span text:style-name="T876_34"><text:s/>IGC</text:span><text:span text:style-name="T876_35"><text:s/>has<text:s/>exceeded<text:s/>th</text:span><text:span text:style-name="T876_36">e<text:s/>targets<text:s/>for<text:s/>this</text:span><text:span text:style-name="T876_37"><text:s/>output<text:s/>indicator.<text:s text:c="2"/></text:span></text:p>
        <text:p text:style-name="P877"/>
        <text:p text:style-name="P878"><text:span text:style-name="T878_1">Describe<text:s/>any<text:s/>changes<text:s/>to<text:s/>this<text:s/>output<text:s/>during<text:s/>the<text:s/>past<text:s/>year,<text:s/>and<text:s/>any<text:s/>planned<text:s/>changes<text:s/></text:span><text:span text:style-name="T878_2">as<text:s/>a<text:s/>result<text:s/>of</text:span><text:span text:style-name="T878_3"><text:s/>this<text:s/>review.</text:span></text:p>
        <text:p text:style-name="P879"><text:span text:style-name="T879_1">N/A</text:span></text:p>
        <text:p text:style-name="P880"/>
        <text:p text:style-name="P881"><text:span text:style-name="T881_1">Progress<text:s/>on<text:s/>recommendations<text:s/>from<text:s/>the<text:s/>previous<text:s/>AR<text:s/>(if<text:s/>completed),<text:s/>lessons<text:s/>learned<text:s/>this<text:s/>year<text:s text:c="2"/></text:span></text:p>
        <text:p text:style-name="P882"><text:span text:style-name="T882_1">N/A</text:span></text:p>
        <text:p text:style-name="P883"><text:span text:style-name="T883_1">Recommendations<text:s/>for<text:s/>the<text:s/>year<text:s/>ahead</text:span></text:p>
        <text:p text:style-name="P884"><text:span text:style-name="T884_1">N/A</text:span></text:p>
        <text:p text:style-name="P885"><text:span text:style-name="T885_1">D:<text:s/>VALUE<text:s/>FOR<text:s/>MONEY</text:span></text:p>
        <text:p text:style-name="P886"/>
        <text:p text:style-name="P887"/>
        <text:p text:style-name="P888"><text:span text:style-name="T888_1">Key<text:s/>cost<text:s/>drivers<text:s/>and<text:s/>performance</text:span></text:p>
        <text:p text:style-name="P889"/>
        <table:table table:style-name="Table24">
          <table:table-column table:style-name="Column90"/>
          <table:table-column table:style-name="Column91"/>
          <table:table-column table:style-name="Column92"/>
          <table:table-column table:style-name="Column93"/>
          <table:table-row table:style-name="Row133">
            <table:table-cell table:style-name="Cell449">
              <text:p text:style-name="P890"><text:span text:style-name="T890_1">Focus </text:span></text:p>
            </table:table-cell>
            <table:table-cell table:style-name="Cell450">
              <text:p text:style-name="P891"><text:span text:style-name="T891_1">Category </text:span></text:p>
            </table:table-cell>
            <table:table-cell table:style-name="Cell451">
              <text:p text:style-name="P892"><text:span text:style-name="T892_1">Spend<text:s/>(%<text:s/>of<text:s/>£14<text:s/>million<text:s/>total) </text:span></text:p>
            </table:table-cell>
            <table:table-cell table:style-name="Cell452">
              <text:p text:style-name="P893"><text:span text:style-name="T893_1">VfM</text:span><text:span text:style-name="T893_2"><text:s/>Strategy </text:span></text:p>
            </table:table-cell>
          </table:table-row>
          <table:table-row table:style-name="Row134">
            <table:table-cell table:style-name="Cell453">
              <text:p text:style-name="P894"><text:span text:style-name="T894_1">Overall<text:s/>fees </text:span></text:p>
            </table:table-cell>
            <table:table-cell table:style-name="Cell454">
              <text:p text:style-name="P895"><text:span text:style-name="T895_1">Fees </text:span></text:p>
            </table:table-cell>
            <table:table-cell table:style-name="Cell455">
              <text:p text:style-name="P896"><text:span text:style-name="T896_1">47.09% </text:span></text:p>
              <text:p text:style-name="P897"><text:span text:style-name="T897_1">(£6.59<text:s/>million)  </text:span></text:p>
            </table:table-cell>
            <table:table-cell table:style-name="Cell456">
              <text:list text:style-name="LS9" xml:id="list44">
                <text:list-item>
                  <text:p text:style-name="P898"><text:span text:style-name="T898_1">Fee<text:s/>rates<text:s/>are<text:s/>competitively<text:s/>priced<text:s/>whilst<text:s/>still<text:s/>ensuring<text:s/>attracting<text:s/>the<text:s/>best<text:s/>quality<text:s/>staff<text:s/>for<text:s/>the<text:s/>IGC. </text:span></text:p>
                </text:list-item>
                <text:list-item>
                  <text:p text:style-name="P899"><text:span text:style-name="T899_1">LSE<text:s/>limits<text:s/>the<text:s/>fee<text:s/>rates<text:s/>charged<text:s/>to<text:s/>minimum<text:s/>required<text:s/>to<text:s/>recover<text:s/>overheads. </text:span></text:p>
                </text:list-item>
              </text:list>
            </table:table-cell>
          </table:table-row>
          <table:table-row table:style-name="Row135">
            <table:table-cell table:style-name="Cell457">
              <text:p text:style-name="P900"><text:span text:style-name="T900_1">Overall<text:s/>projects </text:span><text:span text:style-name="T900_2"><text:line-break/>(excl.<text:s/>travel<text:s/>costs) </text:span></text:p>
            </table:table-cell>
            <table:table-cell table:style-name="Cell458">
              <text:p text:style-name="P901"><text:span text:style-name="T901_1">Projects </text:span></text:p>
            </table:table-cell>
            <table:table-cell table:style-name="Cell459">
              <text:p text:style-name="P902"><text:span text:style-name="T902_1">41.08% </text:span><text:span text:style-name="T902_2"><text:line-break/>(£5.7</text:span><text:span text:style-name="T902_3">5</text:span><text:span text:style-name="T902_4"><text:s/>million) </text:span></text:p>
            </table:table-cell>
            <table:table-cell table:style-name="Cell460">
              <text:list text:style-name="LS9" xml:id="list46">
                <text:list-item>
                  <text:p text:style-name="P903"><text:span text:style-name="T903_1">Project<text:s/>costs<text:s/>undergo<text:s/>rigorous<text:s/>scrutiny<text:s/>by<text:s/>the<text:s/>IGC’s<text:s/>Programme<text:s/>Coordinators,<text:s/>with<text:s/>detailed<text:s/>budgets,<text:s/>which<text:s/>are<text:s/>required<text:s/>to<text:s/>be<text:s/>in-line<text:s/>with<text:s/>all<text:s/>relevant<text:s/>protocols<text:s/>before<text:s/>they<text:s/>are<text:s/>approved<text:s/>for<text:s/>contracting.  </text:span></text:p>
                </text:list-item>
                <text:list-item>
                  <text:p text:style-name="P904"><text:span text:style-name="T904_1">The<text:s/>IGC<text:s/>Pay<text:s/>Matrix<text:s/>is<text:s/>used<text:s/>to<text:s/>provide<text:s/>benchmark<text:s/>guidance<text:s/>on<text:s/>fee<text:s/>thresholds<text:s/>for<text:s/>projects.<text:s/>Fee<text:s/>claimants<text:s/>are<text:s/>duly<text:s/>advised<text:s/>that<text:s/>fee<text:s/>requests<text:s/>must<text:s/>observe<text:s/>guidance<text:s/>outlined<text:s/>by<text:s/>the<text:s/>Pay<text:s/>Matrix. </text:span></text:p>
                </text:list-item>
              </text:list>
            </table:table-cell>
          </table:table-row>
          <table:table-row table:style-name="Row136">
            <table:table-cell table:style-name="Cell461">
              <text:p text:style-name="P905"><text:span text:style-name="T905_1">International<text:s/>flights </text:span></text:p>
            </table:table-cell>
            <table:table-cell table:style-name="Cell462">
              <text:p text:style-name="P906"><text:span text:style-name="T906_1">Expenses </text:span></text:p>
            </table:table-cell>
            <table:table-cell table:style-name="Cell463">
              <text:p text:style-name="P907"><text:span text:style-name="T907_1">1.66% </text:span><text:span text:style-name="T907_2"><text:line-break/>(£0.22<text:s/>million) </text:span></text:p>
            </table:table-cell>
            <table:table-cell table:style-name="Cell464">
              <text:list text:style-name="LS9" xml:id="list48">
                <text:list-item>
                  <text:p text:style-name="P908"><text:span text:style-name="T908_1">Active<text:s/>efforts<text:s/>are<text:s/>taken<text:s/>to<text:s/>ensure<text:s/>that<text:s/>flight<text:s/>bookings<text:s/>are<text:s/>based<text:s/>on<text:s/>moderate<text:s/>to<text:s/>low-priced<text:s/>options<text:s/>in<text:s/>available<text:s/>selection<text:s/>(allowing<text:s/>for<text:s/>reasonable<text:s/>layover/flight<text:s/>times). </text:span></text:p>
                </text:list-item>
                <text:list-item>
                  <text:p text:style-name="P909"><text:span text:style-name="T909_1">All<text:s/>flights<text:s/>at<text:s/>standard<text:s/>economy.  </text:span></text:p>
                </text:list-item>
                <text:list-item>
                  <text:p text:style-name="P910"><text:span text:style-name="T910_1">Any<text:s/>first/business<text:s/>class<text:s/>flights<text:s/>not<text:s/>charged.  </text:span></text:p>
                </text:list-item>
                <text:list-item>
                  <text:p text:style-name="P911"><text:span text:style-name="T911_1">Additional<text:s/>justification<text:s/>and<text:s/>Finance<text:s/>Director<text:s/>approval<text:s/>required<text:s/>for<text:s/>any<text:s/>flight<text:s/>over<text:s/>£1,500. </text:span></text:p>
                </text:list-item>
              </text:list>
            </table:table-cell>
          </table:table-row>
          <table:table-row table:style-name="Row137">
            <table:table-cell table:style-name="Cell465">
              <text:p text:style-name="P912"><text:span text:style-name="T912_1">Accommodation/ </text:span><text:span text:style-name="T912_2"><text:line-break/>subsistence </text:span></text:p>
            </table:table-cell>
            <table:table-cell table:style-name="Cell466">
              <text:p text:style-name="P913"><text:span text:style-name="T913_1">Expenses </text:span></text:p>
            </table:table-cell>
            <table:table-cell table:style-name="Cell467">
              <text:p text:style-name="P914"><text:span text:style-name="T914_1">1.43% </text:span><text:span text:style-name="T914_2"><text:line-break/>(£0.22<text:s/>million) </text:span></text:p>
            </table:table-cell>
            <table:table-cell table:style-name="Cell468">
              <text:list text:style-name="LS9" xml:id="list52">
                <text:list-item>
                  <text:p text:style-name="P915"><text:span text:style-name="T915_1">All<text:s/>accommodation/subsistence<text:s/>allowances<text:s/>are<text:s/>governed<text:s/>by<text:s/>the<text:s/>IGC<text:s/>Travel<text:s/>&amp;<text:s/>Expenses<text:s/>Policy,<text:s/>which<text:s/>stipulates<text:s/>limits<text:s/>for<text:s/>these<text:s/>costs<text:s/>on<text:s/>a<text:s/>per-city<text:s/>basis. </text:span></text:p>
                </text:list-item>
                <text:list-item>
                  <text:p text:style-name="P916"><text:span text:style-name="T916_1">No<text:s/>per<text:s/>diems<text:s/>permitted. </text:span></text:p>
                </text:list-item>
              </text:list>
            </table:table-cell>
          </table:table-row>
          <table:table-row table:style-name="Row138">
            <table:table-cell table:style-name="Cell469">
              <text:p text:style-name="P917"><text:span text:style-name="T917_1">Office<text:s/>space/ </text:span><text:span text:style-name="T917_2"><text:line-break/>services </text:span></text:p>
            </table:table-cell>
            <table:table-cell table:style-name="Cell470">
              <text:p text:style-name="P918"><text:span text:style-name="T918_1">Expenses </text:span></text:p>
            </table:table-cell>
            <table:table-cell table:style-name="Cell471">
              <text:p text:style-name="P919"><text:span text:style-name="T919_1">0.94% </text:span><text:span text:style-name="T919_2"><text:line-break/>(£0.13<text:s/>million) </text:span></text:p>
            </table:table-cell>
            <table:table-cell table:style-name="Cell472">
              <text:list text:style-name="LS9" xml:id="list54">
                <text:list-item>
                  <text:p text:style-name="P920"><text:span text:style-name="T920_1">All<text:s/>Financial<text:s/>Agreements<text:s/>(whereby<text:s/>host<text:s/>organisations<text:s/>are<text:s/>engaged<text:s/>to<text:s/>provide<text:s/>office<text:s/>space<text:s/>and<text:s/>services<text:s/>for<text:s/>IGC<text:s/>Country<text:s/>Programmes)<text:s/>undergo<text:s/>rigorous<text:s/>scrutiny<text:s/>with<text:s/>regards<text:s/>to<text:s/></text:span><text:span text:style-name="T920_2">VfM</text:span><text:span text:style-name="T920_3">.<text:s/>In<text:s/>accordance<text:s/>with<text:s/>standard<text:s/>LSE<text:s/>Procurement<text:s/>policy,<text:s/>detailed<text:s/>justification<text:s/>must<text:s/>be<text:s/></text:span><text:span text:style-name="T920_4">provided<text:s/>for<text:s/>any<text:s/>increases<text:s/>on<text:s/>contract<text:s/>renewals,<text:s/>while<text:s/>new<text:s/>contracts<text:s/>require<text:s/>the<text:s/>comparison<text:s/>of<text:s/>a<text:s/>series<text:s/>of<text:s/>quotes<text:s/>and<text:s/>the<text:s/>provision<text:s/>of<text:s/>detailed<text:s/>justification<text:s/>in<text:s/>cases<text:s/>where<text:s/>the<text:s/>cheapest<text:s/>quote<text:s/>is<text:s/>not<text:s/>selected. </text:span></text:p>
                </text:list-item>
              </text:list>
            </table:table-cell>
          </table:table-row>
        </table:table>
        <text:p text:style-name="P921"/>
        <text:p text:style-name="P922"><text:span text:style-name="T922_1">V</text:span><text:span text:style-name="T922_2">alue<text:s/>for<text:s/></text:span><text:span text:style-name="T922_3">M</text:span><text:span text:style-name="T922_4">oney</text:span><text:span text:style-name="T922_5"><text:s/></text:span><text:span text:style-name="T922_6">R</text:span><text:span text:style-name="T922_7">egister<text:s/></text:span><text:span text:style-name="T922_8">FY</text:span><text:span text:style-name="T922_9">24/25</text:span></text:p>
        <text:p text:style-name="P923"/>
        <text:p text:style-name="P924"><text:span text:style-name="T924_1">The<text:s/>below<text:s/>table<text:s/>shows<text:s/>multiple<text:s/>areas<text:s/>where<text:s/>IGC<text:s/>has<text:s/>made<text:s/>cost<text:s/>savings</text:span><text:span text:style-name="T924_2"><text:s/>(Economy)</text:span><text:span text:style-name="T924_3">,<text:s/>either<text:s/>from<text:s/>top-down<text:s/>budget<text:s/>reductions</text:span><text:span text:style-name="T924_4">,<text:s/>such<text:s/>as<text:s/></text:span><text:span text:style-name="T924_5">research<text:s/>not<text:s/>conducted<text:s/>under<text:s/>CB10,<text:s/>as<text:s/>well<text:s/>as<text:s/>savings<text:s/>from<text:s/>underspend<text:s/>and<text:s/>changes<text:s/>in<text:s/>travel<text:s/></text:span><text:span text:style-name="T924_6">booking<text:s/>practices.</text:span></text:p>
        <table:table table:style-name="Table25">
          <table:table-column table:style-name="Column94"/>
          <table:table-column table:style-name="Column95"/>
          <table:table-row table:style-name="Row139">
            <table:table-cell table:style-name="Cell473">
              <text:p text:style-name="P925"><text:span text:style-name="T925_1">Item </text:span></text:p>
            </table:table-cell>
            <table:table-cell table:style-name="Cell474">
              <text:p text:style-name="P926"><text:span text:style-name="T926_1">Cost<text:s/>saving </text:span></text:p>
            </table:table-cell>
          </table:table-row>
          <table:table-row table:style-name="Row140">
            <table:table-cell table:style-name="Cell475">
              <text:p text:style-name="P927"><text:span text:style-name="T927_1">Commissioning<text:s/>boards </text:span></text:p>
            </table:table-cell>
            <table:table-cell table:style-name="Cell476">
              <text:p text:style-name="P928"><text:span text:style-name="T928_1">CB10<text:s/>saw<text:s/>a<text:s/>combined<text:s/>total<text:s/>of<text:s/></text:span><text:span text:style-name="T928_2">£1,972,248</text:span><text:span text:style-name="T928_3"><text:s/>(29%)<text:s/>in<text:s/>savings<text:s/>via<text:s/>budget<text:s/>cuts. </text:span></text:p>
            </table:table-cell>
          </table:table-row>
          <table:table-row table:style-name="Row141">
            <table:table-cell table:style-name="Cell477">
              <text:p text:style-name="P929"><text:span text:style-name="T929_1">Budget<text:s/>policy<text:s/>compliance<text:s/>stage<text:s/>(project<text:s/>budget<text:s/>review<text:s/>process) </text:span></text:p>
            </table:table-cell>
            <table:table-cell table:style-name="Cell478">
              <text:p text:style-name="P930"><text:span text:style-name="T930_1">£69,758</text:span><text:span text:style-name="T930_2"><text:s/>in<text:s/>savings<text:s/>from<text:s/>project<text:s/>coordinator<text:s/>budget<text:s/>review<text:s/>and<text:s/>ensuring<text:s/>alignment<text:s/>and<text:s/>consistency<text:s/>with<text:s/>IGC<text:s/>processes<text:s/>and<text:s/>policies. </text:span></text:p>
            </table:table-cell>
          </table:table-row>
          <table:table-row table:style-name="Row142">
            <table:table-cell table:style-name="Cell479">
              <text:p text:style-name="P931"><text:span text:style-name="T931_1">Budget<text:s/>policy<text:s/>compliance<text:s/>during<text:s/>the<text:s/>live<text:s/>project<text:s/>stage<text:s/>(underspend) </text:span></text:p>
            </table:table-cell>
            <table:table-cell table:style-name="Cell480">
              <text:p text:style-name="P932"><text:span text:style-name="T932_1">£58,562</text:span><text:span text:style-name="T932_2"><text:s/></text:span><text:span text:style-name="T932_3">in<text:s/>FCDO<text:s/>savings<text:s/>from<text:s/>Phase<text:s/>3<text:s/>based<text:s/>on<text:s/>the<text:s/>implementation<text:s/>of<text:s/>budget<text:s/>compliance<text:s/>policy,<text:s/>and<text:s/>thus<text:s/>underspend<text:s/>in<text:s/>projects.<text:s/>Budgets<text:s/>reconciled<text:s/>at<text:s/>project<text:s/>closure<text:s/>demonstrate<text:s/>underspend,<text:s/>with<text:s/>projects<text:s/>only<text:s/>claiming<text:s/>for<text:s/>actual<text:s/>spend<text:s/>against<text:s/>the<text:s/>original<text:s/>budgets<text:s/>submitted. </text:span></text:p>
            </table:table-cell>
          </table:table-row>
          <table:table-row table:style-name="Row143">
            <table:table-cell table:style-name="Cell481">
              <text:p text:style-name="P933"><text:span text:style-name="T933_1">Flights </text:span></text:p>
            </table:table-cell>
            <table:table-cell table:style-name="Cell482">
              <text:p text:style-name="P934"><text:span text:style-name="T934_1">IGC<text:s/>achieved<text:s/>strong<text:s/></text:span><text:span text:style-name="T934_2">VFM<text:s/></text:span><text:span text:style-name="T934_3">in<text:s/>2024–25<text:s/>through<text:s/>its<text:s/>partnership<text:s/>with<text:s/>Melon<text:s/>(Corporate<text:s/>Traveller),<text:s/></text:span><text:span text:style-name="T934_4">spending<text:s/>23%<text:s/>less<text:s/>on<text:s/>average</text:span><text:span text:style-name="T934_5"><text:s/>than<text:s/>benchmark<text:s/>rates<text:s/>across<text:s/>our<text:s/>most<text:s/>frequently<text:s/>used<text:s/>travel<text:s/>routes.<text:s/>This<text:s/>represents<text:s/></text:span><text:span text:style-name="T934_6">over<text:s/>£20,000<text:s/>in<text:s/>indicative<text:s/>savings</text:span><text:span text:style-name="T934_7">—actual<text:s/>total<text:s/>savings<text:s/>are<text:s/>likely<text:s/>higher<text:s/>when<text:s/>considering<text:s/>all<text:s/>routes.<text:s/>These<text:s/>results<text:s/>reflect<text:s/>improved<text:s/>booking<text:s/>practices,<text:s/>including<text:s/>early<text:s/>planning<text:s/>and<text:s/>flexible<text:s/>airline<text:s/>selection</text:span><text:span text:style-name="T934_8">.</text:span></text:p>
            </table:table-cell>
          </table:table-row>
          <table:table-row table:style-name="Row144">
            <table:table-cell table:style-name="Cell483">
              <text:p text:style-name="P935"><text:span text:style-name="T935_1">In-kind<text:s/>fees<text:s/>(estimate) </text:span></text:p>
            </table:table-cell>
            <table:table-cell table:style-name="Cell484">
              <text:p text:style-name="P936"><text:span text:style-name="T936_1">£992,496</text:span><text:span text:style-name="T936_2"> </text:span></text:p>
              <text:p text:style-name="P937"><text:span text:style-name="T937_1">£756,400<text:s/>–<text:s/>3,050</text:span><text:span text:style-name="T937_2"><text:s/>days<text:s/>recorded<text:s/>as<text:s/>‘in-kind’<text:s/>in<text:s/>project<text:s/>budget<text:s/>lines<text:s/>with<text:s/>a<text:s/>start<text:s/>date<text:s/>in<text:s/>the<text:s/>relevant<text:s/>reporting<text:s/>period</text:span><text:span text:style-name="T937_3">.<text:s/>Based<text:s/>on</text:span><text:span text:style-name="T937_4"><text:s/>IGC<text:s/>data,<text:s/>which<text:s/>shows<text:s/>the<text:s/>average<text:s/>fee<text:s/>rate<text:s/>as<text:s/>£248<text:s/>for<text:s/>research<text:s/>staff<text:s/>on<text:s/>active<text:s/>FCDO-funded<text:s/>projects<text:s/>starting<text:s/>in<text:s/>the<text:s/>relevant<text:s/>reporting<text:s/>period.  </text:span></text:p>
              <text:p text:style-name="P938"><text:span text:style-name="T938_1">£236,096–<text:s/>28</text:span><text:span text:style-name="T938_2"><text:s/>budgeted<text:s/>project<text:s/>engagements<text:s/>with<text:s/>no<text:s/>fees/no<text:s/>days<text:s/>listed.<text:s/></text:span><text:span text:style-name="T938_3">Based<text:s/>on<text:s/></text:span><text:span text:style-name="T938_4">an<text:s/>average<text:s/>number<text:s/>of<text:s/>fee<text:s/>days<text:s/>of<text:s/>34<text:s/>and<text:s/>an<text:s/>average<text:s/>fee<text:s/>rate<text:s/>of<text:s/>£248. </text:span><text:span text:style-name="T938_5">See<text:s/>table<text:s/>below<text:s/>with<text:s/></text:span><text:span text:style-name="T938_6">average<text:s/>daily<text:s/>fee<text:s/>rates.</text:span></text:p>
            </table:table-cell>
          </table:table-row>
        </table:table>
        <text:p text:style-name="P939"/>
        <text:p text:style-name="P940"/>
        <text:p text:style-name="P941"/>
        <text:p text:style-name="P942"/>
        <text:p text:style-name="P943"/>
        <text:p text:style-name="P944"/>
        <text:p text:style-name="P945"/>
        <text:p text:style-name="P946"/>
        <text:p text:style-name="P947"/>
        <text:p text:style-name="P948"/>
        <text:p text:style-name="P949"/>
        <text:p text:style-name="P950"><text:span text:style-name="T950_1">IGC<text:s/>Pay<text:s/>Matrix</text:span><text:span text:style-name="T950_2"><text:tab/></text:span></text:p>
        <text:p text:style-name="P951"><text:span text:style-name="T951_1">The<text:s/>rates<text:s/>table<text:s/>below<text:s/>is<text:s/>a<text:s/>guideline<text:s/>for<text:s/>individuals<text:s/>and<text:s/>institutions<text:s/>preparing<text:s/>project<text:s/>proposals<text:s/>for<text:s/>IGC<text:s/>funding</text:span><text:span text:style-name="T951_2">.<text:s/>It<text:s/>is<text:s/>used<text:s/>to<text:s/>assess<text:s/>value<text:s/>for<text:s/>money<text:s/>for<text:s/>project<text:s/>proposals<text:s/>submitted<text:s/>to<text:s/>IGC.<text:s/>The<text:s/>figures<text:s/>represent<text:s/>the<text:s/>maximum<text:s/>allowable<text:s/>daily<text:s/>fee<text:s/>rate<text:s/>for<text:s/>each<text:s/>category<text:s/>at<text:s/>different<text:s/>experience<text:s/>levels,<text:s/>not<text:s/>the<text:s/>target<text:s/>fee<text:s/>rate.<text:s/>To<text:s/>qualify<text:s/>for<text:s/>funding,<text:s/>individuals<text:s/></text:span><text:span text:style-name="T951_3">must<text:s/>ensure<text:s/>that<text:s/>their</text:span><text:span text:style-name="T951_4"><text:s/>budgets<text:s/>are<text:s/>aligned<text:s/>with<text:s/>the<text:s/>matrix.<text:s/></text:span></text:p>
        <text:p text:style-name="P952"><draw:frame svg:x="0cm" svg:y="0cm" svg:width="9.896cm" svg:height="9.596cm" draw:style-name="FR5" text:anchor-type="as-char" draw:z-index="0"><draw:image xlink:href="Pictures/image5.png" xlink:type="simple" xlink:show="embed" xlink:actuate="onLoad"/></draw:frame></text:p>
        <text:p text:style-name="P953"/>
        <text:p text:style-name="P954"><text:span text:style-name="T954_1">V</text:span><text:span text:style-name="T954_2">F</text:span><text:span text:style-name="T954_3">M<text:s/>performance<text:s/>compared<text:s/>to<text:s/>the<text:s/>original<text:s/>V</text:span><text:span text:style-name="T954_4">F</text:span><text:span text:style-name="T954_5">M<text:s/>proposition<text:s/>in<text:s/>the<text:s/>business<text:s/>case<text:s/></text:span></text:p>
        <text:p text:style-name="P955"/>
        <text:p text:style-name="P956"><text:span text:style-name="T956_1">IGC<text:s/>remains<text:s/>an<text:s/>efficient<text:s/>and<text:s/>effective<text:s/>programme,<text:s/>achieving<text:s/>high<text:s/>value<text:s/>for<text:s/>money.</text:span></text:p>
        <text:p text:style-name="P957"/>
        <text:list text:style-name="LS23" xml:id="list55">
          <text:list-item>
            <text:p text:style-name="P958"><text:span text:style-name="T958_1">Economy</text:span><text:span text:style-name="T958_2">:<text:s/></text:span></text:p>
          </text:list-item>
        </text:list>
        <text:list text:style-name="LS27" xml:id="list56">
          <text:list-item>
            <text:p text:style-name="P959"><text:span text:style-name="T959_1">IGC's<text:s/>fee<text:s/>rates<text:s/>for<text:s/>researchers<text:s/>are<text:s/>reasonable,<text:s/>based<text:s/>on<text:s/>the<text:s/></text:span><text:span text:style-name="T959_2">open<text:s/>source</text:span><text:span text:style-name="T959_3"><text:s/>pay<text:s/>matrix<text:s/>above<text:s/>taken<text:s/>from<text:s/>LSE's<text:s/>handbook<text:s/>for<text:s/>researchers<text:s/>applying<text:s/>for<text:s/></text:span><text:span text:style-name="T959_4">grants<text:s/>under<text:s/></text:span><text:span text:style-name="T959_5">the<text:s/>commissioning<text:s/>board</text:span><text:span text:style-name="T959_6">.</text:span></text:p>
          </text:list-item>
          <text:list-item>
            <text:p text:style-name="P960"><text:span text:style-name="T960_1">Fee<text:s/>rates<text:s/>for<text:s/>internal<text:s/></text:span><text:span text:style-name="T960_2">IGC</text:span><text:span text:style-name="T960_3"><text:s/></text:span><text:span text:style-name="T960_4">programme</text:span><text:span text:style-name="T960_5"><text:s/>staff</text:span><text:span text:style-name="T960_6">,<text:s/>including<text:s/>operational<text:s/>staff<text:s/>and<text:s/>experts,</text:span><text:span text:style-name="T960_7"><text:s/>are<text:s/>either<text:s/>in<text:s/>line<text:s/>with<text:s/>or</text:span><text:span text:style-name="T960_8">,</text:span><text:span text:style-name="T960_9"><text:s/></text:span><text:span text:style-name="T960_10">in<text:s/>many<text:s/>cases,<text:s/></text:span><text:span text:style-name="T960_11">significantly</text:span><text:span text:style-name="T960_12"><text:s/></text:span><text:span text:style-name="T960_13">below<text:s/>thresholds<text:s/>for<text:s/>consultants<text:s/>FCDO<text:s/>engages<text:s/>via<text:s/>other<text:s/>arrangements.</text:span></text:p>
          </text:list-item>
          <text:list-item>
            <text:p text:style-name="P961"><text:span text:style-name="T961_1">Beyond<text:s/>fee<text:s/>rates,<text:s/>IGC<text:s/>has<text:s/>taken<text:s/>measures<text:s/>to<text:s/>reduce<text:s/></text:span><text:span text:style-name="T961_2">costs<text:s/>of</text:span><text:span text:style-name="T961_3"><text:s/>travel</text:span><text:span text:style-name="T961_4">,<text:s/>office<text:s/>premises,</text:span><text:span text:style-name="T961_5"><text:s/>etc.,<text:s/>detailed<text:s/>in<text:s/></text:span><text:span text:style-name="T961_6">the</text:span><text:span text:style-name="T961_7"><text:s/></text:span><text:span text:style-name="T961_8">VFM<text:s/>register<text:s/>above.<text:s/></text:span><text:span text:style-name="T961_9">The<text:s/>programme<text:s/></text:span><text:span text:style-name="T961_10">PRO<text:s/></text:span><text:span text:style-name="T961_11">is<text:s/></text:span><text:span text:style-name="T961_12">content</text:span><text:span text:style-name="T961_13">,<text:s/>based<text:s/>on</text:span><text:span text:style-name="T961_14"><text:s/>regular<text:s/>scrutiny<text:s/>of<text:s/>monthly<text:s/>statements</text:span><text:span text:style-name="T961_15">,</text:span><text:span text:style-name="T961_16"><text:s/>that<text:s/>LSE<text:s/>is<text:s/>following<text:s/>FCDO<text:s/>protocol<text:s/>for<text:s/>spend</text:span><text:span text:style-name="T961_17"><text:s/></text:span><text:span text:style-name="T961_18">on<text:s/>travel</text:span><text:span text:style-name="T961_19">,<text:s/></text:span><text:span text:style-name="T961_20">subsistence<text:s/>and<text:s/>other<text:s/>additional<text:s/>costs.</text:span></text:p>
          </text:list-item>
        </text:list>
        <text:p text:style-name="P962"/>
        <text:list text:style-name="LS23" xml:id="list59" text:continue-list="list55">
          <text:list-item>
            <text:p text:style-name="P963"><text:span text:style-name="T963_1">Efficiency</text:span><text:span text:style-name="T963_2"><text:s/></text:span></text:p>
          </text:list-item>
        </text:list>
        <text:p text:style-name="P964"><text:span text:style-name="T964_1">Overall,<text:s/>IGC’s<text:s/>strong<text:s/>output<text:s/>performance<text:s/>represents<text:s/>a<text:s/>good<text:s/>return<text:s/>on<text:s/>inputs:<text:s/>all<text:s/>four<text:s/>outputs<text:s/>are<text:s/>scored<text:s/>A+,<text:s/>with<text:s/>the<text:s/>two<text:s/>highest-weighted<text:s/>outputs<text:s/>—<text:s/>Policy<text:s/>Influencing<text:s/>and<text:s/>Pushing<text:s/>Knowledge<text:s/>Frontiers<text:s/>—<text:s/>both<text:s/>exceeding<text:s/>expectations<text:s/>across<text:s/>most<text:s/>indicators.<text:s/>This<text:s/>is<text:s/>significant<text:s/>given<text:s/>that<text:s/>the<text:s/>majority<text:s/>of<text:s/>spend<text:s/>is<text:s/>concentrated<text:s/>in<text:s/>fees<text:s/>and<text:s/>project<text:s/>delivery,<text:s/>which<text:s/>directly<text:s/>support<text:s/>the<text:s/>research,<text:s/>policy<text:s/>engagement<text:s/>and<text:s/></text:span><text:span text:style-name="T964_2">programme<text:s/>capability<text:s/>underpinning<text:s/>these<text:s/>results.<text:s/>Efficiency<text:s/>is<text:s/>further<text:s/>supported<text:s/>by<text:s/>cost<text:s/>discipline<text:s/>and<text:s/>systems<text:s/>improvements,<text:s/>including</text:span><text:span text:style-name="T964_3">:<text:s/></text:span><text:span text:style-name="T964_4"><text:s/></text:span></text:p>
        <text:list text:style-name="LS26" xml:id="list60">
          <text:list-item>
            <text:p text:style-name="P965"><text:span text:style-name="T965_1">Based<text:s/>on<text:s/>materials<text:s/>online,<text:s/>IGC<text:s/>awards<text:s/>an<text:s/>average<text:s/>of<text:s/>around<text:s/>£</text:span><text:span text:style-name="T965_2">60</text:span><text:span text:style-name="T965_3">,000</text:span><text:span text:style-name="T965_4"><text:s/>per<text:s/>year<text:s/>for<text:s/>commissioning<text:s/>board<text:s/>research<text:s/>projects.</text:span></text:p>
          </text:list-item>
          <text:list-item>
            <text:p text:style-name="P966"><text:span text:style-name="T966_1">The<text:s/>IGC’s<text:s/>introduction<text:s/>of<text:s/>the<text:s/>SPEAR</text:span><text:span text:style-name="T966_2">,<text:s/>its<text:s/></text:span><text:span text:style-name="T966_3">internal<text:s/>project<text:s/>management<text:s/>system,</text:span><text:span text:style-name="T966_4"><text:s/>in<text:s/>FY21/22<text:s/></text:span><text:span text:style-name="T966_5">has</text:span><text:span text:style-name="T966_6"><text:s/></text:span><text:span text:style-name="T966_7">led<text:s/>to<text:s/>improvements<text:s/>in<text:s/>efficiency.<text:s/>The<text:s/>addition<text:s/>of<text:s/>processes<text:s/>onto<text:s/>the<text:s/>SPEAR<text:s/>system<text:s/>is<text:s/>continuing,<text:s/>meaning<text:s/>ongoing<text:s/>declines<text:s/>in<text:s/>manual<text:s/>data<text:s/>entry<text:s/>and<text:s/>more<text:s/>robust<text:s/>processes</text:span><text:span text:style-name="T966_8">.<text:s/></text:span><text:span text:style-name="T966_9">For<text:s/>example,<text:s/>during<text:s/>this<text:s/>reporting<text:s/>period,</text:span><text:span text:style-name="T966_10"><text:s/></text:span><text:span text:style-name="T966_11">IGC<text:s/>has</text:span><text:span text:style-name="T966_12"><text:s/>advanced<text:s/>the<text:s/>digitisation<text:s/>of<text:s/>Small<text:s/>Projects<text:s/></text:span><text:span text:style-name="T966_13">F</text:span><text:span text:style-name="T966_14">acility<text:s/>(SPFs)<text:s/>proposals<text:s/>through<text:s/>SPEAR.<text:s/></text:span></text:p>
          </text:list-item>
          <text:list-item>
            <text:p text:style-name="P967"><text:span text:style-name="T967_1">To<text:s/>enhance<text:s/>efficiency<text:s/>and<text:s/>consistency<text:s/>in<text:s/>managing<text:s/>project<text:s/>outputs,<text:s/>IGC<text:s/>introduced<text:s/>an<text:s/>automated<text:s/>submission<text:s/>and<text:s/>approval<text:s/>process<text:s/>via<text:s/>a<text:s/>dedicated<text:s/>online<text:s/>portal.<text:s/>This<text:s/>system<text:s/>reduces<text:s/>administrative<text:s/>burdens<text:s/>and<text:s/>improves<text:s/>tracking<text:s/>capabilities<text:s/>for<text:s/>contractual<text:s/>project<text:s/>outputs,<text:s/>while<text:s/>facilitating<text:s/>approvals.<text:s/>We<text:s/>plan<text:s/>to<text:s/>further<text:s/>develop<text:s/>this<text:s/>portal<text:s/>to<text:s/>include<text:s/>contract<text:s/>management<text:s/>and<text:s/>other<text:s/>operational<text:s/>actions<text:s/>requiring<text:s/>external<text:s/>inputs.</text:span></text:p>
          </text:list-item>
          <text:list-item>
            <text:p text:style-name="P968"><text:span text:style-name="T968_1">IGC<text:s/>is<text:s/>continuing<text:s/>to<text:s/>strengthen<text:s/>its<text:s/>core<text:s/>data<text:s/>and<text:s/>systems<text:s/>infrastructure,<text:s/>building<text:s/>on<text:s/>the<text:s/>SPEAR<text:s/></text:span><text:span text:style-name="T968_2">programme<text:s/>management<text:s/>system<text:s/></text:span><text:span text:style-name="T968_3">and<text:s/></text:span><text:span text:style-name="T968_4">Commissioning<text:s/>Board</text:span><text:span text:style-name="T968_5"><text:s/>digitisation<text:s/>work<text:s/>already<text:s/>reported</text:span><text:span text:style-name="T968_6"><text:s/>to<text:s/>FCDO</text:span><text:span text:style-name="T968_7"><text:s/>in<text:s/>the<text:s/>24/25<text:s/>Annual<text:s/>Report.<text:s/>Current<text:s/>and<text:s/>upcoming<text:s/>work<text:s/>focuses<text:s/>on<text:s/>improving<text:s/>data<text:s/>quality<text:s/>and<text:s/>accessibility<text:s/>in<text:s/>SPEAR,<text:s/>expanding<text:s/>analytics,<text:s/>and<text:s/>addressing<text:s/>wider<text:s/>knowledge<text:s/>management<text:s/>needs<text:s/>through<text:s/>an<text:s/>internal<text:s/>audit<text:s/>and<text:s/>follow-on<text:s/>improvements.</text:span><text:span text:style-name="T968_8"><text:s/></text:span></text:p>
          </text:list-item>
          <text:list-item>
            <text:p text:style-name="P969"><text:span text:style-name="T969_1">In<text:s/>parallel,<text:s/>IGC<text:s/>is<text:s/>scaling<text:s/>practical<text:s/>AI-enabled<text:s/>tools<text:s/>within<text:s/>MEL<text:s/>to<text:s/>reduce<text:s/>manual<text:s/>effort<text:s/>and<text:s/>free<text:s/>up<text:s/>staff<text:s/>time,<text:s/>enhancing<text:s/>capabilities<text:s/>focused<text:s/>on<text:s/>impact<text:s/>justification<text:s/>generator<text:s/>and<text:s/>impact<text:s/>assessment,<text:s/>for<text:s/>instance.<text:s/></text:span><text:span text:style-name="T969_2">Additional<text:s/>priorities<text:s/>include<text:s/>refining<text:s/>recently<text:s/>digitised<text:s/>operational<text:s/>workflows<text:s/>(e.g.,<text:s/></text:span><text:span text:style-name="T969_3">small<text:s/>projects<text:s/>fund</text:span><text:span text:style-name="T969_4">,<text:s/>output<text:s/>management,<text:s/>events),<text:s/>improving<text:s/>training<text:s/>and<text:s/>user<text:s/>support<text:s/>through<text:s/>a<text:s/>new<text:s/>delivery<text:s/>model,<text:s/>planning<text:s/>deeper<text:s/>integration<text:s/>between<text:s/>SPEAR<text:s/>and<text:s/>the<text:s/>website,<text:s/>enabling<text:s/>thematic<text:s/>“project<text:s/>clusters”<text:s/>for<text:s/>cross-project<text:s/>analysis,<text:s/>and<text:s/>rolling<text:s/>out<text:s/>a<text:s/>new<text:s/>digitised<text:s/>expense-claim<text:s/>system.</text:span></text:p>
          </text:list-item>
          <text:list-item>
            <text:p text:style-name="P970"><text:span text:style-name="T970_1">The<text:s/>programme’s<text:s/>outputs<text:s/>appear<text:s/>proportionate<text:s/>to<text:s/>the<text:s/>level<text:s/>of<text:s/>resourcing.<text:s/>IGC<text:s/>has<text:s/>delivered<text:s/>a<text:s/>substantial<text:s/>volume<text:s/>of<text:s/>policy-relevant<text:s/>research,<text:s/>advice<text:s/>and<text:s/>engagement<text:s/>across<text:s/>resident<text:s/>countries,<text:s/>non-resident<text:s/>engagements<text:s/>and<text:s/>global/thematic<text:s/>work,<text:s/>while<text:s/>meeting<text:s/>or<text:s/>exceeding<text:s/>most<text:s/>output<text:s/>milestones.<text:s/>In<text:s/>FY24/25<text:s/>the<text:s/>programme<text:s/>recorded<text:s/>113<text:s/>instances<text:s/>of<text:s/>policy<text:s/>impact<text:s/>across<text:s/>Phase<text:s/>3-funded<text:s/>work,<text:s/>including<text:s/>18<text:s/>Level<text:s/>4<text:s/>cases,<text:s/>alongside<text:s/>two<text:s/>further<text:s/>transformational<text:s/>change<text:s/>cases.<text:s/>This<text:s/>indicates<text:s/>that<text:s/>resources<text:s/>are<text:s/>being<text:s/>converted<text:s/>into<text:s/>meaningful<text:s/>outputs<text:s/>and<text:s/>outcomes<text:s/>at<text:s/>a<text:s/>level<text:s/>consistent<text:s/>with,<text:s/>and<text:s/>in<text:s/>several<text:s/>areas<text:s/>above,<text:s/>expectations.</text:span></text:p>
          </text:list-item>
        </text:list>
        <text:p text:style-name="P971"/>
        <text:p text:style-name="P972"/>
        <text:p text:style-name="P973"/>
        <text:list text:style-name="LS23" xml:id="list66" text:continue-list="list55">
          <text:list-item>
            <text:p text:style-name="P974"><text:span text:style-name="T974_1">Effectiveness:</text:span><text:span text:style-name="T974_2"><text:s/></text:span><text:span text:style-name="T974_3"><text:s/></text:span></text:p>
          </text:list-item>
        </text:list>
        <text:list text:style-name="LS25" xml:id="list67">
          <text:list-item>
            <text:p text:style-name="P975"><text:span text:style-name="T975_1">This<text:s/>year,<text:s/></text:span><text:span text:style-name="T975_2">there<text:s/>were<text:s/></text:span><text:span text:style-name="T975_3">427<text:s/>active<text:s/>projects</text:span><text:span text:style-name="T975_4"><text:s/></text:span><text:span text:style-name="T975_5">across<text:s/>country</text:span><text:span text:style-name="T975_6"><text:s/>offices<text:s/>and<text:s/>initiatives<text:s/>supported<text:s/>by<text:s/>FCDO<text:s/>central<text:s/>budget,<text:s/>where<text:s/>‘active’<text:s/>refers<text:s/>to<text:s/></text:span><text:span text:style-name="T975_7">p</text:span><text:span text:style-name="T975_8">rojects<text:s/>that<text:s/>are<text:s/>open<text:s/>or<text:s/>closed<text:s/>contractually<text:s/></text:span><text:span text:style-name="T975_9">but</text:span><text:span text:style-name="T975_10"><text:s/>remain</text:span><text:span text:style-name="T975_11"><text:s/></text:span><text:span text:style-name="T975_12">open</text:span><text:span text:style-name="T975_13"><text:s/></text:span><text:span text:style-name="T975_14">for<text:s/>impact<text:s/>tracking</text:span><text:span text:style-name="T975_15">.<text:s/>Of<text:s/>these,<text:s/>IGC<text:s/>reported<text:s/>113<text:s/>were<text:s/></text:span><text:span text:style-name="T975_16">high-</text:span><text:span text:style-name="T975_17">impact</text:span><text:span text:style-name="T975_18"><text:s/></text:span><text:span text:style-name="T975_19">for</text:span><text:span text:style-name="T975_20"><text:s/></text:span><text:span text:style-name="T975_21">FY</text:span><text:span text:style-name="T975_22">23/24</text:span><text:span text:style-name="T975_23"><text:s/>(Level<text:s/>3<text:s/>or<text:s/>4),<text:s/>constituting<text:s/>24%<text:s/>of<text:s/>the</text:span><text:span text:style-name="T975_24"><text:s/>total<text:s/>figure.</text:span><text:span text:style-name="T975_25"><text:s/></text:span><text:span text:style-name="T975_26">This<text:s/>conversion<text:s/>rate<text:s/>is<text:s/>encouraging,<text:s/>meaning<text:s/>that<text:s/>24%<text:s/>of<text:s/>IGC<text:s/>research<text:s/>is<text:s/>directly<text:s/>and<text:s/>demonstrably<text:s/>informing<text:s/>(and<text:s/>in<text:s/>some<text:s/>case</text:span><text:span text:style-name="T975_27">s,<text:s/>changing)<text:s/>the<text:s/>policy<text:s/>process</text:span><text:span text:style-name="T975_28">.<text:s/>H</text:span><text:span text:style-name="T975_29">owever,<text:s/>it<text:s/>could</text:span><text:span text:style-name="T975_30"><text:s/>be</text:span><text:span text:style-name="T975_31"><text:s/>increase</text:span><text:span text:style-name="T975_32">d</text:span><text:span text:style-name="T975_33">,<text:s/>potentially<text:s/>by<text:s/>increasing<text:s/>the<text:s/>“wrapper”<text:s/>of<text:s/>policy<text:s/>engagement<text:s/>and<text:s/>ensuring<text:s/>all<text:s/>research<text:s/>maps<text:s/>closely<text:s/>onto<text:s/>policymaker<text:s/>requests<text:s/></text:span><text:span text:style-name="T975_34">at<text:s/>origination</text:span><text:span text:style-name="T975_35">.<text:s/>This<text:s/></text:span><text:span text:style-name="T975_36">year,<text:s/>38%<text:s/>of<text:s/></text:span><text:span text:style-name="T975_37">high-impact</text:span><text:span text:style-name="T975_38"><text:s/>research<text:s/>projects<text:s/></text:span><text:span text:style-name="T975_39">responded<text:s/>directly<text:s/>to<text:s/>policymaker<text:s/>needs</text:span><text:span text:style-name="T975_40">.<text:s/>W</text:span><text:span text:style-name="T975_41">hile<text:s/>this<text:s/>figure<text:s/>is<text:s/>conservative,<text:s/></text:span><text:span text:style-name="T975_42">in</text:span><text:span text:style-name="T975_43"><text:s/>not<text:s/></text:span><text:span text:style-name="T975_44">captur</text:span><text:span text:style-name="T975_45">ing</text:span><text:span text:style-name="T975_46"><text:s/>less<text:s/>direct<text:s/>ways<text:s/>in<text:s/>which<text:s/>policymakers<text:s/>inform<text:s/>IGC’s<text:s/>focus,<text:s/></text:span><text:span text:style-name="T975_47">FCDO<text:s/>is<text:s/></text:span><text:span text:style-name="T975_48">nevertheless<text:s/></text:span><text:span text:style-name="T975_49">interested</text:span><text:span text:style-name="T975_50"><text:s/>in<text:s/></text:span><text:span text:style-name="T975_51">exploring<text:s/>the<text:s/>relationship<text:s/>between<text:s/>responsiveness<text:s/>and<text:s/>impact,<text:s/>in<text:s/>case<text:s/>by<text:s/></text:span><text:span text:style-name="T975_52">increasing<text:s/>th</text:span><text:span text:style-name="T975_53">e</text:span><text:span text:style-name="T975_54"><text:s/></text:span><text:span text:style-name="T975_55">38%<text:s/></text:span><text:span text:style-name="T975_56">figure</text:span><text:span text:style-name="T975_57"><text:s/>it<text:s/>might<text:s/>be<text:s/>possible<text:s/></text:span><text:span text:style-name="T975_58">to</text:span><text:span text:style-name="T975_59">turn</text:span><text:span text:style-name="T975_60"><text:s/></text:span><text:span text:style-name="T975_61">increase<text:s/></text:span><text:span text:style-name="T975_62">the<text:s/>programme’s</text:span><text:span text:style-name="T975_63"><text:s/>policy<text:s/>impact.</text:span></text:p>
          </text:list-item>
          <text:list-item>
            <text:p text:style-name="P976"><text:span text:style-name="T976_1">As<text:s/>project<text:s/>life<text:s/>cycles<text:s/>often<text:s/>extend<text:s/>beyond<text:s/>a<text:s/>single<text:s/>financial<text:s/>year,<text:s/>and<text:s/>policy<text:s/>impact<text:s/>is<text:s/>typically<text:s/>realised<text:s/>with<text:s/>a<text:s/>time<text:s/>lag<text:s/>after<text:s/>project<text:s/>closure,<text:s/>the<text:s/>figures<text:s/></text:span><text:span text:style-name="T976_2">in<text:s/>the<text:s/>paragraph<text:s/>do<text:s/>not<text:s/>give<text:s/>a<text:s/>complete<text:s/>picture<text:s/>of<text:s/>“conversion”<text:s/>to<text:s/>policy<text:s/>impact.<text:s/>The<text:s/>figures<text:s/></text:span><text:span text:style-name="T976_3">below<text:s/>reflect<text:s/>cumulative<text:s/>Phase<text:s/>3<text:s/>activity<text:s/>up<text:s/>to<text:s/>31<text:s/>March<text:s/>2025<text:s/>(</text:span><text:span text:style-name="T976_4">excluding<text:s/></text:span><text:span text:style-name="T976_5">C</text:span><text:span text:style-name="T976_6">entre<text:s/></text:span><text:span text:style-name="T976_7">of<text:s/>Ex</text:span><text:span text:style-name="T976_8">p</text:span><text:span text:style-name="T976_9">ertise</text:span><text:span text:style-name="T976_10">).<text:s/>These<text:s/>statistics<text:s/>will<text:s/>be<text:s/>updated<text:s/>in<text:s/>the<text:s/></text:span><text:span text:style-name="T976_11">IGC’s<text:s/></text:span><text:span text:style-name="T976_12">End<text:s/>of<text:s/>Programme<text:s/>Report<text:s/>to<text:s/>capture<text:s/>the<text:s/>full<text:s/>grant<text:s/>period.<text:s/></text:span><text:span text:style-name="T976_13">Up<text:s/>to<text:s/>the<text:s/>end<text:s/>of<text:s/>this<text:s/>financial<text:s/>year,<text:s/>Phase<text:s/>3<text:s/>has<text:s/>contracted<text:s/>1,064<text:s/>projects,<text:s/>of<text:s/>which<text:s/>365<text:s/>(34%)<text:s/>have<text:s/>achieved<text:s/>policy<text:s/>impact<text:s/>(scoring<text:s/>3s<text:s/>or<text:s/>4s)<text:s/>at<text:s/>least<text:s/>once.<text:s/>Impact<text:s/>rates<text:s/>increase<text:s/>as<text:s/>projects<text:s/>mature<text:s/>46%<text:s/>of<text:s/>projects<text:s/>that<text:s/>have<text:s/>closed<text:s/>contractually<text:s/></text:span><text:span text:style-name="T976_14">(and<text:s/>may<text:s/>still<text:s/>be<text:s/>open<text:s/>for<text:s/>impact<text:s/>tracking)<text:s/></text:span><text:span text:style-name="T976_15">have<text:s/>achieved<text:s/>impact,<text:s/>rising<text:s/>to<text:s/>48%<text:s/>among<text:s/>archived<text:s/>projects</text:span><text:span text:style-name="T976_16"><text:s/>(</text:span><text:span text:style-name="T976_17">those<text:s/>that<text:s/>have<text:s/></text:span><text:span text:style-name="T976_18">both<text:s/></text:span><text:span text:style-name="T976_19">closed<text:s/>contractually</text:span><text:span text:style-name="T976_20"><text:s/>and<text:s/></text:span><text:span text:style-name="T976_21">completed<text:s/>impact<text:s/>tracking</text:span><text:span text:style-name="T976_22">)<text:s/></text:span><text:span text:style-name="T976_23">demonstrating<text:s/></text:span><text:span text:style-name="T976_24">the<text:s/>time<text:s/>required<text:s/>for<text:s/>research<text:s/>to<text:s/>translate<text:s/>into<text:s/>policy<text:s/>influence</text:span><text:span text:style-name="T976_25"><text:note text:note-class="footnote"><text:note-citation/><text:note-body><text:p text:style-name="P977"><text:span text:style-name="T977_1"><text:s/></text:span><text:span text:style-name="T977_2">A</text:span><text:span text:style-name="T977_3">cross<text:s/>these<text:s/>projects,<text:s/>there<text:s/>have<text:s/>been<text:s/>465<text:s/>instances<text:s/>of<text:s/>impact,<text:s/>reflecting<text:s/>that<text:s/>some<text:s/>projects<text:s/>have<text:s/>achieved<text:s/>impact<text:s/>in<text:s/>more<text:s/>than<text:s/>one<text:s/>financial<text:s/>year.<text:s/>However,<text:s/>the<text:s/>table<text:s/>below<text:s/>focuses<text:s/>on<text:s/>the<text:s/>number<text:s/>of<text:s/>projects<text:s/>that<text:s/>have<text:s/>achieved<text:s/>impact,<text:s/>rather<text:s/>than<text:s/>the<text:s/>total<text:s/>number<text:s/>of<text:s/>impact<text:s/>instances</text:span><text:span text:style-name="T977_4">.</text:span></text:p></text:note-body></text:note></text:span><text:span text:style-name="T977_5">.</text:span></text:p>
          </text:list-item>
        </text:list>
        <table:table table:style-name="Table26">
          <table:table-column table:style-name="Column96"/>
          <table:table-column table:style-name="Column97"/>
          <table:table-column table:style-name="Column98"/>
          <table:table-column table:style-name="Column99"/>
          <table:table-row table:style-name="Row145">
            <table:table-cell table:style-name="Cell485">
              <text:p text:style-name="P978"><text:span text:style-name="T978_1">Only<text:s/>Phase<text:s/>3</text:span><text:span text:style-name="T978_2"><text:s/>funded<text:s/>activity</text:span></text:p>
            </table:table-cell>
            <table:table-cell table:style-name="Cell486">
              <text:p text:style-name="P979"><text:span text:style-name="T979_1">Total</text:span></text:p>
            </table:table-cell>
            <table:table-cell table:style-name="Cell487">
              <text:p text:style-name="P980"><text:span text:style-name="T980_1">Number<text:s/>of<text:s/>projects<text:s/>that<text:s/>achieved<text:s/>impact<text:s/>(3s+4s)<text:s/>at<text:s/>least<text:s/>once</text:span></text:p>
            </table:table-cell>
            <table:table-cell table:style-name="Cell488">
              <text:p text:style-name="P981"><text:span text:style-name="T981_1">%<text:s/>of<text:s/>impactful<text:s/>projects<text:s/>over<text:s/>total</text:span></text:p>
            </table:table-cell>
          </table:table-row>
          <table:table-row table:style-name="Row146">
            <table:table-cell table:style-name="Cell489">
              <text:p text:style-name="P982"><text:span text:style-name="T982_1">Total<text:s/>projects<text:s/>contracted<text:s/>until<text:s/>31/03/2025<text:s/></text:span><text:span text:style-name="T982_2">(</text:span><text:span text:style-name="T982_3">includes<text:s/>projects<text:s/>that<text:s/>are<text:s/>open<text:s/>or<text:s/>closed<text:s/>contractually,<text:s/>and<text:s/>open<text:s/>or<text:s/>closed<text:s/>for<text:s/>impact<text:s/>tracking</text:span><text:span text:style-name="T982_4">)</text:span></text:p>
            </table:table-cell>
            <table:table-cell table:style-name="Cell490">
              <text:p text:style-name="P983"><text:span text:style-name="T983_1">1064</text:span></text:p>
            </table:table-cell>
            <table:table-cell table:style-name="Cell491">
              <text:p text:style-name="P984"><text:span text:style-name="T984_1">365</text:span></text:p>
            </table:table-cell>
            <table:table-cell table:style-name="Cell492">
              <text:p text:style-name="P985"><text:span text:style-name="T985_1">34%</text:span></text:p>
            </table:table-cell>
          </table:table-row>
          <table:table-row table:style-name="Row147">
            <table:table-cell table:style-name="Cell493">
              <text:p text:style-name="P986"><text:span text:style-name="T986_1">Total<text:s/>closed<text:s/>projects<text:s/>(closed<text:s/>contractually</text:span><text:span text:style-name="T986_2">;<text:s/>may<text:s/>be<text:s/>open<text:s/>or<text:s/>closed<text:s/>f</text:span><text:span text:style-name="T986_3">or<text:s/></text:span><text:span text:style-name="T986_4">impact<text:s/>tracking)</text:span></text:p>
            </table:table-cell>
            <table:table-cell table:style-name="Cell494">
              <text:p text:style-name="P987"><text:span text:style-name="T987_1">672</text:span></text:p>
            </table:table-cell>
            <table:table-cell table:style-name="Cell495">
              <text:p text:style-name="P988"><text:span text:style-name="T988_1">308</text:span></text:p>
            </table:table-cell>
            <table:table-cell table:style-name="Cell496">
              <text:p text:style-name="P989"><text:span text:style-name="T989_1">46%</text:span></text:p>
            </table:table-cell>
          </table:table-row>
          <table:table-row table:style-name="Row148">
            <table:table-cell table:style-name="Cell497">
              <text:p text:style-name="P990"><text:span text:style-name="T990_1">Total<text:s/>archived<text:s/>projects<text:s/>(closed<text:s/>contractually<text:s/>and<text:s/>closed<text:s/>for<text:s/>impact<text:s/>tracking)</text:span></text:p>
            </table:table-cell>
            <table:table-cell table:style-name="Cell498">
              <text:p text:style-name="P991"><text:span text:style-name="T991_1">599</text:span></text:p>
            </table:table-cell>
            <table:table-cell table:style-name="Cell499">
              <text:p text:style-name="P992"><text:span text:style-name="T992_1">289</text:span></text:p>
            </table:table-cell>
            <table:table-cell table:style-name="Cell500">
              <text:p text:style-name="P993"><text:span text:style-name="T993_1">48%</text:span></text:p>
            </table:table-cell>
          </table:table-row>
        </table:table>
        <text:p text:style-name="P994"/>
        <text:p text:style-name="P995"><text:span text:style-name="T995_1">The<text:s/>total<text:s/>of<text:s/>1,064<text:s/>projects<text:s/>represents<text:s/>the<text:s/>full<text:s/>Phase<text:s/>3<text:s/>portfolio,<text:s/></text:span><text:span text:style-name="T995_2">including<text:s/></text:span><text:span text:style-name="T995_3">closed<text:s/>and<text:s/>archived<text:s/>categories.<text:s/>Of<text:s/>the<text:s/>1,064<text:s/>projects,<text:s/>672<text:s/>have<text:s/>closed<text:s/>contractually.<text:s/>Within<text:s/>this<text:s/>group,<text:s/>599<text:s/>projects<text:s/>are<text:s/>archived</text:span><text:span text:style-name="T995_4">.</text:span><text:span text:style-name="T995_5"><text:s/>Archived<text:s/>projects<text:s/>therefore<text:s/>provide<text:s/>the<text:s/>most<text:s/>complete<text:s/>picture<text:s/>of<text:s/>realised<text:s/>impact,<text:s/>as<text:s/>project<text:s/>activities<text:s/>have<text:s/>concluded<text:s/>and<text:s/>no<text:s/>further<text:s/>impact<text:s/>is<text:s/>expected<text:s/>or<text:s/>monitored.</text:span></text:p>
        <text:list text:style-name="LS9" xml:id="list69">
          <text:list-item>
            <text:p text:style-name="P996"><text:span text:style-name="T996_1">The<text:s/>IGC<text:s/></text:span><text:span text:style-name="T996_2">also<text:s/></text:span><text:span text:style-name="T996_3">delivered<text:s/></text:span><text:span text:style-name="T996_4">t</text:span><text:span text:style-name="T996_5">wo<text:s/></text:span><text:span text:style-name="T996_6">Transformational<text:s/>Change<text:s/>Cases</text:span><text:span text:style-name="T996_7">,<text:s/>which<text:s/>ass</text:span><text:span text:style-name="T996_8">ess</text:span><text:span text:style-name="T996_9"><text:s/>replicability,<text:s/>scalability<text:s/>and<text:s/>sustainability<text:s/>of<text:s/></text:span><text:span text:style-name="T996_10">policy<text:s/></text:span><text:span text:style-name="T996_11">initiatives</text:span><text:span text:style-name="T996_12">.</text:span></text:p>
          </text:list-item>
        </text:list>
        <text:p text:style-name="P997"/>
        <text:p text:style-name="P998"><text:span text:style-name="T998_1">4.<text:s/></text:span><text:span text:style-name="T998_2">Equity:</text:span><text:span text:style-name="T998_3"><text:s/></text:span><text:span text:style-name="T998_4">This<text:s/>reporting<text:s/>period<text:s/>has<text:s/>seen<text:s/>the<text:s/>following<text:s/>developments</text:span><text:span text:style-name="T998_5">,<text:s/>which</text:span><text:span text:style-name="T998_6"><text:s/>will<text:s/>be<text:s/>analysed<text:s/>in<text:s/>the<text:s/>next<text:s/></text:span><text:span text:style-name="T998_7">R</text:span><text:span text:style-name="T998_8">eview</text:span><text:span text:style-name="T998_9"><text:s/>to<text:s/>assess<text:s/>progress</text:span><text:span text:style-name="T998_10">:</text:span></text:p>
        <text:list text:style-name="LS24" xml:id="list70">
          <text:list-item>
            <text:p text:style-name="P999"><text:span text:style-name="T999_1">Strengthened<text:s/>localisation<text:s/>of<text:s/>research<text:s/>funding</text:span><text:span text:style-name="T999_2">:</text:span><text:span text:style-name="T999_3"><text:s/></text:span><text:span text:style-name="T999_4">Approved<text:s/>Commissioning<text:s/>Board<text:s/></text:span><text:span text:style-name="T999_5">(CB)<text:s/></text:span><text:span text:style-name="T999_6">projects<text:s/>featuring<text:s/>at<text:s/>least<text:s/>one<text:s/>locally<text:s/>based<text:s/>researcher<text:s/>rose<text:s/>from<text:s/>44%<text:s/>in<text:s/>CB9<text:s/>to<text:s/></text:span><text:span text:style-name="T999_7">50%<text:s/>in<text:s/>CB10,<text:s/>showing<text:s/>a<text:s/>meaningful<text:s/>shift<text:s/>toward<text:s/>more<text:s/>equitable,<text:s/>locally<text:s/>led<text:s/>research<text:s/>design.</text:span></text:p>
          </text:list-item>
          <text:list-item>
            <text:p text:style-name="P1000"><text:span text:style-name="T1000_1">Broader<text:s/>participation<text:s/>from<text:s/>partner</text:span><text:span text:style-name="T1000_2">‑</text:span><text:span text:style-name="T1000_3">country<text:s/>researchers</text:span><text:span text:style-name="T1000_4">:</text:span><text:span text:style-name="T1000_5"><text:s/></text:span><text:span text:style-name="T1000_6">70%<text:s/>of<text:s/>CB10<text:s/>proposals<text:s/>included<text:s/>at<text:s/>least<text:s/>one<text:s/>researcher<text:s/>based<text:s/>in<text:s/>an<text:s/>IGC<text:s/>partner<text:s/>country<text:s/>—<text:s/>the<text:s/>highest<text:s/>ever<text:s/>—<text:s/>reflecting<text:s/>deliberate<text:s/>efforts<text:s/>to<text:s/>expand<text:s/>equitable<text:s/>access<text:s/>to<text:s/>funding<text:s/>and<text:s/>research<text:s/>leadership.</text:span></text:p>
          </text:list-item>
          <text:list-item>
            <text:p text:style-name="P1001"><text:span text:style-name="T1001_1">Revised<text:s/>Pay<text:s/>Matrix<text:s/>improving<text:s/>financial<text:s/>equity</text:span><text:span text:style-name="T1001_2">:</text:span><text:span text:style-name="T1001_3"><text:s/></text:span><text:span text:style-name="T1001_4">The<text:s/>updated<text:s/>Pay<text:s/>Matrix<text:s/>balances<text:s/>academic<text:s/>qualifications<text:s/>with<text:s/>professional<text:s/>experience,<text:s/>reducing<text:s/>bias<text:s/>against<text:s/>researchers<text:s/>with<text:s/>non</text:span><text:span text:style-name="T1001_5">‑</text:span><text:span text:style-name="T1001_6">traditional<text:s/>or<text:s/>practice</text:span><text:span text:style-name="T1001_7">‑</text:span><text:span text:style-name="T1001_8">based<text:s/>backgrounds<text:s/>and<text:s/>promoting<text:s/>fairer<text:s/>compensation<text:s/>structures.</text:span></text:p>
          </text:list-item>
          <text:list-item>
            <text:p text:style-name="P1002"><text:span text:style-name="T1002_1">High<text:s/>proportion<text:s/>of<text:s/>inclusivity</text:span><text:span text:style-name="T1002_2">‑</text:span><text:span text:style-name="T1002_3">focused<text:s/>projects</text:span><text:span text:style-name="T1002_4">:</text:span><text:span text:style-name="T1002_5"><text:s/></text:span><text:span text:style-name="T1002_6">Nearly<text:s/>95%<text:s/>of<text:s/>CB10</text:span><text:span text:style-name="T1002_7">‑</text:span><text:span text:style-name="T1002_8">approved<text:s/>projects<text:s/>addressed<text:s/>at<text:s/>least<text:s/>one<text:s/>inclusivity<text:s/>marker<text:s/>(gender,<text:s/>marginalised<text:s/>groups,<text:s/>climate),<text:s/>and<text:s/>almost<text:s/>30%<text:s/>addressed<text:s/>all<text:s/>three</text:span><text:span text:style-name="T1002_9">,<text:s/></text:span><text:span text:style-name="T1002_10">strengthening<text:s/>equitable<text:s/>research<text:s/>agendas<text:s/>across<text:s/>the<text:s/>portfolio.</text:span></text:p>
          </text:list-item>
          <text:list-item>
            <text:p text:style-name="P1003"><text:span text:style-name="T1003_1">Widened<text:s/>access<text:s/>to<text:s/>research<text:s/>training<text:s/>and<text:s/>opportunities:</text:span><text:span text:style-name="T1003_2"><text:s/>The<text:s/>BREAD–IGC<text:s/>virtual<text:s/>PhD<text:s/>course<text:s/>reached<text:s/>over<text:s/>1,400<text:s/>scholars<text:s/>globally</text:span><text:span text:style-name="T1003_3"><text:s/>(</text:span><text:span text:style-name="T1003_4">most<text:s/>from<text:s/>developing<text:s/>countries</text:span><text:span text:style-name="T1003_5">)<text:s/></text:span><text:span text:style-name="T1003_6">expanding<text:s/>equitable<text:s/>access<text:s/>to<text:s/>frontier<text:s/>research.<text:s/>New<text:s/>local<text:s/>researcher<text:s/>fellowships<text:s/>and<text:s/>strengthened<text:s/>partnerships<text:s/>with<text:s/>universities<text:s/>further<text:s/>broadened<text:s/>participation<text:s/>and<text:s/>support<text:s/>for<text:s/>early</text:span><text:span text:style-name="T1003_7">‑</text:span><text:span text:style-name="T1003_8">career<text:s/>researchers</text:span></text:p>
          </text:list-item>
          <text:list-item>
            <text:p text:style-name="P1004"><text:span text:style-name="T1004_1">Expanded<text:s/>support<text:s/>for<text:s/>under</text:span><text:span text:style-name="T1004_2">‑</text:span><text:span text:style-name="T1004_3">represented<text:s/>researchers</text:span><text:span text:style-name="T1004_4">:</text:span><text:span text:style-name="T1004_5"><text:s/></text:span><text:span text:style-name="T1004_6">Tailored<text:s/>feedback<text:s/>for<text:s/>near</text:span><text:span text:style-name="T1004_7">‑</text:span><text:span text:style-name="T1004_8">miss<text:s/>proposals,<text:s/>open<text:s/>days,<text:s/>technical<text:s/>briefings,<text:s/>and<text:s/>improved<text:s/>application<text:s/>tools<text:s/>contributed<text:s/>to<text:s/>increased<text:s/>participation<text:s/>by<text:s/>first</text:span><text:span text:style-name="T1004_9">‑</text:span><text:span text:style-name="T1004_10">time<text:s/>and<text:s/>local<text:s/>researchers.</text:span></text:p>
          </text:list-item>
        </text:list>
        <text:p text:style-name="P1005"/>
        <text:p text:style-name="P1006"><text:span text:style-name="T1006_1">Detail<text:s/>on<text:s/>equity</text:span><text:span text:style-name="T1006_2"><text:s/>is</text:span><text:span text:style-name="T1006_3"><text:s/>reported<text:s/>in<text:s/>Section<text:s/>I<text:s/>“Gender<text:s/>and<text:s/>Inclusion”<text:s/>and<text:s/>Section<text:s/>J<text:s/>“Localisation”:</text:span></text:p>
        <text:p text:style-name="P1007"/>
        <text:p text:style-name="P1008"><text:span text:style-name="T1008_1">V</text:span><text:span text:style-name="T1008_2">F</text:span><text:span text:style-name="T1008_3">M<text:s/>performance<text:s/>compared<text:s/>to<text:s/>the<text:s/>original<text:s/>V</text:span><text:span text:style-name="T1008_4">F</text:span><text:span text:style-name="T1008_5">M<text:s/>proposition<text:s/>in<text:s/>the<text:s/>business<text:s/>case<text:s/></text:span></text:p>
        <text:p text:style-name="P1009"/>
        <text:p text:style-name="P1010"><text:span text:style-name="T1010_1">Based<text:s/>on<text:s/>the<text:s/>findings<text:s/>from<text:s/>this<text:s/>annual<text:s/>review<text:s/>and<text:s/>the<text:s/>expectations<text:s/>set<text:s/>in<text:s/>the<text:s/>business<text:s/>case,<text:s/></text:span><text:span text:style-name="T1010_2">the<text:s/>IGC<text:s/></text:span><text:span text:style-name="T1010_3">is<text:s/>providing<text:s/></text:span><text:span text:style-name="T1010_4">good</text:span><text:span text:style-name="T1010_5"><text:s/>value<text:s/>for<text:s/>money.<text:s text:c="2"/></text:span></text:p>
        <text:p text:style-name="P1011"/>
        <text:p text:style-name="P1012"><text:span text:style-name="T1012_1">E:<text:s/>RISK</text:span></text:p>
        <text:p text:style-name="P1013"/>
        <text:p text:style-name="P1014"><text:span text:style-name="T1014_1">Overview<text:s/>of<text:s/>risk<text:s/>management</text:span></text:p>
        <text:p text:style-name="P1015"/>
        <text:p text:style-name="P1016"><text:span text:style-name="T1016_1">The<text:s/>overall<text:s/>risk<text:s/>rating<text:s/>assigned<text:s/>to<text:s/>IGC<text:s/>is<text:s/></text:span><text:span text:style-name="T1016_2">moderate</text:span><text:span text:style-name="T1016_3">.</text:span></text:p>
        <text:p text:style-name="P1017"/>
        <text:p text:style-name="P1018"><text:span text:style-name="T1018_1">Strategy<text:s/>and<text:s/>Context</text:span></text:p>
        <text:p text:style-name="P1019"/>
        <text:p text:style-name="P1020"><text:span text:style-name="T1020_1">Strategy<text:s/>and<text:s/>Context<text:s/>risk<text:s/>is<text:s/>assessed<text:s/>as<text:s/>major</text:span><text:span text:style-name="T1020_2">.<text:s/></text:span><text:span text:style-name="T1020_3">T</text:span><text:span text:style-name="T1020_4">he<text:s/>IGC<text:s/></text:span><text:span text:style-name="T1020_5">is<text:s/>likely<text:s/>to</text:span><text:span text:style-name="T1020_6"><text:s/></text:span><text:span text:style-name="T1020_7">hit<text:s/></text:span><text:span text:style-name="T1020_8">its</text:span><text:span text:style-name="T1020_9"><text:s/>contract<text:s/>limit<text:s/>before<text:s/>the<text:s/>end<text:s/>of<text:s/>the<text:s/>programme</text:span><text:span text:style-name="T1020_10">.</text:span><text:span text:style-name="T1020_11"><text:s/></text:span><text:span text:style-name="T1020_12">If<text:s/>operations<text:s/>end<text:s/>abruptly,<text:s/>this<text:s/></text:span><text:span text:style-name="T1020_13">would</text:span><text:span text:style-name="T1020_14"><text:s/>lead<text:s/>to<text:s/>curtailment<text:s/>of<text:s/>research<text:s/>projects<text:s/>and<text:s/>potentially<text:s/>the<text:s/>loss<text:s/>of<text:s/>capability.<text:s/>This<text:s/>disruption<text:s/>could<text:s/>result<text:s/>in<text:s/>reputational<text:s/>damage<text:s/>and<text:s/>reduced<text:s/>impact,<text:s/>leading<text:s/>to<text:s/>diminished<text:s/>value-for-money</text:span><text:span text:style-name="T1020_15">.<text:s/></text:span><text:span text:style-name="T1020_16">Th</text:span><text:span text:style-name="T1020_17">e<text:s/>FCDO<text:s/>programme<text:s/>team<text:s/>is<text:s/>working<text:s/>to<text:s/>manage<text:s/>this<text:s/>risk.</text:span></text:p>
        <text:p text:style-name="P1021"/>
        <text:p text:style-name="P1022"><text:span text:style-name="T1022_1">Safeguarding<text:s/>and<text:s/>Fraud</text:span></text:p>
        <text:p text:style-name="P1023"><text:span text:style-name="T1023_1">IGC’s<text:s/>policies<text:s/>and<text:s/>channels<text:s/>to<text:s/>report,<text:s/>escalate<text:s/>and<text:s/>investigate<text:s/>concerns<text:s/>are<text:s/>clear.<text:s/>Cases<text:s/>reported<text:s/>and<text:s/>escalated<text:s/>demonstrate<text:s/>the<text:s/>system<text:s/>is<text:s/>working.<text:s/>Overall,<text:s/>FCDO<text:s/>has<text:s/>high<text:s/>confidence<text:s/>in<text:s/>both<text:s/>LSE’s<text:s/>fraud<text:s/>detection,<text:s/>reporting<text:s/>and<text:s/>prevention,<text:s/>and<text:s/>their<text:s/>safeguarding<text:s/>procedures</text:span></text:p>
        <text:p text:style-name="P1024"/>
        <text:p text:style-name="P1025"><text:span text:style-name="T1025_1">Safeguarding<text:s/>risk<text:s/>is<text:s/>assessed<text:s/>as<text:s/>moderate.</text:span><text:span text:style-name="T1025_2"><text:s/>IGC<text:s/></text:span><text:span text:style-name="T1025_3">continues<text:s/>to<text:s/>take<text:s/>an<text:s/>active<text:s/>approach<text:s/>in<text:s/></text:span><text:span text:style-name="T1025_4">managing<text:s/>safeguarding<text:s/>and<text:s/>fraud<text:s/>risks.<text:s/></text:span><text:span text:style-name="T1025_5">For<text:s/>example,<text:s/>IGC<text:s/>h</text:span><text:span text:style-name="T1025_6">a</text:span><text:span text:style-name="T1025_7">s</text:span><text:span text:style-name="T1025_8"><text:s/>developed<text:s/>an</text:span><text:span text:style-name="T1025_9"><text:s/></text:span><text:span text:style-name="T1025_10">enhanced<text:s/>training<text:s/>for<text:s/>all<text:s/>staff<text:s/></text:span><text:span text:style-name="T1025_11">covering<text:s/></text:span><text:span text:style-name="T1025_12">ethics</text:span><text:span text:style-name="T1025_13">,</text:span><text:span text:style-name="T1025_14"><text:s/>staff<text:s/>conduct</text:span><text:span text:style-name="T1025_15">,<text:s/></text:span><text:span text:style-name="T1025_16">fraud<text:s/>and<text:s/>bribery</text:span><text:span text:style-name="T1025_17"><text:s/></text:span><text:span text:style-name="T1025_18">including<text:s/>tailored<text:s/>modules<text:s/>for<text:s/>senior<text:s/>leaders,<text:s/>disciplinary<text:s/>panels,<text:s/>and<text:s/>frontline<text:s/>staff.</text:span><text:span text:style-name="T1025_19"><text:s/></text:span><text:span text:style-name="T1025_20">Additionally,</text:span><text:span text:style-name="T1025_21"><text:s/>IGC<text:s/>ha</text:span><text:span text:style-name="T1025_22">s</text:span><text:span text:style-name="T1025_23"><text:s/>adopted<text:s/></text:span><text:span text:style-name="T1025_24">a<text:s/>survivor-centred<text:s/>safeguarding<text:s/>model</text:span><text:span text:style-name="T1025_25"><text:s/>which<text:s/></text:span><text:span text:style-name="T1025_26">prioritising<text:s/>the<text:s/>rights,<text:s/>dignity,<text:s/>and<text:s/>wellbeing<text:s/>of<text:s/>those<text:s/>affected<text:s/>by<text:s/>harm</text:span><text:span text:style-name="T1025_27">.<text:s/>This</text:span><text:span text:style-name="T1025_28"><text:s/>approach<text:s/></text:span><text:span text:style-name="T1025_29">is</text:span><text:span text:style-name="T1025_30"><text:s/></text:span><text:span text:style-name="T1025_31">embed</text:span><text:span text:style-name="T1025_32">ded</text:span><text:span text:style-name="T1025_33"><text:s/></text:span><text:span text:style-name="T1025_34">in<text:s/></text:span><text:span text:style-name="T1025_35">LSE’s</text:span><text:span text:style-name="T1025_36"><text:s/></text:span><text:span text:style-name="T1025_37">Safeguarding<text:s/>in<text:s/>Research<text:s/>and<text:s/>International<text:s/>Activities<text:s/>Policy</text:span><text:span text:style-name="T1025_38">.</text:span></text:p>
        <text:p text:style-name="P1026"/>
        <text:p text:style-name="P1027"><text:span text:style-name="T1027_1">The<text:s/>risk<text:s/>of<text:s/>fraud,<text:s/>bribery<text:s/>and<text:s/>corruption<text:s/>is<text:s/>assessed<text:s/>as<text:s/>moderate.</text:span><text:span text:style-name="T1027_2"><text:s/>One<text:s/>case<text:s/>of<text:s/>fraud<text:s/></text:span><text:span text:style-name="T1027_3">was<text:s/>reported<text:s/>in<text:s/></text:span><text:span text:style-name="T1027_4">2024,</text:span><text:span text:style-name="T1027_5"><text:s/>and<text:s/>another<text:s/>was<text:s/>reported<text:s/>in<text:s/>2025</text:span><text:span text:style-name="T1027_6"><text:s/></text:span><text:span text:style-name="T1027_7">(</text:span><text:span text:style-name="T1027_8">in<text:s/>different<text:s/>countries</text:span><text:span text:style-name="T1027_9">)</text:span><text:span text:style-name="T1027_10">.<text:s/>In<text:s/>both<text:s/>instances,<text:s/>IGC<text:s/>ha</text:span><text:span text:style-name="T1027_11">s</text:span><text:span text:style-name="T1027_12"><text:s/>promptly<text:s/>provided<text:s/>relevant<text:s/>information<text:s/>to<text:s/>ensure<text:s/>cases<text:s/>are<text:s/>effectively<text:s/>managed.<text:s/></text:span><text:span text:style-name="T1027_13">To<text:s/>ensure</text:span><text:span text:style-name="T1027_14"><text:s/>better<text:s/>value<text:s/>for<text:s/>money</text:span><text:span text:style-name="T1027_15"><text:s/>and<text:s/>stronger<text:s/>assurance<text:s/>from<text:s/>suppliers</text:span><text:span text:style-name="T1027_16">,<text:s/>IGC<text:s/></text:span><text:span text:style-name="T1027_17">is</text:span><text:span text:style-name="T1027_18"><text:s/>also</text:span><text:span text:style-name="T1027_19"><text:s/>undertaking<text:s/></text:span><text:span text:style-name="T1027_20">an<text:s/></text:span><text:span text:style-name="T1027_21">internal<text:s/>review<text:s/></text:span><text:span text:style-name="T1027_22">of<text:s/></text:span><text:span text:style-name="T1027_23">its</text:span><text:span text:style-name="T1027_24"><text:s/></text:span><text:span text:style-name="T1027_25">suppliers</text:span><text:span text:style-name="T1027_26">.</text:span></text:p>
        <text:p text:style-name="P1028"/>
        <text:p text:style-name="P1029"><text:span text:style-name="T1029_1">Operational<text:s/></text:span><text:span text:style-name="T1029_2">R</text:span><text:span text:style-name="T1029_3">isk</text:span><text:span text:style-name="T1029_4"><text:s/></text:span></text:p>
        <text:p text:style-name="P1030"/>
        <text:p text:style-name="P1031"><text:span text:style-name="T1031_1">This<text:s/></text:span><text:span text:style-name="T1031_2">is<text:s/>assessed<text:s/>as<text:s/>minor.<text:s/>IGC<text:s/>has<text:s/>the<text:s/>appropriate<text:s/>internal<text:s/>capacity<text:s/>to<text:s/>deliver<text:s/>the<text:s/>project<text:s/>and<text:s/>deliver<text:s/>expected<text:s/>results.</text:span><text:span text:style-name="T1031_3"><text:s/></text:span><text:span text:style-name="T1031_4">IGC<text:s/>is<text:s/>committed<text:s/>to<text:s/>implementing<text:s/>initiatives<text:s/>to<text:s/>build<text:s/>internal<text:s/>capacity<text:s/>and<text:s/></text:span><text:span text:style-name="T1031_5">foster<text:s/>greater<text:s/>collaboration<text:s/>within<text:s/></text:span><text:span text:style-name="T1031_6">IGC</text:span><text:span text:style-name="T1031_7">,<text:s/>especially</text:span><text:span text:style-name="T1031_8"><text:s/></text:span><text:span text:style-name="T1031_9">via<text:s/>facilitating<text:s/>cross-team<text:s/>learnings.</text:span><text:span text:style-name="T1031_10"><text:s/>For<text:s/>example,</text:span><text:span text:style-name="T1031_11"><text:s/></text:span><text:span text:style-name="T1031_12">IGC<text:s/>promoted<text:s/>three<text:s/>Country<text:s/>Economists<text:s/>to<text:s/>Senior<text:s/>Country<text:s/>Economists<text:s/>via</text:span><text:span text:style-name="T1031_13"><text:s/>the</text:span><text:span text:style-name="T1031_14"><text:s/></text:span><text:span text:style-name="T1031_15">Senior<text:s/>Country<text:s/>Economist<text:s/>(SCE)<text:s/>initiative</text:span><text:span text:style-name="T1031_16">.</text:span><text:span text:style-name="T1031_17"><text:s/></text:span><text:span text:style-name="T1031_18">Other<text:s/>initiatives<text:s/>include<text:s/></text:span><text:span text:style-name="T1031_19">a<text:s/></text:span><text:span text:style-name="T1031_20">new<text:s/></text:span><text:span text:style-name="T1031_21">buddy<text:s/>system<text:s/></text:span><text:span text:style-name="T1031_22">to<text:s/></text:span><text:span text:style-name="T1031_23">facilitate<text:s/>cross-team<text:s/>peer<text:s/>to<text:s/>peer<text:s/>learning<text:s/>whereby<text:s/></text:span><text:span text:style-name="T1031_24">new<text:s/>country<text:s/>economist<text:s/></text:span><text:span text:style-name="T1031_25">are</text:span><text:span text:style-name="T1031_26"><text:s/>pair</text:span><text:span text:style-name="T1031_27">ed<text:s/>with<text:s/>experienced<text:s/>senior<text:s/>country<text:s/>economist.<text:s/></text:span></text:p>
        <text:p text:style-name="P1032"/>
        <text:p text:style-name="P1033"><text:span text:style-name="T1033_1">Fiduciary<text:s/>risk</text:span></text:p>
        <text:p text:style-name="P1034"/>
        <text:p text:style-name="P1035"><text:span text:style-name="T1035_1">This</text:span><text:span text:style-name="T1035_2"><text:s/>is<text:s/>assessed<text:s/>as</text:span><text:span text:style-name="T1035_3"><text:s/>moderate</text:span><text:span text:style-name="T1035_4">.<text:s/></text:span><text:span text:style-name="T1035_5">Appropriate<text:s/>financial<text:s/>controls<text:s/>and<text:s/>oversight<text:s/>mechanisms<text:s/>are<text:s/>in<text:s/>place<text:s/>with<text:s/>submission</text:span><text:span text:style-name="T1035_6">s</text:span><text:span text:style-name="T1035_7"><text:s/>of<text:s/>financial<text:s/>statements<text:s/>on<text:s/>time</text:span><text:span text:style-name="T1035_8">.<text:s/>R</text:span><text:span text:style-name="T1035_9">egular<text:s/>financial<text:s/>check-ins<text:s/>between<text:s/>FCDO<text:s/>and<text:s/>IGC<text:s/></text:span><text:span text:style-name="T1035_10">are<text:s/></text:span><text:span text:style-name="T1035_11">in<text:s/>place<text:s/>to<text:s/>review<text:s/>the<text:s/>statements</text:span><text:span text:style-name="T1035_12">.</text:span><text:span text:style-name="T1035_13"><text:s/></text:span></text:p>
        <text:p text:style-name="P1036"/>
        <text:p text:style-name="P1037"><text:span text:style-name="T1037_1">External<text:s/>and<text:s/>reputational<text:s/>risk</text:span><text:span text:style-name="T1037_2"><text:s/></text:span></text:p>
        <text:p text:style-name="P1038"/>
        <text:p text:style-name="P1039"><text:span text:style-name="T1039_1">These<text:s/></text:span><text:span text:style-name="T1039_2">are<text:s/>assessed<text:s/>as<text:s/>moderate.<text:s/></text:span><text:span text:style-name="T1039_3">IGC<text:s/>ha</text:span><text:span text:style-name="T1039_4">s<text:s/>a</text:span><text:span text:style-name="T1039_5"><text:s/></text:span><text:span text:style-name="T1039_6">well-functioning</text:span><text:span text:style-name="T1039_7"><text:s/>internal<text:s/>system<text:s/>to<text:s/>plan<text:s/></text:span><text:span text:style-name="T1039_8">for,</text:span><text:span text:style-name="T1039_9"><text:s/>manage<text:s/></text:span><text:span text:style-name="T1039_10">and<text:s/>mitigate<text:s/>external<text:s/>and<text:s/></text:span><text:span text:style-name="T1039_11">reputational<text:s/>risks</text:span><text:span text:style-name="T1039_12">.<text:s/></text:span><text:span text:style-name="T1039_13">This<text:s/>includes<text:s/>proactive<text:s/>management<text:s/>of<text:s/>a<text:s/></text:span><text:span text:style-name="T1039_14">risk<text:s/>watchlist<text:s/></text:span><text:span text:style-name="T1039_15">to<text:s/>capture<text:s/></text:span><text:span text:style-name="T1039_16">any<text:s/>upcoming<text:s/>activities<text:s/>which<text:s/>might<text:s/>pose<text:s/>a<text:s/>risk<text:s/>or<text:s/>represent<text:s/>an<text:s/></text:span><text:span text:style-name="T1039_17">opportunity<text:s/>to</text:span><text:span text:style-name="T1039_18"><text:s/>IGC<text:s/>activities,<text:s/>such<text:s/>as<text:s/></text:span><text:span text:style-name="T1039_19">an<text:s/>upcoming<text:s/>election.<text:s/>These<text:s/>risk<text:s/>and<text:s/>opportunities<text:s/>are<text:s/>discussed<text:s/>with<text:s/>FCDO<text:s/></text:span><text:span text:style-name="T1039_20">via<text:s/>formal<text:s/>risk<text:s/>review<text:s/>meeting<text:s/>and<text:s/>on<text:s/>ad-hoc<text:s/>basis.</text:span><text:span text:style-name="T1039_21"><text:s/></text:span></text:p>
        <text:p text:style-name="P1040"/>
        <text:p text:style-name="P1041"/>
        <text:p text:style-name="P1042"><text:span text:style-name="T1042_1">F:<text:s/>PROGRAMME<text:s/>MANAGEMENT:<text:s/></text:span><text:bookmark-start text:name="_Hlk21353049"/><text:span text:style-name="T1042_2">DELIVERY,<text:s/>COMMERCIAL<text:s/>&amp;<text:s/>FINANCIAL<text:s/>PERFORMANCE</text:span><text:bookmark-end text:name="_Hlk21353049"/></text:p>
        <text:p text:style-name="P1043"/>
        <text:p text:style-name="P1044"><text:span text:style-name="T1044_1">Reporting</text:span></text:p>
        <text:p text:style-name="P1045"><text:span text:style-name="T1045_1">The<text:s/>IGC<text:s/>provides<text:s/>the<text:s/>FCDO<text:s/>with<text:s/>an<text:s/>annual<text:s/>report,<text:s/>a<text:s/>mid-year<text:s/>report<text:s/>and<text:s/>quarterly<text:s/>updates.<text:s/>In<text:s/>addition,<text:s/></text:span><text:span text:style-name="T1045_2">IGC</text:span><text:span text:style-name="T1045_3"><text:s/>provides<text:s/>monthly<text:s/>finance<text:s/>statements<text:s/>that<text:s/>support<text:s/>quarterly<text:s/>invoices.<text:s/>The<text:s/>quality<text:s/>of<text:s/>reporting<text:s/>is<text:s/></text:span><text:span text:style-name="T1045_4">high</text:span><text:span text:style-name="T1045_5"><text:s/>and<text:s/></text:span><text:span text:style-name="T1045_6">products<text:s/></text:span><text:span text:style-name="T1045_7">are<text:s/>timely.</text:span><text:span text:style-name="T1045_8"><text:s/>The<text:s/>IGC’s<text:s/>annual<text:s/>report<text:s/>is<text:s/>a<text:s/>key<text:s/>source<text:s/>of<text:s/>information<text:s/>for<text:s/>FCDO<text:s/>annual<text:s/>reviews.<text:s/>The<text:s/>reporting<text:s/>cycle<text:s/>is<text:s/>aligned<text:s/>with<text:s/>the</text:span><text:span text:style-name="T1045_9"><text:s/>UK</text:span><text:span text:style-name="T1045_10"><text:s/>financial<text:s/>year<text:s/></text:span><text:span text:style-name="T1045_11">(</text:span><text:span text:style-name="T1045_12">1st<text:s/>April<text:s/>–<text:s/>31st<text:s/>March</text:span><text:span text:style-name="T1045_13">)</text:span><text:span text:style-name="T1045_14">.</text:span></text:p>
        <text:p text:style-name="P1046"/>
        <text:p text:style-name="P1047"><text:span text:style-name="T1047_1">Governance</text:span></text:p>
        <text:p text:style-name="P1048"/>
        <text:p text:style-name="P1049"><text:span text:style-name="T1049_1">The<text:s/>IGC<text:s/>programme<text:s/>has<text:s/>various<text:s/>governance<text:s/>levers,<text:s/></text:span><text:span text:style-name="T1049_2">which<text:s/>stayed<text:s/>constant<text:s/>during<text:s/>this<text:s/>reporting<text:s/>period.<text:s/></text:span><text:span text:style-name="T1049_3">Some<text:s/>changes<text:s/>recommended<text:s/>in<text:s/>the<text:s/>previous<text:s/>review<text:s/>were<text:s/>taken<text:s/>forward<text:s/>after<text:s/>the<text:s/>end<text:s/>of<text:s/>this<text:s/>reporting<text:s/></text:span><text:span text:style-name="T1049_4">period<text:s/>and</text:span><text:span text:style-name="T1049_5"><text:s/>will<text:s/>be<text:s/>reported<text:s/>in<text:s/>the<text:s/>next<text:s/>review.<text:s/>Governance<text:s/>levers<text:s/></text:span><text:span text:style-name="T1049_6">includ</text:span><text:span text:style-name="T1049_7">e</text:span><text:span text:style-name="T1049_8">:</text:span></text:p>
        <text:p text:style-name="P1050"/>
        <table:table table:style-name="Table27">
          <table:table-column table:style-name="Column100"/>
          <table:table-column table:style-name="Column101"/>
          <table:table-column table:style-name="Column102"/>
          <table:table-row table:style-name="Row149">
            <table:table-cell table:style-name="Cell501">
              <text:p text:style-name="P1051"><text:span text:style-name="T1051_1">Governance<text:s/></text:span><text:span text:style-name="T1051_2">L</text:span><text:span text:style-name="T1051_3">ever</text:span></text:p>
            </table:table-cell>
            <table:table-cell table:style-name="Cell502">
              <text:p text:style-name="P1052"><text:span text:style-name="T1052_1">Frequency</text:span></text:p>
            </table:table-cell>
            <table:table-cell table:style-name="Cell503">
              <text:p text:style-name="P1053"><text:span text:style-name="T1053_1">Cast<text:s/>List</text:span></text:p>
            </table:table-cell>
          </table:table-row>
          <table:table-row table:style-name="Row150">
            <table:table-cell table:style-name="Cell504">
              <text:p text:style-name="P1054"><text:span text:style-name="T1054_1">Governance<text:s/>Board</text:span></text:p>
            </table:table-cell>
            <table:table-cell table:style-name="Cell505">
              <text:p text:style-name="P1055"><text:span text:style-name="T1055_1">Bi-annually</text:span></text:p>
            </table:table-cell>
            <table:table-cell table:style-name="Cell506">
              <text:p text:style-name="P1056"><text:span text:style-name="T1056_1">IGC:</text:span><text:span text:style-name="T1056_2"><text:s/></text:span><text:span text:style-name="T1056_3">Executive<text:s/>Director<text:s/>(SMT),<text:s/></text:span><text:span text:style-name="T1056_4">Finance<text:s/>Director<text:s/>(SMT),</text:span><text:span text:style-name="T1056_5"><text:s/>International<text:s/>Programmes<text:s/>and<text:s/>Impact<text:s/>Director<text:s/>(SMT),</text:span><text:span text:style-name="T1056_6"><text:s/></text:span></text:p>
              <text:p text:style-name="P1057"><text:span text:style-name="T1057_1"><text:s/></text:span><text:span text:style-name="T1057_2">EDD<text:s/>Deputy<text:s/>Director<text:s/>(SCS),<text:s/>JIGT<text:s/>Team<text:s/>Leader,<text:s/>GRT<text:s/>Team<text:s/>Leader,<text:s/>SRO,<text:s/>PRO,<text:s/>Economic<text:s/>Advisor,</text:span><text:span text:style-name="T1057_3"><text:s/>Programme<text:s/>Manager</text:span><text:span text:style-name="T1057_4">.<text:s/>Occasionally<text:s/>observed<text:s/>by<text:s/></text:span><text:span text:style-name="T1057_5">FCD</text:span><text:span text:style-name="T1057_6">O</text:span><text:span text:style-name="T1057_7"><text:s/>Chief<text:s/>Economist<text:s/>(SCS)<text:s/>or<text:s/>delegate.</text:span></text:p>
              <text:p text:style-name="P1058"/>
            </table:table-cell>
          </table:table-row>
          <table:table-row table:style-name="Row151">
            <table:table-cell table:style-name="Cell507">
              <text:p text:style-name="P1059"><text:span text:style-name="T1059_1">Programme<text:s/>Board</text:span></text:p>
            </table:table-cell>
            <table:table-cell table:style-name="Cell508">
              <text:p text:style-name="P1060"><text:span text:style-name="T1060_1">Quarterly</text:span></text:p>
            </table:table-cell>
            <table:table-cell table:style-name="Cell509">
              <text:p text:style-name="P1061"><text:span text:style-name="T1061_1">IGC:</text:span><text:span text:style-name="T1061_2"><text:s/>Executive<text:s/>Director<text:s/>(SMT),<text:s/>Finance<text:s/>Director<text:s/>(SMT),<text:s/>International<text:s/>Programmes<text:s/>and<text:s/>Impact<text:s/>Director<text:s/>(SMT),</text:span><text:span text:style-name="T1061_3"><text:s/>Research<text:s/>Director</text:span></text:p>
              <text:p text:style-name="P1062"><text:span text:style-name="T1062_1">FCDO:</text:span><text:span text:style-name="T1062_2"><text:s/>EDD<text:s/>Deputy<text:s/>Director<text:s/>(SCS),<text:s/>JIGT<text:s/>Team<text:s/>Leader,<text:s/>GRT<text:s/>Team<text:s/>Leader,<text:s/>SRO,<text:s/>PRO,<text:s/>Economic<text:s/>Advisor,<text:s/>Programme<text:s/>Manager</text:span><text:span text:style-name="T1062_3">,<text:s/>GIG<text:s/></text:span><text:span text:style-name="T1062_4">CoE</text:span><text:span text:style-name="T1062_5"><text:s/>Programme<text:s/>Teams,<text:s/>FCDO<text:s/>Post</text:span><text:span text:style-name="T1062_6">s</text:span></text:p>
              <text:p text:style-name="P1063"/>
            </table:table-cell>
          </table:table-row>
          <table:table-row table:style-name="Row152">
            <table:table-cell table:style-name="Cell510">
              <text:p text:style-name="P1064"><text:span text:style-name="T1064_1">Risk<text:s/>Meeting</text:span></text:p>
            </table:table-cell>
            <table:table-cell table:style-name="Cell511">
              <text:p text:style-name="P1065"><text:span text:style-name="T1065_1">Quarterly</text:span></text:p>
            </table:table-cell>
            <table:table-cell table:style-name="Cell512">
              <text:p text:style-name="P1066"><text:span text:style-name="T1066_1">IGC:</text:span><text:span text:style-name="T1066_2"><text:s/>Finance</text:span><text:span text:style-name="T1066_3"><text:s/>Director<text:s/>(SMT)</text:span><text:span text:style-name="T1066_4">,<text:s/>Head<text:s/>of<text:s/>International<text:s/>Compliance</text:span></text:p>
              <text:p text:style-name="P1067"><text:span text:style-name="T1067_1">FCDO:</text:span><text:span text:style-name="T1067_2"><text:s/>SRO,<text:s/>PRO,<text:s/>Programme<text:s/>Manager</text:span></text:p>
              <text:p text:style-name="P1068"/>
            </table:table-cell>
          </table:table-row>
          <table:table-row table:style-name="Row153">
            <table:table-cell table:style-name="Cell513">
              <text:p text:style-name="P1069"><text:span text:style-name="T1069_1">Finance<text:s/>Meeting</text:span></text:p>
            </table:table-cell>
            <table:table-cell table:style-name="Cell514">
              <text:p text:style-name="P1070"><text:span text:style-name="T1070_1">Monthly</text:span></text:p>
            </table:table-cell>
            <table:table-cell table:style-name="Cell515">
              <text:p text:style-name="P1071"><text:span text:style-name="T1071_1">IGC:</text:span><text:span text:style-name="T1071_2"><text:s/>Finance<text:s/>Director</text:span><text:span text:style-name="T1071_3"><text:s/>(SMT)</text:span><text:span text:style-name="T1071_4">,<text:s/>Head<text:s/>of<text:s/>Financial<text:s/>Management,<text:s/>Finance<text:s/>Systems<text:s/>Supervisor</text:span></text:p>
              <text:p text:style-name="P1072"><text:span text:style-name="T1072_1">FCDO:</text:span><text:span text:style-name="T1072_2"><text:s/>SRO,<text:s/>PRO,<text:s/>Programme<text:s/>Manager</text:span></text:p>
              <text:p text:style-name="P1073"/>
            </table:table-cell>
          </table:table-row>
          <table:table-row table:style-name="Row154">
            <table:table-cell table:style-name="Cell516">
              <text:p text:style-name="P1074"><text:span text:style-name="T1074_1">Programme<text:s/>Management<text:s/>Calls</text:span></text:p>
            </table:table-cell>
            <table:table-cell table:style-name="Cell517">
              <text:p text:style-name="P1075"><text:span text:style-name="T1075_1">Fortnightly</text:span></text:p>
            </table:table-cell>
            <table:table-cell table:style-name="Cell518">
              <text:p text:style-name="P1076"><text:span text:style-name="T1076_1">IGC:</text:span><text:span text:style-name="T1076_2"><text:s/>Finance<text:s/>Director<text:s/>(SMT),<text:s/>International<text:s/>Programmes<text:s/>and<text:s/>Impact<text:s/>Director<text:s/>(SMT)</text:span></text:p>
              <text:p text:style-name="P1077"><text:span text:style-name="T1077_1">FCDO:</text:span><text:span text:style-name="T1077_2"><text:s/>SRO,<text:s/>PRO,<text:s/>Economic<text:s/>Advisor</text:span></text:p>
              <text:p text:style-name="P1078"/>
            </table:table-cell>
          </table:table-row>
        </table:table>
        <text:p text:style-name="P1079"><text:span text:style-name="T1079_1">The<text:s/>current<text:s/>multi-layered<text:s/>governance<text:s/>structure<text:s/>is<text:s/>robust<text:s/>and<text:s/>allows<text:s/>for<text:s/>appropriate<text:s/>level<text:s/>of<text:s/>oversight.<text:s/>In<text:s/>the<text:s/>coming<text:s/>year,<text:s/>we<text:s/>will<text:s/>use<text:s/>the<text:s/>programme<text:s/>board<text:s/>to<text:s/>govern<text:s/>the<text:s/>implementation<text:s/>of<text:s/>the<text:s/>demand</text:span><text:span text:style-name="T1079_2">-</text:span><text:span text:style-name="T1079_3">led<text:s/>policy<text:s/>function</text:span><text:span text:style-name="T1079_4">.<text:s/>As</text:span><text:span text:style-name="T1079_5"><text:s/>the<text:s/>programme</text:span><text:span text:style-name="T1079_6"><text:s/>approaches<text:s/>its</text:span><text:span text:style-name="T1079_7"><text:s/>end<text:s/></text:span><text:span text:style-name="T1079_8">date,<text:s/></text:span><text:span text:style-name="T1079_9">the<text:s/>FCDO<text:s/>team</text:span><text:span text:style-name="T1079_10"><text:s/>will<text:s/>further<text:s/></text:span><text:span text:style-name="T1079_11">iterate<text:s/>the</text:span><text:span text:style-name="T1079_12"><text:s/>governance<text:s/>structure<text:s/>required<text:s/>to<text:s/>ensure<text:s/>a<text:s/>smooth<text:s/>programme<text:s/>closure.<text:s/></text:span></text:p>
        <text:p text:style-name="P1080"/>
        <text:p text:style-name="P1081"><text:span text:style-name="T1081_1">G:<text:s/>MONITORING,<text:s/>EVIDENCE<text:s/>AND<text:s/>LEARNING</text:span></text:p>
        <text:p text:style-name="P1082"/>
        <text:p text:style-name="P1083"><text:span text:style-name="T1083_1">IGC’s<text:s/></text:span><text:span text:style-name="T1083_2">monitoring<text:s/></text:span><text:span text:style-name="T1083_3">methodology<text:s/>for</text:span><text:span text:style-name="T1083_4"><text:s/>policy<text:s/>impact<text:s/>is<text:s/>sophisticated<text:s/>and<text:s/>is<text:s/>being<text:s/>considered<text:s/>as<text:s/>a<text:s/>model<text:s/>for<text:s/>other<text:s/>FCDO<text:s/>programmes.</text:span><text:span text:style-name="T1083_5"><text:s/></text:span><text:span text:style-name="T1083_6">E</text:span><text:span text:style-name="T1083_7">xamples<text:s/>of<text:s/></text:span><text:span text:style-name="T1083_8">IGC<text:s/>learning<text:s/>from<text:s/>and<text:s/>building<text:s/>on<text:s/></text:span><text:span text:style-name="T1083_9">past<text:s/>experience</text:span><text:span text:style-name="T1083_10"><text:s/>are<text:s/>covered<text:s/>in<text:s/>Output<text:s/>4,<text:s/>which<text:s/></text:span><text:span text:style-name="T1083_11">focuses<text:s/></text:span><text:span text:style-name="T1083_12">specific</text:span><text:span text:style-name="T1083_13">ally<text:s/>on<text:s/>organisational<text:s/>learning.</text:span></text:p>
        <text:p text:style-name="P1084"/>
        <table:table table:style-name="Table28">
          <table:table-column table:style-name="Column103"/>
          <table:table-column table:style-name="Column104"/>
          <table:table-column table:style-name="Column105"/>
          <table:table-row table:style-name="Row155">
            <table:table-cell table:style-name="Cell519" table:number-columns-spanned="3">
              <text:p text:style-name="P1085"><text:span text:style-name="T1085_1">Progress<text:s/>on<text:s/>previous<text:s/>recommendations</text:span></text:p>
            </table:table-cell>
            <table:covered-table-cell/>
            <table:covered-table-cell/>
          </table:table-row>
          <table:table-row table:style-name="Row156">
            <table:table-cell table:style-name="Cell520">
              <text:p text:style-name="P1086"><text:span text:style-name="T1086_1">202</text:span><text:span text:style-name="T1086_2">4</text:span><text:span text:style-name="T1086_3"><text:s/>Recommendations</text:span></text:p>
            </table:table-cell>
            <table:table-cell table:style-name="Cell521">
              <text:p text:style-name="P1087"><text:span text:style-name="T1087_1">202</text:span><text:span text:style-name="T1087_2">5</text:span><text:span text:style-name="T1087_3"><text:s/>Progress</text:span></text:p>
            </table:table-cell>
            <table:table-cell table:style-name="Cell522">
              <text:p text:style-name="P1088"><text:span text:style-name="T1088_1">Implemented?</text:span></text:p>
            </table:table-cell>
          </table:table-row>
          <table:table-row table:style-name="Row157">
            <table:table-cell table:style-name="Cell523">
              <text:p text:style-name="P1089"><text:span text:style-name="T1089_1">FCDO<text:s/>to<text:s/>facilitate<text:s/>closer<text:s/>working<text:s/>between<text:s/>IGC<text:s/>and<text:s/>other<text:s/>FCDO<text:s/>economic<text:s/>development<text:s/></text:span><text:span text:style-name="T1089_2">programmes</text:span><text:span text:style-name="T1089_3"><text:s/>in-country.<text:s/>IGC<text:s/>to<text:s/>ensure<text:s/>country<text:s/>staff<text:s/>are<text:s/>meeting<text:s/>regularly<text:s/>with<text:s/>Posts<text:s/>in-country<text:s/>to<text:s/></text:span><text:span text:style-name="T1089_4">maximise</text:span><text:span text:style-name="T1089_5"><text:s/>IGC’s<text:s/>profile<text:s/>and<text:s/></text:span><text:span text:style-name="T1089_6">capitalise</text:span><text:span text:style-name="T1089_7"><text:s/>on<text:s/>synergies<text:s/>between<text:s/>FCDO-funded<text:s/>initiatives</text:span><text:span text:style-name="T1089_8">,<text:s/>while<text:s/>recognising<text:s/>the<text:s/>importance<text:s/>of<text:s/>IGC’s<text:s/>reputation<text:s/>as<text:s/>an<text:s/>independent<text:s/>learning<text:s/>partner</text:span><text:span text:style-name="T1089_9">.</text:span></text:p>
              <text:p text:style-name="P1090"/>
            </table:table-cell>
            <table:table-cell table:style-name="Cell524">
              <text:p text:style-name="P1091"><text:span text:style-name="T1091_1">FCDO<text:s/>and<text:s/>LSE<text:s/>have<text:s/>made<text:s/>strong<text:s/>progress<text:s/>on<text:s/>identifying<text:s/>and<text:s/>pursuing<text:s/>opportunities<text:s/>for<text:s/>collaboration,<text:s/>including<text:s/>by<text:s/>using<text:s/>dashboard,<text:s/>events<text:s/>and<text:s/>IGC<text:s/>comms<text:s/>products<text:s/>to<text:s/>raise<text:s/>the<text:s/>profile<text:s/>of<text:s/>IGC<text:s/>work<text:s/>around<text:s/>FCDO.<text:s/></text:span><text:span text:style-name="T1091_2">D</text:span><text:span text:style-name="T1091_3">uring<text:s/>FY24/25<text:s/>there<text:s/>was<text:s/>close<text:s/>collaboration<text:s/>between<text:s/>IGC<text:s/>teams<text:s/>and<text:s/>corresponding<text:s/></text:span><text:span text:style-name="T1091_4">FCDO</text:span><text:span text:style-name="T1091_5"><text:s/>Posts</text:span><text:span text:style-name="T1091_6">,<text:s/>particularly<text:s/>where<text:s/>Posts<text:s/>were<text:s/>buying<text:s/>into<text:s/>IGC,<text:s/>for<text:s/>example</text:span><text:span text:style-name="T1091_7"><text:s/>Zambia,<text:s/>Jordan,<text:s/>Sierra<text:s/>Leone, Yemen<text:s/>and<text:s/>Tanzania</text:span><text:span text:style-name="T1091_8">.<text:s/></text:span><text:span text:style-name="T1091_9">Across<text:s/>the remainder of<text:s/>the<text:s/>portfolio,<text:s/>collaboration<text:s/>varied<text:s/>by<text:s/>country<text:s/>context<text:s/>and<text:s/>team<text:s/>structure:<text:s/>in<text:s/>some<text:s/>cases,<text:s/>engagement<text:s/>involved<text:s/>regular<text:s/>coordination<text:s/>and<text:s/>meetings,<text:s/>while<text:s/>in<text:s/>others<text:s/>it<text:s/>was<text:s/>lighter-touch<text:s/>and<text:s/>focused<text:s/>on<text:s/>specific<text:s/>moments<text:s/>of<text:s/>collaboration,<text:s/>such<text:s/>as<text:s/>joint<text:s/>participation<text:s/>in<text:s/>key<text:s/>events<text:s/>or<text:s/>targeted<text:s/>discussions. </text:span></text:p>
              <text:p text:style-name="P1092"/>
            </table:table-cell>
            <table:table-cell table:style-name="Cell525">
              <text:p text:style-name="P1093"><text:span text:style-name="T1093_1">Ongoing</text:span><text:span text:style-name="T1093_2">.<text:s/>I</text:span><text:span text:style-name="T1093_3">GC<text:s/>was<text:s/>not<text:s/>aware<text:s/>of<text:s/>this<text:s/>requirement<text:s/>during<text:s/></text:span><text:span text:style-name="T1093_4">the<text:s/>FY24/25</text:span><text:span text:style-name="T1093_5"><text:s/>reporting<text:s/>period<text:s/>and<text:s/>therefore<text:s/>did<text:s/>not<text:s/>systematically<text:s/>track<text:s/>these<text:s/>engagements<text:s/>at<text:s/>the<text:s/>time.<text:s/>Since<text:s/>receiving<text:s/>the<text:s/>recommendation,<text:s/></text:span><text:span text:style-name="T1093_6">the<text:s/>IGC<text:s/>team<text:s/>has</text:span><text:span text:style-name="T1093_7"><text:s/>liaised<text:s/>with </text:span><text:span text:style-name="T1093_8">the<text:s/>country<text:s/>office<text:s/>network<text:s/></text:span><text:span text:style-name="T1093_9">to<text:s/>ensure<text:s/></text:span><text:span text:style-name="T1093_10">regular<text:s/>collaboration<text:s/>with<text:s/>FCDO<text:s/>Posts<text:s/>and<text:s/>to<text:s/></text:span><text:span text:style-name="T1093_11">systematically track relevant engagements. This<text:s/>information<text:s/>will<text:s/>be reported<text:s/>in<text:s/>detail<text:s/>to<text:s/>FCDO for the 25/26 Annual<text:s/>Repor</text:span><text:span text:style-name="T1093_12">t.</text:span></text:p>
            </table:table-cell>
          </table:table-row>
          <table:table-row table:style-name="Row158">
            <table:table-cell table:style-name="Cell526">
              <text:p text:style-name="P1094"><text:span text:style-name="T1094_1">IGC<text:s/>to<text:s/>present<text:s/>their<text:s/>findings<text:s/>to<text:s/>FCDO<text:s/>more<text:s/>regularly,<text:s/>with<text:s/>the<text:s/>FCDO<text:s/>IGC<text:s/></text:span><text:span text:style-name="T1094_2">programme</text:span><text:span text:style-name="T1094_3"><text:s/>team<text:s/></text:span><text:span text:style-name="T1094_4">identifying<text:s/>opportunities<text:s/>and<text:s/>facilitating</text:span><text:span text:style-name="T1094_5"><text:s/>dialogue</text:span><text:span text:style-name="T1094_6">.<text:s/>This<text:s/>would<text:s/>ensure<text:s/>transparency,<text:s/>accountability,<text:s/>and<text:s/>informed<text:s/>decision-making,<text:s/>while<text:s/>also<text:s/>fostering<text:s/>partnerships<text:s/>and<text:s/>synergies<text:s/>with<text:s/>other<text:s/>FCDO<text:s/></text:span><text:span text:style-name="T1094_7">programmes</text:span><text:span text:style-name="T1094_8">.<text:s/>IGC<text:s/>to<text:s/>track<text:s/>and<text:s/>collate<text:s/>the<text:s/>number<text:s/>of<text:s/>presentations/findings<text:s/>shared<text:s/>with<text:s/>FCDO,<text:s/>both<text:s/>in<text:s/>London<text:s/>and<text:s/>by<text:s/>IGC<text:s/>representatives<text:s/>in-country,<text:s/>to<text:s/>share<text:s/>by<text:s/>May<text:s/>2026.</text:span></text:p>
              <text:p text:style-name="P1095"/>
            </table:table-cell>
            <table:table-cell table:style-name="Cell527">
              <text:p text:style-name="P1096"><text:span text:style-name="T1096_1">FCDO<text:s/>and<text:s/>LSE<text:s/>have<text:s/>made<text:s/>strong<text:s/>progress<text:s/>on<text:s/>identifying<text:s/>and<text:s/>pursuing<text:s/>opportunities<text:s/>for<text:s/>collaboratio</text:span><text:span text:style-name="T1096_2">n</text:span><text:span text:style-name="T1096_3">,<text:s/>including<text:s/>by<text:s/>using<text:s/></text:span><text:span text:style-name="T1096_4">dashboard,<text:s/>events<text:s/>and<text:s/>IGC<text:s/>comms<text:s/>products<text:s/>to<text:s/>raise<text:s/>the<text:s/>profile<text:s/>of<text:s/>IGC<text:s/>work<text:s/>around<text:s/>FCDO</text:span><text:span text:style-name="T1096_5">.<text:s/>Examples<text:s/>to<text:s/>be<text:s/>reported<text:s/>in<text:s/></text:span><text:span text:style-name="T1096_6">full<text:s/>in<text:s/></text:span><text:span text:style-name="T1096_7">the<text:s/>FY25/26<text:s/>Annual<text:s/>Review.</text:span></text:p>
            </table:table-cell>
            <table:table-cell table:style-name="Cell528">
              <text:p text:style-name="P1097"><text:span text:style-name="T1097_1">Ongoing</text:span></text:p>
            </table:table-cell>
          </table:table-row>
        </table:table>
        <text:p text:style-name="P1098"/>
        <text:p text:style-name="P1099"><text:span text:style-name="T1099_1">H:<text:s/>RESPONSIVE<text:s/>POLICY<text:s/>FUNCTION<text:s/></text:span></text:p>
        <text:p text:style-name="P1100"/>
        <text:p text:style-name="P1101"><text:span text:style-name="T1101_1">This<text:s/>is<text:s/>a<text:s/>new<text:s/>initiative<text:s/>designed<text:s/>specifically<text:s/>for<text:s/>FCDO<text:s/>Posts.<text:s/>It<text:s/>is<text:s/>not<text:s/>included<text:s/>in<text:s/>the<text:s/>current<text:s/>log<text:s/>frame<text:s/>as<text:s/>a<text:s/>defined<text:s/>output<text:s/>and<text:s/>therefore<text:s/>it<text:s/>is<text:s/>captured<text:s/>separately<text:s/>in<text:s/>this<text:s/>section<text:s/>to<text:s/>track<text:s/>progress<text:s/>on<text:s/>the<text:s/>design<text:s/>and<text:s/>implementation<text:s/>of<text:s/>this<text:s/>initiative.<text:s/></text:span></text:p>
        <text:p text:style-name="P1102"><text:span text:style-name="T1102_1"><text:s/></text:span></text:p>
        <table:table table:style-name="Table29">
          <table:table-column table:style-name="Column106"/>
          <table:table-column table:style-name="Column107"/>
          <table:table-column table:style-name="Column108"/>
          <table:table-row table:style-name="Row159">
            <table:table-cell table:style-name="Cell529" table:number-columns-spanned="3">
              <text:p text:style-name="P1103"><text:span text:style-name="T1103_1">Progress<text:s/>on<text:s/>previous<text:s/>recommendations</text:span></text:p>
            </table:table-cell>
            <table:covered-table-cell/>
            <table:covered-table-cell/>
          </table:table-row>
          <table:table-row table:style-name="Row160">
            <table:table-cell table:style-name="Cell530">
              <text:p text:style-name="P1104"><text:span text:style-name="T1104_1">2024<text:s/>Recommendations</text:span></text:p>
            </table:table-cell>
            <table:table-cell table:style-name="Cell531">
              <text:p text:style-name="P1105"><text:span text:style-name="T1105_1">2025<text:s/>Progress</text:span></text:p>
            </table:table-cell>
            <table:table-cell table:style-name="Cell532">
              <text:p text:style-name="P1106"><text:span text:style-name="T1106_1">Implemented?</text:span></text:p>
            </table:table-cell>
          </table:table-row>
          <table:table-row table:style-name="Row161">
            <table:table-cell table:style-name="Cell533">
              <text:p text:style-name="P1107"><text:span text:style-name="T1107_1">FCDO<text:s/>and<text:s/>LSE<text:s/>to<text:s/>work<text:s/>together<text:s/>on<text:s/>a<text:s/>mechanism<text:s/>to<text:s/>respond<text:s/>to<text:s/>very<text:s/>short-term<text:s/>requests<text:s/>(six<text:s/>months<text:s/>or<text:s/>less)<text:s/>from<text:s/>partner<text:s/>governments,<text:s/>via<text:s/>FCDO<text:s/>posts,<text:s/>under<text:s/>th</text:span><text:span text:style-name="T1107_2">e</text:span><text:span text:style-name="T1107_3"><text:s/>Responsive<text:s/>Policy<text:s/>Function</text:span><text:span text:style-name="T1107_4"><text:s/>(RPF)</text:span><text:span text:style-name="T1107_5"><text:s/></text:span></text:p>
              <text:p text:style-name="P1108"><text:span text:style-name="T1108_1">The<text:s/>FCDO-</text:span><text:span text:style-name="T1108_2">organised</text:span><text:span text:style-name="T1108_3"><text:s/>Programme<text:s/>Board<text:s/>should<text:s/>look<text:s/>at<text:s/>all<text:s/>the<text:s/>activities<text:s/>in<text:s/>the<text:s/></text:span><text:span text:style-name="T1108_4">RPF</text:span><text:span text:style-name="T1108_5"><text:s/>on<text:s/>a<text:s/>quarterly<text:s/>basis.<text:s/>FCDO<text:s/>and<text:s/>LSE<text:s/>will<text:s/>agree<text:s/>on</text:span><text:span text:style-name="T1108_6"><text:s/>a<text:s/>revised<text:s/>process<text:s/>to<text:s/>deliver<text:s/>on<text:s/>the<text:s/>RPF,<text:s/>following<text:s/>the<text:s/>governance<text:s/>structure<text:s/>set<text:s/>out<text:s/>in<text:s/>the<text:s/></text:span><text:span text:style-name="T1108_7">ToRs</text:span><text:span text:style-name="T1108_8">.<text:s/></text:span></text:p>
            </table:table-cell>
            <table:table-cell table:style-name="Cell534">
              <text:p text:style-name="P1109"><text:span text:style-name="T1109_1">The<text:s/>RPF<text:s/>pilot<text:s/>was<text:s/>readied<text:s/>in<text:s/>FY24/25<text:s/>but<text:s/>only<text:s/>launched<text:s/>and<text:s/>implemented<text:s/>after<text:s/>the<text:s/>end<text:s/>of<text:s/>the<text:s/>reporting<text:s/>period.<text:s/>As<text:s/>such,<text:s/>its<text:s/>activities<text:s/>will<text:s/>be<text:s/>assessed<text:s/>in<text:s/>FY25/26<text:s/>reporting.<text:s/>Similarly,<text:s/>the<text:s/>Programme<text:s/>Board<text:s/>was<text:s/>implemented<text:s/>beginning<text:s/>FY25/26.</text:span></text:p>
            </table:table-cell>
            <table:table-cell table:style-name="Cell535">
              <text:p text:style-name="P1110"><text:span text:style-name="T1110_1">Ongoing</text:span></text:p>
            </table:table-cell>
          </table:table-row>
        </table:table>
        <text:p text:style-name="P1111"/>
        <text:p text:style-name="P1112"><text:span text:style-name="T1112_1">I:<text:s/>GENDER<text:s/>&amp;<text:s/>INCLUSION</text:span></text:p>
        <text:p text:style-name="P1113"/>
        <text:p text:style-name="P1114"/>
        <text:list text:style-name="LS2" xml:id="list76">
          <text:list-item>
            <text:p text:style-name="P1115"><text:span text:style-name="T1115_1">Quality<text:s/>and<text:s/>volume<text:s/>of<text:s/>IGC’s<text:s/>gender<text:s/>and<text:s/>inclusion<text:s/>outputs</text:span></text:p>
          </text:list-item>
        </text:list>
        <text:p text:style-name="P1116"><text:span text:style-name="T1116_1">In</text:span><text:span text:style-name="T1116_2"><text:s/>the<text:s/>tenth<text:s/>Commissioning<text:s/>Board</text:span><text:span text:style-name="T1116_3">,<text:s/>there<text:s/>has<text:s/>been<text:s/>a<text:s/></text:span><text:span text:style-name="T1116_4">nine<text:s/>percent<text:s/></text:span><text:span text:style-name="T1116_5">increase<text:s/>in<text:s/>the<text:s/>proportion<text:s/>of<text:s/>projects<text:s/></text:span><text:span text:style-name="T1116_6">with<text:s/>some<text:s/></text:span><text:span text:style-name="T1116_7">focus<text:s/>on<text:s/>gender</text:span><text:span text:style-name="T1116_8"><text:s/>compared<text:s/>to<text:s/>Commissioning<text:s/>Board<text:s/>nine,<text:s/>with<text:s/>84%<text:s/>of<text:s/></text:span><text:span text:style-name="T1116_9">approved<text:s/>projects<text:s/></text:span><text:span text:style-name="T1116_10">having<text:s/>some<text:s/></text:span><text:span text:style-name="T1116_11">focus<text:s/>on<text:s/>gender.</text:span><text:span text:style-name="T1116_12"><text:s/></text:span><text:span text:style-name="T1116_13">This<text:s/>figure<text:s/>is<text:s/>easily<text:s/>trackable<text:s/>thanks<text:s/>to<text:s/></text:span><text:span text:style-name="T1116_14">improvement</text:span><text:span text:style-name="T1116_15">s<text:s/>in<text:s/>project<text:s/>reporting</text:span><text:span text:style-name="T1116_16"><text:s/>during<text:s/>this<text:s/>reporting<text:s/>period.<text:s/>Projects<text:s/>are<text:s/>tagged<text:s/>fo</text:span><text:span text:style-name="T1116_17">r<text:s/></text:span><text:span text:style-name="T1116_18">climate<text:s/>and<text:s/>gender<text:s/>focus<text:s/>in<text:s/>a</text:span><text:span text:style-name="T1116_19">n<text:s/>easily<text:s/>understandable<text:s/>“dashboard”,<text:s/>which<text:s/></text:span><text:span text:style-name="T1116_20">presents<text:s/>all<text:s/>ongoing<text:s/>projects</text:span><text:span text:style-name="T1116_21"><text:s/>quarterly</text:span><text:span text:style-name="T1116_22"><text:s/>in<text:s/>an<text:s/>easily<text:s/>understandable<text:s/>format.</text:span><text:span text:style-name="T1116_23"><text:s/></text:span></text:p>
        <table:table table:style-name="Table30">
          <table:table-column table:style-name="Column109"/>
          <table:table-row table:style-name="Row162">
            <table:table-cell table:style-name="Cell536">
              <text:p text:style-name="P1117"><text:span text:style-name="T1117_1">Examples<text:s/>of<text:s/>gender-focused<text:s/>IGC<text:s/>projects<text:s/>during<text:s/>this<text:s/>reporting<text:s/>period</text:span><text:span text:style-name="T1117_2">:<text:s/>A<text:s/>study<text:s/>in<text:s/></text:span><text:span text:style-name="T1117_3">Ghana</text:span><text:span text:style-name="T1117_4"><text:s/>on<text:s/>female<text:s/>entrepreneurship<text:s/>tested<text:s/>the<text:s/>effect<text:s/>of<text:s/>combining<text:s/>legal<text:s/>support<text:s/>with<text:s/>online<text:s/>business<text:s/>networking,<text:s/>which<text:s/>led<text:s/>to<text:s/>an<text:s/>increase<text:s/>in<text:s/>profits<text:s/>and<text:s/>improved<text:s/>business<text:s/>practices<text:s/>among<text:s/>women<text:s/>entrepreneurs.<text:s/>The<text:s/>study<text:s/>sparked<text:s/>high-level<text:s/>policy<text:s/>engagement,<text:s/>particularly<text:s/>with<text:s/>Ghana’s<text:s/>National<text:s/>Entrepreneurship<text:s/>and<text:s/>Innovation<text:s/>Programme,<text:s/>which<text:s/>is<text:s/>now<text:s/>co-developing<text:s/>follow-on<text:s/>research<text:s/>with<text:s/>the<text:s/>IGC.<text:s/></text:span></text:p>
              <text:p text:style-name="P1118"><text:span text:style-name="T1118_1">An</text:span><text:span text:style-name="T1118_2"><text:s/></text:span><text:span text:style-name="T1118_3">IGC<text:s/>project<text:s/>in<text:s/></text:span><text:span text:style-name="T1118_4">Nigeria</text:span><text:span text:style-name="T1118_5"><text:s/>on<text:s/>public<text:s/>transit<text:s/>reforms<text:s/>highlighted<text:s/>the<text:s/>acute<text:s/>safety<text:s/>concerns<text:s/>faced<text:s/>by<text:s/>women<text:s/></text:span><text:span text:style-name="T1118_6">when<text:s/></text:span><text:span text:style-name="T1118_7">using<text:s/>informal<text:s/>minibuses<text:s/>and<text:s/>the<text:s/>substantial<text:s/>welfare<text:s/>gains<text:s/>of<text:s/>safer<text:s/>alternatives,<text:s/>with<text:s/>findings<text:s/>expected<text:s/>to<text:s/>influence<text:s/>the<text:s/>revision<text:s/>of<text:s/>Lagos’s<text:s/>Strategic<text:s/>Transport<text:s/>Master<text:s/>Plan</text:span><text:span text:style-name="T1118_8">.</text:span></text:p>
            </table:table-cell>
          </table:table-row>
        </table:table>
        <text:p text:style-name="P1119"><text:span text:style-name="T1119_1">The<text:s/>fact<text:s/>that<text:s/>10%<text:s/>of<text:s/>IGC’s<text:s/>active<text:s/>projects<text:s/>at<text:s/>the<text:s/>end<text:s/>of<text:s/>FY24/25<text:s/>had<text:s/>gender<text:s/>as<text:s/>a</text:span><text:span text:style-name="T1119_2"><text:s/></text:span><text:span text:style-name="T1119_3">primary<text:s/>focus<text:s/></text:span><text:span text:style-name="T1119_4">demonstrates<text:s/></text:span><text:span text:style-name="T1119_5">progress<text:s/>on<text:s/></text:span><text:span text:style-name="T1119_6">gender</text:span><text:span text:style-name="T1119_7">.<text:s/>However,<text:s/>gender-sensitive<text:s/>approaches<text:s/>could<text:s/></text:span><text:span text:style-name="T1119_8">still<text:s/>be<text:s/>mainstreamed<text:s/>further<text:s/>into<text:s/>both<text:s/>research<text:s/>and<text:s/>country<text:s/>office/policy</text:span><text:span text:style-name="T1119_9">.<text:s/></text:span><text:span text:style-name="T1119_10">This<text:s/>would<text:s/>not<text:s/>mean<text:s/>designating<text:s/>gender<text:s/>as<text:s/>its<text:s/>own<text:s/>theme,<text:s/>but<text:s/>rather<text:s/>marking<text:s/>projects<text:s/></text:span><text:span text:style-name="T1119_11">where<text:s/>gender<text:s/>is<text:s/>considered<text:s/>a<text:s/>central<text:s/>aspect<text:s/>to<text:s/>the<text:s/>policy<text:s/>issue<text:s/>being<text:s/>researched</text:span><text:span text:style-name="T1119_12"><text:s/>(as<text:s/>IGC<text:s/>is<text:s/>already<text:s/>doing)<text:s/>and<text:s/>disaggregating<text:s/>data<text:s/>regarding<text:s/>gender<text:s/></text:span><text:span text:style-name="T1119_13">in</text:span><text:span text:style-name="T1119_14"><text:s/></text:span><text:span text:style-name="T1119_15">non-gender<text:s/>focused<text:s/></text:span><text:span text:style-name="T1119_16">research</text:span><text:span text:style-name="T1119_17"><text:s/></text:span><text:span text:style-name="T1119_18">(which<text:s/>IGC</text:span><text:span text:style-name="T1119_19">-funded</text:span><text:span text:style-name="T1119_20"><text:s/></text:span><text:span text:style-name="T1119_21">projects</text:span><text:span text:style-name="T1119_22"><text:s/></text:span><text:span text:style-name="T1119_23">do</text:span><text:span text:style-name="T1119_24"><text:s/></text:span><text:span text:style-name="T1119_25">not<text:s/></text:span><text:span text:style-name="T1119_26">always</text:span><text:span text:style-name="T1119_27"><text:s/>do)</text:span><text:span text:style-name="T1119_28">.<text:s/>This<text:s/>would<text:s/>ensure</text:span><text:span text:style-name="T1119_29"><text:s/>that<text:s/>even<text:s/>when<text:s/>gender<text:s/>is<text:s/>not<text:s/>a<text:s/>focus,<text:s/>the<text:s/>ways<text:s/>that<text:s/>IGC<text:s/>collects,<text:s/>manages<text:s/>and<text:s/></text:span><text:span text:style-name="T1119_30">applies<text:s/>data<text:s/>in<text:s/>its<text:s/>work<text:s/>is<text:s/></text:span><text:span text:style-name="T1119_31">gender<text:s/>sensitive</text:span><text:span text:style-name="T1119_32">.</text:span><text:span text:style-name="T1119_33"><text:s/></text:span><text:span text:style-name="T1119_34">LSE<text:s/>and<text:s/>FCDO<text:s/>will<text:s/>work<text:s/>to<text:s/>progress<text:s/>this<text:s/>further<text:s/>in<text:s/>the<text:s/>next<text:s/>reporting<text:s/>period.</text:span><text:span text:style-name="T1119_35"><text:s/></text:span></text:p>
        <text:p text:style-name="P1120"/>
        <text:p text:style-name="P1121"/>
        <table:table table:style-name="Table31">
          <table:table-column table:style-name="Column110"/>
          <table:table-column table:style-name="Column111"/>
          <table:table-column table:style-name="Column112"/>
          <table:table-row table:style-name="Row163">
            <table:table-cell table:style-name="Cell537" table:number-columns-spanned="3">
              <text:p text:style-name="P1122"><text:span text:style-name="T1122_1">Progress<text:s/>on<text:s/>previous<text:s/>recommendations</text:span></text:p>
            </table:table-cell>
            <table:covered-table-cell/>
            <table:covered-table-cell/>
          </table:table-row>
          <table:table-row table:style-name="Row164">
            <table:table-cell table:style-name="Cell538">
              <text:p text:style-name="P1123"><text:span text:style-name="T1123_1">2024<text:s/>Recommendations</text:span></text:p>
            </table:table-cell>
            <table:table-cell table:style-name="Cell539">
              <text:p text:style-name="P1124"><text:span text:style-name="T1124_1">2025<text:s/>Progress</text:span></text:p>
            </table:table-cell>
            <table:table-cell table:style-name="Cell540">
              <text:p text:style-name="P1125"><text:span text:style-name="T1125_1">Implemented?</text:span></text:p>
            </table:table-cell>
          </table:table-row>
          <table:table-row table:style-name="Row165">
            <table:table-cell table:style-name="Cell541">
              <text:p text:style-name="P1126"><text:span text:style-name="T1126_1">As<text:s/>part<text:s/>of<text:s/>the<text:s/>wrap-up<text:s/>report<text:s/>delivered<text:s/>at<text:s/>the<text:s/>close<text:s/>of<text:s/>this<text:s/>phase<text:s/>of<text:s/>the<text:s/></text:span><text:span text:style-name="T1126_2">programme</text:span><text:span text:style-name="T1126_3"><text:s/>IGC<text:s/>should<text:s/>produce<text:s/>a<text:s/>portfolio<text:s/>gender<text:s/>analysis.<text:s/>The<text:s/>approach<text:s/>to<text:s/>this<text:s/>analysis<text:s/>should<text:s/>be<text:s/>agreed<text:s/>by<text:s/>September<text:s/>2025.<text:s text:c="2"/>IGC<text:s/>to<text:s/>foreground<text:s/>gender<text:s/>where<text:s/>possible<text:s/>for<text:s/>the<text:s/>remainder<text:s/>of<text:s/>the<text:s/></text:span><text:span text:style-name="T1126_4">programme</text:span><text:span text:style-name="T1126_5"><text:s/>and<text:s/>report<text:s/>on<text:s/>progress<text:s/>in<text:s/>the<text:s/>Annual<text:s/>Report.<text:s/>It<text:s/>would<text:s/>be<text:s/>beneficial<text:s/>if<text:s/>IGC<text:s/>could<text:s/>include<text:s/>mention<text:s/>of<text:s/>race<text:s/>and<text:s/>ethnicity<text:s/>in<text:s/>this<text:s/>report,<text:s/>to<text:s/>broaden<text:s/>the<text:s/>scope<text:s/>beyond<text:s/>gender<text:s/>–<text:s/>if<text:s/>there<text:s/>is<text:s/>a<text:s/>lack<text:s/>of<text:s/>data,<text:s/>IGC<text:s/>could<text:s/>provide<text:s/>an<text:s/>assessment<text:s/>of<text:s/>what<text:s/>data<text:s/>ought<text:s/>to<text:s/>be<text:s/>collected<text:s/>to<text:s/>facilitate<text:s/>such<text:s/>analysis.</text:span></text:p>
              <text:p text:style-name="P1127"/>
              <text:p text:style-name="P1128"><text:span text:style-name="T1128_1">FCDO<text:s/>to<text:s/></text:span><text:span text:style-name="T1128_2">organise</text:span><text:span text:style-name="T1128_3"><text:s/>discussion<text:s/>with<text:s/>IGC<text:s/>with<text:s/>relevant<text:s/>policy<text:s/>team<text:s/>on<text:s/>women’s<text:s/>economic<text:s/>leadership<text:s/>and<text:s/>empowerment</text:span><text:span text:style-name="T1128_4"><text:s/>and<text:s/></text:span><text:span text:style-name="T1128_5">review<text:s/>how<text:s/>to<text:s/>improve<text:s/>gender<text:s/>and<text:s/>inclusion<text:s/>outputs</text:span><text:span text:style-name="T1128_6">.<text:s/></text:span></text:p>
              <text:p text:style-name="P1129"/>
            </table:table-cell>
            <table:table-cell table:style-name="Cell542">
              <text:p text:style-name="P1130"><text:span text:style-name="T1130_1">The<text:s/>wrap-up<text:s/>report<text:s/>will<text:s/>be<text:s/>due<text:s/>around<text:s/>the<text:s/>time<text:s/>of<text:s/>the<text:s/>programme’s<text:s/>end<text:s/>date,<text:s/>September<text:s/>2026.<text:s/></text:span><text:span text:style-name="T1130_2">A<text:s/>discussion<text:s/>on</text:span><text:span text:style-name="T1130_3"><text:s/>incorporating</text:span><text:span text:style-name="T1130_4"><text:s/>gender</text:span><text:span text:style-name="T1130_5"><text:s/>and<text:s/>equality<text:s/>(including<text:s/>disability<text:s/>and<text:s/>social<text:s/>inclusion)</text:span><text:span text:style-name="T1130_6"><text:s/>is<text:s/>organised</text:span><text:span text:style-name="T1130_7"><text:s/>between<text:s/>FCDO<text:s/>and<text:s/>LSE</text:span><text:span text:style-name="T1130_8"><text:s/>for<text:s/>early<text:s/>2026.</text:span></text:p>
            </table:table-cell>
            <table:table-cell table:style-name="Cell543">
              <text:p text:style-name="P1131"><text:span text:style-name="T1131_1">Ongoing</text:span></text:p>
            </table:table-cell>
          </table:table-row>
        </table:table>
        <text:p text:style-name="P1132"/>
        <text:p text:style-name="P1133"/>
        <text:p text:style-name="P1134"><text:span text:style-name="T1134_1">J</text:span><text:span text:style-name="T1134_2">:<text:s/>LOCALISATION<text:s/>&amp;<text:s/>CAPACITY<text:s/>BUILDING</text:span></text:p>
        <text:p text:style-name="P1135"/>
        <text:p text:style-name="P1136"><text:span text:style-name="T1136_1">Localisation<text:s/>Evidence:</text:span></text:p>
        <text:p text:style-name="P1137"><text:span text:style-name="T1137_1">In<text:s/>C</text:span><text:span text:style-name="T1137_2">ommissioning<text:s/></text:span><text:span text:style-name="T1137_3">B</text:span><text:span text:style-name="T1137_4">oard<text:s/></text:span><text:span text:style-name="T1137_5">1</text:span><text:span text:style-name="T1137_6">0<text:s/>(CB10),</text:span><text:span text:style-name="T1137_7"><text:s/></text:span><text:span text:style-name="T1137_8">70%<text:s/>of<text:s/>submitted<text:s/>proposals<text:s/>included<text:s/>at<text:s/>least<text:s/>one<text:s/>researcher<text:s/>based<text:s/>in<text:s/>an<text:s/>IGC<text:s/>partner<text:s/>country.<text:s/>Further,<text:s/></text:span><text:span text:style-name="T1137_9">50%<text:s/>of<text:s/>all<text:s/>approved<text:s/>projects<text:s/>had<text:s/>at<text:s/>least<text:s/>one<text:s/>local<text:s/>researche</text:span><text:span text:style-name="T1137_10">r.<text:s/>This<text:s/>is<text:s/>the<text:s/></text:span><text:span text:style-name="T1137_11">highest<text:s/>ever<text:s/></text:span><text:span text:style-name="T1137_12">figure<text:s/></text:span><text:span text:style-name="T1137_13">for<text:s/>any<text:s/>CB<text:s/>and<text:s/>four<text:s/>times</text:span><text:span text:style-name="T1137_14"><text:s/>higher<text:s/>than<text:s/></text:span><text:span text:style-name="T1137_15">the<text:s/>number<text:s/>of<text:s/>local<text:s/>researcher-approved<text:s/>projects<text:s/>in<text:s/>CB7.<text:s/>This<text:s/>was<text:s/>possible<text:s/>due<text:s/>to<text:s/></text:span><text:span text:style-name="T1137_16">the<text:s/></text:span><text:span text:style-name="T1137_17">initiatives<text:s/>outlined<text:s/>below:</text:span></text:p>
        <text:list text:style-name="LS19" xml:id="list77">
          <text:list-item>
            <text:p text:style-name="P1138"><text:span text:style-name="T1138_1">Providing<text:s/>detailed<text:s/>feedback<text:s/>to<text:s/>just-below-the-bar<text:s/>proposals<text:s/>from<text:s/>CB9<text:s/>and<text:s/>encouraging<text:s/>them<text:s/>to<text:s/>apply<text:s/>again<text:s/>in<text:s/>CB10<text:s/>(44<text:s/>proposals)</text:span><text:span text:style-name="T1138_2">.<text:s/>This<text:s/>is<text:s/>part<text:s/>of<text:s/>a<text:s/>revise-and-resubmit<text:s/>option<text:s/>recently<text:s/>offered<text:s/>for<text:s/>just-below-the-bar<text:s/>local<text:s/>researcher<text:s/>proposals<text:s/>from<text:s/>CB9<text:s/>and<text:s/>CB10</text:span></text:p>
          </text:list-item>
        </text:list>
        <text:p text:style-name="P1139"/>
        <text:list text:style-name="LS19" xml:id="list78">
          <text:list-item>
            <text:p text:style-name="P1140"><text:span text:style-name="T1140_1">IGC<text:s/>organised<text:s/>two<text:s/>webinars/information<text:s/>sessions<text:s/>on<text:s/>how<text:s/>to<text:s/>write<text:s/>a<text:s/>successful<text:s/>proposal,<text:s/>specifically<text:s/>designed<text:s/>for<text:s/>local<text:s/>researchers.<text:s/>These<text:s/>webinars<text:s/>were<text:s/>attended<text:s/>by<text:s/>around<text:s/>500<text:s/>participants.<text:s/>During<text:s/>the<text:s/>webinars,<text:s/>the<text:s/>Research<text:s/>Director<text:s/>and<text:s/>Head<text:s/>of<text:s/>Research<text:s/>Programme<text:s/>shared<text:s/>CB10<text:s/>call<text:s/>details,<text:s/>IGC<text:s/>research<text:s/>strategy,<text:s/>tips<text:s/>for<text:s/>writing<text:s/>a<text:s/>good<text:s/>research<text:s/>proposal,<text:s/>and<text:s/>answered<text:s/>around<text:s/>200<text:s/>queries<text:s/>from<text:s/>participants.</text:span></text:p>
          </text:list-item>
        </text:list>
        <text:p text:style-name="P1141"/>
        <text:list text:style-name="LS19" xml:id="list79">
          <text:list-item>
            <text:p text:style-name="P1142"><text:span text:style-name="T1142_1">Updating<text:s/>the<text:s/>'Resources<text:s/>for<text:s/>Applicants'<text:s/>page<text:s/>on<text:s/>the<text:s/>IGC<text:s/>website<text:s/>with<text:s/>more<text:s/>details<text:s/>on<text:s/>research<text:s/>design<text:s/>and<text:s/>examples<text:s/>of<text:s/>successful<text:s/>proposals<text:s/>from<text:s/>past<text:s/>CBs</text:span></text:p>
          </text:list-item>
        </text:list>
        <text:p text:style-name="P1143"/>
        <text:list text:style-name="LS19" xml:id="list80">
          <text:list-item>
            <text:p text:style-name="P1144"><text:span text:style-name="T1144_1">The<text:s/></text:span><text:span text:style-name="T1144_2">BREAD</text:span><text:span text:style-name="T1144_3">-</text:span><text:span text:style-name="T1144_4">IGC</text:span><text:span text:style-name="T1144_5"><text:s/>virtual<text:s/>PhD<text:s/>course<text:s/>(a<text:s/>free,<text:s/>online<text:s/>lecture<text:s/>series<text:s/>designed<text:s/>to<text:s/>bring<text:s/>the<text:s/>latest<text:s/>insights<text:s/>from<text:s/>leading<text:s/>economists<text:s/>to<text:s/>a<text:s/>global<text:s/>audienc</text:span><text:span text:style-name="T1144_6">e)<text:s/></text:span><text:span text:style-name="T1144_7">on<text:s/>urban<text:s/>economics</text:span><text:span text:style-name="T1144_8">.<text:s/>This<text:s/>was<text:s/>run<text:s/></text:span><text:span text:style-name="T1144_9">successful</text:span><text:span text:style-name="T1144_10">ly<text:s/>under<text:s/>this<text:s/>reporting<text:s/>period,<text:s/>attracting</text:span><text:span text:style-name="T1144_11"><text:s/>more<text:s/>than<text:s/>400<text:s/>participants,<text:s/>57%<text:s/>of<text:s/>whom<text:s/>were<text:s/>from<text:s/>Africa</text:span><text:span text:style-name="T1144_12">.<text:s/>During<text:s/>the<text:s/>reporting<text:s/>period,<text:s/>IGC<text:s/>also<text:s/>introduced<text:s/></text:span><text:span text:style-name="T1144_13">a<text:s/>fellowship<text:s/>programme<text:s/>for<text:s/>locally<text:s/>based<text:s/>researchers</text:span><text:span text:style-name="T1144_14">.</text:span></text:p>
          </text:list-item>
        </text:list>
        <text:p text:style-name="P1145"/>
        <text:list text:style-name="LS19" xml:id="list81">
          <text:list-item>
            <text:p text:style-name="P1146"><text:span text:style-name="T1146_1">In<text:s/>March<text:s/>2025,<text:s/>the<text:s/>Mozambique<text:s/>team<text:s/>conducted<text:s/>two<text:s/>capacity-building<text:s/>workshops<text:s/>with<text:s/>local<text:s/>researchers<text:s/>in<text:s/>Maputo<text:s/>and<text:s/>Beira.<text:s/>These<text:s/>sessions<text:s/>were<text:s/>led<text:s/>by<text:s/>IGC's<text:s/>Lead<text:s/>Academic<text:s/>in<text:s/>Mozambique,<text:s/>Pedro<text:s/>Vicente,<text:s/>and<text:s/>delivered<text:s/>in<text:s/>Portuguese.</text:span></text:p>
          </text:list-item>
        </text:list>
        <text:p text:style-name="P1147"/>
        <text:p text:style-name="P1148"/>
        <table:table table:style-name="Table32">
          <table:table-column table:style-name="Column113"/>
          <table:table-column table:style-name="Column114"/>
          <table:table-column table:style-name="Column115"/>
          <table:table-row table:style-name="Row166">
            <table:table-cell table:style-name="Cell544" table:number-columns-spanned="3">
              <text:p text:style-name="P1149"><text:span text:style-name="T1149_1">Progress<text:s/>on<text:s/>previous<text:s/>recommendations</text:span></text:p>
            </table:table-cell>
            <table:covered-table-cell/>
            <table:covered-table-cell/>
          </table:table-row>
          <table:table-row table:style-name="Row167">
            <table:table-cell table:style-name="Cell545">
              <text:p text:style-name="P1150"><text:span text:style-name="T1150_1">2024<text:s/>Recommendations</text:span></text:p>
            </table:table-cell>
            <table:table-cell table:style-name="Cell546">
              <text:p text:style-name="P1151"><text:span text:style-name="T1151_1">2025<text:s/>Progress</text:span></text:p>
            </table:table-cell>
            <table:table-cell table:style-name="Cell547">
              <text:p text:style-name="P1152"><text:span text:style-name="T1152_1">Implemented?</text:span></text:p>
            </table:table-cell>
          </table:table-row>
          <table:table-row table:style-name="Row168">
            <table:table-cell table:style-name="Cell548">
              <text:p text:style-name="P1153"><text:span text:style-name="T1153_1">IGC<text:s/>and<text:s/>FCDO<text:s/>to<text:s/>review<text:s/>the<text:s/>suitability<text:s/>of<text:s/>how<text:s/>we<text:s/>measure<text:s/>academic<text:s/>impact<text:s/>to<text:s/>value<text:s/>the<text:s/>work<text:s/>done<text:s/>by<text:s/>local<text:s/>researchers,<text:s/>to<text:s/>give<text:s/>greater<text:s/>depth<text:s/>to<text:s/>this<text:s/>measurement<text:s/>beyond<text:s/>whether<text:s/>it<text:s/>appears<text:s/>in<text:s/>‘top<text:s/>5<text:s/>journals’<text:s/>(see<text:s/>recommendation<text:s/>4<text:s/>above<text:s/>about<text:s/>tracking<text:s/>academic<text:s/>impact).<text:s/></text:span><text:span text:style-name="T1153_2">IGC<text:s/>to<text:s/>address<text:s/>this<text:s/>recommendation<text:s/>through<text:s/>updates<text:s/>on<text:s/>state-of<text:s/>play<text:s/>and<text:s/>inclusion<text:s/>in<text:s/>the<text:s/>end-of-programme<text:s/></text:span><text:span text:style-name="T1153_3">review<text:s/>of<text:s/>detailed<text:s/>information<text:s/>on<text:s/>the<text:s/>new<text:s/>approach<text:s/>and<text:s/>how<text:s/>it<text:s/>responds<text:s/>to<text:s/>FCDO’s<text:s/>feedback.</text:span></text:p>
            </table:table-cell>
            <table:table-cell table:style-name="Cell549">
              <text:p text:style-name="P1154"><text:span text:style-name="T1154_1">LSE<text:s/>and<text:s/>FCDO<text:s/>continue<text:s/>to<text:s/>iterate<text:s/>our<text:s/>approach<text:s/>to<text:s/>localisation,<text:s/>particularly<text:s/></text:span><text:span text:style-name="T1154_2">in<text:s/>light<text:s/>of</text:span><text:span text:style-name="T1154_3"><text:s/>the<text:s/>FCDO’s<text:s/>renewed<text:s/>focus<text:s/>on<text:s/>a<text:s/>partnership<text:s/>approach<text:s/>to<text:s/>delivering<text:s/>development.<text:s/></text:span></text:p>
              <text:p text:style-name="P1155"/>
              <text:p text:style-name="P1156"><text:span text:style-name="T1156_1">The<text:s/>wrap-up<text:s/>report<text:s/>will<text:s/>be<text:s/>due<text:s/>around<text:s/>the<text:s/>time<text:s/>of<text:s/>the<text:s/>programme’s<text:s/>end<text:s/>date,<text:s/>September<text:s/>2026.</text:span></text:p>
            </table:table-cell>
            <table:table-cell table:style-name="Cell550">
              <text:p text:style-name="P1157"><text:span text:style-name="T1157_1">Ongoing</text:span></text:p>
            </table:table-cell>
          </table:table-row>
          <table:table-row table:style-name="Row169">
            <table:table-cell table:style-name="Cell551">
              <text:p text:style-name="P1158"><text:span text:style-name="T1158_1">(From<text:s/>22/23):<text:s/></text:span><text:span text:style-name="T1158_2">IGC<text:s/>continues<text:s/>to<text:s/>produce<text:s/>high<text:s/>quality<text:s/>research<text:s/>on<text:s/>gender<text:s/>and<text:s/>climate<text:s/>nexus<text:s/>and<text:s/>raise<text:s/>profile<text:s/>of<text:s/>this<text:s/>work<text:s/>through<text:s/>dissemination.<text:s/>Following<text:s/>progress<text:s/>by<text:s/>IGC<text:s/>in<text:s/>commissioning<text:s/>work<text:s/>on<text:s/>gender<text:s/>and<text:s/>climate,<text:s/>IGC<text:s/>and<text:s/>FCDO<text:s/>will<text:s/>continue<text:s/>to<text:s/>disseminate<text:s/>this<text:s/>work</text:span><text:span text:style-name="T1158_3">.</text:span></text:p>
            </table:table-cell>
            <table:table-cell table:style-name="Cell552">
              <text:p text:style-name="P1159"><text:span text:style-name="T1159_1">FCDO<text:s/>continues<text:s/>to<text:s/>share<text:s/>dashboards<text:s/>with<text:s/>Posts<text:s/>and<text:s/>relevant<text:s/>polic</text:span><text:span text:style-name="T1159_2">y<text:s/>teams<text:s/>via<text:s/>ad<text:s/>hoc<text:s/>communications<text:s/>and<text:s/>regular<text:s/></text:span><text:span text:style-name="T1159_3">newsletters.<text:s/>The</text:span><text:span text:style-name="T1159_4"><text:s/>FCDO<text:s/>programme<text:s/>team<text:s/>undertakes<text:s/>to<text:s/>continue<text:s/>to<text:s/>deepen<text:s/>this<text:s/>cooperation,<text:s/>which<text:s/>will<text:s/>need<text:s/>to<text:s/>become<text:s/>even<text:s/>closer<text:s/>and<text:s/>more<text:s/>streamline</text:span><text:span text:style-name="T1159_5">d.</text:span><text:span text:style-name="T1159_6"><text:s/></text:span></text:p>
            </table:table-cell>
            <table:table-cell table:style-name="Cell553">
              <text:p text:style-name="P1160"><text:span text:style-name="T1160_1">Ongoing</text:span></text:p>
            </table:table-cell>
          </table:table-row>
          <table:table-row table:style-name="Row170">
            <table:table-cell table:style-name="Cell554">
              <text:p text:style-name="P1161"><text:span text:style-name="T1161_1">(From<text:s/>22/23):</text:span><text:span text:style-name="T1161_2"><text:s/></text:span><text:span text:style-name="T1161_3">Undertake<text:s/>data<text:s/>collection<text:s/>and<text:s/>disaggregation<text:s/>of<text:s/>gender<text:s/>and<text:s/>inclusion<text:s/>research<text:s/>products<text:s/>and<text:s/>report<text:s/>this<text:s/>to<text:s/>FCDO.<text:s text:c="2"/></text:span></text:p>
              <text:p text:style-name="P1162"/>
              <text:p text:style-name="P1163"><text:span text:style-name="T1163_1">Progress<text:s/>and<text:s/>next<text:s/>steps:<text:s/>IGC<text:s/>has<text:s/>enhanced<text:s/>its<text:s/>tracking<text:s/>and<text:s/>monitoring<text:s/>systems<text:s/>in<text:s/>response<text:s/>to<text:s/>this<text:s/>recommendation,<text:s/>including<text:s/>by<text:s/>tagging<text:s/>all<text:s/>active<text:s/>projects<text:s/>for<text:s/>gender<text:s/>and<text:s/>climate-compatibility<text:s/>(specifically,<text:s/>whether<text:s/>they<text:s/>are<text:s/>ICF<text:s/>eligible).<text:s/>To<text:s/>further<text:s/>cement<text:s/>progress,<text:s/>IGC’s<text:s/>end-of-programme<text:s/>review<text:s/>to<text:s/>include<text:s/>detailed<text:s/>analysis<text:s/>of<text:s/>gender<text:s/>and<text:s/>climate<text:s/>tagging<text:s/>across<text:s/>the<text:s/>portfolio.<text:s/>IGC<text:s/>will<text:s/>ensure<text:s/>that<text:s/>the<text:s/>2025–26<text:s/>Annual<text:s/>Report<text:s/>includes<text:s/>tagging<text:s/>information<text:s/>for<text:s/>all<text:s/>project<text:s/>types,<text:s/>going<text:s/>beyond<text:s/></text:span><text:span text:style-name="T1163_2">Commissioning<text:s/>Board</text:span><text:span text:style-name="T1163_3"><text:s/>projects.</text:span></text:p>
            </table:table-cell>
            <table:table-cell table:style-name="Cell555">
              <text:p text:style-name="P1164"><text:span text:style-name="T1164_1">The<text:s/>wrap-up<text:s/>report<text:s/>will<text:s/>be<text:s/>due<text:s/>around<text:s/>the<text:s/>time<text:s/>of<text:s/>the<text:s/>programme’s<text:s/>end<text:s/>date,<text:s/>September<text:s/>2026.<text:s/>The<text:s/>IGC<text:s/>team<text:s/>has<text:s/>made<text:s/>good<text:s/>progress<text:s/>in<text:s/>reporting<text:s/>to<text:s/>FCDO<text:s/>on<text:s/>the<text:s/>level<text:s/>of<text:s/>climate-<text:s/>and<text:s/>gender-linked<text:s/>research<text:s/>delivered<text:s/>under<text:s/>the<text:s/>programme.<text:s/></text:span></text:p>
            </table:table-cell>
            <table:table-cell table:style-name="Cell556">
              <text:p text:style-name="P1165"><text:span text:style-name="T1165_1">Ongoing</text:span></text:p>
            </table:table-cell>
          </table:table-row>
        </table:table>
        <text:p text:style-name="P1166"/>
        <text:p text:style-name="P1167"/>
        <text:p text:style-name="P1168"/>
        <text:p text:style-name="P1169"/>
        <text:p text:style-name="P1170"/>
        <text:p text:style-name="P1171"/>
        <text:p text:style-name="P1172"/>
        <text:p text:style-name="P1173"/>
        <text:p text:style-name="P1174"/>
        <text:p text:style-name="P1175"/>
        <text:p text:style-name="P1176"/>
        <text:p text:style-name="P1177"/>
        <text:p text:style-name="P1178"/>
        <text:p text:style-name="P1179"/>
        <text:p text:style-name="P1180"><text:span text:style-name="T1180_1">Annex<text:s/>1:<text:s/>How<text:s/>does<text:s/>IGC<text:s/>measure<text:s/>policy<text:s/>impact?</text:span></text:p>
        <text:p text:style-name="P1181"/>
        <text:p text:style-name="P1182"><text:span text:style-name="T1182_1">How<text:s/>does<text:s/>IGC<text:s/>measure<text:s/>policy<text:s/>impact?</text:span></text:p>
        <text:p text:style-name="P1183"><text:span text:style-name="T1183_1">The<text:s/>IGC’s<text:s/>impact<text:s/>methodology<text:s/>attempts<text:s/>to<text:s/>present<text:s/>a<text:s/>simplified<text:s/>and<text:s/>aggregated<text:s/>measure<text:s/>of<text:s/>its<text:s/>contribution<text:s/>to<text:s/>policy<text:s/>across<text:s/>all<text:s/>countries<text:s/>by<text:s/>assigning<text:s/>‘impact<text:s/>levels’<text:s/>to<text:s/>each<text:s/>project.<text:s/></text:span><text:span text:style-name="T1183_2">The<text:s/></text:span><text:span text:style-name="T1183_3">full<text:s/>scale<text:s/>of<text:s/>impact,<text:s/>Levels<text:s/>1<text:s/>through<text:s/>4,<text:s/>is<text:s/>shown<text:s/>in<text:s/>the<text:s/>graphic<text:s/>below.</text:span><text:span text:style-name="T1183_4"><text:s/></text:span><text:span text:style-name="T1183_5">Only<text:s/>the<text:s/></text:span><text:span text:style-name="T1183_6">two<text:s/></text:span><text:span text:style-name="T1183_7">highest<text:s/></text:span><text:span text:style-name="T1183_8">levels<text:s/>of<text:s/>impact<text:s/></text:span><text:span text:style-name="T1183_9">are</text:span><text:span text:style-name="T1183_10"><text:s/></text:span><text:span text:style-name="T1183_11">reported<text:s/>in<text:s/>the<text:s/></text:span><text:span text:style-name="T1183_12">logframe</text:span><text:span text:style-name="T1183_13">:</text:span></text:p>
        <text:list text:style-name="LS10" xml:id="list82">
          <text:list-item>
            <text:p text:style-name="P1184"><text:span text:style-name="T1184_1">Level<text:s/></text:span><text:span text:style-name="T1184_2">3</text:span><text:span text:style-name="T1184_3">:</text:span><text:span text:style-name="T1184_4"><text:s/></text:span><text:span text:style-name="T1184_5">hearing<text:s/>with<text:s/>senior/influential<text:s/>policymakers,<text:s/>with<text:s/>evidence<text:s/>that<text:s/>recommendations<text:s/>were<text:s/>internali</text:span><text:span text:style-name="T1184_6">s</text:span><text:span text:style-name="T1184_7">ed<text:s/>and/or<text:s/>that<text:s/>exchanged<text:s/>ideas<text:s/>have<text:s/>influenced<text:s/>policy<text:s/>discussions.</text:span></text:p>
          </text:list-item>
          <text:list-item>
            <text:p text:style-name="P1185"><text:span text:style-name="T1185_1">Level<text:s/></text:span><text:span text:style-name="T1185_2">4</text:span><text:span text:style-name="T1185_3">:<text:s/>policy<text:s/>decision<text:s/>demonstrably<text:s/>and<text:s/>substantially<text:s/>informed,<text:s/>caused<text:s/>or<text:s/>influenced<text:s/>by<text:s/>the<text:s/>IGC</text:span></text:p>
          </text:list-item>
        </text:list>
        <text:p text:style-name="P1186"/>
        <text:p text:style-name="P1187"><draw:frame svg:x="0cm" svg:y="0cm" svg:width="15.901cm" svg:height="8.996cm" draw:style-name="FR6" text:anchor-type="as-char" draw:z-index="0"><draw:image xlink:href="Pictures/image6.png" xlink:type="simple" xlink:show="embed" xlink:actuate="onLoad"/></draw:frame></text:p>
        <text:p text:style-name="P1188"><text:span text:style-name="T1188_1">Annex<text:s/>2:<text:s/>H</text:span><text:span text:style-name="T1188_2">ow</text:span><text:span text:style-name="T1188_3"><text:s/>does<text:s/></text:span><text:span text:style-name="T1188_4">IGC</text:span><text:span text:style-name="T1188_5"><text:s/>measure<text:s/>transformational<text:s/>change</text:span><text:span text:style-name="T1188_6">?</text:span></text:p>
        <text:p text:style-name="P1189"/>
        <text:p text:style-name="P1190"><draw:frame svg:x="0cm" svg:y="0cm" svg:width="15.901cm" svg:height="7.25cm" draw:style-name="FR7" text:anchor-type="as-char" draw:z-index="0"><draw:image xlink:href="Pictures/image7.png" xlink:type="simple" xlink:show="embed" xlink:actuate="onLoad"/></draw:frame></text:p>
        <text:p text:style-name="P1191"><text:span text:style-name="T1191_1">IGC's<text:s/>Transformational<text:s/>Change<text:s/>methodology<text:s/>identifies<text:s/>four<text:s/>dimensions<text:s/>through<text:s/>which<text:s/>research-evidence<text:s/>can<text:s/>make<text:s/>a<text:s/>lasting<text:s/>difference:<text:s/>innovative<text:s/>contribution,<text:s/>institutionalisation,<text:s/></text:span><text:span text:style-name="T1191_2">scalability,<text:s/>and<text:s/>impact.<text:s/></text:span><text:span text:style-name="T1191_3">Through<text:s/>the<text:s/>initial<text:s/>piloting<text:s/>of<text:s/>the<text:s/>study,<text:s/>the<text:s/>IGC<text:s/>team<text:s/>arrived<text:s/>at<text:s/>the<text:s/>following<text:s/>principles:<text:s/></text:span></text:p>
        <text:list text:style-name="LS18" xml:id="list84">
          <text:list-item>
            <text:p text:style-name="P1192"><text:span text:style-name="T1192_1">transformational<text:s/>change<text:s/>is<text:s/>often<text:s/>the<text:s/>product<text:s/>of<text:s/>ongoing<text:s/>engagement<text:s/>between<text:s/>diverse<text:s/>actors<text:s/>who<text:s/>form<text:s/>coalitions<text:s/>for<text:s/>change;</text:span></text:p>
          </text:list-item>
          <text:list-item>
            <text:p text:style-name="P1193"><text:span text:style-name="T1193_1">transformational<text:s/>change<text:s/>often<text:s/>unfolds<text:s/>over<text:s/>many<text:s/>years<text:s/>with<text:s/>consistent<text:s/>knowledge<text:s/>production<text:s/>and<text:s/>exchange;</text:span></text:p>
          </text:list-item>
          <text:list-item>
            <text:p text:style-name="P1194"><text:span text:style-name="T1194_1">local<text:s/>ownership<text:s/>is<text:s/>critical—not<text:s/>just<text:s/>for<text:s/>generating<text:s/>research<text:s/>but<text:s/>for<text:s/>identifying<text:s/>relevant<text:s/>questions<text:s/>and<text:s/>ensuring<text:s/>lasting<text:s/>impact;</text:span></text:p>
          </text:list-item>
          <text:list-item>
            <text:p text:style-name="P1195"><text:span text:style-name="T1195_1">policy<text:s/>champions<text:s/>play<text:s/>a<text:s/>crucial<text:s/>role,<text:s/>but<text:s/>diversifying<text:s/>gatekeepers<text:s/>and<text:s/>stakeholder<text:s/>networks<text:s/>enhances<text:s/>sustainability;<text:s/>and</text:span></text:p>
          </text:list-item>
          <text:list-item>
            <text:p text:style-name="P1196"><text:span text:style-name="T1196_1">strategic<text:s/>engagement<text:s/>using<text:s/>a<text:s/>wide<text:s/>variety<text:s/>of<text:s/>mechanisms<text:s/>is<text:s/>key—a<text:s/>combination<text:s/>of<text:s/>exploratory<text:s/>research,<text:s/>rigorous<text:s/>projects,<text:s/>targeted<text:s/>outreach<text:s/>and<text:s/>dissemination<text:s/>efforts<text:s/>cumulatively<text:s/>boost<text:s/>outcomes.</text:span></text:p>
          </text:list-item>
        </text:list>
        <text:p text:style-name="P1197"/>
        <text:p text:style-name="P1198"><text:span text:style-name="T1198_1">More<text:s/>detail<text:s/>may<text:s/>be<text:s/>found<text:s/>at<text:s/>the<text:s/>IGC<text:s/></text:span><text:span text:style-name="T1198_2"><text:a xlink:type="simple" xlink:href="https://www.theigc.org/blogs/fostering-transformational-change-insights-new-learning-methodology"><text:span text:style-name="T1198_3">website</text:span></text:a></text:span><text:span text:style-name="T1198_4">.</text:span></text:p>
        <text:p text:style-name="P1199"><text:span text:style-name="T1199_1">Annex<text:s/>3:<text:s/>Impact<text:s/>justification<text:s/>for<text:s/>projects<text:s/>that<text:s/>attained<text:s/>Level<text:s/>3<text:s/>or<text:s/>4<text:s/>policy<text:s/>influence<text:s/>and<text:s/>were<text:s/>accepted<text:s/>for<text:s/>publication<text:s/>in<text:s/>an<text:s/>academic<text:s/>journal</text:span></text:p>
        <text:p text:style-name="P1200"><text:span text:style-name="T1200_1">Project<text:s/>1:<text:s/>ETH-22247/The<text:s/>Economic<text:s/>Impact<text:s/>of<text:s/>Sustainability<text:s/>Standards<text:s/>on<text:s/>Smallholder<text:s/>Coffee<text:s/>(Ethiopia).<text:s/>Policy<text:s/>impact<text:s/>level<text:s/>attained:<text:s/>3-H<text:s/>(High)</text:span></text:p>
        <text:p text:style-name="P1201"><text:span text:style-name="T1201_1">Justification</text:span><text:span text:style-name="T1201_2">:<text:s/>The<text:s/>market-based<text:s/>Voluntary<text:s/>Sustainability<text:s/>Standard<text:s/>(VSS)<text:s/>is<text:s/>an<text:s/>initiative<text:s/>that<text:s/>sets<text:s/>requirements<text:s/>for<text:s/>a<text:s/>range<text:s/>of<text:s/>sustainability<text:s/>measures<text:s/>that<text:s/>market<text:s/>participants<text:s/>in<text:s/>the<text:s/>value<text:s/>chain<text:s/>can<text:s/>fulfil.<text:s/>A<text:s/>variety<text:s/>of<text:s/>incentives<text:s/>from<text:s/>the<text:s/>VSS<text:s/>system<text:s/>are<text:s/>anticipated<text:s/>to<text:s/>enhance<text:s/>market<text:s/>functionality,<text:s/>productivity,<text:s/>and<text:s/>diversification<text:s/>possibilities,<text:s/>which<text:s/>encourages<text:s/></text:span><text:span text:style-name="T1201_3">policy-makers</text:span><text:span text:style-name="T1201_4"><text:s/>and<text:s/>business<text:s/>leaders<text:s/>to<text:s/>use<text:s/>it<text:s/>to<text:s/>accomplish<text:s/>sustainable<text:s/>development.<text:s/>As<text:s/>a<text:s/>result,<text:s/>the<text:s/>Ethiopian<text:s/>government<text:s/>has<text:s/>expressed<text:s/>interest<text:s/>in<text:s/>VSS<text:s/>and<text:s/>is<text:s/>considering<text:s/>policy<text:s/>reforms<text:s/>in<text:s/>the<text:s/>coffee<text:s/>sector.<text:s/>The<text:s/>research<text:s/>aimed<text:s/>to<text:s/>determine<text:s/>the<text:s/>economic<text:s/>impact<text:s/>of<text:s/>VSS<text:s/>on<text:s/>smallholder<text:s/>coffee<text:s/>producers<text:s/>in<text:s/>Ethiopia's<text:s/>Sidama<text:s/>region.<text:s/>The<text:s/>region<text:s/>was<text:s/>chosen<text:s/>because<text:s/>it<text:s/>is<text:s/>a<text:s/>major<text:s/>coffee<text:s/>producer<text:s/>with<text:s/>certified<text:s/>cooperatives.<text:s/>A<text:s/>comprehensive<text:s/>survey<text:s/>design<text:s/>was<text:s/>developed,<text:s/>and<text:s/>quasi-experimental<text:s/>study<text:s/>designs<text:s/>were<text:s/>used<text:s/>to<text:s/>evaluate<text:s/>the<text:s/>VSS<text:s/>impact<text:s/>as<text:s/>well<text:s/>as<text:s/>the<text:s/>effect<text:s/>of<text:s/>cooperatives.<text:s/>The<text:s/>study<text:s/>found<text:s/>that<text:s/>Fairtrade-Organic<text:s/>double<text:s/>certification<text:s/>increases<text:s/>coffee<text:s/>yields,<text:s/>prices,<text:s/>and<text:s/>dividends<text:s/>for<text:s/>certified<text:s/>coffee<text:s/>farmers.<text:s/>Furthermore,<text:s/>certified<text:s/>coffee<text:s/>producers<text:s/>have<text:s/>higher<text:s/>coffee<text:s/>income,<text:s/>household<text:s/>income,<text:s/>and<text:s/>consumption<text:s/>expenditure,<text:s/>which<text:s/>improves<text:s/>the<text:s/>living<text:s/>conditions<text:s/>of<text:s/>smallholder<text:s/>coffee<text:s/>producers.<text:s/>However,<text:s/>the<text:s/>study<text:s/>shows<text:s/>that<text:s/>certification<text:s/>increases<text:s/>production<text:s/>costs,<text:s/>primarily<text:s/>due<text:s/>to<text:s/>labour<text:s/>expenses<text:s/>associated<text:s/>with<text:s/>adherence<text:s/>to<text:s/>labour<text:s/>standards.<text:s/>Tailored<text:s/>support<text:s/>programs<text:s/>that<text:s/>address<text:s/>the<text:s/>specific<text:s/>needs<text:s/>of<text:s/>smallholder<text:s/>farmers<text:s/>and<text:s/>primary<text:s/>cooperatives<text:s/>could<text:s/>increase<text:s/>VSS<text:s/>adoption<text:s/>and<text:s/>perceived<text:s/>benefits.<text:s/>There<text:s/>has<text:s/>been<text:s/>consistent<text:s/>engagement<text:s/>with<text:s/>various<text:s/>stakeholders<text:s/>associated<text:s/>with<text:s/>this<text:s/>study,<text:s/>such<text:s/>as<text:s/>the<text:s/>Ethiopian<text:s/>Coffee<text:s/>and<text:s/>Tea<text:s/>Authority,<text:s/>the<text:s/>Sidama<text:s/>Regional<text:s/>Bureau<text:s/>of<text:s/>Agriculture<text:s/>and<text:s/>the<text:s/>Federal<text:s/>Cooperative<text:s/>Authority.<text:s/>The<text:s/>research<text:s/>team<text:s/>have<text:s/>involved<text:s/>the<text:s/>stakeholders<text:s/>since<text:s/>the<text:s/>inception<text:s/>of<text:s/>the<text:s/>project<text:s/>and<text:s/>have<text:s/>also<text:s/>collaborated<text:s/>with<text:s/>the<text:s/>Sidama<text:s/>Coffee<text:s/>Farmers</text:span><text:span text:style-name="T1201_5">’</text:span><text:span text:style-name="T1201_6"><text:s/>Cooperative<text:s/>Union,<text:s/>to<text:s/>design<text:s/>and<text:s/>implement<text:s/>the<text:s/>study.<text:s/>Through<text:s/>the<text:s/>course<text:s/>of<text:s/>the<text:s/>research<text:s/>work,<text:s/>from<text:s/>August<text:s/>to<text:s/>December<text:s/>2023,<text:s/>multiple<text:s/>meetings<text:s/>were<text:s/>held<text:s/>with<text:s/>these<text:s/>relevant<text:s/>stakeholders<text:s/>to<text:s/>understand<text:s/>their<text:s/>perspectives<text:s/>and<text:s/>take<text:s/>into<text:s/>consideration<text:s/>their<text:s/>inputs.<text:s/>Later,<text:s/>in<text:s/>October<text:s/>2024,<text:s/>after<text:s/>the<text:s/></text:span><text:span text:style-name="T1201_7">final<text:s/>results</text:span><text:span text:style-name="T1201_8"><text:s/>were<text:s/>in,<text:s/>this<text:s/>study<text:s/>was<text:s/>presented<text:s/>to<text:s/>the<text:s/>State<text:s/>Minister<text:s/>of<text:s/>Planning<text:s/>and<text:s/>Development,<text:s/>Mr<text:s/>Bereket<text:s/>Tesfamariam.<text:s/>He<text:s/>mentioned<text:s/>that<text:s/>the<text:s/>results<text:s/>are<text:s/>particularly<text:s/>useful<text:s/>for<text:s/>the<text:s/>Technical<text:s/>Committee<text:s/>on<text:s/>coffee<text:s/>sustainability<text:s/>standards<text:s/>and<text:s/>spoke<text:s/>about<text:s/>how<text:s/>efforts<text:s/>need<text:s/>to<text:s/></text:span><text:span text:style-name="T1201_9">be<text:s/>made<text:s/>to<text:s/>reduce<text:s/>the<text:s/>entry<text:s/>cost<text:s/>into<text:s/>the<text:s/>system.<text:s/>This<text:s/>project<text:s/>is<text:s/>being<text:s/>awarded<text:s/>a<text:s/>Level<text:s/>3-High<text:s/>of<text:s/>policy<text:s/>impact<text:s/>as<text:s/>there<text:s/>has<text:s/>been<text:s/>detailed<text:s/>and<text:s/>in-depth<text:s/>dissemination<text:s/>of<text:s/>the<text:s/>study<text:s/>to<text:s/>various<text:s/>stakeholders<text:s/>relevant<text:s/>to<text:s/>this<text:s/>topic,<text:s/>culminating<text:s/>in<text:s/>the<text:s/>meeting<text:s/>with<text:s/>the<text:s/>senior<text:s/>policymaker<text:s/>that<text:s/>has<text:s/>resulted<text:s/>in<text:s/>detailed<text:s/>feedback<text:s/>shared<text:s/>along<text:s/>with<text:s/>the<text:s/>findings<text:s/>conveyed<text:s/>to<text:s/>the<text:s/>national<text:s/>technical<text:s/>committee<text:s/>on<text:s/>coffee<text:s/>sustainability<text:s/>standards.<text:s text:c="2"/></text:span></text:p>
        <text:p text:style-name="P1202"/>
        <text:p text:style-name="P1203"><text:span text:style-name="T1203_1">Project<text:s/>2:<text:s/>IND-23014/The<text:s/>value<text:s/>of<text:s/>forecasts:<text:s/>Experimental<text:s/>evidence<text:s/>from<text:s/>developing-country</text:span><text:span text:style-name="T1203_2">.<text:s/>(India).<text:s/>Policy<text:s/>impact<text:s/>level<text:s/>attained:<text:s/>4<text:s/>(policy<text:s/>change<text:s/>demonstrated<text:s/></text:span><text:span text:style-name="T1203_3">as<text:s/>a<text:s/>result<text:s/>of</text:span><text:span text:style-name="T1203_4"><text:s/>IGC<text:s/>work)</text:span></text:p>
        <text:p text:style-name="P1204"><text:span text:style-name="T1204_1">Justification:<text:s/></text:span><text:span text:style-name="T1204_2">Agriculture<text:s/>is<text:s/>particularly<text:s/>sensitive<text:s/>to<text:s/>the<text:s/>variable<text:s/>effects<text:s/>of<text:s/>climate<text:s/>change<text:s/>on<text:s/>the<text:s/>weather,<text:s/>jeopardizing<text:s/>the<text:s/>livelihoods<text:s/>of<text:s/>the<text:s/>67%<text:s/>of<text:s/>the<text:s/>world’s<text:s/>poor<text:s/>who<text:s/>depend<text:s/>on<text:s/>agriculture<text:s/>for<text:s/>survival.<text:s/>By<text:s/>giving<text:s/>farmers,<text:s/>a<text:s/>preview<text:s/>of<text:s/>the<text:s/>conditions<text:s/>of<text:s/>the<text:s/>coming<text:s/>growing<text:s/>season,<text:s/>accurate<text:s/>long-range<text:s/>forecasts<text:s/>have<text:s/>the<text:s/>potential<text:s/>to<text:s/>help<text:s/>farmers<text:s/>make<text:s/>the<text:s/>best<text:s/>possible<text:s/>investments.<text:s/>This<text:s/>study<text:s/>presents<text:s/>the<text:s/>first<text:s/>experimental<text:s/>evidence<text:s/>on<text:s/>the<text:s/>impact<text:s/>of<text:s/>such<text:s/>an<text:s/>accurate<text:s/>long-range<text:s/>monsoon<text:s/>forecast<text:s/>a<text:s/>new<text:s/>climate<text:s/>adaptation<text:s/>technology<text:s/>on<text:s/>farmers’<text:s/>behaviour<text:s/>and<text:s/>well-being.<text:s text:c="2"/>To<text:s/>test<text:s/>whether<text:s/>information<text:s/>about<text:s/>the<text:s/>onset<text:s/>of<text:s/>the<text:s/>monsoon<text:s/>would<text:s/>change<text:s/></text:span><text:span text:style-name="T1204_3">farmers</text:span><text:span text:style-name="T1204_4">'</text:span><text:span text:style-name="T1204_5"><text:s/>behaviours,<text:s/>the<text:s/>researchers<text:s/>studied<text:s/>250<text:s/>villages<text:s/>in<text:s/>Telangana<text:s/>state<text:s/>in<text:s/>Southern<text:s/>India,<text:s/>where<text:s/>more<text:s/>than<text:s/>half<text:s/>of<text:s/>the<text:s/>labour<text:s/>force<text:s/>are<text:s/>farmers.<text:s/>The<text:s/>researchers<text:s/>randomly<text:s/>assigned<text:s/>the<text:s/>250<text:s/>villages<text:s/>to<text:s/>three<text:s/>groups:<text:s/>a<text:s/>group<text:s/>that<text:s/>receives<text:s/>forecast<text:s/>information<text:s/>at<text:s/>least<text:s/>one<text:s/>month<text:s/>in<text:s/>advance<text:s/>of<text:s/>the<text:s/>monsoon<text:s/>season,<text:s/>a<text:s/>comparison<text:s/>group<text:s/>that<text:s/>does<text:s/>not<text:s/>receive<text:s/>the<text:s/>forecast,<text:s/>and<text:s/>a<text:s/>group<text:s/>that<text:s/>receives<text:s/>insurance.<text:s/>It<text:s/>was<text:s/>found<text:s/>that<text:s/>farmers<text:s/>changed<text:s/>their<text:s/>beliefs<text:s/>to<text:s/>be<text:s/>more<text:s/>in<text:s/>line<text:s/>with<text:s/>the<text:s/>forecast.<text:s/>Moreover,<text:s/>farmers<text:s/>showed<text:s/>they<text:s/>valued<text:s/>this<text:s/>information:<text:s/>they<text:s/>were<text:s/>willing<text:s/>to<text:s/>pay<text:s/>as<text:s/>much<text:s/>for<text:s/>the<text:s/>forecast<text:s/>as<text:s/>for<text:s/>an<text:s/>insurance<text:s/>product<text:s/>that<text:s/>pays<text:s/>out<text:s/>approximately<text:s/>20%<text:s/>of<text:s/>average<text:s/>crop<text:s/>revenue<text:s/>under<text:s/>a<text:s/>late<text:s/>monsoon.<text:s text:c="2"/>On<text:s/>the<text:s/></text:span><text:span text:style-name="T1204_6">1st</text:span><text:span text:style-name="T1204_7"><text:s/>January<text:s/>2024,<text:s/>they<text:s/>shared<text:s/>the<text:s/>main<text:s/>findings<text:s/>from<text:s/>the<text:s/>study<text:s/>to<text:s/>their<text:s/>counterparts<text:s/>at<text:s/>the<text:s/>International<text:s/>Crops<text:s/>Research<text:s/>Institute<text:s/>for<text:s/>the<text:s/>Semi-Arid<text:s/>Tropics<text:s/>(ICRISAT)<text:s/>and<text:s/>the<text:s/>Indian<text:s/>Ministry<text:s/>of<text:s/>Agriculture.<text:s/>Following<text:s/>this<text:s/>meeting,<text:s/>the<text:s/>researchers<text:s/>begun<text:s/>to<text:s/>collaborate<text:s/>with<text:s/>the<text:s/>Ministry<text:s/>to<text:s/>assess<text:s/>and<text:s/>document<text:s/>the<text:s/>impact<text:s/>of<text:s/>these<text:s/>forecasts<text:s/>on<text:s/>a<text:s/>larger<text:s/>scale.<text:s/>On<text:s/>the<text:s/></text:span><text:span text:style-name="T1204_8">12th</text:span><text:span text:style-name="T1204_9"><text:s/>August<text:s/>2024,<text:s/>the<text:s/>principal<text:s/>investigators<text:s/>received<text:s/>a<text:s/>letter<text:s/>from<text:s/>the<text:s/>Department<text:s/>of<text:s/>Agriculture<text:s/>&amp;<text:s/>Farmers<text:s/>Welfare,<text:s/>recognising<text:s/>the<text:s/>success<text:s/>of<text:s/>the<text:s/>pilot<text:s/>in<text:s/>Telangana.<text:s/>Drawing<text:s/>on<text:s/>a<text:s/>Memorandum<text:s/>of<text:s/>Understanding<text:s/>signed<text:s/>in<text:s/>February<text:s/>2023<text:s/>and<text:s/>a<text:s/>meeting<text:s/>held<text:s/>on<text:s/>the<text:s/></text:span><text:span text:style-name="T1204_10">1st</text:span><text:span text:style-name="T1204_11"><text:s/>August<text:s/>2024,<text:s/>they<text:s/>proposed<text:s/>to<text:s/>work<text:s/>together<text:s/>to<text:s/>successfully<text:s/>scale<text:s/>up<text:s/>monsoon<text:s/>onset<text:s/>forecasts<text:s/>to<text:s/>additional<text:s/>states<text:s/>in<text:s/>India<text:s/>during<text:s/>2025.<text:s text:c="2"/>Thus,<text:s/>this<text:s/>project<text:s/>has<text:s/>achieved<text:s/>a<text:s/>policy<text:s/>impact<text:s/>level<text:s/>of<text:s/>4<text:s/>for<text:s/>this<text:s/>financial<text:s/>year<text:s/>due<text:s/>to<text:s/>the<text:s/>Indian<text:s/>Government’s<text:s/>commitment<text:s/>to<text:s/>scaling<text:s/>up<text:s/>the<text:s/>use<text:s/>of<text:s/>the<text:s/>monsoon<text:s/>onset<text:s/>forecasts<text:s/>across<text:s/>additional<text:s/>states<text:s/>in<text:s/>2025.<text:s/>This<text:s/>is<text:s/>a<text:s/>clear<text:s/>example<text:s/>of<text:s/>the<text:s/>research<text:s/>team<text:s/>promoting<text:s/>technological<text:s/>innovation<text:s/>by<text:s/>facilitating<text:s/>the<text:s/>adoption<text:s/>of<text:s/>monsoon<text:s/>onset<text:s/>forecasts<text:s/>for<text:s/>the<text:s/>agricultural<text:s/>sector<text:s/>in<text:s/>India.</text:span></text:p>
        <text:p text:style-name="P1205"/>
        <text:p text:style-name="P1206"><text:span text:style-name="T1206_1">Project<text:s/>3:<text:s/>MOZ-22190/Do<text:s/>social<text:s/>interactions<text:s/>help<text:s/>to<text:s/>integrate<text:s/>internally<text:s/>displaced<text:s/>people?<text:s/>(M</text:span><text:span text:style-name="T1206_2">ozambique)<text:s/></text:span><text:span text:style-name="T1206_3">Policy<text:s/>impact<text:s/>level<text:s/>attained:<text:s/>3-M<text:s/>(Medium).<text:s/></text:span></text:p>
        <text:p text:style-name="P1207"><text:span text:style-name="T1207_1">Justification</text:span><text:span text:style-name="T1207_2">:<text:s/>The<text:s/>integration<text:s/>of<text:s/>refugees<text:s/>and<text:s/>internally<text:s/>displaced<text:s/>persons<text:s/>(IDPs)<text:s/>is<text:s/>a<text:s/>critical<text:s/>challenge<text:s/>for<text:s/>developing<text:s/>countries<text:s/>and<text:s/>this<text:s/>is<text:s/>of<text:s/>particular<text:s/>interest<text:s/>to<text:s/>Mozambique<text:s/>due<text:s/>to<text:s/>the<text:s/>current<text:s/>jihadist<text:s/>insurgency<text:s/>in<text:s/>Cabo<text:s/>Delgado<text:s/>which<text:s/>has<text:s/>led<text:s/>to<text:s/>the<text:s/>displacement<text:s/>of<text:s/>over<text:s/>one<text:s/>million<text:s/>people.<text:s text:c="3"/>This<text:s/>project<text:s/>presents<text:s/>an<text:s/>innovative<text:s/>field<text:s/>experiment<text:s/>aimed<text:s/>at<text:s/>enhancing<text:s/>the<text:s/>social<text:s/>integration<text:s/>of<text:s/>IDPs<text:s/>within<text:s/>their<text:s/>host<text:s/>communities,<text:s/>particularly<text:s/>in<text:s/>settings<text:s/>marked<text:s/>by<text:s/>limited<text:s/>resources<text:s/>and<text:s/>diminished<text:s/>state<text:s/>capacity.<text:s/>Both<text:s/>the<text:s/>host<text:s/>community<text:s/>members<text:s/>and<text:s/>the<text:s/>IDPs<text:s/>engaged<text:s/>in<text:s/>joint<text:s/>community<text:s/>meetings,<text:s/>where<text:s/>they<text:s/>deliberated<text:s/>on<text:s/>topics<text:s/>pertinent<text:s/>to<text:s/></text:span><text:span text:style-name="T1207_3">their<text:s/>collective<text:s/>existence,<text:s/>and<text:s/>the<text:s/>IDPs<text:s/>shared<text:s/>their<text:s/>personal<text:s/>stories<text:s/>of<text:s/>flight<text:s/>from<text:s/>the<text:s/>insurgents.<text:s text:c="3"/>This<text:s/>project<text:s/>makes<text:s/>up<text:s/>a<text:s/>broader<text:s/>agenda<text:s/>studying<text:s/>the<text:s/>efficacy<text:s/>of<text:s/>dialogue<text:s/>in<text:s/>integrating<text:s/>internally<text:s/>displaced<text:s/>persons<text:s/>into<text:s/>host<text:s/>communities.<text:s/>The<text:s/>first<text:s/>phase<text:s/>of<text:s/>the<text:s/>project<text:s/>has<text:s/>shown<text:s/>very<text:s/>promising<text:s/>and<text:s/>positive<text:s/>results,<text:s/>and<text:s/>the<text:s/>resulting<text:s/>working<text:s/>paper<text:s/>has<text:s/>been<text:s/>submitted<text:s/>to<text:s/>a<text:s/>peer-reviewed<text:s/>journal.<text:s/>So<text:s/>far,<text:s/>and<text:s/>with<text:s/>60%<text:s/>of<text:s/>the<text:s/>sample<text:s/>collected,<text:s/>the<text:s/>feedback<text:s/>from<text:s/>subjects<text:s/>participating<text:s/>in<text:s/>community<text:s/>meetings<text:s/>has<text:s/>been<text:s/>overwhelmingly<text:s/>positive.<text:s/>62%<text:s/>of<text:s/>IDPs<text:s/>reported<text:s/>a<text:s/>greater<text:s/>sense<text:s/>of<text:s/>belonging<text:s/>to<text:s/>their<text:s/>host<text:s/>communities<text:s/>and<text:s/>locals<text:s/>were<text:s/>also<text:s/>showing<text:s/>greater<text:s/>tolerance<text:s/>to<text:s/>IDPs.<text:s text:c="2"/>The<text:s/>project<text:s/>team<text:s/>are<text:s/>currently<text:s/>applying<text:s/>for<text:s/>an<text:s/>SPF<text:s/>with<text:s/>the<text:s/>specific<text:s/>purpose<text:s/>of<text:s/>developing<text:s/>the<text:s/>Phase<text:s/>II<text:s/>of<text:s/>the<text:s/>project,<text:s/>which<text:s/>will<text:s/>address<text:s/>the<text:s/>long-term<text:s/>effects<text:s/>generated<text:s/>by<text:s/>community<text:s/>meetings.<text:s text:c="2"/>This<text:s/>project<text:s/>was<text:s/>disseminated<text:s/>to<text:s/>Mozambican<text:s/>policymakers<text:s/>such<text:s/>as<text:s/>the<text:s/>Governor<text:s/>of<text:s/>Cabo<text:s/>Delgado,<text:s/>the<text:s/>Director<text:s/>of<text:s/>Economy<text:s/>and<text:s/>Finance<text:s/>of<text:s/>Cabo<text:s/>Delgado,<text:s/>the<text:s/>Mayor<text:s/>of<text:s/>Pemba<text:s/>and<text:s/>the<text:s/>Administrator<text:s/>of<text:s/>the<text:s/>District<text:s/>of<text:s/>Pemba.<text:s/>The<text:s/>project<text:s/>has<text:s/>also<text:s/>been<text:s/>featured<text:s/>in<text:s/>various<text:s/>media<text:s/>outlets<text:s/>such<text:s/>as<text:s/>a<text:s/>blog<text:s/>in<text:s/>the<text:s/>World<text:s/>Bank,<text:s/>a<text:s/>news<text:s/>story<text:s/>in<text:s/>the<text:s/>Portuguese<text:s/>newspaper<text:s/></text:span><text:span text:style-name="T1207_4">‘</text:span><text:span text:style-name="T1207_5">Expresso</text:span><text:span text:style-name="T1207_6">’</text:span><text:span text:style-name="T1207_7">,<text:s/>and<text:s/>a<text:s/>TV<text:s/>interview<text:s/>at<text:s/>Voice<text:s/>of<text:s/>America.</text:span><text:span text:style-name="T1207_8"><text:s/></text:span><text:span text:style-name="T1207_9">The<text:s/>Northern<text:s/>Integrated<text:s/>Development<text:s/>Agency<text:s/>(ADIN)<text:s/>has<text:s/>shown<text:s/>interest<text:s/>in<text:s/>making<text:s/>such<text:s/>community<text:s/>meetings<text:s/>into<text:s/>a<text:s/>real<text:s/>policy<text:s/>and<text:s/>collaborated<text:s/>with<text:s/>the<text:s/>IGC<text:s/>to<text:s/>prepare<text:s/>a<text:s/>workshop<text:s/>in<text:s/>April<text:s/>2024<text:s/>to<text:s/>capacitate<text:s/>ADIN<text:s/>officials<text:s/>in<text:s/>implementing<text:s/>the<text:s/>community<text:s/>meetings<text:s/>and<text:s/>learning<text:s/>basic<text:s/>data<text:s/>collection<text:s/>skills<text:s/>to<text:s/>monitor<text:s/>the<text:s/>impact<text:s/>of<text:s/>such<text:s/>projects.<text:s/>Furthermore,<text:s/>ADIN<text:s/>requested<text:s/>the<text:s/>research<text:s/>and<text:s/>country<text:s/>team<text:s/>to<text:s/>evaluate<text:s/>the<text:s/>socioeconomic<text:s/>conditions<text:s/>in<text:s/></text:span><text:span text:style-name="T1207_10">Marukani</text:span><text:span text:style-name="T1207_11">,<text:s/>a<text:s/>pilot<text:s/>resettlement<text:s/>village<text:s/>currently<text:s/>being<text:s/>built<text:s/>by<text:s/>ADIN.<text:s/>In<text:s/>November<text:s/>2024,<text:s/>David<text:s/>Alzate,<text:s/>an<text:s/>Evidence<text:s/>Advisor<text:s/>from<text:s/>USAID</text:span><text:span text:style-name="T1207_12">’</text:span><text:span text:style-name="T1207_13">s<text:s/>Office<text:s/>of<text:s/>the<text:s/>Chief<text:s/>Economist,<text:s/>reached<text:s/>out<text:s/>to<text:s/>the<text:s/>IGC<text:s/>Mozambique<text:s/>team<text:s/>requesting<text:s/>further<text:s/>data<text:s/>about<text:s/>the<text:s/>costs<text:s/>of<text:s/>the<text:s/>intervention,<text:s/>to<text:s/>inform<text:s/>the<text:s/>potential<text:s/>scaling<text:s/>up<text:s/>on<text:s/>the<text:s/>project<text:s/>in<text:s/>other<text:s/>contexts.<text:s text:c="3"/>This<text:s/>project<text:s/>achieved<text:s/>a<text:s/>policy<text:s/>impact<text:s/>level<text:s/>of<text:s/>3-M<text:s/>in<text:s/>this<text:s/>fiscal<text:s/>year,<text:s/>due<text:s/>to<text:s/>ongoing<text:s/>dissemination<text:s/>to<text:s/>key<text:s/>policymakers<text:s/>and<text:s/>internalisation<text:s/>of<text:s/>project<text:s/>results<text:s/>from<text:s/>external<text:s/>stakeholders.</text:span></text:p>
        <text:p text:style-name="P1208"><text:span text:style-name="T1208_1">Project<text:s/>4:<text:s/></text:span><text:span text:style-name="T1208_2">PAK-20184/Using<text:s/>Preference<text:s/>Parameter<text:s/>Estimates<text:s/>to<text:s/>Optimize<text:s/>Public<text:s/>Sector<text:s/>Wage<text:s/>Contracts:<text:s/>A<text:s/>Field<text:s/>Study<text:s/>in<text:s/>Pakistan.</text:span><text:span text:style-name="T1208_3"><text:s/>Policy<text:s/>impact<text:s/>level<text:s/>attained:<text:s/>3-M<text:s/>(Medium).</text:span></text:p>
        <text:p text:style-name="P1209"><text:span text:style-name="T1209_1">Justification</text:span><text:span text:style-name="T1209_2">:<text:s/>This<text:s/>study<text:s/>expands<text:s/>on<text:s/>a<text:s/>previous<text:s/>IGC-funded<text:s/>project<text:s/>that<text:s/>demonstrated<text:s/>how<text:s/>workers'<text:s/>time<text:s/>preferences<text:s/>can<text:s/>be<text:s/>measured<text:s/>through<text:s/>their<text:s/>allocation<text:s/>of<text:s/>real<text:s/>work<text:s/>tasks<text:s/>and<text:s/>used<text:s/>to<text:s/>customise<text:s/>incentive<text:s/>contracts.<text:s/>The<text:s/>initial<text:s/>study<text:s/>with<text:s/>polio<text:s/>vaccinators<text:s/>in<text:s/>Lahore<text:s/>improved<text:s/>vaccine<text:s/>coverage<text:s/>and<text:s/>showed<text:s/>that<text:s/>personalised<text:s/>contracts<text:s/>can<text:s/>effectively<text:s/>achieve<text:s/>policy<text:s/>goals.<text:s/>This<text:s/>issue<text:s/>is<text:s/>crucial<text:s/>for<text:s/>many<text:s/>developing<text:s/>countries,<text:s/>as<text:s/>polio<text:s/>can<text:s/>resurface<text:s/>and<text:s/>significantly<text:s/>impact<text:s/>human<text:s/>capital.<text:s/>The<text:s/>current<text:s/>study<text:s/>uses<text:s/>structural<text:s/>time-preference<text:s/>parameters<text:s/>to<text:s/>create<text:s/>tailored,<text:s/>non-monetary<text:s/>contracts<text:s/>for<text:s/>public<text:s/>sector<text:s/>health<text:s/>workers,<text:s/>aiming<text:s/>to<text:s/>optimise<text:s/>incentives<text:s/>based<text:s/>on<text:s/>individual<text:s/>characteristics.<text:s/>Data<text:s/>from<text:s/>three<text:s/>vaccination<text:s/>rounds<text:s/>informed<text:s/>tailored<text:s/>contracts<text:s/>offered<text:s/>in<text:s/>the<text:s/>fourth<text:s/>round,<text:s/>with<text:s/>effectiveness<text:s/>compared<text:s/>to<text:s/>a<text:s/>control<text:s/>group.<text:s/>The<text:s/>project<text:s/>is<text:s/>now<text:s/>completed,<text:s/>collecting<text:s/>data<text:s/>from<text:s/>hundreds<text:s/>of<text:s/>Lady<text:s/>Health<text:s/>Workers<text:s/>(LHWs)<text:s/>and<text:s/>finding<text:s/>a<text:s/>10%<text:s/>increase<text:s/>in<text:s/>tasks<text:s/>allocated<text:s/>due<text:s/>to<text:s/>tailored<text:s/>contracts.<text:s/>In<text:s/>terms<text:s/>of<text:s/>dissemination<text:s/>and<text:s/>engagement,<text:s/>in<text:s/>April<text:s/>2024,<text:s/>the<text:s/>PI<text:s/>met<text:s/>with<text:s/>Dr.<text:s/>Ain<text:s/>and<text:s/>Ms.<text:s/>Rizwana<text:s/>from<text:s/>the<text:s/>Department<text:s/>of<text:s/>Health<text:s/>Punjab<text:s/>to<text:s/>discuss<text:s/>results<text:s/>and<text:s/>future<text:s/>collaborations.<text:s/>Dr.<text:s/>Ain<text:s/>appreciated<text:s/>the<text:s/>collaboration's<text:s/>value<text:s/>but<text:s/>expressed<text:s/>concerns<text:s/>about<text:s/>the<text:s/>department's<text:s/>ability<text:s/>to<text:s/>implement<text:s/>the<text:s/>process<text:s/>independently<text:s/>through<text:s/>their<text:s/>own<text:s/>staff,<text:s/>without<text:s/>the<text:s/>help<text:s/>of<text:s/>the<text:s/>researchers<text:s/>in<text:s/>the<text:s/>future.<text:s/>For<text:s/>that<text:s/>purpose,<text:s/>the<text:s/>team<text:s/>had<text:s/>follow-up<text:s/>conversations<text:s/>with<text:s/>Dr<text:s/>Ali,<text:s/>from<text:s/>Department<text:s/>of<text:s/>Health<text:s/>in<text:s/>July<text:s/>2024.<text:s/>The<text:s/>PIs<text:s/>expect<text:s/>to<text:s/>meet<text:s/>with<text:s/>Dr.<text:s/>Ain<text:s/>ul<text:s/>Momina<text:s/>and<text:s/>officials<text:s/>from<text:s/>the<text:s/>Department<text:s/>of<text:s/>Health<text:s/>in<text:s/>the<text:s/>future<text:s/>to<text:s/>update<text:s/>them<text:s/>about<text:s/>the<text:s/></text:span><text:span text:style-name="T1209_3">results,<text:s/>and</text:span><text:span text:style-name="T1209_4"><text:s/>also<text:s/>seek<text:s/>to<text:s/>restart<text:s/>a<text:s/>collaboration<text:s/>in<text:s/>2025<text:s/>to<text:s/>implement<text:s/>the<text:s/>contracts<text:s/>with<text:s/>lighter<text:s/>supervision<text:s/>from<text:s/>the<text:s/>research<text:s/>team.<text:s/>The<text:s/>project<text:s/>is<text:s/>awarded<text:s/>a<text:s/>policy<text:s/>impact<text:s/>level<text:s/>of<text:s/>3-Medium<text:s/>due<text:s/>to<text:s/>the<text:s/>ongoing<text:s/>dissemination<text:s/>to<text:s/>relevant<text:s/>stakeholders<text:s/>and<text:s/>their<text:s/>feedback<text:s/>in<text:s/>terms<text:s/>of<text:s/>the<text:s/>relevance<text:s/>of<text:s/>the<text:s/>collaboration.</text:span></text:p>
        <text:p text:style-name="P1210"><text:span text:style-name="T1210_1">Project<text:s/>5:<text:s/>UGA-23045/Measuring<text:s/>urban<text:s/>accessibility:<text:s/>Evidence<text:s/>from<text:s/>Kampala</text:span><text:span text:style-name="T1210_2"><text:s/>(Uganda).<text:s/>Policy<text:s/>impact<text:s/>level<text:s/>attained:<text:s/>3-L<text:s/>(Low).</text:span><text:span text:style-name="T1210_3"><text:s/></text:span></text:p>
        <text:p text:style-name="P1211"><text:span text:style-name="T1211_1">Justification:<text:s/></text:span><text:span text:style-name="T1211_2">A<text:s/>key<text:s/>objective<text:s/>of<text:s/>this<text:s/>project<text:s/>is<text:s/>to<text:s/>calculate<text:s/>new<text:s/>measures<text:s/>of<text:s/>urban<text:s/>accessibility<text:s/>to<text:s/>local<text:s/>services<text:s/>that<text:s/>will<text:s/>support<text:s/>local<text:s/>urban<text:s/>policymaking<text:s/>in<text:s/>Kampala,<text:s/>Uganda.<text:s/>The<text:s/>ability<text:s/>of<text:s/>city<text:s/>residents<text:s/>to<text:s/>access<text:s/>the<text:s/>venues<text:s/>they<text:s/>wish<text:s/>to<text:s/>visit<text:s/>(accessibility)<text:s/>depends<text:s/>on<text:s/>how<text:s/>far<text:s/>away<text:s/>the<text:s/>venues<text:s/>are<text:s/>(proximity),<text:s/>and<text:s/>how<text:s/>quickly<text:s/>they<text:s/>can<text:s/>travel<text:s/>to<text:s/>them<text:s/>(mobility).<text:s/>It<text:s/>is<text:s/>further<text:s/>enhanced<text:s/>by<text:s/></text:span><text:span text:style-name="T1211_3">variety</text:span><text:span text:style-name="T1211_4">,<text:s/></text:span><text:span text:style-name="T1211_5">or</text:span><text:span text:style-name="T1211_6"><text:s/>having<text:s/>more<text:s/>choices.<text:s/>This<text:s/>project<text:s/>compares<text:s/>vehicular<text:s/>mobility<text:s/>and<text:s/>accessibility<text:s/>in<text:s/>Kampala<text:s/>with<text:s/>other<text:s/>African<text:s/>cities.<text:s/>The<text:s/>goal<text:s/>is<text:s/>to<text:s/>identify<text:s/>the<text:s/>broad<text:s/>factors<text:s/>impeding<text:s/>the<text:s/>ability<text:s/>of<text:s/>Kampala<text:s/>residents<text:s/>to<text:s/>access<text:s/>destinations<text:s/>when<text:s/>travelling<text:s/>by<text:s/>motor<text:s/>vehicle.<text:s text:c="2"/>Using<text:s/>data<text:s/>on<text:s/>simulated<text:s/>trips<text:s/>from<text:s/>Google<text:s/>Maps<text:s/>in<text:s/>Kampala<text:s/>and<text:s/>the<text:s/>location<text:s/>and<text:s/>characteristics<text:s/>of<text:s/>venues<text:s/>in<text:s/>Google<text:s/>Places,<text:s/>the<text:s/>research<text:s/>team<text:s/>firstly<text:s/>compared<text:s/>novel<text:s/>measures<text:s/>of<text:s/>travel<text:s/>speed<text:s/>and<text:s/>congestion<text:s/>in<text:s/>Kampala<text:s/>and<text:s/>other<text:s/>African<text:s/>cities.<text:s/>They<text:s/>also<text:s/>identified<text:s/>city<text:s/>characteristics,<text:s/>like<text:s/>road<text:s/>infrastructure,<text:s/>that<text:s/>could<text:s/>explain<text:s/>why<text:s/>travel<text:s/>is<text:s/>relatively<text:s/>slow<text:s/>in<text:s/>Kampala<text:s/>and<text:s/>then<text:s/>performed<text:s/>a<text:s/>similar<text:s/>comparative<text:s/>analysis<text:s/>for<text:s/>proximity<text:s/>to<text:s/>venues.<text:s/>Their<text:s/>results<text:s/>showed<text:s/>that<text:s/>Kampala<text:s/>is<text:s/>considerably<text:s/>slower<text:s/>than<text:s/>the<text:s/>average<text:s/>African<text:s/>city,<text:s/>and<text:s/>most<text:s/>of<text:s/>the<text:s/>difference<text:s/>in<text:s/>travel<text:s/>speed<text:s/>between<text:s/>Kampala<text:s/>and<text:s/>peer<text:s/>African<text:s/>cities<text:s/>is<text:s/>not<text:s/>due<text:s/>to<text:s/>higher-than-average<text:s/>congestion,<text:s/>but<text:s/>instead<text:s/>due<text:s/>to<text:s/>low<text:s/>speed<text:s/>in<text:s/>the<text:s/>absence<text:s/>of<text:s/>traffic.<text:s text:c="2"/>The<text:s/>design<text:s/>of<text:s/>this<text:s/>project<text:s/>was<text:s/>the<text:s/>result<text:s/>of<text:s/>a<text:s/>collaborative<text:s/>effort<text:s/>between<text:s/>the<text:s/>research<text:s/>team,<text:s/>the<text:s/>IGC<text:s/>Uganda<text:s/>and<text:s/>the<text:s/>Kampala<text:s/>Capital<text:s/>City<text:s/>Authority<text:s/>(KCCA).<text:s/>The<text:s/>project<text:s/>findings<text:s/>were<text:s/>also<text:s/>disseminated<text:s/>to<text:s/>some<text:s/>attendants<text:s/>of<text:s/>the<text:s/>8th<text:s/>Economic<text:s/>Growth<text:s/>Forum<text:s/>in<text:s/>Kampala<text:s/>on<text:s/>August<text:s/>28th-30th<text:s/>2024.<text:s/>Plans<text:s/>are<text:s/>currently<text:s/>being<text:s/>made<text:s/>to<text:s/>build<text:s/>on<text:s/>the<text:s/>momentum<text:s/>from<text:s/>the<text:s/>conference<text:s/>by<text:s/>discussing<text:s/>urban<text:s/>accessibility<text:s/>and<text:s/>mobility<text:s/>in<text:s/>more<text:s/>detailed<text:s/>meetings<text:s/>with<text:s/>the<text:s/>KCCA.<text:s/>As<text:s/>a<text:s/>result<text:s/>of<text:s/>their<text:s/>initial<text:s/>dissemination<text:s/>efforts,<text:s/>and<text:s/>the<text:s/>potential<text:s/>for<text:s/>further<text:s/>discussion<text:s/>and<text:s/>internalisation<text:s/>to<text:s/>occur<text:s/></text:span><text:span text:style-name="T1211_7">at<text:s/>a<text:s/>later<text:s/>date</text:span><text:span text:style-name="T1211_8">,<text:s/>this<text:s/>project<text:s/>has<text:s/>received<text:s/>a<text:s/>policy<text:s/>impact<text:s/>level<text:s/>of<text:s/>3-L<text:s/>this<text:s/>financial<text:s/>year.</text:span></text:p>
        <text:p text:style-name="P1212"/>
        <text:p text:style-name="P1213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Segoe UI" svg:font-family="Segoe UI" style:font-pitch="variable" style:font-family-generic="swiss"/>
    <style:font-face style:name="Silka" svg:font-family="Silka" style:font-family-generic="roman"/>
    <style:font-face style:name="Vrinda" svg:font-family="Vrinda" style:font-pitch="variable" style:font-family-generic="swiss"/>
    <style:font-face style:name="Arial Nova" svg:font-family="Arial Nova" style:font-pitch="variable" style:font-family-generic="swiss"/>
    <style:font-face style:name="Aptos" svg:font-family="Aptos" style:font-pitch="variable" style:font-family-generic="swiss"/>
    <style:font-face style:name="Cambria Math" svg:font-family="Cambria Math" style:font-pitch="variable" style:font-family-generic="roman"/>
    <style:font-face style:name="游ゴシック Light" svg:font-family="游ゴシック Light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8%" fo:margin-bottom="0.282cm" fo:orphans="2" fo:widows="2"/>
      <style:text-properties fo:font-size="11pt" style:font-size-asian="11pt" style:font-size-complex="11pt"/>
    </style:style>
    <style:style style:name="Heading_20_1" style:display-name="Heading 1" style:family="paragraph" style:parent-style-name="Normal" style:default-outline-level="1">
      <style:paragraph-properties fo:margin-top="0.635cm" fo:margin-bottom="0.141cm" fo:keep-with-next="always" fo:keep-together="always"/>
      <style:text-properties fo:color="#2f5496" style:font-name="Calibri Light" fo:font-size="20pt" style:font-name-asian="游ゴシック Light" style:font-size-asian="20pt" style:font-name-complex="Times New Roman" style:font-size-complex="20pt"/>
    </style:style>
    <style:style style:name="Heading_20_2" style:display-name="Heading 2" style:family="paragraph" style:parent-style-name="Normal" style:default-outline-level="2">
      <style:paragraph-properties fo:margin-top="0.282cm" fo:margin-bottom="0.141cm" fo:keep-with-next="always" fo:keep-together="always"/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Heading_20_3" style:display-name="Heading 3" style:family="paragraph" style:parent-style-name="Normal" style:default-outline-level="3">
      <style:paragraph-properties fo:margin-top="0.282cm" fo:margin-bottom="0.141cm" fo:keep-with-next="always" fo:keep-together="always"/>
      <style:text-properties fo:color="#2f5496" fo:font-size="14pt" style:font-name-asian="游ゴシック Light" style:font-size-asian="14pt" style:font-name-complex="Times New Roman" style:font-size-complex="14pt"/>
    </style:style>
    <style:style style:name="Heading_20_4" style:display-name="Heading 4" style:family="paragraph" style:parent-style-name="Normal" style:default-outline-level="4">
      <style:paragraph-properties fo:margin-top="0.141cm" fo:margin-bottom="0.071cm" fo:keep-with-next="always" fo:keep-together="always"/>
      <style:text-properties fo:font-style="italic" style:font-style-asian="italic" style:font-style-complex="italic" fo:color="#2f5496" style:font-name-asian="游ゴシック Light" style:font-name-complex="Times New Roman"/>
    </style:style>
    <style:style style:name="Heading_20_5" style:display-name="Heading 5" style:family="paragraph" style:parent-style-name="Normal" style:default-outline-level="5">
      <style:paragraph-properties fo:margin-top="0.141cm" fo:margin-bottom="0.071cm" fo:keep-with-next="always" fo:keep-together="always"/>
      <style:text-properties fo:color="#2f5496" style:font-name-asian="游ゴシック Light" style:font-name-complex="Times New Roman"/>
    </style:style>
    <style:style style:name="Heading_20_6" style:display-name="Heading 6" style:family="paragraph" style:parent-style-name="Normal" style:default-outline-level="6">
      <style:paragraph-properties fo:margin-top="0.071cm" fo:margin-bottom="0cm" fo:keep-with-next="always" fo:keep-together="always"/>
      <style:text-properties fo:font-style="italic" style:font-style-asian="italic" style:font-style-complex="italic" fo:color="#595959" style:font-name-asian="游ゴシック Light" style:font-name-complex="Times New Roman"/>
    </style:style>
    <style:style style:name="Heading_20_7" style:display-name="Heading 7" style:family="paragraph" style:parent-style-name="Normal" style:default-outline-level="7">
      <style:paragraph-properties fo:margin-top="0.071cm" fo:margin-bottom="0cm" fo:keep-with-next="always" fo:keep-together="always"/>
      <style:text-properties fo:color="#595959" style:font-name-asian="游ゴシック Light" style:font-name-complex="Times New Roman"/>
    </style:style>
    <style:style style:name="Heading_20_8" style:display-name="Heading 8" style:family="paragraph" style:parent-style-name="Normal" style:default-outline-level="8">
      <style:paragraph-properties fo:margin-bottom="0cm" fo:keep-with-next="always" fo:keep-together="always"/>
      <style:text-properties fo:font-style="italic" style:font-style-asian="italic" style:font-style-complex="italic" fo:color="#272727" style:font-name-asian="游ゴシック Light" style:font-name-complex="Times New Roman"/>
    </style:style>
    <style:style style:name="Heading_20_9" style:display-name="Heading 9" style:family="paragraph" style:parent-style-name="Normal" style:default-outline-level="9">
      <style:paragraph-properties fo:margin-bottom="0cm" fo:keep-with-next="always" fo:keep-together="always"/>
      <style:text-properties fo:color="#272727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Heading_20_1_20_Char" style:display-name="Heading 1 Char" style:family="text" style:parent-style-name="Default_20_Paragraph_20_Font">
      <style:text-properties fo:color="#2f5496" style:font-name="Calibri Light" fo:font-size="20pt" style:font-name-asian="游ゴシック Light" style:font-size-asian="20pt" style:font-name-complex="Times New Roman" style:font-size-complex="20pt"/>
    </style:style>
    <style:style style:name="Heading_20_2_20_Char" style:display-name="Heading 2 Char" style:family="text" style:parent-style-name="Default_20_Paragraph_20_Font"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Heading_20_3_20_Char" style:display-name="Heading 3 Char" style:family="text" style:parent-style-name="Default_20_Paragraph_20_Font">
      <style:text-properties fo:color="#2f5496" fo:font-size="14pt" style:font-name-asian="游ゴシック Light" style:font-size-asian="14pt" style:font-name-complex="Times New Roman" style:font-size-complex="14pt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2f5496" style:font-name-asian="游ゴシック Light" style:font-name-complex="Times New Roman"/>
    </style:style>
    <style:style style:name="Heading_20_5_20_Char" style:display-name="Heading 5 Char" style:family="text" style:parent-style-name="Default_20_Paragraph_20_Font">
      <style:text-properties fo:color="#2f5496" style:font-name-asian="游ゴシック Light" style:font-name-complex="Times New Roman"/>
    </style:style>
    <style:style style:name="Heading_20_6_20_Char" style:display-name="Heading 6 Char" style:family="text" style:parent-style-name="Default_20_Paragraph_20_Font">
      <style:text-properties fo:font-style="italic" style:font-style-asian="italic" style:font-style-complex="italic" fo:color="#595959" style:font-name-asian="游ゴシック Light" style:font-name-complex="Times New Roman"/>
    </style:style>
    <style:style style:name="Heading_20_7_20_Char" style:display-name="Heading 7 Char" style:family="text" style:parent-style-name="Default_20_Paragraph_20_Font">
      <style:text-properties fo:color="#595959" style:font-name-asian="游ゴシック Light" style:font-name-complex="Times New Roman"/>
    </style:style>
    <style:style style:name="Heading_20_8_20_Char" style:display-name="Heading 8 Char" style:family="text" style:parent-style-name="Default_20_Paragraph_20_Font">
      <style:text-properties fo:font-style="italic" style:font-style-asian="italic" style:font-style-complex="italic" fo:color="#272727" style:font-name-asian="游ゴシック Light" style:font-name-complex="Times New Roman"/>
    </style:style>
    <style:style style:name="Heading_20_9_20_Char" style:display-name="Heading 9 Char" style:family="text" style:parent-style-name="Default_20_Paragraph_20_Font">
      <style:text-properties fo:color="#272727" style:font-name-asian="游ゴシック Light" style:font-name-complex="Times New Roman"/>
    </style:style>
    <style:style style:name="Title" style:family="paragraph" style:parent-style-name="Normal">
      <style:paragraph-properties fo:line-height="100%" fo:margin-bottom="0.141cm"/>
      <style:text-properties fo:letter-spacing="-0.018cm" style:font-name="Calibri Light" fo:font-size="28pt" style:font-name-asian="游ゴシック Light" style:font-size-asian="28pt" style:font-name-complex="Times New Roman" style:font-size-complex="28pt" style:letter-kerning="true"/>
    </style:style>
    <style:style style:name="Title_20_Char" style:display-name="Title Char" style:family="text" style:parent-style-name="Default_20_Paragraph_20_Font">
      <style:text-properties fo:letter-spacing="-0.018cm" style:font-name="Calibri Light" fo:font-size="28pt" style:font-name-asian="游ゴシック Light" style:font-size-asian="28pt" style:font-name-complex="Times New Roman" style:font-size-complex="28pt" style:letter-kerning="true"/>
    </style:style>
    <style:style style:name="Subtitle" style:family="paragraph" style:parent-style-name="Normal">
      <style:text-properties fo:letter-spacing="0.026cm" fo:color="#595959" fo:font-size="14pt" style:font-name-asian="游ゴシック Light" style:font-size-asian="14pt" style:font-name-complex="Times New Roman" style:font-size-complex="14pt"/>
    </style:style>
    <style:style style:name="Subtitle_20_Char" style:display-name="Subtitle Char" style:family="text" style:parent-style-name="Default_20_Paragraph_20_Font">
      <style:text-properties fo:letter-spacing="0.026cm" fo:color="#595959" fo:font-size="14pt" style:font-name-asian="游ゴシック Light" style:font-size-asian="14pt" style:font-name-complex="Times New Roman" style:font-size-complex="14pt"/>
    </style:style>
    <style:style style:name="Quote" style:family="paragraph" style:parent-style-name="Normal">
      <style:paragraph-properties fo:text-align="center" fo:margin-top="0.282cm"/>
      <style:text-properties fo:font-style="italic" style:font-style-asian="italic" style:font-style-complex="italic" fo:color="#404040"/>
    </style:style>
    <style:style style:name="Quote_20_Char" style:display-name="Quote Char" style:family="text" style:parent-style-name="Default_20_Paragraph_20_Font">
      <style:text-properties fo:font-style="italic" style:font-style-asian="italic" style:font-style-complex="italic" fo:color="#404040"/>
    </style:style>
    <style:style style:name="List_20_Paragraph" style:display-name="List Paragraph" style:family="paragraph" style:parent-style-name="Normal">
      <style:paragraph-properties fo:margin-left="1.27cm"/>
    </style:style>
    <style:style style:name="Intense_20_Emphasis" style:display-name="Intense Emphasis" style:family="text" style:parent-style-name="Default_20_Paragraph_20_Font">
      <style:text-properties fo:font-style="italic" style:font-style-asian="italic" style:font-style-complex="italic" fo:color="#2f5496"/>
    </style:style>
    <style:style style:name="Intense_20_Quote" style:display-name="Intense Quote" style:family="paragraph" style:parent-style-name="Normal">
      <style:paragraph-properties fo:text-align="center" fo:padding-top="0.353cm" fo:border-top="#2f5496 0.018cm solid" fo:margin-top="0.635cm" fo:padding-bottom="0.353cm" fo:border-bottom="#2f5496 0.018cm solid" fo:margin-bottom="0.635cm" fo:margin-left="1.524cm" fo:margin-right="1.524cm"/>
      <style:text-properties fo:font-style="italic" style:font-style-asian="italic" style:font-style-complex="italic" fo:color="#2f5496"/>
    </style:style>
    <style:style style:name="Intense_20_Quote_20_Char" style:display-name="Intense Quote Char" style:family="text" style:parent-style-name="Default_20_Paragraph_20_Font">
      <style:text-properties fo:font-style="italic" style:font-style-asian="italic" style:font-style-complex="italic" fo:color="#2f5496"/>
    </style:style>
    <style:style style:name="Intense_20_Reference" style:display-name="Intense Reference" style:family="text" style:parent-style-name="Default_20_Paragraph_20_Font">
      <style:text-properties fo:letter-spacing="0.009cm" fo:font-variant="small-caps" fo:color="#2f5496" fo:font-weight="bold" style:font-weight-asian="bold" style:font-weight-complex="bold"/>
    </style:style>
    <style:style style:name="No_20_List1" style:display-name="No List1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paragraph-properties fo:line-height="100%" fo:margin-bottom="0cm"/>
      <style:text-properties style:font-name="Segoe UI" fo:font-size="9pt" style:font-name-asian="Times New Roman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_20_Char" style:display-name="List Paragraph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2pt" style:font-name-asian="Times New Roman" style:font-size-asian="12pt" style:font-name-complex="Times New Roman" style:font-size-complex="12pt"/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2pt" style:font-name-asian="Times New Roman" style:font-size-asian="12pt" style:font-name-complex="Times New Roman" style:font-size-complex="12pt"/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_2022__20_Body" style:display-name="• Body" style:family="paragraph" style:parent-style-name="Normal">
      <style:paragraph-properties fo:line-height="0.494cm" fo:margin-bottom="0.423cm"/>
      <style:text-properties fo:color="#000000" style:font-name="Silka" fo:font-size="10.5pt" style:font-name-asian="Calibri" style:font-size-asian="10.5pt" style:font-name-complex="Vrinda" style:font-size-complex="10.5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Footnote_20_Text_20_Char" style:display-name="Footnote Text Char" style:family="text" style:parent-style-name="Default_20_Paragraph_20_Font">
      <style:text-properties fo:font-size="10pt" style:font-size-asian="10pt" style:font-size-complex="10pt"/>
    </style:style>
    <style:style style:name="Footnote_20_text" style:display-name="Footnote text" style:family="paragraph" style:parent-style-name="Normal">
      <style:paragraph-properties fo:line-height="100%" fo:margin-bottom="0cm"/>
      <style:text-properties fo:font-size="10pt" style:font-size-asian="10pt" style:font-size-complex="10pt"/>
    </style:style>
    <style:style style:name="Footnote_20_Text_20_Char1" style:display-name="Footnote Text Char1" style:family="text" style:parent-style-name="Default_20_Paragraph_20_Font">
      <style:text-properties fo:font-size="10pt" style:font-size-asian="10pt" style:font-size-complex="10pt"/>
    </style:style>
    <style:style style:name="Mention" style:family="text" style:parent-style-name="Default_20_Paragraph_20_Font">
      <style:text-properties fo:background-color="#e6e6e6" fo:color="#2b579a"/>
    </style:style>
    <style:style style:name="Revision" style:family="paragraph">
      <style:paragraph-properties fo:line-height="100%" fo:margin-bottom="0cm"/>
      <style:text-properties fo:font-size="11pt" style:font-size-asian="11pt" style:font-size-complex="11pt"/>
    </style:style>
    <style:style style:name="paragraph" style:family="paragraph" style:parent-style-name="Normal">
      <style:paragraph-properties fo:line-height="100%" fo:margin-top="0.494cm" fo:margin-bottom="0.494cm"/>
      <style:text-properties style:font-name="Times New Roman" fo:font-size="12pt" style:font-name-asian="Times New Roman" style:font-size-asian="12pt" style:font-name-complex="Times New Roman" style:font-size-complex="12pt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Level1" style:family="text">
      <style:text-properties style:font-name="Symbol"/>
    </style:style>
    <text:list-style style:name="LS3">
      <text:list-level-style-number style:num-format="1" text:style-name="List3Level0" style:num-suffix=".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</text:list-level-style-number>
      <text:list-level-style-bullet text:bullet-char="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">
      <text:list-level-style-number style:num-format="a" text:style-name="List4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Wingdings"/>
    </style:style>
    <style:style style:name="List10Level1" style:family="text">
      <style:text-properties style:font-name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/>
    </style:style>
    <style:style style:name="List10Level8" style:family="text">
      <style:text-properties style:font-name="Wingdings"/>
    </style:style>
    <text:list-style style:name="LS10">
      <text:list-level-style-bullet text:bullet-char="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 fo:font-size="10pt" style:font-size-asian="10pt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Symbol" fo:font-size="10pt" style:font-size-asian="10pt"/>
    </style:style>
    <style:style style:name="List11Level3" style:family="text">
      <style:text-properties style:font-name="Symbol" fo:font-size="10pt" style:font-size-asian="10pt"/>
    </style:style>
    <style:style style:name="List11Level4" style:family="text">
      <style:text-properties style:font-name="Symbol" fo:font-size="10pt" style:font-size-asian="10pt"/>
    </style:style>
    <style:style style:name="List11Level5" style:family="text">
      <style:text-properties style:font-name="Symbol" fo:font-size="10pt" style:font-size-asian="10pt"/>
    </style:style>
    <style:style style:name="List11Level6" style:family="text">
      <style:text-properties style:font-name="Symbol" fo:font-size="10pt" style:font-size-asian="10pt"/>
    </style:style>
    <style:style style:name="List11Level7" style:family="text">
      <style:text-properties style:font-name="Symbol" fo:font-size="10pt" style:font-size-asian="10pt"/>
    </style:style>
    <style:style style:name="List11Level8" style:family="text">
      <style:text-properties style:font-name="Symbol" fo:font-size="10pt" style:font-size-asian="10pt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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19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19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19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Wingdings"/>
    </style:style>
    <style:style style:name="List20Level1" style:family="text">
      <style:text-properties style:font-name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/>
    </style:style>
    <style:style style:name="List20Level8" style:family="text">
      <style:text-properties style:font-name="Wingdings"/>
    </style:style>
    <text:list-style style:name="LS20">
      <text:list-level-style-bullet text:bullet-char="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fo:font-weight="bold" style:font-weight-asian="bold" style:font-weight-complex="bold"/>
    </style:style>
    <style:style style:name="List23Level1" style:family="text">
      <style:text-properties style:font-name="Symbol"/>
    </style: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 style:font-weight-complex="bold"/>
      </text:list-level-style-number>
      <text:list-level-style-bullet text:bullet-char="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number style:num-format="i" text:style-name="List2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4Level0" style:family="text">
      <style:text-properties style:font-name="Symbol"/>
    </style:style>
    <style:style style:name="List24Level1" style:family="text">
      <style:text-properties style:font-name="Symbol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number style:num-format="i" text:style-name="List2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5Level0" style:family="text">
      <style:text-properties style:font-name="Symbol"/>
    </style:style>
    <style:style style:name="List25Level1" style:family="text">
      <style:text-properties style:font-name="Symbol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number style:num-format="i" text:style-name="List2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6Level0" style:family="text">
      <style:text-properties style:font-name="Symbol"/>
    </style:style>
    <style:style style:name="List26Level1" style:family="text">
      <style:text-properties style:font-name="Symbol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number style:num-format="i" text:style-name="List2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7Level0" style:family="text">
      <style:text-properties style:font-name="Symbol"/>
    </style:style>
    <style:style style:name="List27Level1" style:family="text">
      <style:text-properties style:font-name="Symbol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number style:num-format="i" text:style-name="List2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753cm" text:min-label-width="0.635cm" fo:text-align="start" text:list-level-position-and-space-mode="label-alignment">
          <style:list-level-label-alignment text:label-followed-by="listtab" fo:margin-left="1.388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2.023cm" text:min-label-width="0.635cm" fo:text-align="start" text:list-level-position-and-space-mode="label-alignment">
          <style:list-level-label-alignment text:label-followed-by="listtab" fo:margin-left="2.65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293cm" text:min-label-width="0.635cm" fo:text-align="start" text:list-level-position-and-space-mode="label-alignment">
          <style:list-level-label-alignment text:label-followed-by="listtab" fo:margin-left="3.928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563cm" text:min-label-width="0.635cm" fo:text-align="start" text:list-level-position-and-space-mode="label-alignment">
          <style:list-level-label-alignment text:label-followed-by="listtab" fo:margin-left="5.19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833cm" text:min-label-width="0.635cm" fo:text-align="start" text:list-level-position-and-space-mode="label-alignment">
          <style:list-level-label-alignment text:label-followed-by="listtab" fo:margin-left="6.46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7.103cm" text:min-label-width="0.635cm" fo:text-align="start" text:list-level-position-and-space-mode="label-alignment">
          <style:list-level-label-alignment text:label-followed-by="listtab" fo:margin-left="7.738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373cm" text:min-label-width="0.635cm" fo:text-align="start" text:list-level-position-and-space-mode="label-alignment">
          <style:list-level-label-alignment text:label-followed-by="listtab" fo:margin-left="9.008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643cm" text:min-label-width="0.635cm" fo:text-align="start" text:list-level-position-and-space-mode="label-alignment">
          <style:list-level-label-alignment text:label-followed-by="listtab" fo:margin-left="10.27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913cm" text:min-label-width="0.635cm" fo:text-align="start" text:list-level-position-and-space-mode="label-alignment">
          <style:list-level-label-alignment text:label-followed-by="listtab" fo:margin-left="11.548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MasterPage1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>
      <style:paragraph-properties fo:margin-top="0cm" fo:margin-bottom="0cm"/>
    </style:style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>
      <style:paragraph-properties fo:text-align="center"/>
    </style:style>
    <style:style style:name="T3_1" style:family="text"/>
    <style:style style:name="P4" style:family="paragraph" style:parent-style-name="Footer"/>
    <style:page-layout style:name="pm2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5" style:family="paragraph" style:parent-style-name="Header"/>
    <style:style style:name="FR2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6" style:family="paragraph" style:parent-style-name="Normal">
      <style:paragraph-properties fo:margin-top="0cm" fo:margin-bottom="0cm"/>
    </style:style>
    <style:style style:name="T6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7" style:family="paragraph" style:parent-style-name="Footer">
      <style:paragraph-properties fo:text-align="center"/>
    </style:style>
    <style:style style:name="T7_1" style:family="text"/>
    <style:style style:name="P8" style:family="paragraph" style:parent-style-name="Footer"/>
  </office:automatic-styles>
  <office:master-styles>
    <style:master-page style:name="Standard" style:page-layout-name="pm1">
      <style:header>
        <text:tracked-changes text:track-changes="true"/>
        <text:p text:style-name="P1"><draw:frame svg:x="0cm" svg:y="0cm" svg:width="1.277cm" svg:height="0.993cm" draw:style-name="FR1" text:anchor-type="page" draw:z-index="2"><draw:text-box fo:min-height="0.993cm"><text:p text:style-name="P2"><text:span text:style-name="T2_1">OFFICIAL</text:span></text:p></draw:text-box><svg:desc>OFFICIAL</svg:desc></draw:frame></text:p>
      </style:header>
      <style:footer>
        <text:tracked-changes text:track-changes="true"/>
        <text:p text:style-name="P3"><text:span text:style-name="T3_1"><text:page-number text:select-page="current"/></text:span></text:p>
        <text:p text:style-name="P4"/>
      </style:footer>
    </style:master-page>
    <style:master-page style:name="MasterPage1" style:page-layout-name="pm2">
      <style:header>
        <text:tracked-changes text:track-changes="true"/>
        <text:p text:style-name="P5"><draw:frame svg:x="0cm" svg:y="0cm" svg:width="1.277cm" svg:height="0.993cm" draw:style-name="FR2" text:anchor-type="page" draw:z-index="2"><draw:text-box fo:min-height="0.993cm"><text:p text:style-name="P6"><text:span text:style-name="T6_1">OFFICIAL</text:span></text:p></draw:text-box><svg:desc>OFFICIAL</svg:desc></draw:frame></text:p>
      </style:header>
      <style:footer>
        <text:tracked-changes text:track-changes="true"/>
        <text:p text:style-name="P7"><text:span text:style-name="T7_1"><text:page-number text:select-page="current"/></text:span></text:p>
        <text:p text:style-name="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Justin Kanzah</meta:initial-creator>
    <meta:creation-date>2026-06-26T15:10:00</meta:creation-date>
    <dc:creator>Haris Butt</dc:creator>
    <dc:date>2026-07-21T14:50:00</dc:date>
    <meta:editing-cycles>217</meta:editing-cycles>
    <meta:editing-duration>PT9M</meta:editing-duration>
    <meta:document-statistic meta:page-count="45" meta:paragraph-count="1045" meta:row-count="2814" meta:word-count="17498" meta:character-count="114973" meta:non-whitespace-character-count="98520"/>
    <meta:user-defined meta:name="ClassificationContentMarkingFooterFontProps">#000000,10,Calibri</meta:user-defined>
    <meta:user-defined meta:name="ClassificationContentMarkingFooterShapeIds">3fcfb207,569c2e18,440cbea5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4694576c,634d39d2,27636da3</meta:user-defined>
    <meta:user-defined meta:name="ClassificationContentMarkingHeaderText">OFFICIAL</meta:user-defined>
    <meta:user-defined meta:name="ContentTypeId">0x010100A9E804AD2130B047BEB1B1355903FA590700EB179B15FA87514B9C87804941F6016C</meta:user-defined>
    <meta:user-defined meta:name="docLang">en</meta:user-defined>
    <meta:user-defined meta:name="MediaServiceImageTags"/>
  </office:meta>
</office:document-meta>
</file>